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 1/Configurations2/" manifest:media-type="application/vnd.sun.xml.ui.configuration"/>
  <manifest:file-entry manifest:full-path="Object 1/Pictures/1000000000000020000000204B249CA79A42C6D7.png" manifest:media-type="image/png"/>
  <manifest:file-entry manifest:full-path="Object 1/Pictures/1000000000000432000001D941EC0C6CB179B5C5.png" manifest:media-type="image/png"/>
  <manifest:file-entry manifest:full-path="Object 1/settings.xml" manifest:media-type="text/xml"/>
  <manifest:file-entry manifest:full-path="Object 1/styles.xml" manifest:media-type="text/xml"/>
  <manifest:file-entry manifest:full-path="Object 1/content.xml" manifest:media-type="text/xml"/>
  <manifest:file-entry manifest:full-path="Object 1/" manifest:version="1.2" manifest:media-type="application/vnd.oasis.opendocument.graphics"/>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5400000024CF7E9C784CE4D0E38.png" manifest:media-type="image/png"/>
  <manifest:file-entry manifest:full-path="Pictures/1000000000000744000004C090D0A227011C00D3.png" manifest:media-type="image/png"/>
  <manifest:file-entry manifest:full-path="Pictures/10000000000001BF000001E2962F76684EB6592E.png" manifest:media-type="image/png"/>
  <manifest:file-entry manifest:full-path="Pictures/10000001000001A20000010D054676CE5C0DECD7.png" manifest:media-type="image/png"/>
  <manifest:file-entry manifest:full-path="Pictures/100000000000054700000251EB374D4B1564758B.png" manifest:media-type="image/png"/>
  <manifest:file-entry manifest:full-path="Pictures/10000000000008A5000002A5C2F3B746F47CE0CF.png" manifest:media-type="image/png"/>
  <manifest:file-entry manifest:full-path="Pictures/1000000000000563000002766E6BE9E22FEF44FC.png" manifest:media-type="image/png"/>
  <manifest:file-entry manifest:full-path="Pictures/10000000000001E7000002016D0CD36994D96C29.png" manifest:media-type="image/png"/>
  <manifest:file-entry manifest:full-path="Pictures/100000000000013C00000131483FC23EAEADE14F.png" manifest:media-type="image/png"/>
  <manifest:file-entry manifest:full-path="Pictures/100000000000010B00000017B12607B3C1954889.png" manifest:media-type="image/png"/>
  <manifest:file-entry manifest:full-path="Pictures/100000000000011400000063EEA4FFFCD7FEC38F.png" manifest:media-type="image/png"/>
  <manifest:file-entry manifest:full-path="Pictures/10000000000001CA000001C10C0385DE5F5589C5.png" manifest:media-type="image/png"/>
  <manifest:file-entry manifest:full-path="Pictures/1000000000000554000002569B26B4695693A5B5.png" manifest:media-type="image/png"/>
  <manifest:file-entry manifest:full-path="Pictures/100000000000022300000022902E68B765C34830.png" manifest:media-type="image/png"/>
  <manifest:file-entry manifest:full-path="Pictures/10000000000001E00000020408DBD5D64D0C21F2.png" manifest:media-type="image/png"/>
  <manifest:file-entry manifest:full-path="Pictures/10000000000001D8000001F42BF18D640B934B81.png" manifest:media-type="image/png"/>
  <manifest:file-entry manifest:full-path="Pictures/10000000000005250000025DE84D5E2CDC00E461.png" manifest:media-type="image/png"/>
  <manifest:file-entry manifest:full-path="Pictures/100000000000057800000267B404541CBF87DCA9.png" manifest:media-type="image/png"/>
  <manifest:file-entry manifest:full-path="Pictures/10000000000003FD000003378FE133B36726D0FF.png" manifest:media-type="image/png"/>
  <manifest:file-entry manifest:full-path="Pictures/10000000000001D5000001EEB76ACB3BF906B6E1.png" manifest:media-type="image/png"/>
  <manifest:file-entry manifest:full-path="Pictures/10000000000005240000025CD0017C20A8817296.png" manifest:media-type="image/png"/>
  <manifest:file-entry manifest:full-path="Pictures/100000000000002600000041BD9583E1BF51054C.png" manifest:media-type="image/png"/>
  <manifest:file-entry manifest:full-path="Pictures/100000000000050E0000023C999002D5CD0C4A6C.png" manifest:media-type="image/png"/>
  <manifest:file-entry manifest:full-path="Pictures/100000000000055E0000027247963A8C2E5EBB21.png" manifest:media-type="image/png"/>
  <manifest:file-entry manifest:full-path="Pictures/10000000000000290000002C2D36BDA13045675B.png" manifest:media-type="image/png"/>
  <manifest:file-entry manifest:full-path="Pictures/10000000000001CF000001F297DCCCC5D0CD5955.png" manifest:media-type="image/png"/>
  <manifest:file-entry manifest:full-path="Pictures/10000000000001EF000001F65B8C384BEEA7E699.png" manifest:media-type="image/png"/>
  <manifest:file-entry manifest:full-path="Pictures/10000000000005450000026916AE5F4EEB1656FD.png" manifest:media-type="image/png"/>
  <manifest:file-entry manifest:full-path="Pictures/100000000000048F000003CD9AC14196A640288D.png" manifest:media-type="image/png"/>
  <manifest:file-entry manifest:full-path="Pictures/10000000000005490000025060C3F64AA3A6BE16.png" manifest:media-type="image/png"/>
  <manifest:file-entry manifest:full-path="Pictures/10000000000001E700000213B6109411327796E7.png" manifest:media-type="image/png"/>
  <manifest:file-entry manifest:full-path="Pictures/10000000000005590000027325238147A4E7155C.png" manifest:media-type="image/png"/>
  <manifest:file-entry manifest:full-path="Pictures/10000000000001D100000200177E002838688217.png" manifest:media-type="image/png"/>
  <manifest:file-entry manifest:full-path="Pictures/10000000000005470000026B0A0B940F4BB798D4.png" manifest:media-type="image/png"/>
  <manifest:file-entry manifest:full-path="Pictures/100000000000022600000010460632ABE6432EE7.png" manifest:media-type="image/png"/>
  <manifest:file-entry manifest:full-path="Pictures/10000000000001E0000001F7EC3289ADC8E3D92C.png" manifest:media-type="image/png"/>
  <manifest:file-entry manifest:full-path="Pictures/10000000000001DB0000020877C6ADE3AB3F19F7.png" manifest:media-type="image/png"/>
  <manifest:file-entry manifest:full-path="Pictures/10000000000005540000025DE75BB0F81EF604E5.png" manifest:media-type="image/png"/>
  <manifest:file-entry manifest:full-path="Pictures/10000000000001CD000001FAA15228AA00F2ABDD.png" manifest:media-type="image/png"/>
  <manifest:file-entry manifest:full-path="Pictures/1000000000000554000002515C5890C5452CB568.png" manifest:media-type="image/png"/>
  <manifest:file-entry manifest:full-path="Pictures/100000000000018200000194C21481D8916A1110.png" manifest:media-type="image/png"/>
  <manifest:file-entry manifest:full-path="Pictures/10000000000005670000027954BE56C495AE6A3D.png" manifest:media-type="image/png"/>
  <manifest:file-entry manifest:full-path="Pictures/10000000000005620000022221E6CF7DE1A84231.png" manifest:media-type="image/png"/>
  <manifest:file-entry manifest:full-path="Pictures/10000000000001EB000001F1CFC63A4FBF2FFA6A.png" manifest:media-type="image/png"/>
  <manifest:file-entry manifest:full-path="Pictures/10000000000004F20000022BBBAE7301CD8480E6.png" manifest:media-type="image/png"/>
  <manifest:file-entry manifest:full-path="Pictures/10000000000005500000021415EC79650F248000.png" manifest:media-type="image/png"/>
  <manifest:file-entry manifest:full-path="Pictures/10000000000001D5000001E081A67E0BF230BF76.png" manifest:media-type="image/png"/>
  <manifest:file-entry manifest:full-path="Pictures/1000000000000145000001FCF483B9A9BD3EE72D.png" manifest:media-type="image/png"/>
  <manifest:file-entry manifest:full-path="Pictures/100000000000019300000191040BD833F8319C75.png" manifest:media-type="image/png"/>
  <manifest:file-entry manifest:full-path="Pictures/10000000000002C30000001E51406E64C61D7BDC.png" manifest:media-type="image/png"/>
  <manifest:file-entry manifest:full-path="Pictures/100000000000050F0000023F672497EFF7F45573.png" manifest:media-type="image/png"/>
  <manifest:file-entry manifest:full-path="Pictures/10000000000000310000004DB9793FE54E586113.png" manifest:media-type="image/png"/>
  <manifest:file-entry manifest:full-path="Pictures/10000000000001D3000001E921908F25A2E06E8F.png" manifest:media-type="image/png"/>
  <manifest:file-entry manifest:full-path="Pictures/100000000000057A000002748810A01079FDD550.png" manifest:media-type="image/png"/>
  <manifest:file-entry manifest:full-path="Pictures/10000000000002EF0000001264EDF705FF2A9DB2.png" manifest:media-type="image/png"/>
  <manifest:file-entry manifest:full-path="Pictures/100000000000055200000209ECEC3E56A964D450.png" manifest:media-type="image/png"/>
  <manifest:file-entry manifest:full-path="Pictures/10000000000005490000024FE56337FA6660829D.png" manifest:media-type="image/png"/>
  <manifest:file-entry manifest:full-path="Pictures/10000000000001E00000020D1D5D0BC0326BEAD4.png" manifest:media-type="image/png"/>
  <manifest:file-entry manifest:full-path="Pictures/10000000000001D8000001C52FF723F00506C8BF.png" manifest:media-type="image/png"/>
  <manifest:file-entry manifest:full-path="Pictures/10000000000005650000025FE1EE3787907AFDEF.png" manifest:media-type="image/png"/>
  <manifest:file-entry manifest:full-path="Pictures/10000000000001BE000001D484900F3D97E9361C.png" manifest:media-type="image/png"/>
  <manifest:file-entry manifest:full-path="Pictures/10000000000004EA0000022FA8C165A10A1095E1.png" manifest:media-type="image/png"/>
  <manifest:file-entry manifest:full-path="Pictures/10000000000002010000021B0E2CAE37FBCB1F7C.png" manifest:media-type="image/png"/>
  <manifest:file-entry manifest:full-path="Pictures/10000000000001F80000022BB13BD174BF5478DB.png" manifest:media-type="image/png"/>
  <manifest:file-entry manifest:full-path="Pictures/10000000000001D4000001F99249521F5455BD69.png" manifest:media-type="image/png"/>
  <manifest:file-entry manifest:full-path="Pictures/100000000000059400000285233EC61E9E77629B.png" manifest:media-type="image/png"/>
  <manifest:file-entry manifest:full-path="Pictures/10000000000001E600000213FBBBA53A2B3AAAE5.png" manifest:media-type="image/png"/>
  <manifest:file-entry manifest:full-path="Pictures/1000000000000588000002857116347C29F05388.png" manifest:media-type="image/png"/>
  <manifest:file-entry manifest:full-path="Pictures/10000000000001DF000001EE5AFD4471C52C6054.png" manifest:media-type="image/png"/>
  <manifest:file-entry manifest:full-path="Pictures/10000000000001E400000210DB05C0D2BD5F98C4.png" manifest:media-type="image/png"/>
  <manifest:file-entry manifest:full-path="Pictures/10000000000004E70000022BFEE03172855F860F.png" manifest:media-type="image/png"/>
  <manifest:file-entry manifest:full-path="Pictures/10000000000001EE00000219032FDF8EA94E370C.png" manifest:media-type="image/png"/>
  <manifest:file-entry manifest:full-path="Pictures/100000000000052C00000247016734A023CF45E8.png" manifest:media-type="image/png"/>
  <manifest:file-entry manifest:full-path="Pictures/100000000000057B0000026613C7921510C16DC1.png" manifest:media-type="image/png"/>
  <manifest:file-entry manifest:full-path="Pictures/10000000000001D6000001ECE0C9DD53E97E29A7.png" manifest:media-type="image/png"/>
  <manifest:file-entry manifest:full-path="Pictures/10000000000003A500000305085E308FF728BEC5.png" manifest:media-type="image/png"/>
  <manifest:file-entry manifest:full-path="Pictures/10000000000001E90000034910B4D805A5B32AFD.png" manifest:media-type="image/pn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443cm" table:align="left"/>
    </style:style>
    <style:style style:name="Tableau1.A" style:family="table-column">
      <style:table-column-properties style:column-width="8.248cm"/>
    </style:style>
    <style:style style:name="Tableau1.B" style:family="table-column">
      <style:table-column-properties style:column-width="8.195cm"/>
    </style:style>
    <style:style style:name="Tableau1.A1" style:family="table-cell">
      <style:table-cell-properties style:vertical-align="middle" fo:padding="0.049cm" fo:border="none"/>
    </style:style>
    <style:style style:name="Tableau2" style:family="table">
      <style:table-properties style:width="8.251cm" table:align="left"/>
    </style:style>
    <style:style style:name="Tableau2.A" style:family="table-column">
      <style:table-column-properties style:column-width="2.91cm"/>
    </style:style>
    <style:style style:name="Tableau2.B" style:family="table-column">
      <style:table-column-properties style:column-width="1.115cm"/>
    </style:style>
    <style:style style:name="Tableau2.C" style:family="table-column">
      <style:table-column-properties style:column-width="3.074cm"/>
    </style:style>
    <style:style style:name="Tableau2.D" style:family="table-column">
      <style:table-column-properties style:column-width="1.152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8.251cm" fo:break-before="column" table:align="left"/>
    </style:style>
    <style:style style:name="Tableau3.A" style:family="table-column">
      <style:table-column-properties style:column-width="2.297cm"/>
    </style:style>
    <style:style style:name="Tableau3.B" style:family="table-column">
      <style:table-column-properties style:column-width="1.956cm"/>
    </style:style>
    <style:style style:name="Tableau3.C" style:family="table-column">
      <style:table-column-properties style:column-width="2.078cm"/>
    </style:style>
    <style:style style:name="Tableau3.D" style:family="table-column">
      <style:table-column-properties style:column-width="1.921cm"/>
    </style:style>
    <style:style style:name="Tableau3.1" style:family="table-row">
      <style:table-row-properties style:min-row-height="0.549cm"/>
    </style:style>
    <style:style style:name="Tableau3.A1" style:family="table-cell">
      <style:table-cell-properties style:vertical-align="middle" fo:padding="0.049cm" fo:border="none"/>
    </style:style>
    <style:style style:name="Tableau3.B3" style:family="table-cell" style:data-style-name="N0">
      <style:table-cell-properties style:vertical-align="middle" fo:padding="0.049cm" fo:border="none"/>
    </style:style>
    <style:style style:name="Tableau3.A4" style:family="table-cell">
      <style:table-cell-properties style:vertical-align="middle" fo:background-color="#00826c" fo:padding="0.049cm" fo:border="none">
        <style:background-image/>
      </style:table-cell-properties>
    </style:style>
    <style:style style:name="Tableau4" style:family="table">
      <style:table-properties style:width="8.251cm" table:align="left"/>
    </style:style>
    <style:style style:name="Tableau4.A" style:family="table-column">
      <style:table-column-properties style:column-width="2.297cm"/>
    </style:style>
    <style:style style:name="Tableau4.B" style:family="table-column">
      <style:table-column-properties style:column-width="1.956cm"/>
    </style:style>
    <style:style style:name="Tableau4.C" style:family="table-column">
      <style:table-column-properties style:column-width="2.078cm"/>
    </style:style>
    <style:style style:name="Tableau4.D" style:family="table-column">
      <style:table-column-properties style:column-width="1.921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4.A4" style:family="table-cell">
      <style:table-cell-properties style:vertical-align="middle" fo:background-color="#00826c" fo:padding="0.049cm" fo:border="none">
        <style:background-image/>
      </style:table-cell-properties>
    </style:style>
    <style:style style:name="Tableau5" style:family="table">
      <style:table-properties style:width="8.251cm" fo:break-before="column" table:align="left"/>
    </style:style>
    <style:style style:name="Tableau5.A" style:family="table-column">
      <style:table-column-properties style:column-width="2.297cm"/>
    </style:style>
    <style:style style:name="Tableau5.B" style:family="table-column">
      <style:table-column-properties style:column-width="1.956cm"/>
    </style:style>
    <style:style style:name="Tableau5.C" style:family="table-column">
      <style:table-column-properties style:column-width="2.076cm"/>
    </style:style>
    <style:style style:name="Tableau5.D" style:family="table-column">
      <style:table-column-properties style:column-width="1.923cm"/>
    </style:style>
    <style:style style:name="Tableau5.A1" style:family="table-cell">
      <style:table-cell-properties style:vertical-align="middle" fo:padding="0.049cm" fo:border="none"/>
    </style:style>
    <style:style style:name="Tableau5.B3" style:family="table-cell" style:data-style-name="N0">
      <style:table-cell-properties style:vertical-align="middle" fo:padding="0.049cm" fo:border="none"/>
    </style:style>
    <style:style style:name="Tableau5.A4" style:family="table-cell">
      <style:table-cell-properties style:vertical-align="middle" fo:background-color="#00826c" fo:padding="0.049cm" fo:border="none">
        <style:background-image/>
      </style:table-cell-properties>
    </style:style>
    <style:style style:name="Tableau6" style:family="table">
      <style:table-properties style:width="8.251cm" fo:break-before="column" table:align="left"/>
    </style:style>
    <style:style style:name="Tableau6.A" style:family="table-column">
      <style:table-column-properties style:column-width="2.297cm"/>
    </style:style>
    <style:style style:name="Tableau6.B" style:family="table-column">
      <style:table-column-properties style:column-width="1.956cm"/>
    </style:style>
    <style:style style:name="Tableau6.C" style:family="table-column">
      <style:table-column-properties style:column-width="2.076cm"/>
    </style:style>
    <style:style style:name="Tableau6.D" style:family="table-column">
      <style:table-column-properties style:column-width="1.923cm"/>
    </style:style>
    <style:style style:name="Tableau6.A1" style:family="table-cell">
      <style:table-cell-properties style:vertical-align="middle" fo:padding="0.049cm" fo:border="none"/>
    </style:style>
    <style:style style:name="Tableau6.B3" style:family="table-cell" style:data-style-name="N0">
      <style:table-cell-properties style:vertical-align="middle" fo:padding="0.049cm" fo:border="none"/>
    </style:style>
    <style:style style:name="Tableau6.A4" style:family="table-cell">
      <style:table-cell-properties style:vertical-align="middle" fo:background-color="#00826c" fo:padding="0.049cm" fo:border="none">
        <style:background-image/>
      </style:table-cell-properties>
    </style:style>
    <style:style style:name="Tableau7" style:family="table">
      <style:table-properties style:width="8.251cm" fo:break-before="column" table:align="left"/>
    </style:style>
    <style:style style:name="Tableau7.A" style:family="table-column">
      <style:table-column-properties style:column-width="2.291cm"/>
    </style:style>
    <style:style style:name="Tableau7.B" style:family="table-column">
      <style:table-column-properties style:column-width="2.013cm"/>
    </style:style>
    <style:style style:name="Tableau7.C" style:family="table-column">
      <style:table-column-properties style:column-width="2.06cm"/>
    </style:style>
    <style:style style:name="Tableau7.D" style:family="table-column">
      <style:table-column-properties style:column-width="1.887cm"/>
    </style:style>
    <style:style style:name="Tableau7.A1" style:family="table-cell">
      <style:table-cell-properties style:vertical-align="middle" fo:padding="0.049cm" fo:border="none"/>
    </style:style>
    <style:style style:name="Tableau7.B3" style:family="table-cell" style:data-style-name="N0">
      <style:table-cell-properties style:vertical-align="middle" fo:padding="0.049cm" fo:border="none"/>
    </style:style>
    <style:style style:name="Tableau7.A4" style:family="table-cell">
      <style:table-cell-properties style:vertical-align="middle" fo:background-color="#00826c" fo:padding="0.049cm" fo:border="none">
        <style:background-image/>
      </style:table-cell-properties>
    </style:style>
    <style:style style:name="Tableau8" style:family="table">
      <style:table-properties style:width="8.251cm" table:align="left"/>
    </style:style>
    <style:style style:name="Tableau8.A" style:family="table-column">
      <style:table-column-properties style:column-width="2.801cm"/>
    </style:style>
    <style:style style:name="Tableau8.B" style:family="table-column">
      <style:table-column-properties style:column-width="1.452cm"/>
    </style:style>
    <style:style style:name="Tableau8.C" style:family="table-column">
      <style:table-column-properties style:column-width="2.076cm"/>
    </style:style>
    <style:style style:name="Tableau8.D" style:family="table-column">
      <style:table-column-properties style:column-width="1.923cm"/>
    </style:style>
    <style:style style:name="Tableau8.A1" style:family="table-cell">
      <style:table-cell-properties style:vertical-align="middle" fo:padding="0.049cm" fo:border="none"/>
    </style:style>
    <style:style style:name="Tableau8.B3" style:family="table-cell" style:data-style-name="N0">
      <style:table-cell-properties style:vertical-align="middle" fo:padding="0.049cm" fo:border="none"/>
    </style:style>
    <style:style style:name="Tableau8.A4" style:family="table-cell">
      <style:table-cell-properties style:vertical-align="middle" fo:background-color="#00826c" fo:padding="0.049cm" fo:border="none">
        <style:background-image/>
      </style:table-cell-properties>
    </style:style>
    <style:style style:name="Tableau9" style:family="table">
      <style:table-properties style:width="8.251cm" table:align="left"/>
    </style:style>
    <style:style style:name="Tableau9.A" style:family="table-column">
      <style:table-column-properties style:column-width="2.297cm"/>
    </style:style>
    <style:style style:name="Tableau9.B" style:family="table-column">
      <style:table-column-properties style:column-width="1.956cm"/>
    </style:style>
    <style:style style:name="Tableau9.C" style:family="table-column">
      <style:table-column-properties style:column-width="2.076cm"/>
    </style:style>
    <style:style style:name="Tableau9.D" style:family="table-column">
      <style:table-column-properties style:column-width="1.923cm"/>
    </style:style>
    <style:style style:name="Tableau9.A1" style:family="table-cell">
      <style:table-cell-properties style:vertical-align="middle" fo:padding="0.049cm" fo:border="none"/>
    </style:style>
    <style:style style:name="Tableau9.B3" style:family="table-cell" style:data-style-name="N0">
      <style:table-cell-properties style:vertical-align="middle" fo:padding="0.049cm" fo:border="none"/>
    </style:style>
    <style:style style:name="Tableau9.A4" style:family="table-cell">
      <style:table-cell-properties style:vertical-align="middle" fo:background-color="#00826c" fo:padding="0.049cm" fo:border="none">
        <style:background-image/>
      </style:table-cell-properties>
    </style:style>
    <style:style style:name="Tableau10" style:family="table">
      <style:table-properties style:width="8.251cm" table:align="left"/>
    </style:style>
    <style:style style:name="Tableau10.A" style:family="table-column">
      <style:table-column-properties style:column-width="2.297cm"/>
    </style:style>
    <style:style style:name="Tableau10.B" style:family="table-column">
      <style:table-column-properties style:column-width="1.956cm"/>
    </style:style>
    <style:style style:name="Tableau10.C" style:family="table-column">
      <style:table-column-properties style:column-width="2.076cm"/>
    </style:style>
    <style:style style:name="Tableau10.D" style:family="table-column">
      <style:table-column-properties style:column-width="1.923cm"/>
    </style:style>
    <style:style style:name="Tableau10.A1" style:family="table-cell">
      <style:table-cell-properties style:vertical-align="middle" fo:padding="0.049cm" fo:border="none"/>
    </style:style>
    <style:style style:name="Tableau10.B3" style:family="table-cell" style:data-style-name="N0">
      <style:table-cell-properties style:vertical-align="middle" fo:padding="0.049cm" fo:border="none"/>
    </style:style>
    <style:style style:name="Tableau10.A4" style:family="table-cell">
      <style:table-cell-properties style:vertical-align="middle" fo:background-color="#00826c" fo:padding="0.049cm" fo:border="none">
        <style:background-image/>
      </style:table-cell-properties>
    </style:style>
    <style:style style:name="Tableau11" style:family="table">
      <style:table-properties style:width="8.251cm" table:align="left"/>
    </style:style>
    <style:style style:name="Tableau11.A" style:family="table-column">
      <style:table-column-properties style:column-width="2.297cm"/>
    </style:style>
    <style:style style:name="Tableau11.B" style:family="table-column">
      <style:table-column-properties style:column-width="1.956cm"/>
    </style:style>
    <style:style style:name="Tableau11.C" style:family="table-column">
      <style:table-column-properties style:column-width="2.076cm"/>
    </style:style>
    <style:style style:name="Tableau11.D" style:family="table-column">
      <style:table-column-properties style:column-width="1.923cm"/>
    </style:style>
    <style:style style:name="Tableau11.A1" style:family="table-cell">
      <style:table-cell-properties style:vertical-align="middle" fo:padding="0.049cm" fo:border="none"/>
    </style:style>
    <style:style style:name="Tableau11.B3" style:family="table-cell" style:data-style-name="N0">
      <style:table-cell-properties style:vertical-align="middle" fo:padding="0.049cm" fo:border="none"/>
    </style:style>
    <style:style style:name="Tableau11.A4" style:family="table-cell">
      <style:table-cell-properties style:vertical-align="middle" fo:background-color="#00826c" fo:padding="0.049cm" fo:border="none">
        <style:background-image/>
      </style:table-cell-properties>
    </style:style>
    <style:style style:name="Tableau12" style:family="table">
      <style:table-properties style:width="8.251cm" table:align="left"/>
    </style:style>
    <style:style style:name="Tableau12.A" style:family="table-column">
      <style:table-column-properties style:column-width="2.297cm"/>
    </style:style>
    <style:style style:name="Tableau12.B" style:family="table-column">
      <style:table-column-properties style:column-width="1.956cm"/>
    </style:style>
    <style:style style:name="Tableau12.C" style:family="table-column">
      <style:table-column-properties style:column-width="2.076cm"/>
    </style:style>
    <style:style style:name="Tableau12.D" style:family="table-column">
      <style:table-column-properties style:column-width="1.923cm"/>
    </style:style>
    <style:style style:name="Tableau12.A1" style:family="table-cell">
      <style:table-cell-properties style:vertical-align="middle" fo:padding="0.049cm" fo:border="none"/>
    </style:style>
    <style:style style:name="Tableau12.B3" style:family="table-cell" style:data-style-name="N0">
      <style:table-cell-properties style:vertical-align="middle" fo:padding="0.049cm" fo:border="none"/>
    </style:style>
    <style:style style:name="Tableau12.A4" style:family="table-cell">
      <style:table-cell-properties style:vertical-align="middle" fo:background-color="#00826c" fo:padding="0.049cm" fo:border="none">
        <style:background-image/>
      </style:table-cell-properties>
    </style:style>
    <style:style style:name="Tableau13" style:family="table">
      <style:table-properties style:width="8.251cm" table:align="left"/>
    </style:style>
    <style:style style:name="Tableau13.A" style:family="table-column">
      <style:table-column-properties style:column-width="2.297cm"/>
    </style:style>
    <style:style style:name="Tableau13.B" style:family="table-column">
      <style:table-column-properties style:column-width="1.956cm"/>
    </style:style>
    <style:style style:name="Tableau13.C" style:family="table-column">
      <style:table-column-properties style:column-width="2.076cm"/>
    </style:style>
    <style:style style:name="Tableau13.D" style:family="table-column">
      <style:table-column-properties style:column-width="1.923cm"/>
    </style:style>
    <style:style style:name="Tableau13.A1" style:family="table-cell">
      <style:table-cell-properties style:vertical-align="middle" fo:padding="0.049cm" fo:border="none"/>
    </style:style>
    <style:style style:name="Tableau13.B3" style:family="table-cell" style:data-style-name="N0">
      <style:table-cell-properties style:vertical-align="middle" fo:padding="0.049cm" fo:border="none"/>
    </style:style>
    <style:style style:name="Tableau13.A4" style:family="table-cell">
      <style:table-cell-properties style:vertical-align="middle" fo:background-color="#00826c" fo:padding="0.049cm" fo:border="none">
        <style:background-image/>
      </style:table-cell-properties>
    </style:style>
    <style:style style:name="Tableau14" style:family="table">
      <style:table-properties style:width="8.251cm" table:align="left"/>
    </style:style>
    <style:style style:name="Tableau14.A" style:family="table-column">
      <style:table-column-properties style:column-width="2.297cm"/>
    </style:style>
    <style:style style:name="Tableau14.B" style:family="table-column">
      <style:table-column-properties style:column-width="1.956cm"/>
    </style:style>
    <style:style style:name="Tableau14.C" style:family="table-column">
      <style:table-column-properties style:column-width="2.076cm"/>
    </style:style>
    <style:style style:name="Tableau14.D" style:family="table-column">
      <style:table-column-properties style:column-width="1.923cm"/>
    </style:style>
    <style:style style:name="Tableau14.A1" style:family="table-cell">
      <style:table-cell-properties style:vertical-align="middle" fo:padding="0.049cm" fo:border="none"/>
    </style:style>
    <style:style style:name="Tableau14.B3" style:family="table-cell" style:data-style-name="N0">
      <style:table-cell-properties style:vertical-align="middle" fo:padding="0.049cm" fo:border="none"/>
    </style:style>
    <style:style style:name="Tableau14.A4" style:family="table-cell">
      <style:table-cell-properties style:vertical-align="middle" fo:background-color="#00826c" fo:padding="0.049cm" fo:border="none">
        <style:background-image/>
      </style:table-cell-properties>
    </style:style>
    <style:style style:name="Tableau15" style:family="table">
      <style:table-properties style:width="7.999cm" table:align="left"/>
    </style:style>
    <style:style style:name="Tableau15.A" style:family="table-column">
      <style:table-column-properties style:column-width="2.018cm"/>
    </style:style>
    <style:style style:name="Tableau15.B" style:family="table-column">
      <style:table-column-properties style:column-width="1.487cm"/>
    </style:style>
    <style:style style:name="Tableau15.C" style:family="table-column">
      <style:table-column-properties style:column-width="1.51cm"/>
    </style:style>
    <style:style style:name="Tableau15.D" style:family="table-column">
      <style:table-column-properties style:column-width="1.776cm"/>
    </style:style>
    <style:style style:name="Tableau15.E" style:family="table-column">
      <style:table-column-properties style:column-width="1.208cm"/>
    </style:style>
    <style:style style:name="Tableau15.A1" style:family="table-cell">
      <style:table-cell-properties style:vertical-align="middle" fo:padding="0.049cm" fo:border="none"/>
    </style:style>
    <style:style style:name="Tableau15.B3" style:family="table-cell" style:data-style-name="N0">
      <style:table-cell-properties style:vertical-align="middle" fo:padding="0.049cm" fo:border="none"/>
    </style:style>
    <style:style style:name="Tableau15.A4" style:family="table-cell">
      <style:table-cell-properties style:vertical-align="middle" fo:background-color="#00826c" fo:padding="0.049cm" fo:border="none">
        <style:background-image/>
      </style:table-cell-properties>
    </style:style>
    <style:style style:name="Tableau16" style:family="table">
      <style:table-properties style:width="7.999cm" fo:break-before="column" table:align="left"/>
    </style:style>
    <style:style style:name="Tableau16.A" style:family="table-column">
      <style:table-column-properties style:column-width="2.011cm"/>
    </style:style>
    <style:style style:name="Tableau16.B" style:family="table-column">
      <style:table-column-properties style:column-width="1.439cm"/>
    </style:style>
    <style:style style:name="Tableau16.C" style:family="table-column">
      <style:table-column-properties style:column-width="1.953cm"/>
    </style:style>
    <style:style style:name="Tableau16.D" style:family="table-column">
      <style:table-column-properties style:column-width="1.753cm"/>
    </style:style>
    <style:style style:name="Tableau16.E" style:family="table-column">
      <style:table-column-properties style:column-width="0.843cm"/>
    </style:style>
    <style:style style:name="Tableau16.A1" style:family="table-cell">
      <style:table-cell-properties style:vertical-align="middle" fo:padding="0.049cm" fo:border="none"/>
    </style:style>
    <style:style style:name="Tableau16.B3" style:family="table-cell" style:data-style-name="N0">
      <style:table-cell-properties style:vertical-align="middle" fo:padding="0.049cm" fo:border="none"/>
    </style:style>
    <style:style style:name="Tableau16.A4" style:family="table-cell">
      <style:table-cell-properties style:vertical-align="middle" fo:background-color="#00826c" fo:padding="0.049cm" fo:border="none">
        <style:background-image/>
      </style:table-cell-properties>
    </style:style>
    <style:style style:name="Tableau17" style:family="table">
      <style:table-properties style:width="8.251cm" table:align="left"/>
    </style:style>
    <style:style style:name="Tableau17.A" style:family="table-column">
      <style:table-column-properties style:column-width="2.297cm"/>
    </style:style>
    <style:style style:name="Tableau17.B" style:family="table-column">
      <style:table-column-properties style:column-width="1.956cm"/>
    </style:style>
    <style:style style:name="Tableau17.C" style:family="table-column">
      <style:table-column-properties style:column-width="2.076cm"/>
    </style:style>
    <style:style style:name="Tableau17.D" style:family="table-column">
      <style:table-column-properties style:column-width="1.923cm"/>
    </style:style>
    <style:style style:name="Tableau17.A1" style:family="table-cell">
      <style:table-cell-properties style:vertical-align="middle" fo:padding="0.049cm" fo:border="none"/>
    </style:style>
    <style:style style:name="Tableau17.B3" style:family="table-cell" style:data-style-name="N0">
      <style:table-cell-properties style:vertical-align="middle" fo:padding="0.049cm" fo:border="none"/>
    </style:style>
    <style:style style:name="Tableau17.A4" style:family="table-cell">
      <style:table-cell-properties style:vertical-align="middle" fo:background-color="#00826c" fo:padding="0.049cm" fo:border="none">
        <style:background-image/>
      </style:table-cell-properties>
    </style:style>
    <style:style style:name="Tableau18" style:family="table">
      <style:table-properties style:width="8.251cm" table:align="left"/>
    </style:style>
    <style:style style:name="Tableau18.A" style:family="table-column">
      <style:table-column-properties style:column-width="2.297cm"/>
    </style:style>
    <style:style style:name="Tableau18.B" style:family="table-column">
      <style:table-column-properties style:column-width="1.956cm"/>
    </style:style>
    <style:style style:name="Tableau18.C" style:family="table-column">
      <style:table-column-properties style:column-width="2.076cm"/>
    </style:style>
    <style:style style:name="Tableau18.D" style:family="table-column">
      <style:table-column-properties style:column-width="1.923cm"/>
    </style:style>
    <style:style style:name="Tableau18.A1" style:family="table-cell">
      <style:table-cell-properties style:vertical-align="middle" fo:padding="0.049cm" fo:border="none"/>
    </style:style>
    <style:style style:name="Tableau18.B3" style:family="table-cell" style:data-style-name="N0">
      <style:table-cell-properties style:vertical-align="middle" fo:padding="0.049cm" fo:border="none"/>
    </style:style>
    <style:style style:name="Tableau18.A4" style:family="table-cell">
      <style:table-cell-properties style:vertical-align="middle" fo:background-color="#00826c" fo:padding="0.049cm" fo:border="none">
        <style:background-image/>
      </style:table-cell-properties>
    </style:style>
    <style:style style:name="Tableau19" style:family="table">
      <style:table-properties style:width="8.251cm" table:align="left"/>
    </style:style>
    <style:style style:name="Tableau19.A" style:family="table-column">
      <style:table-column-properties style:column-width="2.297cm"/>
    </style:style>
    <style:style style:name="Tableau19.B" style:family="table-column">
      <style:table-column-properties style:column-width="1.956cm"/>
    </style:style>
    <style:style style:name="Tableau19.C" style:family="table-column">
      <style:table-column-properties style:column-width="2.076cm"/>
    </style:style>
    <style:style style:name="Tableau19.D" style:family="table-column">
      <style:table-column-properties style:column-width="1.923cm"/>
    </style:style>
    <style:style style:name="Tableau19.A1" style:family="table-cell">
      <style:table-cell-properties style:vertical-align="middle" fo:padding="0.049cm" fo:border="none"/>
    </style:style>
    <style:style style:name="Tableau19.B3" style:family="table-cell" style:data-style-name="N0">
      <style:table-cell-properties style:vertical-align="middle" fo:padding="0.049cm" fo:border="none"/>
    </style:style>
    <style:style style:name="Tableau19.A4" style:family="table-cell">
      <style:table-cell-properties style:vertical-align="middle" fo:background-color="#00826c" fo:padding="0.049cm" fo:border="none">
        <style:background-image/>
      </style:table-cell-properties>
    </style:style>
    <style:style style:name="Tableau20" style:family="table">
      <style:table-properties style:width="8.251cm" table:align="left"/>
    </style:style>
    <style:style style:name="Tableau20.A" style:family="table-column">
      <style:table-column-properties style:column-width="2.307cm"/>
    </style:style>
    <style:style style:name="Tableau20.B" style:family="table-column">
      <style:table-column-properties style:column-width="1.995cm"/>
    </style:style>
    <style:style style:name="Tableau20.C" style:family="table-column">
      <style:table-column-properties style:column-width="1.93cm"/>
    </style:style>
    <style:style style:name="Tableau20.D" style:family="table-column">
      <style:table-column-properties style:column-width="2.02cm"/>
    </style:style>
    <style:style style:name="Tableau20.A1" style:family="table-cell">
      <style:table-cell-properties style:vertical-align="middle" fo:padding="0.049cm" fo:border="none"/>
    </style:style>
    <style:style style:name="Tableau20.B3" style:family="table-cell" style:data-style-name="N0">
      <style:table-cell-properties style:vertical-align="middle" fo:padding="0.049cm" fo:border="none"/>
    </style:style>
    <style:style style:name="Tableau20.A4" style:family="table-cell">
      <style:table-cell-properties style:vertical-align="middle" fo:background-color="#00826c" fo:padding="0.049cm" fo:border="none">
        <style:background-image/>
      </style:table-cell-properties>
    </style:style>
    <style:style style:name="Tableau21" style:family="table">
      <style:table-properties style:width="16.701cm" table:align="left"/>
    </style:style>
    <style:style style:name="Tableau21.A" style:family="table-column">
      <style:table-column-properties style:column-width="1.96cm"/>
    </style:style>
    <style:style style:name="Tableau21.B" style:family="table-column">
      <style:table-column-properties style:column-width="1.586cm"/>
    </style:style>
    <style:style style:name="Tableau21.C" style:family="table-column">
      <style:table-column-properties style:column-width="1.349cm"/>
    </style:style>
    <style:style style:name="Tableau21.D" style:family="table-column">
      <style:table-column-properties style:column-width="1.499cm"/>
    </style:style>
    <style:style style:name="Tableau21.E" style:family="table-column">
      <style:table-column-properties style:column-width="1.621cm"/>
    </style:style>
    <style:style style:name="Tableau21.F" style:family="table-column">
      <style:table-column-properties style:column-width="1.18cm"/>
    </style:style>
    <style:style style:name="Tableau21.G" style:family="table-column">
      <style:table-column-properties style:column-width="1.715cm"/>
    </style:style>
    <style:style style:name="Tableau21.H" style:family="table-column">
      <style:table-column-properties style:column-width="1.321cm"/>
    </style:style>
    <style:style style:name="Tableau21.I" style:family="table-column">
      <style:table-column-properties style:column-width="2.168cm"/>
    </style:style>
    <style:style style:name="Tableau21.J" style:family="table-column">
      <style:table-column-properties style:column-width="1.466cm"/>
    </style:style>
    <style:style style:name="Tableau21.K" style:family="table-column">
      <style:table-column-properties style:column-width="0.836cm"/>
    </style:style>
    <style:style style:name="Tableau21.A1" style:family="table-cell">
      <style:table-cell-properties style:vertical-align="middle" fo:padding="0.049cm" fo:border="none"/>
    </style:style>
    <style:style style:name="Tableau21.B3" style:family="table-cell" style:data-style-name="N0">
      <style:table-cell-properties style:vertical-align="middle" fo:padding="0.049cm" fo:border="none"/>
    </style:style>
    <style:style style:name="Tableau21.A4" style:family="table-cell">
      <style:table-cell-properties style:vertical-align="middle" fo:background-color="#00826c" fo:padding="0.049cm" fo:border="none">
        <style:background-image/>
      </style:table-cell-properties>
    </style:style>
    <style:style style:name="Tableau22" style:family="table">
      <style:table-properties style:width="8.251cm" table:align="left"/>
    </style:style>
    <style:style style:name="Tableau22.A" style:family="table-column">
      <style:table-column-properties style:column-width="2.247cm"/>
    </style:style>
    <style:style style:name="Tableau22.B" style:family="table-column">
      <style:table-column-properties style:column-width="1.979cm"/>
    </style:style>
    <style:style style:name="Tableau22.C" style:family="table-column">
      <style:table-column-properties style:column-width="2.074cm"/>
    </style:style>
    <style:style style:name="Tableau22.D" style:family="table-column">
      <style:table-column-properties style:column-width="1.951cm"/>
    </style:style>
    <style:style style:name="Tableau22.A1" style:family="table-cell">
      <style:table-cell-properties style:vertical-align="middle" fo:padding="0.049cm" fo:border="none"/>
    </style:style>
    <style:style style:name="Tableau22.B3" style:family="table-cell" style:data-style-name="N0">
      <style:table-cell-properties style:vertical-align="middle" fo:padding="0.049cm" fo:border="none"/>
    </style:style>
    <style:style style:name="Tableau22.A4" style:family="table-cell">
      <style:table-cell-properties style:vertical-align="middle" fo:background-color="#00826c" fo:padding="0.049cm" fo:border="none">
        <style:background-image/>
      </style:table-cell-properties>
    </style:style>
    <style:style style:name="Tableau23" style:family="table">
      <style:table-properties style:width="8.251cm" table:align="left"/>
    </style:style>
    <style:style style:name="Tableau23.A" style:family="table-column">
      <style:table-column-properties style:column-width="2.247cm"/>
    </style:style>
    <style:style style:name="Tableau23.B" style:family="table-column">
      <style:table-column-properties style:column-width="1.979cm"/>
    </style:style>
    <style:style style:name="Tableau23.C" style:family="table-column">
      <style:table-column-properties style:column-width="2.074cm"/>
    </style:style>
    <style:style style:name="Tableau23.D" style:family="table-column">
      <style:table-column-properties style:column-width="1.951cm"/>
    </style:style>
    <style:style style:name="Tableau23.A1" style:family="table-cell">
      <style:table-cell-properties style:vertical-align="middle" fo:padding="0.049cm" fo:border="none"/>
    </style:style>
    <style:style style:name="Tableau23.B3" style:family="table-cell" style:data-style-name="N0">
      <style:table-cell-properties style:vertical-align="middle" fo:padding="0.049cm" fo:border="none"/>
    </style:style>
    <style:style style:name="Tableau23.A4" style:family="table-cell">
      <style:table-cell-properties style:vertical-align="middle" fo:background-color="#00826c" fo:padding="0.049cm" fo:border="none">
        <style:background-image/>
      </style:table-cell-properties>
    </style:style>
    <style:style style:name="Tableau24" style:family="table">
      <style:table-properties style:width="8.251cm" table:align="left"/>
    </style:style>
    <style:style style:name="Tableau24.A" style:family="table-column">
      <style:table-column-properties style:column-width="2.247cm"/>
    </style:style>
    <style:style style:name="Tableau24.B" style:family="table-column">
      <style:table-column-properties style:column-width="1.979cm"/>
    </style:style>
    <style:style style:name="Tableau24.C" style:family="table-column">
      <style:table-column-properties style:column-width="2.074cm"/>
    </style:style>
    <style:style style:name="Tableau24.D" style:family="table-column">
      <style:table-column-properties style:column-width="1.951cm"/>
    </style:style>
    <style:style style:name="Tableau24.A1" style:family="table-cell">
      <style:table-cell-properties style:vertical-align="middle" fo:padding="0.049cm" fo:border="none"/>
    </style:style>
    <style:style style:name="Tableau24.B3" style:family="table-cell" style:data-style-name="N0">
      <style:table-cell-properties style:vertical-align="middle" fo:padding="0.049cm" fo:border="none"/>
    </style:style>
    <style:style style:name="Tableau24.A4" style:family="table-cell">
      <style:table-cell-properties style:vertical-align="middle" fo:background-color="#00826c" fo:padding="0.049cm" fo:border="none">
        <style:background-image/>
      </style:table-cell-properties>
    </style:style>
    <style:style style:name="Tableau25" style:family="table">
      <style:table-properties style:width="8.251cm" table:align="left"/>
    </style:style>
    <style:style style:name="Tableau25.A" style:family="table-column">
      <style:table-column-properties style:column-width="2.247cm"/>
    </style:style>
    <style:style style:name="Tableau25.B" style:family="table-column">
      <style:table-column-properties style:column-width="1.979cm"/>
    </style:style>
    <style:style style:name="Tableau25.C" style:family="table-column">
      <style:table-column-properties style:column-width="2.074cm"/>
    </style:style>
    <style:style style:name="Tableau25.D" style:family="table-column">
      <style:table-column-properties style:column-width="1.951cm"/>
    </style:style>
    <style:style style:name="Tableau25.A1" style:family="table-cell">
      <style:table-cell-properties style:vertical-align="middle" fo:padding="0.049cm" fo:border="none"/>
    </style:style>
    <style:style style:name="Tableau25.B3" style:family="table-cell" style:data-style-name="N0">
      <style:table-cell-properties style:vertical-align="middle" fo:padding="0.049cm" fo:border="none"/>
    </style:style>
    <style:style style:name="Tableau25.A4" style:family="table-cell">
      <style:table-cell-properties style:vertical-align="middle" fo:background-color="#00826c" fo:padding="0.049cm" fo:border="none">
        <style:background-image/>
      </style:table-cell-properties>
    </style:style>
    <style:style style:name="Tableau26" style:family="table">
      <style:table-properties style:width="8.251cm" table:align="left"/>
    </style:style>
    <style:style style:name="Tableau26.A" style:family="table-column">
      <style:table-column-properties style:column-width="2.247cm"/>
    </style:style>
    <style:style style:name="Tableau26.B" style:family="table-column">
      <style:table-column-properties style:column-width="1.979cm"/>
    </style:style>
    <style:style style:name="Tableau26.C" style:family="table-column">
      <style:table-column-properties style:column-width="2.074cm"/>
    </style:style>
    <style:style style:name="Tableau26.D" style:family="table-column">
      <style:table-column-properties style:column-width="1.951cm"/>
    </style:style>
    <style:style style:name="Tableau26.A1" style:family="table-cell">
      <style:table-cell-properties style:vertical-align="middle" fo:padding="0.049cm" fo:border="none"/>
    </style:style>
    <style:style style:name="Tableau26.B3" style:family="table-cell" style:data-style-name="N0">
      <style:table-cell-properties style:vertical-align="middle" fo:padding="0.049cm" fo:border="none"/>
    </style:style>
    <style:style style:name="Tableau26.A4" style:family="table-cell">
      <style:table-cell-properties style:vertical-align="middle" fo:background-color="#00826c" fo:padding="0.049cm" fo:border="none">
        <style:background-image/>
      </style:table-cell-properties>
    </style:style>
    <style:style style:name="Tableau27" style:family="table">
      <style:table-properties style:width="8.251cm" table:align="left"/>
    </style:style>
    <style:style style:name="Tableau27.A" style:family="table-column">
      <style:table-column-properties style:column-width="2.247cm"/>
    </style:style>
    <style:style style:name="Tableau27.B" style:family="table-column">
      <style:table-column-properties style:column-width="1.979cm"/>
    </style:style>
    <style:style style:name="Tableau27.C" style:family="table-column">
      <style:table-column-properties style:column-width="2.074cm"/>
    </style:style>
    <style:style style:name="Tableau27.D" style:family="table-column">
      <style:table-column-properties style:column-width="1.951cm"/>
    </style:style>
    <style:style style:name="Tableau27.A1" style:family="table-cell">
      <style:table-cell-properties style:vertical-align="middle" fo:padding="0.049cm" fo:border="none"/>
    </style:style>
    <style:style style:name="Tableau27.B3" style:family="table-cell" style:data-style-name="N0">
      <style:table-cell-properties style:vertical-align="middle" fo:padding="0.049cm" fo:border="none"/>
    </style:style>
    <style:style style:name="Tableau27.A4" style:family="table-cell">
      <style:table-cell-properties style:vertical-align="middle" fo:background-color="#00826c" fo:padding="0.049cm" fo:border="none">
        <style:background-image/>
      </style:table-cell-properties>
    </style:style>
    <style:style style:name="Tableau28" style:family="table">
      <style:table-properties style:width="8.251cm" fo:break-before="column" table:align="left" fo:background-color="transparent" style:may-break-between-rows="false">
        <style:background-image/>
      </style:table-properties>
    </style:style>
    <style:style style:name="Tableau28.A" style:family="table-column">
      <style:table-column-properties style:column-width="2.247cm"/>
    </style:style>
    <style:style style:name="Tableau28.B" style:family="table-column">
      <style:table-column-properties style:column-width="1.979cm"/>
    </style:style>
    <style:style style:name="Tableau28.C" style:family="table-column">
      <style:table-column-properties style:column-width="2.074cm"/>
    </style:style>
    <style:style style:name="Tableau28.D" style:family="table-column">
      <style:table-column-properties style:column-width="1.951cm"/>
    </style:style>
    <style:style style:name="Tableau28.A1" style:family="table-cell">
      <style:table-cell-properties style:vertical-align="middle" fo:padding="0.049cm" fo:border="none"/>
    </style:style>
    <style:style style:name="Tableau28.B3" style:family="table-cell" style:data-style-name="N0">
      <style:table-cell-properties style:vertical-align="middle" fo:padding="0.049cm" fo:border="none"/>
    </style:style>
    <style:style style:name="Tableau28.A4" style:family="table-cell">
      <style:table-cell-properties style:vertical-align="middle" fo:background-color="#00826c" fo:padding="0.049cm" fo:border="none">
        <style:background-image/>
      </style:table-cell-properties>
    </style:style>
    <style:style style:name="Tableau28.31" style:family="table-row">
      <style:table-row-properties fo:background-color="transparent">
        <style:background-image/>
      </style:table-row-properties>
    </style:style>
    <style:style style:name="Tableau29" style:family="table">
      <style:table-properties style:width="8.251cm" table:align="left"/>
    </style:style>
    <style:style style:name="Tableau29.A" style:family="table-column">
      <style:table-column-properties style:column-width="2.247cm"/>
    </style:style>
    <style:style style:name="Tableau29.B" style:family="table-column">
      <style:table-column-properties style:column-width="1.979cm"/>
    </style:style>
    <style:style style:name="Tableau29.C" style:family="table-column">
      <style:table-column-properties style:column-width="2.074cm"/>
    </style:style>
    <style:style style:name="Tableau29.D" style:family="table-column">
      <style:table-column-properties style:column-width="1.951cm"/>
    </style:style>
    <style:style style:name="Tableau29.A1" style:family="table-cell">
      <style:table-cell-properties style:vertical-align="middle" fo:padding="0.049cm" fo:border="none"/>
    </style:style>
    <style:style style:name="Tableau29.B3" style:family="table-cell" style:data-style-name="N0">
      <style:table-cell-properties style:vertical-align="middle" fo:padding="0.049cm" fo:border="none"/>
    </style:style>
    <style:style style:name="Tableau29.A4" style:family="table-cell">
      <style:table-cell-properties style:vertical-align="middle" fo:background-color="#00826c" fo:padding="0.049cm" fo:border="none">
        <style:background-image/>
      </style:table-cell-properties>
    </style:style>
    <style:style style:name="Tableau30" style:family="table">
      <style:table-properties style:width="8.251cm" table:align="left"/>
    </style:style>
    <style:style style:name="Tableau30.A" style:family="table-column">
      <style:table-column-properties style:column-width="2.247cm"/>
    </style:style>
    <style:style style:name="Tableau30.B" style:family="table-column">
      <style:table-column-properties style:column-width="1.979cm"/>
    </style:style>
    <style:style style:name="Tableau30.C" style:family="table-column">
      <style:table-column-properties style:column-width="2.074cm"/>
    </style:style>
    <style:style style:name="Tableau30.D" style:family="table-column">
      <style:table-column-properties style:column-width="1.951cm"/>
    </style:style>
    <style:style style:name="Tableau30.A1" style:family="table-cell">
      <style:table-cell-properties style:vertical-align="middle" fo:padding="0.049cm" fo:border="none"/>
    </style:style>
    <style:style style:name="Tableau30.B3" style:family="table-cell" style:data-style-name="N0">
      <style:table-cell-properties style:vertical-align="middle" fo:padding="0.049cm" fo:border="none"/>
    </style:style>
    <style:style style:name="Tableau30.A4" style:family="table-cell">
      <style:table-cell-properties style:vertical-align="middle" fo:background-color="#00826c" fo:padding="0.049cm" fo:border="none">
        <style:background-image/>
      </style:table-cell-properties>
    </style:style>
    <style:style style:name="Tableau30.20" style:family="table-row">
      <style:table-row-properties style:min-row-height="0.875cm"/>
    </style:style>
    <style:style style:name="Tableau31" style:family="table">
      <style:table-properties style:width="8.251cm" table:align="left"/>
    </style:style>
    <style:style style:name="Tableau31.A" style:family="table-column">
      <style:table-column-properties style:column-width="2.247cm"/>
    </style:style>
    <style:style style:name="Tableau31.B" style:family="table-column">
      <style:table-column-properties style:column-width="1.979cm"/>
    </style:style>
    <style:style style:name="Tableau31.C" style:family="table-column">
      <style:table-column-properties style:column-width="2.074cm"/>
    </style:style>
    <style:style style:name="Tableau31.D" style:family="table-column">
      <style:table-column-properties style:column-width="1.951cm"/>
    </style:style>
    <style:style style:name="Tableau31.A1" style:family="table-cell">
      <style:table-cell-properties style:vertical-align="middle" fo:padding="0.049cm" fo:border="none"/>
    </style:style>
    <style:style style:name="Tableau31.B3" style:family="table-cell" style:data-style-name="N0">
      <style:table-cell-properties style:vertical-align="middle" fo:padding="0.049cm" fo:border="none"/>
    </style:style>
    <style:style style:name="Tableau31.A4" style:family="table-cell">
      <style:table-cell-properties style:vertical-align="middle" fo:background-color="#00826c" fo:padding="0.049cm" fo:border="none">
        <style:background-image/>
      </style:table-cell-properties>
    </style:style>
    <style:style style:name="Tableau32" style:family="table">
      <style:table-properties style:width="8.251cm" table:align="left"/>
    </style:style>
    <style:style style:name="Tableau32.A" style:family="table-column">
      <style:table-column-properties style:column-width="2.247cm"/>
    </style:style>
    <style:style style:name="Tableau32.B" style:family="table-column">
      <style:table-column-properties style:column-width="1.979cm"/>
    </style:style>
    <style:style style:name="Tableau32.C" style:family="table-column">
      <style:table-column-properties style:column-width="2.074cm"/>
    </style:style>
    <style:style style:name="Tableau32.D" style:family="table-column">
      <style:table-column-properties style:column-width="1.951cm"/>
    </style:style>
    <style:style style:name="Tableau32.A1" style:family="table-cell">
      <style:table-cell-properties style:vertical-align="middle" fo:padding="0.049cm" fo:border="none"/>
    </style:style>
    <style:style style:name="Tableau32.B3" style:family="table-cell" style:data-style-name="N0">
      <style:table-cell-properties style:vertical-align="middle" fo:padding="0.049cm" fo:border="none"/>
    </style:style>
    <style:style style:name="Tableau32.A4" style:family="table-cell">
      <style:table-cell-properties style:vertical-align="middle" fo:background-color="#00826c" fo:padding="0.049cm" fo:border="none">
        <style:background-image/>
      </style:table-cell-properties>
    </style:style>
    <style:style style:name="Tableau33" style:family="table">
      <style:table-properties style:width="7.043cm" table:align="left"/>
    </style:style>
    <style:style style:name="Tableau33.A" style:family="table-column">
      <style:table-column-properties style:column-width="2.348cm"/>
    </style:style>
    <style:style style:name="Tableau33.1" style:family="table-row">
      <style:table-row-properties style:min-row-height="0.549cm"/>
    </style:style>
    <style:style style:name="Tableau33.A1" style:family="table-cell">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P1" style:family="paragraph" style:parent-style-name="Footnote">
      <style:text-properties officeooo:rsid="001ab824" officeooo:paragraph-rsid="001ab824"/>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6.501cm" style:type="right" style:leader-style="dotted" style:leader-text="."/>
        </style:tab-stops>
      </style:paragraph-properties>
    </style:style>
    <style:style style:name="P4" style:family="paragraph" style:parent-style-name="Standard">
      <style:paragraph-properties fo:margin-top="0.099cm" fo:margin-bottom="0cm" style:contextual-spacing="false"/>
      <style:text-properties officeooo:paragraph-rsid="00823325"/>
    </style:style>
    <style:style style:name="P5" style:family="paragraph" style:parent-style-name="Frame_20_contents">
      <style:paragraph-properties style:writing-mode="lr-tb"/>
      <style:text-properties officeooo:rsid="0023ff3a" officeooo:paragraph-rsid="00823325"/>
    </style:style>
    <style:style style:name="P6" style:family="paragraph" style:parent-style-name="Frame_20_contents">
      <style:text-properties officeooo:rsid="0023ff3a" officeooo:paragraph-rsid="00823325"/>
    </style:style>
    <style:style style:name="P7" style:family="paragraph" style:parent-style-name="Titre_20_1petit">
      <style:paragraph-properties fo:break-before="page"/>
      <style:text-properties fo:language="da" fo:country="DK"/>
    </style:style>
    <style:style style:name="P8" style:family="paragraph" style:parent-style-name="Horizontal_20_Line">
      <style:text-properties fo:language="da" fo:country="DK" officeooo:paragraph-rsid="00823325"/>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6.501cm" style:type="right" style:leader-style="dotted" style:leader-text="."/>
        </style:tab-stops>
      </style:paragraph-properties>
    </style:style>
    <style:style style:name="P11" style:family="paragraph" style:parent-style-name="Contents_20_Heading">
      <style:text-properties fo:language="da" fo:country="DK"/>
    </style:style>
    <style:style style:name="P12" style:family="paragraph" style:parent-style-name="Footer">
      <style:paragraph-properties fo:text-align="center" style:justify-single-word="false"/>
      <style:text-properties fo:language="da" fo:country="DK"/>
    </style:style>
    <style:style style:name="P13" style:family="paragraph" style:parent-style-name="Footnote">
      <style:text-properties fo:language="da" fo:country="DK"/>
    </style:style>
    <style:style style:name="P14" style:family="paragraph" style:parent-style-name="Frame_20_contents">
      <style:text-properties fo:language="da" fo:country="DK"/>
    </style:style>
    <style:style style:name="P15" style:family="paragraph" style:parent-style-name="Frame_20_contents">
      <style:text-properties fo:font-size="10pt" fo:language="da" fo:country="DK" officeooo:rsid="0023ff3a" officeooo:paragraph-rsid="00823325" style:font-size-asian="10pt" style:font-size-complex="10pt"/>
    </style:style>
    <style:style style:name="P16" style:family="paragraph" style:parent-style-name="Header">
      <style:paragraph-properties fo:text-align="center" style:justify-single-word="false"/>
      <style:text-properties fo:language="da" fo:country="DK"/>
    </style:style>
    <style:style style:name="P17" style:family="paragraph" style:parent-style-name="Heading_20_1">
      <style:text-properties fo:language="da" fo:country="DK"/>
    </style:style>
    <style:style style:name="P18" style:family="paragraph" style:parent-style-name="Heading_20_1">
      <style:paragraph-properties fo:break-before="page"/>
      <style:text-properties fo:language="da" fo:country="DK"/>
    </style:style>
    <style:style style:name="P19" style:family="paragraph" style:parent-style-name="Heading_20_2">
      <style:paragraph-properties fo:break-before="page"/>
      <style:text-properties fo:language="da" fo:country="DK"/>
    </style:style>
    <style:style style:name="P20" style:family="paragraph" style:parent-style-name="Standard" style:master-page-name="First_20_Page">
      <style:paragraph-properties style:page-number="auto"/>
      <style:text-properties fo:language="da" fo:country="DK"/>
    </style:style>
    <style:style style:name="P21" style:family="paragraph" style:parent-style-name="Standard">
      <style:text-properties fo:language="da" fo:country="DK"/>
    </style:style>
    <style:style style:name="P22" style:family="paragraph" style:parent-style-name="Standard">
      <style:paragraph-properties fo:text-align="end" style:justify-single-word="false" fo:break-before="page"/>
      <style:text-properties fo:language="da" fo:country="DK"/>
    </style:style>
    <style:style style:name="P23" style:family="paragraph" style:parent-style-name="Standard">
      <style:paragraph-properties fo:text-align="end" style:justify-single-word="false"/>
      <style:text-properties fo:language="da" fo:country="DK"/>
    </style:style>
    <style:style style:name="P24" style:family="paragraph" style:parent-style-name="Standard">
      <style:paragraph-properties fo:margin-top="0.099cm" fo:margin-bottom="0cm" style:contextual-spacing="false"/>
      <style:text-properties fo:language="da" fo:country="DK" officeooo:paragraph-rsid="00823325"/>
    </style:style>
    <style:style style:name="P25" style:family="paragraph" style:parent-style-name="Standard">
      <style:paragraph-properties fo:break-before="page"/>
      <style:text-properties fo:language="da" fo:country="DK" officeooo:rsid="000cee00" officeooo:paragraph-rsid="000cee00"/>
    </style:style>
    <style:style style:name="P26" style:family="paragraph" style:parent-style-name="Standard">
      <style:text-properties fo:language="da" fo:country="DK" officeooo:rsid="000cee00" officeooo:paragraph-rsid="000cee00"/>
    </style:style>
    <style:style style:name="P27" style:family="paragraph" style:parent-style-name="Standard">
      <style:text-properties fo:language="da" fo:country="DK" officeooo:paragraph-rsid="000d2c45"/>
    </style:style>
    <style:style style:name="P28" style:family="paragraph" style:parent-style-name="Standard">
      <style:paragraph-properties fo:break-before="column"/>
      <style:text-properties fo:language="da" fo:country="DK"/>
    </style:style>
    <style:style style:name="P29" style:family="paragraph" style:parent-style-name="Standard">
      <style:paragraph-properties fo:break-before="page"/>
      <style:text-properties fo:language="da" fo:country="DK"/>
    </style:style>
    <style:style style:name="P30" style:family="paragraph" style:parent-style-name="Standard">
      <style:paragraph-properties fo:break-before="page" style:writing-mode="lr-tb"/>
      <style:text-properties fo:language="da" fo:country="DK"/>
    </style:style>
    <style:style style:name="P31" style:family="paragraph" style:parent-style-name="Standard">
      <style:text-properties fo:language="da" fo:country="DK" officeooo:paragraph-rsid="001279ec"/>
    </style:style>
    <style:style style:name="P32" style:family="paragraph" style:parent-style-name="Standard">
      <style:text-properties fo:language="da" fo:country="DK" officeooo:paragraph-rsid="0018d41e"/>
    </style:style>
    <style:style style:name="P33" style:family="paragraph" style:parent-style-name="Standard">
      <style:text-properties fo:language="da" fo:country="DK" officeooo:paragraph-rsid="0031c7f2"/>
    </style:style>
    <style:style style:name="P34" style:family="paragraph" style:parent-style-name="Standard">
      <style:paragraph-properties fo:break-before="page"/>
      <style:text-properties fo:language="da" fo:country="DK" officeooo:paragraph-rsid="0031c7f2"/>
    </style:style>
    <style:style style:name="P35" style:family="paragraph" style:parent-style-name="Standard">
      <style:paragraph-properties style:writing-mode="lr-tb"/>
      <style:text-properties fo:language="da" fo:country="DK"/>
    </style:style>
    <style:style style:name="P36" style:family="paragraph" style:parent-style-name="Standard">
      <style:text-properties fo:language="da" fo:country="DK" fo:font-weight="bold" style:font-weight-asian="bold" style:font-weight-complex="bold"/>
    </style:style>
    <style:style style:name="P37" style:family="paragraph" style:parent-style-name="Standard">
      <style:paragraph-properties style:writing-mode="lr-tb"/>
      <style:text-properties fo:language="da" fo:country="DK" fo:font-weight="bold" style:font-weight-asian="bold" style:font-weight-complex="bold"/>
    </style:style>
    <style:style style:name="P38" style:family="paragraph" style:parent-style-name="Standard">
      <style:text-properties fo:language="da" fo:country="DK" fo:font-weight="bold" officeooo:rsid="007a449f" officeooo:paragraph-rsid="007a449f" style:font-weight-asian="bold" style:font-weight-complex="bold"/>
    </style:style>
    <style:style style:name="P39" style:family="paragraph" style:parent-style-name="Standard">
      <style:paragraph-properties style:writing-mode="lr-tb"/>
      <style:text-properties fo:language="da" fo:country="DK" officeooo:rsid="0083c07d" officeooo:paragraph-rsid="0083c07d"/>
    </style:style>
    <style:style style:name="P40" style:family="paragraph" style:parent-style-name="Standard">
      <style:paragraph-properties style:writing-mode="lr-tb"/>
      <style:text-properties fo:language="da" fo:country="DK" officeooo:paragraph-rsid="0083c07d"/>
    </style:style>
    <style:style style:name="P41" style:family="paragraph" style:parent-style-name="Standard">
      <style:text-properties fo:language="da" fo:country="DK" officeooo:rsid="007a449f" officeooo:paragraph-rsid="007a449f"/>
    </style:style>
    <style:style style:name="P42" style:family="paragraph" style:parent-style-name="Standard">
      <style:paragraph-properties fo:break-before="column"/>
      <style:text-properties fo:language="da" fo:country="DK" officeooo:rsid="007a449f" officeooo:paragraph-rsid="007a449f"/>
    </style:style>
    <style:style style:name="P43" style:family="paragraph" style:parent-style-name="Standard">
      <style:paragraph-properties fo:break-before="page"/>
      <style:text-properties fo:language="da" fo:country="DK" officeooo:rsid="007a449f" officeooo:paragraph-rsid="007a449f"/>
    </style:style>
    <style:style style:name="P44" style:family="paragraph" style:parent-style-name="Standard">
      <style:paragraph-properties fo:text-align="start" style:justify-single-word="false"/>
      <style:text-properties fo:font-size="36pt" fo:language="da" fo:country="DK" fo:font-weight="bold" style:font-size-asian="36pt" style:font-weight-asian="bold" style:font-size-complex="36pt" style:font-weight-complex="bold"/>
    </style:style>
    <style:style style:name="P45" style:family="paragraph" style:parent-style-name="Standard">
      <style:paragraph-properties fo:margin-top="0.099cm" fo:margin-bottom="0cm" style:contextual-spacing="false"/>
      <style:text-properties fo:font-size="9pt" fo:language="da" fo:country="DK" officeooo:rsid="0023dbb9" officeooo:paragraph-rsid="00823325" style:font-size-asian="9pt" style:font-size-complex="9pt"/>
    </style:style>
    <style:style style:name="P46" style:family="paragraph" style:parent-style-name="Standard">
      <style:text-properties fo:font-size="9pt" fo:language="da" fo:country="DK" style:font-size-asian="9pt" style:font-size-complex="9pt"/>
    </style:style>
    <style:style style:name="P47" style:family="paragraph" style:parent-style-name="Standard">
      <style:paragraph-properties fo:margin-top="0.099cm" fo:margin-bottom="0cm" style:contextual-spacing="false"/>
      <style:text-properties fo:font-size="9pt" fo:language="da" fo:country="DK" fo:font-weight="bold" officeooo:rsid="0023dbb9" officeooo:paragraph-rsid="00823325" style:font-size-asian="9pt" style:font-weight-asian="bold" style:font-size-complex="9pt" style:font-weight-complex="bold"/>
    </style:style>
    <style:style style:name="P48" style:family="paragraph" style:parent-style-name="Standard">
      <style:paragraph-properties fo:text-align="center" style:justify-single-word="false"/>
      <style:text-properties fo:font-size="11pt" fo:language="da" fo:country="DK" fo:font-weight="bold" style:font-size-asian="11pt" style:font-weight-asian="bold" style:font-size-complex="11pt" style:font-weight-complex="bold"/>
    </style:style>
    <style:style style:name="P49" style:family="paragraph" style:parent-style-name="StyleDefaut11gras">
      <style:text-properties fo:language="da" fo:country="DK"/>
    </style:style>
    <style:style style:name="P50" style:family="paragraph" style:parent-style-name="StyleDefaut11maigre">
      <style:text-properties fo:language="da" fo:country="DK"/>
    </style:style>
    <style:style style:name="P51" style:family="paragraph" style:parent-style-name="StyleDefaut11maigre">
      <style:paragraph-properties fo:break-before="page"/>
      <style:text-properties fo:language="da" fo:country="DK"/>
    </style:style>
    <style:style style:name="P52" style:family="paragraph" style:parent-style-name="StyleDefautDecale05Sauf1">
      <style:text-properties fo:language="da" fo:country="DK"/>
    </style:style>
    <style:style style:name="P53" style:family="paragraph" style:parent-style-name="StyleDefautDecale1cmSauf1">
      <style:text-properties fo:language="da" fo:country="DK"/>
    </style:style>
    <style:style style:name="P54" style:family="paragraph" style:parent-style-name="Table_20_Contents">
      <style:paragraph-properties fo:text-align="start" style:justify-single-word="false"/>
      <style:text-properties fo:font-size="7pt" fo:language="da" fo:country="DK" style:font-size-asian="7pt" style:font-size-complex="7pt"/>
    </style:style>
    <style:style style:name="P55" style:family="paragraph" style:parent-style-name="Table_20_Contents">
      <style:text-properties fo:font-size="7pt" fo:language="da" fo:country="DK" style:font-size-asian="7pt" style:font-size-complex="7pt"/>
    </style:style>
    <style:style style:name="P56" style:family="paragraph" style:parent-style-name="Table_20_Contents">
      <style:paragraph-properties fo:text-align="center" style:justify-single-word="false"/>
      <style:text-properties fo:font-size="7pt" fo:language="da" fo:country="DK" style:font-size-asian="7pt" style:font-size-complex="7pt"/>
    </style:style>
    <style:style style:name="P57" style:family="paragraph" style:parent-style-name="Table_20_Contents">
      <style:paragraph-properties fo:text-align="start" style:justify-single-word="false"/>
      <style:text-properties fo:color="#ffffff" loext:opacity="100%" fo:font-size="7pt" fo:language="da" fo:country="DK" style:font-size-asian="7pt" style:font-size-complex="7pt"/>
    </style:style>
    <style:style style:name="P58" style:family="paragraph" style:parent-style-name="Table_20_Contents">
      <style:paragraph-properties fo:margin-top="0cm" fo:margin-bottom="0cm" style:contextual-spacing="false" fo:text-align="start" style:justify-single-word="false"/>
      <style:text-properties fo:color="#ffffff" loext:opacity="100%" fo:font-size="9pt" fo:language="da" fo:country="DK" style:font-size-asian="9pt" style:font-size-complex="9pt"/>
    </style:style>
    <style:style style:name="P59"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color="#ffffff" loext:opacity="100%" fo:font-size="9pt" fo:language="da" fo:country="DK" style:font-size-asian="9pt" style:font-size-complex="9pt"/>
    </style:style>
    <style:style style:name="P60" style:family="paragraph" style:parent-style-name="Table_20_Contents">
      <loext:graphic-properties draw:fill-hatch-name="hatch"/>
      <style:paragraph-properties fo:margin-top="0cm" fo:margin-bottom="0cm" style:contextual-spacing="false" fo:text-align="start" style:justify-single-word="false"/>
      <style:text-properties fo:color="#ffffff" loext:opacity="100%" fo:font-size="9pt" fo:language="da" fo:country="DK" style:font-size-asian="9pt" style:font-size-complex="9pt"/>
    </style:style>
    <style:style style:name="P61" style:family="paragraph" style:parent-style-name="Table_20_Contents">
      <style:paragraph-properties fo:text-align="start" style:justify-single-word="false"/>
      <style:text-properties fo:color="#ffffff" loext:opacity="100%" fo:font-size="9pt" fo:language="da" fo:country="DK" style:font-size-asian="9pt" style:font-size-complex="9pt"/>
    </style:style>
    <style:style style:name="P62"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color="#ffffff" loext:opacity="100%" fo:font-size="9pt" fo:language="da" fo:country="DK" style:font-size-asian="9pt" style:font-size-complex="9pt"/>
    </style:style>
    <style:style style:name="P63" style:family="paragraph" style:parent-style-name="Table_20_Contents">
      <style:paragraph-properties fo:margin-top="0cm" fo:margin-bottom="0cm" style:contextual-spacing="false" fo:text-align="start" style:justify-single-word="false"/>
      <style:text-properties fo:color="#ffffff" loext:opacity="100%" fo:font-size="9pt" fo:language="da" fo:country="DK" officeooo:rsid="004fa417" officeooo:paragraph-rsid="004fa417" style:font-size-asian="9pt" style:font-size-complex="9pt"/>
    </style:style>
    <style:style style:name="P64" style:family="paragraph" style:parent-style-name="Table_20_Contents">
      <style:paragraph-properties fo:text-align="start" style:justify-single-word="false"/>
      <style:text-properties fo:color="#ffffff" loext:opacity="100%" fo:font-size="8pt" fo:language="da" fo:country="DK" style:font-size-asian="8pt" style:font-size-complex="8pt"/>
    </style:style>
    <style:style style:name="P65" style:family="paragraph" style:parent-style-name="Table_20_Contents">
      <style:paragraph-properties fo:margin-top="0cm" fo:margin-bottom="0cm" style:contextual-spacing="false" fo:text-align="start" style:justify-single-word="false"/>
      <style:text-properties fo:color="#ffffff" loext:opacity="100%" fo:language="da" fo:country="DK"/>
    </style:style>
    <style:style style:name="P66" style:family="paragraph" style:parent-style-name="Table_20_Contents">
      <style:paragraph-properties fo:text-align="start" style:justify-single-word="false"/>
      <style:text-properties fo:color="#ffffff" loext:opacity="100%" fo:language="da" fo:country="DK"/>
    </style:style>
    <style:style style:name="P67" style:family="paragraph" style:parent-style-name="Table_20_Contents">
      <style:text-properties fo:language="da" fo:country="DK"/>
    </style:style>
    <style:style style:name="P68" style:family="paragraph" style:parent-style-name="Table_20_Contents">
      <style:paragraph-properties fo:text-align="center" style:justify-single-word="false"/>
      <style:text-properties fo:language="da" fo:country="DK" style:text-underline-style="solid" style:text-underline-width="auto" style:text-underline-color="font-color"/>
    </style:style>
    <style:style style:name="P69" style:family="paragraph" style:parent-style-name="Table_20_Contents">
      <style:paragraph-properties fo:text-align="center" style:justify-single-word="false"/>
      <style:text-properties fo:language="da" fo:country="DK"/>
    </style:style>
    <style:style style:name="P70" style:family="paragraph" style:parent-style-name="Table_20_Contents">
      <style:paragraph-properties fo:margin-top="0cm" fo:margin-bottom="0cm" style:contextual-spacing="false" fo:text-align="center" style:justify-single-word="false"/>
      <style:text-properties fo:language="da" fo:country="DK"/>
    </style:style>
    <style:style style:name="P71" style:family="paragraph" style:parent-style-name="Table_20_Contents">
      <style:paragraph-properties fo:text-align="start" style:justify-single-word="false"/>
      <style:text-properties fo:language="da" fo:country="DK"/>
    </style:style>
    <style:style style:name="P72" style:family="paragraph" style:parent-style-name="Table_20_Contents">
      <style:paragraph-properties fo:margin-top="0cm" fo:margin-bottom="0cm" style:contextual-spacing="false" fo:text-align="start" style:justify-single-word="false"/>
      <style:text-properties fo:language="da" fo:country="DK"/>
    </style:style>
    <style:style style:name="P73" style:family="paragraph" style:parent-style-name="Table_20_Contents">
      <style:paragraph-properties fo:text-align="end" style:justify-single-word="false"/>
      <style:text-properties fo:language="da" fo:country="DK"/>
    </style:style>
    <style:style style:name="P74" style:family="paragraph" style:parent-style-name="Table_20_Contents">
      <style:paragraph-properties fo:margin-top="0cm" fo:margin-bottom="0cm" style:contextual-spacing="false" fo:text-align="end" style:justify-single-word="false"/>
      <style:text-properties fo:language="da" fo:country="DK"/>
    </style:style>
    <style:style style:name="P75" style:family="paragraph" style:parent-style-name="Table_20_Contents">
      <style:paragraph-properties fo:text-align="end" style:justify-single-word="false"/>
      <style:text-properties fo:language="da" fo:country="DK" fo:font-weight="bold"/>
    </style:style>
    <style:style style:name="P76" style:family="paragraph" style:parent-style-name="Table_20_Contents">
      <style:paragraph-properties fo:text-align="center" style:justify-single-word="false"/>
      <style:text-properties fo:language="da" fo:country="DK" fo:font-weight="bold"/>
    </style:style>
    <style:style style:name="P77" style:family="paragraph" style:parent-style-name="Table_20_Contents">
      <style:paragraph-properties fo:text-align="start" style:justify-single-word="false"/>
      <style:text-properties fo:language="da" fo:country="DK" fo:font-weight="bold"/>
    </style:style>
    <style:style style:name="P78" style:family="paragraph" style:parent-style-name="Table_20_Contents">
      <style:paragraph-properties fo:margin-top="0cm" fo:margin-bottom="0cm" style:contextual-spacing="false"/>
      <style:text-properties fo:language="da" fo:country="DK"/>
    </style:style>
    <style:style style:name="P79" style:family="paragraph" style:parent-style-name="Table_20_Contents">
      <style:text-properties fo:font-size="2pt" fo:language="da" fo:country="DK" style:font-size-asian="2pt" style:font-size-complex="2pt"/>
    </style:style>
    <style:style style:name="P80" style:family="paragraph" style:parent-style-name="Table_20_Contents">
      <style:paragraph-properties fo:margin-top="0cm" fo:margin-bottom="0cm" style:contextual-spacing="false"/>
      <style:text-properties fo:font-size="9pt" fo:language="da" fo:country="DK" style:font-size-asian="9pt" style:font-size-complex="9pt"/>
    </style:style>
    <style:style style:name="P81" style:family="paragraph" style:parent-style-name="Table_20_Contents">
      <loext:graphic-properties draw:fill-gradient-name="gradient" draw:fill-hatch-name="hatch"/>
      <style:paragraph-properties fo:margin-top="0cm" fo:margin-bottom="0cm" style:contextual-spacing="false"/>
      <style:text-properties fo:font-size="9pt" fo:language="da" fo:country="DK" style:font-size-asian="9pt" style:font-size-complex="9pt"/>
    </style:style>
    <style:style style:name="P82" style:family="paragraph" style:parent-style-name="Table_20_Contents">
      <loext:graphic-properties draw:fill-hatch-name="hatch"/>
      <style:paragraph-properties fo:margin-top="0cm" fo:margin-bottom="0cm" style:contextual-spacing="false"/>
      <style:text-properties fo:font-size="9pt" fo:language="da" fo:country="DK" style:font-size-asian="9pt" style:font-size-complex="9pt"/>
    </style:style>
    <style:style style:name="P83" style:family="paragraph" style:parent-style-name="Table_20_Contents">
      <style:paragraph-properties fo:margin-top="0cm" fo:margin-bottom="0cm" style:contextual-spacing="false" fo:text-align="center" style:justify-single-word="false"/>
      <style:text-properties fo:font-size="9pt" fo:language="da" fo:country="DK" style:font-size-asian="9pt" style:font-size-complex="9pt"/>
    </style:style>
    <style:style style:name="P84"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font-size="9pt" fo:language="da" fo:country="DK" style:font-size-asian="9pt" style:font-size-complex="9pt"/>
    </style:style>
    <style:style style:name="P85" style:family="paragraph" style:parent-style-name="Table_20_Contents">
      <loext:graphic-properties draw:fill-hatch-name="hatch"/>
      <style:paragraph-properties fo:margin-top="0cm" fo:margin-bottom="0cm" style:contextual-spacing="false" fo:text-align="center" style:justify-single-word="false"/>
      <style:text-properties fo:font-size="9pt" fo:language="da" fo:country="DK" style:font-size-asian="9pt" style:font-size-complex="9pt"/>
    </style:style>
    <style:style style:name="P86" style:family="paragraph" style:parent-style-name="Table_20_Contents">
      <style:paragraph-properties fo:margin-top="0cm" fo:margin-bottom="0cm" style:contextual-spacing="false" fo:text-align="center" style:justify-single-word="false" style:writing-mode="lr-tb"/>
      <style:text-properties fo:font-size="9pt" fo:language="da" fo:country="DK" style:font-size-asian="9pt" style:font-size-complex="9pt"/>
    </style:style>
    <style:style style:name="P87" style:family="paragraph" style:parent-style-name="Table_20_Contents">
      <style:paragraph-properties fo:text-align="center" style:justify-single-word="false"/>
      <style:text-properties fo:font-size="9pt" fo:language="da" fo:country="DK" style:font-size-asian="9pt" style:font-size-complex="9pt"/>
    </style:style>
    <style:style style:name="P88" style:family="paragraph" style:parent-style-name="Table_20_Contents">
      <style:paragraph-properties fo:margin-top="0cm" fo:margin-bottom="0cm" style:contextual-spacing="false" fo:text-align="start" style:justify-single-word="false"/>
      <style:text-properties fo:font-size="9pt" fo:language="da" fo:country="DK" style:font-size-asian="9pt" style:font-size-complex="9pt"/>
    </style:style>
    <style:style style:name="P89"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font-size="9pt" fo:language="da" fo:country="DK" style:font-size-asian="9pt" style:font-size-complex="9pt"/>
    </style:style>
    <style:style style:name="P90" style:family="paragraph" style:parent-style-name="Table_20_Contents">
      <loext:graphic-properties draw:fill-hatch-name="hatch"/>
      <style:paragraph-properties fo:margin-top="0cm" fo:margin-bottom="0cm" style:contextual-spacing="false" fo:text-align="start" style:justify-single-word="false"/>
      <style:text-properties fo:font-size="9pt" fo:language="da" fo:country="DK" style:font-size-asian="9pt" style:font-size-complex="9pt"/>
    </style:style>
    <style:style style:name="P91" style:family="paragraph" style:parent-style-name="Table_20_Contents">
      <style:paragraph-properties fo:text-align="start" style:justify-single-word="false"/>
      <style:text-properties fo:font-size="9pt" fo:language="da" fo:country="DK" style:font-size-asian="9pt" style:font-size-complex="9pt"/>
    </style:style>
    <style:style style:name="P92" style:family="paragraph" style:parent-style-name="Table_20_Contents">
      <style:paragraph-properties fo:margin-top="0cm" fo:margin-bottom="0cm" style:contextual-spacing="false" fo:text-align="end" style:justify-single-word="false"/>
      <style:text-properties fo:font-size="9pt" fo:language="da" fo:country="DK" style:font-size-asian="9pt" style:font-size-complex="9pt"/>
    </style:style>
    <style:style style:name="P93" style:family="paragraph" style:parent-style-name="Table_20_Contents">
      <style:text-properties fo:font-size="9pt" fo:language="da" fo:country="DK" style:font-size-asian="9pt" style:font-size-complex="9pt"/>
    </style:style>
    <style:style style:name="P94" style:family="paragraph" style:parent-style-name="Table_20_Contents">
      <style:text-properties fo:font-size="8pt" fo:language="da" fo:country="DK" style:font-size-asian="8pt" style:font-size-complex="8pt"/>
    </style:style>
    <style:style style:name="P95" style:family="paragraph" style:parent-style-name="Table_20_Contents">
      <style:paragraph-properties fo:text-align="center" style:justify-single-word="false"/>
      <style:text-properties fo:font-size="8pt" fo:language="da" fo:country="DK" style:font-size-asian="8pt" style:font-size-complex="8pt"/>
    </style:style>
    <style:style style:name="P96" style:family="paragraph" style:parent-style-name="Table_20_Contents">
      <style:paragraph-properties fo:text-align="start" style:justify-single-word="false"/>
      <style:text-properties fo:font-size="8pt" fo:language="da" fo:country="DK" style:font-size-asian="8pt" style:font-size-complex="8pt"/>
    </style:style>
    <style:style style:name="P97" style:family="paragraph" style:parent-style-name="Text_20_body">
      <style:text-properties fo:language="da" fo:country="DK"/>
    </style:style>
    <style:style style:name="P98" style:family="paragraph">
      <style:paragraph-properties fo:margin-left="0cm" fo:margin-right="0cm" fo:margin-top="0cm" fo:margin-bottom="0cm" fo:line-height="100%" fo:text-align="start" fo:text-indent="0cm" style:text-autospace="ideograph-alpha" style:punctuation-wrap="hanging" style:line-break="strict" style:writing-mode="lr-tb">
        <style:tab-stops/>
      </style:paragraph-properties>
      <style:text-properties fo:hyphenate="false"/>
    </style:style>
    <style:style style:name="P9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0" style:family="paragraph">
      <style:paragraph-properties fo:margin-left="0cm" fo:margin-right="0cm" fo:margin-top="0cm" fo:margin-bottom="0cm" fo:line-height="100%" fo:text-indent="0cm"/>
    </style:style>
    <style:style style:name="P101"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2"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3" style:family="paragraph">
      <style:paragraph-properties fo:margin-left="0cm" fo:margin-right="0cm" fo:margin-top="0cm" fo:margin-bottom="0cm" fo:line-height="100%" fo:text-align="end" fo:text-indent="0cm"/>
    </style:style>
    <style:style style:name="P104"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5" style:family="paragraph">
      <style:paragraph-properties fo:margin-left="0cm" fo:margin-right="0cm" fo:margin-top="0cm" fo:margin-bottom="0cm" fo:line-height="100%" fo:text-indent="0cm" style:writing-mode="lr-tb"/>
    </style:style>
    <style:style style:name="P106" style:family="paragraph">
      <style:paragraph-properties fo:margin-left="0cm" fo:margin-right="0cm" fo:margin-top="0cm" fo:margin-bottom="0cm" fo:line-height="100%" fo:text-align="center" fo:text-indent="0cm"/>
    </style:style>
    <style:style style:name="P107"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9"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0" style:family="paragraph">
      <loext:graphic-properties draw:fill="none" draw:fill-color="#fffff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1" style:family="paragraph">
      <style:paragraph-properties fo:margin-left="0cm" fo:margin-right="0cm" fo:margin-top="0cm" fo:margin-bottom="0cm" fo:line-height="100%" fo:text-align="start" fo:text-indent="0cm" style:writing-mode="lr-tb"/>
    </style:style>
    <style:style style:name="P112"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P113"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4"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5"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1" style:family="text">
      <style:text-properties fo:font-size="18pt" style:font-size-asian="18pt" style:font-size-complex="18pt"/>
    </style:style>
    <style:style style:name="T2" style:family="text">
      <style:text-properties fo:font-weight="bold" style:font-weight-asian="bold" style:font-weight-complex="bold"/>
    </style:style>
    <style:style style:name="T3" style:family="text">
      <style:text-properties officeooo:rsid="000d2c45"/>
    </style:style>
    <style:style style:name="T4" style:family="text">
      <style:text-properties officeooo:rsid="002b09e5"/>
    </style:style>
    <style:style style:name="T5" style:family="text">
      <style:text-properties officeooo:rsid="006b4285"/>
    </style:style>
    <style:style style:name="T6" style:family="text">
      <style:text-properties style:font-name="Calibri2" officeooo:rsid="007cb438" style:font-name-asian="Calibri2" style:font-name-complex="Calibri2"/>
    </style:style>
    <style:style style:name="T7" style:family="text">
      <style:text-properties officeooo:rsid="007eb20e"/>
    </style:style>
    <style:style style:name="T8" style:family="text">
      <style:text-properties fo:font-size="10pt" fo:language="en" fo:country="GB" style:font-size-asian="10pt" style:font-size-complex="10pt"/>
    </style:style>
    <style:style style:name="T9" style:family="text">
      <style:text-properties fo:font-size="10pt" fo:language="en" fo:country="GB" officeooo:rsid="008f454e" style:font-size-asian="10pt" style:font-size-complex="10pt"/>
    </style:style>
    <style:style style:name="T10" style:family="text">
      <style:text-properties fo:font-size="10pt" style:font-size-asian="10pt" style:font-size-complex="10pt"/>
    </style:style>
    <style:style style:name="T11" style:family="text">
      <style:text-properties fo:font-size="10pt" officeooo:rsid="008f454e" style:font-size-asian="10pt" style:font-size-complex="10pt"/>
    </style:style>
    <style:style style:name="T12" style:family="text">
      <style:text-properties fo:font-size="10pt" fo:language="da" fo:country="DK" style:font-size-asian="10pt" style:font-size-complex="10pt"/>
    </style:style>
    <style:style style:name="T13" style:family="text">
      <style:text-properties fo:font-size="10pt" fo:language="da" fo:country="DK" officeooo:rsid="008f454e" style:font-size-asian="10pt" style:font-size-complex="10pt"/>
    </style:style>
    <style:style style:name="T14" style:family="text">
      <style:text-properties fo:font-size="9pt" fo:language="en" fo:country="GB" style:font-size-asian="9pt" style:font-size-complex="9pt"/>
    </style:style>
    <style:style style:name="T15" style:family="text">
      <style:text-properties fo:font-size="9pt" fo:language="en" fo:country="GB" officeooo:rsid="0072664e" style:font-size-asian="9pt" style:font-size-complex="9pt"/>
    </style:style>
    <style:style style:name="T16" style:family="text">
      <style:text-properties fo:font-size="9pt" fo:language="en" fo:country="GB" officeooo:rsid="0023dbb9" style:font-size-asian="9pt" style:font-size-complex="9pt"/>
    </style:style>
    <style:style style:name="T17" style:family="text">
      <style:text-properties fo:font-size="9pt" fo:language="en" fo:country="GB" officeooo:rsid="0091e4f1" style:font-size-asian="9pt" style:font-size-complex="9pt"/>
    </style:style>
    <style:style style:name="T18" style:family="text">
      <style:text-properties fo:font-size="9pt" fo:language="en" fo:country="GB" officeooo:rsid="009b1774" style:font-size-asian="9pt" style:font-size-complex="9pt"/>
    </style:style>
    <style:style style:name="T19" style:family="text">
      <style:text-properties fo:font-size="9pt" fo:language="en" fo:country="GB" officeooo:rsid="00ab31f3" style:font-size-asian="9pt" style:font-size-complex="9pt"/>
    </style:style>
    <style:style style:name="T20" style:family="text">
      <style:text-properties fo:font-size="9pt" fo:language="en" fo:country="GB" officeooo:rsid="009b9fcc" style:font-size-asian="9pt" style:font-size-complex="9pt"/>
    </style:style>
    <style:style style:name="T21" style:family="text">
      <style:text-properties fo:font-size="9pt" fo:language="en" fo:country="GB" officeooo:rsid="00b3958c" style:font-size-asian="9pt" style:font-size-complex="9pt"/>
    </style:style>
    <style:style style:name="T22" style:family="text">
      <style:text-properties fo:font-size="9pt" fo:language="en" fo:country="GB" officeooo:rsid="00c2af9c" style:font-size-asian="9pt" style:font-size-complex="9pt"/>
    </style:style>
    <style:style style:name="T23" style:family="text">
      <style:text-properties fo:font-size="9pt" fo:language="en" fo:country="GB" fo:font-weight="bold" style:font-size-asian="9pt" style:font-weight-asian="bold" style:font-size-complex="9pt" style:font-weight-complex="bold"/>
    </style:style>
    <style:style style:name="T24" style:family="text">
      <style:text-properties fo:font-size="9pt" fo:language="en" fo:country="GB" fo:font-weight="bold" officeooo:rsid="0070cdc6" style:font-size-asian="9pt" style:font-weight-asian="bold" style:font-size-complex="9pt" style:font-weight-complex="bold"/>
    </style:style>
    <style:style style:name="T25" style:family="text">
      <style:text-properties fo:font-size="9pt" fo:language="en" fo:country="GB" fo:font-weight="bold" officeooo:rsid="0072664e" style:font-size-asian="9pt" style:font-weight-asian="bold" style:font-size-complex="9pt" style:font-weight-complex="bold"/>
    </style:style>
    <style:style style:name="T26" style:family="text">
      <style:text-properties fo:font-size="9pt" style:font-size-asian="9pt" style:font-size-complex="9pt"/>
    </style:style>
    <style:style style:name="T27" style:family="text">
      <style:text-properties fo:font-size="9pt" officeooo:rsid="0072664e" style:font-size-asian="9pt" style:font-size-complex="9pt"/>
    </style:style>
    <style:style style:name="T28" style:family="text">
      <style:text-properties fo:font-size="9pt" officeooo:rsid="00b3958c" style:font-size-asian="9pt" style:font-size-complex="9pt"/>
    </style:style>
    <style:style style:name="T29" style:family="text">
      <style:text-properties fo:font-size="9pt" officeooo:rsid="0023dbb9" style:font-size-asian="9pt" style:font-size-complex="9pt"/>
    </style:style>
    <style:style style:name="T30" style:family="text">
      <style:text-properties fo:font-size="9pt" officeooo:rsid="0091e4f1" style:font-size-asian="9pt" style:font-size-complex="9pt"/>
    </style:style>
    <style:style style:name="T31" style:family="text">
      <style:text-properties fo:font-size="9pt" officeooo:rsid="009b1774" style:font-size-asian="9pt" style:font-size-complex="9pt"/>
    </style:style>
    <style:style style:name="T32" style:family="text">
      <style:text-properties fo:font-size="9pt" officeooo:rsid="00ab31f3" style:font-size-asian="9pt" style:font-size-complex="9pt"/>
    </style:style>
    <style:style style:name="T33" style:family="text">
      <style:text-properties fo:font-size="9pt" officeooo:rsid="009b9fcc" style:font-size-asian="9pt" style:font-size-complex="9pt"/>
    </style:style>
    <style:style style:name="T34" style:family="text">
      <style:text-properties fo:font-size="9pt" officeooo:rsid="00c2af9c" style:font-size-asian="9pt" style:font-size-complex="9pt"/>
    </style:style>
    <style:style style:name="T35" style:family="text">
      <style:text-properties fo:font-size="9pt" fo:font-weight="bold" style:font-size-asian="9pt" style:font-weight-asian="bold" style:font-size-complex="9pt" style:font-weight-complex="bold"/>
    </style:style>
    <style:style style:name="T36" style:family="text">
      <style:text-properties fo:font-size="9pt" fo:font-weight="bold" officeooo:rsid="0070cdc6" style:font-size-asian="9pt" style:font-weight-asian="bold" style:font-size-complex="9pt" style:font-weight-complex="bold"/>
    </style:style>
    <style:style style:name="T37" style:family="text">
      <style:text-properties fo:font-size="9pt" fo:font-weight="bold" officeooo:rsid="0072664e" style:font-size-asian="9pt" style:font-weight-asian="bold" style:font-size-complex="9pt" style:font-weight-complex="bold"/>
    </style:style>
    <style:style style:name="T38" style:family="text">
      <style:text-properties fo:font-size="9pt" fo:language="da" fo:country="DK" style:font-size-asian="9pt" style:font-size-complex="9pt"/>
    </style:style>
    <style:style style:name="T39" style:family="text">
      <style:text-properties fo:font-size="9pt" fo:language="da" fo:country="DK" officeooo:rsid="0023dbb9" style:font-size-asian="9pt" style:font-size-complex="9pt"/>
    </style:style>
    <style:style style:name="T40" style:family="text">
      <style:text-properties fo:font-size="9pt" fo:language="da" fo:country="DK" officeooo:rsid="0091e4f1" style:font-size-asian="9pt" style:font-size-complex="9pt"/>
    </style:style>
    <style:style style:name="T41" style:family="text">
      <style:text-properties fo:font-size="9pt" fo:language="da" fo:country="DK" officeooo:rsid="0072664e" style:font-size-asian="9pt" style:font-size-complex="9pt"/>
    </style:style>
    <style:style style:name="T42" style:family="text">
      <style:text-properties fo:font-size="9pt" fo:language="da" fo:country="DK" officeooo:rsid="009b1774" style:font-size-asian="9pt" style:font-size-complex="9pt"/>
    </style:style>
    <style:style style:name="T43" style:family="text">
      <style:text-properties fo:font-size="9pt" fo:language="da" fo:country="DK" officeooo:rsid="009b9fcc" style:font-size-asian="9pt" style:font-size-complex="9pt"/>
    </style:style>
    <style:style style:name="T44" style:family="text">
      <style:text-properties fo:font-size="9pt" fo:language="da" fo:country="DK" officeooo:rsid="00ab31f3" style:font-size-asian="9pt" style:font-size-complex="9pt"/>
    </style:style>
    <style:style style:name="T45" style:family="text">
      <style:text-properties fo:font-size="9pt" fo:language="da" fo:country="DK" officeooo:rsid="00b3958c" style:font-size-asian="9pt" style:font-size-complex="9pt"/>
    </style:style>
    <style:style style:name="T46" style:family="text">
      <style:text-properties fo:font-size="9pt" fo:language="da" fo:country="DK" officeooo:rsid="00c2af9c" style:font-size-asian="9pt" style:font-size-complex="9pt"/>
    </style:style>
    <style:style style:name="T47" style:family="text">
      <style:text-properties style:font-name="Arial4" fo:font-size="9pt" fo:language="en" fo:country="GB" officeooo:rsid="00b13b9b" style:font-size-asian="9pt" style:font-size-complex="9pt"/>
    </style:style>
    <style:style style:name="T48" style:family="text">
      <style:text-properties style:font-name="Arial4" fo:font-size="9pt" officeooo:rsid="00b13b9b" style:font-size-asian="9pt" style:font-size-complex="9pt"/>
    </style:style>
    <style:style style:name="T49" style:family="text">
      <style:text-properties style:text-underline-style="solid" style:text-underline-width="auto" style:text-underline-color="font-color"/>
    </style:style>
    <style:style style:name="T50" style:family="text">
      <style:text-properties officeooo:rsid="00834cef"/>
    </style:style>
    <style:style style:name="T51" style:family="text">
      <style:text-properties fo:language="en" fo:country="US"/>
    </style:style>
    <style:style style:name="T52" style:family="text">
      <style:text-properties fo:language="en" fo:country="US" officeooo:rsid="0083c07d"/>
    </style:style>
    <style:style style:name="T53" style:family="text">
      <style:text-properties officeooo:rsid="0083c07d"/>
    </style:style>
    <style:style style:name="T54" style:family="text">
      <style:text-properties fo:language="da" fo:country="DK"/>
    </style:style>
    <style:style style:name="T55" style:family="text">
      <style:text-properties fo:language="da" fo:country="DK" officeooo:rsid="000d2c45"/>
    </style:style>
    <style:style style:name="T56" style:family="text">
      <style:text-properties fo:language="da" fo:country="DK" officeooo:rsid="007eb20e"/>
    </style:style>
    <style:style style:name="T57" style:family="text">
      <style:text-properties fo:language="da" fo:country="DK" officeooo:rsid="002b09e5"/>
    </style:style>
    <style:style style:name="T58" style:family="text">
      <style:text-properties fo:font-variant="normal" fo:text-transform="none" style:use-window-font-color="true" loext:opacity="0%" style:text-outline="false" style:text-line-through-style="none" style:text-line-through-type="none" style:text-position="0% 100%" style:font-name="Liberation Serif" fo:font-size="10pt" fo:letter-spacing="normal" fo:language="en" fo:country="GB" fo:font-style="normal" fo:text-shadow="none" style:text-underline-style="none" fo:font-weight="normal" style:text-underline-mode="continuous" style:text-overline-mode="continuous" style:text-line-through-mode="continuous" style:letter-kerning="true" fo:background-color="transparent" style:font-name-asian="NSimSun" style:font-size-asian="10.5pt" style:language-asian="zh" style:country-asian="CN" style:font-style-asian="normal" style:font-weight-asian="normal" style:font-name-complex="Arial3" style:font-size-complex="12pt" style:language-complex="hi" style:country-complex="IN" style:font-style-complex="normal" style:font-weight-complex="normal" style:text-emphasize="none" style:text-scale="100%" style:font-relief="none" style:text-overline-style="none" style:text-overline-color="font-color"/>
    </style:style>
    <style:style style:name="T59" style:family="text">
      <style:text-properties fo:font-variant="normal" fo:text-transform="none" style:use-window-font-color="true" loext:opacity="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60" style:family="text">
      <style:text-properties fo:font-variant="normal" fo:text-transform="none" style:use-window-font-color="true" loext:opacity="0%" style:text-outline="false" style:text-line-through-style="none" style:text-line-through-type="none" style:font-name="Calibri" fo:font-size="10pt" fo:font-style="normal" fo:text-shadow="none" style:text-underline-style="none" fo:font-weight="normal" style:letter-kerning="true" style:font-name-asian="Microsoft YaHei" style:font-size-asian="10pt" style:font-style-asian="normal" style:font-weight-asian="normal" style:font-name-complex="Calibri" style:font-size-complex="8pt" style:font-style-complex="normal" style:font-weight-complex="normal" style:text-emphasize="none" style:font-relief="none" style:text-overline-style="none" style:text-overline-color="font-color"/>
    </style:style>
    <style:style style:name="T61" style:family="text">
      <style:text-properties fo:font-variant="normal" fo:text-transform="none" style:use-window-font-color="true" loext:opacity="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62" style:family="text">
      <style:text-properties fo:font-variant="normal" fo:text-transform="none" fo:color="#6b6c6e" loext:opacity="10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wrap="parallel" style:number-wrapped-paragraphs="no-limit" style:vertical-pos="from-top" style:vertical-rel="paragraph" style:horizontal-pos="from-left" style:horizontal-rel="paragraph"/>
    </style:style>
    <style:style style:name="fr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fr7" style:family="graphic" style:parent-style-name="OLE">
      <style:graphic-properties style:vertical-pos="from-top" style:vertical-rel="paragraph" style:horizontal-pos="from-left" style:horizontal-rel="paragraph" draw:ole-draw-aspect="1"/>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 style:family="graphic">
      <style:graphic-properties style:run-through="foreground"/>
    </style:style>
    <style:style style:name="gr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7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9" style:family="graphic">
      <style:graphic-properties draw:stroke="none" draw:stroke-dash="Dashed_20__28_var_29__20_20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 style:family="graphic">
      <style:graphic-properties draw:stroke="none" draw:stroke-dash="Dashed_20__28_var_29__20_20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20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 style:family="graphic">
      <style:graphic-properties draw:stroke="none" draw:stroke-dash="Dashed_20__28_var_29__20_2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20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20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42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 style:family="graphic">
      <style:graphic-properties draw:stroke="none" draw:stroke-dash="Dashed_20__28_var_29__20_4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 style:family="graphic">
      <style:graphic-properties draw:stroke="none" draw:stroke-dash="Dashed_20__28_var_29__20_428" svg:stroke-width="0cm" svg:stroke-color="#3465a4" draw:marker-start="" draw:marker-start-width="0.199cm" draw:marker-start-center="false" draw:marker-end="" draw:marker-end-width="0.199cm" draw:marker-end-center="false" draw:fill="none" draw:fill-color="#729fcf" draw:textarea-horizontal-align="justify" fo:min-height="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429"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4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431" svg:stroke-width="0cm" svg:stroke-color="#3465a4" draw:marker-start="" draw:marker-start-width="0.199cm" draw:marker-start-center="false" draw:marker-end="" draw:marker-end-width="0.199cm" draw:marker-end-center="false" draw:fill="none" draw:fill-color="#729fcf" draw:textarea-horizontal-align="justify" fo:min-height="0.39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 style:family="graphic">
      <style:graphic-properties draw:stroke="none" draw:stroke-dash="Dashed_20__28_var_29__20_432" svg:stroke-width="0cm" svg:stroke-color="#3465a4" draw:marker-start="" draw:marker-start-width="0.199cm" draw:marker-start-center="false" draw:marker-end="" draw:marker-end-width="0.199cm" draw:marker-end-center="false" draw:fill="none" draw:fill-color="#729fcf" draw:textarea-horizontal-align="justify" fo:min-height="0.4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ed_20__28_var_29__20_4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ed_20__28_var_29__20_41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draw:stroke="none" draw:stroke-dash="Dashed_20__28_var_29__20_42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 style:family="graphic">
      <style:graphic-properties draw:stroke="none" draw:stroke-dash="Dashed_20__28_var_29__20_4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ed_20__28_var_29__20_42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ed_20__28_var_29__20_4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ed_20__28_var_29__20_42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ed_20__28_var_29__20_42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 style:family="graphic">
      <style:graphic-properties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3" style:family="graphic">
      <style:graphic-properties draw:stroke="none" draw:stroke-dash="Dashed_20__28_var_29__20_41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 style:family="graphic">
      <style:graphic-properties draw:stroke="none" draw:stroke-dash="Dashed_20__28_var_29__20_41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 style:family="graphic">
      <style:graphic-properties draw:stroke="none" draw:stroke-dash="Dashed_20__28_var_29__20_41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 style:family="graphic">
      <style:graphic-properties draw:stroke="none" draw:stroke-dash="Dashed_20__28_var_29__20_41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ed_20__28_var_29__20_41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ed_20__28_var_29__20_41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ed_20__28_var_29__20_41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ed_20__28_var_29__20_41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ed_20__28_var_29__20_40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 style:family="graphic">
      <style:graphic-properties draw:stroke="none" draw:stroke-dash="Dashed_20__28_var_29__20_405"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ed_20__28_var_29__20_4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ed_20__28_var_29__20_4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ed_20__28_var_29__20_408" svg:stroke-width="0cm" svg:stroke-color="#3465a4" draw:marker-start="" draw:marker-start-width="0.199cm" draw:marker-start-center="false" draw:marker-end="" draw:marker-end-width="0.199cm" draw:marker-end-center="false" draw:fill="none" draw:fill-color="#729fcf" draw:textarea-horizontal-align="justify" fo:min-height="1.01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ed_20__28_var_29__20_40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ed_20__28_var_29__20_41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ed_20__28_var_29__20_39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9" style:family="graphic">
      <style:graphic-properties draw:stroke="none" draw:stroke-dash="Dashed_20__28_var_29__20_39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none" draw:stroke-dash="Dashed_20__28_var_29__20_39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1" style:family="graphic">
      <style:graphic-properties draw:stroke="none" draw:stroke-dash="Dashed_20__28_var_29__20_39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2" style:family="graphic">
      <style:graphic-properties draw:stroke="none" draw:stroke-dash="Dashed_20__28_var_29__20_40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3" style:family="graphic">
      <style:graphic-properties draw:stroke="none" draw:stroke-dash="Dashed_20__28_var_29__20_40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4" style:family="graphic">
      <style:graphic-properties draw:stroke="none" draw:stroke-dash="Dashed_20__28_var_29__20_40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5" style:family="graphic">
      <style:graphic-properties draw:stroke="none" draw:stroke-dash="Dashed_20__28_var_29__20_40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ed_20__28_var_29__20_38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7" style:family="graphic">
      <style:graphic-properties draw:stroke="none" draw:stroke-dash="Dashed_20__28_var_29__20_39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ed_20__28_var_29__20_39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9" style:family="graphic">
      <style:graphic-properties draw:stroke="none" draw:stroke-dash="Dashed_20__28_var_29__20_39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0" style:family="graphic">
      <style:graphic-properties draw:stroke="none" draw:stroke-dash="Dashed_20__28_var_29__20_39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1" style:family="graphic">
      <style:graphic-properties draw:stroke="none" draw:stroke-dash="Dashed_20__28_var_29__20_39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2" style:family="graphic">
      <style:graphic-properties draw:stroke="none" draw:stroke-dash="Dashed_20__28_var_29__20_3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ed_20__28_var_29__20_38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4" style:family="graphic">
      <style:graphic-properties draw:stroke="none" draw:stroke-dash="Dashed_20__28_var_29__20_38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ed_20__28_var_29__20_38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6" style:family="graphic">
      <style:graphic-properties draw:stroke="none" draw:stroke-dash="Dashed_20__28_var_29__20_38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none" draw:stroke-dash="Dashed_20__28_var_29__20_38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8" style:family="graphic">
      <style:graphic-properties draw:stroke="none" draw:stroke-dash="Dashed_20__28_var_29__20_38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9" style:family="graphic">
      <style:graphic-properties draw:stroke="none" draw:stroke-dash="Dashed_20__28_var_29__20_38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0" style:family="graphic">
      <style:graphic-properties draw:stroke="none" draw:stroke-dash="Dashed_20__28_var_29__20_38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1" style:family="graphic">
      <style:graphic-properties draw:stroke="none" draw:stroke-dash="Dashed_20__28_var_29__20_37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2" style:family="graphic">
      <style:graphic-properties draw:stroke="none" draw:stroke-dash="Dashed_20__28_var_29__20_37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ed_20__28_var_29__20_3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ed_20__28_var_29__20_37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ed_20__28_var_29__20_378" svg:stroke-width="0cm" svg:stroke-color="#3465a4" draw:marker-start="" draw:marker-start-width="0.199cm" draw:marker-start-center="false" draw:marker-end="" draw:marker-end-width="0.199cm" draw:marker-end-center="false" draw:fill="none" draw:fill-color="#729fcf" draw:textarea-horizontal-align="justify" fo:min-height="1.0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6" style:family="graphic">
      <style:graphic-properties draw:stroke="none" draw:stroke-dash="Dashed_20__28_var_29__20_3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7" style:family="graphic">
      <style:graphic-properties draw:stroke="none" draw:stroke-dash="Dashed_20__28_var_29__20_38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ed_20__28_var_29__20_36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9" style:family="graphic">
      <style:graphic-properties draw:stroke="none" draw:stroke-dash="Dashed_20__28_var_29__20_36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0" style:family="graphic">
      <style:graphic-properties draw:stroke="none" draw:stroke-dash="Dashed_20__28_var_29__20_36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1" style:family="graphic">
      <style:graphic-properties draw:stroke="none" draw:stroke-dash="Dashed_20__28_var_29__20_36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2" style:family="graphic">
      <style:graphic-properties draw:stroke="none" draw:stroke-dash="Dashed_20__28_var_29__20_37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3" style:family="graphic">
      <style:graphic-properties draw:stroke="none" draw:stroke-dash="Dashed_20__28_var_29__20_37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4" style:family="graphic">
      <style:graphic-properties draw:stroke="none" draw:stroke-dash="Dashed_20__28_var_29__20_37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5" style:family="graphic">
      <style:graphic-properties draw:stroke="none" draw:stroke-dash="Dashed_20__28_var_29__20_37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6" style:family="graphic">
      <style:graphic-properties draw:stroke="none" draw:stroke-dash="Dashed_20__28_var_29__20_3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7" style:family="graphic">
      <style:graphic-properties draw:stroke="none" draw:stroke-dash="Dashed_20__28_var_29__20_360" svg:stroke-width="0cm" svg:stroke-color="#3465a4" draw:marker-start="" draw:marker-start-width="0.199cm" draw:marker-start-center="false" draw:marker-end="" draw:marker-end-width="0.199cm" draw:marker-end-center="false" draw:fill="none" draw:fill-color="#729fcf" draw:textarea-horizontal-align="justify" fo:min-height="2.0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ed_20__28_var_29__20_361" svg:stroke-width="0cm" svg:stroke-color="#3465a4" draw:marker-start="" draw:marker-start-width="0.199cm" draw:marker-start-center="false" draw:marker-end="" draw:marker-end-width="0.199cm" draw:marker-end-center="false" draw:fill="none" draw:fill-color="#729fcf" draw:textarea-horizontal-align="justify" fo:min-height="0.36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ed_20__28_var_29__20_362" svg:stroke-width="0cm" svg:stroke-color="#3465a4" draw:marker-start="" draw:marker-start-width="0.199cm" draw:marker-start-center="false" draw:marker-end="" draw:marker-end-width="0.199cm" draw:marker-end-center="false" draw:fill="none" draw:fill-color="#729fcf" draw:textarea-horizontal-align="justify" fo:min-height="0.7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ed_20__28_var_29__20_363"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ed_20__28_var_29__20_364"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ed_20__28_var_29__20_365" svg:stroke-width="0cm" svg:stroke-color="#3465a4" draw:marker-start="" draw:marker-start-width="0.199cm" draw:marker-start-center="false" draw:marker-end="" draw:marker-end-width="0.199cm" draw:marker-end-center="false" draw:fill="none" draw:fill-color="#729fcf" draw:textarea-horizontal-align="justify" fo:min-height="0.70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3" style:family="graphic">
      <style:graphic-properties draw:stroke="none" draw:stroke-dash="Dashed_20__28_var_29__20_35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4" style:family="graphic">
      <style:graphic-properties draw:stroke="none" draw:stroke-dash="Dashed_20__28_var_29__20_35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5" style:family="graphic">
      <style:graphic-properties draw:stroke="none" draw:stroke-dash="Dashed_20__28_var_29__20_35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6" style:family="graphic">
      <style:graphic-properties draw:stroke="none" draw:stroke-dash="Dashed_20__28_var_29__20_35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ed_20__28_var_29__20_35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ed_20__28_var_29__20_35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ed_20__28_var_29__20_35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ed_20__28_var_29__20_35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ed_20__28_var_29__20_3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2" style:family="graphic">
      <style:graphic-properties draw:stroke="none" draw:stroke-dash="Dashed_20__28_var_29__20_34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ed_20__28_var_29__20_34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ed_20__28_var_29__20_34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ed_20__28_var_29__20_34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ed_20__28_var_29__20_34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ed_20__28_var_29__20_35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ed_20__28_var_29__20_33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9" style:family="graphic">
      <style:graphic-properties draw:stroke="none" draw:stroke-dash="Dashed_20__28_var_29__20_337" svg:stroke-width="0cm" svg:stroke-color="#3465a4" draw:marker-start="" draw:marker-start-width="0.199cm" draw:marker-start-center="false" draw:marker-end="" draw:marker-end-width="0.199cm" draw:marker-end-center="false" draw:fill="none" draw:fill-color="#729fcf" draw:textarea-horizontal-align="justify" fo:min-height="1.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ed_20__28_var_29__20_33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1" style:family="graphic">
      <style:graphic-properties draw:stroke="none" draw:stroke-dash="Dashed_20__28_var_29__20_33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ed_20__28_var_29__20_34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ed_20__28_var_29__20_34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ed_20__28_var_29__20_34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ed_20__28_var_29__20_34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ed_20__28_var_29__20_32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7" style:family="graphic">
      <style:graphic-properties draw:stroke="none" draw:stroke-dash="Dashed_20__28_var_29__20_33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8" style:family="graphic">
      <style:graphic-properties draw:stroke="none" draw:stroke-dash="Dashed_20__28_var_29__20_33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ed_20__28_var_29__20_33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ed_20__28_var_29__20_3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ed_20__28_var_29__20_33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ed_20__28_var_29__20_33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ed_20__28_var_29__20_32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4" style:family="graphic">
      <style:graphic-properties draw:stroke="none" draw:stroke-dash="Dashed_20__28_var_29__20_322"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ed_20__28_var_29__20_32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6" style:family="graphic">
      <style:graphic-properties draw:stroke="none" draw:stroke-dash="Dashed_20__28_var_29__20_32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ed_20__28_var_29__20_32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ed_20__28_var_29__20_32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ed_20__28_var_29__20_3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ed_20__28_var_29__20_32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ed_20__28_var_29__20_31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2" style:family="graphic">
      <style:graphic-properties draw:stroke="none" draw:stroke-dash="Dashed_20__28_var_29__20_31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ed_20__28_var_29__20_31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ed_20__28_var_29__20_3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ed_20__28_var_29__20_3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ed_20__28_var_29__20_3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ed_20__28_var_29__20_3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ed_20__28_var_29__20_3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9" style:family="graphic">
      <style:graphic-properties draw:stroke="none" draw:stroke-dash="Dashed_20__28_var_29__20_309"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0" style:family="graphic">
      <style:graphic-properties draw:stroke="none" draw:stroke-dash="Dashed_20__28_var_29__20_3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1" style:family="graphic">
      <style:graphic-properties draw:stroke="none" draw:stroke-dash="Dashed_20__28_var_29__20_3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ed_20__28_var_29__20_3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ed_20__28_var_29__20_3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4" style:family="graphic">
      <style:graphic-properties draw:stroke="none" draw:stroke-dash="Dashed_20__28_var_29__20_30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5" style:family="graphic">
      <style:graphic-properties draw:stroke="none" draw:stroke-dash="Dashed_20__28_var_29__20_30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ed_20__28_var_29__20_30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ed_20__28_var_29__20_30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8" style:family="graphic">
      <style:graphic-properties draw:stroke="none" draw:stroke-dash="Dashed_20__28_var_29__20_30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ed_20__28_var_29__20_30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ed_20__28_var_29__20_3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ed_20__28_var_29__20_2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2" style:family="graphic">
      <style:graphic-properties draw:stroke="none" draw:stroke-dash="Dashed_20__28_var_29__20_293" svg:stroke-width="0cm" svg:stroke-color="#3465a4" draw:marker-start="" draw:marker-start-width="0.199cm" draw:marker-start-center="false" draw:marker-end="" draw:marker-end-width="0.199cm" draw:marker-end-center="false" draw:fill="none" draw:fill-color="#729fcf" draw:textarea-horizontal-align="justify" fo:min-height="0.6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ed_20__28_var_29__20_29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4" style:family="graphic">
      <style:graphic-properties draw:stroke="none" draw:stroke-dash="Dashed_20__28_var_29__20_29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ed_20__28_var_29__20_2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ed_20__28_var_29__20_29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ed_20__28_var_29__20_29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ed_20__28_var_29__20_29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ed_20__28_var_29__20_28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0" style:family="graphic">
      <style:graphic-properties draw:stroke="none" draw:stroke-dash="Dashed_20__28_var_29__20_286"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ed_20__28_var_29__20_2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2" style:family="graphic">
      <style:graphic-properties draw:stroke="none" draw:stroke-dash="Dashed_20__28_var_29__20_2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3" style:family="graphic">
      <style:graphic-properties draw:stroke="none" draw:stroke-dash="Dashed_20__28_var_29__20_2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ed_20__28_var_29__20_2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ed_20__28_var_29__20_2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ed_20__28_var_29__20_27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7" style:family="graphic">
      <style:graphic-properties draw:stroke="none" draw:stroke-dash="Dashed_20__28_var_29__20_278" svg:stroke-width="0cm" svg:stroke-color="#3465a4" draw:marker-start="" draw:marker-start-width="0.199cm" draw:marker-start-center="false" draw:marker-end="" draw:marker-end-width="0.199cm" draw:marker-end-center="false" draw:fill="none" draw:fill-color="#729fcf" draw:textarea-horizontal-align="justify" fo:min-height="0.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8" style:family="graphic">
      <style:graphic-properties draw:stroke="none" draw:stroke-dash="Dashed_20__28_var_29__20_27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9" style:family="graphic">
      <style:graphic-properties draw:stroke="none" draw:stroke-dash="Dashed_20__28_var_29__20_28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ed_20__28_var_29__20_28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ed_20__28_var_29__20_28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ed_20__28_var_29__20_2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ed_20__28_var_29__20_28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ed_20__28_var_29__20_27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5" style:family="graphic">
      <style:graphic-properties draw:stroke="none" draw:stroke-dash="Dashed_20__28_var_29__20_27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6" style:family="graphic">
      <style:graphic-properties draw:stroke="none" draw:stroke-dash="Dashed_20__28_var_29__20_27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ed_20__28_var_29__20_2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ed_20__28_var_29__20_2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ed_20__28_var_29__20_2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ed_20__28_var_29__20_2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ed_20__28_var_29__20_26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2" style:family="graphic">
      <style:graphic-properties draw:stroke="none" draw:stroke-dash="Dashed_20__28_var_29__20_2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3" style:family="graphic">
      <style:graphic-properties draw:stroke="none" draw:stroke-dash="Dashed_20__28_var_29__20_26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ed_20__28_var_29__20_26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ed_20__28_var_29__20_26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ed_20__28_var_29__20_269" svg:stroke-width="0cm" svg:stroke-color="#3465a4" draw:marker-start="" draw:marker-start-width="0.199cm" draw:marker-start-center="false" draw:marker-end="" draw:marker-end-width="0.199cm" draw:marker-end-center="false" draw:fill="none" draw:fill-color="#729fcf" draw:textarea-horizontal-align="justify" fo:min-height="0.7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ed_20__28_var_29__20_2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8" style:family="graphic">
      <style:graphic-properties draw:stroke="none" draw:stroke-dash="Dashed_20__28_var_29__20_253"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ed_20__28_var_29__20_2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0" style:family="graphic">
      <style:graphic-properties draw:stroke="none" draw:stroke-dash="Dashed_20__28_var_29__20_25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1" style:family="graphic">
      <style:graphic-properties draw:stroke="none" draw:stroke-dash="Dashed_20__28_var_29__20_25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ed_20__28_var_29__20_2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ed_20__28_var_29__20_2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ed_20__28_var_29__20_25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ed_20__28_var_29__20_26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ed_20__28_var_29__20_26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ed_20__28_var_29__20_26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ed_20__28_var_29__20_2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ed_20__28_var_29__20_2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0" style:family="graphic">
      <style:graphic-properties draw:stroke="none" draw:stroke-dash="Dashed_20__28_var_29__20_251"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ed_20__28_var_29__20_24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2" style:family="graphic">
      <style:graphic-properties draw:stroke="none" draw:stroke-dash="Dashed_20__28_var_29__20_24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ed_20__28_var_29__20_248" svg:stroke-width="0cm" svg:stroke-color="#000000" draw:marker-start="" draw:marker-start-width="0.199cm" draw:marker-start-center="false" draw:marker-end="" draw:marker-end-width="0.199cm" draw:marker-end-center="false" draw:fill="none" draw:fill-color="#ffffff" draw:textarea-horizontal-align="justify" fo:min-height="0.44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ed_20__28_var_29__20_249" svg:stroke-width="0cm" svg:stroke-color="#3465a4" draw:marker-start="" draw:marker-start-width="0.199cm" draw:marker-start-center="false" draw:marker-end="" draw:marker-end-width="0.199cm" draw:marker-end-center="false" draw:fill="none" draw:fill-color="#729fcf" draw:textarea-horizontal-align="justify" fo:min-height="0.7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ed_20__28_var_29__20_23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6" style:family="graphic">
      <style:graphic-properties draw:stroke="none" draw:stroke-dash="Dashed_20__28_var_29__20_239"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ed_20__28_var_29__20_24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8" style:family="graphic">
      <style:graphic-properties draw:stroke="none" draw:stroke-dash="Dashed_20__28_var_29__20_24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ed_20__28_var_29__20_24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ed_20__28_var_29__20_24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ed_20__28_var_29__20_24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ed_20__28_var_29__20_24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ed_20__28_var_29__20_23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14" style:family="graphic">
      <style:graphic-properties draw:stroke="none" draw:stroke-dash="Dashed_20__28_var_29__20_232"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ed_20__28_var_29__20_2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ed_20__28_var_29__20_23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ed_20__28_var_29__20_23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ed_20__28_var_29__20_23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ed_20__28_var_29__20_2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ed_20__28_var_29__20_22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1" style:family="graphic">
      <style:graphic-properties draw:stroke="none" draw:stroke-dash="Dashed_20__28_var_29__20_22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ed_20__28_var_29__20_2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ed_20__28_var_29__20_22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ed_20__28_var_29__20_22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ed_20__28_var_29__20_22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ed_20__28_var_29__20_23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ed_20__28_var_29__20_2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8" style:family="graphic">
      <style:graphic-properties draw:stroke="none" draw:stroke-dash="Dashed_20__28_var_29__20_21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9" style:family="graphic">
      <style:graphic-properties draw:stroke="none" draw:stroke-dash="Dashed_20__28_var_29__20_21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ed_20__28_var_29__20_21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ed_20__28_var_29__20_22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2" style:family="graphic">
      <style:graphic-properties draw:stroke="none" draw:stroke-dash="Dashed_20__28_var_29__20_22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3" style:family="graphic">
      <style:graphic-properties draw:stroke="none" draw:stroke-dash="Dashed_20__28_var_29__20_22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4" style:family="graphic">
      <style:graphic-properties draw:stroke="none" draw:stroke-dash="Dashed_20__28_var_29__20_2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5" style:family="graphic">
      <style:graphic-properties draw:stroke="none" draw:stroke-dash="Dashed_20__28_var_29__20_20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6" style:family="graphic">
      <style:graphic-properties draw:stroke="none" draw:stroke-dash="Dashed_20__28_var_29__20_21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7" style:family="graphic">
      <style:graphic-properties draw:stroke="none" draw:stroke-dash="Dashed_20__28_var_29__20_2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8" style:family="graphic">
      <style:graphic-properties draw:stroke="none" draw:stroke-dash="Dashed_20__28_var_29__20_2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9" style:family="graphic">
      <style:graphic-properties draw:stroke="none" draw:stroke-dash="Dashed_20__28_var_29__20_21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0" style:family="graphic">
      <style:graphic-properties draw:stroke="none" draw:stroke-dash="Dashed_20__28_var_29__20_21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ed_20__28_var_29__20_21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ed_20__28_var_29__20_19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43" style:family="graphic">
      <style:graphic-properties draw:stroke="none" draw:stroke-dash="Dashed_20__28_var_29__20_1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ed_20__28_var_29__20_1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horizontal" style:run-through="foreground"/>
    </style:style>
    <style:style style:name="gr245" style:family="graphic">
      <style:graphic-properties draw:stroke="none" draw:stroke-dash="Dashed_20__28_var_29__20_19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ed_20__28_var_29__20_1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7" style:family="graphic">
      <style:graphic-properties draw:stroke="none" draw:stroke-dash="Dashed_20__28_var_29__20_1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8" style:family="graphic">
      <style:graphic-properties draw:stroke="none" draw:stroke-dash="Dashed_20__28_var_29__20_1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9" style:family="graphic">
      <style:graphic-properties draw:stroke="none" draw:stroke-dash="Dashed_20__28_var_29__20_18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0" style:family="graphic">
      <style:graphic-properties draw:stroke="none" draw:stroke-dash="Dashed_20__28_var_29__20_18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ed_20__28_var_29__20_1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ed_20__28_var_29__20_1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ed_20__28_var_29__20_188" svg:stroke-width="0cm" svg:stroke-color="#3465a4" draw:marker-start="" draw:marker-start-width="0.199cm" draw:marker-start-center="false" draw:marker-end="" draw:marker-end-width="0.199cm" draw:marker-end-center="false" draw:fill="none" draw:fill-color="#729fcf" draw:textarea-horizontal-align="justify" fo:min-height="1.16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4" style:family="graphic">
      <style:graphic-properties draw:stroke="none" draw:stroke-dash="Dashed_20__28_var_29__20_189"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5" style:family="graphic">
      <style:graphic-properties draw:stroke="none" draw:stroke-dash="Dashed_20__28_var_29__20_18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6" style:family="graphic">
      <style:graphic-properties draw:stroke="none" draw:stroke-dash="Dashed_20__28_var_29__20_18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ed_20__28_var_29__20_18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8" style:family="graphic">
      <style:graphic-properties draw:stroke="none" draw:stroke-dash="Dashed_20__28_var_29__20_18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ed_20__28_var_29__20_17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0" style:family="graphic">
      <style:graphic-properties draw:stroke="none" draw:stroke-dash="Dashed_20__28_var_29__20_174"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ed_20__28_var_29__20_17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2" style:family="graphic">
      <style:graphic-properties draw:stroke="none" draw:stroke-dash="Dashed_20__28_var_29__20_1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ed_20__28_var_29__20_17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ed_20__28_var_29__20_17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ed_20__28_var_29__20_179"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ed_20__28_var_29__20_16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7" style:family="graphic">
      <style:graphic-properties draw:stroke="none" draw:stroke-dash="Dashed_20__28_var_29__20_16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ed_20__28_var_29__20_16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ed_20__28_var_29__20_17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ed_20__28_var_29__20_171" svg:stroke-width="0cm" svg:stroke-color="#000000" draw:marker-start="" draw:marker-start-width="0.199cm" draw:marker-start-center="false" draw:marker-end="" draw:marker-end-width="0.199cm" draw:marker-end-center="false" draw:fill="none" draw:fill-color="#ffffff" draw:textarea-horizontal-align="justify" fo:min-height="1.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ed_20__28_var_29__20_172" svg:stroke-width="0cm" svg:stroke-color="#000000" draw:marker-start="" draw:marker-start-width="0.199cm" draw:marker-start-center="false" draw:marker-end="" draw:marker-end-width="0.199cm" draw:marker-end-center="false" draw:fill="none" draw:fill-color="#ffffff" draw:textarea-horizontal-align="justify" fo:min-height="1.20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ed_20__28_var_29__20_1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3" style:family="graphic">
      <style:graphic-properties draw:stroke="none" draw:stroke-dash="Dashed_20__28_var_29__20_160"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4" style:family="graphic">
      <style:graphic-properties draw:stroke="none" draw:stroke-dash="Dashed_20__28_var_29__20_16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5" style:family="graphic">
      <style:graphic-properties draw:stroke="none" draw:stroke-dash="Dashed_20__28_var_29__20_162"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6" style:family="graphic">
      <style:graphic-properties draw:stroke="none" draw:stroke-dash="Dashed_20__28_var_29__20_163"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7" style:family="graphic">
      <style:graphic-properties draw:stroke="none" draw:stroke-dash="Dashed_20__28_var_29__20_16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8" style:family="graphic">
      <style:graphic-properties draw:stroke="none" draw:stroke-dash="Dashed_20__28_var_29__20_165"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9" style:family="graphic">
      <style:graphic-properties draw:stroke="none" draw:stroke-dash="Dashed_20__28_var_29__20_166"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0" style:family="graphic">
      <style:graphic-properties draw:stroke="none" draw:stroke-dash="Dashed_20__28_var_29__20_1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1" style:family="graphic">
      <style:graphic-properties draw:stroke="none" draw:stroke-dash="Dashed_20__28_var_29__20_153" svg:stroke-width="0cm" svg:stroke-color="#3465a4" draw:marker-start="" draw:marker-start-width="0.199cm" draw:marker-start-center="false" draw:marker-end="" draw:marker-end-width="0.199cm" draw:marker-end-center="false" draw:fill="none" draw:fill-color="#729fcf" draw:textarea-horizontal-align="justify" fo:min-height="1.94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2" style:family="graphic">
      <style:graphic-properties draw:stroke="none" draw:stroke-dash="Dashed_20__28_var_29__20_1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ed_20__28_var_29__20_15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ed_20__28_var_29__20_15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ed_20__28_var_29__20_1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ed_20__28_var_29__20_1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ed_20__28_var_29__20_1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8" style:family="graphic">
      <style:graphic-properties draw:stroke="none" draw:stroke-dash="Dashed_20__28_var_29__20_14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9" style:family="graphic">
      <style:graphic-properties draw:stroke="none" draw:stroke-dash="Dashed_20__28_var_29__20_146"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0" style:family="graphic">
      <style:graphic-properties draw:stroke="none" draw:stroke-dash="Dashed_20__28_var_29__20_147"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1" style:family="graphic">
      <style:graphic-properties draw:stroke="none" draw:stroke-dash="Dashed_20__28_var_29__20_148"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2" style:family="graphic">
      <style:graphic-properties draw:stroke="none" draw:stroke-dash="Dashed_20__28_var_29__20_14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3" style:family="graphic">
      <style:graphic-properties draw:stroke="none" draw:stroke-dash="Dashed_20__28_var_29__20_15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4" style:family="graphic">
      <style:graphic-properties draw:stroke="none" draw:stroke-dash="Dashed_20__28_var_29__20_15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5" style:family="graphic">
      <style:graphic-properties draw:stroke="none" draw:stroke-dash="Dashed_20__28_var_29__20_13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6" style:family="graphic">
      <style:graphic-properties draw:stroke="none" draw:stroke-dash="Dashed_20__28_var_29__20_138"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7" style:family="graphic">
      <style:graphic-properties draw:stroke="none" draw:stroke-dash="Dashed_20__28_var_29__20_13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8" style:family="graphic">
      <style:graphic-properties draw:stroke="none" draw:stroke-dash="Dashed_20__28_var_29__20_14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9" style:family="graphic">
      <style:graphic-properties draw:stroke="none" draw:stroke-dash="Dashed_20__28_var_29__20_14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0" style:family="graphic">
      <style:graphic-properties draw:stroke="none" draw:stroke-dash="Dashed_20__28_var_29__20_14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1" style:family="graphic">
      <style:graphic-properties draw:stroke="none" draw:stroke-dash="Dashed_20__28_var_29__20_14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2" style:family="graphic">
      <style:graphic-properties draw:stroke="none" draw:stroke-dash="Dashed_20__28_var_29__20_12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3" style:family="graphic">
      <style:graphic-properties draw:stroke="none" draw:stroke-dash="Dashed_20__28_var_29__20_1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4" style:family="graphic">
      <style:graphic-properties draw:stroke="none" draw:stroke-dash="Dashed_20__28_var_29__20_124"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5" style:family="graphic">
      <style:graphic-properties draw:stroke="none" draw:stroke-dash="Dashed_20__28_var_29__20_125"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6" style:family="graphic">
      <style:graphic-properties draw:stroke="none" draw:stroke-dash="Dashed_20__28_var_29__20_126"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7" style:family="graphic">
      <style:graphic-properties draw:stroke="none" draw:stroke-dash="Dashed_20__28_var_29__20_1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8" style:family="graphic">
      <style:graphic-properties draw:stroke="none" draw:stroke-dash="Dashed_20__28_var_29__20_12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9" style:family="graphic">
      <style:graphic-properties draw:stroke="none" draw:stroke-dash="Dashed_20__28_var_29__20_129"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0" style:family="graphic">
      <style:graphic-properties draw:stroke="none" draw:stroke-dash="Dashed_20__28_var_29__20_1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1" style:family="graphic">
      <style:graphic-properties draw:stroke="none" draw:stroke-dash="Dashed_20__28_var_29__20_11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2" style:family="graphic">
      <style:graphic-properties draw:stroke="none" draw:stroke-dash="Dashed_20__28_var_29__20_1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3" style:family="graphic">
      <style:graphic-properties draw:stroke="none" draw:stroke-dash="Dashed_20__28_var_29__20_11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4" style:family="graphic">
      <style:graphic-properties draw:stroke="none" draw:stroke-dash="Dashed_20__28_var_29__20_12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5" style:family="graphic">
      <style:graphic-properties draw:stroke="none" draw:stroke-dash="Dashed_20__28_var_29__20_1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6" style:family="graphic">
      <style:graphic-properties draw:stroke="none" draw:stroke-dash="Dashed_20__28_var_29__20_1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7" style:family="graphic">
      <style:graphic-properties draw:stroke="none" draw:stroke-dash="Dashed_20__28_var_29__20_10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8" style:family="graphic">
      <style:graphic-properties draw:stroke="none" draw:stroke-dash="Dashed_20__28_var_29__20_11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9" style:family="graphic">
      <style:graphic-properties draw:stroke="none" draw:stroke-dash="Dashed_20__28_var_29__20_11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0" style:family="graphic">
      <style:graphic-properties draw:stroke="none" draw:stroke-dash="Dashed_20__28_var_29__20_11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1" style:family="graphic">
      <style:graphic-properties draw:stroke="none" draw:stroke-dash="Dashed_20__28_var_29__20_11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2" style:family="graphic">
      <style:graphic-properties draw:stroke="none" draw:stroke-dash="Dashed_20__28_var_29__20_11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3" style:family="graphic">
      <style:graphic-properties draw:stroke="none" draw:stroke-dash="Dashed_20__28_var_29__20_11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4" style:family="graphic">
      <style:graphic-properties draw:stroke="none" draw:stroke-dash="Dashed_20__28_var_29__20_10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25" style:family="graphic">
      <style:graphic-properties draw:stroke="none" draw:stroke-dash="Dashed_20__28_var_29__20_102"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6" style:family="graphic">
      <style:graphic-properties draw:stroke="none" draw:stroke-dash="Dashed_20__28_var_29__20_10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7" style:family="graphic">
      <style:graphic-properties draw:stroke="none" draw:stroke-dash="Dashed_20__28_var_29__20_10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8" style:family="graphic">
      <style:graphic-properties draw:stroke="none" draw:stroke-dash="Dashed_20__28_var_29__20_10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9" style:family="graphic">
      <style:graphic-properties draw:stroke="none" draw:stroke-dash="Dashed_20__28_var_29__20_10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0" style:family="graphic">
      <style:graphic-properties draw:stroke="none" draw:stroke-dash="Dashed_20__28_var_29__20_1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1" style:family="graphic">
      <style:graphic-properties draw:stroke="none" draw:stroke-dash="Dashed_20__28_var_29__20_9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2" style:family="graphic">
      <style:graphic-properties draw:stroke="none" draw:stroke-dash="Dashed_20__28_var_29__20_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3" style:family="graphic">
      <style:graphic-properties draw:stroke="none" draw:stroke-dash="Dashed_20__28_var_29__20_95"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4" style:family="graphic">
      <style:graphic-properties draw:stroke="none" draw:stroke-dash="Dashed_20__28_var_29__20_96"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5" style:family="graphic">
      <style:graphic-properties draw:stroke="none" draw:stroke-dash="Dashed_20__28_var_29__20_97"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6" style:family="graphic">
      <style:graphic-properties draw:stroke="none" draw:stroke-dash="Dashed_20__28_var_29__20_9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7" style:family="graphic">
      <style:graphic-properties draw:stroke="none" draw:stroke-dash="Dashed_20__28_var_29__20_9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8" style:family="graphic">
      <style:graphic-properties draw:stroke="none" draw:stroke-dash="Dashed_20__28_var_29__20_100"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9" style:family="graphic">
      <style:graphic-properties draw:stroke="none" draw:stroke-dash="Dashed_20__28_var_29__20_8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paragraph-properties style:writing-mode="lr-tb"/>
    </style:style>
    <style:style style:name="gr340" style:family="graphic">
      <style:graphic-properties draw:stroke="none" draw:stroke-dash="Dashed_20__28_var_29__20_87"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1" style:family="graphic">
      <style:graphic-properties draw:stroke="none" draw:stroke-dash="Dashed_20__28_var_29__20_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2" style:family="graphic">
      <style:graphic-properties draw:stroke="none" draw:stroke-dash="Dashed_20__28_var_29__20_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3" style:family="graphic">
      <style:graphic-properties draw:stroke="none" draw:stroke-dash="Dashed_20__28_var_29__20_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4" style:family="graphic">
      <style:graphic-properties draw:stroke="none" draw:stroke-dash="Dashed_20__28_var_29__20_91" svg:stroke-width="0cm" svg:stroke-color="#3465a4" draw:marker-start="" draw:marker-start-width="0.199cm" draw:marker-start-center="false" draw:marker-end="" draw:marker-end-width="0.199cm" draw:marker-end-center="false" draw:fill="none" draw:fill-color="#729fcf" draw:textarea-horizontal-align="justify" fo:min-height="0.88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5" style:family="graphic">
      <style:graphic-properties draw:stroke="none" draw:stroke-dash="Dashed_20__28_var_29__20_9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6" style:family="graphic">
      <style:graphic-properties draw:stroke="none" draw:stroke-dash="Dashed_20__28_var_29__20_7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7" style:family="graphic">
      <style:graphic-properties draw:stroke="none" draw:stroke-dash="Dashed_20__28_var_29__20_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8" style:family="graphic">
      <style:graphic-properties draw:stroke="none" draw:stroke-dash="Dashed_20__28_var_29__20_8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9" style:family="graphic">
      <style:graphic-properties draw:stroke="none" draw:stroke-dash="Dashed_20__28_var_29__20_8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0" style:family="graphic">
      <style:graphic-properties draw:stroke="none" draw:stroke-dash="Dashed_20__28_var_29__20_8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1" style:family="graphic">
      <style:graphic-properties draw:stroke="none" draw:stroke-dash="Dashed_20__28_var_29__20_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2" style:family="graphic">
      <style:graphic-properties draw:stroke="none" draw:stroke-dash="Dashed_20__28_var_29__20_8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3" style:family="graphic">
      <style:graphic-properties draw:stroke="none" draw:stroke-dash="Dashed_20__28_var_29__20_8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4" style:family="graphic">
      <style:graphic-properties draw:stroke="none" draw:stroke-dash="Dashed_20__28_var_29__20_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5" style:family="graphic">
      <style:graphic-properties draw:stroke="none" draw:stroke-dash="Dashed_20__28_var_29__20_7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6" style:family="graphic">
      <style:graphic-properties draw:stroke="none" draw:stroke-dash="Dashed_20__28_var_29__20_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7" style:family="graphic">
      <style:graphic-properties draw:stroke="none" draw:stroke-dash="Dashed_20__28_var_29__20_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8" style:family="graphic">
      <style:graphic-properties draw:stroke="none" draw:stroke-dash="Dashed_20__28_var_29__20_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9" style:family="graphic">
      <style:graphic-properties draw:stroke="none" draw:stroke-dash="Dashed_20__28_var_29__20_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0" style:family="graphic">
      <style:graphic-properties draw:stroke="none" draw:stroke-dash="Dashed_20__28_var_29__20_7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1" style:family="graphic">
      <style:graphic-properties draw:stroke="none" draw:stroke-dash="Dashed_20__28_var_29__20_5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2" style:family="graphic">
      <style:graphic-properties draw:stroke="none" draw:stroke-dash="Dashed_20__28_var_29__20_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3" style:family="graphic">
      <style:graphic-properties draw:stroke="none" draw:stroke-dash="Dashed_20__28_var_29__20_5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4" style:family="graphic">
      <style:graphic-properties draw:stroke="none" draw:stroke-dash="Dashed_20__28_var_29__20_6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5" style:family="graphic">
      <style:graphic-properties draw:stroke="none" draw:stroke-dash="Dashed_20__28_var_29__20_6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6" style:family="graphic">
      <style:graphic-properties draw:stroke="none" draw:stroke-dash="Dashed_20__28_var_29__20_6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7" style:family="graphic">
      <style:graphic-properties draw:stroke="none" draw:stroke-dash="Dashed_20__28_var_29__20_6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8" style:family="graphic">
      <style:graphic-properties draw:stroke="none" draw:stroke-dash="Dashed_20__28_var_29__20_6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9" style:family="graphic">
      <style:graphic-properties draw:stroke="none" draw:stroke-dash="Dashed_20__28_var_29__20_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0" style:family="graphic">
      <style:graphic-properties draw:stroke="none" draw:stroke-dash="Dashed_20__28_var_29__20_5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1" style:family="graphic">
      <style:graphic-properties draw:stroke="none" draw:stroke-dash="Dashed_20__28_var_29__20_52"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2" style:family="graphic">
      <style:graphic-properties draw:stroke="none" draw:stroke-dash="Dashed_20__28_var_29__20_53"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3" style:family="graphic">
      <style:graphic-properties draw:stroke="none" draw:stroke-dash="Dashed_20__28_var_29__20_54"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4" style:family="graphic">
      <style:graphic-properties draw:stroke="none" draw:stroke-dash="Dashed_20__28_var_29__20_55" svg:stroke-width="0cm" svg:stroke-color="#000000" draw:marker-start="" draw:marker-start-width="0.199cm" draw:marker-start-center="false" draw:marker-end="" draw:marker-end-width="0.199cm" draw:marker-end-center="false" draw:fill="none" draw:fill-color="#ffffff" draw:textarea-horizontal-align="justify" fo:min-height="0.41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5" style:family="graphic">
      <style:graphic-properties draw:stroke="none" draw:stroke-dash="Dashed_20__28_var_29__20_56"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6" style:family="graphic">
      <style:graphic-properties draw:stroke="none" draw:stroke-dash="Dashed_20__28_var_29__20_4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7" style:family="graphic">
      <style:graphic-properties draw:stroke="none" draw:stroke-dash="Dashed_20__28_var_29__20_4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8" style:family="graphic">
      <style:graphic-properties draw:stroke="none" draw:stroke-dash="Dashed_20__28_var_29__20_4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9" style:family="graphic">
      <style:graphic-properties draw:stroke="none" draw:stroke-dash="Dashed_20__28_var_29__20_41"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0" style:family="graphic">
      <style:graphic-properties draw:stroke="none" draw:stroke-dash="Dashed_20__28_var_29__20_42"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1" style:family="graphic">
      <style:graphic-properties draw:stroke="none" draw:stroke-dash="Dashed_20__28_var_29__20_43"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2" style:family="graphic">
      <style:graphic-properties draw:stroke="none" draw:stroke-dash="Dashed_20__28_var_29__20_4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3" style:family="graphic">
      <style:graphic-properties draw:stroke="none" draw:stroke-dash="Dashed_20__28_var_29__20_45" svg:stroke-width="0cm" svg:stroke-color="#3465a4" draw:marker-start="" draw:marker-start-width="0.199cm" draw:marker-start-center="false" draw:marker-end="" draw:marker-end-width="0.199cm" draw:marker-end-center="false" draw:fill="none" draw:fill-color="#729fcf" draw:textarea-horizontal-align="justify" fo:min-height="0.3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4" style:family="graphic">
      <style:graphic-properties draw:stroke="none" draw:stroke-dash="Dashed_20__28_var_29__20_46"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5" style:family="graphic">
      <style:graphic-properties draw:stroke="none" draw:stroke-dash="Dashed_20__28_var_29__20_47" svg:stroke-width="0cm" svg:stroke-color="#3465a4" draw:marker-start="" draw:marker-start-width="0.199cm" draw:marker-start-center="false" draw:marker-end="" draw:marker-end-width="0.199cm" draw:marker-end-center="false" draw:fill="none" draw:fill-color="#729fcf" draw:textarea-horizontal-align="justify" fo:min-height="0.39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6" style:family="graphic">
      <style:graphic-properties draw:stroke="none" draw:stroke-dash="Dashed_20__28_var_29__20_3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7" style:family="graphic">
      <style:graphic-properties draw:stroke="none" draw:stroke-dash="Dashed_20__28_var_29__20_34"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8" style:family="graphic">
      <style:graphic-properties draw:stroke="none" draw:stroke-dash="Dashed_20__28_var_29__20_3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9" style:family="graphic">
      <style:graphic-properties draw:stroke="none" draw:stroke-dash="Dashed_20__28_var_29__20_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0" style:family="graphic">
      <style:graphic-properties draw:stroke="none" draw:stroke-dash="Dashed_20__28_var_29__20_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1" style:family="graphic">
      <style:graphic-properties draw:stroke="none" draw:stroke-dash="Dashed_20__28_var_29__20_3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2" style:family="graphic">
      <style:graphic-properties draw:stroke="none" draw:stroke-dash="Dashed_20__28_var_29__20_3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3"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4"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5"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6"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7"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8" style:family="graphic">
      <style:graphic-properties draw:stroke="none" draw:stroke-dash="Dashed_20__28_var_29__20_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9" style:family="graphic">
      <style:graphic-properties draw:stroke="none" draw:stroke-dash="Dashed_20__28_var_29__20_2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0" style:family="graphic">
      <style:graphic-properties draw:stroke="none" draw:stroke-dash="Dashed_20__28_var_29__20_2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1" style:family="graphic">
      <style:graphic-properties draw:stroke="none" draw:stroke-dash="Dashed_20__28_var_29__20_2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2" style:family="graphic">
      <style:graphic-properties draw:stroke="none" draw:stroke-dash="Dashed_20__28_var_29__20_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3" style:family="graphic">
      <style:graphic-properties draw:stroke="none" draw:stroke-dash="Dashed_20__28_var_29__20_2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4" style:family="graphic">
      <style:graphic-properties draw:stroke="none" draw:stroke-dash="Dashed_20__28_var_29__20_2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5" style:family="graphic">
      <style:graphic-properties draw:stroke="none" draw:stroke-dash="Dashed_20__28_var_29__20_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6" style:family="graphic">
      <style:graphic-properties draw:stroke="none" draw:stroke-dash="Dashed_20__28_var_29__20_3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7" style:family="graphic">
      <style:graphic-properties draw:stroke="none" draw:stroke-dash="Dashed_20__28_var_29__20_3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8"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9"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0"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justify" fo:min-height="0.34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1"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2"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3"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justify" fo:min-height="0.3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4"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justify" fo:min-height="0.37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5"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6"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7" style:family="graphic">
      <style:graphic-properties draw:stroke="none" draw:stroke-dash="Dashed_20__28_var_29__20_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8"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9"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0"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1"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2"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5"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26"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427"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428"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draw:g text:anchor-type="paragraph" draw:z-index="0" draw:name="Forme1" draw:style-name="gr1"><draw:g draw:style-name="gr4"><draw:frame draw:style-name="gr425" draw:text-style-name="P112" svg:width="2.946cm" svg:height="1.876cm" svg:x="3.443cm" svg:y="0.551cm"><draw:text-box><text:p text:style-name="P111"><text:span text:style-name="T62">Europa-Kommissionen</text:span></text:p><text:p text:style-name="P111"><text:span text:style-name="T62"/></text:p></draw:text-box></draw:frame></draw:g><draw:g draw:style-name="gr4"><draw:polygon draw:style-name="gr426" draw:text-style-name="P113" svg:width="1.397cm" svg:height="0.819cm" svg:x="0.792cm" svg:y="0.605cm" svg:viewBox="0 0 1398 820" draw:points="1397,820 0,820 0,0 1397,0 1398,0 1398,820"><text:p/></draw:polygon><draw:polygon draw:style-name="gr427" draw:text-style-name="P114" svg:width="0.127cm" svg:height="0.111cm" svg:x="1.427cm" svg:y="0.688cm" svg:viewBox="0 0 128 112" draw:points="63,85 24,112 39,69 0,43 49,43 63,0 78,43 128,43 87,69 103,112"><text:p/></draw:polygon><draw:polygon draw:style-name="gr427" draw:text-style-name="P114" svg:width="0.127cm" svg:height="0.106cm" svg:x="1.427cm" svg:y="1.234cm" svg:viewBox="0 0 128 107" draw:points="63,82 24,107 39,66 0,40 49,40 63,0 77,40 128,40 87,66 103,107"><text:p/></draw:polygon><draw:polygon draw:style-name="gr427" draw:text-style-name="P114" svg:width="0.127cm" svg:height="0.107cm" svg:x="1.582cm" svg:y="1.197cm" svg:viewBox="0 0 128 108" draw:points="64,82 24,108 39,67 0,40 49,40 64,0 78,40 128,40 87,67 104,108"><text:p/></draw:polygon><draw:polygon draw:style-name="gr427" draw:text-style-name="P114" svg:width="0.127cm" svg:height="0.107cm" svg:x="1.582cm" svg:y="0.725cm" svg:viewBox="0 0 128 108" draw:points="64,83 24,108 39,67 0,41 49,41 64,0 78,41 128,41 87,67 104,108"><text:p/></draw:polygon><draw:polygon draw:style-name="gr427" draw:text-style-name="P114" svg:width="0.127cm" svg:height="0.107cm" svg:x="1.7cm" svg:y="0.823cm" svg:viewBox="0 0 128 108" draw:points="63,83 24,108 39,67 0,41 49,41 63,0 79,41 128,41 88,67 103,108"><text:p/></draw:polygon><draw:polygon draw:style-name="gr427" draw:text-style-name="P114" svg:width="0.127cm" svg:height="0.107cm" svg:x="1.7cm" svg:y="1.099cm" svg:viewBox="0 0 128 108" draw:points="63,83 24,108 39,67 0,40 49,40 63,0 79,40 128,40 88,67 103,108"><text:p/></draw:polygon><draw:polygon draw:style-name="gr427" draw:text-style-name="P114" svg:width="0.127cm" svg:height="0.107cm" svg:x="1.74cm" svg:y="0.958cm" svg:viewBox="0 0 128 108" draw:points="65,82 24,108 39,66 0,40 49,40 65,0 79,40 128,40 88,66 103,108"><text:p/></draw:polygon><draw:polygon draw:style-name="gr427" draw:text-style-name="P114" svg:width="0.127cm" svg:height="0.106cm" svg:x="1.27cm" svg:y="0.725cm" svg:viewBox="0 0 128 107" draw:points="65,82 26,107 41,66 0,40 50,40 65,0 79,40 128,40 88,66 103,107"><text:p/></draw:polygon><draw:polygon draw:style-name="gr427" draw:text-style-name="P114" svg:width="0.127cm" svg:height="0.106cm" svg:x="1.159cm" svg:y="0.824cm" svg:viewBox="0 0 128 107" draw:points="65,82 26,107 41,66 0,40 50,40 65,0 79,40 128,40 88,66 103,107"><text:p/></draw:polygon><draw:polygon draw:style-name="gr427" draw:text-style-name="P114" svg:width="0.127cm" svg:height="0.107cm" svg:x="1.12cm" svg:y="0.959cm" svg:viewBox="0 0 128 108" draw:points="65,81 24,108 41,66 0,40 50,40 65,0 79,40 128,40 88,66 103,108"><text:p/></draw:polygon><draw:polygon draw:style-name="gr427" draw:text-style-name="P114" svg:width="0.127cm" svg:height="0.107cm" svg:x="1.159cm" svg:y="1.099cm" svg:viewBox="0 0 128 108" draw:points="65,82 26,108 41,67 0,40 50,40 65,0 79,40 128,40 88,67 103,108"><text:p/></draw:polygon><draw:polygon draw:style-name="gr427" draw:text-style-name="P114" svg:width="0.127cm" svg:height="0.107cm" svg:x="1.275cm" svg:y="1.197cm" svg:viewBox="0 0 128 108" draw:points="64,83 26,108 41,67 0,40 50,40 64,0 79,40 128,40 88,67 103,108"><text:p/></draw:polygon><draw:path draw:style-name="gr428" draw:text-style-name="P115" svg:width="0.97cm" svg:height="0.718cm" svg:x="2.404cm" svg:y="0.018cm" svg:viewBox="0 0 971 719" svg:d="M0 0c0 0 287 402 340 475 52 74 113 132 325 172 213 39 306 58 306 58v14c0 0-135-25-309-59-173-34-245-46-325-142-65-81-337-441-337-441z"><text:p/></draw:path><draw:path draw:style-name="gr428" draw:text-style-name="P115" svg:width="0.97cm" svg:height="0.491cm" svg:x="2.404cm" svg:y="0.478cm" svg:viewBox="0 0 971 492" svg:d="M0 1c0 0 261 241 337 309 81 74 184 101 326 123 136 21 308 46 308 46v13c0 0-162-23-308-45-143-21-244-33-326-100-75-59-337-276-337-276v-71z"><text:p/></draw:path><draw:path draw:style-name="gr428" draw:text-style-name="P115" svg:width="0.97cm" svg:height="0.442cm" svg:x="2.404cm" svg:y="0.584cm" svg:viewBox="0 0 971 443" svg:d="M0 0c0 0 248 203 337 272 82 64 148 83 327 111s307 46 307 46v14c0 0-163-23-308-43-145-21-238-29-326-92-101-71-337-241-337-241z"><text:p/></draw:path><draw:path draw:style-name="gr428" draw:text-style-name="P115" svg:width="0.97cm" svg:height="0.386cm" svg:x="2.404cm" svg:y="0.702cm" svg:viewBox="0 0 971 387" svg:d="M0 0c0 0 283 198 337 233 53 34 124 75 328 101 202 26 306 38 306 38v15c0 0-184-23-306-37-123-13-217-19-327-83-107-63-338-205-338-205z"><text:p/></draw:path><draw:path draw:style-name="gr428" draw:text-style-name="P115" svg:width="0.97cm" svg:height="0.333cm" svg:x="2.404cm" svg:y="0.815cm" svg:viewBox="0 0 971 334" svg:d="M0 0c0 0 284 167 339 194 53 25 118 69 326 92 207 23 306 34 306 34v14c0 0-172-17-307-29-135-13-226-30-327-78-100-48-337-170-337-170z"><text:p/></draw:path><draw:path draw:style-name="gr428" draw:text-style-name="P115" svg:width="0.97cm" svg:height="0.278cm" svg:x="2.404cm" svg:y="0.923cm" svg:viewBox="0 0 971 279" svg:d="M0 0c0 0 251 120 337 158 96 42 177 62 327 77 145 16 307 31 307 31v13c0 0-149-13-307-27-158-13-212-19-327-63-101-41-337-137-337-137z"><text:p/></draw:path><draw:path draw:style-name="gr428" draw:text-style-name="P115" svg:width="0.97cm" svg:height="0.225cm" svg:x="2.404cm" svg:y="1.034cm" svg:viewBox="0 0 971 226" svg:d="M0 0c0 0 199 75 339 124 138 48 244 53 326 61 37 3 306 27 306 27v14c0 0-161-11-306-23-146-11-209-16-327-50-119-35-338-102-338-102z"><text:p/></draw:path><draw:path draw:style-name="gr428" draw:text-style-name="P115" svg:width="0.97cm" svg:height="0.168cm" svg:x="2.404cm" svg:y="1.15cm" svg:viewBox="0 0 971 169" svg:d="M0 0c0 0 201 55 338 86 138 33 263 46 327 49 63 4 306 21 306 21v13c0 0-139-8-307-19-136-8-246-17-327-33-89-17-337-69-337-69z"><text:p/></draw:path><draw:path draw:style-name="gr428" draw:text-style-name="P115" svg:width="0.97cm" svg:height="0.114cm" svg:x="2.404cm" svg:y="1.263cm" svg:viewBox="0 0 971 115" svg:d="M0 0c0 0 165 25 338 52 131 18 308 30 326 31 19 1 307 17 307 17v15c0 0-185-9-307-15-126-7-255-13-327-19-162-15-337-35-337-35z"><text:p/></draw:path><draw:path draw:style-name="gr428" draw:text-style-name="P115" svg:width="0.97cm" svg:height="0.043cm" svg:x="2.404cm" svg:y="1.378cm" svg:viewBox="0 0 971 44" svg:d="M0 0c0 0 259 8 338 10 80 2 633 22 633 22v12h-971z"><text:p/></draw:path><draw:path draw:style-name="gr428" draw:text-style-name="P115" svg:width="0.97cm" svg:height="0.659cm" svg:x="2.404cm" svg:y="0.134cm" svg:viewBox="0 0 971 660" svg:d="M664 594c-234-44-289-120-327-167-40-47-337-427-337-427v70c12 14 266 321 337 402 81 91 208 112 327 134 120 22 307 54 307 54v-12c0 0-247-43-307-54z"><text:p/></draw:path><draw:path draw:style-name="gr428" draw:text-style-name="P115" svg:width="0.97cm" svg:height="0.609cm" svg:x="2.404cm" svg:y="0.239cm" svg:viewBox="0 0 971 610" svg:d="M664 547c-193-33-272-86-327-151-57-64-337-396-337-396v82c12 11 267 287 337 355 80 80 192 101 327 124 136 21 307 49 307 49v-11c0 0-195-32-307-52z"><text:p/></draw:path><draw:path draw:style-name="gr428" draw:text-style-name="P115" svg:width="0.97cm" svg:height="0.55cm" svg:x="2.404cm" svg:y="0.36cm" svg:viewBox="0 0 971 551" svg:d="M664 489c-201-34-241-62-327-143-54-52-325-334-337-346v76c0 0 254 238 337 308 108 92 209 99 327 118 119 19 307 49 307 49v-13c0 0-227-35-307-48z"><text:p/></draw:path><draw:path draw:style-name="gr428" draw:text-style-name="P115" svg:width="1.603cm" svg:height="0.482cm" svg:x="0.132cm" svg:y="0.127cm" svg:viewBox="0 0 1604 483" svg:d="M0 483c0 0 662-62 849-84 293-36 534-75 755-374 0 0 0-17 0-25-135 182-323 307-581 342-253 36-1023 87-1023 87z"><text:p/></draw:path><draw:path draw:style-name="gr428" draw:text-style-name="P115" svg:width="1.603cm" svg:height="0.515cm" svg:x="0.132cm" svg:y="0.018cm" svg:viewBox="0 0 1604 516" svg:d="M0 516c0 0 614-67 817-92 321-39 546-75 787-402 0 0 0-14 0-22-147 198-332 327-613 366-276 38-991 94-991 94z"><text:p/></draw:path><draw:polygon draw:style-name="gr428" draw:text-style-name="P115" svg:width="0.627cm" svg:height="0.043cm" svg:x="0.132cm" svg:y="1.378cm" svg:viewBox="0 0 628 44" draw:points="0,0 628,0 628,44 0,44"><text:p/></draw:polygon><draw:path draw:style-name="gr428" draw:text-style-name="P115" svg:width="0.113cm" svg:height="0.107cm" svg:x="1.621cm" svg:y="0.466cm" svg:viewBox="0 0 114 108" svg:d="M114 31c0 0 0-26 0-31-29 39-69 76-114 108h45c25-23 48-48 69-77z"><text:p/></draw:path><draw:path draw:style-name="gr428" draw:text-style-name="P115" svg:width="0.299cm" svg:height="0.22cm" svg:x="1.436cm" svg:y="0.352cm" svg:viewBox="0 0 300 221" svg:d="M300 28c0 0 0-22 0-28-72 96-178 171-300 221h72c84-42 161-103 228-193z"><text:p/></draw:path><draw:path draw:style-name="gr428" draw:text-style-name="P115" svg:width="0.802cm" svg:height="0.336cm" svg:x="0.932cm" svg:y="0.238cm" svg:viewBox="0 0 803 337" svg:d="M803 27c0 0 0-20 0-27-124 165-315 279-552 312-55 7-147 16-251 25l287-1c190-37 367-109 515-309z"><text:p/></draw:path><draw:path draw:style-name="gr428" draw:text-style-name="P115" svg:width="0.627cm" svg:height="0.048cm" svg:x="0.132cm" svg:y="1.307cm" svg:viewBox="0 0 628 49" svg:d="M628 0c-321 1-628 3-628 3v46c0 0 322-3 628-5z"><text:p/></draw:path><draw:path draw:style-name="gr428" draw:text-style-name="P115" svg:width="0.627cm" svg:height="0.051cm" svg:x="0.132cm" svg:y="1.227cm" svg:viewBox="0 0 628 52" svg:d="M628 0c-318 4-628 6-628 6v46c0 0 325-3 628-8z"><text:p/></draw:path><draw:path draw:style-name="gr428" draw:text-style-name="P115" svg:width="0.627cm" svg:height="0.056cm" svg:x="0.132cm" svg:y="1.15cm" svg:viewBox="0 0 628 57" svg:d="M628 0c-316 4-628 9-628 9v48c0 0 329-6 628-13z"><text:p/></draw:path><draw:path draw:style-name="gr428" draw:text-style-name="P115" svg:width="0.627cm" svg:height="0.059cm" svg:x="0.132cm" svg:y="1.071cm" svg:viewBox="0 0 628 60" svg:d="M628 0c-315 6-628 12-628 12v48c0 0 332-8 628-16z"><text:p/></draw:path><draw:path draw:style-name="gr428" draw:text-style-name="P115" svg:width="0.627cm" svg:height="0.065cm" svg:x="0.132cm" svg:y="0.993cm" svg:viewBox="0 0 628 66" svg:d="M628 0c-311 9-628 17-628 17v49c0 0 337-11 628-22z"><text:p/></draw:path><draw:path draw:style-name="gr428" draw:text-style-name="P115" svg:width="0.627cm" svg:height="0.069cm" svg:x="0.132cm" svg:y="0.913cm" svg:viewBox="0 0 628 70" svg:d="M628 0c-309 11-628 20-628 20v50c0 0 340-12 628-26z"><text:p/></draw:path><draw:path draw:style-name="gr428" draw:text-style-name="P115" svg:width="0.627cm" svg:height="0.075cm" svg:x="0.132cm" svg:y="0.836cm" svg:viewBox="0 0 628 76" svg:d="M628 0c-308 13-628 24-628 24v52c0 0 345-16 628-32z"><text:p/></draw:path><draw:path draw:style-name="gr428" draw:text-style-name="P115" svg:width="0.627cm" svg:height="0.081cm" svg:x="0.132cm" svg:y="0.755cm" svg:viewBox="0 0 628 82" svg:d="M628 0c-304 16-628 29-628 29v53c0 0 349-20 628-38z"><text:p/></draw:path><draw:path draw:style-name="gr428" draw:text-style-name="P115" svg:width="0.627cm" svg:height="0.087cm" svg:x="0.132cm" svg:y="0.673cm" svg:viewBox="0 0 628 88" svg:d="M628 0c-302 20-628 36-628 36v52c0 0 354-24 628-45z"><text:p/></draw:path><draw:path draw:style-name="gr428" draw:text-style-name="P115" svg:width="0.627cm" svg:height="0.093cm" svg:x="0.132cm" svg:y="0.592cm" svg:viewBox="0 0 628 94" svg:d="M628 0c-299 21-628 41-628 41v53c0 0 359-28 628-52z"><text:p/></draw:path><draw:polygon draw:style-name="gr426" draw:text-style-name="P113" svg:width="0.08cm" svg:height="0.819cm" svg:x="6.156cm" svg:y="0.605cm" svg:viewBox="0 0 81 820" draw:points="81,0 0,0 0,820 81,820"><text:p/></draw:polygon></draw:g></draw:g></text:p>
      <text:p text:style-name="P21"><text:span text:style-name="T1">Særlig EUROBAROMETER 569</text:span> </text:p>
      <text:p text:style-name="P21"/>
      <text:p text:style-name="P21"/>
      <text:p text:style-name="P21"/>
      <text:p text:style-name="P44">Erhvervsuddannelsernes tiltrækningskraft </text:p>
      <text:p text:style-name="P21">EUROBAROMETER-Rapporten </text:p>
      <text:p text:style-name="P21">NOVEMBER 2025 </text:p>
      <text:p text:style-name="P21"><draw:frame draw:style-name="fr6" draw:name="Image5" text:anchor-type="char" svg:width="17cm" svg:height="11.113cm" draw:z-index="72"><draw:image xlink:href="Pictures/1000000000000744000004C090D0A227011C00D3.png" xlink:type="simple" xlink:show="embed" xlink:actuate="onLoad" draw:mime-type="image/png"/></draw:frame><draw:frame draw:style-name="fr5" draw:name="Image1" text:anchor-type="char" svg:x="12.12cm" svg:y="11.287cm" svg:width="4.932cm" svg:height="4.761cm" draw:z-index="1"><draw:image xlink:href="Pictures/100000000000013C00000131483FC23EAEADE14F.png" xlink:type="simple" xlink:show="embed" xlink:actuate="onLoad" draw:mime-type="image/png"/></draw:frame></text:p>
      <text:p text:style-name="P21"/>
      <text:p text:style-name="P21"/>
      <text:p text:style-name="P22">Europa-Kommissionen, Generaldirektoratet for Beskæftigelse, Sociale Anliggender, Arbejdsmarkedsforhold og Inklusion (GD EMPL) har anmodet om denne undersøgelse, som koordineres af Europa-Kommissionen, Generaldirektoratet for Kommunikation (GD COMM, Enheden for Offentlig Udtalelse og Formidling af Borgerne). </text:p>
      <text:p text:style-name="P23">Dette dokument repræsenterer ikke Europa-Kommissionens synspunkt. De fortolkninger og meninger, der er indeholdt i den, er udelukkende forfatternes. </text:p>
      <table:table table:name="Tableau1" table:style-name="Tableau1">
        <table:table-column table:style-name="Tableau1.A"/>
        <table:table-column table:style-name="Tableau1.B"/>
        <table:table-row>
          <table:table-cell table:style-name="Tableau1.A1" office:value-type="string">
            <text:p text:style-name="P71">Projektets titel </text:p>
          </table:table-cell>
          <table:table-cell table:style-name="Tableau1.A1" office:value-type="string">
            <text:p text:style-name="P73">Erhvervsuddannelsernes tiltrækningskraft-rapport </text:p>
          </table:table-cell>
        </table:table-row>
        <table:table-row>
          <table:table-cell table:style-name="Tableau1.A1" office:value-type="string">
            <text:p text:style-name="P71">Sprogudgave </text:p>
          </table:table-cell>
          <table:table-cell table:style-name="Tableau1.A1" office:value-type="string">
            <text:p text:style-name="P73">EN </text:p>
          </table:table-cell>
        </table:table-row>
        <table:table-row>
          <table:table-cell table:style-name="Tableau1.A1" office:value-type="string">
            <text:p text:style-name="P71">Medie/volumen </text:p>
          </table:table-cell>
          <table:table-cell table:style-name="Tableau1.A1" office:value-type="string">
            <text:p text:style-name="P73">PDF-web </text:p>
          </table:table-cell>
        </table:table-row>
        <table:table-row>
          <table:table-cell table:style-name="Tableau1.A1" office:value-type="string">
            <text:p text:style-name="P71">Katalognummer </text:p>
          </table:table-cell>
          <table:table-cell table:style-name="Tableau1.A1" office:value-type="string">
            <text:p text:style-name="P73">KE-01-26-025-DA-N </text:p>
          </table:table-cell>
        </table:table-row>
        <table:table-row>
          <table:table-cell table:style-name="Tableau1.A1" office:value-type="string">
            <text:p text:style-name="P71">ISBN </text:p>
          </table:table-cell>
          <table:table-cell table:style-name="Tableau1.A1" office:value-type="string">
            <text:p text:style-name="P73">978-92-68-37337-8 </text:p>
          </table:table-cell>
        </table:table-row>
        <table:table-row>
          <table:table-cell table:style-name="Tableau1.A1" office:value-type="string">
            <text:p text:style-name="P71">DOI </text:p>
          </table:table-cell>
          <table:table-cell table:style-name="Tableau1.A1" office:value-type="string">
            <text:p text:style-name="P73">10.2767/1737362 </text:p>
          </table:table-cell>
        </table:table-row>
      </table:table>
      <text:p text:style-name="P21">© Den Europæiske Union, 2026 </text:p>
      <text:p text:style-name="P21"><draw:frame draw:style-name="fr5" draw:name="Image2" text:anchor-type="char" svg:x="0.025cm" svg:y="0.153cm" svg:width="2.84cm" svg:height="1.02cm" draw:z-index="2"><draw:image xlink:href="Pictures/100000000000011400000063EEA4FFFCD7FEC38F.png" xlink:type="simple" xlink:show="embed" xlink:actuate="onLoad" draw:mime-type="image/png"/></draw:frame></text:p>
      <text:p text:style-name="P21"/>
      <text:p text:style-name="P21"/>
      <text:p text:style-name="Standard"><text:span text:style-name="T54">Kommissionens politik for videreanvendelse gennemføres i henhold til Kommissionens afgørelse 2011/833/EU af 12. december 2011 om videreanvendelse af Kommissionens dokumenter (EUT L 330 af 14.12.2011, s. 39, ELI: </text:span><text:a xlink:type="simple" xlink:href="http://data.europa.eu/eli/dec/2011/833/oj" text:style-name="Internet_20_link" text:visited-style-name="Visited_20_Internet_20_Link"><text:span text:style-name="T54">http://data.europa.eu/eli/dec/2011/833/oj</text:span></text:a><text:span text:style-name="T54">). Medmindre andet er angivet, er videreanvendelse af dette dokument tilladt i henhold til Creative Commons Attribution 4.0 International-licensen (CC BY 4.0) (</text:span><text:a xlink:type="simple" xlink:href="https://creativecommons.org/licenses/by/4.0/" text:style-name="Internet_20_link" text:visited-style-name="Visited_20_Internet_20_Link"><text:span text:style-name="T54">https://creativecommons.org/licenses/by/4.0/</text:span></text:a><text:span text:style-name="T54">). Det betyder, at genbrug er tilladt, forudsat at der gives passende kredit, og at eventuelle ændringer angives. </text:span></text:p>
      <text:p text:style-name="Standard"><text:a xlink:type="simple" xlink:href="https://www.europa.eu/eurobarometer" text:style-name="Internet_20_link" text:visited-style-name="Visited_20_Internet_20_Link"><text:span text:style-name="T54">https://www.europa.eu/eurobarometer</text:span></text:a><text:span text:style-name="T54"> </text:span></text:p>
      <text:p text:style-name="P8"/>
      <text:p text:style-name="P4"><draw:frame draw:style-name="fr4" draw:name="Image42" text:anchor-type="paragraph" svg:x="7.332cm" svg:y="0cm" svg:width="10.112cm" svg:height="2.582cm" draw:z-index="68"><draw:image xlink:href="Pictures/10000000000008A5000002A5C2F3B746F47CE0CF.png" xlink:type="simple" xlink:show="embed" xlink:actuate="onLoad" draw:mime-type="image/png"/></draw:frame><draw:frame text:anchor-type="paragraph" draw:z-index="69" draw:name="Forme86" draw:style-name="gr8" draw:text-style-name="P102" svg:width="5.158cm" svg:height="2.899cm" svg:x="1.191cm" svg:y="-0.425cm"><draw:image xlink:href="Pictures/10000001000001A20000010D054676CE5C0DECD7.png" xlink:type="simple" xlink:show="embed" xlink:actuate="onLoad" draw:mime-type="image/png"><text:p/></draw:image></draw:frame><text:span text:style-name="T12">Dokument udarbejdet af Pierre Dieumegard for</text:span><text:span text:style-name="T54"> </text:span><text:a xlink:type="simple" xlink:href="https://europokune.eu/" text:style-name="Internet_20_link" text:visited-style-name="Visited_20_Internet_20_Link"><text:span text:style-name="T54">Europokune</text:span></text:a><text:span text:style-name="T13">- Europe Together - og</text:span><text:span text:style-name="T54"> </text:span><text:a xlink:type="simple" xlink:href="https://e-d-e.org/" text:style-name="Internet_20_link" text:visited-style-name="Visited_20_Internet_20_Link"><text:span text:style-name="T54">Europe Democracy Esperanto.</text:span></text:a></text:p>
      <text:p text:style-name="P24"><text:span text:style-name="T26">Formålet med</text:span><text:span text:style-name="T10"> dette "foreløbige" dokument er at </text:span><text:span text:style-name="T27">gøre det muligt</text:span><text:span text:style-name="T10"> for</text:span><text:span text:style-name="T26"> flere mennesker i Den Europæiske Union at få kendskab til dokumenter, der er udarbejdet af Den Europæiske Union (og finansieret af deres skatter).</text:span></text:p>
      <text:p text:style-name="P24"><text:span text:style-name="T36">Hvis</text:span><text:span text:style-name="T35"> der ikke er nogen oversættelser,</text:span> <text:span text:style-name="T35">udelukkes </text:span><text:span text:style-name="T37">borgerne</text:span><text:span text:style-name="T35"> fra debatten.</text:span></text:p>
      <text:p text:style-name="P4"><text:span text:style-name="T38">Dette</text:span><text:span text:style-name="T54"> </text:span><text:span text:style-name="T39">dokument "Eurobaro</text:span><text:span text:style-name="T40"> meter"</text:span><text:span text:style-name="T54"> </text:span><text:a xlink:type="simple" xlink:href="https://europa.eu/eurobarometer/surveys/detail/3367" text:style-name="Internet_20_link" text:visited-style-name="Visited_20_Internet_20_Link"><text:span text:style-name="T41">fandtes</text:span><text:span text:style-name="T54"> </text:span><text:span text:style-name="T42">kun</text:span><text:span text:style-name="T54"> </text:span><text:span text:style-name="T38">på</text:span><text:span text:style-name="T54"> </text:span><text:span text:style-name="T38">engelsk</text:span></text:a><text:span text:style-name="T38"> i</text:span><text:span text:style-name="T54"> </text:span><text:span text:style-name="T43">en</text:span><text:span text:style-name="T54"> </text:span><text:span text:style-name="T44">pdf-fil.</text:span><text:span text:style-name="T38"> </text:span><text:span text:style-name="T44">Fra den</text:span><text:span text:style-name="T45"> første</text:span><text:span text:style-name="T44"> fil </text:span><text:span text:style-name="T41">oprettede</text:span><text:span text:style-name="T44"> vi</text:span><text:span text:style-name="T54"> </text:span><text:span text:style-name="T44">en odt-fil,</text:span><text:span text:style-name="T54"> </text:span><text:span text:style-name="T38">udarbejdet af Libre Office-software,</text:span><text:span text:style-name="T54"> </text:span><text:span text:style-name="T39">til maskinoversættelse til andre sprog. </text:span><text:span text:style-name="T46">Resultaterne foreligger</text:span><text:span text:style-name="T54"> </text:span><text:span text:style-name="T40">nu</text:span><text:span text:style-name="T54"> </text:span><text:a xlink:type="simple" xlink:href="https://europokune.eu/article56/ebsp569metiaeduk" text:style-name="Internet_20_link" text:visited-style-name="Visited_20_Internet_20_Link"><text:span text:style-name="T38">på alle officielle sprog.</text:span></text:a></text:p>
      <text:p text:style-name="P45"/>
      <text:p text:style-name="P47">Det er ønskeligt, at EU-administrationen overtager oversættelsen af vigtige dokumenter. "Vigtige dokumenter" er ikke kun love og bestemmelser, men også <text:span text:style-name="T49">de vigtige oplysninger, der er nødvendige for at træffe informerede beslutninger i fællesskab.</text:span></text:p>
      <text:p text:style-name="P45">For at diskutere vores fælles fremtid sammen og muliggøre pålidelige oversættelser ville det internationale sprog esperanto være meget nyttigt på grund af dets enkelhed, regelmæssighed og nøjagtighed.</text:p>
      <text:p text:style-name="P15">Kontakt os:</text:p>
      <text:p text:style-name="P6"><text:a xlink:type="simple" xlink:href="https://europokune.eu/static6/kontaktu-nin" text:style-name="Internet_20_link" text:visited-style-name="Visited_20_Internet_20_Link"><text:span text:style-name="T54">Kontaktu nin-Ek ! Eŭropo kune!</text:span></text:a><text:span text:style-name="T12"> </text:span></text:p>
      <text:p text:style-name="P5"><text:a xlink:type="simple" xlink:href="https://e-d-e.org/-Kontakti-EDE" text:style-name="Internet_20_link" text:visited-style-name="Visited_20_Internet_20_Link"><text:span text:style-name="T12">https://e-d-e.org/-Kontakti-EDE</text:span></text:a></text:p>
      <text:p text:style-name="P25"/>
      <text:table-of-content text:style-name="Sect1" text:protected="true" text:name="Table des matières1">
        <text:table-of-content-source text:outline-level="10">
          <text:index-title-template text:style-name="Contents_20_Heading">Indhold</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Indhold</text:p>
          </text:index-title>
          <text:p text:style-name="P2"><text:a xlink:type="simple" xlink:href="#__RefHeading___Toc215552_2930363814" text:style-name="Index_20_Link" text:visited-style-name="Index_20_Link">Indledning<text:tab/>4</text:a></text:p>
          <text:p text:style-name="P3"><text:a xlink:type="simple" xlink:href="#__RefHeading___Toc215554_2930363814" text:style-name="Index_20_Link" text:visited-style-name="Index_20_Link">Indledning<text:tab/>5</text:a></text:p>
          <text:p text:style-name="P3"><text:a xlink:type="simple" xlink:href="#__RefHeading___Toc215556_2930363814" text:style-name="Index_20_Link" text:visited-style-name="Index_20_Link">Metode<text:tab/>6</text:a></text:p>
          <text:p text:style-name="P2"><text:a xlink:type="simple" xlink:href="#__RefHeading___Toc215558_2930363814" text:style-name="Index_20_Link" text:visited-style-name="Index_20_Link">De vigtigste resultater<text:tab/>7</text:a></text:p>
          <text:p text:style-name="P2"><text:a xlink:type="simple" xlink:href="#__RefHeading___Toc215560_2930363814" text:style-name="Index_20_Link" text:visited-style-name="Index_20_Link">I. Arbejdsmarkedsresultater af erhvervsuddannelse<text:tab/>9</text:a></text:p>
          <text:p text:style-name="P3"><text:a xlink:type="simple" xlink:href="#__RefHeading___Toc215562_2930363814" text:style-name="Index_20_Link" text:visited-style-name="Index_20_Link">1. Erhvervsuddannelse fører til job med høj efterspørgsel<text:tab/>10</text:a></text:p>
          <text:p text:style-name="P3"><text:a xlink:type="simple" xlink:href="#__RefHeading___Toc215564_2930363814" text:style-name="Index_20_Link" text:visited-style-name="Index_20_Link">2. Erhvervsuddannelse fører til velbetalte job<text:tab/>13</text:a></text:p>
          <text:p text:style-name="P3"><text:a xlink:type="simple" xlink:href="#__RefHeading___Toc215566_2930363814" text:style-name="Index_20_Link" text:visited-style-name="Index_20_Link">3. Bredere arbejdsmarkedsopfattelser<text:tab/>16</text:a></text:p>
          <text:p text:style-name="P2"><text:a xlink:type="simple" xlink:href="#__RefHeading___Toc215568_2930363814" text:style-name="Index_20_Link" text:visited-style-name="Index_20_Link">II. Offentlighedens opfattelse af erhvervsuddannelsernes kvalitet og forløb<text:tab/>20</text:a></text:p>
          <text:p text:style-name="P3"><text:a xlink:type="simple" xlink:href="#__RefHeading___Toc215570_2930363814" text:style-name="Index_20_Link" text:visited-style-name="Index_20_Link">1. Samlet overblik over erhvervsuddannelserne i landet<text:tab/>21</text:a></text:p>
          <text:p text:style-name="P3"><text:a xlink:type="simple" xlink:href="#__RefHeading___Toc215572_2930363814" text:style-name="Index_20_Link" text:visited-style-name="Index_20_Link">2. Kvaliteten af læring<text:tab/>24</text:a></text:p>
          <text:p text:style-name="P3"><text:a xlink:type="simple" xlink:href="#__RefHeading___Toc215574_2930363814" text:style-name="Index_20_Link" text:visited-style-name="Index_20_Link">3. Kvaliteten af undervisningspersonalet<text:tab/>27</text:a></text:p>
          <text:p text:style-name="P3"><text:a xlink:type="simple" xlink:href="#__RefHeading___Toc215576_2930363814" text:style-name="Index_20_Link" text:visited-style-name="Index_20_Link">4. Infrastrukturens kvalitet<text:tab/>29</text:a></text:p>
          <text:p text:style-name="P3"><text:a xlink:type="simple" xlink:href="#__RefHeading___Toc215578_2930363814" text:style-name="Index_20_Link" text:visited-style-name="Index_20_Link">5. Specialiserede tekniske færdigheder<text:tab/>31</text:a></text:p>
          <text:p text:style-name="P3"><text:a xlink:type="simple" xlink:href="#__RefHeading___Toc215580_2930363814" text:style-name="Index_20_Link" text:visited-style-name="Index_20_Link">6. Yderligere læringsmuligheder<text:tab/>33</text:a></text:p>
          <text:p text:style-name="P3"><text:a xlink:type="simple" xlink:href="#__RefHeading___Toc215582_2930363814" text:style-name="Index_20_Link" text:visited-style-name="Index_20_Link">7. Anbefalinger fra erhvervsuddannelserne til unge<text:tab/>40</text:a></text:p>
          <text:p text:style-name="P2"><text:a xlink:type="simple" xlink:href="#__RefHeading___Toc215584_2930363814" text:style-name="Index_20_Link" text:visited-style-name="Index_20_Link">III. Billedgabet mellem erhvervsuddannelse og almen uddannelse<text:tab/>47</text:a></text:p>
          <text:p text:style-name="P3"><text:a xlink:type="simple" xlink:href="#__RefHeading___Toc215586_2930363814" text:style-name="Index_20_Link" text:visited-style-name="Index_20_Link">1. Sammenlignende billede af erhvervsuddannelse i forhold til almen uddannelse<text:tab/>48</text:a></text:p>
          <text:p text:style-name="P3"><text:a xlink:type="simple" xlink:href="#__RefHeading___Toc215588_2930363814" text:style-name="Index_20_Link" text:visited-style-name="Index_20_Link">2. Erfaring med erhvervsuddannelse påvirker valget af erhvervsuddannelse<text:tab/>54</text:a></text:p>
          <text:p text:style-name="P2"><text:a xlink:type="simple" xlink:href="#__RefHeading___Toc215590_2930363814" text:style-name="Index_20_Link" text:visited-style-name="Index_20_Link">IV. Hindringer for deltagelse i erhvervsuddannelser<text:tab/>62</text:a></text:p>
          <text:p text:style-name="P3"><text:a xlink:type="simple" xlink:href="#__RefHeading___Toc215592_2930363814" text:style-name="Index_20_Link" text:visited-style-name="Index_20_Link">1. Udfordringer i forbindelse med ikketekniske færdigheder<text:tab/>63</text:a></text:p>
          <text:p text:style-name="P3"><text:a xlink:type="simple" xlink:href="#__RefHeading___Toc215594_2930363814" text:style-name="Index_20_Link" text:visited-style-name="Index_20_Link">2. Udfordringer i forbindelse med vejledning og kønsstereotyper<text:tab/>67</text:a></text:p>
          <text:p text:style-name="P3"><text:a xlink:type="simple" xlink:href="#__RefHeading___Toc215596_2930363814" text:style-name="Index_20_Link" text:visited-style-name="Index_20_Link">3. Fremtidige udfordringer<text:tab/>83</text:a></text:p>
          <text:p text:style-name="P2"><text:a xlink:type="simple" xlink:href="#__RefHeading___Toc215598_2930363814" text:style-name="Index_20_Link" text:visited-style-name="Index_20_Link">Konklusion<text:tab/>85</text:a></text:p>
          <text:p text:style-name="P2"><text:a xlink:type="simple" xlink:href="#__RefHeading___Toc75496_2832584591" text:style-name="Index_20_Link" text:visited-style-name="Index_20_Link">Bemærkninger<text:tab/>88</text:a></text:p>
          <text:p text:style-name="P2"><text:a xlink:type="simple" xlink:href="#__RefHeading___Toc215600_2930363814" text:style-name="Index_20_Link" text:visited-style-name="Index_20_Link">Tekniske specifikationer<text:tab/>90</text:a></text:p>
          <text:p text:style-name="P3"><text:a xlink:type="simple" xlink:href="#__RefHeading___Toc215602_2930363814" text:style-name="Index_20_Link" text:visited-style-name="Index_20_Link">Svarprocent<text:tab/>92</text:a></text:p>
          <text:p text:style-name="P3"><text:a xlink:type="simple" xlink:href="#__RefHeading___Toc215604_2930363814" text:style-name="Index_20_Link" text:visited-style-name="Index_20_Link">Interviewforløb pr. land<text:tab/>93</text:a></text:p>
          <text:p text:style-name="P3"><text:a xlink:type="simple" xlink:href="#__RefHeading___Toc215606_2930363814" text:style-name="Index_20_Link" text:visited-style-name="Index_20_Link">Fejlmarginer<text:tab/>94</text:a></text:p>
          <text:p text:style-name="P2"><text:a xlink:type="simple" xlink:href="#__RefHeading___Toc215608_2930363814" text:style-name="Index_20_Link" text:visited-style-name="Index_20_Link">Spørgeskema<text:tab/>95</text:a></text:p>
        </text:index-body>
      </text:table-of-content>
      <text:p text:style-name="P26"/>
      <text:p text:style-name="P25"/>
      <text:h text:style-name="P17" text:outline-level="1"><text:bookmark-start text:name="__RefHeading___Toc215552_2930363814"/>Indledning <text:bookmark-end text:name="__RefHeading___Toc215552_2930363814"/></text:h>
      <text:p text:style-name="P21"/>
      <text:section text:style-name="Sect2" text:name="Section1">
        <text:h text:style-name="P19" text:outline-level="2"><text:bookmark-start text:name="__RefHeading___Toc215554_2930363814"/>Indledning<text:bookmark-end text:name="__RefHeading___Toc215554_2930363814"/></text:h>
        <text:p text:style-name="P21">Denne særlige Eurobarometerundersøgelse 569 er en omfattende undersøgelse bestilt af Europa-Kommissionens Generaldirektorat for Beskæftigelse, Sociale Anliggender, Arbejdsmarkedsforhold og Inklusion (GD EMPL) og gennemført i november 2025. Denne rapport undersøger, hvor attraktiv den grundlæggende erhvervsuddannelse er, og giver indsigt i borgernes opfattelser og erfaringer på tværs af medlemsstaterne. Medmindre andet er angivet, fokuserer undersøgelsen på grundlæggende erhvervsuddannelse (dvs. erhvervsuddannelsesprogrammer på gymnasialt niveau). I hele denne rapport henviser udtrykket erhvervsuddannelse til disse indledende programmer, medmindre andet udtrykkeligt er angivet, f.eks. når der drøftes videregående eller postsekundære erhvervsuddannelsesforløb. </text:p>
        <text:p text:style-name="P21">Den Europæiske Union har prioriteret en styrkelse af erhvervsuddannelserne gennem flere koordinerede politiske initiativer. Siden 2002 har Københavnsprocessen udgjort en ramme for europæisk samarbejde om erhvervsuddannelse med det formål at forbedre kvaliteten, gennemsigtigheden, mobiliteten og tiltrækningskraften af erhvervsuddannelsessystemerne i hele Europa.<text:note text:id="ftn1" text:note-class="footnote"><text:note-citation>1</text:note-citation><text:note-body><text:p text:style-name="Footnote"><text:a xlink:type="simple" xlink:href="https://www.cedefop.europa.eu/en/content/copenhagen-declaration" text:style-name="Internet_20_link" text:visited-style-name="Visited_20_Internet_20_Link"><text:span text:style-name="T54">https://www.cedefop.europa.eu/en/content/copenhagen-declaration</text:span></text:a><text:span text:style-name="T54"> </text:span></text:p></text:note-body></text:note> På dette grundlag blev der i Rådets henstilling fra 2020 om erhvervsrettet uddannelse fastlagt principper på EU-plan, der fremhæver smidighed, reaktionsevne på arbejdsmarkedet, høj kvalitet og arbejdsbaseret læring.<text:note text:id="ftn2" text:note-class="footnote"><text:note-citation>2</text:note-citation><text:note-body><text:p text:style-name="Footnote"><text:a xlink:type="simple" xlink:href="https://www.cedefop.europa.eu/en/content/council-recommendation-24-november-2020-vocational-education-and-training-vet-sustainable" text:style-name="Internet_20_link" text:visited-style-name="Visited_20_Internet_20_Link"><text:span text:style-name="T54">https://www.cedefop.europa.eu/en/content/council-recommendation-24-november-2020-vocational-education-and-training-vet-sustainable</text:span></text:a><text:span text:style-name="T54"> </text:span></text:p></text:note-body></text:note> </text:p>
        <text:p text:style-name="P21">Disse bestræbelser er blevet styrket gennem politiske tilsagn såsom Osnabrückerklæringen (2020)<text:note text:id="ftn3" text:note-class="footnote"><text:note-citation>3</text:note-citation><text:note-body><text:p text:style-name="Footnote"><text:a xlink:type="simple" xlink:href="https://www.cedefop.europa.eu/files/osnabrueck_declaration_eu2020.pdf" text:style-name="Internet_20_link" text:visited-style-name="Visited_20_Internet_20_Link"><text:span text:style-name="T54">https://www.cedefop.europa.eu/files/osnabrueck_declaration_eu2020.pdf</text:span></text:a><text:span text:style-name="T54"> </text:span></text:p></text:note-body></text:note> og Herningerklæringen (2025), der<text:note text:id="ftn4" text:note-class="footnote"><text:note-citation>4</text:note-citation><text:note-body><text:p text:style-name="Footnote"><text:a xlink:type="simple" xlink:href="https://danish-presidency.consilium.europa.eu/media/23xla4rt/herning" text:style-name="Internet_20_link" text:visited-style-name="Visited_20_Internet_20_Link"><text:span text:style-name="T54">https://danish-presidency.consilium.europa.eu/media/23xla4rt/herning</text:span></text:a><text:span text:style-name="T54"> </text:span></text:p></text:note-body></text:note> er godkendt af ministrene for erhvervsrettet uddannelse fra medlemsstaterne, kandidatlandene og EØS-landene, de europæiske arbejdsmarkedsparter og Europa-Kommissionen. Herningerklæringen bekræfter på ny et tilsagn om at koordinere indsatsen for at gøre erhvervsuddannelserne mere attraktive, herunder forbedre kvaliteten og tilpasse dem bedre til arbejdsmarkedets behov. </text:p>
        <text:p text:style-name="P21">Selv om disse politiske rammer skitserer klare ambitioner, fjerner de ikke de betydelige udfordringer, der stadig er. Denne undersøgelse viser, at mens to tredjedele af europæerne ser erhvervsuddannelse i et positivt lys og anerkender dens styrker inden for undervisning i jobrelevante færdigheder, siger tre fjerdedele, at den almene uddannelse har et mere positivt image. Kønsstereotyper fortsætter og begrænser valg af veje: mere end halvdelen af europæerne (55 %) siger, at STEM-relaterede erhvervsuddannelsesområder er mere velegnede for mænd, og mere end halvdelen (57 %) mener, at mænd inden for omsorgs- eller servicerelaterede erhvervsuddannelsesområder ofte oplever social stigmatisering eller dømmekraft. </text:p>
        <text:p text:style-name="P21">Denne rapport giver en detaljeret forståelse af, hvordan europæerne opfatter erhvervsuddannelse, herunder dens kvalitet, tilgængelighed, arbejdsmarkedsrelevans og de sociale faktorer, der former folks uddannelsesvalg, og hvor attraktive de job, som erhvervsuddannelserne fører til, er. Resultaterne vil tjene som en værdifuld ressource for politiske beslutningstagere, interessenter og offentligheden og give indsigt i de områder, der kræver opmærksomhed og forbedring. Ved at tackle de udfordringer, der er identificeret i denne rapport, kan medlemsstaterne i samarbejde med EU gøre betydelige fremskridt i retning af at gøre erhvervsuddannelse til et ægte førstevalgsforløb, der opfylder både individuelle ambitioner og arbejdsmarkedets behov. </text:p>
        <text:p text:style-name="P27">Hovedformålet med denne 202 5-undersøgelse er at: </text:p>
        <text:p text:style-name="P53">• Vurdere offentlighedens opfattelse af kvaliteten af erhvervsuddannelserne, herunder undervisningsstandarder, infrastruktur (dvs. det fysiske og digitale udstyr, som de lærende har adgang til) og læringsresultater </text:p>
        <text:p text:style-name="P53">• Undersøge kendskabet til og tilgængeligheden af erhvervsuddannelsesforløb, herunder tilvejebringelse af oplysninger og muligheder for mobilitet og videreuddannelse </text:p>
        <text:p text:style-name="P53">• Forstå faktorer, der påvirker unges uddannelsesvalg og den rolle, som vejledning fra lærere, forældre og jævnaldrende spiller </text:p>
        <text:p text:style-name="P53">• Undersøge opfattelsen af erhvervsuddannelsernes relevans for arbejdsmarkedet, herunder jobefterspørgsel, lønniveauer, social status og fremtidig bæredygtighed </text:p>
        <text:p text:style-name="P53">• Identificere kønsstereotyper og skævheder, der former valg mellem almene og erhvervsrettede uddannelsesforløb </text:p>
        <text:p text:style-name="P53">• Sammenligne holdninger til erhvervsuddannelse på tværs af medlemsstaterne for at identificere bedste praksis og områder, der kræver målrettet indgriben </text:p>
        <text:p text:style-name="P21"/>
        <text:h text:style-name="P19" text:outline-level="2"><text:bookmark-start text:name="__RefHeading___Toc215556_2930363814"/>Metode<text:bookmark-end text:name="__RefHeading___Toc215556_2930363814"/></text:h>
        <text:p text:style-name="P21">Denne særlige Eurobarometerundersøgelse 569 om erhvervsuddannelsernes tiltrækningskraft er en del af Eurobarometerundersøgelse 104, stk. 2, og blev gennemført i november 2025. Omkring 26.453 respondenter fra forskellige sociale og demografiske grupper blev interviewet på det relevante nationale sprog. Denne undersøgelse blev bestilt af Europa-Kommissionen, Generaldirektoratet for Beskæftigelse, Sociale Anliggender, Arbejdsmarkedsforhold og Inklusion (GD EMPL).</text:p>
        <text:p text:style-name="P21">Den anvendte metode var den samme som i de Eurobarometer-standardundersøgelser, der blev gennemført af Generaldirektoratet for Kommunikation ("Public Opinion &amp; Citizens engagement" Unit)<text:note text:id="ftn5" text:note-class="footnote"><text:note-citation>5</text:note-citation><text:note-body><text:p text:style-name="Footnote"><text:span text:style-name="T54">Eurobarometers metodologiske tilgange: </text:span><text:a xlink:type="simple" xlink:href="https://europa.eu/eurobarometer/about/eurobarometer" text:style-name="Internet_20_link" text:visited-style-name="Visited_20_Internet_20_Link"><text:span text:style-name="T54">https://europa.eu/eurobarometer/about/eurobaromete</text:span><text:span text:style-name="T55"> r</text:span></text:a><text:span text:style-name="T55"> </text:span></text:p></text:note-body></text:note>. Interviewene blev gennemført ansigt til ansigt, enten fysisk i folks hjem eller gennem videointeraktion på det relevante nationale sprog. Interviews med videointeraktion på afstand ("online face-to-face" eller CAVI, Computer Assisted Video Interviewing), som kun blev gennemført i Tjekkiet, Danmark, Malta og Finland. Et teknisk notat om de samtaler, der blev gennemført af Verian-netværkets medlemsinstitutter, er vedføjet denne rapport.</text:p>
        <text:p text:style-name="P48">Vi vil gerne takke de mennesker i hele EU, der har tilbudt deres tid til at deltage i denne undersøgelse.</text:p>
        <text:p text:style-name="P48">Uden deres aktive deltagelse ville denne undersøgelse ikke have været mulig.</text:p>
        <text:p text:style-name="P21"/>
        <text:p text:style-name="P28">Bemærk: I denne rapport henvises der til EU-landene med deres officielle forkortelser som anført nedenfor: </text:p>
        <text:p text:style-name="P21"/>
        <table:table table:name="Tableau2" table:style-name="Tableau2">
          <table:table-column table:style-name="Tableau2.A"/>
          <table:table-column table:style-name="Tableau2.B"/>
          <table:table-column table:style-name="Tableau2.C"/>
          <table:table-column table:style-name="Tableau2.D"/>
          <table:table-row table:style-name="Tableau2.1">
            <table:table-cell table:style-name="Tableau2.A1" office:value-type="string">
              <text:p text:style-name="P71">Belgien </text:p>
            </table:table-cell>
            <table:table-cell table:style-name="Tableau2.A1" office:value-type="string">
              <text:p text:style-name="P71">BE</text:p>
            </table:table-cell>
            <table:table-cell table:style-name="Tableau2.A1" office:value-type="string">
              <text:p text:style-name="P71">Litauen</text:p>
            </table:table-cell>
            <table:table-cell table:style-name="Tableau2.A1" office:value-type="string">
              <text:p text:style-name="P71">LT</text:p>
            </table:table-cell>
          </table:table-row>
          <table:table-row table:style-name="Tableau2.1">
            <table:table-cell table:style-name="Tableau2.A1" office:value-type="string">
              <text:p text:style-name="P71">Bulgarien </text:p>
            </table:table-cell>
            <table:table-cell table:style-name="Tableau2.A1" office:value-type="string">
              <text:p text:style-name="P71">BG</text:p>
            </table:table-cell>
            <table:table-cell table:style-name="Tableau2.A1" office:value-type="string">
              <text:p text:style-name="P71">Luxembourg</text:p>
            </table:table-cell>
            <table:table-cell table:style-name="Tableau2.A1" office:value-type="string">
              <text:p text:style-name="P71">LU</text:p>
            </table:table-cell>
          </table:table-row>
          <table:table-row table:style-name="Tableau2.1">
            <table:table-cell table:style-name="Tableau2.A1" office:value-type="string">
              <text:p text:style-name="P71">Tjekkiet </text:p>
            </table:table-cell>
            <table:table-cell table:style-name="Tableau2.A1" office:value-type="string">
              <text:p text:style-name="P71">CZ</text:p>
            </table:table-cell>
            <table:table-cell table:style-name="Tableau2.A1" office:value-type="string">
              <text:p text:style-name="P71">Ungarn</text:p>
            </table:table-cell>
            <table:table-cell table:style-name="Tableau2.A1" office:value-type="string">
              <text:p text:style-name="P71">HU</text:p>
            </table:table-cell>
          </table:table-row>
          <table:table-row table:style-name="Tableau2.1">
            <table:table-cell table:style-name="Tableau2.A1" office:value-type="string">
              <text:p text:style-name="P71">Danmark </text:p>
            </table:table-cell>
            <table:table-cell table:style-name="Tableau2.A1" office:value-type="string">
              <text:p text:style-name="P71">DK</text:p>
            </table:table-cell>
            <table:table-cell table:style-name="Tableau2.A1" office:value-type="string">
              <text:p text:style-name="P71">Malta</text:p>
            </table:table-cell>
            <table:table-cell table:style-name="Tableau2.A1" office:value-type="string">
              <text:p text:style-name="P71">MT</text:p>
            </table:table-cell>
          </table:table-row>
          <table:table-row table:style-name="Tableau2.1">
            <table:table-cell table:style-name="Tableau2.A1" office:value-type="string">
              <text:p text:style-name="P71">Tyskland </text:p>
            </table:table-cell>
            <table:table-cell table:style-name="Tableau2.A1" office:value-type="string">
              <text:p text:style-name="P71">DE</text:p>
            </table:table-cell>
            <table:table-cell table:style-name="Tableau2.A1" office:value-type="string">
              <text:p text:style-name="P71">Nederlandene</text:p>
            </table:table-cell>
            <table:table-cell table:style-name="Tableau2.A1" office:value-type="string">
              <text:p text:style-name="P71">NL</text:p>
            </table:table-cell>
          </table:table-row>
          <table:table-row table:style-name="Tableau2.1">
            <table:table-cell table:style-name="Tableau2.A1" office:value-type="string">
              <text:p text:style-name="P71">Estland </text:p>
            </table:table-cell>
            <table:table-cell table:style-name="Tableau2.A1" office:value-type="string">
              <text:p text:style-name="P71">EE</text:p>
            </table:table-cell>
            <table:table-cell table:style-name="Tableau2.A1" office:value-type="string">
              <text:p text:style-name="P71">Østrig</text:p>
            </table:table-cell>
            <table:table-cell table:style-name="Tableau2.A1" office:value-type="string">
              <text:p text:style-name="P71">AT</text:p>
            </table:table-cell>
          </table:table-row>
          <table:table-row table:style-name="Tableau2.1">
            <table:table-cell table:style-name="Tableau2.A1" office:value-type="string">
              <text:p text:style-name="P71">Irland </text:p>
            </table:table-cell>
            <table:table-cell table:style-name="Tableau2.A1" office:value-type="string">
              <text:p text:style-name="P71">IE</text:p>
            </table:table-cell>
            <table:table-cell table:style-name="Tableau2.A1" office:value-type="string">
              <text:p text:style-name="P71">Polen</text:p>
            </table:table-cell>
            <table:table-cell table:style-name="Tableau2.A1" office:value-type="string">
              <text:p text:style-name="P71">PL</text:p>
            </table:table-cell>
          </table:table-row>
          <table:table-row table:style-name="Tableau2.1">
            <table:table-cell table:style-name="Tableau2.A1" office:value-type="string">
              <text:p text:style-name="P71">Grækenland </text:p>
            </table:table-cell>
            <table:table-cell table:style-name="Tableau2.A1" office:value-type="string">
              <text:p text:style-name="P71">EL</text:p>
            </table:table-cell>
            <table:table-cell table:style-name="Tableau2.A1" office:value-type="string">
              <text:p text:style-name="P71">Portugal</text:p>
            </table:table-cell>
            <table:table-cell table:style-name="Tableau2.A1" office:value-type="string">
              <text:p text:style-name="P71">PT</text:p>
            </table:table-cell>
          </table:table-row>
          <table:table-row table:style-name="Tableau2.1">
            <table:table-cell table:style-name="Tableau2.A1" office:value-type="string">
              <text:p text:style-name="P71">Spanien </text:p>
            </table:table-cell>
            <table:table-cell table:style-name="Tableau2.A1" office:value-type="string">
              <text:p text:style-name="P71">ES</text:p>
            </table:table-cell>
            <table:table-cell table:style-name="Tableau2.A1" office:value-type="string">
              <text:p text:style-name="P71">Rumænien</text:p>
            </table:table-cell>
            <table:table-cell table:style-name="Tableau2.A1" office:value-type="string">
              <text:p text:style-name="P71">RO</text:p>
            </table:table-cell>
          </table:table-row>
          <table:table-row table:style-name="Tableau2.1">
            <table:table-cell table:style-name="Tableau2.A1" office:value-type="string">
              <text:p text:style-name="P71">Frankrig </text:p>
            </table:table-cell>
            <table:table-cell table:style-name="Tableau2.A1" office:value-type="string">
              <text:p text:style-name="P71">FR</text:p>
            </table:table-cell>
            <table:table-cell table:style-name="Tableau2.A1" office:value-type="string">
              <text:p text:style-name="P71">Slovenien</text:p>
            </table:table-cell>
            <table:table-cell table:style-name="Tableau2.A1" office:value-type="string">
              <text:p text:style-name="P71">SI</text:p>
            </table:table-cell>
          </table:table-row>
          <table:table-row table:style-name="Tableau2.1">
            <table:table-cell table:style-name="Tableau2.A1" office:value-type="string">
              <text:p text:style-name="P71">Kroatien </text:p>
            </table:table-cell>
            <table:table-cell table:style-name="Tableau2.A1" office:value-type="string">
              <text:p text:style-name="P71">HR</text:p>
            </table:table-cell>
            <table:table-cell table:style-name="Tableau2.A1" office:value-type="string">
              <text:p text:style-name="P71">Slovakiet</text:p>
            </table:table-cell>
            <table:table-cell table:style-name="Tableau2.A1" office:value-type="string">
              <text:p text:style-name="P71">SK</text:p>
            </table:table-cell>
          </table:table-row>
          <table:table-row table:style-name="Tableau2.1">
            <table:table-cell table:style-name="Tableau2.A1" office:value-type="string">
              <text:p text:style-name="P71">Italien </text:p>
            </table:table-cell>
            <table:table-cell table:style-name="Tableau2.A1" office:value-type="string">
              <text:p text:style-name="P71">IT</text:p>
            </table:table-cell>
            <table:table-cell table:style-name="Tableau2.A1" office:value-type="string">
              <text:p text:style-name="P71">Finland</text:p>
            </table:table-cell>
            <table:table-cell table:style-name="Tableau2.A1" office:value-type="string">
              <text:p text:style-name="P71">FI</text:p>
            </table:table-cell>
          </table:table-row>
          <table:table-row table:style-name="Tableau2.1">
            <table:table-cell table:style-name="Tableau2.A1" office:value-type="string">
              <text:p text:style-name="P71">Republikken Cypern </text:p>
            </table:table-cell>
            <table:table-cell table:style-name="Tableau2.A1" office:value-type="string">
              <text:p text:style-name="P71">CY*</text:p>
            </table:table-cell>
            <table:table-cell table:style-name="Tableau2.A1" office:value-type="string">
              <text:p text:style-name="P71">Sverige</text:p>
            </table:table-cell>
            <table:table-cell table:style-name="Tableau2.A1" office:value-type="string">
              <text:p text:style-name="P71">SE</text:p>
            </table:table-cell>
          </table:table-row>
          <table:table-row table:style-name="Tableau2.1">
            <table:table-cell table:style-name="Tableau2.A1" office:value-type="string">
              <text:p text:style-name="P71">Letland</text:p>
            </table:table-cell>
            <table:table-cell table:style-name="Tableau2.A1" office:value-type="string">
              <text:p text:style-name="P71">LV</text:p>
            </table:table-cell>
            <table:table-cell table:style-name="Tableau2.A1" office:value-type="string">
              <text:p text:style-name="P67"/>
            </table:table-cell>
            <table:table-cell table:style-name="Tableau2.A1" office:value-type="string">
              <text:p text:style-name="P67"/>
            </table:table-cell>
          </table:table-row>
          <table:table-row table:style-name="Tableau2.1">
            <table:table-cell table:style-name="Tableau2.A1" table:number-columns-spanned="3" office:value-type="string">
              <text:p text:style-name="P71">Den Europæiske Union – vægtet gennemsnit for de 27 medlemsstater</text:p>
            </table:table-cell>
            <table:covered-table-cell/>
            <table:covered-table-cell/>
            <table:table-cell table:style-name="Tableau2.A1" office:value-type="string">
              <text:p text:style-name="P71">EU-27</text:p>
            </table:table-cell>
          </table:table-row>
        </table:table>
        <text:p text:style-name="P46">* Cypern som helhed er en af de 27 EU-medlemsstater. Den gældende fællesskabsret er imidlertid blevet suspenderet i den del af landet, der ikke kontrolleres af Republikken Cyperns regering. Af praktiske årsager er det kun de interviews, der er gennemført i den del af landet, der kontrolleres af Republikken Cyperns regering, der er medtaget i kategorien "CY" og i EU27-gennemsnittet. </text:p>
        <text:p text:style-name="P29"/>
      </text:section>
      <text:h text:style-name="P17" text:outline-level="1"><text:bookmark-start text:name="__RefHeading___Toc215558_2930363814"/>De vigtigste resultater <text:bookmark-end text:name="__RefHeading___Toc215558_2930363814"/></text:h>
      <text:section text:style-name="Sect2" text:name="Section2">
        <text:p text:style-name="P49">Erhvervsuddannelse anses for at være af høj kvalitet og jobrelevant og anbefales oftest som et uddannelsesforløb, selv om den almene uddannelse bevarer et mere positivt image </text:p>
        <text:p text:style-name="P52"><text:span text:style-name="T6">■</text:span> To ud af tre europæere (67 %) siger, at erhvervsuddannelserne ses i et positivt lys i deres lande, mens 73 % mener, at erhvervsuddannelserne tilbyder læring af høj kvalitet. </text:p>
        <text:p text:style-name="P52">■ Erhvervsrettet uddannelse menes at undervise i jobrelevante tekniske færdigheder (85 % af respondenterne), ansætte kompetente lærere (79 %) og give adgang til moderne infrastruktur (78 %). </text:p>
        <text:p text:style-name="P52">■ Mere end halvdelen (52 %) af de selvstændige erhvervsdrivende har en erhvervsuddannelse, hvilket understreger den rolle, som denne vej spiller med hensyn til at støtte selvstændig erhvervsvirksomhed og virksomhedsetablering. </text:p>
        <text:p text:style-name="P52">■ To tredjedele (67 %) mener, at erhvervsuddannelse tilbyder en vej til universitetsstudier, og tilsvarende andele siger, at den giver mulighed for at studere i udlandet. </text:p>
        <text:p text:style-name="P52">■ Fem ud af ti europæere vil anbefale erhvervsuddannelse til unge, der vælger en ungdomsuddannelse, mens mindre end fire ud af ti (39 %) vil anbefale almen uddannelse. På videregående niveau er der også større sandsynlighed for, at højere erhvervsuddannelsesforløb anbefales (52 %) end akademiske forløb (35 %). </text:p>
        <text:p text:style-name="P52">■ Ikke desto mindre mener tre fjerdedele af respondenterne (75 %), at den almene uddannelse har et mere positivt image end erhvervsuddannelserne, og mere end otte ud af ti (82 %) mener, at personer med gode resultater styres væk fra erhvervsuddannelserne. </text:p>
        <text:p text:style-name="P49">Behovet for et job og indkomst er den vigtigste faktor, når man vælger erhvervsuddannelse </text:p>
        <text:p text:style-name="P52">■ Mere end halvdelen af europæerne (53 %) nævner behovet for at have et job og tjene penge hurtigt som den vigtigste faktor, der påvirker unge til at vælge erhvervsuddannelse, og det er den vigtigste faktor i 24 medlemsstater. </text:p>
        <text:p text:style-name="P52">■ Rådgivning fra forældre (35 %) har større indflydelse end vejledning fra lærere (28 %), mens erhvervsuddannelsernes (16 %) og de sociale mediers (14 %) prestige vejer langt mindre. Dette tyder på, at der er betydelige muligheder for at hæve erhvervsuddannelsernes status i den offentlige debat. </text:p>
        <text:p text:style-name="P52">■ En ud af fem europæere (21 %) mener, at ønsket om at blive iværksætter eller selvstændig erhvervsdrivende er en af de vigtigste faktorer for at vælge en erhvervsuddannelse. </text:p>
        <text:p text:style-name="P49">Job i forbindelse med erhvervsuddannelse, der betragtes som efterspurgte, vellønnede og grønne </text:p>
        <text:p text:style-name="P52">■ Mere end otte ud af ti (82 %) europæere siger, at erhvervsuddannelseskvalifikationer fører til job, der efterspørges meget. </text:p>
        <text:p text:style-name="P52">■ To tredjedele (66%) siger, at erhvervsuddannelseskvalifikationer fører til velbetalte job. </text:p>
        <text:p text:style-name="P52">■ To tredjedele (63 %) af europæerne siger, at erhvervsuddannelseskvalifikationer fører til job, der bidrager til den grønne omstilling. </text:p>
        <text:p text:style-name="P49">Synspunkterne er forskellige med hensyn til grundlæggende og bløde færdigheder og inklusion </text:p>
        <text:p text:style-name="P52">■ Halvdelen af europæerne siger, at erhvervsuddannelsesprogrammer mangler grundlæggende færdigheder såsom læse- og skrivefærdigheder eller digitale færdigheder og tværgående færdigheder såsom kommunikation eller kritisk tænkning. </text:p>
        <text:p text:style-name="P52">■ To tredjedele af europæerne siger, at erhvervsuddannelsesprogrammer er inkluderende nok til at støtte lærende, der står over for hindringer, selv om synspunkterne varierer betydeligt fra medlemsstat til medlemsstat. </text:p>
        <text:p text:style-name="P49">En generationskløft former, hvordan erhvervsuddannelse opfattes og anbefales </text:p>
        <text:p text:style-name="P52">■ Unge i alderen 15-24 år er mere tilbøjelige til at sige, at lærere og vejledere ikke i tilstrækkelig grad tager fat på kønsskævheder, før de studerende vælger mellem almen uddannelse og erhvervsuddannelse. Denne opfattelse er fælles for 62% af denne yngste aldersgruppe sammenlignet med 52% af dem i alderen 55 og derover. </text:p>
        <text:p text:style-name="P52">■ Yngre respondenter har en lavere erhvervsfrekvens (46 %) end de 25-54-årige (52-53 %) og er mere tilbøjelige til at anbefale almen uddannelse frem for <text:soft-page-break/>erhvervsuddannelse (53 % mod 33 % blandt de 55+), hvilket viser et klart generationsskifte. </text:p>
        <text:p text:style-name="P52">■ Ikke desto mindre er respondenter, der forlod uddannelsessystemet i en alder af 20 år eller derover, mindre tilbøjelige til at anbefale erhvervsuddannelsesforløb (43 %) end dem, der forlod uddannelsessystemet mellem 16 og 19 år (58 %). </text:p>
        <text:p text:style-name="P49">Kønsstereotyper er fremherskende i uddannelsesforløb og valg i marken </text:p>
        <text:p text:style-name="P52">■ Mere end halvdelen af europæerne siger, at STEM-relaterede erhvervsuddannelsesområder er mere velegnede til mænd, men med store forskelle mellem medlemsstaterne, fra 86 % i Ungarn og Slovakiet til kun 15 % i Sverige. </text:p>
        <text:p text:style-name="P52">■ Omkring syv ud af ti respondenter (71 %) mener, at kvinder, der er interesseret i tekniske fag, kanaliseres mod almen uddannelse, mens næsten syv ud af ti (69 %) siger, at kvinder får mindre opmuntring til STEM-relateret erhvervsuddannelse end mænd. </text:p>
        <text:p text:style-name="P52">■ Syv ud af ti europæere siger, at mænd, der ikke er højtuddannede, står over for et større pres end kvinder for at vælge erhvervsuddannelse frem for almen uddannelse. </text:p>
        <text:p text:style-name="P52">■ Mere end halvdelen (57 %) siger, at mænd i omsorgs- eller<text:span text:style-name="T50"> servicerelaterede</text:span> erhvervsuddannelsesområder står over for social stigmatisering, hvilket afslører begrænsninger i valg af forløb for begge køn. </text:p>
        <text:p text:style-name="P29"/>
      </text:section>
      <text:h text:style-name="P17" text:outline-level="1"><text:bookmark-start text:name="__RefHeading___Toc215560_2930363814"/>I. Arbejdsmarkedsresultater af erhvervsuddannelse <text:bookmark-end text:name="__RefHeading___Toc215560_2930363814"/></text:h>
      <text:p text:style-name="P21"/>
      <text:section text:style-name="Sect2" text:name="Section3">
        <text:h text:style-name="P19" text:outline-level="2"><text:bookmark-start text:name="__RefHeading___Toc215562_2930363814"/>1. Erhvervsuddannelse fører til job med høj efterspørgsel <text:bookmark-end text:name="__RefHeading___Toc215562_2930363814"/></text:h>
        <text:p text:style-name="P50">Mere end otte ud af ti EU-borgere siger, at erhvervsuddannelseskvalifikationer fører til job, som der er stor efterspørgsel efter på arbejdsmarkedet </text:p>
        <text:p text:style-name="P21">I hele Den Europæiske Union mener 82 % af respondenterne, at erhvervsuddannelseskvalifikationer fører til job, som der er stor efterspørgsel efter på arbejdsmarkedet i deres land, herunder 30 %, som er meget enige i erklæringen, og 52 %, som har tendens til at være enige.<text:note text:id="ftn6" text:note-class="footnote"><text:note-citation>6</text:note-citation><text:note-body><text:p text:style-name="P13">Spørgsmål 8.4. Fortæl mig, i hvilket omfang du er enig eller uenig i hvert af følgende udsagn: Erhvervsuddannelseskvalifikationer fører til job, som der er stor efterspørgsel efter på arbejdsmarkedet i (vores land). </text:p></text:note-body></text:note> Kun 12 % er uenige, mens 6 % ikke ved det. </text:p>
        <text:p text:style-name="P21"><draw:g text:anchor-type="paragraph" draw:z-index="3" draw:name="Objet de groupe 1" draw:style-name="gr1"><draw:frame draw:style-name="gr2" draw:text-style-name="P99" svg:width="6.132cm" svg:height="5.845cm" svg:x="10.222cm" svg:y="-1.695cm"><draw:image xlink:href="Pictures/10000000000001CA000001C10C0385DE5F5589C5.png" xlink:type="simple" xlink:show="embed" xlink:actuate="onLoad" draw:mime-type="image/png"><text:p/></draw:image></draw:frame><draw:frame draw:style-name="gr16" draw:text-style-name="P101" svg:width="8.344cm" svg:height="1.876cm" svg:x="9.001cm" svg:y="-4.217cm"><draw:text-box><text:p text:style-name="P100"><text:span text:style-name="T59">Spørgsmål 38.4: Fortæl mig, i hvilket omfang du er enig eller uenig i hvert af følgende udsagn: - Erhvervsrettede grund- og efteruddannelseskvalifikationer fører til job, som der er stor efterspørgsel efter på arbejdsmarkedet i [VORES LAND) (EU27) (%)) </text:span></text:p></draw:text-box></draw:frame><draw:frame draw:style-name="gr424" draw:text-style-name="P101" svg:width="2.356cm" svg:height="0.578cm" svg:x="10.94cm" svg:y="-2.744cm"><draw:text-box><text:p text:style-name="P100"><text:span text:style-name="T59">Ved ikke 6</text:span></text:p></draw:text-box></draw:frame><draw:frame draw:style-name="gr3" draw:text-style-name="P101" svg:width="2.835cm" svg:height="0.902cm" svg:x="9.277cm" svg:y="-2.194cm"><draw:text-box><text:p text:style-name="P100"><text:span text:style-name="T59">Meget uenig 2</text:span></text:p></draw:text-box></draw:frame><draw:frame draw:style-name="gr3" draw:text-style-name="P104" svg:width="2.668cm" svg:height="0.902cm" svg:x="8.705cm" svg:y="-1.594cm"><draw:text-box><text:p text:style-name="P103"><text:span text:style-name="T59">Vi er uenige 10</text:span></text:p></draw:text-box></draw:frame><draw:frame draw:style-name="gr424" draw:text-style-name="P104" svg:width="2.83cm" svg:height="0.578cm" svg:x="9.747cm" svg:y="4.191cm"><draw:text-box><text:p text:style-name="P103"><text:span text:style-name="T59">Jeg er enig 52</text:span></text:p></draw:text-box></draw:frame><draw:frame draw:style-name="gr3" draw:text-style-name="P101" svg:width="1.726cm" svg:height="1.227cm" svg:x="15.413cm" svg:y="-1.524cm"><draw:text-box><text:p text:style-name="P100"><text:span text:style-name="T59">Fuldstændig enig 30</text:span></text:p></draw:text-box></draw:frame></draw:g>Denne brede konklusion kan sammenlignes over tid, med en stigning i enighed i forhold til de resultater, der blev observeret i 2011 ; I Cedefop-undersøgelsen fra 2016 (EU28) mente 86 % af respondenterne, at folk i erhvervsuddannelserne lærte de færdigheder, som arbejdsgiverne havde brug for,<text:note text:id="ftn7" text:note-class="footnote"><text:note-citation>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4">https://www.cedefop.europa.eu/en/tools/opinion-survey-on-vet?visualisation=MAP&amp;topic=group4&amp;question=Q18T2__Q&amp;answer=Q18T2_A1&amp;subset=EducationLevel&amp;subsetVal=All&amp;country=AT&amp;</text:span><text:span text:style-name="T56"> c</text:span><text:span text:style-name="T54"> ountryB=EU28.</text:span></text:a><text:span text:style-name="T54"> Spørgsmålenes ordlyd adskiller sig fra den nuværende undersøgelse: "Følgende udsagn handler om de job, som folk kan få efter en erhvervsuddannelse på gymnasialt niveau. I hvilket omfang er du enig eller uenig med hver af dem? - Folk inden for erhvervsuddannelse lærer færdigheder, som arbejdsgiverne i dit land har brug for" </text:span></text:p></text:note-body></text:note> mens Eurobarometerundersøgelsen fra 2011 om erhvervsuddannelse (EU27) viste, at 73 % af respondenterne mente, at erhvervsuddannelserne førte til erhverv, der er meget efterspurgte på arbejdsmarkedet.<text:note text:id="ftn8" text:note-class="footnote"><text:note-citation>8</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Spørgsmål 10.11. Spørgsmålsformuleringen adskiller sig fra den nuværende undersøgelse og henviser til erhvervsrettet uddannelse i bred forstand snarere end til erhvervsrettet grunduddannelse specifikt: "Fortæl mig, i hvilket omfang du er enig eller uenig i hvert af følgende udsagn Erhvervsuddannelse fører til erhverv, der er stærkt efterspurgte på arbejdsmarkedet." </text:span></text:p></text:note-body></text:note> </text:p>
        <text:p text:style-name="P29"/>
        <text:p text:style-name="P21"><draw:g text:anchor-type="paragraph" draw:z-index="70" draw:name="Objet de groupe 2" draw:style-name="gr1"><draw:frame draw:style-name="gr2" draw:text-style-name="P99" svg:width="16.805cm" svg:height="7.367cm" svg:x="0.03cm" svg:y="4.999cm"><draw:image xlink:href="Pictures/1000000000000554000002569B26B4695693A5B5.png" xlink:type="simple" xlink:show="embed" xlink:actuate="onLoad" draw:mime-type="image/png"><text:p/></draw:image></draw:frame><draw:frame draw:style-name="gr3" draw:text-style-name="P101" svg:width="17.125cm" svg:height="0.902cm" svg:x="-0.261cm" svg:y="4.048cm"><draw:text-box><text:p text:style-name="P100"><text:span text:style-name="T59">Spørgsmål 8.4. Fortæl mig, i hvilket omfang du er enig eller uenig i hvert af følgende udsagn:- Erhvervsrettede grund- og efteruddannelseskvalifikationer fører til job, som der er stor efterspørgsel efter på arbejdsmarkedet i (VORES LAND) (%)</text:span></text:p></draw:text-box></draw:frame><draw:g draw:style-name="gr4"><draw:frame draw:style-name="gr2" draw:text-style-name="P99" svg:width="14.1cm" svg:height="0.96cm" svg:x="0.03cm" svg:y="12.337cm"><draw:image xlink:href="Pictures/100000000000022300000022902E68B765C34830.png" xlink:type="simple" xlink:show="embed" xlink:actuate="onLoad" draw:mime-type="image/png"><text:p/></draw:image></draw:frame><draw:frame draw:style-name="gr5" draw:text-style-name="P101" svg:width="2.925cm" svg:height="0.646cm" svg:x="0.492cm" svg:y="12.511cm"><draw:text-box><text:p text:style-name="P100"><text:span text:style-name="T59">Meget enig</text:span></text:p></draw:text-box></draw:frame><draw:frame draw:style-name="gr6" draw:text-style-name="P101" svg:width="2.946cm" svg:height="1.006cm" svg:x="3.5cm" svg:y="12.488cm"><draw:text-box><text:p text:style-name="P100"><text:span text:style-name="T59">Har tendens til at være enig</text:span></text:p></draw:text-box></draw:frame><draw:frame draw:style-name="gr5" draw:text-style-name="P101" svg:width="3.282cm" svg:height="0.902cm" svg:x="6.683cm" svg:y="12.532cm"><draw:text-box><text:p text:style-name="P100"><text:span text:style-name="T59">Har tendens til at være uenige</text:span></text:p></draw:text-box></draw:frame><draw:frame draw:style-name="gr5" draw:text-style-name="P101" svg:width="3.484cm" svg:height="0.646cm" svg:x="10.312cm" svg:y="12.49cm"><draw:text-box><text:p text:style-name="P100"><text:span text:style-name="T59">Stærkt uenig</text:span></text:p></draw:text-box></draw:frame><draw:frame draw:style-name="gr7" draw:text-style-name="P101" svg:width="2.518cm" svg:height="0.687cm" svg:x="14.034cm" svg:y="12.49cm"><draw:text-box><text:p text:style-name="P100"><text:span text:style-name="T59">Ved ikke</text:span></text:p></draw:text-box></draw:frame></draw:g></draw:g>I den aktuelle undersøgelse varierer synspunkterne fra medlemsstat til medlemsstat, og den højeste grad af enighed er registreret i Danmark (93 %), Sverige (91 %) og Irland (90 %). De laveste niveauer er registreret i Estland (66 %), Rumænien (67 %) og Bulgarien (70 %). I 19 medlemsstater er mindst otte ud af ti respondenter enige i, at erhvervsuddannelseskvalifikationer fører til job, som der er stor efterspørgsel efter på arbejdsmarkedet. </text:p>
        <text:p text:style-name="P29">Udtalelser om, i hvilket omfang erhvervsuddannelseskvalifikationer fører til job med stor efterspørgsel, varierer efter sociodemografiske og holdningsmæssige faktorer som følger. </text:p>
        <text:p text:style-name="P52">■ Synspunktet om, at erhvervsuddannelseskvalifikationer fører til job med stor efterspørgsel, ligger hos 88 % af de respondenter, der anfører, at erhvervsuddannelserne ses i et positivt lys i deres land sammenlignet med 74 % af dem, der angiver, at de ses negativt. </text:p>
        <text:p text:style-name="P52">■ Enighed er mere udbredt blandt respondenter, der mener, at unge får tilstrækkelig information om erhvervsuddannelsesmuligheder (88 %), end blandt dem, der mener, at de ikke får det (75 %). </text:p>
        <text:p text:style-name="P52">■ Der er nogle forskelle efter socio-professionel kategori: 85 % af lederne mener, at erhvervsuddannelseskvalifikationer fører til job efter behov sammenlignet med 79 % af husstandene,<text:note text:id="ftn9" text:note-class="footnote"><text:note-citation>9</text:note-citation><text:note-body><text:p text:style-name="P13">Huspersoner defineres som personer, der er ansvarlige for almindelige indkøb og pasning af hjemmet, eller uden nogen nuværende beskæftigelse, ikke arbejder. </text:p></text:note-body></text:note> arbejdsløse respondenter og studerende. </text:p>
        <text:p text:style-name="P52">■ Respondenter, der afsluttede deres uddannelse i en alder af 20 år eller senere, er mest tilbøjelige til at tro, at erhvervsuddannelseskvalifikationer fører til job med stor efterspørgsel (84 %), efterfulgt af dem, der afsluttede mellem 16 og 19 år (82 %), og dem, der afsluttede uddannelse i en alder af 15 år eller yngre (77 %). </text:p>
        <text:p text:style-name="P52">■ Der er også kun små variationer efter respondenternes alder. Andel af respondenterne, der er enige i, at erhvervsuddannelseskvalifikationer fører til job med høj efterspørgsel, er højest blandt de 40-54-årige (83 %), idet de kun falder en smule til 82 % blandt de 55-årige og derover, 81 % blandt de 25-39-årige og 79 % blandt respondenterne i alderen 15-24 år. </text:p>
        <text:p text:style-name="P52">■ Der er kun marginale forskelle i opfattelsen af køn. </text:p>
        <text:p text:style-name="P52">■ Forskellene mellem dem, der selv gik på erhvervsuddannelse, og dem, der ikke gjorde, er også marginale. </text:p>
        <text:p text:style-name="P21"/>
        <table:table table:name="Tableau3" table:style-name="Tableau3">
          <table:table-column table:style-name="Tableau3.A"/>
          <table:table-column table:style-name="Tableau3.B"/>
          <table:table-column table:style-name="Tableau3.C"/>
          <table:table-column table:style-name="Tableau3.D"/>
          <table:table-row table:style-name="Tableau3.1">
            <table:table-cell table:style-name="Tableau3.A1" table:number-columns-spanned="4" office:value-type="string">
              <text:p text:style-name="P71">QB8.4 Fortæl mig, i hvilket omfang du er enig eller uenig i hvert af følgende udsagn: Erhvervsrettede grund- og efteruddannelseskvalifikationer fører til job, som der er stor efterspørgsel efter på arbejdsmarkedet i (VORES LAND) (%-EU) </text:p>
            </table:table-cell>
            <table:covered-table-cell/>
            <table:covered-table-cell/>
            <table:covered-table-cell/>
          </table:table-row>
          <table:table-row>
            <table:table-cell table:style-name="Tableau3.A1" office:value-type="string">
              <text:p text:style-name="P81"/>
            </table:table-cell>
            <table:table-cell table:style-name="Tableau3.A1" office:value-type="string">
              <text:p text:style-name="P84">"Enig" i alt</text:p>
            </table:table-cell>
            <table:table-cell table:style-name="Tableau3.A1" office:value-type="string">
              <text:p text:style-name="P84">I alt "uenig" </text:p>
            </table:table-cell>
            <table:table-cell table:style-name="Tableau3.A1" office:value-type="string">
              <text:p text:style-name="P84">Ved ikke</text:p>
            </table:table-cell>
          </table:table-row>
          <table:table-row>
            <table:table-cell table:style-name="Tableau3.A1" office:value-type="string">
              <text:p text:style-name="P89">EU-27 </text:p>
            </table:table-cell>
            <table:table-cell table:style-name="Tableau3.B3" office:value-type="float" office:value="82">
              <text:p text:style-name="P84">82</text:p>
            </table:table-cell>
            <table:table-cell table:style-name="Tableau3.B3" office:value-type="float" office:value="12">
              <text:p text:style-name="P84">12</text:p>
            </table:table-cell>
            <table:table-cell table:style-name="Tableau3.B3" office:value-type="float" office:value="6">
              <text:p text:style-name="P84">6</text:p>
            </table:table-cell>
          </table:table-row>
          <table:table-row>
            <table:table-cell table:style-name="Tableau3.A4" table:number-columns-spanned="4" office:value-type="string">
              <text:p text:style-name="P59">Køn</text:p>
            </table:table-cell>
            <table:covered-table-cell/>
            <table:covered-table-cell/>
            <table:covered-table-cell/>
          </table:table-row>
          <table:table-row>
            <table:table-cell table:style-name="Tableau3.A1" office:value-type="string">
              <text:p text:style-name="P89">Mennesket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kvinde </text:p>
            </table:table-cell>
            <table:table-cell table:style-name="Tableau3.B3" office:value-type="float" office:value="81">
              <text:p text:style-name="P84">81</text:p>
            </table:table-cell>
            <table:table-cell table:style-name="Tableau3.B3" office:value-type="float" office:value="13">
              <text:p text:style-name="P84">13</text:p>
            </table:table-cell>
            <table:table-cell table:style-name="Tableau3.B3" office:value-type="float" office:value="6">
              <text:p text:style-name="P84">6</text:p>
            </table:table-cell>
          </table:table-row>
          <table:table-row>
            <table:table-cell table:style-name="Tableau3.A4" table:number-columns-spanned="4" office:value-type="string">
              <text:p text:style-name="P59">Alder</text:p>
            </table:table-cell>
            <table:covered-table-cell/>
            <table:covered-table-cell/>
            <table:covered-table-cell/>
          </table:table-row>
          <table:table-row>
            <table:table-cell table:style-name="Tableau3.A1" office:value-type="string">
              <text:p text:style-name="P89">15-24 </text:p>
            </table:table-cell>
            <table:table-cell table:style-name="Tableau3.B3" office:value-type="float" office:value="79">
              <text:p text:style-name="P84">79</text:p>
            </table:table-cell>
            <table:table-cell table:style-name="Tableau3.B3" office:value-type="float" office:value="16">
              <text:p text:style-name="P84">16</text:p>
            </table:table-cell>
            <table:table-cell table:style-name="Tableau3.B3" office:value-type="float" office:value="5">
              <text:p text:style-name="P84">5</text:p>
            </table:table-cell>
          </table:table-row>
          <table:table-row>
            <table:table-cell table:style-name="Tableau3.A1" office:value-type="string">
              <text:p text:style-name="P89">25-39 </text:p>
            </table:table-cell>
            <table:table-cell table:style-name="Tableau3.B3" office:value-type="float" office:value="81">
              <text:p text:style-name="P84">81</text:p>
            </table:table-cell>
            <table:table-cell table:style-name="Tableau3.B3" office:value-type="float" office:value="14">
              <text:p text:style-name="P84">14</text:p>
            </table:table-cell>
            <table:table-cell table:style-name="Tableau3.B3" office:value-type="float" office:value="5">
              <text:p text:style-name="P84">5</text:p>
            </table:table-cell>
          </table:table-row>
          <table:table-row>
            <table:table-cell table:style-name="Tableau3.A1" office:value-type="string">
              <text:p text:style-name="P89">40-54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gt;=55</text:p>
            </table:table-cell>
            <table:table-cell table:style-name="Tableau3.B3" office:value-type="float" office:value="82">
              <text:p text:style-name="P84">82</text:p>
            </table:table-cell>
            <table:table-cell table:style-name="Tableau3.B3" office:value-type="float" office:value="11">
              <text:p text:style-name="P84">11</text:p>
            </table:table-cell>
            <table:table-cell table:style-name="Tableau3.B3" office:value-type="float" office:value="7">
              <text:p text:style-name="P84">7</text:p>
            </table:table-cell>
          </table:table-row>
          <table:table-row>
            <table:table-cell table:style-name="Tableau3.A4" table:number-columns-spanned="4" office:value-type="string">
              <text:p text:style-name="P59">Uddannelse (slutningen af)</text:p>
            </table:table-cell>
            <table:covered-table-cell/>
            <table:covered-table-cell/>
            <table:covered-table-cell/>
          </table:table-row>
          <table:table-row>
            <table:table-cell table:style-name="Tableau3.A1" office:value-type="string">
              <text:p text:style-name="P89">&lt;=-15</text:p>
            </table:table-cell>
            <table:table-cell table:style-name="Tableau3.B3" office:value-type="float" office:value="77">
              <text:p text:style-name="P84">77</text:p>
            </table:table-cell>
            <table:table-cell table:style-name="Tableau3.B3" office:value-type="float" office:value="11">
              <text:p text:style-name="P84">11</text:p>
            </table:table-cell>
            <table:table-cell table:style-name="Tableau3.B3" office:value-type="float" office:value="12">
              <text:p text:style-name="P62">12</text:p>
            </table:table-cell>
          </table:table-row>
          <table:table-row>
            <table:table-cell table:style-name="Tableau3.A1" office:value-type="string">
              <text:p text:style-name="P89">16-19 </text:p>
            </table:table-cell>
            <table:table-cell table:style-name="Tableau3.B3" office:value-type="float" office:value="82">
              <text:p text:style-name="P84">82</text:p>
            </table:table-cell>
            <table:table-cell table:style-name="Tableau3.B3" office:value-type="float" office:value="13">
              <text:p text:style-name="P84">13</text:p>
            </table:table-cell>
            <table:table-cell table:style-name="Tableau3.B3" office:value-type="float" office:value="5">
              <text:p text:style-name="P84">5</text:p>
            </table:table-cell>
          </table:table-row>
          <table:table-row>
            <table:table-cell table:style-name="Tableau3.A1" office:value-type="string">
              <text:p text:style-name="P89">&gt;=20</text:p>
            </table:table-cell>
            <table:table-cell table:style-name="Tableau3.B3" office:value-type="float" office:value="84">
              <text:p text:style-name="P84">84</text:p>
            </table:table-cell>
            <table:table-cell table:style-name="Tableau3.B3" office:value-type="float" office:value="11">
              <text:p text:style-name="P84">11</text:p>
            </table:table-cell>
            <table:table-cell table:style-name="Tableau3.B3" office:value-type="float" office:value="5">
              <text:p text:style-name="P84">5</text:p>
            </table:table-cell>
          </table:table-row>
          <table:table-row>
            <table:table-cell table:style-name="Tableau3.A1" office:value-type="string">
              <text:p text:style-name="P89">Studerer stadig </text:p>
            </table:table-cell>
            <table:table-cell table:style-name="Tableau3.B3" office:value-type="float" office:value="79">
              <text:p text:style-name="P84">79</text:p>
            </table:table-cell>
            <table:table-cell table:style-name="Tableau3.B3" office:value-type="float" office:value="14">
              <text:p text:style-name="P84">14</text:p>
            </table:table-cell>
            <table:table-cell table:style-name="Tableau3.B3" office:value-type="float" office:value="7">
              <text:p text:style-name="P84">7</text:p>
            </table:table-cell>
          </table:table-row>
          <table:table-row>
            <table:table-cell table:style-name="Tableau3.A4" table:number-columns-spanned="4" office:value-type="string">
              <text:p text:style-name="P59">Sociofaglig kategori</text:p>
            </table:table-cell>
            <table:covered-table-cell/>
            <table:covered-table-cell/>
            <table:covered-table-cell/>
          </table:table-row>
          <table:table-row>
            <table:table-cell table:style-name="Tableau3.A1" office:value-type="string">
              <text:p text:style-name="P89">Selvstændig erhvervsdrivende </text:p>
            </table:table-cell>
            <table:table-cell table:style-name="Tableau3.B3" office:value-type="float" office:value="81">
              <text:p text:style-name="P84">81</text:p>
            </table:table-cell>
            <table:table-cell table:style-name="Tableau3.B3" office:value-type="float" office:value="14">
              <text:p text:style-name="P84">14</text:p>
            </table:table-cell>
            <table:table-cell table:style-name="Tableau3.B3" office:value-type="float" office:value="5">
              <text:p text:style-name="P84">5</text:p>
            </table:table-cell>
          </table:table-row>
          <table:table-row>
            <table:table-cell table:style-name="Tableau3.A1" office:value-type="string">
              <text:p text:style-name="P89">Ledere </text:p>
            </table:table-cell>
            <table:table-cell table:style-name="Tableau3.B3" office:value-type="float" office:value="85">
              <text:p text:style-name="P84">85</text:p>
            </table:table-cell>
            <table:table-cell table:style-name="Tableau3.B3" office:value-type="float" office:value="11">
              <text:p text:style-name="P84">11</text:p>
            </table:table-cell>
            <table:table-cell table:style-name="Tableau3.B3" office:value-type="float" office:value="4">
              <text:p text:style-name="P84">4</text:p>
            </table:table-cell>
          </table:table-row>
          <table:table-row>
            <table:table-cell table:style-name="Tableau3.A1" office:value-type="string">
              <text:p text:style-name="P89">Andre hvidhalsbånd </text:p>
            </table:table-cell>
            <table:table-cell table:style-name="Tableau3.B3" office:value-type="float" office:value="83">
              <text:p text:style-name="P84">83</text:p>
            </table:table-cell>
            <table:table-cell table:style-name="Tableau3.B3" office:value-type="float" office:value="13">
              <text:p text:style-name="P84">13</text:p>
            </table:table-cell>
            <table:table-cell table:style-name="Tableau3.B3" office:value-type="float" office:value="4">
              <text:p text:style-name="P84">4</text:p>
            </table:table-cell>
          </table:table-row>
          <table:table-row>
            <table:table-cell table:style-name="Tableau3.A1" office:value-type="string">
              <text:p text:style-name="P89">Manuelt arbejde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Husmødre </text:p>
            </table:table-cell>
            <table:table-cell table:style-name="Tableau3.B3" office:value-type="float" office:value="79">
              <text:p text:style-name="P84">79</text:p>
            </table:table-cell>
            <table:table-cell table:style-name="Tableau3.B3" office:value-type="float" office:value="14">
              <text:p text:style-name="P84">14</text:p>
            </table:table-cell>
            <table:table-cell table:style-name="Tableau3.B3" office:value-type="float" office:value="7">
              <text:p text:style-name="P84">7</text:p>
            </table:table-cell>
          </table:table-row>
          <table:table-row>
            <table:table-cell table:style-name="Tableau3.A1" office:value-type="string">
              <text:p text:style-name="P89">Arbejdsløse </text:p>
            </table:table-cell>
            <table:table-cell table:style-name="Tableau3.B3" office:value-type="float" office:value="79">
              <text:p text:style-name="P84">79</text:p>
            </table:table-cell>
            <table:table-cell table:style-name="Tableau3.B3" office:value-type="float" office:value="15">
              <text:p text:style-name="P84">15</text:p>
            </table:table-cell>
            <table:table-cell table:style-name="Tableau3.B3" office:value-type="float" office:value="6">
              <text:p text:style-name="P84">6</text:p>
            </table:table-cell>
          </table:table-row>
          <table:table-row>
            <table:table-cell table:style-name="Tableau3.A1" office:value-type="string">
              <text:p text:style-name="P89">Pensioneret </text:p>
            </table:table-cell>
            <table:table-cell table:style-name="Tableau3.B3" office:value-type="float" office:value="81">
              <text:p text:style-name="P84">81</text:p>
            </table:table-cell>
            <table:table-cell table:style-name="Tableau3.B3" office:value-type="float" office:value="11">
              <text:p text:style-name="P84">11</text:p>
            </table:table-cell>
            <table:table-cell table:style-name="Tableau3.B3" office:value-type="float" office:value="8">
              <text:p text:style-name="P84">8</text:p>
            </table:table-cell>
          </table:table-row>
          <table:table-row>
            <table:table-cell table:style-name="Tableau3.A1" office:value-type="string">
              <text:p text:style-name="P89">Studerende </text:p>
            </table:table-cell>
            <table:table-cell table:style-name="Tableau3.B3" office:value-type="float" office:value="79">
              <text:p text:style-name="P84">79</text:p>
            </table:table-cell>
            <table:table-cell table:style-name="Tableau3.B3" office:value-type="float" office:value="15">
              <text:p text:style-name="P84">15</text:p>
            </table:table-cell>
            <table:table-cell table:style-name="Tableau3.B3" office:value-type="float" office:value="6">
              <text:p text:style-name="P84">6</text:p>
            </table:table-cell>
          </table:table-row>
          <table:table-row>
            <table:table-cell table:style-name="Tableau3.A4" table:number-columns-spanned="4" office:value-type="string">
              <text:p text:style-name="P59">Subjektiv urbanisering</text:p>
            </table:table-cell>
            <table:covered-table-cell/>
            <table:covered-table-cell/>
            <table:covered-table-cell/>
          </table:table-row>
          <table:table-row>
            <table:table-cell table:style-name="Tableau3.A1" office:value-type="string">
              <text:p text:style-name="P89">Landdistrikt eller landsby </text:p>
            </table:table-cell>
            <table:table-cell table:style-name="Tableau3.B3" office:value-type="float" office:value="82">
              <text:p text:style-name="P84">82</text:p>
            </table:table-cell>
            <table:table-cell table:style-name="Tableau3.B3" office:value-type="float" office:value="12">
              <text:p text:style-name="P84">12</text:p>
            </table:table-cell>
            <table:table-cell table:style-name="Tableau3.B3" office:value-type="float" office:value="6">
              <text:p text:style-name="P84">6</text:p>
            </table:table-cell>
          </table:table-row>
          <table:table-row>
            <table:table-cell table:style-name="Tableau3.A1" office:value-type="string">
              <text:p text:style-name="P89">Lille eller mellemstor by </text:p>
            </table:table-cell>
            <table:table-cell table:style-name="Tableau3.B3" office:value-type="float" office:value="81">
              <text:p text:style-name="P84">81</text:p>
            </table:table-cell>
            <table:table-cell table:style-name="Tableau3.B3" office:value-type="float" office:value="13">
              <text:p text:style-name="P84">13</text:p>
            </table:table-cell>
            <table:table-cell table:style-name="Tableau3.B3" office:value-type="float" office:value="6">
              <text:p text:style-name="P84">6</text:p>
            </table:table-cell>
          </table:table-row>
          <table:table-row>
            <table:table-cell table:style-name="Tableau3.A1" office:value-type="string">
              <text:p text:style-name="P89">Storby </text:p>
            </table:table-cell>
            <table:table-cell table:style-name="Tableau3.B3" office:value-type="float" office:value="84">
              <text:p text:style-name="P84">84</text:p>
            </table:table-cell>
            <table:table-cell table:style-name="Tableau3.B3" office:value-type="float" office:value="11">
              <text:p text:style-name="P84">11</text:p>
            </table:table-cell>
            <table:table-cell table:style-name="Tableau3.B3" office:value-type="float" office:value="5">
              <text:p text:style-name="P84">5</text:p>
            </table:table-cell>
          </table:table-row>
          <table:table-row>
            <table:table-cell table:style-name="Tableau3.A4" table:number-columns-spanned="4" office:value-type="string">
              <text:p text:style-name="P59">Opfattelse af erhvervsuddannelse i (vores land)</text:p>
            </table:table-cell>
            <table:covered-table-cell/>
            <table:covered-table-cell/>
            <table:covered-table-cell/>
          </table:table-row>
          <table:table-row>
            <table:table-cell table:style-name="Tableau3.A1" office:value-type="string">
              <text:p text:style-name="P89">Positiv </text:p>
            </table:table-cell>
            <table:table-cell table:style-name="Tableau3.B3" office:value-type="float" office:value="88">
              <text:p text:style-name="P84">88</text:p>
            </table:table-cell>
            <table:table-cell table:style-name="Tableau3.B3" office:value-type="float" office:value="9">
              <text:p text:style-name="P84">9</text:p>
            </table:table-cell>
            <table:table-cell table:style-name="Tableau3.B3" office:value-type="float" office:value="3">
              <text:p text:style-name="P84">3</text:p>
            </table:table-cell>
          </table:table-row>
          <table:table-row>
            <table:table-cell table:style-name="Tableau3.A1" office:value-type="string">
              <text:p text:style-name="P89">Negativ </text:p>
            </table:table-cell>
            <table:table-cell table:style-name="Tableau3.B3" office:value-type="float" office:value="74">
              <text:p text:style-name="P84">74</text:p>
            </table:table-cell>
            <table:table-cell table:style-name="Tableau3.B3" office:value-type="float" office:value="21">
              <text:p text:style-name="P84">21</text:p>
            </table:table-cell>
            <table:table-cell table:style-name="Tableau3.B3" office:value-type="float" office:value="5">
              <text:p text:style-name="P84">5</text:p>
            </table:table-cell>
          </table:table-row>
          <table:table-row>
            <table:table-cell table:style-name="Tableau3.A4" table:number-columns-spanned="4" office:value-type="string">
              <text:p text:style-name="P59">Har nogensinde deltaget i grundlæggende erhvervsuddannelse (sekundæruddannelse på andet trin)</text:p>
            </table:table-cell>
            <table:covered-table-cell/>
            <table:covered-table-cell/>
            <table:covered-table-cell/>
          </table:table-row>
          <table:table-row>
            <table:table-cell table:style-name="Tableau3.A1" office:value-type="string">
              <text:p text:style-name="P89">Ja </text:p>
            </table:table-cell>
            <table:table-cell table:style-name="Tableau3.B3" office:value-type="float" office:value="84">
              <text:p text:style-name="P84">84</text:p>
            </table:table-cell>
            <table:table-cell table:style-name="Tableau3.B3" office:value-type="float" office:value="12">
              <text:p text:style-name="P84">12</text:p>
            </table:table-cell>
            <table:table-cell table:style-name="Tableau3.B3" office:value-type="float" office:value="4">
              <text:p text:style-name="P84">4</text:p>
            </table:table-cell>
          </table:table-row>
          <table:table-row>
            <table:table-cell table:style-name="Tableau3.A1" office:value-type="string">
              <text:p text:style-name="P89">Nej </text:p>
            </table:table-cell>
            <table:table-cell table:style-name="Tableau3.B3" office:value-type="float" office:value="80">
              <text:p text:style-name="P84">80</text:p>
            </table:table-cell>
            <table:table-cell table:style-name="Tableau3.B3" office:value-type="float" office:value="13">
              <text:p text:style-name="P84">13</text:p>
            </table:table-cell>
            <table:table-cell table:style-name="Tableau3.B3" office:value-type="float" office:value="7">
              <text:p text:style-name="P84">7</text:p>
            </table:table-cell>
          </table:table-row>
        </table:table>
        <text:p text:style-name="P21"/>
        <text:h text:style-name="P19" text:outline-level="2"><text:bookmark-start text:name="__RefHeading___Toc215564_2930363814"/>2. Erhvervsuddannelse fører til velbetalte job <text:bookmark-end text:name="__RefHeading___Toc215564_2930363814"/></text:h>
        <text:p text:style-name="P50">To tredjedele af EU-borgerne mener, at erhvervsuddannelseskvalifikationer fører til job, der er godt betalt</text:p>
        <text:p text:style-name="P21">I hele Den Europæiske Union mener 66 % af respondenterne, at erhvervsuddannelseskvalifikationer fører til job, der er godt betalt, herunder 15 %, der er meget enige, og 51 %, der har tendens til at være enige.<text:note text:id="ftn10" text:note-class="footnote"><text:note-citation>10</text:note-citation><text:note-body><text:p text:style-name="P13">Spørgsmål 8.2. Fortæl mig, i hvilket omfang du er enig eller uenig i hvert af følgende udsagn: Erhvervsuddannelseskvalifikationer fører til job, der er godt betalt. </text:p></text:note-body></text:note> Omkring en fjerdedel af respondenterne er uenige i dette udsagn (27 %), mens 7 % ikke ved det. </text:p>
        <text:p text:style-name="P21">Dette resultat kan sammenlignes med resultaterne af tidligere undersøgelser med en samlet stigning i andelen af respondenter, der er enige i denne erklæring: Cedefops undersøgelse fra 2016 (EU28) viste, at 60 % af respondenterne mente, at erhvervsuddannelserne førte til velbetalte job,<text:note text:id="ftn11" text:note-class="footnote"><text:note-citation>1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4">https://www.cedefop.europa.eu/en/tools/opinion-survey-on-vet?visualisation=MAP&amp;topic=group4&amp;question=Q18T2__Q&amp;answer=Q18T2_A1&amp;subset=EducationLevel&amp;subsetVal=All&amp;country=AT&amp;countryB=EU28.</text:span></text:a><text:span text:style-name="T54"> Spørgsmålenes ordlyd adskiller sig fra den nuværende undersøgelse: "Følgende udsagn handler om de job, som folk kan få efter en erhvervsuddannelse på gymnasialt niveau. I hvilket omfang er du enig eller uenig med hver af dem? — Erhvervsuddannelse fører til velbetalte job". </text:span></text:p></text:note-body></text:note> mens 55 % i Eurobarometerundersøgelsen fra 2011 om erhvervsuddannelse (EU27) sagde, at erhvervsuddannelserne førte til velbetalte<text:note text:id="ftn12" text:note-class="footnote"><text:note-citation>12</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Spørgsmålsformuleringen adskiller sig fra den nuværende undersøgelse og anvender udtrykket "erhvervsuddannelse" uden at skelne mellem erhvervsrettet grunduddannelse og erhvervsrettet efter- og videreuddannelse. Spørgsmål og svar10.9: "Erhvervsuddannelse fører til vellønnede job". </text:span></text:p></text:note-body></text:note> job. </text:p>
        <text:p text:style-name="P21"><draw:g text:anchor-type="paragraph" draw:z-index="65" draw:name="Objet de groupe 4" draw:style-name="gr1"><draw:frame draw:style-name="gr2" draw:text-style-name="P99" svg:width="5.455cm" svg:height="5.869cm" svg:x="10.171cm" svg:y="-4.741cm"><draw:image xlink:href="Pictures/10000000000001E00000020408DBD5D64D0C21F2.png" xlink:type="simple" xlink:show="embed" xlink:actuate="onLoad" draw:mime-type="image/png"><text:p/></draw:image></draw:frame><draw:g draw:style-name="gr4"><draw:frame draw:style-name="gr3" draw:text-style-name="P101" svg:width="2.107cm" svg:height="0.902cm" svg:x="14.152cm" svg:y="-4.828cm"><draw:text-box><text:p text:style-name="P100"><text:span text:style-name="T59">Fuldstændig enig 15</text:span></text:p></draw:text-box></draw:frame><draw:frame draw:style-name="gr3" draw:text-style-name="P101" svg:width="1.923cm" svg:height="0.902cm" svg:x="11.462cm" svg:y="-5.311cm"><draw:text-box><text:p text:style-name="P100"><text:span text:style-name="T59">Ved ikke 7</text:span></text:p></draw:text-box></draw:frame><draw:frame draw:style-name="gr3" draw:text-style-name="P104" svg:width="2.424cm" svg:height="0.902cm" svg:x="9.144cm" svg:y="-4.713cm"><draw:text-box><text:p text:style-name="P103"><text:span text:style-name="T59">Stærkt uenige 4</text:span></text:p></draw:text-box></draw:frame><draw:frame draw:style-name="gr15" draw:text-style-name="P104" svg:width="1.841cm" svg:height="1.227cm" svg:x="8.721cm" svg:y="-3.009cm"><draw:text-box><text:p text:style-name="P103"><text:span text:style-name="T59">Uenighed 23</text:span></text:p></draw:text-box></draw:frame><draw:frame draw:style-name="gr3" draw:text-style-name="P101" svg:width="1.638cm" svg:height="0.902cm" svg:x="14.579cm" svg:y="0.557cm"><draw:text-box><text:p text:style-name="P100"><text:span text:style-name="T59">Jeg er enig 51</text:span></text:p></draw:text-box></draw:frame><draw:frame draw:style-name="gr16" draw:text-style-name="P101" svg:width="7.063cm" svg:height="1.876cm" svg:x="9.421cm" svg:y="-6.761cm"><draw:text-box><text:p text:style-name="P100"><text:span text:style-name="T59">Spørgsmål B8.2: Fortæl mig, i hvilket omfang du er enig eller uenig i hvert af følgende udsagn: - Erhvervsrettede grund- og efteruddannelseskvalifikationer fører til velbetalte job (EU27) (%) </text:span></text:p></draw:text-box></draw:frame></draw:g></draw:g></text:p>
        <text:p text:style-name="P29"/>
        <text:p text:style-name="P21"><draw:g text:anchor-type="paragraph" draw:z-index="4" draw:name="Objet de groupe 3" draw:style-name="gr1"><draw:frame draw:style-name="gr2" draw:text-style-name="P99" svg:width="16.696cm" svg:height="7.67cm" svg:x="0.127cm" svg:y="7.516cm"><draw:image xlink:href="Pictures/10000000000005250000025DE84D5E2CDC00E461.png" xlink:type="simple" xlink:show="embed" xlink:actuate="onLoad" draw:mime-type="image/png"><text:p/></draw:image></draw:frame><draw:g draw:style-name="gr4"><draw:frame draw:style-name="gr2" draw:text-style-name="P99" svg:width="14.098cm" svg:height="0.96cm" svg:x="0.469cm" svg:y="15.108cm"><draw:image xlink:href="Pictures/100000000000022300000022902E68B765C34830.png" xlink:type="simple" xlink:show="embed" xlink:actuate="onLoad" draw:mime-type="image/png"><text:p/></draw:image></draw:frame><draw:frame draw:style-name="gr5" draw:text-style-name="P101" svg:width="2.924cm" svg:height="0.646cm" svg:x="0.93cm" svg:y="15.283cm"><draw:text-box><text:p text:style-name="P105"><text:span text:style-name="T59">Meget enig</text:span></text:p></draw:text-box></draw:frame><draw:frame draw:style-name="gr423" draw:text-style-name="P101" svg:width="2.857cm" svg:height="0.902cm" svg:x="3.939cm" svg:y="15.262cm"><draw:text-box><text:p text:style-name="P105"><text:span text:style-name="T59">Har tendens til at være enig</text:span></text:p></draw:text-box></draw:frame><draw:frame draw:style-name="gr5" draw:text-style-name="P101" svg:width="3.282cm" svg:height="0.902cm" svg:x="7.121cm" svg:y="15.304cm"><draw:text-box><text:p text:style-name="P105"><text:span text:style-name="T59">Har tendens til at være uenige</text:span></text:p></draw:text-box></draw:frame><draw:frame draw:style-name="gr5" draw:text-style-name="P101" svg:width="3.484cm" svg:height="0.646cm" svg:x="10.749cm" svg:y="15.262cm"><draw:text-box><text:p text:style-name="P105"><text:span text:style-name="T59">Stærkt uenig</text:span></text:p></draw:text-box></draw:frame><draw:frame draw:style-name="gr7" draw:text-style-name="P101" svg:width="2.52cm" svg:height="0.687cm" svg:x="14.471cm" svg:y="15.262cm"><draw:text-box><text:p text:style-name="P105"><text:span text:style-name="T59">Ved ikke</text:span></text:p></draw:text-box></draw:frame></draw:g><draw:frame draw:style-name="gr3" draw:text-style-name="P101" svg:width="16.468cm" svg:height="0.902cm" svg:x="0.457cm" svg:y="6.541cm"><draw:text-box><text:p text:style-name="P100"><text:span text:style-name="T59">Spørgsmål 8.2. Fortæl mig, i hvilket omfang du er enig eller uenig i hvert af følgende udsagn:- Kvalifikationer inden for erhvervsrettet grund- og efteruddannelse fører til velbetalte job (%) </text:span></text:p></draw:text-box></draw:frame></draw:g>I den nuværende undersøgelse afspejles dette resultat yderligere i mønstrene for deltagelse i erhvervsuddannelser: Selvstændige respondenter registrerer nogle af de højeste erhvervsfrekvenser (52 %), hvilket tyder på en stærk forbindelse mellem erhvervsuddannelsesforløb og iværksætterkarrierer (se afsnit III.2 for mønstre for erhvervsdeltagelse opdelt efter socioprofessionel kategori). </text:p>
        <text:p text:style-name="P21">Mindst halvdelen af respondenterne i 24 medlemsstater mener, at erhvervsuddannelseskvalifikationer fører til job, der er godt betalt. </text:p>
        <text:p text:style-name="P31">Synspunkterne varierer fra medlemsstat til medlemsstat, og den højeste grad af enighed er registreret i Irland (85 %), Danmark (83 %) og Malta (80 %). De laveste niveauer findes i Frankrig (48 %) og Luxembourg og Finland (begge 49 %). </text:p>
        <text:p text:style-name="P29">Udtalelser om, i hvilket omfang erhvervsuddannelseskvalifikationer fører til job, der er godt betalt, varierer efter sociodemografiske og holdningsmæssige faktorer som følger. </text:p>
        <text:p text:style-name="P52">■ 75 % af de adspurgte mener, at erhvervsuddannelseskvalifikationer fører til velbetalte job, og at erhvervsuddannelserne ses positivt i deres land sammenlignet med 50 % af dem, der angiver negative opfattelser. </text:p>
        <text:p text:style-name="P52">■ Der er nogle slående forskelle mellem socio-faglige kategorier: 68 % af funktionærerne og 67 % af de manuelle arbejdstagere mener, at erhvervsuddannelseskvalifikationer fører til velbetalte job sammenlignet med 60 % af de arbejdsløse respondenter. </text:p>
        <text:p text:style-name="P52">■ Respondenter, der afsluttede uddannelse i alderen 16-19 år, er mere tilbøjelige til at være enige i denne erklæring (68 %) end dem, der afsluttede uddannelse i alderen 15 år eller yngre, eller som gjorde det i alderen 20 år eller senere (henholdsvis 64 og 65 %). </text:p>
        <text:p text:style-name="P52">■ Troen på, at erhvervsuddannelseskvalifikationer fører til vellønnede job, varierer en smule med alderen fra 67 % af de 40-årige og derover (40-54 år, 55 år og derover) og 65 % af de 25-39-årige til 63 % af respondenterne i alderen 15-24 år.</text:p>
        <text:p text:style-name="P21"/>
        <text:p text:style-name="P28"/>
        <table:table table:name="Tableau4" table:style-name="Tableau4">
          <table:table-column table:style-name="Tableau4.A"/>
          <table:table-column table:style-name="Tableau4.B"/>
          <table:table-column table:style-name="Tableau4.C"/>
          <table:table-column table:style-name="Tableau4.D"/>
          <table:table-row>
            <table:table-cell table:style-name="Tableau4.A1" table:number-columns-spanned="4" office:value-type="string">
              <text:p text:style-name="P90">QB8.2 Fortæl mig, i hvilket omfang du er enig eller uenig i hvert af følgende udsagn: Erhvervsrettede efter- og videreuddannelseskvalifikationer fører til job, der er godt betalt (%-EU)</text:p>
            </table:table-cell>
            <table:covered-table-cell/>
            <table:covered-table-cell/>
            <table:covered-table-cell/>
          </table:table-row>
          <table:table-row>
            <table:table-cell table:style-name="Tableau4.A1" office:value-type="string">
              <text:p text:style-name="P82"/>
            </table:table-cell>
            <table:table-cell table:style-name="Tableau4.A1" office:value-type="string">
              <text:p text:style-name="P85">"Enig" i alt</text:p>
            </table:table-cell>
            <table:table-cell table:style-name="Tableau4.A1" office:value-type="string">
              <text:p text:style-name="P85">I alt "uenig" </text:p>
            </table:table-cell>
            <table:table-cell table:style-name="Tableau4.A1" office:value-type="string">
              <text:p text:style-name="P85">Ved ikke</text:p>
            </table:table-cell>
          </table:table-row>
          <table:table-row>
            <table:table-cell table:style-name="Tableau4.A1" office:value-type="string">
              <text:p text:style-name="P90">EU-27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4" table:number-columns-spanned="4" office:value-type="string">
              <text:p text:style-name="P60">Køn</text:p>
            </table:table-cell>
            <table:covered-table-cell/>
            <table:covered-table-cell/>
            <table:covered-table-cell/>
          </table:table-row>
          <table:table-row>
            <table:table-cell table:style-name="Tableau4.A1" office:value-type="string">
              <text:p text:style-name="P90">Mennesket </text:p>
            </table:table-cell>
            <table:table-cell table:style-name="Tableau4.B3" office:value-type="float" office:value="67">
              <text:p text:style-name="P85">67</text:p>
            </table:table-cell>
            <table:table-cell table:style-name="Tableau4.B3" office:value-type="float" office:value="27">
              <text:p text:style-name="P85">27</text:p>
            </table:table-cell>
            <table:table-cell table:style-name="Tableau4.B3" office:value-type="float" office:value="6">
              <text:p text:style-name="P85">6</text:p>
            </table:table-cell>
          </table:table-row>
          <table:table-row>
            <table:table-cell table:style-name="Tableau4.A1" office:value-type="string">
              <text:p text:style-name="P90">kvinde </text:p>
            </table:table-cell>
            <table:table-cell table:style-name="Tableau4.B3" office:value-type="float" office:value="64">
              <text:p text:style-name="P85">64</text:p>
            </table:table-cell>
            <table:table-cell table:style-name="Tableau4.B3" office:value-type="float" office:value="28">
              <text:p text:style-name="P85">28</text:p>
            </table:table-cell>
            <table:table-cell table:style-name="Tableau4.B3" office:value-type="float" office:value="8">
              <text:p text:style-name="P85">8</text:p>
            </table:table-cell>
          </table:table-row>
          <table:table-row>
            <table:table-cell table:style-name="Tableau4.A4" table:number-columns-spanned="4" office:value-type="string">
              <text:p text:style-name="P60">Alder</text:p>
            </table:table-cell>
            <table:covered-table-cell/>
            <table:covered-table-cell/>
            <table:covered-table-cell/>
          </table:table-row>
          <table:table-row>
            <table:table-cell table:style-name="Tableau4.A1" office:value-type="string">
              <text:p text:style-name="P90">15-24 </text:p>
            </table:table-cell>
            <table:table-cell table:style-name="Tableau4.B3" office:value-type="float" office:value="63">
              <text:p text:style-name="P85">63</text:p>
            </table:table-cell>
            <table:table-cell table:style-name="Tableau4.B3" office:value-type="float" office:value="31">
              <text:p text:style-name="P85">31</text:p>
            </table:table-cell>
            <table:table-cell table:style-name="Tableau4.B3" office:value-type="float" office:value="6">
              <text:p text:style-name="P85">6</text:p>
            </table:table-cell>
          </table:table-row>
          <table:table-row>
            <table:table-cell table:style-name="Tableau4.A1" office:value-type="string">
              <text:p text:style-name="P90">25-39 </text:p>
            </table:table-cell>
            <table:table-cell table:style-name="Tableau4.B3" office:value-type="float" office:value="65">
              <text:p text:style-name="P85">65</text:p>
            </table:table-cell>
            <table:table-cell table:style-name="Tableau4.B3" office:value-type="float" office:value="29">
              <text:p text:style-name="P85">29</text:p>
            </table:table-cell>
            <table:table-cell table:style-name="Tableau4.B3" office:value-type="float" office:value="6">
              <text:p text:style-name="P85">6</text:p>
            </table:table-cell>
          </table:table-row>
          <table:table-row>
            <table:table-cell table:style-name="Tableau4.A1" office:value-type="string">
              <text:p text:style-name="P90">40-54 </text:p>
            </table:table-cell>
            <table:table-cell table:style-name="Tableau4.B3" office:value-type="float" office:value="67">
              <text:p text:style-name="P85">67</text:p>
            </table:table-cell>
            <table:table-cell table:style-name="Tableau4.B3" office:value-type="float" office:value="28">
              <text:p text:style-name="P85">28</text:p>
            </table:table-cell>
            <table:table-cell table:style-name="Tableau4.B3" office:value-type="float" office:value="5">
              <text:p text:style-name="P85">5</text:p>
            </table:table-cell>
          </table:table-row>
          <table:table-row>
            <table:table-cell table:style-name="Tableau4.A1" office:value-type="string">
              <text:p text:style-name="P90">&gt;=55</text:p>
            </table:table-cell>
            <table:table-cell table:style-name="Tableau4.B3" office:value-type="float" office:value="67">
              <text:p text:style-name="P85">67</text:p>
            </table:table-cell>
            <table:table-cell table:style-name="Tableau4.B3" office:value-type="float" office:value="24">
              <text:p text:style-name="P85">24</text:p>
            </table:table-cell>
            <table:table-cell table:style-name="Tableau4.B3" office:value-type="float" office:value="9">
              <text:p text:style-name="P85">9</text:p>
            </table:table-cell>
          </table:table-row>
          <table:table-row>
            <table:table-cell table:style-name="Tableau4.A4" table:number-columns-spanned="4" office:value-type="string">
              <text:p text:style-name="P60">Uddannelse (slutningen af)</text:p>
            </table:table-cell>
            <table:covered-table-cell/>
            <table:covered-table-cell/>
            <table:covered-table-cell/>
          </table:table-row>
          <table:table-row>
            <table:table-cell table:style-name="Tableau4.A1" office:value-type="string">
              <text:p text:style-name="P90">&lt;=-15</text:p>
            </table:table-cell>
            <table:table-cell table:style-name="Tableau4.B3" office:value-type="float" office:value="64">
              <text:p text:style-name="P85">64</text:p>
            </table:table-cell>
            <table:table-cell table:style-name="Tableau4.B3" office:value-type="float" office:value="24">
              <text:p text:style-name="P85">24</text:p>
            </table:table-cell>
            <table:table-cell table:style-name="Tableau4.B3" office:value-type="float" office:value="12">
              <text:p text:style-name="P85">12</text:p>
            </table:table-cell>
          </table:table-row>
          <table:table-row>
            <table:table-cell table:style-name="Tableau4.A1" office:value-type="string">
              <text:p text:style-name="P90">16-19 </text:p>
            </table:table-cell>
            <table:table-cell table:style-name="Tableau4.B3" office:value-type="float" office:value="68">
              <text:p text:style-name="P85">68</text:p>
            </table:table-cell>
            <table:table-cell table:style-name="Tableau4.B3" office:value-type="float" office:value="26">
              <text:p text:style-name="P85">26</text:p>
            </table:table-cell>
            <table:table-cell table:style-name="Tableau4.B3" office:value-type="float" office:value="6">
              <text:p text:style-name="P85">6</text:p>
            </table:table-cell>
          </table:table-row>
          <table:table-row>
            <table:table-cell table:style-name="Tableau4.A1" office:value-type="string">
              <text:p text:style-name="P90">&gt;=20</text:p>
            </table:table-cell>
            <table:table-cell table:style-name="Tableau4.B3" office:value-type="float" office:value="65">
              <text:p text:style-name="P85">65</text:p>
            </table:table-cell>
            <table:table-cell table:style-name="Tableau4.B3" office:value-type="float" office:value="29">
              <text:p text:style-name="P85">29</text:p>
            </table:table-cell>
            <table:table-cell table:style-name="Tableau4.B3" office:value-type="float" office:value="6">
              <text:p text:style-name="P85">6</text:p>
            </table:table-cell>
          </table:table-row>
          <table:table-row>
            <table:table-cell table:style-name="Tableau4.A1" office:value-type="string">
              <text:p text:style-name="P90">Studerer stadig </text:p>
            </table:table-cell>
            <table:table-cell table:style-name="Tableau4.B3" office:value-type="float" office:value="59">
              <text:p text:style-name="P85">59</text:p>
            </table:table-cell>
            <table:table-cell table:style-name="Tableau4.B3" office:value-type="float" office:value="33">
              <text:p text:style-name="P85">33</text:p>
            </table:table-cell>
            <table:table-cell table:style-name="Tableau4.B3" office:value-type="float" office:value="8">
              <text:p text:style-name="P85">8</text:p>
            </table:table-cell>
          </table:table-row>
          <table:table-row>
            <table:table-cell table:style-name="Tableau4.A4" table:number-columns-spanned="4" office:value-type="string">
              <text:p text:style-name="P60">Sociofaglig kategori</text:p>
            </table:table-cell>
            <table:covered-table-cell/>
            <table:covered-table-cell/>
            <table:covered-table-cell/>
          </table:table-row>
          <table:table-row>
            <table:table-cell table:style-name="Tableau4.A1" office:value-type="string">
              <text:p text:style-name="P90">Selvstændig erhvervsdrivende </text:p>
            </table:table-cell>
            <table:table-cell table:style-name="Tableau4.B3" office:value-type="float" office:value="65">
              <text:p text:style-name="P85">65</text:p>
            </table:table-cell>
            <table:table-cell table:style-name="Tableau4.B3" office:value-type="float" office:value="30">
              <text:p text:style-name="P85">30</text:p>
            </table:table-cell>
            <table:table-cell table:style-name="Tableau4.B3" office:value-type="float" office:value="5">
              <text:p text:style-name="P85">5</text:p>
            </table:table-cell>
          </table:table-row>
          <table:table-row>
            <table:table-cell table:style-name="Tableau4.A1" office:value-type="string">
              <text:p text:style-name="P90">Ledere </text:p>
            </table:table-cell>
            <table:table-cell table:style-name="Tableau4.B3" office:value-type="float" office:value="66">
              <text:p text:style-name="P85">66</text:p>
            </table:table-cell>
            <table:table-cell table:style-name="Tableau4.B3" office:value-type="float" office:value="28">
              <text:p text:style-name="P85">28</text:p>
            </table:table-cell>
            <table:table-cell table:style-name="Tableau4.B3" office:value-type="float" office:value="6">
              <text:p text:style-name="P85">6</text:p>
            </table:table-cell>
          </table:table-row>
          <table:table-row>
            <table:table-cell table:style-name="Tableau4.A1" office:value-type="string">
              <text:p text:style-name="P90">Andre hvidhalsbånd </text:p>
            </table:table-cell>
            <table:table-cell table:style-name="Tableau4.B3" office:value-type="float" office:value="68">
              <text:p text:style-name="P85">68</text:p>
            </table:table-cell>
            <table:table-cell table:style-name="Tableau4.B3" office:value-type="float" office:value="27">
              <text:p text:style-name="P85">27</text:p>
            </table:table-cell>
            <table:table-cell table:style-name="Tableau4.B3" office:value-type="float" office:value="5">
              <text:p text:style-name="P85">5</text:p>
            </table:table-cell>
          </table:table-row>
          <table:table-row>
            <table:table-cell table:style-name="Tableau4.A1" office:value-type="string">
              <text:p text:style-name="P90">Manuelt arbejde </text:p>
            </table:table-cell>
            <table:table-cell table:style-name="Tableau4.B3" office:value-type="float" office:value="67">
              <text:p text:style-name="P85">67</text:p>
            </table:table-cell>
            <table:table-cell table:style-name="Tableau4.B3" office:value-type="float" office:value="27">
              <text:p text:style-name="P85">27</text:p>
            </table:table-cell>
            <table:table-cell table:style-name="Tableau4.B3" office:value-type="float" office:value="6">
              <text:p text:style-name="P85">6</text:p>
            </table:table-cell>
          </table:table-row>
          <table:table-row>
            <table:table-cell table:style-name="Tableau4.A1" office:value-type="string">
              <text:p text:style-name="P90">Husmødre </text:p>
            </table:table-cell>
            <table:table-cell table:style-name="Tableau4.B3" office:value-type="float" office:value="62">
              <text:p text:style-name="P85">62</text:p>
            </table:table-cell>
            <table:table-cell table:style-name="Tableau4.B3" office:value-type="float" office:value="28">
              <text:p text:style-name="P85">28</text:p>
            </table:table-cell>
            <table:table-cell table:style-name="Tableau4.B3" office:value-type="float" office:value="10">
              <text:p text:style-name="P85">10</text:p>
            </table:table-cell>
          </table:table-row>
          <table:table-row>
            <table:table-cell table:style-name="Tableau4.A1" office:value-type="string">
              <text:p text:style-name="P90">Arbejdsløse </text:p>
            </table:table-cell>
            <table:table-cell table:style-name="Tableau4.B3" office:value-type="float" office:value="60">
              <text:p text:style-name="P85">60</text:p>
            </table:table-cell>
            <table:table-cell table:style-name="Tableau4.B3" office:value-type="float" office:value="33">
              <text:p text:style-name="P85">33</text:p>
            </table:table-cell>
            <table:table-cell table:style-name="Tableau4.B3" office:value-type="float" office:value="7">
              <text:p text:style-name="P85">7</text:p>
            </table:table-cell>
          </table:table-row>
          <table:table-row>
            <table:table-cell table:style-name="Tableau4.A1" office:value-type="string">
              <text:p text:style-name="P90">Pensioneret </text:p>
            </table:table-cell>
            <table:table-cell table:style-name="Tableau4.B3" office:value-type="float" office:value="66">
              <text:p text:style-name="P85">66</text:p>
            </table:table-cell>
            <table:table-cell table:style-name="Tableau4.B3" office:value-type="float" office:value="24">
              <text:p text:style-name="P85">24</text:p>
            </table:table-cell>
            <table:table-cell table:style-name="Tableau4.B3" office:value-type="float" office:value="10">
              <text:p text:style-name="P85">10</text:p>
            </table:table-cell>
          </table:table-row>
          <table:table-row>
            <table:table-cell table:style-name="Tableau4.A1" office:value-type="string">
              <text:p text:style-name="P90">Studerende </text:p>
            </table:table-cell>
            <table:table-cell table:style-name="Tableau4.B3" office:value-type="float" office:value="62">
              <text:p text:style-name="P85">62</text:p>
            </table:table-cell>
            <table:table-cell table:style-name="Tableau4.B3" office:value-type="float" office:value="31">
              <text:p text:style-name="P85">31</text:p>
            </table:table-cell>
            <table:table-cell table:style-name="Tableau4.B3" office:value-type="float" office:value="7">
              <text:p text:style-name="P85">7</text:p>
            </table:table-cell>
          </table:table-row>
          <table:table-row>
            <table:table-cell table:style-name="Tableau4.A4" table:number-columns-spanned="4" office:value-type="string">
              <text:p text:style-name="P60">Subjektiv urbanisering</text:p>
            </table:table-cell>
            <table:covered-table-cell/>
            <table:covered-table-cell/>
            <table:covered-table-cell/>
          </table:table-row>
          <table:table-row>
            <table:table-cell table:style-name="Tableau4.A1" office:value-type="string">
              <text:p text:style-name="P90">Landdistrikt eller landsby </text:p>
            </table:table-cell>
            <table:table-cell table:style-name="Tableau4.B3" office:value-type="float" office:value="65">
              <text:p text:style-name="P85">65</text:p>
            </table:table-cell>
            <table:table-cell table:style-name="Tableau4.B3" office:value-type="float" office:value="28">
              <text:p text:style-name="P85">28</text:p>
            </table:table-cell>
            <table:table-cell table:style-name="Tableau4.B3" office:value-type="float" office:value="7">
              <text:p text:style-name="P85">7</text:p>
            </table:table-cell>
          </table:table-row>
          <table:table-row>
            <table:table-cell table:style-name="Tableau4.A1" office:value-type="string">
              <text:p text:style-name="P90">Lille eller mellemstor by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1" office:value-type="string">
              <text:p text:style-name="P90">Storby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4" table:number-columns-spanned="4" office:value-type="string">
              <text:p text:style-name="P60">Opfattelse af erhvervsuddannelse i (vores land)</text:p>
            </table:table-cell>
            <table:covered-table-cell/>
            <table:covered-table-cell/>
            <table:covered-table-cell/>
          </table:table-row>
          <table:table-row>
            <table:table-cell table:style-name="Tableau4.A1" office:value-type="string">
              <text:p text:style-name="P90">Positiv </text:p>
            </table:table-cell>
            <table:table-cell table:style-name="Tableau4.B3" office:value-type="float" office:value="75">
              <text:p text:style-name="P85">75</text:p>
            </table:table-cell>
            <table:table-cell table:style-name="Tableau4.B3" office:value-type="float" office:value="20">
              <text:p text:style-name="P85">20</text:p>
            </table:table-cell>
            <table:table-cell table:style-name="Tableau4.B3" office:value-type="float" office:value="5">
              <text:p text:style-name="P85">5</text:p>
            </table:table-cell>
          </table:table-row>
          <table:table-row>
            <table:table-cell table:style-name="Tableau4.A1" office:value-type="string">
              <text:p text:style-name="P90">Negativ </text:p>
            </table:table-cell>
            <table:table-cell table:style-name="Tableau4.B3" office:value-type="float" office:value="50">
              <text:p text:style-name="P85">50</text:p>
            </table:table-cell>
            <table:table-cell table:style-name="Tableau4.B3" office:value-type="float" office:value="44">
              <text:p text:style-name="P85">44</text:p>
            </table:table-cell>
            <table:table-cell table:style-name="Tableau4.B3" office:value-type="float" office:value="6">
              <text:p text:style-name="P85">6</text:p>
            </table:table-cell>
          </table:table-row>
          <table:table-row>
            <table:table-cell table:style-name="Tableau4.A4" table:number-columns-spanned="4" office:value-type="string">
              <text:p text:style-name="P60">Har nogensinde deltaget i grundlæggende erhvervsuddannelse (sekundæruddannelse på andet trin)</text:p>
            </table:table-cell>
            <table:covered-table-cell/>
            <table:covered-table-cell/>
            <table:covered-table-cell/>
          </table:table-row>
          <table:table-row>
            <table:table-cell table:style-name="Tableau4.A1" office:value-type="string">
              <text:p text:style-name="P90">Ja </text:p>
            </table:table-cell>
            <table:table-cell table:style-name="Tableau4.B3" office:value-type="float" office:value="68">
              <text:p text:style-name="P85">68</text:p>
            </table:table-cell>
            <table:table-cell table:style-name="Tableau4.B3" office:value-type="float" office:value="28">
              <text:p text:style-name="P85">28</text:p>
            </table:table-cell>
            <table:table-cell table:style-name="Tableau4.B3" office:value-type="float" office:value="4">
              <text:p text:style-name="P85">4</text:p>
            </table:table-cell>
          </table:table-row>
          <table:table-row>
            <table:table-cell table:style-name="Tableau4.A1" office:value-type="string">
              <text:p text:style-name="P90">Nej </text:p>
            </table:table-cell>
            <table:table-cell table:style-name="Tableau4.B3" office:value-type="float" office:value="64">
              <text:p text:style-name="P85">64</text:p>
            </table:table-cell>
            <table:table-cell table:style-name="Tableau4.B3" office:value-type="float" office:value="27">
              <text:p text:style-name="P85">27</text:p>
            </table:table-cell>
            <table:table-cell table:style-name="Tableau4.B3" office:value-type="float" office:value="9">
              <text:p text:style-name="P85">9</text:p>
            </table:table-cell>
          </table:table-row>
        </table:table>
        <text:p text:style-name="P21"/>
        <text:h text:style-name="P19" text:outline-level="2"><text:bookmark-start text:name="__RefHeading___Toc215566_2930363814"/>3. Bredere arbejdsmarkedsopfattelser <text:bookmark-end text:name="__RefHeading___Toc215566_2930363814"/></text:h>
        <text:p text:style-name="P50">Omkring to tredjedele af EU-borgerne siger, at erhvervsuddannelseskvalifikationer fører til job, der er højt respekteret i samfundet </text:p>
        <text:p text:style-name="P21">I hele Den Europæiske Union mener 64 % af EU-borgerne, at erhvervsuddannelseskvalifikationer fører til job, der er højt ansete i samfundet, herunder 15 %, der er meget enige, og 49 %, der har tendens til at være enige.<text:note text:id="ftn13" text:note-class="footnote"><text:note-citation>13</text:note-citation><text:note-body><text:p text:style-name="P13">Spørgsmål 8.3 Fortæl mig, i hvilket omfang du er enig eller uenig i hvert af følgende udsagn: Erhvervsuddannelseskvalifikationer fører til job, der er højt respekteret i samfundet. </text:p></text:note-body></text:note> Næsten en tredjedel er uenige (30%), mens 6% ikke ved det. Dette er en stigning i den samlede enighed i forhold til 2016, hvor 60 % af respondenterne mente, at erhvervsuddannelser giver job, der er højt ansete i deres land.<text:note text:id="ftn14" text:note-class="footnote"><text:note-citation>14</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4">https://www.cedefop.europa.eu/en/tools/opinion-survey-on-vet?visualisation=MAP&amp;topic=group4&amp;question=Q18T2__Q&amp;answer=Q18T2_A1&amp;subset=EducationLevel&amp;subsetVal=All&amp;country=AT&amp;countryB=EU28</text:span></text:a><text:span text:style-name="T54"> Spørgsmålsformuleringen var lidt anderledes i 2016: "Følgende udsagn handler om de job, som folk kan få efter en erhvervsuddannelse på gymnasialt niveau. I hvilket omfang er du enig eller uenig i hver af dem?-Erhvervsuddannelse fører til job, der er højt anset i dit land"</text:span></text:p></text:note-body></text:note> </text:p>
        <text:p text:style-name="P21">I denne undersøgelse er mindst halvdelen af respondenterne i 26 medlemsstater enige i, at erhvervsuddannelseskvalifikationer fører til job, der er højt ansete i samfundet. </text:p>
        <text:p text:style-name="P21"><draw:g text:anchor-type="paragraph" draw:z-index="5" draw:name="Forme2" draw:style-name="gr32"><draw:frame draw:style-name="gr416" draw:text-style-name="P99" svg:width="6.374cm" svg:height="6.712cm" svg:x="10.418cm" svg:y="-5.554cm"><draw:image xlink:href="Pictures/10000000000001D5000001EEB76ACB3BF906B6E1.png" xlink:type="simple" xlink:show="embed" xlink:actuate="onLoad" draw:mime-type="image/png"><text:p/></draw:image></draw:frame><draw:frame draw:style-name="gr417" draw:text-style-name="P101" svg:width="8.079cm" svg:height="1.551cm" svg:x="8.933cm" svg:y="-7.078cm"><draw:text-box><text:p text:style-name="P100"><text:span text:style-name="T59">Spørgsmål B8.3: Fortæl mig, i hvilket omfang du er enig eller uenig i hvert af følgende udsagn: - Erhvervsrettede grund- og efteruddannelseskvalifikationer fører til job, der nyder høj anseelse i samfundet (EU27) (%) </text:span></text:p></draw:text-box></draw:frame><draw:frame draw:style-name="gr418" draw:text-style-name="P104" svg:width="2.103cm" svg:height="0.902cm" svg:x="11.215cm" svg:y="-5.963cm"><draw:text-box><text:p text:style-name="P103"><text:span text:style-name="T59">Ved ikke 6</text:span></text:p></draw:text-box></draw:frame><draw:frame draw:style-name="gr419" draw:text-style-name="P104" svg:width="2.971cm" svg:height="0.578cm" svg:x="9.22cm" svg:y="-5.328cm"><draw:text-box><text:p text:style-name="P103"><text:span text:style-name="T59">Stærkt uenige 4</text:span></text:p></draw:text-box></draw:frame><draw:frame draw:style-name="gr420" draw:text-style-name="P104" svg:width="1.796cm" svg:height="1.227cm" svg:x="8.721cm" svg:y="-2.839cm"><draw:text-box><text:p text:style-name="P103"><text:span text:style-name="T59">Vi er uenige 2</text:span></text:p></draw:text-box></draw:frame><draw:frame draw:style-name="gr421" draw:text-style-name="P101" svg:width="1.759cm" svg:height="0.902cm" svg:x="15.297cm" svg:y="0.759cm"><draw:text-box><text:p text:style-name="P100"><text:span text:style-name="T59">Jeg er enig 49</text:span></text:p></draw:text-box></draw:frame><draw:frame draw:style-name="gr422" draw:text-style-name="P101" svg:width="2.373cm" svg:height="0.902cm" svg:x="14.335cm" svg:y="-5.697cm"><draw:text-box><text:p text:style-name="P100"><text:span text:style-name="T59">Fuldstændig enig 15</text:span></text:p></draw:text-box></draw:frame></draw:g>Synspunkterne varierer fra medlemsstat til medlemsstat, og den højeste grad af enighed er registreret i Irland (81 %), Litauen (80 %) og Polen (78 %). De laveste niveauer er registreret i Nederlandene (39 %) og i Frankrig og Cypern (begge 51 %). </text:p>
        <text:p text:style-name="P21"><draw:g text:anchor-type="paragraph" draw:z-index="6" draw:name="Forme3" draw:style-name="gr32"><draw:frame draw:style-name="gr408" draw:text-style-name="P99" svg:width="16.613cm" svg:height="7.203cm" svg:x="0.023cm" svg:y="1.27cm"><draw:image xlink:href="Pictures/10000000000005240000025CD0017C20A8817296.png" xlink:type="simple" xlink:show="embed" xlink:actuate="onLoad" draw:mime-type="image/png"><text:p/></draw:image></draw:frame><draw:g draw:style-name="gr4"><draw:frame draw:style-name="gr409" draw:text-style-name="P99" svg:width="13.678cm" svg:height="0.877cm" svg:x="0.358cm" svg:y="8.495cm"><draw:image xlink:href="Pictures/100000000000022300000022902E68B765C34830.png" xlink:type="simple" xlink:show="embed" xlink:actuate="onLoad" draw:mime-type="image/png"><text:p/></draw:image></draw:frame><draw:frame draw:style-name="gr410" draw:text-style-name="P101" svg:width="2.835cm" svg:height="0.595cm" svg:x="0.806cm" svg:y="8.653cm"><draw:text-box><text:p text:style-name="P105"><text:span text:style-name="T59">Meget enig</text:span></text:p></draw:text-box></draw:frame><draw:frame draw:style-name="gr411" draw:text-style-name="P101" svg:width="2.775cm" svg:height="0.902cm" svg:x="3.722cm" svg:y="8.634cm"><draw:text-box><text:p text:style-name="P105"><text:span text:style-name="T59">Har tendens til at være enig</text:span></text:p></draw:text-box></draw:frame><draw:frame draw:style-name="gr412" draw:text-style-name="P101" svg:width="3.181cm" svg:height="0.902cm" svg:x="6.812cm" svg:y="8.673cm"><draw:text-box><text:p text:style-name="P105"><text:span text:style-name="T59">Har tendens til at være uenige</text:span></text:p></draw:text-box></draw:frame><draw:frame draw:style-name="gr413" draw:text-style-name="P101" svg:width="3.382cm" svg:height="0.592cm" svg:x="10.331cm" svg:y="8.634cm"><draw:text-box><text:p text:style-name="P105"><text:span text:style-name="T59">Stærkt uenig</text:span></text:p></draw:text-box></draw:frame><draw:frame draw:style-name="gr414" draw:text-style-name="P101" svg:width="2.442cm" svg:height="0.63cm" svg:x="13.944cm" svg:y="8.634cm"><draw:text-box><text:p text:style-name="P105"><text:span text:style-name="T59">Ved ikke</text:span></text:p></draw:text-box></draw:frame></draw:g><draw:frame draw:style-name="gr415" draw:text-style-name="P101" svg:width="16.5cm" svg:height="0.902cm" svg:x="-0.042cm" svg:y="0.155cm"><draw:text-box><text:p text:style-name="P100"><text:span text:style-name="T59">Spørgsmål 8.3 Fortæl mig, i hvilket omfang du er enig eller uenig i hvert af følgende udsagn:- Erhvervsrettede efter- og videreuddannelseskvalifikationer fører til job, der er højt anset i samfundet (%)</text:span></text:p></draw:text-box></draw:frame></draw:g></text:p>
        <text:p text:style-name="P29">Udtalelser om, i hvilket omfang erhvervsuddannelseskvalifikationer fører til job, der er højt anset i samfundet, varierer efter sociodemografiske og holdningsmæssige faktorer som følger. </text:p>
        <text:p text:style-name="P52">■ Opfattelsen af erhvervsuddannelserne har igen en betydelig indvirkning på resultaterne. Mere end tre fjerdedele af de respondenter (76 %), der mener, at opfattelsen af erhvervsrettet uddannelse er positiv, er enige i, at erhvervsrettet uddannelse fører til job, der er højt ansete i samfundet, sammenlignet med kun 42 %, der mener, at erhvervsrettet uddannelse har et negativt image. </text:p>
        <text:p text:style-name="P52">■ Der er nogle slående forskelle mellem erhvervskategorierne: 68 % af manuelle arbejdere og husarbejdere er enige i, at erhvervsuddannelseskvalifikationer fører til højt ansete job sammenlignet med 57 % af de studerende. </text:p>
        <text:p text:style-name="P52">■ Denne opfattelse falder med alderen fra 67 % af respondenterne i alderen 55 år og derover til 65 % af dem i alderen 40-54 år, 63 % af dem i alderen 25-39 år og 58 % af dem i alderen 15-24 år. </text:p>
        <text:p text:style-name="P52">■ Respondenter, der afsluttede uddannelse i alderen 16-19 år, er mest tilbøjelige til at være enige i, at erhvervsuddannelseskvalifikationer fører til højt ansete job (68 %), efterfulgt af dem, der afsluttede uddannelse i alderen 15 år eller yngre (66 %), og dem, der gjorde det i alderen 20 år eller senere (60 %). Denne opfattelse deles af 54 % af de respondenter, der stadig studerer. </text:p>
        <text:p text:style-name="P52">■ Respondenter, der selv deltog i erhvervsuddannelserne, er mere tilbøjelige til at være enige i udsagnet end dem, der ikke gjorde det (68 % mod 60 %). </text:p>
        <text:p text:style-name="P52">■ Der er ingen kønsforskelle. </text:p>
        <text:p text:style-name="P21"/>
        <table:table table:name="Tableau5" table:style-name="Tableau5">
          <table:table-column table:style-name="Tableau5.A"/>
          <table:table-column table:style-name="Tableau5.B"/>
          <table:table-column table:style-name="Tableau5.C"/>
          <table:table-column table:style-name="Tableau5.D"/>
          <table:table-row>
            <table:table-cell table:style-name="Tableau5.A1" table:number-columns-spanned="4" office:value-type="string">
              <text:p text:style-name="P91">QB8.3 Fortæl mig, i hvilket omfang du er enig eller uenig i hvert af følgende udsagn: Erhvervsrettede grund- og efteruddannelseskvalifikationer fører til job, der nyder høj anseelse i samfundet (%-EU)</text:p>
            </table:table-cell>
            <table:covered-table-cell/>
            <table:covered-table-cell/>
            <table:covered-table-cell/>
          </table:table-row>
          <table:table-row>
            <table:table-cell table:style-name="Tableau5.A1" office:value-type="string">
              <text:p text:style-name="P94"/>
            </table:table-cell>
            <table:table-cell table:style-name="Tableau5.A1" office:value-type="string">
              <text:p text:style-name="P95">"Enig" i alt</text:p>
            </table:table-cell>
            <table:table-cell table:style-name="Tableau5.A1" office:value-type="string">
              <text:p text:style-name="P95">I alt "uenig" </text:p>
            </table:table-cell>
            <table:table-cell table:style-name="Tableau5.A1" office:value-type="string">
              <text:p text:style-name="P95">Ved ikke</text:p>
            </table:table-cell>
          </table:table-row>
          <table:table-row>
            <table:table-cell table:style-name="Tableau5.A1" office:value-type="string">
              <text:p text:style-name="P96">EU-27 </text:p>
            </table:table-cell>
            <table:table-cell table:style-name="Tableau5.B3" office:value-type="float" office:value="64">
              <text:p text:style-name="P95">64</text:p>
            </table:table-cell>
            <table:table-cell table:style-name="Tableau5.B3" office:value-type="float" office:value="30">
              <text:p text:style-name="P95">30</text:p>
            </table:table-cell>
            <table:table-cell table:style-name="Tableau5.B3" office:value-type="float" office:value="6">
              <text:p text:style-name="P95">6</text:p>
            </table:table-cell>
          </table:table-row>
          <table:table-row>
            <table:table-cell table:style-name="Tableau5.A4" table:number-columns-spanned="4" office:value-type="string">
              <text:p text:style-name="P64">Køn</text:p>
            </table:table-cell>
            <table:covered-table-cell/>
            <table:covered-table-cell/>
            <table:covered-table-cell/>
          </table:table-row>
          <table:table-row>
            <table:table-cell table:style-name="Tableau5.A1" office:value-type="string">
              <text:p text:style-name="P96">Mennesket </text:p>
            </table:table-cell>
            <table:table-cell table:style-name="Tableau5.B3" office:value-type="float" office:value="64">
              <text:p text:style-name="P95">64</text:p>
            </table:table-cell>
            <table:table-cell table:style-name="Tableau5.B3" office:value-type="float" office:value="30">
              <text:p text:style-name="P95">30</text:p>
            </table:table-cell>
            <table:table-cell table:style-name="Tableau5.B3" office:value-type="float" office:value="6">
              <text:p text:style-name="P95">6</text:p>
            </table:table-cell>
          </table:table-row>
          <table:table-row>
            <table:table-cell table:style-name="Tableau5.A1" office:value-type="string">
              <text:p text:style-name="P96">kvinde </text:p>
            </table:table-cell>
            <table:table-cell table:style-name="Tableau5.B3" office:value-type="float" office:value="64">
              <text:p text:style-name="P95">64</text:p>
            </table:table-cell>
            <table:table-cell table:style-name="Tableau5.B3" office:value-type="float" office:value="29">
              <text:p text:style-name="P95">29</text:p>
            </table:table-cell>
            <table:table-cell table:style-name="Tableau5.B3" office:value-type="float" office:value="7">
              <text:p text:style-name="P95">7</text:p>
            </table:table-cell>
          </table:table-row>
          <table:table-row>
            <table:table-cell table:style-name="Tableau5.A4" table:number-columns-spanned="4" office:value-type="string">
              <text:p text:style-name="P64">Alder</text:p>
            </table:table-cell>
            <table:covered-table-cell/>
            <table:covered-table-cell/>
            <table:covered-table-cell/>
          </table:table-row>
          <table:table-row>
            <table:table-cell table:style-name="Tableau5.A1" office:value-type="string">
              <text:p text:style-name="P96">15-24 </text:p>
            </table:table-cell>
            <table:table-cell table:style-name="Tableau5.B3" office:value-type="float" office:value="58">
              <text:p text:style-name="P95">58</text:p>
            </table:table-cell>
            <table:table-cell table:style-name="Tableau5.B3" office:value-type="float" office:value="37">
              <text:p text:style-name="P95">37</text:p>
            </table:table-cell>
            <table:table-cell table:style-name="Tableau5.B3" office:value-type="float" office:value="5">
              <text:p text:style-name="P95">5</text:p>
            </table:table-cell>
          </table:table-row>
          <table:table-row>
            <table:table-cell table:style-name="Tableau5.A1" office:value-type="string">
              <text:p text:style-name="P96">25-39 </text:p>
            </table:table-cell>
            <table:table-cell table:style-name="Tableau5.B3" office:value-type="float" office:value="63">
              <text:p text:style-name="P95">63</text:p>
            </table:table-cell>
            <table:table-cell table:style-name="Tableau5.B3" office:value-type="float" office:value="32">
              <text:p text:style-name="P95">32</text:p>
            </table:table-cell>
            <table:table-cell table:style-name="Tableau5.B3" office:value-type="float" office:value="5">
              <text:p text:style-name="P95">5</text:p>
            </table:table-cell>
          </table:table-row>
          <table:table-row>
            <table:table-cell table:style-name="Tableau5.A1" office:value-type="string">
              <text:p text:style-name="P96">40-54 </text:p>
            </table:table-cell>
            <table:table-cell table:style-name="Tableau5.B3" office:value-type="float" office:value="65">
              <text:p text:style-name="P95">65</text:p>
            </table:table-cell>
            <table:table-cell table:style-name="Tableau5.B3" office:value-type="float" office:value="31">
              <text:p text:style-name="P95">31</text:p>
            </table:table-cell>
            <table:table-cell table:style-name="Tableau5.B3" office:value-type="float" office:value="4">
              <text:p text:style-name="P95">4</text:p>
            </table:table-cell>
          </table:table-row>
          <table:table-row>
            <table:table-cell table:style-name="Tableau5.A1" office:value-type="string">
              <text:p text:style-name="P96">&gt;=55</text:p>
            </table:table-cell>
            <table:table-cell table:style-name="Tableau5.B3" office:value-type="float" office:value="67">
              <text:p text:style-name="P95">67</text:p>
            </table:table-cell>
            <table:table-cell table:style-name="Tableau5.B3" office:value-type="float" office:value="25">
              <text:p text:style-name="P95">25</text:p>
            </table:table-cell>
            <table:table-cell table:style-name="Tableau5.B3" office:value-type="float" office:value="8">
              <text:p text:style-name="P95">8</text:p>
            </table:table-cell>
          </table:table-row>
          <table:table-row>
            <table:table-cell table:style-name="Tableau5.A4" table:number-columns-spanned="4" office:value-type="string">
              <text:p text:style-name="P64">Uddannelse (slutningen af)</text:p>
            </table:table-cell>
            <table:covered-table-cell/>
            <table:covered-table-cell/>
            <table:covered-table-cell/>
          </table:table-row>
          <table:table-row>
            <table:table-cell table:style-name="Tableau5.A1" office:value-type="string">
              <text:p text:style-name="P96">&lt;=-15</text:p>
            </table:table-cell>
            <table:table-cell table:style-name="Tableau5.B3" office:value-type="float" office:value="66">
              <text:p text:style-name="P95">66</text:p>
            </table:table-cell>
            <table:table-cell table:style-name="Tableau5.B3" office:value-type="float" office:value="22">
              <text:p text:style-name="P95">22</text:p>
            </table:table-cell>
            <table:table-cell table:style-name="Tableau5.B3" office:value-type="float" office:value="12">
              <text:p text:style-name="P95">12</text:p>
            </table:table-cell>
          </table:table-row>
          <table:table-row>
            <table:table-cell table:style-name="Tableau5.A1" office:value-type="string">
              <text:p text:style-name="P96">16-19 </text:p>
            </table:table-cell>
            <table:table-cell table:style-name="Tableau5.B3" office:value-type="float" office:value="68">
              <text:p text:style-name="P95">68</text:p>
            </table:table-cell>
            <table:table-cell table:style-name="Tableau5.B3" office:value-type="float" office:value="26">
              <text:p text:style-name="P95">26</text:p>
            </table:table-cell>
            <table:table-cell table:style-name="Tableau5.B3" office:value-type="float" office:value="6">
              <text:p text:style-name="P95">6</text:p>
            </table:table-cell>
          </table:table-row>
          <table:table-row>
            <table:table-cell table:style-name="Tableau5.A1" office:value-type="string">
              <text:p text:style-name="P96">&gt;=20</text:p>
            </table:table-cell>
            <table:table-cell table:style-name="Tableau5.B3" office:value-type="float" office:value="60">
              <text:p text:style-name="P95">60</text:p>
            </table:table-cell>
            <table:table-cell table:style-name="Tableau5.B3" office:value-type="float" office:value="35">
              <text:p text:style-name="P95">35</text:p>
            </table:table-cell>
            <table:table-cell table:style-name="Tableau5.B3" office:value-type="float" office:value="5">
              <text:p text:style-name="P95">5</text:p>
            </table:table-cell>
          </table:table-row>
          <table:table-row>
            <table:table-cell table:style-name="Tableau5.A1" office:value-type="string">
              <text:p text:style-name="P96">Studerer stadig </text:p>
            </table:table-cell>
            <table:table-cell table:style-name="Tableau5.B3" office:value-type="float" office:value="54">
              <text:p text:style-name="P95">54</text:p>
            </table:table-cell>
            <table:table-cell table:style-name="Tableau5.B3" office:value-type="float" office:value="40">
              <text:p text:style-name="P95">40</text:p>
            </table:table-cell>
            <table:table-cell table:style-name="Tableau5.B3" office:value-type="float" office:value="6">
              <text:p text:style-name="P95">6</text:p>
            </table:table-cell>
          </table:table-row>
          <table:table-row>
            <table:table-cell table:style-name="Tableau5.A4" table:number-columns-spanned="4" office:value-type="string">
              <text:p text:style-name="P64">Sociofaglig kategori</text:p>
            </table:table-cell>
            <table:covered-table-cell/>
            <table:covered-table-cell/>
            <table:covered-table-cell/>
          </table:table-row>
          <table:table-row>
            <table:table-cell table:style-name="Tableau5.A1" office:value-type="string">
              <text:p text:style-name="P96">Selvstændig erhvervsdrivende </text:p>
            </table:table-cell>
            <table:table-cell table:style-name="Tableau5.B3" office:value-type="float" office:value="60">
              <text:p text:style-name="P95">60</text:p>
            </table:table-cell>
            <table:table-cell table:style-name="Tableau5.B3" office:value-type="float" office:value="35">
              <text:p text:style-name="P95">35</text:p>
            </table:table-cell>
            <table:table-cell table:style-name="Tableau5.B3" office:value-type="float" office:value="5">
              <text:p text:style-name="P95">5</text:p>
            </table:table-cell>
          </table:table-row>
          <table:table-row>
            <table:table-cell table:style-name="Tableau5.A1" office:value-type="string">
              <text:p text:style-name="P96">Ledere </text:p>
            </table:table-cell>
            <table:table-cell table:style-name="Tableau5.B3" office:value-type="float" office:value="61">
              <text:p text:style-name="P95">61</text:p>
            </table:table-cell>
            <table:table-cell table:style-name="Tableau5.B3" office:value-type="float" office:value="34">
              <text:p text:style-name="P95">34</text:p>
            </table:table-cell>
            <table:table-cell table:style-name="Tableau5.B3" office:value-type="float" office:value="5">
              <text:p text:style-name="P95">5</text:p>
            </table:table-cell>
          </table:table-row>
          <table:table-row>
            <table:table-cell table:style-name="Tableau5.A1" office:value-type="string">
              <text:p text:style-name="P96">Andre hvidhalsbånd </text:p>
            </table:table-cell>
            <table:table-cell table:style-name="Tableau5.B3" office:value-type="float" office:value="66">
              <text:p text:style-name="P95">66</text:p>
            </table:table-cell>
            <table:table-cell table:style-name="Tableau5.B3" office:value-type="float" office:value="30">
              <text:p text:style-name="P95">30</text:p>
            </table:table-cell>
            <table:table-cell table:style-name="Tableau5.B3" office:value-type="float" office:value="4">
              <text:p text:style-name="P95">4</text:p>
            </table:table-cell>
          </table:table-row>
          <table:table-row>
            <table:table-cell table:style-name="Tableau5.A1" office:value-type="string">
              <text:p text:style-name="P96">Manuelt arbejde </text:p>
            </table:table-cell>
            <table:table-cell table:style-name="Tableau5.B3" office:value-type="float" office:value="68">
              <text:p text:style-name="P95">68</text:p>
            </table:table-cell>
            <table:table-cell table:style-name="Tableau5.B3" office:value-type="float" office:value="27">
              <text:p text:style-name="P95">27</text:p>
            </table:table-cell>
            <table:table-cell table:style-name="Tableau5.B3" office:value-type="float" office:value="5">
              <text:p text:style-name="P95">5</text:p>
            </table:table-cell>
          </table:table-row>
          <table:table-row>
            <table:table-cell table:style-name="Tableau5.A1" office:value-type="string">
              <text:p text:style-name="P96">Husmødre </text:p>
            </table:table-cell>
            <table:table-cell table:style-name="Tableau5.B3" office:value-type="float" office:value="68">
              <text:p text:style-name="P95">68</text:p>
            </table:table-cell>
            <table:table-cell table:style-name="Tableau5.B3" office:value-type="float" office:value="25">
              <text:p text:style-name="P95">25</text:p>
            </table:table-cell>
            <table:table-cell table:style-name="Tableau5.B3" office:value-type="float" office:value="7">
              <text:p text:style-name="P95">7</text:p>
            </table:table-cell>
          </table:table-row>
          <table:table-row>
            <table:table-cell table:style-name="Tableau5.A1" office:value-type="string">
              <text:p text:style-name="P96">Arbejdsløse </text:p>
            </table:table-cell>
            <table:table-cell table:style-name="Tableau5.B3" office:value-type="float" office:value="59">
              <text:p text:style-name="P95">59</text:p>
            </table:table-cell>
            <table:table-cell table:style-name="Tableau5.B3" office:value-type="float" office:value="34">
              <text:p text:style-name="P95">34</text:p>
            </table:table-cell>
            <table:table-cell table:style-name="Tableau5.B3" office:value-type="float" office:value="7">
              <text:p text:style-name="P95">7</text:p>
            </table:table-cell>
          </table:table-row>
          <table:table-row>
            <table:table-cell table:style-name="Tableau5.A1" office:value-type="string">
              <text:p text:style-name="P96">Pensioneret </text:p>
            </table:table-cell>
            <table:table-cell table:style-name="Tableau5.B3" office:value-type="float" office:value="66">
              <text:p text:style-name="P95">66</text:p>
            </table:table-cell>
            <table:table-cell table:style-name="Tableau5.B3" office:value-type="float" office:value="25">
              <text:p text:style-name="P95">25</text:p>
            </table:table-cell>
            <table:table-cell table:style-name="Tableau5.B3" office:value-type="float" office:value="9">
              <text:p text:style-name="P95">9</text:p>
            </table:table-cell>
          </table:table-row>
          <table:table-row>
            <table:table-cell table:style-name="Tableau5.A1" office:value-type="string">
              <text:p text:style-name="P96">Studerende </text:p>
            </table:table-cell>
            <table:table-cell table:style-name="Tableau5.B3" office:value-type="float" office:value="57">
              <text:p text:style-name="P95">57</text:p>
            </table:table-cell>
            <table:table-cell table:style-name="Tableau5.B3" office:value-type="float" office:value="38">
              <text:p text:style-name="P95">38</text:p>
            </table:table-cell>
            <table:table-cell table:style-name="Tableau5.B3" office:value-type="float" office:value="5">
              <text:p text:style-name="P95">5</text:p>
            </table:table-cell>
          </table:table-row>
          <table:table-row>
            <table:table-cell table:style-name="Tableau5.A4" table:number-columns-spanned="4" office:value-type="string">
              <text:p text:style-name="P64">Subjektiv urbanisering</text:p>
            </table:table-cell>
            <table:covered-table-cell/>
            <table:covered-table-cell/>
            <table:covered-table-cell/>
          </table:table-row>
          <table:table-row>
            <table:table-cell table:style-name="Tableau5.A1" office:value-type="string">
              <text:p text:style-name="P96">Landdistrikt eller landsby </text:p>
            </table:table-cell>
            <table:table-cell table:style-name="Tableau5.B3" office:value-type="float" office:value="66">
              <text:p text:style-name="P95">66</text:p>
            </table:table-cell>
            <table:table-cell table:style-name="Tableau5.B3" office:value-type="float" office:value="28">
              <text:p text:style-name="P95">28</text:p>
            </table:table-cell>
            <table:table-cell table:style-name="Tableau5.B3" office:value-type="float" office:value="6">
              <text:p text:style-name="P95">6</text:p>
            </table:table-cell>
          </table:table-row>
          <table:table-row>
            <table:table-cell table:style-name="Tableau5.A1" office:value-type="string">
              <text:p text:style-name="P96">Lille eller mellemstor by </text:p>
            </table:table-cell>
            <table:table-cell table:style-name="Tableau5.B3" office:value-type="float" office:value="63">
              <text:p text:style-name="P95">63</text:p>
            </table:table-cell>
            <table:table-cell table:style-name="Tableau5.B3" office:value-type="float" office:value="31">
              <text:p text:style-name="P95">31</text:p>
            </table:table-cell>
            <table:table-cell table:style-name="Tableau5.B3" office:value-type="float" office:value="6">
              <text:p text:style-name="P95">6</text:p>
            </table:table-cell>
          </table:table-row>
          <table:table-row>
            <table:table-cell table:style-name="Tableau5.A1" office:value-type="string">
              <text:p text:style-name="P96">Storby </text:p>
            </table:table-cell>
            <table:table-cell table:style-name="Tableau5.B3" office:value-type="float" office:value="63">
              <text:p text:style-name="P95">63</text:p>
            </table:table-cell>
            <table:table-cell table:style-name="Tableau5.B3" office:value-type="float" office:value="31">
              <text:p text:style-name="P95">31</text:p>
            </table:table-cell>
            <table:table-cell table:style-name="Tableau5.B3" office:value-type="float" office:value="6">
              <text:p text:style-name="P95">6</text:p>
            </table:table-cell>
          </table:table-row>
          <table:table-row>
            <table:table-cell table:style-name="Tableau5.A4" table:number-columns-spanned="4" office:value-type="string">
              <text:p text:style-name="P64">Opfattelse af erhvervsuddannelse i (vores land)</text:p>
            </table:table-cell>
            <table:covered-table-cell/>
            <table:covered-table-cell/>
            <table:covered-table-cell/>
          </table:table-row>
          <table:table-row>
            <table:table-cell table:style-name="Tableau5.A1" office:value-type="string">
              <text:p text:style-name="P96">Positiv </text:p>
            </table:table-cell>
            <table:table-cell table:style-name="Tableau5.B3" office:value-type="float" office:value="76">
              <text:p text:style-name="P95">76</text:p>
            </table:table-cell>
            <table:table-cell table:style-name="Tableau5.B3" office:value-type="float" office:value="20">
              <text:p text:style-name="P95">20</text:p>
            </table:table-cell>
            <table:table-cell table:style-name="Tableau5.B3" office:value-type="float" office:value="4">
              <text:p text:style-name="P95">4</text:p>
            </table:table-cell>
          </table:table-row>
          <table:table-row>
            <table:table-cell table:style-name="Tableau5.A1" office:value-type="string">
              <text:p text:style-name="P96">Negativ </text:p>
            </table:table-cell>
            <table:table-cell table:style-name="Tableau5.B3" office:value-type="float" office:value="42">
              <text:p text:style-name="P95">42</text:p>
            </table:table-cell>
            <table:table-cell table:style-name="Tableau5.B3" office:value-type="float" office:value="53">
              <text:p text:style-name="P95">53</text:p>
            </table:table-cell>
            <table:table-cell table:style-name="Tableau5.B3" office:value-type="float" office:value="5">
              <text:p text:style-name="P95">5</text:p>
            </table:table-cell>
          </table:table-row>
          <table:table-row>
            <table:table-cell table:style-name="Tableau5.A4" table:number-columns-spanned="4" office:value-type="string">
              <text:p text:style-name="P64">Har nogensinde deltaget i grundlæggende erhvervsuddannelse (sekundæruddannelse på andet trin)</text:p>
            </table:table-cell>
            <table:covered-table-cell/>
            <table:covered-table-cell/>
            <table:covered-table-cell/>
          </table:table-row>
          <table:table-row>
            <table:table-cell table:style-name="Tableau5.A1" office:value-type="string">
              <text:p text:style-name="P96">Ja </text:p>
            </table:table-cell>
            <table:table-cell table:style-name="Tableau5.B3" office:value-type="float" office:value="68">
              <text:p text:style-name="P95">68</text:p>
            </table:table-cell>
            <table:table-cell table:style-name="Tableau5.B3" office:value-type="float" office:value="28">
              <text:p text:style-name="P95">28</text:p>
            </table:table-cell>
            <table:table-cell table:style-name="Tableau5.B3" office:value-type="float" office:value="4">
              <text:p text:style-name="P95">4</text:p>
            </table:table-cell>
          </table:table-row>
          <table:table-row>
            <table:table-cell table:style-name="Tableau5.A1" office:value-type="string">
              <text:p text:style-name="P96">Nej </text:p>
            </table:table-cell>
            <table:table-cell table:style-name="Tableau5.B3" office:value-type="float" office:value="60">
              <text:p text:style-name="P95">60</text:p>
            </table:table-cell>
            <table:table-cell table:style-name="Tableau5.B3" office:value-type="float" office:value="32">
              <text:p text:style-name="P95">32</text:p>
            </table:table-cell>
            <table:table-cell table:style-name="Tableau5.B3" office:value-type="float" office:value="8">
              <text:p text:style-name="P95">8</text:p>
            </table:table-cell>
          </table:table-row>
        </table:table>
        <text:p text:style-name="P21"/>
        <text:p text:style-name="P51">Omkring to tredjedele af EU-borgerne er enige i, at erhvervsuddannelseskvalifikationer fører til job, der bidrager til den grønne omstilling </text:p>
        <text:p text:style-name="P21">I hele Den Europæiske Union er 63 % af EU's borgere enige i udsagnet om, at erhvervsuddannelseskvalifikationer fører til job, der bidrager til den grønne omstilling, herunder 14 %, der er stærkt enige, og 49 %, der har tendens til at være enige.<text:note text:id="ftn15" text:note-class="footnote"><text:note-citation>15</text:note-citation><text:note-body><text:p text:style-name="P13">Spørgsmål 8.5 Fortæl mig, i hvilket omfang du er enig eller uenig i hvert af følgende udsagn: Erhvervsuddannelseskvalifikationer fører til job, der bidrager til den grønne omstilling. </text:p></text:note-body></text:note> Omkring hver femte (21 %) er uenig, mens 16 % ikke ved det. </text:p>
        <text:p text:style-name="P21">I 25 medlemsstater siger mindst halvdelen af respondenterne, at erhvervsuddannelseskvalifikationer fører til job, der bidrager til den grønne omstilling. </text:p>
        <text:p text:style-name="P21">Synspunkterne varierer fra medlemsstat til medlemsstat, og den højeste grad af enighed er registreret i Italien (80 %), Kroatien (78 %) og Malta (77 %). De laveste niveauer er registreret i Estland (44 %), Tyskland (48 %) og Finland (49 %). </text:p>
        <text:p text:style-name="P21"/>
        <text:p text:style-name="P21"><draw:g text:anchor-type="paragraph" draw:z-index="7" draw:name="Forme5" draw:style-name="gr1"><draw:frame draw:style-name="gr400" draw:text-style-name="P99" svg:width="16.751cm" svg:height="7.404cm" svg:x="0.109cm" svg:y="2.977cm"><draw:image xlink:href="Pictures/100000000000050E0000023C999002D5CD0C4A6C.png" xlink:type="simple" xlink:show="embed" xlink:actuate="onLoad" draw:mime-type="image/png"><text:p/></draw:image></draw:frame><draw:frame draw:style-name="gr401" draw:text-style-name="P101" svg:width="16.812cm" svg:height="0.902cm" svg:x="0.125cm" svg:y="1.732cm"><draw:text-box><text:p text:style-name="P100"><text:span text:style-name="T59">Spørgsmål 8.5 Fortæl mig, i hvilket omfang du er enig eller uenig i hvert af følgende udsagn: - Kvantitative tal for erhvervsrettet grund- og efteruddannelse fører til job, der bidrager til den grønne omstilling (%) </text:span></text:p></draw:text-box></draw:frame><draw:g draw:style-name="gr4"><draw:frame draw:style-name="gr402" draw:text-style-name="P99" svg:width="14.098cm" svg:height="0.959cm" svg:x="0.16cm" svg:y="10.537cm"><draw:image xlink:href="Pictures/100000000000022300000022902E68B765C34830.png" xlink:type="simple" xlink:show="embed" xlink:actuate="onLoad" draw:mime-type="image/png"><text:p/></draw:image></draw:frame><draw:frame draw:style-name="gr403" draw:text-style-name="P101" svg:width="2.924cm" svg:height="0.648cm" svg:x="0.621cm" svg:y="10.712cm"><draw:text-box><text:p text:style-name="P105"><text:span text:style-name="T59">Meget enig</text:span></text:p></draw:text-box></draw:frame><draw:frame draw:style-name="gr404" draw:text-style-name="P101" svg:width="2.857cm" svg:height="0.902cm" svg:x="3.63cm" svg:y="10.691cm"><draw:text-box><text:p text:style-name="P105"><text:span text:style-name="T59">Har tendens til at være enig</text:span></text:p></draw:text-box></draw:frame><draw:frame draw:style-name="gr405" draw:text-style-name="P101" svg:width="3.282cm" svg:height="0.902cm" svg:x="6.812cm" svg:y="10.733cm"><draw:text-box><text:p text:style-name="P105"><text:span text:style-name="T59">Har tendens til at være uenige</text:span></text:p></draw:text-box></draw:frame><draw:frame draw:style-name="gr406" draw:text-style-name="P101" svg:width="3.483cm" svg:height="0.646cm" svg:x="10.442cm" svg:y="10.691cm"><draw:text-box><text:p text:style-name="P105"><text:span text:style-name="T59">Stærkt uenig</text:span></text:p></draw:text-box></draw:frame><draw:frame draw:style-name="gr407" draw:text-style-name="P101" svg:width="2.52cm" svg:height="0.687cm" svg:x="14.162cm" svg:y="10.691cm"><draw:text-box><text:p text:style-name="P105"><text:span text:style-name="T59">Ved ikke</text:span></text:p></draw:text-box></draw:frame></draw:g></draw:g><draw:g text:anchor-type="paragraph" draw:z-index="8" draw:name="Forme4" draw:style-name="gr32"><draw:frame draw:style-name="gr393" draw:text-style-name="P99" svg:width="4.668cm" svg:height="4.783cm" svg:x="11.119cm" svg:y="-4.235cm"><draw:image xlink:href="Pictures/10000000000001EF000001F65B8C384BEEA7E699.png" xlink:type="simple" xlink:show="embed" xlink:actuate="onLoad" draw:mime-type="image/png"><text:p/></draw:image></draw:frame><draw:frame draw:style-name="gr394" draw:text-style-name="P101" svg:width="7.21cm" svg:height="1.551cm" svg:x="9.407cm" svg:y="-6.209cm"><draw:text-box><text:p text:style-name="P100"><text:span text:style-name="T59">Spørgsmål B8.5: Fortæl mig, i hvilket omfang du er enig eller uenig i hvert af følgende udsagn: WET-kvalifikationer fører til job, der bidrager til den grønne omstilling (EU27) (%) </text:span></text:p></draw:text-box></draw:frame><draw:frame draw:style-name="gr395" draw:text-style-name="P104" svg:width="2.084cm" svg:height="0.902cm" svg:x="10.983cm" svg:y="-4.704cm"><draw:text-box><text:p text:style-name="P103"><text:span text:style-name="T59">Ved ikke 15</text:span></text:p></draw:text-box></draw:frame><draw:frame draw:style-name="gr396" draw:text-style-name="P101" svg:width="2.269cm" svg:height="0.902cm" svg:x="13.753cm" svg:y="-4.727cm"><draw:text-box><text:p text:style-name="P100"><text:span text:style-name="T59">Fuldstændig enig 14</text:span></text:p></draw:text-box></draw:frame><draw:frame draw:style-name="gr397" draw:text-style-name="P104" svg:width="1.833cm" svg:height="1.227cm" svg:x="9.385cm" svg:y="-3.265cm"><draw:text-box><text:p text:style-name="P103"><text:span text:style-name="T59">Meget uenig 3</text:span></text:p></draw:text-box></draw:frame><draw:frame draw:style-name="gr398" draw:text-style-name="P104" svg:width="1.985cm" svg:height="0.902cm" svg:x="9.209cm" svg:y="-1.605cm"><draw:text-box><text:p text:style-name="P103"><text:span text:style-name="T59">Uenighed 18</text:span></text:p></draw:text-box></draw:frame><draw:frame draw:style-name="gr399" draw:text-style-name="P101" svg:width="2.116cm" svg:height="0.902cm" svg:x="14.684cm" svg:y="0.123cm"><draw:text-box><text:p text:style-name="P100"><text:span text:style-name="T59">Jeg er enig 49</text:span></text:p></draw:text-box></draw:frame></draw:g></text:p>
        <text:p text:style-name="P29">Udtalelser om, i hvilket omfang erhvervsuddannelseskvalifikationer fører til job, der bidrager til den grønne omstilling, varierer efter sociodemografiske og holdningsmæssige faktorer som følger. </text:p>
        <text:p text:style-name="P52">■ Respondenter, der betragter erhvervsuddannelse som positivt i deres land, er mere tilbøjelige til at mene, at erhvervsuddannelseskvalifikationer fører til job, der bidrager til den grønne omstilling (69 % mod 53 %). </text:p>
        <text:p text:style-name="P52">■ Der er visse forskelle mellem socio-faglige kategorier: funktionærer er mest tilbøjelige til at tro, at erhvervsuddannelseskvalifikationer fører til job, der bidrager til den grønne omstilling (67 %) sammenlignet med 60 % af ledere og pensionerede respondenter. </text:p>
        <text:p text:style-name="P52">■ Respondenter, hvis uddannelse sluttede i en alder af 16 år eller senere, er mere tilbøjelige til at tro, at erhvervsuddannelse fører til job, der bidrager til den grønne omstilling, end dem, hvis uddannelse sluttede i en alder af 15 år eller tidligere (64 % mod 58 %). </text:p>
        <text:p text:style-name="P52">■ Der er forskel på subjektiv urbanisering, idet 66 % af respondenterne i de store byer er enige i udsagnet sammenlignet med 61 % af respondenterne i landdistrikter eller landsbyer. </text:p>
        <text:p text:style-name="P52">■ Aldersforskellene er kun marginale. Der er størst enighed om, at erhvervsuddannelse fører til job, der bidrager til den grønne omstilling, i aldersgrupperne 15-24 år og 40-54 år (65 %) efterfulgt af 25-39 år (64 %). Det er den laveste i 55+ gruppen (61%). </text:p>
        <text:p text:style-name="P21"/>
        <table:table table:name="Tableau6" table:style-name="Tableau6">
          <table:table-column table:style-name="Tableau6.A"/>
          <table:table-column table:style-name="Tableau6.B"/>
          <table:table-column table:style-name="Tableau6.C"/>
          <table:table-column table:style-name="Tableau6.D"/>
          <table:table-row>
            <table:table-cell table:style-name="Tableau6.A1" table:number-columns-spanned="4" office:value-type="string">
              <text:p text:style-name="P88">QB8.5 Fortæl mig, i hvilket omfang du er enig eller uenig i hvert af følgende udsagn: Erhvervsrettede grund- og efteruddannelseskvalifikationer fører til job, der bidrager til den grønne omstilling (%-EU)</text:p>
            </table:table-cell>
            <table:covered-table-cell/>
            <table:covered-table-cell/>
            <table:covered-table-cell/>
          </table:table-row>
          <table:table-row>
            <table:table-cell table:style-name="Tableau6.A1" office:value-type="string">
              <text:p text:style-name="P80"/>
            </table:table-cell>
            <table:table-cell table:style-name="Tableau6.A1" office:value-type="string">
              <text:p text:style-name="P83">"Enig" i alt</text:p>
            </table:table-cell>
            <table:table-cell table:style-name="Tableau6.A1" office:value-type="string">
              <text:p text:style-name="P83">I alt "uenig" </text:p>
            </table:table-cell>
            <table:table-cell table:style-name="Tableau6.A1" office:value-type="string">
              <text:p text:style-name="P83">Ved ikke</text:p>
            </table:table-cell>
          </table:table-row>
          <table:table-row>
            <table:table-cell table:style-name="Tableau6.A1" office:value-type="string">
              <text:p text:style-name="P88">EU-27 </text:p>
            </table:table-cell>
            <table:table-cell table:style-name="Tableau6.B3" office:value-type="float" office:value="63">
              <text:p text:style-name="P92">63</text:p>
            </table:table-cell>
            <table:table-cell table:style-name="Tableau6.B3" office:value-type="float" office:value="21">
              <text:p text:style-name="P92">21</text:p>
            </table:table-cell>
            <table:table-cell table:style-name="Tableau6.B3" office:value-type="float" office:value="16">
              <text:p text:style-name="P92">16</text:p>
            </table:table-cell>
          </table:table-row>
          <table:table-row>
            <table:table-cell table:style-name="Tableau6.A4" table:number-columns-spanned="4" office:value-type="string">
              <text:p text:style-name="P58">Køn</text:p>
            </table:table-cell>
            <table:covered-table-cell/>
            <table:covered-table-cell/>
            <table:covered-table-cell/>
          </table:table-row>
          <table:table-row>
            <table:table-cell table:style-name="Tableau6.A1" office:value-type="string">
              <text:p text:style-name="P88">Mennesket </text:p>
            </table:table-cell>
            <table:table-cell table:style-name="Tableau6.B3" office:value-type="float" office:value="64">
              <text:p text:style-name="P92">64</text:p>
            </table:table-cell>
            <table:table-cell table:style-name="Tableau6.B3" office:value-type="float" office:value="21">
              <text:p text:style-name="P92">21</text:p>
            </table:table-cell>
            <table:table-cell table:style-name="Tableau6.B3" office:value-type="float" office:value="15">
              <text:p text:style-name="P92">15</text:p>
            </table:table-cell>
          </table:table-row>
          <table:table-row>
            <table:table-cell table:style-name="Tableau6.A1" office:value-type="string">
              <text:p text:style-name="P88">kvinde </text:p>
            </table:table-cell>
            <table:table-cell table:style-name="Tableau6.B3" office:value-type="float" office:value="62">
              <text:p text:style-name="P92">62</text:p>
            </table:table-cell>
            <table:table-cell table:style-name="Tableau6.B3" office:value-type="float" office:value="21">
              <text:p text:style-name="P92">21</text:p>
            </table:table-cell>
            <table:table-cell table:style-name="Tableau6.B3" office:value-type="float" office:value="17">
              <text:p text:style-name="P92">17</text:p>
            </table:table-cell>
          </table:table-row>
          <table:table-row>
            <table:table-cell table:style-name="Tableau6.A4" table:number-columns-spanned="4" office:value-type="string">
              <text:p text:style-name="P58">Alder</text:p>
            </table:table-cell>
            <table:covered-table-cell/>
            <table:covered-table-cell/>
            <table:covered-table-cell/>
          </table:table-row>
          <table:table-row>
            <table:table-cell table:style-name="Tableau6.A1" office:value-type="string">
              <text:p text:style-name="P88">15-24 </text:p>
            </table:table-cell>
            <table:table-cell table:style-name="Tableau6.B3" office:value-type="float" office:value="65">
              <text:p text:style-name="P92">65</text:p>
            </table:table-cell>
            <table:table-cell table:style-name="Tableau6.B3" office:value-type="float" office:value="25">
              <text:p text:style-name="P92">25</text:p>
            </table:table-cell>
            <table:table-cell table:style-name="Tableau6.B3" office:value-type="float" office:value="10">
              <text:p text:style-name="P92">10</text:p>
            </table:table-cell>
          </table:table-row>
          <table:table-row>
            <table:table-cell table:style-name="Tableau6.A1" office:value-type="string">
              <text:p text:style-name="P88">25-39 </text:p>
            </table:table-cell>
            <table:table-cell table:style-name="Tableau6.B3" office:value-type="float" office:value="64">
              <text:p text:style-name="P92">64</text:p>
            </table:table-cell>
            <table:table-cell table:style-name="Tableau6.B3" office:value-type="float" office:value="24">
              <text:p text:style-name="P92">24</text:p>
            </table:table-cell>
            <table:table-cell table:style-name="Tableau6.B3" office:value-type="float" office:value="12">
              <text:p text:style-name="P92">12</text:p>
            </table:table-cell>
          </table:table-row>
          <table:table-row>
            <table:table-cell table:style-name="Tableau6.A1" office:value-type="string">
              <text:p text:style-name="P88">40-54 </text:p>
            </table:table-cell>
            <table:table-cell table:style-name="Tableau6.B3" office:value-type="float" office:value="65">
              <text:p text:style-name="P92">65</text:p>
            </table:table-cell>
            <table:table-cell table:style-name="Tableau6.B3" office:value-type="float" office:value="21">
              <text:p text:style-name="P92">21</text:p>
            </table:table-cell>
            <table:table-cell table:style-name="Tableau6.B3" office:value-type="float" office:value="14">
              <text:p text:style-name="P92">14</text:p>
            </table:table-cell>
          </table:table-row>
          <table:table-row>
            <table:table-cell table:style-name="Tableau6.A1" office:value-type="string">
              <text:p text:style-name="P88">&gt;=55</text:p>
            </table:table-cell>
            <table:table-cell table:style-name="Tableau6.B3" office:value-type="float" office:value="61">
              <text:p text:style-name="P92">61</text:p>
            </table:table-cell>
            <table:table-cell table:style-name="Tableau6.B3" office:value-type="float" office:value="18">
              <text:p text:style-name="P92">18</text:p>
            </table:table-cell>
            <table:table-cell table:style-name="Tableau6.B3" office:value-type="float" office:value="21">
              <text:p text:style-name="P92">21</text:p>
            </table:table-cell>
          </table:table-row>
          <table:table-row>
            <table:table-cell table:style-name="Tableau6.A4" table:number-columns-spanned="4" office:value-type="string">
              <text:p text:style-name="P58">Uddannelse (slutningen af)</text:p>
            </table:table-cell>
            <table:covered-table-cell/>
            <table:covered-table-cell/>
            <table:covered-table-cell/>
          </table:table-row>
          <table:table-row>
            <table:table-cell table:style-name="Tableau6.A1" office:value-type="string">
              <text:p text:style-name="P88">&lt;=-15</text:p>
            </table:table-cell>
            <table:table-cell table:style-name="Tableau6.B3" office:value-type="float" office:value="58">
              <text:p text:style-name="P92">58</text:p>
            </table:table-cell>
            <table:table-cell table:style-name="Tableau6.B3" office:value-type="float" office:value="16">
              <text:p text:style-name="P92">16</text:p>
            </table:table-cell>
            <table:table-cell table:style-name="Tableau6.B3" office:value-type="float" office:value="26">
              <text:p text:style-name="P92">26</text:p>
            </table:table-cell>
          </table:table-row>
          <table:table-row>
            <table:table-cell table:style-name="Tableau6.A1" office:value-type="string">
              <text:p text:style-name="P88">16-19 </text:p>
            </table:table-cell>
            <table:table-cell table:style-name="Tableau6.B3" office:value-type="float" office:value="64">
              <text:p text:style-name="P92">64</text:p>
            </table:table-cell>
            <table:table-cell table:style-name="Tableau6.B3" office:value-type="float" office:value="20">
              <text:p text:style-name="P92">20</text:p>
            </table:table-cell>
            <table:table-cell table:style-name="Tableau6.B3" office:value-type="float" office:value="16">
              <text:p text:style-name="P92">16</text:p>
            </table:table-cell>
          </table:table-row>
          <table:table-row>
            <table:table-cell table:style-name="Tableau6.A1" office:value-type="string">
              <text:p text:style-name="P88">&gt;=20</text:p>
            </table:table-cell>
            <table:table-cell table:style-name="Tableau6.B3" office:value-type="float" office:value="64">
              <text:p text:style-name="P92">64</text:p>
            </table:table-cell>
            <table:table-cell table:style-name="Tableau6.B3" office:value-type="float" office:value="23">
              <text:p text:style-name="P92">23</text:p>
            </table:table-cell>
            <table:table-cell table:style-name="Tableau6.B3" office:value-type="float" office:value="13">
              <text:p text:style-name="P92">13</text:p>
            </table:table-cell>
          </table:table-row>
          <table:table-row>
            <table:table-cell table:style-name="Tableau6.A1" office:value-type="string">
              <text:p text:style-name="P88">Studerer stadig </text:p>
            </table:table-cell>
            <table:table-cell table:style-name="Tableau6.B3" office:value-type="float" office:value="63">
              <text:p text:style-name="P92">63</text:p>
            </table:table-cell>
            <table:table-cell table:style-name="Tableau6.B3" office:value-type="float" office:value="24">
              <text:p text:style-name="P92">24</text:p>
            </table:table-cell>
            <table:table-cell table:style-name="Tableau6.B3" office:value-type="float" office:value="13">
              <text:p text:style-name="P92">13</text:p>
            </table:table-cell>
          </table:table-row>
          <table:table-row>
            <table:table-cell table:style-name="Tableau6.A4" table:number-columns-spanned="4" office:value-type="string">
              <text:p text:style-name="P58">Sociofaglig kategori</text:p>
            </table:table-cell>
            <table:covered-table-cell/>
            <table:covered-table-cell/>
            <table:covered-table-cell/>
          </table:table-row>
          <table:table-row>
            <table:table-cell table:style-name="Tableau6.A1" office:value-type="string">
              <text:p text:style-name="P88">Selvstændig erhvervsdrivende </text:p>
            </table:table-cell>
            <table:table-cell table:style-name="Tableau6.B3" office:value-type="float" office:value="65">
              <text:p text:style-name="P92">65</text:p>
            </table:table-cell>
            <table:table-cell table:style-name="Tableau6.B3" office:value-type="float" office:value="22">
              <text:p text:style-name="P92">22</text:p>
            </table:table-cell>
            <table:table-cell table:style-name="Tableau6.B3" office:value-type="float" office:value="13">
              <text:p text:style-name="P92">13</text:p>
            </table:table-cell>
          </table:table-row>
          <table:table-row>
            <table:table-cell table:style-name="Tableau6.A1" office:value-type="string">
              <text:p text:style-name="P88">Ledere </text:p>
            </table:table-cell>
            <table:table-cell table:style-name="Tableau6.B3" office:value-type="float" office:value="60">
              <text:p text:style-name="P92">60</text:p>
            </table:table-cell>
            <table:table-cell table:style-name="Tableau6.B3" office:value-type="float" office:value="24">
              <text:p text:style-name="P92">24</text:p>
            </table:table-cell>
            <table:table-cell table:style-name="Tableau6.B3" office:value-type="float" office:value="16">
              <text:p text:style-name="P92">16</text:p>
            </table:table-cell>
          </table:table-row>
          <table:table-row>
            <table:table-cell table:style-name="Tableau6.A1" office:value-type="string">
              <text:p text:style-name="P88">Andre hvidhalsbånd </text:p>
            </table:table-cell>
            <table:table-cell table:style-name="Tableau6.B3" office:value-type="float" office:value="67">
              <text:p text:style-name="P92">67</text:p>
            </table:table-cell>
            <table:table-cell table:style-name="Tableau6.B3" office:value-type="float" office:value="21">
              <text:p text:style-name="P92">21</text:p>
            </table:table-cell>
            <table:table-cell table:style-name="Tableau6.B3" office:value-type="float" office:value="12">
              <text:p text:style-name="P92">12</text:p>
            </table:table-cell>
          </table:table-row>
          <table:table-row>
            <table:table-cell table:style-name="Tableau6.A1" office:value-type="string">
              <text:p text:style-name="P88">Manuelt arbejde </text:p>
            </table:table-cell>
            <table:table-cell table:style-name="Tableau6.B3" office:value-type="float" office:value="66">
              <text:p text:style-name="P92">66</text:p>
            </table:table-cell>
            <table:table-cell table:style-name="Tableau6.B3" office:value-type="float" office:value="21">
              <text:p text:style-name="P92">21</text:p>
            </table:table-cell>
            <table:table-cell table:style-name="Tableau6.B3" office:value-type="float" office:value="13">
              <text:p text:style-name="P92">13</text:p>
            </table:table-cell>
          </table:table-row>
          <table:table-row>
            <table:table-cell table:style-name="Tableau6.A1" office:value-type="string">
              <text:p text:style-name="P88">Husmødre </text:p>
            </table:table-cell>
            <table:table-cell table:style-name="Tableau6.B3" office:value-type="float" office:value="64">
              <text:p text:style-name="P92">64</text:p>
            </table:table-cell>
            <table:table-cell table:style-name="Tableau6.B3" office:value-type="float" office:value="17">
              <text:p text:style-name="P92">17</text:p>
            </table:table-cell>
            <table:table-cell table:style-name="Tableau6.B3" office:value-type="float" office:value="19">
              <text:p text:style-name="P92">19</text:p>
            </table:table-cell>
          </table:table-row>
          <table:table-row>
            <table:table-cell table:style-name="Tableau6.A1" office:value-type="string">
              <text:p text:style-name="P88">Arbejdsløse </text:p>
            </table:table-cell>
            <table:table-cell table:style-name="Tableau6.B3" office:value-type="float" office:value="61">
              <text:p text:style-name="P92">61</text:p>
            </table:table-cell>
            <table:table-cell table:style-name="Tableau6.B3" office:value-type="float" office:value="22">
              <text:p text:style-name="P92">22</text:p>
            </table:table-cell>
            <table:table-cell table:style-name="Tableau6.B3" office:value-type="float" office:value="17">
              <text:p text:style-name="P92">17</text:p>
            </table:table-cell>
          </table:table-row>
          <table:table-row>
            <table:table-cell table:style-name="Tableau6.A1" office:value-type="string">
              <text:p text:style-name="P88">Pensioneret </text:p>
            </table:table-cell>
            <table:table-cell table:style-name="Tableau6.B3" office:value-type="float" office:value="60">
              <text:p text:style-name="P92">60</text:p>
            </table:table-cell>
            <table:table-cell table:style-name="Tableau6.B3" office:value-type="float" office:value="17">
              <text:p text:style-name="P92">17</text:p>
            </table:table-cell>
            <table:table-cell table:style-name="Tableau6.B3" office:value-type="float" office:value="23">
              <text:p text:style-name="P92">23</text:p>
            </table:table-cell>
          </table:table-row>
          <table:table-row>
            <table:table-cell table:style-name="Tableau6.A1" office:value-type="string">
              <text:p text:style-name="P88">Studerende </text:p>
            </table:table-cell>
            <table:table-cell table:style-name="Tableau6.B3" office:value-type="float" office:value="63">
              <text:p text:style-name="P92">63</text:p>
            </table:table-cell>
            <table:table-cell table:style-name="Tableau6.B3" office:value-type="float" office:value="26">
              <text:p text:style-name="P92">26</text:p>
            </table:table-cell>
            <table:table-cell table:style-name="Tableau6.B3" office:value-type="float" office:value="11">
              <text:p text:style-name="P92">11</text:p>
            </table:table-cell>
          </table:table-row>
          <table:table-row>
            <table:table-cell table:style-name="Tableau6.A4" table:number-columns-spanned="4" office:value-type="string">
              <text:p text:style-name="P58">Subjektiv urbanisering</text:p>
            </table:table-cell>
            <table:covered-table-cell/>
            <table:covered-table-cell/>
            <table:covered-table-cell/>
          </table:table-row>
          <table:table-row>
            <table:table-cell table:style-name="Tableau6.A1" office:value-type="string">
              <text:p text:style-name="P88">Landdistrikt eller landsby </text:p>
            </table:table-cell>
            <table:table-cell table:style-name="Tableau6.B3" office:value-type="float" office:value="61">
              <text:p text:style-name="P92">61</text:p>
            </table:table-cell>
            <table:table-cell table:style-name="Tableau6.B3" office:value-type="float" office:value="21">
              <text:p text:style-name="P92">21</text:p>
            </table:table-cell>
            <table:table-cell table:style-name="Tableau6.B3" office:value-type="float" office:value="18">
              <text:p text:style-name="P92">18</text:p>
            </table:table-cell>
          </table:table-row>
          <table:table-row>
            <table:table-cell table:style-name="Tableau6.A1" office:value-type="string">
              <text:p text:style-name="P88">Lille eller mellemstor by </text:p>
            </table:table-cell>
            <table:table-cell table:style-name="Tableau6.B3" office:value-type="float" office:value="63">
              <text:p text:style-name="P92">63</text:p>
            </table:table-cell>
            <table:table-cell table:style-name="Tableau6.B3" office:value-type="float" office:value="21">
              <text:p text:style-name="P92">21</text:p>
            </table:table-cell>
            <table:table-cell table:style-name="Tableau6.B3" office:value-type="float" office:value="16">
              <text:p text:style-name="P92">16</text:p>
            </table:table-cell>
          </table:table-row>
          <table:table-row>
            <table:table-cell table:style-name="Tableau6.A1" office:value-type="string">
              <text:p text:style-name="P88">Storby </text:p>
            </table:table-cell>
            <table:table-cell table:style-name="Tableau6.B3" office:value-type="float" office:value="66">
              <text:p text:style-name="P92">66</text:p>
            </table:table-cell>
            <table:table-cell table:style-name="Tableau6.B3" office:value-type="float" office:value="20">
              <text:p text:style-name="P92">20</text:p>
            </table:table-cell>
            <table:table-cell table:style-name="Tableau6.B3" office:value-type="float" office:value="14">
              <text:p text:style-name="P92">14</text:p>
            </table:table-cell>
          </table:table-row>
          <table:table-row>
            <table:table-cell table:style-name="Tableau6.A4" table:number-columns-spanned="4" office:value-type="string">
              <text:p text:style-name="P58">Opfattelse af erhvervsuddannelse i (vores land)</text:p>
            </table:table-cell>
            <table:covered-table-cell/>
            <table:covered-table-cell/>
            <table:covered-table-cell/>
          </table:table-row>
          <table:table-row>
            <table:table-cell table:style-name="Tableau6.A1" office:value-type="string">
              <text:p text:style-name="P88">Positiv </text:p>
            </table:table-cell>
            <table:table-cell table:style-name="Tableau6.B3" office:value-type="float" office:value="69">
              <text:p text:style-name="P92">69</text:p>
            </table:table-cell>
            <table:table-cell table:style-name="Tableau6.B3" office:value-type="float" office:value="18">
              <text:p text:style-name="P92">18</text:p>
            </table:table-cell>
            <table:table-cell table:style-name="Tableau6.B3" office:value-type="float" office:value="13">
              <text:p text:style-name="P92">13</text:p>
            </table:table-cell>
          </table:table-row>
          <table:table-row>
            <table:table-cell table:style-name="Tableau6.A1" office:value-type="string">
              <text:p text:style-name="P88">Negativ </text:p>
            </table:table-cell>
            <table:table-cell table:style-name="Tableau6.B3" office:value-type="float" office:value="53">
              <text:p text:style-name="P92">53</text:p>
            </table:table-cell>
            <table:table-cell table:style-name="Tableau6.B3" office:value-type="float" office:value="31">
              <text:p text:style-name="P92">31</text:p>
            </table:table-cell>
            <table:table-cell table:style-name="Tableau6.B3" office:value-type="float" office:value="16">
              <text:p text:style-name="P92">16</text:p>
            </table:table-cell>
          </table:table-row>
          <table:table-row>
            <table:table-cell table:style-name="Tableau6.A4" table:number-columns-spanned="4" office:value-type="string">
              <text:p text:style-name="P58">Har nogensinde deltaget i grundlæggende erhvervsuddannelse (sekundæruddannelse på andet trin)</text:p>
            </table:table-cell>
            <table:covered-table-cell/>
            <table:covered-table-cell/>
            <table:covered-table-cell/>
          </table:table-row>
          <table:table-row>
            <table:table-cell table:style-name="Tableau6.A1" office:value-type="string">
              <text:p text:style-name="P88">Ja </text:p>
            </table:table-cell>
            <table:table-cell table:style-name="Tableau6.B3" office:value-type="float" office:value="63">
              <text:p text:style-name="P92">63</text:p>
            </table:table-cell>
            <table:table-cell table:style-name="Tableau6.B3" office:value-type="float" office:value="22">
              <text:p text:style-name="P92">22</text:p>
            </table:table-cell>
            <table:table-cell table:style-name="Tableau6.B3" office:value-type="float" office:value="15">
              <text:p text:style-name="P92">15</text:p>
            </table:table-cell>
          </table:table-row>
          <table:table-row>
            <table:table-cell table:style-name="Tableau6.A1" office:value-type="string">
              <text:p text:style-name="P88">Nej </text:p>
            </table:table-cell>
            <table:table-cell table:style-name="Tableau6.B3" office:value-type="float" office:value="63">
              <text:p text:style-name="P92">63</text:p>
            </table:table-cell>
            <table:table-cell table:style-name="Tableau6.B3" office:value-type="float" office:value="20">
              <text:p text:style-name="P92">20</text:p>
            </table:table-cell>
            <table:table-cell table:style-name="Tableau6.B3" office:value-type="float" office:value="17">
              <text:p text:style-name="P92">17</text:p>
            </table:table-cell>
          </table:table-row>
        </table:table>
        <text:p text:style-name="P32"/>
      </text:section>
      <text:h text:style-name="P18" text:outline-level="1"><text:bookmark-start text:name="__RefHeading___Toc215568_2930363814"/>II. Offentlighedens opfattelse af erhvervsuddannelsernes kvalitet og forløb <text:bookmark-end text:name="__RefHeading___Toc215568_2930363814"/></text:h>
      <text:p text:style-name="P97"/>
      <text:p text:style-name="P21"/>
      <text:section text:style-name="Sect2" text:name="Section4">
        <text:h text:style-name="P19" text:outline-level="2"><text:bookmark-start text:name="__RefHeading___Toc215570_2930363814"/>1. Samlet overblik over erhvervsuddannelserne i landet <text:bookmark-end text:name="__RefHeading___Toc215570_2930363814"/></text:h>
        <text:p text:style-name="P50">To tredjedele af EU-borgerne mener, at erhvervsuddannelserne ses i et positivt lys i deres land </text:p>
        <text:p text:style-name="P21">I hele Den Europæiske Union mener 67 % af EU-borgerne, at erhvervsuddannelserne ses i et positivt lys i deres land, herunder 10 %, der siger meget positive og 57 % ret positive.<text:note text:id="ftn16" text:note-class="footnote"><text:note-citation>16</text:note-citation><text:note-body><text:p text:style-name="P13">QB6. Hvordan mener du, at INITIAL erhvervsuddannelse betragtes i (vores land)? </text:p></text:note-body></text:note> Omkring tre ud af ti respondenter mener, at erhvervsuddannelserne betragtes negativt, idet 27 % er ret negative, og 2 % er meget negative. Disse resultater er relativt stabile over tid. I Cedefop-undersøgelsen fra 2016 (EU28) sagde 67 % af respondenterne, at de gymnasiale erhvervsuddannelser havde et positivt image i deres land,<text:note text:id="ftn17" text:note-class="footnote"><text:note-citation>1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4">https://www.cedefop.europa.eu/en/tools/opinion-survey-on-vet?visualisation=MAP&amp;topic=group4&amp;question=Q18T2__Q&amp;answer=Q18T2_A1&amp;subset=EducationLevel&amp;subsetVal=All&amp;country=AT&amp;countryB=EU28.</text:span></text:a><text:span text:style-name="T54"> Spørgsmålenes ordlyd adskiller sig fra den nuværende undersøgelse: Spørgsmål 15: "Vil du sige, at erhvervsuddannelserne på ungdomsuddannelserne for de 16-18-årige i dag har et positivt eller negativt image i dit land?" </text:span></text:p></text:note-body></text:note> og 71 % af respondenterne i Eurobarometerundersøgelsen fra 2011 om erhvervsuddannelse (EU27) var også enige.<text:note text:id="ftn18" text:note-class="footnote"><text:note-citation>18</text:note-citation><text:note-body><text:p text:style-name="P1"><text:a xlink:type="simple" xlink:href="https://europa.eu/eurobarometer/surveys/detail/999" text:style-name="Internet_20_link" text:visited-style-name="Visited_20_Internet_20_Link"><text:span text:style-name="T54">https://europa.eu/eurobarometer/surveys/detail/999</text:span></text:a><text:span text:style-name="T54">. Spørgsmålsformuleringen adskiller sig fra den nuværende undersøgelse og anvender udtrykket "erhvervsuddannelse" uden at skelne mellem erhvervsrettet grunduddannelse og erhvervsrettet efter- og videreuddannelse. Spørgsmål og svar9: "Og mener du, at erhvervsuddannelse har et meget positivt, forholdsvis positivt, forholdsvis negativt eller meget negativt billede i (VORLAND)?"</text:span></text:p></text:note-body></text:note> </text:p>
        <text:p text:style-name="P21"><draw:g text:anchor-type="paragraph" draw:z-index="10" draw:name="Forme7" draw:style-name="gr1"><draw:frame draw:style-name="gr378" draw:text-style-name="P99" svg:width="15.093cm" svg:height="6.608cm" svg:x="0.092cm" svg:y="3.286cm"><draw:image xlink:href="Pictures/10000000000005450000026916AE5F4EEB1656FD.png" xlink:type="simple" xlink:show="embed" xlink:actuate="onLoad" draw:mime-type="image/png"><text:p/></draw:image></draw:frame><draw:frame draw:style-name="gr379" draw:text-style-name="P101" svg:width="14.384cm" svg:height="0.593cm" svg:x="0.184cm" svg:y="2.91cm"><draw:text-box><text:p text:style-name="P100"><text:span text:style-name="T59">QB6. Hvordan mener du, at INITIAL erhvervsuddannelse betragtes i (vores land)? (%) </text:span></text:p></draw:text-box></draw:frame><draw:g draw:style-name="gr4"><draw:frame draw:style-name="gr380" draw:text-style-name="P99" svg:width="13.47cm" svg:height="0.897cm" svg:x="0.369cm" svg:y="9.893cm"><draw:image xlink:href="Pictures/100000000000022300000022902E68B765C34830.png" xlink:type="simple" xlink:show="embed" xlink:actuate="onLoad" draw:mime-type="image/png"><text:p/></draw:image></draw:frame><draw:frame draw:style-name="gr381" draw:text-style-name="P101" svg:width="2.793cm" svg:height="0.606cm" svg:x="0.808cm" svg:y="10.056cm"><draw:text-box><text:p text:style-name="P105"><text:span text:style-name="T59">Meget positiv</text:span></text:p></draw:text-box></draw:frame><draw:frame draw:style-name="gr382" draw:text-style-name="P101" svg:width="2.73cm" svg:height="0.902cm" svg:x="3.886cm" svg:y="10.108cm"><draw:text-box><text:p text:style-name="P105"><text:span text:style-name="T59">Forholdsvis positiv</text:span></text:p></draw:text-box></draw:frame><draw:frame draw:style-name="gr383" draw:text-style-name="P101" svg:width="3.135cm" svg:height="0.604cm" svg:x="6.901cm" svg:y="10.05cm"><draw:text-box><text:p text:style-name="P105"><text:span text:style-name="T59">Forholdsvis negativ</text:span></text:p></draw:text-box></draw:frame><draw:frame draw:style-name="gr384" draw:text-style-name="P101" svg:width="3.331cm" svg:height="0.606cm" svg:x="10.19cm" svg:y="10.036cm"><draw:text-box><text:p text:style-name="P105"><text:span text:style-name="T59">Meget negativ</text:span></text:p></draw:text-box></draw:frame><draw:frame draw:style-name="gr385" draw:text-style-name="P101" svg:width="2.407cm" svg:height="0.643cm" svg:x="13.748cm" svg:y="10.036cm"><draw:text-box><text:p text:style-name="P105"><text:span text:style-name="T59">Ved ikke</text:span></text:p></draw:text-box></draw:frame></draw:g></draw:g><draw:g text:anchor-type="paragraph" draw:z-index="9" draw:name="Forme6" draw:style-name="gr1"><draw:frame draw:style-name="gr386" draw:text-style-name="P99" svg:width="5.439cm" svg:height="5.785cm" svg:x="10.268cm" svg:y="-4.524cm"><draw:image xlink:href="Pictures/10000000000001E7000002016D0CD36994D96C29.png" xlink:type="simple" xlink:show="embed" xlink:actuate="onLoad" draw:mime-type="image/png"><text:p/></draw:image></draw:frame><draw:frame draw:style-name="gr387" draw:text-style-name="P101" svg:width="7.781cm" svg:height="1.151cm" svg:x="9.1cm" svg:y="-5.983cm"><draw:text-box><text:p text:style-name="P100"><text:span text:style-name="T59">Spørgsmål 6: Hvordan mener du, at INITIAL erhvervsuddannelse betragtes i (vores land)? (EU27) (%) </text:span></text:p></draw:text-box></draw:frame><draw:frame draw:style-name="gr388" draw:text-style-name="P101" svg:width="2.504cm" svg:height="0.902cm" svg:x="13.753cm" svg:y="-4.798cm"><draw:text-box><text:p text:style-name="P100"><text:span text:style-name="T59">Meget positiv 10</text:span></text:p></draw:text-box></draw:frame><draw:frame draw:style-name="gr389" draw:text-style-name="P107" svg:width="2.375cm" svg:height="0.578cm" svg:x="11.257cm" svg:y="-5.175cm"><draw:text-box><text:p text:style-name="P106"><text:span text:style-name="T59">Ved ikke 4</text:span></text:p></draw:text-box></draw:frame><draw:frame draw:style-name="gr390" draw:text-style-name="P104" svg:width="2.442cm" svg:height="0.902cm" svg:x="9.682cm" svg:y="-4.671cm"><draw:text-box><text:p text:style-name="P103"><text:span text:style-name="T59">Meget negativ 2</text:span></text:p></draw:text-box></draw:frame><draw:frame draw:style-name="gr391" draw:text-style-name="P104" svg:width="1.858cm" svg:height="1.227cm" svg:x="8.733cm" svg:y="-3.612cm"><draw:text-box><text:p text:style-name="P103"><text:span text:style-name="T59">Forholdsvis negativ 27</text:span></text:p></draw:text-box></draw:frame><draw:frame draw:style-name="gr392" draw:text-style-name="P107" svg:width="1.816cm" svg:height="1.227cm" svg:x="14.49cm" svg:y="0.653cm"><draw:text-box><text:p text:style-name="P106"><text:span text:style-name="T59">Forholdsvis positiv 57</text:span></text:p></draw:text-box></draw:frame></draw:g>I den nuværende undersøgelse varierer opfattelsen af erhvervsuddannelse betydeligt mellem EU's medlemsstater. De højeste niveauer af positive opfattelser registreres i Tyskland (82 %), Østrig og Polen (begge 81 %), Kroatien (77 %) og Litauen og Malta (begge 76 %). Opfattelsen er mindst positiv i Belgien og Nederlandene (begge 44 %), Frankrig (50 %) og Sverige (56 %). </text:p>
        <text:p text:style-name="P21"/>
        <text:p text:style-name="P21"/>
        <text:p text:style-name="P29"><draw:g text:anchor-type="paragraph" draw:z-index="11" draw:name="Forme8" draw:style-name="gr1"><draw:frame draw:style-name="gr376" draw:text-style-name="P99" svg:width="16.102cm" svg:height="13.424cm" svg:x="0cm" svg:y="0.967cm"><draw:image xlink:href="Pictures/100000000000048F000003CD9AC14196A640288D.png" xlink:type="simple" xlink:show="embed" xlink:actuate="onLoad" draw:mime-type="image/png"><text:p/></draw:image></draw:frame><draw:frame draw:style-name="gr377" draw:text-style-name="P101" svg:width="14.008cm" svg:height="0.902cm" svg:x="1.526cm" svg:y="0.002cm"><draw:text-box><text:p text:style-name="P100"><text:span text:style-name="T59">Spørgsmål 6: Hvordan mener du, at INITIAL erhvervsuddannelse betragtes i (vores land)? "Positiv" i alt (EU27) (%) </text:span></text:p></draw:text-box></draw:frame></draw:g></text:p>
        <text:p text:style-name="P21"/>
        <text:p text:style-name="P29">Hvad angår den grundlæggende erhvervsuddannelse, er der følgende sociodemografiske og holdningsmæssige forskelle mellem europæerne: </text:p>
        <text:p text:style-name="P52">■ Positive erhvervsuddannelsesopfattelser er langt mere udbredte blandt respondenter, der mener, at de studerende får tilstrækkelig information om erhvervsuddannelsesmuligheder (81 %), end blandt dem, der mener, at de studerende ikke får tilstrækkelig information (42 %). </text:p>
        <text:p text:style-name="P52">■ De, der mener, at erhvervsuddannelserne tilbyder læring af høj kvalitet, er mere tilbøjelige til at bedømme erhvervsuddannelserne positivt (76 %) end dem, der ikke har dette synspunkt (42 %). </text:p>
        <text:p text:style-name="P52">■ Respondenter, der mener, at erhvervsuddannelse fører til velbetalte job, er mere tilbøjelige til at rapportere positive opfattelser af erhvervsuddannelser (76 %) end dem, der ikke gør det (50 %). </text:p>
        <text:p text:style-name="P52">■ Der er nogle bemærkelsesværdige forskelle mellem socio-professionelle kategorier: Husholdninger, pensionister og manuelle arbejdstagere er mest tilbøjelige til at sige, at indledende erhvervsuddannelse ses positivt (69-70 %) sammenlignet med 60 % af de arbejdsløse respondenter. </text:p>
        <text:p text:style-name="P52">■ Respondenter på 55 år og derover har højst sandsynligt et positivt billede af erhvervsuddannelserne (68 %), mens dette tal er 61 % blandt respondenter i alderen 15-24 år. </text:p>
        <text:p text:style-name="P52">■ Respondenter, der afsluttede en uddannelse i alderen 16-19 år, er mest tilbøjelige til at tro, at erhvervsuddannelserne har et positivt image (70 %) sammenlignet med 64 % blandt dem, der studerede, indtil de var 20 år eller derover. </text:p>
        <text:p text:style-name="P52">■ Folk, der mener, at STEM ‑-relateret erhvervsuddannelse er mere egnet til mænd, er mærkbart mere positive med hensyn til erhvervsuddannelse end dem, der ikke har dette synspunkt (72 % sammenlignet med 61 %). </text:p>
        <text:p text:style-name="P52">■ Forskelle efter køn er ubetydelige. </text:p>
        <text:p text:style-name="P21"/>
        <table:table table:name="Tableau7" table:style-name="Tableau7">
          <table:table-column table:style-name="Tableau7.A"/>
          <table:table-column table:style-name="Tableau7.B"/>
          <table:table-column table:style-name="Tableau7.C"/>
          <table:table-column table:style-name="Tableau7.D"/>
          <table:table-row>
            <table:table-cell table:style-name="Tableau7.A1" table:number-columns-spanned="4" office:value-type="string">
              <text:p text:style-name="P72">QB6 Hvordan mener du, at INITIAL erhvervsuddannelse betragtes i (vores land)? (%-EU)</text:p>
            </table:table-cell>
            <table:covered-table-cell/>
            <table:covered-table-cell/>
            <table:covered-table-cell/>
          </table:table-row>
          <table:table-row>
            <table:table-cell table:style-name="Tableau7.A1" office:value-type="string">
              <text:p text:style-name="P78"/>
            </table:table-cell>
            <table:table-cell table:style-name="Tableau7.A1" office:value-type="string">
              <text:p text:style-name="P70">"Positiv" i alt</text:p>
            </table:table-cell>
            <table:table-cell table:style-name="Tableau7.A1" office:value-type="string">
              <text:p text:style-name="P70">"Negativ" i alt </text:p>
            </table:table-cell>
            <table:table-cell table:style-name="Tableau7.A1" office:value-type="string">
              <text:p text:style-name="P70">Ved ikke</text:p>
            </table:table-cell>
          </table:table-row>
          <table:table-row>
            <table:table-cell table:style-name="Tableau7.A1" office:value-type="string">
              <text:p text:style-name="P72">EU-27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4" table:number-columns-spanned="4" office:value-type="string">
              <text:p text:style-name="P65">Køn</text:p>
            </table:table-cell>
            <table:covered-table-cell/>
            <table:covered-table-cell/>
            <table:covered-table-cell/>
          </table:table-row>
          <table:table-row>
            <table:table-cell table:style-name="Tableau7.A1" office:value-type="string">
              <text:p text:style-name="P72">Mennesket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1" office:value-type="string">
              <text:p text:style-name="P72">kvinde </text:p>
            </table:table-cell>
            <table:table-cell table:style-name="Tableau7.B3" office:value-type="float" office:value="66">
              <text:p text:style-name="P74">66</text:p>
            </table:table-cell>
            <table:table-cell table:style-name="Tableau7.B3" office:value-type="float" office:value="29">
              <text:p text:style-name="P74">29</text:p>
            </table:table-cell>
            <table:table-cell table:style-name="Tableau7.B3" office:value-type="float" office:value="5">
              <text:p text:style-name="P74">5</text:p>
            </table:table-cell>
          </table:table-row>
          <table:table-row>
            <table:table-cell table:style-name="Tableau7.A4" table:number-columns-spanned="4" office:value-type="string">
              <text:p text:style-name="P65">Alder</text:p>
            </table:table-cell>
            <table:covered-table-cell/>
            <table:covered-table-cell/>
            <table:covered-table-cell/>
          </table:table-row>
          <table:table-row>
            <table:table-cell table:style-name="Tableau7.A1" office:value-type="string">
              <text:p text:style-name="P72">15-24 </text:p>
            </table:table-cell>
            <table:table-cell table:style-name="Tableau7.B3" office:value-type="float" office:value="61">
              <text:p text:style-name="P74">61</text:p>
            </table:table-cell>
            <table:table-cell table:style-name="Tableau7.B3" office:value-type="float" office:value="36">
              <text:p text:style-name="P74">36</text:p>
            </table:table-cell>
            <table:table-cell table:style-name="Tableau7.B3" office:value-type="float" office:value="3">
              <text:p text:style-name="P74">3</text:p>
            </table:table-cell>
          </table:table-row>
          <table:table-row>
            <table:table-cell table:style-name="Tableau7.A1" office:value-type="string">
              <text:p text:style-name="P72">25-39 </text:p>
            </table:table-cell>
            <table:table-cell table:style-name="Tableau7.B3" office:value-type="float" office:value="66">
              <text:p text:style-name="P74">66</text:p>
            </table:table-cell>
            <table:table-cell table:style-name="Tableau7.B3" office:value-type="float" office:value="31">
              <text:p text:style-name="P74">31</text:p>
            </table:table-cell>
            <table:table-cell table:style-name="Tableau7.B3" office:value-type="float" office:value="3">
              <text:p text:style-name="P74">3</text:p>
            </table:table-cell>
          </table:table-row>
          <table:table-row>
            <table:table-cell table:style-name="Tableau7.A1" office:value-type="string">
              <text:p text:style-name="P72">40-54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1" office:value-type="string">
              <text:p text:style-name="P72">&gt;=55</text:p>
            </table:table-cell>
            <table:table-cell table:style-name="Tableau7.B3" office:value-type="float" office:value="68">
              <text:p text:style-name="P74">68</text:p>
            </table:table-cell>
            <table:table-cell table:style-name="Tableau7.B3" office:value-type="float" office:value="26">
              <text:p text:style-name="P74">26</text:p>
            </table:table-cell>
            <table:table-cell table:style-name="Tableau7.B3" office:value-type="float" office:value="6">
              <text:p text:style-name="P74">6</text:p>
            </table:table-cell>
          </table:table-row>
          <table:table-row>
            <table:table-cell table:style-name="Tableau7.A4" table:number-columns-spanned="4" office:value-type="string">
              <text:p text:style-name="P65">Uddannelse (slutningen af)</text:p>
            </table:table-cell>
            <table:covered-table-cell/>
            <table:covered-table-cell/>
            <table:covered-table-cell/>
          </table:table-row>
          <table:table-row>
            <table:table-cell table:style-name="Tableau7.A1" office:value-type="string">
              <text:p text:style-name="P72">&lt;=-15</text:p>
            </table:table-cell>
            <table:table-cell table:style-name="Tableau7.B3" office:value-type="float" office:value="69">
              <text:p text:style-name="P74">69</text:p>
            </table:table-cell>
            <table:table-cell table:style-name="Tableau7.B3" office:value-type="float" office:value="21">
              <text:p text:style-name="P74">21</text:p>
            </table:table-cell>
            <table:table-cell table:style-name="Tableau7.B3" office:value-type="float" office:value="10">
              <text:p text:style-name="P74">10</text:p>
            </table:table-cell>
          </table:table-row>
          <table:table-row>
            <table:table-cell table:style-name="Tableau7.A1" office:value-type="string">
              <text:p text:style-name="P72">16-19 </text:p>
            </table:table-cell>
            <table:table-cell table:style-name="Tableau7.B3" office:value-type="float" office:value="70">
              <text:p text:style-name="P74">70</text:p>
            </table:table-cell>
            <table:table-cell table:style-name="Tableau7.B3" office:value-type="float" office:value="26">
              <text:p text:style-name="P74">26</text:p>
            </table:table-cell>
            <table:table-cell table:style-name="Tableau7.B3" office:value-type="float" office:value="4">
              <text:p text:style-name="P74">4</text:p>
            </table:table-cell>
          </table:table-row>
          <table:table-row>
            <table:table-cell table:style-name="Tableau7.A1" office:value-type="string">
              <text:p text:style-name="P72">&gt;=20</text:p>
            </table:table-cell>
            <table:table-cell table:style-name="Tableau7.B3" office:value-type="float" office:value="64">
              <text:p text:style-name="P74">64</text:p>
            </table:table-cell>
            <table:table-cell table:style-name="Tableau7.B3" office:value-type="float" office:value="33">
              <text:p text:style-name="P74">33</text:p>
            </table:table-cell>
            <table:table-cell table:style-name="Tableau7.B3" office:value-type="float" office:value="3">
              <text:p text:style-name="P74">3</text:p>
            </table:table-cell>
          </table:table-row>
          <table:table-row>
            <table:table-cell table:style-name="Tableau7.A1" office:value-type="string">
              <text:p text:style-name="P72">Studerer stadig </text:p>
            </table:table-cell>
            <table:table-cell table:style-name="Tableau7.B3" office:value-type="float" office:value="60">
              <text:p text:style-name="P74">60</text:p>
            </table:table-cell>
            <table:table-cell table:style-name="Tableau7.B3" office:value-type="float" office:value="36">
              <text:p text:style-name="P74">36</text:p>
            </table:table-cell>
            <table:table-cell table:style-name="Tableau7.B3" office:value-type="float" office:value="4">
              <text:p text:style-name="P74">4</text:p>
            </table:table-cell>
          </table:table-row>
          <table:table-row>
            <table:table-cell table:style-name="Tableau7.A4" table:number-columns-spanned="4" office:value-type="string">
              <text:p text:style-name="P65">Sociofaglig kategori</text:p>
            </table:table-cell>
            <table:covered-table-cell/>
            <table:covered-table-cell/>
            <table:covered-table-cell/>
          </table:table-row>
          <table:table-row>
            <table:table-cell table:style-name="Tableau7.A1" office:value-type="string">
              <text:p text:style-name="P72">Selvstændig erhvervsdrivende </text:p>
            </table:table-cell>
            <table:table-cell table:style-name="Tableau7.B3" office:value-type="float" office:value="66">
              <text:p text:style-name="P74">66</text:p>
            </table:table-cell>
            <table:table-cell table:style-name="Tableau7.B3" office:value-type="float" office:value="31">
              <text:p text:style-name="P74">31</text:p>
            </table:table-cell>
            <table:table-cell table:style-name="Tableau7.B3" office:value-type="float" office:value="3">
              <text:p text:style-name="P74">3</text:p>
            </table:table-cell>
          </table:table-row>
          <table:table-row>
            <table:table-cell table:style-name="Tableau7.A1" office:value-type="string">
              <text:p text:style-name="P72">Ledere </text:p>
            </table:table-cell>
            <table:table-cell table:style-name="Tableau7.B3" office:value-type="float" office:value="64">
              <text:p text:style-name="P74">64</text:p>
            </table:table-cell>
            <table:table-cell table:style-name="Tableau7.B3" office:value-type="float" office:value="33">
              <text:p text:style-name="P74">33</text:p>
            </table:table-cell>
            <table:table-cell table:style-name="Tableau7.B3" office:value-type="float" office:value="3">
              <text:p text:style-name="P74">3</text:p>
            </table:table-cell>
          </table:table-row>
          <table:table-row>
            <table:table-cell table:style-name="Tableau7.A1" office:value-type="string">
              <text:p text:style-name="P72">Andre hvidhalsbånd </text:p>
            </table:table-cell>
            <table:table-cell table:style-name="Tableau7.B3" office:value-type="float" office:value="68">
              <text:p text:style-name="P74">68</text:p>
            </table:table-cell>
            <table:table-cell table:style-name="Tableau7.B3" office:value-type="float" office:value="30">
              <text:p text:style-name="P74">30</text:p>
            </table:table-cell>
            <table:table-cell table:style-name="Tableau7.B3" office:value-type="float" office:value="2">
              <text:p text:style-name="P74">2</text:p>
            </table:table-cell>
          </table:table-row>
          <table:table-row>
            <table:table-cell table:style-name="Tableau7.A1" office:value-type="string">
              <text:p text:style-name="P72">Manuelt arbejde </text:p>
            </table:table-cell>
            <table:table-cell table:style-name="Tableau7.B3" office:value-type="float" office:value="69">
              <text:p text:style-name="P74">69</text:p>
            </table:table-cell>
            <table:table-cell table:style-name="Tableau7.B3" office:value-type="float" office:value="27">
              <text:p text:style-name="P74">27</text:p>
            </table:table-cell>
            <table:table-cell table:style-name="Tableau7.B3" office:value-type="float" office:value="4">
              <text:p text:style-name="P74">4</text:p>
            </table:table-cell>
          </table:table-row>
          <table:table-row>
            <table:table-cell table:style-name="Tableau7.A1" office:value-type="string">
              <text:p text:style-name="P72">Husmødre </text:p>
            </table:table-cell>
            <table:table-cell table:style-name="Tableau7.B3" office:value-type="float" office:value="70">
              <text:p text:style-name="P74">70</text:p>
            </table:table-cell>
            <table:table-cell table:style-name="Tableau7.B3" office:value-type="float" office:value="25">
              <text:p text:style-name="P74">25</text:p>
            </table:table-cell>
            <table:table-cell table:style-name="Tableau7.B3" office:value-type="float" office:value="5">
              <text:p text:style-name="P74">5</text:p>
            </table:table-cell>
          </table:table-row>
          <table:table-row>
            <table:table-cell table:style-name="Tableau7.A1" office:value-type="string">
              <text:p text:style-name="P72">Arbejdsløse </text:p>
            </table:table-cell>
            <table:table-cell table:style-name="Tableau7.B3" office:value-type="float" office:value="60">
              <text:p text:style-name="P74">60</text:p>
            </table:table-cell>
            <table:table-cell table:style-name="Tableau7.B3" office:value-type="float" office:value="35">
              <text:p text:style-name="P74">35</text:p>
            </table:table-cell>
            <table:table-cell table:style-name="Tableau7.B3" office:value-type="float" office:value="5">
              <text:p text:style-name="P74">5</text:p>
            </table:table-cell>
          </table:table-row>
          <table:table-row>
            <table:table-cell table:style-name="Tableau7.A1" office:value-type="string">
              <text:p text:style-name="P72">Pensioneret </text:p>
            </table:table-cell>
            <table:table-cell table:style-name="Tableau7.B3" office:value-type="float" office:value="69">
              <text:p text:style-name="P74">69</text:p>
            </table:table-cell>
            <table:table-cell table:style-name="Tableau7.B3" office:value-type="float" office:value="24">
              <text:p text:style-name="P74">24</text:p>
            </table:table-cell>
            <table:table-cell table:style-name="Tableau7.B3" office:value-type="float" office:value="7">
              <text:p text:style-name="P74">7</text:p>
            </table:table-cell>
          </table:table-row>
          <table:table-row>
            <table:table-cell table:style-name="Tableau7.A1" office:value-type="string">
              <text:p text:style-name="P72">Studerende </text:p>
            </table:table-cell>
            <table:table-cell table:style-name="Tableau7.B3" office:value-type="float" office:value="62">
              <text:p text:style-name="P74">62</text:p>
            </table:table-cell>
            <table:table-cell table:style-name="Tableau7.B3" office:value-type="float" office:value="35">
              <text:p text:style-name="P74">35</text:p>
            </table:table-cell>
            <table:table-cell table:style-name="Tableau7.B3" office:value-type="float" office:value="3">
              <text:p text:style-name="P74">3</text:p>
            </table:table-cell>
          </table:table-row>
          <table:table-row>
            <table:table-cell table:style-name="Tableau7.A4" table:number-columns-spanned="4" office:value-type="string">
              <text:p text:style-name="P65">Subjektiv urbanisering</text:p>
            </table:table-cell>
            <table:covered-table-cell/>
            <table:covered-table-cell/>
            <table:covered-table-cell/>
          </table:table-row>
          <table:table-row>
            <table:table-cell table:style-name="Tableau7.A1" office:value-type="string">
              <text:p text:style-name="P72">Landdistrikt eller landsby </text:p>
            </table:table-cell>
            <table:table-cell table:style-name="Tableau7.B3" office:value-type="float" office:value="69">
              <text:p text:style-name="P74">69</text:p>
            </table:table-cell>
            <table:table-cell table:style-name="Tableau7.B3" office:value-type="float" office:value="26">
              <text:p text:style-name="P74">26</text:p>
            </table:table-cell>
            <table:table-cell table:style-name="Tableau7.B3" office:value-type="float" office:value="5">
              <text:p text:style-name="P74">5</text:p>
            </table:table-cell>
          </table:table-row>
          <table:table-row>
            <table:table-cell table:style-name="Tableau7.A1" office:value-type="string">
              <text:p text:style-name="P72">Lille eller mellemstor by </text:p>
            </table:table-cell>
            <table:table-cell table:style-name="Tableau7.B3" office:value-type="float" office:value="65">
              <text:p text:style-name="P74">65</text:p>
            </table:table-cell>
            <table:table-cell table:style-name="Tableau7.B3" office:value-type="float" office:value="31">
              <text:p text:style-name="P74">31</text:p>
            </table:table-cell>
            <table:table-cell table:style-name="Tableau7.B3" office:value-type="float" office:value="4">
              <text:p text:style-name="P74">4</text:p>
            </table:table-cell>
          </table:table-row>
          <table:table-row>
            <table:table-cell table:style-name="Tableau7.A1" office:value-type="string">
              <text:p text:style-name="P72">Storby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4" table:number-columns-spanned="4" office:value-type="string">
              <text:p text:style-name="P65">Har nogensinde deltaget i grundlæggende erhvervsuddannelse (sekundæruddannelse på andet trin)</text:p>
            </table:table-cell>
            <table:covered-table-cell/>
            <table:covered-table-cell/>
            <table:covered-table-cell/>
          </table:table-row>
          <table:table-row>
            <table:table-cell table:style-name="Tableau7.A1" office:value-type="string">
              <text:p text:style-name="P72">Ja </text:p>
            </table:table-cell>
            <table:table-cell table:style-name="Tableau7.B3" office:value-type="float" office:value="72">
              <text:p text:style-name="P74">72</text:p>
            </table:table-cell>
            <table:table-cell table:style-name="Tableau7.B3" office:value-type="float" office:value="25">
              <text:p text:style-name="P74">25</text:p>
            </table:table-cell>
            <table:table-cell table:style-name="Tableau7.B3" office:value-type="float" office:value="3">
              <text:p text:style-name="P74">3</text:p>
            </table:table-cell>
          </table:table-row>
          <table:table-row>
            <table:table-cell table:style-name="Tableau7.A1" office:value-type="string">
              <text:p text:style-name="P72">Nej </text:p>
            </table:table-cell>
            <table:table-cell table:style-name="Tableau7.B3" office:value-type="float" office:value="62">
              <text:p text:style-name="P74">62</text:p>
            </table:table-cell>
            <table:table-cell table:style-name="Tableau7.B3" office:value-type="float" office:value="32">
              <text:p text:style-name="P74">32</text:p>
            </table:table-cell>
            <table:table-cell table:style-name="Tableau7.B3" office:value-type="float" office:value="6">
              <text:p text:style-name="P74">6</text:p>
            </table:table-cell>
          </table:table-row>
        </table:table>
        <text:p text:style-name="P21"/>
        <text:h text:style-name="P19" text:outline-level="2"><text:bookmark-start text:name="__RefHeading___Toc215572_2930363814"/>2. Kvaliteten af læring <text:bookmark-end text:name="__RefHeading___Toc215572_2930363814"/></text:h>
        <text:p text:style-name="P50">Omkring tre fjerdedele af EU-borgerne siger, at erhvervsuddannelserne tilbyder læring af høj kvalitet </text:p>
        <text:p text:style-name="P21">I hele Den Europæiske Union er 73 % af respondenterne enige i udsagnet om, at erhvervsuddannelse tilbyder læring af høj kvalitet, herunder 19 %, der er meget enige, og 54 %, der har tendens til at være enige.<text:note text:id="ftn19" text:note-class="footnote"><text:note-citation>19</text:note-citation><text:note-body><text:p text:style-name="P13">Spørgsmål B7.1 Fortæl mig, i hvilket omfang du er enig eller uenig i hvert af følgende udsagn: Erhvervsuddannelse tilbyder læring af høj kvalitet. </text:p></text:note-body></text:note> Kun 18 % er uenige, mens 9 % ikke ved det. </text:p>
        <text:p text:style-name="P21">I Eurobarometerundersøgelsen fra 2011 om erhvervsuddannelse (EU27) sagde 75 % af respondenterne, at erhvervsuddannelserne tilbød læring af høj kvalitet,<text:note text:id="ftn20" text:note-class="footnote"><text:note-citation>20</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Spørgsmålsformuleringen adskiller sig fra den nuværende undersøgelse og anvender udtrykket "erhvervsuddannelse" uden at skelne mellem erhvervsrettet grunduddannelse og erhvervsrettet efter- og videreuddannelse. Spørgsmål A10.1: "Fortæl mig, i hvilket omfang du er enig eller uenig i hvert af følgende udsagn. Erhvervsuddannelse tilbyder læring af høj kvalitet". </text:span></text:p></text:note-body></text:note> hvilket nøje afspejler resultatet af denne særlige Eurobarometerundersøgelse. </text:p>
        <text:p text:style-name="P21">I den aktuelle undersøgelse varierer synspunkterne fra medlemsstat til medlemsstat, og den højeste grad af enighed er registreret i Irland (84 %), Spanien og Danmark (begge 82 %) og Malta (81 %). De laveste niveauer er registreret i Rumænien (56 %), Luxembourg (62 %) og Bulgarien og Finland (begge 64 %). I alle medlemsstater er mindst halvdelen af respondenterne enige i, at erhvervsuddannelse tilbyder læring af høj kvalitet. </text:p>
        <text:p text:style-name="P21">En betydelig andel af respondenterne svarede "ved ikke" med den højeste andel i Portugal og Luxembourg (begge 16 %). </text:p>
        <text:p text:style-name="P21"><draw:g text:anchor-type="paragraph" draw:z-index="12" draw:name="Forme9" draw:style-name="gr1"><draw:frame draw:style-name="gr369" draw:text-style-name="P99" svg:width="4.839cm" svg:height="5.428cm" svg:x="10.755cm" svg:y="-7.911cm"><draw:image xlink:href="Pictures/10000000000001E700000213B6109411327796E7.png" xlink:type="simple" xlink:show="embed" xlink:actuate="onLoad" draw:mime-type="image/png"><text:p/></draw:image></draw:frame><draw:frame draw:style-name="gr370" draw:text-style-name="P101" svg:width="8.434cm" svg:height="1.227cm" svg:x="8.802cm" svg:y="-9.596cm"><draw:text-box><text:p text:style-name="P100"><text:span text:style-name="T59">Spørgsmål B7.1: Fortæl mig, i hvilket omfang du er enig eller uenig i hvert af følgende udsagn: - Erhvervsrettet grund- og efteruddannelse tilbyder læring af høj kvalitet (EU27) (%) </text:span></text:p></draw:text-box></draw:frame><draw:frame draw:style-name="gr371" draw:text-style-name="P109" svg:width="2.527cm" svg:height="0.578cm" svg:x="10.303cm" svg:y="-8.372cm"><draw:text-box><text:p text:style-name="P103"><text:span text:style-name="T59">Ved ikke 9</text:span></text:p></draw:text-box></draw:frame><draw:frame draw:style-name="gr372" draw:text-style-name="P109" svg:width="3.264cm" svg:height="0.578cm" svg:x="8.961cm" svg:y="-7.797cm"><draw:text-box><text:p text:style-name="P103"><text:span text:style-name="T59">Meget uenig 2</text:span></text:p></draw:text-box></draw:frame><draw:frame draw:style-name="gr373" draw:text-style-name="P109" svg:width="2.102cm" svg:height="0.902cm" svg:x="8.67cm" svg:y="-6.83cm"><draw:text-box><text:p text:style-name="P103"><text:span text:style-name="T59">Uenighed 16</text:span></text:p></draw:text-box></draw:frame><draw:frame draw:style-name="gr374" draw:text-style-name="P110" svg:width="2.818cm" svg:height="0.902cm" svg:x="13.544cm" svg:y="-7.98cm"><draw:text-box><text:p text:style-name="P100"><text:span text:style-name="T59">Fuldstændig enig 19</text:span></text:p></draw:text-box></draw:frame><draw:frame draw:style-name="gr375" draw:text-style-name="P110" svg:width="3.735cm" svg:height="0.578cm" svg:x="11.956cm" svg:y="-2.599cm"><draw:text-box><text:p text:style-name="P100"><text:span text:style-name="T59">Jeg er enig 54</text:span></text:p></draw:text-box></draw:frame></draw:g></text:p>
        <text:p text:style-name="P21"/>
        <text:p text:style-name="P21"><draw:g text:anchor-type="paragraph" draw:z-index="13" draw:name="Forme10" draw:style-name="gr1"><draw:frame draw:style-name="gr361" draw:text-style-name="P99" svg:width="16.537cm" svg:height="7.571cm" svg:x="0.228cm" svg:y="-0.13cm"><draw:image xlink:href="Pictures/10000000000005590000027325238147A4E7155C.png" xlink:type="simple" xlink:show="embed" xlink:actuate="onLoad" draw:mime-type="image/png"><text:p/></draw:image></draw:frame><draw:frame draw:style-name="gr362" draw:text-style-name="P101" svg:width="16.394cm" svg:height="0.902cm" svg:x="0cm" svg:y="-0.961cm"><draw:text-box><text:p text:style-name="P100"><text:span text:style-name="T59">Spørgsmål B7.1 Fortæl mig, i hvilket omfang du er enig eller uenig i ead1 af 111a følgende udsagn:— Erhvervsrettet grund- og efteruddannelse tilbyder læring af høj kvalitet (%) </text:span></text:p></draw:text-box></draw:frame><draw:g draw:style-name="gr4"><draw:frame draw:style-name="gr363" draw:text-style-name="P99" svg:width="14.098cm" svg:height="0.959cm" svg:x="0.543cm" svg:y="7.476cm"><draw:image xlink:href="Pictures/100000000000022300000022902E68B765C34830.png" xlink:type="simple" xlink:show="embed" xlink:actuate="onLoad" draw:mime-type="image/png"><text:p/></draw:image></draw:frame><draw:frame draw:style-name="gr364" draw:text-style-name="P101" svg:width="2.924cm" svg:height="0.648cm" svg:x="1.004cm" svg:y="7.65cm"><draw:text-box><text:p text:style-name="P105"><text:span text:style-name="T59">Meget enig</text:span></text:p></draw:text-box></draw:frame><draw:frame draw:style-name="gr365" draw:text-style-name="P101" svg:width="2.857cm" svg:height="0.902cm" svg:x="4.013cm" svg:y="7.627cm"><draw:text-box><text:p text:style-name="P105"><text:span text:style-name="T59">Har tendens til at være enig</text:span></text:p></draw:text-box></draw:frame><draw:frame draw:style-name="gr366" draw:text-style-name="P101" svg:width="3.282cm" svg:height="0.902cm" svg:x="7.195cm" svg:y="7.671cm"><draw:text-box><text:p text:style-name="P105"><text:span text:style-name="T59">Har tendens til at være uenige</text:span></text:p></draw:text-box></draw:frame><draw:frame draw:style-name="gr367" draw:text-style-name="P101" svg:width="3.484cm" svg:height="0.646cm" svg:x="10.823cm" svg:y="7.629cm"><draw:text-box><text:p text:style-name="P105"><text:span text:style-name="T59">Stærkt uenig</text:span></text:p></draw:text-box></draw:frame><draw:frame draw:style-name="gr368" draw:text-style-name="P101" svg:width="2.52cm" svg:height="0.687cm" svg:x="14.545cm" svg:y="7.629cm"><draw:text-box><text:p text:style-name="P105"><text:span text:style-name="T59">Ved ikke</text:span></text:p></draw:text-box></draw:frame></draw:g></draw:g></text:p>
        <text:p text:style-name="P29">Udtalelser om, i hvilket omfang erhvervsuddannelserne tilbyder læring af høj kvalitet, varierer efter sociodemografiske og holdningsmæssige faktorer som følger. </text:p>
        <text:p text:style-name="P52">■ Respondenter, der ser erhvervsuddannelserne i et positivt lys, er mere tilbøjelige til at være enige: 82 % af dem, der oplyser, at erhvervsuddannelserne opfattes positivt i deres land, er enige i udsagnet, sammenlignet med 56 % af dem, der anfører, at de opfattes negativt. </text:p>
        <text:p text:style-name="P52">■ Synspunktet om, at erhvervsuddannelse tilbyder læring af høj kvalitet, er mere udbredt blandt respondenter, der føler, at folk får tilstrækkelig information om erhvervsuddannelsesmuligheder (82 %), end blandt dem, der føler, at de ikke gør det (61 %). </text:p>
        <text:p text:style-name="P52">■ Der er nogle bemærkelsesværdige forskelle mellem socioprofessionelle kategorier, idet manuelle arbejdere er mest tilbøjelige til at være enige i, at erhvervsuddannelserne tilbyder læring af høj kvalitet (75 %) sammenlignet med 68 % af de studerende. </text:p>
        <text:p text:style-name="P52">■ Subjektiv urbanisering er også forbundet med forskellige svar, da 76 % af respondenterne i landdistrikter eller landsbyer er enige i dette udsagn sammenlignet med 70 % af respondenterne i små eller mellemstore byer. </text:p>
        <text:p text:style-name="P52">■ Der er mindre forskelle efter alder. Respondenter i alderen 40-55 er mest tilbøjelige til at være enige i, at erhvervsuddannelserne tilbyder læring af høj kvalitet (74 %). Dette tal falder en smule til 73 % blandt personer på 55 år og derover, 72 % blandt personer i alderen 25-39 år og 69 % blandt respondenter i alderen 15-24 år. </text:p>
        <text:p text:style-name="P52">■ Alder ved afslutningen af uddannelsen spiller også en lille rolle. Troen på, at erhvervsuddannelserne tilbyder læring af høj kvalitet, er højest blandt respondenter, der afsluttede uddannelse i alderen 16-19 år (74 %), sammenlignet med 73 % af dem, der afsluttede uddannelse i alderen 20 år eller senere, og 71 % af dem, der afsluttede uddannelse i alderen 15 år eller yngre. </text:p>
        <text:p text:style-name="P52">■ Respondenter, der anbefaler erhvervsfaglig uddannelse på sekundærtrinnet, er mere tilbøjelige til at tilslutte sig erklæringen (77 %) end respondenter, der anbefaler almen uddannelse på sekundærtrinnet (70 %). </text:p>
        <text:p text:style-name="P52">■ Respondenter, der selv har deltaget i erhvervsuddannelser, er mere tilbøjelige til at være enige i, at erhvervsuddannelser tilbyder læring af høj kvalitet (76 %) end dem, der ikke har (70 %). </text:p>
        <text:p text:style-name="P52">■ Forskelle i opfattelsen efter køn er ubetydelige. </text:p>
        <text:p text:style-name="P21"/>
        <text:p text:style-name="P28"><text:soft-page-break/></text:p>
        <table:table table:name="Tableau8" table:style-name="Tableau8">
          <table:table-column table:style-name="Tableau8.A"/>
          <table:table-column table:style-name="Tableau8.B"/>
          <table:table-column table:style-name="Tableau8.C"/>
          <table:table-column table:style-name="Tableau8.D"/>
          <table:table-row>
            <table:table-cell table:style-name="Tableau8.A1" table:number-columns-spanned="4" office:value-type="string">
              <text:p text:style-name="P88">QB7.1 Fortæl mig, i hvilket omfang du er enig eller uenig i hvert af følgende udsagn: Erhvervsrettet grund- og efteruddannelse tilbyder læring af høj kvalitet (%-EU)</text:p>
            </table:table-cell>
            <table:covered-table-cell/>
            <table:covered-table-cell/>
            <table:covered-table-cell/>
          </table:table-row>
          <table:table-row>
            <table:table-cell table:style-name="Tableau8.A1" office:value-type="string">
              <text:p text:style-name="P80"/>
            </table:table-cell>
            <table:table-cell table:style-name="Tableau8.A1" office:value-type="string">
              <text:p text:style-name="P83">"Enig" i alt</text:p>
            </table:table-cell>
            <table:table-cell table:style-name="Tableau8.A1" office:value-type="string">
              <text:p text:style-name="P83">I alt "uenig" </text:p>
            </table:table-cell>
            <table:table-cell table:style-name="Tableau8.A1" office:value-type="string">
              <text:p text:style-name="P83">Ved ikke</text:p>
            </table:table-cell>
          </table:table-row>
          <table:table-row>
            <table:table-cell table:style-name="Tableau8.A1" office:value-type="string">
              <text:p text:style-name="P88">EU-27 </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4" table:number-columns-spanned="4" office:value-type="string">
              <text:p text:style-name="P58">Køn</text:p>
            </table:table-cell>
            <table:covered-table-cell/>
            <table:covered-table-cell/>
            <table:covered-table-cell/>
          </table:table-row>
          <table:table-row>
            <table:table-cell table:style-name="Tableau8.A1" office:value-type="string">
              <text:p text:style-name="P88">Mennesket </text:p>
            </table:table-cell>
            <table:table-cell table:style-name="Tableau8.B3" office:value-type="float" office:value="72">
              <text:p text:style-name="P92">72</text:p>
            </table:table-cell>
            <table:table-cell table:style-name="Tableau8.B3" office:value-type="float" office:value="19">
              <text:p text:style-name="P92">19</text:p>
            </table:table-cell>
            <table:table-cell table:style-name="Tableau8.B3" office:value-type="float" office:value="9">
              <text:p text:style-name="P92">9</text:p>
            </table:table-cell>
          </table:table-row>
          <table:table-row>
            <table:table-cell table:style-name="Tableau8.A1" office:value-type="string">
              <text:p text:style-name="P88">kvinde </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4" table:number-columns-spanned="4" office:value-type="string">
              <text:p text:style-name="P58">Alder</text:p>
            </table:table-cell>
            <table:covered-table-cell/>
            <table:covered-table-cell/>
            <table:covered-table-cell/>
          </table:table-row>
          <table:table-row>
            <table:table-cell table:style-name="Tableau8.A1" office:value-type="string">
              <text:p text:style-name="P88">15-24 </text:p>
            </table:table-cell>
            <table:table-cell table:style-name="Tableau8.B3" office:value-type="float" office:value="69">
              <text:p text:style-name="P92">69</text:p>
            </table:table-cell>
            <table:table-cell table:style-name="Tableau8.B3" office:value-type="float" office:value="24">
              <text:p text:style-name="P92">24</text:p>
            </table:table-cell>
            <table:table-cell table:style-name="Tableau8.B3" office:value-type="float" office:value="7">
              <text:p text:style-name="P92">7</text:p>
            </table:table-cell>
          </table:table-row>
          <table:table-row>
            <table:table-cell table:style-name="Tableau8.A1" office:value-type="string">
              <text:p text:style-name="P88">25-39 </text:p>
            </table:table-cell>
            <table:table-cell table:style-name="Tableau8.B3" office:value-type="float" office:value="72">
              <text:p text:style-name="P92">72</text:p>
            </table:table-cell>
            <table:table-cell table:style-name="Tableau8.B3" office:value-type="float" office:value="21">
              <text:p text:style-name="P92">21</text:p>
            </table:table-cell>
            <table:table-cell table:style-name="Tableau8.B3" office:value-type="float" office:value="7">
              <text:p text:style-name="P92">7</text:p>
            </table:table-cell>
          </table:table-row>
          <table:table-row>
            <table:table-cell table:style-name="Tableau8.A1" office:value-type="string">
              <text:p text:style-name="P88">40-54 </text:p>
            </table:table-cell>
            <table:table-cell table:style-name="Tableau8.B3" office:value-type="float" office:value="74">
              <text:p text:style-name="P92">74</text:p>
            </table:table-cell>
            <table:table-cell table:style-name="Tableau8.B3" office:value-type="float" office:value="19">
              <text:p text:style-name="P92">19</text:p>
            </table:table-cell>
            <table:table-cell table:style-name="Tableau8.B3" office:value-type="float" office:value="7">
              <text:p text:style-name="P92">7</text:p>
            </table:table-cell>
          </table:table-row>
          <table:table-row>
            <table:table-cell table:style-name="Tableau8.A1" office:value-type="string">
              <text:p text:style-name="P88">&gt;=55</text:p>
            </table:table-cell>
            <table:table-cell table:style-name="Tableau8.B3" office:value-type="float" office:value="73">
              <text:p text:style-name="P92">73</text:p>
            </table:table-cell>
            <table:table-cell table:style-name="Tableau8.B3" office:value-type="float" office:value="16">
              <text:p text:style-name="P92">16</text:p>
            </table:table-cell>
            <table:table-cell table:style-name="Tableau8.B3" office:value-type="float" office:value="11">
              <text:p text:style-name="P92">11</text:p>
            </table:table-cell>
          </table:table-row>
          <table:table-row>
            <table:table-cell table:style-name="Tableau8.A4" table:number-columns-spanned="4" office:value-type="string">
              <text:p text:style-name="P58">Uddannelse (slutningen af)</text:p>
            </table:table-cell>
            <table:covered-table-cell/>
            <table:covered-table-cell/>
            <table:covered-table-cell/>
          </table:table-row>
          <table:table-row>
            <table:table-cell table:style-name="Tableau8.A1" office:value-type="string">
              <text:p text:style-name="P88">&lt;=-15</text:p>
            </table:table-cell>
            <table:table-cell table:style-name="Tableau8.B3" office:value-type="float" office:value="71">
              <text:p text:style-name="P92">71</text:p>
            </table:table-cell>
            <table:table-cell table:style-name="Tableau8.B3" office:value-type="float" office:value="15">
              <text:p text:style-name="P92">15</text:p>
            </table:table-cell>
            <table:table-cell table:style-name="Tableau8.B3" office:value-type="float" office:value="14">
              <text:p text:style-name="P92">14</text:p>
            </table:table-cell>
          </table:table-row>
          <table:table-row>
            <table:table-cell table:style-name="Tableau8.A1" office:value-type="string">
              <text:p text:style-name="P88">16-19 </text:p>
            </table:table-cell>
            <table:table-cell table:style-name="Tableau8.B3" office:value-type="float" office:value="74">
              <text:p text:style-name="P92">74</text:p>
            </table:table-cell>
            <table:table-cell table:style-name="Tableau8.B3" office:value-type="float" office:value="18">
              <text:p text:style-name="P92">18</text:p>
            </table:table-cell>
            <table:table-cell table:style-name="Tableau8.B3" office:value-type="float" office:value="8">
              <text:p text:style-name="P92">8</text:p>
            </table:table-cell>
          </table:table-row>
          <table:table-row>
            <table:table-cell table:style-name="Tableau8.A1" office:value-type="string">
              <text:p text:style-name="P88">&gt;=20</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1" office:value-type="string">
              <text:p text:style-name="P88">Studerer stadig </text:p>
            </table:table-cell>
            <table:table-cell table:style-name="Tableau8.B3" office:value-type="float" office:value="67">
              <text:p text:style-name="P92">67</text:p>
            </table:table-cell>
            <table:table-cell table:style-name="Tableau8.B3" office:value-type="float" office:value="23">
              <text:p text:style-name="P92">23</text:p>
            </table:table-cell>
            <table:table-cell table:style-name="Tableau8.B3" office:value-type="float" office:value="10">
              <text:p text:style-name="P92">10</text:p>
            </table:table-cell>
          </table:table-row>
          <table:table-row>
            <table:table-cell table:style-name="Tableau8.A4" table:number-columns-spanned="4" office:value-type="string">
              <text:p text:style-name="P58">Sociofaglig kategori</text:p>
            </table:table-cell>
            <table:covered-table-cell/>
            <table:covered-table-cell/>
            <table:covered-table-cell/>
          </table:table-row>
          <table:table-row>
            <table:table-cell table:style-name="Tableau8.A1" office:value-type="string">
              <text:p text:style-name="P88">Selvstændig erhvervsdrivende </text:p>
            </table:table-cell>
            <table:table-cell table:style-name="Tableau8.B3" office:value-type="float" office:value="71">
              <text:p text:style-name="P92">71</text:p>
            </table:table-cell>
            <table:table-cell table:style-name="Tableau8.B3" office:value-type="float" office:value="21">
              <text:p text:style-name="P92">21</text:p>
            </table:table-cell>
            <table:table-cell table:style-name="Tableau8.B3" office:value-type="float" office:value="8">
              <text:p text:style-name="P92">8</text:p>
            </table:table-cell>
          </table:table-row>
          <table:table-row>
            <table:table-cell table:style-name="Tableau8.A1" office:value-type="string">
              <text:p text:style-name="P88">Ledere </text:p>
            </table:table-cell>
            <table:table-cell table:style-name="Tableau8.B3" office:value-type="float" office:value="72">
              <text:p text:style-name="P92">72</text:p>
            </table:table-cell>
            <table:table-cell table:style-name="Tableau8.B3" office:value-type="float" office:value="18">
              <text:p text:style-name="P92">18</text:p>
            </table:table-cell>
            <table:table-cell table:style-name="Tableau8.B3" office:value-type="float" office:value="10">
              <text:p text:style-name="P92">10</text:p>
            </table:table-cell>
          </table:table-row>
          <table:table-row>
            <table:table-cell table:style-name="Tableau8.A1" office:value-type="string">
              <text:p text:style-name="P88">Andre hvidhalsbånd </text:p>
            </table:table-cell>
            <table:table-cell table:style-name="Tableau8.B3" office:value-type="float" office:value="72">
              <text:p text:style-name="P92">72</text:p>
            </table:table-cell>
            <table:table-cell table:style-name="Tableau8.B3" office:value-type="float" office:value="20">
              <text:p text:style-name="P92">20</text:p>
            </table:table-cell>
            <table:table-cell table:style-name="Tableau8.B3" office:value-type="float" office:value="8">
              <text:p text:style-name="P92">8</text:p>
            </table:table-cell>
          </table:table-row>
          <table:table-row>
            <table:table-cell table:style-name="Tableau8.A1" office:value-type="string">
              <text:p text:style-name="P88">Manuelt arbejde </text:p>
            </table:table-cell>
            <table:table-cell table:style-name="Tableau8.B3" office:value-type="float" office:value="75">
              <text:p text:style-name="P92">75</text:p>
            </table:table-cell>
            <table:table-cell table:style-name="Tableau8.B3" office:value-type="float" office:value="19">
              <text:p text:style-name="P92">19</text:p>
            </table:table-cell>
            <table:table-cell table:style-name="Tableau8.B3" office:value-type="float" office:value="6">
              <text:p text:style-name="P92">6</text:p>
            </table:table-cell>
          </table:table-row>
          <table:table-row>
            <table:table-cell table:style-name="Tableau8.A1" office:value-type="string">
              <text:p text:style-name="P88">Husmødre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Arbejdsløse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Pensioneret </text:p>
            </table:table-cell>
            <table:table-cell table:style-name="Tableau8.B3" office:value-type="float" office:value="73">
              <text:p text:style-name="P92">73</text:p>
            </table:table-cell>
            <table:table-cell table:style-name="Tableau8.B3" office:value-type="float" office:value="15">
              <text:p text:style-name="P92">15</text:p>
            </table:table-cell>
            <table:table-cell table:style-name="Tableau8.B3" office:value-type="float" office:value="12">
              <text:p text:style-name="P92">12</text:p>
            </table:table-cell>
          </table:table-row>
          <table:table-row>
            <table:table-cell table:style-name="Tableau8.A1" office:value-type="string">
              <text:p text:style-name="P88">Studerende </text:p>
            </table:table-cell>
            <table:table-cell table:style-name="Tableau8.B3" office:value-type="float" office:value="68">
              <text:p text:style-name="P92">68</text:p>
            </table:table-cell>
            <table:table-cell table:style-name="Tableau8.B3" office:value-type="float" office:value="24">
              <text:p text:style-name="P92">24</text:p>
            </table:table-cell>
            <table:table-cell table:style-name="Tableau8.B3" office:value-type="float" office:value="8">
              <text:p text:style-name="P92">8</text:p>
            </table:table-cell>
          </table:table-row>
          <table:table-row>
            <table:table-cell table:style-name="Tableau8.A4" table:number-columns-spanned="4" office:value-type="string">
              <text:p text:style-name="P58">Subjektiv urbanisering</text:p>
            </table:table-cell>
            <table:covered-table-cell/>
            <table:covered-table-cell/>
            <table:covered-table-cell/>
          </table:table-row>
          <table:table-row>
            <table:table-cell table:style-name="Tableau8.A1" office:value-type="string">
              <text:p text:style-name="P88">Landdistrikt eller landsby </text:p>
            </table:table-cell>
            <table:table-cell table:style-name="Tableau8.B3" office:value-type="float" office:value="76">
              <text:p text:style-name="P92">76</text:p>
            </table:table-cell>
            <table:table-cell table:style-name="Tableau8.B3" office:value-type="float" office:value="16">
              <text:p text:style-name="P92">16</text:p>
            </table:table-cell>
            <table:table-cell table:style-name="Tableau8.B3" office:value-type="float" office:value="8">
              <text:p text:style-name="P92">8</text:p>
            </table:table-cell>
          </table:table-row>
          <table:table-row>
            <table:table-cell table:style-name="Tableau8.A1" office:value-type="string">
              <text:p text:style-name="P88">Lille eller mellemstor by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Storby </text:p>
            </table:table-cell>
            <table:table-cell table:style-name="Tableau8.B3" office:value-type="float" office:value="72">
              <text:p text:style-name="P92">72</text:p>
            </table:table-cell>
            <table:table-cell table:style-name="Tableau8.B3" office:value-type="float" office:value="20">
              <text:p text:style-name="P92">20</text:p>
            </table:table-cell>
            <table:table-cell table:style-name="Tableau8.B3" office:value-type="float" office:value="8">
              <text:p text:style-name="P92">8</text:p>
            </table:table-cell>
          </table:table-row>
          <table:table-row>
            <table:table-cell table:style-name="Tableau8.A4" table:number-columns-spanned="4" office:value-type="string">
              <text:p text:style-name="P58">Opfattelse af erhvervsuddannelse i (vores land)</text:p>
            </table:table-cell>
            <table:covered-table-cell/>
            <table:covered-table-cell/>
            <table:covered-table-cell/>
          </table:table-row>
          <table:table-row>
            <table:table-cell table:style-name="Tableau8.A1" office:value-type="string">
              <text:p text:style-name="P88">Positiv </text:p>
            </table:table-cell>
            <table:table-cell table:style-name="Tableau8.B3" office:value-type="float" office:value="82">
              <text:p text:style-name="P92">82</text:p>
            </table:table-cell>
            <table:table-cell table:style-name="Tableau8.B3" office:value-type="float" office:value="12">
              <text:p text:style-name="P92">12</text:p>
            </table:table-cell>
            <table:table-cell table:style-name="Tableau8.B3" office:value-type="float" office:value="6">
              <text:p text:style-name="P92">6</text:p>
            </table:table-cell>
          </table:table-row>
          <table:table-row>
            <table:table-cell table:style-name="Tableau8.A1" office:value-type="string">
              <text:p text:style-name="P88">Negativ </text:p>
            </table:table-cell>
            <table:table-cell table:style-name="Tableau8.B3" office:value-type="float" office:value="56">
              <text:p text:style-name="P92">56</text:p>
            </table:table-cell>
            <table:table-cell table:style-name="Tableau8.B3" office:value-type="float" office:value="35">
              <text:p text:style-name="P92">35</text:p>
            </table:table-cell>
            <table:table-cell table:style-name="Tableau8.B3" office:value-type="float" office:value="9">
              <text:p text:style-name="P92">9</text:p>
            </table:table-cell>
          </table:table-row>
          <table:table-row>
            <table:table-cell table:style-name="Tableau8.A4" table:number-columns-spanned="4" office:value-type="string">
              <text:p text:style-name="P58">Har nogensinde deltaget i grundlæggende erhvervsuddannelse (sekundæruddannelse på andet trin)</text:p>
            </table:table-cell>
            <table:covered-table-cell/>
            <table:covered-table-cell/>
            <table:covered-table-cell/>
          </table:table-row>
          <table:table-row>
            <table:table-cell table:style-name="Tableau8.A1" office:value-type="string">
              <text:p text:style-name="P88">Ja </text:p>
            </table:table-cell>
            <table:table-cell table:style-name="Tableau8.B3" office:value-type="float" office:value="76">
              <text:p text:style-name="P92">76</text:p>
            </table:table-cell>
            <table:table-cell table:style-name="Tableau8.B3" office:value-type="float" office:value="18">
              <text:p text:style-name="P92">18</text:p>
            </table:table-cell>
            <table:table-cell table:style-name="Tableau8.B3" office:value-type="float" office:value="6">
              <text:p text:style-name="P92">6</text:p>
            </table:table-cell>
          </table:table-row>
          <table:table-row>
            <table:table-cell table:style-name="Tableau8.A1" office:value-type="string">
              <text:p text:style-name="P88">Nej </text:p>
            </table:table-cell>
            <table:table-cell table:style-name="Tableau8.B3" office:value-type="float" office:value="70">
              <text:p text:style-name="P92">70</text:p>
            </table:table-cell>
            <table:table-cell table:style-name="Tableau8.B3" office:value-type="float" office:value="19">
              <text:p text:style-name="P92">19</text:p>
            </table:table-cell>
            <table:table-cell table:style-name="Tableau8.B3" office:value-type="float" office:value="11">
              <text:p text:style-name="P92">11</text:p>
            </table:table-cell>
          </table:table-row>
        </table:table>
        <text:p text:style-name="P21"/>
        <text:h text:style-name="P19" text:outline-level="2"><text:bookmark-start text:name="__RefHeading___Toc215574_2930363814"/>3. Kvaliteten af undervisningspersonalet <text:bookmark-end text:name="__RefHeading___Toc215574_2930363814"/></text:h>
        <text:p text:style-name="P50">Omkring fire ud af fem EU-borgere siger, at lærere og undervisere på erhvervsuddannelser er kompetente </text:p>
        <text:p text:style-name="P21">I hele Den Europæiske Union siger 79 % af EU-borgerne, at lærere og undervisere inden for erhvervsuddannelse er kompetente, herunder 23 %, der er meget enige, og 56 %, der har tendens til at være enige.<text:note text:id="ftn21" text:note-class="footnote"><text:note-citation>21</text:note-citation><text:note-body><text:p text:style-name="P13">Spørgsmål 7.3 Fortæl mig, i hvilket omfang du er enig eller uenig i hvert af følgende udsagn: Lærere og undervisere på erhvervsuddannelser er kompetente. </text:p></text:note-body></text:note> Mere end én ud af ti respondenter er uenig (13 %), mens 8 % ikke ved det. </text:p>
        <text:p text:style-name="P21">Aftalen er steget en smule over tid. I Eurobarometerundersøgelsen fra 2011 om erhvervsrettet uddannelse (EU27) var 76 % af respondenterne enige i, at lærere og undervisere inden for erhvervsrettet uddannelse var kompetente.<text:note text:id="ftn22" text:note-class="footnote"><text:note-citation>22</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Spørgsmålenes ordlyd adskiller sig fra den nuværende undersøgelse og anvender udtrykket "erhvervsuddannelse" uden at skelne mellem erhvervsrettet grunduddannelse og erhvervsrettet efter- og videreuddannelse. Spørgsmål og svar10.3: "Fortæl mig, i hvilket omfang du er enig eller uenig i hvert af følgende udsagn. Lærere og undervisere inden for erhvervsuddannelse er kompetente".</text:span></text:p></text:note-body></text:note> </text:p>
        <text:p text:style-name="P21">I den nuværende undersøgelse varierer synspunkterne fra medlemsstat til medlemsstat, og den højeste grad af enighed er registreret i Østrig (86 %), Irland (84 %) og Cypern (83 %). De laveste niveauer er registreret i Rumænien (64 %), Bulgarien og Luxembourg (begge 72 %) og Nederlandene (73 %). I alle medlemsstater siger mindst seks ud af ti respondenter, at lærere og undervisere på erhvervsuddannelser er kompetente. </text:p>
        <text:p text:style-name="P21"><draw:g text:anchor-type="paragraph" draw:z-index="14" draw:name="Forme11" draw:style-name="gr1"><draw:frame draw:style-name="gr354" draw:text-style-name="P99" svg:width="6.091cm" svg:height="6.626cm" svg:x="10.257cm" svg:y="-7.337cm"><draw:image xlink:href="Pictures/10000000000001D100000200177E002838688217.png" xlink:type="simple" xlink:show="embed" xlink:actuate="onLoad" draw:mime-type="image/png"><text:p/></draw:image></draw:frame><draw:frame draw:style-name="gr355" draw:text-style-name="P101" svg:width="7.797cm" svg:height="1.551cm" svg:x="9.017cm" svg:y="-8.722cm"><draw:text-box><text:p text:style-name="P100"><text:span text:style-name="T59">Spørgsmål B7.3: Fortæl mig, i hvilket omfang du er enig eller uenig i hvert af følgende udsagn: - Lærere og undervisere inden for erhvervsrettet grund- og efteruddannelse er kompetente (EU27) (%} </text:span></text:p></draw:text-box></draw:frame><draw:frame draw:style-name="gr356" draw:text-style-name="P101" svg:width="1.983cm" svg:height="0.902cm" svg:x="10.799cm" svg:y="-7.727cm"><draw:text-box><text:p text:style-name="P100"><text:span text:style-name="T59">Ved ikke 8</text:span></text:p></draw:text-box></draw:frame><draw:frame draw:style-name="gr357" draw:text-style-name="P104" svg:width="2.454cm" svg:height="0.902cm" svg:x="9.236cm" svg:y="-7.027cm"><draw:text-box><text:p text:style-name="P103"><text:span text:style-name="T59">Meget uenig 2</text:span></text:p></draw:text-box></draw:frame><draw:frame draw:style-name="gr358" draw:text-style-name="P104" svg:width="1.971cm" svg:height="0.902cm" svg:x="8.647cm" svg:y="-6.067cm"><draw:text-box><text:p text:style-name="P103"><text:span text:style-name="T59">Uenighed 11</text:span></text:p></draw:text-box></draw:frame><draw:frame draw:style-name="gr359" draw:text-style-name="P101" svg:width="1.715cm" svg:height="1.227cm" svg:x="15.052cm" svg:y="-7.214cm"><draw:text-box><text:p text:style-name="P100"><text:span text:style-name="T59">Fuldstændig enig 23</text:span></text:p></draw:text-box></draw:frame><draw:frame draw:style-name="gr360" draw:text-style-name="P101" svg:width="3.223cm" svg:height="0.578cm" svg:x="11.406cm" svg:y="-0.615cm"><draw:text-box><text:p text:style-name="P100"><text:span text:style-name="T59">Jeg er enig 56</text:span></text:p></draw:text-box></draw:frame></draw:g><draw:g text:anchor-type="paragraph" draw:z-index="15" draw:name="Forme12" draw:style-name="gr1"><draw:frame draw:style-name="gr346" draw:text-style-name="P99" svg:width="17.119cm" svg:height="7.843cm" svg:x="0.113cm" svg:y="1.49cm"><draw:image xlink:href="Pictures/10000000000005470000026B0A0B940F4BB798D4.png" xlink:type="simple" xlink:show="embed" xlink:actuate="onLoad" draw:mime-type="image/png"><text:p/></draw:image></draw:frame><draw:frame draw:style-name="gr347" draw:text-style-name="P101" svg:width="16.581cm" svg:height="0.902cm" svg:x="0.492cm" svg:y="0.589cm"><draw:text-box><text:p text:style-name="P100"><text:span text:style-name="T59">Spørgsmål 7.3 Fortæl mig, i hvilket omfang du er enig eller uenig i hver af følgende udsagn:- Lærere og undervisere på erhvervsrettet grund- og efteruddannelse er kompetente (%) </text:span></text:p></draw:text-box></draw:frame><draw:g draw:style-name="gr4"><draw:frame draw:style-name="gr348" draw:text-style-name="P99" svg:width="14.098cm" svg:height="0.959cm" svg:x="0.746cm" svg:y="9.389cm"><draw:image xlink:href="Pictures/100000000000022300000022902E68B765C34830.png" xlink:type="simple" xlink:show="embed" xlink:actuate="onLoad" draw:mime-type="image/png"><text:p/></draw:image></draw:frame><draw:frame draw:style-name="gr349" draw:text-style-name="P101" svg:width="2.924cm" svg:height="0.648cm" svg:x="1.207cm" svg:y="9.564cm"><draw:text-box><text:p text:style-name="P105"><text:span text:style-name="T59">Meget enig</text:span></text:p></draw:text-box></draw:frame><draw:frame draw:style-name="gr350" draw:text-style-name="P101" svg:width="2.857cm" svg:height="0.902cm" svg:x="4.216cm" svg:y="9.541cm"><draw:text-box><text:p text:style-name="P105"><text:span text:style-name="T59">Har tendens til at være enig</text:span></text:p></draw:text-box></draw:frame><draw:frame draw:style-name="gr351" draw:text-style-name="P101" svg:width="3.282cm" svg:height="0.902cm" svg:x="7.398cm" svg:y="9.583cm"><draw:text-box><text:p text:style-name="P105"><text:span text:style-name="T59">Har tendens til at være uenige</text:span></text:p></draw:text-box></draw:frame><draw:frame draw:style-name="gr352" draw:text-style-name="P101" svg:width="3.484cm" svg:height="0.646cm" svg:x="11.026cm" svg:y="9.543cm"><draw:text-box><text:p text:style-name="P105"><text:span text:style-name="T59">Stærkt uenig</text:span></text:p></draw:text-box></draw:frame><draw:frame draw:style-name="gr353" draw:text-style-name="P101" svg:width="2.52cm" svg:height="0.687cm" svg:x="14.748cm" svg:y="9.543cm"><draw:text-box><text:p text:style-name="P105"><text:span text:style-name="T59">Ved ikke</text:span></text:p></draw:text-box></draw:frame></draw:g></draw:g></text:p>
        <text:p text:style-name="P21"/>
        <text:p text:style-name="P29">I hvilket omfang respondenterne er enige om, at lærere og undervisere på erhvervsuddannelser er kompetente, varierer afhængigt af sociodemografiske og holdningsmæssige faktorer som følger. </text:p>
        <text:p text:style-name="P52">■ De, der opfatter erhvervsuddannelse i et positivt lys, er mere tilbøjelige til at have denne opfattelse: 87 % sammenlignet med 67 % blandt dem, der mener, at erhvervsuddannelserne har et negativt image. </text:p>
        <text:p text:style-name="P52">■ Respondenter, der mener, at de studerende får tilstrækkelig information om erhvervsuddannelsesmuligheder, er meget mere tilbøjelige til at være enige (87 %) end dem, der ikke gør det (69 %). </text:p>
        <text:p text:style-name="P52">■ Der er nogle bemærkelsesværdige forskelle mellem socio-professionelle kategorier, ledere og andre funktionærer er mest tilbøjelige til at holde dette synspunkt (begge 81%), sammenlignet med 74% af husstandspersoner. </text:p>
        <text:p text:style-name="P52">■ Efter alder ved afslutningen af uddannelsen er overbevisningen om, at lærere på erhvervsuddannelserne er kompetente, mest udbredt blandt de respondenter, der afsluttede deres uddannelse efter det fyldte 20. år (81 %). Dette tal er på 79 % for dem, der afsluttede uddannelse i alderen 16-19 år, og 74 % for dem, hvis uddannelse sluttede i en alder af 15 år eller tidligere. </text:p>
        <text:p text:style-name="P52">■ Der er nogle små forskelle mellem aldersgruppen, idet respondenter i alderen 40-54 år er mest tilbøjelige til at være enige i, at lærere på erhvervsuddannelser er kompetente (81 %), mens 77 % af respondenterne i alderen 15-24 år gør det. </text:p>
        <text:p text:style-name="P52">■ Respondenter, der har deltaget i erhvervsuddannelser, er mere tilbøjelige til at være enige i, at erhvervsuddannelseslærere er kompetente (81 %) end dem, der ikke har (77 %). </text:p>
        <text:p text:style-name="P52">■ Der er ingen forskelle i opfattelsen af køn. </text:p>
        <text:p text:style-name="P21"/>
        <text:p text:style-name="P28"/>
        <table:table table:name="Tableau9" table:style-name="Tableau9">
          <table:table-column table:style-name="Tableau9.A"/>
          <table:table-column table:style-name="Tableau9.B"/>
          <table:table-column table:style-name="Tableau9.C"/>
          <table:table-column table:style-name="Tableau9.D"/>
          <table:table-row>
            <table:table-cell table:style-name="Tableau9.A1" table:number-columns-spanned="4" office:value-type="string">
              <text:p text:style-name="P88">QB7.3 Fortæl mig, i hvilket omfang du er enig eller uenig i hvert af følgende udsagn: Lærere og undervisere på erhvervsrettet grund- og efteruddannelse er kompetente (%-EU)</text:p>
            </table:table-cell>
            <table:covered-table-cell/>
            <table:covered-table-cell/>
            <table:covered-table-cell/>
          </table:table-row>
          <table:table-row>
            <table:table-cell table:style-name="Tableau9.A1" office:value-type="string">
              <text:p text:style-name="P80"/>
            </table:table-cell>
            <table:table-cell table:style-name="Tableau9.A1" office:value-type="string">
              <text:p text:style-name="P83">"Enig" i alt</text:p>
            </table:table-cell>
            <table:table-cell table:style-name="Tableau9.A1" office:value-type="string">
              <text:p text:style-name="P83">I alt "uenig" </text:p>
            </table:table-cell>
            <table:table-cell table:style-name="Tableau9.A1" office:value-type="string">
              <text:p text:style-name="P83">Ved ikke</text:p>
            </table:table-cell>
          </table:table-row>
          <table:table-row>
            <table:table-cell table:style-name="Tableau9.A1" office:value-type="string">
              <text:p text:style-name="P88">EU-27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4" table:number-columns-spanned="4" office:value-type="string">
              <text:p text:style-name="P58">Køn</text:p>
            </table:table-cell>
            <table:covered-table-cell/>
            <table:covered-table-cell/>
            <table:covered-table-cell/>
          </table:table-row>
          <table:table-row>
            <table:table-cell table:style-name="Tableau9.A1" office:value-type="string">
              <text:p text:style-name="P88">Mennesket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1" office:value-type="string">
              <text:p text:style-name="P88">kvinde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4" table:number-columns-spanned="4" office:value-type="string">
              <text:p text:style-name="P58">Alder</text:p>
            </table:table-cell>
            <table:covered-table-cell/>
            <table:covered-table-cell/>
            <table:covered-table-cell/>
          </table:table-row>
          <table:table-row>
            <table:table-cell table:style-name="Tableau9.A1" office:value-type="string">
              <text:p text:style-name="P88">15-24 </text:p>
            </table:table-cell>
            <table:table-cell table:style-name="Tableau9.B3" office:value-type="float" office:value="77">
              <text:p text:style-name="P92">77</text:p>
            </table:table-cell>
            <table:table-cell table:style-name="Tableau9.B3" office:value-type="float" office:value="16">
              <text:p text:style-name="P92">16</text:p>
            </table:table-cell>
            <table:table-cell table:style-name="Tableau9.B3" office:value-type="float" office:value="7">
              <text:p text:style-name="P92">7</text:p>
            </table:table-cell>
          </table:table-row>
          <table:table-row>
            <table:table-cell table:style-name="Tableau9.A1" office:value-type="string">
              <text:p text:style-name="P88">25-39 </text:p>
            </table:table-cell>
            <table:table-cell table:style-name="Tableau9.B3" office:value-type="float" office:value="80">
              <text:p text:style-name="P92">80</text:p>
            </table:table-cell>
            <table:table-cell table:style-name="Tableau9.B3" office:value-type="float" office:value="13">
              <text:p text:style-name="P92">13</text:p>
            </table:table-cell>
            <table:table-cell table:style-name="Tableau9.B3" office:value-type="float" office:value="7">
              <text:p text:style-name="P92">7</text:p>
            </table:table-cell>
          </table:table-row>
          <table:table-row>
            <table:table-cell table:style-name="Tableau9.A1" office:value-type="string">
              <text:p text:style-name="P88">40-54 </text:p>
            </table:table-cell>
            <table:table-cell table:style-name="Tableau9.B3" office:value-type="float" office:value="81">
              <text:p text:style-name="P92">81</text:p>
            </table:table-cell>
            <table:table-cell table:style-name="Tableau9.B3" office:value-type="float" office:value="12">
              <text:p text:style-name="P92">12</text:p>
            </table:table-cell>
            <table:table-cell table:style-name="Tableau9.B3" office:value-type="float" office:value="7">
              <text:p text:style-name="P92">7</text:p>
            </table:table-cell>
          </table:table-row>
          <table:table-row>
            <table:table-cell table:style-name="Tableau9.A1" office:value-type="string">
              <text:p text:style-name="P88">&gt;=55</text:p>
            </table:table-cell>
            <table:table-cell table:style-name="Tableau9.B3" office:value-type="float" office:value="78">
              <text:p text:style-name="P92">78</text:p>
            </table:table-cell>
            <table:table-cell table:style-name="Tableau9.B3" office:value-type="float" office:value="11">
              <text:p text:style-name="P92">11</text:p>
            </table:table-cell>
            <table:table-cell table:style-name="Tableau9.B3" office:value-type="float" office:value="11">
              <text:p text:style-name="P92">11</text:p>
            </table:table-cell>
          </table:table-row>
          <table:table-row>
            <table:table-cell table:style-name="Tableau9.A4" table:number-columns-spanned="4" office:value-type="string">
              <text:p text:style-name="P58">Uddannelse (slutningen af)</text:p>
            </table:table-cell>
            <table:covered-table-cell/>
            <table:covered-table-cell/>
            <table:covered-table-cell/>
          </table:table-row>
          <table:table-row>
            <table:table-cell table:style-name="Tableau9.A1" office:value-type="string">
              <text:p text:style-name="P88">&lt;=-15</text:p>
            </table:table-cell>
            <table:table-cell table:style-name="Tableau9.B3" office:value-type="float" office:value="74">
              <text:p text:style-name="P92">74</text:p>
            </table:table-cell>
            <table:table-cell table:style-name="Tableau9.B3" office:value-type="float" office:value="12">
              <text:p text:style-name="P92">12</text:p>
            </table:table-cell>
            <table:table-cell table:style-name="Tableau9.B3" office:value-type="float" office:value="14">
              <text:p text:style-name="P92">14</text:p>
            </table:table-cell>
          </table:table-row>
          <table:table-row>
            <table:table-cell table:style-name="Tableau9.A1" office:value-type="string">
              <text:p text:style-name="P88">16-19 </text:p>
            </table:table-cell>
            <table:table-cell table:style-name="Tableau9.B3" office:value-type="float" office:value="79">
              <text:p text:style-name="P92">79</text:p>
            </table:table-cell>
            <table:table-cell table:style-name="Tableau9.B3" office:value-type="float" office:value="14">
              <text:p text:style-name="P92">14</text:p>
            </table:table-cell>
            <table:table-cell table:style-name="Tableau9.B3" office:value-type="float" office:value="7">
              <text:p text:style-name="P92">7</text:p>
            </table:table-cell>
          </table:table-row>
          <table:table-row>
            <table:table-cell table:style-name="Tableau9.A1" office:value-type="string">
              <text:p text:style-name="P88">&gt;=20</text:p>
            </table:table-cell>
            <table:table-cell table:style-name="Tableau9.B3" office:value-type="float" office:value="81">
              <text:p text:style-name="P92">81</text:p>
            </table:table-cell>
            <table:table-cell table:style-name="Tableau9.B3" office:value-type="float" office:value="11">
              <text:p text:style-name="P92">11</text:p>
            </table:table-cell>
            <table:table-cell table:style-name="Tableau9.B3" office:value-type="float" office:value="8">
              <text:p text:style-name="P92">8</text:p>
            </table:table-cell>
          </table:table-row>
          <table:table-row>
            <table:table-cell table:style-name="Tableau9.A1" office:value-type="string">
              <text:p text:style-name="P88">Studerer stadig </text:p>
            </table:table-cell>
            <table:table-cell table:style-name="Tableau9.B3" office:value-type="float" office:value="77">
              <text:p text:style-name="P92">77</text:p>
            </table:table-cell>
            <table:table-cell table:style-name="Tableau9.B3" office:value-type="float" office:value="15">
              <text:p text:style-name="P92">15</text:p>
            </table:table-cell>
            <table:table-cell table:style-name="Tableau9.B3" office:value-type="float" office:value="8">
              <text:p text:style-name="P92">8</text:p>
            </table:table-cell>
          </table:table-row>
          <table:table-row>
            <table:table-cell table:style-name="Tableau9.A4" table:number-columns-spanned="4" office:value-type="string">
              <text:p text:style-name="P58">Sociofaglig kategori</text:p>
            </table:table-cell>
            <table:covered-table-cell/>
            <table:covered-table-cell/>
            <table:covered-table-cell/>
          </table:table-row>
          <table:table-row>
            <table:table-cell table:style-name="Tableau9.A1" office:value-type="string">
              <text:p text:style-name="P88">Selvstændig erhvervsdrivende </text:p>
            </table:table-cell>
            <table:table-cell table:style-name="Tableau9.B3" office:value-type="float" office:value="79">
              <text:p text:style-name="P92">79</text:p>
            </table:table-cell>
            <table:table-cell table:style-name="Tableau9.B3" office:value-type="float" office:value="14">
              <text:p text:style-name="P92">14</text:p>
            </table:table-cell>
            <table:table-cell table:style-name="Tableau9.B3" office:value-type="float" office:value="7">
              <text:p text:style-name="P92">7</text:p>
            </table:table-cell>
          </table:table-row>
          <table:table-row>
            <table:table-cell table:style-name="Tableau9.A1" office:value-type="string">
              <text:p text:style-name="P88">Ledere </text:p>
            </table:table-cell>
            <table:table-cell table:style-name="Tableau9.B3" office:value-type="float" office:value="81">
              <text:p text:style-name="P92">81</text:p>
            </table:table-cell>
            <table:table-cell table:style-name="Tableau9.B3" office:value-type="float" office:value="10">
              <text:p text:style-name="P92">10</text:p>
            </table:table-cell>
            <table:table-cell table:style-name="Tableau9.B3" office:value-type="float" office:value="9">
              <text:p text:style-name="P92">9</text:p>
            </table:table-cell>
          </table:table-row>
          <table:table-row>
            <table:table-cell table:style-name="Tableau9.A1" office:value-type="string">
              <text:p text:style-name="P88">Andre hvidhalsbånd </text:p>
            </table:table-cell>
            <table:table-cell table:style-name="Tableau9.B3" office:value-type="float" office:value="81">
              <text:p text:style-name="P92">81</text:p>
            </table:table-cell>
            <table:table-cell table:style-name="Tableau9.B3" office:value-type="float" office:value="12">
              <text:p text:style-name="P92">12</text:p>
            </table:table-cell>
            <table:table-cell table:style-name="Tableau9.B3" office:value-type="float" office:value="7">
              <text:p text:style-name="P92">7</text:p>
            </table:table-cell>
          </table:table-row>
          <table:table-row>
            <table:table-cell table:style-name="Tableau9.A1" office:value-type="string">
              <text:p text:style-name="P88">Manuelt arbejde </text:p>
            </table:table-cell>
            <table:table-cell table:style-name="Tableau9.B3" office:value-type="float" office:value="80">
              <text:p text:style-name="P92">80</text:p>
            </table:table-cell>
            <table:table-cell table:style-name="Tableau9.B3" office:value-type="float" office:value="14">
              <text:p text:style-name="P92">14</text:p>
            </table:table-cell>
            <table:table-cell table:style-name="Tableau9.B3" office:value-type="float" office:value="6">
              <text:p text:style-name="P92">6</text:p>
            </table:table-cell>
          </table:table-row>
          <table:table-row>
            <table:table-cell table:style-name="Tableau9.A1" office:value-type="string">
              <text:p text:style-name="P88">Husmødre </text:p>
            </table:table-cell>
            <table:table-cell table:style-name="Tableau9.B3" office:value-type="float" office:value="74">
              <text:p text:style-name="P92">74</text:p>
            </table:table-cell>
            <table:table-cell table:style-name="Tableau9.B3" office:value-type="float" office:value="17">
              <text:p text:style-name="P92">17</text:p>
            </table:table-cell>
            <table:table-cell table:style-name="Tableau9.B3" office:value-type="float" office:value="9">
              <text:p text:style-name="P92">9</text:p>
            </table:table-cell>
          </table:table-row>
          <table:table-row>
            <table:table-cell table:style-name="Tableau9.A1" office:value-type="string">
              <text:p text:style-name="P88">Arbejdsløse </text:p>
            </table:table-cell>
            <table:table-cell table:style-name="Tableau9.B3" office:value-type="float" office:value="75">
              <text:p text:style-name="P92">75</text:p>
            </table:table-cell>
            <table:table-cell table:style-name="Tableau9.B3" office:value-type="float" office:value="16">
              <text:p text:style-name="P92">16</text:p>
            </table:table-cell>
            <table:table-cell table:style-name="Tableau9.B3" office:value-type="float" office:value="9">
              <text:p text:style-name="P92">9</text:p>
            </table:table-cell>
          </table:table-row>
          <table:table-row>
            <table:table-cell table:style-name="Tableau9.A1" office:value-type="string">
              <text:p text:style-name="P88">Pensioneret </text:p>
            </table:table-cell>
            <table:table-cell table:style-name="Tableau9.B3" office:value-type="float" office:value="77">
              <text:p text:style-name="P92">77</text:p>
            </table:table-cell>
            <table:table-cell table:style-name="Tableau9.B3" office:value-type="float" office:value="11">
              <text:p text:style-name="P92">11</text:p>
            </table:table-cell>
            <table:table-cell table:style-name="Tableau9.B3" office:value-type="float" office:value="12">
              <text:p text:style-name="P92">12</text:p>
            </table:table-cell>
          </table:table-row>
          <table:table-row>
            <table:table-cell table:style-name="Tableau9.A1" office:value-type="string">
              <text:p text:style-name="P88">Studerende </text:p>
            </table:table-cell>
            <table:table-cell table:style-name="Tableau9.B3" office:value-type="float" office:value="76">
              <text:p text:style-name="P92">76</text:p>
            </table:table-cell>
            <table:table-cell table:style-name="Tableau9.B3" office:value-type="float" office:value="17">
              <text:p text:style-name="P92">17</text:p>
            </table:table-cell>
            <table:table-cell table:style-name="Tableau9.B3" office:value-type="float" office:value="7">
              <text:p text:style-name="P92">7</text:p>
            </table:table-cell>
          </table:table-row>
          <table:table-row>
            <table:table-cell table:style-name="Tableau9.A4" table:number-columns-spanned="4" office:value-type="string">
              <text:p text:style-name="P58">Subjektiv urbanisering</text:p>
            </table:table-cell>
            <table:covered-table-cell/>
            <table:covered-table-cell/>
            <table:covered-table-cell/>
          </table:table-row>
          <table:table-row>
            <table:table-cell table:style-name="Tableau9.A1" office:value-type="string">
              <text:p text:style-name="P88">Landdistrikt eller landsby </text:p>
            </table:table-cell>
            <table:table-cell table:style-name="Tableau9.B3" office:value-type="float" office:value="78">
              <text:p text:style-name="P92">78</text:p>
            </table:table-cell>
            <table:table-cell table:style-name="Tableau9.B3" office:value-type="float" office:value="13">
              <text:p text:style-name="P92">13</text:p>
            </table:table-cell>
            <table:table-cell table:style-name="Tableau9.B3" office:value-type="float" office:value="9">
              <text:p text:style-name="P92">9</text:p>
            </table:table-cell>
          </table:table-row>
          <table:table-row>
            <table:table-cell table:style-name="Tableau9.A1" office:value-type="string">
              <text:p text:style-name="P88">Lille eller mellemstor by </text:p>
            </table:table-cell>
            <table:table-cell table:style-name="Tableau9.B3" office:value-type="float" office:value="78">
              <text:p text:style-name="P92">78</text:p>
            </table:table-cell>
            <table:table-cell table:style-name="Tableau9.B3" office:value-type="float" office:value="14">
              <text:p text:style-name="P92">14</text:p>
            </table:table-cell>
            <table:table-cell table:style-name="Tableau9.B3" office:value-type="float" office:value="8">
              <text:p text:style-name="P92">8</text:p>
            </table:table-cell>
          </table:table-row>
          <table:table-row>
            <table:table-cell table:style-name="Tableau9.A1" office:value-type="string">
              <text:p text:style-name="P88">Storby </text:p>
            </table:table-cell>
            <table:table-cell table:style-name="Tableau9.B3" office:value-type="float" office:value="80">
              <text:p text:style-name="P92">80</text:p>
            </table:table-cell>
            <table:table-cell table:style-name="Tableau9.B3" office:value-type="float" office:value="12">
              <text:p text:style-name="P92">12</text:p>
            </table:table-cell>
            <table:table-cell table:style-name="Tableau9.B3" office:value-type="float" office:value="8">
              <text:p text:style-name="P92">8</text:p>
            </table:table-cell>
          </table:table-row>
          <table:table-row>
            <table:table-cell table:style-name="Tableau9.A4" table:number-columns-spanned="4" office:value-type="string">
              <text:p text:style-name="P58">Opfattelse af erhvervsuddannelse i (vores land)</text:p>
            </table:table-cell>
            <table:covered-table-cell/>
            <table:covered-table-cell/>
            <table:covered-table-cell/>
          </table:table-row>
          <table:table-row>
            <table:table-cell table:style-name="Tableau9.A1" office:value-type="string">
              <text:p text:style-name="P88">Positiv </text:p>
            </table:table-cell>
            <table:table-cell table:style-name="Tableau9.B3" office:value-type="float" office:value="87">
              <text:p text:style-name="P92">87</text:p>
            </table:table-cell>
            <table:table-cell table:style-name="Tableau9.B3" office:value-type="float" office:value="8">
              <text:p text:style-name="P92">8</text:p>
            </table:table-cell>
            <table:table-cell table:style-name="Tableau9.B3" office:value-type="float" office:value="5">
              <text:p text:style-name="P92">5</text:p>
            </table:table-cell>
          </table:table-row>
          <table:table-row>
            <table:table-cell table:style-name="Tableau9.A1" office:value-type="string">
              <text:p text:style-name="P88">Negativ </text:p>
            </table:table-cell>
            <table:table-cell table:style-name="Tableau9.B3" office:value-type="float" office:value="67">
              <text:p text:style-name="P92">67</text:p>
            </table:table-cell>
            <table:table-cell table:style-name="Tableau9.B3" office:value-type="float" office:value="24">
              <text:p text:style-name="P92">24</text:p>
            </table:table-cell>
            <table:table-cell table:style-name="Tableau9.B3" office:value-type="float" office:value="9">
              <text:p text:style-name="P92">9</text:p>
            </table:table-cell>
          </table:table-row>
          <table:table-row>
            <table:table-cell table:style-name="Tableau9.A4" table:number-columns-spanned="4" office:value-type="string">
              <text:p text:style-name="P58">Har nogensinde deltaget i grundlæggende erhvervsuddannelse (sekundæruddannelse på andet trin)</text:p>
            </table:table-cell>
            <table:covered-table-cell/>
            <table:covered-table-cell/>
            <table:covered-table-cell/>
          </table:table-row>
          <table:table-row>
            <table:table-cell table:style-name="Tableau9.A1" office:value-type="string">
              <text:p text:style-name="P88">Ja </text:p>
            </table:table-cell>
            <table:table-cell table:style-name="Tableau9.B3" office:value-type="float" office:value="81">
              <text:p text:style-name="P92">81</text:p>
            </table:table-cell>
            <table:table-cell table:style-name="Tableau9.B3" office:value-type="float" office:value="13">
              <text:p text:style-name="P92">13</text:p>
            </table:table-cell>
            <table:table-cell table:style-name="Tableau9.B3" office:value-type="float" office:value="6">
              <text:p text:style-name="P92">6</text:p>
            </table:table-cell>
          </table:table-row>
          <table:table-row>
            <table:table-cell table:style-name="Tableau9.A1" office:value-type="string">
              <text:p text:style-name="P88">Nej </text:p>
            </table:table-cell>
            <table:table-cell table:style-name="Tableau9.B3" office:value-type="float" office:value="77">
              <text:p text:style-name="P92">77</text:p>
            </table:table-cell>
            <table:table-cell table:style-name="Tableau9.B3" office:value-type="float" office:value="13">
              <text:p text:style-name="P92">13</text:p>
            </table:table-cell>
            <table:table-cell table:style-name="Tableau9.B3" office:value-type="float" office:value="10">
              <text:p text:style-name="P92">10</text:p>
            </table:table-cell>
          </table:table-row>
        </table:table>
        <text:p text:style-name="P21"/>
        <text:h text:style-name="P19" text:outline-level="2"><text:bookmark-start text:name="__RefHeading___Toc215576_2930363814"/>4. Infrastrukturens kvalitet <text:bookmark-end text:name="__RefHeading___Toc215576_2930363814"/></text:h>
        <text:p text:style-name="P50">Omkring fire ud af fem EU-borgere siger, at erhvervsuddannelse giver adgang til moderne fysisk og digital infrastruktur </text:p>
        <text:p text:style-name="P21">I hele Den Europæiske Union er 78 % af EU's borgere enige i, at erhvervsrettet uddannelse giver adgang til moderne fysisk og digital infrastruktur såsom computere og maskiner. Dette omfatter 24 %, der er stærkt enige, og 54 %, der har en tendens til at være enige. Kun 13 % er uenige, mens 9 % ikke ved det.<text:note text:id="ftn23" text:note-class="footnote"><text:note-citation>23</text:note-citation><text:note-body><text:p text:style-name="P13">Spørgsmål 7.2 Fortæl mig, i hvilket omfang du er enig eller uenig i hvert af følgende udsagn: Erhvervsuddannelse giver adgang til moderne fysisk og digital infrastruktur (computere, maskiner osv.).</text:p></text:note-body></text:note> </text:p>
        <text:p text:style-name="P21">I Eurobarometerundersøgelsen fra 2011 om erhvervsrettet uddannelse (EU27) var 82 % af respondenterne enige i, at erhvervsrettet uddannelse gav adgang til moderne udstyr af denne art,<text:note text:id="ftn24" text:note-class="footnote"><text:note-citation>24</text:note-citation><text:note-body><text:p text:style-name="Footnote"><text:a xlink:type="simple" xlink:href="https://europa.eu/eurobarometer/surveys/detail/999" text:style-name="Internet_20_link" text:visited-style-name="Visited_20_Internet_20_Link"><text:span text:style-name="T57">h</text:span><text:span text:style-name="T54"> ttps://europa.eu/eurobarometer/surveys/detail/999</text:span></text:a><text:span text:style-name="T54">. Spørgsmålsformuleringen adskiller sig fra den nuværende undersøgelse og anvender udtrykket "erhvervsuddannelse" uden at skelne mellem erhvervsrettet grunduddannelse og erhvervsrettet efter- og videreuddannelse. Spørgsmål A10.2: "Fortæl mig, i hvilket omfang du er enig eller uenig i hvert af følgende udsagn. Erhvervsuddannelse giver adgang til moderne udstyr (computere, maskiner osv.)". </text:span></text:p></text:note-body></text:note> hvilket er noget højere end de 78 %, der blev registreret i denne undersøgelse. </text:p>
        <text:p text:style-name="P21">I den nuværende undersøgelse varierer synspunkterne fra medlemsstat til medlemsstat, og den højeste grad af enighed blev registreret i Malta og Finland (begge 88 %) og Letland (86 %). De laveste niveauer er registreret i Rumænien (61 %), Grækenland (71 %) og Frankrig (75 %). </text:p>
        <text:p text:style-name="P21">I alle medlemsstater siger mindst seks ud af ti respondenter, at erhvervsuddannelse giver adgang til moderne fysisk og digital infrastruktur. </text:p>
        <text:p text:style-name="P21"><draw:g text:anchor-type="paragraph" draw:z-index="17" draw:name="Forme14" draw:style-name="gr1"><draw:frame draw:style-name="gr331" draw:text-style-name="P99" svg:width="16.035cm" svg:height="7.016cm" svg:x="0.208cm" svg:y="1cm"><draw:image xlink:href="Pictures/10000000000005490000025060C3F64AA3A6BE16.png" xlink:type="simple" xlink:show="embed" xlink:actuate="onLoad" draw:mime-type="image/png"><text:p/></draw:image></draw:frame><draw:frame draw:style-name="gr332" draw:text-style-name="P101" svg:width="16.082cm" svg:height="0.902cm" svg:x="0.002cm" svg:y="0.102cm"><draw:text-box><text:p text:style-name="P100"><text:span text:style-name="T59">Spørgsmål 7.2 Fortæl mig, i hvilket omfang du er enig eller uenig i hvert af følgende udsagn: Erhvervsrettet grund- og efteruddannelse giver adgang til moderne fysisk og digital infrastruktur (computere, maskiner osv.) (%) </text:span></text:p></draw:text-box></draw:frame><draw:g draw:style-name="gr4"><draw:frame draw:style-name="gr333" draw:text-style-name="P99" svg:width="14.098cm" svg:height="0.959cm" svg:x="0.498cm" svg:y="8.04cm"><draw:image xlink:href="Pictures/100000000000022300000022902E68B765C34830.png" xlink:type="simple" xlink:show="embed" xlink:actuate="onLoad" draw:mime-type="image/png"><text:p/></draw:image></draw:frame><draw:frame draw:style-name="gr334" draw:text-style-name="P101" svg:width="2.924cm" svg:height="0.648cm" svg:x="0.96cm" svg:y="8.214cm"><draw:text-box><text:p text:style-name="P105"><text:span text:style-name="T59">Meget enig</text:span></text:p></draw:text-box></draw:frame><draw:frame draw:style-name="gr335" draw:text-style-name="P101" svg:width="2.858cm" svg:height="0.902cm" svg:x="3.967cm" svg:y="8.191cm"><draw:text-box><text:p text:style-name="P105"><text:span text:style-name="T59">Har tendens til at være enig</text:span></text:p></draw:text-box></draw:frame><draw:frame draw:style-name="gr336" draw:text-style-name="P101" svg:width="3.282cm" svg:height="0.902cm" svg:x="7.149cm" svg:y="8.235cm"><draw:text-box><text:p text:style-name="P105"><text:span text:style-name="T59">Har tendens til at være uenige</text:span></text:p></draw:text-box></draw:frame><draw:frame draw:style-name="gr337" draw:text-style-name="P101" svg:width="3.483cm" svg:height="0.646cm" svg:x="10.779cm" svg:y="8.193cm"><draw:text-box><text:p text:style-name="P105"><text:span text:style-name="T59">Stærkt uenig</text:span></text:p></draw:text-box></draw:frame><draw:frame draw:style-name="gr338" draw:text-style-name="P101" svg:width="2.52cm" svg:height="0.687cm" svg:x="14.499cm" svg:y="8.193cm"><draw:text-box><text:p text:style-name="P105"><text:span text:style-name="T59">Ved ikke</text:span></text:p></draw:text-box></draw:frame></draw:g></draw:g><draw:g text:anchor-type="paragraph" draw:z-index="16" draw:name="Forme13" draw:style-name="gr32"><draw:frame draw:style-name="gr339" draw:text-style-name="P107" svg:width="5.779cm" svg:height="6.326cm" svg:x="10.844cm" svg:y="-7.181cm"><draw:image xlink:href="Pictures/10000000000001DB0000020877C6ADE3AB3F19F7.png" xlink:type="simple" xlink:show="embed" xlink:actuate="onLoad" draw:mime-type="image/png"><text:p text:style-name="P106"><text:span text:style-name="T59">Skt</text:span></text:p></draw:image></draw:frame><draw:frame draw:style-name="gr340" draw:text-style-name="P101" svg:width="8.231cm" svg:height="1.551cm" svg:x="8.911cm" svg:y="-9.398cm"><draw:text-box><text:p text:style-name="P100"><text:span text:style-name="T59">Spørgsmål B7.2: Fortæl mig, i hvilket omfang du er enig eller uenig i hvert af følgende udsagn: - Erhvervsrettet grund- og efteruddannelse giver adgang til moderne fysisk og digital infrastruktur (computere, maskiner osv.) (EU27) (%)</text:span></text:p></draw:text-box></draw:frame><draw:frame draw:style-name="gr341" draw:text-style-name="P104" svg:width="2.123cm" svg:height="0.902cm" svg:x="11.052cm" svg:y="-7.862cm"><draw:text-box><text:p text:style-name="P103"><text:span text:style-name="T59">Ved ikke 9</text:span></text:p></draw:text-box></draw:frame><draw:frame draw:style-name="gr342" draw:text-style-name="P104" svg:width="2.241cm" svg:height="0.902cm" svg:x="9.996cm" svg:y="-7.227cm"><draw:text-box><text:p text:style-name="P103"><text:span text:style-name="T59">Meget uenig 2</text:span></text:p></draw:text-box></draw:frame><draw:frame draw:style-name="gr343" draw:text-style-name="P104" svg:width="2.015cm" svg:height="0.902cm" svg:x="9.52cm" svg:y="-6.279cm"><draw:text-box><text:p text:style-name="P103"><text:span text:style-name="T59">Uenighed 11</text:span></text:p></draw:text-box></draw:frame><draw:frame draw:style-name="gr344" draw:text-style-name="P101" svg:width="1.936cm" svg:height="1.133cm" svg:x="15.046cm" svg:y="-7.28cm"><draw:text-box><text:p text:style-name="P100"><text:span text:style-name="T59">Fuldstændig enig 24</text:span></text:p></draw:text-box></draw:frame><draw:frame draw:style-name="gr345" draw:text-style-name="P101" svg:width="3.282cm" svg:height="0.578cm" svg:x="12.351cm" svg:y="-0.905cm"><draw:text-box><text:p text:style-name="P100"><text:span text:style-name="T59">Tend! at være enig 54</text:span></text:p></draw:text-box></draw:frame></draw:g></text:p>
        <text:p text:style-name="P29">Graden af enighed om, at erhvervsuddannelse giver adgang til moderne infrastrukturer, varierer efter sociodemografiske og holdningsmæssige faktorer som følger. </text:p>
        <text:p text:style-name="P52">■ Respondenter, der ser erhvervsuddannelserne i et positivt lys, er mere tilbøjelige til at være enige: 86 % af de personer, der oplyser, at erhvervsuddannelserne opfattes positivt i deres land, gør det, sammenlignet med 67 % af dem, der siger, at de opfattes negativt. </text:p>
        <text:p text:style-name="P52">■ Respondenter, der mener, at folk får tilstrækkelige oplysninger om erhvervsuddannelsesmuligheder, er mere tilbøjelige til at være enige i, at erhvervsuddannelse giver adgang til moderne infrastrukturer (87 %), end dem, der føler, at de ikke gør det (70 %). </text:p>
        <text:p text:style-name="P52">■ Efter alder ved afslutningen af uddannelsen er opfattelsen af, at erhvervsuddannelse giver adgang til moderne fysisk og digital infrastruktur, mere udbredt blandt respondenter, der afsluttede uddannelse i en alder af 16 år eller senere (80 %), end blandt dem, der afsluttede uddannelse i en alder af 15 år eller yngre (71 %). </text:p>
        <text:p text:style-name="P52">■ Der er nogle bemærkelsesværdige forskelle mellem socio-professionelle kategorier, hvor manuelle arbejdere registrerer det højeste niveau af støtte til erklæringen (81%) sammenlignet med 74% blandt husfolk. </text:p>
        <text:p text:style-name="P52">■ Efter alder er respondenter i alderen 25-39 år og 40-54 år mest tilbøjelige til at være enige i, at erhvervsuddannelse giver adgang til moderne infrastrukturer (80 %-81 %). Dette tal falder til 78 % blandt personer på 55 år og derover og 75 % blandt respondenter i alderen 15-24 år. </text:p>
        <text:p text:style-name="P52">■ Respondenter, der selv deltog i erhvervsuddannelserne, er mere tilbøjelige til at tro, at erhvervsuddannelserne giver adgang til moderne infrastrukturer (82 %) end dem, der ikke gjorde det (76 %). </text:p>
        <text:p text:style-name="P52">■ Denne opfattelse er lidt mere udbredt blandt respondenter, der anbefaler erhvervsfaglig uddannelse på sekundærtrinnet (82 %) end blandt dem, der foretrækker almen uddannelse på sekundærtrinnet (77 %). </text:p>
        <text:p text:style-name="P52">■ Der er ingen forskelle i opfattelsen af køn. </text:p>
        <text:p text:style-name="P21"/>
        <text:p text:style-name="P28"/>
        <table:table table:name="Tableau10" table:style-name="Tableau10">
          <table:table-column table:style-name="Tableau10.A"/>
          <table:table-column table:style-name="Tableau10.B"/>
          <table:table-column table:style-name="Tableau10.C"/>
          <table:table-column table:style-name="Tableau10.D"/>
          <table:table-row>
            <table:table-cell table:style-name="Tableau10.A1" table:number-columns-spanned="4" office:value-type="string">
              <text:p text:style-name="P88">QB7.2 Fortæl mig, i hvilket omfang du er enig eller uenig i hvert af følgende udsagn: Erhvervsrettet grunduddannelse giver adgang til moderne fysisk og digital infrastruktur (computere, maskiner osv.) (%-EU)</text:p>
            </table:table-cell>
            <table:covered-table-cell/>
            <table:covered-table-cell/>
            <table:covered-table-cell/>
          </table:table-row>
          <table:table-row>
            <table:table-cell table:style-name="Tableau10.A1" office:value-type="string">
              <text:p text:style-name="P80"/>
            </table:table-cell>
            <table:table-cell table:style-name="Tableau10.A1" office:value-type="string">
              <text:p text:style-name="P83">"Enig" i alt</text:p>
            </table:table-cell>
            <table:table-cell table:style-name="Tableau10.A1" office:value-type="string">
              <text:p text:style-name="P83">I alt "uenig" </text:p>
            </table:table-cell>
            <table:table-cell table:style-name="Tableau10.A1" office:value-type="string">
              <text:p text:style-name="P83">Ved ikke</text:p>
            </table:table-cell>
          </table:table-row>
          <table:table-row>
            <table:table-cell table:style-name="Tableau10.A1" office:value-type="string">
              <text:p text:style-name="P88">EU-27 </text:p>
            </table:table-cell>
            <table:table-cell table:style-name="Tableau10.B3" office:value-type="float" office:value="78">
              <text:p text:style-name="P83">78</text:p>
            </table:table-cell>
            <table:table-cell table:style-name="Tableau10.B3" office:value-type="float" office:value="13">
              <text:p text:style-name="P83">13</text:p>
            </table:table-cell>
            <table:table-cell table:style-name="Tableau10.B3" office:value-type="float" office:value="9">
              <text:p text:style-name="P83">9</text:p>
            </table:table-cell>
          </table:table-row>
          <table:table-row>
            <table:table-cell table:style-name="Tableau10.A4" table:number-columns-spanned="4" office:value-type="string">
              <text:p text:style-name="P58">Køn</text:p>
            </table:table-cell>
            <table:covered-table-cell/>
            <table:covered-table-cell/>
            <table:covered-table-cell/>
          </table:table-row>
          <table:table-row>
            <table:table-cell table:style-name="Tableau10.A1" office:value-type="string">
              <text:p text:style-name="P88">Mennesket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1" office:value-type="string">
              <text:p text:style-name="P88">kvinde </text:p>
            </table:table-cell>
            <table:table-cell table:style-name="Tableau10.B3" office:value-type="float" office:value="78">
              <text:p text:style-name="P83">78</text:p>
            </table:table-cell>
            <table:table-cell table:style-name="Tableau10.B3" office:value-type="float" office:value="12">
              <text:p text:style-name="P83">12</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Alder</text:p>
            </table:table-cell>
            <table:covered-table-cell/>
            <table:covered-table-cell/>
            <table:covered-table-cell/>
          </table:table-row>
          <table:table-row>
            <table:table-cell table:style-name="Tableau10.A1" office:value-type="string">
              <text:p text:style-name="P88">15-24 </text:p>
            </table:table-cell>
            <table:table-cell table:style-name="Tableau10.B3" office:value-type="float" office:value="75">
              <text:p text:style-name="P83">75</text:p>
            </table:table-cell>
            <table:table-cell table:style-name="Tableau10.B3" office:value-type="float" office:value="18">
              <text:p text:style-name="P83">18</text:p>
            </table:table-cell>
            <table:table-cell table:style-name="Tableau10.B3" office:value-type="float" office:value="7">
              <text:p text:style-name="P83">7</text:p>
            </table:table-cell>
          </table:table-row>
          <table:table-row>
            <table:table-cell table:style-name="Tableau10.A1" office:value-type="string">
              <text:p text:style-name="P88">25-39 </text:p>
            </table:table-cell>
            <table:table-cell table:style-name="Tableau10.B3" office:value-type="float" office:value="80">
              <text:p text:style-name="P83">80</text:p>
            </table:table-cell>
            <table:table-cell table:style-name="Tableau10.B3" office:value-type="float" office:value="14">
              <text:p text:style-name="P83">14</text:p>
            </table:table-cell>
            <table:table-cell table:style-name="Tableau10.B3" office:value-type="float" office:value="6">
              <text:p text:style-name="P83">6</text:p>
            </table:table-cell>
          </table:table-row>
          <table:table-row>
            <table:table-cell table:style-name="Tableau10.A1" office:value-type="string">
              <text:p text:style-name="P88">40-54 </text:p>
            </table:table-cell>
            <table:table-cell table:style-name="Tableau10.B3" office:value-type="float" office:value="81">
              <text:p text:style-name="P83">81</text:p>
            </table:table-cell>
            <table:table-cell table:style-name="Tableau10.B3" office:value-type="float" office:value="12">
              <text:p text:style-name="P83">12</text:p>
            </table:table-cell>
            <table:table-cell table:style-name="Tableau10.B3" office:value-type="float" office:value="7">
              <text:p text:style-name="P83">7</text:p>
            </table:table-cell>
          </table:table-row>
          <table:table-row>
            <table:table-cell table:style-name="Tableau10.A1" office:value-type="string">
              <text:p text:style-name="P88">&gt;=55</text:p>
            </table:table-cell>
            <table:table-cell table:style-name="Tableau10.B3" office:value-type="float" office:value="78">
              <text:p text:style-name="P83">78</text:p>
            </table:table-cell>
            <table:table-cell table:style-name="Tableau10.B3" office:value-type="float" office:value="9">
              <text:p text:style-name="P83">9</text:p>
            </table:table-cell>
            <table:table-cell table:style-name="Tableau10.B3" office:value-type="float" office:value="13">
              <text:p text:style-name="P83">13</text:p>
            </table:table-cell>
          </table:table-row>
          <table:table-row>
            <table:table-cell table:style-name="Tableau10.A4" table:number-columns-spanned="4" office:value-type="string">
              <text:p text:style-name="P58">Uddannelse (slutningen af)</text:p>
            </table:table-cell>
            <table:covered-table-cell/>
            <table:covered-table-cell/>
            <table:covered-table-cell/>
          </table:table-row>
          <table:table-row>
            <table:table-cell table:style-name="Tableau10.A1" office:value-type="string">
              <text:p text:style-name="P88">&lt;=-15</text:p>
            </table:table-cell>
            <table:table-cell table:style-name="Tableau10.B3" office:value-type="float" office:value="71">
              <text:p text:style-name="P83">71</text:p>
            </table:table-cell>
            <table:table-cell table:style-name="Tableau10.B3" office:value-type="float" office:value="10">
              <text:p text:style-name="P83">10</text:p>
            </table:table-cell>
            <table:table-cell table:style-name="Tableau10.B3" office:value-type="float" office:value="19">
              <text:p text:style-name="P83">19</text:p>
            </table:table-cell>
          </table:table-row>
          <table:table-row>
            <table:table-cell table:style-name="Tableau10.A1" office:value-type="string">
              <text:p text:style-name="P88">16-19 </text:p>
            </table:table-cell>
            <table:table-cell table:style-name="Tableau10.B3" office:value-type="float" office:value="80">
              <text:p text:style-name="P83">80</text:p>
            </table:table-cell>
            <table:table-cell table:style-name="Tableau10.B3" office:value-type="float" office:value="12">
              <text:p text:style-name="P83">12</text:p>
            </table:table-cell>
            <table:table-cell table:style-name="Tableau10.B3" office:value-type="float" office:value="8">
              <text:p text:style-name="P83">8</text:p>
            </table:table-cell>
          </table:table-row>
          <table:table-row>
            <table:table-cell table:style-name="Tableau10.A1" office:value-type="string">
              <text:p text:style-name="P88">&gt;=20</text:p>
            </table:table-cell>
            <table:table-cell table:style-name="Tableau10.B3" office:value-type="float" office:value="80">
              <text:p text:style-name="P83">80</text:p>
            </table:table-cell>
            <table:table-cell table:style-name="Tableau10.B3" office:value-type="float" office:value="12">
              <text:p text:style-name="P83">12</text:p>
            </table:table-cell>
            <table:table-cell table:style-name="Tableau10.B3" office:value-type="float" office:value="8">
              <text:p text:style-name="P83">8</text:p>
            </table:table-cell>
          </table:table-row>
          <table:table-row>
            <table:table-cell table:style-name="Tableau10.A1" office:value-type="string">
              <text:p text:style-name="P88">Studerer stadig </text:p>
            </table:table-cell>
            <table:table-cell table:style-name="Tableau10.B3" office:value-type="float" office:value="74">
              <text:p text:style-name="P83">74</text:p>
            </table:table-cell>
            <table:table-cell table:style-name="Tableau10.B3" office:value-type="float" office:value="16">
              <text:p text:style-name="P83">16</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Sociofaglig kategori</text:p>
            </table:table-cell>
            <table:covered-table-cell/>
            <table:covered-table-cell/>
            <table:covered-table-cell/>
          </table:table-row>
          <table:table-row>
            <table:table-cell table:style-name="Tableau10.A1" office:value-type="string">
              <text:p text:style-name="P88">Selvstændig erhvervsdrivende </text:p>
            </table:table-cell>
            <table:table-cell table:style-name="Tableau10.B3" office:value-type="float" office:value="78">
              <text:p text:style-name="P83">78</text:p>
            </table:table-cell>
            <table:table-cell table:style-name="Tableau10.B3" office:value-type="float" office:value="14">
              <text:p text:style-name="P83">14</text:p>
            </table:table-cell>
            <table:table-cell table:style-name="Tableau10.B3" office:value-type="float" office:value="8">
              <text:p text:style-name="P83">8</text:p>
            </table:table-cell>
          </table:table-row>
          <table:table-row>
            <table:table-cell table:style-name="Tableau10.A1" office:value-type="string">
              <text:p text:style-name="P88">Ledere </text:p>
            </table:table-cell>
            <table:table-cell table:style-name="Tableau10.B3" office:value-type="float" office:value="80">
              <text:p text:style-name="P83">80</text:p>
            </table:table-cell>
            <table:table-cell table:style-name="Tableau10.B3" office:value-type="float" office:value="11">
              <text:p text:style-name="P83">11</text:p>
            </table:table-cell>
            <table:table-cell table:style-name="Tableau10.B3" office:value-type="float" office:value="9">
              <text:p text:style-name="P83">9</text:p>
            </table:table-cell>
          </table:table-row>
          <table:table-row>
            <table:table-cell table:style-name="Tableau10.A1" office:value-type="string">
              <text:p text:style-name="P88">Andre hvidhalsbånd </text:p>
            </table:table-cell>
            <table:table-cell table:style-name="Tableau10.B3" office:value-type="float" office:value="80">
              <text:p text:style-name="P83">80</text:p>
            </table:table-cell>
            <table:table-cell table:style-name="Tableau10.B3" office:value-type="float" office:value="14">
              <text:p text:style-name="P83">14</text:p>
            </table:table-cell>
            <table:table-cell table:style-name="Tableau10.B3" office:value-type="float" office:value="6">
              <text:p text:style-name="P83">6</text:p>
            </table:table-cell>
          </table:table-row>
          <table:table-row>
            <table:table-cell table:style-name="Tableau10.A1" office:value-type="string">
              <text:p text:style-name="P88">Manuelt arbejde </text:p>
            </table:table-cell>
            <table:table-cell table:style-name="Tableau10.B3" office:value-type="float" office:value="81">
              <text:p text:style-name="P83">81</text:p>
            </table:table-cell>
            <table:table-cell table:style-name="Tableau10.B3" office:value-type="float" office:value="13">
              <text:p text:style-name="P83">13</text:p>
            </table:table-cell>
            <table:table-cell table:style-name="Tableau10.B3" office:value-type="float" office:value="6">
              <text:p text:style-name="P83">6</text:p>
            </table:table-cell>
          </table:table-row>
          <table:table-row>
            <table:table-cell table:style-name="Tableau10.A1" office:value-type="string">
              <text:p text:style-name="P88">Husmødre </text:p>
            </table:table-cell>
            <table:table-cell table:style-name="Tableau10.B3" office:value-type="float" office:value="74">
              <text:p text:style-name="P83">74</text:p>
            </table:table-cell>
            <table:table-cell table:style-name="Tableau10.B3" office:value-type="float" office:value="15">
              <text:p text:style-name="P83">15</text:p>
            </table:table-cell>
            <table:table-cell table:style-name="Tableau10.B3" office:value-type="float" office:value="11">
              <text:p text:style-name="P83">11</text:p>
            </table:table-cell>
          </table:table-row>
          <table:table-row>
            <table:table-cell table:style-name="Tableau10.A1" office:value-type="string">
              <text:p text:style-name="P88">Arbejdsløse </text:p>
            </table:table-cell>
            <table:table-cell table:style-name="Tableau10.B3" office:value-type="float" office:value="76">
              <text:p text:style-name="P83">76</text:p>
            </table:table-cell>
            <table:table-cell table:style-name="Tableau10.B3" office:value-type="float" office:value="14">
              <text:p text:style-name="P83">14</text:p>
            </table:table-cell>
            <table:table-cell table:style-name="Tableau10.B3" office:value-type="float" office:value="10">
              <text:p text:style-name="P83">10</text:p>
            </table:table-cell>
          </table:table-row>
          <table:table-row>
            <table:table-cell table:style-name="Tableau10.A1" office:value-type="string">
              <text:p text:style-name="P88">Pensioneret </text:p>
            </table:table-cell>
            <table:table-cell table:style-name="Tableau10.B3" office:value-type="float" office:value="77">
              <text:p text:style-name="P83">77</text:p>
            </table:table-cell>
            <table:table-cell table:style-name="Tableau10.B3" office:value-type="float" office:value="9">
              <text:p text:style-name="P83">9</text:p>
            </table:table-cell>
            <table:table-cell table:style-name="Tableau10.B3" office:value-type="float" office:value="14">
              <text:p text:style-name="P83">14</text:p>
            </table:table-cell>
          </table:table-row>
          <table:table-row>
            <table:table-cell table:style-name="Tableau10.A1" office:value-type="string">
              <text:p text:style-name="P88">Studerende </text:p>
            </table:table-cell>
            <table:table-cell table:style-name="Tableau10.B3" office:value-type="float" office:value="76">
              <text:p text:style-name="P83">76</text:p>
            </table:table-cell>
            <table:table-cell table:style-name="Tableau10.B3" office:value-type="float" office:value="16">
              <text:p text:style-name="P83">16</text:p>
            </table:table-cell>
            <table:table-cell table:style-name="Tableau10.B3" office:value-type="float" office:value="8">
              <text:p text:style-name="P83">8</text:p>
            </table:table-cell>
          </table:table-row>
          <table:table-row>
            <table:table-cell table:style-name="Tableau10.A4" table:number-columns-spanned="4" office:value-type="string">
              <text:p text:style-name="P58">Subjektiv urbanisering</text:p>
            </table:table-cell>
            <table:covered-table-cell/>
            <table:covered-table-cell/>
            <table:covered-table-cell/>
          </table:table-row>
          <table:table-row>
            <table:table-cell table:style-name="Tableau10.A1" office:value-type="string">
              <text:p text:style-name="P88">Landdistrikt eller landsby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1" office:value-type="string">
              <text:p text:style-name="P88">Lille eller mellemstor by </text:p>
            </table:table-cell>
            <table:table-cell table:style-name="Tableau10.B3" office:value-type="float" office:value="78">
              <text:p text:style-name="P83">78</text:p>
            </table:table-cell>
            <table:table-cell table:style-name="Tableau10.B3" office:value-type="float" office:value="12">
              <text:p text:style-name="P83">12</text:p>
            </table:table-cell>
            <table:table-cell table:style-name="Tableau10.B3" office:value-type="float" office:value="10">
              <text:p text:style-name="P83">10</text:p>
            </table:table-cell>
          </table:table-row>
          <table:table-row>
            <table:table-cell table:style-name="Tableau10.A1" office:value-type="string">
              <text:p text:style-name="P88">Storby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4" table:number-columns-spanned="4" office:value-type="string">
              <text:p text:style-name="P58">Opfattelse af erhvervsuddannelse i (vores land)</text:p>
            </table:table-cell>
            <table:covered-table-cell/>
            <table:covered-table-cell/>
            <table:covered-table-cell/>
          </table:table-row>
          <table:table-row>
            <table:table-cell table:style-name="Tableau10.A1" office:value-type="string">
              <text:p text:style-name="P88">Positiv </text:p>
            </table:table-cell>
            <table:table-cell table:style-name="Tableau10.B3" office:value-type="float" office:value="86">
              <text:p text:style-name="P83">86</text:p>
            </table:table-cell>
            <table:table-cell table:style-name="Tableau10.B3" office:value-type="float" office:value="8">
              <text:p text:style-name="P83">8</text:p>
            </table:table-cell>
            <table:table-cell table:style-name="Tableau10.B3" office:value-type="float" office:value="6">
              <text:p text:style-name="P83">6</text:p>
            </table:table-cell>
          </table:table-row>
          <table:table-row>
            <table:table-cell table:style-name="Tableau10.A1" office:value-type="string">
              <text:p text:style-name="P88">Negativ </text:p>
            </table:table-cell>
            <table:table-cell table:style-name="Tableau10.B3" office:value-type="float" office:value="67">
              <text:p text:style-name="P83">67</text:p>
            </table:table-cell>
            <table:table-cell table:style-name="Tableau10.B3" office:value-type="float" office:value="23">
              <text:p text:style-name="P83">23</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Har nogensinde deltaget i grundlæggende erhvervsuddannelse (sekundæruddannelse på andet trin)</text:p>
            </table:table-cell>
            <table:covered-table-cell/>
            <table:covered-table-cell/>
            <table:covered-table-cell/>
          </table:table-row>
          <table:table-row>
            <table:table-cell table:style-name="Tableau10.A1" office:value-type="string">
              <text:p text:style-name="P88">Ja </text:p>
            </table:table-cell>
            <table:table-cell table:style-name="Tableau10.B3" office:value-type="float" office:value="82">
              <text:p text:style-name="P83">82</text:p>
            </table:table-cell>
            <table:table-cell table:style-name="Tableau10.B3" office:value-type="float" office:value="12">
              <text:p text:style-name="P83">12</text:p>
            </table:table-cell>
            <table:table-cell table:style-name="Tableau10.B3" office:value-type="float" office:value="6">
              <text:p text:style-name="P83">6</text:p>
            </table:table-cell>
          </table:table-row>
          <table:table-row>
            <table:table-cell table:style-name="Tableau10.A1" office:value-type="string">
              <text:p text:style-name="P88">Nej </text:p>
            </table:table-cell>
            <table:table-cell table:style-name="Tableau10.B3" office:value-type="float" office:value="76">
              <text:p text:style-name="P83">76</text:p>
            </table:table-cell>
            <table:table-cell table:style-name="Tableau10.B3" office:value-type="float" office:value="12">
              <text:p text:style-name="P83">12</text:p>
            </table:table-cell>
            <table:table-cell table:style-name="Tableau10.B3" office:value-type="float" office:value="12">
              <text:p text:style-name="P83">12</text:p>
            </table:table-cell>
          </table:table-row>
        </table:table>
        <text:p text:style-name="P21"/>
        <text:h text:style-name="P19" text:outline-level="2"><text:bookmark-start text:name="__RefHeading___Toc215578_2930363814"/>5. Specialiserede tekniske færdigheder <text:bookmark-end text:name="__RefHeading___Toc215578_2930363814"/></text:h>
        <text:p text:style-name="P50">Et stort flertal af EU-borgerne siger, at folk i erhvervsuddannelsesprogrammer lærer specialiserede tekniske færdigheder, der er direkte relevante for specifikke erhverv </text:p>
        <text:p text:style-name="P21">I hele Den Europæiske Union er 85 % af respondenterne enige i udsagnet om, at personer på erhvervsuddannelser lærer specialiserede tekniske færdigheder, der er direkte relevante for specifikke erhverv, herunder 34 %, der er meget enige, og 51 %, der har tendens til at være enige.<text:note text:id="ftn25" text:note-class="footnote"><text:note-citation>25</text:note-citation><text:note-body><text:p text:style-name="P13">Spørgsmål 7.8. Fortæl mig, i hvilket omfang du er enig eller uenig i hvert af følgende udsagn: Personer i erhvervsuddannelsesprogrammer lærer specialiserede tekniske færdigheder, der er direkte relevante for specifikke erhverv. </text:p></text:note-body></text:note> Mindre end én ud af ti respondenter er uenig (9 %), mens 6 % af respondenterne ikke ved det. </text:p>
        <text:p text:style-name="P21">Der er bred enighed blandt medlemsstaterne om dette aspekt af erhvervsuddannelse. De højeste aftaleniveauer er registreret i Østrig (94 %), Sverige (92 %), Malta og Estland (begge 91 %) og Tyskland og Spanien (begge 90 %). De laveste niveauer er registreret i Rumænien (71 %), Slovenien (77 %), Bulgarien (79 %) og Kroatien (81 %), men selv i disse lande deler mere end syv ud af ti dette synspunkt. </text:p>
        <text:p text:style-name="P21">I alle medlemsstater siger mindst to tredjedele af respondenterne, at personer i erhvervsuddannelsesprogrammer lærer specialiserede tekniske færdigheder, der er direkte relevante for specifikke erhverv. </text:p>
        <text:p text:style-name="P21"><draw:g text:anchor-type="paragraph" draw:z-index="18" draw:name="Forme15" draw:style-name="gr32"><draw:frame draw:style-name="gr324" draw:text-style-name="P99" svg:width="5.208cm" svg:height="5.718cm" svg:x="10.799cm" svg:y="-7.279cm"><draw:image xlink:href="Pictures/10000000000001CD000001FAA15228AA00F2ABDD.png" xlink:type="simple" xlink:show="embed" xlink:actuate="onLoad" draw:mime-type="image/png"><text:p/></draw:image></draw:frame><draw:frame draw:style-name="gr325" draw:text-style-name="P101" svg:width="8.409cm" svg:height="1.876cm" svg:x="8.532cm" svg:y="-9.629cm"><draw:text-box><text:p text:style-name="P100"><text:span text:style-name="T59">Spørgsmål B7.8: Fortæl mig, i hvilket omfang du er enig eller uenig i hvert af følgende udsagn: - Personer i erhvervsuddannelser lærer specialiserede tekniske færdigheder, der er direkte relevante for specifikke erhverv (EU27) (%) </text:span></text:p></draw:text-box></draw:frame><draw:frame draw:style-name="gr326" draw:text-style-name="P107" svg:width="1.992cm" svg:height="0.902cm" svg:x="12.178cm" svg:y="-8.057cm"><draw:text-box><text:p text:style-name="P106"><text:span text:style-name="T59">Ved ikke 6</text:span></text:p></draw:text-box></draw:frame><draw:frame draw:style-name="gr327" draw:text-style-name="P104" svg:width="3.31cm" svg:height="0.578cm" svg:x="9.479cm" svg:y="-7.361cm"><draw:text-box><text:p text:style-name="P103"><text:span text:style-name="T59">Meget uenig 1</text:span></text:p></draw:text-box></draw:frame><draw:frame draw:style-name="gr328" draw:text-style-name="P104" svg:width="2.648cm" svg:height="0.902cm" svg:x="9.114cm" svg:y="-6.89cm"><draw:text-box><text:p text:style-name="P103"><text:span text:style-name="T59">Vi er uenige 8</text:span></text:p></draw:text-box></draw:frame><draw:frame draw:style-name="gr329" draw:text-style-name="P104" svg:width="2.319cm" svg:height="0.902cm" svg:x="9.615cm" svg:y="-2.138cm"><draw:text-box><text:p text:style-name="P103"><text:span text:style-name="T59">Jeg er enig 51</text:span></text:p></draw:text-box></draw:frame><draw:frame draw:style-name="gr330" draw:text-style-name="P101" svg:width="1.689cm" svg:height="1.227cm" svg:x="15.252cm" svg:y="-6.555cm"><draw:text-box><text:p text:style-name="P100"><text:span text:style-name="T59">Fuldstændig enig 34</text:span></text:p></draw:text-box></draw:frame></draw:g><draw:g text:anchor-type="paragraph" draw:z-index="19" draw:name="Forme16" draw:style-name="gr32"><draw:frame draw:style-name="gr316" draw:text-style-name="P99" svg:width="16.654cm" svg:height="7.24cm" svg:x="0.116cm" svg:y="2.734cm"><draw:image xlink:href="Pictures/1000000000000554000002515C5890C5452CB568.png" xlink:type="simple" xlink:show="embed" xlink:actuate="onLoad" draw:mime-type="image/png"><text:p/></draw:image></draw:frame><draw:frame draw:style-name="gr317" draw:text-style-name="P101" svg:width="16.435cm" svg:height="0.902cm" svg:x="0.042cm" svg:y="1.621cm"><draw:text-box><text:p text:style-name="P100"><text:span text:style-name="T59">Spørgsmål B7.8: Fortæl mig, i hvilket omfang du er enig eller uenig i hvert af følgende udsagn: - Personer i erhvervsuddannelser lærer specialiserede tekniske færdigheder, der er direkte relevante for specifikke erhverv (EU27) (%)</text:span></text:p></draw:text-box></draw:frame><draw:g draw:style-name="gr4"><draw:frame draw:style-name="gr318" draw:text-style-name="P99" svg:width="14.098cm" svg:height="0.959cm" svg:x="0.414cm" svg:y="10.179cm"><draw:image xlink:href="Pictures/100000000000022300000022902E68B765C34830.png" xlink:type="simple" xlink:show="embed" xlink:actuate="onLoad" draw:mime-type="image/png"><text:p/></draw:image></draw:frame><draw:frame draw:style-name="gr319" draw:text-style-name="P101" svg:width="2.924cm" svg:height="0.648cm" svg:x="0.875cm" svg:y="10.352cm"><draw:text-box><text:p text:style-name="P105"><text:span text:style-name="T59">Meget enig</text:span></text:p></draw:text-box></draw:frame><draw:frame draw:style-name="gr320" draw:text-style-name="P101" svg:width="2.857cm" svg:height="0.902cm" svg:x="3.884cm" svg:y="10.331cm"><draw:text-box><text:p text:style-name="P105"><text:span text:style-name="T59">Har tendens til at være enig</text:span></text:p></draw:text-box></draw:frame><draw:frame draw:style-name="gr321" draw:text-style-name="P101" svg:width="3.282cm" svg:height="0.902cm" svg:x="7.066cm" svg:y="10.373cm"><draw:text-box><text:p text:style-name="P105"><text:span text:style-name="T59">Har tendens til at være uenige</text:span></text:p></draw:text-box></draw:frame><draw:frame draw:style-name="gr322" draw:text-style-name="P101" svg:width="3.484cm" svg:height="0.646cm" svg:x="10.694cm" svg:y="10.333cm"><draw:text-box><text:p text:style-name="P105"><text:span text:style-name="T59">Stærkt uenig</text:span></text:p></draw:text-box></draw:frame><draw:frame draw:style-name="gr323" draw:text-style-name="P101" svg:width="2.52cm" svg:height="0.687cm" svg:x="14.416cm" svg:y="10.333cm"><draw:text-box><text:p text:style-name="P105"><text:span text:style-name="T59">Ved ikke</text:span></text:p></draw:text-box></draw:frame></draw:g></draw:g></text:p>
        <text:p text:style-name="P29">Graden af enighed om, at personer i erhvervsuddannelsesprogrammer lærer direkte relevante specialiserede færdigheder, varierer efter sociodemografiske og holdningsmæssige faktorer som følger. </text:p>
        <text:p text:style-name="P52">■ Respondenter, der ser erhvervsuddannelserne i et positivt lys, er mere tilbøjelige til at være enige i, at erhvervsuddannelserne underviser i relevante specialiserede tekniske færdigheder: 91 % af dem, der oplyser, at erhvervsuddannelserne opfattes positivt i deres land, gør det, sammenlignet med 78 % af dem, der siger, at deres image er negativt i deres land. </text:p>
        <text:p text:style-name="P52">■ Respondenter, der mener, at unge får tilstrækkelig information om erhvervsuddannelsesmuligheder, er mere tilbøjelige til at være enige i denne erklæring (91 %) end dem, der mener, at de ikke gør det (80 %). </text:p>
        <text:p text:style-name="P52">■ Der er nogle bemærkelsesværdige forskelle mellem socio-professionelle kategorier: Ledere registrerer det højeste niveau af enighed om, at personer på erhvervsuddannelser lærer specialiserede tekniske færdigheder, der er direkte relevante for specifikke erhverv (90 %), og huser personer på det laveste niveau (77 %). </text:p>
        <text:p text:style-name="P52">■ Efter alder ved afslutningen af uddannelsen er opfattelsen af, at erhvervsuddannelserne underviser i relevante specialiserede tekniske færdigheder, mest udbredt blandt respondenter, der forblev i uddannelse efter 20-årsalderen (88 %), efterfulgt af dem, der afsluttede mellem 16 og 19 år (86 %). Respondenter, der har afsluttet en uddannelse i alderen 15 år eller yngre, er mindst tilbøjelige til at dele denne opfattelse (80 %). </text:p>
        <text:p text:style-name="P52">■ Overensstemmelsen med denne erklæring er konsekvent høj på tværs af alle aldersgrupper, idet den ligger på 88 % blandt respondenter i alderen 40-54 år, 87 % blandt dem i alderen 25-39 år, 85 % blandt dem i alderen 15-24 år og 84 % blandt dem i alderen 55 år og derover. </text:p>
        <text:p text:style-name="P52">■ Der er ingen forskelle i opfattelsen af køn. </text:p>
        <text:p text:style-name="P21"/>
        <text:p text:style-name="P28"/>
        <table:table table:name="Tableau11" table:style-name="Tableau11">
          <table:table-column table:style-name="Tableau11.A"/>
          <table:table-column table:style-name="Tableau11.B"/>
          <table:table-column table:style-name="Tableau11.C"/>
          <table:table-column table:style-name="Tableau11.D"/>
          <table:table-row>
            <table:table-cell table:style-name="Tableau11.A1" table:number-columns-spanned="4" office:value-type="string">
              <text:p text:style-name="P88">QB7.8 Fortæl mig, i hvilket omfang du er enig eller uenig i hvert af følgende udsagn: Personer i erhvervsuddannelser lærer specialiserede tekniske færdigheder, der er direkte relevante for specifikke erhverv (%-EU)</text:p>
            </table:table-cell>
            <table:covered-table-cell/>
            <table:covered-table-cell/>
            <table:covered-table-cell/>
          </table:table-row>
          <table:table-row>
            <table:table-cell table:style-name="Tableau11.A1" office:value-type="string">
              <text:p text:style-name="P88"/>
            </table:table-cell>
            <table:table-cell table:style-name="Tableau11.A1" office:value-type="string">
              <text:p text:style-name="P83">"Enig" i alt</text:p>
            </table:table-cell>
            <table:table-cell table:style-name="Tableau11.A1" office:value-type="string">
              <text:p text:style-name="P83">I alt "uenig" </text:p>
            </table:table-cell>
            <table:table-cell table:style-name="Tableau11.A1" office:value-type="string">
              <text:p text:style-name="P83">Ved ikke</text:p>
            </table:table-cell>
          </table:table-row>
          <table:table-row>
            <table:table-cell table:style-name="Tableau11.A1" office:value-type="string">
              <text:p text:style-name="P88">EU-27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Køn</text:p>
            </table:table-cell>
            <table:covered-table-cell/>
            <table:covered-table-cell/>
            <table:covered-table-cell/>
          </table:table-row>
          <table:table-row>
            <table:table-cell table:style-name="Tableau11.A1" office:value-type="string">
              <text:p text:style-name="P88">Mennesket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kvinde </text:p>
            </table:table-cell>
            <table:table-cell table:style-name="Tableau11.B3" office:value-type="float" office:value="86">
              <text:p text:style-name="P83">86</text:p>
            </table:table-cell>
            <table:table-cell table:style-name="Tableau11.B3" office:value-type="float" office:value="8">
              <text:p text:style-name="P83">8</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Alder</text:p>
            </table:table-cell>
            <table:covered-table-cell/>
            <table:covered-table-cell/>
            <table:covered-table-cell/>
          </table:table-row>
          <table:table-row>
            <table:table-cell table:style-name="Tableau11.A1" office:value-type="string">
              <text:p text:style-name="P88">15-24 </text:p>
            </table:table-cell>
            <table:table-cell table:style-name="Tableau11.B3" office:value-type="float" office:value="85">
              <text:p text:style-name="P83">85</text:p>
            </table:table-cell>
            <table:table-cell table:style-name="Tableau11.B3" office:value-type="float" office:value="10">
              <text:p text:style-name="P83">10</text:p>
            </table:table-cell>
            <table:table-cell table:style-name="Tableau11.B3" office:value-type="float" office:value="5">
              <text:p text:style-name="P83">5</text:p>
            </table:table-cell>
          </table:table-row>
          <table:table-row>
            <table:table-cell table:style-name="Tableau11.A1" office:value-type="string">
              <text:p text:style-name="P88">25-39 </text:p>
            </table:table-cell>
            <table:table-cell table:style-name="Tableau11.B3" office:value-type="float" office:value="87">
              <text:p text:style-name="P83">87</text:p>
            </table:table-cell>
            <table:table-cell table:style-name="Tableau11.B3" office:value-type="float" office:value="9">
              <text:p text:style-name="P83">9</text:p>
            </table:table-cell>
            <table:table-cell table:style-name="Tableau11.B3" office:value-type="float" office:value="4">
              <text:p text:style-name="P83">4</text:p>
            </table:table-cell>
          </table:table-row>
          <table:table-row>
            <table:table-cell table:style-name="Tableau11.A1" office:value-type="string">
              <text:p text:style-name="P88">40-54 </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gt;=55</text:p>
            </table:table-cell>
            <table:table-cell table:style-name="Tableau11.B3" office:value-type="float" office:value="84">
              <text:p text:style-name="P83">84</text:p>
            </table:table-cell>
            <table:table-cell table:style-name="Tableau11.B3" office:value-type="float" office:value="8">
              <text:p text:style-name="P83">8</text:p>
            </table:table-cell>
            <table:table-cell table:style-name="Tableau11.B3" office:value-type="float" office:value="8">
              <text:p text:style-name="P83">8</text:p>
            </table:table-cell>
          </table:table-row>
          <table:table-row>
            <table:table-cell table:style-name="Tableau11.A4" table:number-columns-spanned="4" office:value-type="string">
              <text:p text:style-name="P58">Uddannelse (slutningen af)</text:p>
            </table:table-cell>
            <table:covered-table-cell/>
            <table:covered-table-cell/>
            <table:covered-table-cell/>
          </table:table-row>
          <table:table-row>
            <table:table-cell table:style-name="Tableau11.A1" office:value-type="string">
              <text:p text:style-name="P88">&lt;=-15</text:p>
            </table:table-cell>
            <table:table-cell table:style-name="Tableau11.B3" office:value-type="float" office:value="80">
              <text:p text:style-name="P83">80</text:p>
            </table:table-cell>
            <table:table-cell table:style-name="Tableau11.B3" office:value-type="float" office:value="7">
              <text:p text:style-name="P83">7</text:p>
            </table:table-cell>
            <table:table-cell table:style-name="Tableau11.B3" office:value-type="float" office:value="13">
              <text:p text:style-name="P83">13</text:p>
            </table:table-cell>
          </table:table-row>
          <table:table-row>
            <table:table-cell table:style-name="Tableau11.A1" office:value-type="string">
              <text:p text:style-name="P88">16-19 </text:p>
            </table:table-cell>
            <table:table-cell table:style-name="Tableau11.B3" office:value-type="float" office:value="86">
              <text:p text:style-name="P83">86</text:p>
            </table:table-cell>
            <table:table-cell table:style-name="Tableau11.B3" office:value-type="float" office:value="9">
              <text:p text:style-name="P83">9</text:p>
            </table:table-cell>
            <table:table-cell table:style-name="Tableau11.B3" office:value-type="float" office:value="5">
              <text:p text:style-name="P83">5</text:p>
            </table:table-cell>
          </table:table-row>
          <table:table-row>
            <table:table-cell table:style-name="Tableau11.A1" office:value-type="string">
              <text:p text:style-name="P88">&gt;=20</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Studerer stadig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Sociofaglig kategori</text:p>
            </table:table-cell>
            <table:covered-table-cell/>
            <table:covered-table-cell/>
            <table:covered-table-cell/>
          </table:table-row>
          <table:table-row>
            <table:table-cell table:style-name="Tableau11.A1" office:value-type="string">
              <text:p text:style-name="P88">Selvstændig erhvervsdrivende </text:p>
            </table:table-cell>
            <table:table-cell table:style-name="Tableau11.B3" office:value-type="float" office:value="86">
              <text:p text:style-name="P83">86</text:p>
            </table:table-cell>
            <table:table-cell table:style-name="Tableau11.B3" office:value-type="float" office:value="10">
              <text:p text:style-name="P83">10</text:p>
            </table:table-cell>
            <table:table-cell table:style-name="Tableau11.B3" office:value-type="float" office:value="4">
              <text:p text:style-name="P83">4</text:p>
            </table:table-cell>
          </table:table-row>
          <table:table-row>
            <table:table-cell table:style-name="Tableau11.A1" office:value-type="string">
              <text:p text:style-name="P88">Ledere </text:p>
            </table:table-cell>
            <table:table-cell table:style-name="Tableau11.B3" office:value-type="float" office:value="90">
              <text:p text:style-name="P83">90</text:p>
            </table:table-cell>
            <table:table-cell table:style-name="Tableau11.B3" office:value-type="float" office:value="6">
              <text:p text:style-name="P83">6</text:p>
            </table:table-cell>
            <table:table-cell table:style-name="Tableau11.B3" office:value-type="float" office:value="4">
              <text:p text:style-name="P83">4</text:p>
            </table:table-cell>
          </table:table-row>
          <table:table-row>
            <table:table-cell table:style-name="Tableau11.A1" office:value-type="string">
              <text:p text:style-name="P88">Andre hvidhalsbånd </text:p>
            </table:table-cell>
            <table:table-cell table:style-name="Tableau11.B3" office:value-type="float" office:value="87">
              <text:p text:style-name="P83">87</text:p>
            </table:table-cell>
            <table:table-cell table:style-name="Tableau11.B3" office:value-type="float" office:value="9">
              <text:p text:style-name="P83">9</text:p>
            </table:table-cell>
            <table:table-cell table:style-name="Tableau11.B3" office:value-type="float" office:value="4">
              <text:p text:style-name="P83">4</text:p>
            </table:table-cell>
          </table:table-row>
          <table:table-row>
            <table:table-cell table:style-name="Tableau11.A1" office:value-type="string">
              <text:p text:style-name="P88">Manuelt arbejde </text:p>
            </table:table-cell>
            <table:table-cell table:style-name="Tableau11.B3" office:value-type="float" office:value="86">
              <text:p text:style-name="P83">86</text:p>
            </table:table-cell>
            <table:table-cell table:style-name="Tableau11.B3" office:value-type="float" office:value="9">
              <text:p text:style-name="P83">9</text:p>
            </table:table-cell>
            <table:table-cell table:style-name="Tableau11.B3" office:value-type="float" office:value="5">
              <text:p text:style-name="P83">5</text:p>
            </table:table-cell>
          </table:table-row>
          <table:table-row>
            <table:table-cell table:style-name="Tableau11.A1" office:value-type="string">
              <text:p text:style-name="P88">Husmødre </text:p>
            </table:table-cell>
            <table:table-cell table:style-name="Tableau11.B3" office:value-type="float" office:value="77">
              <text:p text:style-name="P83">77</text:p>
            </table:table-cell>
            <table:table-cell table:style-name="Tableau11.B3" office:value-type="float" office:value="14">
              <text:p text:style-name="P83">14</text:p>
            </table:table-cell>
            <table:table-cell table:style-name="Tableau11.B3" office:value-type="float" office:value="9">
              <text:p text:style-name="P83">9</text:p>
            </table:table-cell>
          </table:table-row>
          <table:table-row>
            <table:table-cell table:style-name="Tableau11.A1" office:value-type="string">
              <text:p text:style-name="P88">Arbejdsløse </text:p>
            </table:table-cell>
            <table:table-cell table:style-name="Tableau11.B3" office:value-type="float" office:value="83">
              <text:p text:style-name="P83">83</text:p>
            </table:table-cell>
            <table:table-cell table:style-name="Tableau11.B3" office:value-type="float" office:value="11">
              <text:p text:style-name="P83">11</text:p>
            </table:table-cell>
            <table:table-cell table:style-name="Tableau11.B3" office:value-type="float" office:value="6">
              <text:p text:style-name="P83">6</text:p>
            </table:table-cell>
          </table:table-row>
          <table:table-row>
            <table:table-cell table:style-name="Tableau11.A1" office:value-type="string">
              <text:p text:style-name="P88">Pensioneret </text:p>
            </table:table-cell>
            <table:table-cell table:style-name="Tableau11.B3" office:value-type="float" office:value="84">
              <text:p text:style-name="P83">84</text:p>
            </table:table-cell>
            <table:table-cell table:style-name="Tableau11.B3" office:value-type="float" office:value="7">
              <text:p text:style-name="P83">7</text:p>
            </table:table-cell>
            <table:table-cell table:style-name="Tableau11.B3" office:value-type="float" office:value="9">
              <text:p text:style-name="P83">9</text:p>
            </table:table-cell>
          </table:table-row>
          <table:table-row>
            <table:table-cell table:style-name="Tableau11.A1" office:value-type="string">
              <text:p text:style-name="P88">Studerende </text:p>
            </table:table-cell>
            <table:table-cell table:style-name="Tableau11.B3" office:value-type="float" office:value="85">
              <text:p text:style-name="P83">85</text:p>
            </table:table-cell>
            <table:table-cell table:style-name="Tableau11.B3" office:value-type="float" office:value="10">
              <text:p text:style-name="P83">10</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Subjektiv urbanisering</text:p>
            </table:table-cell>
            <table:covered-table-cell/>
            <table:covered-table-cell/>
            <table:covered-table-cell/>
          </table:table-row>
          <table:table-row>
            <table:table-cell table:style-name="Tableau11.A1" office:value-type="string">
              <text:p text:style-name="P88">Landdistrikt eller landsby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Lille eller mellemstor by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Storby </text:p>
            </table:table-cell>
            <table:table-cell table:style-name="Tableau11.B3" office:value-type="float" office:value="88">
              <text:p text:style-name="P83">88</text:p>
            </table:table-cell>
            <table:table-cell table:style-name="Tableau11.B3" office:value-type="float" office:value="7">
              <text:p text:style-name="P83">7</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Opfattelse af erhvervsuddannelse i (vores land)</text:p>
            </table:table-cell>
            <table:covered-table-cell/>
            <table:covered-table-cell/>
            <table:covered-table-cell/>
          </table:table-row>
          <table:table-row>
            <table:table-cell table:style-name="Tableau11.A1" office:value-type="string">
              <text:p text:style-name="P88">Positiv </text:p>
            </table:table-cell>
            <table:table-cell table:style-name="Tableau11.B3" office:value-type="float" office:value="91">
              <text:p text:style-name="P83">91</text:p>
            </table:table-cell>
            <table:table-cell table:style-name="Tableau11.B3" office:value-type="float" office:value="5">
              <text:p text:style-name="P83">5</text:p>
            </table:table-cell>
            <table:table-cell table:style-name="Tableau11.B3" office:value-type="float" office:value="4">
              <text:p text:style-name="P83">4</text:p>
            </table:table-cell>
          </table:table-row>
          <table:table-row>
            <table:table-cell table:style-name="Tableau11.A1" office:value-type="string">
              <text:p text:style-name="P88">Negativ </text:p>
            </table:table-cell>
            <table:table-cell table:style-name="Tableau11.B3" office:value-type="float" office:value="78">
              <text:p text:style-name="P83">78</text:p>
            </table:table-cell>
            <table:table-cell table:style-name="Tableau11.B3" office:value-type="float" office:value="17">
              <text:p text:style-name="P83">17</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Har nogensinde deltaget i grundlæggende erhvervsuddannelse (sekundæruddannelse på andet trin)</text:p>
            </table:table-cell>
            <table:covered-table-cell/>
            <table:covered-table-cell/>
            <table:covered-table-cell/>
          </table:table-row>
          <table:table-row>
            <table:table-cell table:style-name="Tableau11.A1" office:value-type="string">
              <text:p text:style-name="P88">Ja </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Nej </text:p>
            </table:table-cell>
            <table:table-cell table:style-name="Tableau11.B3" office:value-type="float" office:value="83">
              <text:p text:style-name="P83">83</text:p>
            </table:table-cell>
            <table:table-cell table:style-name="Tableau11.B3" office:value-type="float" office:value="9">
              <text:p text:style-name="P83">9</text:p>
            </table:table-cell>
            <table:table-cell table:style-name="Tableau11.B3" office:value-type="float" office:value="8">
              <text:p text:style-name="P83">8</text:p>
            </table:table-cell>
          </table:table-row>
        </table:table>
        <text:p text:style-name="P21"/>
        <text:h text:style-name="P19" text:outline-level="2"><text:bookmark-start text:name="__RefHeading___Toc215580_2930363814"/>6. Yderligere læringsmuligheder <text:bookmark-end text:name="__RefHeading___Toc215580_2930363814"/></text:h>
        <text:p text:style-name="P50">To tredjedele af EU-borgerne siger, at personer, der gennemfører erhvervsuddannelsesprogrammer, kan tilmelde sig universitetsstudier </text:p>
        <text:p text:style-name="P21">I hele Den Europæiske Union mener 67 %, at personer, der gennemfører erhvervsuddannelsesprogrammer, kan tilmelde sig universitetsstudier, herunder 23 %, der er stærkt enige, og 44 %, der har tendens til at være enige.<text:note text:id="ftn26" text:note-class="footnote"><text:note-citation>26</text:note-citation><text:note-body><text:p text:style-name="P13">Spørgsmål 7.4 Fortæl mig, i hvilket omfang du er enig eller uenig i hvert af følgende udsagn: Personer, der gennemfører erhvervsuddannelsesprogrammer, kan tilmelde sig universitetsstudier. </text:p></text:note-body></text:note> En ud af fem (21 %) er uenige, mens 12 % ikke ved det. I praksis er 72,6 % af eleverne på de gymnasiale erhvervsuddannelser i Den Europæiske Union i programmer, der giver direkte adgang til videregående uddannelse.<text:note text:id="ftn27" text:note-class="footnote"><text:note-citation>27</text:note-citation><text:note-body><text:p text:style-name="Footnote"><text:a xlink:type="simple" xlink:href="https://www.cedefop.europa.eu/files/whatsnewinVET_2025.pdf" text:style-name="Internet_20_link" text:visited-style-name="Visited_20_Internet_20_Link"><text:span text:style-name="T54">https://www.cedefop.europa.eu/files/whatsnewinVET_2025.pdf</text:span></text:a><text:span text:style-name="T54"> </text:span></text:p></text:note-body></text:note> Dette tyder på, at offentlighedens opfattelse stort set afspejler virkeligheden, selv om der stadig er en vis undervurdering, da de faktiske adgangsrater er en smule højere end de opfattede satser. </text:p>
        <text:p text:style-name="P21">Det observerede resultat for dette spørgsmål er stabilt over tid. I Eurobarometerundersøgelsen fra 2011 om erhvervsrettet uddannelse (EU27) sagde 68 % af respondenterne, at erhvervsrettet uddannelse gør det muligt for personer efterfølgende at fortsætte med universitetsstudier.<text:note text:id="ftn28" text:note-class="footnote"><text:note-citation>28</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Spørgsmålsformuleringen adskiller sig fra den nuværende undersøgelse og anvender udtrykket "erhvervsuddannelse" uden at skelne mellem grundlæggende og fortsat erhvervsuddannelse med hvert af følgende udsagn. Erhvervsuddannelse giver folk mulighed for at fortsætte med universitetsstudier bagefter". </text:span></text:p></text:note-body></text:note> </text:p>
        <text:p text:style-name="P21">I den nuværende undersøgelse siger mindst halvdelen af respondenterne i 26 medlemsstater, at personer, der gennemfører erhvervsuddannelsesprogrammer, kan tilmelde sig universitetsstudier. </text:p>
        <text:p text:style-name="P21"><draw:g text:anchor-type="paragraph" draw:z-index="21" draw:name="Forme18" draw:style-name="gr1"><draw:frame draw:style-name="gr302" draw:text-style-name="P99" svg:width="16.608cm" svg:height="7.603cm" svg:x="0.286cm" svg:y="1.007cm"><draw:image xlink:href="Pictures/10000000000005670000027954BE56C495AE6A3D.png" xlink:type="simple" xlink:show="embed" xlink:actuate="onLoad" draw:mime-type="image/png"><text:p/></draw:image></draw:frame><draw:frame draw:style-name="gr303" draw:text-style-name="P101" svg:width="16.759cm" svg:height="0.902cm" svg:x="-0.023cm" svg:y="0.092cm"><draw:text-box><text:p text:style-name="P100"><text:span text:style-name="T59">Spørgsmål B7.4: Fortæl mig, i hvilket omfang du er enig eller uenig i hvert af følgende udsagn: Personer, der gennemfører IVET-programmer, kan tilmelde sig universitetsstudier (EU27) (%) </text:span></text:p></draw:text-box></draw:frame><draw:g draw:style-name="gr4"><draw:frame draw:style-name="gr304" draw:text-style-name="P99" svg:width="14.098cm" svg:height="0.959cm" svg:x="0.785cm" svg:y="8.762cm"><draw:image xlink:href="Pictures/100000000000022300000022902E68B765C34830.png" xlink:type="simple" xlink:show="embed" xlink:actuate="onLoad" draw:mime-type="image/png"><text:p/></draw:image></draw:frame><draw:frame draw:style-name="gr305" draw:text-style-name="P101" svg:width="2.925cm" svg:height="0.648cm" svg:x="1.245cm" svg:y="8.934cm"><draw:text-box><text:p text:style-name="P105"><text:span text:style-name="T59">Meget enig</text:span></text:p></draw:text-box></draw:frame><draw:frame draw:style-name="gr306" draw:text-style-name="P101" svg:width="2.857cm" svg:height="0.902cm" svg:x="4.254cm" svg:y="8.913cm"><draw:text-box><text:p text:style-name="P105"><text:span text:style-name="T59">Har tendens til at være enig</text:span></text:p></draw:text-box></draw:frame><draw:frame draw:style-name="gr307" draw:text-style-name="P101" svg:width="3.282cm" svg:height="0.902cm" svg:x="7.436cm" svg:y="8.956cm"><draw:text-box><text:p text:style-name="P105"><text:span text:style-name="T59">Har tendens til at være uenige</text:span></text:p></draw:text-box></draw:frame><draw:frame draw:style-name="gr308" draw:text-style-name="P101" svg:width="3.483cm" svg:height="0.646cm" svg:x="11.067cm" svg:y="8.913cm"><draw:text-box><text:p text:style-name="P105"><text:span text:style-name="T59">Stærkt uenig</text:span></text:p></draw:text-box></draw:frame><draw:frame draw:style-name="gr309" draw:text-style-name="P101" svg:width="2.52cm" svg:height="0.687cm" svg:x="14.787cm" svg:y="8.913cm"><draw:text-box><text:p text:style-name="P105"><text:span text:style-name="T59">Ved ikke</text:span></text:p></draw:text-box></draw:frame></draw:g></draw:g><draw:g text:anchor-type="paragraph" draw:z-index="20" draw:name="Forme17" draw:style-name="gr32"><draw:frame draw:style-name="gr310" draw:text-style-name="P99" svg:width="4.643cm" svg:height="4.866cm" svg:x="11.448cm" svg:y="-6.01cm"><draw:image xlink:href="Pictures/10000000000001E0000001F7EC3289ADC8E3D92C.png" xlink:type="simple" xlink:show="embed" xlink:actuate="onLoad" draw:mime-type="image/png"><text:p/></draw:image></draw:frame><draw:frame draw:style-name="gr311" draw:text-style-name="P101" svg:width="8.275cm" svg:height="1.551cm" svg:x="9.509cm" svg:y="-7.802cm"><draw:text-box><text:p text:style-name="P100"><text:span text:style-name="T59">Spørgsmål B7.4: Fortæl mig, i hvilket omfang du er enig eller uenig i hvert af følgende udsagn: Personer, der gennemfører IVET-programmer, kan tilmelde sig universitetsstudier (EU27) (%) </text:span></text:p></draw:text-box></draw:frame><draw:frame draw:style-name="gr312" draw:text-style-name="P104" svg:width="1.943cm" svg:height="0.902cm" svg:x="11.857cm" svg:y="-6.631cm"><draw:text-box><text:p text:style-name="P103"><text:span text:style-name="T59">Ved ikke 12</text:span></text:p></draw:text-box></draw:frame><draw:frame draw:style-name="gr313" draw:text-style-name="P104" svg:width="2.788cm" svg:height="0.902cm" svg:x="9.662cm" svg:y="-5.915cm"><draw:text-box><text:p text:style-name="P103"><text:span text:style-name="T59">Stærkt uenige 5</text:span></text:p></draw:text-box></draw:frame><draw:frame draw:style-name="gr314" draw:text-style-name="P101" svg:width="2.818cm" svg:height="0.578cm" svg:x="13.845cm" svg:y="-1.161cm"><draw:text-box><text:p text:style-name="P100"><text:span text:style-name="T59">Jeg er enig 44</text:span></text:p></draw:text-box></draw:frame><draw:frame draw:style-name="gr315" draw:text-style-name="P101" svg:width="2.818cm" svg:height="0.902cm" svg:x="14.647cm" svg:y="-6.049cm"><draw:text-box><text:p text:style-name="P100"><text:span text:style-name="T59">Fuldstændig enig 23</text:span></text:p></draw:text-box></draw:frame></draw:g>Synspunkterne varierer betydeligt fra medlemsstat til medlemsstat, idet de højeste niveauer af enighed er registreret i Cypern (90 %), Litauen (88 %) og Letland (85 %). De laveste niveauer er registreret i Danmark (46 %), Nederlandene (50 %) og Belgien (55 %). </text:p>
        <text:p text:style-name="P33"/>
        <text:p text:style-name="P34">I hvilket omfang respondenterne er enige om, at personer, der gennemfører erhvervsuddannelsesprogrammer, kan tilmelde sig universitetsstudier, varierer afhængigt af sociodemografiske faktorer som følger. </text:p>
        <text:p text:style-name="P52">■ Respondenter, der opfatter erhvervsuddannelserne positivt, er mere tilbøjelige til at tro, at færdiguddannede fra erhvervsuddannelserne kan tilmelde sig universitetsstudier (74 % mod 57 % blandt dem, der rapporterer negative opfattelser). </text:p>
        <text:p text:style-name="P52">■ 75 % af de respondenter, der mener, at unge får tilstrækkelig information om erhvervsuddannelsesmuligheder, mener, at personer, der gennemfører erhvervsuddannelsesprogrammer, kan tilmelde sig universitetsstudier, sammenlignet med 62 % af dem, der ikke gør det. </text:p>
        <text:p text:style-name="P52">■ Denne opfattelse aftager beskedent med alderen, fra 71 % blandt de 15-24-årige til 64 % blandt de 55-årige og derover. </text:p>
        <text:p text:style-name="P52">■ Efter alder ved afslutningen af uddannelsen er opfattelsen af, at personer, der gennemfører erhvervsuddannelsesprogrammer, kan tilmelde sig universitetsstudier, mest udbredt blandt respondenter, der afsluttede uddannelse i en alder af 20 år eller derover og i alderen 16-19 år (69 %-68 %), hvilket falder til 59 % blandt dem, der afsluttede uddannelse i en alder af 15 år eller tidligere. </text:p>
        <text:p text:style-name="P52">■ Respondenter, der selv deltog i erhvervsuddannelse, er også mere tilbøjelige til at være enige i denne erklæring end dem, der ikke gjorde det (71 % mod 65 %). </text:p>
        <text:p text:style-name="P52">■ Der er ingen kønsforskelle. </text:p>
        <text:p text:style-name="P21"/>
        <text:p text:style-name="P28"/>
        <table:table table:name="Tableau12" table:style-name="Tableau12">
          <table:table-column table:style-name="Tableau12.A"/>
          <table:table-column table:style-name="Tableau12.B"/>
          <table:table-column table:style-name="Tableau12.C"/>
          <table:table-column table:style-name="Tableau12.D"/>
          <table:table-row>
            <table:table-cell table:style-name="Tableau12.A1" table:number-columns-spanned="4" office:value-type="string">
              <text:p text:style-name="P88">QB7.4 Fortæl mig, i hvilket omfang du er enig eller uenig i hvert af følgende udsagn: Personer, der gennemfører IVET-programmer, kan tilmelde sig universitetsstudier (%-EU)</text:p>
            </table:table-cell>
            <table:covered-table-cell/>
            <table:covered-table-cell/>
            <table:covered-table-cell/>
          </table:table-row>
          <table:table-row>
            <table:table-cell table:style-name="Tableau12.A1" office:value-type="string">
              <text:p text:style-name="P80"/>
            </table:table-cell>
            <table:table-cell table:style-name="Tableau12.A1" office:value-type="string">
              <text:p text:style-name="P83">"Enig" i alt</text:p>
            </table:table-cell>
            <table:table-cell table:style-name="Tableau12.A1" office:value-type="string">
              <text:p text:style-name="P83">I alt "uenig" </text:p>
            </table:table-cell>
            <table:table-cell table:style-name="Tableau12.A1" office:value-type="string">
              <text:p text:style-name="P83">Ved ikke</text:p>
            </table:table-cell>
          </table:table-row>
          <table:table-row>
            <table:table-cell table:style-name="Tableau12.A1" office:value-type="string">
              <text:p text:style-name="P88">EU-27 </text:p>
            </table:table-cell>
            <table:table-cell table:style-name="Tableau12.B3" office:value-type="float" office:value="67">
              <text:p text:style-name="P83">67</text:p>
            </table:table-cell>
            <table:table-cell table:style-name="Tableau12.B3" office:value-type="float" office:value="21">
              <text:p text:style-name="P83">21</text:p>
            </table:table-cell>
            <table:table-cell table:style-name="Tableau12.B3" office:value-type="float" office:value="12">
              <text:p text:style-name="P83">12</text:p>
            </table:table-cell>
          </table:table-row>
          <table:table-row>
            <table:table-cell table:style-name="Tableau12.A4" table:number-columns-spanned="4" office:value-type="string">
              <text:p text:style-name="P58">Køn</text:p>
            </table:table-cell>
            <table:covered-table-cell/>
            <table:covered-table-cell/>
            <table:covered-table-cell/>
          </table:table-row>
          <table:table-row>
            <table:table-cell table:style-name="Tableau12.A1" office:value-type="string">
              <text:p text:style-name="P88">Mennesket </text:p>
            </table:table-cell>
            <table:table-cell table:style-name="Tableau12.B3" office:value-type="float" office:value="67">
              <text:p text:style-name="P83">67</text:p>
            </table:table-cell>
            <table:table-cell table:style-name="Tableau12.B3" office:value-type="float" office:value="21">
              <text:p text:style-name="P83">21</text:p>
            </table:table-cell>
            <table:table-cell table:style-name="Tableau12.B3" office:value-type="float" office:value="12">
              <text:p text:style-name="P83">12</text:p>
            </table:table-cell>
          </table:table-row>
          <table:table-row>
            <table:table-cell table:style-name="Tableau12.A1" office:value-type="string">
              <text:p text:style-name="P88">kvinde </text:p>
            </table:table-cell>
            <table:table-cell table:style-name="Tableau12.B3" office:value-type="float" office:value="67">
              <text:p text:style-name="P83">67</text:p>
            </table:table-cell>
            <table:table-cell table:style-name="Tableau12.B3" office:value-type="float" office:value="20">
              <text:p text:style-name="P83">20</text:p>
            </table:table-cell>
            <table:table-cell table:style-name="Tableau12.B3" office:value-type="float" office:value="13">
              <text:p text:style-name="P83">13</text:p>
            </table:table-cell>
          </table:table-row>
          <table:table-row>
            <table:table-cell table:style-name="Tableau12.A4" table:number-columns-spanned="4" office:value-type="string">
              <text:p text:style-name="P58">Alder</text:p>
            </table:table-cell>
            <table:covered-table-cell/>
            <table:covered-table-cell/>
            <table:covered-table-cell/>
          </table:table-row>
          <table:table-row>
            <table:table-cell table:style-name="Tableau12.A1" office:value-type="string">
              <text:p text:style-name="P88">15-24 </text:p>
            </table:table-cell>
            <table:table-cell table:style-name="Tableau12.B3" office:value-type="float" office:value="71">
              <text:p text:style-name="P83">71</text:p>
            </table:table-cell>
            <table:table-cell table:style-name="Tableau12.B3" office:value-type="float" office:value="21">
              <text:p text:style-name="P83">21</text:p>
            </table:table-cell>
            <table:table-cell table:style-name="Tableau12.B3" office:value-type="float" office:value="8">
              <text:p text:style-name="P83">8</text:p>
            </table:table-cell>
          </table:table-row>
          <table:table-row>
            <table:table-cell table:style-name="Tableau12.A1" office:value-type="string">
              <text:p text:style-name="P88">25-39 </text:p>
            </table:table-cell>
            <table:table-cell table:style-name="Tableau12.B3" office:value-type="float" office:value="70">
              <text:p text:style-name="P83">70</text:p>
            </table:table-cell>
            <table:table-cell table:style-name="Tableau12.B3" office:value-type="float" office:value="21">
              <text:p text:style-name="P83">21</text:p>
            </table:table-cell>
            <table:table-cell table:style-name="Tableau12.B3" office:value-type="float" office:value="9">
              <text:p text:style-name="P83">9</text:p>
            </table:table-cell>
          </table:table-row>
          <table:table-row>
            <table:table-cell table:style-name="Tableau12.A1" office:value-type="string">
              <text:p text:style-name="P88">40-54 </text:p>
            </table:table-cell>
            <table:table-cell table:style-name="Tableau12.B3" office:value-type="float" office:value="69">
              <text:p text:style-name="P83">69</text:p>
            </table:table-cell>
            <table:table-cell table:style-name="Tableau12.B3" office:value-type="float" office:value="21">
              <text:p text:style-name="P83">21</text:p>
            </table:table-cell>
            <table:table-cell table:style-name="Tableau12.B3" office:value-type="float" office:value="10">
              <text:p text:style-name="P83">10</text:p>
            </table:table-cell>
          </table:table-row>
          <table:table-row>
            <table:table-cell table:style-name="Tableau12.A1" office:value-type="string">
              <text:p text:style-name="P88">&gt;=55</text:p>
            </table:table-cell>
            <table:table-cell table:style-name="Tableau12.B3" office:value-type="float" office:value="64">
              <text:p text:style-name="P83">64</text:p>
            </table:table-cell>
            <table:table-cell table:style-name="Tableau12.B3" office:value-type="float" office:value="19">
              <text:p text:style-name="P83">19</text:p>
            </table:table-cell>
            <table:table-cell table:style-name="Tableau12.B3" office:value-type="float" office:value="17">
              <text:p text:style-name="P83">17</text:p>
            </table:table-cell>
          </table:table-row>
          <table:table-row>
            <table:table-cell table:style-name="Tableau12.A4" table:number-columns-spanned="4" office:value-type="string">
              <text:p text:style-name="P58">Uddannelse (slutningen af)</text:p>
            </table:table-cell>
            <table:covered-table-cell/>
            <table:covered-table-cell/>
            <table:covered-table-cell/>
          </table:table-row>
          <table:table-row>
            <table:table-cell table:style-name="Tableau12.A1" office:value-type="string">
              <text:p text:style-name="P88">&lt;=-15</text:p>
            </table:table-cell>
            <table:table-cell table:style-name="Tableau12.B3" office:value-type="float" office:value="59">
              <text:p text:style-name="P83">59</text:p>
            </table:table-cell>
            <table:table-cell table:style-name="Tableau12.B3" office:value-type="float" office:value="17">
              <text:p text:style-name="P83">17</text:p>
            </table:table-cell>
            <table:table-cell table:style-name="Tableau12.B3" office:value-type="float" office:value="24">
              <text:p text:style-name="P83">24</text:p>
            </table:table-cell>
          </table:table-row>
          <table:table-row>
            <table:table-cell table:style-name="Tableau12.A1" office:value-type="string">
              <text:p text:style-name="P88">16-19 </text:p>
            </table:table-cell>
            <table:table-cell table:style-name="Tableau12.B3" office:value-type="float" office:value="68">
              <text:p text:style-name="P83">68</text:p>
            </table:table-cell>
            <table:table-cell table:style-name="Tableau12.B3" office:value-type="float" office:value="20">
              <text:p text:style-name="P83">20</text:p>
            </table:table-cell>
            <table:table-cell table:style-name="Tableau12.B3" office:value-type="float" office:value="12">
              <text:p text:style-name="P83">12</text:p>
            </table:table-cell>
          </table:table-row>
          <table:table-row>
            <table:table-cell table:style-name="Tableau12.A1" office:value-type="string">
              <text:p text:style-name="P88">&gt;=20</text:p>
            </table:table-cell>
            <table:table-cell table:style-name="Tableau12.B3" office:value-type="float" office:value="69">
              <text:p text:style-name="P83">69</text:p>
            </table:table-cell>
            <table:table-cell table:style-name="Tableau12.B3" office:value-type="float" office:value="22">
              <text:p text:style-name="P83">22</text:p>
            </table:table-cell>
            <table:table-cell table:style-name="Tableau12.B3" office:value-type="float" office:value="9">
              <text:p text:style-name="P83">9</text:p>
            </table:table-cell>
          </table:table-row>
          <table:table-row>
            <table:table-cell table:style-name="Tableau12.A1" office:value-type="string">
              <text:p text:style-name="P88">Studerer stadig </text:p>
            </table:table-cell>
            <table:table-cell table:style-name="Tableau12.B3" office:value-type="float" office:value="71">
              <text:p text:style-name="P83">71</text:p>
            </table:table-cell>
            <table:table-cell table:style-name="Tableau12.B3" office:value-type="float" office:value="20">
              <text:p text:style-name="P83">20</text:p>
            </table:table-cell>
            <table:table-cell table:style-name="Tableau12.B3" office:value-type="float" office:value="9">
              <text:p text:style-name="P83">9</text:p>
            </table:table-cell>
          </table:table-row>
          <table:table-row>
            <table:table-cell table:style-name="Tableau12.A4" table:number-columns-spanned="4" office:value-type="string">
              <text:p text:style-name="P58">Sociofaglig kategori</text:p>
            </table:table-cell>
            <table:covered-table-cell/>
            <table:covered-table-cell/>
            <table:covered-table-cell/>
          </table:table-row>
          <table:table-row>
            <table:table-cell table:style-name="Tableau12.A1" office:value-type="string">
              <text:p text:style-name="P88">Selvstændig erhvervsdrivende </text:p>
            </table:table-cell>
            <table:table-cell table:style-name="Tableau12.B3" office:value-type="float" office:value="68">
              <text:p text:style-name="P83">68</text:p>
            </table:table-cell>
            <table:table-cell table:style-name="Tableau12.B3" office:value-type="float" office:value="22">
              <text:p text:style-name="P83">22</text:p>
            </table:table-cell>
            <table:table-cell table:style-name="Tableau12.B3" office:value-type="float" office:value="10">
              <text:p text:style-name="P83">10</text:p>
            </table:table-cell>
          </table:table-row>
          <table:table-row>
            <table:table-cell table:style-name="Tableau12.A1" office:value-type="string">
              <text:p text:style-name="P88">Ledere </text:p>
            </table:table-cell>
            <table:table-cell table:style-name="Tableau12.B3" office:value-type="float" office:value="68">
              <text:p text:style-name="P83">68</text:p>
            </table:table-cell>
            <table:table-cell table:style-name="Tableau12.B3" office:value-type="float" office:value="22">
              <text:p text:style-name="P83">22</text:p>
            </table:table-cell>
            <table:table-cell table:style-name="Tableau12.B3" office:value-type="float" office:value="10">
              <text:p text:style-name="P83">10</text:p>
            </table:table-cell>
          </table:table-row>
          <table:table-row>
            <table:table-cell table:style-name="Tableau12.A1" office:value-type="string">
              <text:p text:style-name="P88">Andre hvidhalsbånd </text:p>
            </table:table-cell>
            <table:table-cell table:style-name="Tableau12.B3" office:value-type="float" office:value="68">
              <text:p text:style-name="P83">68</text:p>
            </table:table-cell>
            <table:table-cell table:style-name="Tableau12.B3" office:value-type="float" office:value="23">
              <text:p text:style-name="P83">23</text:p>
            </table:table-cell>
            <table:table-cell table:style-name="Tableau12.B3" office:value-type="float" office:value="9">
              <text:p text:style-name="P83">9</text:p>
            </table:table-cell>
          </table:table-row>
          <table:table-row>
            <table:table-cell table:style-name="Tableau12.A1" office:value-type="string">
              <text:p text:style-name="P88">Manuelt arbejde </text:p>
            </table:table-cell>
            <table:table-cell table:style-name="Tableau12.B3" office:value-type="float" office:value="70">
              <text:p text:style-name="P83">70</text:p>
            </table:table-cell>
            <table:table-cell table:style-name="Tableau12.B3" office:value-type="float" office:value="20">
              <text:p text:style-name="P83">20</text:p>
            </table:table-cell>
            <table:table-cell table:style-name="Tableau12.B3" office:value-type="float" office:value="10">
              <text:p text:style-name="P83">10</text:p>
            </table:table-cell>
          </table:table-row>
          <table:table-row>
            <table:table-cell table:style-name="Tableau12.A1" office:value-type="string">
              <text:p text:style-name="P88">Husmødre </text:p>
            </table:table-cell>
            <table:table-cell table:style-name="Tableau12.B3" office:value-type="float" office:value="66">
              <text:p text:style-name="P83">66</text:p>
            </table:table-cell>
            <table:table-cell table:style-name="Tableau12.B3" office:value-type="float" office:value="19">
              <text:p text:style-name="P83">19</text:p>
            </table:table-cell>
            <table:table-cell table:style-name="Tableau12.B3" office:value-type="float" office:value="15">
              <text:p text:style-name="P83">15</text:p>
            </table:table-cell>
          </table:table-row>
          <table:table-row>
            <table:table-cell table:style-name="Tableau12.A1" office:value-type="string">
              <text:p text:style-name="P88">Arbejdsløse </text:p>
            </table:table-cell>
            <table:table-cell table:style-name="Tableau12.B3" office:value-type="float" office:value="66">
              <text:p text:style-name="P83">66</text:p>
            </table:table-cell>
            <table:table-cell table:style-name="Tableau12.B3" office:value-type="float" office:value="20">
              <text:p text:style-name="P83">20</text:p>
            </table:table-cell>
            <table:table-cell table:style-name="Tableau12.B3" office:value-type="float" office:value="14">
              <text:p text:style-name="P83">14</text:p>
            </table:table-cell>
          </table:table-row>
          <table:table-row>
            <table:table-cell table:style-name="Tableau12.A1" office:value-type="string">
              <text:p text:style-name="P88">Pensioneret </text:p>
            </table:table-cell>
            <table:table-cell table:style-name="Tableau12.B3" office:value-type="float" office:value="63">
              <text:p text:style-name="P83">63</text:p>
            </table:table-cell>
            <table:table-cell table:style-name="Tableau12.B3" office:value-type="float" office:value="18">
              <text:p text:style-name="P83">18</text:p>
            </table:table-cell>
            <table:table-cell table:style-name="Tableau12.B3" office:value-type="float" office:value="19">
              <text:p text:style-name="P83">19</text:p>
            </table:table-cell>
          </table:table-row>
          <table:table-row>
            <table:table-cell table:style-name="Tableau12.A1" office:value-type="string">
              <text:p text:style-name="P88">Studerende </text:p>
            </table:table-cell>
            <table:table-cell table:style-name="Tableau12.B3" office:value-type="float" office:value="72">
              <text:p text:style-name="P83">72</text:p>
            </table:table-cell>
            <table:table-cell table:style-name="Tableau12.B3" office:value-type="float" office:value="20">
              <text:p text:style-name="P83">20</text:p>
            </table:table-cell>
            <table:table-cell table:style-name="Tableau12.B3" office:value-type="float" office:value="8">
              <text:p text:style-name="P83">8</text:p>
            </table:table-cell>
          </table:table-row>
          <table:table-row>
            <table:table-cell table:style-name="Tableau12.A4" table:number-columns-spanned="4" office:value-type="string">
              <text:p text:style-name="P58">Subjektiv urbanisering</text:p>
            </table:table-cell>
            <table:covered-table-cell/>
            <table:covered-table-cell/>
            <table:covered-table-cell/>
          </table:table-row>
          <table:table-row>
            <table:table-cell table:style-name="Tableau12.A1" office:value-type="string">
              <text:p text:style-name="P88">Landdistrikt eller landsby </text:p>
            </table:table-cell>
            <table:table-cell table:style-name="Tableau12.B3" office:value-type="float" office:value="66">
              <text:p text:style-name="P83">66</text:p>
            </table:table-cell>
            <table:table-cell table:style-name="Tableau12.B3" office:value-type="float" office:value="20">
              <text:p text:style-name="P83">20</text:p>
            </table:table-cell>
            <table:table-cell table:style-name="Tableau12.B3" office:value-type="float" office:value="14">
              <text:p text:style-name="P83">14</text:p>
            </table:table-cell>
          </table:table-row>
          <table:table-row>
            <table:table-cell table:style-name="Tableau12.A1" office:value-type="string">
              <text:p text:style-name="P88">Lille eller mellemstor by </text:p>
            </table:table-cell>
            <table:table-cell table:style-name="Tableau12.B3" office:value-type="float" office:value="66">
              <text:p text:style-name="P83">66</text:p>
            </table:table-cell>
            <table:table-cell table:style-name="Tableau12.B3" office:value-type="float" office:value="22">
              <text:p text:style-name="P83">22</text:p>
            </table:table-cell>
            <table:table-cell table:style-name="Tableau12.B3" office:value-type="float" office:value="12">
              <text:p text:style-name="P83">12</text:p>
            </table:table-cell>
          </table:table-row>
          <table:table-row>
            <table:table-cell table:style-name="Tableau12.A1" office:value-type="string">
              <text:p text:style-name="P88">Storby </text:p>
            </table:table-cell>
            <table:table-cell table:style-name="Tableau12.B3" office:value-type="float" office:value="71">
              <text:p text:style-name="P83">71</text:p>
            </table:table-cell>
            <table:table-cell table:style-name="Tableau12.B3" office:value-type="float" office:value="18">
              <text:p text:style-name="P83">18</text:p>
            </table:table-cell>
            <table:table-cell table:style-name="Tableau12.B3" office:value-type="float" office:value="11">
              <text:p text:style-name="P83">11</text:p>
            </table:table-cell>
          </table:table-row>
          <table:table-row>
            <table:table-cell table:style-name="Tableau12.A4" table:number-columns-spanned="4" office:value-type="string">
              <text:p text:style-name="P58">Opfattelse af erhvervsuddannelse i (vores land)</text:p>
            </table:table-cell>
            <table:covered-table-cell/>
            <table:covered-table-cell/>
            <table:covered-table-cell/>
          </table:table-row>
          <table:table-row>
            <table:table-cell table:style-name="Tableau12.A1" office:value-type="string">
              <text:p text:style-name="P88">Positiv </text:p>
            </table:table-cell>
            <table:table-cell table:style-name="Tableau12.B3" office:value-type="float" office:value="74">
              <text:p text:style-name="P83">74</text:p>
            </table:table-cell>
            <table:table-cell table:style-name="Tableau12.B3" office:value-type="float" office:value="15">
              <text:p text:style-name="P83">15</text:p>
            </table:table-cell>
            <table:table-cell table:style-name="Tableau12.B3" office:value-type="float" office:value="11">
              <text:p text:style-name="P83">11</text:p>
            </table:table-cell>
          </table:table-row>
          <table:table-row>
            <table:table-cell table:style-name="Tableau12.A1" office:value-type="string">
              <text:p text:style-name="P88">Negativ </text:p>
            </table:table-cell>
            <table:table-cell table:style-name="Tableau12.B3" office:value-type="float" office:value="57">
              <text:p text:style-name="P83">57</text:p>
            </table:table-cell>
            <table:table-cell table:style-name="Tableau12.B3" office:value-type="float" office:value="33">
              <text:p text:style-name="P83">33</text:p>
            </table:table-cell>
            <table:table-cell table:style-name="Tableau12.B3" office:value-type="float" office:value="10">
              <text:p text:style-name="P83">10</text:p>
            </table:table-cell>
          </table:table-row>
          <table:table-row>
            <table:table-cell table:style-name="Tableau12.A4" table:number-columns-spanned="4" office:value-type="string">
              <text:p text:style-name="P58">Har nogensinde deltaget i grundlæggende erhvervsuddannelse (sekundæruddannelse på andet trin)</text:p>
            </table:table-cell>
            <table:covered-table-cell/>
            <table:covered-table-cell/>
            <table:covered-table-cell/>
          </table:table-row>
          <table:table-row>
            <table:table-cell table:style-name="Tableau12.A1" office:value-type="string">
              <text:p text:style-name="P88">Ja </text:p>
            </table:table-cell>
            <table:table-cell table:style-name="Tableau12.B3" office:value-type="float" office:value="71">
              <text:p text:style-name="P83">71</text:p>
            </table:table-cell>
            <table:table-cell table:style-name="Tableau12.B3" office:value-type="float" office:value="19">
              <text:p text:style-name="P83">19</text:p>
            </table:table-cell>
            <table:table-cell table:style-name="Tableau12.B3" office:value-type="float" office:value="10">
              <text:p text:style-name="P83">10</text:p>
            </table:table-cell>
          </table:table-row>
          <table:table-row>
            <table:table-cell table:style-name="Tableau12.A1" office:value-type="string">
              <text:p text:style-name="P88">Nej </text:p>
            </table:table-cell>
            <table:table-cell table:style-name="Tableau12.B3" office:value-type="float" office:value="65">
              <text:p text:style-name="P83">65</text:p>
            </table:table-cell>
            <table:table-cell table:style-name="Tableau12.B3" office:value-type="float" office:value="21">
              <text:p text:style-name="P83">21</text:p>
            </table:table-cell>
            <table:table-cell table:style-name="Tableau12.B3" office:value-type="float" office:value="14">
              <text:p text:style-name="P83">14</text:p>
            </table:table-cell>
          </table:table-row>
        </table:table>
        <text:p text:style-name="P21"/>
        <text:p text:style-name="P51">Omkring to tredjedele af EU-borgerne mener, at personer, der studerer med henblik på en erhvervsuddannelse, har mulighed for at studere i udlandet som led i deres studier </text:p>
        <text:p text:style-name="P21">Erasmus+ støtter mobilitet for studerende på erhvervsuddannelser og giver studerende på erhvervsuddannelser mulighed for at deltage i studie- eller uddannelsesperioder i udlandet.<text:note text:id="ftn29" text:note-class="footnote"><text:note-citation>29</text:note-citation><text:note-body><text:p text:style-name="Footnote"><text:a xlink:type="simple" xlink:href="https://erasmus-plus.ec.europa.eu/opportunities/individuals/trainees/vocational-education-apprenticeships-and-recent-graduates" text:style-name="Internet_20_link" text:visited-style-name="Visited_20_Internet_20_Link"><text:span text:style-name="T54">https://erasmus-plus.ec.europa.eu/opportunities/individuals/trainees/vocational-education-apprenticeships-and-recent-graduates</text:span></text:a><text:span text:style-name="T54"> </text:span></text:p></text:note-body></text:note> I hele Den Europæiske Union siger 64 % af respondenterne, at personer, der studerer med henblik på en erhvervsuddannelse, har mulighed for at studere i udlandet som led i deres studier, herunder 19 %, der er meget enige, og 45 %, der har tendens til at være enige.<text:note text:id="ftn30" text:note-class="footnote"><text:note-citation>30</text:note-citation><text:note-body><text:p text:style-name="P13">Spørgsmål 7.5 Fortæl mig, i hvilket omfang du er enig eller uenig i hvert af følgende udsagn: Personer, der studerer med henblik på en erhvervsuddannelse, har mulighed for at studere i udlandet som led i deres studier. </text:p></text:note-body></text:note> Samlet set er 20 % uenige, mens 16 % ikke ved det. </text:p>
        <text:p text:style-name="P21">Bevidstheden om muligheder for at studere i udlandet med erhvervsuddannelseskvalifikationer er vokset med tiden. I Cedefops undersøgelse fra 2016 (EU28) var 60 % af respondenterne enige i, at personer på erhvervsuddannelser havde mulighed for at studere eller arbejde i udlandet, 22 % var uenige, og 18 % vidste det ikke.<text:note text:id="ftn31" text:note-class="footnote"><text:note-citation>3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4">https://www.cedefop.europa.eu/en/tools/opinion-survey-on-vet?visualisation=MAP&amp;topic=group4&amp;question=Q18T2__Q&amp;answer=Q18T2_A1&amp;subset=EducationLevel&amp;subsetVal=All&amp;country=AT&amp;countryB=EU28</text:span></text:a><text:span text:style-name="T54"> Spørgsmålsformuleringen adskiller sig fra den nuværende undersøgelse, der fokuserer på studier i udlandet som led i erhvervsuddannelsesstudier, mens 2016-punktet omfattede studier eller arbejde i udlandet efter erhvervsuddannelse. Spørgsmål 19.2: "Følgende udsagn handler om, hvad der sker efter en erhvervsuddannelse på gymnasialt niveau. I hvilket omfang er du enig eller uenig i hver af dem?-Erhvervsuddannelse på gymnasialt niveau giver mulighed for at studere eller arbejde i udlandet".</text:span></text:p></text:note-body></text:note> I Eurobarometerundersøgelsen fra 2011 om erhvervsrettet uddannelse (EU27) viste et noget anderledes formuleret spørgsmål, at 43 % af respondenterne mente, at erhvervsrettet uddannelse gav mulighed for at studere i udlandet.<text:note text:id="ftn32" text:note-class="footnote"><text:note-citation>32</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Spørgsmålsformuleringen adskiller sig fra den nuværende undersøgelse, anvender udtrykket "erhvervsuddannelse" uden at skelne mellem grundlæggende og fortsat erhvervsuddannelse og er negativt formuleret. Spørgsmål A10.5: "Fortæl mig, i hvilket omfang du er enig eller uenig i hvert af følgende udsagn. Erhvervsuddannelse giver ikke mulighed for at studere i udlandet".</text:span></text:p></text:note-body></text:note> </text:p>
        <text:p text:style-name="P21">I den nuværende undersøgelse mener mindst halvdelen af respondenterne i 25 medlemsstater, at personer, der studerer med henblik på en erhvervsuddannelse, har mulighed for at studere i udlandet som led i deres studier. </text:p>
        <text:p text:style-name="P21">Synspunkterne varierer fra medlemsstat til medlemsstat, idet de højeste niveauer af enighed er registreret i Cypern (86 %), Malta (85 %) og Slovakiet (75 %). De laveste niveauer er registreret i Sverige (45 %), Portugal (47 %) og Nederlandene (51 %). </text:p>
        <text:p text:style-name="P21"/>
        <text:p text:style-name="P21"><draw:g text:anchor-type="paragraph" draw:z-index="22" draw:name="Forme19" draw:style-name="gr32"><draw:frame draw:style-name="gr295" draw:text-style-name="P99" svg:width="4.986cm" svg:height="5.047cm" svg:x="10.865cm" svg:y="-7.514cm"><draw:image xlink:href="Pictures/10000000000001EB000001F1CFC63A4FBF2FFA6A.png" xlink:type="simple" xlink:show="embed" xlink:actuate="onLoad" draw:mime-type="image/png"><text:p/></draw:image></draw:frame><draw:frame draw:style-name="gr296" draw:text-style-name="P101" svg:width="7.963cm" svg:height="1.876cm" svg:x="8.692cm" svg:y="-9.999cm"><draw:text-box><text:p text:style-name="P100"><text:span text:style-name="T59">Spørgsmål B7.5: Fortæl mig, i hvilket omfang du er enig eller uenig i hvert af følgende udsagn: - Personer, der studerer med henblik på en erhvervsuddannelse, har mulighed for at studere i udlandet som led i deres studier (EU27) (%) </text:span></text:p></draw:text-box></draw:frame><draw:frame draw:style-name="gr297" draw:text-style-name="P101" svg:width="2.377cm" svg:height="0.578cm" svg:x="10.756cm" svg:y="-8.089cm"><draw:text-box><text:p text:style-name="P100"><text:span text:style-name="T59">Ved ikke 16</text:span></text:p></draw:text-box></draw:frame><draw:frame draw:style-name="gr298" draw:text-style-name="P104" svg:width="2.557cm" svg:height="0.902cm" svg:x="8.895cm" svg:y="-7.08cm"><draw:text-box><text:p text:style-name="P103"><text:span text:style-name="T59">Stærkt uenige 4</text:span></text:p></draw:text-box></draw:frame><draw:frame draw:style-name="gr299" draw:text-style-name="P104" svg:width="1.945cm" svg:height="1.227cm" svg:x="8.939cm" svg:y="-5.196cm"><draw:text-box><text:p text:style-name="P103"><text:span text:style-name="T59">Uenighed 16</text:span></text:p></draw:text-box></draw:frame><draw:frame draw:style-name="gr300" draw:text-style-name="P101" svg:width="2.527cm" svg:height="0.902cm" svg:x="13.797cm" svg:y="-8.043cm"><draw:text-box><text:p text:style-name="P100"><text:span text:style-name="T59">Fuldstændig enig 19</text:span></text:p></draw:text-box></draw:frame><draw:frame draw:style-name="gr301" draw:text-style-name="P101" svg:width="2.708cm" svg:height="0.578cm" svg:x="12.809cm" svg:y="-2.504cm"><draw:text-box><text:p text:style-name="P100"><text:span text:style-name="T59">Jeg er enig 45</text:span></text:p></draw:text-box></draw:frame></draw:g></text:p>
        <text:p text:style-name="P21"/>
        <text:p text:style-name="P29"><draw:g text:anchor-type="paragraph" draw:z-index="23" draw:name="Forme20" draw:style-name="gr1"><draw:frame draw:style-name="gr287" draw:text-style-name="P99" svg:width="16.788cm" svg:height="7.344cm" svg:x="0.182cm" svg:y="1.044cm"><draw:image xlink:href="Pictures/10000000000005400000024CF7E9C784CE4D0E38.png" xlink:type="simple" xlink:show="embed" xlink:actuate="onLoad" draw:mime-type="image/png"><text:p/></draw:image></draw:frame><draw:frame draw:style-name="gr288" draw:text-style-name="P101" svg:width="16.879cm" svg:height="0.902cm" svg:x="0.002cm" svg:y="0.002cm"><draw:text-box><text:p text:style-name="P100"><text:span text:style-name="T59">Spørgsmål B7.5: Fortæl mig, i hvilket omfang du er enig eller uenig i hvert af følgende udsagn: - Personer, der studerer med henblik på en erhvervsuddannelse, har mulighed for at studere i udlandet som led i deres studier (EU27) (%) </text:span></text:p></draw:text-box></draw:frame><draw:g draw:style-name="gr4"><draw:frame draw:style-name="gr289" draw:text-style-name="P99" svg:width="14.098cm" svg:height="0.959cm" svg:x="0.413cm" svg:y="8.515cm"><draw:image xlink:href="Pictures/100000000000022300000022902E68B765C34830.png" xlink:type="simple" xlink:show="embed" xlink:actuate="onLoad" draw:mime-type="image/png"><text:p/></draw:image></draw:frame><draw:frame draw:style-name="gr290" draw:text-style-name="P101" svg:width="2.924cm" svg:height="0.648cm" svg:x="0.873cm" svg:y="8.687cm"><draw:text-box><text:p text:style-name="P105"><text:span text:style-name="T59">Meget enig</text:span></text:p></draw:text-box></draw:frame><draw:frame draw:style-name="gr291" draw:text-style-name="P101" svg:width="2.857cm" svg:height="0.902cm" svg:x="3.883cm" svg:y="8.666cm"><draw:text-box><text:p text:style-name="P105"><text:span text:style-name="T59">Har tendens til at være enig</text:span></text:p></draw:text-box></draw:frame><draw:frame draw:style-name="gr292" draw:text-style-name="P101" svg:width="3.282cm" svg:height="0.902cm" svg:x="7.065cm" svg:y="8.709cm"><draw:text-box><text:p text:style-name="P105"><text:span text:style-name="T59">Har tendens til at være uenige</text:span></text:p></draw:text-box></draw:frame><draw:frame draw:style-name="gr293" draw:text-style-name="P101" svg:width="3.483cm" svg:height="0.646cm" svg:x="10.695cm" svg:y="8.666cm"><draw:text-box><text:p text:style-name="P105"><text:span text:style-name="T59">Stærkt uenig</text:span></text:p></draw:text-box></draw:frame><draw:frame draw:style-name="gr294" draw:text-style-name="P101" svg:width="2.52cm" svg:height="0.687cm" svg:x="14.415cm" svg:y="8.666cm"><draw:text-box><text:p text:style-name="P105"><text:span text:style-name="T59">Ved ikke</text:span></text:p></draw:text-box></draw:frame></draw:g></draw:g></text:p>
        <text:p text:style-name="P51">I hvilket omfang respondenterne er enige om, at personer, der studerer med henblik på en erhvervsuddannelse, har mulighed for at studere i udlandet, varierer afhængigt af sociodemografiske og holdningsmæssige faktorer som følger. </text:p>
        <text:p text:style-name="P21">■ Respondenter, der ser erhvervsuddannelserne i et positivt lys, er mere </text:p>
        <text:p text:style-name="P21">Det er sandsynligt, at de studerende på erhvervsuddannelserne har mulighed for at </text:p>
        <text:p text:style-name="P21">studere i udlandet (71 % mod 52 % af dem, der rapporterer negativt </text:p>
        <text:p text:style-name="P21">opfattelser). </text:p>
        <text:p text:style-name="P52">■ Respondenter, der mener, at unge får tilstrækkelig information om erhvervsuddannelsesmuligheder, er mere tilbøjelige til at være enige i, at personer, der studerer med henblik på en erhvervsuddannelseskvalifikation, har mulighed for at studere i udlandet (72 %), end dem, der mener, at de ikke har det (56 %). </text:p>
        <text:p text:style-name="P52">■ Efter alder ved afslutningen af en uddannelse er overbevisningen om, at personer, der studerer med henblik på en erhvervsuddannelse, har mulighed for at studere i udlandet, mest udbredt blandt respondenter, der afsluttede en uddannelse i alderen 16-19 år (65 %) og i alderen 20 år eller derover (64 %), idet den falder til 59 % blandt personer i alderen 15 år eller derunder. Det ligger på 62% blandt dem, der stadig studerer. </text:p>
        <text:p text:style-name="P52">■ Troen på, at studerende på erhvervsuddannelser har mulighed for at studere i udlandet, er lidt mere udbredt blandt respondenter, der anbefaler erhvervsfaglig uddannelse på sekundærtrinnet (67 %), end blandt dem, der foretrækker almen uddannelse på sekundærtrinnet (63 %). </text:p>
        <text:p text:style-name="P52">■ Efter alder er der kun mindre forskelle. </text:p>
        <text:p text:style-name="P52">■ Der er ingen kønsforskelle. </text:p>
        <text:p text:style-name="P21"/>
        <text:p text:style-name="P28"/>
        <table:table table:name="Tableau13" table:style-name="Tableau13">
          <table:table-column table:style-name="Tableau13.A"/>
          <table:table-column table:style-name="Tableau13.B"/>
          <table:table-column table:style-name="Tableau13.C"/>
          <table:table-column table:style-name="Tableau13.D"/>
          <table:table-row>
            <table:table-cell table:style-name="Tableau13.A1" table:number-columns-spanned="4" office:value-type="string">
              <text:p text:style-name="P88">QB7.5 Fortæl mig, i hvilket omfang du er enig eller uenig i hvert af følgende udsagn: Personer, der studerer til en IVET-kvalifikation, har mulighed for at studere i udlandet som led i deres studier (%-EU)</text:p>
            </table:table-cell>
            <table:covered-table-cell/>
            <table:covered-table-cell/>
            <table:covered-table-cell/>
          </table:table-row>
          <table:table-row>
            <table:table-cell table:style-name="Tableau13.A1" office:value-type="string">
              <text:p text:style-name="P80"/>
            </table:table-cell>
            <table:table-cell table:style-name="Tableau13.A1" office:value-type="string">
              <text:p text:style-name="P83">"Enig" i alt</text:p>
            </table:table-cell>
            <table:table-cell table:style-name="Tableau13.A1" office:value-type="string">
              <text:p text:style-name="P83">I alt "uenig" </text:p>
            </table:table-cell>
            <table:table-cell table:style-name="Tableau13.A1" office:value-type="string">
              <text:p text:style-name="P83">Ved ikke</text:p>
            </table:table-cell>
          </table:table-row>
          <table:table-row>
            <table:table-cell table:style-name="Tableau13.A1" office:value-type="string">
              <text:p text:style-name="P88">EU-27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Køn</text:p>
            </table:table-cell>
            <table:covered-table-cell/>
            <table:covered-table-cell/>
            <table:covered-table-cell/>
          </table:table-row>
          <table:table-row>
            <table:table-cell table:style-name="Tableau13.A1" office:value-type="string">
              <text:p text:style-name="P88">Mennesket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1" office:value-type="string">
              <text:p text:style-name="P88">kvinde </text:p>
            </table:table-cell>
            <table:table-cell table:style-name="Tableau13.B3" office:value-type="float" office:value="64">
              <text:p text:style-name="P83">64</text:p>
            </table:table-cell>
            <table:table-cell table:style-name="Tableau13.B3" office:value-type="float" office:value="19">
              <text:p text:style-name="P83">19</text:p>
            </table:table-cell>
            <table:table-cell table:style-name="Tableau13.B3" office:value-type="float" office:value="17">
              <text:p text:style-name="P83">17</text:p>
            </table:table-cell>
          </table:table-row>
          <table:table-row>
            <table:table-cell table:style-name="Tableau13.A4" table:number-columns-spanned="4" office:value-type="string">
              <text:p text:style-name="P58">Alder</text:p>
            </table:table-cell>
            <table:covered-table-cell/>
            <table:covered-table-cell/>
            <table:covered-table-cell/>
          </table:table-row>
          <table:table-row>
            <table:table-cell table:style-name="Tableau13.A1" office:value-type="string">
              <text:p text:style-name="P88">15-24 </text:p>
            </table:table-cell>
            <table:table-cell table:style-name="Tableau13.A1" office:value-type="string">
              <text:p text:style-name="P80"/>
            </table:table-cell>
            <table:table-cell table:style-name="Tableau13.A1" office:value-type="string">
              <text:p text:style-name="P80"/>
            </table:table-cell>
            <table:table-cell table:style-name="Tableau13.A1" office:value-type="string">
              <text:p text:style-name="P80"/>
            </table:table-cell>
          </table:table-row>
          <table:table-row>
            <table:table-cell table:style-name="Tableau13.A1" office:value-type="string">
              <text:p text:style-name="P88">25-39 </text:p>
            </table:table-cell>
            <table:table-cell table:style-name="Tableau13.B3" office:value-type="float" office:value="65">
              <text:p text:style-name="P83">65</text:p>
            </table:table-cell>
            <table:table-cell table:style-name="Tableau13.B3" office:value-type="float" office:value="24">
              <text:p text:style-name="P83">24</text:p>
            </table:table-cell>
            <table:table-cell table:style-name="Tableau13.B3" office:value-type="float" office:value="11">
              <text:p text:style-name="P83">11</text:p>
            </table:table-cell>
          </table:table-row>
          <table:table-row>
            <table:table-cell table:style-name="Tableau13.A1" office:value-type="string">
              <text:p text:style-name="P88">40-54 </text:p>
            </table:table-cell>
            <table:table-cell table:style-name="Tableau13.B3" office:value-type="float" office:value="65">
              <text:p text:style-name="P83">65</text:p>
            </table:table-cell>
            <table:table-cell table:style-name="Tableau13.B3" office:value-type="float" office:value="22">
              <text:p text:style-name="P83">22</text:p>
            </table:table-cell>
            <table:table-cell table:style-name="Tableau13.B3" office:value-type="float" office:value="13">
              <text:p text:style-name="P83">13</text:p>
            </table:table-cell>
          </table:table-row>
          <table:table-row>
            <table:table-cell table:style-name="Tableau13.A1" office:value-type="string">
              <text:p text:style-name="P88">&gt;=55</text:p>
            </table:table-cell>
            <table:table-cell table:style-name="Tableau13.B3" office:value-type="float" office:value="65">
              <text:p text:style-name="P83">65</text:p>
            </table:table-cell>
            <table:table-cell table:style-name="Tableau13.B3" office:value-type="float" office:value="21">
              <text:p text:style-name="P83">21</text:p>
            </table:table-cell>
            <table:table-cell table:style-name="Tableau13.B3" office:value-type="float" office:value="14">
              <text:p text:style-name="P83">14</text:p>
            </table:table-cell>
          </table:table-row>
          <table:table-row>
            <table:table-cell table:style-name="Tableau13.A4" table:number-columns-spanned="4" office:value-type="string">
              <text:p text:style-name="P58">Uddannelse (slutningen af)</text:p>
            </table:table-cell>
            <table:covered-table-cell/>
            <table:covered-table-cell/>
            <table:covered-table-cell/>
          </table:table-row>
          <table:table-row>
            <table:table-cell table:style-name="Tableau13.A1" office:value-type="string">
              <text:p text:style-name="P88">&lt;=-15</text:p>
            </table:table-cell>
            <table:table-cell table:style-name="Tableau13.B3" office:value-type="float" office:value="59">
              <text:p text:style-name="P83">59</text:p>
            </table:table-cell>
            <table:table-cell table:style-name="Tableau13.B3" office:value-type="float" office:value="16">
              <text:p text:style-name="P83">16</text:p>
            </table:table-cell>
            <table:table-cell table:style-name="Tableau13.B3" office:value-type="float" office:value="25">
              <text:p text:style-name="P83">25</text:p>
            </table:table-cell>
          </table:table-row>
          <table:table-row>
            <table:table-cell table:style-name="Tableau13.A1" office:value-type="string">
              <text:p text:style-name="P88">16-19 </text:p>
            </table:table-cell>
            <table:table-cell table:style-name="Tableau13.B3" office:value-type="float" office:value="65">
              <text:p text:style-name="P83">65</text:p>
            </table:table-cell>
            <table:table-cell table:style-name="Tableau13.B3" office:value-type="float" office:value="19">
              <text:p text:style-name="P83">19</text:p>
            </table:table-cell>
            <table:table-cell table:style-name="Tableau13.B3" office:value-type="float" office:value="16">
              <text:p text:style-name="P83">16</text:p>
            </table:table-cell>
          </table:table-row>
          <table:table-row>
            <table:table-cell table:style-name="Tableau13.A1" office:value-type="string">
              <text:p text:style-name="P88">&gt;=20</text:p>
            </table:table-cell>
            <table:table-cell table:style-name="Tableau13.B3" office:value-type="float" office:value="64">
              <text:p text:style-name="P83">64</text:p>
            </table:table-cell>
            <table:table-cell table:style-name="Tableau13.B3" office:value-type="float" office:value="21">
              <text:p text:style-name="P83">21</text:p>
            </table:table-cell>
            <table:table-cell table:style-name="Tableau13.B3" office:value-type="float" office:value="15">
              <text:p text:style-name="P83">15</text:p>
            </table:table-cell>
          </table:table-row>
          <table:table-row>
            <table:table-cell table:style-name="Tableau13.A1" office:value-type="string">
              <text:p text:style-name="P88">Studerer stadig </text:p>
            </table:table-cell>
            <table:table-cell table:style-name="Tableau13.B3" office:value-type="float" office:value="62">
              <text:p text:style-name="P83">62</text:p>
            </table:table-cell>
            <table:table-cell table:style-name="Tableau13.B3" office:value-type="float" office:value="25">
              <text:p text:style-name="P83">25</text:p>
            </table:table-cell>
            <table:table-cell table:style-name="Tableau13.B3" office:value-type="float" office:value="13">
              <text:p text:style-name="P83">13</text:p>
            </table:table-cell>
          </table:table-row>
          <table:table-row>
            <table:table-cell table:style-name="Tableau13.A4" table:number-columns-spanned="4" office:value-type="string">
              <text:p text:style-name="P58">Sociofaglig kategori</text:p>
            </table:table-cell>
            <table:covered-table-cell/>
            <table:covered-table-cell/>
            <table:covered-table-cell/>
          </table:table-row>
          <table:table-row>
            <table:table-cell table:style-name="Tableau13.A1" office:value-type="string">
              <text:p text:style-name="P88">Selvstændig erhvervsdrivende </text:p>
            </table:table-cell>
            <table:table-cell table:style-name="Tableau13.B3" office:value-type="float" office:value="67">
              <text:p text:style-name="P83">67</text:p>
            </table:table-cell>
            <table:table-cell table:style-name="Tableau13.B3" office:value-type="float" office:value="20">
              <text:p text:style-name="P83">20</text:p>
            </table:table-cell>
            <table:table-cell table:style-name="Tableau13.B3" office:value-type="float" office:value="13">
              <text:p text:style-name="P83">13</text:p>
            </table:table-cell>
          </table:table-row>
          <table:table-row>
            <table:table-cell table:style-name="Tableau13.A1" office:value-type="string">
              <text:p text:style-name="P88">Ledere </text:p>
            </table:table-cell>
            <table:table-cell table:style-name="Tableau13.B3" office:value-type="float" office:value="63">
              <text:p text:style-name="P83">63</text:p>
            </table:table-cell>
            <table:table-cell table:style-name="Tableau13.B3" office:value-type="float" office:value="21">
              <text:p text:style-name="P83">21</text:p>
            </table:table-cell>
            <table:table-cell table:style-name="Tableau13.B3" office:value-type="float" office:value="16">
              <text:p text:style-name="P83">16</text:p>
            </table:table-cell>
          </table:table-row>
          <table:table-row>
            <table:table-cell table:style-name="Tableau13.A1" office:value-type="string">
              <text:p text:style-name="P88">Andre hvidhalsbånd </text:p>
            </table:table-cell>
            <table:table-cell table:style-name="Tableau13.B3" office:value-type="float" office:value="65">
              <text:p text:style-name="P83">65</text:p>
            </table:table-cell>
            <table:table-cell table:style-name="Tableau13.B3" office:value-type="float" office:value="21">
              <text:p text:style-name="P83">21</text:p>
            </table:table-cell>
            <table:table-cell table:style-name="Tableau13.B3" office:value-type="float" office:value="14">
              <text:p text:style-name="P83">14</text:p>
            </table:table-cell>
          </table:table-row>
          <table:table-row>
            <table:table-cell table:style-name="Tableau13.A1" office:value-type="string">
              <text:p text:style-name="P88">Manuelt arbejde </text:p>
            </table:table-cell>
            <table:table-cell table:style-name="Tableau13.B3" office:value-type="float" office:value="66">
              <text:p text:style-name="P83">66</text:p>
            </table:table-cell>
            <table:table-cell table:style-name="Tableau13.B3" office:value-type="float" office:value="20">
              <text:p text:style-name="P83">20</text:p>
            </table:table-cell>
            <table:table-cell table:style-name="Tableau13.B3" office:value-type="float" office:value="14">
              <text:p text:style-name="P83">14</text:p>
            </table:table-cell>
          </table:table-row>
          <table:table-row>
            <table:table-cell table:style-name="Tableau13.A1" office:value-type="string">
              <text:p text:style-name="P88">Husmødre </text:p>
            </table:table-cell>
            <table:table-cell table:style-name="Tableau13.B3" office:value-type="float" office:value="62">
              <text:p text:style-name="P83">62</text:p>
            </table:table-cell>
            <table:table-cell table:style-name="Tableau13.B3" office:value-type="float" office:value="22">
              <text:p text:style-name="P83">22</text:p>
            </table:table-cell>
            <table:table-cell table:style-name="Tableau13.B3" office:value-type="float" office:value="16">
              <text:p text:style-name="P83">16</text:p>
            </table:table-cell>
          </table:table-row>
          <table:table-row>
            <table:table-cell table:style-name="Tableau13.A1" office:value-type="string">
              <text:p text:style-name="P88">Arbejdsløse </text:p>
            </table:table-cell>
            <table:table-cell table:style-name="Tableau13.B3" office:value-type="float" office:value="60">
              <text:p text:style-name="P83">60</text:p>
            </table:table-cell>
            <table:table-cell table:style-name="Tableau13.B3" office:value-type="float" office:value="20">
              <text:p text:style-name="P83">20</text:p>
            </table:table-cell>
            <table:table-cell table:style-name="Tableau13.B3" office:value-type="float" office:value="20">
              <text:p text:style-name="P83">20</text:p>
            </table:table-cell>
          </table:table-row>
          <table:table-row>
            <table:table-cell table:style-name="Tableau13.A1" office:value-type="string">
              <text:p text:style-name="P88">Pensioneret </text:p>
            </table:table-cell>
            <table:table-cell table:style-name="Tableau13.B3" office:value-type="float" office:value="62">
              <text:p text:style-name="P83">62</text:p>
            </table:table-cell>
            <table:table-cell table:style-name="Tableau13.B3" office:value-type="float" office:value="15">
              <text:p text:style-name="P83">15</text:p>
            </table:table-cell>
            <table:table-cell table:style-name="Tableau13.B3" office:value-type="float" office:value="23">
              <text:p text:style-name="P83">23</text:p>
            </table:table-cell>
          </table:table-row>
          <table:table-row>
            <table:table-cell table:style-name="Tableau13.A1" office:value-type="string">
              <text:p text:style-name="P88">Studerende </text:p>
            </table:table-cell>
            <table:table-cell table:style-name="Tableau13.B3" office:value-type="float" office:value="64">
              <text:p text:style-name="P83">64</text:p>
            </table:table-cell>
            <table:table-cell table:style-name="Tableau13.B3" office:value-type="float" office:value="25">
              <text:p text:style-name="P83">25</text:p>
            </table:table-cell>
            <table:table-cell table:style-name="Tableau13.B3" office:value-type="float" office:value="11">
              <text:p text:style-name="P83">11</text:p>
            </table:table-cell>
          </table:table-row>
          <table:table-row>
            <table:table-cell table:style-name="Tableau13.A4" table:number-columns-spanned="4" office:value-type="string">
              <text:p text:style-name="P58">Subjektiv urbanisering</text:p>
            </table:table-cell>
            <table:covered-table-cell/>
            <table:covered-table-cell/>
            <table:covered-table-cell/>
          </table:table-row>
          <table:table-row>
            <table:table-cell table:style-name="Tableau13.A1" office:value-type="string">
              <text:p text:style-name="P88">Landdistrikt eller landsby </text:p>
            </table:table-cell>
            <table:table-cell table:style-name="Tableau13.B3" office:value-type="float" office:value="64">
              <text:p text:style-name="P83">64</text:p>
            </table:table-cell>
            <table:table-cell table:style-name="Tableau13.B3" office:value-type="float" office:value="19">
              <text:p text:style-name="P83">19</text:p>
            </table:table-cell>
            <table:table-cell table:style-name="Tableau13.B3" office:value-type="float" office:value="17">
              <text:p text:style-name="P83">17</text:p>
            </table:table-cell>
          </table:table-row>
          <table:table-row>
            <table:table-cell table:style-name="Tableau13.A1" office:value-type="string">
              <text:p text:style-name="P88">Lille eller mellemstor by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1" office:value-type="string">
              <text:p text:style-name="P88">Storby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Opfattelse af erhvervsuddannelse i (vores land)</text:p>
            </table:table-cell>
            <table:covered-table-cell/>
            <table:covered-table-cell/>
            <table:covered-table-cell/>
          </table:table-row>
          <table:table-row>
            <table:table-cell table:style-name="Tableau13.A1" office:value-type="string">
              <text:p text:style-name="P88">Positiv </text:p>
            </table:table-cell>
            <table:table-cell table:style-name="Tableau13.B3" office:value-type="float" office:value="71">
              <text:p text:style-name="P83">71</text:p>
            </table:table-cell>
            <table:table-cell table:style-name="Tableau13.B3" office:value-type="float" office:value="15">
              <text:p text:style-name="P83">15</text:p>
            </table:table-cell>
            <table:table-cell table:style-name="Tableau13.B3" office:value-type="float" office:value="14">
              <text:p text:style-name="P83">14</text:p>
            </table:table-cell>
          </table:table-row>
          <table:table-row>
            <table:table-cell table:style-name="Tableau13.A1" office:value-type="string">
              <text:p text:style-name="P88">Negativ </text:p>
            </table:table-cell>
            <table:table-cell table:style-name="Tableau13.B3" office:value-type="float" office:value="52">
              <text:p text:style-name="P83">52</text:p>
            </table:table-cell>
            <table:table-cell table:style-name="Tableau13.B3" office:value-type="float" office:value="32">
              <text:p text:style-name="P83">32</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Har nogensinde deltaget i grundlæggende erhvervsuddannelse (sekundæruddannelse på andet trin)</text:p>
            </table:table-cell>
            <table:covered-table-cell/>
            <table:covered-table-cell/>
            <table:covered-table-cell/>
          </table:table-row>
          <table:table-row>
            <table:table-cell table:style-name="Tableau13.A1" office:value-type="string">
              <text:p text:style-name="P88">Ja </text:p>
            </table:table-cell>
            <table:table-cell table:style-name="Tableau13.B3" office:value-type="float" office:value="66">
              <text:p text:style-name="P83">66</text:p>
            </table:table-cell>
            <table:table-cell table:style-name="Tableau13.B3" office:value-type="float" office:value="20">
              <text:p text:style-name="P83">20</text:p>
            </table:table-cell>
            <table:table-cell table:style-name="Tableau13.B3" office:value-type="float" office:value="14">
              <text:p text:style-name="P83">14</text:p>
            </table:table-cell>
          </table:table-row>
          <table:table-row>
            <table:table-cell table:style-name="Tableau13.A1" office:value-type="string">
              <text:p text:style-name="P88">Nej </text:p>
            </table:table-cell>
            <table:table-cell table:style-name="Tableau13.B3" office:value-type="float" office:value="62">
              <text:p text:style-name="P83">62</text:p>
            </table:table-cell>
            <table:table-cell table:style-name="Tableau13.B3" office:value-type="float" office:value="20">
              <text:p text:style-name="P83">20</text:p>
            </table:table-cell>
            <table:table-cell table:style-name="Tableau13.B3" office:value-type="float" office:value="18">
              <text:p text:style-name="P83">18</text:p>
            </table:table-cell>
          </table:table-row>
        </table:table>
        <text:p text:style-name="P21"/>
        <text:p text:style-name="P51">To tredjedele af EU-borgerne siger, at erhvervsuddannelsesprogrammer er inkluderende nok til at give de lærende den nødvendige støtte </text:p>
        <text:p text:style-name="P21">I hele Den Europæiske Union siger 67 % af respondenterne, at erhvervsuddannelsesprogrammerne er inkluderende nok til at sikre, at lærende, der kan stå over for hindringer i visse typer læringsmiljøer, får den støtte, de har brug for til at gennemføre programmerne, herunder 17 %, der er meget enige, og 50 %, der har tendens til at være enige.<text:note text:id="ftn33" text:note-class="footnote"><text:note-citation>33</text:note-citation><text:note-body><text:p text:style-name="P13">Spørgsmål 9.4 Fortæl mig, i hvilket omfang du er enig eller uenig i hvert af følgende udsagn: Erhvervsuddannelsesprogrammer er tilstrækkeligt inkluderende til at sikre, at de lærende, der kan stå over for hindringer i visse typer læringsmiljøer, får den støtte, de har brug for for at kunne gennemføre programmerne. </text:p></text:note-body></text:note> Omkring en ud af fem (19 %) er uenige, mens 14 % ikke ved det. </text:p>
        <text:p text:style-name="P21">I alle medlemsstater er mindst halvdelen af respondenterne enige i, at erhvervsuddannelsesprogrammerne er inkluderende nok til at give de lærende den nødvendige støtte til at gennemføre programmerne. </text:p>
        <text:p text:style-name="P21">Synspunkterne varierer fra medlemsstat til medlemsstat, og den højeste grad af enighed er registreret i Malta (82 %), Italien (81 %) og Slovenien (80 %). De laveste niveauer er registreret i Tyskland (51 %), Finland (56 %) og Nederlandene (57 %). </text:p>
        <text:p text:style-name="P21"><draw:g text:anchor-type="paragraph" draw:z-index="25" draw:name="Forme22" draw:style-name="gr1"><draw:frame draw:style-name="gr272" draw:text-style-name="P99" svg:width="16.317cm" svg:height="7.153cm" svg:x="0.032cm" svg:y="1.474cm"><draw:image xlink:href="Pictures/10000000000004F20000022BBBAE7301CD8480E6.png" xlink:type="simple" xlink:show="embed" xlink:actuate="onLoad" draw:mime-type="image/png"><text:p/></draw:image></draw:frame><draw:frame draw:style-name="gr273" draw:text-style-name="P101" svg:width="16.28cm" svg:height="1.227cm" svg:x="0.002cm" svg:y="0.102cm"><draw:text-box><text:p text:style-name="P100"><text:span text:style-name="T59">Spørgsmål 9.4 Fortæl mig, i hvilket omfang du er enig eller uenig i hvert af følgende udsagn:- IVET-programmer er tilstrækkeligt inkluderende til at sikre, at de lærende, der kan stå over for hindringer I visse typer læringsmiljøer, får den støtte, de har brug for for at kunne gennemføre programmerne (%)</text:span></text:p></draw:text-box></draw:frame><draw:g draw:style-name="gr4"><draw:frame draw:style-name="gr274" draw:text-style-name="P99" svg:width="14.098cm" svg:height="0.959cm" svg:x="0.374cm" svg:y="8.639cm"><draw:image xlink:href="Pictures/100000000000022300000022902E68B765C34830.png" xlink:type="simple" xlink:show="embed" xlink:actuate="onLoad" draw:mime-type="image/png"><text:p/></draw:image></draw:frame><draw:frame draw:style-name="gr275" draw:text-style-name="P101" svg:width="2.924cm" svg:height="0.648cm" svg:x="0.836cm" svg:y="8.814cm"><draw:text-box><text:p text:style-name="P105"><text:span text:style-name="T59">Meget enig</text:span></text:p></draw:text-box></draw:frame><draw:frame draw:style-name="gr276" draw:text-style-name="P101" svg:width="2.858cm" svg:height="0.902cm" svg:x="3.844cm" svg:y="8.791cm"><draw:text-box><text:p text:style-name="P105"><text:span text:style-name="T59">Har tendens til at være enig</text:span></text:p></draw:text-box></draw:frame><draw:frame draw:style-name="gr277" draw:text-style-name="P101" svg:width="3.28cm" svg:height="0.902cm" svg:x="7.028cm" svg:y="8.833cm"><draw:text-box><text:p text:style-name="P105"><text:span text:style-name="T59">Har tendens til at være uenige</text:span></text:p></draw:text-box></draw:frame><draw:frame draw:style-name="gr278" draw:text-style-name="P101" svg:width="3.484cm" svg:height="0.646cm" svg:x="10.656cm" svg:y="8.793cm"><draw:text-box><text:p text:style-name="P105"><text:span text:style-name="T59">Stærkt uenig</text:span></text:p></draw:text-box></draw:frame><draw:frame draw:style-name="gr279" draw:text-style-name="P101" svg:width="2.518cm" svg:height="0.687cm" svg:x="14.378cm" svg:y="8.793cm"><draw:text-box><text:p text:style-name="P105"><text:span text:style-name="T59">Ved ikke</text:span></text:p></draw:text-box></draw:frame></draw:g></draw:g><draw:g text:anchor-type="paragraph" draw:z-index="24" draw:name="Forme21" draw:style-name="gr32"><draw:frame draw:style-name="gr280" draw:text-style-name="P99" svg:width="4.59cm" svg:height="4.7cm" svg:x="11.19cm" svg:y="-5.647cm"><draw:image xlink:href="Pictures/10000000000001D5000001E081A67E0BF230BF76.png" xlink:type="simple" xlink:show="embed" xlink:actuate="onLoad" draw:mime-type="image/png"><text:p/></draw:image></draw:frame><draw:frame draw:style-name="gr281" draw:text-style-name="P101" svg:width="7.966cm" svg:height="2.2cm" svg:x="8.909cm" svg:y="-8.056cm"><draw:text-box><text:p text:style-name="P100"><text:span text:style-name="T59">Spørgsmål B9.4: Fortæl mig, i hvilket omfang du er enig eller uenig i hvert af følgende udsagn: IVET-programmerne er tilstrækkeligt inkluderende til at sikre, at de lærende, der kan stå over for hindringer i visse typer læringsmiljøer, får den støtte, de har brug for til at gennemføre programmerne (EU27) (%) </text:span></text:p></draw:text-box></draw:frame><draw:frame draw:style-name="gr282" draw:text-style-name="P104" svg:width="2.527cm" svg:height="0.578cm" svg:x="10.248cm" svg:y="-6.008cm"><draw:text-box><text:p text:style-name="P103"><text:span text:style-name="T59">Ved ikke 14</text:span></text:p></draw:text-box></draw:frame><draw:frame draw:style-name="gr283" draw:text-style-name="P104" svg:width="2.805cm" svg:height="0.902cm" svg:x="8.965cm" svg:y="-5.204cm"><draw:text-box><text:p text:style-name="P103"><text:span text:style-name="T59">Helt uenig: 3 </text:span></text:p></draw:text-box></draw:frame><draw:frame draw:style-name="gr284" draw:text-style-name="P104" svg:width="2.468cm" svg:height="0.902cm" svg:x="8.886cm" svg:y="-3.789cm"><draw:text-box><text:p text:style-name="P103"><text:span text:style-name="T59">Uenighed 16</text:span></text:p></draw:text-box></draw:frame><draw:frame draw:style-name="gr285" draw:text-style-name="P101" svg:width="2.708cm" svg:height="0.902cm" svg:x="13.229cm" svg:y="-1.009cm"><draw:text-box><text:p text:style-name="P100"><text:span text:style-name="T59">Vi er enige om 50</text:span></text:p></draw:text-box></draw:frame><draw:frame draw:style-name="gr286" draw:text-style-name="P101" svg:width="2.678cm" svg:height="0.902cm" svg:x="13.693cm" svg:y="-6.19cm"><draw:text-box><text:p text:style-name="P100"><text:span text:style-name="T59">Fuldstændig enig 17</text:span></text:p></draw:text-box></draw:frame></draw:g></text:p>
        <text:p text:style-name="P29">I hvilket omfang respondenterne er enige om, at erhvervsuddannelsesprogrammerne er tilstrækkeligt inkluderende til at give de lærende støtte, varierer afhængigt af sociodemografiske og holdningsmæssige faktorer som følger. </text:p>
        <text:p text:style-name="P52">■ Respondenter, der ser, hvem erhvervsuddannelserne er i et positivt lys, er mere tilbøjelige til at tro, at erhvervsuddannelsesprogrammerne er tilstrækkeligt inkluderende (72 % mod 58 % blandt dem, der rapporterer negative opfattelser). </text:p>
        <text:p text:style-name="P52">■ Efter alder falder enigheden om, at erhvervsuddannelsesprogrammerne er tilstrækkeligt inkluderende, en smule med alderen: Den er på 69 % blandt respondenterne i alderen 15-24 år sammenlignet med 68 % blandt dem i alderen 25-54 år og 63 % blandt dem i alderen 55 år og derover. </text:p>
        <text:p text:style-name="P52">■ Efter alder ved afslutningen af uddannelsen er enighed lidt mere udbredt blandt respondenter, der afsluttede uddannelse i alderen 16-19 år (67 %), og dem, der afsluttede uddannelse i alderen 20 år (66 %), end blandt dem, der afsluttede uddannelse i alderen 15 år eller yngre (64 %). </text:p>
        <text:p text:style-name="P52">■ Respondenter, der selv deltog i erhvervsuddannelserne, er lidt mere tilbøjelige til at være enige i, at erhvervsuddannelsesprogrammerne er tilstrækkeligt inkluderende (68 %) end dem, der ikke deltog (65 %). </text:p>
        <text:p text:style-name="P52">■ Der er ubetydelige kønsforskelle. </text:p>
        <text:p text:style-name="P21"/>
        <text:p text:style-name="P28"/>
        <table:table table:name="Tableau14" table:style-name="Tableau14">
          <table:table-column table:style-name="Tableau14.A"/>
          <table:table-column table:style-name="Tableau14.B"/>
          <table:table-column table:style-name="Tableau14.C"/>
          <table:table-column table:style-name="Tableau14.D"/>
          <table:table-row>
            <table:table-cell table:style-name="Tableau14.A1" table:number-columns-spanned="4" office:value-type="string">
              <text:p text:style-name="P88">QB9.4 Fortæl mig, i hvilket omfang du er enig eller uenig i hvert af følgende udsagn: IVET-programmerne er tilstrækkeligt inkluderende til at sikre, at de lærende, der kan stå over for hindringer i visse typer læringsmiljøer, får den støtte, de har brug for til at gennemføre programmerne (%-EU)</text:p>
            </table:table-cell>
            <table:covered-table-cell/>
            <table:covered-table-cell/>
            <table:covered-table-cell/>
          </table:table-row>
          <table:table-row>
            <table:table-cell table:style-name="Tableau14.A1" office:value-type="string">
              <text:p text:style-name="P80"/>
            </table:table-cell>
            <table:table-cell table:style-name="Tableau14.A1" office:value-type="string">
              <text:p text:style-name="P83">"Enig" i alt</text:p>
            </table:table-cell>
            <table:table-cell table:style-name="Tableau14.A1" office:value-type="string">
              <text:p text:style-name="P83">I alt "uenig" </text:p>
            </table:table-cell>
            <table:table-cell table:style-name="Tableau14.A1" office:value-type="string">
              <text:p text:style-name="P83">Ved ikke</text:p>
            </table:table-cell>
          </table:table-row>
          <table:table-row>
            <table:table-cell table:style-name="Tableau14.A1" office:value-type="string">
              <text:p text:style-name="P88">EU-27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4" table:number-columns-spanned="4" office:value-type="string">
              <text:p text:style-name="P58">Køn</text:p>
            </table:table-cell>
            <table:covered-table-cell/>
            <table:covered-table-cell/>
            <table:covered-table-cell/>
          </table:table-row>
          <table:table-row>
            <table:table-cell table:style-name="Tableau14.A1" office:value-type="string">
              <text:p text:style-name="P88">Mennesket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1" office:value-type="string">
              <text:p text:style-name="P88">kvinde </text:p>
            </table:table-cell>
            <table:table-cell table:style-name="Tableau14.B3" office:value-type="float" office:value="66">
              <text:p text:style-name="P83">66</text:p>
            </table:table-cell>
            <table:table-cell table:style-name="Tableau14.B3" office:value-type="float" office:value="19">
              <text:p text:style-name="P83">19</text:p>
            </table:table-cell>
            <table:table-cell table:style-name="Tableau14.B3" office:value-type="float" office:value="15">
              <text:p text:style-name="P83">15</text:p>
            </table:table-cell>
          </table:table-row>
          <table:table-row>
            <table:table-cell table:style-name="Tableau14.A4" table:number-columns-spanned="4" office:value-type="string">
              <text:p text:style-name="P58">Alder</text:p>
            </table:table-cell>
            <table:covered-table-cell/>
            <table:covered-table-cell/>
            <table:covered-table-cell/>
          </table:table-row>
          <table:table-row>
            <table:table-cell table:style-name="Tableau14.A1" office:value-type="string">
              <text:p text:style-name="P88">15-24 </text:p>
            </table:table-cell>
            <table:table-cell table:style-name="Tableau14.B3" office:value-type="float" office:value="69">
              <text:p text:style-name="P83">69</text:p>
            </table:table-cell>
            <table:table-cell table:style-name="Tableau14.B3" office:value-type="float" office:value="22">
              <text:p text:style-name="P83">22</text:p>
            </table:table-cell>
            <table:table-cell table:style-name="Tableau14.B3" office:value-type="float" office:value="9">
              <text:p text:style-name="P83">9</text:p>
            </table:table-cell>
          </table:table-row>
          <table:table-row>
            <table:table-cell table:style-name="Tableau14.A1" office:value-type="string">
              <text:p text:style-name="P88">25-39 </text:p>
            </table:table-cell>
            <table:table-cell table:style-name="Tableau14.B3" office:value-type="float" office:value="68">
              <text:p text:style-name="P83">68</text:p>
            </table:table-cell>
            <table:table-cell table:style-name="Tableau14.B3" office:value-type="float" office:value="22">
              <text:p text:style-name="P83">22</text:p>
            </table:table-cell>
            <table:table-cell table:style-name="Tableau14.B3" office:value-type="float" office:value="10">
              <text:p text:style-name="P83">10</text:p>
            </table:table-cell>
          </table:table-row>
          <table:table-row>
            <table:table-cell table:style-name="Tableau14.A1" office:value-type="string">
              <text:p text:style-name="P88">40-54 </text:p>
            </table:table-cell>
            <table:table-cell table:style-name="Tableau14.B3" office:value-type="float" office:value="68">
              <text:p text:style-name="P83">68</text:p>
            </table:table-cell>
            <table:table-cell table:style-name="Tableau14.B3" office:value-type="float" office:value="19">
              <text:p text:style-name="P83">19</text:p>
            </table:table-cell>
            <table:table-cell table:style-name="Tableau14.B3" office:value-type="float" office:value="13">
              <text:p text:style-name="P83">13</text:p>
            </table:table-cell>
          </table:table-row>
          <table:table-row>
            <table:table-cell table:style-name="Tableau14.A1" office:value-type="string">
              <text:p text:style-name="P88">&gt;=55</text:p>
            </table:table-cell>
            <table:table-cell table:style-name="Tableau14.B3" office:value-type="float" office:value="63">
              <text:p text:style-name="P83">63</text:p>
            </table:table-cell>
            <table:table-cell table:style-name="Tableau14.B3" office:value-type="float" office:value="18">
              <text:p text:style-name="P83">18</text:p>
            </table:table-cell>
            <table:table-cell table:style-name="Tableau14.B3" office:value-type="float" office:value="19">
              <text:p text:style-name="P83">19</text:p>
            </table:table-cell>
          </table:table-row>
          <table:table-row>
            <table:table-cell table:style-name="Tableau14.A4" table:number-columns-spanned="4" office:value-type="string">
              <text:p text:style-name="P58">Uddannelse (slutningen af)</text:p>
            </table:table-cell>
            <table:covered-table-cell/>
            <table:covered-table-cell/>
            <table:covered-table-cell/>
          </table:table-row>
          <table:table-row>
            <table:table-cell table:style-name="Tableau14.A1" office:value-type="string">
              <text:p text:style-name="P88">&lt;=-15</text:p>
            </table:table-cell>
            <table:table-cell table:style-name="Tableau14.B3" office:value-type="float" office:value="64">
              <text:p text:style-name="P83">64</text:p>
            </table:table-cell>
            <table:table-cell table:style-name="Tableau14.B3" office:value-type="float" office:value="12">
              <text:p text:style-name="P83">12</text:p>
            </table:table-cell>
            <table:table-cell table:style-name="Tableau14.B3" office:value-type="float" office:value="24">
              <text:p text:style-name="P83">24</text:p>
            </table:table-cell>
          </table:table-row>
          <table:table-row>
            <table:table-cell table:style-name="Tableau14.A1" office:value-type="string">
              <text:p text:style-name="P88">16-19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1" office:value-type="string">
              <text:p text:style-name="P88">&gt;=20</text:p>
            </table:table-cell>
            <table:table-cell table:style-name="Tableau14.B3" office:value-type="float" office:value="66">
              <text:p text:style-name="P83">66</text:p>
            </table:table-cell>
            <table:table-cell table:style-name="Tableau14.B3" office:value-type="float" office:value="22">
              <text:p text:style-name="P83">22</text:p>
            </table:table-cell>
            <table:table-cell table:style-name="Tableau14.B3" office:value-type="float" office:value="12">
              <text:p text:style-name="P83">12</text:p>
            </table:table-cell>
          </table:table-row>
          <table:table-row>
            <table:table-cell table:style-name="Tableau14.A1" office:value-type="string">
              <text:p text:style-name="P88">Studerer stadig </text:p>
            </table:table-cell>
            <table:table-cell table:style-name="Tableau14.B3" office:value-type="float" office:value="66">
              <text:p text:style-name="P83">66</text:p>
            </table:table-cell>
            <table:table-cell table:style-name="Tableau14.B3" office:value-type="float" office:value="23">
              <text:p text:style-name="P83">23</text:p>
            </table:table-cell>
            <table:table-cell table:style-name="Tableau14.B3" office:value-type="float" office:value="11">
              <text:p text:style-name="P83">11</text:p>
            </table:table-cell>
          </table:table-row>
          <table:table-row>
            <table:table-cell table:style-name="Tableau14.A4" table:number-columns-spanned="4" office:value-type="string">
              <text:p text:style-name="P58">Sociofaglig kategori</text:p>
            </table:table-cell>
            <table:covered-table-cell/>
            <table:covered-table-cell/>
            <table:covered-table-cell/>
          </table:table-row>
          <table:table-row>
            <table:table-cell table:style-name="Tableau14.A1" office:value-type="string">
              <text:p text:style-name="P88">Selvstændig erhvervsdrivende </text:p>
            </table:table-cell>
            <table:table-cell table:style-name="Tableau14.B3" office:value-type="float" office:value="69">
              <text:p text:style-name="P83">69</text:p>
            </table:table-cell>
            <table:table-cell table:style-name="Tableau14.B3" office:value-type="float" office:value="19">
              <text:p text:style-name="P83">19</text:p>
            </table:table-cell>
            <table:table-cell table:style-name="Tableau14.B3" office:value-type="float" office:value="12">
              <text:p text:style-name="P83">12</text:p>
            </table:table-cell>
          </table:table-row>
          <table:table-row>
            <table:table-cell table:style-name="Tableau14.A1" office:value-type="string">
              <text:p text:style-name="P88">Ledere </text:p>
            </table:table-cell>
            <table:table-cell table:style-name="Tableau14.B3" office:value-type="float" office:value="66">
              <text:p text:style-name="P83">66</text:p>
            </table:table-cell>
            <table:table-cell table:style-name="Tableau14.B3" office:value-type="float" office:value="20">
              <text:p text:style-name="P83">20</text:p>
            </table:table-cell>
            <table:table-cell table:style-name="Tableau14.B3" office:value-type="float" office:value="14">
              <text:p text:style-name="P83">14</text:p>
            </table:table-cell>
          </table:table-row>
          <table:table-row>
            <table:table-cell table:style-name="Tableau14.A1" office:value-type="string">
              <text:p text:style-name="P88">Andre hvidhalsbånd </text:p>
            </table:table-cell>
            <table:table-cell table:style-name="Tableau14.B3" office:value-type="float" office:value="70">
              <text:p text:style-name="P83">70</text:p>
            </table:table-cell>
            <table:table-cell table:style-name="Tableau14.B3" office:value-type="float" office:value="19">
              <text:p text:style-name="P83">19</text:p>
            </table:table-cell>
            <table:table-cell table:style-name="Tableau14.B3" office:value-type="float" office:value="11">
              <text:p text:style-name="P83">11</text:p>
            </table:table-cell>
          </table:table-row>
          <table:table-row>
            <table:table-cell table:style-name="Tableau14.A1" office:value-type="string">
              <text:p text:style-name="P88">Manuelt arbejde </text:p>
            </table:table-cell>
            <table:table-cell table:style-name="Tableau14.B3" office:value-type="float" office:value="69">
              <text:p text:style-name="P83">69</text:p>
            </table:table-cell>
            <table:table-cell table:style-name="Tableau14.B3" office:value-type="float" office:value="19">
              <text:p text:style-name="P83">19</text:p>
            </table:table-cell>
            <table:table-cell table:style-name="Tableau14.B3" office:value-type="float" office:value="12">
              <text:p text:style-name="P83">12</text:p>
            </table:table-cell>
          </table:table-row>
          <table:table-row>
            <table:table-cell table:style-name="Tableau14.A1" office:value-type="string">
              <text:p text:style-name="P88">Husmødre </text:p>
            </table:table-cell>
            <table:table-cell table:style-name="Tableau14.B3" office:value-type="float" office:value="67">
              <text:p text:style-name="P83">67</text:p>
            </table:table-cell>
            <table:table-cell table:style-name="Tableau14.B3" office:value-type="float" office:value="16">
              <text:p text:style-name="P83">16</text:p>
            </table:table-cell>
            <table:table-cell table:style-name="Tableau14.B3" office:value-type="float" office:value="17">
              <text:p text:style-name="P83">17</text:p>
            </table:table-cell>
          </table:table-row>
          <table:table-row>
            <table:table-cell table:style-name="Tableau14.A1" office:value-type="string">
              <text:p text:style-name="P88">Arbejdsløse </text:p>
            </table:table-cell>
            <table:table-cell table:style-name="Tableau14.B3" office:value-type="float" office:value="64">
              <text:p text:style-name="P83">64</text:p>
            </table:table-cell>
            <table:table-cell table:style-name="Tableau14.B3" office:value-type="float" office:value="20">
              <text:p text:style-name="P83">20</text:p>
            </table:table-cell>
            <table:table-cell table:style-name="Tableau14.B3" office:value-type="float" office:value="16">
              <text:p text:style-name="P83">16</text:p>
            </table:table-cell>
          </table:table-row>
          <table:table-row>
            <table:table-cell table:style-name="Tableau14.A1" office:value-type="string">
              <text:p text:style-name="P88">Pensioneret </text:p>
            </table:table-cell>
            <table:table-cell table:style-name="Tableau14.B3" office:value-type="float" office:value="61">
              <text:p text:style-name="P83">61</text:p>
            </table:table-cell>
            <table:table-cell table:style-name="Tableau14.B3" office:value-type="float" office:value="18">
              <text:p text:style-name="P83">18</text:p>
            </table:table-cell>
            <table:table-cell table:style-name="Tableau14.B3" office:value-type="float" office:value="21">
              <text:p text:style-name="P83">21</text:p>
            </table:table-cell>
          </table:table-row>
          <table:table-row>
            <table:table-cell table:style-name="Tableau14.A1" office:value-type="string">
              <text:p text:style-name="P88">Studerende </text:p>
            </table:table-cell>
            <table:table-cell table:style-name="Tableau14.B3" office:value-type="float" office:value="66">
              <text:p text:style-name="P83">66</text:p>
            </table:table-cell>
            <table:table-cell table:style-name="Tableau14.B3" office:value-type="float" office:value="25">
              <text:p text:style-name="P83">25</text:p>
            </table:table-cell>
            <table:table-cell table:style-name="Tableau14.B3" office:value-type="float" office:value="9">
              <text:p text:style-name="P83">9</text:p>
            </table:table-cell>
          </table:table-row>
          <table:table-row>
            <table:table-cell table:style-name="Tableau14.A4" table:number-columns-spanned="4" office:value-type="string">
              <text:p text:style-name="P58">Subjektiv urbanisering</text:p>
            </table:table-cell>
            <table:covered-table-cell/>
            <table:covered-table-cell/>
            <table:covered-table-cell/>
          </table:table-row>
          <table:table-row>
            <table:table-cell table:style-name="Tableau14.A1" office:value-type="string">
              <text:p text:style-name="P88">Landdistrikt eller landsby </text:p>
            </table:table-cell>
            <table:table-cell table:style-name="Tableau14.B3" office:value-type="float" office:value="65">
              <text:p text:style-name="P83">65</text:p>
            </table:table-cell>
            <table:table-cell table:style-name="Tableau14.B3" office:value-type="float" office:value="19">
              <text:p text:style-name="P83">19</text:p>
            </table:table-cell>
            <table:table-cell table:style-name="Tableau14.B3" office:value-type="float" office:value="16">
              <text:p text:style-name="P83">16</text:p>
            </table:table-cell>
          </table:table-row>
          <table:table-row>
            <table:table-cell table:style-name="Tableau14.A1" office:value-type="string">
              <text:p text:style-name="P88">Lille eller mellemstor by </text:p>
            </table:table-cell>
            <table:table-cell table:style-name="Tableau14.B3" office:value-type="float" office:value="66">
              <text:p text:style-name="P83">66</text:p>
            </table:table-cell>
            <table:table-cell table:style-name="Tableau14.B3" office:value-type="float" office:value="19">
              <text:p text:style-name="P83">19</text:p>
            </table:table-cell>
            <table:table-cell table:style-name="Tableau14.B3" office:value-type="float" office:value="15">
              <text:p text:style-name="P83">15</text:p>
            </table:table-cell>
          </table:table-row>
          <table:table-row>
            <table:table-cell table:style-name="Tableau14.A1" office:value-type="string">
              <text:p text:style-name="P88">Storby </text:p>
            </table:table-cell>
            <table:table-cell table:style-name="Tableau14.B3" office:value-type="float" office:value="68">
              <text:p text:style-name="P83">68</text:p>
            </table:table-cell>
            <table:table-cell table:style-name="Tableau14.B3" office:value-type="float" office:value="20">
              <text:p text:style-name="P83">20</text:p>
            </table:table-cell>
            <table:table-cell table:style-name="Tableau14.B3" office:value-type="float" office:value="12">
              <text:p text:style-name="P83">12</text:p>
            </table:table-cell>
          </table:table-row>
          <table:table-row>
            <table:table-cell table:style-name="Tableau14.A4" table:number-columns-spanned="4" office:value-type="string">
              <text:p text:style-name="P58">Opfattelse af erhvervsuddannelse i (vores land)</text:p>
            </table:table-cell>
            <table:covered-table-cell/>
            <table:covered-table-cell/>
            <table:covered-table-cell/>
          </table:table-row>
          <table:table-row>
            <table:table-cell table:style-name="Tableau14.A1" office:value-type="string">
              <text:p text:style-name="P88">Positiv </text:p>
            </table:table-cell>
            <table:table-cell table:style-name="Tableau14.B3" office:value-type="float" office:value="72">
              <text:p text:style-name="P83">72</text:p>
            </table:table-cell>
            <table:table-cell table:style-name="Tableau14.B3" office:value-type="float" office:value="16">
              <text:p text:style-name="P83">16</text:p>
            </table:table-cell>
            <table:table-cell table:style-name="Tableau14.B3" office:value-type="float" office:value="12">
              <text:p text:style-name="P83">12</text:p>
            </table:table-cell>
          </table:table-row>
          <table:table-row>
            <table:table-cell table:style-name="Tableau14.A1" office:value-type="string">
              <text:p text:style-name="P88">Negativ </text:p>
            </table:table-cell>
            <table:table-cell table:style-name="Tableau14.B3" office:value-type="float" office:value="58">
              <text:p text:style-name="P83">58</text:p>
            </table:table-cell>
            <table:table-cell table:style-name="Tableau14.B3" office:value-type="float" office:value="28">
              <text:p text:style-name="P83">28</text:p>
            </table:table-cell>
            <table:table-cell table:style-name="Tableau14.B3" office:value-type="float" office:value="14">
              <text:p text:style-name="P83">14</text:p>
            </table:table-cell>
          </table:table-row>
          <table:table-row>
            <table:table-cell table:style-name="Tableau14.A4" table:number-columns-spanned="4" office:value-type="string">
              <text:p text:style-name="P58">Har nogensinde deltaget i grundlæggende erhvervsuddannelse (sekundæruddannelse på andet trin)</text:p>
            </table:table-cell>
            <table:covered-table-cell/>
            <table:covered-table-cell/>
            <table:covered-table-cell/>
          </table:table-row>
          <table:table-row>
            <table:table-cell table:style-name="Tableau14.A1" office:value-type="string">
              <text:p text:style-name="P88">Ja </text:p>
            </table:table-cell>
            <table:table-cell table:style-name="Tableau14.B3" office:value-type="float" office:value="68">
              <text:p text:style-name="P83">68</text:p>
            </table:table-cell>
            <table:table-cell table:style-name="Tableau14.B3" office:value-type="float" office:value="20">
              <text:p text:style-name="P83">20</text:p>
            </table:table-cell>
            <table:table-cell table:style-name="Tableau14.B3" office:value-type="float" office:value="12">
              <text:p text:style-name="P83">12</text:p>
            </table:table-cell>
          </table:table-row>
          <table:table-row>
            <table:table-cell table:style-name="Tableau14.A1" office:value-type="string">
              <text:p text:style-name="P88">Nej </text:p>
            </table:table-cell>
            <table:table-cell table:style-name="Tableau14.B3" office:value-type="float" office:value="65">
              <text:p text:style-name="P83">65</text:p>
            </table:table-cell>
            <table:table-cell table:style-name="Tableau14.B3" office:value-type="float" office:value="18">
              <text:p text:style-name="P86">18</text:p>
            </table:table-cell>
            <table:table-cell table:style-name="Tableau14.B3" office:value-type="float" office:value="17">
              <text:p text:style-name="P86">17</text:p>
            </table:table-cell>
          </table:table-row>
        </table:table>
        <text:p text:style-name="P21"/>
        <text:h text:style-name="P19" text:outline-level="2"><text:bookmark-start text:name="__RefHeading___Toc215582_2930363814"/>7. Anbefalinger fra erhvervsuddannelserne til unge <text:bookmark-end text:name="__RefHeading___Toc215582_2930363814"/></text:h>
        <text:p text:style-name="P50">Halvdelen af EU-borgerne vil anbefale erhvervsrettet uddannelse på sekundærtrinnet til unge, der vælger en uddannelse på sekundærtrinnet </text:p>
        <text:p text:style-name="P21">Adspurgt om, hvilket uddannelsesforløb de vil anbefale til en ung, der nu beslutter sig for en gymnasial uddannelse, vil 50 % af EU-borgerne anbefale en erhvervsrettet gymnasial uddannelse, mens 39 % vil anbefale en almen gymnasial uddannelse, og 8 % spontant siger, at det afhænger af den enkeltes situation.<text:note text:id="ftn34" text:note-class="footnote"><text:note-citation>34</text:note-citation><text:note-body><text:p text:style-name="P13">QB2. Hvilke af følgende uddannelsesforløb vil du anbefale til en ung, der nu beslutter sig for en gymnasial uddannelse? </text:p></text:note-body></text:note> </text:p>
        <text:p text:style-name="P21">Støtten til erhvervsuddannelse som en vej er vokset med tiden. I Eurobarometer-undersøgelsen fra 2011 om erhvervsuddannelse (EU27) sagde 32 % af respondenterne, at de ville anbefale erhvervsuddannelse til unge, der afslutter den obligatoriske skolegang, mens 34 % sagde, at de ville anbefale en almen uddannelse på sekundærtrinnet eller en videregående uddannelse.<text:note text:id="ftn35" text:note-class="footnote"><text:note-citation>35</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Spørgsmålsformuleringen adskiller sig fra den nuværende undersøgelse, anvender udtrykket "erhvervsuddannelse" uden at skelne mellem erhvervsrettet grunduddannelse og erhvervsrettet efter- og videreuddannelse og kombinerer almen uddannelse på sekundærtrinnet og videregående uddannelse i en enkelt svarmulighed, hvor den nuværende undersøgelse adskiller dem. Spørgsmål og svar8: "Hvilken af følgende vil du i dag anbefale til en ung, der er ved at afslutte den obligatoriske skolegang?"</text:span></text:p></text:note-body></text:note> </text:p>
        <text:p text:style-name="P21"><draw:g text:anchor-type="paragraph" draw:z-index="26" draw:name="Forme23" draw:style-name="gr1"><draw:frame draw:style-name="gr266" draw:text-style-name="P99" svg:width="4.495cm" svg:height="4.472cm" svg:x="10.828cm" svg:y="-6.932cm"><draw:image xlink:href="Pictures/100000000000019300000191040BD833F8319C75.png" xlink:type="simple" xlink:show="embed" xlink:actuate="onLoad" draw:mime-type="image/png"><text:p/></draw:image></draw:frame><draw:frame draw:style-name="gr267" draw:text-style-name="P101" svg:width="7.467cm" svg:height="1.227cm" svg:x="8.999cm" svg:y="-8.497cm"><draw:text-box><text:p text:style-name="P100"><text:span text:style-name="T59">QB2: Hvilke af følgende uddannelsesforløb vil du anbefale til en ung, der nu beslutter sig for en gymnasial uddannelse? (EU27) (%) </text:span></text:p></draw:text-box></draw:frame><draw:frame draw:style-name="gr268" draw:text-style-name="P104" svg:width="2.412cm" svg:height="0.578cm" svg:x="11.454cm" svg:y="-7.463cm"><draw:text-box><text:p text:style-name="P103"><text:span text:style-name="T59">Ved ikke 3</text:span></text:p></draw:text-box></draw:frame><draw:frame draw:style-name="gr269" draw:text-style-name="P101" svg:width="3.132cm" svg:height="0.902cm" svg:x="9.142cm" svg:y="-7.195cm"><draw:text-box><text:p text:style-name="P100"><text:span text:style-name="T59">Det afhænger (SPONTANEOUS) 8</text:span></text:p></draw:text-box></draw:frame><draw:frame draw:style-name="gr270" draw:text-style-name="P109" svg:width="1.953cm" svg:height="1.876cm" svg:x="9.11cm" svg:y="-4.556cm"><draw:text-box><text:p text:style-name="P103"><text:span text:style-name="T59">Almen uddannelse på sekundærtrinnet 9</text:span></text:p></draw:text-box></draw:frame><draw:frame draw:style-name="gr271" draw:text-style-name="P110" svg:width="2.467cm" svg:height="1.551cm" svg:x="15.076cm" svg:y="-5.072cm"><draw:text-box><text:p text:style-name="P100"><text:span text:style-name="T59">Erhvervsuddannelse på sekundærtrinnet 50</text:span></text:p></draw:text-box></draw:frame></draw:g><draw:g text:anchor-type="paragraph" draw:z-index="27" draw:name="Forme24" draw:style-name="gr1"><draw:frame draw:style-name="gr259" draw:text-style-name="P99" svg:width="16.386cm" svg:height="7.483cm" svg:x="0.376cm" svg:y="2.041cm"><draw:image xlink:href="Pictures/1000000000000563000002766E6BE9E22FEF44FC.png" xlink:type="simple" xlink:show="embed" xlink:actuate="onLoad" draw:mime-type="image/png"><text:p/></draw:image></draw:frame><draw:frame draw:style-name="gr260" draw:text-style-name="P101" svg:width="15.179cm" svg:height="1.207cm" svg:x="0.337cm" svg:y="1.247cm"><draw:text-box><text:p text:style-name="P100"><text:span text:style-name="T59">QB2. Hvilken af følgende uddannelsesforløb vil du anbefale til en ung person, der nu beslutter </text:span></text:p><text:p text:style-name="P100"><text:span text:style-name="T59">på gymnasiale uddannelser? (%) </text:span></text:p></draw:text-box></draw:frame><draw:frame draw:style-name="gr261" draw:text-style-name="P99" svg:width="12.685cm" svg:height="0.537cm" svg:x="0.826cm" svg:y="9.61cm"><draw:image xlink:href="Pictures/10000000000002C30000001E51406E64C61D7BDC.png" xlink:type="simple" xlink:show="embed" xlink:actuate="onLoad" draw:mime-type="image/png"><text:p/></draw:image></draw:frame><draw:frame draw:style-name="gr262" draw:text-style-name="P101" svg:width="4.199cm" svg:height="0.902cm" svg:x="0.811cm" svg:y="9.615cm"><draw:text-box><text:p text:style-name="P100"><text:span text:style-name="T59">Erhvervsuddannelse på sekundærtrinnet</text:span></text:p></draw:text-box></draw:frame><draw:frame draw:style-name="gr263" draw:text-style-name="P101" svg:width="3.925cm" svg:height="0.902cm" svg:x="5.391cm" svg:y="9.615cm"><draw:text-box><text:p text:style-name="P100"><text:span text:style-name="T59">Almen uddannelse på sekundærtrinnet</text:span></text:p></draw:text-box></draw:frame><draw:frame draw:style-name="gr264" draw:text-style-name="P101" svg:width="3.82cm" svg:height="0.902cm" svg:x="9.398cm" svg:y="9.504cm"><draw:text-box><text:p text:style-name="P100"><text:span text:style-name="T59">Det afhænger (SPONTANEOUS) </text:span></text:p></draw:text-box></draw:frame><draw:frame draw:style-name="gr265" draw:text-style-name="P110" svg:width="3.073cm" svg:height="0.578cm" svg:x="13.282cm" svg:y="9.61cm"><draw:text-box><text:p text:style-name="P100"><text:span text:style-name="T59">Ved ikke</text:span></text:p></draw:text-box></draw:frame></draw:g>I den nuværende undersøgelse varierer svarene fra medlemsstat til medlemsstat. Erhvervsuddannelse på sekundærtrinnet anbefales mest i Slovenien (70 %), Ungarn (69 %) og Bulgarien (68 %). De laveste niveauer er registreret i Portugal (28 %) og Belgien, Luxembourg og Sverige (alle 30 %). </text:p>
        <text:p text:style-name="P21">Almen uddannelse på sekundærtrinnet anbefales mest i Belgien (60 %), Italien (56 %) og Luxembourg (50 %). De laveste niveauer er registreret i Bulgarien (20 %), Slovenien (21 %) og Danmark (23 %). </text:p>
        <text:p text:style-name="P21">Den højeste andel af respondenter, der spontant siger, at anbefalingen afhænger af den individuelle situation, findes i Danmark (42 %), efterfulgt af Sverige (22 %) og Luxembourg (19 %). </text:p>
        <text:p text:style-name="P21">Med hensyn til førstevalg pr. land er erhvervsrettet uddannelse på sekundærtrinnet den foretrukne anbefaling i 17 medlemsstater, fra 70 % i Slovenien til 41 % i Estland. I modsætning hertil er almen uddannelse på <text:soft-page-break/>sekundærtrinnet den foretrukne anbefaling i otte medlemsstater, anført af Belgien med 60 % efterfulgt af Italien (56 %), Luxembourg (50 %) og Irland (49 %). I Finland er der lige stor sandsynlighed for, at de to veje anbefales (begge 41 %). Danmark skiller sig især ud, idet 42 % af respondenterne siger "det afhænger af", hvilket gør dette til det førende svar i landet. </text:p>
        <text:p text:style-name="P21"/>
        <text:p text:style-name="P21"><draw:g text:anchor-type="paragraph" draw:z-index="28" draw:name="Forme25" draw:style-name="gr32"><draw:frame draw:style-name="gr255" draw:text-style-name="P99" svg:width="16.294cm" svg:height="6.457cm" svg:x="0.002cm" svg:y="0.733cm"><draw:image xlink:href="Pictures/10000000000005620000022221E6CF7DE1A84231.png" xlink:type="simple" xlink:show="embed" xlink:actuate="onLoad" draw:mime-type="image/png"><text:p/></draw:image></draw:frame><draw:frame draw:style-name="gr256" draw:text-style-name="P101" svg:width="16.544cm" svg:height="0.902cm" svg:x="0.379cm" svg:y="-0.429cm"><draw:text-box><text:p text:style-name="P100"><text:span text:style-name="T59">QB2: Hvilke af følgende uddannelsesforløb vil du anbefale til en ung, der nu beslutter sig for en gymnasial uddannelse? (%) </text:span></text:p></draw:text-box></draw:frame><draw:frame draw:style-name="gr257" draw:text-style-name="P99" svg:width="0.593cm" svg:height="0.932cm" svg:x="10.107cm" svg:y="0.292cm"><draw:image xlink:href="Pictures/10000000000000310000004DB9793FE54E586113.png" xlink:type="simple" xlink:show="embed" xlink:actuate="onLoad" draw:mime-type="image/png"><text:p/></draw:image></draw:frame><draw:frame draw:style-name="gr258" draw:text-style-name="P101" svg:width="4.894cm" svg:height="1.876cm" svg:x="10.688cm" svg:y="0.299cm"><draw:text-box><text:p text:style-name="P100"><text:span text:style-name="T59">Erhvervsuddannelse på sekundærtrinnet</text:span></text:p><text:p text:style-name="P100"><text:span text:style-name="T59">Almen uddannelse på sekundærtrinnet</text:span></text:p><text:p text:style-name="P100"><text:span text:style-name="T59">Det afhænger (SPONTANEOUS)</text:span></text:p></draw:text-box></draw:frame></draw:g></text:p>
        <text:p text:style-name="P29">Når vi opdeler disse gymnasiale uddannelsesforløbs anbefalinger efter sociodemografiske og holdningsmæssige faktorer, fremstår forskellene som følger. </text:p>
        <text:p text:style-name="P52">■ Manuelt ansatte (58 %) og husarbejdere og pensionister (55 %) er mest tilbøjelige til at anbefale erhvervsuddannelse, mens studerende (32 %) er mindst tilbøjelige til at gøre det. </text:p>
        <text:p text:style-name="P52">■ Respondenterne i landdistrikter og byområder har forskellige præferencer. Personer i landdistrikter eller landsbyer er mere tilbøjelige til at favorisere erhvervsuddannelse (55 %) end indbyggere i store byer (46 %). </text:p>
        <text:p text:style-name="P52">■ Respondenter, der afsluttede deres uddannelse i alderen 16-19 år, er mest tilbøjelige til at anbefale erhvervsvej (58 %) efterfulgt af dem, der afsluttede deres uddannelse i en alder af 15 år eller yngre (50 %). Respondenter med højere uddannelsesmæssige kvalifikationer, dvs. dem, der afsluttede uddannelse i en alder af 20 år eller derover, er næsten ligeligt fordelt mellem almen uddannelse og erhvervsuddannelse på sekundærtrinnet (44 % mod 43 %). </text:p>
        <text:p text:style-name="P52">■ Der opstår en klar generationskløft i anbefalingerne vedrørende forløb. Ældre respondenter i alderen 55 år og derover (53 %) og i alderen 40-54 år (51 %) er mere tilbøjelige til at anbefale erhvervsuddannelse, mens denne præference falder blandt yngre respondenter og når op på 39 % i gruppen i alderen 15-24 år. </text:p>
        <text:p text:style-name="P52">■ Anbefalingerne afviger markant fra hinanden på grund af erfaringerne fra erhvervsuddannelserne. Blandt de respondenter, der selv har deltaget i erhvervsuddannelse, anbefaler 59 % erhvervsuddannelse på sekundærtrinnet sammenlignet med 42 % af dem, der ikke har erhvervsuddannelseserfaring. </text:p>
        <text:p text:style-name="P52">■ Troen på beskæftigelsesresultater påvirker også anbefalingerne, idet de, der mener, at erhvervsuddannelse fører til velrenommerede job, er mere tilbøjelige til at anbefale den erhvervsrettede løsning (54 % mod 44 %). </text:p>
        <text:p text:style-name="P52">■ Synspunkter om erhvervsuddannelsernes kvalitet viser en lignende forskel. Respondenter, der har et positivt syn på erhvervsuddannelsernes kvalitet, er mere tilbøjelige til at anbefale erhvervsuddannelse end dem, der ikke har (53 % mod 46 %). </text:p>
        <text:p text:style-name="P21"/>
        <text:p text:style-name="P28"/>
        <table:table table:name="Tableau15" table:style-name="Tableau15">
          <table:table-column table:style-name="Tableau15.A"/>
          <table:table-column table:style-name="Tableau15.B"/>
          <table:table-column table:style-name="Tableau15.C"/>
          <table:table-column table:style-name="Tableau15.D"/>
          <table:table-column table:style-name="Tableau15.E"/>
          <table:table-row>
            <table:table-cell table:style-name="Tableau15.A1" table:number-columns-spanned="5" office:value-type="string">
              <text:p text:style-name="P88">QB2 Hvilke af følgende uddannelsesforløb vil du anbefale til en ung, der nu beslutter sig for en gymnasial uddannelse? (%-EU)</text:p>
            </table:table-cell>
            <table:covered-table-cell/>
            <table:covered-table-cell/>
            <table:covered-table-cell/>
            <table:covered-table-cell/>
          </table:table-row>
          <table:table-row>
            <table:table-cell table:style-name="Tableau15.A1" office:value-type="string">
              <text:p text:style-name="P80"/>
            </table:table-cell>
            <table:table-cell table:style-name="Tableau15.A1" office:value-type="string">
              <text:p text:style-name="P83">Almen uddannelse på sekundærtrinnet </text:p>
            </table:table-cell>
            <table:table-cell table:style-name="Tableau15.A1" office:value-type="string">
              <text:p text:style-name="P83">Erhvervsuddannelse på sekundærtrinnet </text:p>
            </table:table-cell>
            <table:table-cell table:style-name="Tableau15.A1" office:value-type="string">
              <text:p text:style-name="P83">Det afhænger (SPONTANEOUS) </text:p>
            </table:table-cell>
            <table:table-cell table:style-name="Tableau15.A1" office:value-type="string">
              <text:p text:style-name="P83">Ved ikke</text:p>
            </table:table-cell>
          </table:table-row>
          <table:table-row>
            <table:table-cell table:style-name="Tableau15.A1" office:value-type="string">
              <text:p text:style-name="P88">EU-27 </text:p>
            </table:table-cell>
            <table:table-cell table:style-name="Tableau15.B3" office:value-type="float" office:value="39">
              <text:p text:style-name="P83">39</text:p>
            </table:table-cell>
            <table:table-cell table:style-name="Tableau15.B3" office:value-type="float" office:value="50">
              <text:p text:style-name="P83">50</text:p>
            </table:table-cell>
            <table:table-cell table:style-name="Tableau15.B3" office:value-type="float" office:value="8">
              <text:p text:style-name="P83">8</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Køn</text:p>
            </table:table-cell>
            <table:covered-table-cell/>
            <table:covered-table-cell/>
            <table:covered-table-cell/>
            <table:covered-table-cell/>
          </table:table-row>
          <table:table-row>
            <table:table-cell table:style-name="Tableau15.A1" office:value-type="string">
              <text:p text:style-name="P88">Mennesket </text:p>
            </table:table-cell>
            <table:table-cell table:style-name="Tableau15.B3" office:value-type="float" office:value="37">
              <text:p text:style-name="P83">37</text:p>
            </table:table-cell>
            <table:table-cell table:style-name="Tableau15.B3" office:value-type="float" office:value="53">
              <text:p text:style-name="P83">53</text:p>
            </table:table-cell>
            <table:table-cell table:style-name="Tableau15.B3" office:value-type="float" office:value="7">
              <text:p text:style-name="P83">7</text:p>
            </table:table-cell>
            <table:table-cell table:style-name="Tableau15.B3" office:value-type="float" office:value="3">
              <text:p text:style-name="P83">3</text:p>
            </table:table-cell>
          </table:table-row>
          <table:table-row>
            <table:table-cell table:style-name="Tableau15.A1" office:value-type="string">
              <text:p text:style-name="P88">kvinde </text:p>
            </table:table-cell>
            <table:table-cell table:style-name="Tableau15.B3" office:value-type="float" office:value="40">
              <text:p text:style-name="P83">40</text:p>
            </table:table-cell>
            <table:table-cell table:style-name="Tableau15.B3" office:value-type="float" office:value="47">
              <text:p text:style-name="P83">47</text:p>
            </table:table-cell>
            <table:table-cell table:style-name="Tableau15.B3" office:value-type="float" office:value="10">
              <text:p text:style-name="P83">10</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Alder</text:p>
            </table:table-cell>
            <table:covered-table-cell/>
            <table:covered-table-cell/>
            <table:covered-table-cell/>
            <table:covered-table-cell/>
          </table:table-row>
          <table:table-row>
            <table:table-cell table:style-name="Tableau15.A1" office:value-type="string">
              <text:p text:style-name="P88">15-24 </text:p>
            </table:table-cell>
            <table:table-cell table:style-name="Tableau15.B3" office:value-type="float" office:value="53">
              <text:p text:style-name="P83">53</text:p>
            </table:table-cell>
            <table:table-cell table:style-name="Tableau15.B3" office:value-type="float" office:value="39">
              <text:p text:style-name="P83">39</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1" office:value-type="string">
              <text:p text:style-name="P88">25-39 </text:p>
            </table:table-cell>
            <table:table-cell table:style-name="Tableau15.B3" office:value-type="float" office:value="42">
              <text:p text:style-name="P83">42</text:p>
            </table:table-cell>
            <table:table-cell table:style-name="Tableau15.B3" office:value-type="float" office:value="48">
              <text:p text:style-name="P83">48</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40-54 </text:p>
            </table:table-cell>
            <table:table-cell table:style-name="Tableau15.B3" office:value-type="float" office:value="39">
              <text:p text:style-name="P83">39</text:p>
            </table:table-cell>
            <table:table-cell table:style-name="Tableau15.B3" office:value-type="float" office:value="51">
              <text:p text:style-name="P83">51</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gt;=55</text:p>
            </table:table-cell>
            <table:table-cell table:style-name="Tableau15.B3" office:value-type="float" office:value="33">
              <text:p text:style-name="P83">33</text:p>
            </table:table-cell>
            <table:table-cell table:style-name="Tableau15.B3" office:value-type="float" office:value="53">
              <text:p text:style-name="P83">53</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row>
            <table:table-cell table:style-name="Tableau15.A4" table:number-columns-spanned="5" office:value-type="string">
              <text:p text:style-name="P58">Uddannelse (slutningen af)</text:p>
            </table:table-cell>
            <table:covered-table-cell/>
            <table:covered-table-cell/>
            <table:covered-table-cell/>
            <table:covered-table-cell/>
          </table:table-row>
          <table:table-row>
            <table:table-cell table:style-name="Tableau15.A1" office:value-type="string">
              <text:p text:style-name="P88">&lt;=-15</text:p>
            </table:table-cell>
            <table:table-cell table:style-name="Tableau15.B3" office:value-type="float" office:value="32">
              <text:p text:style-name="P83">32</text:p>
            </table:table-cell>
            <table:table-cell table:style-name="Tableau15.B3" office:value-type="float" office:value="50">
              <text:p text:style-name="P83">50</text:p>
            </table:table-cell>
            <table:table-cell table:style-name="Tableau15.B3" office:value-type="float" office:value="10">
              <text:p text:style-name="P83">10</text:p>
            </table:table-cell>
            <table:table-cell table:style-name="Tableau15.B3" office:value-type="float" office:value="8">
              <text:p text:style-name="P83">8</text:p>
            </table:table-cell>
          </table:table-row>
          <table:table-row>
            <table:table-cell table:style-name="Tableau15.A1" office:value-type="string">
              <text:p text:style-name="P88">16-19 </text:p>
            </table:table-cell>
            <table:table-cell table:style-name="Tableau15.B3" office:value-type="float" office:value="34">
              <text:p text:style-name="P83">34</text:p>
            </table:table-cell>
            <table:table-cell table:style-name="Tableau15.B3" office:value-type="float" office:value="58">
              <text:p text:style-name="P83">58</text:p>
            </table:table-cell>
            <table:table-cell table:style-name="Tableau15.B3" office:value-type="float" office:value="6">
              <text:p text:style-name="P83">6</text:p>
            </table:table-cell>
            <table:table-cell table:style-name="Tableau15.B3" office:value-type="float" office:value="2">
              <text:p text:style-name="P83">2</text:p>
            </table:table-cell>
          </table:table-row>
          <table:table-row>
            <table:table-cell table:style-name="Tableau15.A1" office:value-type="string">
              <text:p text:style-name="P88">&gt;=20</text:p>
            </table:table-cell>
            <table:table-cell table:style-name="Tableau15.B3" office:value-type="float" office:value="44">
              <text:p text:style-name="P83">44</text:p>
            </table:table-cell>
            <table:table-cell table:style-name="Tableau15.B3" office:value-type="float" office:value="43">
              <text:p text:style-name="P83">43</text:p>
            </table:table-cell>
            <table:table-cell table:style-name="Tableau15.B3" office:value-type="float" office:value="11">
              <text:p text:style-name="P83">11</text:p>
            </table:table-cell>
            <table:table-cell table:style-name="Tableau15.B3" office:value-type="float" office:value="2">
              <text:p text:style-name="P83">2</text:p>
            </table:table-cell>
          </table:table-row>
          <table:table-row>
            <table:table-cell table:style-name="Tableau15.A1" office:value-type="string">
              <text:p text:style-name="P88">Studerer stadig </text:p>
            </table:table-cell>
            <table:table-cell table:style-name="Tableau15.B3" office:value-type="float" office:value="61">
              <text:p text:style-name="P83">61</text:p>
            </table:table-cell>
            <table:table-cell table:style-name="Tableau15.B3" office:value-type="float" office:value="30">
              <text:p text:style-name="P83">30</text:p>
            </table:table-cell>
            <table:table-cell table:style-name="Tableau15.B3" office:value-type="float" office:value="8">
              <text:p text:style-name="P83">8</text:p>
            </table:table-cell>
            <table:table-cell table:style-name="Tableau15.B3" office:value-type="float" office:value="1">
              <text:p text:style-name="P83">1</text:p>
            </table:table-cell>
          </table:table-row>
          <table:table-row>
            <table:table-cell table:style-name="Tableau15.A4" table:number-columns-spanned="5" office:value-type="string">
              <text:p text:style-name="P58">Sociofaglig kategori</text:p>
            </table:table-cell>
            <table:covered-table-cell/>
            <table:covered-table-cell/>
            <table:covered-table-cell/>
            <table:covered-table-cell/>
          </table:table-row>
          <table:table-row>
            <table:table-cell table:style-name="Tableau15.A1" office:value-type="string">
              <text:p text:style-name="P88">Selvstændig erhvervsdrivende </text:p>
            </table:table-cell>
            <table:table-cell table:style-name="Tableau15.B3" office:value-type="float" office:value="40">
              <text:p text:style-name="P83">40</text:p>
            </table:table-cell>
            <table:table-cell table:style-name="Tableau15.B3" office:value-type="float" office:value="48">
              <text:p text:style-name="P83">48</text:p>
            </table:table-cell>
            <table:table-cell table:style-name="Tableau15.B3" office:value-type="float" office:value="10">
              <text:p text:style-name="P83">10</text:p>
            </table:table-cell>
            <table:table-cell table:style-name="Tableau15.B3" office:value-type="float" office:value="2">
              <text:p text:style-name="P83">2</text:p>
            </table:table-cell>
          </table:table-row>
          <table:table-row>
            <table:table-cell table:style-name="Tableau15.A1" office:value-type="string">
              <text:p text:style-name="P88">Ledere </text:p>
            </table:table-cell>
            <table:table-cell table:style-name="Tableau15.B3" office:value-type="float" office:value="48">
              <text:p text:style-name="P83">48</text:p>
            </table:table-cell>
            <table:table-cell table:style-name="Tableau15.B3" office:value-type="float" office:value="40">
              <text:p text:style-name="P83">40</text:p>
            </table:table-cell>
            <table:table-cell table:style-name="Tableau15.B3" office:value-type="float" office:value="10">
              <text:p text:style-name="P83">10</text:p>
            </table:table-cell>
            <table:table-cell table:style-name="Tableau15.B3" office:value-type="float" office:value="2">
              <text:p text:style-name="P83">2</text:p>
            </table:table-cell>
          </table:table-row>
          <table:table-row>
            <table:table-cell table:style-name="Tableau15.A1" office:value-type="string">
              <text:p text:style-name="P88">Andre hvidhalsbånd </text:p>
            </table:table-cell>
            <table:table-cell table:style-name="Tableau15.B3" office:value-type="float" office:value="44">
              <text:p text:style-name="P83">44</text:p>
            </table:table-cell>
            <table:table-cell table:style-name="Tableau15.B3" office:value-type="float" office:value="48">
              <text:p text:style-name="P83">48</text:p>
            </table:table-cell>
            <table:table-cell table:style-name="Tableau15.B3" office:value-type="float" office:value="6">
              <text:p text:style-name="P83">6</text:p>
            </table:table-cell>
            <table:table-cell table:style-name="Tableau15.B3" office:value-type="float" office:value="2">
              <text:p text:style-name="P83">2</text:p>
            </table:table-cell>
          </table:table-row>
          <table:table-row>
            <table:table-cell table:style-name="Tableau15.A1" office:value-type="string">
              <text:p text:style-name="P88">Manuelt arbejde </text:p>
            </table:table-cell>
            <table:table-cell table:style-name="Tableau15.B3" office:value-type="float" office:value="33">
              <text:p text:style-name="P83">33</text:p>
            </table:table-cell>
            <table:table-cell table:style-name="Tableau15.B3" office:value-type="float" office:value="58">
              <text:p text:style-name="P83">58</text:p>
            </table:table-cell>
            <table:table-cell table:style-name="Tableau15.B3" office:value-type="float" office:value="7">
              <text:p text:style-name="P83">7</text:p>
            </table:table-cell>
            <table:table-cell table:style-name="Tableau15.B3" office:value-type="float" office:value="2">
              <text:p text:style-name="P83">2</text:p>
            </table:table-cell>
          </table:table-row>
          <table:table-row>
            <table:table-cell table:style-name="Tableau15.A1" office:value-type="string">
              <text:p text:style-name="P88">Husmødre </text:p>
            </table:table-cell>
            <table:table-cell table:style-name="Tableau15.B3" office:value-type="float" office:value="33">
              <text:p text:style-name="P83">33</text:p>
            </table:table-cell>
            <table:table-cell table:style-name="Tableau15.B3" office:value-type="float" office:value="55">
              <text:p text:style-name="P83">55</text:p>
            </table:table-cell>
            <table:table-cell table:style-name="Tableau15.B3" office:value-type="float" office:value="7">
              <text:p text:style-name="P83">7</text:p>
            </table:table-cell>
            <table:table-cell table:style-name="Tableau15.B3" office:value-type="float" office:value="5">
              <text:p text:style-name="P83">5</text:p>
            </table:table-cell>
          </table:table-row>
          <table:table-row>
            <table:table-cell table:style-name="Tableau15.A1" office:value-type="string">
              <text:p text:style-name="P88">Arbejdsløse </text:p>
            </table:table-cell>
            <table:table-cell table:style-name="Tableau15.B3" office:value-type="float" office:value="32">
              <text:p text:style-name="P83">32</text:p>
            </table:table-cell>
            <table:table-cell table:style-name="Tableau15.B3" office:value-type="float" office:value="54">
              <text:p text:style-name="P83">54</text:p>
            </table:table-cell>
            <table:table-cell table:style-name="Tableau15.B3" office:value-type="float" office:value="11">
              <text:p text:style-name="P83">11</text:p>
            </table:table-cell>
            <table:table-cell table:style-name="Tableau15.B3" office:value-type="float" office:value="3">
              <text:p text:style-name="P83">3</text:p>
            </table:table-cell>
          </table:table-row>
          <table:table-row>
            <table:table-cell table:style-name="Tableau15.A1" office:value-type="string">
              <text:p text:style-name="P88">Pensioneret </text:p>
            </table:table-cell>
            <table:table-cell table:style-name="Tableau15.B3" office:value-type="float" office:value="31">
              <text:p text:style-name="P83">31</text:p>
            </table:table-cell>
            <table:table-cell table:style-name="Tableau15.B3" office:value-type="float" office:value="55">
              <text:p text:style-name="P83">55</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row>
            <table:table-cell table:style-name="Tableau15.A1" office:value-type="string">
              <text:p text:style-name="P88">Studerende </text:p>
            </table:table-cell>
            <table:table-cell table:style-name="Tableau15.B3" office:value-type="float" office:value="60">
              <text:p text:style-name="P83">60</text:p>
            </table:table-cell>
            <table:table-cell table:style-name="Tableau15.B3" office:value-type="float" office:value="32">
              <text:p text:style-name="P83">32</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4" table:number-columns-spanned="5" office:value-type="string">
              <text:p text:style-name="P58">Subjektiv urbanisering</text:p>
            </table:table-cell>
            <table:covered-table-cell/>
            <table:covered-table-cell/>
            <table:covered-table-cell/>
            <table:covered-table-cell/>
          </table:table-row>
          <table:table-row>
            <table:table-cell table:style-name="Tableau15.A1" office:value-type="string">
              <text:p text:style-name="P88">Landdistrikt eller landsby </text:p>
            </table:table-cell>
            <table:table-cell table:style-name="Tableau15.B3" office:value-type="float" office:value="32">
              <text:p text:style-name="P83">32</text:p>
            </table:table-cell>
            <table:table-cell table:style-name="Tableau15.B3" office:value-type="float" office:value="55">
              <text:p text:style-name="P83">55</text:p>
            </table:table-cell>
            <table:table-cell table:style-name="Tableau15.B3" office:value-type="float" office:value="9">
              <text:p text:style-name="P83">9</text:p>
            </table:table-cell>
            <table:table-cell table:style-name="Tableau15.B3" office:value-type="float" office:value="4">
              <text:p text:style-name="P83">4</text:p>
            </table:table-cell>
          </table:table-row>
          <table:table-row>
            <table:table-cell table:style-name="Tableau15.A1" office:value-type="string">
              <text:p text:style-name="P88">Lille eller mellemstor by </text:p>
            </table:table-cell>
            <table:table-cell table:style-name="Tableau15.B3" office:value-type="float" office:value="41">
              <text:p text:style-name="P83">41</text:p>
            </table:table-cell>
            <table:table-cell table:style-name="Tableau15.B3" office:value-type="float" office:value="49">
              <text:p text:style-name="P83">49</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Storby </text:p>
            </table:table-cell>
            <table:table-cell table:style-name="Tableau15.B3" office:value-type="float" office:value="43">
              <text:p text:style-name="P83">43</text:p>
            </table:table-cell>
            <table:table-cell table:style-name="Tableau15.B3" office:value-type="float" office:value="46">
              <text:p text:style-name="P83">46</text:p>
            </table:table-cell>
            <table:table-cell table:style-name="Tableau15.B3" office:value-type="float" office:value="8">
              <text:p text:style-name="P83">8</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Opfattelse af erhvervsuddannelse i (vores land)</text:p>
            </table:table-cell>
            <table:covered-table-cell/>
            <table:covered-table-cell/>
            <table:covered-table-cell/>
            <table:covered-table-cell/>
          </table:table-row>
          <table:table-row>
            <table:table-cell table:style-name="Tableau15.A1" office:value-type="string">
              <text:p text:style-name="P88">Positiv </text:p>
            </table:table-cell>
            <table:table-cell table:style-name="Tableau15.B3" office:value-type="float" office:value="38">
              <text:p text:style-name="P83">38</text:p>
            </table:table-cell>
            <table:table-cell table:style-name="Tableau15.B3" office:value-type="float" office:value="53">
              <text:p text:style-name="P83">53</text:p>
            </table:table-cell>
            <table:table-cell table:style-name="Tableau15.B3" office:value-type="float" office:value="7">
              <text:p text:style-name="P83">7</text:p>
            </table:table-cell>
            <table:table-cell table:style-name="Tableau15.B3" office:value-type="float" office:value="2">
              <text:p text:style-name="P83">2</text:p>
            </table:table-cell>
          </table:table-row>
          <table:table-row>
            <table:table-cell table:style-name="Tableau15.A1" office:value-type="string">
              <text:p text:style-name="P88">Negativ </text:p>
            </table:table-cell>
            <table:table-cell table:style-name="Tableau15.B3" office:value-type="float" office:value="43">
              <text:p text:style-name="P83">43</text:p>
            </table:table-cell>
            <table:table-cell table:style-name="Tableau15.B3" office:value-type="float" office:value="46">
              <text:p text:style-name="P83">46</text:p>
            </table:table-cell>
            <table:table-cell table:style-name="Tableau15.B3" office:value-type="float" office:value="9">
              <text:p text:style-name="P83">9</text:p>
            </table:table-cell>
            <table:table-cell table:style-name="Tableau15.B3" office:value-type="float" office:value="2">
              <text:p text:style-name="P83">2</text:p>
            </table:table-cell>
          </table:table-row>
          <table:table-row>
            <table:table-cell table:style-name="Tableau15.A4" table:number-columns-spanned="5" office:value-type="string">
              <text:p text:style-name="P58">Har nogensinde deltaget i grundlæggende erhvervsuddannelse (sekundæruddannelse på andet trin)</text:p>
            </table:table-cell>
            <table:covered-table-cell/>
            <table:covered-table-cell/>
            <table:covered-table-cell/>
            <table:covered-table-cell/>
          </table:table-row>
          <table:table-row>
            <table:table-cell table:style-name="Tableau15.A1" office:value-type="string">
              <text:p text:style-name="P88">Ja </text:p>
            </table:table-cell>
            <table:table-cell table:style-name="Tableau15.B3" office:value-type="float" office:value="33">
              <text:p text:style-name="P83">33</text:p>
            </table:table-cell>
            <table:table-cell table:style-name="Tableau15.B3" office:value-type="float" office:value="59">
              <text:p text:style-name="P83">59</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1" office:value-type="string">
              <text:p text:style-name="P88">Nej </text:p>
            </table:table-cell>
            <table:table-cell table:style-name="Tableau15.B3" office:value-type="float" office:value="44">
              <text:p text:style-name="P83">44</text:p>
            </table:table-cell>
            <table:table-cell table:style-name="Tableau15.B3" office:value-type="float" office:value="42">
              <text:p text:style-name="P83">42</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
        <text:p text:style-name="P21"><text:soft-page-break/></text:p>
        <text:p text:style-name="P51">Mere end halvdelen af EU-borgerne vil anbefale videregående erhvervsuddannelse til unge, der afslutter en gymnasial uddannelse </text:p>
        <text:p text:style-name="P21">Adspurgt om, hvilket uddannelsesforløb de vil anbefale til en ung, der afslutter en ungdomsuddannelse, vil 52 % af EU-borgerne anbefale en videregående erhvervsuddannelse, mens 35 % vil anbefale en videregående akademisk uddannelse, og 10 % af respondenterne spontant siger, at det afhænger af den individuelle situation.<text:note text:id="ftn36" text:note-class="footnote"><text:note-citation>36</text:note-citation><text:note-body><text:p text:style-name="P13">QB3. Hvilke af følgende uddannelsesforløb vil du anbefale til en ung, der afslutter en gymnasial uddannelse? </text:p></text:note-body></text:note> </text:p>
        <text:p text:style-name="P21">Henstillingerne varierer fra medlemsstat til medlemsstat. Respondenterne er mest tilbøjelige til at anbefale videregående erhvervsuddannelse i Slovenien (73 %), Nederlandene (64 %) og Letland (63 %). De laveste niveauer er registreret i Portugal (27 %), Luxembourg (30 %) og Danmark (37 %). </text:p>
        <text:p text:style-name="P21">Højere akademisk uddannelse anbefales højst sandsynligt i Italien (55 %), Portugal (51 %) og Luxembourg (50 %). De laveste niveauer er registreret i Slovenien (15 %) og Danmark og Letland (begge 20 %). </text:p>
        <text:p text:style-name="P21">En stor andel af respondenterne siger spontant, at anbefalingen vil afhænge af den individuelle situation i Danmark (41 %), efterfulgt af Sverige og Estland (begge 22 %) og Finland og Luxembourg (begge 19 %). </text:p>
        <text:p text:style-name="P21"><draw:g text:anchor-type="paragraph" draw:z-index="30" draw:name="Forme27" draw:style-name="gr1"><draw:frame draw:style-name="gr242" draw:text-style-name="P99" svg:width="16.772cm" svg:height="7.513cm" svg:x="0.079cm" svg:y="0.968cm"><draw:image xlink:href="Pictures/100000000000057A000002748810A01079FDD550.png" xlink:type="simple" xlink:show="embed" xlink:actuate="onLoad" draw:mime-type="image/png"><text:p/></draw:image></draw:frame><draw:frame draw:style-name="gr243" draw:text-style-name="P101" svg:width="16.146cm" svg:height="0.902cm" svg:x="0.391cm" svg:y="0.097cm"><draw:text-box><text:p text:style-name="P100"><text:span text:style-name="T59">QB3: Hvilke af følgende uddannelsesforløb vil du anbefale til en ung, der afslutter en gymnasial uddannelse? (%) </text:span></text:p></draw:text-box></draw:frame><draw:frame draw:style-name="gr244" draw:text-style-name="P99" svg:width="13.202cm" svg:height="0.317cm" draw:transform="rotate (-3.14159265358979) translate (13.8218333333333cm 8.810625cm)"><draw:image xlink:href="Pictures/10000000000002EF0000001264EDF705FF2A9DB2.png" xlink:type="simple" xlink:show="embed" xlink:actuate="onLoad" draw:mime-type="image/png"><text:p/></draw:image></draw:frame><draw:frame draw:style-name="gr245" draw:text-style-name="P101" svg:width="5.402cm" svg:height="0.902cm" svg:x="0.755cm" svg:y="8.416cm"><draw:text-box><text:p text:style-name="P100"><text:span text:style-name="T59">Videregående erhvervsuddannelse</text:span></text:p></draw:text-box></draw:frame><draw:frame draw:style-name="gr246" draw:text-style-name="P101" svg:width="3.761cm" svg:height="0.902cm" svg:x="6.117cm" svg:y="8.371cm"><draw:text-box><text:p text:style-name="P100"><text:span text:style-name="T59">Videregående akademisk uddannelse</text:span></text:p></draw:text-box></draw:frame><draw:frame draw:style-name="gr247" draw:text-style-name="P101" svg:width="3.918cm" svg:height="0.902cm" svg:x="9.862cm" svg:y="8.416cm"><draw:text-box><text:p text:style-name="P100"><text:span text:style-name="T59">Det afhænger af {SPONTANEOUS}</text:span></text:p></draw:text-box></draw:frame><draw:frame draw:style-name="gr248" draw:text-style-name="P101" svg:width="1.895cm" svg:height="0.578cm" svg:x="13.73cm" svg:y="8.438cm"><draw:text-box><text:p text:style-name="P100"><text:span text:style-name="T59">Ved ikke</text:span></text:p></draw:text-box></draw:frame></draw:g><text:s/></text:p>
        <text:p text:style-name="P21"><draw:g text:anchor-type="paragraph" draw:z-index="29" draw:name="Forme26" draw:style-name="gr32"><draw:frame draw:style-name="gr249" draw:text-style-name="P99" svg:width="4.216cm" svg:height="4.412cm" svg:x="11.093cm" svg:y="-17.238cm"><draw:image xlink:href="Pictures/100000000000018200000194C21481D8916A1110.png" xlink:type="simple" xlink:show="embed" xlink:actuate="onLoad" draw:mime-type="image/png"><text:p/></draw:image></draw:frame><draw:frame draw:style-name="gr250" draw:text-style-name="P101" svg:width="6.989cm" svg:height="1.227cm" svg:x="9.564cm" svg:y="-19.235cm"><draw:text-box><text:p text:style-name="P100"><text:span text:style-name="T59">QB3: Hvilke af følgende uddannelsesforløb vil du anbefale til en ung, der afslutter en gymnasial uddannelse? (EU27) (%) </text:span></text:p></draw:text-box></draw:frame><draw:frame draw:style-name="gr251" draw:text-style-name="P101" svg:width="2.603cm" svg:height="0.578cm" svg:x="11.954cm" svg:y="-17.91cm"><draw:text-box><text:p text:style-name="P100"><text:span text:style-name="T59">Ved ikke 3</text:span></text:p></draw:text-box></draw:frame><draw:frame draw:style-name="gr252" draw:text-style-name="P104" svg:width="3.463cm" svg:height="0.902cm" svg:x="8.703cm" svg:y="-17.506cm"><draw:text-box><text:p text:style-name="P103"><text:span text:style-name="T59">Det afhænger (SPONTANEOUS) 10</text:span></text:p></draw:text-box></draw:frame><draw:frame draw:style-name="gr253" draw:text-style-name="P104" svg:width="2.398cm" svg:height="1.412cm" svg:x="8.996cm" svg:y="-14.218cm"><draw:text-box><text:p text:style-name="P103"><text:span text:style-name="T59">Videregående akademisk uddannelse 35</text:span></text:p></draw:text-box></draw:frame><draw:frame draw:style-name="gr254" draw:text-style-name="P101" svg:width="2.165cm" svg:height="1.876cm" svg:x="15.374cm" svg:y="-15.488cm"><draw:text-box><text:p text:style-name="P100"><text:span text:style-name="T59">Videregående erhvervsuddannelse 52</text:span></text:p></draw:text-box></draw:frame></draw:g></text:p>
        <text:p text:style-name="P29">Videregående erhvervsuddannelse er den foretrukne anbefaling i 19 medlemsstater, fra 73 % i Slovenien til 44 % i Litauen. I modsætning hertil er videregående akademisk uddannelse den foretrukne anbefaling i syv medlemsstater, anført af Italien med 55 % og efterfulgt af Portugal (51 %), Luxembourg (50 %) og Belgien (46 %). Danmark er det eneste land, hvor det hyppigste svar var "det afhænger af" (41 %). </text:p>
        <text:p text:style-name="P21"><draw:g text:anchor-type="paragraph" draw:z-index="67" draw:name="Forme28" draw:style-name="gr1"><draw:frame draw:style-name="gr9" draw:text-style-name="P99" svg:width="16.421cm" svg:height="6.349cm" svg:x="0.531cm" svg:y="6.347cm"><draw:image xlink:href="Pictures/100000000000055200000209ECEC3E56A964D450.png" xlink:type="simple" xlink:show="embed" xlink:actuate="onLoad" draw:mime-type="image/png"><text:p/></draw:image></draw:frame><draw:frame draw:style-name="gr10" draw:text-style-name="P101" svg:width="16.895cm" svg:height="0.902cm" svg:x="0.385cm" svg:y="5.232cm"><draw:text-box><text:p text:style-name="P100"><text:span text:style-name="T59">QB3. Hvilke af følgende uddannelsesforløb vil du anbefale til en ung, der afslutter en gymnasial uddannelse?</text:span></text:p></draw:text-box></draw:frame><draw:frame draw:style-name="gr11" draw:text-style-name="P99" svg:width="0.75cm" svg:height="1.299cm" svg:x="9.986cm" svg:y="5.872cm"><draw:image xlink:href="Pictures/100000000000002600000041BD9583E1BF51054C.png" xlink:type="simple" xlink:show="embed" xlink:actuate="onLoad" draw:mime-type="image/png"><text:p/></draw:image></draw:frame><draw:frame draw:style-name="gr12" draw:text-style-name="P101" svg:width="5.24cm" svg:height="0.578cm" svg:x="10.653cm" svg:y="6.29cm"><draw:text-box><text:p text:style-name="P100"><text:span text:style-name="T59">Videregående akademisk uddannelse</text:span></text:p></draw:text-box></draw:frame><draw:frame draw:style-name="gr13" draw:text-style-name="P101" svg:width="5.329cm" svg:height="0.578cm" svg:x="10.718cm" svg:y="6.678cm"><draw:text-box><text:p text:style-name="P100"><text:span text:style-name="T59">Det afhænger af {SPONTANEOUS}</text:span></text:p></draw:text-box></draw:frame><draw:frame draw:style-name="gr14" draw:text-style-name="P101" svg:width="6.432cm" svg:height="0.578cm" svg:x="10.691cm" svg:y="5.772cm"><draw:text-box><text:p text:style-name="P100"><text:span text:style-name="T59">Videregående erhvervsuddannelse</text:span></text:p></draw:text-box></draw:frame></draw:g></text:p>
        <text:p text:style-name="P29">Når vi opdeler disse anbefalinger vedrørende de videregående uddannelser efter sociodemografiske og holdningsmæssige faktorer, viser forskellene sig som følger. </text:p>
        <text:p text:style-name="P21">■ De, der selv har deltaget i erhvervsuddannelse, er den mest sandsynlige af alle sociodemografiske kategorier til at anbefale højere erhvervsuddannelse (61%) sammenlignet med 43% blandt dem, der ikke har. </text:p>
        <text:p text:style-name="P21">■ Der er store forskelle mellem erhvervsgrupperne. Manuelt ansatte viser den stærkeste støtte til videregående erhvervsuddannelse (60 %), mens studerende viser den laveste (37 %). Ledere registrerer også relativt lav støtte (43 %) og er lidt mere tilbøjelige til at anbefale akademisk uddannelse (44 %). </text:p>
        <text:p text:style-name="P21">■ Der opstår en klar generationskløft i anbefalingerne vedrørende forløb. Ældre respondenter er mest tilbøjelige til at anbefale videregående erhvervsuddannelse, med 54 % blandt de 55-årige og derover og med 53-51 % blandt de mellemste aldersgrupper (40-54 og 25-39), men dette falder til 41 % blandt de yngste respondenter i alderen 15-24 år. </text:p>
        <text:p text:style-name="P21">■ Befolkningen i landdistrikter eller landsbyer har den største støtte til videregående erhvervsuddannelse (54 %) sammenlignet med beboerne i de store byer (49 %). </text:p>
        <text:p text:style-name="P21">■ Mænd foretrækker højere erhvervsuddannelser (55 %) frem for kvinder (48 %). </text:p>
        <text:p text:style-name="P21">■ Opfattelsen af erhvervsuddannelse har en lille indvirkning på resultatet af dette spørgsmål. Respondenter, der mener, at erhvervsuddannelserne har et positivt image, er kun lidt mere tilbøjelige til at anbefale videregående erhvervsuddannelser end dem, der har et negativt image (54 % mod 50 %). </text:p>
        <text:p text:style-name="P21"/>
        <table:table table:name="Tableau16" table:style-name="Tableau16">
          <table:table-column table:style-name="Tableau16.A"/>
          <table:table-column table:style-name="Tableau16.B"/>
          <table:table-column table:style-name="Tableau16.C"/>
          <table:table-column table:style-name="Tableau16.D"/>
          <table:table-column table:style-name="Tableau16.E"/>
          <table:table-row>
            <table:table-cell table:style-name="Tableau16.A1" table:number-columns-spanned="5" office:value-type="string">
              <text:p text:style-name="P88">QB3 Hvilke af følgende uddannelsesforløb vil du anbefale til en ung, der afslutter en gymnasial uddannelse? (%-EU)</text:p>
            </table:table-cell>
            <table:covered-table-cell/>
            <table:covered-table-cell/>
            <table:covered-table-cell/>
            <table:covered-table-cell/>
          </table:table-row>
          <table:table-row>
            <table:table-cell table:style-name="Tableau16.A1" office:value-type="string">
              <text:p text:style-name="P80"/>
            </table:table-cell>
            <table:table-cell table:style-name="Tableau16.A1" office:value-type="string">
              <text:p text:style-name="P83">Videregående akademisk uddannelse</text:p>
            </table:table-cell>
            <table:table-cell table:style-name="Tableau16.A1" office:value-type="string">
              <text:p text:style-name="P83">Videregående erhvervsuddannelse </text:p>
            </table:table-cell>
            <table:table-cell table:style-name="Tableau16.A1" office:value-type="string">
              <text:p text:style-name="P83">Det afhænger af {SPONTANEOUS}</text:p>
            </table:table-cell>
            <table:table-cell table:style-name="Tableau16.A1" office:value-type="string">
              <text:p text:style-name="P83">Ved ikke</text:p>
            </table:table-cell>
          </table:table-row>
          <table:table-row>
            <table:table-cell table:style-name="Tableau16.A1" office:value-type="string">
              <text:p text:style-name="P88">EU-27 </text:p>
            </table:table-cell>
            <table:table-cell table:style-name="Tableau16.B3" office:value-type="float" office:value="35">
              <text:p text:style-name="P83">35</text:p>
            </table:table-cell>
            <table:table-cell table:style-name="Tableau16.B3" office:value-type="float" office:value="52">
              <text:p text:style-name="P83">52</text:p>
            </table:table-cell>
            <table:table-cell table:style-name="Tableau16.B3" office:value-type="float" office:value="10">
              <text:p text:style-name="P83">10</text:p>
            </table:table-cell>
            <table:table-cell table:style-name="Tableau16.B3" office:value-type="float" office:value="3">
              <text:p text:style-name="P83">3</text:p>
            </table:table-cell>
          </table:table-row>
          <table:table-row>
            <table:table-cell table:style-name="Tableau16.A4" table:number-columns-spanned="5" office:value-type="string">
              <text:p text:style-name="P58">Køn</text:p>
            </table:table-cell>
            <table:covered-table-cell/>
            <table:covered-table-cell/>
            <table:covered-table-cell/>
            <table:covered-table-cell/>
          </table:table-row>
          <table:table-row>
            <table:table-cell table:style-name="Tableau16.A1" office:value-type="string">
              <text:p text:style-name="P88">Mennesket </text:p>
            </table:table-cell>
            <table:table-cell table:style-name="Tableau16.B3" office:value-type="float" office:value="34">
              <text:p text:style-name="P83">34</text:p>
            </table:table-cell>
            <table:table-cell table:style-name="Tableau16.B3" office:value-type="float" office:value="55">
              <text:p text:style-name="P83">55</text:p>
            </table:table-cell>
            <table:table-cell table:style-name="Tableau16.B3" office:value-type="float" office:value="8">
              <text:p text:style-name="P83">8</text:p>
            </table:table-cell>
            <table:table-cell table:style-name="Tableau16.B3" office:value-type="float" office:value="3">
              <text:p text:style-name="P83">3</text:p>
            </table:table-cell>
          </table:table-row>
          <table:table-row>
            <table:table-cell table:style-name="Tableau16.A1" office:value-type="string">
              <text:p text:style-name="P88">kvinde </text:p>
            </table:table-cell>
            <table:table-cell table:style-name="Tableau16.B3" office:value-type="float" office:value="37">
              <text:p text:style-name="P83">37</text:p>
            </table:table-cell>
            <table:table-cell table:style-name="Tableau16.B3" office:value-type="float" office:value="48">
              <text:p text:style-name="P83">48</text:p>
            </table:table-cell>
            <table:table-cell table:style-name="Tableau16.B3" office:value-type="float" office:value="12">
              <text:p text:style-name="P83">12</text:p>
            </table:table-cell>
            <table:table-cell table:style-name="Tableau16.B3" office:value-type="float" office:value="3">
              <text:p text:style-name="P83">3</text:p>
            </table:table-cell>
          </table:table-row>
          <table:table-row>
            <table:table-cell table:style-name="Tableau16.A4" table:number-columns-spanned="5" office:value-type="string">
              <text:p text:style-name="P58">Alder</text:p>
            </table:table-cell>
            <table:covered-table-cell/>
            <table:covered-table-cell/>
            <table:covered-table-cell/>
            <table:covered-table-cell/>
          </table:table-row>
          <table:table-row>
            <table:table-cell table:style-name="Tableau16.A1" office:value-type="string">
              <text:p text:style-name="P88">15-24 </text:p>
            </table:table-cell>
            <table:table-cell table:style-name="Tableau16.B3" office:value-type="float" office:value="49">
              <text:p text:style-name="P83">49</text:p>
            </table:table-cell>
            <table:table-cell table:style-name="Tableau16.B3" office:value-type="float" office:value="41">
              <text:p text:style-name="P83">41</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25-39 </text:p>
            </table:table-cell>
            <table:table-cell table:style-name="Tableau16.B3" office:value-type="float" office:value="38">
              <text:p text:style-name="P83">38</text:p>
            </table:table-cell>
            <table:table-cell table:style-name="Tableau16.B3" office:value-type="float" office:value="51">
              <text:p text:style-name="P83">51</text:p>
            </table:table-cell>
            <table:table-cell table:style-name="Tableau16.B3" office:value-type="float" office:value="10">
              <text:p text:style-name="P83">10</text:p>
            </table:table-cell>
            <table:table-cell table:style-name="Tableau16.B3" office:value-type="float" office:value="1">
              <text:p text:style-name="P83">1</text:p>
            </table:table-cell>
          </table:table-row>
          <table:table-row>
            <table:table-cell table:style-name="Tableau16.A1" office:value-type="string">
              <text:p text:style-name="P88">40-54 </text:p>
            </table:table-cell>
            <table:table-cell table:style-name="Tableau16.B3" office:value-type="float" office:value="36">
              <text:p text:style-name="P83">36</text:p>
            </table:table-cell>
            <table:table-cell table:style-name="Tableau16.B3" office:value-type="float" office:value="53">
              <text:p text:style-name="P83">53</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gt;=55</text:p>
            </table:table-cell>
            <table:table-cell table:style-name="Tableau16.B3" office:value-type="float" office:value="30">
              <text:p text:style-name="P83">30</text:p>
            </table:table-cell>
            <table:table-cell table:style-name="Tableau16.B3" office:value-type="float" office:value="54">
              <text:p text:style-name="P83">54</text:p>
            </table:table-cell>
            <table:table-cell table:style-name="Tableau16.B3" office:value-type="float" office:value="12">
              <text:p text:style-name="P83">12</text:p>
            </table:table-cell>
            <table:table-cell table:style-name="Tableau16.B3" office:value-type="float" office:value="4">
              <text:p text:style-name="P83">4</text:p>
            </table:table-cell>
          </table:table-row>
          <table:table-row>
            <table:table-cell table:style-name="Tableau16.A4" table:number-columns-spanned="5" office:value-type="string">
              <text:p text:style-name="P58">Uddannelse (slutningen af)</text:p>
            </table:table-cell>
            <table:covered-table-cell/>
            <table:covered-table-cell/>
            <table:covered-table-cell/>
            <table:covered-table-cell/>
          </table:table-row>
          <table:table-row>
            <table:table-cell table:style-name="Tableau16.A1" office:value-type="string">
              <text:p text:style-name="P88">&lt;=-15</text:p>
            </table:table-cell>
            <table:table-cell table:style-name="Tableau16.B3" office:value-type="float" office:value="32">
              <text:p text:style-name="P83">32</text:p>
            </table:table-cell>
            <table:table-cell table:style-name="Tableau16.B3" office:value-type="float" office:value="50">
              <text:p text:style-name="P83">50</text:p>
            </table:table-cell>
            <table:table-cell table:style-name="Tableau16.B3" office:value-type="float" office:value="10">
              <text:p text:style-name="P83">10</text:p>
            </table:table-cell>
            <table:table-cell table:style-name="Tableau16.B3" office:value-type="float" office:value="8">
              <text:p text:style-name="P83">8</text:p>
            </table:table-cell>
          </table:table-row>
          <table:table-row>
            <table:table-cell table:style-name="Tableau16.A1" office:value-type="string">
              <text:p text:style-name="P88">16-19 </text:p>
            </table:table-cell>
            <table:table-cell table:style-name="Tableau16.B3" office:value-type="float" office:value="31">
              <text:p text:style-name="P83">31</text:p>
            </table:table-cell>
            <table:table-cell table:style-name="Tableau16.B3" office:value-type="float" office:value="58">
              <text:p text:style-name="P83">58</text:p>
            </table:table-cell>
            <table:table-cell table:style-name="Tableau16.B3" office:value-type="float" office:value="8">
              <text:p text:style-name="P83">8</text:p>
            </table:table-cell>
            <table:table-cell table:style-name="Tableau16.B3" office:value-type="float" office:value="3">
              <text:p text:style-name="P83">3</text:p>
            </table:table-cell>
          </table:table-row>
          <table:table-row>
            <table:table-cell table:style-name="Tableau16.A1" office:value-type="string">
              <text:p text:style-name="P88">&gt;=20</text:p>
            </table:table-cell>
            <table:table-cell table:style-name="Tableau16.B3" office:value-type="float" office:value="39">
              <text:p text:style-name="P83">39</text:p>
            </table:table-cell>
            <table:table-cell table:style-name="Tableau16.B3" office:value-type="float" office:value="47">
              <text:p text:style-name="P83">47</text:p>
            </table:table-cell>
            <table:table-cell table:style-name="Tableau16.B3" office:value-type="float" office:value="13">
              <text:p text:style-name="P83">13</text:p>
            </table:table-cell>
            <table:table-cell table:style-name="Tableau16.B3" office:value-type="float" office:value="1">
              <text:p text:style-name="P83">1</text:p>
            </table:table-cell>
          </table:table-row>
          <table:table-row>
            <table:table-cell table:style-name="Tableau16.A1" office:value-type="string">
              <text:p text:style-name="P88">Studerer stadig </text:p>
            </table:table-cell>
            <table:table-cell table:style-name="Tableau16.B3" office:value-type="float" office:value="55">
              <text:p text:style-name="P83">55</text:p>
            </table:table-cell>
            <table:table-cell table:style-name="Tableau16.B3" office:value-type="float" office:value="34">
              <text:p text:style-name="P83">34</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Sociofaglig kategori</text:p>
            </table:table-cell>
            <table:covered-table-cell/>
            <table:covered-table-cell/>
            <table:covered-table-cell/>
            <table:covered-table-cell/>
          </table:table-row>
          <table:table-row>
            <table:table-cell table:style-name="Tableau16.A1" office:value-type="string">
              <text:p text:style-name="P88">Selvstændig erhvervsdrivende </text:p>
            </table:table-cell>
            <table:table-cell table:style-name="Tableau16.B3" office:value-type="float" office:value="39">
              <text:p text:style-name="P83">39</text:p>
            </table:table-cell>
            <table:table-cell table:style-name="Tableau16.B3" office:value-type="float" office:value="48">
              <text:p text:style-name="P83">48</text:p>
            </table:table-cell>
            <table:table-cell table:style-name="Tableau16.B3" office:value-type="float" office:value="11">
              <text:p text:style-name="P83">11</text:p>
            </table:table-cell>
            <table:table-cell table:style-name="Tableau16.B3" office:value-type="float" office:value="2">
              <text:p text:style-name="P83">2</text:p>
            </table:table-cell>
          </table:table-row>
          <table:table-row>
            <table:table-cell table:style-name="Tableau16.A1" office:value-type="string">
              <text:p text:style-name="P88">Ledere </text:p>
            </table:table-cell>
            <table:table-cell table:style-name="Tableau16.B3" office:value-type="float" office:value="44">
              <text:p text:style-name="P83">44</text:p>
            </table:table-cell>
            <table:table-cell table:style-name="Tableau16.B3" office:value-type="float" office:value="43">
              <text:p text:style-name="P83">43</text:p>
            </table:table-cell>
            <table:table-cell table:style-name="Tableau16.B3" office:value-type="float" office:value="12">
              <text:p text:style-name="P83">12</text:p>
            </table:table-cell>
            <table:table-cell table:style-name="Tableau16.B3" office:value-type="float" office:value="1">
              <text:p text:style-name="P83">1</text:p>
            </table:table-cell>
          </table:table-row>
          <table:table-row>
            <table:table-cell table:style-name="Tableau16.A1" office:value-type="string">
              <text:p text:style-name="P88">Andre hvidhalsbånd </text:p>
            </table:table-cell>
            <table:table-cell table:style-name="Tableau16.B3" office:value-type="float" office:value="42">
              <text:p text:style-name="P83">42</text:p>
            </table:table-cell>
            <table:table-cell table:style-name="Tableau16.B3" office:value-type="float" office:value="48">
              <text:p text:style-name="P83">48</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Manuelt arbejde </text:p>
            </table:table-cell>
            <table:table-cell table:style-name="Tableau16.B3" office:value-type="float" office:value="30">
              <text:p text:style-name="P83">30</text:p>
            </table:table-cell>
            <table:table-cell table:style-name="Tableau16.B3" office:value-type="float" office:value="60">
              <text:p text:style-name="P83">60</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Husmødre </text:p>
            </table:table-cell>
            <table:table-cell table:style-name="Tableau16.B3" office:value-type="float" office:value="33">
              <text:p text:style-name="P83">33</text:p>
            </table:table-cell>
            <table:table-cell table:style-name="Tableau16.B3" office:value-type="float" office:value="53">
              <text:p text:style-name="P83">53</text:p>
            </table:table-cell>
            <table:table-cell table:style-name="Tableau16.B3" office:value-type="float" office:value="9">
              <text:p text:style-name="P83">9</text:p>
            </table:table-cell>
            <table:table-cell table:style-name="Tableau16.B3" office:value-type="float" office:value="5">
              <text:p text:style-name="P83">5</text:p>
            </table:table-cell>
          </table:table-row>
          <table:table-row>
            <table:table-cell table:style-name="Tableau16.A1" office:value-type="string">
              <text:p text:style-name="P88">Arbejdsløse </text:p>
            </table:table-cell>
            <table:table-cell table:style-name="Tableau16.B3" office:value-type="float" office:value="30">
              <text:p text:style-name="P83">30</text:p>
            </table:table-cell>
            <table:table-cell table:style-name="Tableau16.B3" office:value-type="float" office:value="56">
              <text:p text:style-name="P83">56</text:p>
            </table:table-cell>
            <table:table-cell table:style-name="Tableau16.B3" office:value-type="float" office:value="11">
              <text:p text:style-name="P83">11</text:p>
            </table:table-cell>
            <table:table-cell table:style-name="Tableau16.B3" office:value-type="float" office:value="3">
              <text:p text:style-name="P83">3</text:p>
            </table:table-cell>
          </table:table-row>
          <table:table-row>
            <table:table-cell table:style-name="Tableau16.A1" office:value-type="string">
              <text:p text:style-name="P88">Pensioneret </text:p>
            </table:table-cell>
            <table:table-cell table:style-name="Tableau16.B3" office:value-type="float" office:value="27">
              <text:p text:style-name="P83">27</text:p>
            </table:table-cell>
            <table:table-cell table:style-name="Tableau16.B3" office:value-type="float" office:value="56">
              <text:p text:style-name="P83">56</text:p>
            </table:table-cell>
            <table:table-cell table:style-name="Tableau16.B3" office:value-type="float" office:value="12">
              <text:p text:style-name="P83">12</text:p>
            </table:table-cell>
            <table:table-cell table:style-name="Tableau16.B3" office:value-type="float" office:value="5">
              <text:p text:style-name="P83">5</text:p>
            </table:table-cell>
          </table:table-row>
          <table:table-row>
            <table:table-cell table:style-name="Tableau16.A1" office:value-type="string">
              <text:p text:style-name="P88">Studerende </text:p>
            </table:table-cell>
            <table:table-cell table:style-name="Tableau16.B3" office:value-type="float" office:value="53">
              <text:p text:style-name="P83">53</text:p>
            </table:table-cell>
            <table:table-cell table:style-name="Tableau16.B3" office:value-type="float" office:value="37">
              <text:p text:style-name="P83">37</text:p>
            </table:table-cell>
            <table:table-cell table:style-name="Tableau16.B3" office:value-type="float" office:value="9">
              <text:p text:style-name="P83">9</text:p>
            </table:table-cell>
            <table:table-cell table:style-name="Tableau16.B3" office:value-type="float" office:value="1">
              <text:p text:style-name="P83">1</text:p>
            </table:table-cell>
          </table:table-row>
          <table:table-row>
            <table:table-cell table:style-name="Tableau16.A4" table:number-columns-spanned="5" office:value-type="string">
              <text:p text:style-name="P58">Subjektiv urbanisering</text:p>
            </table:table-cell>
            <table:covered-table-cell/>
            <table:covered-table-cell/>
            <table:covered-table-cell/>
            <table:covered-table-cell/>
          </table:table-row>
          <table:table-row>
            <table:table-cell table:style-name="Tableau16.A1" office:value-type="string">
              <text:p text:style-name="P88">Landdistrikt eller landsby </text:p>
            </table:table-cell>
            <table:table-cell table:style-name="Tableau16.B3" office:value-type="float" office:value="30">
              <text:p text:style-name="P83">30</text:p>
            </table:table-cell>
            <table:table-cell table:style-name="Tableau16.B3" office:value-type="float" office:value="54">
              <text:p text:style-name="P83">54</text:p>
            </table:table-cell>
            <table:table-cell table:style-name="Tableau16.B3" office:value-type="float" office:value="12">
              <text:p text:style-name="P83">12</text:p>
            </table:table-cell>
            <table:table-cell table:style-name="Tableau16.B3" office:value-type="float" office:value="4">
              <text:p text:style-name="P83">4</text:p>
            </table:table-cell>
          </table:table-row>
          <table:table-row>
            <table:table-cell table:style-name="Tableau16.A1" office:value-type="string">
              <text:p text:style-name="P88">Lille eller mellemstor by </text:p>
            </table:table-cell>
            <table:table-cell table:style-name="Tableau16.B3" office:value-type="float" office:value="37">
              <text:p text:style-name="P83">37</text:p>
            </table:table-cell>
            <table:table-cell table:style-name="Tableau16.B3" office:value-type="float" office:value="52">
              <text:p text:style-name="P83">52</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Storby </text:p>
            </table:table-cell>
            <table:table-cell table:style-name="Tableau16.B3" office:value-type="float" office:value="40">
              <text:p text:style-name="P83">40</text:p>
            </table:table-cell>
            <table:table-cell table:style-name="Tableau16.B3" office:value-type="float" office:value="49">
              <text:p text:style-name="P83">49</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Opfattelse af erhvervsuddannelse i (vores land)</text:p>
            </table:table-cell>
            <table:covered-table-cell/>
            <table:covered-table-cell/>
            <table:covered-table-cell/>
            <table:covered-table-cell/>
          </table:table-row>
          <table:table-row>
            <table:table-cell table:style-name="Tableau16.A1" office:value-type="string">
              <text:p text:style-name="P88">Positiv </text:p>
            </table:table-cell>
            <table:table-cell table:style-name="Tableau16.B3" office:value-type="float" office:value="35">
              <text:p text:style-name="P83">35</text:p>
            </table:table-cell>
            <table:table-cell table:style-name="Tableau16.B3" office:value-type="float" office:value="54">
              <text:p text:style-name="P83">54</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Negativ </text:p>
            </table:table-cell>
            <table:table-cell table:style-name="Tableau16.B3" office:value-type="float" office:value="38">
              <text:p text:style-name="P83">38</text:p>
            </table:table-cell>
            <table:table-cell table:style-name="Tableau16.B3" office:value-type="float" office:value="50">
              <text:p text:style-name="P83">50</text:p>
            </table:table-cell>
            <table:table-cell table:style-name="Tableau16.B3" office:value-type="float" office:value="10">
              <text:p text:style-name="P83">10</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Har nogensinde deltaget i grundlæggende erhvervsuddannelse (sekundæruddannelse på andet trin)</text:p>
            </table:table-cell>
            <table:covered-table-cell/>
            <table:covered-table-cell/>
            <table:covered-table-cell/>
            <table:covered-table-cell/>
          </table:table-row>
          <table:table-row>
            <table:table-cell table:style-name="Tableau16.A1" office:value-type="string">
              <text:p text:style-name="P88">Ja </text:p>
            </table:table-cell>
            <table:table-cell table:style-name="Tableau16.B3" office:value-type="float" office:value="29">
              <text:p text:style-name="P83">29</text:p>
            </table:table-cell>
            <table:table-cell table:style-name="Tableau16.B3" office:value-type="float" office:value="61">
              <text:p text:style-name="P83">61</text:p>
            </table:table-cell>
            <table:table-cell table:style-name="Tableau16.B3" office:value-type="float" office:value="9">
              <text:p text:style-name="P83">9</text:p>
            </table:table-cell>
            <table:table-cell table:style-name="Tableau16.B3" office:value-type="float" office:value="1">
              <text:p text:style-name="P83">1</text:p>
            </table:table-cell>
          </table:table-row>
          <table:table-row>
            <table:table-cell table:style-name="Tableau16.A1" office:value-type="string">
              <text:p text:style-name="P88">Nej </text:p>
            </table:table-cell>
            <table:table-cell table:style-name="Tableau16.B3" office:value-type="float" office:value="42">
              <text:p text:style-name="P83">42</text:p>
            </table:table-cell>
            <table:table-cell table:style-name="Tableau16.B3" office:value-type="float" office:value="43">
              <text:p text:style-name="P83">43</text:p>
            </table:table-cell>
            <table:table-cell table:style-name="Tableau16.B3" office:value-type="float" office:value="11">
              <text:p text:style-name="P83">11</text:p>
            </table:table-cell>
            <table:table-cell table:style-name="Tableau16.B3" office:value-type="float" office:value="4">
              <text:p text:style-name="P83">4</text:p>
            </table:table-cell>
          </table:table-row>
        </table:table>
        <text:p text:style-name="P21"/>
        <text:p text:style-name="P29"/>
      </text:section>
      <text:h text:style-name="P17" text:outline-level="1"><text:bookmark-start text:name="__RefHeading___Toc215584_2930363814"/>III. Billedgabet mellem erhvervsuddannelse og almen uddannelse <text:bookmark-end text:name="__RefHeading___Toc215584_2930363814"/></text:h>
      <text:p text:style-name="P21"/>
      <text:section text:style-name="Sect2" text:name="Section5">
        <text:h text:style-name="P19" text:outline-level="2"><text:bookmark-start text:name="__RefHeading___Toc215586_2930363814"/>1. Sammenlignende billede af erhvervsuddannelse i forhold til almen uddannelse <text:bookmark-end text:name="__RefHeading___Toc215586_2930363814"/></text:h>
        <text:p text:style-name="P50">Tre fjerdedele af EU-borgerne siger, at den almene uddannelse på gymnasialt niveau har et mere positivt image end erhvervsuddannelserne i deres land </text:p>
        <text:p text:style-name="P21">I hele Den Europæiske Union siger 75 % af respondenterne, at den almene uddannelse på gymnasialt niveau har et mere positivt image end erhvervsuddannelserne i deres land, herunder 25 %, der er meget enige, og 50 %, der har tendens til at være enige.<text:note text:id="ftn37" text:note-class="footnote"><text:note-citation>37</text:note-citation><text:note-body><text:p text:style-name="P13">Spørgsmål 9.3 Fortæl mig, i hvilket omfang du er enig eller uenig i hvert af følgende udsagn: I (VORES LAND) har den almene uddannelse på gymnasialt niveau et mere positivt image end den erhvervsfaglige grunduddannelse. </text:p></text:note-body></text:note> En ud af fem (19 %) er uenige, mens 6 % ikke ved det. </text:p>
        <text:p text:style-name="P21">Disse resultater er stabile sammenlignet med dem, der blev observeret i 2016. Cedefops undersøgelse fra 2016 (EU28) viste, at 74 % var enige i, at den almene uddannelse havde et mere positivt image end erhvervsuddannelse.<text:note text:id="ftn38" text:note-class="footnote"><text:note-citation>38</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4">https://www.cedefop.europa.eu/en/tools/opinion-survey-on-vet?visualisation=MAP&amp;topic=group2&amp;question=Q21T2__Q&amp;answer=Q21T2_A1&amp;subset=EducationLevel&amp;subsetVal=All&amp;country=AT&amp;countryB=EU28</text:span></text:a><text:span text:style-name="T54"> Spørgsmålenes ordlyd afviger fra den nuværende undersøgelse. Spørgsmål 21.3: "I hvilket omfang er du enig eller uenig i hvert af følgende udsagn? - I dit land har almen uddannelse et mere positivt image end erhvervsuddannelse". </text:span></text:p></text:note-body></text:note> </text:p>
        <text:p text:style-name="P21"><draw:g text:anchor-type="paragraph" draw:z-index="32" draw:name="Forme30" draw:style-name="gr1"><draw:frame draw:style-name="gr227" draw:text-style-name="P99" svg:width="16.878cm" svg:height="7.372cm" svg:x="0cm" svg:y="3.392cm"><draw:image xlink:href="Pictures/10000000000005490000024FE56337FA6660829D.png" xlink:type="simple" xlink:show="embed" xlink:actuate="onLoad" draw:mime-type="image/png"><text:p/></draw:image></draw:frame><draw:g draw:style-name="gr4"><draw:frame draw:style-name="gr228" draw:text-style-name="P99" svg:width="14.098cm" svg:height="0.959cm" svg:x="0.589cm" svg:y="10.945cm"><draw:image xlink:href="Pictures/100000000000022300000022902E68B765C34830.png" xlink:type="simple" xlink:show="embed" xlink:actuate="onLoad" draw:mime-type="image/png"><text:p/></draw:image></draw:frame><draw:frame draw:style-name="gr229" draw:text-style-name="P101" svg:width="2.925cm" svg:height="0.648cm" svg:x="1.05cm" svg:y="11.118cm"><draw:text-box><text:p text:style-name="P105"><text:span text:style-name="T59">Meget enig</text:span></text:p></draw:text-box></draw:frame><draw:frame draw:style-name="gr230" draw:text-style-name="P101" svg:width="2.857cm" svg:height="0.902cm" svg:x="4.059cm" svg:y="11.097cm"><draw:text-box><text:p text:style-name="P105"><text:span text:style-name="T59">Har tendens til at være enig</text:span></text:p></draw:text-box></draw:frame><draw:frame draw:style-name="gr231" draw:text-style-name="P101" svg:width="3.282cm" svg:height="0.902cm" svg:x="7.241cm" svg:y="11.139cm"><draw:text-box><text:p text:style-name="P105"><text:span text:style-name="T59">Har tendens til at være uenige</text:span></text:p></draw:text-box></draw:frame><draw:frame draw:style-name="gr232" draw:text-style-name="P101" svg:width="3.483cm" svg:height="0.646cm" svg:x="10.871cm" svg:y="11.099cm"><draw:text-box><text:p text:style-name="P105"><text:span text:style-name="T59">Stærkt uenig</text:span></text:p></draw:text-box></draw:frame><draw:frame draw:style-name="gr233" draw:text-style-name="P101" svg:width="2.52cm" svg:height="0.687cm" svg:x="14.591cm" svg:y="11.099cm"><draw:text-box><text:p text:style-name="P105"><text:span text:style-name="T59">Ved ikke</text:span></text:p></draw:text-box></draw:frame></draw:g><draw:frame draw:style-name="gr234" draw:text-style-name="P101" svg:width="16.749cm" svg:height="1.227cm" svg:x="0.127cm" svg:y="2.117cm"><draw:text-box><text:p text:style-name="P100"><text:span text:style-name="T59">Spørgsmål 9.3 Fortæl mig, i hvilket omfang du er enig eller uenig i hvert af følgende udsagn: - I (VORES LAND) almen uddannelse på gymnasialt niveau har en </text:span></text:p><text:p text:style-name="P100"><text:span text:style-name="T59">mere positivt billede af mennesket i den erhvervsfaglige grunduddannelse (%)</text:span></text:p></draw:text-box></draw:frame></draw:g><draw:g text:anchor-type="paragraph" draw:z-index="31" draw:name="Forme29" draw:style-name="gr1"><draw:frame draw:style-name="gr235" draw:text-style-name="P99" svg:width="4.047cm" svg:height="4.426cm" svg:x="11.128cm" svg:y="-4.65cm"><draw:image xlink:href="Pictures/10000000000001E00000020D1D5D0BC0326BEAD4.png" xlink:type="simple" xlink:show="embed" xlink:actuate="onLoad" draw:mime-type="image/png"><text:p/></draw:image></draw:frame><draw:frame draw:style-name="gr236" draw:text-style-name="P101" svg:width="8.755cm" svg:height="1.551cm" svg:x="8.92cm" svg:y="-6.71cm"><draw:text-box><text:p text:style-name="P100"><text:span text:style-name="T59">Spørgsmål B9.3: Fortæl mig, i hvilket omfang du er enig eller uenig i hvert af følgende udsagn: - I (VORES LAND) har almen uddannelse på gymnasialt niveau et mere positivt image end erhvervsfaglig grunduddannelse (EU27) (%) </text:span></text:p></draw:text-box></draw:frame><draw:frame draw:style-name="gr237" draw:text-style-name="P101" svg:width="2.92cm" svg:height="0.578cm" svg:x="11.897cm" svg:y="-5.227cm"><draw:text-box><text:p text:style-name="P100"><text:span text:style-name="T59">Ved ikke 6</text:span></text:p></draw:text-box></draw:frame><draw:frame draw:style-name="gr238" draw:text-style-name="P101" svg:width="2.946cm" svg:height="0.578cm" svg:x="9.555cm" svg:y="-4.734cm"><draw:text-box><text:p text:style-name="P100"><text:span text:style-name="T59">Meget uenig 3</text:span></text:p></draw:text-box></draw:frame><draw:frame draw:style-name="gr239" draw:text-style-name="P104" svg:width="2.329cm" svg:height="0.902cm" svg:x="9.165cm" svg:y="-3.948cm"><draw:text-box><text:p text:style-name="P103"><text:span text:style-name="T59">Uenighed 16</text:span></text:p></draw:text-box></draw:frame><draw:frame draw:style-name="gr240" draw:text-style-name="P101" svg:width="3.768cm" svg:height="0.578cm" svg:x="11.34cm" svg:y="-0.159cm"><draw:text-box><text:p text:style-name="P100"><text:span text:style-name="T59">Vi er enige om 50</text:span></text:p></draw:text-box></draw:frame><draw:frame draw:style-name="gr241" draw:text-style-name="P101" svg:width="2.493cm" svg:height="0.902cm" svg:x="14.131cm" svg:y="-4.779cm"><draw:text-box><text:p text:style-name="P100"><text:span text:style-name="T59">Fuldstændig enig 25</text:span></text:p></draw:text-box></draw:frame></draw:g>I den aktuelle undersøgelse mener et flertal af respondenterne i alle medlemsstater, at den almene uddannelse har et mere positivt image end erhvervsuddannelserne i deres land. Resultaterne varierer imidlertid fra medlemsstat til medlemsstat, og der er størst enighed om denne erklæring i Sverige (91 %), Danmark og Finland (begge 88 %) og Cypern (85 %). De laveste niveauer er registreret i Tjekkiet (62 %), Letland (64 %) og Rumænien (66 %). </text:p>
        <text:p text:style-name="P21">I 17 medlemsstater siger mindst tre fjerdedele af respondenterne, at den almene uddannelse på gymnasialt niveau har et mere positivt image end erhvervsuddannelserne i deres land. </text:p>
        <text:p text:style-name="P29"><office:annotation loext:resolved="false"><dc:creator>Pierre Dieumegard</dc:creator><dc:date>2026-08-13T08:34:49.039000000</dc:date><text:p text:style-name="P98"><text:span text:style-name="T58">(Palianao aldonita)</text:span></text:p></office:annotation>I hvor høj grad respondenterne er enige om, at den almene ungdomsuddannelse har et mere positivt image end erhvervsuddannelserne, afhænger af sociodemografiske og holdningsmæssige faktorer som følger.</text:p>
        <text:p text:style-name="P21">■ Der er nogle bemærkelsesværdige forskelle mellem socio-professionelle kategorier: 83 % af de studerende mener, at den almene ungdomsuddannelse har et mere positivt image end erhvervsuddannelserne sammenlignet med 71 % af husstandene.</text:p>
        <text:p text:style-name="P21">■ Efter alder ved afslutningen af uddannelsen er respondenter, der afsluttede uddannelse i en alder af 20 år eller derover, mest tilbøjelige til at være enige (79 %) sammenlignet med 73 % blandt dem, der afsluttede mellem 16-19 år, og 68 % blandt dem, der afsluttede i en alder af 15 år eller yngre.</text:p>
        <text:p text:style-name="P21">■ Respondenter i alderen 15-24 år er også mest tilbøjelige til at tro, at den almene ungdomsuddannelse har et mere positivt image (79 %) sammenlignet med 72 % af dem i alderen 55 år og derover.</text:p>
        <text:p text:style-name="P21">■ Respondenter, der er opmærksomme på virkningerne af aktivt at styre eleverne i visse (ofte kønsspecifikke) retninger og virkningen af stigmatisering inden for uddannelse, er meget mere tilbøjelige til at være enige om, at almen uddannelse på sekundærtrinnet har et mere positivt image end erhvervsuddannelse. Dette mønster er tydeligst blandt dem, der tror: at kvinder er rettet mod almen uddannelse, selvom de er interesserede i tekniske fag (81% vs 64%) ; at lærerne ikke i tilstrækkelig grad tackler kønsskævheder (82 % mod 70 %), at familier, jævnaldrende og sociale medier forstærker stereotyper (81 % mod 65 %), og at mænd inden for omsorgsgivende erhvervsuddannelser står over for stigmatisering (82 % mod 69 %).</text:p>
        <text:p text:style-name="P21">■ Respondenter, der vil anbefale almen uddannelse på sekundærtrinnet, er mere tilbøjelige til at være enige i, at den har et mere positivt image end erhvervsuddannelse (82 %) sammenlignet med dem, der vil anbefale erhvervsuddannelse (72 %).</text:p>
        <text:p text:style-name="P21">■ Dette synspunkt er mere udbredt blandt respondenter, der nævner vejledning fra lærere eller skolevejledere (80 % mod 73 %) eller dårlige skoleresultater som faktorer, der påvirker valget af erhvervsuddannelse (80 % mod 73 %). Mindre huller vises for rådgivning fra forældre (77 % mod 74 %) og behovet for at tjene penge hurtigt (76 % mod 74 %). De sociale mediers indvirkning på valget af erhvervsuddannelse synes ikke at påvirke dette resultat (75 % i begge grupper).</text:p>
        <text:p text:style-name="P21">■ Der er ingen forskelle efter køn eller tidligere deltagelse i erhvervsuddannelser.</text:p>
        <text:p text:style-name="P21"/>
        <text:p text:style-name="P28"/>
        <table:table table:name="Tableau17" table:style-name="Tableau17">
          <table:table-column table:style-name="Tableau17.A"/>
          <table:table-column table:style-name="Tableau17.B"/>
          <table:table-column table:style-name="Tableau17.C"/>
          <table:table-column table:style-name="Tableau17.D"/>
          <table:table-row>
            <table:table-cell table:style-name="Tableau17.A1" table:number-columns-spanned="4" office:value-type="string">
              <text:p text:style-name="P88">QB9.3 Fortæl mig, i hvilket omfang du er enig eller uenig i hvert af følgende udsagn: I (VORES LAND) har almen uddannelse på gymnasialt niveau et mere positivt image end erhvervsfaglig grunduddannelse (%-EU)</text:p>
            </table:table-cell>
            <table:covered-table-cell/>
            <table:covered-table-cell/>
            <table:covered-table-cell/>
          </table:table-row>
          <table:table-row>
            <table:table-cell table:style-name="Tableau17.A1" office:value-type="string">
              <text:p text:style-name="P80"/>
            </table:table-cell>
            <table:table-cell table:style-name="Tableau17.A1" office:value-type="string">
              <text:p text:style-name="P83">"Enig" i alt</text:p>
            </table:table-cell>
            <table:table-cell table:style-name="Tableau17.A1" office:value-type="string">
              <text:p text:style-name="P83">I alt "uenig" </text:p>
            </table:table-cell>
            <table:table-cell table:style-name="Tableau17.A1" office:value-type="string">
              <text:p text:style-name="P83">Ved ikke</text:p>
            </table:table-cell>
          </table:table-row>
          <table:table-row>
            <table:table-cell table:style-name="Tableau17.A1" office:value-type="string">
              <text:p text:style-name="P88">EU-27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4" table:number-columns-spanned="4" office:value-type="string">
              <text:p text:style-name="P58">Køn</text:p>
            </table:table-cell>
            <table:covered-table-cell/>
            <table:covered-table-cell/>
            <table:covered-table-cell/>
          </table:table-row>
          <table:table-row>
            <table:table-cell table:style-name="Tableau17.A1" office:value-type="string">
              <text:p text:style-name="P88">Mennesket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1" office:value-type="string">
              <text:p text:style-name="P88">kvinde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4" table:number-columns-spanned="4" office:value-type="string">
              <text:p text:style-name="P58">Alder</text:p>
            </table:table-cell>
            <table:covered-table-cell/>
            <table:covered-table-cell/>
            <table:covered-table-cell/>
          </table:table-row>
          <table:table-row>
            <table:table-cell table:style-name="Tableau17.A1" office:value-type="string">
              <text:p text:style-name="P88">15-24 </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25-39 </text:p>
            </table:table-cell>
            <table:table-cell table:style-name="Tableau17.B3" office:value-type="float" office:value="78">
              <text:p text:style-name="P92">78</text:p>
            </table:table-cell>
            <table:table-cell table:style-name="Tableau17.B3" office:value-type="float" office:value="18">
              <text:p text:style-name="P92">18</text:p>
            </table:table-cell>
            <table:table-cell table:style-name="Tableau17.B3" office:value-type="float" office:value="4">
              <text:p text:style-name="P92">4</text:p>
            </table:table-cell>
          </table:table-row>
          <table:table-row>
            <table:table-cell table:style-name="Tableau17.A1" office:value-type="string">
              <text:p text:style-name="P88">40-54 </text:p>
            </table:table-cell>
            <table:table-cell table:style-name="Tableau17.B3" office:value-type="float" office:value="74">
              <text:p text:style-name="P92">74</text:p>
            </table:table-cell>
            <table:table-cell table:style-name="Tableau17.B3" office:value-type="float" office:value="20">
              <text:p text:style-name="P92">20</text:p>
            </table:table-cell>
            <table:table-cell table:style-name="Tableau17.B3" office:value-type="float" office:value="6">
              <text:p text:style-name="P92">6</text:p>
            </table:table-cell>
          </table:table-row>
          <table:table-row>
            <table:table-cell table:style-name="Tableau17.A1" office:value-type="string">
              <text:p text:style-name="P88">&gt;=55</text:p>
            </table:table-cell>
            <table:table-cell table:style-name="Tableau17.B3" office:value-type="float" office:value="72">
              <text:p text:style-name="P92">72</text:p>
            </table:table-cell>
            <table:table-cell table:style-name="Tableau17.B3" office:value-type="float" office:value="19">
              <text:p text:style-name="P92">19</text:p>
            </table:table-cell>
            <table:table-cell table:style-name="Tableau17.B3" office:value-type="float" office:value="9">
              <text:p text:style-name="P92">9</text:p>
            </table:table-cell>
          </table:table-row>
          <table:table-row>
            <table:table-cell table:style-name="Tableau17.A4" table:number-columns-spanned="4" office:value-type="string">
              <text:p text:style-name="P58">Uddannelse (slutningen af)</text:p>
            </table:table-cell>
            <table:covered-table-cell/>
            <table:covered-table-cell/>
            <table:covered-table-cell/>
          </table:table-row>
          <table:table-row>
            <table:table-cell table:style-name="Tableau17.A1" office:value-type="string">
              <text:p text:style-name="P88">&lt;=-15</text:p>
            </table:table-cell>
            <table:table-cell table:style-name="Tableau17.B3" office:value-type="float" office:value="68">
              <text:p text:style-name="P92">68</text:p>
            </table:table-cell>
            <table:table-cell table:style-name="Tableau17.B3" office:value-type="float" office:value="19">
              <text:p text:style-name="P92">19</text:p>
            </table:table-cell>
            <table:table-cell table:style-name="Tableau17.B3" office:value-type="float" office:value="13">
              <text:p text:style-name="P92">13</text:p>
            </table:table-cell>
          </table:table-row>
          <table:table-row>
            <table:table-cell table:style-name="Tableau17.A1" office:value-type="string">
              <text:p text:style-name="P88">16-19 </text:p>
            </table:table-cell>
            <table:table-cell table:style-name="Tableau17.B3" office:value-type="float" office:value="73">
              <text:p text:style-name="P92">73</text:p>
            </table:table-cell>
            <table:table-cell table:style-name="Tableau17.B3" office:value-type="float" office:value="21">
              <text:p text:style-name="P92">21</text:p>
            </table:table-cell>
            <table:table-cell table:style-name="Tableau17.B3" office:value-type="float" office:value="6">
              <text:p text:style-name="P92">6</text:p>
            </table:table-cell>
          </table:table-row>
          <table:table-row>
            <table:table-cell table:style-name="Tableau17.A1" office:value-type="string">
              <text:p text:style-name="P88">&gt;=20</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Studerer stadig </text:p>
            </table:table-cell>
            <table:table-cell table:style-name="Tableau17.B3" office:value-type="float" office:value="81">
              <text:p text:style-name="P92">81</text:p>
            </table:table-cell>
            <table:table-cell table:style-name="Tableau17.B3" office:value-type="float" office:value="15">
              <text:p text:style-name="P92">15</text:p>
            </table:table-cell>
            <table:table-cell table:style-name="Tableau17.B3" office:value-type="float" office:value="4">
              <text:p text:style-name="P92">4</text:p>
            </table:table-cell>
          </table:table-row>
          <table:table-row>
            <table:table-cell table:style-name="Tableau17.A4" table:number-columns-spanned="4" office:value-type="string">
              <text:p text:style-name="P58">Sociofaglig kategori</text:p>
            </table:table-cell>
            <table:covered-table-cell/>
            <table:covered-table-cell/>
            <table:covered-table-cell/>
          </table:table-row>
          <table:table-row>
            <table:table-cell table:style-name="Tableau17.A1" office:value-type="string">
              <text:p text:style-name="P88">Selvstændig erhvervsdrivende </text:p>
            </table:table-cell>
            <table:table-cell table:style-name="Tableau17.B3" office:value-type="float" office:value="76">
              <text:p text:style-name="P92">76</text:p>
            </table:table-cell>
            <table:table-cell table:style-name="Tableau17.B3" office:value-type="float" office:value="19">
              <text:p text:style-name="P92">19</text:p>
            </table:table-cell>
            <table:table-cell table:style-name="Tableau17.B3" office:value-type="float" office:value="5">
              <text:p text:style-name="P92">5</text:p>
            </table:table-cell>
          </table:table-row>
          <table:table-row>
            <table:table-cell table:style-name="Tableau17.A1" office:value-type="string">
              <text:p text:style-name="P88">Ledere </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Andre hvidhalsbånd </text:p>
            </table:table-cell>
            <table:table-cell table:style-name="Tableau17.B3" office:value-type="float" office:value="78">
              <text:p text:style-name="P92">78</text:p>
            </table:table-cell>
            <table:table-cell table:style-name="Tableau17.B3" office:value-type="float" office:value="17">
              <text:p text:style-name="P92">17</text:p>
            </table:table-cell>
            <table:table-cell table:style-name="Tableau17.B3" office:value-type="float" office:value="5">
              <text:p text:style-name="P92">5</text:p>
            </table:table-cell>
          </table:table-row>
          <table:table-row>
            <table:table-cell table:style-name="Tableau17.A1" office:value-type="string">
              <text:p text:style-name="P88">Manuelt arbejde </text:p>
            </table:table-cell>
            <table:table-cell table:style-name="Tableau17.B3" office:value-type="float" office:value="73">
              <text:p text:style-name="P92">73</text:p>
            </table:table-cell>
            <table:table-cell table:style-name="Tableau17.B3" office:value-type="float" office:value="22">
              <text:p text:style-name="P92">22</text:p>
            </table:table-cell>
            <table:table-cell table:style-name="Tableau17.B3" office:value-type="float" office:value="5">
              <text:p text:style-name="P92">5</text:p>
            </table:table-cell>
          </table:table-row>
          <table:table-row>
            <table:table-cell table:style-name="Tableau17.A1" office:value-type="string">
              <text:p text:style-name="P88">Husmødre </text:p>
            </table:table-cell>
            <table:table-cell table:style-name="Tableau17.B3" office:value-type="float" office:value="71">
              <text:p text:style-name="P92">71</text:p>
            </table:table-cell>
            <table:table-cell table:style-name="Tableau17.B3" office:value-type="float" office:value="23">
              <text:p text:style-name="P92">23</text:p>
            </table:table-cell>
            <table:table-cell table:style-name="Tableau17.B3" office:value-type="float" office:value="6">
              <text:p text:style-name="P92">6</text:p>
            </table:table-cell>
          </table:table-row>
          <table:table-row>
            <table:table-cell table:style-name="Tableau17.A1" office:value-type="string">
              <text:p text:style-name="P88">Arbejdsløse </text:p>
            </table:table-cell>
            <table:table-cell table:style-name="Tableau17.B3" office:value-type="float" office:value="75">
              <text:p text:style-name="P92">75</text:p>
            </table:table-cell>
            <table:table-cell table:style-name="Tableau17.B3" office:value-type="float" office:value="18">
              <text:p text:style-name="P92">18</text:p>
            </table:table-cell>
            <table:table-cell table:style-name="Tableau17.B3" office:value-type="float" office:value="7">
              <text:p text:style-name="P92">7</text:p>
            </table:table-cell>
          </table:table-row>
          <table:table-row>
            <table:table-cell table:style-name="Tableau17.A1" office:value-type="string">
              <text:p text:style-name="P88">Pensioneret </text:p>
            </table:table-cell>
            <table:table-cell table:style-name="Tableau17.B3" office:value-type="float" office:value="72">
              <text:p text:style-name="P92">72</text:p>
            </table:table-cell>
            <table:table-cell table:style-name="Tableau17.B3" office:value-type="float" office:value="18">
              <text:p text:style-name="P92">18</text:p>
            </table:table-cell>
            <table:table-cell table:style-name="Tableau17.B3" office:value-type="float" office:value="10">
              <text:p text:style-name="P92">10</text:p>
            </table:table-cell>
          </table:table-row>
          <table:table-row>
            <table:table-cell table:style-name="Tableau17.A1" office:value-type="string">
              <text:p text:style-name="P88">Studerende </text:p>
            </table:table-cell>
            <table:table-cell table:style-name="Tableau17.B3" office:value-type="float" office:value="83">
              <text:p text:style-name="P92">83</text:p>
            </table:table-cell>
            <table:table-cell table:style-name="Tableau17.B3" office:value-type="float" office:value="14">
              <text:p text:style-name="P92">14</text:p>
            </table:table-cell>
            <table:table-cell table:style-name="Tableau17.B3" office:value-type="float" office:value="3">
              <text:p text:style-name="P92">3</text:p>
            </table:table-cell>
          </table:table-row>
          <table:table-row>
            <table:table-cell table:style-name="Tableau17.A4" table:number-columns-spanned="4" office:value-type="string">
              <text:p text:style-name="P58">Subjektiv urbanisering</text:p>
            </table:table-cell>
            <table:covered-table-cell/>
            <table:covered-table-cell/>
            <table:covered-table-cell/>
          </table:table-row>
          <table:table-row>
            <table:table-cell table:style-name="Tableau17.A1" office:value-type="string">
              <text:p text:style-name="P88">Landdistrikt eller landsby </text:p>
            </table:table-cell>
            <table:table-cell table:style-name="Tableau17.B3" office:value-type="float" office:value="71">
              <text:p text:style-name="P92">71</text:p>
            </table:table-cell>
            <table:table-cell table:style-name="Tableau17.B3" office:value-type="float" office:value="21">
              <text:p text:style-name="P92">21</text:p>
            </table:table-cell>
            <table:table-cell table:style-name="Tableau17.B3" office:value-type="float" office:value="8">
              <text:p text:style-name="P92">8</text:p>
            </table:table-cell>
          </table:table-row>
          <table:table-row>
            <table:table-cell table:style-name="Tableau17.A1" office:value-type="string">
              <text:p text:style-name="P88">Lille eller mellemstor by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1" office:value-type="string">
              <text:p text:style-name="P88">Storby </text:p>
            </table:table-cell>
            <table:table-cell table:style-name="Tableau17.B3" office:value-type="float" office:value="79">
              <text:p text:style-name="P92">79</text:p>
            </table:table-cell>
            <table:table-cell table:style-name="Tableau17.B3" office:value-type="float" office:value="16">
              <text:p text:style-name="P92">16</text:p>
            </table:table-cell>
            <table:table-cell table:style-name="Tableau17.B3" office:value-type="float" office:value="5">
              <text:p text:style-name="P92">5</text:p>
            </table:table-cell>
          </table:table-row>
          <table:table-row>
            <table:table-cell table:style-name="Tableau17.A4" table:number-columns-spanned="4" office:value-type="string">
              <text:p text:style-name="P58">Opfattelse af erhvervsuddannelse i (vores land)</text:p>
            </table:table-cell>
            <table:covered-table-cell/>
            <table:covered-table-cell/>
            <table:covered-table-cell/>
          </table:table-row>
          <table:table-row>
            <table:table-cell table:style-name="Tableau17.A1" office:value-type="string">
              <text:p text:style-name="P88">Positiv </text:p>
            </table:table-cell>
            <table:table-cell table:style-name="Tableau17.B3" office:value-type="float" office:value="76">
              <text:p text:style-name="P92">76</text:p>
            </table:table-cell>
            <table:table-cell table:style-name="Tableau17.B3" office:value-type="float" office:value="19">
              <text:p text:style-name="P92">19</text:p>
            </table:table-cell>
            <table:table-cell table:style-name="Tableau17.B3" office:value-type="float" office:value="5">
              <text:p text:style-name="P92">5</text:p>
            </table:table-cell>
          </table:table-row>
          <table:table-row>
            <table:table-cell table:style-name="Tableau17.A1" office:value-type="string">
              <text:p text:style-name="P88">Negativ </text:p>
            </table:table-cell>
            <table:table-cell table:style-name="Tableau17.B3" office:value-type="float" office:value="78">
              <text:p text:style-name="P92">78</text:p>
            </table:table-cell>
            <table:table-cell table:style-name="Tableau17.B3" office:value-type="float" office:value="19">
              <text:p text:style-name="P92">19</text:p>
            </table:table-cell>
            <table:table-cell table:style-name="Tableau17.B3" office:value-type="float" office:value="3">
              <text:p text:style-name="P92">3</text:p>
            </table:table-cell>
          </table:table-row>
          <table:table-row>
            <table:table-cell table:style-name="Tableau17.A4" table:number-columns-spanned="4" office:value-type="string">
              <text:p text:style-name="P58">Har nogensinde deltaget i grundlæggende erhvervsuddannelse (sekundæruddannelse på andet trin)</text:p>
            </table:table-cell>
            <table:covered-table-cell/>
            <table:covered-table-cell/>
            <table:covered-table-cell/>
          </table:table-row>
          <table:table-row>
            <table:table-cell table:style-name="Tableau17.A1" office:value-type="string">
              <text:p text:style-name="P88">Ja </text:p>
            </table:table-cell>
            <table:table-cell table:style-name="Tableau17.B3" office:value-type="float" office:value="75">
              <text:p text:style-name="P92">75</text:p>
            </table:table-cell>
            <table:table-cell table:style-name="Tableau17.B3" office:value-type="float" office:value="20">
              <text:p text:style-name="P92">20</text:p>
            </table:table-cell>
            <table:table-cell table:style-name="Tableau17.B3" office:value-type="float" office:value="5">
              <text:p text:style-name="P92">5</text:p>
            </table:table-cell>
          </table:table-row>
          <table:table-row>
            <table:table-cell table:style-name="Tableau17.A1" office:value-type="string">
              <text:p text:style-name="P88">Nej </text:p>
            </table:table-cell>
            <table:table-cell table:style-name="Tableau17.B3" office:value-type="float" office:value="76">
              <text:p text:style-name="P92">76</text:p>
            </table:table-cell>
            <table:table-cell table:style-name="Tableau17.B3" office:value-type="float" office:value="17">
              <text:p text:style-name="P92">17</text:p>
            </table:table-cell>
            <table:table-cell table:style-name="Tableau17.B3" office:value-type="float" office:value="7">
              <text:p text:style-name="P92">7</text:p>
            </table:table-cell>
          </table:table-row>
        </table:table>
        <text:p text:style-name="P21"/>
        <text:p text:style-name="P51">Et stort flertal af EU-borgerne siger, at studerende med højere akademiske resultater ofte tilskyndes til at tage en almen uddannelse frem for en erhvervsuddannelse. </text:p>
        <text:p text:style-name="P21">I hele Den Europæiske Union mener 82 %, at studerende med højere akademiske resultater ofte tilskyndes til på gymnasialt niveau at følge en almen uddannelse snarere end en erhvervsuddannelse.<text:note text:id="ftn39" text:note-class="footnote"><text:note-citation>39</text:note-citation><text:note-body><text:p text:style-name="P13">Spørgsmål 9.2 Fortæl mig, i hvilket omfang du er enig eller uenig i hvert af følgende udsagn: Studerende med højere akademiske resultater opfordres ofte til på gymnasialt niveau at forfølge almen uddannelse snarere end grundlæggende erhvervsuddannelse. </text:p></text:note-body></text:note> Omkring en ud af ti respondenter er uenige (11 %), mens 7 % ikke ved det. </text:p>
        <text:p text:style-name="P21">Udtalelserne varierer fra medlemsstat til medlemsstat, idet de højeste niveauer af enighed er registreret i Sverige (93 %), Grækenland (91 %) og Danmark (90 %). Der er dog udbredt enighed selv i de lande, der har den laveste grad af enighed: Tjekkiet (69 %), Bulgarien (71 %) og Rumænien (73 %). </text:p>
        <text:p text:style-name="P21"><draw:g text:anchor-type="paragraph" draw:z-index="33" draw:name="Forme31" draw:style-name="gr1"><draw:frame draw:style-name="gr220" draw:text-style-name="P99" svg:width="5.111cm" svg:height="5.495cm" svg:x="10.813cm" svg:y="-3.018cm"><draw:image xlink:href="Pictures/10000000000001CF000001F297DCCCC5D0CD5955.png" xlink:type="simple" xlink:show="embed" xlink:actuate="onLoad" draw:mime-type="image/png"><text:p/></draw:image></draw:frame><draw:frame draw:style-name="gr221" draw:text-style-name="P101" svg:width="8.185cm" svg:height="1.876cm" svg:x="8.904cm" svg:y="-5.606cm"><draw:text-box><text:p text:style-name="P100"><text:span text:style-name="T59">Spørgsmål 9.2: Fortæl mig, i hvilket omfang du er enig eller uenig i hvert af følgende udsagn: Studerende med højere akademiske resultater opfordres ofte til på gymnasialt niveau at følge en almen uddannelse frem for en erhvervsfaglig grunduddannelse (EU27) (%) </text:span></text:p></draw:text-box></draw:frame><draw:frame draw:style-name="gr222" draw:text-style-name="P101" svg:width="2.14cm" svg:height="0.578cm" svg:x="12.028cm" svg:y="-3.549cm"><draw:text-box><text:p text:style-name="P100"><text:span text:style-name="T59">Ved ikke 7</text:span></text:p></draw:text-box></draw:frame><draw:frame draw:style-name="gr223" draw:text-style-name="P104" svg:width="2.174cm" svg:height="0.902cm" svg:x="10.172cm" svg:y="-3.212cm"><draw:text-box><text:p text:style-name="P103"><text:span text:style-name="T59">Meget uenig 2</text:span></text:p></draw:text-box></draw:frame><draw:frame draw:style-name="gr224" draw:text-style-name="P104" svg:width="2.574cm" svg:height="0.902cm" svg:x="8.939cm" svg:y="-2.36cm"><draw:text-box><text:p text:style-name="P103"><text:span text:style-name="T59">Uenighed 9</text:span></text:p></draw:text-box></draw:frame><draw:frame draw:style-name="gr225" draw:text-style-name="P104" svg:width="2.107cm" svg:height="0.902cm" svg:x="10.227cm" svg:y="2.139cm"><draw:text-box><text:p text:style-name="P103"><text:span text:style-name="T59">Jeg er enig 48</text:span></text:p></draw:text-box></draw:frame><draw:frame draw:style-name="gr226" draw:text-style-name="P101" svg:width="1.821cm" svg:height="1.227cm" svg:x="15.402cm" svg:y="-2.406cm"><draw:text-box><text:p text:style-name="P100"><text:span text:style-name="T59">Fuldstændig enig 34</text:span></text:p></draw:text-box></draw:frame></draw:g><text:s/></text:p>
        <text:p text:style-name="P29">Det omfang, hvori respondenterne er enige om, at studerende med højere akademiske resultater ofte tilskyndes til at følge almen uddannelse snarere end erhvervsuddannelse, varierer efter sociodemografiske og holdningsmæssige faktorer som følger. </text:p>
        <text:p text:style-name="P52">■ Respondenter, der stadig studerer, og dem, der afslutter en uddannelse, når de er 20 år eller ældre, er mest tilbøjelige til at være enige i, at studerende med højere akademiske resultater ofte tilskyndes til at følge en almen uddannelse frem for en erhvervsuddannelse (87-86 %). Dette tal er på 76 % blandt dem, der afsluttede uddannelse i alderen 15 år eller yngre. </text:p>
        <text:p text:style-name="P52">■ Der er visse forskelle mellem socio-faglige kategorier: ledere (88 %) og studerende (87 %) er mere tilbøjelige end andre erhvervskategorier (79-84 %) til at tilslutte sig denne erklæring. </text:p>
        <text:p text:style-name="P52">■ Respondenter i alderen 15-24 år og 25-39 år (84-85 %) er mest tilbøjelige til at tro, at studerende med højere akademiske resultater tilskyndes til almen uddannelse. Dette tal falder til 80 % blandt personer på 55 år og derover. </text:p>
        <text:p text:style-name="P52">■ Overensstemmelsen med denne erklæring er højere blandt dem, der ser lærervejledning og behovet for at tjene penge hurtigt som væsentlige faktorer i valget af erhvervsuddannelse (henholdsvis 87 % mod 81 % og 86 % mod 79 %). De sociale mediers indvirkning på valget af erhvervsuddannelse synes ikke at påvirke graden af enighed (83 % i begge grupper). </text:p>
        <text:p text:style-name="P52">■ Respondenter, der mener, at dårlige karakterer - et andet aspekt af skolens resultater - er en faktor, der påvirker valget af erhvervsuddannelse, er lidt mere tilbøjelige til at være enige i udsagnet (87 %) end dem, der ikke gør det (81 %). </text:p>
        <text:p text:style-name="P52">■ Der er ingen kønsforskelle. </text:p>
        <text:p text:style-name="P21"/>
        <text:p text:style-name="P28"/>
        <table:table table:name="Tableau18" table:style-name="Tableau18">
          <table:table-column table:style-name="Tableau18.A"/>
          <table:table-column table:style-name="Tableau18.B"/>
          <table:table-column table:style-name="Tableau18.C"/>
          <table:table-column table:style-name="Tableau18.D"/>
          <table:table-row>
            <table:table-cell table:style-name="Tableau18.A1" table:number-columns-spanned="4" office:value-type="string">
              <text:p text:style-name="P88">QB9.2 Fortæl mig, i hvilket omfang du er enig eller uenig i hvert af følgende udsagn: Studerende med højere akademiske resultater opfordres ofte til på gymnasialt niveau at forfølge almen uddannelse snarere end grundlæggende erhvervsuddannelse (%-EU)</text:p>
            </table:table-cell>
            <table:covered-table-cell/>
            <table:covered-table-cell/>
            <table:covered-table-cell/>
          </table:table-row>
          <table:table-row>
            <table:table-cell table:style-name="Tableau18.A1" office:value-type="string">
              <text:p text:style-name="P80"/>
            </table:table-cell>
            <table:table-cell table:style-name="Tableau18.A1" office:value-type="string">
              <text:p text:style-name="P83">"Enig" i alt</text:p>
            </table:table-cell>
            <table:table-cell table:style-name="Tableau18.A1" office:value-type="string">
              <text:p text:style-name="P83">I alt "uenig" </text:p>
            </table:table-cell>
            <table:table-cell table:style-name="Tableau18.A1" office:value-type="string">
              <text:p text:style-name="P83">Ved ikke</text:p>
            </table:table-cell>
          </table:table-row>
          <table:table-row>
            <table:table-cell table:style-name="Tableau18.A1" office:value-type="string">
              <text:p text:style-name="P88">EU-27 </text:p>
            </table:table-cell>
            <table:table-cell table:style-name="Tableau18.B3" office:value-type="float" office:value="82">
              <text:p text:style-name="P83">82</text:p>
            </table:table-cell>
            <table:table-cell table:style-name="Tableau18.B3" office:value-type="float" office:value="11">
              <text:p text:style-name="P83">11</text:p>
            </table:table-cell>
            <table:table-cell table:style-name="Tableau18.B3" office:value-type="float" office:value="7">
              <text:p text:style-name="P83">7</text:p>
            </table:table-cell>
          </table:table-row>
          <table:table-row>
            <table:table-cell table:style-name="Tableau18.A4" table:number-columns-spanned="4" office:value-type="string">
              <text:p text:style-name="P58">Køn</text:p>
            </table:table-cell>
            <table:covered-table-cell/>
            <table:covered-table-cell/>
            <table:covered-table-cell/>
          </table:table-row>
          <table:table-row>
            <table:table-cell table:style-name="Tableau18.A1" office:value-type="string">
              <text:p text:style-name="P88">Mennesket </text:p>
            </table:table-cell>
            <table:table-cell table:style-name="Tableau18.B3" office:value-type="float" office:value="81">
              <text:p text:style-name="P83">81</text:p>
            </table:table-cell>
            <table:table-cell table:style-name="Tableau18.B3" office:value-type="float" office:value="12">
              <text:p text:style-name="P83">12</text:p>
            </table:table-cell>
            <table:table-cell table:style-name="Tableau18.B3" office:value-type="float" office:value="7">
              <text:p text:style-name="P83">7</text:p>
            </table:table-cell>
          </table:table-row>
          <table:table-row>
            <table:table-cell table:style-name="Tableau18.A1" office:value-type="string">
              <text:p text:style-name="P88">kvinde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4" table:number-columns-spanned="4" office:value-type="string">
              <text:p text:style-name="P58">Alder</text:p>
            </table:table-cell>
            <table:covered-table-cell/>
            <table:covered-table-cell/>
            <table:covered-table-cell/>
          </table:table-row>
          <table:table-row>
            <table:table-cell table:style-name="Tableau18.A1" office:value-type="string">
              <text:p text:style-name="P88">15-24 </text:p>
            </table:table-cell>
            <table:table-cell table:style-name="Tableau18.B3" office:value-type="float" office:value="84">
              <text:p text:style-name="P83">84</text:p>
            </table:table-cell>
            <table:table-cell table:style-name="Tableau18.B3" office:value-type="float" office:value="13">
              <text:p text:style-name="P83">13</text:p>
            </table:table-cell>
            <table:table-cell table:style-name="Tableau18.B3" office:value-type="float" office:value="3">
              <text:p text:style-name="P83">3</text:p>
            </table:table-cell>
          </table:table-row>
          <table:table-row>
            <table:table-cell table:style-name="Tableau18.A1" office:value-type="string">
              <text:p text:style-name="P88">25-39 </text:p>
            </table:table-cell>
            <table:table-cell table:style-name="Tableau18.B3" office:value-type="float" office:value="85">
              <text:p text:style-name="P83">85</text:p>
            </table:table-cell>
            <table:table-cell table:style-name="Tableau18.B3" office:value-type="float" office:value="11">
              <text:p text:style-name="P83">11</text:p>
            </table:table-cell>
            <table:table-cell table:style-name="Tableau18.B3" office:value-type="float" office:value="4">
              <text:p text:style-name="P83">4</text:p>
            </table:table-cell>
          </table:table-row>
          <table:table-row>
            <table:table-cell table:style-name="Tableau18.A1" office:value-type="string">
              <text:p text:style-name="P88">40-54 </text:p>
            </table:table-cell>
            <table:table-cell table:style-name="Tableau18.B3" office:value-type="float" office:value="82">
              <text:p text:style-name="P83">82</text:p>
            </table:table-cell>
            <table:table-cell table:style-name="Tableau18.B3" office:value-type="float" office:value="12">
              <text:p text:style-name="P83">12</text:p>
            </table:table-cell>
            <table:table-cell table:style-name="Tableau18.B3" office:value-type="float" office:value="6">
              <text:p text:style-name="P83">6</text:p>
            </table:table-cell>
          </table:table-row>
          <table:table-row>
            <table:table-cell table:style-name="Tableau18.A1" office:value-type="string">
              <text:p text:style-name="P88">&gt;=55</text:p>
            </table:table-cell>
            <table:table-cell table:style-name="Tableau18.B3" office:value-type="float" office:value="80">
              <text:p text:style-name="P83">80</text:p>
            </table:table-cell>
            <table:table-cell table:style-name="Tableau18.B3" office:value-type="float" office:value="11">
              <text:p text:style-name="P83">11</text:p>
            </table:table-cell>
            <table:table-cell table:style-name="Tableau18.B3" office:value-type="float" office:value="9">
              <text:p text:style-name="P83">9</text:p>
            </table:table-cell>
          </table:table-row>
          <table:table-row>
            <table:table-cell table:style-name="Tableau18.A4" table:number-columns-spanned="4" office:value-type="string">
              <text:p text:style-name="P58">Uddannelse (slutningen af)</text:p>
            </table:table-cell>
            <table:covered-table-cell/>
            <table:covered-table-cell/>
            <table:covered-table-cell/>
          </table:table-row>
          <table:table-row>
            <table:table-cell table:style-name="Tableau18.A1" office:value-type="string">
              <text:p text:style-name="P88">&lt;=-15</text:p>
            </table:table-cell>
            <table:table-cell table:style-name="Tableau18.B3" office:value-type="float" office:value="76">
              <text:p text:style-name="P83">76</text:p>
            </table:table-cell>
            <table:table-cell table:style-name="Tableau18.B3" office:value-type="float" office:value="9">
              <text:p text:style-name="P83">9</text:p>
            </table:table-cell>
            <table:table-cell table:style-name="Tableau18.B3" office:value-type="float" office:value="15">
              <text:p text:style-name="P83">15</text:p>
            </table:table-cell>
          </table:table-row>
          <table:table-row>
            <table:table-cell table:style-name="Tableau18.A1" office:value-type="string">
              <text:p text:style-name="P88">16-19 </text:p>
            </table:table-cell>
            <table:table-cell table:style-name="Tableau18.B3" office:value-type="float" office:value="81">
              <text:p text:style-name="P83">81</text:p>
            </table:table-cell>
            <table:table-cell table:style-name="Tableau18.B3" office:value-type="float" office:value="13">
              <text:p text:style-name="P83">13</text:p>
            </table:table-cell>
            <table:table-cell table:style-name="Tableau18.B3" office:value-type="float" office:value="6">
              <text:p text:style-name="P83">6</text:p>
            </table:table-cell>
          </table:table-row>
          <table:table-row>
            <table:table-cell table:style-name="Tableau18.A1" office:value-type="string">
              <text:p text:style-name="P88">&gt;=20</text:p>
            </table:table-cell>
            <table:table-cell table:style-name="Tableau18.B3" office:value-type="float" office:value="86">
              <text:p text:style-name="P83">86</text:p>
            </table:table-cell>
            <table:table-cell table:style-name="Tableau18.B3" office:value-type="float" office:value="10">
              <text:p text:style-name="P83">10</text:p>
            </table:table-cell>
            <table:table-cell table:style-name="Tableau18.B3" office:value-type="float" office:value="4">
              <text:p text:style-name="P83">4</text:p>
            </table:table-cell>
          </table:table-row>
          <table:table-row>
            <table:table-cell table:style-name="Tableau18.A1" office:value-type="string">
              <text:p text:style-name="P88">Studerer stadig </text:p>
            </table:table-cell>
            <table:table-cell table:style-name="Tableau18.B3" office:value-type="float" office:value="87">
              <text:p text:style-name="P83">87</text:p>
            </table:table-cell>
            <table:table-cell table:style-name="Tableau18.B3" office:value-type="float" office:value="11">
              <text:p text:style-name="P83">11</text:p>
            </table:table-cell>
            <table:table-cell table:style-name="Tableau18.B3" office:value-type="float" office:value="2">
              <text:p text:style-name="P83">2</text:p>
            </table:table-cell>
          </table:table-row>
          <table:table-row>
            <table:table-cell table:style-name="Tableau18.A4" table:number-columns-spanned="4" office:value-type="string">
              <text:p text:style-name="P58">Sociofaglig kategori</text:p>
            </table:table-cell>
            <table:covered-table-cell/>
            <table:covered-table-cell/>
            <table:covered-table-cell/>
          </table:table-row>
          <table:table-row>
            <table:table-cell table:style-name="Tableau18.A1" office:value-type="string">
              <text:p text:style-name="P88">Selvstændig erhvervsdrivende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1" office:value-type="string">
              <text:p text:style-name="P88">Ledere </text:p>
            </table:table-cell>
            <table:table-cell table:style-name="Tableau18.B3" office:value-type="float" office:value="88">
              <text:p text:style-name="P83">88</text:p>
            </table:table-cell>
            <table:table-cell table:style-name="Tableau18.B3" office:value-type="float" office:value="8">
              <text:p text:style-name="P83">8</text:p>
            </table:table-cell>
            <table:table-cell table:style-name="Tableau18.B3" office:value-type="float" office:value="4">
              <text:p text:style-name="P83">4</text:p>
            </table:table-cell>
          </table:table-row>
          <table:table-row>
            <table:table-cell table:style-name="Tableau18.A1" office:value-type="string">
              <text:p text:style-name="P88">Andre hvidhalsbånd </text:p>
            </table:table-cell>
            <table:table-cell table:style-name="Tableau18.B3" office:value-type="float" office:value="84">
              <text:p text:style-name="P83">84</text:p>
            </table:table-cell>
            <table:table-cell table:style-name="Tableau18.B3" office:value-type="float" office:value="11">
              <text:p text:style-name="P83">11</text:p>
            </table:table-cell>
            <table:table-cell table:style-name="Tableau18.B3" office:value-type="float" office:value="5">
              <text:p text:style-name="P83">5</text:p>
            </table:table-cell>
          </table:table-row>
          <table:table-row>
            <table:table-cell table:style-name="Tableau18.A1" office:value-type="string">
              <text:p text:style-name="P88">Manuelt arbejde </text:p>
            </table:table-cell>
            <table:table-cell table:style-name="Tableau18.B3" office:value-type="float" office:value="81">
              <text:p text:style-name="P83">81</text:p>
            </table:table-cell>
            <table:table-cell table:style-name="Tableau18.B3" office:value-type="float" office:value="13">
              <text:p text:style-name="P83">13</text:p>
            </table:table-cell>
            <table:table-cell table:style-name="Tableau18.B3" office:value-type="float" office:value="6">
              <text:p text:style-name="P83">6</text:p>
            </table:table-cell>
          </table:table-row>
          <table:table-row>
            <table:table-cell table:style-name="Tableau18.A1" office:value-type="string">
              <text:p text:style-name="P88">Husmødre </text:p>
            </table:table-cell>
            <table:table-cell table:style-name="Tableau18.B3" office:value-type="float" office:value="79">
              <text:p text:style-name="P83">79</text:p>
            </table:table-cell>
            <table:table-cell table:style-name="Tableau18.B3" office:value-type="float" office:value="14">
              <text:p text:style-name="P83">14</text:p>
            </table:table-cell>
            <table:table-cell table:style-name="Tableau18.B3" office:value-type="float" office:value="7">
              <text:p text:style-name="P83">7</text:p>
            </table:table-cell>
          </table:table-row>
          <table:table-row>
            <table:table-cell table:style-name="Tableau18.A1" office:value-type="string">
              <text:p text:style-name="P88">Arbejdsløse </text:p>
            </table:table-cell>
            <table:table-cell table:style-name="Tableau18.B3" office:value-type="float" office:value="79">
              <text:p text:style-name="P83">79</text:p>
            </table:table-cell>
            <table:table-cell table:style-name="Tableau18.B3" office:value-type="float" office:value="13">
              <text:p text:style-name="P83">13</text:p>
            </table:table-cell>
            <table:table-cell table:style-name="Tableau18.B3" office:value-type="float" office:value="8">
              <text:p text:style-name="P83">8</text:p>
            </table:table-cell>
          </table:table-row>
          <table:table-row>
            <table:table-cell table:style-name="Tableau18.A1" office:value-type="string">
              <text:p text:style-name="P88">Pensioneret </text:p>
            </table:table-cell>
            <table:table-cell table:style-name="Tableau18.B3" office:value-type="float" office:value="80">
              <text:p text:style-name="P83">80</text:p>
            </table:table-cell>
            <table:table-cell table:style-name="Tableau18.B3" office:value-type="float" office:value="10">
              <text:p text:style-name="P83">10</text:p>
            </table:table-cell>
            <table:table-cell table:style-name="Tableau18.B3" office:value-type="float" office:value="10">
              <text:p text:style-name="P83">10</text:p>
            </table:table-cell>
          </table:table-row>
          <table:table-row>
            <table:table-cell table:style-name="Tableau18.A1" office:value-type="string">
              <text:p text:style-name="P88">Studerende </text:p>
            </table:table-cell>
            <table:table-cell table:style-name="Tableau18.B3" office:value-type="float" office:value="87">
              <text:p text:style-name="P83">87</text:p>
            </table:table-cell>
            <table:table-cell table:style-name="Tableau18.B3" office:value-type="float" office:value="11">
              <text:p text:style-name="P83">11</text:p>
            </table:table-cell>
            <table:table-cell table:style-name="Tableau18.B3" office:value-type="float" office:value="2">
              <text:p text:style-name="P83">2</text:p>
            </table:table-cell>
          </table:table-row>
          <table:table-row>
            <table:table-cell table:style-name="Tableau18.A4" table:number-columns-spanned="4" office:value-type="string">
              <text:p text:style-name="P58">Subjektiv urbanisering</text:p>
            </table:table-cell>
            <table:covered-table-cell/>
            <table:covered-table-cell/>
            <table:covered-table-cell/>
          </table:table-row>
          <table:table-row>
            <table:table-cell table:style-name="Tableau18.A1" office:value-type="string">
              <text:p text:style-name="P88">Landdistrikt eller landsby </text:p>
            </table:table-cell>
            <table:table-cell table:style-name="Tableau18.B3" office:value-type="float" office:value="80">
              <text:p text:style-name="P83">80</text:p>
            </table:table-cell>
            <table:table-cell table:style-name="Tableau18.B3" office:value-type="float" office:value="12">
              <text:p text:style-name="P83">12</text:p>
            </table:table-cell>
            <table:table-cell table:style-name="Tableau18.B3" office:value-type="float" office:value="8">
              <text:p text:style-name="P83">8</text:p>
            </table:table-cell>
          </table:table-row>
          <table:table-row>
            <table:table-cell table:style-name="Tableau18.A1" office:value-type="string">
              <text:p text:style-name="P88">Lille eller mellemstor by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1" office:value-type="string">
              <text:p text:style-name="P88">Storby </text:p>
            </table:table-cell>
            <table:table-cell table:style-name="Tableau18.B3" office:value-type="float" office:value="85">
              <text:p text:style-name="P83">85</text:p>
            </table:table-cell>
            <table:table-cell table:style-name="Tableau18.B3" office:value-type="float" office:value="9">
              <text:p text:style-name="P83">9</text:p>
            </table:table-cell>
            <table:table-cell table:style-name="Tableau18.B3" office:value-type="float" office:value="6">
              <text:p text:style-name="P83">6</text:p>
            </table:table-cell>
          </table:table-row>
          <table:table-row>
            <table:table-cell table:style-name="Tableau18.A4" table:number-columns-spanned="4" office:value-type="string">
              <text:p text:style-name="P58">Opfattelse af erhvervsuddannelse i (vores land)</text:p>
            </table:table-cell>
            <table:covered-table-cell/>
            <table:covered-table-cell/>
            <table:covered-table-cell/>
          </table:table-row>
          <table:table-row>
            <table:table-cell table:style-name="Tableau18.A1" office:value-type="string">
              <text:p text:style-name="P88">Positiv </text:p>
            </table:table-cell>
            <table:table-cell table:style-name="Tableau18.B3" office:value-type="float" office:value="85">
              <text:p text:style-name="P83">85</text:p>
            </table:table-cell>
            <table:table-cell table:style-name="Tableau18.B3" office:value-type="float" office:value="10">
              <text:p text:style-name="P83">10</text:p>
            </table:table-cell>
            <table:table-cell table:style-name="Tableau18.B3" office:value-type="float" office:value="5">
              <text:p text:style-name="P83">5</text:p>
            </table:table-cell>
          </table:table-row>
          <table:table-row>
            <table:table-cell table:style-name="Tableau18.A1" office:value-type="string">
              <text:p text:style-name="P88">Negativ </text:p>
            </table:table-cell>
            <table:table-cell table:style-name="Tableau18.B3" office:value-type="float" office:value="82">
              <text:p text:style-name="P83">82</text:p>
            </table:table-cell>
            <table:table-cell table:style-name="Tableau18.B3" office:value-type="float" office:value="13">
              <text:p text:style-name="P83">13</text:p>
            </table:table-cell>
            <table:table-cell table:style-name="Tableau18.B3" office:value-type="float" office:value="5">
              <text:p text:style-name="P83">5</text:p>
            </table:table-cell>
          </table:table-row>
          <table:table-row>
            <table:table-cell table:style-name="Tableau18.A4" table:number-columns-spanned="4" office:value-type="string">
              <text:p text:style-name="P58">Har nogensinde deltaget i grundlæggende erhvervsuddannelse (sekundæruddannelse på andet trin)</text:p>
            </table:table-cell>
            <table:covered-table-cell/>
            <table:covered-table-cell/>
            <table:covered-table-cell/>
          </table:table-row>
          <table:table-row>
            <table:table-cell table:style-name="Tableau18.A1" office:value-type="string">
              <text:p text:style-name="P88">Ja </text:p>
            </table:table-cell>
            <table:table-cell table:style-name="Tableau18.B3" office:value-type="float" office:value="84">
              <text:p text:style-name="P83">84</text:p>
            </table:table-cell>
            <table:table-cell table:style-name="Tableau18.B3" office:value-type="float" office:value="11">
              <text:p text:style-name="P83">11</text:p>
            </table:table-cell>
            <table:table-cell table:style-name="Tableau18.B3" office:value-type="float" office:value="5">
              <text:p text:style-name="P83">5</text:p>
            </table:table-cell>
          </table:table-row>
          <table:table-row>
            <table:table-cell table:style-name="Tableau18.A1" office:value-type="string">
              <text:p text:style-name="P88">Nej </text:p>
            </table:table-cell>
            <table:table-cell table:style-name="Tableau18.B3" office:value-type="float" office:value="82">
              <text:p text:style-name="P83">82</text:p>
            </table:table-cell>
            <table:table-cell table:style-name="Tableau18.B3" office:value-type="float" office:value="10">
              <text:p text:style-name="P83">10</text:p>
            </table:table-cell>
            <table:table-cell table:style-name="Tableau18.B3" office:value-type="float" office:value="8">
              <text:p text:style-name="P83">8</text:p>
            </table:table-cell>
          </table:table-row>
        </table:table>
        <text:p text:style-name="P21"/>
        <text:p text:style-name="P51">Lidt over halvdelen af EU-borgerne siger, at det generelt er lettere at studere med henblik på en uddannelse på gymnasialt niveau end på erhvervsuddannelser </text:p>
        <text:p text:style-name="P21">I hele Den Europæiske Union siger 52 % af respondenterne, at det generelt er lettere at studere med henblik på en kvalifikation på gymnasialt niveau end på erhvervsuddannelser, herunder 12 %, der er meget enige, og 40 %, der har tendens til at være enige.<text:note text:id="ftn40" text:note-class="footnote"><text:note-citation>40</text:note-citation><text:note-body><text:p text:style-name="P13">Spørgsmål 9.1 Fortæl mig, i hvilket omfang du er enig eller uenig i hvert af følgende udsagn: Det er generelt lettere at studere til en kvalifikation i almen gymnasial uddannelse end i grundlæggende erhvervsuddannelse. </text:p></text:note-body></text:note> Samlet set er 36 % uenige, mens 12 % ikke ved det. Dette udgør et tilsyneladende paradoks, da et flertal af respondenterne også mener, at studerende med højere akademiske præstationer opfordres til at forfølge den generelle uddannelsesforløb. </text:p>
        <text:p text:style-name="P21">I 18 medlemsstater siger mindst halvdelen af respondenterne, at det generelt er lettere at studere med henblik på en kvalifikation på gymnasialt niveau end på erhvervsuddannelser. </text:p>
        <text:p text:style-name="P21">Synspunkterne varierer meget fra medlemsstat til medlemsstat, idet den højeste grad af enighed er registreret i Italien (74 %), Kroatien og Ungarn (begge 71 %) og Slovakiet (68 %) og den laveste i Finland (21 %), Danmark (26 %) og Spanien (30 %). </text:p>
        <text:p text:style-name="P21"><draw:g text:anchor-type="paragraph" draw:z-index="34" draw:name="Forme32" draw:style-name="gr1"><draw:frame draw:style-name="gr213" draw:text-style-name="P99" svg:width="4.576cm" svg:height="4.934cm" svg:x="10.678cm" svg:y="-6.334cm"><draw:image xlink:href="Pictures/10000000000001BF000001E2962F76684EB6592E.png" xlink:type="simple" xlink:show="embed" xlink:actuate="onLoad" draw:mime-type="image/png"><text:p/></draw:image></draw:frame><draw:frame draw:style-name="gr214" draw:text-style-name="P101" svg:width="7.938cm" svg:height="1.876cm" svg:x="8.812cm" svg:y="-8.878cm"><draw:text-box><text:p text:style-name="P100"><text:span text:style-name="T59">Spørgsmål 9.1: Fortæl mig, i hvilket omfang du er enig eller uenig i hvert af følgende udsagn: - Det er generelt lettere at studere til en kvalifikation i almen gymnasial uddannelse end i grundlæggende erhvervsuddannelse (EU27) (%) </text:span></text:p></draw:text-box></draw:frame><draw:frame draw:style-name="gr215" draw:text-style-name="P104" svg:width="2.149cm" svg:height="0.902cm" svg:x="10.34cm" svg:y="-7.001cm"><draw:text-box><text:p text:style-name="P103"><text:span text:style-name="T59">Ved ikke 12</text:span></text:p></draw:text-box></draw:frame><draw:frame draw:style-name="gr216" draw:text-style-name="P104" svg:width="1.888cm" svg:height="0.902cm" svg:x="9.082cm" svg:y="-5.879cm"><draw:text-box><text:p text:style-name="P103"><text:span text:style-name="T59">Meget uenige 8</text:span></text:p></draw:text-box></draw:frame><draw:frame draw:style-name="gr217" draw:text-style-name="P104" svg:width="1.846cm" svg:height="1.227cm" svg:x="8.99cm" svg:y="-2.875cm"><draw:text-box><text:p text:style-name="P103"><text:span text:style-name="T59">Vi er uenige 28</text:span></text:p></draw:text-box></draw:frame><draw:frame draw:style-name="gr218" draw:text-style-name="P101" svg:width="1.729cm" svg:height="1.227cm" svg:x="14.55cm" svg:y="-2.158cm"><draw:text-box><text:p text:style-name="P100"><text:span text:style-name="T59">Vi er enige om 40</text:span></text:p></draw:text-box></draw:frame><draw:frame draw:style-name="gr219" draw:text-style-name="P101" svg:width="2.504cm" svg:height="0.902cm" svg:x="13.709cm" svg:y="-7.001cm"><draw:text-box><text:p text:style-name="P100"><text:span text:style-name="T59">Fuldstændig enig 12 </text:span></text:p></draw:text-box></draw:frame></draw:g><draw:g text:anchor-type="paragraph" draw:z-index="35" draw:name="Forme33" draw:style-name="gr32"><draw:frame draw:style-name="gr205" draw:text-style-name="P99" svg:width="16.885cm" svg:height="7.49cm" svg:x="0.014cm" svg:y="2.593cm"><draw:image xlink:href="Pictures/10000000000005540000025DE75BB0F81EF604E5.png" xlink:type="simple" xlink:show="embed" xlink:actuate="onLoad" draw:mime-type="image/png"><text:p/></draw:image></draw:frame><draw:frame draw:style-name="gr206" draw:text-style-name="P101" svg:width="16.569cm" svg:height="1.206cm" svg:x="0.263cm" svg:y="1.115cm"><draw:text-box><text:p text:style-name="P100"><text:span text:style-name="T59">Spørgsmål 9.1. Fortæl mig, i hvilket omfang du er enig eller uenig i hvert af følgende udsagn: Det er generelt lettere at studere til en kvalifikation i almen gymnasial uddannelse end i grundlæggende erhvervsuddannelse (%) </text:span></text:p></draw:text-box></draw:frame><draw:g draw:style-name="gr4"><draw:frame draw:style-name="gr207" draw:text-style-name="P99" svg:width="14.098cm" svg:height="0.959cm" svg:x="0.499cm" svg:y="10.211cm"><draw:image xlink:href="Pictures/100000000000022300000022902E68B765C34830.png" xlink:type="simple" xlink:show="embed" xlink:actuate="onLoad" draw:mime-type="image/png"><text:p/></draw:image></draw:frame><draw:frame draw:style-name="gr208" draw:text-style-name="P101" svg:width="2.925cm" svg:height="0.648cm" svg:x="0.959cm" svg:y="10.384cm"><draw:text-box><text:p text:style-name="P105"><text:span text:style-name="T59">Meget enig</text:span></text:p></draw:text-box></draw:frame><draw:frame draw:style-name="gr209" draw:text-style-name="P101" svg:width="2.857cm" svg:height="0.902cm" svg:x="3.969cm" svg:y="10.363cm"><draw:text-box><text:p text:style-name="P105"><text:span text:style-name="T59">Har tendens til at være enig</text:span></text:p></draw:text-box></draw:frame><draw:frame draw:style-name="gr210" draw:text-style-name="P101" svg:width="3.282cm" svg:height="0.902cm" svg:x="7.151cm" svg:y="10.405cm"><draw:text-box><text:p text:style-name="P105"><text:span text:style-name="T59">Har tendens til at være uenige</text:span></text:p></draw:text-box></draw:frame><draw:frame draw:style-name="gr211" draw:text-style-name="P101" svg:width="3.483cm" svg:height="0.646cm" svg:x="10.781cm" svg:y="10.365cm"><draw:text-box><text:p text:style-name="P105"><text:span text:style-name="T59">Stærkt uenig</text:span></text:p></draw:text-box></draw:frame><draw:frame draw:style-name="gr212" draw:text-style-name="P101" svg:width="2.52cm" svg:height="0.687cm" svg:x="14.501cm" svg:y="10.365cm"><draw:text-box><text:p text:style-name="P105"><text:span text:style-name="T59">Ved ikke</text:span></text:p></draw:text-box></draw:frame></draw:g></draw:g><text:s/></text:p>
        <text:p text:style-name="P29">I hvilket omfang respondenterne er enige om, at det generelt er lettere at studere med henblik på en kvalifikation inden for almen uddannelse end inden for erhvervsuddannelse, varierer efter sociodemografiske og holdningsmæssige faktorer som følger. </text:p>
        <text:p text:style-name="P52">■ Blandt de respondenter, der ser erhvervsuddannelserne i et positivt lys, har 57 % denne opfattelse sammenlignet med 46 % af dem, der rapporterer negative opfattelser i deres land. </text:p>
        <text:p text:style-name="P52">■ Respondenter, der har kønsopdelte synspunkter om STEM inden for erhvervsuddannelse, er mere tilbøjelige til at være enige i, at det er lettere at studere med henblik på en kvalifikation inden for almen uddannelse på sekundærtrinnet. Dette omfatter dem, der: mener, at STEM-relaterede områder er mere velegnede for mænd (62 % mod 41 %); mener, at kvinder får mindre tilskyndelse til at deltage i STEM-relaterede erhvervsuddannelsesområder (57 % mod 46 %) ; mener, at lærere og rådgivere ikke i tilstrækkelig grad tackler kønsskævheder (64 % mod 43 %); tror mænd i omsorgs- eller servicefag står over for stigmatisering (62% mod 43%) ; og mener, at kvinder styres i retning af almen uddannelse på trods af en interesse for tekniske fag (58 % mod 43 %). Mindre forskelle ses blandt respondenter, der mener, at mænd med lave akademiske resultater står over for pres for at vælge erhvervsuddannelse (57 % mod 47 %), og som mener, at kønsstereotyper styrkes af familier, jævnaldrende og sociale medier (57 % mod 51 %). </text:p>
        <text:p text:style-name="P52">■ Der er visse forskelle mellem de erhvervs- og samfundsfaglige kategorier, idet 59 % af husstandene mener, at det er lettere at studere på en almen gymnasial uddannelse end på en erhvervsuddannelse, sammenlignet med 43 % af de arbejdsløse respondenter. </text:p>
        <text:p text:style-name="P52">■ Efter alder ved afslutningen af uddannelsen ligger denne opfattelse på 54 % blandt dem, der afsluttede i alderen 16-19 år, sammenlignet med 53 % blandt dem, der stadig studerer, og 51 % blandt dem, der afsluttede i alderen 15 år eller yngre. De, der fortsatte deres uddannelse ud over 20 år, har den laveste andel på 49 %. </text:p>
        <text:p text:style-name="P52">■ Der er ingen forskelle efter køn, alder eller tidligere erfaring med erhvervsuddannelse. </text:p>
        <text:p text:style-name="P21"/>
        <text:p text:style-name="P28"/>
        <table:table table:name="Tableau19" table:style-name="Tableau19">
          <table:table-column table:style-name="Tableau19.A"/>
          <table:table-column table:style-name="Tableau19.B"/>
          <table:table-column table:style-name="Tableau19.C"/>
          <table:table-column table:style-name="Tableau19.D"/>
          <table:table-row>
            <table:table-cell table:style-name="Tableau19.A1" table:number-columns-spanned="4" office:value-type="string">
              <text:p text:style-name="P88">QB9.1 Fortæl mig, i hvilket omfang du er enig eller uenig i hvert af følgende udsagn: Det er generelt lettere at studere til en kvalifikation i almen gymnasial uddannelse end i grundlæggende erhvervsuddannelse (%-EU)</text:p>
            </table:table-cell>
            <table:covered-table-cell/>
            <table:covered-table-cell/>
            <table:covered-table-cell/>
          </table:table-row>
          <table:table-row>
            <table:table-cell table:style-name="Tableau19.A1" office:value-type="string">
              <text:p text:style-name="P80"/>
            </table:table-cell>
            <table:table-cell table:style-name="Tableau19.A1" office:value-type="string">
              <text:p text:style-name="P83">"Enig" i alt</text:p>
            </table:table-cell>
            <table:table-cell table:style-name="Tableau19.A1" office:value-type="string">
              <text:p text:style-name="P83">I alt "uenig" </text:p>
            </table:table-cell>
            <table:table-cell table:style-name="Tableau19.A1" office:value-type="string">
              <text:p text:style-name="P83">Ved ikke</text:p>
            </table:table-cell>
          </table:table-row>
          <table:table-row>
            <table:table-cell table:style-name="Tableau19.A1" office:value-type="string">
              <text:p text:style-name="P88">EU-27 </text:p>
            </table:table-cell>
            <table:table-cell table:style-name="Tableau19.B3" office:value-type="float" office:value="52">
              <text:p text:style-name="P92">52</text:p>
            </table:table-cell>
            <table:table-cell table:style-name="Tableau19.B3" office:value-type="float" office:value="36">
              <text:p text:style-name="P92">36</text:p>
            </table:table-cell>
            <table:table-cell table:style-name="Tableau19.B3" office:value-type="float" office:value="12">
              <text:p text:style-name="P92">12</text:p>
            </table:table-cell>
          </table:table-row>
          <table:table-row>
            <table:table-cell table:style-name="Tableau19.A4" table:number-columns-spanned="4" office:value-type="string">
              <text:p text:style-name="P58">Køn</text:p>
            </table:table-cell>
            <table:covered-table-cell/>
            <table:covered-table-cell/>
            <table:covered-table-cell/>
          </table:table-row>
          <table:table-row>
            <table:table-cell table:style-name="Tableau19.A1" office:value-type="string">
              <text:p text:style-name="P88">Mennesket </text:p>
            </table:table-cell>
            <table:table-cell table:style-name="Tableau19.B3" office:value-type="float" office:value="52">
              <text:p text:style-name="P92">52</text:p>
            </table:table-cell>
            <table:table-cell table:style-name="Tableau19.B3" office:value-type="float" office:value="36">
              <text:p text:style-name="P92">36</text:p>
            </table:table-cell>
            <table:table-cell table:style-name="Tableau19.B3" office:value-type="float" office:value="12">
              <text:p text:style-name="P92">12</text:p>
            </table:table-cell>
          </table:table-row>
          <table:table-row>
            <table:table-cell table:style-name="Tableau19.A1" office:value-type="string">
              <text:p text:style-name="P88">kvinde </text:p>
            </table:table-cell>
            <table:table-cell table:style-name="Tableau19.B3" office:value-type="float" office:value="52">
              <text:p text:style-name="P92">52</text:p>
            </table:table-cell>
            <table:table-cell table:style-name="Tableau19.B3" office:value-type="float" office:value="35">
              <text:p text:style-name="P92">35</text:p>
            </table:table-cell>
            <table:table-cell table:style-name="Tableau19.B3" office:value-type="float" office:value="13">
              <text:p text:style-name="P92">13</text:p>
            </table:table-cell>
          </table:table-row>
          <table:table-row>
            <table:table-cell table:style-name="Tableau19.A4" table:number-columns-spanned="4" office:value-type="string">
              <text:p text:style-name="P58">Alder</text:p>
            </table:table-cell>
            <table:covered-table-cell/>
            <table:covered-table-cell/>
            <table:covered-table-cell/>
          </table:table-row>
          <table:table-row>
            <table:table-cell table:style-name="Tableau19.A1" office:value-type="string">
              <text:p text:style-name="P88">15-24 </text:p>
            </table:table-cell>
            <table:table-cell table:style-name="Tableau19.B3" office:value-type="float" office:value="53">
              <text:p text:style-name="P92">53</text:p>
            </table:table-cell>
            <table:table-cell table:style-name="Tableau19.B3" office:value-type="float" office:value="40">
              <text:p text:style-name="P92">40</text:p>
            </table:table-cell>
            <table:table-cell table:style-name="Tableau19.B3" office:value-type="float" office:value="7">
              <text:p text:style-name="P92">7</text:p>
            </table:table-cell>
          </table:table-row>
          <table:table-row>
            <table:table-cell table:style-name="Tableau19.A1" office:value-type="string">
              <text:p text:style-name="P88">25-39 </text:p>
            </table:table-cell>
            <table:table-cell table:style-name="Tableau19.B3" office:value-type="float" office:value="52">
              <text:p text:style-name="P92">52</text:p>
            </table:table-cell>
            <table:table-cell table:style-name="Tableau19.B3" office:value-type="float" office:value="39">
              <text:p text:style-name="P92">39</text:p>
            </table:table-cell>
            <table:table-cell table:style-name="Tableau19.B3" office:value-type="float" office:value="9">
              <text:p text:style-name="P92">9</text:p>
            </table:table-cell>
          </table:table-row>
          <table:table-row>
            <table:table-cell table:style-name="Tableau19.A1" office:value-type="string">
              <text:p text:style-name="P88">40-54 </text:p>
            </table:table-cell>
            <table:table-cell table:style-name="Tableau19.B3" office:value-type="float" office:value="52">
              <text:p text:style-name="P92">52</text:p>
            </table:table-cell>
            <table:table-cell table:style-name="Tableau19.B3" office:value-type="float" office:value="38">
              <text:p text:style-name="P92">38</text:p>
            </table:table-cell>
            <table:table-cell table:style-name="Tableau19.B3" office:value-type="float" office:value="10">
              <text:p text:style-name="P92">10</text:p>
            </table:table-cell>
          </table:table-row>
          <table:table-row>
            <table:table-cell table:style-name="Tableau19.A1" office:value-type="string">
              <text:p text:style-name="P88">&gt;=55</text:p>
            </table:table-cell>
            <table:table-cell table:style-name="Tableau19.B3" office:value-type="float" office:value="52">
              <text:p text:style-name="P92">52</text:p>
            </table:table-cell>
            <table:table-cell table:style-name="Tableau19.B3" office:value-type="float" office:value="31">
              <text:p text:style-name="P92">31</text:p>
            </table:table-cell>
            <table:table-cell table:style-name="Tableau19.B3" office:value-type="float" office:value="17">
              <text:p text:style-name="P92">17</text:p>
            </table:table-cell>
          </table:table-row>
          <table:table-row>
            <table:table-cell table:style-name="Tableau19.A4" table:number-columns-spanned="4" office:value-type="string">
              <text:p text:style-name="P58">Uddannelse (slutningen af)</text:p>
            </table:table-cell>
            <table:covered-table-cell/>
            <table:covered-table-cell/>
            <table:covered-table-cell/>
          </table:table-row>
          <table:table-row>
            <table:table-cell table:style-name="Tableau19.A1" office:value-type="string">
              <text:p text:style-name="P88">&lt;=-15</text:p>
            </table:table-cell>
            <table:table-cell table:style-name="Tableau19.B3" office:value-type="float" office:value="51">
              <text:p text:style-name="P92">51</text:p>
            </table:table-cell>
            <table:table-cell table:style-name="Tableau19.B3" office:value-type="float" office:value="29">
              <text:p text:style-name="P92">29</text:p>
            </table:table-cell>
            <table:table-cell table:style-name="Tableau19.B3" office:value-type="float" office:value="20">
              <text:p text:style-name="P92">20</text:p>
            </table:table-cell>
          </table:table-row>
          <table:table-row>
            <table:table-cell table:style-name="Tableau19.A1" office:value-type="string">
              <text:p text:style-name="P88">16-19 </text:p>
            </table:table-cell>
            <table:table-cell table:style-name="Tableau19.B3" office:value-type="float" office:value="54">
              <text:p text:style-name="P92">54</text:p>
            </table:table-cell>
            <table:table-cell table:style-name="Tableau19.B3" office:value-type="float" office:value="33">
              <text:p text:style-name="P92">33</text:p>
            </table:table-cell>
            <table:table-cell table:style-name="Tableau19.B3" office:value-type="float" office:value="13">
              <text:p text:style-name="P92">13</text:p>
            </table:table-cell>
          </table:table-row>
          <table:table-row>
            <table:table-cell table:style-name="Tableau19.A1" office:value-type="string">
              <text:p text:style-name="P88">&gt;=20</text:p>
            </table:table-cell>
            <table:table-cell table:style-name="Tableau19.B3" office:value-type="float" office:value="49">
              <text:p text:style-name="P92">49</text:p>
            </table:table-cell>
            <table:table-cell table:style-name="Tableau19.B3" office:value-type="float" office:value="41">
              <text:p text:style-name="P92">41</text:p>
            </table:table-cell>
            <table:table-cell table:style-name="Tableau19.B3" office:value-type="float" office:value="10">
              <text:p text:style-name="P92">10</text:p>
            </table:table-cell>
          </table:table-row>
          <table:table-row>
            <table:table-cell table:style-name="Tableau19.A1" office:value-type="string">
              <text:p text:style-name="P88">Studerer stadig </text:p>
            </table:table-cell>
            <table:table-cell table:style-name="Tableau19.B3" office:value-type="float" office:value="53">
              <text:p text:style-name="P92">53</text:p>
            </table:table-cell>
            <table:table-cell table:style-name="Tableau19.B3" office:value-type="float" office:value="38">
              <text:p text:style-name="P92">38</text:p>
            </table:table-cell>
            <table:table-cell table:style-name="Tableau19.B3" office:value-type="float" office:value="9">
              <text:p text:style-name="P92">9</text:p>
            </table:table-cell>
          </table:table-row>
          <table:table-row>
            <table:table-cell table:style-name="Tableau19.A4" table:number-columns-spanned="4" office:value-type="string">
              <text:p text:style-name="P58">Sociofaglig kategori</text:p>
            </table:table-cell>
            <table:covered-table-cell/>
            <table:covered-table-cell/>
            <table:covered-table-cell/>
          </table:table-row>
          <table:table-row>
            <table:table-cell table:style-name="Tableau19.A1" office:value-type="string">
              <text:p text:style-name="P88">Selvstændig erhvervsdrivende </text:p>
            </table:table-cell>
            <table:table-cell table:style-name="Tableau19.B3" office:value-type="float" office:value="51">
              <text:p text:style-name="P92">51</text:p>
            </table:table-cell>
            <table:table-cell table:style-name="Tableau19.B3" office:value-type="float" office:value="40">
              <text:p text:style-name="P92">40</text:p>
            </table:table-cell>
            <table:table-cell table:style-name="Tableau19.B3" office:value-type="float" office:value="9">
              <text:p text:style-name="P92">9</text:p>
            </table:table-cell>
          </table:table-row>
          <table:table-row>
            <table:table-cell table:style-name="Tableau19.A1" office:value-type="string">
              <text:p text:style-name="P88">Ledere </text:p>
            </table:table-cell>
            <table:table-cell table:style-name="Tableau19.B3" office:value-type="float" office:value="48">
              <text:p text:style-name="P92">48</text:p>
            </table:table-cell>
            <table:table-cell table:style-name="Tableau19.B3" office:value-type="float" office:value="41">
              <text:p text:style-name="P92">41</text:p>
            </table:table-cell>
            <table:table-cell table:style-name="Tableau19.B3" office:value-type="float" office:value="11">
              <text:p text:style-name="P92">11</text:p>
            </table:table-cell>
          </table:table-row>
          <table:table-row>
            <table:table-cell table:style-name="Tableau19.A1" office:value-type="string">
              <text:p text:style-name="P88">Andre hvidhalsbånd </text:p>
            </table:table-cell>
            <table:table-cell table:style-name="Tableau19.B3" office:value-type="float" office:value="56">
              <text:p text:style-name="P92">56</text:p>
            </table:table-cell>
            <table:table-cell table:style-name="Tableau19.B3" office:value-type="float" office:value="35">
              <text:p text:style-name="P92">35</text:p>
            </table:table-cell>
            <table:table-cell table:style-name="Tableau19.B3" office:value-type="float" office:value="9">
              <text:p text:style-name="P92">9</text:p>
            </table:table-cell>
          </table:table-row>
          <table:table-row>
            <table:table-cell table:style-name="Tableau19.A1" office:value-type="string">
              <text:p text:style-name="P88">Manuelt arbejde </text:p>
            </table:table-cell>
            <table:table-cell table:style-name="Tableau19.B3" office:value-type="float" office:value="54">
              <text:p text:style-name="P92">54</text:p>
            </table:table-cell>
            <table:table-cell table:style-name="Tableau19.B3" office:value-type="float" office:value="36">
              <text:p text:style-name="P92">36</text:p>
            </table:table-cell>
            <table:table-cell table:style-name="Tableau19.B3" office:value-type="float" office:value="10">
              <text:p text:style-name="P92">10</text:p>
            </table:table-cell>
          </table:table-row>
          <table:table-row>
            <table:table-cell table:style-name="Tableau19.A1" office:value-type="string">
              <text:p text:style-name="P88">Husmødre </text:p>
            </table:table-cell>
            <table:table-cell table:style-name="Tableau19.B3" office:value-type="float" office:value="59">
              <text:p text:style-name="P92">59</text:p>
            </table:table-cell>
            <table:table-cell table:style-name="Tableau19.B3" office:value-type="float" office:value="29">
              <text:p text:style-name="P92">29</text:p>
            </table:table-cell>
            <table:table-cell table:style-name="Tableau19.B3" office:value-type="float" office:value="12">
              <text:p text:style-name="P92">12</text:p>
            </table:table-cell>
          </table:table-row>
          <table:table-row>
            <table:table-cell table:style-name="Tableau19.A1" office:value-type="string">
              <text:p text:style-name="P88">Arbejdsløse </text:p>
            </table:table-cell>
            <table:table-cell table:style-name="Tableau19.B3" office:value-type="float" office:value="43">
              <text:p text:style-name="P92">43</text:p>
            </table:table-cell>
            <table:table-cell table:style-name="Tableau19.B3" office:value-type="float" office:value="42">
              <text:p text:style-name="P92">42</text:p>
            </table:table-cell>
            <table:table-cell table:style-name="Tableau19.B3" office:value-type="float" office:value="15">
              <text:p text:style-name="P92">15</text:p>
            </table:table-cell>
          </table:table-row>
          <table:table-row>
            <table:table-cell table:style-name="Tableau19.A1" office:value-type="string">
              <text:p text:style-name="P88">Pensioneret </text:p>
            </table:table-cell>
            <table:table-cell table:style-name="Tableau19.B3" office:value-type="float" office:value="51">
              <text:p text:style-name="P92">51</text:p>
            </table:table-cell>
            <table:table-cell table:style-name="Tableau19.B3" office:value-type="float" office:value="30">
              <text:p text:style-name="P92">30</text:p>
            </table:table-cell>
            <table:table-cell table:style-name="Tableau19.B3" office:value-type="float" office:value="19">
              <text:p text:style-name="P92">19</text:p>
            </table:table-cell>
          </table:table-row>
          <table:table-row>
            <table:table-cell table:style-name="Tableau19.A1" office:value-type="string">
              <text:p text:style-name="P88">Studerende </text:p>
            </table:table-cell>
            <table:table-cell table:style-name="Tableau19.B3" office:value-type="float" office:value="52">
              <text:p text:style-name="P92">52</text:p>
            </table:table-cell>
            <table:table-cell table:style-name="Tableau19.B3" office:value-type="float" office:value="40">
              <text:p text:style-name="P92">40</text:p>
            </table:table-cell>
            <table:table-cell table:style-name="Tableau19.B3" office:value-type="float" office:value="8">
              <text:p text:style-name="P92">8</text:p>
            </table:table-cell>
          </table:table-row>
          <table:table-row>
            <table:table-cell table:style-name="Tableau19.A4" table:number-columns-spanned="4" office:value-type="string">
              <text:p text:style-name="P58">Subjektiv urbanisering</text:p>
            </table:table-cell>
            <table:covered-table-cell/>
            <table:covered-table-cell/>
            <table:covered-table-cell/>
          </table:table-row>
          <table:table-row>
            <table:table-cell table:style-name="Tableau19.A1" office:value-type="string">
              <text:p text:style-name="P88">Landdistrikt eller landsby </text:p>
            </table:table-cell>
            <table:table-cell table:style-name="Tableau19.B3" office:value-type="float" office:value="49">
              <text:p text:style-name="P92">49</text:p>
            </table:table-cell>
            <table:table-cell table:style-name="Tableau19.B3" office:value-type="float" office:value="36">
              <text:p text:style-name="P92">36</text:p>
            </table:table-cell>
            <table:table-cell table:style-name="Tableau19.B3" office:value-type="float" office:value="15">
              <text:p text:style-name="P92">15</text:p>
            </table:table-cell>
          </table:table-row>
          <table:table-row>
            <table:table-cell table:style-name="Tableau19.A1" office:value-type="string">
              <text:p text:style-name="P88">Lille eller mellemstor by </text:p>
            </table:table-cell>
            <table:table-cell table:style-name="Tableau19.B3" office:value-type="float" office:value="54">
              <text:p text:style-name="P92">54</text:p>
            </table:table-cell>
            <table:table-cell table:style-name="Tableau19.B3" office:value-type="float" office:value="34">
              <text:p text:style-name="P92">34</text:p>
            </table:table-cell>
            <table:table-cell table:style-name="Tableau19.B3" office:value-type="float" office:value="12">
              <text:p text:style-name="P92">12</text:p>
            </table:table-cell>
          </table:table-row>
          <table:table-row>
            <table:table-cell table:style-name="Tableau19.A1" office:value-type="string">
              <text:p text:style-name="P88">Storby </text:p>
            </table:table-cell>
            <table:table-cell table:style-name="Tableau19.B3" office:value-type="float" office:value="52">
              <text:p text:style-name="P92">52</text:p>
            </table:table-cell>
            <table:table-cell table:style-name="Tableau19.B3" office:value-type="float" office:value="37">
              <text:p text:style-name="P92">37</text:p>
            </table:table-cell>
            <table:table-cell table:style-name="Tableau19.B3" office:value-type="float" office:value="11">
              <text:p text:style-name="P92">11</text:p>
            </table:table-cell>
          </table:table-row>
          <table:table-row>
            <table:table-cell table:style-name="Tableau19.A4" table:number-columns-spanned="4" office:value-type="string">
              <text:p text:style-name="P58">Opfattelse af erhvervsuddannelse i (vores land)</text:p>
            </table:table-cell>
            <table:covered-table-cell/>
            <table:covered-table-cell/>
            <table:covered-table-cell/>
          </table:table-row>
          <table:table-row>
            <table:table-cell table:style-name="Tableau19.A1" office:value-type="string">
              <text:p text:style-name="P88">Positiv </text:p>
            </table:table-cell>
            <table:table-cell table:style-name="Tableau19.B3" office:value-type="float" office:value="57">
              <text:p text:style-name="P92">57</text:p>
            </table:table-cell>
            <table:table-cell table:style-name="Tableau19.B3" office:value-type="float" office:value="33">
              <text:p text:style-name="P92">33</text:p>
            </table:table-cell>
            <table:table-cell table:style-name="Tableau19.B3" office:value-type="float" office:value="10">
              <text:p text:style-name="P92">10</text:p>
            </table:table-cell>
          </table:table-row>
          <table:table-row>
            <table:table-cell table:style-name="Tableau19.A1" office:value-type="string">
              <text:p text:style-name="P88">Negativ </text:p>
            </table:table-cell>
            <table:table-cell table:style-name="Tableau19.B3" office:value-type="float" office:value="46">
              <text:p text:style-name="P92">46</text:p>
            </table:table-cell>
            <table:table-cell table:style-name="Tableau19.B3" office:value-type="float" office:value="44">
              <text:p text:style-name="P92">44</text:p>
            </table:table-cell>
            <table:table-cell table:style-name="Tableau19.B3" office:value-type="float" office:value="10">
              <text:p text:style-name="P92">10</text:p>
            </table:table-cell>
          </table:table-row>
          <table:table-row>
            <table:table-cell table:style-name="Tableau19.A4" table:number-columns-spanned="4" office:value-type="string">
              <text:p text:style-name="P63">Har nogensinde deltaget i grundlæggende erhvervsuddannelse (sekundæruddannelse på andet trin)</text:p>
            </table:table-cell>
            <table:covered-table-cell/>
            <table:covered-table-cell/>
            <table:covered-table-cell/>
          </table:table-row>
          <table:table-row>
            <table:table-cell table:style-name="Tableau19.A1" office:value-type="string">
              <text:p text:style-name="P88">Ja </text:p>
            </table:table-cell>
            <table:table-cell table:style-name="Tableau19.B3" office:value-type="float" office:value="53">
              <text:p text:style-name="P92">53</text:p>
            </table:table-cell>
            <table:table-cell table:style-name="Tableau19.B3" office:value-type="float" office:value="36">
              <text:p text:style-name="P92">36</text:p>
            </table:table-cell>
            <table:table-cell table:style-name="Tableau19.B3" office:value-type="float" office:value="11">
              <text:p text:style-name="P92">11</text:p>
            </table:table-cell>
          </table:table-row>
          <table:table-row>
            <table:table-cell table:style-name="Tableau19.A1" office:value-type="string">
              <text:p text:style-name="P88">Nej </text:p>
            </table:table-cell>
            <table:table-cell table:style-name="Tableau19.B3" office:value-type="float" office:value="52">
              <text:p text:style-name="P92">52</text:p>
            </table:table-cell>
            <table:table-cell table:style-name="Tableau19.B3" office:value-type="float" office:value="35">
              <text:p text:style-name="P92">35</text:p>
            </table:table-cell>
            <table:table-cell table:style-name="Tableau19.B3" office:value-type="float" office:value="13">
              <text:p text:style-name="P92">13</text:p>
            </table:table-cell>
          </table:table-row>
        </table:table>
        <text:p text:style-name="P21"/>
        <text:h text:style-name="P19" text:outline-level="2"><text:bookmark-start text:name="__RefHeading___Toc215588_2930363814"/>2. Erfaring med erhvervsuddannelse påvirker valget af erhvervsuddannelse <text:bookmark-end text:name="__RefHeading___Toc215588_2930363814"/></text:h>
        <text:p text:style-name="P50">Næsten halvdelen af EU-borgerne har erfaring med erhvervsuddannelse </text:p>
        <text:p text:style-name="P21">Næsten halvdelen af EU-borgerne (48 %) har taget en erhvervsuddannelse, enten tidligere, i øjeblikket eller begge dele. Størstedelen af disse respondenter har tidligere deltaget i erhvervsuddannelse (41 %), mens 5 % i øjeblikket gør det, og 2 % har deltaget både tidligere og i øjeblikket. Lidt over halvdelen af EU-borgerne (52 %) har aldrig taget en erhvervsuddannelse.<text:note text:id="ftn41" text:note-class="footnote"><text:note-citation>41</text:note-citation><text:note-body><text:p text:style-name="P13">QB1. Har du tidligere eller i øjeblikket taget en erhvervsrettet grunduddannelse på gymnasialt niveau? </text:p></text:note-body></text:note> </text:p>
        <text:p text:style-name="P21">Ifølge Cedefops europæiske opinionsundersøgelse om erhvervsuddannelse (2016) havde<text:note text:id="ftn42" text:note-class="footnote"><text:note-citation>42</text:note-citation><text:note-body><text:p text:style-name="Footnote"><text:a xlink:type="simple" xlink:href="https://www.cedefop.europa.eu/en/publications/55" text:style-name="Internet_20_link" text:visited-style-name="Visited_20_Internet_20_Link"><text:span text:style-name="T54">https://www.cedefop.europa.eu/en/publications/55</text:span></text:a><text:span text:style-name="T54"> </text:span></text:p></text:note-body></text:note> 40 % fulgt et erhvervsrettet gymnasialt uddannelsesforløb og 59 % et generelt uddannelsesforløb. Disse tal afspejler EU28 på daværende tidspunkt, men giver ikke desto mindre et referencegrundlag, som man kan sammenligne resultaterne fra 2025 (EU27), som viser en højere andel med erfaring med erhvervsuddannelse.<text:note text:id="ftn43" text:note-class="footnote"><text:note-citation>43</text:note-citation><text:note-body><text:p text:style-name="Footnote"><text:a xlink:type="simple" xlink:href="https://www.cedefop.europa.eu/en/tools/opinion-survey-on-vet" text:style-name="Internet_20_link" text:visited-style-name="Visited_20_Internet_20_Link"><text:span text:style-name="T54">https://www.cedefop.europa.eu/en/tools/opinion-survey-on-vet</text:span></text:a><text:span text:style-name="T54"> </text:span></text:p></text:note-body></text:note></text:p>
        <text:p text:style-name="P21"/>
        <text:p text:style-name="P21"><draw:g text:anchor-type="paragraph" draw:z-index="36" draw:name="Forme34" draw:style-name="gr1"><draw:frame draw:style-name="gr201" draw:text-style-name="P99" svg:width="3.419cm" svg:height="3.282cm" svg:x="10.821cm" svg:y="-5.898cm"><draw:image xlink:href="Pictures/10000000000001D8000001C52FF723F00506C8BF.png" xlink:type="simple" xlink:show="embed" xlink:actuate="onLoad" draw:mime-type="image/png"><text:p/></draw:image></draw:frame><draw:frame draw:style-name="gr202" draw:text-style-name="P101" svg:width="7.321cm" svg:height="1.227cm" svg:x="9.008cm" svg:y="-7.299cm"><draw:text-box><text:p text:style-name="P100"><text:span text:style-name="T59">Spørgsmål B1: Har du tidligere eller i øjeblikket taget en erhvervsrettet grunduddannelse på gymnasialt niveau? (EU27) (%)</text:span></text:p></draw:text-box></draw:frame><draw:frame draw:style-name="gr203" draw:text-style-name="P109" svg:width="1.571cm" svg:height="0.696cm" svg:x="9.548cm" svg:y="-4.658cm"><draw:text-box><text:p text:style-name="P103"><text:span text:style-name="T59">Nr. 52</text:span></text:p></draw:text-box></draw:frame><draw:frame draw:style-name="gr204" draw:text-style-name="P101" svg:width="1.874cm" svg:height="1.003cm" svg:x="13.929cm" svg:y="-5.413cm"><draw:text-box><text:p text:style-name="P100"><text:span text:style-name="T59">I alt »Ja« 48</text:span></text:p></draw:text-box></draw:frame></draw:g></text:p>
        <text:p text:style-name="P29">Deltagelsesniveauet varierer meget fra medlemsstat til medlemsstat. De højeste niveauer registreres i Slovenien (68 %), Tyskland (63 %) og Slovakiet (60 %), mens de laveste niveauer registreres i Grækenland (21 %), Portugal (22 %) og Cypern (23 %). I 15 medlemsstater har mindst halvdelen af respondenterne taget en erhvervsuddannelse. </text:p>
        <text:p text:style-name="P21"><draw:g text:anchor-type="paragraph" draw:z-index="37" draw:name="Forme35" draw:style-name="gr1"><draw:frame draw:style-name="gr199" draw:text-style-name="P99" svg:width="13.44cm" svg:height="11.055cm" svg:x="2.824cm" svg:y="1.681cm"><draw:image xlink:href="Pictures/10000000000003FD000003378FE133B36726D0FF.png" xlink:type="simple" xlink:show="embed" xlink:actuate="onLoad" draw:mime-type="image/png"><text:p/></draw:image></draw:frame><draw:frame draw:style-name="gr200" draw:text-style-name="P101" svg:width="13.477cm" svg:height="1.151cm" svg:x="2.831cm" svg:y="0.212cm"><draw:text-box><text:p text:style-name="P100"><text:span text:style-name="T59">Spørgsmål B1: Har du tidligere eller i øjeblikket taget en erhvervsrettet grunduddannelse på gymnasialt niveau? - I alt "Ja" (EU27) (%) </text:span></text:p></draw:text-box></draw:frame></draw:g></text:p>
        <text:p text:style-name="P30">En sociodemografisk og holdningsmæssig fordeling af deltagelsen i erhvervsuddannelse viser følgende: </text:p>
        <text:p text:style-name="P21">■ Deltagelsen er højest blandt dem, der afsluttede uddannelse i alderen 16-19 år (54 %), efterfulgt af dem, der afsluttede uddannelse i alderen 20 år eller senere (51 %). De, der afsluttede uddannelse i alderen 15 år eller yngre, registrerer et markant lavere deltagelsesniveau (19 %). </text:p>
        <text:p text:style-name="P21">■ Urbaniseringsmønstre viser, at respondenterne i landdistrikter eller landsbyer har en højere erhvervsfrekvens (52 %) end respondenterne i større byer (43 %). </text:p>
        <text:p text:style-name="P21">■ Deltagelsen er på 53 % blandt respondenter i alderen 25-39 år og 52 % blandt dem i alderen 40-54 år sammenlignet med 44 % blandt dem i alderen 55 år og derover. For den yngste aldersgruppe (15-24 år) er tallet 46 %. </text:p>
        <text:p text:style-name="P21">■ Der er visse forskelle mellem de erhvervs- og faggrupper, hvor manuelle arbejdere har den højeste erhvervsfrekvens (55 %), tæt fulgt af selvstændige (52 %), andre funktionærer (50 %) og ledere (48 %). </text:p>
        <text:p text:style-name="P21">■ Erhvervsfrekvensen er lidt højere blandt mænd (50 %) end blandt kvinder (46 %). </text:p>
        <text:p text:style-name="P21">■ Deltagelsen er højere blandt respondenter, der siger, at erhvervsuddannelserne ses i et positivt lys i deres land<text:note text:id="ftn44" text:note-class="footnote"><text:note-citation>44</text:note-citation><text:note-body><text:p text:style-name="P13">Dette er baseret på spørgsmålet: Hvordan mener du, at INITIAL erhvervsuddannelse betragtes i (vores land)? </text:p></text:note-body></text:note> (52 %), end blandt dem, der rapporterer en negativ opfattelse (42 %). </text:p>
        <text:p text:style-name="P21"/>
        <text:p text:style-name="P28"/>
        <table:table table:name="Tableau20" table:style-name="Tableau20">
          <table:table-column table:style-name="Tableau20.A"/>
          <table:table-column table:style-name="Tableau20.B"/>
          <table:table-column table:style-name="Tableau20.C"/>
          <table:table-column table:style-name="Tableau20.D"/>
          <table:table-row>
            <table:table-cell table:style-name="Tableau20.A1" table:number-columns-spanned="4" office:value-type="string">
              <text:p text:style-name="P88">QB1 Har du tidligere eller i øjeblikket taget en erhvervsrettet grunduddannelse på gymnasialt niveau? (%-EU)</text:p>
            </table:table-cell>
            <table:covered-table-cell/>
            <table:covered-table-cell/>
            <table:covered-table-cell/>
          </table:table-row>
          <table:table-row>
            <table:table-cell table:style-name="Tableau20.A1" office:value-type="string">
              <text:p text:style-name="P80"/>
            </table:table-cell>
            <table:table-cell table:style-name="Tableau20.A1" office:value-type="string">
              <text:p text:style-name="P83">I alt "Ja"</text:p>
            </table:table-cell>
            <table:table-cell table:style-name="Tableau20.A1" office:value-type="string">
              <text:p text:style-name="P83">Nej</text:p>
            </table:table-cell>
            <table:table-cell table:style-name="Tableau20.A1" office:value-type="string">
              <text:p text:style-name="P83">Ved ikke</text:p>
            </table:table-cell>
          </table:table-row>
          <table:table-row>
            <table:table-cell table:style-name="Tableau20.A1" office:value-type="string">
              <text:p text:style-name="P88">EU-27 </text:p>
            </table:table-cell>
            <table:table-cell table:style-name="Tableau20.B3" office:value-type="float" office:value="48">
              <text:p text:style-name="P92">48</text:p>
            </table:table-cell>
            <table:table-cell table:style-name="Tableau20.B3" office:value-type="float" office:value="52">
              <text:p text:style-name="P92">52</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Køn</text:p>
            </table:table-cell>
            <table:covered-table-cell/>
            <table:covered-table-cell/>
            <table:covered-table-cell/>
          </table:table-row>
          <table:table-row>
            <table:table-cell table:style-name="Tableau20.A1" office:value-type="string">
              <text:p text:style-name="P88">Mennesket </text:p>
            </table:table-cell>
            <table:table-cell table:style-name="Tableau20.B3" office:value-type="float" office:value="50">
              <text:p text:style-name="P92">50</text:p>
            </table:table-cell>
            <table:table-cell table:style-name="Tableau20.B3" office:value-type="float" office:value="50">
              <text:p text:style-name="P92">50</text:p>
            </table:table-cell>
            <table:table-cell table:style-name="Tableau20.B3" office:value-type="float" office:value="0">
              <text:p text:style-name="P92">0</text:p>
            </table:table-cell>
          </table:table-row>
          <table:table-row>
            <table:table-cell table:style-name="Tableau20.A1" office:value-type="string">
              <text:p text:style-name="P88">kvinde </text:p>
            </table:table-cell>
            <table:table-cell table:style-name="Tableau20.B3" office:value-type="float" office:value="46">
              <text:p text:style-name="P92">46</text:p>
            </table:table-cell>
            <table:table-cell table:style-name="Tableau20.B3" office:value-type="float" office:value="54">
              <text:p text:style-name="P92">54</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Alder</text:p>
            </table:table-cell>
            <table:covered-table-cell/>
            <table:covered-table-cell/>
            <table:covered-table-cell/>
          </table:table-row>
          <table:table-row>
            <table:table-cell table:style-name="Tableau20.A1" office:value-type="string">
              <text:p text:style-name="P88">15-24 </text:p>
            </table:table-cell>
            <table:table-cell table:style-name="Tableau20.B3" office:value-type="float" office:value="46">
              <text:p text:style-name="P92">46</text:p>
            </table:table-cell>
            <table:table-cell table:style-name="Tableau20.B3" office:value-type="float" office:value="54">
              <text:p text:style-name="P92">54</text:p>
            </table:table-cell>
            <table:table-cell table:style-name="Tableau20.B3" office:value-type="float" office:value="0">
              <text:p text:style-name="P92">0</text:p>
            </table:table-cell>
          </table:table-row>
          <table:table-row>
            <table:table-cell table:style-name="Tableau20.A1" office:value-type="string">
              <text:p text:style-name="P88">25-39 </text:p>
            </table:table-cell>
            <table:table-cell table:style-name="Tableau20.B3" office:value-type="float" office:value="53">
              <text:p text:style-name="P92">53</text:p>
            </table:table-cell>
            <table:table-cell table:style-name="Tableau20.B3" office:value-type="float" office:value="47">
              <text:p text:style-name="P92">47</text:p>
            </table:table-cell>
            <table:table-cell table:style-name="Tableau20.B3" office:value-type="float" office:value="0">
              <text:p text:style-name="P92">0</text:p>
            </table:table-cell>
          </table:table-row>
          <table:table-row>
            <table:table-cell table:style-name="Tableau20.A1" office:value-type="string">
              <text:p text:style-name="P88">40-54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gt;=55</text:p>
            </table:table-cell>
            <table:table-cell table:style-name="Tableau20.B3" office:value-type="float" office:value="44">
              <text:p text:style-name="P92">44</text:p>
            </table:table-cell>
            <table:table-cell table:style-name="Tableau20.B3" office:value-type="float" office:value="56">
              <text:p text:style-name="P92">56</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Uddannelse (slutningen af)</text:p>
            </table:table-cell>
            <table:covered-table-cell/>
            <table:covered-table-cell/>
            <table:covered-table-cell/>
          </table:table-row>
          <table:table-row>
            <table:table-cell table:style-name="Tableau20.A1" office:value-type="string">
              <text:p text:style-name="P88">&lt;=-15</text:p>
            </table:table-cell>
            <table:table-cell table:style-name="Tableau20.B3" office:value-type="float" office:value="19">
              <text:p text:style-name="P92">19</text:p>
            </table:table-cell>
            <table:table-cell table:style-name="Tableau20.B3" office:value-type="float" office:value="80">
              <text:p text:style-name="P92">80</text:p>
            </table:table-cell>
            <table:table-cell table:style-name="Tableau20.B3" office:value-type="float" office:value="1">
              <text:p text:style-name="P92">1</text:p>
            </table:table-cell>
          </table:table-row>
          <table:table-row>
            <table:table-cell table:style-name="Tableau20.A1" office:value-type="string">
              <text:p text:style-name="P88">16-19 </text:p>
            </table:table-cell>
            <table:table-cell table:style-name="Tableau20.B3" office:value-type="float" office:value="54">
              <text:p text:style-name="P92">54</text:p>
            </table:table-cell>
            <table:table-cell table:style-name="Tableau20.B3" office:value-type="float" office:value="46">
              <text:p text:style-name="P92">46</text:p>
            </table:table-cell>
            <table:table-cell table:style-name="Tableau20.B3" office:value-type="float" office:value="0">
              <text:p text:style-name="P92">0</text:p>
            </table:table-cell>
          </table:table-row>
          <table:table-row>
            <table:table-cell table:style-name="Tableau20.A1" office:value-type="string">
              <text:p text:style-name="P88">&gt;=20</text:p>
            </table:table-cell>
            <table:table-cell table:style-name="Tableau20.B3" office:value-type="float" office:value="51">
              <text:p text:style-name="P92">51</text:p>
            </table:table-cell>
            <table:table-cell table:style-name="Tableau20.B3" office:value-type="float" office:value="49">
              <text:p text:style-name="P92">49</text:p>
            </table:table-cell>
            <table:table-cell table:style-name="Tableau20.B3" office:value-type="float" office:value="0">
              <text:p text:style-name="P92">0</text:p>
            </table:table-cell>
          </table:table-row>
          <table:table-row>
            <table:table-cell table:style-name="Tableau20.A1" office:value-type="string">
              <text:p text:style-name="P88">Studerer stadig </text:p>
            </table:table-cell>
            <table:table-cell table:style-name="Tableau20.B3" office:value-type="float" office:value="41">
              <text:p text:style-name="P92">41</text:p>
            </table:table-cell>
            <table:table-cell table:style-name="Tableau20.B3" office:value-type="float" office:value="59">
              <text:p text:style-name="P92">59</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Sociofaglig kategori</text:p>
            </table:table-cell>
            <table:covered-table-cell/>
            <table:covered-table-cell/>
            <table:covered-table-cell/>
          </table:table-row>
          <table:table-row>
            <table:table-cell table:style-name="Tableau20.A1" office:value-type="string">
              <text:p text:style-name="P88">Selvstændig erhvervsdrivende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Ledere </text:p>
            </table:table-cell>
            <table:table-cell table:style-name="Tableau20.B3" office:value-type="float" office:value="48">
              <text:p text:style-name="P92">48</text:p>
            </table:table-cell>
            <table:table-cell table:style-name="Tableau20.B3" office:value-type="float" office:value="52">
              <text:p text:style-name="P92">52</text:p>
            </table:table-cell>
            <table:table-cell table:style-name="Tableau20.B3" office:value-type="float" office:value="0">
              <text:p text:style-name="P92">0</text:p>
            </table:table-cell>
          </table:table-row>
          <table:table-row>
            <table:table-cell table:style-name="Tableau20.A1" office:value-type="string">
              <text:p text:style-name="P88">Andre hvidhalsbånd </text:p>
            </table:table-cell>
            <table:table-cell table:style-name="Tableau20.B3" office:value-type="float" office:value="50">
              <text:p text:style-name="P92">50</text:p>
            </table:table-cell>
            <table:table-cell table:style-name="Tableau20.B3" office:value-type="float" office:value="50">
              <text:p text:style-name="P92">50</text:p>
            </table:table-cell>
            <table:table-cell table:style-name="Tableau20.B3" office:value-type="float" office:value="0">
              <text:p text:style-name="P92">0</text:p>
            </table:table-cell>
          </table:table-row>
          <table:table-row>
            <table:table-cell table:style-name="Tableau20.A1" office:value-type="string">
              <text:p text:style-name="P88">Manuelt arbejde </text:p>
            </table:table-cell>
            <table:table-cell table:style-name="Tableau20.B3" office:value-type="float" office:value="55">
              <text:p text:style-name="P92">55</text:p>
            </table:table-cell>
            <table:table-cell table:style-name="Tableau20.B3" office:value-type="float" office:value="45">
              <text:p text:style-name="P92">45</text:p>
            </table:table-cell>
            <table:table-cell table:style-name="Tableau20.B3" office:value-type="float" office:value="0">
              <text:p text:style-name="P92">0</text:p>
            </table:table-cell>
          </table:table-row>
          <table:table-row>
            <table:table-cell table:style-name="Tableau20.A1" office:value-type="string">
              <text:p text:style-name="P88">Husmødre </text:p>
            </table:table-cell>
            <table:table-cell table:style-name="Tableau20.B3" office:value-type="float" office:value="34">
              <text:p text:style-name="P92">34</text:p>
            </table:table-cell>
            <table:table-cell table:style-name="Tableau20.B3" office:value-type="float" office:value="66">
              <text:p text:style-name="P92">66</text:p>
            </table:table-cell>
            <table:table-cell table:style-name="Tableau20.B3" office:value-type="float" office:value="0">
              <text:p text:style-name="P92">0</text:p>
            </table:table-cell>
          </table:table-row>
          <table:table-row>
            <table:table-cell table:style-name="Tableau20.A1" office:value-type="string">
              <text:p text:style-name="P88">Arbejdsløse </text:p>
            </table:table-cell>
            <table:table-cell table:style-name="Tableau20.B3" office:value-type="float" office:value="44">
              <text:p text:style-name="P92">44</text:p>
            </table:table-cell>
            <table:table-cell table:style-name="Tableau20.B3" office:value-type="float" office:value="56">
              <text:p text:style-name="P92">56</text:p>
            </table:table-cell>
            <table:table-cell table:style-name="Tableau20.B3" office:value-type="float" office:value="0">
              <text:p text:style-name="P92">0</text:p>
            </table:table-cell>
          </table:table-row>
          <table:table-row>
            <table:table-cell table:style-name="Tableau20.A1" office:value-type="string">
              <text:p text:style-name="P88">Pensioneret </text:p>
            </table:table-cell>
            <table:table-cell table:style-name="Tableau20.B3" office:value-type="float" office:value="45">
              <text:p text:style-name="P92">45</text:p>
            </table:table-cell>
            <table:table-cell table:style-name="Tableau20.B3" office:value-type="float" office:value="55">
              <text:p text:style-name="P92">55</text:p>
            </table:table-cell>
            <table:table-cell table:style-name="Tableau20.B3" office:value-type="float" office:value="0">
              <text:p text:style-name="P92">0</text:p>
            </table:table-cell>
          </table:table-row>
          <table:table-row>
            <table:table-cell table:style-name="Tableau20.A1" office:value-type="string">
              <text:p text:style-name="P88">Studerende </text:p>
            </table:table-cell>
            <table:table-cell table:style-name="Tableau20.B3" office:value-type="float" office:value="42">
              <text:p text:style-name="P92">42</text:p>
            </table:table-cell>
            <table:table-cell table:style-name="Tableau20.B3" office:value-type="float" office:value="58">
              <text:p text:style-name="P92">58</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Subjektiv urbanisering</text:p>
            </table:table-cell>
            <table:covered-table-cell/>
            <table:covered-table-cell/>
            <table:covered-table-cell/>
          </table:table-row>
          <table:table-row>
            <table:table-cell table:style-name="Tableau20.A1" office:value-type="string">
              <text:p text:style-name="P88">Landdistrikt eller landsby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Lille eller mellemstor by </text:p>
            </table:table-cell>
            <table:table-cell table:style-name="Tableau20.B3" office:value-type="float" office:value="49">
              <text:p text:style-name="P92">49</text:p>
            </table:table-cell>
            <table:table-cell table:style-name="Tableau20.B3" office:value-type="float" office:value="51">
              <text:p text:style-name="P92">51</text:p>
            </table:table-cell>
            <table:table-cell table:style-name="Tableau20.B3" office:value-type="float" office:value="0">
              <text:p text:style-name="P92">0</text:p>
            </table:table-cell>
          </table:table-row>
          <table:table-row>
            <table:table-cell table:style-name="Tableau20.A1" office:value-type="string">
              <text:p text:style-name="P88">Storby </text:p>
            </table:table-cell>
            <table:table-cell table:style-name="Tableau20.B3" office:value-type="float" office:value="43">
              <text:p text:style-name="P92">43</text:p>
            </table:table-cell>
            <table:table-cell table:style-name="Tableau20.B3" office:value-type="float" office:value="57">
              <text:p text:style-name="P92">57</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Opfattelse af erhvervsuddannelse i (vores land)</text:p>
            </table:table-cell>
            <table:covered-table-cell/>
            <table:covered-table-cell/>
            <table:covered-table-cell/>
          </table:table-row>
          <table:table-row>
            <table:table-cell table:style-name="Tableau20.A1" office:value-type="string">
              <text:p text:style-name="P88">Positiv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Negativ </text:p>
            </table:table-cell>
            <table:table-cell table:style-name="Tableau20.B3" office:value-type="float" office:value="42">
              <text:p text:style-name="P92">42</text:p>
            </table:table-cell>
            <table:table-cell table:style-name="Tableau20.B3" office:value-type="float" office:value="58">
              <text:p text:style-name="P92">58</text:p>
            </table:table-cell>
            <table:table-cell table:style-name="Tableau20.B3" office:value-type="float" office:value="0">
              <text:p text:style-name="P92">0</text:p>
            </table:table-cell>
          </table:table-row>
        </table:table>
        <text:p text:style-name="P21"/>
        <text:p text:style-name="P21"/>
        <text:p text:style-name="P29">Behovet for at have et job og tjene penge så hurtigt som muligt betragtes som den vigtigste faktor, der påvirker unges valg af erhvervsuddannelse. </text:p>
        <text:p text:style-name="P21"><draw:g text:anchor-type="paragraph" draw:z-index="38" draw:name="Forme36" draw:style-name="gr1"><draw:frame draw:style-name="gr187" draw:text-style-name="P99" svg:width="5.933cm" svg:height="9.274cm" svg:x="10.758cm" svg:y="7.864cm"><draw:image xlink:href="Pictures/1000000000000145000001FCF483B9A9BD3EE72D.png" xlink:type="simple" xlink:show="embed" xlink:actuate="onLoad" draw:mime-type="image/png"><text:p/></draw:image></draw:frame><draw:frame draw:style-name="gr188" draw:text-style-name="P101" svg:width="15.292cm" svg:height="1.207cm" svg:x="1.507cm" svg:y="6.712cm"><draw:text-box><text:p text:style-name="P100"><text:span text:style-name="T59">QB4. Hvad mener du er de(n) vigtigste faktor(er), der påvirker unge til at vælge erhvervsuddannelse frem for almen uddannelse i dag? (MAX. 3 SVARER) (EU27) (%) </text:span></text:p></draw:text-box></draw:frame><draw:frame draw:style-name="gr189" draw:text-style-name="P104" svg:width="10.473cm" svg:height="0.578cm" svg:x="0.242cm" svg:y="8.13cm"><draw:text-box><text:p text:style-name="P103"><text:span text:style-name="T59">Behovet for eller ønsket om at have et job og tjene penge så soan som muligt</text:span></text:p></draw:text-box></draw:frame><draw:frame draw:style-name="gr190" draw:text-style-name="P104" svg:width="7.723cm" svg:height="0.578cm" svg:x="2.888cm" svg:y="9.049cm"><draw:text-box><text:p text:style-name="P103"><text:span text:style-name="T59">Rådgivning fra forældre eller andre familiemedlemmer</text:span></text:p></draw:text-box></draw:frame><draw:frame draw:style-name="gr191" draw:text-style-name="P104" svg:width="7.462cm" svg:height="0.578cm" svg:x="3.135cm" svg:y="10.058cm"><draw:text-box><text:p text:style-name="P103"><text:span text:style-name="T59">Vejledning fra lærere eller skolevejledere</text:span></text:p></draw:text-box></draw:frame><draw:frame draw:style-name="gr192" draw:text-style-name="P104" svg:width="8.363cm" svg:height="0.578cm" svg:x="2.373cm" svg:y="10.799cm"><draw:text-box><text:p text:style-name="P103"><text:span text:style-name="T59">Dårlig skolepræstation eller dårlige karakterer</text:span></text:p></draw:text-box></draw:frame><draw:frame draw:style-name="gr193" draw:text-style-name="P104" svg:width="9.113cm" svg:height="0.902cm" svg:x="1.699cm" svg:y="11.538cm"><draw:text-box><text:p text:style-name="P103"><text:span text:style-name="T59">At gøre, hvad de fleste mennesker omkring dem gør (f.eks. venner, klassekammerater eller andre i deres område)</text:span></text:p></draw:text-box></draw:frame><draw:frame draw:style-name="gr194" draw:text-style-name="P104" svg:width="8.831cm" svg:height="0.902cm" svg:x="1.722cm" svg:y="12.727cm"><draw:text-box><text:p text:style-name="P103"><text:span text:style-name="T59">De ønsker at blive en iværksætter eller selvstændig erhvervsdrivende</text:span></text:p></draw:text-box></draw:frame><draw:frame draw:style-name="gr195" draw:text-style-name="P104" svg:width="9.051cm" svg:height="0.902cm" svg:x="1.745cm" svg:y="13.602cm"><draw:text-box><text:p text:style-name="P103"><text:span text:style-name="T59">Opfattet prestige eller social status for erhvervsuddannelsesforløbet</text:span></text:p></draw:text-box></draw:frame><draw:frame draw:style-name="gr196" draw:text-style-name="P104" svg:width="8.653cm" svg:height="0.578cm" svg:x="2.059cm" svg:y="14.588cm"><draw:text-box><text:p text:style-name="P103"><text:span text:style-name="T59">Indflydelse fra sociale medier eller onlineindhold</text:span></text:p></draw:text-box></draw:frame><draw:frame draw:style-name="gr197" draw:text-style-name="P104" svg:width="6.619cm" svg:height="0.578cm" svg:x="3.964cm" svg:y="15.394cm"><draw:text-box><text:p text:style-name="P103"><text:span text:style-name="T59">Andre (SPONTANEOUS)</text:span></text:p></draw:text-box></draw:frame><draw:frame draw:style-name="gr198" draw:text-style-name="P104" svg:width="4.739cm" svg:height="0.578cm" svg:x="6.049cm" svg:y="16.336cm"><draw:text-box><text:p text:style-name="P103"><text:span text:style-name="T59">Ved ikke</text:span></text:p></draw:text-box></draw:frame></draw:g>Adspurgt om de vigtigste faktorer, der påvirker unge til at vælge erhvervsuddannelse frem for almen uddannelse i dag, nævner mere end halvdelen af EU-borgerne (53 %) behovet for eller ønsket om at have et job og tjene penge så hurtigt som muligt.<text:note text:id="ftn45" text:note-class="footnote"><text:note-citation>45</text:note-citation><text:note-body><text:p text:style-name="P13">QB4. Hvad mener du er de(n) vigtigste faktor(er), der påvirker unge til at vælge erhvervsuddannelse frem for almen uddannelse i dag? (maks. 3 svar)</text:p></text:note-body></text:note> En ud af fem (21 %) nævner også ønsket om at blive iværksætter eller selvstændig erhvervsdrivende. Ud over disse to faktorer følger svarene en faldende rækkefølge: rådgivning fra forældre eller andre familiemedlemmer (35 %), vejledning fra lærere eller skolevejledere (28 %), dårlige skoleresultater eller karakterer (28 %), at gøre, hvad de fleste omkring dem gør (24 %), erhvervsuddannelsesforløbets opfattede prestige eller sociale status (16 %) og indflydelse fra sociale medier eller onlineindhold (14 %). </text:p>
        <text:p text:style-name="P21"/>
        <text:p text:style-name="P21"/>
        <text:p text:style-name="P29">Opfattelsen af de faktorer, der påvirker unges valg, varierer fra medlemsstat til medlemsstat. Behovet for eller ønsket om at have et job og tjene penge så hurtigt som muligt nævnes hyppigst i Sverige (71 %), Finland (69 %), Cypern (65 %) og Grækenland (63 %) og mindst hyppigt i Ungarn (38 %), Rumænien (39 %), Polen (41 %) og Bulgarien og Slovakiet (begge 42 %). </text:p>
        <text:p text:style-name="P21">Rådgivning fra forældre eller andre familiemedlemmer nævnes hyppigst i Slovakiet (50 %), Bulgarien (46 %), Østrig (44 %) og Ungarn (42 %) og mindst i Polen (25 %), Portugal (27 %) og Letland og Finland (begge 28 %). I Irland nævnes behovet for eller ønsket om at have et job og tjene penge så hurtigt som muligt og rådgivning fra forældre eller andre familiemedlemmer ligeledes som de vigtigste faktorer (begge 42 %). </text:p>
        <text:p text:style-name="P21"/>
        <text:p text:style-name="P21"><draw:g text:anchor-type="paragraph" draw:z-index="39" draw:name="Forme37" draw:style-name="gr1"><draw:frame draw:style-name="gr181" draw:text-style-name="P99" svg:width="16.758cm" svg:height="6.555cm" svg:x="0cm" svg:y="1.802cm"><draw:image xlink:href="Pictures/10000000000005500000021415EC79650F248000.png" xlink:type="simple" xlink:show="embed" xlink:actuate="onLoad" draw:mime-type="image/png"><text:p/></draw:image></draw:frame><draw:frame draw:style-name="gr182" draw:text-style-name="P99" svg:width="0.969cm" svg:height="1.041cm" svg:x="5.496cm" svg:y="1.488cm"><draw:image xlink:href="Pictures/10000000000000290000002C2D36BDA13045675B.png" xlink:type="simple" xlink:show="embed" xlink:actuate="onLoad" draw:mime-type="image/png"><text:p/></draw:image></draw:frame><draw:frame draw:style-name="gr183" draw:text-style-name="P101" svg:width="16.555cm" svg:height="0.902cm" svg:x="0.15cm" svg:y="0.471cm"><draw:text-box><text:p text:style-name="P100"><text:span text:style-name="T59">QB4: Hvad mener du er de(n) vigtigste faktor(er), der påvirker unge til at vælge erhvervsuddannelse frem for almen uddannelse i dag? (højst 3 svar) (%)</text:span></text:p></draw:text-box></draw:frame><draw:frame draw:style-name="gr184" draw:text-style-name="P101" svg:width="10.293cm" svg:height="0.902cm" svg:x="6.359cm" svg:y="1.502cm"><draw:text-box><text:p text:style-name="P100"><text:span text:style-name="T59">Behovet for eller ønsket om at have et job og tjene penge så hurtigt som muligt</text:span></text:p></draw:text-box></draw:frame><draw:frame draw:style-name="gr185" draw:text-style-name="P101" svg:width="6.344cm" svg:height="0.902cm" svg:x="6.442cm" svg:y="1.979cm"><draw:text-box><text:p text:style-name="P100"><text:span text:style-name="T59">Rådgivning fra forældre eller andre familiemedlemmer</text:span></text:p></draw:text-box></draw:frame><draw:frame draw:style-name="gr186" draw:text-style-name="P108" svg:width="16.453cm" svg:height="1.064cm" svg:x="0.279cm" svg:y="-0.429cm"><draw:text-box><text:p text:style-name="P100"><text:span text:style-name="T61">Faktorer, der påvirker valget af erhvervsuddannelse frem for almen uddannelse: Højeste svar pr. medlem </text:span></text:p></draw:text-box></draw:frame></draw:g></text:p>
        <text:p text:style-name="P29">Vejledning fra lærere eller skolevejledere nævnes oftest i Italien (37 %), Danmark (35 %) og Grækenland og Slovakiet (begge 33 %), mens den nævnes mindst i Letland (13 %), Litauen (15 %), Finland (17 %) og Polen (18 %). </text:p>
        <text:p text:style-name="P21">Dårlige resultater eller dårlige karakterer nævnes hyppigst i Grækenland (51 %), Litauen (46 %), Sverige (45 %) og Belgien og Cypern (begge 41 %) og mindst i Nederlandene og Bulgarien (begge 14 %), Slovakiet (20 %) og Kroatien og Malta (begge 21 %). </text:p>
        <text:p text:style-name="P21">At gøre, hvad de fleste mennesker omkring dem gør, nævnes oftest i Finland (40 %), Nederlandene (39 %), Østrig (36 %) og Bulgarien og Slovakiet (begge 35 %), mens det er mindst almindeligt nævnt i Luxembourg (13 %) og Frankrig og Portugal (begge 14 %). </text:p>
        <text:p text:style-name="P21">Ønsket om at blive iværksætter eller selvstændig nævnes oftest i Kroatien (39 %), Cypern (33 %), Danmark (31 %) og Slovenien (29 %), mens det mindst nævnes i Tyskland (12 %), Portugal (16 %) og Litauen, Spanien og Polen (alle 18 %). </text:p>
        <text:p text:style-name="P21">Indflydelse fra sociale medier eller onlineindhold nævnes oftest i Nederlandene (31 %), Malta (27 %), Kroatien (24 %) og Tjekkiet og Slovakiet (begge 22 %), mens den nævnes mindst i Portugal (6 %), Litauen (8 %) og Estland, Frankrig og Spanien (alle 11 %). </text:p>
        <text:p text:style-name="P21">Erhvervsuddannelsesforløbets opfattede prestige eller sociale status nævnes hyppigst i Østrig (24 %) og Malta og Ungarn (begge 23 %), mens den nævnes mindst hyppigt i Cypern (7 %), Grækenland (10 %) og Belgien, Frankrig, Portugal og Luxembourg (alle 11 %). </text:p>
        <text:p text:style-name="P21"><draw:frame draw:style-name="fr7" draw:name="Objet1" text:anchor-type="paragraph" svg:x="0.356cm" svg:y="3.725cm" svg:width="15.972cm" svg:height="5.512cm" draw:z-index="40"><draw:object xlink:href="./Object 1" xlink:type="simple" xlink:show="embed" xlink:actuate="onLoad"/><draw:image xlink:href="./ObjectReplacements/Object 1" xlink:type="simple" xlink:show="embed" xlink:actuate="onLoad"/></draw:frame>Økonomisk motivation er den dominerende drivkraft for valg. I 24 medlemsstater er behovet for eller ønsket om at have et job og tjene penge så hurtigt som muligt den hyppigst nævnte faktor, der spænder fra 71 % i Sverige til 39 % i Rumænien i de lande, hvor den rangerer som den største drivkraft. Forældrerådgivning er kun den primære faktor i tre medlemsstater: Slovakiet (50 %), Bulgarien (46 %) og Ungarn (42 %). I Irland er økonomisk motivation og rådgivning fra forældrene bundet til 42 % hver. Selv om vejledning af lærere nævnes af 28 % af europæerne generelt, rangerer den aldrig som den primære faktor i en EU-medlemsstat med den højeste andel i Italien på 37 %. </text:p>
        <text:p text:style-name="P29">Når vi analyserer de faktorer, der påvirker unge efter sociodemografiske og holdningsmæssige kategorier, kan følgende mønstre observeres: </text:p>
        <text:p text:style-name="P21">Behovet for eller ønsket om at have et job og tjene penge så hurtigt som muligt nævnes af omkring halvdelen af alle respondenter med minimale kønsforskelle (mænd 52 %, kvinder 53 %). Aldersvariationerne er beskedne og spænder fra 51 % blandt de 55-årige og over til 55 % blandt de 25-39-årige. Blandt de erhvervsaktive er de arbejdsløse mest tilbøjelige til at give dette svar (60 %), hvilket svarer til en forskel på 11 procentpoint i forhold til hjemmegående<text:note text:id="ftn46" text:note-class="footnote"><text:note-citation>46</text:note-citation><text:note-body><text:p text:style-name="P13">En husmand er en person, der forvalter en husstand, f.eks. en husmor eller en husmand. </text:p></text:note-body></text:note> (49 %). </text:p>
        <text:p text:style-name="P21">Rådgivning fra forældre eller andre familiemedlemmer viser ingen kønsforskelle, idet både mænd og kvinder nævner denne faktor på samme niveau (35 %). Aldersforskelle er mere markante her: 31 % af de 15-24-årige nævner denne faktor og stiger til 37 % blandt de 55-årige og derover. Uddannelsesmønstre viser, at de, der afsluttede uddannelsen tidligere, er mere tilbøjelige til at nævne denne faktor: 37 % af dem, der afsluttede deres uddannelse i en alder af 15 år eller tidligere, gør det, sammenlignet med 33 % af dem, der afsluttede deres uddannelse i en alder af 20 år eller ældre. </text:p>
        <text:p text:style-name="P21">Vejledning fra lærere eller skolevejledere citeres på samme niveau af mænd (28 %) og kvinder (29 %). På tværs af aldersgrupper er svarene fortsat relativt stabile og spænder fra 26 % blandt de 15-24-årige til 29 % blandt de 25-39-årige og 40-54-årige. Uddannelsesniveauet har heller ikke stor indflydelse på svarene, da antallet af personer, der har afsluttet en uddannelse i en alder af 15 år eller tidligere, varierer fra 27 % til 29 % blandt dem, der stadig studerer. </text:p>
        <text:p text:style-name="P21">Ønsket om at blive iværksætter eller selvstændig varierer minimalt på tværs af demografiske grupper, idet ca. én ud af fem respondenter nævner denne faktor. Kønsforskellene er beskedne (mænd 22 %, kvinder 20 %), og der er få forskelle efter alder, idet der nævnes mellem 20 % og 22 %. Respondenter, der er selvstændige, er mere tilbøjelige end nogen anden erhvervskategori til at nævne dette punkt. </text:p>
        <text:p text:style-name="P21"/>
        <text:p text:style-name="P21">Dårlig skolepræstation eller dårlige karakterer nævnes på samme måde af både mænd og kvinder (begge 28 %). Aldersforskellene er betydelige: En tredjedel af de 15-24-årige (33 %) nævner denne faktor og faldt til 26 % blandt de 55-årige og derover. Der er begrænsede variationer efter uddannelsesniveau for dette punkt. Blandt de erhvervsaktive er andelen af arbejdsløse (35 %) og studerende (33 %) meget højere end andelen af arbejdere (25 %). Respondenter, der siger, at erhvervsuddannelserne opfattes negativt i deres land, er mere tilbøjelige til at nævne denne faktor (34 %) end dem, der siger, at erhvervsuddannelserne har et positivt image i deres land (26 %). </text:p>
        <text:p text:style-name="P21">At gøre det, de fleste omkring dem gør: der er minimale kønsforskelle for denne post (mænd 25 %, kvinder 24 %). Aldersforskellen er beskeden, selv om respondenterne i alderen 25-39 år nævner dette lidt oftere (26 %) end respondenterne i alderen 15-24 år (23 %). Uddannelsesmønstre viser, at de, der afsluttede uddannelse i en alder af 20 år eller senere, er mere tilbøjelige til at nævne denne faktor (26 %) end dem, der afsluttede tidligere (22 %). </text:p>
        <text:p text:style-name="P21">Indflydelse fra sociale medier eller onlineindhold viser igen minimale kønsforskelle (mænd 14 %, kvinder 15 %). Aldersforskellene er beskedne, idet scoren varierer fra 13 % blandt de 55-årige og derover til 16 % blandt de 15-24-årige. Uddannelsesmønstre viser, at de, der afsluttede uddannelse i en alder af 20 år eller senere (16 %) nævner denne faktor oftere end dem, der afsluttede uddannelse i en alder af 15 år eller tidligere (10 %). </text:p>
        <text:p text:style-name="P21">Opfattet prestige eller social status for erhvervsuddannelsesforløbet viser minimal variation på tværs af de fleste grupper. Kønsforskellene er beskedne (mænd 17 %, kvinder 15 %), og 16 % af respondenterne nævner dette punkt konsekvent på tværs af alle aldersgrupper. Forskelle efter uddannelse er mere bemærkelsesværdige: De, der afsluttede deres uddannelse i en alder af 20 år eller senere, er mere tilbøjelige til at nævne dette punkt (18 %) end dem, der gjorde det i en alder af 15 år eller tidligere (12 %). </text:p>
        <text:p text:style-name="P29"><draw:frame draw:style-name="fr1" draw:name="Cadre1" text:anchor-type="paragraph" svg:x="0.012cm" svg:y="-2.06cm" svg:width="17.089cm" draw:z-index="41"><draw:text-box fo:min-height="1.984cm"><text:p text:style-name="P14"/><table:table table:name="Tableau21" table:style-name="Tableau21"><table:table-column table:style-name="Tableau21.A"/><table:table-column table:style-name="Tableau21.B"/><table:table-column table:style-name="Tableau21.C"/><table:table-column table:style-name="Tableau21.D"/><table:table-column table:style-name="Tableau21.E"/><table:table-column table:style-name="Tableau21.F"/><table:table-column table:style-name="Tableau21.G"/><table:table-column table:style-name="Tableau21.H"/><table:table-column table:style-name="Tableau21.I"/><table:table-column table:style-name="Tableau21.J"/><table:table-column table:style-name="Tableau21.K"/><table:table-row><table:table-cell table:style-name="Tableau21.A1" table:number-columns-spanned="11" office:value-type="string"><text:p text:style-name="P54">QB4 Hvad mener du er de(n) vigtigste faktor(er), der påvirker unge til at vælge erhvervsuddannelse frem for almen uddannelse i dag? (MAX. 3 SVARER) (%-EU)</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table:table-cell><table:table-cell table:style-name="Tableau21.A1" office:value-type="string"><text:p text:style-name="P56">Vejledning fra lærere eller skolevejledere </text:p></table:table-cell><table:table-cell table:style-name="Tableau21.A1" office:value-type="string"><text:p text:style-name="P56">Rådgivning fra forældre eller andre familiemedlemmer </text:p></table:table-cell><table:table-cell table:style-name="Tableau21.A1" office:value-type="string"><text:p text:style-name="P56">Behovet for eller ønsket om at have et job og tjene penge så hurtigt som muligt </text:p></table:table-cell><table:table-cell table:style-name="Tableau21.A1" office:value-type="string"><text:p text:style-name="P56">De ønsker at blive en iværksætter eller selvstændig erhvervsdrivende </text:p></table:table-cell><table:table-cell table:style-name="Tableau21.A1" office:value-type="string"><text:p text:style-name="P56">Dårlig skolepræstation eller dårlige karakterer </text:p></table:table-cell><table:table-cell table:style-name="Tableau21.A1" office:value-type="string"><text:p text:style-name="P56">Gøre, hvad de fleste mennesker omkring dem gør (f.eks. venner, klassekammerater eller andre i deres område)</text:p></table:table-cell><table:table-cell table:style-name="Tableau21.A1" office:value-type="string"><text:p text:style-name="P56">Indflydelse fra sociale medier eller onlineindhold </text:p></table:table-cell><table:table-cell table:style-name="Tableau21.A1" office:value-type="string"><text:p text:style-name="P56">Opfattet prestige eller social status for erhvervsuddannelsesforløbet </text:p></table:table-cell><table:table-cell table:style-name="Tableau21.A1" office:value-type="string"><text:p text:style-name="P56">Andre (SPONTANEOUS) </text:p></table:table-cell><table:table-cell table:style-name="Tableau21.A1" office:value-type="string"><text:p text:style-name="P56">Ved ikke</text:p></table:table-cell></table:table-row><table:table-row><table:table-cell table:style-name="Tableau21.A1" office:value-type="string"><text:p text:style-name="P54">EU-27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Køn</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Mennesket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2"><text:p text:style-name="P56">52</text:p></table:table-cell><table:table-cell table:style-name="Tableau21.B3" office:value-type="float" office:value="22"><text:p text:style-name="P56">22</text:p></table:table-cell><table:table-cell table:style-name="Tableau21.B3" office:value-type="float" office:value="28"><text:p text:style-name="P56">28</text:p></table:table-cell><table:table-cell table:style-name="Tableau21.B3" office:value-type="float" office:value="25"><text:p text:style-name="P56">25</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kvinde </text:p></table:table-cell><table:table-cell table:style-name="Tableau21.B3" office:value-type="float" office:value="29"><text:p text:style-name="P56">29</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0"><text:p text:style-name="P56">20</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5"><text:p text:style-name="P56">15</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Alder</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15-24 </text:p></table:table-cell><table:table-cell table:style-name="Tableau21.B3" office:value-type="float" office:value="26"><text:p text:style-name="P56">26</text:p></table:table-cell><table:table-cell table:style-name="Tableau21.B3" office:value-type="float" office:value="31"><text:p text:style-name="P56">31</text:p></table:table-cell><table:table-cell table:style-name="Tableau21.B3" office:value-type="float" office:value="54"><text:p text:style-name="P56">54</text:p></table:table-cell><table:table-cell table:style-name="Tableau21.B3" office:value-type="float" office:value="21"><text:p text:style-name="P56">21</text:p></table:table-cell><table:table-cell table:style-name="Tableau21.B3" office:value-type="float" office:value="33"><text:p text:style-name="P56">33</text:p></table:table-cell><table:table-cell table:style-name="Tableau21.B3" office:value-type="float" office:value="23"><text:p text:style-name="P56">23</text:p></table:table-cell><table:table-cell table:style-name="Tableau21.B3" office:value-type="float" office:value="16"><text:p text:style-name="P56">16</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25-39 </text:p></table:table-cell><table:table-cell table:style-name="Tableau21.B3" office:value-type="float" office:value="29"><text:p text:style-name="P56">29</text:p></table:table-cell><table:table-cell table:style-name="Tableau21.B3" office:value-type="float" office:value="33"><text:p text:style-name="P56">33</text:p></table:table-cell><table:table-cell table:style-name="Tableau21.B3" office:value-type="float" office:value="55"><text:p text:style-name="P56">55</text:p></table:table-cell><table:table-cell table:style-name="Tableau21.B3" office:value-type="float" office:value="22"><text:p text:style-name="P56">22</text:p></table:table-cell><table:table-cell table:style-name="Tableau21.B3" office:value-type="float" office:value="27"><text:p text:style-name="P56">27</text:p></table:table-cell><table:table-cell table:style-name="Tableau21.B3" office:value-type="float" office:value="26"><text:p text:style-name="P56">26</text:p></table:table-cell><table:table-cell table:style-name="Tableau21.B3" office:value-type="float" office:value="15"><text:p text:style-name="P56">15</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40-54 </text:p></table:table-cell><table:table-cell table:style-name="Tableau21.B3" office:value-type="float" office:value="29"><text:p text:style-name="P56">29</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5"><text:p text:style-name="P56">15</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gt;=55</text:p></table:table-cell><table:table-cell table:style-name="Tableau21.B3" office:value-type="float" office:value="28"><text:p text:style-name="P56">28</text:p></table:table-cell><table:table-cell table:style-name="Tableau21.B3" office:value-type="float" office:value="37"><text:p text:style-name="P56">37</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3"><text:p text:style-name="P56">13</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4" table:number-columns-spanned="11" office:value-type="string"><text:p text:style-name="P57">Uddannelse (slutningen af)</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lt;=-15</text:p></table:table-cell><table:table-cell table:style-name="Tableau21.B3" office:value-type="float" office:value="27"><text:p text:style-name="P56">27</text:p></table:table-cell><table:table-cell table:style-name="Tableau21.B3" office:value-type="float" office:value="37"><text:p text:style-name="P56">37</text:p></table:table-cell><table:table-cell table:style-name="Tableau21.B3" office:value-type="float" office:value="52"><text:p text:style-name="P56">52</text:p></table:table-cell><table:table-cell table:style-name="Tableau21.B3" office:value-type="float" office:value="18"><text:p text:style-name="P56">18</text:p></table:table-cell><table:table-cell table:style-name="Tableau21.B3" office:value-type="float" office:value="29"><text:p text:style-name="P56">29</text:p></table:table-cell><table:table-cell table:style-name="Tableau21.B3" office:value-type="float" office:value="22"><text:p text:style-name="P56">22</text:p></table:table-cell><table:table-cell table:style-name="Tableau21.B3" office:value-type="float" office:value="10"><text:p text:style-name="P56">10</text:p></table:table-cell><table:table-cell table:style-name="Tableau21.B3" office:value-type="float" office:value="12"><text:p text:style-name="P56">12</text:p></table:table-cell><table:table-cell table:style-name="Tableau21.B3" office:value-type="float" office:value="1"><text:p text:style-name="P56">1</text:p></table:table-cell><table:table-cell table:style-name="Tableau21.B3" office:value-type="float" office:value="5"><text:p text:style-name="P56">5</text:p></table:table-cell></table:table-row><table:table-row><table:table-cell table:style-name="Tableau21.A1" office:value-type="string"><text:p text:style-name="P54">16-19 </text:p></table:table-cell><table:table-cell table:style-name="Tableau21.B3" office:value-type="float" office:value="29"><text:p text:style-name="P56">29</text:p></table:table-cell><table:table-cell table:style-name="Tableau21.B3" office:value-type="float" office:value="36"><text:p text:style-name="P56">36</text:p></table:table-cell><table:table-cell table:style-name="Tableau21.B3" office:value-type="float" office:value="51"><text:p text:style-name="P56">51</text:p></table:table-cell><table:table-cell table:style-name="Tableau21.B3" office:value-type="float" office:value="21"><text:p text:style-name="P56">21</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gt;=20</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6"><text:p text:style-name="P56">26</text:p></table:table-cell><table:table-cell table:style-name="Tableau21.B3" office:value-type="float" office:value="16"><text:p text:style-name="P56">16</text:p></table:table-cell><table:table-cell table:style-name="Tableau21.B3" office:value-type="float" office:value="18"><text:p text:style-name="P56">18</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Studerer stadig </text:p></table:table-cell><table:table-cell table:style-name="Tableau21.B3" office:value-type="float" office:value="29"><text:p text:style-name="P56">29</text:p></table:table-cell><table:table-cell table:style-name="Tableau21.B3" office:value-type="float" office:value="31"><text:p text:style-name="P56">31</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34"><text:p text:style-name="P56">34</text:p></table:table-cell><table:table-cell table:style-name="Tableau21.B3" office:value-type="float" office:value="22"><text:p text:style-name="P56">22</text:p></table:table-cell><table:table-cell table:style-name="Tableau21.B3" office:value-type="float" office:value="15"><text:p text:style-name="P56">15</text:p></table:table-cell><table:table-cell table:style-name="Tableau21.B3" office:value-type="float" office:value="13"><text:p text:style-name="P56">13</text:p></table:table-cell><table:table-cell table:style-name="Tableau21.B3" office:value-type="float" office:value="2"><text:p text:style-name="P56">2</text:p></table:table-cell><table:table-cell table:style-name="Tableau21.B3" office:value-type="float" office:value="2"><text:p text:style-name="P56">2</text:p></table:table-cell></table:table-row><table:table-row><table:table-cell table:style-name="Tableau21.A4" table:number-columns-spanned="11" office:value-type="string"><text:p text:style-name="P57">Sociofaglig kategori</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Selvstændig erhvervsdrivende </text:p></table:table-cell><table:table-cell table:style-name="Tableau21.B3" office:value-type="float" office:value="28"><text:p text:style-name="P56">28</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6"><text:p text:style-name="P56">26</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Ledere </text:p></table:table-cell><table:table-cell table:style-name="Tableau21.B3" office:value-type="float" office:value="30"><text:p text:style-name="P56">30</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19"><text:p text:style-name="P56">19</text:p></table:table-cell><table:table-cell table:style-name="Tableau21.B3" office:value-type="float" office:value="29"><text:p text:style-name="P56">29</text:p></table:table-cell><table:table-cell table:style-name="Tableau21.B3" office:value-type="float" office:value="27"><text:p text:style-name="P56">27</text:p></table:table-cell><table:table-cell table:style-name="Tableau21.B3" office:value-type="float" office:value="18"><text:p text:style-name="P56">18</text:p></table:table-cell><table:table-cell table:style-name="Tableau21.B3" office:value-type="float" office:value="19"><text:p text:style-name="P56">19</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Andre hvidhalsbånd </text:p></table:table-cell><table:table-cell table:style-name="Tableau21.B3" office:value-type="float" office:value="30"><text:p text:style-name="P56">30</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7"><text:p text:style-name="P56">27</text:p></table:table-cell><table:table-cell table:style-name="Tableau21.B3" office:value-type="float" office:value="16"><text:p text:style-name="P56">16</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Manuelt arbejde </text:p></table:table-cell><table:table-cell table:style-name="Tableau21.B3" office:value-type="float" office:value="28"><text:p text:style-name="P56">28</text:p></table:table-cell><table:table-cell table:style-name="Tableau21.B3" office:value-type="float" office:value="34"><text:p text:style-name="P56">34</text:p></table:table-cell><table:table-cell table:style-name="Tableau21.B3" office:value-type="float" office:value="54"><text:p text:style-name="P56">54</text:p></table:table-cell><table:table-cell table:style-name="Tableau21.B3" office:value-type="float" office:value="20"><text:p text:style-name="P56">20</text:p></table:table-cell><table:table-cell table:style-name="Tableau21.B3" office:value-type="float" office:value="25"><text:p text:style-name="P56">25</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Husmødre </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49"><text:p text:style-name="P56">49</text:p></table:table-cell><table:table-cell table:style-name="Tableau21.B3" office:value-type="float" office:value="22"><text:p text:style-name="P56">22</text:p></table:table-cell><table:table-cell table:style-name="Tableau21.B3" office:value-type="float" office:value="29"><text:p text:style-name="P56">29</text:p></table:table-cell><table:table-cell table:style-name="Tableau21.B3" office:value-type="float" office:value="25"><text:p text:style-name="P56">25</text:p></table:table-cell><table:table-cell table:style-name="Tableau21.B3" office:value-type="float" office:value="13"><text:p text:style-name="P56">13</text:p></table:table-cell><table:table-cell table:style-name="Tableau21.B3" office:value-type="float" office:value="14"><text:p text:style-name="P56">14</text:p></table:table-cell><table:table-cell table:style-name="Tableau21.B3" office:value-type="float" office:value="2"><text:p text:style-name="P56">2</text:p></table:table-cell><table:table-cell table:style-name="Tableau21.B3" office:value-type="float" office:value="2"><text:p text:style-name="P56">2</text:p></table:table-cell></table:table-row><table:table-row><table:table-cell table:style-name="Tableau21.A1" office:value-type="string"><text:p text:style-name="P54">Arbejdsløse </text:p></table:table-cell><table:table-cell table:style-name="Tableau21.B3" office:value-type="float" office:value="25"><text:p text:style-name="P56">25</text:p></table:table-cell><table:table-cell table:style-name="Tableau21.B3" office:value-type="float" office:value="33"><text:p text:style-name="P56">33</text:p></table:table-cell><table:table-cell table:style-name="Tableau21.B3" office:value-type="float" office:value="60"><text:p text:style-name="P56">60</text:p></table:table-cell><table:table-cell table:style-name="Tableau21.B3" office:value-type="float" office:value="20"><text:p text:style-name="P56">20</text:p></table:table-cell><table:table-cell table:style-name="Tableau21.B3" office:value-type="float" office:value="35"><text:p text:style-name="P56">35</text:p></table:table-cell><table:table-cell table:style-name="Tableau21.B3" office:value-type="float" office:value="25"><text:p text:style-name="P56">25</text:p></table:table-cell><table:table-cell table:style-name="Tableau21.B3" office:value-type="float" office:value="12"><text:p text:style-name="P56">12</text:p></table:table-cell><table:table-cell table:style-name="Tableau21.B3" office:value-type="float" office:value="13"><text:p text:style-name="P56">13</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1" office:value-type="string"><text:p text:style-name="P54">Pensioneret </text:p></table:table-cell><table:table-cell table:style-name="Tableau21.B3" office:value-type="float" office:value="28"><text:p text:style-name="P56">28</text:p></table:table-cell><table:table-cell table:style-name="Tableau21.B3" office:value-type="float" office:value="38"><text:p text:style-name="P56">38</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6"><text:p text:style-name="P56">26</text:p></table:table-cell><table:table-cell table:style-name="Tableau21.B3" office:value-type="float" office:value="22"><text:p text:style-name="P56">22</text:p></table:table-cell><table:table-cell table:style-name="Tableau21.B3" office:value-type="float" office:value="12"><text:p text:style-name="P56">12</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4"><text:p text:style-name="P56">4</text:p></table:table-cell></table:table-row><table:table-row><table:table-cell table:style-name="Tableau21.A1" office:value-type="string"><text:p text:style-name="P54">Studerende </text:p></table:table-cell><table:table-cell table:style-name="Tableau21.B3" office:value-type="float" office:value="27"><text:p text:style-name="P56">27</text:p></table:table-cell><table:table-cell table:style-name="Tableau21.B3" office:value-type="float" office:value="31"><text:p text:style-name="P56">31</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33"><text:p text:style-name="P56">33</text:p></table:table-cell><table:table-cell table:style-name="Tableau21.B3" office:value-type="float" office:value="23"><text:p text:style-name="P56">23</text:p></table:table-cell><table:table-cell table:style-name="Tableau21.B3" office:value-type="float" office:value="16"><text:p text:style-name="P56">16</text:p></table:table-cell><table:table-cell table:style-name="Tableau21.B3" office:value-type="float" office:value="13"><text:p text:style-name="P56">13</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4" table:number-columns-spanned="11" office:value-type="string"><text:p text:style-name="P57">Subjektiv urbanisering</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Landdistrikt eller landsby </text:p></table:table-cell><table:table-cell table:style-name="Tableau21.B3" office:value-type="float" office:value="26"><text:p text:style-name="P56">26</text:p></table:table-cell><table:table-cell table:style-name="Tableau21.B3" office:value-type="float" office:value="35"><text:p text:style-name="P56">35</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7"><text:p text:style-name="P56">27</text:p></table:table-cell><table:table-cell table:style-name="Tableau21.B3" office:value-type="float" office:value="25"><text:p text:style-name="P56">25</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1" office:value-type="string"><text:p text:style-name="P54">Lille eller mellemstor by </text:p></table:table-cell><table:table-cell table:style-name="Tableau21.B3" office:value-type="float" office:value="30"><text:p text:style-name="P56">30</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2"><text:p text:style-name="P56">22</text:p></table:table-cell><table:table-cell table:style-name="Tableau21.B3" office:value-type="float" office:value="28"><text:p text:style-name="P56">28</text:p></table:table-cell><table:table-cell table:style-name="Tableau21.B3" office:value-type="float" office:value="23"><text:p text:style-name="P56">23</text:p></table:table-cell><table:table-cell table:style-name="Tableau21.B3" office:value-type="float" office:value="15"><text:p text:style-name="P56">15</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Storby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6"><text:p text:style-name="P56">56</text:p></table:table-cell><table:table-cell table:style-name="Tableau21.B3" office:value-type="float" office:value="19"><text:p text:style-name="P56">19</text:p></table:table-cell><table:table-cell table:style-name="Tableau21.B3" office:value-type="float" office:value="28"><text:p text:style-name="P56">28</text:p></table:table-cell><table:table-cell table:style-name="Tableau21.B3" office:value-type="float" office:value="25"><text:p text:style-name="P56">25</text:p></table:table-cell><table:table-cell table:style-name="Tableau21.B3" office:value-type="float" office:value="15"><text:p text:style-name="P56">15</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Opfattelse af erhvervsuddannelse i (vores land)</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Positiv </text:p></table:table-cell><table:table-cell table:style-name="Tableau21.B3" office:value-type="float" office:value="30"><text:p text:style-name="P56">30</text:p></table:table-cell><table:table-cell table:style-name="Tableau21.B3" office:value-type="float" office:value="37"><text:p text:style-name="P56">37</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6"><text:p text:style-name="P56">26</text:p></table:table-cell><table:table-cell table:style-name="Tableau21.B3" office:value-type="float" office:value="26"><text:p text:style-name="P56">26</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Negativ </text:p></table:table-cell><table:table-cell table:style-name="Tableau21.B3" office:value-type="float" office:value="26"><text:p text:style-name="P56">26</text:p></table:table-cell><table:table-cell table:style-name="Tableau21.B3" office:value-type="float" office:value="30"><text:p text:style-name="P56">30</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34"><text:p text:style-name="P56">34</text:p></table:table-cell><table:table-cell table:style-name="Tableau21.B3" office:value-type="float" office:value="23"><text:p text:style-name="P56">23</text:p></table:table-cell><table:table-cell table:style-name="Tableau21.B3" office:value-type="float" office:value="17"><text:p text:style-name="P56">17</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4" table:number-columns-spanned="11" office:value-type="string"><text:p text:style-name="P57">Har nogensinde deltaget i grundlæggende erhvervsuddannelse (sekundæruddannelse på andet trin)</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Ja </text:p></table:table-cell><table:table-cell table:style-name="Tableau21.B3" office:value-type="float" office:value="28"><text:p text:style-name="P56">28</text:p></table:table-cell><table:table-cell table:style-name="Tableau21.B3" office:value-type="float" office:value="37"><text:p text:style-name="P56">37</text:p></table:table-cell><table:table-cell table:style-name="Tableau21.B3" office:value-type="float" office:value="52"><text:p text:style-name="P56">52</text:p></table:table-cell><table:table-cell table:style-name="Tableau21.B3" office:value-type="float" office:value="21"><text:p text:style-name="P56">21</text:p></table:table-cell><table:table-cell table:style-name="Tableau21.B3" office:value-type="float" office:value="24"><text:p text:style-name="P56">24</text:p></table:table-cell><table:table-cell table:style-name="Tableau21.B3" office:value-type="float" office:value="25"><text:p text:style-name="P56">25</text:p></table:table-cell><table:table-cell table:style-name="Tableau21.B3" office:value-type="float" office:value="16"><text:p text:style-name="P56">16</text:p></table:table-cell><table:table-cell table:style-name="Tableau21.B3" office:value-type="float" office:value="18"><text:p text:style-name="P56">18</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Nej </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54"><text:p text:style-name="P56">54</text:p></table:table-cell><table:table-cell table:style-name="Tableau21.B3" office:value-type="float" office:value="20"><text:p text:style-name="P56">20</text:p></table:table-cell><table:table-cell table:style-name="Tableau21.B3" office:value-type="float" office:value="31"><text:p text:style-name="P56">31</text:p></table:table-cell><table:table-cell table:style-name="Tableau21.B3" office:value-type="float" office:value="24"><text:p text:style-name="P56">24</text:p></table:table-cell><table:table-cell table:style-name="Tableau21.B3" office:value-type="float" office:value="13"><text:p text:style-name="P56">13</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3"><text:p text:style-name="P56">3</text:p></table:table-cell></table:table-row></table:table><text:p text:style-name="P14"/></draw:text-box></draw:frame></text:p>
        <text:p text:style-name="P29"/>
      </text:section>
      <text:h text:style-name="P17" text:outline-level="1"><text:bookmark-start text:name="__RefHeading___Toc215590_2930363814"/>IV. Hindringer for deltagelse i erhvervsuddannelser <text:bookmark-end text:name="__RefHeading___Toc215590_2930363814"/></text:h>
      <text:p text:style-name="P21"/>
      <text:section text:style-name="Sect2" text:name="Section6">
        <text:h text:style-name="P19" text:outline-level="2"><text:bookmark-start text:name="__RefHeading___Toc215592_2930363814"/>1. Udfordringer i forbindelse med ikketekniske færdigheder <text:bookmark-end text:name="__RefHeading___Toc215592_2930363814"/></text:h>
        <text:p text:style-name="P50">Halvdelen af EU-borgerne siger, at erhvervsuddannelserne ikke giver tilstrækkelige tværfaglige færdigheder såsom kommunikation eller kritisk tænkning </text:p>
        <text:p text:style-name="P21">I hele Den Europæiske Union siger 50 %, at erhvervsuddannelserne ikke giver tilstrækkelige tværgående færdigheder såsom kommunikation eller kritisk tænkning, herunder 12 %, der er meget enige, og 38 %, der har tendens til at være enige.<text:note text:id="ftn47" text:note-class="footnote"><text:note-citation>47</text:note-citation><text:note-body><text:p text:style-name="P13">Spørgsmål 7.6 Fortæl mig, i hvilket omfang du er enig eller uenig i hvert af følgende udsagn: Erhvervsuddannelse giver ikke tilstrækkelige tværgående færdigheder såsom kommunikation eller kritisk tænkning</text:p></text:note-body></text:note> Samlet set er 37 % uenige i dette udsagn, mens 13 % ikke ved det. </text:p>
        <text:p text:style-name="P21">De højeste aftaleniveauer er registreret i Polen (66 %), Kroatien (65 %) og Slovenien (64 %), med de laveste i Spanien (36 %), Danmark (39 %), Estland (40 %) og Irland og Sverige (begge 44 %). </text:p>
        <text:p text:style-name="P21">I 24 EU-medlemsstater mener flertallet, at erhvervsuddannelserne ikke giver tilstrækkelige tværfaglige færdigheder. Kun i tre lande, Estland (49 %), Spanien (47 %) og Danmark (45 %), er flere respondenter uenige end enige i udsagnet. </text:p>
        <text:p text:style-name="P21">I flere EU-medlemsstater, herunder Tyskland, Nederlandene og Østrig, er synspunkterne mere ligeligt fordelt, og de, der er enige i erklæringen, varierer fra 45 % til 50 %. </text:p>
        <text:p text:style-name="P21"><draw:g text:anchor-type="paragraph" draw:z-index="42" draw:name="Forme38" draw:style-name="gr1"><draw:frame draw:style-name="gr174" draw:text-style-name="P99" svg:width="5.299cm" svg:height="5.55cm" svg:x="10.691cm" svg:y="-8.671cm"><draw:image xlink:href="Pictures/10000000000001D3000001E921908F25A2E06E8F.png" xlink:type="simple" xlink:show="embed" xlink:actuate="onLoad" draw:mime-type="image/png"><text:p/></draw:image></draw:frame><draw:frame draw:style-name="gr175" draw:text-style-name="P101" svg:width="8.494cm" svg:height="1.551cm" svg:x="8.733cm" svg:y="-10.864cm"><draw:text-box><text:p text:style-name="P100"><text:span text:style-name="T59">Spørgsmål 7.6 Fortæl mig, i hvilket omfang du er enig eller uenig i hvert af følgende udsagn: Erhvervsuddannelse giver ikke tilstrækkelige tværgående færdigheder såsom kommunikation eller kritisk tænkning (EU27) (%) </text:span></text:p></draw:text-box></draw:frame><draw:frame draw:style-name="gr176" draw:text-style-name="P104" svg:width="2.227cm" svg:height="0.902cm" svg:x="10.61cm" svg:y="-9.462cm"><draw:text-box><text:p text:style-name="P103"><text:span text:style-name="T59">Ved ikke 13</text:span></text:p></draw:text-box></draw:frame><draw:frame draw:style-name="gr177" draw:text-style-name="P104" svg:width="1.823cm" svg:height="0.902cm" svg:x="9.024cm" svg:y="-7.528cm"><draw:text-box><text:p text:style-name="P103"><text:span text:style-name="T59">Meget uenige 8</text:span></text:p></draw:text-box></draw:frame><draw:frame draw:style-name="gr178" draw:text-style-name="P104" svg:width="2.234cm" svg:height="0.902cm" svg:x="9.125cm" svg:y="-3.985cm"><draw:text-box><text:p text:style-name="P103"><text:span text:style-name="T59">Vi er uenige 29</text:span></text:p></draw:text-box></draw:frame><draw:frame draw:style-name="gr179" draw:text-style-name="P101" svg:width="1.671cm" svg:height="0.902cm" svg:x="15.556cm" svg:y="-4.565cm"><draw:text-box><text:p text:style-name="P100"><text:span text:style-name="T59">Jeg er enig 38</text:span></text:p></draw:text-box></draw:frame><draw:frame draw:style-name="gr180" draw:text-style-name="P101" svg:width="2.899cm" svg:height="0.902cm" svg:x="13.21cm" svg:y="-9.118cm"><draw:text-box><text:p text:style-name="P100"><text:span text:style-name="T59">Fuldstændig enig 12</text:span></text:p></draw:text-box></draw:frame></draw:g><draw:g text:anchor-type="paragraph" draw:z-index="43" draw:name="Forme39" draw:style-name="gr1"><draw:frame draw:style-name="gr166" draw:text-style-name="P99" svg:width="16.675cm" svg:height="7.33cm" svg:x="0.002cm" svg:y="1.186cm"><draw:image xlink:href="Pictures/10000000000005650000025FE1EE3787907AFDEF.png" xlink:type="simple" xlink:show="embed" xlink:actuate="onLoad" draw:mime-type="image/png"><text:p/></draw:image></draw:frame><draw:frame draw:style-name="gr167" draw:text-style-name="P101" svg:width="15.895cm" svg:height="0.922cm" svg:x="0.251cm" svg:y="0.101cm"><draw:text-box><text:p text:style-name="P100"><text:span text:style-name="T59">Spørgsmål 7.6 Fortæl mig, i hvilket omfang du er enig eller uenig i hvert af følgende udsagn: Erhvervsuddannelse giver ikke tilstrækkelige tværgående færdigheder såsom kommunikation eller kritisk tænkning (%) </text:span></text:p></draw:text-box></draw:frame><draw:g draw:style-name="gr4"><draw:frame draw:style-name="gr168" draw:text-style-name="P99" svg:width="14.098cm" svg:height="0.959cm" svg:x="0.342cm" svg:y="8.605cm"><draw:image xlink:href="Pictures/100000000000022300000022902E68B765C34830.png" xlink:type="simple" xlink:show="embed" xlink:actuate="onLoad" draw:mime-type="image/png"><text:p/></draw:image></draw:frame><draw:frame draw:style-name="gr169" draw:text-style-name="P101" svg:width="2.924cm" svg:height="0.648cm" svg:x="0.803cm" svg:y="8.779cm"><draw:text-box><text:p text:style-name="P105"><text:span text:style-name="T59">Meget enig</text:span></text:p></draw:text-box></draw:frame><draw:frame draw:style-name="gr170" draw:text-style-name="P101" svg:width="2.857cm" svg:height="0.902cm" svg:x="3.812cm" svg:y="8.756cm"><draw:text-box><text:p text:style-name="P105"><text:span text:style-name="T59">Har tendens til at være enig</text:span></text:p></draw:text-box></draw:frame><draw:frame draw:style-name="gr171" draw:text-style-name="P101" svg:width="3.282cm" svg:height="0.902cm" svg:x="6.994cm" svg:y="8.799cm"><draw:text-box><text:p text:style-name="P105"><text:span text:style-name="T59">Har tendens til at være uenige</text:span></text:p></draw:text-box></draw:frame><draw:frame draw:style-name="gr172" draw:text-style-name="P101" svg:width="3.484cm" svg:height="0.646cm" svg:x="10.622cm" svg:y="8.756cm"><draw:text-box><text:p text:style-name="P105"><text:span text:style-name="T59">Stærkt uenig</text:span></text:p></draw:text-box></draw:frame><draw:frame draw:style-name="gr173" draw:text-style-name="P101" svg:width="2.52cm" svg:height="0.687cm" svg:x="14.344cm" svg:y="8.756cm"><draw:text-box><text:p text:style-name="P105"><text:span text:style-name="T59">Ved ikke</text:span></text:p></draw:text-box></draw:frame></draw:g></draw:g></text:p>
        <text:p text:style-name="P29">I hvilket omfang respondenterne er enige om, at erhvervsuddannelserne ikke giver tilstrækkelige tværfaglige færdigheder, varierer afhængigt af sociodemografiske og holdningsmæssige faktorer som følger: </text:p>
        <text:p text:style-name="P52">■ Der er moderate forskelle mellem socioprofessionelle kategorier, idet studerende og andre funktionærer med størst sandsynlighed mener, at erhvervsuddannelserne ikke giver tilstrækkelige tværfaglige færdigheder såsom kommunikation eller kritisk tænkning (begge 55 %), mens de arbejdsløse respondenter har et betydeligt lavere niveau (45 %). </text:p>
        <text:p text:style-name="P52">■ Efter alder ved afslutningen af uddannelsen er denne opfattelse mest udbredt blandt respondenter, der stadig studerer (54 %), efterfulgt af dem, der afsluttede uddannelse i alderen 20 år eller senere, og dem i alderen 16-19 år (begge 51 %). Respondenter, hvis uddannelse sluttede i en alder af 15 eller tidligere, er mindst tilbøjelige til at være enige i denne erklæring (45 %). </text:p>
        <text:p text:style-name="P52">■ Efter alder er denne opfattelse mest udbredt blandt respondenter i alderen 25-39 år (54 %) efterfulgt af respondenter i alderen 15-24 år og 40-54 år (begge 52 %). Den er mindst udbredt blandt personer på 55 år og derover (48 %). </text:p>
        <text:p text:style-name="P52">■ Respondenter, der mener, at de studerende får tilstrækkelige oplysninger om erhvervsuddannelserne, er mere tilbøjelige til at være enige i udsagnet (55 %) end dem, der mener, at oplysningerne er utilstrækkelige (48 %). </text:p>
        <text:p text:style-name="P52">■ Der er kun minimal variation, når man ser på deltagelse i erhvervsuddannelser. Respondenter, der selv har deltaget i erhvervsuddannelse, er kun lidt mere tilbøjelige til at være enige i, at erhvervsuddannelserne giver utilstrækkelige tværfaglige færdigheder (53 %) end dem, der ikke har nogen erfaring med erhvervsuddannelse (50 %). </text:p>
        <text:p text:style-name="P52">■ Med hensyn til deres billede af erhvervsuddannelserne er respondenter, der har et positivt billede af erhvervsuddannelserne, kun lidt mere tilbøjelige til at være enige i dette udsagn end dem, der har et negativt billede (53 % mod 50 %). </text:p>
        <text:p text:style-name="P52">■ Der er ingen kønsforskelle. </text:p>
        <text:p text:style-name="P28"/>
        <table:table table:name="Tableau22" table:style-name="Tableau22">
          <table:table-column table:style-name="Tableau22.A"/>
          <table:table-column table:style-name="Tableau22.B"/>
          <table:table-column table:style-name="Tableau22.C"/>
          <table:table-column table:style-name="Tableau22.D"/>
          <table:table-row>
            <table:table-cell table:style-name="Tableau22.A1" table:number-columns-spanned="4" office:value-type="string">
              <text:p text:style-name="P91">QB7.6 Fortæl mig, i hvilket omfang du er enig eller uenig i hvert af følgende udsagn: Erhvervsrettet grunduddannelse giver ikke tilstrækkelige tværgående færdigheder såsom kommunikation eller kritisk tænkning (%-EU)</text:p>
            </table:table-cell>
            <table:covered-table-cell/>
            <table:covered-table-cell/>
            <table:covered-table-cell/>
          </table:table-row>
          <table:table-row>
            <table:table-cell table:style-name="Tableau22.A1" office:value-type="string">
              <text:p text:style-name="P93"/>
            </table:table-cell>
            <table:table-cell table:style-name="Tableau22.A1" office:value-type="string">
              <text:p text:style-name="P87">"Enig" i alt</text:p>
            </table:table-cell>
            <table:table-cell table:style-name="Tableau22.A1" office:value-type="string">
              <text:p text:style-name="P87">I alt "uenig" </text:p>
            </table:table-cell>
            <table:table-cell table:style-name="Tableau22.A1" office:value-type="string">
              <text:p text:style-name="P87">Ved ikke</text:p>
            </table:table-cell>
          </table:table-row>
          <table:table-row>
            <table:table-cell table:style-name="Tableau22.A1" office:value-type="string">
              <text:p text:style-name="P91">EU-27 </text:p>
            </table:table-cell>
            <table:table-cell table:style-name="Tableau22.B3" office:value-type="float" office:value="50">
              <text:p text:style-name="P87">50</text:p>
            </table:table-cell>
            <table:table-cell table:style-name="Tableau22.B3" office:value-type="float" office:value="37">
              <text:p text:style-name="P87">37</text:p>
            </table:table-cell>
            <table:table-cell table:style-name="Tableau22.B3" office:value-type="float" office:value="13">
              <text:p text:style-name="P87">13</text:p>
            </table:table-cell>
          </table:table-row>
          <table:table-row>
            <table:table-cell table:style-name="Tableau22.A4" table:number-columns-spanned="4" office:value-type="string">
              <text:p text:style-name="P61">Køn</text:p>
            </table:table-cell>
            <table:covered-table-cell/>
            <table:covered-table-cell/>
            <table:covered-table-cell/>
          </table:table-row>
          <table:table-row>
            <table:table-cell table:style-name="Tableau22.A1" office:value-type="string">
              <text:p text:style-name="P91">Mennesket </text:p>
            </table:table-cell>
            <table:table-cell table:style-name="Tableau22.B3" office:value-type="float" office:value="52">
              <text:p text:style-name="P87">52</text:p>
            </table:table-cell>
            <table:table-cell table:style-name="Tableau22.B3" office:value-type="float" office:value="36">
              <text:p text:style-name="P87">36</text:p>
            </table:table-cell>
            <table:table-cell table:style-name="Tableau22.B3" office:value-type="float" office:value="12">
              <text:p text:style-name="P87">12</text:p>
            </table:table-cell>
          </table:table-row>
          <table:table-row>
            <table:table-cell table:style-name="Tableau22.A1" office:value-type="string">
              <text:p text:style-name="P91">kvinde </text:p>
            </table:table-cell>
            <table:table-cell table:style-name="Tableau22.B3" office:value-type="float" office:value="50">
              <text:p text:style-name="P87">50</text:p>
            </table:table-cell>
            <table:table-cell table:style-name="Tableau22.B3" office:value-type="float" office:value="37">
              <text:p text:style-name="P87">37</text:p>
            </table:table-cell>
            <table:table-cell table:style-name="Tableau22.B3" office:value-type="float" office:value="13">
              <text:p text:style-name="P87">13</text:p>
            </table:table-cell>
          </table:table-row>
          <table:table-row>
            <table:table-cell table:style-name="Tableau22.A4" table:number-columns-spanned="4" office:value-type="string">
              <text:p text:style-name="P61">Alder</text:p>
            </table:table-cell>
            <table:covered-table-cell/>
            <table:covered-table-cell/>
            <table:covered-table-cell/>
          </table:table-row>
          <table:table-row>
            <table:table-cell table:style-name="Tableau22.A1" office:value-type="string">
              <text:p text:style-name="P91">15-24 </text:p>
            </table:table-cell>
            <table:table-cell table:style-name="Tableau22.B3" office:value-type="float" office:value="52">
              <text:p text:style-name="P87">52</text:p>
            </table:table-cell>
            <table:table-cell table:style-name="Tableau22.B3" office:value-type="float" office:value="39">
              <text:p text:style-name="P87">39</text:p>
            </table:table-cell>
            <table:table-cell table:style-name="Tableau22.B3" office:value-type="float" office:value="9">
              <text:p text:style-name="P87">9</text:p>
            </table:table-cell>
          </table:table-row>
          <table:table-row>
            <table:table-cell table:style-name="Tableau22.A1" office:value-type="string">
              <text:p text:style-name="P91">25-39 </text:p>
            </table:table-cell>
            <table:table-cell table:style-name="Tableau22.B3" office:value-type="float" office:value="54">
              <text:p text:style-name="P87">54</text:p>
            </table:table-cell>
            <table:table-cell table:style-name="Tableau22.B3" office:value-type="float" office:value="37">
              <text:p text:style-name="P87">37</text:p>
            </table:table-cell>
            <table:table-cell table:style-name="Tableau22.B3" office:value-type="float" office:value="9">
              <text:p text:style-name="P87">9</text:p>
            </table:table-cell>
          </table:table-row>
          <table:table-row>
            <table:table-cell table:style-name="Tableau22.A1" office:value-type="string">
              <text:p text:style-name="P91">40-54 </text:p>
            </table:table-cell>
            <table:table-cell table:style-name="Tableau22.B3" office:value-type="float" office:value="52">
              <text:p text:style-name="P87">52</text:p>
            </table:table-cell>
            <table:table-cell table:style-name="Tableau22.B3" office:value-type="float" office:value="38">
              <text:p text:style-name="P87">38</text:p>
            </table:table-cell>
            <table:table-cell table:style-name="Tableau22.B3" office:value-type="float" office:value="10">
              <text:p text:style-name="P87">10</text:p>
            </table:table-cell>
          </table:table-row>
          <table:table-row>
            <table:table-cell table:style-name="Tableau22.A1" office:value-type="string">
              <text:p text:style-name="P91">&gt;=55</text:p>
            </table:table-cell>
            <table:table-cell table:style-name="Tableau22.B3" office:value-type="float" office:value="48">
              <text:p text:style-name="P87">48</text:p>
            </table:table-cell>
            <table:table-cell table:style-name="Tableau22.B3" office:value-type="float" office:value="35">
              <text:p text:style-name="P87">35</text:p>
            </table:table-cell>
            <table:table-cell table:style-name="Tableau22.B3" office:value-type="float" office:value="17">
              <text:p text:style-name="P87">17</text:p>
            </table:table-cell>
          </table:table-row>
          <table:table-row>
            <table:table-cell table:style-name="Tableau22.A4" table:number-columns-spanned="4" office:value-type="string">
              <text:p text:style-name="P61">Uddannelse (slutningen af)</text:p>
            </table:table-cell>
            <table:covered-table-cell/>
            <table:covered-table-cell/>
            <table:covered-table-cell/>
          </table:table-row>
          <table:table-row>
            <table:table-cell table:style-name="Tableau22.A1" office:value-type="string">
              <text:p text:style-name="P91">&lt;=-15</text:p>
            </table:table-cell>
            <table:table-cell table:style-name="Tableau22.B3" office:value-type="float" office:value="45">
              <text:p text:style-name="P87">45</text:p>
            </table:table-cell>
            <table:table-cell table:style-name="Tableau22.B3" office:value-type="float" office:value="33">
              <text:p text:style-name="P87">33</text:p>
            </table:table-cell>
            <table:table-cell table:style-name="Tableau22.B3" office:value-type="float" office:value="22">
              <text:p text:style-name="P87">22</text:p>
            </table:table-cell>
          </table:table-row>
          <table:table-row>
            <table:table-cell table:style-name="Tableau22.A1" office:value-type="string">
              <text:p text:style-name="P91">16-19 </text:p>
            </table:table-cell>
            <table:table-cell table:style-name="Tableau22.B3" office:value-type="float" office:value="51">
              <text:p text:style-name="P87">51</text:p>
            </table:table-cell>
            <table:table-cell table:style-name="Tableau22.B3" office:value-type="float" office:value="37">
              <text:p text:style-name="P87">37</text:p>
            </table:table-cell>
            <table:table-cell table:style-name="Tableau22.B3" office:value-type="float" office:value="12">
              <text:p text:style-name="P87">12</text:p>
            </table:table-cell>
          </table:table-row>
          <table:table-row>
            <table:table-cell table:style-name="Tableau22.A1" office:value-type="string">
              <text:p text:style-name="P91">&gt;=20</text:p>
            </table:table-cell>
            <table:table-cell table:style-name="Tableau22.B3" office:value-type="float" office:value="51">
              <text:p text:style-name="P87">51</text:p>
            </table:table-cell>
            <table:table-cell table:style-name="Tableau22.B3" office:value-type="float" office:value="38">
              <text:p text:style-name="P87">38</text:p>
            </table:table-cell>
            <table:table-cell table:style-name="Tableau22.B3" office:value-type="float" office:value="11">
              <text:p text:style-name="P87">11</text:p>
            </table:table-cell>
          </table:table-row>
          <table:table-row>
            <table:table-cell table:style-name="Tableau22.A1" office:value-type="string">
              <text:p text:style-name="P91">Studerer stadig </text:p>
            </table:table-cell>
            <table:table-cell table:style-name="Tableau22.B3" office:value-type="float" office:value="54">
              <text:p text:style-name="P87">54</text:p>
            </table:table-cell>
            <table:table-cell table:style-name="Tableau22.B3" office:value-type="float" office:value="36">
              <text:p text:style-name="P87">36</text:p>
            </table:table-cell>
            <table:table-cell table:style-name="Tableau22.B3" office:value-type="float" office:value="10">
              <text:p text:style-name="P87">10</text:p>
            </table:table-cell>
          </table:table-row>
          <table:table-row>
            <table:table-cell table:style-name="Tableau22.A4" table:number-columns-spanned="4" office:value-type="string">
              <text:p text:style-name="P61">Sociofaglig kategori</text:p>
            </table:table-cell>
            <table:covered-table-cell/>
            <table:covered-table-cell/>
            <table:covered-table-cell/>
          </table:table-row>
          <table:table-row>
            <table:table-cell table:style-name="Tableau22.A1" office:value-type="string">
              <text:p text:style-name="P91">Selvstændig erhvervsdrivende </text:p>
            </table:table-cell>
            <table:table-cell table:style-name="Tableau22.B3" office:value-type="float" office:value="49">
              <text:p text:style-name="P87">49</text:p>
            </table:table-cell>
            <table:table-cell table:style-name="Tableau22.B3" office:value-type="float" office:value="39">
              <text:p text:style-name="P87">39</text:p>
            </table:table-cell>
            <table:table-cell table:style-name="Tableau22.B3" office:value-type="float" office:value="12">
              <text:p text:style-name="P87">12</text:p>
            </table:table-cell>
          </table:table-row>
          <table:table-row>
            <table:table-cell table:style-name="Tableau22.A1" office:value-type="string">
              <text:p text:style-name="P91">Ledere </text:p>
            </table:table-cell>
            <table:table-cell table:style-name="Tableau22.B3" office:value-type="float" office:value="51">
              <text:p text:style-name="P87">51</text:p>
            </table:table-cell>
            <table:table-cell table:style-name="Tableau22.B3" office:value-type="float" office:value="38">
              <text:p text:style-name="P87">38</text:p>
            </table:table-cell>
            <table:table-cell table:style-name="Tableau22.B3" office:value-type="float" office:value="11">
              <text:p text:style-name="P87">11</text:p>
            </table:table-cell>
          </table:table-row>
          <table:table-row>
            <table:table-cell table:style-name="Tableau22.A1" office:value-type="string">
              <text:p text:style-name="P91">Andre hvidhalsbånd </text:p>
            </table:table-cell>
            <table:table-cell table:style-name="Tableau22.B3" office:value-type="float" office:value="55">
              <text:p text:style-name="P87">55</text:p>
            </table:table-cell>
            <table:table-cell table:style-name="Tableau22.B3" office:value-type="float" office:value="36">
              <text:p text:style-name="P87">36</text:p>
            </table:table-cell>
            <table:table-cell table:style-name="Tableau22.B3" office:value-type="float" office:value="9">
              <text:p text:style-name="P87">9</text:p>
            </table:table-cell>
          </table:table-row>
          <table:table-row>
            <table:table-cell table:style-name="Tableau22.A1" office:value-type="string">
              <text:p text:style-name="P91">Manuelt arbejde </text:p>
            </table:table-cell>
            <table:table-cell table:style-name="Tableau22.B3" office:value-type="float" office:value="52">
              <text:p text:style-name="P87">52</text:p>
            </table:table-cell>
            <table:table-cell table:style-name="Tableau22.B3" office:value-type="float" office:value="38">
              <text:p text:style-name="P87">38</text:p>
            </table:table-cell>
            <table:table-cell table:style-name="Tableau22.B3" office:value-type="float" office:value="10">
              <text:p text:style-name="P87">10</text:p>
            </table:table-cell>
          </table:table-row>
          <table:table-row>
            <table:table-cell table:style-name="Tableau22.A1" office:value-type="string">
              <text:p text:style-name="P91">Husmødre </text:p>
            </table:table-cell>
            <table:table-cell table:style-name="Tableau22.B3" office:value-type="float" office:value="49">
              <text:p text:style-name="P87">49</text:p>
            </table:table-cell>
            <table:table-cell table:style-name="Tableau22.B3" office:value-type="float" office:value="36">
              <text:p text:style-name="P87">36</text:p>
            </table:table-cell>
            <table:table-cell table:style-name="Tableau22.B3" office:value-type="float" office:value="15">
              <text:p text:style-name="P87">15</text:p>
            </table:table-cell>
          </table:table-row>
          <table:table-row>
            <table:table-cell table:style-name="Tableau22.A1" office:value-type="string">
              <text:p text:style-name="P91">Arbejdsløse </text:p>
            </table:table-cell>
            <table:table-cell table:style-name="Tableau22.B3" office:value-type="float" office:value="45">
              <text:p text:style-name="P87">45</text:p>
            </table:table-cell>
            <table:table-cell table:style-name="Tableau22.B3" office:value-type="float" office:value="40">
              <text:p text:style-name="P87">40</text:p>
            </table:table-cell>
            <table:table-cell table:style-name="Tableau22.B3" office:value-type="float" office:value="15">
              <text:p text:style-name="P87">15</text:p>
            </table:table-cell>
          </table:table-row>
          <table:table-row>
            <table:table-cell table:style-name="Tableau22.A1" office:value-type="string">
              <text:p text:style-name="P91">Pensioneret </text:p>
            </table:table-cell>
            <table:table-cell table:style-name="Tableau22.B3" office:value-type="float" office:value="48">
              <text:p text:style-name="P87">48</text:p>
            </table:table-cell>
            <table:table-cell table:style-name="Tableau22.B3" office:value-type="float" office:value="33">
              <text:p text:style-name="P87">33</text:p>
            </table:table-cell>
            <table:table-cell table:style-name="Tableau22.B3" office:value-type="float" office:value="19">
              <text:p text:style-name="P87">19</text:p>
            </table:table-cell>
          </table:table-row>
          <table:table-row>
            <table:table-cell table:style-name="Tableau22.A1" office:value-type="string">
              <text:p text:style-name="P91">Studerende </text:p>
            </table:table-cell>
            <table:table-cell table:style-name="Tableau22.B3" office:value-type="float" office:value="55">
              <text:p text:style-name="P87">55</text:p>
            </table:table-cell>
            <table:table-cell table:style-name="Tableau22.B3" office:value-type="float" office:value="36">
              <text:p text:style-name="P87">36</text:p>
            </table:table-cell>
            <table:table-cell table:style-name="Tableau22.B3" office:value-type="float" office:value="9">
              <text:p text:style-name="P87">9</text:p>
            </table:table-cell>
          </table:table-row>
          <table:table-row>
            <table:table-cell table:style-name="Tableau22.A4" table:number-columns-spanned="4" office:value-type="string">
              <text:p text:style-name="P61">Subjektiv urbanisering</text:p>
            </table:table-cell>
            <table:covered-table-cell/>
            <table:covered-table-cell/>
            <table:covered-table-cell/>
          </table:table-row>
          <table:table-row>
            <table:table-cell table:style-name="Tableau22.A1" office:value-type="string">
              <text:p text:style-name="P91">Landdistrikt eller landsby </text:p>
            </table:table-cell>
            <table:table-cell table:style-name="Tableau22.B3" office:value-type="float" office:value="49">
              <text:p text:style-name="P87">49</text:p>
            </table:table-cell>
            <table:table-cell table:style-name="Tableau22.B3" office:value-type="float" office:value="38">
              <text:p text:style-name="P87">38</text:p>
            </table:table-cell>
            <table:table-cell table:style-name="Tableau22.B3" office:value-type="float" office:value="13">
              <text:p text:style-name="P87">13</text:p>
            </table:table-cell>
          </table:table-row>
          <table:table-row>
            <table:table-cell table:style-name="Tableau22.A1" office:value-type="string">
              <text:p text:style-name="P91">Lille eller mellemstor by </text:p>
            </table:table-cell>
            <table:table-cell table:style-name="Tableau22.B3" office:value-type="float" office:value="52">
              <text:p text:style-name="P87">52</text:p>
            </table:table-cell>
            <table:table-cell table:style-name="Tableau22.B3" office:value-type="float" office:value="35">
              <text:p text:style-name="P87">35</text:p>
            </table:table-cell>
            <table:table-cell table:style-name="Tableau22.B3" office:value-type="float" office:value="13">
              <text:p text:style-name="P87">13</text:p>
            </table:table-cell>
          </table:table-row>
          <table:table-row>
            <table:table-cell table:style-name="Tableau22.A1" office:value-type="string">
              <text:p text:style-name="P91">Storby </text:p>
            </table:table-cell>
            <table:table-cell table:style-name="Tableau22.B3" office:value-type="float" office:value="51">
              <text:p text:style-name="P87">51</text:p>
            </table:table-cell>
            <table:table-cell table:style-name="Tableau22.B3" office:value-type="float" office:value="37">
              <text:p text:style-name="P87">37</text:p>
            </table:table-cell>
            <table:table-cell table:style-name="Tableau22.B3" office:value-type="float" office:value="12">
              <text:p text:style-name="P87">12</text:p>
            </table:table-cell>
          </table:table-row>
          <table:table-row>
            <table:table-cell table:style-name="Tableau22.A4" table:number-columns-spanned="4" office:value-type="string">
              <text:p text:style-name="P61">Opfattelse af erhvervsuddannelse i (vores land)</text:p>
            </table:table-cell>
            <table:covered-table-cell/>
            <table:covered-table-cell/>
            <table:covered-table-cell/>
          </table:table-row>
          <table:table-row>
            <table:table-cell table:style-name="Tableau22.A1" office:value-type="string">
              <text:p text:style-name="P91">Positiv </text:p>
            </table:table-cell>
            <table:table-cell table:style-name="Tableau22.B3" office:value-type="float" office:value="53">
              <text:p text:style-name="P87">53</text:p>
            </table:table-cell>
            <table:table-cell table:style-name="Tableau22.B3" office:value-type="float" office:value="37">
              <text:p text:style-name="P87">37</text:p>
            </table:table-cell>
            <table:table-cell table:style-name="Tableau22.B3" office:value-type="float" office:value="10">
              <text:p text:style-name="P87">10</text:p>
            </table:table-cell>
          </table:table-row>
          <table:table-row>
            <table:table-cell table:style-name="Tableau22.A1" office:value-type="string">
              <text:p text:style-name="P91">Negativ </text:p>
            </table:table-cell>
            <table:table-cell table:style-name="Tableau22.B3" office:value-type="float" office:value="50">
              <text:p text:style-name="P87">50</text:p>
            </table:table-cell>
            <table:table-cell table:style-name="Tableau22.B3" office:value-type="float" office:value="38">
              <text:p text:style-name="P87">38</text:p>
            </table:table-cell>
            <table:table-cell table:style-name="Tableau22.B3" office:value-type="float" office:value="12">
              <text:p text:style-name="P87">12</text:p>
            </table:table-cell>
          </table:table-row>
          <table:table-row>
            <table:table-cell table:style-name="Tableau22.A4" table:number-columns-spanned="4" office:value-type="string">
              <text:p text:style-name="P61">Har nogensinde deltaget i grundlæggende erhvervsuddannelse (sekundæruddannelse på andet trin)</text:p>
            </table:table-cell>
            <table:covered-table-cell/>
            <table:covered-table-cell/>
            <table:covered-table-cell/>
          </table:table-row>
          <table:table-row>
            <table:table-cell table:style-name="Tableau22.A1" office:value-type="string">
              <text:p text:style-name="P91">Ja </text:p>
            </table:table-cell>
            <table:table-cell table:style-name="Tableau22.B3" office:value-type="float" office:value="53">
              <text:p text:style-name="P87">53</text:p>
            </table:table-cell>
            <table:table-cell table:style-name="Tableau22.B3" office:value-type="float" office:value="38">
              <text:p text:style-name="P87">38</text:p>
            </table:table-cell>
            <table:table-cell table:style-name="Tableau22.B3" office:value-type="float" office:value="9">
              <text:p text:style-name="P87">9</text:p>
            </table:table-cell>
          </table:table-row>
          <table:table-row>
            <table:table-cell table:style-name="Tableau22.A1" office:value-type="string">
              <text:p text:style-name="P91">Nej </text:p>
            </table:table-cell>
            <table:table-cell table:style-name="Tableau22.B3" office:value-type="float" office:value="49">
              <text:p text:style-name="P87">49</text:p>
            </table:table-cell>
            <table:table-cell table:style-name="Tableau22.B3" office:value-type="float" office:value="35">
              <text:p text:style-name="P87">35</text:p>
            </table:table-cell>
            <table:table-cell table:style-name="Tableau22.B3" office:value-type="float" office:value="16">
              <text:p text:style-name="P87">16</text:p>
            </table:table-cell>
          </table:table-row>
        </table:table>
        <text:p text:style-name="P21"/>
        <text:p text:style-name="P51">Halvdelen af EU-borgerne siger, at erhvervsuddannelsesprogrammer ofte ikke underviser i grundlæggende færdigheder såsom læse- og skrivefærdigheder eller digitale færdigheder </text:p>
        <text:p text:style-name="P21">I hele Den Europæiske Union mener 50 % af respondenterne, at erhvervsuddannelsesprogrammer ofte mangler grundlæggende færdigheder såsom læse- og skrivefærdigheder eller digitale færdigheder, herunder 12 %, der er meget enige, og 38 %, der har tendens til at være enige.<text:note text:id="ftn48" text:note-class="footnote"><text:note-citation>48</text:note-citation><text:note-body><text:p text:style-name="P13">Spørgsmål 7.7. Fortæl mig, i hvilket omfang du er enig eller uenig i hvert af følgende udsagn: Erhvervsuddannelsesprogrammer underviser ofte ikke i grundlæggende færdigheder såsom læse- og skrivefærdigheder eller digitale færdigheder. </text:p></text:note-body></text:note> I modsætning hertil er 38 % uenige i dette udsagn, mens 12 % ikke ved det. </text:p>
        <text:p text:style-name="P21">I 15 medlemsstater er mindst halvdelen af respondenterne enige i udsagnet. </text:p>
        <text:p text:style-name="P21">Opfattelsen af dette spørgsmål varierer betydeligt fra medlemsstat til medlemsstat. De højeste aftaleniveauer er registreret i Polen og Slovenien (begge 65 %) efterfulgt af Kroatien (64 %) og Italien og Ungarn (begge 60 %). De laveste niveauer er registreret i Estland (32 %), Sverige (34 %) og Spanien (35 %). </text:p>
        <text:p text:style-name="P21"><draw:g text:anchor-type="paragraph" draw:z-index="45" draw:name="Forme41" draw:style-name="gr1"><draw:frame draw:style-name="gr151" draw:text-style-name="P99" svg:width="16.722cm" svg:height="7.34cm" svg:x="0.036cm" svg:y="3.96cm"><draw:image xlink:href="Pictures/100000000000054700000251EB374D4B1564758B.png" xlink:type="simple" xlink:show="embed" xlink:actuate="onLoad" draw:mime-type="image/png"><text:p/></draw:image></draw:frame><draw:frame draw:style-name="gr152" draw:text-style-name="P101" svg:width="16.331cm" svg:height="1.227cm" svg:x="0.002cm" svg:y="2.838cm"><draw:text-box><text:p text:style-name="P100"><text:span text:style-name="T59">Spørgsmål 7.7. Fortæl mig, i hvilket omfang du er enig eller uenig i hvert af følgende udsagn: Erhvervsuddannelsesprogrammer underviser ofte ikke i grundlæggende færdigheder såsom læse- og skrivefærdigheder eller digitale færdigheder. (%) </text:span></text:p></draw:text-box></draw:frame><draw:g draw:style-name="gr4"><draw:frame draw:style-name="gr153" draw:text-style-name="P99" svg:width="13.472cm" svg:height="0.392cm" svg:x="0.641cm" svg:y="11.557cm"><draw:image xlink:href="Pictures/100000000000022600000010460632ABE6432EE7.png" xlink:type="simple" xlink:show="embed" xlink:actuate="onLoad" draw:mime-type="image/png"><text:p/></draw:image></draw:frame><draw:frame draw:style-name="gr154" draw:text-style-name="P101" svg:width="3.297cm" svg:height="0.578cm" svg:x="0.997cm" svg:y="11.47cm"><draw:text-box><text:p text:style-name="P100"><text:span text:style-name="T59">Stærkt uenig</text:span></text:p></draw:text-box></draw:frame><draw:frame draw:style-name="gr155" draw:text-style-name="P101" svg:width="2.599cm" svg:height="0.902cm" svg:x="4.766cm" svg:y="11.469cm"><draw:text-box><text:p text:style-name="P100"><text:span text:style-name="T59">Har tendens til at være uenige</text:span></text:p></draw:text-box></draw:frame><draw:frame draw:style-name="gr156" draw:text-style-name="P101" svg:width="2.234cm" svg:height="1.227cm" svg:x="8.125cm" svg:y="11.47cm"><draw:text-box><text:p text:style-name="P100"><text:span text:style-name="T59">Har tendens til at være enig</text:span></text:p></draw:text-box></draw:frame><draw:frame draw:style-name="gr157" draw:text-style-name="P101" svg:width="2.352cm" svg:height="0.578cm" svg:x="11.081cm" svg:y="11.49cm"><draw:text-box><text:p text:style-name="P100"><text:span text:style-name="T59">Meget enig</text:span></text:p></draw:text-box></draw:frame><draw:frame draw:style-name="gr158" draw:text-style-name="P101" svg:width="1.895cm" svg:height="0.578cm" svg:x="13.956cm" svg:y="11.495cm"><draw:text-box><text:p text:style-name="P100"><text:span text:style-name="T59">Ved ikke</text:span></text:p></draw:text-box></draw:frame></draw:g></draw:g><draw:g text:anchor-type="paragraph" draw:z-index="44" draw:name="Forme40" draw:style-name="gr32"><draw:frame draw:style-name="gr159" draw:text-style-name="P99" svg:width="4.07cm" svg:height="4.261cm" svg:x="10.841cm" svg:y="-4.547cm"><draw:image xlink:href="Pictures/10000000000001BE000001D484900F3D97E9361C.png" xlink:type="simple" xlink:show="embed" xlink:actuate="onLoad" draw:mime-type="image/png"><text:p/></draw:image></draw:frame><draw:frame draw:style-name="gr160" draw:text-style-name="P101" svg:width="8.453cm" svg:height="1.876cm" svg:x="8.735cm" svg:y="-6.974cm"><draw:text-box><text:p text:style-name="P100"><text:span text:style-name="T59">Spørgsmål 7.7: Fortæl mig, i hvilket omfang du er enig eller uenig i hvert af følgende udsagn: - Erhvervsrettede grund- og efteruddannelsesprogrammer underviser ofte ikke i grundlæggende færdigheder såsom læse- og skrivefærdigheder eller digitale færdigheder (EU27) (%) </text:span></text:p></draw:text-box></draw:frame><draw:frame draw:style-name="gr161" draw:text-style-name="P107" svg:width="1.906cm" svg:height="0.902cm" svg:x="10.928cm" svg:y="-5.247cm"><draw:text-box><text:p text:style-name="P106"><text:span text:style-name="T59">Ved ikke 12</text:span></text:p></draw:text-box></draw:frame><draw:frame draw:style-name="gr162" draw:text-style-name="P104" svg:width="2.336cm" svg:height="0.902cm" svg:x="9.185cm" svg:y="-4.224cm"><draw:text-box><text:p text:style-name="P103"><text:span text:style-name="T59">Stærkt uenige 5</text:span></text:p></draw:text-box></draw:frame><draw:frame draw:style-name="gr163" draw:text-style-name="P104" svg:width="2.057cm" svg:height="0.902cm" svg:x="9.486cm" svg:y="-0.906cm"><draw:text-box><text:p text:style-name="P103"><text:span text:style-name="T59">Uenighed 25</text:span></text:p></draw:text-box></draw:frame><draw:frame draw:style-name="gr164" draw:text-style-name="P101" svg:width="1.719cm" svg:height="0.902cm" svg:x="14.492cm" svg:y="-1.428cm"><draw:text-box><text:p text:style-name="P100"><text:span text:style-name="T59">Jeg er enig 33</text:span></text:p></draw:text-box></draw:frame><draw:frame draw:style-name="gr165" draw:text-style-name="P101" svg:width="2.035cm" svg:height="0.902cm" svg:x="13.392cm" svg:y="-5.268cm"><draw:text-box><text:p text:style-name="P100"><text:span text:style-name="T59">Fuldstændig enig 12</text:span></text:p></draw:text-box></draw:frame></draw:g>I de medlemsstater, hvor synspunkterne er mere ligeligt fordelt, er denne opfattelse 43 % i Danmark og Letland, 44 % i Irland og Luxembourg og 45 % i Nederlandene.</text:p>
        <text:p text:style-name="P29">I hvilket omfang respondenterne er enige om, at erhvervsuddannelsesprogrammer ofte ikke underviser i grundlæggende færdigheder, varierer afhængigt af sociodemografiske og holdningsmæssige faktorer som følger. </text:p>
        <text:p text:style-name="P52">■ Efter alder ved afslutningen af uddannelsesforløbet er respondenter, der afsluttede uddannelse i alderen 16-19 år (53 %) mest tilbøjelige til at være enige i, at erhvervsuddannelserne ofte ikke underviser i grundlæggende færdigheder, efterfulgt af dem, der afsluttede uddannelse i en alder af 20 år eller derover (50 %). Respondenter, hvis uddannelse sluttede i en alder af 15 år eller tidligere, er mindst tilbøjelige til at være enige (44 %). </text:p>
        <text:p text:style-name="P52">■ Respondenter i alderen 25-39 år har den højeste grad af enighed (53 %) efterfulgt af respondenter i alderen 40-54 år (52 %). De 15-24-årige og 55-årige og derover er mindst tilbøjelige til at være enige (begge 49 %). </text:p>
        <text:p text:style-name="P52">■ Respondenter, der på et tidspunkt selv havde deltaget i erhvervsuddannelser, er lidt mere tilbøjelige til at dele denne bekymring (53 %) end dem, der ikke havde (48 %). </text:p>
        <text:p text:style-name="P52">■ De, der mener, at de studerende får tilstrækkelig information om erhvervsuddannelsesmulighederne, er mere tilbøjelige til at sige, at erhvervsuddannelserne ikke underviser i grundlæggende færdigheder (56 % mod 45 %). </text:p>
        <text:p text:style-name="P52">■ Ved anbefalet forløb er respondenter, der vil anbefale almen gymnasial uddannelse, mere tilbøjelige til at være enige i denne erklæring (55 %) end dem, der vil anbefale erhvervsfaglig gymnasial uddannelse (51 %). </text:p>
        <text:p text:style-name="P52">■ Der er ingen kønsforskelle.</text:p>
        <text:p text:style-name="P21"/>
        <text:p text:style-name="P28"/>
        <table:table table:name="Tableau23" table:style-name="Tableau23">
          <table:table-column table:style-name="Tableau23.A"/>
          <table:table-column table:style-name="Tableau23.B"/>
          <table:table-column table:style-name="Tableau23.C"/>
          <table:table-column table:style-name="Tableau23.D"/>
          <table:table-row>
            <table:table-cell table:style-name="Tableau23.A1" table:number-columns-spanned="4" office:value-type="string">
              <text:p text:style-name="P71">QB7.7 Fortæl mig, i hvilket omfang du er enig eller uenig i hvert af følgende udsagn: IVET-programmer underviser ofte ikke i grundlæggende færdigheder såsom læse- og skrivefærdigheder eller digitale færdigheder (%-EU)</text:p>
            </table:table-cell>
            <table:covered-table-cell/>
            <table:covered-table-cell/>
            <table:covered-table-cell/>
          </table:table-row>
          <table:table-row>
            <table:table-cell table:style-name="Tableau23.A1" office:value-type="string">
              <text:p text:style-name="P67"/>
            </table:table-cell>
            <table:table-cell table:style-name="Tableau23.A1" office:value-type="string">
              <text:p text:style-name="P69">"Enig" i alt</text:p>
            </table:table-cell>
            <table:table-cell table:style-name="Tableau23.A1" office:value-type="string">
              <text:p text:style-name="P69">I alt "uenig" </text:p>
            </table:table-cell>
            <table:table-cell table:style-name="Tableau23.A1" office:value-type="string">
              <text:p text:style-name="P69">Ved ikke</text:p>
            </table:table-cell>
          </table:table-row>
          <table:table-row>
            <table:table-cell table:style-name="Tableau23.A1" office:value-type="string">
              <text:p text:style-name="P71">EU-27 </text:p>
            </table:table-cell>
            <table:table-cell table:style-name="Tableau23.B3" office:value-type="float" office:value="50">
              <text:p text:style-name="P69">50</text:p>
            </table:table-cell>
            <table:table-cell table:style-name="Tableau23.B3" office:value-type="float" office:value="38">
              <text:p text:style-name="P69">38</text:p>
            </table:table-cell>
            <table:table-cell table:style-name="Tableau23.B3" office:value-type="float" office:value="12">
              <text:p text:style-name="P69">12</text:p>
            </table:table-cell>
          </table:table-row>
          <table:table-row>
            <table:table-cell table:style-name="Tableau23.A4" table:number-columns-spanned="4" office:value-type="string">
              <text:p text:style-name="P66">Køn</text:p>
            </table:table-cell>
            <table:covered-table-cell/>
            <table:covered-table-cell/>
            <table:covered-table-cell/>
          </table:table-row>
          <table:table-row>
            <table:table-cell table:style-name="Tableau23.A1" office:value-type="string">
              <text:p text:style-name="P71">Mennesket </text:p>
            </table:table-cell>
            <table:table-cell table:style-name="Tableau23.B3" office:value-type="float" office:value="51">
              <text:p text:style-name="P69">51</text:p>
            </table:table-cell>
            <table:table-cell table:style-name="Tableau23.B3" office:value-type="float" office:value="38">
              <text:p text:style-name="P69">38</text:p>
            </table:table-cell>
            <table:table-cell table:style-name="Tableau23.B3" office:value-type="float" office:value="11">
              <text:p text:style-name="P69">11</text:p>
            </table:table-cell>
          </table:table-row>
          <table:table-row>
            <table:table-cell table:style-name="Tableau23.A1" office:value-type="string">
              <text:p text:style-name="P71">kvinde </text:p>
            </table:table-cell>
            <table:table-cell table:style-name="Tableau23.B3" office:value-type="float" office:value="50">
              <text:p text:style-name="P69">50</text:p>
            </table:table-cell>
            <table:table-cell table:style-name="Tableau23.B3" office:value-type="float" office:value="37">
              <text:p text:style-name="P69">37</text:p>
            </table:table-cell>
            <table:table-cell table:style-name="Tableau23.B3" office:value-type="float" office:value="13">
              <text:p text:style-name="P69">13</text:p>
            </table:table-cell>
          </table:table-row>
          <table:table-row>
            <table:table-cell table:style-name="Tableau23.A4" table:number-columns-spanned="4" office:value-type="string">
              <text:p text:style-name="P66">Alder</text:p>
            </table:table-cell>
            <table:covered-table-cell/>
            <table:covered-table-cell/>
            <table:covered-table-cell/>
          </table:table-row>
          <table:table-row>
            <table:table-cell table:style-name="Tableau23.A1" office:value-type="string">
              <text:p text:style-name="P71">15-24 </text:p>
            </table:table-cell>
            <table:table-cell table:style-name="Tableau23.B3" office:value-type="float" office:value="49">
              <text:p text:style-name="P69">49</text:p>
            </table:table-cell>
            <table:table-cell table:style-name="Tableau23.B3" office:value-type="float" office:value="42">
              <text:p text:style-name="P69">42</text:p>
            </table:table-cell>
            <table:table-cell table:style-name="Tableau23.B3" office:value-type="float" office:value="9">
              <text:p text:style-name="P69">9</text:p>
            </table:table-cell>
          </table:table-row>
          <table:table-row>
            <table:table-cell table:style-name="Tableau23.A1" office:value-type="string">
              <text:p text:style-name="P71">25-39 </text:p>
            </table:table-cell>
            <table:table-cell table:style-name="Tableau23.B3" office:value-type="float" office:value="53">
              <text:p text:style-name="P69">53</text:p>
            </table:table-cell>
            <table:table-cell table:style-name="Tableau23.B3" office:value-type="float" office:value="39">
              <text:p text:style-name="P69">39</text:p>
            </table:table-cell>
            <table:table-cell table:style-name="Tableau23.B3" office:value-type="float" office:value="8">
              <text:p text:style-name="P69">8</text:p>
            </table:table-cell>
          </table:table-row>
          <table:table-row>
            <table:table-cell table:style-name="Tableau23.A1" office:value-type="string">
              <text:p text:style-name="P71">40-54 </text:p>
            </table:table-cell>
            <table:table-cell table:style-name="Tableau23.B3" office:value-type="float" office:value="52">
              <text:p text:style-name="P69">52</text:p>
            </table:table-cell>
            <table:table-cell table:style-name="Tableau23.B3" office:value-type="float" office:value="39">
              <text:p text:style-name="P69">39</text:p>
            </table:table-cell>
            <table:table-cell table:style-name="Tableau23.B3" office:value-type="float" office:value="9">
              <text:p text:style-name="P69">9</text:p>
            </table:table-cell>
          </table:table-row>
          <table:table-row>
            <table:table-cell table:style-name="Tableau23.A1" office:value-type="string">
              <text:p text:style-name="P71">&gt;=55</text:p>
            </table:table-cell>
            <table:table-cell table:style-name="Tableau23.B3" office:value-type="float" office:value="49">
              <text:p text:style-name="P69">49</text:p>
            </table:table-cell>
            <table:table-cell table:style-name="Tableau23.B3" office:value-type="float" office:value="34">
              <text:p text:style-name="P69">34</text:p>
            </table:table-cell>
            <table:table-cell table:style-name="Tableau23.B3" office:value-type="float" office:value="17">
              <text:p text:style-name="P69">17</text:p>
            </table:table-cell>
          </table:table-row>
          <table:table-row>
            <table:table-cell table:style-name="Tableau23.A4" table:number-columns-spanned="4" office:value-type="string">
              <text:p text:style-name="P66">Uddannelse (slutningen af)</text:p>
            </table:table-cell>
            <table:covered-table-cell/>
            <table:covered-table-cell/>
            <table:covered-table-cell/>
          </table:table-row>
          <table:table-row>
            <table:table-cell table:style-name="Tableau23.A1" office:value-type="string">
              <text:p text:style-name="P71">&lt;=-15</text:p>
            </table:table-cell>
            <table:table-cell table:style-name="Tableau23.B3" office:value-type="float" office:value="44">
              <text:p text:style-name="P69">44</text:p>
            </table:table-cell>
            <table:table-cell table:style-name="Tableau23.B3" office:value-type="float" office:value="31">
              <text:p text:style-name="P69">31</text:p>
            </table:table-cell>
            <table:table-cell table:style-name="Tableau23.B3" office:value-type="float" office:value="25">
              <text:p text:style-name="P69">25</text:p>
            </table:table-cell>
          </table:table-row>
          <table:table-row>
            <table:table-cell table:style-name="Tableau23.A1" office:value-type="string">
              <text:p text:style-name="P71">16-19 </text:p>
            </table:table-cell>
            <table:table-cell table:style-name="Tableau23.B3" office:value-type="float" office:value="53">
              <text:p text:style-name="P69">53</text:p>
            </table:table-cell>
            <table:table-cell table:style-name="Tableau23.B3" office:value-type="float" office:value="37">
              <text:p text:style-name="P69">37</text:p>
            </table:table-cell>
            <table:table-cell table:style-name="Tableau23.B3" office:value-type="float" office:value="10">
              <text:p text:style-name="P69">10</text:p>
            </table:table-cell>
          </table:table-row>
          <table:table-row>
            <table:table-cell table:style-name="Tableau23.A1" office:value-type="string">
              <text:p text:style-name="P71">&gt;=20</text:p>
            </table:table-cell>
            <table:table-cell table:style-name="Tableau23.B3" office:value-type="float" office:value="50">
              <text:p text:style-name="P69">50</text:p>
            </table:table-cell>
            <table:table-cell table:style-name="Tableau23.B3" office:value-type="float" office:value="39">
              <text:p text:style-name="P69">39</text:p>
            </table:table-cell>
            <table:table-cell table:style-name="Tableau23.B3" office:value-type="float" office:value="11">
              <text:p text:style-name="P69">11</text:p>
            </table:table-cell>
          </table:table-row>
          <table:table-row>
            <table:table-cell table:style-name="Tableau23.A1" office:value-type="string">
              <text:p text:style-name="P71">Studerer stadig </text:p>
            </table:table-cell>
            <table:table-cell table:style-name="Tableau23.B3" office:value-type="float" office:value="48">
              <text:p text:style-name="P69">48</text:p>
            </table:table-cell>
            <table:table-cell table:style-name="Tableau23.B3" office:value-type="float" office:value="43">
              <text:p text:style-name="P69">43</text:p>
            </table:table-cell>
            <table:table-cell table:style-name="Tableau23.B3" office:value-type="float" office:value="9">
              <text:p text:style-name="P69">9</text:p>
            </table:table-cell>
          </table:table-row>
          <table:table-row>
            <table:table-cell table:style-name="Tableau23.A4" table:number-columns-spanned="4" office:value-type="string">
              <text:p text:style-name="P66">Sociofaglig kategori</text:p>
            </table:table-cell>
            <table:covered-table-cell/>
            <table:covered-table-cell/>
            <table:covered-table-cell/>
          </table:table-row>
          <table:table-row>
            <table:table-cell table:style-name="Tableau23.A1" office:value-type="string">
              <text:p text:style-name="P71">Selvstændig erhvervsdrivende </text:p>
            </table:table-cell>
            <table:table-cell table:style-name="Tableau23.B3" office:value-type="float" office:value="51">
              <text:p text:style-name="P69">51</text:p>
            </table:table-cell>
            <table:table-cell table:style-name="Tableau23.B3" office:value-type="float" office:value="40">
              <text:p text:style-name="P69">40</text:p>
            </table:table-cell>
            <table:table-cell table:style-name="Tableau23.B3" office:value-type="float" office:value="9">
              <text:p text:style-name="P69">9</text:p>
            </table:table-cell>
          </table:table-row>
          <table:table-row>
            <table:table-cell table:style-name="Tableau23.A1" office:value-type="string">
              <text:p text:style-name="P71">Ledere </text:p>
            </table:table-cell>
            <table:table-cell table:style-name="Tableau23.B3" office:value-type="float" office:value="51">
              <text:p text:style-name="P69">51</text:p>
            </table:table-cell>
            <table:table-cell table:style-name="Tableau23.B3" office:value-type="float" office:value="39">
              <text:p text:style-name="P69">39</text:p>
            </table:table-cell>
            <table:table-cell table:style-name="Tableau23.B3" office:value-type="float" office:value="10">
              <text:p text:style-name="P69">10</text:p>
            </table:table-cell>
          </table:table-row>
          <table:table-row>
            <table:table-cell table:style-name="Tableau23.A1" office:value-type="string">
              <text:p text:style-name="P71">Andre hvidhalsbånd </text:p>
            </table:table-cell>
            <table:table-cell table:style-name="Tableau23.B3" office:value-type="float" office:value="53">
              <text:p text:style-name="P69">53</text:p>
            </table:table-cell>
            <table:table-cell table:style-name="Tableau23.B3" office:value-type="float" office:value="38">
              <text:p text:style-name="P69">38</text:p>
            </table:table-cell>
            <table:table-cell table:style-name="Tableau23.B3" office:value-type="float" office:value="9">
              <text:p text:style-name="P69">9</text:p>
            </table:table-cell>
          </table:table-row>
          <table:table-row>
            <table:table-cell table:style-name="Tableau23.A1" office:value-type="string">
              <text:p text:style-name="P71">Manuelt arbejde </text:p>
            </table:table-cell>
            <table:table-cell table:style-name="Tableau23.B3" office:value-type="float" office:value="53">
              <text:p text:style-name="P69">53</text:p>
            </table:table-cell>
            <table:table-cell table:style-name="Tableau23.B3" office:value-type="float" office:value="38">
              <text:p text:style-name="P69">38</text:p>
            </table:table-cell>
            <table:table-cell table:style-name="Tableau23.B3" office:value-type="float" office:value="9">
              <text:p text:style-name="P69">9</text:p>
            </table:table-cell>
          </table:table-row>
          <table:table-row>
            <table:table-cell table:style-name="Tableau23.A1" office:value-type="string">
              <text:p text:style-name="P71">Husmødre </text:p>
            </table:table-cell>
            <table:table-cell table:style-name="Tableau23.B3" office:value-type="float" office:value="48">
              <text:p text:style-name="P69">48</text:p>
            </table:table-cell>
            <table:table-cell table:style-name="Tableau23.B3" office:value-type="float" office:value="34">
              <text:p text:style-name="P69">34</text:p>
            </table:table-cell>
            <table:table-cell table:style-name="Tableau23.B3" office:value-type="float" office:value="18">
              <text:p text:style-name="P69">18</text:p>
            </table:table-cell>
          </table:table-row>
          <table:table-row>
            <table:table-cell table:style-name="Tableau23.A1" office:value-type="string">
              <text:p text:style-name="P71">Arbejdsløse </text:p>
            </table:table-cell>
            <table:table-cell table:style-name="Tableau23.B3" office:value-type="float" office:value="46">
              <text:p text:style-name="P69">46</text:p>
            </table:table-cell>
            <table:table-cell table:style-name="Tableau23.B3" office:value-type="float" office:value="40">
              <text:p text:style-name="P69">40</text:p>
            </table:table-cell>
            <table:table-cell table:style-name="Tableau23.B3" office:value-type="float" office:value="14">
              <text:p text:style-name="P69">14</text:p>
            </table:table-cell>
          </table:table-row>
          <table:table-row>
            <table:table-cell table:style-name="Tableau23.A1" office:value-type="string">
              <text:p text:style-name="P71">Pensioneret </text:p>
            </table:table-cell>
            <table:table-cell table:style-name="Tableau23.B3" office:value-type="float" office:value="49">
              <text:p text:style-name="P69">49</text:p>
            </table:table-cell>
            <table:table-cell table:style-name="Tableau23.B3" office:value-type="float" office:value="33">
              <text:p text:style-name="P69">33</text:p>
            </table:table-cell>
            <table:table-cell table:style-name="Tableau23.B3" office:value-type="float" office:value="18">
              <text:p text:style-name="P69">18</text:p>
            </table:table-cell>
          </table:table-row>
          <table:table-row>
            <table:table-cell table:style-name="Tableau23.A1" office:value-type="string">
              <text:p text:style-name="P71">Studerende </text:p>
            </table:table-cell>
            <table:table-cell table:style-name="Tableau23.B3" office:value-type="float" office:value="48">
              <text:p text:style-name="P69">48</text:p>
            </table:table-cell>
            <table:table-cell table:style-name="Tableau23.B3" office:value-type="float" office:value="43">
              <text:p text:style-name="P69">43</text:p>
            </table:table-cell>
            <table:table-cell table:style-name="Tableau23.B3" office:value-type="float" office:value="9">
              <text:p text:style-name="P69">9</text:p>
            </table:table-cell>
          </table:table-row>
          <table:table-row>
            <table:table-cell table:style-name="Tableau23.A4" table:number-columns-spanned="4" office:value-type="string">
              <text:p text:style-name="P66">Subjektiv urbanisering</text:p>
            </table:table-cell>
            <table:covered-table-cell/>
            <table:covered-table-cell/>
            <table:covered-table-cell/>
          </table:table-row>
          <table:table-row>
            <table:table-cell table:style-name="Tableau23.A1" office:value-type="string">
              <text:p text:style-name="P71">Landdistrikt eller landsby </text:p>
            </table:table-cell>
            <table:table-cell table:style-name="Tableau23.B3" office:value-type="float" office:value="49">
              <text:p text:style-name="P69">49</text:p>
            </table:table-cell>
            <table:table-cell table:style-name="Tableau23.B3" office:value-type="float" office:value="38">
              <text:p text:style-name="P69">38</text:p>
            </table:table-cell>
            <table:table-cell table:style-name="Tableau23.B3" office:value-type="float" office:value="13">
              <text:p text:style-name="P69">13</text:p>
            </table:table-cell>
          </table:table-row>
          <table:table-row>
            <table:table-cell table:style-name="Tableau23.A1" office:value-type="string">
              <text:p text:style-name="P71">Lille eller mellemstor by </text:p>
            </table:table-cell>
            <table:table-cell table:style-name="Tableau23.B3" office:value-type="float" office:value="52">
              <text:p text:style-name="P69">52</text:p>
            </table:table-cell>
            <table:table-cell table:style-name="Tableau23.B3" office:value-type="float" office:value="37">
              <text:p text:style-name="P69">37</text:p>
            </table:table-cell>
            <table:table-cell table:style-name="Tableau23.B3" office:value-type="float" office:value="11">
              <text:p text:style-name="P69">11</text:p>
            </table:table-cell>
          </table:table-row>
          <table:table-row>
            <table:table-cell table:style-name="Tableau23.A1" office:value-type="string">
              <text:p text:style-name="P71">Storby </text:p>
            </table:table-cell>
            <table:table-cell table:style-name="Tableau23.B3" office:value-type="float" office:value="50">
              <text:p text:style-name="P69">50</text:p>
            </table:table-cell>
            <table:table-cell table:style-name="Tableau23.B3" office:value-type="float" office:value="38">
              <text:p text:style-name="P69">38</text:p>
            </table:table-cell>
            <table:table-cell table:style-name="Tableau23.B3" office:value-type="float" office:value="12">
              <text:p text:style-name="P69">12</text:p>
            </table:table-cell>
          </table:table-row>
          <table:table-row>
            <table:table-cell table:style-name="Tableau23.A4" table:number-columns-spanned="4" office:value-type="string">
              <text:p text:style-name="P66">Opfattelse af erhvervsuddannelse i (vores land)</text:p>
            </table:table-cell>
            <table:covered-table-cell/>
            <table:covered-table-cell/>
            <table:covered-table-cell/>
          </table:table-row>
          <table:table-row>
            <table:table-cell table:style-name="Tableau23.A1" office:value-type="string">
              <text:p text:style-name="P71">Positiv </text:p>
            </table:table-cell>
            <table:table-cell table:style-name="Tableau23.B3" office:value-type="float" office:value="54">
              <text:p text:style-name="P69">54</text:p>
            </table:table-cell>
            <table:table-cell table:style-name="Tableau23.B3" office:value-type="float" office:value="37">
              <text:p text:style-name="P69">37</text:p>
            </table:table-cell>
            <table:table-cell table:style-name="Tableau23.B3" office:value-type="float" office:value="9">
              <text:p text:style-name="P69">9</text:p>
            </table:table-cell>
          </table:table-row>
          <table:table-row>
            <table:table-cell table:style-name="Tableau23.A1" office:value-type="string">
              <text:p text:style-name="P71">Negativ </text:p>
            </table:table-cell>
            <table:table-cell table:style-name="Tableau23.B3" office:value-type="float" office:value="48">
              <text:p text:style-name="P69">48</text:p>
            </table:table-cell>
            <table:table-cell table:style-name="Tableau23.B3" office:value-type="float" office:value="41">
              <text:p text:style-name="P69">41</text:p>
            </table:table-cell>
            <table:table-cell table:style-name="Tableau23.B3" office:value-type="float" office:value="11">
              <text:p text:style-name="P69">11</text:p>
            </table:table-cell>
          </table:table-row>
          <table:table-row>
            <table:table-cell table:style-name="Tableau23.A4" table:number-columns-spanned="4" office:value-type="string">
              <text:p text:style-name="P66">Har nogensinde deltaget i grundlæggende erhvervsuddannelse (sekundæruddannelse på andet trin)</text:p>
            </table:table-cell>
            <table:covered-table-cell/>
            <table:covered-table-cell/>
            <table:covered-table-cell/>
          </table:table-row>
          <table:table-row>
            <table:table-cell table:style-name="Tableau23.A1" office:value-type="string">
              <text:p text:style-name="P71">Ja </text:p>
            </table:table-cell>
            <table:table-cell table:style-name="Tableau23.B3" office:value-type="float" office:value="53">
              <text:p text:style-name="P69">53</text:p>
            </table:table-cell>
            <table:table-cell table:style-name="Tableau23.B3" office:value-type="float" office:value="39">
              <text:p text:style-name="P69">39</text:p>
            </table:table-cell>
            <table:table-cell table:style-name="Tableau23.B3" office:value-type="float" office:value="8">
              <text:p text:style-name="P69">8</text:p>
            </table:table-cell>
          </table:table-row>
          <table:table-row>
            <table:table-cell table:style-name="Tableau23.A1" office:value-type="string">
              <text:p text:style-name="P71">Nej </text:p>
            </table:table-cell>
            <table:table-cell table:style-name="Tableau23.B3" office:value-type="float" office:value="48">
              <text:p text:style-name="P69">48</text:p>
            </table:table-cell>
            <table:table-cell table:style-name="Tableau23.B3" office:value-type="float" office:value="36">
              <text:p text:style-name="P69">36</text:p>
            </table:table-cell>
            <table:table-cell table:style-name="Tableau23.B3" office:value-type="float" office:value="16">
              <text:p text:style-name="P69">16</text:p>
            </table:table-cell>
          </table:table-row>
        </table:table>
        <text:p text:style-name="P21"/>
        <text:h text:style-name="P19" text:outline-level="2"><text:bookmark-start text:name="__RefHeading___Toc215594_2930363814"/>2. Udfordringer i forbindelse med vejledning og kønsstereotyper <text:bookmark-end text:name="__RefHeading___Toc215594_2930363814"/></text:h>
        <text:p text:style-name="P50">Seks ud af ti EU-borgere siger, at folk, der er ved at vælge en gymnasial uddannelse, får tilstrækkelige oplysninger om erhvervsuddannelsesmuligheder</text:p>
        <text:p text:style-name="P21">I hele Den Europæiske Union mener 61 % af borgerne, at folk i deres land, der er ved at vælge deres gymnasiale uddannelse, får tilstrækkelig information om mulighederne for erhvervsuddannelse, herunder 12 %, der er meget enige, og 49 %, der har tendens til at være enige. Tre ud af ti respondenter er uenige (30 %), mens 9 % ikke ved det.<text:note text:id="ftn49" text:note-class="footnote"><text:note-citation>49</text:note-citation><text:note-body><text:p text:style-name="P13">QB5. Kan du fortælle mig, i hvilket omfang du er enig eller uenig i følgende udsagn: I (vores land) får folk, der er ved at vælge deres gymnasiale uddannelse, tilstrækkelige oplysninger om erhvervsuddannelsesmuligheder. </text:p></text:note-body></text:note> </text:p>
        <text:p text:style-name="P21">I forbindelse med Cedefop-undersøgelsen fra 2016 (EU28) blev der stillet et lignende, men ikke identisk spørgsmål, der fokuserede på, om folk fik oplysninger på det tidspunkt, hvor de traf deres sekundære valg på andet trin. Resultaterne er relativt stabile over tid: I denne undersøgelse sagde 58 % ja, 40 % sagde nej, og 2 % vidste det ikke.<text:note text:id="ftn50" text:note-class="footnote"><text:note-citation>50</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4">https://www.cedefop.europa.eu/en/tools/opinion-survey-on-vet?visualisation=MAP&amp;topic=group2&amp;question=Q21T2__Q&amp;answer=Q21T2_A1&amp;subset=EducationLevel&amp;subsetVal=All&amp;country=AT&amp;countryB=EU28</text:span></text:a><text:span text:style-name="T54"> Spørgsmålsformuleringen adskiller sig fra den nuværende undersøgelse, hvor der spørges om oplysninger, der er tilgængelige for personer, som i øjeblikket vælger en gymnasial uddannelse, mens respondenterne i 2016 blev bedt om at reflektere over deres egne tidligere erfaringer. Spørgsmål 6: "Har du på det tidspunkt, hvor du traf en beslutning om din uddannelse på gymnasialt niveau, fået oplysninger om erhvervsuddannelse?"</text:span></text:p></text:note-body></text:note> </text:p>
        <text:p text:style-name="P21"><draw:g text:anchor-type="paragraph" draw:z-index="47" draw:name="Forme43" draw:style-name="gr1"><draw:frame draw:style-name="gr138" draw:text-style-name="P99" svg:width="16.59cm" svg:height="7.287cm" svg:x="0.069cm" svg:y="1.339cm"><draw:image xlink:href="Pictures/100000000000057800000267B404541CBF87DCA9.png" xlink:type="simple" xlink:show="embed" xlink:actuate="onLoad" draw:mime-type="image/png"><text:p/></draw:image></draw:frame><draw:frame draw:style-name="gr139" draw:text-style-name="P101" svg:width="16.692cm" svg:height="1.207cm" svg:x="-0.219cm" svg:y="0.014cm"><draw:text-box><text:p text:style-name="P100"><text:span text:style-name="T59">QB5. Kan De fortælle mig, i hvilket omfang De er enig eller uenig i følgende erklæring I {VIT LAND}. får folk, der er ved at vælge deres gymnasiale uddannelse, tilstrækkelige oplysninger om erhvervsuddannelsesmuligheder. (%)</text:span></text:p></draw:text-box></draw:frame><draw:g draw:style-name="gr4"><draw:frame draw:style-name="gr140" draw:text-style-name="P99" svg:width="9.418cm" svg:height="0.812cm" svg:x="3.27cm" svg:y="8.731cm"><draw:image xlink:href="Pictures/100000000000010B00000017B12607B3C1954889.png" xlink:type="simple" xlink:show="embed" xlink:actuate="onLoad" draw:mime-type="image/png"><text:p/></draw:image></draw:frame><draw:frame draw:style-name="gr141" draw:text-style-name="P101" svg:width="2.89cm" svg:height="0.578cm" svg:x="3.847cm" svg:y="8.772cm"><draw:text-box><text:p text:style-name="P100"><text:span text:style-name="T59">"Enig" i alt</text:span></text:p></draw:text-box></draw:frame><draw:frame draw:style-name="gr142" draw:text-style-name="P101" svg:width="2.504cm" svg:height="0.578cm" svg:x="7.891cm" svg:y="8.772cm"><draw:text-box><text:p text:style-name="P100"><text:span text:style-name="T59">I alt "uenig"</text:span></text:p></draw:text-box></draw:frame><draw:frame draw:style-name="gr143" draw:text-style-name="P101" svg:width="1.976cm" svg:height="0.578cm" svg:x="12.442cm" svg:y="8.692cm"><draw:text-box><text:p text:style-name="P100"><text:span text:style-name="T59">Ved ikke</text:span></text:p></draw:text-box></draw:frame></draw:g></draw:g><draw:g text:anchor-type="paragraph" draw:z-index="46" draw:name="Forme42" draw:style-name="gr1"><draw:frame draw:style-name="gr144" draw:text-style-name="P99" svg:width="5.153cm" svg:height="5.414cm" svg:x="10.49cm" svg:y="-5.773cm"><draw:image xlink:href="Pictures/10000000000002010000021B0E2CAE37FBCB1F7C.png" xlink:type="simple" xlink:show="embed" xlink:actuate="onLoad" draw:mime-type="image/png"><text:p/></draw:image></draw:frame><draw:frame draw:style-name="gr145" draw:text-style-name="P101" svg:width="8.411cm" svg:height="1.551cm" svg:x="9cm" svg:y="-8.001cm"><draw:text-box><text:p text:style-name="P100"><text:span text:style-name="T59">Spørgsmål og svar5: Kan du fortælle mig, i hvilket omfang du er enig eller uenig i følgende udsagn: I (vores land) får folk, der er ved at vælge deres gymnasiale uddannelse, tilstrækkelige oplysninger om erhvervsuddannelsesmuligheder. (EU27) (%) </text:span></text:p></draw:text-box></draw:frame><draw:frame draw:style-name="gr146" draw:text-style-name="P107" svg:width="2.804cm" svg:height="0.578cm" svg:x="11.145cm" svg:y="-6.445cm"><draw:text-box><text:p text:style-name="P106"><text:span text:style-name="T59">Ved ikke 9</text:span></text:p></draw:text-box></draw:frame><draw:frame draw:style-name="gr147" draw:text-style-name="P104" svg:width="1.641cm" svg:height="1.227cm" svg:x="9.795cm" svg:y="-5.731cm"><draw:text-box><text:p text:style-name="P103"><text:span text:style-name="T59">Meget uenig 6</text:span></text:p></draw:text-box></draw:frame><draw:frame draw:style-name="gr148" draw:text-style-name="P104" svg:width="1.71cm" svg:height="1.227cm" svg:x="8.834cm" svg:y="-3.635cm"><draw:text-box><text:p text:style-name="P103"><text:span text:style-name="T59">Uenighed 24</text:span></text:p></draw:text-box></draw:frame><draw:frame draw:style-name="gr149" draw:text-style-name="P101" svg:width="1.592cm" svg:height="1.227cm" svg:x="15.032cm" svg:y="-1.466cm"><draw:text-box><text:p text:style-name="P100"><text:span text:style-name="T59">Jeg er enig 49</text:span></text:p></draw:text-box></draw:frame><draw:frame draw:style-name="gr150" draw:text-style-name="P101" svg:width="1.893cm" svg:height="0.902cm" svg:x="14.016cm" svg:y="-6.413cm"><draw:text-box><text:p text:style-name="P100"><text:span text:style-name="T59">Fuldstændig enig 12</text:span></text:p></draw:text-box></draw:frame></draw:g>I den nuværende undersøgelse varierer synspunkterne fra medlemsstat til medlemsstat. De højeste aftaleniveauer er registreret i Østrig (80 %), Slovakiet (79 %) og Tjekkiet og Polen (begge 76 %). De laveste niveauer er registreret i Frankrig (48 %), Danmark (49 %) og Spanien (50 %). En betydelig andel af respondenterne svarede "ved ikke" med den højeste andel i Sverige (18 %), Portugal (17 %) og Luxembourg (15 %). </text:p>
        <text:p text:style-name="P29">I hvilket omfang respondenterne er enige om, at folk får tilstrækkelige oplysninger om erhvervsuddannelsesmuligheder, varierer afhængigt af sociodemografiske og holdningsmæssige faktorer som følger. </text:p>
        <text:p text:style-name="P52">■ Respondenter, der ser erhvervsuddannelserne i et positivt lys i deres land, er langt mere tilbøjelige til at være enige i, at der er tilstrækkelige oplysninger om disse muligheder (74 %) sammenlignet med 36 % af dem, der anfører, at erhvervsuddannelserne har et negativt image. </text:p>
        <text:p text:style-name="P52">■ Tilsvarende er respondenter med et positivt syn på erhvervsuddannelsernes kvalitet og muligheder generelt meget mere tilbøjelige til at tro, at der er tilstrækkelige oplysninger til rådighed. Dette gælder for dem, der: mener, at erhvervsuddannelserne tilbyder læring af høj kvalitet (69 % mod 44 %), siger, at lærere på erhvervsuddannelser er kompetente (67 % mod 43 %) er enige i, at erhvervsuddannelserne giver adgang til moderne infrastruktur (67 % mod 45 %), og at erhvervsuddannelserne underviser i tekniske færdigheder (65 % mod 43 %) mener, at erhvervsuddannelse giver mulighed for at studere i udlandet (69 % mod 52 %) og en vej til universitetsstudier (67 % mod 54 %). Det gælder også for dem, der ikke oplever mangel på tværfaglige færdigheder (67 % mod 61 %) eller grundlæggende færdigheder (68 % mod 59 %). </text:p>
        <text:p text:style-name="P52">■ Der er nogle væsentlige forskelle efter socio-faglig kategori: 65 % af andre funktionærer mener, at personer, der er ved at vælge en gymnasial uddannelse, får tilstrækkelige oplysninger om erhvervsuddannelsesmuligheder sammenlignet med 50 % blandt de arbejdsløse respondenter. </text:p>
        <text:p text:style-name="P52">■ Respondenter, der har afsluttet en uddannelse i alderen 16-19 år, er mest tilbøjelige til at være enige (63 %). De, hvis uddannelse sluttede, da de var 15 år eller yngre, er mindst tilbøjelige til at gøre det (58%). </text:p>
        <text:p text:style-name="P52">■ Der er ingen forskelle efter køn eller alder. </text:p>
        <text:p text:style-name="P21"/>
        <text:p text:style-name="P28"/>
        <table:table table:name="Tableau24" table:style-name="Tableau24">
          <table:table-column table:style-name="Tableau24.A"/>
          <table:table-column table:style-name="Tableau24.B"/>
          <table:table-column table:style-name="Tableau24.C"/>
          <table:table-column table:style-name="Tableau24.D"/>
          <table:table-row>
            <table:table-cell table:style-name="Tableau24.A1" table:number-columns-spanned="4" office:value-type="string">
              <text:p text:style-name="P71">QB5 Kan du fortælle mig, i hvilket omfang du er enig eller uenig i følgende udsagn: I (vores land) får folk, der er ved at vælge deres gymnasiale uddannelse, tilstrækkelige oplysninger om erhvervsuddannelsesmuligheder. (%-EU)</text:p>
            </table:table-cell>
            <table:covered-table-cell/>
            <table:covered-table-cell/>
            <table:covered-table-cell/>
          </table:table-row>
          <table:table-row>
            <table:table-cell table:style-name="Tableau24.A1" office:value-type="string">
              <text:p text:style-name="P67"/>
            </table:table-cell>
            <table:table-cell table:style-name="Tableau24.A1" office:value-type="string">
              <text:p text:style-name="P69">"Enig" i alt</text:p>
            </table:table-cell>
            <table:table-cell table:style-name="Tableau24.A1" office:value-type="string">
              <text:p text:style-name="P69">I alt "uenig" </text:p>
            </table:table-cell>
            <table:table-cell table:style-name="Tableau24.A1" office:value-type="string">
              <text:p text:style-name="P69">Ved ikke</text:p>
            </table:table-cell>
          </table:table-row>
          <table:table-row>
            <table:table-cell table:style-name="Tableau24.A1" office:value-type="string">
              <text:p text:style-name="P71">EU-27 </text:p>
            </table:table-cell>
            <table:table-cell table:style-name="Tableau24.B3" office:value-type="float" office:value="61">
              <text:p text:style-name="P69">61</text:p>
            </table:table-cell>
            <table:table-cell table:style-name="Tableau24.B3" office:value-type="float" office:value="30">
              <text:p text:style-name="P69">30</text:p>
            </table:table-cell>
            <table:table-cell table:style-name="Tableau24.B3" office:value-type="float" office:value="9">
              <text:p text:style-name="P69">9</text:p>
            </table:table-cell>
          </table:table-row>
          <table:table-row>
            <table:table-cell table:style-name="Tableau24.A4" table:number-columns-spanned="4" office:value-type="string">
              <text:p text:style-name="P66">Køn</text:p>
            </table:table-cell>
            <table:covered-table-cell/>
            <table:covered-table-cell/>
            <table:covered-table-cell/>
          </table:table-row>
          <table:table-row>
            <table:table-cell table:style-name="Tableau24.A1" office:value-type="string">
              <text:p text:style-name="P71">Mennesket </text:p>
            </table:table-cell>
            <table:table-cell table:style-name="Tableau24.B3" office:value-type="float" office:value="61">
              <text:p text:style-name="P69">61</text:p>
            </table:table-cell>
            <table:table-cell table:style-name="Tableau24.B3" office:value-type="float" office:value="30">
              <text:p text:style-name="P69">30</text:p>
            </table:table-cell>
            <table:table-cell table:style-name="Tableau24.B3" office:value-type="float" office:value="9">
              <text:p text:style-name="P69">9</text:p>
            </table:table-cell>
          </table:table-row>
          <table:table-row>
            <table:table-cell table:style-name="Tableau24.A1" office:value-type="string">
              <text:p text:style-name="P71">kvinde </text:p>
            </table:table-cell>
            <table:table-cell table:style-name="Tableau24.B3" office:value-type="float" office:value="61">
              <text:p text:style-name="P69">61</text:p>
            </table:table-cell>
            <table:table-cell table:style-name="Tableau24.B3" office:value-type="float" office:value="31">
              <text:p text:style-name="P69">31</text:p>
            </table:table-cell>
            <table:table-cell table:style-name="Tableau24.B3" office:value-type="float" office:value="8">
              <text:p text:style-name="P69">8</text:p>
            </table:table-cell>
          </table:table-row>
          <table:table-row>
            <table:table-cell table:style-name="Tableau24.A4" table:number-columns-spanned="4" office:value-type="string">
              <text:p text:style-name="P66">Alder</text:p>
            </table:table-cell>
            <table:covered-table-cell/>
            <table:covered-table-cell/>
            <table:covered-table-cell/>
          </table:table-row>
          <table:table-row>
            <table:table-cell table:style-name="Tableau24.A1" office:value-type="string">
              <text:p text:style-name="P71">15-24 </text:p>
            </table:table-cell>
            <table:table-cell table:style-name="Tableau24.B3" office:value-type="float" office:value="61">
              <text:p text:style-name="P69">61</text:p>
            </table:table-cell>
            <table:table-cell table:style-name="Tableau24.B3" office:value-type="float" office:value="37">
              <text:p text:style-name="P69">37</text:p>
            </table:table-cell>
            <table:table-cell table:style-name="Tableau24.B3" office:value-type="float" office:value="2">
              <text:p text:style-name="P69">2</text:p>
            </table:table-cell>
          </table:table-row>
          <table:table-row>
            <table:table-cell table:style-name="Tableau24.A1" office:value-type="string">
              <text:p text:style-name="P71">25-39 </text:p>
            </table:table-cell>
            <table:table-cell table:style-name="Tableau24.B3" office:value-type="float" office:value="61">
              <text:p text:style-name="P69">61</text:p>
            </table:table-cell>
            <table:table-cell table:style-name="Tableau24.B3" office:value-type="float" office:value="34">
              <text:p text:style-name="P69">34</text:p>
            </table:table-cell>
            <table:table-cell table:style-name="Tableau24.B3" office:value-type="float" office:value="5">
              <text:p text:style-name="P69">5</text:p>
            </table:table-cell>
          </table:table-row>
          <table:table-row>
            <table:table-cell table:style-name="Tableau24.A1" office:value-type="string">
              <text:p text:style-name="P71">40-54 </text:p>
            </table:table-cell>
            <table:table-cell table:style-name="Tableau24.B3" office:value-type="float" office:value="62">
              <text:p text:style-name="P69">62</text:p>
            </table:table-cell>
            <table:table-cell table:style-name="Tableau24.B3" office:value-type="float" office:value="30">
              <text:p text:style-name="P69">30</text:p>
            </table:table-cell>
            <table:table-cell table:style-name="Tableau24.B3" office:value-type="float" office:value="8">
              <text:p text:style-name="P69">8</text:p>
            </table:table-cell>
          </table:table-row>
          <table:table-row>
            <table:table-cell table:style-name="Tableau24.A1" office:value-type="string">
              <text:p text:style-name="P71">&gt;=55</text:p>
            </table:table-cell>
            <table:table-cell table:style-name="Tableau24.B3" office:value-type="float" office:value="61">
              <text:p text:style-name="P69">61</text:p>
            </table:table-cell>
            <table:table-cell table:style-name="Tableau24.B3" office:value-type="float" office:value="26">
              <text:p text:style-name="P69">26</text:p>
            </table:table-cell>
            <table:table-cell table:style-name="Tableau24.B3" office:value-type="float" office:value="13">
              <text:p text:style-name="P69">13</text:p>
            </table:table-cell>
          </table:table-row>
          <table:table-row>
            <table:table-cell table:style-name="Tableau24.A4" table:number-columns-spanned="4" office:value-type="string">
              <text:p text:style-name="P66">Uddannelse (slutningen af)</text:p>
            </table:table-cell>
            <table:covered-table-cell/>
            <table:covered-table-cell/>
            <table:covered-table-cell/>
          </table:table-row>
          <table:table-row>
            <table:table-cell table:style-name="Tableau24.A1" office:value-type="string">
              <text:p text:style-name="P71">&lt;=-15</text:p>
            </table:table-cell>
            <table:table-cell table:style-name="Tableau24.B3" office:value-type="float" office:value="58">
              <text:p text:style-name="P69">58</text:p>
            </table:table-cell>
            <table:table-cell table:style-name="Tableau24.B3" office:value-type="float" office:value="25">
              <text:p text:style-name="P69">25</text:p>
            </table:table-cell>
            <table:table-cell table:style-name="Tableau24.B3" office:value-type="float" office:value="17">
              <text:p text:style-name="P69">17</text:p>
            </table:table-cell>
          </table:table-row>
          <table:table-row>
            <table:table-cell table:style-name="Tableau24.A1" office:value-type="string">
              <text:p text:style-name="P71">16-19 </text:p>
            </table:table-cell>
            <table:table-cell table:style-name="Tableau24.B3" office:value-type="float" office:value="63">
              <text:p text:style-name="P69">63</text:p>
            </table:table-cell>
            <table:table-cell table:style-name="Tableau24.B3" office:value-type="float" office:value="29">
              <text:p text:style-name="P69">29</text:p>
            </table:table-cell>
            <table:table-cell table:style-name="Tableau24.B3" office:value-type="float" office:value="8">
              <text:p text:style-name="P69">8</text:p>
            </table:table-cell>
          </table:table-row>
          <table:table-row>
            <table:table-cell table:style-name="Tableau24.A1" office:value-type="string">
              <text:p text:style-name="P71">&gt;=20</text:p>
            </table:table-cell>
            <table:table-cell table:style-name="Tableau24.B3" office:value-type="float" office:value="61">
              <text:p text:style-name="P69">61</text:p>
            </table:table-cell>
            <table:table-cell table:style-name="Tableau24.B3" office:value-type="float" office:value="32">
              <text:p text:style-name="P69">32</text:p>
            </table:table-cell>
            <table:table-cell table:style-name="Tableau24.B3" office:value-type="float" office:value="7">
              <text:p text:style-name="P69">7</text:p>
            </table:table-cell>
          </table:table-row>
          <table:table-row>
            <table:table-cell table:style-name="Tableau24.A1" office:value-type="string">
              <text:p text:style-name="P71">Studerer stadig </text:p>
            </table:table-cell>
            <table:table-cell table:style-name="Tableau24.B3" office:value-type="float" office:value="61">
              <text:p text:style-name="P69">61</text:p>
            </table:table-cell>
            <table:table-cell table:style-name="Tableau24.B3" office:value-type="float" office:value="37">
              <text:p text:style-name="P69">37</text:p>
            </table:table-cell>
            <table:table-cell table:style-name="Tableau24.B3" office:value-type="float" office:value="2">
              <text:p text:style-name="P69">2</text:p>
            </table:table-cell>
          </table:table-row>
          <table:table-row>
            <table:table-cell table:style-name="Tableau24.A4" table:number-columns-spanned="4" office:value-type="string">
              <text:p text:style-name="P66">Sociofaglig kategori</text:p>
            </table:table-cell>
            <table:covered-table-cell/>
            <table:covered-table-cell/>
            <table:covered-table-cell/>
          </table:table-row>
          <table:table-row>
            <table:table-cell table:style-name="Tableau24.A1" office:value-type="string">
              <text:p text:style-name="P71">Selvstændig erhvervsdrivende </text:p>
            </table:table-cell>
            <table:table-cell table:style-name="Tableau24.B3" office:value-type="float" office:value="58">
              <text:p text:style-name="P69">58</text:p>
            </table:table-cell>
            <table:table-cell table:style-name="Tableau24.B3" office:value-type="float" office:value="34">
              <text:p text:style-name="P69">34</text:p>
            </table:table-cell>
            <table:table-cell table:style-name="Tableau24.B3" office:value-type="float" office:value="8">
              <text:p text:style-name="P69">8</text:p>
            </table:table-cell>
          </table:table-row>
          <table:table-row>
            <table:table-cell table:style-name="Tableau24.A1" office:value-type="string">
              <text:p text:style-name="P71">Ledere </text:p>
            </table:table-cell>
            <table:table-cell table:style-name="Tableau24.B3" office:value-type="float" office:value="62">
              <text:p text:style-name="P69">62</text:p>
            </table:table-cell>
            <table:table-cell table:style-name="Tableau24.B3" office:value-type="float" office:value="31">
              <text:p text:style-name="P69">31</text:p>
            </table:table-cell>
            <table:table-cell table:style-name="Tableau24.B3" office:value-type="float" office:value="7">
              <text:p text:style-name="P69">7</text:p>
            </table:table-cell>
          </table:table-row>
          <table:table-row>
            <table:table-cell table:style-name="Tableau24.A1" office:value-type="string">
              <text:p text:style-name="P71">Andre hvidhalsbånd </text:p>
            </table:table-cell>
            <table:table-cell table:style-name="Tableau24.B3" office:value-type="float" office:value="65">
              <text:p text:style-name="P69">65</text:p>
            </table:table-cell>
            <table:table-cell table:style-name="Tableau24.B3" office:value-type="float" office:value="29">
              <text:p text:style-name="P69">29</text:p>
            </table:table-cell>
            <table:table-cell table:style-name="Tableau24.B3" office:value-type="float" office:value="6">
              <text:p text:style-name="P69">6</text:p>
            </table:table-cell>
          </table:table-row>
          <table:table-row>
            <table:table-cell table:style-name="Tableau24.A1" office:value-type="string">
              <text:p text:style-name="P71">Manuelt arbejde </text:p>
            </table:table-cell>
            <table:table-cell table:style-name="Tableau24.B3" office:value-type="float" office:value="63">
              <text:p text:style-name="P69">63</text:p>
            </table:table-cell>
            <table:table-cell table:style-name="Tableau24.B3" office:value-type="float" office:value="30">
              <text:p text:style-name="P69">30</text:p>
            </table:table-cell>
            <table:table-cell table:style-name="Tableau24.B3" office:value-type="float" office:value="7">
              <text:p text:style-name="P69">7</text:p>
            </table:table-cell>
          </table:table-row>
          <table:table-row>
            <table:table-cell table:style-name="Tableau24.A1" office:value-type="string">
              <text:p text:style-name="P71">Husmødre </text:p>
            </table:table-cell>
            <table:table-cell table:style-name="Tableau24.B3" office:value-type="float" office:value="58">
              <text:p text:style-name="P69">58</text:p>
            </table:table-cell>
            <table:table-cell table:style-name="Tableau24.B3" office:value-type="float" office:value="33">
              <text:p text:style-name="P69">33</text:p>
            </table:table-cell>
            <table:table-cell table:style-name="Tableau24.B3" office:value-type="float" office:value="9">
              <text:p text:style-name="P69">9</text:p>
            </table:table-cell>
          </table:table-row>
          <table:table-row>
            <table:table-cell table:style-name="Tableau24.A1" office:value-type="string">
              <text:p text:style-name="P71">Arbejdsløse </text:p>
            </table:table-cell>
            <table:table-cell table:style-name="Tableau24.B3" office:value-type="float" office:value="50">
              <text:p text:style-name="P69">50</text:p>
            </table:table-cell>
            <table:table-cell table:style-name="Tableau24.B3" office:value-type="float" office:value="40">
              <text:p text:style-name="P69">40</text:p>
            </table:table-cell>
            <table:table-cell table:style-name="Tableau24.B3" office:value-type="float" office:value="10">
              <text:p text:style-name="P69">10</text:p>
            </table:table-cell>
          </table:table-row>
          <table:table-row>
            <table:table-cell table:style-name="Tableau24.A1" office:value-type="string">
              <text:p text:style-name="P71">Pensioneret </text:p>
            </table:table-cell>
            <table:table-cell table:style-name="Tableau24.B3" office:value-type="float" office:value="61">
              <text:p text:style-name="P69">61</text:p>
            </table:table-cell>
            <table:table-cell table:style-name="Tableau24.B3" office:value-type="float" office:value="25">
              <text:p text:style-name="P69">25</text:p>
            </table:table-cell>
            <table:table-cell table:style-name="Tableau24.B3" office:value-type="float" office:value="14">
              <text:p text:style-name="P69">14</text:p>
            </table:table-cell>
          </table:table-row>
          <table:table-row>
            <table:table-cell table:style-name="Tableau24.A1" office:value-type="string">
              <text:p text:style-name="P71">Studerende </text:p>
            </table:table-cell>
            <table:table-cell table:style-name="Tableau24.B3" office:value-type="float" office:value="60">
              <text:p text:style-name="P69">60</text:p>
            </table:table-cell>
            <table:table-cell table:style-name="Tableau24.B3" office:value-type="float" office:value="38">
              <text:p text:style-name="P69">38</text:p>
            </table:table-cell>
            <table:table-cell table:style-name="Tableau24.B3" office:value-type="float" office:value="2">
              <text:p text:style-name="P69">2</text:p>
            </table:table-cell>
          </table:table-row>
          <table:table-row>
            <table:table-cell table:style-name="Tableau24.A4" table:number-columns-spanned="4" office:value-type="string">
              <text:p text:style-name="P66">Subjektiv urbanisering</text:p>
            </table:table-cell>
            <table:covered-table-cell/>
            <table:covered-table-cell/>
            <table:covered-table-cell/>
          </table:table-row>
          <table:table-row>
            <table:table-cell table:style-name="Tableau24.A1" office:value-type="string">
              <text:p text:style-name="P71">Landdistrikt eller landsby </text:p>
            </table:table-cell>
            <table:table-cell table:style-name="Tableau24.B3" office:value-type="float" office:value="61">
              <text:p text:style-name="P69">61</text:p>
            </table:table-cell>
            <table:table-cell table:style-name="Tableau24.B3" office:value-type="float" office:value="29">
              <text:p text:style-name="P69">29</text:p>
            </table:table-cell>
            <table:table-cell table:style-name="Tableau24.B3" office:value-type="float" office:value="10">
              <text:p text:style-name="P69">10</text:p>
            </table:table-cell>
          </table:table-row>
          <table:table-row>
            <table:table-cell table:style-name="Tableau24.A1" office:value-type="string">
              <text:p text:style-name="P71">Lille eller mellemstor by </text:p>
            </table:table-cell>
            <table:table-cell table:style-name="Tableau24.B3" office:value-type="float" office:value="60">
              <text:p text:style-name="P69">60</text:p>
            </table:table-cell>
            <table:table-cell table:style-name="Tableau24.B3" office:value-type="float" office:value="32">
              <text:p text:style-name="P69">32</text:p>
            </table:table-cell>
            <table:table-cell table:style-name="Tableau24.B3" office:value-type="float" office:value="8">
              <text:p text:style-name="P69">8</text:p>
            </table:table-cell>
          </table:table-row>
          <table:table-row>
            <table:table-cell table:style-name="Tableau24.A1" office:value-type="string">
              <text:p text:style-name="P71">Storby </text:p>
            </table:table-cell>
            <table:table-cell table:style-name="Tableau24.B3" office:value-type="float" office:value="63">
              <text:p text:style-name="P69">63</text:p>
            </table:table-cell>
            <table:table-cell table:style-name="Tableau24.B3" office:value-type="float" office:value="29">
              <text:p text:style-name="P69">29</text:p>
            </table:table-cell>
            <table:table-cell table:style-name="Tableau24.B3" office:value-type="float" office:value="8">
              <text:p text:style-name="P69">8</text:p>
            </table:table-cell>
          </table:table-row>
          <table:table-row>
            <table:table-cell table:style-name="Tableau24.A4" table:number-columns-spanned="4" office:value-type="string">
              <text:p text:style-name="P66">Opfattelse af erhvervsuddannelse i (vores land)</text:p>
            </table:table-cell>
            <table:covered-table-cell/>
            <table:covered-table-cell/>
            <table:covered-table-cell/>
          </table:table-row>
          <table:table-row>
            <table:table-cell table:style-name="Tableau24.A1" office:value-type="string">
              <text:p text:style-name="P71">Positiv </text:p>
            </table:table-cell>
            <table:table-cell table:style-name="Tableau24.B3" office:value-type="float" office:value="74">
              <text:p text:style-name="P69">74</text:p>
            </table:table-cell>
            <table:table-cell table:style-name="Tableau24.B3" office:value-type="float" office:value="19">
              <text:p text:style-name="P69">19</text:p>
            </table:table-cell>
            <table:table-cell table:style-name="Tableau24.B3" office:value-type="float" office:value="7">
              <text:p text:style-name="P69">7</text:p>
            </table:table-cell>
          </table:table-row>
          <table:table-row>
            <table:table-cell table:style-name="Tableau24.A1" office:value-type="string">
              <text:p text:style-name="P71">Negativ </text:p>
            </table:table-cell>
            <table:table-cell table:style-name="Tableau24.B3" office:value-type="float" office:value="36">
              <text:p text:style-name="P69">36</text:p>
            </table:table-cell>
            <table:table-cell table:style-name="Tableau24.B3" office:value-type="float" office:value="57">
              <text:p text:style-name="P69">57</text:p>
            </table:table-cell>
            <table:table-cell table:style-name="Tableau24.B3" office:value-type="float" office:value="7">
              <text:p text:style-name="P69">7</text:p>
            </table:table-cell>
          </table:table-row>
          <table:table-row>
            <table:table-cell table:style-name="Tableau24.A4" table:number-columns-spanned="4" office:value-type="string">
              <text:p text:style-name="P66">Har nogensinde deltaget i grundlæggende erhvervsuddannelse (sekundæruddannelse på andet trin)</text:p>
            </table:table-cell>
            <table:covered-table-cell/>
            <table:covered-table-cell/>
            <table:covered-table-cell/>
          </table:table-row>
          <table:table-row>
            <table:table-cell table:style-name="Tableau24.A1" office:value-type="string">
              <text:p text:style-name="P71">Ja </text:p>
            </table:table-cell>
            <table:table-cell table:style-name="Tableau24.B3" office:value-type="float" office:value="65">
              <text:p text:style-name="P69">65</text:p>
            </table:table-cell>
            <table:table-cell table:style-name="Tableau24.B3" office:value-type="float" office:value="28">
              <text:p text:style-name="P69">28</text:p>
            </table:table-cell>
            <table:table-cell table:style-name="Tableau24.B3" office:value-type="float" office:value="7">
              <text:p text:style-name="P69">7</text:p>
            </table:table-cell>
          </table:table-row>
          <table:table-row>
            <table:table-cell table:style-name="Tableau24.A1" office:value-type="string">
              <text:p text:style-name="P71">Nej </text:p>
            </table:table-cell>
            <table:table-cell table:style-name="Tableau24.B3" office:value-type="float" office:value="58">
              <text:p text:style-name="P69">58</text:p>
            </table:table-cell>
            <table:table-cell table:style-name="Tableau24.B3" office:value-type="float" office:value="32">
              <text:p text:style-name="P69">32</text:p>
            </table:table-cell>
            <table:table-cell table:style-name="Tableau24.B3" office:value-type="float" office:value="10">
              <text:p text:style-name="P69">10</text:p>
            </table:table-cell>
          </table:table-row>
        </table:table>
        <text:p text:style-name="P21"/>
        <text:p text:style-name="P51">Omkring syv ud af ti EU-borgere siger, at kvinder, der er interesseret i STEM-relaterede<text:note text:id="ftn51" text:note-class="footnote"><text:note-citation>51</text:note-citation><text:note-body><text:p text:style-name="P13">Videnskab, teknologi, ingeniørvidenskab og matematik </text:p></text:note-body></text:note> områder inden for erhvervsuddannelse, kan få mindre opmuntring fra familier og skoler end mænd </text:p>
        <text:p text:style-name="P21">I hele Den Europæiske Union siger 69 % af EU-borgerne, at kvinder, der er interesserede i STEM-relaterede områder inden for erhvervsuddannelse, kan modtage mindre opmuntring fra familier og skoler end mænd, der er interesserede i STEM-relaterede områder, herunder 19 %, der er meget enige, og 50 %, der har tendens til at være enige.<text:note text:id="ftn52" text:note-class="footnote"><text:note-citation>52</text:note-citation><text:note-body><text:p text:style-name="P13">QB10.2. Fortæl mig, i hvilket omfang du er enig eller uenig i hvert af følgende udsagn: Kvinder, der er interesseret i STEM-relaterede områder inden for erhvervsuddannelse, kan modtage mindre opmuntring fra familier og skoler end mænd, der er interesseret i STEM-relaterede områder. </text:p></text:note-body></text:note> En ud af fire er uenige (25 %), mens 6 % ikke ved det. </text:p>
        <text:p text:style-name="P21">Synspunkterne varierer fra medlemsstat til medlemsstat. De højeste niveauer af enighed er registreret i Ungarn og Polen (begge 81 %) og Kroatien (78 %). De laveste niveauer er registreret i Letland (49 %), Spanien (54 %) og Grækenland (60 %). </text:p>
        <text:p text:style-name="P21">I 25 medlemsstater siger mindst seks ud af ti respondenter, at kvinder, der er interesserede i STEM-relaterede områder inden for erhvervsuddannelse, kan få mindre opmuntring fra familier og skoler end mænd, der er interesserede i STEM-relaterede områder. </text:p>
        <text:p text:style-name="P21"><draw:g text:anchor-type="paragraph" draw:z-index="49" draw:name="Forme45" draw:style-name="gr1"><draw:frame draw:style-name="gr123" draw:text-style-name="P99" svg:width="16.705cm" svg:height="7.61cm" svg:x="0.203cm" svg:y="2.224cm"><draw:image xlink:href="Pictures/100000000000055E0000027247963A8C2E5EBB21.png" xlink:type="simple" xlink:show="embed" xlink:actuate="onLoad" draw:mime-type="image/png"><text:p/></draw:image></draw:frame><draw:frame draw:style-name="gr124" draw:text-style-name="P101" svg:width="16.846cm" svg:height="1.227cm" svg:x="0cm" svg:y="0.896cm"><draw:text-box><text:p text:style-name="P100"><text:span text:style-name="T59">QB10.2. Fortæl mig, i hvilket omfang du er enig eller uenig i hvert af følgende udsagn: Kvinder, der er interesseret i STEM-relaterede områder inden for erhvervsuddannelse, kan modtage mindre opmuntring fra familier og skoler end mænd, der er interesseret i STEM-relaterede områder. (%) </text:span></text:p></draw:text-box></draw:frame><draw:g draw:style-name="gr4"><draw:frame draw:style-name="gr125" draw:text-style-name="P99" svg:width="14.098cm" svg:height="0.959cm" svg:x="0.704cm" svg:y="10.019cm"><draw:image xlink:href="Pictures/100000000000022300000022902E68B765C34830.png" xlink:type="simple" xlink:show="embed" xlink:actuate="onLoad" draw:mime-type="image/png"><text:p/></draw:image></draw:frame><draw:frame draw:style-name="gr126" draw:text-style-name="P101" svg:width="2.924cm" svg:height="0.648cm" svg:x="1.164cm" svg:y="10.193cm"><draw:text-box><text:p text:style-name="P105"><text:span text:style-name="T59">Meget enig</text:span></text:p></draw:text-box></draw:frame><draw:frame draw:style-name="gr127" draw:text-style-name="P101" svg:width="2.946cm" svg:height="1.004cm" svg:x="4.172cm" svg:y="10.171cm"><draw:text-box><text:p text:style-name="P105"><text:span text:style-name="T59">Har tendens til at være enig</text:span></text:p></draw:text-box></draw:frame><draw:frame draw:style-name="gr128" draw:text-style-name="P101" svg:width="3.28cm" svg:height="0.902cm" svg:x="7.355cm" svg:y="10.215cm"><draw:text-box><text:p text:style-name="P105"><text:span text:style-name="T59">Har tendens til at være uenige</text:span></text:p></draw:text-box></draw:frame><draw:frame draw:style-name="gr129" draw:text-style-name="P101" svg:width="3.484cm" svg:height="0.646cm" svg:x="10.984cm" svg:y="10.172cm"><draw:text-box><text:p text:style-name="P105"><text:span text:style-name="T59">Stærkt uenig</text:span></text:p></draw:text-box></draw:frame><draw:frame draw:style-name="gr130" draw:text-style-name="P101" svg:width="2.518cm" svg:height="0.687cm" svg:x="14.706cm" svg:y="10.172cm"><draw:text-box><text:p text:style-name="P105"><text:span text:style-name="T59">Ved ikke</text:span></text:p></draw:text-box></draw:frame></draw:g></draw:g><draw:g text:anchor-type="paragraph" draw:z-index="48" draw:name="Forme44" draw:style-name="gr32"><draw:frame draw:style-name="gr131" draw:text-style-name="P99" svg:width="4.797cm" svg:height="5.176cm" svg:x="11.514cm" svg:y="-5.24cm"><draw:image xlink:href="Pictures/10000000000001D4000001F99249521F5455BD69.png" xlink:type="simple" xlink:show="embed" xlink:actuate="onLoad" draw:mime-type="image/png"><text:p/></draw:image></draw:frame><draw:frame draw:style-name="gr132" draw:text-style-name="P101" svg:width="7.585cm" svg:height="2.2cm" svg:x="9.228cm" svg:y="-8.165cm"><draw:text-box><text:p text:style-name="P100"><text:span text:style-name="T59">Spørgsmål B10.2: Fortæl mig, i hvilket omfang du er enig eller uenig i hvert af følgende udsagn: Kvinder, der er interesseret i STEM-relaterede områder inden for erhvervsrettet grund- og efteruddannelse, kan modtage mindre opmuntring fra familier og skoler end mænd, der er interesseret i STEM-relaterede områder {EU27) (%} </text:span></text:p></draw:text-box></draw:frame><draw:frame draw:style-name="gr133" draw:text-style-name="P107" svg:width="1.976cm" svg:height="0.902cm" svg:x="12.22cm" svg:y="-6.013cm"><draw:text-box><text:p text:style-name="P106"><text:span text:style-name="T59">Ved ikke 6</text:span></text:p></draw:text-box></draw:frame><draw:frame draw:style-name="gr134" draw:text-style-name="P104" svg:width="2.788cm" svg:height="0.902cm" svg:x="10.042cm" svg:y="-5.246cm"><draw:text-box><text:p text:style-name="P103"><text:span text:style-name="T59">Stærkt uenige 5</text:span></text:p></draw:text-box></draw:frame><draw:frame draw:style-name="gr135" draw:text-style-name="P104" svg:width="2.553cm" svg:height="0.902cm" svg:x="8.835cm" svg:y="-3.182cm"><draw:text-box><text:p text:style-name="P103"><text:span text:style-name="T59">Vi er uenige 20</text:span></text:p></draw:text-box></draw:frame><draw:frame draw:style-name="gr136" draw:text-style-name="P101" svg:width="2.696cm" svg:height="0.902cm" svg:x="13.897cm" svg:y="-0.06cm"><draw:text-box><text:p text:style-name="P100"><text:span text:style-name="T59">Vi er enige om 50</text:span></text:p></draw:text-box></draw:frame><draw:frame draw:style-name="gr137" draw:text-style-name="P101" svg:width="1.777cm" svg:height="1.227cm" svg:x="14.806cm" svg:y="-5.563cm"><draw:text-box><text:p text:style-name="P100"><text:span text:style-name="T59">Fuldstændig enig 19 </text:span></text:p></draw:text-box></draw:frame></draw:g></text:p>
        <text:p text:style-name="P29">I hvilket omfang respondenterne er enige om, at kvinder, der er interesseret i STEM-relaterede områder, kan få mindre opmuntring end mænd, varierer afhængigt af sociodemografiske faktorer som følger. </text:p>
        <text:p text:style-name="P52">■ Efter alder ved afslutningen af uddannelsen er respondenter, der stadig studerer, mest tilbøjelige til at tro, at kvinder, der er interesseret i STEM-relaterede erhvervsuddannelsesområder, får mindre opmuntring end mænd (73 %), mens 71 % af dem, der afsluttede deres uddannelse i alderen 20+, og 69 % af dem, der afsluttede mellem 16-19 år, er enige. Dette tal falder til 63 % for respondenter, der afsluttede uddannelse i alderen 15 år eller yngre. </text:p>
        <text:p text:style-name="P52">■ Der er visse forskelle efter socioprofessionel kategori, idet 74 % af de selvstændige respondenter og 72 % af de studerende deler denne opfattelse sammenlignet med 66 % af de hjemmegående. </text:p>
        <text:p text:style-name="P52">■ Efter alder er denne opfattelse 72 % blandt respondenter i alderen 15-24 år sammenlignet med 68 % blandt dem i alderen 55 år og derover. </text:p>
        <text:p text:style-name="P52">■ Der er ingen kønsforskelle. </text:p>
        <text:p text:style-name="P21"/>
        <text:p text:style-name="P28"/>
        <table:table table:name="Tableau25" table:style-name="Tableau25">
          <table:table-column table:style-name="Tableau25.A"/>
          <table:table-column table:style-name="Tableau25.B"/>
          <table:table-column table:style-name="Tableau25.C"/>
          <table:table-column table:style-name="Tableau25.D"/>
          <table:table-row>
            <table:table-cell table:style-name="Tableau25.A1" table:number-columns-spanned="4" office:value-type="string">
              <text:p text:style-name="P71">QB10.2 Fortæl mig venligst, i hvilket omfang du er enig eller uenig i hvert af følgende udsagn: Kvinder, der er interesseret i STEM-relaterede områder inden for erhvervsrettet grund- og efteruddannelse, kan modtage mindre opmuntring fra familier og skoler end mænd, der er interesseret i STEM-relaterede områder (%-EU)</text:p>
            </table:table-cell>
            <table:covered-table-cell/>
            <table:covered-table-cell/>
            <table:covered-table-cell/>
          </table:table-row>
          <table:table-row>
            <table:table-cell table:style-name="Tableau25.A1" office:value-type="string">
              <text:p text:style-name="P67"/>
            </table:table-cell>
            <table:table-cell table:style-name="Tableau25.A1" office:value-type="string">
              <text:p text:style-name="P69">"Enig" i alt</text:p>
            </table:table-cell>
            <table:table-cell table:style-name="Tableau25.A1" office:value-type="string">
              <text:p text:style-name="P69">I alt "uenig" </text:p>
            </table:table-cell>
            <table:table-cell table:style-name="Tableau25.A1" office:value-type="string">
              <text:p text:style-name="P69">Ved ikke</text:p>
            </table:table-cell>
          </table:table-row>
          <table:table-row>
            <table:table-cell table:style-name="Tableau25.A1" office:value-type="string">
              <text:p text:style-name="P71">EU-27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Køn</text:p>
            </table:table-cell>
            <table:covered-table-cell/>
            <table:covered-table-cell/>
            <table:covered-table-cell/>
          </table:table-row>
          <table:table-row>
            <table:table-cell table:style-name="Tableau25.A1" office:value-type="string">
              <text:p text:style-name="P71">Mennesket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1" office:value-type="string">
              <text:p text:style-name="P71">kvinde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Alder</text:p>
            </table:table-cell>
            <table:covered-table-cell/>
            <table:covered-table-cell/>
            <table:covered-table-cell/>
          </table:table-row>
          <table:table-row>
            <table:table-cell table:style-name="Tableau25.A1" office:value-type="string">
              <text:p text:style-name="P71">15-24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1" office:value-type="string">
              <text:p text:style-name="P71">25-39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1" office:value-type="string">
              <text:p text:style-name="P71">40-54 </text:p>
            </table:table-cell>
            <table:table-cell table:style-name="Tableau25.B3" office:value-type="float" office:value="69">
              <text:p text:style-name="P69">69</text:p>
            </table:table-cell>
            <table:table-cell table:style-name="Tableau25.B3" office:value-type="float" office:value="27">
              <text:p text:style-name="P69">27</text:p>
            </table:table-cell>
            <table:table-cell table:style-name="Tableau25.B3" office:value-type="float" office:value="4">
              <text:p text:style-name="P69">4</text:p>
            </table:table-cell>
          </table:table-row>
          <table:table-row>
            <table:table-cell table:style-name="Tableau25.A1" office:value-type="string">
              <text:p text:style-name="P71">&gt;=55</text:p>
            </table:table-cell>
            <table:table-cell table:style-name="Tableau25.B3" office:value-type="float" office:value="68">
              <text:p text:style-name="P69">68</text:p>
            </table:table-cell>
            <table:table-cell table:style-name="Tableau25.B3" office:value-type="float" office:value="24">
              <text:p text:style-name="P69">24</text:p>
            </table:table-cell>
            <table:table-cell table:style-name="Tableau25.B3" office:value-type="float" office:value="8">
              <text:p text:style-name="P69">8</text:p>
            </table:table-cell>
          </table:table-row>
          <table:table-row>
            <table:table-cell table:style-name="Tableau25.A4" table:number-columns-spanned="4" office:value-type="string">
              <text:p text:style-name="P66">Uddannelse (slutningen af)</text:p>
            </table:table-cell>
            <table:covered-table-cell/>
            <table:covered-table-cell/>
            <table:covered-table-cell/>
          </table:table-row>
          <table:table-row>
            <table:table-cell table:style-name="Tableau25.A1" office:value-type="string">
              <text:p text:style-name="P71">&lt;=-15</text:p>
            </table:table-cell>
            <table:table-cell table:style-name="Tableau25.B3" office:value-type="float" office:value="63">
              <text:p text:style-name="P69">63</text:p>
            </table:table-cell>
            <table:table-cell table:style-name="Tableau25.B3" office:value-type="float" office:value="24">
              <text:p text:style-name="P69">24</text:p>
            </table:table-cell>
            <table:table-cell table:style-name="Tableau25.B3" office:value-type="float" office:value="13">
              <text:p text:style-name="P69">13</text:p>
            </table:table-cell>
          </table:table-row>
          <table:table-row>
            <table:table-cell table:style-name="Tableau25.A1" office:value-type="string">
              <text:p text:style-name="P71">16-19 </text:p>
            </table:table-cell>
            <table:table-cell table:style-name="Tableau25.B3" office:value-type="float" office:value="69">
              <text:p text:style-name="P69">69</text:p>
            </table:table-cell>
            <table:table-cell table:style-name="Tableau25.B3" office:value-type="float" office:value="26">
              <text:p text:style-name="P69">26</text:p>
            </table:table-cell>
            <table:table-cell table:style-name="Tableau25.B3" office:value-type="float" office:value="5">
              <text:p text:style-name="P69">5</text:p>
            </table:table-cell>
          </table:table-row>
          <table:table-row>
            <table:table-cell table:style-name="Tableau25.A1" office:value-type="string">
              <text:p text:style-name="P71">&gt;=20</text:p>
            </table:table-cell>
            <table:table-cell table:style-name="Tableau25.B3" office:value-type="float" office:value="71">
              <text:p text:style-name="P69">71</text:p>
            </table:table-cell>
            <table:table-cell table:style-name="Tableau25.B3" office:value-type="float" office:value="25">
              <text:p text:style-name="P69">25</text:p>
            </table:table-cell>
            <table:table-cell table:style-name="Tableau25.B3" office:value-type="float" office:value="4">
              <text:p text:style-name="P69">4</text:p>
            </table:table-cell>
          </table:table-row>
          <table:table-row>
            <table:table-cell table:style-name="Tableau25.A1" office:value-type="string">
              <text:p text:style-name="P71">Studerer stadig </text:p>
            </table:table-cell>
            <table:table-cell table:style-name="Tableau25.B3" office:value-type="float" office:value="73">
              <text:p text:style-name="P69">73</text:p>
            </table:table-cell>
            <table:table-cell table:style-name="Tableau25.B3" office:value-type="float" office:value="22">
              <text:p text:style-name="P69">22</text:p>
            </table:table-cell>
            <table:table-cell table:style-name="Tableau25.B3" office:value-type="float" office:value="5">
              <text:p text:style-name="P69">5</text:p>
            </table:table-cell>
          </table:table-row>
          <table:table-row>
            <table:table-cell table:style-name="Tableau25.A4" table:number-columns-spanned="4" office:value-type="string">
              <text:p text:style-name="P66">Sociofaglig kategori</text:p>
            </table:table-cell>
            <table:covered-table-cell/>
            <table:covered-table-cell/>
            <table:covered-table-cell/>
          </table:table-row>
          <table:table-row>
            <table:table-cell table:style-name="Tableau25.A1" office:value-type="string">
              <text:p text:style-name="P71">Selvstændig erhvervsdrivende </text:p>
            </table:table-cell>
            <table:table-cell table:style-name="Tableau25.B3" office:value-type="float" office:value="74">
              <text:p text:style-name="P69">74</text:p>
            </table:table-cell>
            <table:table-cell table:style-name="Tableau25.B3" office:value-type="float" office:value="22">
              <text:p text:style-name="P69">22</text:p>
            </table:table-cell>
            <table:table-cell table:style-name="Tableau25.B3" office:value-type="float" office:value="4">
              <text:p text:style-name="P69">4</text:p>
            </table:table-cell>
          </table:table-row>
          <table:table-row>
            <table:table-cell table:style-name="Tableau25.A1" office:value-type="string">
              <text:p text:style-name="P71">Ledere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Andre hvidhalsbånd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Manuelt arbejde </text:p>
            </table:table-cell>
            <table:table-cell table:style-name="Tableau25.B3" office:value-type="float" office:value="70">
              <text:p text:style-name="P69">70</text:p>
            </table:table-cell>
            <table:table-cell table:style-name="Tableau25.B3" office:value-type="float" office:value="25">
              <text:p text:style-name="P69">25</text:p>
            </table:table-cell>
            <table:table-cell table:style-name="Tableau25.B3" office:value-type="float" office:value="5">
              <text:p text:style-name="P69">5</text:p>
            </table:table-cell>
          </table:table-row>
          <table:table-row>
            <table:table-cell table:style-name="Tableau25.A1" office:value-type="string">
              <text:p text:style-name="P71">Husmødre </text:p>
            </table:table-cell>
            <table:table-cell table:style-name="Tableau25.B3" office:value-type="float" office:value="66">
              <text:p text:style-name="P69">66</text:p>
            </table:table-cell>
            <table:table-cell table:style-name="Tableau25.B3" office:value-type="float" office:value="29">
              <text:p text:style-name="P69">29</text:p>
            </table:table-cell>
            <table:table-cell table:style-name="Tableau25.B3" office:value-type="float" office:value="5">
              <text:p text:style-name="P69">5</text:p>
            </table:table-cell>
          </table:table-row>
          <table:table-row>
            <table:table-cell table:style-name="Tableau25.A1" office:value-type="string">
              <text:p text:style-name="P71">Arbejdsløse </text:p>
            </table:table-cell>
            <table:table-cell table:style-name="Tableau25.B3" office:value-type="float" office:value="70">
              <text:p text:style-name="P69">70</text:p>
            </table:table-cell>
            <table:table-cell table:style-name="Tableau25.B3" office:value-type="float" office:value="24">
              <text:p text:style-name="P69">24</text:p>
            </table:table-cell>
            <table:table-cell table:style-name="Tableau25.B3" office:value-type="float" office:value="6">
              <text:p text:style-name="P69">6</text:p>
            </table:table-cell>
          </table:table-row>
          <table:table-row>
            <table:table-cell table:style-name="Tableau25.A1" office:value-type="string">
              <text:p text:style-name="P71">Pensioneret </text:p>
            </table:table-cell>
            <table:table-cell table:style-name="Tableau25.B3" office:value-type="float" office:value="67">
              <text:p text:style-name="P69">67</text:p>
            </table:table-cell>
            <table:table-cell table:style-name="Tableau25.B3" office:value-type="float" office:value="24">
              <text:p text:style-name="P69">24</text:p>
            </table:table-cell>
            <table:table-cell table:style-name="Tableau25.B3" office:value-type="float" office:value="9">
              <text:p text:style-name="P69">9</text:p>
            </table:table-cell>
          </table:table-row>
          <table:table-row>
            <table:table-cell table:style-name="Tableau25.A1" office:value-type="string">
              <text:p text:style-name="P71">Studerende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4" table:number-columns-spanned="4" office:value-type="string">
              <text:p text:style-name="P66">Subjektiv urbanisering</text:p>
            </table:table-cell>
            <table:covered-table-cell/>
            <table:covered-table-cell/>
            <table:covered-table-cell/>
          </table:table-row>
          <table:table-row>
            <table:table-cell table:style-name="Tableau25.A1" office:value-type="string">
              <text:p text:style-name="P71">Landdistrikt eller landsby </text:p>
            </table:table-cell>
            <table:table-cell table:style-name="Tableau25.B3" office:value-type="float" office:value="68">
              <text:p text:style-name="P69">68</text:p>
            </table:table-cell>
            <table:table-cell table:style-name="Tableau25.B3" office:value-type="float" office:value="26">
              <text:p text:style-name="P69">26</text:p>
            </table:table-cell>
            <table:table-cell table:style-name="Tableau25.B3" office:value-type="float" office:value="6">
              <text:p text:style-name="P69">6</text:p>
            </table:table-cell>
          </table:table-row>
          <table:table-row>
            <table:table-cell table:style-name="Tableau25.A1" office:value-type="string">
              <text:p text:style-name="P71">Lille eller mellemstor by </text:p>
            </table:table-cell>
            <table:table-cell table:style-name="Tableau25.B3" office:value-type="float" office:value="70">
              <text:p text:style-name="P69">70</text:p>
            </table:table-cell>
            <table:table-cell table:style-name="Tableau25.B3" office:value-type="float" office:value="24">
              <text:p text:style-name="P69">24</text:p>
            </table:table-cell>
            <table:table-cell table:style-name="Tableau25.B3" office:value-type="float" office:value="6">
              <text:p text:style-name="P69">6</text:p>
            </table:table-cell>
          </table:table-row>
          <table:table-row>
            <table:table-cell table:style-name="Tableau25.A1" office:value-type="string">
              <text:p text:style-name="P71">Storby </text:p>
            </table:table-cell>
            <table:table-cell table:style-name="Tableau25.B3" office:value-type="float" office:value="71">
              <text:p text:style-name="P69">71</text:p>
            </table:table-cell>
            <table:table-cell table:style-name="Tableau25.B3" office:value-type="float" office:value="23">
              <text:p text:style-name="P69">23</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Opfattelse af erhvervsuddannelse i (vores land)</text:p>
            </table:table-cell>
            <table:covered-table-cell/>
            <table:covered-table-cell/>
            <table:covered-table-cell/>
          </table:table-row>
          <table:table-row>
            <table:table-cell table:style-name="Tableau25.A1" office:value-type="string">
              <text:p text:style-name="P71">Positiv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Negativ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4" table:number-columns-spanned="4" office:value-type="string">
              <text:p text:style-name="P66">Har nogensinde deltaget i grundlæggende erhvervsuddannelse (sekundæruddannelse på andet trin)</text:p>
            </table:table-cell>
            <table:covered-table-cell/>
            <table:covered-table-cell/>
            <table:covered-table-cell/>
          </table:table-row>
          <table:table-row>
            <table:table-cell table:style-name="Tableau25.A1" office:value-type="string">
              <text:p text:style-name="P71">Ja </text:p>
            </table:table-cell>
            <table:table-cell table:style-name="Tableau25.B3" office:value-type="float" office:value="71">
              <text:p text:style-name="P69">71</text:p>
            </table:table-cell>
            <table:table-cell table:style-name="Tableau25.B3" office:value-type="float" office:value="25">
              <text:p text:style-name="P69">25</text:p>
            </table:table-cell>
            <table:table-cell table:style-name="Tableau25.B3" office:value-type="float" office:value="4">
              <text:p text:style-name="P69">4</text:p>
            </table:table-cell>
          </table:table-row>
          <table:table-row>
            <table:table-cell table:style-name="Tableau25.A1" office:value-type="string">
              <text:p text:style-name="P71">Nej </text:p>
            </table:table-cell>
            <table:table-cell table:style-name="Tableau25.B3" office:value-type="float" office:value="68">
              <text:p text:style-name="P69">68</text:p>
            </table:table-cell>
            <table:table-cell table:style-name="Tableau25.B3" office:value-type="float" office:value="25">
              <text:p text:style-name="P69">25</text:p>
            </table:table-cell>
            <table:table-cell table:style-name="Tableau25.B3" office:value-type="float" office:value="7">
              <text:p text:style-name="P69">7</text:p>
            </table:table-cell>
          </table:table-row>
        </table:table>
        <text:p text:style-name="P21"/>
        <text:p text:style-name="P51">Omkring syv ud af ti EU-borgere siger, at kvinder ofte opfordres til at tage en almen uddannelse, selv om de udtrykker interesse for tekniske fag </text:p>
        <text:p text:style-name="P21">I hele Den Europæiske Union siger 71 % af EU's borgere, at kvinder ofte opfordres til at følge en almen uddannelse, selv om de udtrykker interesse for tekniske, praktiske og praktiske emner, herunder 19 %, der er meget enige, og 52 %, der har tendens til at være enige.<text:note text:id="ftn53" text:note-class="footnote"><text:note-citation>53</text:note-citation><text:note-body><text:p text:style-name="P13">Spørgsmål B11.1. Fortæl mig, i hvilket omfang du er enig eller uenig i hvert af følgende udsagn: Kvinder opfordres ofte til at følge almen uddannelse, selv om de udtrykker interesse for tekniske, praktiske og praktiske emner.</text:p></text:note-body></text:note> Omkring en ud af fire (23 %) er uenige, mens 6 % ikke ved det. </text:p>
        <text:p text:style-name="P21">Et flertal af respondenterne er enige i denne erklæring i alle medlemsstater. Graden af enighed varierer imidlertid fra medlemsstat til medlemsstat. De højeste niveauer er registreret i Cypern (81 %), Italien og Irland (begge 80 %) og Ungarn (79 %). De laveste niveauer findes i Letland (55 %) og Spanien og Estland (begge 60 %). </text:p>
        <text:p text:style-name="P21">I 17 medlemsstater er mindst syv ud af ti respondenter enige i, at kvinder ofte tilskyndes til at følge en almen uddannelse, selv om de udtrykker interesse for tekniske fag. </text:p>
        <text:p text:style-name="P21"><draw:g text:anchor-type="paragraph" draw:z-index="50" draw:name="Forme46" draw:style-name="gr1"><draw:frame draw:style-name="gr116" draw:text-style-name="P99" svg:width="5.068cm" svg:height="5.582cm" svg:x="10.871cm" svg:y="-6.74cm"><draw:image xlink:href="Pictures/10000000000001F80000022BB13BD174BF5478DB.png" xlink:type="simple" xlink:show="embed" xlink:actuate="onLoad" draw:mime-type="image/png"><text:p/></draw:image></draw:frame><draw:frame draw:style-name="gr117" draw:text-style-name="P101" svg:width="8.256cm" svg:height="1.876cm" svg:x="9.151cm" svg:y="-8.774cm"><draw:text-box><text:p text:style-name="P100"><text:span text:style-name="T59">Spørgsmål B11.1: Fortæl mig, i hvilket omfang du er enig eller uenig i hvert af følgende udsagn: Kvinder opfordres ofte til at følge almen uddannelse, selv om de udtrykker interesse for tekniske, praktiske og praktiske fag (EU27) (%) </text:span></text:p></draw:text-box></draw:frame><draw:frame draw:style-name="gr118" draw:text-style-name="P107" svg:width="2.707cm" svg:height="0.578cm" svg:x="11.657cm" svg:y="-7.185cm"><draw:text-box><text:p text:style-name="P106"><text:span text:style-name="T59">Ved ikke 6</text:span></text:p></draw:text-box></draw:frame><draw:frame draw:style-name="gr119" draw:text-style-name="P104" svg:width="1.941cm" svg:height="0.902cm" svg:x="10.192cm" svg:y="-6.735cm"><draw:text-box><text:p text:style-name="P103"><text:span text:style-name="T59">Stærkt uenige 4</text:span></text:p></draw:text-box></draw:frame><draw:frame draw:style-name="gr120" draw:text-style-name="P104" svg:width="2.823cm" svg:height="0.902cm" svg:x="8.613cm" svg:y="-5.467cm"><draw:text-box><text:p text:style-name="P103"><text:span text:style-name="T59">Uenighed 19</text:span></text:p></draw:text-box></draw:frame><draw:frame draw:style-name="gr121" draw:text-style-name="P101" svg:width="2.758cm" svg:height="0.578cm" svg:x="12.957cm" svg:y="-1.152cm"><draw:text-box><text:p text:style-name="P100"><text:span text:style-name="T59">Jeg er enig 52</text:span></text:p></draw:text-box></draw:frame><draw:frame draw:style-name="gr122" draw:text-style-name="P101" svg:width="2.394cm" svg:height="0.902cm" svg:x="14.092cm" svg:y="-6.788cm"><draw:text-box><text:p text:style-name="P100"><text:span text:style-name="T59">Fuldstændig enig 19</text:span></text:p></draw:text-box></draw:frame></draw:g><draw:g text:anchor-type="paragraph" draw:z-index="51" draw:name="Forme47" draw:style-name="gr1"><draw:frame draw:style-name="gr108" draw:text-style-name="P99" svg:width="16.722cm" svg:height="7.425cm" svg:x="-0.049cm" svg:y="2.034cm"><draw:image xlink:href="Pictures/100000000000050F0000023F672497EFF7F45573.png" xlink:type="simple" xlink:show="embed" xlink:actuate="onLoad" draw:mime-type="image/png"><text:p/></draw:image></draw:frame><draw:frame draw:style-name="gr109" draw:text-style-name="P101" svg:width="16.537cm" svg:height="1.544cm" svg:x="-0.155cm" svg:y="0.411cm"><draw:text-box><text:p text:style-name="P100"><text:span text:style-name="T60">Spørgsmål B11.1. Fortæl mig, i hvilket omfang du er enig eller uenig i hvert af følgende udsagn: Kvinder opfordres ofte til at følge almen uddannelse, selv om de udtrykker interesse for tekniske, praktiske, praktiske fag.</text:span><text:span text:style-name="T59">(%) </text:span></text:p></draw:text-box></draw:frame><draw:g draw:style-name="gr4"><draw:frame draw:style-name="gr110" draw:text-style-name="P99" svg:width="14.098cm" svg:height="0.959cm" svg:x="0.318cm" svg:y="9.481cm"><draw:image xlink:href="Pictures/100000000000022300000022902E68B765C34830.png" xlink:type="simple" xlink:show="embed" xlink:actuate="onLoad" draw:mime-type="image/png"><text:p/></draw:image></draw:frame><draw:frame draw:style-name="gr111" draw:text-style-name="P101" svg:width="2.924cm" svg:height="0.648cm" svg:x="0.78cm" svg:y="9.656cm"><draw:text-box><text:p text:style-name="P105"><text:span text:style-name="T59">Meget enig</text:span></text:p></draw:text-box></draw:frame><draw:frame draw:style-name="gr112" draw:text-style-name="P101" svg:width="2.946cm" svg:height="1.004cm" svg:x="3.787cm" svg:y="9.633cm"><draw:text-box><text:p text:style-name="P105"><text:span text:style-name="T59">Har tendens til at være enig</text:span></text:p></draw:text-box></draw:frame><draw:frame draw:style-name="gr113" draw:text-style-name="P101" svg:width="3.282cm" svg:height="0.902cm" svg:x="6.969cm" svg:y="9.677cm"><draw:text-box><text:p text:style-name="P105"><text:span text:style-name="T59">Har tendens til at være uenige</text:span></text:p></draw:text-box></draw:frame><draw:frame draw:style-name="gr114" draw:text-style-name="P101" svg:width="3.483cm" svg:height="0.646cm" svg:x="10.599cm" svg:y="9.634cm"><draw:text-box><text:p text:style-name="P105"><text:span text:style-name="T59">Stærkt uenig</text:span></text:p></draw:text-box></draw:frame><draw:frame draw:style-name="gr115" draw:text-style-name="P101" svg:width="2.52cm" svg:height="0.687cm" svg:x="14.319cm" svg:y="9.634cm"><draw:text-box><text:p text:style-name="P105"><text:span text:style-name="T59">Ved ikke</text:span></text:p></draw:text-box></draw:frame></draw:g></draw:g></text:p>
        <text:p text:style-name="P29">I hvilket omfang respondenterne er enige om, at kvinder ofte tilskyndes til at tage en almen uddannelse, varierer afhængigt af sociodemografiske og holdningsmæssige faktorer som følger. </text:p>
        <text:p text:style-name="P52">■ Efter alder ved afslutningen af uddannelsen er respondenter, der afsluttede uddannelse i alderen 16-19 år eller i alderen 20 år eller senere, mest tilbøjelige til at tro, at kvinder ofte styres i retning af almen uddannelse på trods af interessen for tekniske fag (begge 71 %). Dette tal falder til 68% blandt dem, der afsluttede uddannelse i alderen 15 eller yngre. Det er højest blandt dem, der stadig studerer (74%). </text:p>
        <text:p text:style-name="P52">■ Der er beskedne forskelle på tværs af socioprofessionelle kategorier, idet 74 % af de studerende deler denne opfattelse, sammenlignet med 68 % blandt ledere og arbejdsløse respondenter. </text:p>
        <text:p text:style-name="P52">■ Urbanisering har indflydelse på svarene her, da 74 % af respondenterne i de store byer er enige i, at kvinder får mindre tilskyndelse til at tage tekniske emner op end mænd, sammenlignet med 68 % blandt dem i landdistrikter eller landsbyer. </text:p>
        <text:p text:style-name="P52">■ Efter alder falder denne opfattelse fra 74 % af de adspurgte i alderen 15-24 år til 73 % af de 25-39-årige, 70 % af de 40-54-årige og 69 % af de 55-årige og derover. </text:p>
        <text:p text:style-name="P52">■ Der er ingen forskelle efter køn eller tidligere erfaring med erhvervsuddannelse. </text:p>
        <text:p text:style-name="P21"/>
        <text:p text:style-name="P28"/>
        <table:table table:name="Tableau26" table:style-name="Tableau26">
          <table:table-column table:style-name="Tableau26.A"/>
          <table:table-column table:style-name="Tableau26.B"/>
          <table:table-column table:style-name="Tableau26.C"/>
          <table:table-column table:style-name="Tableau26.D"/>
          <table:table-row>
            <table:table-cell table:style-name="Tableau26.A1" table:number-columns-spanned="4" office:value-type="string">
              <text:p text:style-name="P71">QB11.1 Fortæl mig venligst, i hvilket omfang du er enig eller uenig i hvert af følgende udsagn: Kvinder opfordres ofte til at følge almen uddannelse, selv om de udtrykker interesse for tekniske, praktiske og praktiske fag (%-EU)</text:p>
            </table:table-cell>
            <table:covered-table-cell/>
            <table:covered-table-cell/>
            <table:covered-table-cell/>
          </table:table-row>
          <table:table-row>
            <table:table-cell table:style-name="Tableau26.A1" office:value-type="string">
              <text:p text:style-name="P67"/>
            </table:table-cell>
            <table:table-cell table:style-name="Tableau26.A1" office:value-type="string">
              <text:p text:style-name="P69">"Enig" i alt</text:p>
            </table:table-cell>
            <table:table-cell table:style-name="Tableau26.A1" office:value-type="string">
              <text:p text:style-name="P69">I alt "uenig" </text:p>
            </table:table-cell>
            <table:table-cell table:style-name="Tableau26.A1" office:value-type="string">
              <text:p text:style-name="P69">Ved ikke</text:p>
            </table:table-cell>
          </table:table-row>
          <table:table-row>
            <table:table-cell table:style-name="Tableau26.A1" office:value-type="string">
              <text:p text:style-name="P71">EU-27 </text:p>
            </table:table-cell>
            <table:table-cell table:style-name="Tableau26.B3" office:value-type="float" office:value="71">
              <text:p text:style-name="P69">71</text:p>
            </table:table-cell>
            <table:table-cell table:style-name="Tableau26.B3" office:value-type="float" office:value="23">
              <text:p text:style-name="P69">23</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Køn</text:p>
            </table:table-cell>
            <table:covered-table-cell/>
            <table:covered-table-cell/>
            <table:covered-table-cell/>
          </table:table-row>
          <table:table-row>
            <table:table-cell table:style-name="Tableau26.A1" office:value-type="string">
              <text:p text:style-name="P71">Mennesket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kvinde </text:p>
            </table:table-cell>
            <table:table-cell table:style-name="Tableau26.B3" office:value-type="float" office:value="71">
              <text:p text:style-name="P69">71</text:p>
            </table:table-cell>
            <table:table-cell table:style-name="Tableau26.B3" office:value-type="float" office:value="23">
              <text:p text:style-name="P69">23</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Alder</text:p>
            </table:table-cell>
            <table:covered-table-cell/>
            <table:covered-table-cell/>
            <table:covered-table-cell/>
          </table:table-row>
          <table:table-row>
            <table:table-cell table:style-name="Tableau26.A1" office:value-type="string">
              <text:p text:style-name="P71">15-24 </text:p>
            </table:table-cell>
            <table:table-cell table:style-name="Tableau26.B3" office:value-type="float" office:value="74">
              <text:p text:style-name="P69">74</text:p>
            </table:table-cell>
            <table:table-cell table:style-name="Tableau26.B3" office:value-type="float" office:value="22">
              <text:p text:style-name="P69">22</text:p>
            </table:table-cell>
            <table:table-cell table:style-name="Tableau26.B3" office:value-type="float" office:value="4">
              <text:p text:style-name="P69">4</text:p>
            </table:table-cell>
          </table:table-row>
          <table:table-row>
            <table:table-cell table:style-name="Tableau26.A1" office:value-type="string">
              <text:p text:style-name="P71">25-39 </text:p>
            </table:table-cell>
            <table:table-cell table:style-name="Tableau26.B3" office:value-type="float" office:value="73">
              <text:p text:style-name="P69">73</text:p>
            </table:table-cell>
            <table:table-cell table:style-name="Tableau26.B3" office:value-type="float" office:value="22">
              <text:p text:style-name="P69">22</text:p>
            </table:table-cell>
            <table:table-cell table:style-name="Tableau26.B3" office:value-type="float" office:value="5">
              <text:p text:style-name="P69">5</text:p>
            </table:table-cell>
          </table:table-row>
          <table:table-row>
            <table:table-cell table:style-name="Tableau26.A1" office:value-type="string">
              <text:p text:style-name="P71">40-54 </text:p>
            </table:table-cell>
            <table:table-cell table:style-name="Tableau26.B3" office:value-type="float" office:value="70">
              <text:p text:style-name="P69">70</text:p>
            </table:table-cell>
            <table:table-cell table:style-name="Tableau26.B3" office:value-type="float" office:value="24">
              <text:p text:style-name="P69">24</text:p>
            </table:table-cell>
            <table:table-cell table:style-name="Tableau26.B3" office:value-type="float" office:value="6">
              <text:p text:style-name="P69">6</text:p>
            </table:table-cell>
          </table:table-row>
          <table:table-row>
            <table:table-cell table:style-name="Tableau26.A1" office:value-type="string">
              <text:p text:style-name="P71">&gt;=55</text:p>
            </table:table-cell>
            <table:table-cell table:style-name="Tableau26.B3" office:value-type="float" office:value="69">
              <text:p text:style-name="P69">69</text:p>
            </table:table-cell>
            <table:table-cell table:style-name="Tableau26.B3" office:value-type="float" office:value="22">
              <text:p text:style-name="P69">22</text:p>
            </table:table-cell>
            <table:table-cell table:style-name="Tableau26.B3" office:value-type="float" office:value="9">
              <text:p text:style-name="P69">9</text:p>
            </table:table-cell>
          </table:table-row>
          <table:table-row>
            <table:table-cell table:style-name="Tableau26.A4" table:number-columns-spanned="4" office:value-type="string">
              <text:p text:style-name="P66">Uddannelse (slutningen af)</text:p>
            </table:table-cell>
            <table:covered-table-cell/>
            <table:covered-table-cell/>
            <table:covered-table-cell/>
          </table:table-row>
          <table:table-row>
            <table:table-cell table:style-name="Tableau26.A1" office:value-type="string">
              <text:p text:style-name="P71">&lt;=-15</text:p>
            </table:table-cell>
            <table:table-cell table:style-name="Tableau26.B3" office:value-type="float" office:value="68">
              <text:p text:style-name="P69">68</text:p>
            </table:table-cell>
            <table:table-cell table:style-name="Tableau26.B3" office:value-type="float" office:value="20">
              <text:p text:style-name="P69">20</text:p>
            </table:table-cell>
            <table:table-cell table:style-name="Tableau26.B3" office:value-type="float" office:value="12">
              <text:p text:style-name="P69">12</text:p>
            </table:table-cell>
          </table:table-row>
          <table:table-row>
            <table:table-cell table:style-name="Tableau26.A1" office:value-type="string">
              <text:p text:style-name="P71">16-19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gt;=20</text:p>
            </table:table-cell>
            <table:table-cell table:style-name="Tableau26.B3" office:value-type="float" office:value="71">
              <text:p text:style-name="P69">71</text:p>
            </table:table-cell>
            <table:table-cell table:style-name="Tableau26.B3" office:value-type="float" office:value="24">
              <text:p text:style-name="P69">24</text:p>
            </table:table-cell>
            <table:table-cell table:style-name="Tableau26.B3" office:value-type="float" office:value="5">
              <text:p text:style-name="P69">5</text:p>
            </table:table-cell>
          </table:table-row>
          <table:table-row>
            <table:table-cell table:style-name="Tableau26.A1" office:value-type="string">
              <text:p text:style-name="P71">Studerer stadig </text:p>
            </table:table-cell>
            <table:table-cell table:style-name="Tableau26.B3" office:value-type="float" office:value="74">
              <text:p text:style-name="P69">74</text:p>
            </table:table-cell>
            <table:table-cell table:style-name="Tableau26.B3" office:value-type="float" office:value="21">
              <text:p text:style-name="P69">21</text:p>
            </table:table-cell>
            <table:table-cell table:style-name="Tableau26.B3" office:value-type="float" office:value="5">
              <text:p text:style-name="P69">5</text:p>
            </table:table-cell>
          </table:table-row>
          <table:table-row>
            <table:table-cell table:style-name="Tableau26.A4" table:number-columns-spanned="4" office:value-type="string">
              <text:p text:style-name="P66">Sociofaglig kategori</text:p>
            </table:table-cell>
            <table:covered-table-cell/>
            <table:covered-table-cell/>
            <table:covered-table-cell/>
          </table:table-row>
          <table:table-row>
            <table:table-cell table:style-name="Tableau26.A1" office:value-type="string">
              <text:p text:style-name="P71">Selvstændig erhvervsdrivende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Ledere </text:p>
            </table:table-cell>
            <table:table-cell table:style-name="Tableau26.B3" office:value-type="float" office:value="68">
              <text:p text:style-name="P69">68</text:p>
            </table:table-cell>
            <table:table-cell table:style-name="Tableau26.B3" office:value-type="float" office:value="26">
              <text:p text:style-name="P69">26</text:p>
            </table:table-cell>
            <table:table-cell table:style-name="Tableau26.B3" office:value-type="float" office:value="6">
              <text:p text:style-name="P69">6</text:p>
            </table:table-cell>
          </table:table-row>
          <table:table-row>
            <table:table-cell table:style-name="Tableau26.A1" office:value-type="string">
              <text:p text:style-name="P71">Andre hvidhalsbånd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Manuelt arbejde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Husmødre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Arbejdsløse </text:p>
            </table:table-cell>
            <table:table-cell table:style-name="Tableau26.B3" office:value-type="float" office:value="68">
              <text:p text:style-name="P69">68</text:p>
            </table:table-cell>
            <table:table-cell table:style-name="Tableau26.B3" office:value-type="float" office:value="23">
              <text:p text:style-name="P69">23</text:p>
            </table:table-cell>
            <table:table-cell table:style-name="Tableau26.B3" office:value-type="float" office:value="9">
              <text:p text:style-name="P69">9</text:p>
            </table:table-cell>
          </table:table-row>
          <table:table-row>
            <table:table-cell table:style-name="Tableau26.A1" office:value-type="string">
              <text:p text:style-name="P71">Pensioneret </text:p>
            </table:table-cell>
            <table:table-cell table:style-name="Tableau26.B3" office:value-type="float" office:value="69">
              <text:p text:style-name="P69">69</text:p>
            </table:table-cell>
            <table:table-cell table:style-name="Tableau26.B3" office:value-type="float" office:value="21">
              <text:p text:style-name="P69">21</text:p>
            </table:table-cell>
            <table:table-cell table:style-name="Tableau26.B3" office:value-type="float" office:value="10">
              <text:p text:style-name="P69">10</text:p>
            </table:table-cell>
          </table:table-row>
          <table:table-row>
            <table:table-cell table:style-name="Tableau26.A1" office:value-type="string">
              <text:p text:style-name="P71">Studerende </text:p>
            </table:table-cell>
            <table:table-cell table:style-name="Tableau26.B3" office:value-type="float" office:value="74">
              <text:p text:style-name="P69">74</text:p>
            </table:table-cell>
            <table:table-cell table:style-name="Tableau26.B3" office:value-type="float" office:value="22">
              <text:p text:style-name="P69">22</text:p>
            </table:table-cell>
            <table:table-cell table:style-name="Tableau26.B3" office:value-type="float" office:value="4">
              <text:p text:style-name="P69">4</text:p>
            </table:table-cell>
          </table:table-row>
          <table:table-row>
            <table:table-cell table:style-name="Tableau26.A4" table:number-columns-spanned="4" office:value-type="string">
              <text:p text:style-name="P66">Subjektiv urbanisering</text:p>
            </table:table-cell>
            <table:covered-table-cell/>
            <table:covered-table-cell/>
            <table:covered-table-cell/>
          </table:table-row>
          <table:table-row>
            <table:table-cell table:style-name="Tableau26.A1" office:value-type="string">
              <text:p text:style-name="P71">Landdistrikt eller landsby </text:p>
            </table:table-cell>
            <table:table-cell table:style-name="Tableau26.B3" office:value-type="float" office:value="68">
              <text:p text:style-name="P69">68</text:p>
            </table:table-cell>
            <table:table-cell table:style-name="Tableau26.B3" office:value-type="float" office:value="25">
              <text:p text:style-name="P69">25</text:p>
            </table:table-cell>
            <table:table-cell table:style-name="Tableau26.B3" office:value-type="float" office:value="7">
              <text:p text:style-name="P69">7</text:p>
            </table:table-cell>
          </table:table-row>
          <table:table-row>
            <table:table-cell table:style-name="Tableau26.A1" office:value-type="string">
              <text:p text:style-name="P71">Lille eller mellemstor by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Storby </text:p>
            </table:table-cell>
            <table:table-cell table:style-name="Tableau26.B3" office:value-type="float" office:value="74">
              <text:p text:style-name="P69">74</text:p>
            </table:table-cell>
            <table:table-cell table:style-name="Tableau26.B3" office:value-type="float" office:value="20">
              <text:p text:style-name="P69">20</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Opfattelse af erhvervsuddannelse i (vores land)</text:p>
            </table:table-cell>
            <table:covered-table-cell/>
            <table:covered-table-cell/>
            <table:covered-table-cell/>
          </table:table-row>
          <table:table-row>
            <table:table-cell table:style-name="Tableau26.A1" office:value-type="string">
              <text:p text:style-name="P71">Positiv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Negativ </text:p>
            </table:table-cell>
            <table:table-cell table:style-name="Tableau26.B3" office:value-type="float" office:value="71">
              <text:p text:style-name="P69">71</text:p>
            </table:table-cell>
            <table:table-cell table:style-name="Tableau26.B3" office:value-type="float" office:value="24">
              <text:p text:style-name="P69">24</text:p>
            </table:table-cell>
            <table:table-cell table:style-name="Tableau26.B3" office:value-type="float" office:value="5">
              <text:p text:style-name="P69">5</text:p>
            </table:table-cell>
          </table:table-row>
          <table:table-row>
            <table:table-cell table:style-name="Tableau26.A4" table:number-columns-spanned="4" office:value-type="string">
              <text:p text:style-name="P66">Har nogensinde deltaget i grundlæggende erhvervsuddannelse (sekundæruddannelse på andet trin)</text:p>
            </table:table-cell>
            <table:covered-table-cell/>
            <table:covered-table-cell/>
            <table:covered-table-cell/>
          </table:table-row>
          <table:table-row>
            <table:table-cell table:style-name="Tableau26.A1" office:value-type="string">
              <text:p text:style-name="P71">Ja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Nej </text:p>
            </table:table-cell>
            <table:table-cell table:style-name="Tableau26.B3" office:value-type="float" office:value="70">
              <text:p text:style-name="P69">70</text:p>
            </table:table-cell>
            <table:table-cell table:style-name="Tableau26.B3" office:value-type="float" office:value="22">
              <text:p text:style-name="P69">22</text:p>
            </table:table-cell>
            <table:table-cell table:style-name="Tableau26.B3" office:value-type="float" office:value="8">
              <text:p text:style-name="P69">8</text:p>
            </table:table-cell>
          </table:table-row>
        </table:table>
        <text:p text:style-name="P21"/>
        <text:p text:style-name="P51">Syv ud af ti EU-borgere siger, at mænd, der ikke har gode akademiske resultater, står over for et større pres for at vælge erhvervsuddannelse frem for almen uddannelse end kvinder </text:p>
        <text:p text:style-name="P21">I hele Den Europæiske Union siger 70 % af EU-borgerne, at mænd, der ikke har gode akademiske resultater, står over for et større pres for at vælge erhvervsuddannelse frem for almen uddannelse end kvinder, herunder 23 %, der er meget enige, og 47 %, der har tendens til at være enige.<text:note text:id="ftn54" text:note-class="footnote"><text:note-citation>54</text:note-citation><text:note-body><text:p text:style-name="P13">Spørgsmål B11.2. Fortæl mig, i hvilket omfang du er enig eller uenig i hvert af følgende udsagn: Mænd, der ikke har gode akademiske resultater, står over for et større pres for at vælge erhvervsuddannelse frem for almen uddannelse end kvinder. </text:p></text:note-body></text:note> Omkring hver fjerde (22 %) er uenig, mens 8 % ikke ved det. </text:p>
        <text:p text:style-name="P21">Et flertal af respondenterne er enige i denne erklæring i alle medlemsstater. Der er dog stor forskel på, i hvor høj grad der er enighed på dette område i medlemsstaterne. Den højeste grad af enighed er registreret i Grækenland og Cypern (begge 87 %) og Danmark (86 %). De laveste niveauer findes i Nederlandene (52 %), Spanien (56 %) og Tyskland (62 %). </text:p>
        <text:p text:style-name="P21">I 17 medlemsstater er mindst syv ud af ti respondenter enige i, at mænd, der ikke klarer sig godt i akademisk henseende, står over for et større pres for at vælge en erhvervsuddannelse end kvinder. </text:p>
        <text:p text:style-name="P21"><draw:g text:anchor-type="paragraph" draw:z-index="53" draw:name="Forme49" draw:style-name="gr1"><draw:frame draw:style-name="gr93" draw:text-style-name="P99" svg:width="16.564cm" svg:height="7.483cm" svg:x="0.176cm" svg:y="2.849cm"><draw:image xlink:href="Pictures/100000000000059400000285233EC61E9E77629B.png" xlink:type="simple" xlink:show="embed" xlink:actuate="onLoad" draw:mime-type="image/png"><text:p/></draw:image></draw:frame><draw:frame draw:style-name="gr94" draw:text-style-name="P101" svg:width="16.271cm" svg:height="1.227cm" svg:x="0.365cm" svg:y="1.909cm"><draw:text-box><text:p text:style-name="P100"><text:span text:style-name="T59">Spørgsmål B11.2. Fortæl mig, i hvilket omfang du er enig eller uenig i hvert af følgende udsagn: Mænd, der ikke har gode akademiske resultater, står over for et større pres for at vælge erhvervsuddannelse frem for almen uddannelse end kvinder. (%) </text:span></text:p></draw:text-box></draw:frame><draw:g draw:style-name="gr4"><draw:frame draw:style-name="gr95" draw:text-style-name="P99" svg:width="14.098cm" svg:height="0.959cm" svg:x="0.307cm" svg:y="10.61cm"><draw:image xlink:href="Pictures/100000000000022300000022902E68B765C34830.png" xlink:type="simple" xlink:show="embed" xlink:actuate="onLoad" draw:mime-type="image/png"><text:p/></draw:image></draw:frame><draw:frame draw:style-name="gr96" draw:text-style-name="P101" svg:width="2.924cm" svg:height="0.648cm" svg:x="0.767cm" svg:y="10.783cm"><draw:text-box><text:p text:style-name="P105"><text:span text:style-name="T59">Meget enig</text:span></text:p></draw:text-box></draw:frame><draw:frame draw:style-name="gr97" draw:text-style-name="P101" svg:width="2.946cm" svg:height="1.004cm" svg:x="3.776cm" svg:y="10.76cm"><draw:text-box><text:p text:style-name="P105"><text:span text:style-name="T59">Har tendens til at være enig</text:span></text:p></draw:text-box></draw:frame><draw:frame draw:style-name="gr98" draw:text-style-name="P101" svg:width="3.282cm" svg:height="0.902cm" svg:x="6.958cm" svg:y="10.804cm"><draw:text-box><text:p text:style-name="P105"><text:span text:style-name="T59">Har tendens til at være uenige</text:span></text:p></draw:text-box></draw:frame><draw:frame draw:style-name="gr99" draw:text-style-name="P101" svg:width="3.484cm" svg:height="0.646cm" svg:x="10.586cm" svg:y="10.762cm"><draw:text-box><text:p text:style-name="P105"><text:span text:style-name="T59">Stærkt uenig</text:span></text:p></draw:text-box></draw:frame><draw:frame draw:style-name="gr100" draw:text-style-name="P101" svg:width="2.52cm" svg:height="0.687cm" svg:x="14.308cm" svg:y="10.762cm"><draw:text-box><text:p text:style-name="P105"><text:span text:style-name="T59">Ved ikke</text:span></text:p></draw:text-box></draw:frame></draw:g></draw:g><draw:g text:anchor-type="paragraph" draw:z-index="52" draw:name="Forme48" draw:style-name="gr32"><draw:frame draw:style-name="gr101" draw:text-style-name="P99" svg:width="4.506cm" svg:height="4.74cm" svg:x="10.424cm" svg:y="-5.913cm"><draw:image xlink:href="Pictures/10000000000001E600000213FBBBA53A2B3AAAE5.png" xlink:type="simple" xlink:show="embed" xlink:actuate="onLoad" draw:mime-type="image/png"><text:p/></draw:image></draw:frame><draw:frame draw:style-name="gr102" draw:text-style-name="P101" svg:width="7.437cm" svg:height="1.876cm" svg:x="9.056cm" svg:y="-8.331cm"><draw:text-box><text:p text:style-name="P100"><text:span text:style-name="T59">Spørgsmål 11.2: Fortæl mig, i hvilket omfang du er enig eller uenig i hvert af følgende udsagn: - Mænd, der ikke har gode akademiske resultater, står over for et større pres for at vælge erhvervsrettet grunduddannelse frem for almen uddannelse end kvinder (EU27) (%) </text:span></text:p></draw:text-box></draw:frame><draw:frame draw:style-name="gr103" draw:text-style-name="P107" svg:width="2.557cm" svg:height="0.578cm" svg:x="10.948cm" svg:y="-6.444cm"><draw:text-box><text:p text:style-name="P106"><text:span text:style-name="T59">Ved ikke 8</text:span></text:p></draw:text-box></draw:frame><draw:frame draw:style-name="gr104" draw:text-style-name="P104" svg:width="2.495cm" svg:height="0.902cm" svg:x="8.791cm" svg:y="-5.987cm"><draw:text-box><text:p text:style-name="P103"><text:span text:style-name="T59">Stærkt uenige 4</text:span></text:p></draw:text-box></draw:frame><draw:frame draw:style-name="gr105" draw:text-style-name="P104" svg:width="1.819cm" svg:height="1.227cm" svg:x="8.87cm" svg:y="-4.711cm"><draw:text-box><text:p text:style-name="P103"><text:span text:style-name="T59">Uenighed 18</text:span></text:p></draw:text-box></draw:frame><draw:frame draw:style-name="gr106" draw:text-style-name="P101" svg:width="2.71cm" svg:height="0.578cm" svg:x="11.936cm" svg:y="-1.043cm"><draw:text-box><text:p text:style-name="P100"><text:span text:style-name="T59">Jeg er enig 47</text:span></text:p></draw:text-box></draw:frame><draw:frame draw:style-name="gr107" draw:text-style-name="P101" svg:width="2.326cm" svg:height="0.902cm" svg:x="13.532cm" svg:y="-6.017cm"><draw:text-box><text:p text:style-name="P100"><text:span text:style-name="T59">Fuldstændig enig 23</text:span></text:p></draw:text-box></draw:frame></draw:g></text:p>
        <text:p text:style-name="P29">I hvor høj grad respondenterne er enige om, at mænd, der ikke er højtuddannede, står over for et større pres end kvinder for at vælge erhvervsuddannelse, afhænger af sociodemografiske og holdningsmæssige faktorer som følger. </text:p>
        <text:p text:style-name="P52">■ Respondenter, der mener, at studerende, der klarer sig godt i ‑, styres i retning af almen uddannelse, er mere tilbøjelige til at dele denne opfattelse (76 % mod 54 %). Et lignende mønster ses blandt dem, der mener, at den almene uddannelse har et bedre image (76 % mod 58 %), som mener, at den almene uddannelse er lettere (79 % mod 65 %), og som mener, at erhvervsuddannelsesprogrammerne er inklusive (76 % mod 67 %). </text:p>
        <text:p text:style-name="P52">■ Respondenter, der valgte "dårlige resultater" som en faktor for at vælge erhvervsuddannelse, er mere tilbøjelige til at være enige i denne erklæring end dem, der ikke gjorde det (76 % mod 68 %). </text:p>
        <text:p text:style-name="P52">■ Efter alder ved afslutningen af uddannelsen er respondenterne mest enige i, at mænd med lavere akademiske resultater står over for større pres for at vælge erhvervsuddannelse end kvinder er dem, der afsluttede uddannelsen i en alder af 20 år eller senere, og dem, der stadig studerer (begge 72 %), efterfulgt af dem, der afsluttede i alderen 16-19 år (70 %). De, der afsluttede uddannelse i alderen 15 eller yngre, er mindst tilbøjelige til at være enige (66%). </text:p>
        <text:p text:style-name="P52">■ Urbanisering spiller en lille rolle her: 73 % af respondenterne i de store byer er enige i dette udsagn, sammenlignet med 69 % i landdistrikter eller landsbyer. </text:p>
        <text:p text:style-name="P52">■ Der er minimale forskelle efter socio-professionel kategori. Arbejdsløse respondenter er lidt mere tilbøjelige til at være enige (73 %) end andre kategorier (70-72 %). </text:p>
        <text:p text:style-name="P52">■ Der er ingen forskelle efter køn og alder. </text:p>
        <text:p text:style-name="P21"/>
        <text:p text:style-name="P28"/>
        <table:table table:name="Tableau27" table:style-name="Tableau27">
          <table:table-column table:style-name="Tableau27.A"/>
          <table:table-column table:style-name="Tableau27.B"/>
          <table:table-column table:style-name="Tableau27.C"/>
          <table:table-column table:style-name="Tableau27.D"/>
          <table:table-row>
            <table:table-cell table:style-name="Tableau27.A1" table:number-columns-spanned="4" office:value-type="string">
              <text:p text:style-name="P71">QB11.2 Fortæl mig venligst, i hvilket omfang du er enig eller uenig i hvert af følgende udsagn: Mænd, der ikke har gode akademiske resultater, står over for et større pres for at vælge erhvervsrettet grunduddannelse frem for almen uddannelse end kvinder (%-EU)</text:p>
            </table:table-cell>
            <table:covered-table-cell/>
            <table:covered-table-cell/>
            <table:covered-table-cell/>
          </table:table-row>
          <table:table-row>
            <table:table-cell table:style-name="Tableau27.A1" office:value-type="string">
              <text:p text:style-name="P67"/>
            </table:table-cell>
            <table:table-cell table:style-name="Tableau27.A1" office:value-type="string">
              <text:p text:style-name="P69">"Enig" i alt</text:p>
            </table:table-cell>
            <table:table-cell table:style-name="Tableau27.A1" office:value-type="string">
              <text:p text:style-name="P69">I alt "uenig" </text:p>
            </table:table-cell>
            <table:table-cell table:style-name="Tableau27.A1" office:value-type="string">
              <text:p text:style-name="P69">Ved ikke</text:p>
            </table:table-cell>
          </table:table-row>
          <table:table-row>
            <table:table-cell table:style-name="Tableau27.A1" office:value-type="string">
              <text:p text:style-name="P71">EU-27 </text:p>
            </table:table-cell>
            <table:table-cell table:style-name="Tableau27.B3" office:value-type="float" office:value="70">
              <text:p text:style-name="P69">70</text:p>
            </table:table-cell>
            <table:table-cell table:style-name="Tableau27.B3" office:value-type="float" office:value="22">
              <text:p text:style-name="P69">22</text:p>
            </table:table-cell>
            <table:table-cell table:style-name="Tableau27.B3" office:value-type="float" office:value="8">
              <text:p text:style-name="P69">8</text:p>
            </table:table-cell>
          </table:table-row>
          <table:table-row>
            <table:table-cell table:style-name="Tableau27.A4" table:number-columns-spanned="4" office:value-type="string">
              <text:p text:style-name="P66">Køn</text:p>
            </table:table-cell>
            <table:covered-table-cell/>
            <table:covered-table-cell/>
            <table:covered-table-cell/>
          </table:table-row>
          <table:table-row>
            <table:table-cell table:style-name="Tableau27.A1" office:value-type="string">
              <text:p text:style-name="P71">Mennesket </text:p>
            </table:table-cell>
            <table:table-cell table:style-name="Tableau27.B3" office:value-type="float" office:value="71">
              <text:p text:style-name="P69">71</text:p>
            </table:table-cell>
            <table:table-cell table:style-name="Tableau27.B3" office:value-type="float" office:value="22">
              <text:p text:style-name="P69">22</text:p>
            </table:table-cell>
            <table:table-cell table:style-name="Tableau27.B3" office:value-type="float" office:value="7">
              <text:p text:style-name="P69">7</text:p>
            </table:table-cell>
          </table:table-row>
          <table:table-row>
            <table:table-cell table:style-name="Tableau27.A1" office:value-type="string">
              <text:p text:style-name="P71">kvinde </text:p>
            </table:table-cell>
            <table:table-cell table:style-name="Tableau27.B3" office:value-type="float" office:value="70">
              <text:p text:style-name="P69">70</text:p>
            </table:table-cell>
            <table:table-cell table:style-name="Tableau27.B3" office:value-type="float" office:value="22">
              <text:p text:style-name="P69">22</text:p>
            </table:table-cell>
            <table:table-cell table:style-name="Tableau27.B3" office:value-type="float" office:value="8">
              <text:p text:style-name="P69">8</text:p>
            </table:table-cell>
          </table:table-row>
          <table:table-row>
            <table:table-cell table:style-name="Tableau27.A4" table:number-columns-spanned="4" office:value-type="string">
              <text:p text:style-name="P66">Alder</text:p>
            </table:table-cell>
            <table:covered-table-cell/>
            <table:covered-table-cell/>
            <table:covered-table-cell/>
          </table:table-row>
          <table:table-row>
            <table:table-cell table:style-name="Tableau27.A1" office:value-type="string">
              <text:p text:style-name="P71">15-24 </text:p>
            </table:table-cell>
            <table:table-cell table:style-name="Tableau27.B3" office:value-type="float" office:value="71">
              <text:p text:style-name="P69">71</text:p>
            </table:table-cell>
            <table:table-cell table:style-name="Tableau27.B3" office:value-type="float" office:value="24">
              <text:p text:style-name="P69">24</text:p>
            </table:table-cell>
            <table:table-cell table:style-name="Tableau27.B3" office:value-type="float" office:value="5">
              <text:p text:style-name="P69">5</text:p>
            </table:table-cell>
          </table:table-row>
          <table:table-row>
            <table:table-cell table:style-name="Tableau27.A1" office:value-type="string">
              <text:p text:style-name="P71">25-39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40-54 </text:p>
            </table:table-cell>
            <table:table-cell table:style-name="Tableau27.B3" office:value-type="float" office:value="70">
              <text:p text:style-name="P69">70</text:p>
            </table:table-cell>
            <table:table-cell table:style-name="Tableau27.B3" office:value-type="float" office:value="24">
              <text:p text:style-name="P69">24</text:p>
            </table:table-cell>
            <table:table-cell table:style-name="Tableau27.B3" office:value-type="float" office:value="6">
              <text:p text:style-name="P69">6</text:p>
            </table:table-cell>
          </table:table-row>
          <table:table-row>
            <table:table-cell table:style-name="Tableau27.A1" office:value-type="string">
              <text:p text:style-name="P71">&gt;=55</text:p>
            </table:table-cell>
            <table:table-cell table:style-name="Tableau27.B3" office:value-type="float" office:value="70">
              <text:p text:style-name="P69">70</text:p>
            </table:table-cell>
            <table:table-cell table:style-name="Tableau27.B3" office:value-type="float" office:value="21">
              <text:p text:style-name="P69">21</text:p>
            </table:table-cell>
            <table:table-cell table:style-name="Tableau27.B3" office:value-type="float" office:value="9">
              <text:p text:style-name="P69">9</text:p>
            </table:table-cell>
          </table:table-row>
          <table:table-row>
            <table:table-cell table:style-name="Tableau27.A4" table:number-columns-spanned="4" office:value-type="string">
              <text:p text:style-name="P66">Uddannelse (slutningen af)</text:p>
            </table:table-cell>
            <table:covered-table-cell/>
            <table:covered-table-cell/>
            <table:covered-table-cell/>
          </table:table-row>
          <table:table-row>
            <table:table-cell table:style-name="Tableau27.A1" office:value-type="string">
              <text:p text:style-name="P71">&lt;=-15</text:p>
            </table:table-cell>
            <table:table-cell table:style-name="Tableau27.B3" office:value-type="float" office:value="66">
              <text:p text:style-name="P69">66</text:p>
            </table:table-cell>
            <table:table-cell table:style-name="Tableau27.B3" office:value-type="float" office:value="21">
              <text:p text:style-name="P69">21</text:p>
            </table:table-cell>
            <table:table-cell table:style-name="Tableau27.B3" office:value-type="float" office:value="13">
              <text:p text:style-name="P69">13</text:p>
            </table:table-cell>
          </table:table-row>
          <table:table-row>
            <table:table-cell table:style-name="Tableau27.A1" office:value-type="string">
              <text:p text:style-name="P71">16-19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gt;=20</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Studerer stadig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4" table:number-columns-spanned="4" office:value-type="string">
              <text:p text:style-name="P66">Sociofaglig kategori</text:p>
            </table:table-cell>
            <table:covered-table-cell/>
            <table:covered-table-cell/>
            <table:covered-table-cell/>
          </table:table-row>
          <table:table-row>
            <table:table-cell table:style-name="Tableau27.A1" office:value-type="string">
              <text:p text:style-name="P71">Selvstændig erhvervsdrivende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Ledere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Andre hvidhalsbånd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Manuelt arbejde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Husmødre </text:p>
            </table:table-cell>
            <table:table-cell table:style-name="Tableau27.B3" office:value-type="float" office:value="70">
              <text:p text:style-name="P69">70</text:p>
            </table:table-cell>
            <table:table-cell table:style-name="Tableau27.B3" office:value-type="float" office:value="24">
              <text:p text:style-name="P69">24</text:p>
            </table:table-cell>
            <table:table-cell table:style-name="Tableau27.B3" office:value-type="float" office:value="6">
              <text:p text:style-name="P69">6</text:p>
            </table:table-cell>
          </table:table-row>
          <table:table-row>
            <table:table-cell table:style-name="Tableau27.A1" office:value-type="string">
              <text:p text:style-name="P71">Arbejdsløse </text:p>
            </table:table-cell>
            <table:table-cell table:style-name="Tableau27.B3" office:value-type="float" office:value="73">
              <text:p text:style-name="P69">73</text:p>
            </table:table-cell>
            <table:table-cell table:style-name="Tableau27.B3" office:value-type="float" office:value="21">
              <text:p text:style-name="P69">21</text:p>
            </table:table-cell>
            <table:table-cell table:style-name="Tableau27.B3" office:value-type="float" office:value="6">
              <text:p text:style-name="P69">6</text:p>
            </table:table-cell>
          </table:table-row>
          <table:table-row>
            <table:table-cell table:style-name="Tableau27.A1" office:value-type="string">
              <text:p text:style-name="P71">Pensioneret </text:p>
            </table:table-cell>
            <table:table-cell table:style-name="Tableau27.B3" office:value-type="float" office:value="70">
              <text:p text:style-name="P69">70</text:p>
            </table:table-cell>
            <table:table-cell table:style-name="Tableau27.B3" office:value-type="float" office:value="19">
              <text:p text:style-name="P69">19</text:p>
            </table:table-cell>
            <table:table-cell table:style-name="Tableau27.B3" office:value-type="float" office:value="11">
              <text:p text:style-name="P69">11</text:p>
            </table:table-cell>
          </table:table-row>
          <table:table-row>
            <table:table-cell table:style-name="Tableau27.A1" office:value-type="string">
              <text:p text:style-name="P71">Studerende </text:p>
            </table:table-cell>
            <table:table-cell table:style-name="Tableau27.B3" office:value-type="float" office:value="70">
              <text:p text:style-name="P69">70</text:p>
            </table:table-cell>
            <table:table-cell table:style-name="Tableau27.B3" office:value-type="float" office:value="25">
              <text:p text:style-name="P69">25</text:p>
            </table:table-cell>
            <table:table-cell table:style-name="Tableau27.B3" office:value-type="float" office:value="5">
              <text:p text:style-name="P69">5</text:p>
            </table:table-cell>
          </table:table-row>
          <table:table-row>
            <table:table-cell table:style-name="Tableau27.A4" table:number-columns-spanned="4" office:value-type="string">
              <text:p text:style-name="P66">Subjektiv urbanisering</text:p>
            </table:table-cell>
            <table:covered-table-cell/>
            <table:covered-table-cell/>
            <table:covered-table-cell/>
          </table:table-row>
          <table:table-row>
            <table:table-cell table:style-name="Tableau27.A1" office:value-type="string">
              <text:p text:style-name="P71">Landdistrikt eller landsby </text:p>
            </table:table-cell>
            <table:table-cell table:style-name="Tableau27.B3" office:value-type="float" office:value="69">
              <text:p text:style-name="P69">69</text:p>
            </table:table-cell>
            <table:table-cell table:style-name="Tableau27.B3" office:value-type="float" office:value="22">
              <text:p text:style-name="P69">22</text:p>
            </table:table-cell>
            <table:table-cell table:style-name="Tableau27.B3" office:value-type="float" office:value="9">
              <text:p text:style-name="P69">9</text:p>
            </table:table-cell>
          </table:table-row>
          <table:table-row>
            <table:table-cell table:style-name="Tableau27.A1" office:value-type="string">
              <text:p text:style-name="P71">Lille eller mellemstor by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Storby </text:p>
            </table:table-cell>
            <table:table-cell table:style-name="Tableau27.B3" office:value-type="float" office:value="73">
              <text:p text:style-name="P69">73</text:p>
            </table:table-cell>
            <table:table-cell table:style-name="Tableau27.B3" office:value-type="float" office:value="21">
              <text:p text:style-name="P69">21</text:p>
            </table:table-cell>
            <table:table-cell table:style-name="Tableau27.B3" office:value-type="float" office:value="6">
              <text:p text:style-name="P69">6</text:p>
            </table:table-cell>
          </table:table-row>
          <table:table-row>
            <table:table-cell table:style-name="Tableau27.A4" table:number-columns-spanned="4" office:value-type="string">
              <text:p text:style-name="P66">Opfattelse af erhvervsuddannelse i (vores land)</text:p>
            </table:table-cell>
            <table:covered-table-cell/>
            <table:covered-table-cell/>
            <table:covered-table-cell/>
          </table:table-row>
          <table:table-row>
            <table:table-cell table:style-name="Tableau27.A1" office:value-type="string">
              <text:p text:style-name="P71">Positiv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Negativ </text:p>
            </table:table-cell>
            <table:table-cell table:style-name="Tableau27.B3" office:value-type="float" office:value="72">
              <text:p text:style-name="P69">72</text:p>
            </table:table-cell>
            <table:table-cell table:style-name="Tableau27.B3" office:value-type="float" office:value="23">
              <text:p text:style-name="P69">23</text:p>
            </table:table-cell>
            <table:table-cell table:style-name="Tableau27.B3" office:value-type="float" office:value="5">
              <text:p text:style-name="P69">5</text:p>
            </table:table-cell>
          </table:table-row>
          <table:table-row>
            <table:table-cell table:style-name="Tableau27.A4" table:number-columns-spanned="4" office:value-type="string">
              <text:p text:style-name="P66">Har nogensinde deltaget i grundlæggende erhvervsuddannelse (sekundæruddannelse på andet trin)</text:p>
            </table:table-cell>
            <table:covered-table-cell/>
            <table:covered-table-cell/>
            <table:covered-table-cell/>
          </table:table-row>
          <table:table-row>
            <table:table-cell table:style-name="Tableau27.A1" office:value-type="string">
              <text:p text:style-name="P71">Ja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Nej </text:p>
            </table:table-cell>
            <table:table-cell table:style-name="Tableau27.B3" office:value-type="float" office:value="71">
              <text:p text:style-name="P69">71</text:p>
            </table:table-cell>
            <table:table-cell table:style-name="Tableau27.B3" office:value-type="float" office:value="21">
              <text:p text:style-name="P69">21</text:p>
            </table:table-cell>
            <table:table-cell table:style-name="Tableau27.B3" office:value-type="float" office:value="8">
              <text:p text:style-name="P69">8</text:p>
            </table:table-cell>
          </table:table-row>
        </table:table>
        <text:p text:style-name="P21"/>
        <text:p text:style-name="P51">Mere end halvdelen af EU-borgerne siger, at lærere og vejledere ikke i tilstrækkelig grad tackler kønsskævheder, før de studerende vælger mellem almen uddannelse og erhvervsuddannelse </text:p>
        <text:p text:style-name="P21">I hele Den Europæiske Union siger 55 % af EU-borgerne, at lærere og vejledere ikke i tilstrækkelig grad tackler kønsskævheder, før de studerende træffer deres valg mellem almen uddannelse og erhvervsuddannelse, herunder 13 %, der er stærkt enige, og 42 %, der har tendens til at være enige.<text:note text:id="ftn55" text:note-class="footnote"><text:note-citation>55</text:note-citation><text:note-body><text:p text:style-name="P13">Spørgsmål B11.3. Fortæl mig, i hvilket omfang du er enig eller uenig i hvert af følgende udsagn: Lærere og vejledere tager ikke i tilstrækkelig grad fat på kønsskævheder, før eleverne træffer deres valg mellem almen uddannelse og erhvervsuddannelse. </text:p></text:note-body></text:note> Næsten en tredjedel (29 %) er uenige, mens 16 % ikke ved det. </text:p>
        <text:p text:style-name="P21">Synspunkterne varierer fra medlemsstat til medlemsstat. Den<text:span text:style-name="T5"> højeste</text:span> grad af enighed er registreret i Italien (74 %), Slovakiet (71 %) og Polen (68 %). De laveste niveauer er registreret i Sverige (31 %), Estland (39 %) og Spanien (41 %). </text:p>
        <text:p text:style-name="P21">I 20 medlemsstater er mindst halvdelen af respondenterne enige i, at der ikke tages tilstrækkeligt hensyn til kønsskævheder. </text:p>
        <text:p text:style-name="P21"><draw:g text:anchor-type="paragraph" draw:z-index="55" draw:name="Forme51" draw:style-name="gr1"><draw:frame draw:style-name="gr78" draw:text-style-name="P107" svg:width="16.855cm" svg:height="7.677cm" svg:x="0.158cm" svg:y="2.979cm"><draw:image xlink:href="Pictures/1000000000000588000002857116347C29F05388.png" xlink:type="simple" xlink:show="embed" xlink:actuate="onLoad" draw:mime-type="image/png"><text:p/></draw:image></draw:frame><draw:frame draw:style-name="gr79" draw:text-style-name="P101" svg:width="16.722cm" svg:height="1.227cm" svg:x="0.079cm" svg:y="1.54cm"><draw:text-box><text:p text:style-name="P100"><text:span text:style-name="T59">Spørgsmål B11.3. Fortæl mig, i hvilket omfang du er enig eller uenig i hvert af følgende udsagn: Lærere og vejledere tager ikke i tilstrækkelig grad fat på kønsskævheder, før eleverne træffer deres valg mellem almen uddannelse og erhvervsuddannelse. (%)</text:span></text:p></draw:text-box></draw:frame><draw:g draw:style-name="gr4"><draw:frame draw:style-name="gr80" draw:text-style-name="P99" svg:width="14.098cm" svg:height="0.959cm" svg:x="0.472cm" svg:y="10.721cm"><draw:image xlink:href="Pictures/100000000000022300000022902E68B765C34830.png" xlink:type="simple" xlink:show="embed" xlink:actuate="onLoad" draw:mime-type="image/png"><text:p/></draw:image></draw:frame><draw:frame draw:style-name="gr81" draw:text-style-name="P101" svg:width="2.924cm" svg:height="0.648cm" svg:x="0.933cm" svg:y="10.896cm"><draw:text-box><text:p text:style-name="P105"><text:span text:style-name="T59">Meget enig</text:span></text:p></draw:text-box></draw:frame><draw:frame draw:style-name="gr82" draw:text-style-name="P101" svg:width="2.948cm" svg:height="1.004cm" svg:x="3.94cm" svg:y="10.873cm"><draw:text-box><text:p text:style-name="P105"><text:span text:style-name="T59">Har tendens til at være enig</text:span></text:p></draw:text-box></draw:frame><draw:frame draw:style-name="gr83" draw:text-style-name="P101" svg:width="3.282cm" svg:height="0.902cm" svg:x="7.124cm" svg:y="10.917cm"><draw:text-box><text:p text:style-name="P105"><text:span text:style-name="T59">Har tendens til at være uenige</text:span></text:p></draw:text-box></draw:frame><draw:frame draw:style-name="gr84" draw:text-style-name="P101" svg:width="3.484cm" svg:height="0.646cm" svg:x="10.752cm" svg:y="10.876cm"><draw:text-box><text:p text:style-name="P105"><text:span text:style-name="T59">Stærkt uenig</text:span></text:p></draw:text-box></draw:frame><draw:frame draw:style-name="gr85" draw:text-style-name="P101" svg:width="2.518cm" svg:height="0.687cm" svg:x="14.474cm" svg:y="10.876cm"><draw:text-box><text:p text:style-name="P105"><text:span text:style-name="T59">Ved ikke</text:span></text:p></draw:text-box></draw:frame></draw:g></draw:g><draw:g text:anchor-type="paragraph" draw:z-index="54" draw:name="Forme50" draw:style-name="gr32"><draw:frame draw:style-name="gr86" draw:text-style-name="P99" svg:width="3.661cm" svg:height="3.71cm" svg:x="11.031cm" svg:y="-3.967cm"><draw:image xlink:href="Pictures/10000000000001DF000001EE5AFD4471C52C6054.png" xlink:type="simple" xlink:show="embed" xlink:actuate="onLoad" draw:mime-type="image/png"><text:p/></draw:image></draw:frame><draw:frame draw:style-name="gr87" draw:text-style-name="P101" svg:width="7.474cm" svg:height="2.331cm" svg:x="8.987cm" svg:y="-7.207cm"><draw:text-box><text:p text:style-name="P100"><text:span text:style-name="T59">Spørgsmål B11.3. Fortæl mig, i hvilket omfang du er enig eller uenig i hvert af følgende udsagn: Lærere og vejledere tager ikke i tilstrækkelig grad fat på kønsskævheder, før eleverne træffer deres valg mellem almen uddannelse og erhvervsuddannelse. (EU27) (%)</text:span></text:p></draw:text-box></draw:frame><draw:frame draw:style-name="gr88" draw:text-style-name="P101" svg:width="2.555cm" svg:height="0.613cm" svg:x="10.592cm" svg:y="-4.6cm"><draw:text-box><text:p text:style-name="P100"><text:span text:style-name="T59">Ved ikke 16</text:span></text:p></draw:text-box></draw:frame><draw:frame draw:style-name="gr89" draw:text-style-name="P104" svg:width="2.345cm" svg:height="0.955cm" svg:x="9.158cm" svg:y="-3.587cm"><draw:text-box><text:p text:style-name="P103"><text:span text:style-name="T59">Stærkt uenige 5</text:span></text:p></draw:text-box></draw:frame><draw:frame draw:style-name="gr90" draw:text-style-name="P104" svg:width="1.96cm" svg:height="1.301cm" svg:x="9.529cm" svg:y="-1.347cm"><draw:text-box><text:p text:style-name="P103"><text:span text:style-name="T59">Uenighed 24</text:span></text:p></draw:text-box></draw:frame><draw:frame draw:style-name="gr91" draw:text-style-name="P101" svg:width="1.719cm" svg:height="1.301cm" svg:x="14.03cm" svg:y="-0.841cm"><draw:text-box><text:p text:style-name="P100"><text:span text:style-name="T59">Tend tn enig 42</text:span></text:p></draw:text-box></draw:frame><draw:frame draw:style-name="gr92" draw:text-style-name="P101" svg:width="2.232cm" svg:height="0.957cm" svg:x="13.543cm" svg:y="-4.796cm"><draw:text-box><text:p text:style-name="P100"><text:span text:style-name="T59">Fuldstændig enig 13</text:span></text:p></draw:text-box></draw:frame></draw:g></text:p>
        <text:p text:style-name="P29">I hvilket omfang respondenterne er enige om, at der ikke tages tilstrækkeligt hensyn til kønsskævheder, når eleverne træffer deres valg, afhænger af sociodemografiske og holdningsmæssige faktorer som følger: </text:p>
        <text:p text:style-name="P52">■ Der er visse forskelle efter socioprofessionel kategori, idet 61 % af de studerende deler denne opfattelse, sammenlignet med 50 % af de pensionerede respondenter. </text:p>
        <text:p text:style-name="P52">■ Efter alder falder enigheden fra 62 % blandt respondenter i alderen 15-24 år til 52 % blandt dem i alderen 55 år og derover. </text:p>
        <text:p text:style-name="P52">■ Efter alder ved afslutningen af uddannelsen mener 57 % af dem, der afsluttede i alderen 16-19 år, og 54 % af dem, der afsluttede i alderen 20 år eller senere, at lærere og vejledere ikke i tilstrækkelig grad afhjælper kønsskævheder, før de studerende vælger mellem almen uddannelse og erhvervsuddannelse. Dette tal er på 50% for dem, der er færdige i alderen 15 eller yngre. Den når sit højeste niveau blandt europæere, der stadig studerer (61 %). </text:p>
        <text:p text:style-name="P52">■ Respondenter, der vil anbefale almen uddannelse på sekundærtrinnet, er lidt mere tilbøjelige end dem, der går ind for erhvervsuddannelse (60 % mod 56 %), til at være enige i, at kønsskævheder ikke håndteres tilstrækkeligt. </text:p>
        <text:p text:style-name="P52">■ Der er ingen kønsforskelle. </text:p>
        <text:p text:style-name="P21"/>
        <table:table table:name="Tableau28" table:style-name="Tableau28">
          <table:table-column table:style-name="Tableau28.A"/>
          <table:table-column table:style-name="Tableau28.B"/>
          <table:table-column table:style-name="Tableau28.C"/>
          <table:table-column table:style-name="Tableau28.D"/>
          <table:table-row>
            <table:table-cell table:style-name="Tableau28.A1" table:number-columns-spanned="4" office:value-type="string">
              <text:p text:style-name="P71">QB11.3 Fortæl mig venligst, i hvilket omfang du er enig eller uenig i hvert af følgende udsagn: Lærere og vejledere tackler ikke i tilstrækkelig grad kønsskævheder, før eleverne træffer deres valg mellem almen uddannelse og erhvervsuddannelse (%-EU)</text:p>
            </table:table-cell>
            <table:covered-table-cell/>
            <table:covered-table-cell/>
            <table:covered-table-cell/>
          </table:table-row>
          <table:table-row>
            <table:table-cell table:style-name="Tableau28.A1" office:value-type="string">
              <text:p text:style-name="P67"/>
            </table:table-cell>
            <table:table-cell table:style-name="Tableau28.A1" office:value-type="string">
              <text:p text:style-name="P69">"Enig" i alt</text:p>
            </table:table-cell>
            <table:table-cell table:style-name="Tableau28.A1" office:value-type="string">
              <text:p text:style-name="P69">I alt "uenig" </text:p>
            </table:table-cell>
            <table:table-cell table:style-name="Tableau28.A1" office:value-type="string">
              <text:p text:style-name="P69">Ved ikke</text:p>
            </table:table-cell>
          </table:table-row>
          <table:table-row>
            <table:table-cell table:style-name="Tableau28.A1" office:value-type="string">
              <text:p text:style-name="P71">EU-27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4" table:number-columns-spanned="4" office:value-type="string">
              <text:p text:style-name="P66">Køn</text:p>
            </table:table-cell>
            <table:covered-table-cell/>
            <table:covered-table-cell/>
            <table:covered-table-cell/>
          </table:table-row>
          <table:table-row>
            <table:table-cell table:style-name="Tableau28.A1" office:value-type="string">
              <text:p text:style-name="P71">Mennesket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1" office:value-type="string">
              <text:p text:style-name="P71">kvinde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4" table:number-columns-spanned="4" office:value-type="string">
              <text:p text:style-name="P66">Alder</text:p>
            </table:table-cell>
            <table:covered-table-cell/>
            <table:covered-table-cell/>
            <table:covered-table-cell/>
          </table:table-row>
          <table:table-row>
            <table:table-cell table:style-name="Tableau28.A1" office:value-type="string">
              <text:p text:style-name="P71">15-24 </text:p>
            </table:table-cell>
            <table:table-cell table:style-name="Tableau28.B3" office:value-type="float" office:value="62">
              <text:p text:style-name="P69">62</text:p>
            </table:table-cell>
            <table:table-cell table:style-name="Tableau28.B3" office:value-type="float" office:value="29">
              <text:p text:style-name="P69">29</text:p>
            </table:table-cell>
            <table:table-cell table:style-name="Tableau28.B3" office:value-type="float" office:value="9">
              <text:p text:style-name="P69">9</text:p>
            </table:table-cell>
          </table:table-row>
          <table:table-row>
            <table:table-cell table:style-name="Tableau28.A1" office:value-type="string">
              <text:p text:style-name="P71">25-39 </text:p>
            </table:table-cell>
            <table:table-cell table:style-name="Tableau28.B3" office:value-type="float" office:value="58">
              <text:p text:style-name="P69">58</text:p>
            </table:table-cell>
            <table:table-cell table:style-name="Tableau28.B3" office:value-type="float" office:value="30">
              <text:p text:style-name="P69">30</text:p>
            </table:table-cell>
            <table:table-cell table:style-name="Tableau28.B3" office:value-type="float" office:value="12">
              <text:p text:style-name="P69">12</text:p>
            </table:table-cell>
          </table:table-row>
          <table:table-row>
            <table:table-cell table:style-name="Tableau28.A1" office:value-type="string">
              <text:p text:style-name="P71">40-54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1" office:value-type="string">
              <text:p text:style-name="P71">&gt;=55</text:p>
            </table:table-cell>
            <table:table-cell table:style-name="Tableau28.B3" office:value-type="float" office:value="52">
              <text:p text:style-name="P69">52</text:p>
            </table:table-cell>
            <table:table-cell table:style-name="Tableau28.B3" office:value-type="float" office:value="26">
              <text:p text:style-name="P69">26</text:p>
            </table:table-cell>
            <table:table-cell table:style-name="Tableau28.B3" office:value-type="float" office:value="22">
              <text:p text:style-name="P69">22</text:p>
            </table:table-cell>
          </table:table-row>
          <table:table-row>
            <table:table-cell table:style-name="Tableau28.A4" table:number-columns-spanned="4" office:value-type="string">
              <text:p text:style-name="P66">Uddannelse (slutningen af)</text:p>
            </table:table-cell>
            <table:covered-table-cell/>
            <table:covered-table-cell/>
            <table:covered-table-cell/>
          </table:table-row>
          <table:table-row>
            <table:table-cell table:style-name="Tableau28.A1" office:value-type="string">
              <text:p text:style-name="P71">&lt;=-15</text:p>
            </table:table-cell>
            <table:table-cell table:style-name="Tableau28.B3" office:value-type="float" office:value="50">
              <text:p text:style-name="P69">50</text:p>
            </table:table-cell>
            <table:table-cell table:style-name="Tableau28.B3" office:value-type="float" office:value="24">
              <text:p text:style-name="P69">24</text:p>
            </table:table-cell>
            <table:table-cell table:style-name="Tableau28.B3" office:value-type="float" office:value="26">
              <text:p text:style-name="P69">26</text:p>
            </table:table-cell>
          </table:table-row>
          <table:table-row>
            <table:table-cell table:style-name="Tableau28.A1" office:value-type="string">
              <text:p text:style-name="P71">16-19 </text:p>
            </table:table-cell>
            <table:table-cell table:style-name="Tableau28.B3" office:value-type="float" office:value="57">
              <text:p text:style-name="P69">57</text:p>
            </table:table-cell>
            <table:table-cell table:style-name="Tableau28.B3" office:value-type="float" office:value="28">
              <text:p text:style-name="P69">28</text:p>
            </table:table-cell>
            <table:table-cell table:style-name="Tableau28.B3" office:value-type="float" office:value="15">
              <text:p text:style-name="P69">15</text:p>
            </table:table-cell>
          </table:table-row>
          <table:table-row>
            <table:table-cell table:style-name="Tableau28.A1" office:value-type="string">
              <text:p text:style-name="P71">&gt;=20</text:p>
            </table:table-cell>
            <table:table-cell table:style-name="Tableau28.B3" office:value-type="float" office:value="54">
              <text:p text:style-name="P69">54</text:p>
            </table:table-cell>
            <table:table-cell table:style-name="Tableau28.B3" office:value-type="float" office:value="31">
              <text:p text:style-name="P69">31</text:p>
            </table:table-cell>
            <table:table-cell table:style-name="Tableau28.B3" office:value-type="float" office:value="15">
              <text:p text:style-name="P69">15</text:p>
            </table:table-cell>
          </table:table-row>
          <table:table-row>
            <table:table-cell table:style-name="Tableau28.A1" office:value-type="string">
              <text:p text:style-name="P71">Studerer stadig </text:p>
            </table:table-cell>
            <table:table-cell table:style-name="Tableau28.B3" office:value-type="float" office:value="61">
              <text:p text:style-name="P69">61</text:p>
            </table:table-cell>
            <table:table-cell table:style-name="Tableau28.B3" office:value-type="float" office:value="28">
              <text:p text:style-name="P69">28</text:p>
            </table:table-cell>
            <table:table-cell table:style-name="Tableau28.B3" office:value-type="float" office:value="11">
              <text:p text:style-name="P69">11</text:p>
            </table:table-cell>
          </table:table-row>
          <table:table-row>
            <table:table-cell table:style-name="Tableau28.A4" table:number-columns-spanned="4" office:value-type="string">
              <text:p text:style-name="P66">Sociofaglig kategori</text:p>
            </table:table-cell>
            <table:covered-table-cell/>
            <table:covered-table-cell/>
            <table:covered-table-cell/>
          </table:table-row>
          <table:table-row>
            <table:table-cell table:style-name="Tableau28.A1" office:value-type="string">
              <text:p text:style-name="P71">Selvstændig erhvervsdrivende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1" office:value-type="string">
              <text:p text:style-name="P71">Ledere </text:p>
            </table:table-cell>
            <table:table-cell table:style-name="Tableau28.B3" office:value-type="float" office:value="54">
              <text:p text:style-name="P69">54</text:p>
            </table:table-cell>
            <table:table-cell table:style-name="Tableau28.B3" office:value-type="float" office:value="31">
              <text:p text:style-name="P69">31</text:p>
            </table:table-cell>
            <table:table-cell table:style-name="Tableau28.B3" office:value-type="float" office:value="15">
              <text:p text:style-name="P69">15</text:p>
            </table:table-cell>
          </table:table-row>
          <table:table-row>
            <table:table-cell table:style-name="Tableau28.A1" office:value-type="string">
              <text:p text:style-name="P71">Andre hvidhalsbånd </text:p>
            </table:table-cell>
            <table:table-cell table:style-name="Tableau28.B3" office:value-type="float" office:value="58">
              <text:p text:style-name="P69">58</text:p>
            </table:table-cell>
            <table:table-cell table:style-name="Tableau28.B3" office:value-type="float" office:value="29">
              <text:p text:style-name="P69">29</text:p>
            </table:table-cell>
            <table:table-cell table:style-name="Tableau28.B3" office:value-type="float" office:value="13">
              <text:p text:style-name="P69">13</text:p>
            </table:table-cell>
          </table:table-row>
          <table:table-row>
            <table:table-cell table:style-name="Tableau28.A1" office:value-type="string">
              <text:p text:style-name="P71">Manuelt arbejde </text:p>
            </table:table-cell>
            <table:table-cell table:style-name="Tableau28.B3" office:value-type="float" office:value="57">
              <text:p text:style-name="P69">57</text:p>
            </table:table-cell>
            <table:table-cell table:style-name="Tableau28.B3" office:value-type="float" office:value="29">
              <text:p text:style-name="P69">29</text:p>
            </table:table-cell>
            <table:table-cell table:style-name="Tableau28.B3" office:value-type="float" office:value="14">
              <text:p text:style-name="P69">14</text:p>
            </table:table-cell>
          </table:table-row>
          <table:table-row>
            <table:table-cell table:style-name="Tableau28.A1" office:value-type="string">
              <text:p text:style-name="P71">Husmødre </text:p>
            </table:table-cell>
            <table:table-cell table:style-name="Tableau28.B3" office:value-type="float" office:value="57">
              <text:p text:style-name="P69">57</text:p>
            </table:table-cell>
            <table:table-cell table:style-name="Tableau28.B3" office:value-type="float" office:value="27">
              <text:p text:style-name="P69">27</text:p>
            </table:table-cell>
            <table:table-cell table:style-name="Tableau28.B3" office:value-type="float" office:value="16">
              <text:p text:style-name="P69">16</text:p>
            </table:table-cell>
          </table:table-row>
          <table:table-row>
            <table:table-cell table:style-name="Tableau28.A1" office:value-type="string">
              <text:p text:style-name="P71">Arbejdsløse </text:p>
            </table:table-cell>
            <table:table-cell table:style-name="Tableau28.B3" office:value-type="float" office:value="51">
              <text:p text:style-name="P69">51</text:p>
            </table:table-cell>
            <table:table-cell table:style-name="Tableau28.B3" office:value-type="float" office:value="32">
              <text:p text:style-name="P69">32</text:p>
            </table:table-cell>
            <table:table-cell table:style-name="Tableau28.B3" office:value-type="float" office:value="17">
              <text:p text:style-name="P69">17</text:p>
            </table:table-cell>
          </table:table-row>
          <table:table-row>
            <table:table-cell table:style-name="Tableau28.A1" office:value-type="string">
              <text:p text:style-name="P71">Pensioneret </text:p>
            </table:table-cell>
            <table:table-cell table:style-name="Tableau28.B3" office:value-type="float" office:value="50">
              <text:p text:style-name="P69">50</text:p>
            </table:table-cell>
            <table:table-cell table:style-name="Tableau28.B3" office:value-type="float" office:value="26">
              <text:p text:style-name="P69">26</text:p>
            </table:table-cell>
            <table:table-cell table:style-name="Tableau28.B3" office:value-type="float" office:value="24">
              <text:p text:style-name="P69">24</text:p>
            </table:table-cell>
          </table:table-row>
          <table:table-row>
            <table:table-cell table:style-name="Tableau28.A1" office:value-type="string">
              <text:p text:style-name="P71">Studerende </text:p>
            </table:table-cell>
            <table:table-cell table:style-name="Tableau28.B3" office:value-type="float" office:value="61">
              <text:p text:style-name="P69">61</text:p>
            </table:table-cell>
            <table:table-cell table:style-name="Tableau28.B3" office:value-type="float" office:value="29">
              <text:p text:style-name="P69">29</text:p>
            </table:table-cell>
            <table:table-cell table:style-name="Tableau28.B3" office:value-type="float" office:value="10">
              <text:p text:style-name="P69">10</text:p>
            </table:table-cell>
          </table:table-row>
          <table:table-row>
            <table:table-cell table:style-name="Tableau28.A4" table:number-columns-spanned="4" office:value-type="string">
              <text:p text:style-name="P66">Subjektiv urbanisering</text:p>
            </table:table-cell>
            <table:covered-table-cell/>
            <table:covered-table-cell/>
            <table:covered-table-cell/>
          </table:table-row>
          <table:table-row>
            <table:table-cell table:style-name="Tableau28.A1" office:value-type="string">
              <text:p text:style-name="P71">Landdistrikt eller landsby </text:p>
            </table:table-cell>
            <table:table-cell table:style-name="Tableau28.B3" office:value-type="float" office:value="52">
              <text:p text:style-name="P69">52</text:p>
            </table:table-cell>
            <table:table-cell table:style-name="Tableau28.B3" office:value-type="float" office:value="31">
              <text:p text:style-name="P69">31</text:p>
            </table:table-cell>
            <table:table-cell table:style-name="Tableau28.B3" office:value-type="float" office:value="17">
              <text:p text:style-name="P69">17</text:p>
            </table:table-cell>
          </table:table-row>
          <table:table-row>
            <table:table-cell table:style-name="Tableau28.A1" office:value-type="string">
              <text:p text:style-name="P71">Lille eller mellemstor by </text:p>
            </table:table-cell>
            <table:table-cell table:style-name="Tableau28.B3" office:value-type="float" office:value="56">
              <text:p text:style-name="P69">56</text:p>
            </table:table-cell>
            <table:table-cell table:style-name="Tableau28.B3" office:value-type="float" office:value="28">
              <text:p text:style-name="P69">28</text:p>
            </table:table-cell>
            <table:table-cell table:style-name="Tableau28.B3" office:value-type="float" office:value="16">
              <text:p text:style-name="P69">16</text:p>
            </table:table-cell>
          </table:table-row>
          <table:table-row>
            <table:table-cell table:style-name="Tableau28.A1" office:value-type="string">
              <text:p text:style-name="P71">Storby </text:p>
            </table:table-cell>
            <table:table-cell table:style-name="Tableau28.B3" office:value-type="float" office:value="58">
              <text:p text:style-name="P69">58</text:p>
            </table:table-cell>
            <table:table-cell table:style-name="Tableau28.B3" office:value-type="float" office:value="27">
              <text:p text:style-name="P69">27</text:p>
            </table:table-cell>
            <table:table-cell table:style-name="Tableau28.B3" office:value-type="float" office:value="15">
              <text:p text:style-name="P69">15</text:p>
            </table:table-cell>
          </table:table-row>
          <table:table-row>
            <table:table-cell table:style-name="Tableau28.A4" table:number-columns-spanned="4" office:value-type="string">
              <text:p text:style-name="P66">Opfattelse af erhvervsuddannelse i (vores land)</text:p>
            </table:table-cell>
            <table:covered-table-cell/>
            <table:covered-table-cell/>
            <table:covered-table-cell/>
          </table:table-row>
          <table:table-row table:style-name="Tableau28.31">
            <table:table-cell table:style-name="Tableau28.A1" office:value-type="string">
              <text:p text:style-name="P71">Positiv </text:p>
            </table:table-cell>
            <table:table-cell table:style-name="Tableau28.B3" office:value-type="float" office:value="57">
              <text:p text:style-name="P69">57</text:p>
            </table:table-cell>
            <table:table-cell table:style-name="Tableau28.B3" office:value-type="float" office:value="29">
              <text:p text:style-name="P69">29</text:p>
            </table:table-cell>
            <table:table-cell table:style-name="Tableau28.B3" office:value-type="float" office:value="14">
              <text:p text:style-name="P69">14</text:p>
            </table:table-cell>
          </table:table-row>
          <table:table-row>
            <table:table-cell table:style-name="Tableau28.A1" office:value-type="string">
              <text:p text:style-name="P71">Negativ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4" table:number-columns-spanned="4" office:value-type="string">
              <text:p text:style-name="P66">Har nogensinde deltaget i grundlæggende erhvervsuddannelse (sekundæruddannelse på andet trin)</text:p>
            </table:table-cell>
            <table:covered-table-cell/>
            <table:covered-table-cell/>
            <table:covered-table-cell/>
          </table:table-row>
          <table:table-row>
            <table:table-cell table:style-name="Tableau28.A1" office:value-type="string">
              <text:p text:style-name="P71">Ja </text:p>
            </table:table-cell>
            <table:table-cell table:style-name="Tableau28.B3" office:value-type="float" office:value="57">
              <text:p text:style-name="P69">57</text:p>
            </table:table-cell>
            <table:table-cell table:style-name="Tableau28.B3" office:value-type="float" office:value="28">
              <text:p text:style-name="P69">28</text:p>
            </table:table-cell>
            <table:table-cell table:style-name="Tableau28.B3" office:value-type="float" office:value="15">
              <text:p text:style-name="P69">15</text:p>
            </table:table-cell>
          </table:table-row>
          <table:table-row>
            <table:table-cell table:style-name="Tableau28.A1" office:value-type="string">
              <text:p text:style-name="P71">Nej </text:p>
            </table:table-cell>
            <table:table-cell table:style-name="Tableau28.B3" office:value-type="float" office:value="54">
              <text:p text:style-name="P69">54</text:p>
            </table:table-cell>
            <table:table-cell table:style-name="Tableau28.B3" office:value-type="float" office:value="29">
              <text:p text:style-name="P69">29</text:p>
            </table:table-cell>
            <table:table-cell table:style-name="Tableau28.B3" office:value-type="float" office:value="17">
              <text:p text:style-name="P69">17</text:p>
            </table:table-cell>
          </table:table-row>
        </table:table>
        <text:p text:style-name="P21"/>
        <text:p text:style-name="P51">Mere end halvdelen af EU-borgerne siger, at STEM-relaterede områder inden for erhvervsuddannelse er mere velegnede for mænd </text:p>
        <text:p text:style-name="P21">I hele Den Europæiske Union siger 55 % af EU's borgere, at STEM-relaterede områder inden for erhvervsuddannelse såsom byggeri, bilindustri, fremstilling og IKT er mere velegnede for mænd, herunder 14 %, der er meget enige, og 41 %, der har tendens til at være enige.<text:note text:id="ftn56" text:note-class="footnote"><text:note-citation>56</text:note-citation><text:note-body><text:p text:style-name="P13">QB10.1. Fortæl mig, i hvilket omfang du er enig eller uenig i hvert af følgende udsagn: STEM-relaterede områder inden for erhvervsuddannelse (f.eks. byggeri, bilindustrien, fremstillingsvirksomhed, IKT) er mere velegnede til mænd. </text:p></text:note-body></text:note> Samlet set er 41 % uenige, mens 4 % ikke ved det. </text:p>
        <text:p text:style-name="P21">I 18 medlemsstater er mindst halvdelen af respondenterne enige i, at STEM-relaterede områder er mere egnede for mænd. </text:p>
        <text:p text:style-name="P21">Synspunkterne varierer fra medlemsstat til medlemsstat. Den højeste grad af enighed er registreret i Ungarn og Slovakiet (begge 86 %) og Bulgarien (83 %). De laveste niveauer er registreret i Sverige (15 %), Nederlandene (27 %) og Finland (28 %). </text:p>
        <text:p text:style-name="P21"><draw:g text:anchor-type="paragraph" draw:z-index="56" draw:name="Forme52" draw:style-name="gr32"><draw:frame draw:style-name="gr71" draw:text-style-name="P99" svg:width="4.197cm" svg:height="4.58cm" svg:x="11.119cm" svg:y="-4.129cm"><draw:image xlink:href="Pictures/10000000000001E400000210DB05C0D2BD5F98C4.png" xlink:type="simple" xlink:show="embed" xlink:actuate="onLoad" draw:mime-type="image/png"><text:p/></draw:image></draw:frame><draw:frame draw:style-name="gr72" draw:text-style-name="P101" svg:width="7.753cm" svg:height="1.876cm" svg:x="8.939cm" svg:y="-6.306cm"><draw:text-box><text:p text:style-name="P100"><text:span text:style-name="T59">QB10.1. Fortæl mig, i hvilket omfang du er enig eller uenig i hvert af følgende udsagn: STEM-relaterede områder inden for erhvervsuddannelse (f.eks. byggeri, bilindustrien, fremstillingsvirksomhed, IKT) er mere velegnede til mænd. (EU27) (%)</text:span></text:p></draw:text-box></draw:frame><draw:frame draw:style-name="gr73" draw:text-style-name="P107" svg:width="2.659cm" svg:height="0.578cm" svg:x="11.44cm" svg:y="-4.761cm"><draw:text-box><text:p text:style-name="P106"><text:span text:style-name="T59">Ved ikke 4</text:span></text:p></draw:text-box></draw:frame><draw:frame draw:style-name="gr74" draw:text-style-name="P104" svg:width="1.886cm" svg:height="1.227cm" svg:x="10.07cm" svg:y="-4.203cm"><draw:text-box><text:p text:style-name="P103"><text:span text:style-name="T59">Stærkt uenig 16</text:span></text:p></draw:text-box></draw:frame><draw:frame draw:style-name="gr75" draw:text-style-name="P104" svg:width="1.786cm" svg:height="1.304cm" svg:x="9.396cm" svg:y="-1.067cm"><draw:text-box><text:p text:style-name="P103"><text:span text:style-name="T59">Uenighed 16</text:span></text:p></draw:text-box></draw:frame><draw:frame draw:style-name="gr76" draw:text-style-name="P101" svg:width="1.777cm" svg:height="0.902cm" svg:x="14.612cm" svg:y="-0.208cm"><draw:text-box><text:p text:style-name="P100"><text:span text:style-name="T59">Jeg er enig 41</text:span></text:p></draw:text-box></draw:frame><draw:frame draw:style-name="gr77" draw:text-style-name="P101" svg:width="1.77cm" svg:height="1.227cm" svg:x="13.927cm" svg:y="-4.547cm"><draw:text-box><text:p text:style-name="P100"><text:span text:style-name="T59">Fuldstændig enig 14</text:span></text:p></draw:text-box></draw:frame></draw:g></text:p>
        <text:p text:style-name="P21"><draw:g text:anchor-type="paragraph" draw:z-index="57" draw:name="Forme53" draw:style-name="gr1"><draw:frame draw:style-name="gr63" draw:text-style-name="P99" svg:width="16.675cm" svg:height="7.374cm" svg:x="-0.131cm" svg:y="1.519cm"><draw:image xlink:href="Pictures/10000000000004E70000022BFEE03172855F860F.png" xlink:type="simple" xlink:show="embed" xlink:actuate="onLoad" draw:mime-type="image/png"><text:p/></draw:image></draw:frame><draw:frame draw:style-name="gr64" draw:text-style-name="P101" svg:width="16.244cm" svg:height="0.902cm" svg:x="0.033cm" svg:y="0.434cm"><draw:text-box><text:p text:style-name="P100"><text:span text:style-name="T59">QB10.1. Fortæl mig, i hvilket omfang du er enig eller uenig i hvert af følgende udsagn: STEM-relaterede områder inden for erhvervsuddannelse (f.eks. byggeri, bilindustrien, fremstillingsvirksomhed, IKT) er mere velegnede til mænd. (%)</text:span></text:p></draw:text-box></draw:frame><draw:g draw:style-name="gr4"><draw:frame draw:style-name="gr65" draw:text-style-name="P99" svg:width="14.098cm" svg:height="0.959cm" svg:x="0.529cm" svg:y="9.028cm"><draw:image xlink:href="Pictures/100000000000022300000022902E68B765C34830.png" xlink:type="simple" xlink:show="embed" xlink:actuate="onLoad" draw:mime-type="image/png"><text:p/></draw:image></draw:frame><draw:frame draw:style-name="gr66" draw:text-style-name="P101" svg:width="2.924cm" svg:height="0.648cm" svg:x="0.991cm" svg:y="9.201cm"><draw:text-box><text:p text:style-name="P105"><text:span text:style-name="T59">Meget enig</text:span></text:p></draw:text-box></draw:frame><draw:frame draw:style-name="gr67" draw:text-style-name="P101" svg:width="2.946cm" svg:height="1.004cm" svg:x="4cm" svg:y="9.179cm"><draw:text-box><text:p text:style-name="P105"><text:span text:style-name="T59">Har tendens til at være enig</text:span></text:p></draw:text-box></draw:frame><draw:frame draw:style-name="gr68" draw:text-style-name="P101" svg:width="3.282cm" svg:height="0.902cm" svg:x="7.182cm" svg:y="9.222cm"><draw:text-box><text:p text:style-name="P105"><text:span text:style-name="T59">Har tendens til at være uenige</text:span></text:p></draw:text-box></draw:frame><draw:frame draw:style-name="gr69" draw:text-style-name="P101" svg:width="3.484cm" svg:height="0.646cm" svg:x="10.81cm" svg:y="9.179cm"><draw:text-box><text:p text:style-name="P105"><text:span text:style-name="T59">Stærkt uenig</text:span></text:p></draw:text-box></draw:frame><draw:frame draw:style-name="gr70" draw:text-style-name="P101" svg:width="2.52cm" svg:height="0.687cm" svg:x="14.532cm" svg:y="9.179cm"><draw:text-box><text:p text:style-name="P105"><text:span text:style-name="T59">Ved ikke</text:span></text:p></draw:text-box></draw:frame></draw:g></draw:g></text:p>
        <text:p text:style-name="P29">I hvilket omfang respondenterne er enige om, at STEM-relaterede områder er mere egnede til mænd, varierer afhængigt af sociodemografiske og holdningsmæssige faktorer som følger. </text:p>
        <text:p text:style-name="P52">■ Denne opfattelse er mere udbredt blandt respondenter, der: mener, at lærere og vejledere ikke i tilstrækkelig grad tackler kønsskævheder (65 % mod 43 %) ; mener, at mænd, der ikke har høje akademiske resultater, står over for større pres for at vælge erhvervsuddannelse (62 % mod 42 %) ; mener, at kvinder tilskyndes til almen uddannelse på trods af interessen for tekniske fag (63 % mod 38 %) ; føler, at kønsstereotyper forstærkes af familier, jævnaldrende og sociale medier (59 % mod 46 %) ; og mener, at mænd på pleje- eller serviceområdet ‑-relaterede erhvervsuddannelser står over for social stigmatisering (63 % mod 46 %). </text:p>
        <text:p text:style-name="P52">■ Respondenter, der mener, at unge får tilstrækkelig information om erhvervsuddannelsesmuligheder, er mere tilbøjelige til at være enige (62 %) end dem, der mener, at de ikke gør det (47 %). </text:p>
        <text:p text:style-name="P52">■ Næsten to tredjedele af de respondenter (60 %), der angiver, at erhvervsuddannelserne opfattes positivt i deres land, er enige i, at STEM-relaterede områder er mere velegnede for mænd sammenlignet med 47 % af dem, der angiver negative opfattelser. </text:p>
        <text:p text:style-name="P52">■ Der er nogle slående forskelle efter sociofaglig kategori, idet hjemmegående med størst sandsynlighed mener, at STEM-relaterede områder inden for erhvervsuddannelse er mere velegnede for mænd (63 %) sammenlignet med 47 % af lederne. </text:p>
        <text:p text:style-name="P52">■ Efter alder ved afslutningen af uddannelsen er denne opfattelse mest udbredt blandt dem, der afsluttede uddannelse i alderen 16-19 år (62 %), efterfulgt af dem, der afsluttede uddannelse i alderen 15 år eller yngre (59 %). De, der fortsatte deres uddannelse efter 20-årsalderen, har den laveste tilslutning (47 %), mens dette tal for de respondenter, der stadig studerer, er på 50 %. </text:p>
        <text:p text:style-name="P52">■ Synspunktet om, at STEM-relaterede områder inden for erhvervsuddannelse er mere velegnede for mænd, er lidt mere udbredt blandt mænd (58 %) end blandt kvinder (53 %). </text:p>
        <text:p text:style-name="P52">■ Der er ingen forskelle efter alder eller tidligere deltagelse i erhvervsuddannelser. </text:p>
        <text:p text:style-name="P21"/>
        <text:p text:style-name="P28"/>
        <table:table table:name="Tableau29" table:style-name="Tableau29">
          <table:table-column table:style-name="Tableau29.A"/>
          <table:table-column table:style-name="Tableau29.B"/>
          <table:table-column table:style-name="Tableau29.C"/>
          <table:table-column table:style-name="Tableau29.D"/>
          <table:table-row>
            <table:table-cell table:style-name="Tableau29.A1" table:number-columns-spanned="4" office:value-type="string">
              <text:p text:style-name="P71">QB10.1 Fortæl mig, i hvilket omfang du er enig eller uenig i hvert af følgende udsagn: STEM-relaterede områder inden for erhvervsrettet grund- og efteruddannelse (f.eks. bygge- og anlægsvirksomhed, bilindustri, IKT) er mere velegnede til mænd (%-EU)</text:p>
            </table:table-cell>
            <table:covered-table-cell/>
            <table:covered-table-cell/>
            <table:covered-table-cell/>
          </table:table-row>
          <table:table-row>
            <table:table-cell table:style-name="Tableau29.A1" office:value-type="string">
              <text:p text:style-name="P67"/>
            </table:table-cell>
            <table:table-cell table:style-name="Tableau29.A1" office:value-type="string">
              <text:p text:style-name="P69">"Enig" i alt</text:p>
            </table:table-cell>
            <table:table-cell table:style-name="Tableau29.A1" office:value-type="string">
              <text:p text:style-name="P69">I alt "uenig" </text:p>
            </table:table-cell>
            <table:table-cell table:style-name="Tableau29.A1" office:value-type="string">
              <text:p text:style-name="P69">Ved ikke</text:p>
            </table:table-cell>
          </table:table-row>
          <table:table-row>
            <table:table-cell table:style-name="Tableau29.A1" office:value-type="string">
              <text:p text:style-name="P71">EU-27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Køn</text:p>
            </table:table-cell>
            <table:covered-table-cell/>
            <table:covered-table-cell/>
            <table:covered-table-cell/>
          </table:table-row>
          <table:table-row>
            <table:table-cell table:style-name="Tableau29.A1" office:value-type="string">
              <text:p text:style-name="P71">Mennesket </text:p>
            </table:table-cell>
            <table:table-cell table:style-name="Tableau29.B3" office:value-type="float" office:value="58">
              <text:p text:style-name="P69">58</text:p>
            </table:table-cell>
            <table:table-cell table:style-name="Tableau29.B3" office:value-type="float" office:value="38">
              <text:p text:style-name="P69">38</text:p>
            </table:table-cell>
            <table:table-cell table:style-name="Tableau29.B3" office:value-type="float" office:value="4">
              <text:p text:style-name="P69">4</text:p>
            </table:table-cell>
          </table:table-row>
          <table:table-row>
            <table:table-cell table:style-name="Tableau29.A1" office:value-type="string">
              <text:p text:style-name="P71">kvinde </text:p>
            </table:table-cell>
            <table:table-cell table:style-name="Tableau29.B3" office:value-type="float" office:value="53">
              <text:p text:style-name="P69">53</text:p>
            </table:table-cell>
            <table:table-cell table:style-name="Tableau29.B3" office:value-type="float" office:value="43">
              <text:p text:style-name="P69">43</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Alder</text:p>
            </table:table-cell>
            <table:covered-table-cell/>
            <table:covered-table-cell/>
            <table:covered-table-cell/>
          </table:table-row>
          <table:table-row>
            <table:table-cell table:style-name="Tableau29.A1" office:value-type="string">
              <text:p text:style-name="P71">15-24 </text:p>
            </table:table-cell>
            <table:table-cell table:style-name="Tableau29.B3" office:value-type="float" office:value="55">
              <text:p text:style-name="P69">55</text:p>
            </table:table-cell>
            <table:table-cell table:style-name="Tableau29.B3" office:value-type="float" office:value="42">
              <text:p text:style-name="P69">42</text:p>
            </table:table-cell>
            <table:table-cell table:style-name="Tableau29.B3" office:value-type="float" office:value="3">
              <text:p text:style-name="P69">3</text:p>
            </table:table-cell>
          </table:table-row>
          <table:table-row>
            <table:table-cell table:style-name="Tableau29.A1" office:value-type="string">
              <text:p text:style-name="P71">25-39 </text:p>
            </table:table-cell>
            <table:table-cell table:style-name="Tableau29.B3" office:value-type="float" office:value="55">
              <text:p text:style-name="P69">55</text:p>
            </table:table-cell>
            <table:table-cell table:style-name="Tableau29.B3" office:value-type="float" office:value="43">
              <text:p text:style-name="P69">43</text:p>
            </table:table-cell>
            <table:table-cell table:style-name="Tableau29.B3" office:value-type="float" office:value="2">
              <text:p text:style-name="P69">2</text:p>
            </table:table-cell>
          </table:table-row>
          <table:table-row>
            <table:table-cell table:style-name="Tableau29.A1" office:value-type="string">
              <text:p text:style-name="P71">40-54 </text:p>
            </table:table-cell>
            <table:table-cell table:style-name="Tableau29.B3" office:value-type="float" office:value="56">
              <text:p text:style-name="P69">56</text:p>
            </table:table-cell>
            <table:table-cell table:style-name="Tableau29.B3" office:value-type="float" office:value="41">
              <text:p text:style-name="P69">41</text:p>
            </table:table-cell>
            <table:table-cell table:style-name="Tableau29.B3" office:value-type="float" office:value="3">
              <text:p text:style-name="P69">3</text:p>
            </table:table-cell>
          </table:table-row>
          <table:table-row>
            <table:table-cell table:style-name="Tableau29.A1" office:value-type="string">
              <text:p text:style-name="P71">&gt;=55</text:p>
            </table:table-cell>
            <table:table-cell table:style-name="Tableau29.B3" office:value-type="float" office:value="55">
              <text:p text:style-name="P69">55</text:p>
            </table:table-cell>
            <table:table-cell table:style-name="Tableau29.B3" office:value-type="float" office:value="39">
              <text:p text:style-name="P69">39</text:p>
            </table:table-cell>
            <table:table-cell table:style-name="Tableau29.B3" office:value-type="float" office:value="6">
              <text:p text:style-name="P69">6</text:p>
            </table:table-cell>
          </table:table-row>
          <table:table-row>
            <table:table-cell table:style-name="Tableau29.A4" table:number-columns-spanned="4" office:value-type="string">
              <text:p text:style-name="P66">Uddannelse (slutningen af)</text:p>
            </table:table-cell>
            <table:covered-table-cell/>
            <table:covered-table-cell/>
            <table:covered-table-cell/>
          </table:table-row>
          <table:table-row>
            <table:table-cell table:style-name="Tableau29.A1" office:value-type="string">
              <text:p text:style-name="P71">&lt;=-15</text:p>
            </table:table-cell>
            <table:table-cell table:style-name="Tableau29.B3" office:value-type="float" office:value="59">
              <text:p text:style-name="P69">59</text:p>
            </table:table-cell>
            <table:table-cell table:style-name="Tableau29.B3" office:value-type="float" office:value="31">
              <text:p text:style-name="P69">31</text:p>
            </table:table-cell>
            <table:table-cell table:style-name="Tableau29.B3" office:value-type="float" office:value="10">
              <text:p text:style-name="P69">10</text:p>
            </table:table-cell>
          </table:table-row>
          <table:table-row>
            <table:table-cell table:style-name="Tableau29.A1" office:value-type="string">
              <text:p text:style-name="P71">16-19 </text:p>
            </table:table-cell>
            <table:table-cell table:style-name="Tableau29.B3" office:value-type="float" office:value="62">
              <text:p text:style-name="P69">62</text:p>
            </table:table-cell>
            <table:table-cell table:style-name="Tableau29.B3" office:value-type="float" office:value="35">
              <text:p text:style-name="P69">35</text:p>
            </table:table-cell>
            <table:table-cell table:style-name="Tableau29.B3" office:value-type="float" office:value="3">
              <text:p text:style-name="P69">3</text:p>
            </table:table-cell>
          </table:table-row>
          <table:table-row>
            <table:table-cell table:style-name="Tableau29.A1" office:value-type="string">
              <text:p text:style-name="P71">&gt;=20</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1" office:value-type="string">
              <text:p text:style-name="P71">Studerer stadig </text:p>
            </table:table-cell>
            <table:table-cell table:style-name="Tableau29.B3" office:value-type="float" office:value="50">
              <text:p text:style-name="P69">50</text:p>
            </table:table-cell>
            <table:table-cell table:style-name="Tableau29.B3" office:value-type="float" office:value="47">
              <text:p text:style-name="P69">47</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Sociofaglig kategori</text:p>
            </table:table-cell>
            <table:covered-table-cell/>
            <table:covered-table-cell/>
            <table:covered-table-cell/>
          </table:table-row>
          <table:table-row>
            <table:table-cell table:style-name="Tableau29.A1" office:value-type="string">
              <text:p text:style-name="P71">Selvstændig erhvervsdrivende </text:p>
            </table:table-cell>
            <table:table-cell table:style-name="Tableau29.B3" office:value-type="float" office:value="58">
              <text:p text:style-name="P69">58</text:p>
            </table:table-cell>
            <table:table-cell table:style-name="Tableau29.B3" office:value-type="float" office:value="39">
              <text:p text:style-name="P69">39</text:p>
            </table:table-cell>
            <table:table-cell table:style-name="Tableau29.B3" office:value-type="float" office:value="3">
              <text:p text:style-name="P69">3</text:p>
            </table:table-cell>
          </table:table-row>
          <table:table-row>
            <table:table-cell table:style-name="Tableau29.A1" office:value-type="string">
              <text:p text:style-name="P71">Ledere </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1" office:value-type="string">
              <text:p text:style-name="P71">Andre hvidhalsbånd </text:p>
            </table:table-cell>
            <table:table-cell table:style-name="Tableau29.B3" office:value-type="float" office:value="60">
              <text:p text:style-name="P69">60</text:p>
            </table:table-cell>
            <table:table-cell table:style-name="Tableau29.B3" office:value-type="float" office:value="37">
              <text:p text:style-name="P69">37</text:p>
            </table:table-cell>
            <table:table-cell table:style-name="Tableau29.B3" office:value-type="float" office:value="3">
              <text:p text:style-name="P69">3</text:p>
            </table:table-cell>
          </table:table-row>
          <table:table-row>
            <table:table-cell table:style-name="Tableau29.A1" office:value-type="string">
              <text:p text:style-name="P71">Manuelt arbejde </text:p>
            </table:table-cell>
            <table:table-cell table:style-name="Tableau29.B3" office:value-type="float" office:value="59">
              <text:p text:style-name="P69">59</text:p>
            </table:table-cell>
            <table:table-cell table:style-name="Tableau29.B3" office:value-type="float" office:value="38">
              <text:p text:style-name="P69">38</text:p>
            </table:table-cell>
            <table:table-cell table:style-name="Tableau29.B3" office:value-type="float" office:value="3">
              <text:p text:style-name="P69">3</text:p>
            </table:table-cell>
          </table:table-row>
          <table:table-row>
            <table:table-cell table:style-name="Tableau29.A1" office:value-type="string">
              <text:p text:style-name="P71">Husmødre </text:p>
            </table:table-cell>
            <table:table-cell table:style-name="Tableau29.B3" office:value-type="float" office:value="63">
              <text:p text:style-name="P69">63</text:p>
            </table:table-cell>
            <table:table-cell table:style-name="Tableau29.B3" office:value-type="float" office:value="33">
              <text:p text:style-name="P69">33</text:p>
            </table:table-cell>
            <table:table-cell table:style-name="Tableau29.B3" office:value-type="float" office:value="4">
              <text:p text:style-name="P69">4</text:p>
            </table:table-cell>
          </table:table-row>
          <table:table-row>
            <table:table-cell table:style-name="Tableau29.A1" office:value-type="string">
              <text:p text:style-name="P71">Arbejdsløse </text:p>
            </table:table-cell>
            <table:table-cell table:style-name="Tableau29.B3" office:value-type="float" office:value="49">
              <text:p text:style-name="P69">49</text:p>
            </table:table-cell>
            <table:table-cell table:style-name="Tableau29.B3" office:value-type="float" office:value="47">
              <text:p text:style-name="P69">47</text:p>
            </table:table-cell>
            <table:table-cell table:style-name="Tableau29.B3" office:value-type="float" office:value="4">
              <text:p text:style-name="P69">4</text:p>
            </table:table-cell>
          </table:table-row>
          <table:table-row>
            <table:table-cell table:style-name="Tableau29.A1" office:value-type="string">
              <text:p text:style-name="P71">Pensioneret </text:p>
            </table:table-cell>
            <table:table-cell table:style-name="Tableau29.B3" office:value-type="float" office:value="55">
              <text:p text:style-name="P69">55</text:p>
            </table:table-cell>
            <table:table-cell table:style-name="Tableau29.B3" office:value-type="float" office:value="39">
              <text:p text:style-name="P69">39</text:p>
            </table:table-cell>
            <table:table-cell table:style-name="Tableau29.B3" office:value-type="float" office:value="6">
              <text:p text:style-name="P69">6</text:p>
            </table:table-cell>
          </table:table-row>
          <table:table-row>
            <table:table-cell table:style-name="Tableau29.A1" office:value-type="string">
              <text:p text:style-name="P71">Studerende </text:p>
            </table:table-cell>
            <table:table-cell table:style-name="Tableau29.B3" office:value-type="float" office:value="51">
              <text:p text:style-name="P69">51</text:p>
            </table:table-cell>
            <table:table-cell table:style-name="Tableau29.B3" office:value-type="float" office:value="46">
              <text:p text:style-name="P69">46</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Subjektiv urbanisering</text:p>
            </table:table-cell>
            <table:covered-table-cell/>
            <table:covered-table-cell/>
            <table:covered-table-cell/>
          </table:table-row>
          <table:table-row>
            <table:table-cell table:style-name="Tableau29.A1" office:value-type="string">
              <text:p text:style-name="P71">Landdistrikt eller landsby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1" office:value-type="string">
              <text:p text:style-name="P71">Lille eller mellemstor by </text:p>
            </table:table-cell>
            <table:table-cell table:style-name="Tableau29.B3" office:value-type="float" office:value="57">
              <text:p text:style-name="P69">57</text:p>
            </table:table-cell>
            <table:table-cell table:style-name="Tableau29.B3" office:value-type="float" office:value="39">
              <text:p text:style-name="P69">39</text:p>
            </table:table-cell>
            <table:table-cell table:style-name="Tableau29.B3" office:value-type="float" office:value="4">
              <text:p text:style-name="P69">4</text:p>
            </table:table-cell>
          </table:table-row>
          <table:table-row>
            <table:table-cell table:style-name="Tableau29.A1" office:value-type="string">
              <text:p text:style-name="P71">Storby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Opfattelse af erhvervsuddannelse i (vores land)</text:p>
            </table:table-cell>
            <table:covered-table-cell/>
            <table:covered-table-cell/>
            <table:covered-table-cell/>
          </table:table-row>
          <table:table-row>
            <table:table-cell table:style-name="Tableau29.A1" office:value-type="string">
              <text:p text:style-name="P71">Positiv </text:p>
            </table:table-cell>
            <table:table-cell table:style-name="Tableau29.B3" office:value-type="float" office:value="60">
              <text:p text:style-name="P69">60</text:p>
            </table:table-cell>
            <table:table-cell table:style-name="Tableau29.B3" office:value-type="float" office:value="37">
              <text:p text:style-name="P69">37</text:p>
            </table:table-cell>
            <table:table-cell table:style-name="Tableau29.B3" office:value-type="float" office:value="3">
              <text:p text:style-name="P69">3</text:p>
            </table:table-cell>
          </table:table-row>
          <table:table-row>
            <table:table-cell table:style-name="Tableau29.A1" office:value-type="string">
              <text:p text:style-name="P71">Negativ </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Har nogensinde deltaget i grundlæggende erhvervsuddannelse (sekundæruddannelse på andet trin)</text:p>
            </table:table-cell>
            <table:covered-table-cell/>
            <table:covered-table-cell/>
            <table:covered-table-cell/>
          </table:table-row>
          <table:table-row>
            <table:table-cell table:style-name="Tableau29.A1" office:value-type="string">
              <text:p text:style-name="P71">Ja </text:p>
            </table:table-cell>
            <table:table-cell table:style-name="Tableau29.B3" office:value-type="float" office:value="56">
              <text:p text:style-name="P69">56</text:p>
            </table:table-cell>
            <table:table-cell table:style-name="Tableau29.B3" office:value-type="float" office:value="42">
              <text:p text:style-name="P69">42</text:p>
            </table:table-cell>
            <table:table-cell table:style-name="Tableau29.B3" office:value-type="float" office:value="2">
              <text:p text:style-name="P69">2</text:p>
            </table:table-cell>
          </table:table-row>
          <table:table-row>
            <table:table-cell table:style-name="Tableau29.A1" office:value-type="string">
              <text:p text:style-name="P71">Nej </text:p>
            </table:table-cell>
            <table:table-cell table:style-name="Tableau29.B3" office:value-type="float" office:value="55">
              <text:p text:style-name="P69">55</text:p>
            </table:table-cell>
            <table:table-cell table:style-name="Tableau29.B3" office:value-type="float" office:value="40">
              <text:p text:style-name="P69">40</text:p>
            </table:table-cell>
            <table:table-cell table:style-name="Tableau29.B3" office:value-type="float" office:value="5">
              <text:p text:style-name="P69">5</text:p>
            </table:table-cell>
          </table:table-row>
        </table:table>
        <text:p text:style-name="P21"/>
        <text:p text:style-name="P51">Omkring syv ud af ti EU-borgere siger, at kønsstereotyper omkring valget mellem almen uddannelse og erhvervsuddannelse ofte forstærkes af familier, jævnaldrende og sociale medier. </text:p>
        <text:p text:style-name="P21">I hele Den Europæiske Union siger 72 %, at kønsstereotyper i forbindelse med valget mellem almen uddannelse og erhvervsuddannelse ofte forstærkes af familier, jævnaldrende og sociale medier, herunder 19 %, der er meget enige, og 53 %, der har tendens til at være enige.<text:note text:id="ftn57" text:note-class="footnote"><text:note-citation>57</text:note-citation><text:note-body><text:p text:style-name="P13">Spørgsmål 11.4. Fortæl mig, i hvilket omfang du er enig eller uenig i hvert af følgende udsagn: Kønsstereotyper omkring valget mellem almen uddannelse og erhvervsuddannelse styrkes ofte af familier, jævnaldrende og sociale medier. </text:p></text:note-body></text:note> Omkring en ud af fem er uenige (18 %), mens 10 % ikke ved det. </text:p>
        <text:p text:style-name="P21">Et flertal af respondenterne er enige i denne erklæring i alle medlemsstater. Aftaleniveauerne varierer dog fra medlemsstat til medlemsstat. Den højeste grad af enighed er registreret i Sverige (86 %), Danmark (84 %) og Cypern (82 %). De laveste niveauer er registreret i Estland (53 %), Letland (61 %) og Rumænien (62 %). </text:p>
        <text:p text:style-name="P21">I 17 medlemsstater er mindst syv ud af ti respondenter enige i, at kønsstereotyper ofte forstærkes af familier, jævnaldrende og sociale medier. </text:p>
        <text:p text:style-name="P21"><draw:g text:anchor-type="paragraph" draw:z-index="59" draw:name="Forme55" draw:style-name="gr1"><draw:frame draw:style-name="gr48" draw:text-style-name="P99" svg:width="17.096cm" svg:height="7.596cm" svg:x="0.192cm" svg:y="1.219cm"><draw:image xlink:href="Pictures/10000000000004EA0000022FA8C165A10A1095E1.png" xlink:type="simple" xlink:show="embed" xlink:actuate="onLoad" draw:mime-type="image/png"><text:p/></draw:image></draw:frame><draw:frame draw:style-name="gr49" draw:text-style-name="P101" svg:width="17.155cm" svg:height="0.902cm" svg:x="0cm" svg:y="0.101cm"><draw:text-box><text:p text:style-name="P100"><text:span text:style-name="T59">Spørgsmål 11.4. Fortæl mig, i hvilket omfang du er enig eller uenig i hvert af følgende udsagn: Kønsstereotyper i forbindelse med valg mellem almen uddannelse og erhvervsuddannelse styrkes ofte af familier, jævnaldrende og sociale medier.(%) </text:span></text:p></draw:text-box></draw:frame><draw:g draw:style-name="gr4"><draw:frame draw:style-name="gr50" draw:text-style-name="P99" svg:width="14.098cm" svg:height="0.959cm" svg:x="0.797cm" svg:y="8.696cm"><draw:image xlink:href="Pictures/100000000000022300000022902E68B765C34830.png" xlink:type="simple" xlink:show="embed" xlink:actuate="onLoad" draw:mime-type="image/png"><text:p/></draw:image></draw:frame><draw:frame draw:style-name="gr51" draw:text-style-name="P101" svg:width="2.924cm" svg:height="0.648cm" svg:x="1.258cm" svg:y="8.869cm"><draw:text-box><text:p text:style-name="P105"><text:span text:style-name="T59">Meget enig</text:span></text:p></draw:text-box></draw:frame><draw:frame draw:style-name="gr52" draw:text-style-name="P101" svg:width="2.946cm" svg:height="1.004cm" svg:x="4.267cm" svg:y="8.848cm"><draw:text-box><text:p text:style-name="P105"><text:span text:style-name="T59">Har tendens til at være enig</text:span></text:p></draw:text-box></draw:frame><draw:frame draw:style-name="gr53" draw:text-style-name="P101" svg:width="3.282cm" svg:height="0.902cm" svg:x="7.449cm" svg:y="8.89cm"><draw:text-box><text:p text:style-name="P105"><text:span text:style-name="T59">Har tendens til at være uenige</text:span></text:p></draw:text-box></draw:frame><draw:frame draw:style-name="gr54" draw:text-style-name="P101" svg:width="3.484cm" svg:height="0.646cm" svg:x="11.077cm" svg:y="8.848cm"><draw:text-box><text:p text:style-name="P105"><text:span text:style-name="T59">Stærkt uenig</text:span></text:p></draw:text-box></draw:frame><draw:frame draw:style-name="gr55" draw:text-style-name="P101" svg:width="2.52cm" svg:height="0.687cm" svg:x="14.799cm" svg:y="8.848cm"><draw:text-box><text:p text:style-name="P105"><text:span text:style-name="T59">Ved ikke</text:span></text:p></draw:text-box></draw:frame></draw:g></draw:g><draw:g text:anchor-type="paragraph" draw:z-index="58" draw:name="Forme54" draw:style-name="gr32"><draw:frame draw:style-name="gr56" draw:text-style-name="P99" svg:width="3.952cm" svg:height="4.017cm" svg:x="10.399cm" svg:y="-6.255cm"><draw:image xlink:href="Pictures/10000000000001D8000001F42BF18D640B934B81.png" xlink:type="simple" xlink:show="embed" xlink:actuate="onLoad" draw:mime-type="image/png"><text:p/></draw:image></draw:frame><draw:frame draw:style-name="gr57" draw:text-style-name="P101" svg:width="7.617cm" svg:height="1.876cm" svg:x="8.811cm" svg:y="-8.511cm"><draw:text-box><text:p text:style-name="P100"><text:span text:style-name="T59">QB11.4: Fortæl mig, i hvilket omfang du er enig eller uenig i hvert af følgende udsagn: Kønsstereotyper i forbindelse med valget mellem almen uddannelse og erhvervsuddannelse styrkes ofte af familier, jævnaldrende og sociale medier (EU27) (%) </text:span></text:p></draw:text-box></draw:frame><draw:frame draw:style-name="gr58" draw:text-style-name="P101" svg:width="2.765cm" svg:height="0.578cm" svg:x="10.518cm" svg:y="-6.802cm"><draw:text-box><text:p text:style-name="P100"><text:span text:style-name="T59">Ved ikke 10</text:span></text:p></draw:text-box></draw:frame><draw:frame draw:style-name="gr59" draw:text-style-name="P104" svg:width="2.356cm" svg:height="0.902cm" svg:x="8.97cm" svg:y="-6.218cm"><draw:text-box><text:p text:style-name="P103"><text:span text:style-name="T59">Meget uenig 2</text:span></text:p></draw:text-box></draw:frame><draw:frame draw:style-name="gr60" draw:text-style-name="P104" svg:width="1.652cm" svg:height="1.227cm" svg:x="8.97cm" svg:y="-5.156cm"><draw:text-box><text:p text:style-name="P103"><text:span text:style-name="T59">Uenighed 16</text:span></text:p></draw:text-box></draw:frame><draw:frame draw:style-name="gr61" draw:text-style-name="P101" svg:width="2.632cm" svg:height="0.578cm" svg:x="11.305cm" svg:y="-2.133cm"><draw:text-box><text:p text:style-name="P100"><text:span text:style-name="T59">Jeg er enig 53</text:span></text:p></draw:text-box></draw:frame><draw:frame draw:style-name="gr62" draw:text-style-name="P101" svg:width="1.622cm" svg:height="1.227cm" svg:x="13.318cm" svg:y="-6.629cm"><draw:text-box><text:p text:style-name="P100"><text:span text:style-name="T59">Fuldstændig enig 19</text:span></text:p></draw:text-box></draw:frame></draw:g></text:p>
        <text:p text:style-name="P29">I hvor høj grad respondenterne er enige om, at kønsstereotyper ofte forstærkes af familier, jævnaldrende og sociale medier, afhænger af sociodemografiske og holdningsmæssige faktorer som følger. </text:p>
        <text:p text:style-name="P52">■ Respondenter, der mener, at elever med gode resultater styres i retning af almen uddannelse, er mere tilbøjelige til at være enige i, at kønsstereotyper ofte styrkes (77 % mod 57 %), og det samme gælder dem, der føler, at almen uddannelse har et mere positivt image (77 % mod 61 %). </text:p>
        <text:p text:style-name="P52">■ Efter alder ved afslutningen af uddannelsen mener 76 % af dem, der fortsatte ud over 20 år, at kønsstereotyper omkring valget mellem almen uddannelse og erhvervsuddannelse styrkes af familier, jævnaldrende og sociale medier, hvilket er et fald til 71 % af dem, der afsluttede uddannelse i alderen 16-19 år, og 64 % af dem, der afsluttede uddannelse i alderen 15 år eller yngre. Dette tal ligger på 73 % for de respondenter, der stadig studerer. </text:p>
        <text:p text:style-name="P52">■ Der er beskedne forskelle efter socioprofessionel kategori, idet 75 % af lederne og andre funktionærer deler denne opfattelse sammenlignet med 68 % af de pensionerede respondenter. </text:p>
        <text:p text:style-name="P52">■ Der er også små forskelle efter alder. Respondenter i alderen 25-39 er mest tilbøjelige til at dele dette synspunkt (75 %). Den er mindst udbredt blandt personer på 55 år og derover (69 %). </text:p>
        <text:p text:style-name="P52">■ Med hensyn til de faktorer, der påvirker valget af erhvervsuddannelse, er forskellene modusrate. Der er lidt større enighed blandt de respondenter, der nævner de sociale mediers indflydelse (76 % mod 71 %). </text:p>
        <text:p text:style-name="P52">■ Der er ingen kønsforskelle. </text:p>
        <text:p text:style-name="P21"/>
        <text:p text:style-name="P28"/>
        <table:table table:name="Tableau30" table:style-name="Tableau30">
          <table:table-column table:style-name="Tableau30.A"/>
          <table:table-column table:style-name="Tableau30.B"/>
          <table:table-column table:style-name="Tableau30.C"/>
          <table:table-column table:style-name="Tableau30.D"/>
          <table:table-row>
            <table:table-cell table:style-name="Tableau30.A1" table:number-columns-spanned="4" office:value-type="string">
              <text:p text:style-name="P71">QB11.4 Fortæl mig venligst, i hvilket omfang du er enig eller uenig i hvert af følgende udsagn: Kønsstereotyper i forbindelse med valg mellem almen uddannelse og erhvervsuddannelse styrkes ofte af familier, jævnaldrende og sociale medier (%-EU)</text:p>
            </table:table-cell>
            <table:covered-table-cell/>
            <table:covered-table-cell/>
            <table:covered-table-cell/>
          </table:table-row>
          <table:table-row>
            <table:table-cell table:style-name="Tableau30.A1" office:value-type="string">
              <text:p text:style-name="P67"/>
            </table:table-cell>
            <table:table-cell table:style-name="Tableau30.A1" office:value-type="string">
              <text:p text:style-name="P69">"Enig" i alt</text:p>
            </table:table-cell>
            <table:table-cell table:style-name="Tableau30.A1" office:value-type="string">
              <text:p text:style-name="P69">I alt "uenig" </text:p>
            </table:table-cell>
            <table:table-cell table:style-name="Tableau30.A1" office:value-type="string">
              <text:p text:style-name="P69">Ved ikke</text:p>
            </table:table-cell>
          </table:table-row>
          <table:table-row>
            <table:table-cell table:style-name="Tableau30.A1" office:value-type="string">
              <text:p text:style-name="P71">EU-27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4" table:number-columns-spanned="4" office:value-type="string">
              <text:p text:style-name="P66">Køn</text:p>
            </table:table-cell>
            <table:covered-table-cell/>
            <table:covered-table-cell/>
            <table:covered-table-cell/>
          </table:table-row>
          <table:table-row>
            <table:table-cell table:style-name="Tableau30.A1" office:value-type="string">
              <text:p text:style-name="P71">Mennesket </text:p>
            </table:table-cell>
            <table:table-cell table:style-name="Tableau30.B3" office:value-type="float" office:value="71">
              <text:p text:style-name="P69">71</text:p>
            </table:table-cell>
            <table:table-cell table:style-name="Tableau30.B3" office:value-type="float" office:value="19">
              <text:p text:style-name="P69">19</text:p>
            </table:table-cell>
            <table:table-cell table:style-name="Tableau30.B3" office:value-type="float" office:value="10">
              <text:p text:style-name="P69">10</text:p>
            </table:table-cell>
          </table:table-row>
          <table:table-row>
            <table:table-cell table:style-name="Tableau30.A1" office:value-type="string">
              <text:p text:style-name="P71">kvinde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4" table:number-columns-spanned="4" office:value-type="string">
              <text:p text:style-name="P66">Alder</text:p>
            </table:table-cell>
            <table:covered-table-cell/>
            <table:covered-table-cell/>
            <table:covered-table-cell/>
          </table:table-row>
          <table:table-row>
            <table:table-cell table:style-name="Tableau30.A1" office:value-type="string">
              <text:p text:style-name="P71">15-24 </text:p>
            </table:table-cell>
            <table:table-cell table:style-name="Tableau30.B3" office:value-type="float" office:value="73">
              <text:p text:style-name="P69">73</text:p>
            </table:table-cell>
            <table:table-cell table:style-name="Tableau30.B3" office:value-type="float" office:value="20">
              <text:p text:style-name="P69">20</text:p>
            </table:table-cell>
            <table:table-cell table:style-name="Tableau30.B3" office:value-type="float" office:value="7">
              <text:p text:style-name="P69">7</text:p>
            </table:table-cell>
          </table:table-row>
          <table:table-row>
            <table:table-cell table:style-name="Tableau30.A1" office:value-type="string">
              <text:p text:style-name="P71">25-39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table-cell table:style-name="Tableau30.A1" office:value-type="string">
              <text:p text:style-name="P71">40-54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1" office:value-type="string">
              <text:p text:style-name="P71">&gt;=55</text:p>
            </table:table-cell>
            <table:table-cell table:style-name="Tableau30.B3" office:value-type="float" office:value="69">
              <text:p text:style-name="P69">69</text:p>
            </table:table-cell>
            <table:table-cell table:style-name="Tableau30.B3" office:value-type="float" office:value="17">
              <text:p text:style-name="P69">17</text:p>
            </table:table-cell>
            <table:table-cell table:style-name="Tableau30.B3" office:value-type="float" office:value="14">
              <text:p text:style-name="P69">14</text:p>
            </table:table-cell>
          </table:table-row>
          <table:table-row>
            <table:table-cell table:style-name="Tableau30.A4" table:number-columns-spanned="4" office:value-type="string">
              <text:p text:style-name="P66">Uddannelse (slutningen af)</text:p>
            </table:table-cell>
            <table:covered-table-cell/>
            <table:covered-table-cell/>
            <table:covered-table-cell/>
          </table:table-row>
          <table:table-row>
            <table:table-cell table:style-name="Tableau30.A1" office:value-type="string">
              <text:p text:style-name="P71">&lt;=-15</text:p>
            </table:table-cell>
            <table:table-cell table:style-name="Tableau30.B3" office:value-type="float" office:value="64">
              <text:p text:style-name="P69">64</text:p>
            </table:table-cell>
            <table:table-cell table:style-name="Tableau30.B3" office:value-type="float" office:value="16">
              <text:p text:style-name="P69">16</text:p>
            </table:table-cell>
            <table:table-cell table:style-name="Tableau30.B3" office:value-type="float" office:value="20">
              <text:p text:style-name="P69">20</text:p>
            </table:table-cell>
          </table:table-row>
          <table:table-row>
            <table:table-cell table:style-name="Tableau30.A1" office:value-type="string">
              <text:p text:style-name="P71">16-19 </text:p>
            </table:table-cell>
            <table:table-cell table:style-name="Tableau30.B3" office:value-type="float" office:value="71">
              <text:p text:style-name="P69">71</text:p>
            </table:table-cell>
            <table:table-cell table:style-name="Tableau30.B3" office:value-type="float" office:value="19">
              <text:p text:style-name="P69">19</text:p>
            </table:table-cell>
            <table:table-cell table:style-name="Tableau30.B3" office:value-type="float" office:value="10">
              <text:p text:style-name="P69">10</text:p>
            </table:table-cell>
          </table:table-row>
          <table:table-row>
            <table:table-cell table:style-name="Tableau30.A1" office:value-type="string">
              <text:p text:style-name="P71">&gt;=20</text:p>
            </table:table-cell>
            <table:table-cell table:style-name="Tableau30.B3" office:value-type="float" office:value="76">
              <text:p text:style-name="P69">76</text:p>
            </table:table-cell>
            <table:table-cell table:style-name="Tableau30.B3" office:value-type="float" office:value="18">
              <text:p text:style-name="P69">18</text:p>
            </table:table-cell>
            <table:table-cell table:style-name="Tableau30.B3" office:value-type="float" office:value="6">
              <text:p text:style-name="P69">6</text:p>
            </table:table-cell>
          </table:table-row>
          <table:table-row>
            <table:table-cell table:style-name="Tableau30.A1" office:value-type="string">
              <text:p text:style-name="P71">Studerer stadig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4" table:number-columns-spanned="4" office:value-type="string">
              <text:p text:style-name="P66">Sociofaglig kategori</text:p>
            </table:table-cell>
            <table:covered-table-cell/>
            <table:covered-table-cell/>
            <table:covered-table-cell/>
          </table:table-row>
          <table:table-row>
            <table:table-cell table:style-name="Tableau30.A1" office:value-type="string">
              <text:p text:style-name="P71">Selvstændig erhvervsdrivende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1" office:value-type="string">
              <text:p text:style-name="P71">Ledere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style-name="Tableau30.20">
            <table:table-cell table:style-name="Tableau30.A1" office:value-type="string">
              <text:p text:style-name="P71">Andre hvidhalsbånd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style-name="Tableau30.20">
            <table:table-cell table:style-name="Tableau30.A1" office:value-type="string">
              <text:p text:style-name="P71">Manuelt arbejde </text:p>
            </table:table-cell>
            <table:table-cell table:style-name="Tableau30.B3" office:value-type="float" office:value="71">
              <text:p text:style-name="P69">71</text:p>
            </table:table-cell>
            <table:table-cell table:style-name="Tableau30.B3" office:value-type="float" office:value="21">
              <text:p text:style-name="P69">21</text:p>
            </table:table-cell>
            <table:table-cell table:style-name="Tableau30.B3" office:value-type="float" office:value="8">
              <text:p text:style-name="P69">8</text:p>
            </table:table-cell>
          </table:table-row>
          <table:table-row>
            <table:table-cell table:style-name="Tableau30.A1" office:value-type="string">
              <text:p text:style-name="P71">Husmødre </text:p>
            </table:table-cell>
            <table:table-cell table:style-name="Tableau30.B3" office:value-type="float" office:value="69">
              <text:p text:style-name="P69">69</text:p>
            </table:table-cell>
            <table:table-cell table:style-name="Tableau30.B3" office:value-type="float" office:value="21">
              <text:p text:style-name="P69">21</text:p>
            </table:table-cell>
            <table:table-cell table:style-name="Tableau30.B3" office:value-type="float" office:value="10">
              <text:p text:style-name="P69">10</text:p>
            </table:table-cell>
          </table:table-row>
          <table:table-row>
            <table:table-cell table:style-name="Tableau30.A1" office:value-type="string">
              <text:p text:style-name="P71">Arbejdsløse </text:p>
            </table:table-cell>
            <table:table-cell table:style-name="Tableau30.B3" office:value-type="float" office:value="75">
              <text:p text:style-name="P69">75</text:p>
            </table:table-cell>
            <table:table-cell table:style-name="Tableau30.B3" office:value-type="float" office:value="16">
              <text:p text:style-name="P69">16</text:p>
            </table:table-cell>
            <table:table-cell table:style-name="Tableau30.B3" office:value-type="float" office:value="9">
              <text:p text:style-name="P69">9</text:p>
            </table:table-cell>
          </table:table-row>
          <table:table-row>
            <table:table-cell table:style-name="Tableau30.A1" office:value-type="string">
              <text:p text:style-name="P71">Pensioneret </text:p>
            </table:table-cell>
            <table:table-cell table:style-name="Tableau30.B3" office:value-type="float" office:value="68">
              <text:p text:style-name="P69">68</text:p>
            </table:table-cell>
            <table:table-cell table:style-name="Tableau30.B3" office:value-type="float" office:value="16">
              <text:p text:style-name="P69">16</text:p>
            </table:table-cell>
            <table:table-cell table:style-name="Tableau30.B3" office:value-type="float" office:value="16">
              <text:p text:style-name="P69">16</text:p>
            </table:table-cell>
          </table:table-row>
          <table:table-row>
            <table:table-cell table:style-name="Tableau30.A1" office:value-type="string">
              <text:p text:style-name="P71">Studerende </text:p>
            </table:table-cell>
            <table:table-cell table:style-name="Tableau30.B3" office:value-type="float" office:value="74">
              <text:p text:style-name="P69">74</text:p>
            </table:table-cell>
            <table:table-cell table:style-name="Tableau30.B3" office:value-type="float" office:value="19">
              <text:p text:style-name="P69">19</text:p>
            </table:table-cell>
            <table:table-cell table:style-name="Tableau30.B3" office:value-type="float" office:value="7">
              <text:p text:style-name="P69">7</text:p>
            </table:table-cell>
          </table:table-row>
          <table:table-row>
            <table:table-cell table:style-name="Tableau30.A4" table:number-columns-spanned="4" office:value-type="string">
              <text:p text:style-name="P66">Subjektiv urbanisering</text:p>
            </table:table-cell>
            <table:covered-table-cell/>
            <table:covered-table-cell/>
            <table:covered-table-cell/>
          </table:table-row>
          <table:table-row>
            <table:table-cell table:style-name="Tableau30.A1" office:value-type="string">
              <text:p text:style-name="P71">Landdistrikt eller landsby </text:p>
            </table:table-cell>
            <table:table-cell table:style-name="Tableau30.B3" office:value-type="float" office:value="70">
              <text:p text:style-name="P69">70</text:p>
            </table:table-cell>
            <table:table-cell table:style-name="Tableau30.B3" office:value-type="float" office:value="19">
              <text:p text:style-name="P69">19</text:p>
            </table:table-cell>
            <table:table-cell table:style-name="Tableau30.B3" office:value-type="float" office:value="11">
              <text:p text:style-name="P69">11</text:p>
            </table:table-cell>
          </table:table-row>
          <table:table-row>
            <table:table-cell table:style-name="Tableau30.A1" office:value-type="string">
              <text:p text:style-name="P71">Lille eller mellemstor by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1" office:value-type="string">
              <text:p text:style-name="P71">Storby </text:p>
            </table:table-cell>
            <table:table-cell table:style-name="Tableau30.B3" office:value-type="float" office:value="75">
              <text:p text:style-name="P69">75</text:p>
            </table:table-cell>
            <table:table-cell table:style-name="Tableau30.B3" office:value-type="float" office:value="17">
              <text:p text:style-name="P69">17</text:p>
            </table:table-cell>
            <table:table-cell table:style-name="Tableau30.B3" office:value-type="float" office:value="8">
              <text:p text:style-name="P69">8</text:p>
            </table:table-cell>
          </table:table-row>
          <table:table-row>
            <table:table-cell table:style-name="Tableau30.A4" table:number-columns-spanned="4" office:value-type="string">
              <text:p text:style-name="P66">Opfattelse af erhvervsuddannelse i (vores land)</text:p>
            </table:table-cell>
            <table:covered-table-cell/>
            <table:covered-table-cell/>
            <table:covered-table-cell/>
          </table:table-row>
          <table:table-row>
            <table:table-cell table:style-name="Tableau30.A1" office:value-type="string">
              <text:p text:style-name="P71">Positiv </text:p>
            </table:table-cell>
            <table:table-cell table:style-name="Tableau30.B3" office:value-type="float" office:value="73">
              <text:p text:style-name="P69">73</text:p>
            </table:table-cell>
            <table:table-cell table:style-name="Tableau30.B3" office:value-type="float" office:value="18">
              <text:p text:style-name="P69">18</text:p>
            </table:table-cell>
            <table:table-cell table:style-name="Tableau30.B3" office:value-type="float" office:value="9">
              <text:p text:style-name="P69">9</text:p>
            </table:table-cell>
          </table:table-row>
          <table:table-row>
            <table:table-cell table:style-name="Tableau30.A1" office:value-type="string">
              <text:p text:style-name="P71">Negativ </text:p>
            </table:table-cell>
            <table:table-cell table:style-name="Tableau30.B3" office:value-type="float" office:value="73">
              <text:p text:style-name="P69">73</text:p>
            </table:table-cell>
            <table:table-cell table:style-name="Tableau30.B3" office:value-type="float" office:value="21">
              <text:p text:style-name="P69">21</text:p>
            </table:table-cell>
            <table:table-cell table:style-name="Tableau30.B3" office:value-type="float" office:value="6">
              <text:p text:style-name="P69">6</text:p>
            </table:table-cell>
          </table:table-row>
          <table:table-row>
            <table:table-cell table:style-name="Tableau30.A4" table:number-columns-spanned="4" office:value-type="string">
              <text:p text:style-name="P66">Har nogensinde deltaget i grundlæggende erhvervsuddannelse (sekundæruddannelse på andet trin)</text:p>
            </table:table-cell>
            <table:covered-table-cell/>
            <table:covered-table-cell/>
            <table:covered-table-cell/>
          </table:table-row>
          <table:table-row>
            <table:table-cell table:style-name="Tableau30.A1" office:value-type="string">
              <text:p text:style-name="P71">Ja </text:p>
            </table:table-cell>
            <table:table-cell table:style-name="Tableau30.B3" office:value-type="float" office:value="73">
              <text:p text:style-name="P69">73</text:p>
            </table:table-cell>
            <table:table-cell table:style-name="Tableau30.B3" office:value-type="float" office:value="18">
              <text:p text:style-name="P69">18</text:p>
            </table:table-cell>
            <table:table-cell table:style-name="Tableau30.B3" office:value-type="float" office:value="9">
              <text:p text:style-name="P69">9</text:p>
            </table:table-cell>
          </table:table-row>
          <table:table-row>
            <table:table-cell table:style-name="Tableau30.A1" office:value-type="string">
              <text:p text:style-name="P71">Nej </text:p>
            </table:table-cell>
            <table:table-cell table:style-name="Tableau30.B3" office:value-type="float" office:value="71">
              <text:p text:style-name="P69">71</text:p>
            </table:table-cell>
            <table:table-cell table:style-name="Tableau30.B3" office:value-type="float" office:value="18">
              <text:p text:style-name="P69">18</text:p>
            </table:table-cell>
            <table:table-cell table:style-name="Tableau30.B3" office:value-type="float" office:value="11">
              <text:p text:style-name="P69">11</text:p>
            </table:table-cell>
          </table:table-row>
        </table:table>
        <text:p text:style-name="P21"/>
        <text:p text:style-name="P51">Mere end halvdelen af EU-borgerne siger, at mænd på omsorgs- eller servicerelaterede erhvervsuddannelsesområder ofte udsættes for social stigmatisering eller dømmekraft </text:p>
        <text:p text:style-name="P21">I hele Den Europæiske Union siger 57 % af EU-borgerne, at mænd på omsorgs- eller servicerelaterede erhvervsuddannelsesområder ofte oplever social stigmatisering eller domfældelse, herunder 14 %, der er stærkt enige, og 43 %, der har tendens til at være enige.<text:note text:id="ftn58" text:note-class="footnote"><text:note-citation>58</text:note-citation><text:note-body><text:p text:style-name="P13">Spørgsmål 11.5 Fortæl mig, i hvilket omfang du er enig eller uenig i hvert af følgende udsagn: Mænd inden for omsorgs- eller servicerelaterede erhvervsuddannelser står ofte over for social stigmatisering eller dømmekraft. </text:p></text:note-body></text:note> 35 % er uenige, mens 8 % ikke ved det. </text:p>
        <text:p text:style-name="P21">Synspunkterne varierer fra medlemsstat til medlemsstat. De højeste niveauer af enighed er registreret i Polen (71 %), Ungarn (70 %) og Italien og Nederlandene (begge 70 %). De laveste niveauer er registreret i Cypern (28 %), Portugal (39 %) og Grækenland (43 %). </text:p>
        <text:p text:style-name="P35">I 17 medlemsstater er mindst halvdelen af respondenterne enige i, at mænd i omsorgs- eller servicerelaterede roller ofte udsættes for stigmatisering. </text:p>
        <text:p text:style-name="P21"><draw:g text:anchor-type="paragraph" draw:z-index="60" draw:name="Forme56" draw:style-name="gr1"><draw:frame draw:style-name="gr41" draw:text-style-name="P99" svg:width="4.707cm" svg:height="5.116cm" svg:x="11.224cm" svg:y="-4.902cm"><draw:image xlink:href="Pictures/10000000000001EE00000219032FDF8EA94E370C.png" xlink:type="simple" xlink:show="embed" xlink:actuate="onLoad" draw:mime-type="image/png"><text:p/></draw:image></draw:frame><draw:frame draw:style-name="gr42" draw:text-style-name="P101" svg:width="7.275cm" svg:height="1.876cm" svg:x="9.16cm" svg:y="-7.066cm"><draw:text-box><text:p text:style-name="P100"><text:span text:style-name="T59">Spørgsmål 11.5 Fortæl mig, i hvilket omfang du er enig eller uenig i hvert af følgende udsagn: Mænd i omsorgs- eller servicerelaterede erhvervsuddannelsesområder står ofte over for social stigmatisering eller dom. (EU27) (%)</text:span></text:p></draw:text-box></draw:frame><draw:frame draw:style-name="gr43" draw:text-style-name="P101" svg:width="2.373cm" svg:height="0.578cm" svg:x="11.73cm" svg:y="-5.637cm"><draw:text-box><text:p text:style-name="P100"><text:span text:style-name="T59">Ved ikke 8</text:span></text:p></draw:text-box></draw:frame><draw:frame draw:style-name="gr44" draw:text-style-name="P104" svg:width="2.599cm" svg:height="0.902cm" svg:x="9.769cm" svg:y="-4.817cm"><draw:text-box><text:p text:style-name="P103"><text:span text:style-name="T59">Stærkt uenig 9</text:span></text:p></draw:text-box></draw:frame><draw:frame draw:style-name="gr45" draw:text-style-name="P104" svg:width="1.666cm" svg:height="1.265cm" svg:x="9.636cm" svg:y="-2.595cm"><draw:text-box><text:p text:style-name="P103"><text:span text:style-name="T59">Vi er uenige 26</text:span></text:p></draw:text-box></draw:frame><draw:frame draw:style-name="gr46" draw:text-style-name="P101" svg:width="1.528cm" svg:height="1.227cm" svg:x="15.067cm" svg:y="-0.372cm"><draw:text-box><text:p text:style-name="P100"><text:span text:style-name="T59">Jeg er enig 43</text:span></text:p></draw:text-box></draw:frame><draw:frame draw:style-name="gr47" draw:text-style-name="P101" svg:width="2.285cm" svg:height="0.902cm" svg:x="14.125cm" svg:y="-5.161cm"><draw:text-box><text:p text:style-name="P100"><text:span text:style-name="T59">Fuldstændig enig 14</text:span></text:p></draw:text-box></draw:frame></draw:g><draw:g text:anchor-type="paragraph" draw:z-index="61" draw:name="Forme57" draw:style-name="gr32"><draw:frame draw:style-name="gr33" draw:text-style-name="P99" svg:width="16.856cm" svg:height="7.421cm" svg:x="0.22cm" svg:y="3.505cm"><draw:image xlink:href="Pictures/100000000000052C00000247016734A023CF45E8.png" xlink:type="simple" xlink:show="embed" xlink:actuate="onLoad" draw:mime-type="image/png"><text:p/></draw:image></draw:frame><draw:frame draw:style-name="gr34" draw:text-style-name="P101" svg:width="16.687cm" svg:height="0.902cm" svg:x="0.176cm" svg:y="2.217cm"><draw:text-box><text:p text:style-name="P100"><text:span text:style-name="T59">Spørgsmål 11.5 Fortæl mig, i hvilket omfang du er enig eller uenig i hvert af følgende udsagn: Mænd i omsorgs- eller servicerelaterede erhvervsuddannelsesområder står ofte over for social stigmatisering eller dom. (%)</text:span></text:p></draw:text-box></draw:frame><draw:g draw:style-name="gr4"><draw:frame draw:style-name="gr35" draw:text-style-name="P99" svg:width="14.098cm" svg:height="0.959cm" svg:x="0.585cm" svg:y="10.943cm"><draw:image xlink:href="Pictures/100000000000022300000022902E68B765C34830.png" xlink:type="simple" xlink:show="embed" xlink:actuate="onLoad" draw:mime-type="image/png"><text:p/></draw:image></draw:frame><draw:frame draw:style-name="gr36" draw:text-style-name="P101" svg:width="2.924cm" svg:height="0.648cm" svg:x="1.047cm" svg:y="11.118cm"><draw:text-box><text:p text:style-name="P105"><text:span text:style-name="T59">Meget enig</text:span></text:p></draw:text-box></draw:frame><draw:frame draw:style-name="gr37" draw:text-style-name="P101" svg:width="2.946cm" svg:height="1.004cm" svg:x="4.055cm" svg:y="11.095cm"><draw:text-box><text:p text:style-name="P105"><text:span text:style-name="T59">Har tendens til at være enig</text:span></text:p></draw:text-box></draw:frame><draw:frame draw:style-name="gr38" draw:text-style-name="P101" svg:width="3.28cm" svg:height="0.902cm" svg:x="7.239cm" svg:y="11.139cm"><draw:text-box><text:p text:style-name="P105"><text:span text:style-name="T59">Har tendens til at være uenige</text:span></text:p></draw:text-box></draw:frame><draw:frame draw:style-name="gr39" draw:text-style-name="P101" svg:width="3.484cm" svg:height="0.646cm" svg:x="10.867cm" svg:y="11.096cm"><draw:text-box><text:p text:style-name="P105"><text:span text:style-name="T59">Stærkt uenig</text:span></text:p></draw:text-box></draw:frame><draw:frame draw:style-name="gr40" draw:text-style-name="P101" svg:width="2.518cm" svg:height="0.687cm" svg:x="14.589cm" svg:y="11.096cm"><draw:text-box><text:p text:style-name="P105"><text:span text:style-name="T59">Ved ikke</text:span></text:p></draw:text-box></draw:frame></draw:g></draw:g></text:p>
        <text:p text:style-name="P29">I hvilket omfang respondenterne er enige om, at mænd i omsorgs- eller servicerelaterede roller ofte står over for stigmatisering, varierer af sociodemografiske og holdningsmæssige faktorer som følger. </text:p>
        <text:p text:style-name="P52">■ Efter alder falder denne opfattelse fra 63 % blandt respondenter i alderen 15-24 år til 53 % blandt dem i alderen 55 år og derover. </text:p>
        <text:p text:style-name="P52">■ Der er visse forskelle mellem socio-faglige kategorier. Mens 63% af andre funktionærer og studerende er enige end mænd i omsorgsroller kan stå over for stigmatisering, falder dette tal til 53% blandt pensionerede respondenter. </text:p>
        <text:p text:style-name="P52">■ Efter alder ved afslutningen af uddannelsen er respondenter, der afsluttede uddannelse i en alder af 15 år eller yngre, mindre tilbøjelige til at tro, at mænd inden for omsorgs- eller servicerelaterede erhvervsuddannelser står over for social stigmatisering (51 %) end dem, der afsluttede uddannelse i en alder af 16-19 år eller 20+ (57-58 %). Blandt dem, der stadig studerer, er denne opfattelse på 63%. </text:p>
        <text:p text:style-name="P52">■ Med hensyn til faktorer, der påvirker valget af erhvervsuddannelse, er forskellene beskedne. Denne opfattelse er lidt mere udbredt blandt respondenter, der nævner indflydelsen fra sociale medier (64 % mod 56 %). </text:p>
        <text:p text:style-name="P52">■ Der er ingen forskelle efter køn eller tidligere erhvervsuddannelseserfaring.</text:p>
        <text:p text:style-name="P21"/>
        <text:p text:style-name="P28"/>
        <table:table table:name="Tableau31" table:style-name="Tableau31">
          <table:table-column table:style-name="Tableau31.A"/>
          <table:table-column table:style-name="Tableau31.B"/>
          <table:table-column table:style-name="Tableau31.C"/>
          <table:table-column table:style-name="Tableau31.D"/>
          <table:table-row>
            <table:table-cell table:style-name="Tableau31.A1" table:number-columns-spanned="4" office:value-type="string">
              <text:p text:style-name="P71">QB11.5 Fortæl mig venligst, i hvilket omfang du er enig eller uenig i hvert af følgende udsagn: Mænd inden for omsorgs- eller servicerelateret erhvervsrettet grund- og efteruddannelse står ofte over for social stigmatisering eller dom (%-EU)</text:p>
            </table:table-cell>
            <table:covered-table-cell/>
            <table:covered-table-cell/>
            <table:covered-table-cell/>
          </table:table-row>
          <table:table-row>
            <table:table-cell table:style-name="Tableau31.A1" office:value-type="string">
              <text:p text:style-name="P67"/>
            </table:table-cell>
            <table:table-cell table:style-name="Tableau31.A1" office:value-type="string">
              <text:p text:style-name="P69">"Enig" i alt</text:p>
            </table:table-cell>
            <table:table-cell table:style-name="Tableau31.A1" office:value-type="string">
              <text:p text:style-name="P69">I alt "uenig" </text:p>
            </table:table-cell>
            <table:table-cell table:style-name="Tableau31.A1" office:value-type="string">
              <text:p text:style-name="P69">Ved ikke</text:p>
            </table:table-cell>
          </table:table-row>
          <table:table-row>
            <table:table-cell table:style-name="Tableau31.A1" office:value-type="string">
              <text:p text:style-name="P71">EU-27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4" table:number-columns-spanned="4" office:value-type="string">
              <text:p text:style-name="P66">Køn</text:p>
            </table:table-cell>
            <table:covered-table-cell/>
            <table:covered-table-cell/>
            <table:covered-table-cell/>
          </table:table-row>
          <table:table-row>
            <table:table-cell table:style-name="Tableau31.A1" office:value-type="string">
              <text:p text:style-name="P71">Mennesket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1" office:value-type="string">
              <text:p text:style-name="P71">kvinde </text:p>
            </table:table-cell>
            <table:table-cell table:style-name="Tableau31.B3" office:value-type="float" office:value="57">
              <text:p text:style-name="P69">57</text:p>
            </table:table-cell>
            <table:table-cell table:style-name="Tableau31.B3" office:value-type="float" office:value="34">
              <text:p text:style-name="P69">34</text:p>
            </table:table-cell>
            <table:table-cell table:style-name="Tableau31.B3" office:value-type="float" office:value="9">
              <text:p text:style-name="P69">9</text:p>
            </table:table-cell>
          </table:table-row>
          <table:table-row>
            <table:table-cell table:style-name="Tableau31.A4" table:number-columns-spanned="4" office:value-type="string">
              <text:p text:style-name="P66">Alder</text:p>
            </table:table-cell>
            <table:covered-table-cell/>
            <table:covered-table-cell/>
            <table:covered-table-cell/>
          </table:table-row>
          <table:table-row>
            <table:table-cell table:style-name="Tableau31.A1" office:value-type="string">
              <text:p text:style-name="P71">15-24 </text:p>
            </table:table-cell>
            <table:table-cell table:style-name="Tableau31.B3" office:value-type="float" office:value="63">
              <text:p text:style-name="P69">63</text:p>
            </table:table-cell>
            <table:table-cell table:style-name="Tableau31.B3" office:value-type="float" office:value="29">
              <text:p text:style-name="P69">29</text:p>
            </table:table-cell>
            <table:table-cell table:style-name="Tableau31.B3" office:value-type="float" office:value="8">
              <text:p text:style-name="P69">8</text:p>
            </table:table-cell>
          </table:table-row>
          <table:table-row>
            <table:table-cell table:style-name="Tableau31.A1" office:value-type="string">
              <text:p text:style-name="P71">25-39 </text:p>
            </table:table-cell>
            <table:table-cell table:style-name="Tableau31.B3" office:value-type="float" office:value="61">
              <text:p text:style-name="P69">61</text:p>
            </table:table-cell>
            <table:table-cell table:style-name="Tableau31.B3" office:value-type="float" office:value="34">
              <text:p text:style-name="P69">34</text:p>
            </table:table-cell>
            <table:table-cell table:style-name="Tableau31.B3" office:value-type="float" office:value="5">
              <text:p text:style-name="P69">5</text:p>
            </table:table-cell>
          </table:table-row>
          <table:table-row>
            <table:table-cell table:style-name="Tableau31.A1" office:value-type="string">
              <text:p text:style-name="P71">40-54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gt;=55</text:p>
            </table:table-cell>
            <table:table-cell table:style-name="Tableau31.B3" office:value-type="float" office:value="53">
              <text:p text:style-name="P69">53</text:p>
            </table:table-cell>
            <table:table-cell table:style-name="Tableau31.B3" office:value-type="float" office:value="36">
              <text:p text:style-name="P69">36</text:p>
            </table:table-cell>
            <table:table-cell table:style-name="Tableau31.B3" office:value-type="float" office:value="11">
              <text:p text:style-name="P69">11</text:p>
            </table:table-cell>
          </table:table-row>
          <table:table-row>
            <table:table-cell table:style-name="Tableau31.A4" table:number-columns-spanned="4" office:value-type="string">
              <text:p text:style-name="P66">Uddannelse (slutningen af)</text:p>
            </table:table-cell>
            <table:covered-table-cell/>
            <table:covered-table-cell/>
            <table:covered-table-cell/>
          </table:table-row>
          <table:table-row>
            <table:table-cell table:style-name="Tableau31.A1" office:value-type="string">
              <text:p text:style-name="P71">&lt;=-15</text:p>
            </table:table-cell>
            <table:table-cell table:style-name="Tableau31.B3" office:value-type="float" office:value="51">
              <text:p text:style-name="P69">51</text:p>
            </table:table-cell>
            <table:table-cell table:style-name="Tableau31.B3" office:value-type="float" office:value="33">
              <text:p text:style-name="P69">33</text:p>
            </table:table-cell>
            <table:table-cell table:style-name="Tableau31.B3" office:value-type="float" office:value="16">
              <text:p text:style-name="P69">16</text:p>
            </table:table-cell>
          </table:table-row>
          <table:table-row>
            <table:table-cell table:style-name="Tableau31.A1" office:value-type="string">
              <text:p text:style-name="P71">16-19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1" office:value-type="string">
              <text:p text:style-name="P71">&gt;=20</text:p>
            </table:table-cell>
            <table:table-cell table:style-name="Tableau31.B3" office:value-type="float" office:value="58">
              <text:p text:style-name="P69">58</text:p>
            </table:table-cell>
            <table:table-cell table:style-name="Tableau31.B3" office:value-type="float" office:value="36">
              <text:p text:style-name="P69">36</text:p>
            </table:table-cell>
            <table:table-cell table:style-name="Tableau31.B3" office:value-type="float" office:value="6">
              <text:p text:style-name="P69">6</text:p>
            </table:table-cell>
          </table:table-row>
          <table:table-row>
            <table:table-cell table:style-name="Tableau31.A1" office:value-type="string">
              <text:p text:style-name="P71">Studerer stadig </text:p>
            </table:table-cell>
            <table:table-cell table:style-name="Tableau31.B3" office:value-type="float" office:value="63">
              <text:p text:style-name="P69">63</text:p>
            </table:table-cell>
            <table:table-cell table:style-name="Tableau31.B3" office:value-type="float" office:value="27">
              <text:p text:style-name="P69">27</text:p>
            </table:table-cell>
            <table:table-cell table:style-name="Tableau31.B3" office:value-type="float" office:value="10">
              <text:p text:style-name="P69">10</text:p>
            </table:table-cell>
          </table:table-row>
          <table:table-row>
            <table:table-cell table:style-name="Tableau31.A4" table:number-columns-spanned="4" office:value-type="string">
              <text:p text:style-name="P66">Sociofaglig kategori</text:p>
            </table:table-cell>
            <table:covered-table-cell/>
            <table:covered-table-cell/>
            <table:covered-table-cell/>
          </table:table-row>
          <table:table-row>
            <table:table-cell table:style-name="Tableau31.A1" office:value-type="string">
              <text:p text:style-name="P71">Selvstændig erhvervsdrivende </text:p>
            </table:table-cell>
            <table:table-cell table:style-name="Tableau31.B3" office:value-type="float" office:value="54">
              <text:p text:style-name="P69">54</text:p>
            </table:table-cell>
            <table:table-cell table:style-name="Tableau31.B3" office:value-type="float" office:value="38">
              <text:p text:style-name="P69">38</text:p>
            </table:table-cell>
            <table:table-cell table:style-name="Tableau31.B3" office:value-type="float" office:value="8">
              <text:p text:style-name="P69">8</text:p>
            </table:table-cell>
          </table:table-row>
          <table:table-row>
            <table:table-cell table:style-name="Tableau31.A1" office:value-type="string">
              <text:p text:style-name="P71">Ledere </text:p>
            </table:table-cell>
            <table:table-cell table:style-name="Tableau31.B3" office:value-type="float" office:value="57">
              <text:p text:style-name="P69">57</text:p>
            </table:table-cell>
            <table:table-cell table:style-name="Tableau31.B3" office:value-type="float" office:value="36">
              <text:p text:style-name="P69">36</text:p>
            </table:table-cell>
            <table:table-cell table:style-name="Tableau31.B3" office:value-type="float" office:value="7">
              <text:p text:style-name="P69">7</text:p>
            </table:table-cell>
          </table:table-row>
          <table:table-row>
            <table:table-cell table:style-name="Tableau31.A1" office:value-type="string">
              <text:p text:style-name="P71">Andre hvidhalsbånd </text:p>
            </table:table-cell>
            <table:table-cell table:style-name="Tableau31.B3" office:value-type="float" office:value="63">
              <text:p text:style-name="P69">63</text:p>
            </table:table-cell>
            <table:table-cell table:style-name="Tableau31.B3" office:value-type="float" office:value="31">
              <text:p text:style-name="P69">31</text:p>
            </table:table-cell>
            <table:table-cell table:style-name="Tableau31.B3" office:value-type="float" office:value="6">
              <text:p text:style-name="P69">6</text:p>
            </table:table-cell>
          </table:table-row>
          <table:table-row>
            <table:table-cell table:style-name="Tableau31.A1" office:value-type="string">
              <text:p text:style-name="P71">Manuelt arbejde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Husmødre </text:p>
            </table:table-cell>
            <table:table-cell table:style-name="Tableau31.B3" office:value-type="float" office:value="55">
              <text:p text:style-name="P69">55</text:p>
            </table:table-cell>
            <table:table-cell table:style-name="Tableau31.B3" office:value-type="float" office:value="38">
              <text:p text:style-name="P69">38</text:p>
            </table:table-cell>
            <table:table-cell table:style-name="Tableau31.B3" office:value-type="float" office:value="7">
              <text:p text:style-name="P69">7</text:p>
            </table:table-cell>
          </table:table-row>
          <table:table-row>
            <table:table-cell table:style-name="Tableau31.A1" office:value-type="string">
              <text:p text:style-name="P71">Arbejdsløse </text:p>
            </table:table-cell>
            <table:table-cell table:style-name="Tableau31.B3" office:value-type="float" office:value="54">
              <text:p text:style-name="P69">54</text:p>
            </table:table-cell>
            <table:table-cell table:style-name="Tableau31.B3" office:value-type="float" office:value="38">
              <text:p text:style-name="P69">38</text:p>
            </table:table-cell>
            <table:table-cell table:style-name="Tableau31.B3" office:value-type="float" office:value="8">
              <text:p text:style-name="P69">8</text:p>
            </table:table-cell>
          </table:table-row>
          <table:table-row>
            <table:table-cell table:style-name="Tableau31.A1" office:value-type="string">
              <text:p text:style-name="P71">Pensioneret </text:p>
            </table:table-cell>
            <table:table-cell table:style-name="Tableau31.B3" office:value-type="float" office:value="53">
              <text:p text:style-name="P69">53</text:p>
            </table:table-cell>
            <table:table-cell table:style-name="Tableau31.B3" office:value-type="float" office:value="35">
              <text:p text:style-name="P69">35</text:p>
            </table:table-cell>
            <table:table-cell table:style-name="Tableau31.B3" office:value-type="float" office:value="12">
              <text:p text:style-name="P69">12</text:p>
            </table:table-cell>
          </table:table-row>
          <table:table-row>
            <table:table-cell table:style-name="Tableau31.A1" office:value-type="string">
              <text:p text:style-name="P71">Studerende </text:p>
            </table:table-cell>
            <table:table-cell table:style-name="Tableau31.B3" office:value-type="float" office:value="63">
              <text:p text:style-name="P69">63</text:p>
            </table:table-cell>
            <table:table-cell table:style-name="Tableau31.B3" office:value-type="float" office:value="30">
              <text:p text:style-name="P69">30</text:p>
            </table:table-cell>
            <table:table-cell table:style-name="Tableau31.B3" office:value-type="float" office:value="7">
              <text:p text:style-name="P69">7</text:p>
            </table:table-cell>
          </table:table-row>
          <table:table-row>
            <table:table-cell table:style-name="Tableau31.A4" table:number-columns-spanned="4" office:value-type="string">
              <text:p text:style-name="P66">Subjektiv urbanisering</text:p>
            </table:table-cell>
            <table:covered-table-cell/>
            <table:covered-table-cell/>
            <table:covered-table-cell/>
          </table:table-row>
          <table:table-row>
            <table:table-cell table:style-name="Tableau31.A1" office:value-type="string">
              <text:p text:style-name="P71">Landdistrikt eller landsby </text:p>
            </table:table-cell>
            <table:table-cell table:style-name="Tableau31.B3" office:value-type="float" office:value="55">
              <text:p text:style-name="P69">55</text:p>
            </table:table-cell>
            <table:table-cell table:style-name="Tableau31.B3" office:value-type="float" office:value="36">
              <text:p text:style-name="P69">36</text:p>
            </table:table-cell>
            <table:table-cell table:style-name="Tableau31.B3" office:value-type="float" office:value="9">
              <text:p text:style-name="P69">9</text:p>
            </table:table-cell>
          </table:table-row>
          <table:table-row>
            <table:table-cell table:style-name="Tableau31.A1" office:value-type="string">
              <text:p text:style-name="P71">Lille eller mellemstor by </text:p>
            </table:table-cell>
            <table:table-cell table:style-name="Tableau31.B3" office:value-type="float" office:value="58">
              <text:p text:style-name="P69">58</text:p>
            </table:table-cell>
            <table:table-cell table:style-name="Tableau31.B3" office:value-type="float" office:value="34">
              <text:p text:style-name="P69">34</text:p>
            </table:table-cell>
            <table:table-cell table:style-name="Tableau31.B3" office:value-type="float" office:value="8">
              <text:p text:style-name="P69">8</text:p>
            </table:table-cell>
          </table:table-row>
          <table:table-row>
            <table:table-cell table:style-name="Tableau31.A1" office:value-type="string">
              <text:p text:style-name="P71">Storby </text:p>
            </table:table-cell>
            <table:table-cell table:style-name="Tableau31.B3" office:value-type="float" office:value="58">
              <text:p text:style-name="P69">58</text:p>
            </table:table-cell>
            <table:table-cell table:style-name="Tableau31.B3" office:value-type="float" office:value="34">
              <text:p text:style-name="P69">34</text:p>
            </table:table-cell>
            <table:table-cell table:style-name="Tableau31.B3" office:value-type="float" office:value="8">
              <text:p text:style-name="P69">8</text:p>
            </table:table-cell>
          </table:table-row>
          <table:table-row>
            <table:table-cell table:style-name="Tableau31.A4" table:number-columns-spanned="4" office:value-type="string">
              <text:p text:style-name="P66">Opfattelse af erhvervsuddannelse i (vores land)</text:p>
            </table:table-cell>
            <table:covered-table-cell/>
            <table:covered-table-cell/>
            <table:covered-table-cell/>
          </table:table-row>
          <table:table-row>
            <table:table-cell table:style-name="Tableau31.A1" office:value-type="string">
              <text:p text:style-name="P71">Positiv </text:p>
            </table:table-cell>
            <table:table-cell table:style-name="Tableau31.B3" office:value-type="float" office:value="59">
              <text:p text:style-name="P69">59</text:p>
            </table:table-cell>
            <table:table-cell table:style-name="Tableau31.B3" office:value-type="float" office:value="35">
              <text:p text:style-name="P69">35</text:p>
            </table:table-cell>
            <table:table-cell table:style-name="Tableau31.B3" office:value-type="float" office:value="6">
              <text:p text:style-name="P69">6</text:p>
            </table:table-cell>
          </table:table-row>
          <table:table-row>
            <table:table-cell table:style-name="Tableau31.A1" office:value-type="string">
              <text:p text:style-name="P71">Negativ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4" table:number-columns-spanned="4" office:value-type="string">
              <text:p text:style-name="P66">Har nogensinde deltaget i grundlæggende erhvervsuddannelse (sekundæruddannelse på andet trin)</text:p>
            </table:table-cell>
            <table:covered-table-cell/>
            <table:covered-table-cell/>
            <table:covered-table-cell/>
          </table:table-row>
          <table:table-row>
            <table:table-cell table:style-name="Tableau31.A1" office:value-type="string">
              <text:p text:style-name="P71">Ja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Nej </text:p>
            </table:table-cell>
            <table:table-cell table:style-name="Tableau31.B3" office:value-type="float" office:value="56">
              <text:p text:style-name="P69">56</text:p>
            </table:table-cell>
            <table:table-cell table:style-name="Tableau31.B3" office:value-type="float" office:value="34">
              <text:p text:style-name="P69">34</text:p>
            </table:table-cell>
            <table:table-cell table:style-name="Tableau31.B3" office:value-type="float" office:value="10">
              <text:p text:style-name="P69">10</text:p>
            </table:table-cell>
          </table:table-row>
        </table:table>
        <text:p text:style-name="P21"/>
        <text:h text:style-name="P19" text:outline-level="2"><text:bookmark-start text:name="__RefHeading___Toc215596_2930363814"/>3. Fremtidige udfordringer <text:bookmark-end text:name="__RefHeading___Toc215596_2930363814"/></text:h>
        <text:p text:style-name="P50">Mere end halvdelen af EU-borgerne siger, at job, der er knyttet til erhvervsuddannelseskvalifikationer, risikerer at blive erstattet af automatisering </text:p>
        <text:p text:style-name="P21">I hele Den Europæiske Union siger 56 % af EU-borgerne, at job, der er knyttet til erhvervsuddannelseskvalifikationer, risikerer at blive erstattet af automatisering, herunder 13 %, der er meget enige, og 43 %, der har tendens til at være enige.<text:note text:id="ftn59" text:note-class="footnote"><text:note-citation>59</text:note-citation><text:note-body><text:p text:style-name="P13">QB8.1. Fortæl mig, i hvilket omfang du er enig eller uenig i hvert af følgende udsagn: Job, der er knyttet til erhvervsuddannelseskvalifikationer, risikerer at blive erstattet af automatisering. </text:p></text:note-body></text:note> Mere end en tredjedel af respondenterne (35 %) er uenige, mens 9 % ikke ved det. </text:p>
        <text:p text:style-name="P21">Til sammenligning viste den særlige Eurobarometerundersøgelse om kunstig intelligens og fremtidens arbejde, der blev gennemført i 2024, at 66 % af befolkningen mente, at der ville forsvinde flere job, end der ville blive skabt på grund af robotter og kunstig intelligens.<text:note text:id="ftn60" text:note-class="footnote"><text:note-citation>60</text:note-citation><text:note-body><text:p text:style-name="Footnote"><text:a xlink:type="simple" xlink:href="https://europa.eu/eurobarometer/surveys/detail/3222" text:style-name="Internet_20_link" text:visited-style-name="Visited_20_Internet_20_Link"><text:span text:style-name="T54">https://europa.eu/eurobarometer/surveys/detail/3222</text:span></text:a><text:span text:style-name="T54"> </text:span></text:p></text:note-body></text:note> De 56 %, der er registreret i denne undersøgelse, er betydeligt lavere, hvilket kan tyde på, at frygt for erhvervsuddannelsesforløb er en del af en bredere samfundsmæssig bekymring snarere end en specifik vurdering af erhvervsuddannelsernes fremtid. </text:p>
        <text:p text:style-name="P21">I 23 medlemsstater er mindst halvdelen af respondenterne enige i, at job inden for erhvervsuddannelse risikerer at blive erstattet af automatisering. </text:p>
        <text:p text:style-name="P21"><draw:g text:anchor-type="paragraph" draw:z-index="63" draw:name="Forme59" draw:style-name="gr1"><draw:frame draw:style-name="gr17" draw:text-style-name="P99" svg:width="17.149cm" svg:height="7.506cm" svg:x="0cm" svg:y="2.99cm"><draw:image xlink:href="Pictures/100000000000057B0000026613C7921510C16DC1.png" xlink:type="simple" xlink:show="embed" xlink:actuate="onLoad" draw:mime-type="image/png"><text:p/></draw:image></draw:frame><draw:g draw:style-name="gr4"><draw:frame draw:style-name="gr18" draw:text-style-name="P99" svg:width="14.101cm" svg:height="0.96cm" svg:x="0.63cm" svg:y="10.509cm"><draw:image xlink:href="Pictures/100000000000022300000022902E68B765C34830.png" xlink:type="simple" xlink:show="embed" xlink:actuate="onLoad" draw:mime-type="image/png"><text:p/></draw:image></draw:frame><draw:frame draw:style-name="gr19" draw:text-style-name="P101" svg:width="2.925cm" svg:height="0.652cm" svg:x="1.09cm" svg:y="10.682cm"><draw:text-box><text:p text:style-name="P105"><text:span text:style-name="T59">Meget enig</text:span></text:p></draw:text-box></draw:frame><draw:frame draw:style-name="gr20" draw:text-style-name="P101" svg:width="2.952cm" svg:height="1.004cm" svg:x="4.098cm" svg:y="10.659cm"><draw:text-box><text:p text:style-name="P105"><text:span text:style-name="T59">Har tendens til at være enig</text:span></text:p></draw:text-box></draw:frame><draw:frame draw:style-name="gr21" draw:text-style-name="P101" svg:width="3.28cm" svg:height="0.902cm" svg:x="7.281cm" svg:y="10.703cm"><draw:text-box><text:p text:style-name="P105"><text:span text:style-name="T59">Har tendens til at være uenige</text:span></text:p></draw:text-box></draw:frame><draw:frame draw:style-name="gr22" draw:text-style-name="P101" svg:width="3.488cm" svg:height="0.65cm" svg:x="10.91cm" svg:y="10.661cm"><draw:text-box><text:p text:style-name="P105"><text:span text:style-name="T59">Stærkt uenig</text:span></text:p></draw:text-box></draw:frame><draw:frame draw:style-name="gr23" draw:text-style-name="P101" svg:width="2.518cm" svg:height="0.69cm" svg:x="14.631cm" svg:y="10.661cm"><draw:text-box><text:p text:style-name="P105"><text:span text:style-name="T59">Ved ikke</text:span></text:p></draw:text-box></draw:frame></draw:g><draw:frame draw:style-name="gr24" draw:text-style-name="P101" svg:width="16.525cm" svg:height="0.902cm" svg:x="0.46cm" svg:y="1.649cm"><draw:text-box><text:p text:style-name="P100"><text:span text:style-name="T59">QB8.1. Fortæl mig, i hvilket omfang du er enig eller uenig i hvert af følgende udsagn: Job, der er knyttet til erhvervsuddannelseskvalifikationer, risikerer at blive erstattet af automatisering. (%)</text:span></text:p></draw:text-box></draw:frame></draw:g><draw:g text:anchor-type="paragraph" draw:z-index="62" draw:name="Forme58" draw:style-name="gr1"><draw:frame draw:style-name="gr25" draw:text-style-name="P99" svg:width="3.41cm" svg:height="3.569cm" svg:x="11.077cm" svg:y="-6.988cm"><draw:image xlink:href="Pictures/10000000000001D6000001ECE0C9DD53E97E29A7.png" xlink:type="simple" xlink:show="embed" xlink:actuate="onLoad" draw:mime-type="image/png"><text:p/></draw:image></draw:frame><draw:frame draw:style-name="gr26" draw:text-style-name="P101" svg:width="6.801cm" svg:height="1.551cm" svg:x="9.066cm" svg:y="-9.006cm"><draw:text-box><text:p text:style-name="P100"><text:span text:style-name="T59">QB8.1. Fortæl mig, i hvilket omfang du er enig eller uenig i hvert af følgende udsagn: Job, der er knyttet til erhvervsuddannelseskvalifikationer, risikerer at blive erstattet af automatisering. </text:span></text:p></draw:text-box></draw:frame><draw:frame draw:style-name="gr27" draw:text-style-name="P101" svg:width="2.839cm" svg:height="0.578cm" svg:x="11.387cm" svg:y="-7.625cm"><draw:text-box><text:p text:style-name="P100"><text:span text:style-name="T59">Ved ikke 9</text:span></text:p></draw:text-box></draw:frame><draw:frame draw:style-name="gr28" draw:text-style-name="P104" svg:width="2.31cm" svg:height="0.902cm" svg:x="9.648cm" svg:y="-7.117cm"><draw:text-box><text:p text:style-name="P103"><text:span text:style-name="T59">Stærkt uenige 7</text:span></text:p></draw:text-box></draw:frame><draw:frame draw:style-name="gr29" draw:text-style-name="P104" svg:width="1.893cm" svg:height="1.227cm" svg:x="9.436cm" svg:y="-4.51cm"><draw:text-box><text:p text:style-name="P103"><text:span text:style-name="T59">Vi er uenige 28</text:span></text:p></draw:text-box></draw:frame><draw:frame draw:style-name="gr30" draw:text-style-name="P101" svg:width="1.433cm" svg:height="1.227cm" svg:x="13.908cm" svg:y="-3.914cm"><draw:text-box><text:p text:style-name="P100"><text:span text:style-name="T59">Jeg er enig 43</text:span></text:p></draw:text-box></draw:frame><draw:frame draw:style-name="gr31" draw:text-style-name="P101" svg:width="2.352cm" svg:height="0.902cm" svg:x="13.276cm" svg:y="-7.408cm"><draw:text-box><text:p text:style-name="P100"><text:span text:style-name="T59">Fuldstændig enig 13</text:span></text:p></draw:text-box></draw:frame></draw:g>Synspunkterne varierer fra medlemsstat til medlemsstat. De højeste niveauer af enighed er registreret i Ungarn (68 %), Italien (65 %) og Slovakiet (64 %). De laveste niveauer er registreret i Danmark (37 %), Nederlandene (40 %) og Portugal (43 %). </text:p>
        <text:p text:style-name="P21"/>
        <text:p text:style-name="P29">I hvilket omfang respondenterne mener, at erhvervsuddannelsesrelaterede job vil blive erstattet af automatisering, varierer afhængigt af sociodemografiske og holdningsmæssige faktorer som følger. </text:p>
        <text:p text:style-name="P52">■ Der er visse forskelle mellem de socioøkonomiske kategorier, idet 60 % af de arbejdsløse respondenter og 59 % af de pensionerede respondenter mener, at job, der er knyttet til erhvervsuddannelseskvalifikationer, er i risiko for automatisering sammenlignet med 52 % af lederne. </text:p>
        <text:p text:style-name="P52">■ Efter alder ved afslutningen af uddannelsen deles denne opfattelse af 60 % af de respondenter, der afsluttede uddannelse i alderen 16-19 år, sammenlignet med 57 % af dem, der stadig studerer, og 56 % af dem, der afsluttede i alderen 15 år eller yngre. Dette tal er lavest for respondenter, der afsluttede uddannelse i en alder af 20 år eller senere (54 %). </text:p>
        <text:p text:style-name="P52">■ Efter alder er respondenterne i alderen 15-24 år mest tilbøjelige til at tro, at erhvervsuddannelsesjob er i fare som følge af automatisering (60 %) sammenlignet med 55 % af de 25-39-årige, 56 % af de 40-54-årige og 57 % af de 55-årige og derover. </text:p>
        <text:p text:style-name="P52">■ Dette synspunkt er mere udbredt blandt respondenter, der mener, at unge får tilstrækkelig information om erhvervsuddannelsesmuligheder (62 % sammenlignet med 51 % blandt dem, der er uenige). </text:p>
        <text:p text:style-name="P52">■ De, der ser erhvervsuddannelserne i et positivt lys, er mere tilbøjelige til at tro, at erhvervsuddannelsesjob står over for en automatiseringsrisiko (60 % mod 52 % af dem, der rapporterer negative opfattelser). </text:p>
        <text:p text:style-name="P52">■ Respondenter, der mener, at erhvervsuddannelseskvalifikationer fører til job, der er højt anset i samfundet, er mere tilbøjelige til at være enige (61 %) end dem, der ikke deler dette synspunkt (54 %). </text:p>
        <text:p text:style-name="P52">■ Respondenter, der nævner behovet for at tjene penge så hurtigt som muligt som en faktor, når de vælger erhvervsuddannelse, er lidt mindre tilbøjelige til at være enige i, at erhvervsuddannelsesjob står over for automatiseringsrisiko (55 % mod 59 %). </text:p>
        <text:p text:style-name="P52">■ Der er ingen kønsforskelle. </text:p>
        <text:p text:style-name="P21"/>
        <text:p text:style-name="P28"/>
        <table:table table:name="Tableau32" table:style-name="Tableau32">
          <table:table-column table:style-name="Tableau32.A"/>
          <table:table-column table:style-name="Tableau32.B"/>
          <table:table-column table:style-name="Tableau32.C"/>
          <table:table-column table:style-name="Tableau32.D"/>
          <table:table-row>
            <table:table-cell table:style-name="Tableau32.A1" table:number-columns-spanned="4" office:value-type="string">
              <text:p text:style-name="P71">QB8.1 Fortæl mig, i hvilket omfang du er enig eller uenig i hvert af følgende udsagn: Job i forbindelse med erhvervsrettede efter- og videreuddannelseskvalifikationer risikerer at blive erstattet af automatisering (%-EU)</text:p>
            </table:table-cell>
            <table:covered-table-cell/>
            <table:covered-table-cell/>
            <table:covered-table-cell/>
          </table:table-row>
          <table:table-row>
            <table:table-cell table:style-name="Tableau32.A1" office:value-type="string">
              <text:p text:style-name="P67"/>
            </table:table-cell>
            <table:table-cell table:style-name="Tableau32.A1" office:value-type="string">
              <text:p text:style-name="P69">"Enig" i alt</text:p>
            </table:table-cell>
            <table:table-cell table:style-name="Tableau32.A1" office:value-type="string">
              <text:p text:style-name="P69">I alt "uenig" </text:p>
            </table:table-cell>
            <table:table-cell table:style-name="Tableau32.A1" office:value-type="string">
              <text:p text:style-name="P69">Ved ikke</text:p>
            </table:table-cell>
          </table:table-row>
          <table:table-row>
            <table:table-cell table:style-name="Tableau32.A1" office:value-type="string">
              <text:p text:style-name="P71">EU-27 </text:p>
            </table:table-cell>
            <table:table-cell table:style-name="Tableau32.B3" office:value-type="float" office:value="56">
              <text:p text:style-name="P69">56</text:p>
            </table:table-cell>
            <table:table-cell table:style-name="Tableau32.B3" office:value-type="float" office:value="35">
              <text:p text:style-name="P69">35</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Køn</text:p>
            </table:table-cell>
            <table:covered-table-cell/>
            <table:covered-table-cell/>
            <table:covered-table-cell/>
          </table:table-row>
          <table:table-row>
            <table:table-cell table:style-name="Tableau32.A1" office:value-type="string">
              <text:p text:style-name="P71">Mennesket </text:p>
            </table:table-cell>
            <table:table-cell table:style-name="Tableau32.B3" office:value-type="float" office:value="56">
              <text:p text:style-name="P69">56</text:p>
            </table:table-cell>
            <table:table-cell table:style-name="Tableau32.B3" office:value-type="float" office:value="36">
              <text:p text:style-name="P69">36</text:p>
            </table:table-cell>
            <table:table-cell table:style-name="Tableau32.B3" office:value-type="float" office:value="8">
              <text:p text:style-name="P69">8</text:p>
            </table:table-cell>
          </table:table-row>
          <table:table-row>
            <table:table-cell table:style-name="Tableau32.A1" office:value-type="string">
              <text:p text:style-name="P71">kvinde </text:p>
            </table:table-cell>
            <table:table-cell table:style-name="Tableau32.B3" office:value-type="float" office:value="58">
              <text:p text:style-name="P69">58</text:p>
            </table:table-cell>
            <table:table-cell table:style-name="Tableau32.B3" office:value-type="float" office:value="33">
              <text:p text:style-name="P69">33</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Alder</text:p>
            </table:table-cell>
            <table:covered-table-cell/>
            <table:covered-table-cell/>
            <table:covered-table-cell/>
          </table:table-row>
          <table:table-row>
            <table:table-cell table:style-name="Tableau32.A1" office:value-type="string">
              <text:p text:style-name="P71">15-24 </text:p>
            </table:table-cell>
            <table:table-cell table:style-name="Tableau32.B3" office:value-type="float" office:value="60">
              <text:p text:style-name="P69">60</text:p>
            </table:table-cell>
            <table:table-cell table:style-name="Tableau32.B3" office:value-type="float" office:value="33">
              <text:p text:style-name="P69">33</text:p>
            </table:table-cell>
            <table:table-cell table:style-name="Tableau32.B3" office:value-type="float" office:value="7">
              <text:p text:style-name="P69">7</text:p>
            </table:table-cell>
          </table:table-row>
          <table:table-row>
            <table:table-cell table:style-name="Tableau32.A1" office:value-type="string">
              <text:p text:style-name="P71">25-39 </text:p>
            </table:table-cell>
            <table:table-cell table:style-name="Tableau32.B3" office:value-type="float" office:value="55">
              <text:p text:style-name="P69">55</text:p>
            </table:table-cell>
            <table:table-cell table:style-name="Tableau32.B3" office:value-type="float" office:value="38">
              <text:p text:style-name="P69">38</text:p>
            </table:table-cell>
            <table:table-cell table:style-name="Tableau32.B3" office:value-type="float" office:value="7">
              <text:p text:style-name="P69">7</text:p>
            </table:table-cell>
          </table:table-row>
          <table:table-row>
            <table:table-cell table:style-name="Tableau32.A1" office:value-type="string">
              <text:p text:style-name="P71">40-54 </text:p>
            </table:table-cell>
            <table:table-cell table:style-name="Tableau32.B3" office:value-type="float" office:value="56">
              <text:p text:style-name="P69">56</text:p>
            </table:table-cell>
            <table:table-cell table:style-name="Tableau32.B3" office:value-type="float" office:value="37">
              <text:p text:style-name="P69">37</text:p>
            </table:table-cell>
            <table:table-cell table:style-name="Tableau32.B3" office:value-type="float" office:value="7">
              <text:p text:style-name="P69">7</text:p>
            </table:table-cell>
          </table:table-row>
          <table:table-row>
            <table:table-cell table:style-name="Tableau32.A1" office:value-type="string">
              <text:p text:style-name="P71">&gt;=55</text:p>
            </table:table-cell>
            <table:table-cell table:style-name="Tableau32.B3" office:value-type="float" office:value="57">
              <text:p text:style-name="P69">57</text:p>
            </table:table-cell>
            <table:table-cell table:style-name="Tableau32.B3" office:value-type="float" office:value="32">
              <text:p text:style-name="P69">32</text:p>
            </table:table-cell>
            <table:table-cell table:style-name="Tableau32.B3" office:value-type="float" office:value="11">
              <text:p text:style-name="P69">11</text:p>
            </table:table-cell>
          </table:table-row>
          <table:table-row>
            <table:table-cell table:style-name="Tableau32.A4" table:number-columns-spanned="4" office:value-type="string">
              <text:p text:style-name="P66">Uddannelse (slutningen af)</text:p>
            </table:table-cell>
            <table:covered-table-cell/>
            <table:covered-table-cell/>
            <table:covered-table-cell/>
          </table:table-row>
          <table:table-row>
            <table:table-cell table:style-name="Tableau32.A1" office:value-type="string">
              <text:p text:style-name="P71">&lt;=-15</text:p>
            </table:table-cell>
            <table:table-cell table:style-name="Tableau32.B3" office:value-type="float" office:value="56">
              <text:p text:style-name="P69">56</text:p>
            </table:table-cell>
            <table:table-cell table:style-name="Tableau32.B3" office:value-type="float" office:value="27">
              <text:p text:style-name="P69">27</text:p>
            </table:table-cell>
            <table:table-cell table:style-name="Tableau32.B3" office:value-type="float" office:value="17">
              <text:p text:style-name="P69">17</text:p>
            </table:table-cell>
          </table:table-row>
          <table:table-row>
            <table:table-cell table:style-name="Tableau32.A1" office:value-type="string">
              <text:p text:style-name="P71">16-19 </text:p>
            </table:table-cell>
            <table:table-cell table:style-name="Tableau32.B3" office:value-type="float" office:value="60">
              <text:p text:style-name="P69">60</text:p>
            </table:table-cell>
            <table:table-cell table:style-name="Tableau32.B3" office:value-type="float" office:value="32">
              <text:p text:style-name="P69">32</text:p>
            </table:table-cell>
            <table:table-cell table:style-name="Tableau32.B3" office:value-type="float" office:value="8">
              <text:p text:style-name="P69">8</text:p>
            </table:table-cell>
          </table:table-row>
          <table:table-row>
            <table:table-cell table:style-name="Tableau32.A1" office:value-type="string">
              <text:p text:style-name="P71">&gt;=20</text:p>
            </table:table-cell>
            <table:table-cell table:style-name="Tableau32.B3" office:value-type="float" office:value="54">
              <text:p text:style-name="P69">54</text:p>
            </table:table-cell>
            <table:table-cell table:style-name="Tableau32.B3" office:value-type="float" office:value="40">
              <text:p text:style-name="P69">40</text:p>
            </table:table-cell>
            <table:table-cell table:style-name="Tableau32.B3" office:value-type="float" office:value="6">
              <text:p text:style-name="P69">6</text:p>
            </table:table-cell>
          </table:table-row>
          <table:table-row>
            <table:table-cell table:style-name="Tableau32.A1" office:value-type="string">
              <text:p text:style-name="P71">Studerer stadig </text:p>
            </table:table-cell>
            <table:table-cell table:style-name="Tableau32.B3" office:value-type="float" office:value="57">
              <text:p text:style-name="P69">57</text:p>
            </table:table-cell>
            <table:table-cell table:style-name="Tableau32.B3" office:value-type="float" office:value="34">
              <text:p text:style-name="P69">34</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Sociofaglig kategori</text:p>
            </table:table-cell>
            <table:covered-table-cell/>
            <table:covered-table-cell/>
            <table:covered-table-cell/>
          </table:table-row>
          <table:table-row>
            <table:table-cell table:style-name="Tableau32.A1" office:value-type="string">
              <text:p text:style-name="P71">Selvstændig erhvervsdrivende </text:p>
            </table:table-cell>
            <table:table-cell table:style-name="Tableau32.B3" office:value-type="float" office:value="55">
              <text:p text:style-name="P69">55</text:p>
            </table:table-cell>
            <table:table-cell table:style-name="Tableau32.B3" office:value-type="float" office:value="38">
              <text:p text:style-name="P69">38</text:p>
            </table:table-cell>
            <table:table-cell table:style-name="Tableau32.B3" office:value-type="float" office:value="7">
              <text:p text:style-name="P69">7</text:p>
            </table:table-cell>
          </table:table-row>
          <table:table-row>
            <table:table-cell table:style-name="Tableau32.A1" office:value-type="string">
              <text:p text:style-name="P71">Ledere </text:p>
            </table:table-cell>
            <table:table-cell table:style-name="Tableau32.B3" office:value-type="float" office:value="52">
              <text:p text:style-name="P69">52</text:p>
            </table:table-cell>
            <table:table-cell table:style-name="Tableau32.B3" office:value-type="float" office:value="41">
              <text:p text:style-name="P69">41</text:p>
            </table:table-cell>
            <table:table-cell table:style-name="Tableau32.B3" office:value-type="float" office:value="7">
              <text:p text:style-name="P69">7</text:p>
            </table:table-cell>
          </table:table-row>
          <table:table-row>
            <table:table-cell table:style-name="Tableau32.A1" office:value-type="string">
              <text:p text:style-name="P71">Andre hvidhalsbånd </text:p>
            </table:table-cell>
            <table:table-cell table:style-name="Tableau32.B3" office:value-type="float" office:value="58">
              <text:p text:style-name="P69">58</text:p>
            </table:table-cell>
            <table:table-cell table:style-name="Tableau32.B3" office:value-type="float" office:value="36">
              <text:p text:style-name="P69">36</text:p>
            </table:table-cell>
            <table:table-cell table:style-name="Tableau32.B3" office:value-type="float" office:value="6">
              <text:p text:style-name="P69">6</text:p>
            </table:table-cell>
          </table:table-row>
          <table:table-row>
            <table:table-cell table:style-name="Tableau32.A1" office:value-type="string">
              <text:p text:style-name="P71">Manuelt arbejde </text:p>
            </table:table-cell>
            <table:table-cell table:style-name="Tableau32.B3" office:value-type="float" office:value="57">
              <text:p text:style-name="P69">57</text:p>
            </table:table-cell>
            <table:table-cell table:style-name="Tableau32.B3" office:value-type="float" office:value="35">
              <text:p text:style-name="P69">35</text:p>
            </table:table-cell>
            <table:table-cell table:style-name="Tableau32.B3" office:value-type="float" office:value="8">
              <text:p text:style-name="P69">8</text:p>
            </table:table-cell>
          </table:table-row>
          <table:table-row>
            <table:table-cell table:style-name="Tableau32.A1" office:value-type="string">
              <text:p text:style-name="P71">Husmødre </text:p>
            </table:table-cell>
            <table:table-cell table:style-name="Tableau32.B3" office:value-type="float" office:value="54">
              <text:p text:style-name="P69">54</text:p>
            </table:table-cell>
            <table:table-cell table:style-name="Tableau32.B3" office:value-type="float" office:value="34">
              <text:p text:style-name="P69">34</text:p>
            </table:table-cell>
            <table:table-cell table:style-name="Tableau32.B3" office:value-type="float" office:value="12">
              <text:p text:style-name="P69">12</text:p>
            </table:table-cell>
          </table:table-row>
          <table:table-row>
            <table:table-cell table:style-name="Tableau32.A1" office:value-type="string">
              <text:p text:style-name="P71">Arbejdsløse </text:p>
            </table:table-cell>
            <table:table-cell table:style-name="Tableau32.B3" office:value-type="float" office:value="60">
              <text:p text:style-name="P69">60</text:p>
            </table:table-cell>
            <table:table-cell table:style-name="Tableau32.B3" office:value-type="float" office:value="31">
              <text:p text:style-name="P69">31</text:p>
            </table:table-cell>
            <table:table-cell table:style-name="Tableau32.B3" office:value-type="float" office:value="9">
              <text:p text:style-name="P69">9</text:p>
            </table:table-cell>
          </table:table-row>
          <table:table-row>
            <table:table-cell table:style-name="Tableau32.A1" office:value-type="string">
              <text:p text:style-name="P71">Pensioneret </text:p>
            </table:table-cell>
            <table:table-cell table:style-name="Tableau32.B3" office:value-type="float" office:value="59">
              <text:p text:style-name="P69">59</text:p>
            </table:table-cell>
            <table:table-cell table:style-name="Tableau32.B3" office:value-type="float" office:value="29">
              <text:p text:style-name="P69">29</text:p>
            </table:table-cell>
            <table:table-cell table:style-name="Tableau32.B3" office:value-type="float" office:value="12">
              <text:p text:style-name="P69">12</text:p>
            </table:table-cell>
          </table:table-row>
          <table:table-row>
            <table:table-cell table:style-name="Tableau32.A1" office:value-type="string">
              <text:p text:style-name="P71">Studerende </text:p>
            </table:table-cell>
            <table:table-cell table:style-name="Tableau32.B3" office:value-type="float" office:value="58">
              <text:p text:style-name="P69">58</text:p>
            </table:table-cell>
            <table:table-cell table:style-name="Tableau32.B3" office:value-type="float" office:value="35">
              <text:p text:style-name="P69">35</text:p>
            </table:table-cell>
            <table:table-cell table:style-name="Tableau32.B3" office:value-type="float" office:value="7">
              <text:p text:style-name="P69">7</text:p>
            </table:table-cell>
          </table:table-row>
          <table:table-row>
            <table:table-cell table:style-name="Tableau32.A4" table:number-columns-spanned="4" office:value-type="string">
              <text:p text:style-name="P66">Subjektiv urbanisering</text:p>
            </table:table-cell>
            <table:covered-table-cell/>
            <table:covered-table-cell/>
            <table:covered-table-cell/>
          </table:table-row>
          <table:table-row>
            <table:table-cell table:style-name="Tableau32.A1" office:value-type="string">
              <text:p text:style-name="P71">Landdistrikt eller landsby </text:p>
            </table:table-cell>
            <table:table-cell table:style-name="Tableau32.B3" office:value-type="float" office:value="56">
              <text:p text:style-name="P69">56</text:p>
            </table:table-cell>
            <table:table-cell table:style-name="Tableau32.B3" office:value-type="float" office:value="35">
              <text:p text:style-name="P69">35</text:p>
            </table:table-cell>
            <table:table-cell table:style-name="Tableau32.B3" office:value-type="float" office:value="9">
              <text:p text:style-name="P69">9</text:p>
            </table:table-cell>
          </table:table-row>
          <table:table-row>
            <table:table-cell table:style-name="Tableau32.A1" office:value-type="string">
              <text:p text:style-name="P71">Lille eller mellemstor by </text:p>
            </table:table-cell>
            <table:table-cell table:style-name="Tableau32.B3" office:value-type="float" office:value="57">
              <text:p text:style-name="P69">57</text:p>
            </table:table-cell>
            <table:table-cell table:style-name="Tableau32.B3" office:value-type="float" office:value="35">
              <text:p text:style-name="P69">35</text:p>
            </table:table-cell>
            <table:table-cell table:style-name="Tableau32.B3" office:value-type="float" office:value="8">
              <text:p text:style-name="P69">8</text:p>
            </table:table-cell>
          </table:table-row>
          <table:table-row>
            <table:table-cell table:style-name="Tableau32.A1" office:value-type="string">
              <text:p text:style-name="P71">Storby </text:p>
            </table:table-cell>
            <table:table-cell table:style-name="Tableau32.B3" office:value-type="float" office:value="57">
              <text:p text:style-name="P69">57</text:p>
            </table:table-cell>
            <table:table-cell table:style-name="Tableau32.B3" office:value-type="float" office:value="34">
              <text:p text:style-name="P69">34</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Opfattelse af erhvervsuddannelse i (vores land)</text:p>
            </table:table-cell>
            <table:covered-table-cell/>
            <table:covered-table-cell/>
            <table:covered-table-cell/>
          </table:table-row>
          <table:table-row>
            <table:table-cell table:style-name="Tableau32.A1" office:value-type="string">
              <text:p text:style-name="P71">Positiv </text:p>
            </table:table-cell>
            <table:table-cell table:style-name="Tableau32.B3" office:value-type="float" office:value="60">
              <text:p text:style-name="P69">60</text:p>
            </table:table-cell>
            <table:table-cell table:style-name="Tableau32.B3" office:value-type="float" office:value="33">
              <text:p text:style-name="P69">33</text:p>
            </table:table-cell>
            <table:table-cell table:style-name="Tableau32.B3" office:value-type="float" office:value="7">
              <text:p text:style-name="P69">7</text:p>
            </table:table-cell>
          </table:table-row>
          <table:table-row>
            <table:table-cell table:style-name="Tableau32.A1" office:value-type="string">
              <text:p text:style-name="P71">Negativ </text:p>
            </table:table-cell>
            <table:table-cell table:style-name="Tableau32.B3" office:value-type="float" office:value="52">
              <text:p text:style-name="P69">52</text:p>
            </table:table-cell>
            <table:table-cell table:style-name="Tableau32.B3" office:value-type="float" office:value="41">
              <text:p text:style-name="P69">41</text:p>
            </table:table-cell>
            <table:table-cell table:style-name="Tableau32.B3" office:value-type="float" office:value="7">
              <text:p text:style-name="P69">7</text:p>
            </table:table-cell>
          </table:table-row>
          <table:table-row>
            <table:table-cell table:style-name="Tableau32.A4" table:number-columns-spanned="4" office:value-type="string">
              <text:p text:style-name="P66">Har nogensinde deltaget i grundlæggende erhvervsuddannelse (sekundæruddannelse på andet trin)</text:p>
            </table:table-cell>
            <table:covered-table-cell/>
            <table:covered-table-cell/>
            <table:covered-table-cell/>
          </table:table-row>
          <table:table-row>
            <table:table-cell table:style-name="Tableau32.A1" office:value-type="string">
              <text:p text:style-name="P71">Ja </text:p>
            </table:table-cell>
            <table:table-cell table:style-name="Tableau32.B3" office:value-type="float" office:value="59">
              <text:p text:style-name="P69">59</text:p>
            </table:table-cell>
            <table:table-cell table:style-name="Tableau32.B3" office:value-type="float" office:value="35">
              <text:p text:style-name="P69">35</text:p>
            </table:table-cell>
            <table:table-cell table:style-name="Tableau32.B3" office:value-type="float" office:value="6">
              <text:p text:style-name="P69">6</text:p>
            </table:table-cell>
          </table:table-row>
          <table:table-row>
            <table:table-cell table:style-name="Tableau32.A1" office:value-type="string">
              <text:p text:style-name="P71">Nej </text:p>
            </table:table-cell>
            <table:table-cell table:style-name="Tableau32.B3" office:value-type="float" office:value="55">
              <text:p text:style-name="P69">55</text:p>
            </table:table-cell>
            <table:table-cell table:style-name="Tableau32.B3" office:value-type="float" office:value="34">
              <text:p text:style-name="P69">34</text:p>
            </table:table-cell>
            <table:table-cell table:style-name="Tableau32.B3" office:value-type="float" office:value="11">
              <text:p text:style-name="P69">11</text:p>
            </table:table-cell>
          </table:table-row>
        </table:table>
        <text:p text:style-name="P21"/>
        <text:p text:style-name="P29"/>
      </text:section>
      <text:h text:style-name="P17" text:outline-level="1"><text:bookmark-start text:name="__RefHeading___Toc215598_2930363814"/>Konklusion <text:bookmark-end text:name="__RefHeading___Toc215598_2930363814"/></text:h>
      <text:p text:style-name="P21"/>
      <text:section text:style-name="Sect2" text:name="Section7">
        <text:p text:style-name="P29">Denne særlige Eurobarometerundersøgelse viser, at europæerne generelt anerkender de gode resultater af grundlæggende erhvervsuddannelse af høj kvalitet, selv om der fortsat er forældede opfattelser og stereotyper. Erhvervsuddannelse ses i et positivt lys med læring af høj kvalitet, kompetente lærere, moderne infrastruktur og stærke forbindelser til job med stor efterspørgsel. Det er det uddannelsesforløb, som europæerne mest anbefaler til unge. Samtidig nyder almen uddannelse fortsat større social prestige, og deltagelsen i erhvervsuddannelser er fortsat uensartet både på tværs af medlemsstaterne og på tværs af generationerne. </text:p>
        <text:p text:style-name="P36">Erhvervsuddannelsernes uudnyttede potentiale: stærke resultater, forældede opfattelser </text:p>
        <text:p text:style-name="P21">Europæerne værdsætter klart erhvervsuddannelsernes praktiske styrker. To ud af tre borgere siger, at erhvervsuddannelserne har et positivt image i deres land med flertal i næsten alle medlemsstater. Infrastruktur og personale er også velanset, idet 78 % mener, at erhvervsuddannelserne giver adgang til moderne faciliteter, og 79 % mener, at lærere og undervisere er kompetente. Samlet set er 73 % overbevist om, at erhvervsuddannelserne tilbyder læring af høj kvalitet. </text:p>
        <text:p text:style-name="P36">Erhvervsuddannelse anerkendes som et uddannelsesforløb af høj kvalitet </text:p>
        <text:p text:style-name="P21">Respondenterne støtter konsekvent kvaliteten af udbuddet af erhvervsuddannelser i hele Europa. Opfattelser af lærerkompetence, læringskvalitet og moderne infrastruktur bidrager til en bred opfattelse af, at erhvervsuddannelser giver et solidt uddannelsesmæssigt grundlag. Tidlig indtræden på arbejdsmarkedet er en stærk motivationsfaktor for mange lærende: mere end halvdelen af europæerne (53 %) nævner behovet for eller ønsket om at tjene penge hurtigt, hvilket er den hyppigst nævnte faktor i 24 medlemsstater, og mere end halvdelen af de selvstændige erhvervsdrivende har en erhvervsuddannelse. </text:p>
        <text:p text:style-name="P36">Erhvervsuddannelser giver færdigheder til velbetalte job med stor efterspørgsel </text:p>
        <text:p text:style-name="P21">Europæerne mener generelt, at erhvervsuddannelserne giver de studerende jobrelevante tekniske færdigheder (85 %), som fører til job med stor efterspørgsel (82 %). To tredjedele siger, at disse job er godt betalt. En ud af fem respondenter (21 %) nævner også iværksætterambitioner som en grund til at vælge erhvervsuddannelse og understreger dens rolle med hensyn til at støtte selvstændig virksomhed og virksomheder. </text:p>
        <text:p text:style-name="P36">Europæerne anbefaler erhvervsuddannelse til unge </text:p>
        <text:p text:style-name="P35">Erhvervsuddannelsernes styrker omsættes til konkrete anbefalinger. Halvdelen af europæerne (50 %) anbefaler erhvervsrettet uddannelse på sekundærtrinnet til unge, der vælger ungdomsuddannelser, hvilket gør det til den hyppigst anbefalede mulighed i hele EU. På videregående niveau vil 52 % anbefale videregående erhvervsuddannelse, mens 35 % vil anbefale videregående akademisk uddannelse. Der er imidlertid en kløft mellem generationerne, da personer i alderen 25-54 år er betydeligt mere tilbøjelige til at anbefale almen uddannelse på sekundærtrinnet (53 %) end respondenter i alderen 55 år og derover (33 %), hvilket viser en markant ændring i holdningen på tværs af generationerne. </text:p>
        <text:p text:style-name="P37">Der er fortsat et vedvarende billedgab </text:p>
        <text:p text:style-name="P35">På trods af disse styrker står erhvervsuddannelserne over for en betydelig mangel på opfattelse. Tre fjerdedele af europæerne siger, at almen uddannelse på gymnasialt niveau har et mere positivt image i deres land, og mere end otte ud af ti siger, at højtuddannede studerende systematisk tilskyndes til almen uddannelse. Alligevel mener de fleste respondenter, at almen uddannelse er lettere at kvalificere sig til end erhvervsuddannelse (52 % mod 36 %), hvilket tyder på et paradoks i offentlighedens opfattelse. Deltagelsen i erhvervsuddannelse varierer meget i Den Europæiske Union, fra 21 % i Grækenland til 68 % i Slovenien, hvilket viser, at der er store strukturelle og kulturelle forskelle på, hvordan medlemsstaterne tilrettelægger ungdomsuddannelser. Lande med veletablerede vekseluddannelsessystemer har divergerende resultater, der udfordrer simple antagelser om institutionel udformning. I Tyskland (82 % positiv opfattelse, 63 % deltagelse) er erhvervsuddannelserne af høj kvalitet, og offentligheden har stor tillid til erhvervsuddannelserne. Modellen med to systemer garanterer imidlertid ikke en ensartet positiv opfattelse: Nederlandene har det mindst positive overordnede billede af erhvervsuddannelse i EU (44 %) på trods af landets lange tradition for at kombinere læring på arbejdspladsen med klasseundervisning. Danmark præsenterer endnu et mønster med en stærk opfattelse af kvalitet, men med en markant høj andel af respondenter (42 %), der siger, at anbefalinger afhænger af individuelle omstændigheder, hvilket tyder på en mere personlig og mindre kategorisk tilgang til udvælgelse af uddannelsesforløb. Disse forskelle inden for lande med to systemer viser, at institutionelle strukturer alene ikke er afgørende for offentlighedens opfattelse, og at synspunkterne formes af en bredere blanding af faktorer, der kan omfatte kulturelle holdninger, arbejdsmarkedsforhold, kommunikationspraksis og arbejdsmarkedets parters rolle. </text:p>
        <text:p text:style-name="P37">Fejlopfattelser og kønsstereotyper kan begrænse erhvervsuddannelsernes appel </text:p>
        <text:p text:style-name="P35"><text:soft-page-break/>Halvdelen af europæerne mener, at erhvervsuddannelsesprogrammer ikke synes at lægge tilstrækkelig vægt på grundlæggende færdigheder såsom læse- og skrivefærdigheder eller digitale færdigheder, og en tilsvarende andel mener, at tværgående færdigheder som kommunikation og kritisk tænkning ikke behandles tilstrækkeligt. Forskellene mellem respondenter med og uden erhvervsuddannelseserfaring er små, nemlig 53 % mod 48 % for grundlæggende færdigheder og 53 % mod 50 % for tværgående færdigheder. Dette mønster tyder på en opfattet underliggende kløft i erhvervsuddannelsernes læseplaner. </text:p>
        <text:p text:style-name="P35">Da undersøgelsen ikke sammenlignede erhvervsrettet uddannelse med almen uddannelse, kan disse synspunkter afspejle bredere bekymringer over disse færdigheder og de højere forventninger, der ofte stilles til erhvervsrettet uddannelse. Disse synspunkter ledsages af stærk opbakning til erhvervsuddannelsernes tilvejebringelse af specialiserede tekniske færdigheder (85 %) og læring af høj kvalitet (73 %). Kønsskævheder er også fortsat en udfordring: 55 % opfatter STEM-relaterede erhvervsuddannelsesområder som mere egnede for mænd med store forskelle mellem medlemsstaterne. Mange respondenter mener, at kvinder, der er interesserede i tekniske fag, ofte kanaliseres i retning af almen uddannelse, og at kvinder inden for STEM-relaterede erhvervsuddannelsesområder får begrænset opmuntring. I mellemtiden menes mænd, der ikke klarer sig godt, at stå over for pres for at vælge erhvervsuddannelse. </text:p>
        <text:p text:style-name="P35">Den ringe betydning af erhvervsuddannelsernes prestige og sociale status (som kun 16 % nævner som en faktor i uddannelsesvalget) tyder på, at der er betydelige muligheder for at øge offentlighedens bevidsthed om erhvervsuddannelsernes værdi og sociale bidrag. </text:p>
        <text:p text:style-name="P37">Iværksætteri og selvstændig erhvervsvirksomhed inden for erhvervsuddannelse </text:p>
        <text:p text:style-name="P35">Iværksættermotivation er en vigtig faktor i uddannelsesvalg. En ud af fem respondenter (21 %) angiver ønsket om at blive selvstændig eller starte en virksomhed som en hovedårsag til at vælge erhvervsuddannelse, og mere end halvdelen af de selvstændige i EU har en erhvervsuddannelse. Disse resultater fremhæver erhvervsuddannelsernes rolle med hensyn til at muliggøre forskellige karriereforløb og støtte Europas iværksætterlandskab. </text:p>
        <text:p text:style-name="P37">Den kommende erhvervsuddannelsesstrategi giver en rettidig mulighed </text:p>
        <text:p text:style-name="P35">På tværs af undersøgelsen opstår der et generationsmønster. Yngre respondenter har en tendens til at være mere opmærksomme på hindringer og skævheder inden for erhvervsuddannelse end ældre generationer. Samtidig falder denne bevidsthed sammen med lavere deltagelse i erhvervsuddannelser og stærkere præferencer for akademiske forløb. De 15-24-årige rapporterer en erhvervsfrekvens på 46 % sammenlignet med 52-53 % blandt de 25-54-årige. Denne yngste gruppe er mere tilbøjelige end ældre respondenter til at anbefale almen gymnasial uddannelse. Dette tyder på, at højere uddannelsesniveau hænger sammen med både større bevidsthed om erhvervsuddannelsernes mangler og en stærkere præference for akademiske forløb, et mønster med betydelige konsekvenser for erhvervsuddannelsernes fremtidige tiltrækningskraft blandt højt kvalificerede befolkningsgrupper. </text:p>
        <text:p text:style-name="P35">Ud over disse opfattelser siger 56 % af europæerne, at job, der er knyttet til erhvervsuddannelseskvalifikationer, risikerer at blive erstattet af automatisering. Denne bekymring eksisterer side om side med den udbredte erkendelse af, at erhvervsuddannelseskvalifikationer i øjeblikket fører til job med stor efterspørgsel (som 82 % mener). Bredere undersøgelsesresultater bekræfter dette: Den særlige Eurobarometerundersøgelse om kunstig intelligens og fremtidens arbejde (2024) viste, at 66 % af europæerne udtrykte bekymring over tab af arbejdspladser i hele økonomien som helhed, hvilket tyder på, at automatiseringsangst rækker langt ud over erhvervsforløb. </text:p>
        <text:p text:style-name="P35">Resultaterne tyder på, at udfordringen for erhvervsuddannelserne ikke ligger i deres resultater eller relevans, men i, hvordan de opfattes. Den kommende erhvervsuddannelsesstrategi giver derfor en passende mulighed for at styrke sit image som en førstevalgsmulighed for mange flere europæere, for at offentliggøre den uddannelse og de færdigheder af høj kvalitet, den tilbyder, mere effektivt og for at tackle de stereotyper og skævheder, der fortsat påvirker valg af uddannelsesforløb og indsnævrer målgruppen. </text:p>
        <text:p text:style-name="P35"/>
        <text:section text:style-name="Sect1" text:name="Section9">
          <text:h text:style-name="P18" text:outline-level="1"><text:bookmark-start text:name="__RefHeading___Toc75496_2832584591"/>Bemærkninger<text:bookmark-end text:name="__RefHeading___Toc75496_2832584591"/></text:h>
          <text:p text:style-name="P35"/>
        </text:section>
        <text:p text:style-name="P39">(Pierre Dieumegard)</text:p>
        <text:p text:style-name="P40"><text:span text:style-name="T53">(IV 1) Farverne er omvendt mellem det overordnede cirkeldiagram og søjlediagrammet efter land. </text:span>Det er en skam ikke at opretholde konsekvente grafiske konventioner i hele betænkningen. </text:p>
        <text:p text:style-name="P39"/>
        <text:p text:style-name="P40"><text:span text:style-name="T53">Som det meget ofte er tilfældet, er forskellene mellem landene større end forskellene mellem sociale grupper (køn, alder, uddannelsesniveau osv.). Man finder ofte sætninger i denne rapport som f.eks. "forskelle efter køn er ubetydelige" eller "Der er ingen forskelle i opfattelsen efter køn". </text:span>Det er værd at fremhæve denne lighed i svarene på tværs af køn. </text:p>
        <text:p text:style-name="P39"/>
        <text:h text:style-name="P7" text:outline-level="1"/>
        <text:h text:style-name="P7" text:outline-level="1"><text:bookmark-start text:name="__RefHeading___Toc215600_2930363814"/>Tekniske specifikationer<text:bookmark-end text:name="__RefHeading___Toc215600_2930363814"/></text:h>
        <text:p text:style-name="P35">Mellem den 6. og den 30. november 2025 gennemførte Verian Belgium undersøgelse 104,2 i Eurobarometerundersøgelsen efter anmodning fra Europa-Kommissionen, Generaldirektoratet for Kommunikation, Enheden for Offentlig Udtalelse og Formidling, Borgerengagement. </text:p>
        <text:p text:style-name="P35"/>
        <text:p text:style-name="P35">Bølge 104,2 omfatter befolkningen af de respektive nationaliteter i Den Europæiske Unions medlemsstater med bopæl i hver af de 27 medlemsstater og i alderen 15 år og derover. </text:p>
        <text:p text:style-name="P35">Det grundlæggende stikprøvedesign, der anvendes i alle lande, er et stratificeret, tilfældigt (sandsynlighedsbaseret) flertrinsstikprøvedesign. I hvert land stratificeres stikprøverammen først efter NUTS-regioner og inden for hver region efter bymæssig bebyggelse (DEGURBA). Antallet af udvalgte prøvepunkter i hvert stratum afspejler stratumpopulationen 15+. I anden fase blev der udtaget prøvetagningssteder med en sandsynlighed, der var proportional med deres størrelse på 0+ populationer inden for hvert stratum. Stikprøverne repræsenterer således hele området i de undersøgte lande i henhold til Eurostats NUTS II (eller tilsvarende) og i henhold til fordelingen af den fastboende befolkning af de respektive nationaliteter med hensyn til storbyområder, byområder og landdistrikter.<text:note text:id="ftn61" text:note-class="footnote"><text:note-citation>61</text:note-citation><text:note-body><text:p text:style-name="Footnote"><text:span text:style-name="T54">Klassificering af byområder baseret på DEGURBA (https://ec.europa.eu/eurostat/web/degree-of-urbanisation/background)</text:span><text:span text:style-name="T54"> </text:span></text:p></text:note-body></text:note> </text:p>
        <text:p text:style-name="P35">I hvert af de udvalgte prøvetagningssteder blev der tilfældigt udtrukket en startkoordinat, og der blev anvendt et omvendt geokodningsværktøj til at identificere den adresse, der var tættest på koordinaten. Denne adresse var startadressen for den tilfældige tur. Yderligere adresser (hver niende adresse) blev udvalgt ved hjælp af standardprocedurer for "tilfældig rute" fra den oprindelige adresse. I hver husstand blev respondenten trukket tilfældigt. Tilgangen til tilfældig udvælgelse var betinget af husstandens størrelse. For husstande med to 15+ medlemmer blev scriptet f.eks. brugt til at vælge enten informanten (personen, der besvarede screenerspørgeskemaet) eller det andet berettigede medlem i husstanden. For husstande med tre 15+ medlemmer blev scriptet brugt til at vælge enten informanten (1/3 af tiden) eller de to andre berettigede medlemmer i husstanden (2/3 af tiden). Hvor de to andre medlemmer blev udvalgt, blev intervieweren derefter bedt om enten at bede om den yngste eller ældste. Manuskriptet ville tilfældigt tildele udvælgelsen til yngste eller ældste med lige stor sandsynlighed. Denne proces fortsætter for fire 15+ medlemmer af husstanden – som tilfældigt beder om den yngste, den næstyngste og den ældste. For husstande med fem 15+ medlemmer vender vi tilbage til reglen om sidste fødselsdag. </text:p>
        <text:p text:style-name="P35">Hvis der ikke var kontakt med nogen i husstanden, eller hvis den udvalgte respondent ikke var tilgængelig (optaget), besøgte intervieweren den samme husstand op til yderligere tre gange (i alt fire kontaktforsøg). Interviewere angiver aldrig, at undersøgelsen er gennemført på vegne af Europa-Kommissionen på forhånd. De kan efter anmodning give disse oplysninger, når undersøgelsen er afsluttet. </text:p>
        <text:p text:style-name="P35">Ansættelsesfasen var lidt anderledes i Nederlandene, Finland og Sverige. I de to sidstnævnte lande blev der udtaget en stikprøve af adresser på hvert stikprøvested fra adresse- eller befolkningsregistret (i Finland foretages udvælgelsen ikke på alle stikprøvesteder, men i nogle, hvor svarprocenten forventes at blive bedre). Udvælgelsen af adresser blev foretaget på en tilfældig måde. Husholdningerne blev derefter kontaktet telefonisk og rekrutteret til at deltage i undersøgelsen. I Nederlandene anvendes en dobbelt RDD-stikprøve (mobil- og fastnetnumre), da der ikke findes et omfattende befolkningsregister med tilgængelige telefonnumre. Udvælgelsen af tal på begge rammer sker på en tilfældig måde, hvor hvert tal får en lige stor sandsynlighed for udvælgelse. I modsætning til Sverige og Finland er stikprøven ikke samlet. </text:p>
        <text:p text:style-name="P30"/>
      </text:section>
      <text:p text:style-name="P41">(institutter)</text:p>
      <text:p text:style-name="P41"><draw:frame draw:style-name="fr3" draw:name="Image4" text:anchor-type="char" svg:width="17cm" svg:height="14.085cm" draw:z-index="71"><draw:image xlink:href="Pictures/10000000000003A500000305085E308FF728BEC5.png" xlink:type="simple" xlink:show="embed" xlink:actuate="onLoad" draw:mime-type="image/png"/></draw:frame></text:p>
      <text:section text:style-name="Sect2" text:name="Section8">
        <text:h text:style-name="P19" text:outline-level="2"><text:bookmark-start text:name="__RefHeading___Toc215602_2930363814"/>Svarprocent <text:bookmark-end text:name="__RefHeading___Toc215602_2930363814"/></text:h>
        <text:p text:style-name="P41">For hvert land foretages en sammenligning mellem den responderende stikprøve og universet (dvs. den samlede population i landet). Vægte bruges til at matche den responderende prøve til universet på køn efter alder, region og grad af urbanisering. For europæiske skøn (dvs. EU-gennemsnit) foretages der en justering af de enkelte landes vægte, idet de vægtes op eller ned for at afspejle deres 15+-befolkning som en andel af EU's 15+-befolkning. </text:p>
        <text:p text:style-name="P41"/>
        <text:p text:style-name="P41">Svarprocenterne beregnes ved at dividere det samlede antal fuldstændige interviews med antallet af alle de besøgte adresser, bortset fra dem, der ikke er støtteberettigede, men inklusive dem, hvor støtteberettigelsen er ukendt. For Eurobarometer-undersøgelsens bølge 104,2 er svarprocenterne for EU-27-landene, beregnet af Verian Belgium, som følger: </text:p>
        <text:p text:style-name="P41"/>
        <text:p text:style-name="P42"/>
        <table:table table:name="Tableau33" table:style-name="Tableau33">
          <table:table-column table:style-name="Tableau33.A" table:number-columns-repeated="3"/>
          <table:table-row table:style-name="Tableau33.1">
            <table:table-cell table:style-name="Tableau33.A1" office:value-type="string">
              <text:p text:style-name="P67"/>
            </table:table-cell>
            <table:table-cell table:style-name="Tableau33.A1" office:value-type="string">
              <text:p text:style-name="P71">Lande</text:p>
            </table:table-cell>
            <table:table-cell table:style-name="Tableau33.A1" office:value-type="string">
              <text:p text:style-name="P71">KAPI-RESPONSE-PRISER</text:p>
            </table:table-cell>
          </table:table-row>
          <table:table-row table:style-name="Tableau33.1">
            <table:table-cell table:style-name="Tableau33.A1" office:value-type="string">
              <text:p text:style-name="P71">BE</text:p>
            </table:table-cell>
            <table:table-cell table:style-name="Tableau33.A1" office:value-type="string">
              <text:p text:style-name="P71">Belgien </text:p>
            </table:table-cell>
            <table:table-cell table:style-name="Tableau33.A1" office:value-type="string">
              <text:p text:style-name="P71">53.9%</text:p>
            </table:table-cell>
          </table:table-row>
          <table:table-row table:style-name="Tableau33.1">
            <table:table-cell table:style-name="Tableau33.A1" office:value-type="string">
              <text:p text:style-name="P71">BG</text:p>
            </table:table-cell>
            <table:table-cell table:style-name="Tableau33.A1" office:value-type="string">
              <text:p text:style-name="P71">Bulgarien </text:p>
            </table:table-cell>
            <table:table-cell table:style-name="Tableau33.A1" office:value-type="string">
              <text:p text:style-name="P71">43.7%</text:p>
            </table:table-cell>
          </table:table-row>
          <table:table-row table:style-name="Tableau33.1">
            <table:table-cell table:style-name="Tableau33.A1" office:value-type="string">
              <text:p text:style-name="P71">CZ</text:p>
            </table:table-cell>
            <table:table-cell table:style-name="Tableau33.A1" office:value-type="string">
              <text:p text:style-name="P71">Tjekkiet </text:p>
            </table:table-cell>
            <table:table-cell table:style-name="Tableau33.A1" office:value-type="string">
              <text:p text:style-name="P71">63.0%</text:p>
            </table:table-cell>
          </table:table-row>
          <table:table-row table:style-name="Tableau33.1">
            <table:table-cell table:style-name="Tableau33.A1" office:value-type="string">
              <text:p text:style-name="P71">DK</text:p>
            </table:table-cell>
            <table:table-cell table:style-name="Tableau33.A1" office:value-type="string">
              <text:p text:style-name="P71">Danmark </text:p>
            </table:table-cell>
            <table:table-cell table:style-name="Tableau33.A1" office:value-type="string">
              <text:p text:style-name="P71">52.1%</text:p>
            </table:table-cell>
          </table:table-row>
          <table:table-row table:style-name="Tableau33.1">
            <table:table-cell table:style-name="Tableau33.A1" office:value-type="string">
              <text:p text:style-name="P71">DE</text:p>
            </table:table-cell>
            <table:table-cell table:style-name="Tableau33.A1" office:value-type="string">
              <text:p text:style-name="P71">Tyskland </text:p>
            </table:table-cell>
            <table:table-cell table:style-name="Tableau33.A1" office:value-type="string">
              <text:p text:style-name="P71">31.8%</text:p>
            </table:table-cell>
          </table:table-row>
          <table:table-row table:style-name="Tableau33.1">
            <table:table-cell table:style-name="Tableau33.A1" office:value-type="string">
              <text:p text:style-name="P71">EE</text:p>
            </table:table-cell>
            <table:table-cell table:style-name="Tableau33.A1" office:value-type="string">
              <text:p text:style-name="P71">Estland </text:p>
            </table:table-cell>
            <table:table-cell table:style-name="Tableau33.A1" office:value-type="string">
              <text:p text:style-name="P71">57.0%</text:p>
            </table:table-cell>
          </table:table-row>
          <table:table-row table:style-name="Tableau33.1">
            <table:table-cell table:style-name="Tableau33.A1" office:value-type="string">
              <text:p text:style-name="P71">IE</text:p>
            </table:table-cell>
            <table:table-cell table:style-name="Tableau33.A1" office:value-type="string">
              <text:p text:style-name="P71">Irland </text:p>
            </table:table-cell>
            <table:table-cell table:style-name="Tableau33.A1" office:value-type="string">
              <text:p text:style-name="P71">56.9%</text:p>
            </table:table-cell>
          </table:table-row>
          <table:table-row table:style-name="Tableau33.1">
            <table:table-cell table:style-name="Tableau33.A1" office:value-type="string">
              <text:p text:style-name="P71">EL</text:p>
            </table:table-cell>
            <table:table-cell table:style-name="Tableau33.A1" office:value-type="string">
              <text:p text:style-name="P71">Grækenland </text:p>
            </table:table-cell>
            <table:table-cell table:style-name="Tableau33.A1" office:value-type="string">
              <text:p text:style-name="P71">32.9%</text:p>
            </table:table-cell>
          </table:table-row>
          <table:table-row table:style-name="Tableau33.1">
            <table:table-cell table:style-name="Tableau33.A1" office:value-type="string">
              <text:p text:style-name="P71">ES</text:p>
            </table:table-cell>
            <table:table-cell table:style-name="Tableau33.A1" office:value-type="string">
              <text:p text:style-name="P71">Spanien </text:p>
            </table:table-cell>
            <table:table-cell table:style-name="Tableau33.A1" office:value-type="string">
              <text:p text:style-name="P71">36.3%</text:p>
            </table:table-cell>
          </table:table-row>
          <table:table-row table:style-name="Tableau33.1">
            <table:table-cell table:style-name="Tableau33.A1" office:value-type="string">
              <text:p text:style-name="P71">FR</text:p>
            </table:table-cell>
            <table:table-cell table:style-name="Tableau33.A1" office:value-type="string">
              <text:p text:style-name="P71">Frankrig </text:p>
            </table:table-cell>
            <table:table-cell table:style-name="Tableau33.A1" office:value-type="string">
              <text:p text:style-name="P71">37.7%</text:p>
            </table:table-cell>
          </table:table-row>
          <table:table-row table:style-name="Tableau33.1">
            <table:table-cell table:style-name="Tableau33.A1" office:value-type="string">
              <text:p text:style-name="P71">HR</text:p>
            </table:table-cell>
            <table:table-cell table:style-name="Tableau33.A1" office:value-type="string">
              <text:p text:style-name="P71">Kroatien </text:p>
            </table:table-cell>
            <table:table-cell table:style-name="Tableau33.A1" office:value-type="string">
              <text:p text:style-name="P71">47.0%</text:p>
            </table:table-cell>
          </table:table-row>
          <table:table-row table:style-name="Tableau33.1">
            <table:table-cell table:style-name="Tableau33.A1" office:value-type="string">
              <text:p text:style-name="P71">IT</text:p>
            </table:table-cell>
            <table:table-cell table:style-name="Tableau33.A1" office:value-type="string">
              <text:p text:style-name="P71">Italien </text:p>
            </table:table-cell>
            <table:table-cell table:style-name="Tableau33.A1" office:value-type="string">
              <text:p text:style-name="P71">31.2%</text:p>
            </table:table-cell>
          </table:table-row>
          <table:table-row table:style-name="Tableau33.1">
            <table:table-cell table:style-name="Tableau33.A1" office:value-type="string">
              <text:p text:style-name="P71">CY</text:p>
            </table:table-cell>
            <table:table-cell table:style-name="Tableau33.A1" office:value-type="string">
              <text:p text:style-name="P71">Rep. af Cypern</text:p>
            </table:table-cell>
            <table:table-cell table:style-name="Tableau33.A1" office:value-type="string">
              <text:p text:style-name="P71">77.4%</text:p>
            </table:table-cell>
          </table:table-row>
          <table:table-row table:style-name="Tableau33.1">
            <table:table-cell table:style-name="Tableau33.A1" office:value-type="string">
              <text:p text:style-name="P71">LV</text:p>
            </table:table-cell>
            <table:table-cell table:style-name="Tableau33.A1" office:value-type="string">
              <text:p text:style-name="P71">Letland </text:p>
            </table:table-cell>
            <table:table-cell table:style-name="Tableau33.A1" office:value-type="string">
              <text:p text:style-name="P71">63.5%</text:p>
            </table:table-cell>
          </table:table-row>
          <table:table-row table:style-name="Tableau33.1">
            <table:table-cell table:style-name="Tableau33.A1" office:value-type="string">
              <text:p text:style-name="P71">LT</text:p>
            </table:table-cell>
            <table:table-cell table:style-name="Tableau33.A1" office:value-type="string">
              <text:p text:style-name="P71">Litauen </text:p>
            </table:table-cell>
            <table:table-cell table:style-name="Tableau33.A1" office:value-type="string">
              <text:p text:style-name="P71">45.2%</text:p>
            </table:table-cell>
          </table:table-row>
          <table:table-row table:style-name="Tableau33.1">
            <table:table-cell table:style-name="Tableau33.A1" office:value-type="string">
              <text:p text:style-name="P71">LU</text:p>
            </table:table-cell>
            <table:table-cell table:style-name="Tableau33.A1" office:value-type="string">
              <text:p text:style-name="P71">Luxembourg </text:p>
            </table:table-cell>
            <table:table-cell table:style-name="Tableau33.A1" office:value-type="string">
              <text:p text:style-name="P71">26.4%</text:p>
            </table:table-cell>
          </table:table-row>
          <table:table-row table:style-name="Tableau33.1">
            <table:table-cell table:style-name="Tableau33.A1" office:value-type="string">
              <text:p text:style-name="P71">HU</text:p>
            </table:table-cell>
            <table:table-cell table:style-name="Tableau33.A1" office:value-type="string">
              <text:p text:style-name="P71">Ungarn </text:p>
            </table:table-cell>
            <table:table-cell table:style-name="Tableau33.A1" office:value-type="string">
              <text:p text:style-name="P71">65.4%</text:p>
            </table:table-cell>
          </table:table-row>
          <table:table-row table:style-name="Tableau33.1">
            <table:table-cell table:style-name="Tableau33.A1" office:value-type="string">
              <text:p text:style-name="P71">MT</text:p>
            </table:table-cell>
            <table:table-cell table:style-name="Tableau33.A1" office:value-type="string">
              <text:p text:style-name="P71">Malta </text:p>
            </table:table-cell>
            <table:table-cell table:style-name="Tableau33.A1" office:value-type="string">
              <text:p text:style-name="P71">86.6%</text:p>
            </table:table-cell>
          </table:table-row>
          <table:table-row table:style-name="Tableau33.1">
            <table:table-cell table:style-name="Tableau33.A1" office:value-type="string">
              <text:p text:style-name="P71">NL</text:p>
            </table:table-cell>
            <table:table-cell table:style-name="Tableau33.A1" office:value-type="string">
              <text:p text:style-name="P71">Nederlandene </text:p>
            </table:table-cell>
            <table:table-cell table:style-name="Tableau33.A1" office:value-type="string">
              <text:p text:style-name="P71">89.9%</text:p>
            </table:table-cell>
          </table:table-row>
          <table:table-row table:style-name="Tableau33.1">
            <table:table-cell table:style-name="Tableau33.A1" office:value-type="string">
              <text:p text:style-name="P71">AT</text:p>
            </table:table-cell>
            <table:table-cell table:style-name="Tableau33.A1" office:value-type="string">
              <text:p text:style-name="P71">Østrig </text:p>
            </table:table-cell>
            <table:table-cell table:style-name="Tableau33.A1" office:value-type="string">
              <text:p text:style-name="P71">45.8%</text:p>
            </table:table-cell>
          </table:table-row>
          <table:table-row table:style-name="Tableau33.1">
            <table:table-cell table:style-name="Tableau33.A1" office:value-type="string">
              <text:p text:style-name="P71">PL</text:p>
            </table:table-cell>
            <table:table-cell table:style-name="Tableau33.A1" office:value-type="string">
              <text:p text:style-name="P71">Polen </text:p>
            </table:table-cell>
            <table:table-cell table:style-name="Tableau33.A1" office:value-type="string">
              <text:p text:style-name="P71">50.1%</text:p>
            </table:table-cell>
          </table:table-row>
          <table:table-row table:style-name="Tableau33.1">
            <table:table-cell table:style-name="Tableau33.A1" office:value-type="string">
              <text:p text:style-name="P71">PT</text:p>
            </table:table-cell>
            <table:table-cell table:style-name="Tableau33.A1" office:value-type="string">
              <text:p text:style-name="P71">Portugal </text:p>
            </table:table-cell>
            <table:table-cell table:style-name="Tableau33.A1" office:value-type="string">
              <text:p text:style-name="P71">48.7%</text:p>
            </table:table-cell>
          </table:table-row>
          <table:table-row table:style-name="Tableau33.1">
            <table:table-cell table:style-name="Tableau33.A1" office:value-type="string">
              <text:p text:style-name="P71">RO</text:p>
            </table:table-cell>
            <table:table-cell table:style-name="Tableau33.A1" office:value-type="string">
              <text:p text:style-name="P71">Rumænien </text:p>
            </table:table-cell>
            <table:table-cell table:style-name="Tableau33.A1" office:value-type="string">
              <text:p text:style-name="P71">49.0%</text:p>
            </table:table-cell>
          </table:table-row>
          <table:table-row table:style-name="Tableau33.1">
            <table:table-cell table:style-name="Tableau33.A1" office:value-type="string">
              <text:p text:style-name="P71">SI</text:p>
            </table:table-cell>
            <table:table-cell table:style-name="Tableau33.A1" office:value-type="string">
              <text:p text:style-name="P71">Slovenien </text:p>
            </table:table-cell>
            <table:table-cell table:style-name="Tableau33.A1" office:value-type="string">
              <text:p text:style-name="P71">49.3%</text:p>
            </table:table-cell>
          </table:table-row>
          <table:table-row table:style-name="Tableau33.1">
            <table:table-cell table:style-name="Tableau33.A1" office:value-type="string">
              <text:p text:style-name="P71">SK</text:p>
            </table:table-cell>
            <table:table-cell table:style-name="Tableau33.A1" office:value-type="string">
              <text:p text:style-name="P71">Slovakiet </text:p>
            </table:table-cell>
            <table:table-cell table:style-name="Tableau33.A1" office:value-type="string">
              <text:p text:style-name="P71">51.6%</text:p>
            </table:table-cell>
          </table:table-row>
          <table:table-row table:style-name="Tableau33.1">
            <table:table-cell table:style-name="Tableau33.A1" office:value-type="string">
              <text:p text:style-name="P71">FI</text:p>
            </table:table-cell>
            <table:table-cell table:style-name="Tableau33.A1" office:value-type="string">
              <text:p text:style-name="P71">Finland </text:p>
            </table:table-cell>
            <table:table-cell table:style-name="Tableau33.A1" office:value-type="string">
              <text:p text:style-name="P71">31.7%</text:p>
            </table:table-cell>
          </table:table-row>
          <table:table-row table:style-name="Tableau33.1">
            <table:table-cell table:style-name="Tableau33.A1" office:value-type="string">
              <text:p text:style-name="P71">SE</text:p>
            </table:table-cell>
            <table:table-cell table:style-name="Tableau33.A1" office:value-type="string">
              <text:p text:style-name="P71">Sverige </text:p>
            </table:table-cell>
            <table:table-cell table:style-name="Tableau33.A1" office:value-type="string">
              <text:p text:style-name="P71">80.8%</text:p>
            </table:table-cell>
          </table:table-row>
          <table:table-row table:style-name="Tableau33.1">
            <table:table-cell table:style-name="Tableau33.A1" office:value-type="string">
              <text:p text:style-name="P67"/>
            </table:table-cell>
            <table:table-cell table:style-name="Tableau33.A1" office:value-type="string">
              <text:p text:style-name="P67"/>
            </table:table-cell>
            <table:table-cell table:style-name="Tableau33.A1" office:value-type="string">
              <text:p text:style-name="P67"/>
            </table:table-cell>
          </table:table-row>
          <table:table-row table:style-name="Tableau33.1">
            <table:table-cell table:style-name="Tableau33.A1" table:number-columns-spanned="3" office:value-type="string">
              <text:p text:style-name="P71">CAPI : Computerassisteret personlig samtale</text:p>
            </table:table-cell>
            <table:covered-table-cell/>
            <table:covered-table-cell/>
          </table:table-row>
        </table:table>
        <text:p text:style-name="P41"/>
        <text:h text:style-name="P19" text:outline-level="2"><text:bookmark-start text:name="__RefHeading___Toc215604_2930363814"/>Interviewforløb pr. land <text:bookmark-end text:name="__RefHeading___Toc215604_2930363814"/></text:h>
        <text:p text:style-name="P41">Interviews blev gennemført gennem personlige interviews, enten fysisk i folks hjem eller gennem videointeraktion på det relevante nationale sprog. Interview med videointeraktion på afstand ("online face-to-face" eller CAVI, Computer Assisted Video Interviewing, blev kun gennemført i Republikken Cypern, Danmark, Malta, Nederlandene, Finland og Sverige).</text:p>
        <text:p text:style-name="P41"/>
        <text:p text:style-name="P42"/>
        <text:p text:style-name="P41"/>
        <text:p text:style-name="P41"><draw:frame draw:style-name="fr2" draw:name="Image3" text:anchor-type="paragraph" svg:width="8.251cm" svg:height="14.19cm" draw:z-index="64"><draw:image xlink:href="Pictures/10000000000001E90000034910B4D805A5B32AFD.png" xlink:type="simple" xlink:show="embed" xlink:actuate="onLoad" draw:mime-type="image/png"/></draw:frame></text:p>
        <text:h text:style-name="P19" text:outline-level="2"><text:bookmark-start text:name="__RefHeading___Toc215606_2930363814"/>Fejlmarginer <text:bookmark-end text:name="__RefHeading___Toc215606_2930363814"/></text:h>
        <text:p text:style-name="P41"><draw:frame draw:style-name="fr1" draw:name="Cadre2" text:anchor-type="paragraph" svg:x="-0.032cm" svg:y="5.032cm" svg:width="17.11cm" draw:z-index="66"><draw:text-box fo:min-height="3.683cm"><text:p text:style-name="P14"/><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7"/></table:table-cell><table:table-cell table:style-name="Tableau34.A1" table:number-columns-spanned="10" office:value-type="string"><text:p text:style-name="P68">Statistiske margener som følge af prøveudtagningsprocessen</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A1" table:number-columns-spanned="10" office:value-type="string"><text:p text:style-name="P69">(ved et konfidensniveau på 95 %)</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7"/></table:table-cell></table:table-row><table:table-row table:style-name="Tableau34.1"><table:table-cell table:style-name="Tableau34.A1" table:number-columns-spanned="6" office:value-type="string"><text:p text:style-name="P71">forskellige stikprøvestørrelser er i rækker </text:p></table:table-cell><table:covered-table-cell/><table:covered-table-cell/><table:covered-table-cell/><table:covered-table-cell/><table:covered-table-cell/><table:table-cell table:style-name="Tableau34.A1" table:number-columns-spanned="6" office:value-type="string"><text:p text:style-name="P73">Forskellige observerede resultater er i kolonner</text:p></table:table-cell><table:covered-table-cell/><table:covered-table-cell/><table:covered-table-cell/><table:covered-table-cell/><table:covered-table-cell/></table:table-row><table:table-row table:style-name="Tableau34.1"><table:table-cell table:style-name="Tableau34.A1" office:value-type="string"><text:p text:style-name="P79"/></table:table-cell><table:table-cell table:style-name="Tableau34.B4" office:value-type="percentage" office:value="0.05"><text:p text:style-name="P69">5 %</text:p></table:table-cell><table:table-cell table:style-name="Tableau34.B4" office:value-type="percentage" office:value="0.1"><text:p text:style-name="P69">10 %</text:p></table:table-cell><table:table-cell table:style-name="Tableau34.B4" office:value-type="percentage" office:value="0.15"><text:p text:style-name="P69">15 %</text:p></table:table-cell><table:table-cell table:style-name="Tableau34.B4" office:value-type="percentage" office:value="0.2"><text:p text:style-name="P69">20 %</text:p></table:table-cell><table:table-cell table:style-name="Tableau34.B4" office:value-type="percentage" office:value="0.25"><text:p text:style-name="P69">25 %</text:p></table:table-cell><table:table-cell table:style-name="Tableau34.B4" office:value-type="percentage" office:value="0.3"><text:p text:style-name="P69">30 %</text:p></table:table-cell><table:table-cell table:style-name="Tableau34.B4" office:value-type="percentage" office:value="0.35"><text:p text:style-name="P69">35 %</text:p></table:table-cell><table:table-cell table:style-name="Tableau34.B4" office:value-type="percentage" office:value="0.4"><text:p text:style-name="P69">40 %</text:p></table:table-cell><table:table-cell table:style-name="Tableau34.B4" office:value-type="percentage" office:value="0.45"><text:p text:style-name="P69">4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B4" office:value-type="percentage" office:value="0.95"><text:p text:style-name="P69">95 %</text:p></table:table-cell><table:table-cell table:style-name="Tableau34.B4" office:value-type="percentage" office:value="0.9"><text:p text:style-name="P69">90 %</text:p></table:table-cell><table:table-cell table:style-name="Tableau34.B4" office:value-type="percentage" office:value="0.85"><text:p text:style-name="P69">85 %</text:p></table:table-cell><table:table-cell table:style-name="Tableau34.B4" office:value-type="percentage" office:value="0.8"><text:p text:style-name="P69">80 %</text:p></table:table-cell><table:table-cell table:style-name="Tableau34.B4" office:value-type="percentage" office:value="0.75"><text:p text:style-name="P69">75 %</text:p></table:table-cell><table:table-cell table:style-name="Tableau34.B4" office:value-type="percentage" office:value="0.7"><text:p text:style-name="P69">70 %</text:p></table:table-cell><table:table-cell table:style-name="Tableau34.B4" office:value-type="percentage" office:value="0.65"><text:p text:style-name="P69">65 %</text:p></table:table-cell><table:table-cell table:style-name="Tableau34.B4" office:value-type="percentage" office:value="0.6"><text:p text:style-name="P69">60 %</text:p></table:table-cell><table:table-cell table:style-name="Tableau34.B4" office:value-type="percentage" office:value="0.55"><text:p text:style-name="P69">5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73">N=50 </text:p></table:table-cell><table:table-cell table:style-name="Tableau34.B6" office:value-type="float" office:value="6"><text:p text:style-name="P69">6,0</text:p></table:table-cell><table:table-cell table:style-name="Tableau34.B6" office:value-type="float" office:value="8.3"><text:p text:style-name="P69">8,3</text:p></table:table-cell><table:table-cell table:style-name="Tableau34.B6" office:value-type="float" office:value="9.9"><text:p text:style-name="P69">9,9</text:p></table:table-cell><table:table-cell table:style-name="Tableau34.B6" office:value-type="float" office:value="11.1"><text:p text:style-name="P69">11,1</text:p></table:table-cell><table:table-cell table:style-name="Tableau34.B6" office:value-type="float" office:value="12"><text:p text:style-name="P69">12,0</text:p></table:table-cell><table:table-cell table:style-name="Tableau34.B6" office:value-type="float" office:value="12.7"><text:p text:style-name="P69">12,7</text:p></table:table-cell><table:table-cell table:style-name="Tableau34.B6" office:value-type="float" office:value="13.2"><text:p text:style-name="P69">13,2</text:p></table:table-cell><table:table-cell table:style-name="Tableau34.B6" office:value-type="float" office:value="13.6"><text:p text:style-name="P69">13,6</text:p></table:table-cell><table:table-cell table:style-name="Tableau34.B6" office:value-type="float" office:value="13.8"><text:p text:style-name="P69">13,8</text:p></table:table-cell><table:table-cell table:style-name="Tableau34.B6" office:value-type="float" office:value="13.9"><text:p text:style-name="P69">13,9</text:p></table:table-cell><table:table-cell table:style-name="Tableau34.A1" office:value-type="string"><text:p text:style-name="P71">N=50</text:p></table:table-cell></table:table-row><table:table-row table:style-name="Tableau34.1"><table:table-cell table:style-name="Tableau34.A1" office:value-type="string"><text:p text:style-name="P73">N=500 </text:p></table:table-cell><table:table-cell table:style-name="Tableau34.B6" office:value-type="float" office:value="1.9"><text:p text:style-name="P69">1,9</text:p></table:table-cell><table:table-cell table:style-name="Tableau34.B6" office:value-type="float" office:value="2.6"><text:p text:style-name="P69">2,6</text:p></table:table-cell><table:table-cell table:style-name="Tableau34.B6" office:value-type="float" office:value="3.1"><text:p text:style-name="P69">3,1</text:p></table:table-cell><table:table-cell table:style-name="Tableau34.B6" office:value-type="float" office:value="3.5"><text:p text:style-name="P69">3,5</text:p></table:table-cell><table:table-cell table:style-name="Tableau34.B6" office:value-type="float" office:value="3.8"><text:p text:style-name="P69">3,8</text:p></table:table-cell><table:table-cell table:style-name="Tableau34.B6" office:value-type="float" office:value="4"><text:p text:style-name="P69">4,0</text:p></table:table-cell><table:table-cell table:style-name="Tableau34.B6" office:value-type="float" office:value="4.2"><text:p text:style-name="P69">4,2</text:p></table:table-cell><table:table-cell table:style-name="Tableau34.B6" office:value-type="float" office:value="4.3"><text:p text:style-name="P69">4,3</text:p></table:table-cell><table:table-cell table:style-name="Tableau34.B6" office:value-type="float" office:value="4.4"><text:p text:style-name="P69">4,4</text:p></table:table-cell><table:table-cell table:style-name="Tableau34.B6" office:value-type="float" office:value="4.4"><text:p text:style-name="P69">4,4</text:p></table:table-cell><table:table-cell table:style-name="Tableau34.A1" office:value-type="string"><text:p text:style-name="P71">N=500</text:p></table:table-cell></table:table-row><table:table-row table:style-name="Tableau34.1"><table:table-cell table:style-name="Tableau34.A1" office:value-type="string"><text:p text:style-name="P75">N=1000 </text:p></table:table-cell><table:table-cell table:style-name="Tableau34.B6" office:value-type="float" office:value="1.4"><text:p text:style-name="P76">1,4</text:p></table:table-cell><table:table-cell table:style-name="Tableau34.B6" office:value-type="float" office:value="1.9"><text:p text:style-name="P76">1,9</text:p></table:table-cell><table:table-cell table:style-name="Tableau34.B6" office:value-type="float" office:value="2.2"><text:p text:style-name="P76">2,2</text:p></table:table-cell><table:table-cell table:style-name="Tableau34.B6" office:value-type="float" office:value="2.5"><text:p text:style-name="P76">2,5</text:p></table:table-cell><table:table-cell table:style-name="Tableau34.B6" office:value-type="float" office:value="2.7"><text:p text:style-name="P76">2,7</text:p></table:table-cell><table:table-cell table:style-name="Tableau34.B6" office:value-type="float" office:value="2.8"><text:p text:style-name="P76">2,8</text:p></table:table-cell><table:table-cell table:style-name="Tableau34.B6" office:value-type="float" office:value="3"><text:p text:style-name="P76">3,0</text:p></table:table-cell><table:table-cell table:style-name="Tableau34.B6" office:value-type="float" office:value="3"><text:p text:style-name="P76">3,0</text:p></table:table-cell><table:table-cell table:style-name="Tableau34.B6" office:value-type="float" office:value="3.1"><text:p text:style-name="P76">3,1</text:p></table:table-cell><table:table-cell table:style-name="Tableau34.B6" office:value-type="float" office:value="3.1"><text:p text:style-name="P76">3,1</text:p></table:table-cell><table:table-cell table:style-name="Tableau34.A1" office:value-type="string"><text:p text:style-name="P77">N=1000</text:p></table:table-cell></table:table-row><table:table-row table:style-name="Tableau34.1"><table:table-cell table:style-name="Tableau34.A1" office:value-type="string"><text:p text:style-name="P73">N=1500 </text:p></table:table-cell><table:table-cell table:style-name="Tableau34.B6" office:value-type="float" office:value="1.1"><text:p text:style-name="P69">1,1</text:p></table:table-cell><table:table-cell table:style-name="Tableau34.B6" office:value-type="float" office:value="1.5"><text:p text:style-name="P69">1,5</text:p></table:table-cell><table:table-cell table:style-name="Tableau34.B6" office:value-type="float" office:value="1.8"><text:p text:style-name="P69">1,8</text:p></table:table-cell><table:table-cell table:style-name="Tableau34.B6" office:value-type="float" office:value="2"><text:p text:style-name="P69">2,0</text:p></table:table-cell><table:table-cell table:style-name="Tableau34.B6" office:value-type="float" office:value="2.2"><text:p text:style-name="P69">2,2</text:p></table:table-cell><table:table-cell table:style-name="Tableau34.B6" office:value-type="float" office:value="2.3"><text:p text:style-name="P69">2,3</text:p></table:table-cell><table:table-cell table:style-name="Tableau34.B6" office:value-type="float" office:value="2.4"><text:p text:style-name="P69">2,4</text:p></table:table-cell><table:table-cell table:style-name="Tableau34.B6" office:value-type="float" office:value="2.5"><text:p text:style-name="P69">2,5</text:p></table:table-cell><table:table-cell table:style-name="Tableau34.B6" office:value-type="float" office:value="2.5"><text:p text:style-name="P69">2,5</text:p></table:table-cell><table:table-cell table:style-name="Tableau34.B6" office:value-type="float" office:value="2.5"><text:p text:style-name="P69">2,5</text:p></table:table-cell><table:table-cell table:style-name="Tableau34.A1" office:value-type="string"><text:p text:style-name="P71">N=1500</text:p></table:table-cell></table:table-row><table:table-row table:style-name="Tableau34.1"><table:table-cell table:style-name="Tableau34.A1" office:value-type="string"><text:p text:style-name="P73">N=2000 </text:p></table:table-cell><table:table-cell table:style-name="Tableau34.B6" office:value-type="float" office:value="1"><text:p text:style-name="P69">1,0</text:p></table:table-cell><table:table-cell table:style-name="Tableau34.B6" office:value-type="float" office:value="1.3"><text:p text:style-name="P69">1,3</text:p></table:table-cell><table:table-cell table:style-name="Tableau34.B6" office:value-type="float" office:value="1.6"><text:p text:style-name="P69">1,6</text:p></table:table-cell><table:table-cell table:style-name="Tableau34.B6" office:value-type="float" office:value="1.8"><text:p text:style-name="P69">1,8</text:p></table:table-cell><table:table-cell table:style-name="Tableau34.B6" office:value-type="float" office:value="1.9"><text:p text:style-name="P69">1,9</text:p></table:table-cell><table:table-cell table:style-name="Tableau34.B6" office:value-type="float" office:value="2"><text:p text:style-name="P69">2,0</text:p></table:table-cell><table:table-cell table:style-name="Tableau34.B6" office:value-type="float" office:value="2.1"><text:p text:style-name="P69">2,1</text:p></table:table-cell><table:table-cell table:style-name="Tableau34.B6" office:value-type="float" office:value="2.1"><text:p text:style-name="P69">2,1</text:p></table:table-cell><table:table-cell table:style-name="Tableau34.B6" office:value-type="float" office:value="2.2"><text:p text:style-name="P69">2,2</text:p></table:table-cell><table:table-cell table:style-name="Tableau34.B6" office:value-type="float" office:value="2.2"><text:p text:style-name="P69">2,2</text:p></table:table-cell><table:table-cell table:style-name="Tableau34.A1" office:value-type="string"><text:p text:style-name="P71">N=2000</text:p></table:table-cell></table:table-row><table:table-row table:style-name="Tableau34.1"><table:table-cell table:style-name="Tableau34.A1" office:value-type="string"><text:p text:style-name="P73">N=3000 </text:p></table:table-cell><table:table-cell table:style-name="Tableau34.B6" office:value-type="float" office:value="0.8"><text:p text:style-name="P69">0,8</text:p></table:table-cell><table:table-cell table:style-name="Tableau34.B6" office:value-type="float" office:value="1.1"><text:p text:style-name="P69">1,1</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5"><text:p text:style-name="P69">1,5</text:p></table:table-cell><table:table-cell table:style-name="Tableau34.B6" office:value-type="float" office:value="1.6"><text:p text:style-name="P69">1,6</text:p></table:table-cell><table:table-cell table:style-name="Tableau34.B6" office:value-type="float" office:value="1.7"><text:p text:style-name="P69">1,7</text:p></table:table-cell><table:table-cell table:style-name="Tableau34.B6" office:value-type="float" office:value="1.8"><text:p text:style-name="P69">1,8</text:p></table:table-cell><table:table-cell table:style-name="Tableau34.B6" office:value-type="float" office:value="1.8"><text:p text:style-name="P69">1,8</text:p></table:table-cell><table:table-cell table:style-name="Tableau34.B6" office:value-type="float" office:value="1.8"><text:p text:style-name="P69">1,8</text:p></table:table-cell><table:table-cell table:style-name="Tableau34.A1" office:value-type="string"><text:p text:style-name="P71">N=3000</text:p></table:table-cell></table:table-row><table:table-row table:style-name="Tableau34.1"><table:table-cell table:style-name="Tableau34.A1" office:value-type="string"><text:p text:style-name="P73">N=4000 </text:p></table:table-cell><table:table-cell table:style-name="Tableau34.B6" office:value-type="float" office:value="0.7"><text:p text:style-name="P69">0,7</text:p></table:table-cell><table:table-cell table:style-name="Tableau34.B6" office:value-type="float" office:value="0.9"><text:p text:style-name="P69">0,9</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A1" office:value-type="string"><text:p text:style-name="P71">N=4000</text:p></table:table-cell></table:table-row><table:table-row table:style-name="Tableau34.1"><table:table-cell table:style-name="Tableau34.A1" office:value-type="string"><text:p text:style-name="P73">N=5000 </text:p></table:table-cell><table:table-cell table:style-name="Tableau34.B6" office:value-type="float" office:value="0.6"><text:p text:style-name="P69">0,6</text:p></table:table-cell><table:table-cell table:style-name="Tableau34.B6" office:value-type="float" office:value="0.8"><text:p text:style-name="P69">0,8</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4"><text:p text:style-name="P69">1,4</text:p></table:table-cell><table:table-cell table:style-name="Tableau34.B6" office:value-type="float" office:value="1.4"><text:p text:style-name="P69">1,4</text:p></table:table-cell><table:table-cell table:style-name="Tableau34.A1" office:value-type="string"><text:p text:style-name="P71">N=5000</text:p></table:table-cell></table:table-row><table:table-row table:style-name="Tableau34.1"><table:table-cell table:style-name="Tableau34.A1" office:value-type="string"><text:p text:style-name="P73">N=6000 </text:p></table:table-cell><table:table-cell table:style-name="Tableau34.B6" office:value-type="float" office:value="0.6"><text:p text:style-name="P69">0,6</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3"><text:p text:style-name="P69">1,3</text:p></table:table-cell><table:table-cell table:style-name="Tableau34.A1" office:value-type="string"><text:p text:style-name="P71">N=6000</text:p></table:table-cell></table:table-row><table:table-row table:style-name="Tableau34.1"><table:table-cell table:style-name="Tableau34.A1" office:value-type="string"><text:p text:style-name="P73">N=70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A1" office:value-type="string"><text:p text:style-name="P71">N=7000</text:p></table:table-cell></table:table-row><table:table-row table:style-name="Tableau34.1"><table:table-cell table:style-name="Tableau34.A1" office:value-type="string"><text:p text:style-name="P73">N=75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A1" office:value-type="string"><text:p text:style-name="P71">N=7500</text:p></table:table-cell></table:table-row><table:table-row table:style-name="Tableau34.1"><table:table-cell table:style-name="Tableau34.A1" office:value-type="string"><text:p text:style-name="P73">N=80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A1" office:value-type="string"><text:p text:style-name="P71">N=8000</text:p></table:table-cell></table:table-row><table:table-row table:style-name="Tableau34.1"><table:table-cell table:style-name="Tableau34.A1" office:value-type="string"><text:p text:style-name="P73">N=9000 </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A1" office:value-type="string"><text:p text:style-name="P71">N=9000</text:p></table:table-cell></table:table-row><table:table-row table:style-name="Tableau34.1"><table:table-cell table:style-name="Tableau34.A1" office:value-type="string"><text:p text:style-name="P73">N=10000 </text:p></table:table-cell><table:table-cell table:style-name="Tableau34.B6" office:value-type="float" office:value="0.4"><text:p text:style-name="P69">0,4</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A1" office:value-type="string"><text:p text:style-name="P71">N=10000</text:p></table:table-cell></table:table-row><table:table-row table:style-name="Tableau34.1"><table:table-cell table:style-name="Tableau34.A1" office:value-type="string"><text:p text:style-name="P73">N=11000 </text:p></table:table-cell><table:table-cell table:style-name="Tableau34.B6" office:value-type="float" office:value="0.4"><text:p text:style-name="P69">0,4</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11000</text:p></table:table-cell></table:table-row><table:table-row table:style-name="Tableau34.1"><table:table-cell table:style-name="Tableau34.A1" office:value-type="string"><text:p text:style-name="P73">N=12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12000</text:p></table:table-cell></table:table-row><table:table-row table:style-name="Tableau34.1"><table:table-cell table:style-name="Tableau34.A1" office:value-type="string"><text:p text:style-name="P73">N=13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13000</text:p></table:table-cell></table:table-row><table:table-row table:style-name="Tableau34.1"><table:table-cell table:style-name="Tableau34.A1" office:value-type="string"><text:p text:style-name="P73">N=14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A1" office:value-type="string"><text:p text:style-name="P71">N=14000</text:p></table:table-cell></table:table-row><table:table-row table:style-name="Tableau34.1"><table:table-cell table:style-name="Tableau34.A1" office:value-type="string"><text:p text:style-name="P73">N=15000 </text:p></table:table-cell><table:table-cell table:style-name="Tableau34.B6" office:value-type="float" office:value="0.3"><text:p text:style-name="P69">0,3</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A1" office:value-type="string"><text:p text:style-name="P71">N=15000</text:p></table:table-cell></table:table-row><table:table-row table:style-name="Tableau34.1"><table:table-cell table:style-name="Tableau34.A1" office:value-type="string"><text:p text:style-name="P67"/></table:table-cell><table:table-cell table:style-name="Tableau34.B4" office:value-type="percentage" office:value="0.05"><text:p text:style-name="P69">5 %</text:p></table:table-cell><table:table-cell table:style-name="Tableau34.B4" office:value-type="percentage" office:value="0.1"><text:p text:style-name="P69">10 %</text:p></table:table-cell><table:table-cell table:style-name="Tableau34.B4" office:value-type="percentage" office:value="0.15"><text:p text:style-name="P69">15 %</text:p></table:table-cell><table:table-cell table:style-name="Tableau34.B4" office:value-type="percentage" office:value="0.2"><text:p text:style-name="P69">20 %</text:p></table:table-cell><table:table-cell table:style-name="Tableau34.B4" office:value-type="percentage" office:value="0.25"><text:p text:style-name="P69">25 %</text:p></table:table-cell><table:table-cell table:style-name="Tableau34.B4" office:value-type="percentage" office:value="0.3"><text:p text:style-name="P69">30 %</text:p></table:table-cell><table:table-cell table:style-name="Tableau34.B4" office:value-type="percentage" office:value="0.35"><text:p text:style-name="P69">35 %</text:p></table:table-cell><table:table-cell table:style-name="Tableau34.B4" office:value-type="percentage" office:value="0.4"><text:p text:style-name="P69">40 %</text:p></table:table-cell><table:table-cell table:style-name="Tableau34.B4" office:value-type="percentage" office:value="0.45"><text:p text:style-name="P69">4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B4" office:value-type="percentage" office:value="0.95"><text:p text:style-name="P69">95 %</text:p></table:table-cell><table:table-cell table:style-name="Tableau34.B4" office:value-type="percentage" office:value="0.9"><text:p text:style-name="P69">90 %</text:p></table:table-cell><table:table-cell table:style-name="Tableau34.B4" office:value-type="percentage" office:value="0.85"><text:p text:style-name="P69">85 %</text:p></table:table-cell><table:table-cell table:style-name="Tableau34.B4" office:value-type="percentage" office:value="0.8"><text:p text:style-name="P69">80 %</text:p></table:table-cell><table:table-cell table:style-name="Tableau34.B4" office:value-type="percentage" office:value="0.75"><text:p text:style-name="P69">75 %</text:p></table:table-cell><table:table-cell table:style-name="Tableau34.B4" office:value-type="percentage" office:value="0.7"><text:p text:style-name="P69">70 %</text:p></table:table-cell><table:table-cell table:style-name="Tableau34.B4" office:value-type="percentage" office:value="0.65"><text:p text:style-name="P69">65 %</text:p></table:table-cell><table:table-cell table:style-name="Tableau34.B4" office:value-type="percentage" office:value="0.6"><text:p text:style-name="P69">60 %</text:p></table:table-cell><table:table-cell table:style-name="Tableau34.B4" office:value-type="percentage" office:value="0.55"><text:p text:style-name="P69">55 %</text:p></table:table-cell><table:table-cell table:style-name="Tableau34.B4" office:value-type="percentage" office:value="0.5"><text:p text:style-name="P69">50 %</text:p></table:table-cell><table:table-cell table:style-name="Tableau34.A1" office:value-type="string"><text:p text:style-name="P67"/></table:table-cell></table:table-row></table:table><text:p text:style-name="P14"/></draw:text-box></draw:frame>Læserne mindes om, at undersøgelsesresultaterne er skøn, hvis nøjagtighed alt andet lige afhænger af stikprøvestørrelsen og den observerede procentdel. Med prøver på omkring 1.000 interviews varierer de reelle procenter inden for følgende konfidensgrænser: </text:p>
        <text:h text:style-name="P7" text:outline-level="1"><text:bookmark-start text:name="__RefHeading___Toc215608_2930363814"/>Spørgeskema <text:bookmark-end text:name="__RefHeading___Toc215608_2930363814"/></text:h>
        <text:p text:style-name="P41"><text:span text:style-name="T2">QB1) Har du tidligere eller i øjeblikket taget en erhvervsrettet grunduddannelse på gymnasialt niveau?</text:span> (Læs kun ét svar) </text:p>
        <text:p text:style-name="P41">1 Fuldstændig enig </text:p>
        <text:p text:style-name="P41">2 Vær enig </text:p>
        <text:p text:style-name="P41">3 Har tendens til at være uenig </text:p>
        <text:p text:style-name="P41">4 Fuldstændig uenig </text:p>
        <text:p text:style-name="P41">999 Ved ikke </text:p>
        <text:p text:style-name="P41"><text:span text:style-name="T2">QB2) Hvilke af følgende uddannelsesforløb vil du anbefale til en ung, der nu beslutter sig for en gymnasial uddannelse? </text:span>(Læs mere - kun ét svar) </text:p>
        <text:p text:style-name="P41">1 Almen uddannelse på sekundærtrinnet </text:p>
        <text:p text:style-name="P41">2 Erhvervsuddannelse på sekundærtrinnet </text:p>
        <text:p text:style-name="P41">3 Det afhænger (SPONTANEOUS) </text:p>
        <text:p text:style-name="P41">999 Ved ikke </text:p>
        <text:p text:style-name="P41"><text:span text:style-name="T2">QB3) Hvilke af følgende uddannelsesforløb vil du anbefale til en ung, der afslutter en gymnasial uddannelse?</text:span> (Læs mere - kun ét svar) </text:p>
        <text:p text:style-name="P41">1 Videregående akademisk uddannelse </text:p>
        <text:p text:style-name="P41">2 Videregående erhvervsuddannelse </text:p>
        <text:p text:style-name="P41">3 Det afhænger (SPONTANEOUS) </text:p>
        <text:p text:style-name="P41">999 Ved ikke </text:p>
        <text:p text:style-name="P41"><text:span text:style-name="T2">QB4) Hvad er efter din mening den eller de vigtigste faktorer, der påvirker unge til at vælge erhvervsuddannelse frem for almen uddannelse i dag? </text:span>(Skrevet-Læst ud-maks. 3 svarmuligheder muligt-RANDOMISE) </text:p>
        <text:p text:style-name="P41">1 Vejledning fra lærere eller skolevejledere </text:p>
        <text:p text:style-name="P41">2 Rådgivning fra forældre eller andre familiemedlemmer </text:p>
        <text:p text:style-name="P41">3 Behovet for eller ønsket om at have et job og tjene penge så hurtigt som muligt </text:p>
        <text:p text:style-name="P41">4 Vil du være iværksætter eller selvstændig </text:p>
        <text:p text:style-name="P41">5 Dårlig skolepræstation eller karakterer </text:p>
        <text:p text:style-name="P41">6 Gør hvad de fleste mennesker omkring dem gør (f.eks. venner, klassekammerater eller andre i deres område) </text:p>
        <text:p text:style-name="P41">7 Indflydelse fra sociale medier eller onlineindhold </text:p>
        <text:p text:style-name="P41">8 Erhvervsuddannelsesforløbets opfattede prestige eller sociale status </text:p>
        <text:p text:style-name="P41">9 Andre (SPONTANEOUS) </text:p>
        <text:p text:style-name="P41">10 Ved ikke </text:p>
        <text:p text:style-name="P41"><text:span text:style-name="T2">QB5) Kan du fortælle mig, i hvilket omfang du er enig eller uenig i følgende udsagn: I (vores land) får folk, der er ved at vælge deres gymnasiale uddannelse, tilstrækkelige oplysninger om erhvervsuddannelsesmuligheder.</text:span> (Kun SCREEN-READ OUT-ONE ANSWER) </text:p>
        <text:p text:style-name="P41">1 Fuldstændig enig </text:p>
        <text:p text:style-name="P41">2 Vær enig </text:p>
        <text:p text:style-name="P41">3 Har tendens til at være uenig </text:p>
        <text:p text:style-name="P41">4 Fuldstændig uenig </text:p>
        <text:p text:style-name="P41">999 Ved ikke </text:p>
        <text:p text:style-name="P41"><text:span text:style-name="T2">QB6) Hvordan mener du, at INITIAL erhvervsuddannelse betragtes i (vores land)? </text:span>(Kun SCREEN-READ OUT-ONE ANSWER) </text:p>
        <text:p text:style-name="P41">1 Meget positiv </text:p>
        <text:p text:style-name="P41">2 Forholdsvis positiv </text:p>
        <text:p text:style-name="P41">3 Forholdsvis negativ </text:p>
        <text:p text:style-name="P41">4 Meget negativ </text:p>
        <text:p text:style-name="P41">999 Ved ikke </text:p>
        <text:p text:style-name="P41"><text:span text:style-name="T2">QB7) Fortæl mig, i hvilket omfang du er enig eller uenig i hvert af følgende udsagn: </text:span>(Skrevet-læses ud-et svar pr. post – renomméværdier) </text:p>
        <text:p text:style-name="P41">Meget enig </text:p>
        <text:p text:style-name="P41"/>
        <text:p text:style-name="P41">Har tendens til at være enig </text:p>
        <text:p text:style-name="P41"/>
        <text:p text:style-name="P41">Har tendens til at være uenige </text:p>
        <text:p text:style-name="P41"/>
        <text:p text:style-name="P41">Stærkt uenig </text:p>
        <text:p text:style-name="P41"/>
        <text:p text:style-name="P41">Ved ikke </text:p>
        <text:p text:style-name="P41"/>
        <text:p text:style-name="P41">IVET tilbyder læring af høj kvalitet </text:p>
        <text:p text:style-name="P41">1 2 3 4 999 </text:p>
        <text:p text:style-name="P41">IVET giver adgang til moderne fysiske og digitale infrastrukturer (computere, maskiner osv.) </text:p>
        <text:p text:style-name="P41">1 2 3 4 999 </text:p>
        <text:p text:style-name="P41">Lærere og undervisere inden for erhvervsrettet grund- og efteruddannelse er kompetente </text:p>
        <text:p text:style-name="P41">1 2 3 4 999 </text:p>
        <text:p text:style-name="P41">Personer, der gennemfører IVET-programmer, kan tilmelde sig universitetsstudier </text:p>
        <text:p text:style-name="P41">1 2 3 4 999 </text:p>
        <text:p text:style-name="P41"/>
        <text:p text:style-name="P43">Personer, der studerer for en IVET kvalifikation har mulighed for at studere i udlandet som en del af deres studier </text:p>
        <text:p text:style-name="P41">1 2 3 4 999 </text:p>
        <text:p text:style-name="P41">Erhvervsrettet grunduddannelse giver ikke tilstrækkelige tværgående færdigheder såsom kommunikation eller kritisk tænkning </text:p>
        <text:p text:style-name="P41">1 2 3 4 999 </text:p>
        <text:p text:style-name="P41">IVET-programmer undlader ofte at undervise i grundlæggende færdigheder som læse- og skrivefærdigheder eller digitale færdigheder </text:p>
        <text:p text:style-name="P41">1 2 3 4 999 </text:p>
        <text:p text:style-name="P41">Personer i IVET-programmer lærer specialiserede tekniske færdigheder, der er direkte relevante for specifikke erhverv </text:p>
        <text:p text:style-name="P41">1 2 3 4 99 </text:p>
        <text:p text:style-name="P41"/>
        <text:p text:style-name="P41"><text:span text:style-name="T2">QB8) Fortæl mig, i hvilket omfang du er enig eller uenig i hvert af følgende udsagn: </text:span>(Skrevet-Læst-Ud-Et SVAR PÅ ITEM-RANDOMISE) </text:p>
        <text:p text:style-name="P41">Meget enig </text:p>
        <text:p text:style-name="P41">Har tendens til at være enig </text:p>
        <text:p text:style-name="P41">Har tendens til at være uenige </text:p>
        <text:p text:style-name="P41">Stærkt uenig </text:p>
        <text:p text:style-name="P41">Ved ikke </text:p>
        <text:p text:style-name="P41">Job i forbindelse med erhvervsrettede efter- og videreuddannelseskvalifikationer risikerer at blive erstattet af automatisering </text:p>
        <text:p text:style-name="P41">1 2 3 4 999 </text:p>
        <text:p text:style-name="P41">Erhvervsrettede grund- og efteruddannelseskvalifikationer fører til job, der er godt betalt </text:p>
        <text:p text:style-name="P41">1 2 3 4 999 </text:p>
        <text:p text:style-name="P41">Erhvervsuddannelseskvalifikationer fører til job, der er højt respekteret i samfundet </text:p>
        <text:p text:style-name="P41">1 2 3 4 999 </text:p>
        <text:p text:style-name="P41">Erhvervsrettede grund- og efteruddannelseskvalifikationer fører til job, som der er stor efterspørgsel efter på arbejdsmarkedet i (VORES LAND) </text:p>
        <text:p text:style-name="P41">1 2 3 4 999 </text:p>
        <text:p text:style-name="P41">Erhvervsrettede efter- og videreuddannelseskvalifikationer fører til job, der bidrager til den grønne omstilling </text:p>
        <text:p text:style-name="P41">1 2 3 4 999 </text:p>
        <text:p text:style-name="P41"/>
        <text:p text:style-name="P41"><text:span text:style-name="T2">QB9) Fortæl mig, i hvilket omfang du er enig eller uenig i hvert af følgende udsagn: </text:span>(Skrevet-Læst-Ud-Et SVAR PÅ ITEM-RANDOMISE) </text:p>
        <text:p text:style-name="P41">Meget enig </text:p>
        <text:p text:style-name="P41">Har tendens til at være enig </text:p>
        <text:p text:style-name="P41">Har tendens til at være uenige </text:p>
        <text:p text:style-name="P41">Stærkt uenig </text:p>
        <text:p text:style-name="P41">Ved ikke </text:p>
        <text:p text:style-name="P41">Det er generelt lettere at studere til en kvalifikation i almen gymnasial uddannelse end i grundlæggende erhvervsuddannelse </text:p>
        <text:p text:style-name="P41">1 2 3 4 999 </text:p>
        <text:p text:style-name="P41">Studerende med højere akademiske resultater opfordres ofte til på gymnasialt niveau at forfølge almen uddannelse snarere end erhvervsfaglig grunduddannelse. </text:p>
        <text:p text:style-name="P41">1 2 3 4 999 </text:p>
        <text:p text:style-name="P41">I (VORES LAND) har den almene uddannelse på gymnasialt niveau et mere positivt image end den erhvervsfaglige grunduddannelse </text:p>
        <text:p text:style-name="P41">1 2 3 4 999 </text:p>
        <text:p text:style-name="P41">IVET-programmerne er tilstrækkeligt inkluderende til at sikre, at de lærende, der kan stå over for hindringer i visse typer læringsmiljøer, får den støtte, de har brug for til at gennemføre programmerne </text:p>
        <text:p text:style-name="P41">1 2 3 4 999 </text:p>
        <text:p text:style-name="P41"/>
        <text:p text:style-name="P41">Det næste spørgsmål handler om STEM — der står for naturvidenskab, teknologi, ingeniørvirksomhed og matematik. Dette omfatter områder som byggeri, bilindustrien, fremstilling og IKT, som involverer tekniske færdigheder, kreativitet og problemløsning. </text:p>
        <text:p text:style-name="P41"/>
        <text:p text:style-name="P38">QB10) Fortæl mig, i hvilket omfang du er enig eller uenig i hvert af følgende udsagn: </text:p>
        <text:p text:style-name="P41">(Skrevet-Læst-Ud-Et SVAR PÅ DET) </text:p>
        <text:p text:style-name="P41">Meget enig </text:p>
        <text:p text:style-name="P41">Har tendens til at være enig </text:p>
        <text:p text:style-name="P41">Har tendens til at være uenige </text:p>
        <text:p text:style-name="P41">Stærkt uenig </text:p>
        <text:p text:style-name="P41">Ved ikke </text:p>
        <text:p text:style-name="P41"/>
        <text:p text:style-name="P41">STEM-relaterede områder inden for erhvervsrettet grund- og efteruddannelse (f.eks. bygge- og anlægsvirksomhed, bilindustrien, fremstillingsvirksomhed, IKT) er mere velegnede til mænd </text:p>
        <text:p text:style-name="P41">1 2 3 4 999 </text:p>
        <text:p text:style-name="P41"><text:soft-page-break/>Kvinder, der er interesseret i STEM-relaterede områder inden for erhvervsrettet grund- og efteruddannelse, kan modtage mindre opmuntring fra familier og skoler end mænd, der er interesseret i STEM-relaterede områder </text:p>
        <text:p text:style-name="P41">1 2 3 4 999 </text:p>
        <text:p text:style-name="P38">QB11) Fortæl mig, i hvilket omfang du er enig eller uenig i hvert af følgende udsagn: </text:p>
        <text:p text:style-name="P41">(Skrevet-Læst-Ud-Et SVAR PÅ DET) </text:p>
        <text:p text:style-name="P41"/>
        <text:p text:style-name="P41">Meget enig </text:p>
        <text:p text:style-name="P41">Har tendens til at være enig </text:p>
        <text:p text:style-name="P41">Har tendens til at være uenige </text:p>
        <text:p text:style-name="P41">Stærkt uenig </text:p>
        <text:p text:style-name="P41">Ved ikke </text:p>
        <text:p text:style-name="P41"/>
        <text:p text:style-name="P41">Kvinder opfordres ofte til at tage en almen uddannelse, selv om de udtrykker interesse for tekniske, praktiske og praktiske emner. </text:p>
        <text:p text:style-name="P41">1 2 3 4 999 </text:p>
        <text:p text:style-name="P41">Mænd, der ikke har høje akademiske resultater, står over for større pres for at vælge erhvervsrettet grunduddannelse frem for almen uddannelse end kvinder </text:p>
        <text:p text:style-name="P41">1 2 3 4 999 </text:p>
        <text:p text:style-name="P41">Lærere og vejledere tager ikke i tilstrækkelig grad fat på kønsskævheder, før eleverne træffer deres valg mellem almen uddannelse og erhvervsuddannelse </text:p>
        <text:p text:style-name="P41">1 2 3 4 999 </text:p>
        <text:p text:style-name="P41">Kønsstereotyper omkring valg mellem almen uddannelse og erhvervsuddannelse styrkes ofte af familier, jævnaldrende og sociale medier </text:p>
        <text:p text:style-name="P41">1 2 3 4 999 </text:p>
        <text:p text:style-name="P41">Mænd i omsorgs- eller servicerelaterede IVET-områder står ofte over for social stigmatisering eller dom </text:p>
        <text:p text:style-name="P41">1 2 3 4 999 </text:p>
      </text:section>
      <text:p text:style-name="P4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00" draw:display-name="Dashed (var) 100" draw:style="rect" draw:dots1="1" draw:dots1-length="0.011cm" draw:dots2="1" draw:dots2-length="0.011cm" draw:distance="0.011cm"/>
    <draw:stroke-dash draw:name="Dashed_20__28_var_29__20_101" draw:display-name="Dashed (var) 101" draw:style="rect" draw:dots1="1" draw:dots1-length="0.011cm" draw:dots2="1" draw:dots2-length="0.011cm" draw:distance="0.011cm"/>
    <draw:stroke-dash draw:name="Dashed_20__28_var_29__20_102" draw:display-name="Dashed (var) 102" draw:style="rect" draw:dots1="1" draw:dots1-length="0.011cm" draw:dots2="1" draw:dots2-length="0.011cm" draw:distance="0.011cm"/>
    <draw:stroke-dash draw:name="Dashed_20__28_var_29__20_103" draw:display-name="Dashed (var) 103" draw:style="rect" draw:dots1="1" draw:dots1-length="0.011cm" draw:dots2="1" draw:dots2-length="0.011cm" draw:distance="0.011cm"/>
    <draw:stroke-dash draw:name="Dashed_20__28_var_29__20_104" draw:display-name="Dashed (var) 104" draw:style="rect" draw:dots1="1" draw:dots1-length="0.011cm" draw:dots2="1" draw:dots2-length="0.011cm" draw:distance="0.011cm"/>
    <draw:stroke-dash draw:name="Dashed_20__28_var_29__20_105" draw:display-name="Dashed (var) 105" draw:style="rect" draw:dots1="1" draw:dots1-length="0.011cm" draw:dots2="1" draw:dots2-length="0.011cm" draw:distance="0.011cm"/>
    <draw:stroke-dash draw:name="Dashed_20__28_var_29__20_106" draw:display-name="Dashed (var) 106" draw:style="rect" draw:dots1="1" draw:dots1-length="0.011cm" draw:dots2="1" draw:dots2-length="0.011cm" draw:distance="0.011cm"/>
    <draw:stroke-dash draw:name="Dashed_20__28_var_29__20_107" draw:display-name="Dashed (var) 107" draw:style="rect" draw:dots1="1" draw:dots1-length="0.011cm" draw:dots2="1" draw:dots2-length="0.011cm" draw:distance="0.011cm"/>
    <draw:stroke-dash draw:name="Dashed_20__28_var_29__20_108" draw:display-name="Dashed (var) 108" draw:style="rect" draw:dots1="1" draw:dots1-length="0.011cm" draw:dots2="1" draw:dots2-length="0.011cm" draw:distance="0.011cm"/>
    <draw:stroke-dash draw:name="Dashed_20__28_var_29__20_109" draw:display-name="Dashed (var) 109"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10" draw:display-name="Dashed (var) 110" draw:style="rect" draw:dots1="1" draw:dots1-length="0.011cm" draw:dots2="1" draw:dots2-length="0.011cm" draw:distance="0.011cm"/>
    <draw:stroke-dash draw:name="Dashed_20__28_var_29__20_111" draw:display-name="Dashed (var) 111" draw:style="rect" draw:dots1="1" draw:dots1-length="0.011cm" draw:dots2="1" draw:dots2-length="0.011cm" draw:distance="0.011cm"/>
    <draw:stroke-dash draw:name="Dashed_20__28_var_29__20_112" draw:display-name="Dashed (var) 112" draw:style="rect" draw:dots1="1" draw:dots1-length="0.011cm" draw:dots2="1" draw:dots2-length="0.011cm" draw:distance="0.011cm"/>
    <draw:stroke-dash draw:name="Dashed_20__28_var_29__20_113" draw:display-name="Dashed (var) 113" draw:style="rect" draw:dots1="1" draw:dots1-length="0.011cm" draw:dots2="1" draw:dots2-length="0.011cm" draw:distance="0.011cm"/>
    <draw:stroke-dash draw:name="Dashed_20__28_var_29__20_114" draw:display-name="Dashed (var) 114" draw:style="rect" draw:dots1="1" draw:dots1-length="0.011cm" draw:dots2="1" draw:dots2-length="0.011cm" draw:distance="0.011cm"/>
    <draw:stroke-dash draw:name="Dashed_20__28_var_29__20_115" draw:display-name="Dashed (var) 115" draw:style="rect" draw:dots1="1" draw:dots1-length="0.011cm" draw:dots2="1" draw:dots2-length="0.011cm" draw:distance="0.011cm"/>
    <draw:stroke-dash draw:name="Dashed_20__28_var_29__20_116" draw:display-name="Dashed (var) 116" draw:style="rect" draw:dots1="1" draw:dots1-length="0.011cm" draw:dots2="1" draw:dots2-length="0.011cm" draw:distance="0.011cm"/>
    <draw:stroke-dash draw:name="Dashed_20__28_var_29__20_117" draw:display-name="Dashed (var) 117" draw:style="rect" draw:dots1="1" draw:dots1-length="0.011cm" draw:dots2="1" draw:dots2-length="0.011cm" draw:distance="0.011cm"/>
    <draw:stroke-dash draw:name="Dashed_20__28_var_29__20_118" draw:display-name="Dashed (var) 118" draw:style="rect" draw:dots1="1" draw:dots1-length="0.011cm" draw:dots2="1" draw:dots2-length="0.011cm" draw:distance="0.011cm"/>
    <draw:stroke-dash draw:name="Dashed_20__28_var_29__20_119" draw:display-name="Dashed (var) 119"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20" draw:display-name="Dashed (var) 120" draw:style="rect" draw:dots1="1" draw:dots1-length="0.011cm" draw:dots2="1" draw:dots2-length="0.011cm" draw:distance="0.011cm"/>
    <draw:stroke-dash draw:name="Dashed_20__28_var_29__20_121" draw:display-name="Dashed (var) 121" draw:style="rect" draw:dots1="1" draw:dots1-length="0.011cm" draw:dots2="1" draw:dots2-length="0.011cm" draw:distance="0.011cm"/>
    <draw:stroke-dash draw:name="Dashed_20__28_var_29__20_122" draw:display-name="Dashed (var) 122" draw:style="rect" draw:dots1="1" draw:dots1-length="0.011cm" draw:dots2="1" draw:dots2-length="0.011cm" draw:distance="0.011cm"/>
    <draw:stroke-dash draw:name="Dashed_20__28_var_29__20_123" draw:display-name="Dashed (var) 123" draw:style="rect" draw:dots1="1" draw:dots1-length="0.011cm" draw:dots2="1" draw:dots2-length="0.011cm" draw:distance="0.011cm"/>
    <draw:stroke-dash draw:name="Dashed_20__28_var_29__20_124" draw:display-name="Dashed (var) 124" draw:style="rect" draw:dots1="1" draw:dots1-length="0.011cm" draw:dots2="1" draw:dots2-length="0.011cm" draw:distance="0.011cm"/>
    <draw:stroke-dash draw:name="Dashed_20__28_var_29__20_125" draw:display-name="Dashed (var) 125" draw:style="rect" draw:dots1="1" draw:dots1-length="0.011cm" draw:dots2="1" draw:dots2-length="0.011cm" draw:distance="0.011cm"/>
    <draw:stroke-dash draw:name="Dashed_20__28_var_29__20_126" draw:display-name="Dashed (var) 126" draw:style="rect" draw:dots1="1" draw:dots1-length="0.011cm" draw:dots2="1" draw:dots2-length="0.011cm" draw:distance="0.011cm"/>
    <draw:stroke-dash draw:name="Dashed_20__28_var_29__20_127" draw:display-name="Dashed (var) 127" draw:style="rect" draw:dots1="1" draw:dots1-length="0.011cm" draw:dots2="1" draw:dots2-length="0.011cm" draw:distance="0.011cm"/>
    <draw:stroke-dash draw:name="Dashed_20__28_var_29__20_128" draw:display-name="Dashed (var) 128" draw:style="rect" draw:dots1="1" draw:dots1-length="0.011cm" draw:dots2="1" draw:dots2-length="0.011cm" draw:distance="0.011cm"/>
    <draw:stroke-dash draw:name="Dashed_20__28_var_29__20_129" draw:display-name="Dashed (var) 129"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37" draw:display-name="Dashed (var) 137" draw:style="rect" draw:dots1="1" draw:dots1-length="0.011cm" draw:dots2="1" draw:dots2-length="0.011cm" draw:distance="0.011cm"/>
    <draw:stroke-dash draw:name="Dashed_20__28_var_29__20_138" draw:display-name="Dashed (var) 138" draw:style="rect" draw:dots1="1" draw:dots1-length="0.011cm" draw:dots2="1" draw:dots2-length="0.011cm" draw:distance="0.011cm"/>
    <draw:stroke-dash draw:name="Dashed_20__28_var_29__20_139" draw:display-name="Dashed (var) 139"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40" draw:display-name="Dashed (var) 140" draw:style="rect" draw:dots1="1" draw:dots1-length="0.011cm" draw:dots2="1" draw:dots2-length="0.011cm" draw:distance="0.011cm"/>
    <draw:stroke-dash draw:name="Dashed_20__28_var_29__20_141" draw:display-name="Dashed (var) 141" draw:style="rect" draw:dots1="1" draw:dots1-length="0.011cm" draw:dots2="1" draw:dots2-length="0.011cm" draw:distance="0.011cm"/>
    <draw:stroke-dash draw:name="Dashed_20__28_var_29__20_142" draw:display-name="Dashed (var) 142" draw:style="rect" draw:dots1="1" draw:dots1-length="0.011cm" draw:dots2="1" draw:dots2-length="0.011cm" draw:distance="0.011cm"/>
    <draw:stroke-dash draw:name="Dashed_20__28_var_29__20_143" draw:display-name="Dashed (var) 143" draw:style="rect" draw:dots1="1" draw:dots1-length="0.011cm" draw:dots2="1" draw:dots2-length="0.011cm" draw:distance="0.011cm"/>
    <draw:stroke-dash draw:name="Dashed_20__28_var_29__20_144" draw:display-name="Dashed (var) 144" draw:style="rect" draw:dots1="1" draw:dots1-length="0.011cm" draw:dots2="1" draw:dots2-length="0.011cm" draw:distance="0.011cm"/>
    <draw:stroke-dash draw:name="Dashed_20__28_var_29__20_145" draw:display-name="Dashed (var) 145" draw:style="rect" draw:dots1="1" draw:dots1-length="0.011cm" draw:dots2="1" draw:dots2-length="0.011cm" draw:distance="0.011cm"/>
    <draw:stroke-dash draw:name="Dashed_20__28_var_29__20_146" draw:display-name="Dashed (var) 146" draw:style="rect" draw:dots1="1" draw:dots1-length="0.011cm" draw:dots2="1" draw:dots2-length="0.011cm" draw:distance="0.011cm"/>
    <draw:stroke-dash draw:name="Dashed_20__28_var_29__20_147" draw:display-name="Dashed (var) 147" draw:style="rect" draw:dots1="1" draw:dots1-length="0.011cm" draw:dots2="1" draw:dots2-length="0.011cm" draw:distance="0.011cm"/>
    <draw:stroke-dash draw:name="Dashed_20__28_var_29__20_148" draw:display-name="Dashed (var) 148" draw:style="rect" draw:dots1="1" draw:dots1-length="0.011cm" draw:dots2="1" draw:dots2-length="0.011cm" draw:distance="0.011cm"/>
    <draw:stroke-dash draw:name="Dashed_20__28_var_29__20_149" draw:display-name="Dashed (var) 149"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50" draw:display-name="Dashed (var) 150" draw:style="rect" draw:dots1="1" draw:dots1-length="0.011cm" draw:dots2="1" draw:dots2-length="0.011cm" draw:distance="0.011cm"/>
    <draw:stroke-dash draw:name="Dashed_20__28_var_29__20_151" draw:display-name="Dashed (var) 151" draw:style="rect" draw:dots1="1" draw:dots1-length="0.011cm" draw:dots2="1" draw:dots2-length="0.011cm" draw:distance="0.011cm"/>
    <draw:stroke-dash draw:name="Dashed_20__28_var_29__20_152" draw:display-name="Dashed (var) 152" draw:style="rect" draw:dots1="1" draw:dots1-length="0.011cm" draw:dots2="1" draw:dots2-length="0.011cm" draw:distance="0.011cm"/>
    <draw:stroke-dash draw:name="Dashed_20__28_var_29__20_153" draw:display-name="Dashed (var) 153" draw:style="rect" draw:dots1="1" draw:dots1-length="0.011cm" draw:dots2="1" draw:dots2-length="0.011cm" draw:distance="0.011cm"/>
    <draw:stroke-dash draw:name="Dashed_20__28_var_29__20_154" draw:display-name="Dashed (var) 154" draw:style="rect" draw:dots1="1" draw:dots1-length="0.011cm" draw:dots2="1" draw:dots2-length="0.011cm" draw:distance="0.011cm"/>
    <draw:stroke-dash draw:name="Dashed_20__28_var_29__20_155" draw:display-name="Dashed (var) 155" draw:style="rect" draw:dots1="1" draw:dots1-length="0.011cm" draw:dots2="1" draw:dots2-length="0.011cm" draw:distance="0.011cm"/>
    <draw:stroke-dash draw:name="Dashed_20__28_var_29__20_156" draw:display-name="Dashed (var) 156" draw:style="rect" draw:dots1="1" draw:dots1-length="0.011cm" draw:dots2="1" draw:dots2-length="0.011cm" draw:distance="0.011cm"/>
    <draw:stroke-dash draw:name="Dashed_20__28_var_29__20_157" draw:display-name="Dashed (var) 157" draw:style="rect" draw:dots1="1" draw:dots1-length="0.011cm" draw:dots2="1" draw:dots2-length="0.011cm" draw:distance="0.011cm"/>
    <draw:stroke-dash draw:name="Dashed_20__28_var_29__20_158" draw:display-name="Dashed (var) 158" draw:style="rect" draw:dots1="1" draw:dots1-length="0.011cm" draw:dots2="1" draw:dots2-length="0.011cm" draw:distance="0.011cm"/>
    <draw:stroke-dash draw:name="Dashed_20__28_var_29__20_159" draw:display-name="Dashed (var) 159"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60" draw:display-name="Dashed (var) 160" draw:style="rect" draw:dots1="1" draw:dots1-length="0.011cm" draw:dots2="1" draw:dots2-length="0.011cm" draw:distance="0.011cm"/>
    <draw:stroke-dash draw:name="Dashed_20__28_var_29__20_161" draw:display-name="Dashed (var) 161" draw:style="rect" draw:dots1="1" draw:dots1-length="0.011cm" draw:dots2="1" draw:dots2-length="0.011cm" draw:distance="0.011cm"/>
    <draw:stroke-dash draw:name="Dashed_20__28_var_29__20_162" draw:display-name="Dashed (var) 162" draw:style="rect" draw:dots1="1" draw:dots1-length="0.011cm" draw:dots2="1" draw:dots2-length="0.011cm" draw:distance="0.011cm"/>
    <draw:stroke-dash draw:name="Dashed_20__28_var_29__20_163" draw:display-name="Dashed (var) 163" draw:style="rect" draw:dots1="1" draw:dots1-length="0.011cm" draw:dots2="1" draw:dots2-length="0.011cm" draw:distance="0.011cm"/>
    <draw:stroke-dash draw:name="Dashed_20__28_var_29__20_164" draw:display-name="Dashed (var) 164" draw:style="rect" draw:dots1="1" draw:dots1-length="0.011cm" draw:dots2="1" draw:dots2-length="0.011cm" draw:distance="0.011cm"/>
    <draw:stroke-dash draw:name="Dashed_20__28_var_29__20_165" draw:display-name="Dashed (var) 165" draw:style="rect" draw:dots1="1" draw:dots1-length="0.011cm" draw:dots2="1" draw:dots2-length="0.011cm" draw:distance="0.011cm"/>
    <draw:stroke-dash draw:name="Dashed_20__28_var_29__20_166" draw:display-name="Dashed (var) 166" draw:style="rect" draw:dots1="1" draw:dots1-length="0.011cm" draw:dots2="1" draw:dots2-length="0.011cm" draw:distance="0.011cm"/>
    <draw:stroke-dash draw:name="Dashed_20__28_var_29__20_167" draw:display-name="Dashed (var) 167" draw:style="rect" draw:dots1="1" draw:dots1-length="0.011cm" draw:dots2="1" draw:dots2-length="0.011cm" draw:distance="0.011cm"/>
    <draw:stroke-dash draw:name="Dashed_20__28_var_29__20_168" draw:display-name="Dashed (var) 168" draw:style="rect" draw:dots1="1" draw:dots1-length="0.011cm" draw:dots2="1" draw:dots2-length="0.011cm" draw:distance="0.011cm"/>
    <draw:stroke-dash draw:name="Dashed_20__28_var_29__20_169" draw:display-name="Dashed (var) 169"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70" draw:display-name="Dashed (var) 170" draw:style="rect" draw:dots1="1" draw:dots1-length="0.011cm" draw:dots2="1" draw:dots2-length="0.011cm" draw:distance="0.011cm"/>
    <draw:stroke-dash draw:name="Dashed_20__28_var_29__20_171" draw:display-name="Dashed (var) 171" draw:style="rect" draw:dots1="1" draw:dots1-length="0.011cm" draw:dots2="1" draw:dots2-length="0.011cm" draw:distance="0.011cm"/>
    <draw:stroke-dash draw:name="Dashed_20__28_var_29__20_172" draw:display-name="Dashed (var) 172" draw:style="rect" draw:dots1="1" draw:dots1-length="0.011cm" draw:dots2="1" draw:dots2-length="0.011cm" draw:distance="0.011cm"/>
    <draw:stroke-dash draw:name="Dashed_20__28_var_29__20_173" draw:display-name="Dashed (var) 173" draw:style="rect" draw:dots1="1" draw:dots1-length="0.011cm" draw:dots2="1" draw:dots2-length="0.011cm" draw:distance="0.011cm"/>
    <draw:stroke-dash draw:name="Dashed_20__28_var_29__20_174" draw:display-name="Dashed (var) 174" draw:style="rect" draw:dots1="1" draw:dots1-length="0.011cm" draw:dots2="1" draw:dots2-length="0.011cm" draw:distance="0.011cm"/>
    <draw:stroke-dash draw:name="Dashed_20__28_var_29__20_175" draw:display-name="Dashed (var) 175" draw:style="rect" draw:dots1="1" draw:dots1-length="0.011cm" draw:dots2="1" draw:dots2-length="0.011cm" draw:distance="0.011cm"/>
    <draw:stroke-dash draw:name="Dashed_20__28_var_29__20_176" draw:display-name="Dashed (var) 176" draw:style="rect" draw:dots1="1" draw:dots1-length="0.011cm" draw:dots2="1" draw:dots2-length="0.011cm" draw:distance="0.011cm"/>
    <draw:stroke-dash draw:name="Dashed_20__28_var_29__20_177" draw:display-name="Dashed (var) 177" draw:style="rect" draw:dots1="1" draw:dots1-length="0.011cm" draw:dots2="1" draw:dots2-length="0.011cm" draw:distance="0.011cm"/>
    <draw:stroke-dash draw:name="Dashed_20__28_var_29__20_178" draw:display-name="Dashed (var) 178" draw:style="rect" draw:dots1="1" draw:dots1-length="0.011cm" draw:dots2="1" draw:dots2-length="0.011cm" draw:distance="0.011cm"/>
    <draw:stroke-dash draw:name="Dashed_20__28_var_29__20_179" draw:display-name="Dashed (var) 179"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80" draw:display-name="Dashed (var) 180" draw:style="rect" draw:dots1="1" draw:dots1-length="0.011cm" draw:dots2="1" draw:dots2-length="0.011cm" draw:distance="0.011cm"/>
    <draw:stroke-dash draw:name="Dashed_20__28_var_29__20_181" draw:display-name="Dashed (var) 181" draw:style="rect" draw:dots1="1" draw:dots1-length="0.011cm" draw:dots2="1" draw:dots2-length="0.011cm" draw:distance="0.011cm"/>
    <draw:stroke-dash draw:name="Dashed_20__28_var_29__20_182" draw:display-name="Dashed (var) 182" draw:style="rect" draw:dots1="1" draw:dots1-length="0.011cm" draw:dots2="1" draw:dots2-length="0.011cm" draw:distance="0.011cm"/>
    <draw:stroke-dash draw:name="Dashed_20__28_var_29__20_183" draw:display-name="Dashed (var) 183" draw:style="rect" draw:dots1="1" draw:dots1-length="0.011cm" draw:dots2="1" draw:dots2-length="0.011cm" draw:distance="0.011cm"/>
    <draw:stroke-dash draw:name="Dashed_20__28_var_29__20_184" draw:display-name="Dashed (var) 184" draw:style="rect" draw:dots1="1" draw:dots1-length="0.011cm" draw:dots2="1" draw:dots2-length="0.011cm" draw:distance="0.011cm"/>
    <draw:stroke-dash draw:name="Dashed_20__28_var_29__20_185" draw:display-name="Dashed (var) 185" draw:style="rect" draw:dots1="1" draw:dots1-length="0.011cm" draw:dots2="1" draw:dots2-length="0.011cm" draw:distance="0.011cm"/>
    <draw:stroke-dash draw:name="Dashed_20__28_var_29__20_186" draw:display-name="Dashed (var) 186" draw:style="rect" draw:dots1="1" draw:dots1-length="0.011cm" draw:dots2="1" draw:dots2-length="0.011cm" draw:distance="0.011cm"/>
    <draw:stroke-dash draw:name="Dashed_20__28_var_29__20_187" draw:display-name="Dashed (var) 187" draw:style="rect" draw:dots1="1" draw:dots1-length="0.011cm" draw:dots2="1" draw:dots2-length="0.011cm" draw:distance="0.011cm"/>
    <draw:stroke-dash draw:name="Dashed_20__28_var_29__20_188" draw:display-name="Dashed (var) 188" draw:style="rect" draw:dots1="1" draw:dots1-length="0.011cm" draw:dots2="1" draw:dots2-length="0.011cm" draw:distance="0.011cm"/>
    <draw:stroke-dash draw:name="Dashed_20__28_var_29__20_189" draw:display-name="Dashed (var) 189"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190" draw:display-name="Dashed (var) 190" draw:style="rect" draw:dots1="1" draw:dots1-length="0.011cm" draw:dots2="1" draw:dots2-length="0.011cm" draw:distance="0.011cm"/>
    <draw:stroke-dash draw:name="Dashed_20__28_var_29__20_191" draw:display-name="Dashed (var) 191" draw:style="rect" draw:dots1="1" draw:dots1-length="0.011cm" draw:dots2="1" draw:dots2-length="0.011cm" draw:distance="0.011cm"/>
    <draw:stroke-dash draw:name="Dashed_20__28_var_29__20_192" draw:display-name="Dashed (var) 192" draw:style="rect" draw:dots1="1" draw:dots1-length="0.011cm" draw:dots2="1" draw:dots2-length="0.011cm" draw:distance="0.011cm"/>
    <draw:stroke-dash draw:name="Dashed_20__28_var_29__20_193" draw:display-name="Dashed (var) 193" draw:style="rect" draw:dots1="1" draw:dots1-length="0.011cm" draw:dots2="1" draw:dots2-length="0.011cm" draw:distance="0.011cm"/>
    <draw:stroke-dash draw:name="Dashed_20__28_var_29__20_194" draw:display-name="Dashed (var) 194" draw:style="rect" draw:dots1="1" draw:dots1-length="0.011cm" draw:dots2="1" draw:dots2-length="0.011cm" draw:distance="0.011cm"/>
    <draw:stroke-dash draw:name="Dashed_20__28_var_29__20_195" draw:display-name="Dashed (var) 195" draw:style="rect" draw:dots1="1" draw:dots1-length="0.011cm" draw:dots2="1" draw:dots2-length="0.011cm" draw:distance="0.011cm"/>
    <draw:stroke-dash draw:name="Dashed_20__28_var_29__20_196" draw:display-name="Dashed (var) 196"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03" draw:display-name="Dashed (var) 203" draw:style="rect" draw:dots1="1" draw:dots1-length="0.006cm" draw:dots2="1" draw:dots2-length="0.006cm" draw:distance="0.006cm"/>
    <draw:stroke-dash draw:name="Dashed_20__28_var_29__20_204" draw:display-name="Dashed (var) 204" draw:style="rect" draw:dots1="1" draw:dots1-length="0.006cm" draw:dots2="1" draw:dots2-length="0.006cm" draw:distance="0.006cm"/>
    <draw:stroke-dash draw:name="Dashed_20__28_var_29__20_205" draw:display-name="Dashed (var) 205" draw:style="rect" draw:dots1="1" draw:dots1-length="0.006cm" draw:dots2="1" draw:dots2-length="0.006cm" draw:distance="0.006cm"/>
    <draw:stroke-dash draw:name="Dashed_20__28_var_29__20_206" draw:display-name="Dashed (var) 206" draw:style="rect" draw:dots1="1" draw:dots1-length="0.006cm" draw:dots2="1" draw:dots2-length="0.006cm" draw:distance="0.006cm"/>
    <draw:stroke-dash draw:name="Dashed_20__28_var_29__20_207" draw:display-name="Dashed (var) 207" draw:style="rect" draw:dots1="1" draw:dots1-length="0.006cm" draw:dots2="1" draw:dots2-length="0.006cm" draw:distance="0.006cm"/>
    <draw:stroke-dash draw:name="Dashed_20__28_var_29__20_208" draw:display-name="Dashed (var) 208" draw:style="rect" draw:dots1="1" draw:dots1-length="0.006cm" draw:dots2="1" draw:dots2-length="0.006cm" draw:distance="0.006cm"/>
    <draw:stroke-dash draw:name="Dashed_20__28_var_29__20_209" draw:display-name="Dashed (var) 209"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10" draw:display-name="Dashed (var) 210" draw:style="rect" draw:dots1="1" draw:dots1-length="0.011cm" draw:dots2="1" draw:dots2-length="0.011cm" draw:distance="0.011cm"/>
    <draw:stroke-dash draw:name="Dashed_20__28_var_29__20_211" draw:display-name="Dashed (var) 211" draw:style="rect" draw:dots1="1" draw:dots1-length="0.011cm" draw:dots2="1" draw:dots2-length="0.011cm" draw:distance="0.011cm"/>
    <draw:stroke-dash draw:name="Dashed_20__28_var_29__20_212" draw:display-name="Dashed (var) 212" draw:style="rect" draw:dots1="1" draw:dots1-length="0.011cm" draw:dots2="1" draw:dots2-length="0.011cm" draw:distance="0.011cm"/>
    <draw:stroke-dash draw:name="Dashed_20__28_var_29__20_213" draw:display-name="Dashed (var) 213" draw:style="rect" draw:dots1="1" draw:dots1-length="0.011cm" draw:dots2="1" draw:dots2-length="0.011cm" draw:distance="0.011cm"/>
    <draw:stroke-dash draw:name="Dashed_20__28_var_29__20_214" draw:display-name="Dashed (var) 214" draw:style="rect" draw:dots1="1" draw:dots1-length="0.011cm" draw:dots2="1" draw:dots2-length="0.011cm" draw:distance="0.011cm"/>
    <draw:stroke-dash draw:name="Dashed_20__28_var_29__20_215" draw:display-name="Dashed (var) 215" draw:style="rect" draw:dots1="1" draw:dots1-length="0.011cm" draw:dots2="1" draw:dots2-length="0.011cm" draw:distance="0.011cm"/>
    <draw:stroke-dash draw:name="Dashed_20__28_var_29__20_216" draw:display-name="Dashed (var) 216" draw:style="rect" draw:dots1="1" draw:dots1-length="0.011cm" draw:dots2="1" draw:dots2-length="0.011cm" draw:distance="0.011cm"/>
    <draw:stroke-dash draw:name="Dashed_20__28_var_29__20_217" draw:display-name="Dashed (var) 217" draw:style="rect" draw:dots1="1" draw:dots1-length="0.011cm" draw:dots2="1" draw:dots2-length="0.011cm" draw:distance="0.011cm"/>
    <draw:stroke-dash draw:name="Dashed_20__28_var_29__20_218" draw:display-name="Dashed (var) 218" draw:style="rect" draw:dots1="1" draw:dots1-length="0.011cm" draw:dots2="1" draw:dots2-length="0.011cm" draw:distance="0.011cm"/>
    <draw:stroke-dash draw:name="Dashed_20__28_var_29__20_219" draw:display-name="Dashed (var) 219"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220" draw:display-name="Dashed (var) 220" draw:style="rect" draw:dots1="1" draw:dots1-length="0.011cm" draw:dots2="1" draw:dots2-length="0.011cm" draw:distance="0.011cm"/>
    <draw:stroke-dash draw:name="Dashed_20__28_var_29__20_221" draw:display-name="Dashed (var) 221" draw:style="rect" draw:dots1="1" draw:dots1-length="0.011cm" draw:dots2="1" draw:dots2-length="0.011cm" draw:distance="0.011cm"/>
    <draw:stroke-dash draw:name="Dashed_20__28_var_29__20_222" draw:display-name="Dashed (var) 222" draw:style="rect" draw:dots1="1" draw:dots1-length="0.011cm" draw:dots2="1" draw:dots2-length="0.011cm" draw:distance="0.011cm"/>
    <draw:stroke-dash draw:name="Dashed_20__28_var_29__20_223" draw:display-name="Dashed (var) 223" draw:style="rect" draw:dots1="1" draw:dots1-length="0.011cm" draw:dots2="1" draw:dots2-length="0.011cm" draw:distance="0.011cm"/>
    <draw:stroke-dash draw:name="Dashed_20__28_var_29__20_224" draw:display-name="Dashed (var) 224" draw:style="rect" draw:dots1="1" draw:dots1-length="0.011cm" draw:dots2="1" draw:dots2-length="0.011cm" draw:distance="0.011cm"/>
    <draw:stroke-dash draw:name="Dashed_20__28_var_29__20_225" draw:display-name="Dashed (var) 225" draw:style="rect" draw:dots1="1" draw:dots1-length="0.011cm" draw:dots2="1" draw:dots2-length="0.011cm" draw:distance="0.011cm"/>
    <draw:stroke-dash draw:name="Dashed_20__28_var_29__20_226" draw:display-name="Dashed (var) 226" draw:style="rect" draw:dots1="1" draw:dots1-length="0.011cm" draw:dots2="1" draw:dots2-length="0.011cm" draw:distance="0.011cm"/>
    <draw:stroke-dash draw:name="Dashed_20__28_var_29__20_227" draw:display-name="Dashed (var) 227" draw:style="rect" draw:dots1="1" draw:dots1-length="0.011cm" draw:dots2="1" draw:dots2-length="0.011cm" draw:distance="0.011cm"/>
    <draw:stroke-dash draw:name="Dashed_20__28_var_29__20_228" draw:display-name="Dashed (var) 228" draw:style="rect" draw:dots1="1" draw:dots1-length="0.011cm" draw:dots2="1" draw:dots2-length="0.011cm" draw:distance="0.011cm"/>
    <draw:stroke-dash draw:name="Dashed_20__28_var_29__20_229" draw:display-name="Dashed (var) 229" draw:style="rect" draw:dots1="1" draw:dots1-length="0.011cm" draw:dots2="1" draw:dots2-length="0.011cm" draw:distance="0.011cm"/>
    <draw:stroke-dash draw:name="Dashed_20__28_var_29__20_23" draw:display-name="Dashed (var) 23" draw:style="rect" draw:dots1="1" draw:dots1-length="0.011cm" draw:dots2="1" draw:dots2-length="0.011cm" draw:distance="0.011cm"/>
    <draw:stroke-dash draw:name="Dashed_20__28_var_29__20_230" draw:display-name="Dashed (var) 230" draw:style="rect" draw:dots1="1" draw:dots1-length="0.011cm" draw:dots2="1" draw:dots2-length="0.011cm" draw:distance="0.011cm"/>
    <draw:stroke-dash draw:name="Dashed_20__28_var_29__20_231" draw:display-name="Dashed (var) 231" draw:style="rect" draw:dots1="1" draw:dots1-length="0.011cm" draw:dots2="1" draw:dots2-length="0.011cm" draw:distance="0.011cm"/>
    <draw:stroke-dash draw:name="Dashed_20__28_var_29__20_232" draw:display-name="Dashed (var) 232" draw:style="rect" draw:dots1="1" draw:dots1-length="0.011cm" draw:dots2="1" draw:dots2-length="0.011cm" draw:distance="0.011cm"/>
    <draw:stroke-dash draw:name="Dashed_20__28_var_29__20_233" draw:display-name="Dashed (var) 233" draw:style="rect" draw:dots1="1" draw:dots1-length="0.011cm" draw:dots2="1" draw:dots2-length="0.011cm" draw:distance="0.011cm"/>
    <draw:stroke-dash draw:name="Dashed_20__28_var_29__20_234" draw:display-name="Dashed (var) 234" draw:style="rect" draw:dots1="1" draw:dots1-length="0.011cm" draw:dots2="1" draw:dots2-length="0.011cm" draw:distance="0.011cm"/>
    <draw:stroke-dash draw:name="Dashed_20__28_var_29__20_235" draw:display-name="Dashed (var) 235" draw:style="rect" draw:dots1="1" draw:dots1-length="0.011cm" draw:dots2="1" draw:dots2-length="0.011cm" draw:distance="0.011cm"/>
    <draw:stroke-dash draw:name="Dashed_20__28_var_29__20_236" draw:display-name="Dashed (var) 236" draw:style="rect" draw:dots1="1" draw:dots1-length="0.011cm" draw:dots2="1" draw:dots2-length="0.011cm" draw:distance="0.011cm"/>
    <draw:stroke-dash draw:name="Dashed_20__28_var_29__20_237" draw:display-name="Dashed (var) 237" draw:style="rect" draw:dots1="1" draw:dots1-length="0.011cm" draw:dots2="1" draw:dots2-length="0.011cm" draw:distance="0.011cm"/>
    <draw:stroke-dash draw:name="Dashed_20__28_var_29__20_238" draw:display-name="Dashed (var) 238" draw:style="rect" draw:dots1="1" draw:dots1-length="0.011cm" draw:dots2="1" draw:dots2-length="0.011cm" draw:distance="0.011cm"/>
    <draw:stroke-dash draw:name="Dashed_20__28_var_29__20_239" draw:display-name="Dashed (var) 239" draw:style="rect" draw:dots1="1" draw:dots1-length="0.011cm" draw:dots2="1" draw:dots2-length="0.011cm" draw:distance="0.011cm"/>
    <draw:stroke-dash draw:name="Dashed_20__28_var_29__20_24" draw:display-name="Dashed (var) 24" draw:style="rect" draw:dots1="1" draw:dots1-length="0.011cm" draw:dots2="1" draw:dots2-length="0.011cm" draw:distance="0.011cm"/>
    <draw:stroke-dash draw:name="Dashed_20__28_var_29__20_240" draw:display-name="Dashed (var) 240" draw:style="rect" draw:dots1="1" draw:dots1-length="0.011cm" draw:dots2="1" draw:dots2-length="0.011cm" draw:distance="0.011cm"/>
    <draw:stroke-dash draw:name="Dashed_20__28_var_29__20_241" draw:display-name="Dashed (var) 241" draw:style="rect" draw:dots1="1" draw:dots1-length="0.011cm" draw:dots2="1" draw:dots2-length="0.011cm" draw:distance="0.011cm"/>
    <draw:stroke-dash draw:name="Dashed_20__28_var_29__20_242" draw:display-name="Dashed (var) 242" draw:style="rect" draw:dots1="1" draw:dots1-length="0.011cm" draw:dots2="1" draw:dots2-length="0.011cm" draw:distance="0.011cm"/>
    <draw:stroke-dash draw:name="Dashed_20__28_var_29__20_243" draw:display-name="Dashed (var) 243" draw:style="rect" draw:dots1="1" draw:dots1-length="0.011cm" draw:dots2="1" draw:dots2-length="0.011cm" draw:distance="0.011cm"/>
    <draw:stroke-dash draw:name="Dashed_20__28_var_29__20_244" draw:display-name="Dashed (var) 244" draw:style="rect" draw:dots1="1" draw:dots1-length="0.011cm" draw:dots2="1" draw:dots2-length="0.011cm" draw:distance="0.011cm"/>
    <draw:stroke-dash draw:name="Dashed_20__28_var_29__20_245" draw:display-name="Dashed (var) 245" draw:style="rect" draw:dots1="1" draw:dots1-length="0.011cm" draw:dots2="1" draw:dots2-length="0.011cm" draw:distance="0.011cm"/>
    <draw:stroke-dash draw:name="Dashed_20__28_var_29__20_246" draw:display-name="Dashed (var) 246" draw:style="rect" draw:dots1="1" draw:dots1-length="0.011cm" draw:dots2="1" draw:dots2-length="0.011cm" draw:distance="0.011cm"/>
    <draw:stroke-dash draw:name="Dashed_20__28_var_29__20_247" draw:display-name="Dashed (var) 247" draw:style="rect" draw:dots1="1" draw:dots1-length="0.011cm" draw:dots2="1" draw:dots2-length="0.011cm" draw:distance="0.011cm"/>
    <draw:stroke-dash draw:name="Dashed_20__28_var_29__20_248" draw:display-name="Dashed (var) 248" draw:style="rect" draw:dots1="1" draw:dots1-length="0.011cm" draw:dots2="1" draw:dots2-length="0.011cm" draw:distance="0.011cm"/>
    <draw:stroke-dash draw:name="Dashed_20__28_var_29__20_249" draw:display-name="Dashed (var) 249" draw:style="rect" draw:dots1="1" draw:dots1-length="0.011cm" draw:dots2="1" draw:dots2-length="0.011cm" draw:distance="0.011cm"/>
    <draw:stroke-dash draw:name="Dashed_20__28_var_29__20_25" draw:display-name="Dashed (var) 25" draw:style="rect" draw:dots1="1" draw:dots1-length="0.011cm" draw:dots2="1" draw:dots2-length="0.011cm" draw:distance="0.011cm"/>
    <draw:stroke-dash draw:name="Dashed_20__28_var_29__20_250" draw:display-name="Dashed (var) 250" draw:style="rect" draw:dots1="1" draw:dots1-length="0.011cm" draw:dots2="1" draw:dots2-length="0.011cm" draw:distance="0.011cm"/>
    <draw:stroke-dash draw:name="Dashed_20__28_var_29__20_251" draw:display-name="Dashed (var) 251" draw:style="rect" draw:dots1="1" draw:dots1-length="0.011cm" draw:dots2="1" draw:dots2-length="0.011cm" draw:distance="0.011cm"/>
    <draw:stroke-dash draw:name="Dashed_20__28_var_29__20_252" draw:display-name="Dashed (var) 252" draw:style="rect" draw:dots1="1" draw:dots1-length="0.011cm" draw:dots2="1" draw:dots2-length="0.011cm" draw:distance="0.011cm"/>
    <draw:stroke-dash draw:name="Dashed_20__28_var_29__20_253" draw:display-name="Dashed (var) 253" draw:style="rect" draw:dots1="1" draw:dots1-length="0.011cm" draw:dots2="1" draw:dots2-length="0.011cm" draw:distance="0.011cm"/>
    <draw:stroke-dash draw:name="Dashed_20__28_var_29__20_254" draw:display-name="Dashed (var) 254" draw:style="rect" draw:dots1="1" draw:dots1-length="0.011cm" draw:dots2="1" draw:dots2-length="0.011cm" draw:distance="0.011cm"/>
    <draw:stroke-dash draw:name="Dashed_20__28_var_29__20_255" draw:display-name="Dashed (var) 255" draw:style="rect" draw:dots1="1" draw:dots1-length="0.011cm" draw:dots2="1" draw:dots2-length="0.011cm" draw:distance="0.011cm"/>
    <draw:stroke-dash draw:name="Dashed_20__28_var_29__20_256" draw:display-name="Dashed (var) 256" draw:style="rect" draw:dots1="1" draw:dots1-length="0.011cm" draw:dots2="1" draw:dots2-length="0.011cm" draw:distance="0.011cm"/>
    <draw:stroke-dash draw:name="Dashed_20__28_var_29__20_257" draw:display-name="Dashed (var) 257" draw:style="rect" draw:dots1="1" draw:dots1-length="0.011cm" draw:dots2="1" draw:dots2-length="0.011cm" draw:distance="0.011cm"/>
    <draw:stroke-dash draw:name="Dashed_20__28_var_29__20_258" draw:display-name="Dashed (var) 258" draw:style="rect" draw:dots1="1" draw:dots1-length="0.011cm" draw:dots2="1" draw:dots2-length="0.011cm" draw:distance="0.011cm"/>
    <draw:stroke-dash draw:name="Dashed_20__28_var_29__20_259" draw:display-name="Dashed (var) 259" draw:style="rect" draw:dots1="1" draw:dots1-length="0.011cm" draw:dots2="1" draw:dots2-length="0.011cm" draw:distance="0.011cm"/>
    <draw:stroke-dash draw:name="Dashed_20__28_var_29__20_26" draw:display-name="Dashed (var) 26" draw:style="rect" draw:dots1="1" draw:dots1-length="0.011cm" draw:dots2="1" draw:dots2-length="0.011cm" draw:distance="0.011cm"/>
    <draw:stroke-dash draw:name="Dashed_20__28_var_29__20_260" draw:display-name="Dashed (var) 260" draw:style="rect" draw:dots1="1" draw:dots1-length="0.011cm" draw:dots2="1" draw:dots2-length="0.011cm" draw:distance="0.011cm"/>
    <draw:stroke-dash draw:name="Dashed_20__28_var_29__20_261" draw:display-name="Dashed (var) 261" draw:style="rect" draw:dots1="1" draw:dots1-length="0.011cm" draw:dots2="1" draw:dots2-length="0.011cm" draw:distance="0.011cm"/>
    <draw:stroke-dash draw:name="Dashed_20__28_var_29__20_262" draw:display-name="Dashed (var) 262" draw:style="rect" draw:dots1="1" draw:dots1-length="0.011cm" draw:dots2="1" draw:dots2-length="0.011cm" draw:distance="0.011cm"/>
    <draw:stroke-dash draw:name="Dashed_20__28_var_29__20_263" draw:display-name="Dashed (var) 263" draw:style="rect" draw:dots1="1" draw:dots1-length="0.011cm" draw:dots2="1" draw:dots2-length="0.011cm" draw:distance="0.011cm"/>
    <draw:stroke-dash draw:name="Dashed_20__28_var_29__20_264" draw:display-name="Dashed (var) 264" draw:style="rect" draw:dots1="1" draw:dots1-length="0.011cm" draw:dots2="1" draw:dots2-length="0.011cm" draw:distance="0.011cm"/>
    <draw:stroke-dash draw:name="Dashed_20__28_var_29__20_265" draw:display-name="Dashed (var) 265" draw:style="rect" draw:dots1="1" draw:dots1-length="0.011cm" draw:dots2="1" draw:dots2-length="0.011cm" draw:distance="0.011cm"/>
    <draw:stroke-dash draw:name="Dashed_20__28_var_29__20_266" draw:display-name="Dashed (var) 266" draw:style="rect" draw:dots1="1" draw:dots1-length="0.011cm" draw:dots2="1" draw:dots2-length="0.011cm" draw:distance="0.011cm"/>
    <draw:stroke-dash draw:name="Dashed_20__28_var_29__20_267" draw:display-name="Dashed (var) 267" draw:style="rect" draw:dots1="1" draw:dots1-length="0.011cm" draw:dots2="1" draw:dots2-length="0.011cm" draw:distance="0.011cm"/>
    <draw:stroke-dash draw:name="Dashed_20__28_var_29__20_268" draw:display-name="Dashed (var) 268" draw:style="rect" draw:dots1="1" draw:dots1-length="0.011cm" draw:dots2="1" draw:dots2-length="0.011cm" draw:distance="0.011cm"/>
    <draw:stroke-dash draw:name="Dashed_20__28_var_29__20_269" draw:display-name="Dashed (var) 269" draw:style="rect" draw:dots1="1" draw:dots1-length="0.011cm" draw:dots2="1" draw:dots2-length="0.011cm" draw:distance="0.011cm"/>
    <draw:stroke-dash draw:name="Dashed_20__28_var_29__20_27" draw:display-name="Dashed (var) 27" draw:style="rect" draw:dots1="1" draw:dots1-length="0.011cm" draw:dots2="1" draw:dots2-length="0.011cm" draw:distance="0.011cm"/>
    <draw:stroke-dash draw:name="Dashed_20__28_var_29__20_270" draw:display-name="Dashed (var) 270" draw:style="rect" draw:dots1="1" draw:dots1-length="0.011cm" draw:dots2="1" draw:dots2-length="0.011cm" draw:distance="0.011cm"/>
    <draw:stroke-dash draw:name="Dashed_20__28_var_29__20_271" draw:display-name="Dashed (var) 271" draw:style="rect" draw:dots1="1" draw:dots1-length="0.011cm" draw:dots2="1" draw:dots2-length="0.011cm" draw:distance="0.011cm"/>
    <draw:stroke-dash draw:name="Dashed_20__28_var_29__20_272" draw:display-name="Dashed (var) 272" draw:style="rect" draw:dots1="1" draw:dots1-length="0.011cm" draw:dots2="1" draw:dots2-length="0.011cm" draw:distance="0.011cm"/>
    <draw:stroke-dash draw:name="Dashed_20__28_var_29__20_273" draw:display-name="Dashed (var) 273" draw:style="rect" draw:dots1="1" draw:dots1-length="0.011cm" draw:dots2="1" draw:dots2-length="0.011cm" draw:distance="0.011cm"/>
    <draw:stroke-dash draw:name="Dashed_20__28_var_29__20_274" draw:display-name="Dashed (var) 274" draw:style="rect" draw:dots1="1" draw:dots1-length="0.011cm" draw:dots2="1" draw:dots2-length="0.011cm" draw:distance="0.011cm"/>
    <draw:stroke-dash draw:name="Dashed_20__28_var_29__20_275" draw:display-name="Dashed (var) 275" draw:style="rect" draw:dots1="1" draw:dots1-length="0.011cm" draw:dots2="1" draw:dots2-length="0.011cm" draw:distance="0.011cm"/>
    <draw:stroke-dash draw:name="Dashed_20__28_var_29__20_276" draw:display-name="Dashed (var) 276" draw:style="rect" draw:dots1="1" draw:dots1-length="0.011cm" draw:dots2="1" draw:dots2-length="0.011cm" draw:distance="0.011cm"/>
    <draw:stroke-dash draw:name="Dashed_20__28_var_29__20_277" draw:display-name="Dashed (var) 277" draw:style="rect" draw:dots1="1" draw:dots1-length="0.011cm" draw:dots2="1" draw:dots2-length="0.011cm" draw:distance="0.011cm"/>
    <draw:stroke-dash draw:name="Dashed_20__28_var_29__20_278" draw:display-name="Dashed (var) 278" draw:style="rect" draw:dots1="1" draw:dots1-length="0.011cm" draw:dots2="1" draw:dots2-length="0.011cm" draw:distance="0.011cm"/>
    <draw:stroke-dash draw:name="Dashed_20__28_var_29__20_279" draw:display-name="Dashed (var) 279" draw:style="rect" draw:dots1="1" draw:dots1-length="0.011cm" draw:dots2="1" draw:dots2-length="0.011cm" draw:distance="0.011cm"/>
    <draw:stroke-dash draw:name="Dashed_20__28_var_29__20_28" draw:display-name="Dashed (var) 28" draw:style="rect" draw:dots1="1" draw:dots1-length="0.011cm" draw:dots2="1" draw:dots2-length="0.011cm" draw:distance="0.011cm"/>
    <draw:stroke-dash draw:name="Dashed_20__28_var_29__20_280" draw:display-name="Dashed (var) 280" draw:style="rect" draw:dots1="1" draw:dots1-length="0.011cm" draw:dots2="1" draw:dots2-length="0.011cm" draw:distance="0.011cm"/>
    <draw:stroke-dash draw:name="Dashed_20__28_var_29__20_281" draw:display-name="Dashed (var) 281" draw:style="rect" draw:dots1="1" draw:dots1-length="0.011cm" draw:dots2="1" draw:dots2-length="0.011cm" draw:distance="0.011cm"/>
    <draw:stroke-dash draw:name="Dashed_20__28_var_29__20_282" draw:display-name="Dashed (var) 282" draw:style="rect" draw:dots1="1" draw:dots1-length="0.011cm" draw:dots2="1" draw:dots2-length="0.011cm" draw:distance="0.011cm"/>
    <draw:stroke-dash draw:name="Dashed_20__28_var_29__20_283" draw:display-name="Dashed (var) 283" draw:style="rect" draw:dots1="1" draw:dots1-length="0.011cm" draw:dots2="1" draw:dots2-length="0.011cm" draw:distance="0.011cm"/>
    <draw:stroke-dash draw:name="Dashed_20__28_var_29__20_284" draw:display-name="Dashed (var) 284" draw:style="rect" draw:dots1="1" draw:dots1-length="0.011cm" draw:dots2="1" draw:dots2-length="0.011cm" draw:distance="0.011cm"/>
    <draw:stroke-dash draw:name="Dashed_20__28_var_29__20_285" draw:display-name="Dashed (var) 285" draw:style="rect" draw:dots1="1" draw:dots1-length="0.011cm" draw:dots2="1" draw:dots2-length="0.011cm" draw:distance="0.011cm"/>
    <draw:stroke-dash draw:name="Dashed_20__28_var_29__20_286" draw:display-name="Dashed (var) 286" draw:style="rect" draw:dots1="1" draw:dots1-length="0.011cm" draw:dots2="1" draw:dots2-length="0.011cm" draw:distance="0.011cm"/>
    <draw:stroke-dash draw:name="Dashed_20__28_var_29__20_287" draw:display-name="Dashed (var) 287" draw:style="rect" draw:dots1="1" draw:dots1-length="0.011cm" draw:dots2="1" draw:dots2-length="0.011cm" draw:distance="0.011cm"/>
    <draw:stroke-dash draw:name="Dashed_20__28_var_29__20_288" draw:display-name="Dashed (var) 288" draw:style="rect" draw:dots1="1" draw:dots1-length="0.011cm" draw:dots2="1" draw:dots2-length="0.011cm" draw:distance="0.011cm"/>
    <draw:stroke-dash draw:name="Dashed_20__28_var_29__20_289" draw:display-name="Dashed (var) 289" draw:style="rect" draw:dots1="1" draw:dots1-length="0.011cm" draw:dots2="1" draw:dots2-length="0.011cm" draw:distance="0.011cm"/>
    <draw:stroke-dash draw:name="Dashed_20__28_var_29__20_29" draw:display-name="Dashed (var) 29" draw:style="rect" draw:dots1="1" draw:dots1-length="0.011cm" draw:dots2="1" draw:dots2-length="0.011cm" draw:distance="0.011cm"/>
    <draw:stroke-dash draw:name="Dashed_20__28_var_29__20_290" draw:display-name="Dashed (var) 290" draw:style="rect" draw:dots1="1" draw:dots1-length="0.011cm" draw:dots2="1" draw:dots2-length="0.011cm" draw:distance="0.011cm"/>
    <draw:stroke-dash draw:name="Dashed_20__28_var_29__20_291" draw:display-name="Dashed (var) 291" draw:style="rect" draw:dots1="1" draw:dots1-length="0.011cm" draw:dots2="1" draw:dots2-length="0.011cm" draw:distance="0.011cm"/>
    <draw:stroke-dash draw:name="Dashed_20__28_var_29__20_292" draw:display-name="Dashed (var) 292" draw:style="rect" draw:dots1="1" draw:dots1-length="0.011cm" draw:dots2="1" draw:dots2-length="0.011cm" draw:distance="0.011cm"/>
    <draw:stroke-dash draw:name="Dashed_20__28_var_29__20_293" draw:display-name="Dashed (var) 293" draw:style="rect" draw:dots1="1" draw:dots1-length="0.011cm" draw:dots2="1" draw:dots2-length="0.011cm" draw:distance="0.011cm"/>
    <draw:stroke-dash draw:name="Dashed_20__28_var_29__20_294" draw:display-name="Dashed (var) 294" draw:style="rect" draw:dots1="1" draw:dots1-length="0.011cm" draw:dots2="1" draw:dots2-length="0.011cm" draw:distance="0.011cm"/>
    <draw:stroke-dash draw:name="Dashed_20__28_var_29__20_295" draw:display-name="Dashed (var) 295" draw:style="rect" draw:dots1="1" draw:dots1-length="0.011cm" draw:dots2="1" draw:dots2-length="0.011cm" draw:distance="0.011cm"/>
    <draw:stroke-dash draw:name="Dashed_20__28_var_29__20_296" draw:display-name="Dashed (var) 296" draw:style="rect" draw:dots1="1" draw:dots1-length="0.011cm" draw:dots2="1" draw:dots2-length="0.011cm" draw:distance="0.011cm"/>
    <draw:stroke-dash draw:name="Dashed_20__28_var_29__20_297" draw:display-name="Dashed (var) 297" draw:style="rect" draw:dots1="1" draw:dots1-length="0.011cm" draw:dots2="1" draw:dots2-length="0.011cm" draw:distance="0.011cm"/>
    <draw:stroke-dash draw:name="Dashed_20__28_var_29__20_298" draw:display-name="Dashed (var) 298" draw:style="rect" draw:dots1="1" draw:dots1-length="0.011cm" draw:dots2="1" draw:dots2-length="0.011cm" draw:distance="0.011cm"/>
    <draw:stroke-dash draw:name="Dashed_20__28_var_29__20_299" draw:display-name="Dashed (var) 299"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30" draw:display-name="Dashed (var) 30" draw:style="rect" draw:dots1="1" draw:dots1-length="0.011cm" draw:dots2="1" draw:dots2-length="0.011cm" draw:distance="0.011cm"/>
    <draw:stroke-dash draw:name="Dashed_20__28_var_29__20_300" draw:display-name="Dashed (var) 300" draw:style="rect" draw:dots1="1" draw:dots1-length="0.011cm" draw:dots2="1" draw:dots2-length="0.011cm" draw:distance="0.011cm"/>
    <draw:stroke-dash draw:name="Dashed_20__28_var_29__20_301" draw:display-name="Dashed (var) 301" draw:style="rect" draw:dots1="1" draw:dots1-length="0.011cm" draw:dots2="1" draw:dots2-length="0.011cm" draw:distance="0.011cm"/>
    <draw:stroke-dash draw:name="Dashed_20__28_var_29__20_302" draw:display-name="Dashed (var) 302" draw:style="rect" draw:dots1="1" draw:dots1-length="0.011cm" draw:dots2="1" draw:dots2-length="0.011cm" draw:distance="0.011cm"/>
    <draw:stroke-dash draw:name="Dashed_20__28_var_29__20_303" draw:display-name="Dashed (var) 303" draw:style="rect" draw:dots1="1" draw:dots1-length="0.011cm" draw:dots2="1" draw:dots2-length="0.011cm" draw:distance="0.011cm"/>
    <draw:stroke-dash draw:name="Dashed_20__28_var_29__20_304" draw:display-name="Dashed (var) 304" draw:style="rect" draw:dots1="1" draw:dots1-length="0.011cm" draw:dots2="1" draw:dots2-length="0.011cm" draw:distance="0.011cm"/>
    <draw:stroke-dash draw:name="Dashed_20__28_var_29__20_305" draw:display-name="Dashed (var) 305" draw:style="rect" draw:dots1="1" draw:dots1-length="0.011cm" draw:dots2="1" draw:dots2-length="0.011cm" draw:distance="0.011cm"/>
    <draw:stroke-dash draw:name="Dashed_20__28_var_29__20_307" draw:display-name="Dashed (var) 307" draw:style="rect" draw:dots1="1" draw:dots1-length="0.011cm" draw:dots2="1" draw:dots2-length="0.011cm" draw:distance="0.011cm"/>
    <draw:stroke-dash draw:name="Dashed_20__28_var_29__20_308" draw:display-name="Dashed (var) 308" draw:style="rect" draw:dots1="1" draw:dots1-length="0.011cm" draw:dots2="1" draw:dots2-length="0.011cm" draw:distance="0.011cm"/>
    <draw:stroke-dash draw:name="Dashed_20__28_var_29__20_309" draw:display-name="Dashed (var) 309" draw:style="rect" draw:dots1="1" draw:dots1-length="0.011cm" draw:dots2="1" draw:dots2-length="0.011cm" draw:distance="0.011cm"/>
    <draw:stroke-dash draw:name="Dashed_20__28_var_29__20_31" draw:display-name="Dashed (var) 31" draw:style="rect" draw:dots1="1" draw:dots1-length="0.011cm" draw:dots2="1" draw:dots2-length="0.011cm" draw:distance="0.011cm"/>
    <draw:stroke-dash draw:name="Dashed_20__28_var_29__20_310" draw:display-name="Dashed (var) 310" draw:style="rect" draw:dots1="1" draw:dots1-length="0.011cm" draw:dots2="1" draw:dots2-length="0.011cm" draw:distance="0.011cm"/>
    <draw:stroke-dash draw:name="Dashed_20__28_var_29__20_311" draw:display-name="Dashed (var) 311" draw:style="rect" draw:dots1="1" draw:dots1-length="0.011cm" draw:dots2="1" draw:dots2-length="0.011cm" draw:distance="0.011cm"/>
    <draw:stroke-dash draw:name="Dashed_20__28_var_29__20_312" draw:display-name="Dashed (var) 312" draw:style="rect" draw:dots1="1" draw:dots1-length="0.011cm" draw:dots2="1" draw:dots2-length="0.011cm" draw:distance="0.011cm"/>
    <draw:stroke-dash draw:name="Dashed_20__28_var_29__20_313" draw:display-name="Dashed (var) 313" draw:style="rect" draw:dots1="1" draw:dots1-length="0.011cm" draw:dots2="1" draw:dots2-length="0.011cm" draw:distance="0.011cm"/>
    <draw:stroke-dash draw:name="Dashed_20__28_var_29__20_314" draw:display-name="Dashed (var) 314" draw:style="rect" draw:dots1="1" draw:dots1-length="0.011cm" draw:dots2="1" draw:dots2-length="0.011cm" draw:distance="0.011cm"/>
    <draw:stroke-dash draw:name="Dashed_20__28_var_29__20_315" draw:display-name="Dashed (var) 315" draw:style="rect" draw:dots1="1" draw:dots1-length="0.011cm" draw:dots2="1" draw:dots2-length="0.011cm" draw:distance="0.011cm"/>
    <draw:stroke-dash draw:name="Dashed_20__28_var_29__20_316" draw:display-name="Dashed (var) 316" draw:style="rect" draw:dots1="1" draw:dots1-length="0.011cm" draw:dots2="1" draw:dots2-length="0.011cm" draw:distance="0.011cm"/>
    <draw:stroke-dash draw:name="Dashed_20__28_var_29__20_317" draw:display-name="Dashed (var) 317" draw:style="rect" draw:dots1="1" draw:dots1-length="0.011cm" draw:dots2="1" draw:dots2-length="0.011cm" draw:distance="0.011cm"/>
    <draw:stroke-dash draw:name="Dashed_20__28_var_29__20_318" draw:display-name="Dashed (var) 318" draw:style="rect" draw:dots1="1" draw:dots1-length="0.011cm" draw:dots2="1" draw:dots2-length="0.011cm" draw:distance="0.011cm"/>
    <draw:stroke-dash draw:name="Dashed_20__28_var_29__20_319" draw:display-name="Dashed (var) 319" draw:style="rect" draw:dots1="1" draw:dots1-length="0.011cm" draw:dots2="1" draw:dots2-length="0.011cm" draw:distance="0.011cm"/>
    <draw:stroke-dash draw:name="Dashed_20__28_var_29__20_32" draw:display-name="Dashed (var) 32" draw:style="rect" draw:dots1="1" draw:dots1-length="0.011cm" draw:dots2="1" draw:dots2-length="0.011cm" draw:distance="0.011cm"/>
    <draw:stroke-dash draw:name="Dashed_20__28_var_29__20_320" draw:display-name="Dashed (var) 320" draw:style="rect" draw:dots1="1" draw:dots1-length="0.011cm" draw:dots2="1" draw:dots2-length="0.011cm" draw:distance="0.011cm"/>
    <draw:stroke-dash draw:name="Dashed_20__28_var_29__20_321" draw:display-name="Dashed (var) 321" draw:style="rect" draw:dots1="1" draw:dots1-length="0.011cm" draw:dots2="1" draw:dots2-length="0.011cm" draw:distance="0.011cm"/>
    <draw:stroke-dash draw:name="Dashed_20__28_var_29__20_322" draw:display-name="Dashed (var) 322" draw:style="rect" draw:dots1="1" draw:dots1-length="0.011cm" draw:dots2="1" draw:dots2-length="0.011cm" draw:distance="0.011cm"/>
    <draw:stroke-dash draw:name="Dashed_20__28_var_29__20_323" draw:display-name="Dashed (var) 323" draw:style="rect" draw:dots1="1" draw:dots1-length="0.011cm" draw:dots2="1" draw:dots2-length="0.011cm" draw:distance="0.011cm"/>
    <draw:stroke-dash draw:name="Dashed_20__28_var_29__20_324" draw:display-name="Dashed (var) 324" draw:style="rect" draw:dots1="1" draw:dots1-length="0.011cm" draw:dots2="1" draw:dots2-length="0.011cm" draw:distance="0.011cm"/>
    <draw:stroke-dash draw:name="Dashed_20__28_var_29__20_325" draw:display-name="Dashed (var) 325" draw:style="rect" draw:dots1="1" draw:dots1-length="0.011cm" draw:dots2="1" draw:dots2-length="0.011cm" draw:distance="0.011cm"/>
    <draw:stroke-dash draw:name="Dashed_20__28_var_29__20_326" draw:display-name="Dashed (var) 326" draw:style="rect" draw:dots1="1" draw:dots1-length="0.011cm" draw:dots2="1" draw:dots2-length="0.011cm" draw:distance="0.011cm"/>
    <draw:stroke-dash draw:name="Dashed_20__28_var_29__20_327" draw:display-name="Dashed (var) 327" draw:style="rect" draw:dots1="1" draw:dots1-length="0.011cm" draw:dots2="1" draw:dots2-length="0.011cm" draw:distance="0.011cm"/>
    <draw:stroke-dash draw:name="Dashed_20__28_var_29__20_328" draw:display-name="Dashed (var) 328" draw:style="rect" draw:dots1="1" draw:dots1-length="0.011cm" draw:dots2="1" draw:dots2-length="0.011cm" draw:distance="0.011cm"/>
    <draw:stroke-dash draw:name="Dashed_20__28_var_29__20_329" draw:display-name="Dashed (var) 329" draw:style="rect" draw:dots1="1" draw:dots1-length="0.011cm" draw:dots2="1" draw:dots2-length="0.011cm" draw:distance="0.011cm"/>
    <draw:stroke-dash draw:name="Dashed_20__28_var_29__20_33" draw:display-name="Dashed (var) 33" draw:style="rect" draw:dots1="1" draw:dots1-length="0.011cm" draw:dots2="1" draw:dots2-length="0.011cm" draw:distance="0.011cm"/>
    <draw:stroke-dash draw:name="Dashed_20__28_var_29__20_330" draw:display-name="Dashed (var) 330" draw:style="rect" draw:dots1="1" draw:dots1-length="0.011cm" draw:dots2="1" draw:dots2-length="0.011cm" draw:distance="0.011cm"/>
    <draw:stroke-dash draw:name="Dashed_20__28_var_29__20_331" draw:display-name="Dashed (var) 331" draw:style="rect" draw:dots1="1" draw:dots1-length="0.011cm" draw:dots2="1" draw:dots2-length="0.011cm" draw:distance="0.011cm"/>
    <draw:stroke-dash draw:name="Dashed_20__28_var_29__20_332" draw:display-name="Dashed (var) 332" draw:style="rect" draw:dots1="1" draw:dots1-length="0.011cm" draw:dots2="1" draw:dots2-length="0.011cm" draw:distance="0.011cm"/>
    <draw:stroke-dash draw:name="Dashed_20__28_var_29__20_333" draw:display-name="Dashed (var) 333" draw:style="rect" draw:dots1="1" draw:dots1-length="0.011cm" draw:dots2="1" draw:dots2-length="0.011cm" draw:distance="0.011cm"/>
    <draw:stroke-dash draw:name="Dashed_20__28_var_29__20_334" draw:display-name="Dashed (var) 334" draw:style="rect" draw:dots1="1" draw:dots1-length="0.011cm" draw:dots2="1" draw:dots2-length="0.011cm" draw:distance="0.011cm"/>
    <draw:stroke-dash draw:name="Dashed_20__28_var_29__20_335" draw:display-name="Dashed (var) 335" draw:style="rect" draw:dots1="1" draw:dots1-length="0.011cm" draw:dots2="1" draw:dots2-length="0.011cm" draw:distance="0.011cm"/>
    <draw:stroke-dash draw:name="Dashed_20__28_var_29__20_336" draw:display-name="Dashed (var) 336" draw:style="rect" draw:dots1="1" draw:dots1-length="0.011cm" draw:dots2="1" draw:dots2-length="0.011cm" draw:distance="0.011cm"/>
    <draw:stroke-dash draw:name="Dashed_20__28_var_29__20_337" draw:display-name="Dashed (var) 337" draw:style="rect" draw:dots1="1" draw:dots1-length="0.011cm" draw:dots2="1" draw:dots2-length="0.011cm" draw:distance="0.011cm"/>
    <draw:stroke-dash draw:name="Dashed_20__28_var_29__20_338" draw:display-name="Dashed (var) 338" draw:style="rect" draw:dots1="1" draw:dots1-length="0.011cm" draw:dots2="1" draw:dots2-length="0.011cm" draw:distance="0.011cm"/>
    <draw:stroke-dash draw:name="Dashed_20__28_var_29__20_339" draw:display-name="Dashed (var) 339" draw:style="rect" draw:dots1="1" draw:dots1-length="0.011cm" draw:dots2="1" draw:dots2-length="0.011cm" draw:distance="0.011cm"/>
    <draw:stroke-dash draw:name="Dashed_20__28_var_29__20_34" draw:display-name="Dashed (var) 34" draw:style="rect" draw:dots1="1" draw:dots1-length="0.011cm" draw:dots2="1" draw:dots2-length="0.011cm" draw:distance="0.011cm"/>
    <draw:stroke-dash draw:name="Dashed_20__28_var_29__20_340" draw:display-name="Dashed (var) 340" draw:style="rect" draw:dots1="1" draw:dots1-length="0.011cm" draw:dots2="1" draw:dots2-length="0.011cm" draw:distance="0.011cm"/>
    <draw:stroke-dash draw:name="Dashed_20__28_var_29__20_341" draw:display-name="Dashed (var) 341" draw:style="rect" draw:dots1="1" draw:dots1-length="0.011cm" draw:dots2="1" draw:dots2-length="0.011cm" draw:distance="0.011cm"/>
    <draw:stroke-dash draw:name="Dashed_20__28_var_29__20_342" draw:display-name="Dashed (var) 342" draw:style="rect" draw:dots1="1" draw:dots1-length="0.011cm" draw:dots2="1" draw:dots2-length="0.011cm" draw:distance="0.011cm"/>
    <draw:stroke-dash draw:name="Dashed_20__28_var_29__20_343" draw:display-name="Dashed (var) 343" draw:style="rect" draw:dots1="1" draw:dots1-length="0.011cm" draw:dots2="1" draw:dots2-length="0.011cm" draw:distance="0.011cm"/>
    <draw:stroke-dash draw:name="Dashed_20__28_var_29__20_344" draw:display-name="Dashed (var) 344" draw:style="rect" draw:dots1="1" draw:dots1-length="0.006cm" draw:dots2="1" draw:dots2-length="0.006cm" draw:distance="0.006cm"/>
    <draw:stroke-dash draw:name="Dashed_20__28_var_29__20_345" draw:display-name="Dashed (var) 345" draw:style="rect" draw:dots1="1" draw:dots1-length="0.006cm" draw:dots2="1" draw:dots2-length="0.006cm" draw:distance="0.006cm"/>
    <draw:stroke-dash draw:name="Dashed_20__28_var_29__20_346" draw:display-name="Dashed (var) 346" draw:style="rect" draw:dots1="1" draw:dots1-length="0.006cm" draw:dots2="1" draw:dots2-length="0.006cm" draw:distance="0.006cm"/>
    <draw:stroke-dash draw:name="Dashed_20__28_var_29__20_347" draw:display-name="Dashed (var) 347" draw:style="rect" draw:dots1="1" draw:dots1-length="0.006cm" draw:dots2="1" draw:dots2-length="0.006cm" draw:distance="0.006cm"/>
    <draw:stroke-dash draw:name="Dashed_20__28_var_29__20_348" draw:display-name="Dashed (var) 348" draw:style="rect" draw:dots1="1" draw:dots1-length="0.006cm" draw:dots2="1" draw:dots2-length="0.006cm" draw:distance="0.006cm"/>
    <draw:stroke-dash draw:name="Dashed_20__28_var_29__20_349" draw:display-name="Dashed (var) 349" draw:style="rect" draw:dots1="1" draw:dots1-length="0.006cm" draw:dots2="1" draw:dots2-length="0.006cm" draw:distance="0.006cm"/>
    <draw:stroke-dash draw:name="Dashed_20__28_var_29__20_35" draw:display-name="Dashed (var) 35" draw:style="rect" draw:dots1="1" draw:dots1-length="0.011cm" draw:dots2="1" draw:dots2-length="0.011cm" draw:distance="0.011cm"/>
    <draw:stroke-dash draw:name="Dashed_20__28_var_29__20_350" draw:display-name="Dashed (var) 350" draw:style="rect" draw:dots1="1" draw:dots1-length="0.006cm" draw:dots2="1" draw:dots2-length="0.006cm" draw:distance="0.006cm"/>
    <draw:stroke-dash draw:name="Dashed_20__28_var_29__20_351" draw:display-name="Dashed (var) 351" draw:style="rect" draw:dots1="1" draw:dots1-length="0.011cm" draw:dots2="1" draw:dots2-length="0.011cm" draw:distance="0.011cm"/>
    <draw:stroke-dash draw:name="Dashed_20__28_var_29__20_352" draw:display-name="Dashed (var) 352" draw:style="rect" draw:dots1="1" draw:dots1-length="0.011cm" draw:dots2="1" draw:dots2-length="0.011cm" draw:distance="0.011cm"/>
    <draw:stroke-dash draw:name="Dashed_20__28_var_29__20_353" draw:display-name="Dashed (var) 353" draw:style="rect" draw:dots1="1" draw:dots1-length="0.011cm" draw:dots2="1" draw:dots2-length="0.011cm" draw:distance="0.011cm"/>
    <draw:stroke-dash draw:name="Dashed_20__28_var_29__20_354" draw:display-name="Dashed (var) 354" draw:style="rect" draw:dots1="1" draw:dots1-length="0.011cm" draw:dots2="1" draw:dots2-length="0.011cm" draw:distance="0.011cm"/>
    <draw:stroke-dash draw:name="Dashed_20__28_var_29__20_355" draw:display-name="Dashed (var) 355" draw:style="rect" draw:dots1="1" draw:dots1-length="0.011cm" draw:dots2="1" draw:dots2-length="0.011cm" draw:distance="0.011cm"/>
    <draw:stroke-dash draw:name="Dashed_20__28_var_29__20_356" draw:display-name="Dashed (var) 356" draw:style="rect" draw:dots1="1" draw:dots1-length="0.011cm" draw:dots2="1" draw:dots2-length="0.011cm" draw:distance="0.011cm"/>
    <draw:stroke-dash draw:name="Dashed_20__28_var_29__20_357" draw:display-name="Dashed (var) 357" draw:style="rect" draw:dots1="1" draw:dots1-length="0.011cm" draw:dots2="1" draw:dots2-length="0.011cm" draw:distance="0.011cm"/>
    <draw:stroke-dash draw:name="Dashed_20__28_var_29__20_358" draw:display-name="Dashed (var) 358" draw:style="rect" draw:dots1="1" draw:dots1-length="0.011cm" draw:dots2="1" draw:dots2-length="0.011cm" draw:distance="0.011cm"/>
    <draw:stroke-dash draw:name="Dashed_20__28_var_29__20_359" draw:display-name="Dashed (var) 359" draw:style="rect" draw:dots1="1" draw:dots1-length="0.011cm" draw:dots2="1" draw:dots2-length="0.011cm" draw:distance="0.011cm"/>
    <draw:stroke-dash draw:name="Dashed_20__28_var_29__20_36" draw:display-name="Dashed (var) 36" draw:style="rect" draw:dots1="1" draw:dots1-length="0.011cm" draw:dots2="1" draw:dots2-length="0.011cm" draw:distance="0.011cm"/>
    <draw:stroke-dash draw:name="Dashed_20__28_var_29__20_360" draw:display-name="Dashed (var) 360" draw:style="rect" draw:dots1="1" draw:dots1-length="0.011cm" draw:dots2="1" draw:dots2-length="0.011cm" draw:distance="0.011cm"/>
    <draw:stroke-dash draw:name="Dashed_20__28_var_29__20_361" draw:display-name="Dashed (var) 361" draw:style="rect" draw:dots1="1" draw:dots1-length="0.011cm" draw:dots2="1" draw:dots2-length="0.011cm" draw:distance="0.011cm"/>
    <draw:stroke-dash draw:name="Dashed_20__28_var_29__20_362" draw:display-name="Dashed (var) 362" draw:style="rect" draw:dots1="1" draw:dots1-length="0.011cm" draw:dots2="1" draw:dots2-length="0.011cm" draw:distance="0.011cm"/>
    <draw:stroke-dash draw:name="Dashed_20__28_var_29__20_363" draw:display-name="Dashed (var) 363" draw:style="rect" draw:dots1="1" draw:dots1-length="0.011cm" draw:dots2="1" draw:dots2-length="0.011cm" draw:distance="0.011cm"/>
    <draw:stroke-dash draw:name="Dashed_20__28_var_29__20_364" draw:display-name="Dashed (var) 364" draw:style="rect" draw:dots1="1" draw:dots1-length="0.011cm" draw:dots2="1" draw:dots2-length="0.011cm" draw:distance="0.011cm"/>
    <draw:stroke-dash draw:name="Dashed_20__28_var_29__20_365" draw:display-name="Dashed (var) 365" draw:style="rect" draw:dots1="1" draw:dots1-length="0.011cm" draw:dots2="1" draw:dots2-length="0.011cm" draw:distance="0.011cm"/>
    <draw:stroke-dash draw:name="Dashed_20__28_var_29__20_366" draw:display-name="Dashed (var) 366" draw:style="rect" draw:dots1="1" draw:dots1-length="0.011cm" draw:dots2="1" draw:dots2-length="0.011cm" draw:distance="0.011cm"/>
    <draw:stroke-dash draw:name="Dashed_20__28_var_29__20_367" draw:display-name="Dashed (var) 367" draw:style="rect" draw:dots1="1" draw:dots1-length="0.011cm" draw:dots2="1" draw:dots2-length="0.011cm" draw:distance="0.011cm"/>
    <draw:stroke-dash draw:name="Dashed_20__28_var_29__20_368" draw:display-name="Dashed (var) 368" draw:style="rect" draw:dots1="1" draw:dots1-length="0.011cm" draw:dots2="1" draw:dots2-length="0.011cm" draw:distance="0.011cm"/>
    <draw:stroke-dash draw:name="Dashed_20__28_var_29__20_369" draw:display-name="Dashed (var) 369" draw:style="rect" draw:dots1="1" draw:dots1-length="0.011cm" draw:dots2="1" draw:dots2-length="0.011cm" draw:distance="0.011cm"/>
    <draw:stroke-dash draw:name="Dashed_20__28_var_29__20_37" draw:display-name="Dashed (var) 37" draw:style="rect" draw:dots1="1" draw:dots1-length="0.011cm" draw:dots2="1" draw:dots2-length="0.011cm" draw:distance="0.011cm"/>
    <draw:stroke-dash draw:name="Dashed_20__28_var_29__20_370" draw:display-name="Dashed (var) 370" draw:style="rect" draw:dots1="1" draw:dots1-length="0.011cm" draw:dots2="1" draw:dots2-length="0.011cm" draw:distance="0.011cm"/>
    <draw:stroke-dash draw:name="Dashed_20__28_var_29__20_371" draw:display-name="Dashed (var) 371" draw:style="rect" draw:dots1="1" draw:dots1-length="0.011cm" draw:dots2="1" draw:dots2-length="0.011cm" draw:distance="0.011cm"/>
    <draw:stroke-dash draw:name="Dashed_20__28_var_29__20_372" draw:display-name="Dashed (var) 372" draw:style="rect" draw:dots1="1" draw:dots1-length="0.011cm" draw:dots2="1" draw:dots2-length="0.011cm" draw:distance="0.011cm"/>
    <draw:stroke-dash draw:name="Dashed_20__28_var_29__20_373" draw:display-name="Dashed (var) 373" draw:style="rect" draw:dots1="1" draw:dots1-length="0.011cm" draw:dots2="1" draw:dots2-length="0.011cm" draw:distance="0.011cm"/>
    <draw:stroke-dash draw:name="Dashed_20__28_var_29__20_374" draw:display-name="Dashed (var) 374" draw:style="rect" draw:dots1="1" draw:dots1-length="0.011cm" draw:dots2="1" draw:dots2-length="0.011cm" draw:distance="0.011cm"/>
    <draw:stroke-dash draw:name="Dashed_20__28_var_29__20_375" draw:display-name="Dashed (var) 375" draw:style="rect" draw:dots1="1" draw:dots1-length="0.011cm" draw:dots2="1" draw:dots2-length="0.011cm" draw:distance="0.011cm"/>
    <draw:stroke-dash draw:name="Dashed_20__28_var_29__20_376" draw:display-name="Dashed (var) 376" draw:style="rect" draw:dots1="1" draw:dots1-length="0.011cm" draw:dots2="1" draw:dots2-length="0.011cm" draw:distance="0.011cm"/>
    <draw:stroke-dash draw:name="Dashed_20__28_var_29__20_377" draw:display-name="Dashed (var) 377" draw:style="rect" draw:dots1="1" draw:dots1-length="0.011cm" draw:dots2="1" draw:dots2-length="0.011cm" draw:distance="0.011cm"/>
    <draw:stroke-dash draw:name="Dashed_20__28_var_29__20_378" draw:display-name="Dashed (var) 378" draw:style="rect" draw:dots1="1" draw:dots1-length="0.011cm" draw:dots2="1" draw:dots2-length="0.011cm" draw:distance="0.011cm"/>
    <draw:stroke-dash draw:name="Dashed_20__28_var_29__20_379" draw:display-name="Dashed (var) 379" draw:style="rect" draw:dots1="1" draw:dots1-length="0.011cm" draw:dots2="1" draw:dots2-length="0.011cm" draw:distance="0.011cm"/>
    <draw:stroke-dash draw:name="Dashed_20__28_var_29__20_38" draw:display-name="Dashed (var) 38" draw:style="rect" draw:dots1="1" draw:dots1-length="0.011cm" draw:dots2="1" draw:dots2-length="0.011cm" draw:distance="0.011cm"/>
    <draw:stroke-dash draw:name="Dashed_20__28_var_29__20_380" draw:display-name="Dashed (var) 380" draw:style="rect" draw:dots1="1" draw:dots1-length="0.011cm" draw:dots2="1" draw:dots2-length="0.011cm" draw:distance="0.011cm"/>
    <draw:stroke-dash draw:name="Dashed_20__28_var_29__20_381" draw:display-name="Dashed (var) 381" draw:style="rect" draw:dots1="1" draw:dots1-length="0.011cm" draw:dots2="1" draw:dots2-length="0.011cm" draw:distance="0.011cm"/>
    <draw:stroke-dash draw:name="Dashed_20__28_var_29__20_382" draw:display-name="Dashed (var) 382" draw:style="rect" draw:dots1="1" draw:dots1-length="0.011cm" draw:dots2="1" draw:dots2-length="0.011cm" draw:distance="0.011cm"/>
    <draw:stroke-dash draw:name="Dashed_20__28_var_29__20_383" draw:display-name="Dashed (var) 383" draw:style="rect" draw:dots1="1" draw:dots1-length="0.011cm" draw:dots2="1" draw:dots2-length="0.011cm" draw:distance="0.011cm"/>
    <draw:stroke-dash draw:name="Dashed_20__28_var_29__20_384" draw:display-name="Dashed (var) 384" draw:style="rect" draw:dots1="1" draw:dots1-length="0.011cm" draw:dots2="1" draw:dots2-length="0.011cm" draw:distance="0.011cm"/>
    <draw:stroke-dash draw:name="Dashed_20__28_var_29__20_385" draw:display-name="Dashed (var) 385" draw:style="rect" draw:dots1="1" draw:dots1-length="0.011cm" draw:dots2="1" draw:dots2-length="0.011cm" draw:distance="0.011cm"/>
    <draw:stroke-dash draw:name="Dashed_20__28_var_29__20_386" draw:display-name="Dashed (var) 386" draw:style="rect" draw:dots1="1" draw:dots1-length="0.011cm" draw:dots2="1" draw:dots2-length="0.011cm" draw:distance="0.011cm"/>
    <draw:stroke-dash draw:name="Dashed_20__28_var_29__20_387" draw:display-name="Dashed (var) 387" draw:style="rect" draw:dots1="1" draw:dots1-length="0.011cm" draw:dots2="1" draw:dots2-length="0.011cm" draw:distance="0.011cm"/>
    <draw:stroke-dash draw:name="Dashed_20__28_var_29__20_388" draw:display-name="Dashed (var) 388" draw:style="rect" draw:dots1="1" draw:dots1-length="0.011cm" draw:dots2="1" draw:dots2-length="0.011cm" draw:distance="0.011cm"/>
    <draw:stroke-dash draw:name="Dashed_20__28_var_29__20_389" draw:display-name="Dashed (var) 389" draw:style="rect" draw:dots1="1" draw:dots1-length="0.006cm" draw:dots2="1" draw:dots2-length="0.006cm" draw:distance="0.006cm"/>
    <draw:stroke-dash draw:name="Dashed_20__28_var_29__20_39" draw:display-name="Dashed (var) 39" draw:style="rect" draw:dots1="1" draw:dots1-length="0.011cm" draw:dots2="1" draw:dots2-length="0.011cm" draw:distance="0.011cm"/>
    <draw:stroke-dash draw:name="Dashed_20__28_var_29__20_390" draw:display-name="Dashed (var) 390" draw:style="rect" draw:dots1="1" draw:dots1-length="0.006cm" draw:dots2="1" draw:dots2-length="0.006cm" draw:distance="0.006cm"/>
    <draw:stroke-dash draw:name="Dashed_20__28_var_29__20_391" draw:display-name="Dashed (var) 391" draw:style="rect" draw:dots1="1" draw:dots1-length="0.006cm" draw:dots2="1" draw:dots2-length="0.006cm" draw:distance="0.006cm"/>
    <draw:stroke-dash draw:name="Dashed_20__28_var_29__20_392" draw:display-name="Dashed (var) 392" draw:style="rect" draw:dots1="1" draw:dots1-length="0.006cm" draw:dots2="1" draw:dots2-length="0.006cm" draw:distance="0.006cm"/>
    <draw:stroke-dash draw:name="Dashed_20__28_var_29__20_393" draw:display-name="Dashed (var) 393" draw:style="rect" draw:dots1="1" draw:dots1-length="0.006cm" draw:dots2="1" draw:dots2-length="0.006cm" draw:distance="0.006cm"/>
    <draw:stroke-dash draw:name="Dashed_20__28_var_29__20_394" draw:display-name="Dashed (var) 394" draw:style="rect" draw:dots1="1" draw:dots1-length="0.006cm" draw:dots2="1" draw:dots2-length="0.006cm" draw:distance="0.006cm"/>
    <draw:stroke-dash draw:name="Dashed_20__28_var_29__20_395" draw:display-name="Dashed (var) 395" draw:style="rect" draw:dots1="1" draw:dots1-length="0.006cm" draw:dots2="1" draw:dots2-length="0.006cm" draw:distance="0.006cm"/>
    <draw:stroke-dash draw:name="Dashed_20__28_var_29__20_396" draw:display-name="Dashed (var) 396" draw:style="rect" draw:dots1="1" draw:dots1-length="0.011cm" draw:dots2="1" draw:dots2-length="0.011cm" draw:distance="0.011cm"/>
    <draw:stroke-dash draw:name="Dashed_20__28_var_29__20_397" draw:display-name="Dashed (var) 397" draw:style="rect" draw:dots1="1" draw:dots1-length="0.011cm" draw:dots2="1" draw:dots2-length="0.011cm" draw:distance="0.011cm"/>
    <draw:stroke-dash draw:name="Dashed_20__28_var_29__20_398" draw:display-name="Dashed (var) 398" draw:style="rect" draw:dots1="1" draw:dots1-length="0.011cm" draw:dots2="1" draw:dots2-length="0.011cm" draw:distance="0.011cm"/>
    <draw:stroke-dash draw:name="Dashed_20__28_var_29__20_399" draw:display-name="Dashed (var) 399"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40" draw:display-name="Dashed (var) 40" draw:style="rect" draw:dots1="1" draw:dots1-length="0.011cm" draw:dots2="1" draw:dots2-length="0.011cm" draw:distance="0.011cm"/>
    <draw:stroke-dash draw:name="Dashed_20__28_var_29__20_400" draw:display-name="Dashed (var) 400" draw:style="rect" draw:dots1="1" draw:dots1-length="0.011cm" draw:dots2="1" draw:dots2-length="0.011cm" draw:distance="0.011cm"/>
    <draw:stroke-dash draw:name="Dashed_20__28_var_29__20_401" draw:display-name="Dashed (var) 401" draw:style="rect" draw:dots1="1" draw:dots1-length="0.011cm" draw:dots2="1" draw:dots2-length="0.011cm" draw:distance="0.011cm"/>
    <draw:stroke-dash draw:name="Dashed_20__28_var_29__20_402" draw:display-name="Dashed (var) 402" draw:style="rect" draw:dots1="1" draw:dots1-length="0.011cm" draw:dots2="1" draw:dots2-length="0.011cm" draw:distance="0.011cm"/>
    <draw:stroke-dash draw:name="Dashed_20__28_var_29__20_403" draw:display-name="Dashed (var) 403" draw:style="rect" draw:dots1="1" draw:dots1-length="0.011cm" draw:dots2="1" draw:dots2-length="0.011cm" draw:distance="0.011cm"/>
    <draw:stroke-dash draw:name="Dashed_20__28_var_29__20_404" draw:display-name="Dashed (var) 404" draw:style="rect" draw:dots1="1" draw:dots1-length="0.011cm" draw:dots2="1" draw:dots2-length="0.011cm" draw:distance="0.011cm"/>
    <draw:stroke-dash draw:name="Dashed_20__28_var_29__20_405" draw:display-name="Dashed (var) 405" draw:style="rect" draw:dots1="1" draw:dots1-length="0.011cm" draw:dots2="1" draw:dots2-length="0.011cm" draw:distance="0.011cm"/>
    <draw:stroke-dash draw:name="Dashed_20__28_var_29__20_406" draw:display-name="Dashed (var) 406" draw:style="rect" draw:dots1="1" draw:dots1-length="0.011cm" draw:dots2="1" draw:dots2-length="0.011cm" draw:distance="0.011cm"/>
    <draw:stroke-dash draw:name="Dashed_20__28_var_29__20_407" draw:display-name="Dashed (var) 407" draw:style="rect" draw:dots1="1" draw:dots1-length="0.011cm" draw:dots2="1" draw:dots2-length="0.011cm" draw:distance="0.011cm"/>
    <draw:stroke-dash draw:name="Dashed_20__28_var_29__20_408" draw:display-name="Dashed (var) 408" draw:style="rect" draw:dots1="1" draw:dots1-length="0.011cm" draw:dots2="1" draw:dots2-length="0.011cm" draw:distance="0.011cm"/>
    <draw:stroke-dash draw:name="Dashed_20__28_var_29__20_409" draw:display-name="Dashed (var) 409" draw:style="rect" draw:dots1="1" draw:dots1-length="0.011cm" draw:dots2="1" draw:dots2-length="0.011cm" draw:distance="0.011cm"/>
    <draw:stroke-dash draw:name="Dashed_20__28_var_29__20_41" draw:display-name="Dashed (var) 41" draw:style="rect" draw:dots1="1" draw:dots1-length="0.011cm" draw:dots2="1" draw:dots2-length="0.011cm" draw:distance="0.011cm"/>
    <draw:stroke-dash draw:name="Dashed_20__28_var_29__20_410" draw:display-name="Dashed (var) 410" draw:style="rect" draw:dots1="1" draw:dots1-length="0.011cm" draw:dots2="1" draw:dots2-length="0.011cm" draw:distance="0.011cm"/>
    <draw:stroke-dash draw:name="Dashed_20__28_var_29__20_411" draw:display-name="Dashed (var) 411" draw:style="rect" draw:dots1="1" draw:dots1-length="0.011cm" draw:dots2="1" draw:dots2-length="0.011cm" draw:distance="0.011cm"/>
    <draw:stroke-dash draw:name="Dashed_20__28_var_29__20_412" draw:display-name="Dashed (var) 412" draw:style="rect" draw:dots1="1" draw:dots1-length="0.011cm" draw:dots2="1" draw:dots2-length="0.011cm" draw:distance="0.011cm"/>
    <draw:stroke-dash draw:name="Dashed_20__28_var_29__20_413" draw:display-name="Dashed (var) 413" draw:style="rect" draw:dots1="1" draw:dots1-length="0.011cm" draw:dots2="1" draw:dots2-length="0.011cm" draw:distance="0.011cm"/>
    <draw:stroke-dash draw:name="Dashed_20__28_var_29__20_414" draw:display-name="Dashed (var) 414" draw:style="rect" draw:dots1="1" draw:dots1-length="0.011cm" draw:dots2="1" draw:dots2-length="0.011cm" draw:distance="0.011cm"/>
    <draw:stroke-dash draw:name="Dashed_20__28_var_29__20_415" draw:display-name="Dashed (var) 415" draw:style="rect" draw:dots1="1" draw:dots1-length="0.011cm" draw:dots2="1" draw:dots2-length="0.011cm" draw:distance="0.011cm"/>
    <draw:stroke-dash draw:name="Dashed_20__28_var_29__20_416" draw:display-name="Dashed (var) 416" draw:style="rect" draw:dots1="1" draw:dots1-length="0.011cm" draw:dots2="1" draw:dots2-length="0.011cm" draw:distance="0.011cm"/>
    <draw:stroke-dash draw:name="Dashed_20__28_var_29__20_417" draw:display-name="Dashed (var) 417" draw:style="rect" draw:dots1="1" draw:dots1-length="0.011cm" draw:dots2="1" draw:dots2-length="0.011cm" draw:distance="0.011cm"/>
    <draw:stroke-dash draw:name="Dashed_20__28_var_29__20_418" draw:display-name="Dashed (var) 418" draw:style="rect" draw:dots1="1" draw:dots1-length="0.011cm" draw:dots2="1" draw:dots2-length="0.011cm" draw:distance="0.011cm"/>
    <draw:stroke-dash draw:name="Dashed_20__28_var_29__20_419" draw:display-name="Dashed (var) 419" draw:style="rect" draw:dots1="1" draw:dots1-length="0.011cm" draw:dots2="1" draw:dots2-length="0.011cm" draw:distance="0.011cm"/>
    <draw:stroke-dash draw:name="Dashed_20__28_var_29__20_42" draw:display-name="Dashed (var) 42" draw:style="rect" draw:dots1="1" draw:dots1-length="0.011cm" draw:dots2="1" draw:dots2-length="0.011cm" draw:distance="0.011cm"/>
    <draw:stroke-dash draw:name="Dashed_20__28_var_29__20_420" draw:display-name="Dashed (var) 420" draw:style="rect" draw:dots1="1" draw:dots1-length="0.011cm" draw:dots2="1" draw:dots2-length="0.011cm" draw:distance="0.011cm"/>
    <draw:stroke-dash draw:name="Dashed_20__28_var_29__20_421" draw:display-name="Dashed (var) 421" draw:style="rect" draw:dots1="1" draw:dots1-length="0.011cm" draw:dots2="1" draw:dots2-length="0.011cm" draw:distance="0.011cm"/>
    <draw:stroke-dash draw:name="Dashed_20__28_var_29__20_422" draw:display-name="Dashed (var) 422" draw:style="rect" draw:dots1="1" draw:dots1-length="0.011cm" draw:dots2="1" draw:dots2-length="0.011cm" draw:distance="0.011cm"/>
    <draw:stroke-dash draw:name="Dashed_20__28_var_29__20_423" draw:display-name="Dashed (var) 423" draw:style="rect" draw:dots1="1" draw:dots1-length="0.011cm" draw:dots2="1" draw:dots2-length="0.011cm" draw:distance="0.011cm"/>
    <draw:stroke-dash draw:name="Dashed_20__28_var_29__20_424" draw:display-name="Dashed (var) 424" draw:style="rect" draw:dots1="1" draw:dots1-length="0.011cm" draw:dots2="1" draw:dots2-length="0.011cm" draw:distance="0.011cm"/>
    <draw:stroke-dash draw:name="Dashed_20__28_var_29__20_425" draw:display-name="Dashed (var) 425" draw:style="rect" draw:dots1="1" draw:dots1-length="0.011cm" draw:dots2="1" draw:dots2-length="0.011cm" draw:distance="0.011cm"/>
    <draw:stroke-dash draw:name="Dashed_20__28_var_29__20_426" draw:display-name="Dashed (var) 426" draw:style="rect" draw:dots1="1" draw:dots1-length="0.003cm" draw:dots2="1" draw:dots2-length="0.003cm" draw:distance="0.003cm"/>
    <draw:stroke-dash draw:name="Dashed_20__28_var_29__20_427" draw:display-name="Dashed (var) 427" draw:style="rect" draw:dots1="1" draw:dots1-length="0.003cm" draw:dots2="1" draw:dots2-length="0.003cm" draw:distance="0.003cm"/>
    <draw:stroke-dash draw:name="Dashed_20__28_var_29__20_428" draw:display-name="Dashed (var) 428" draw:style="rect" draw:dots1="1" draw:dots1-length="0.003cm" draw:dots2="1" draw:dots2-length="0.003cm" draw:distance="0.003cm"/>
    <draw:stroke-dash draw:name="Dashed_20__28_var_29__20_429" draw:display-name="Dashed (var) 429" draw:style="rect" draw:dots1="1" draw:dots1-length="0.003cm" draw:dots2="1" draw:dots2-length="0.003cm" draw:distance="0.003cm"/>
    <draw:stroke-dash draw:name="Dashed_20__28_var_29__20_43" draw:display-name="Dashed (var) 43" draw:style="rect" draw:dots1="1" draw:dots1-length="0.011cm" draw:dots2="1" draw:dots2-length="0.011cm" draw:distance="0.011cm"/>
    <draw:stroke-dash draw:name="Dashed_20__28_var_29__20_430" draw:display-name="Dashed (var) 430" draw:style="rect" draw:dots1="1" draw:dots1-length="0.003cm" draw:dots2="1" draw:dots2-length="0.003cm" draw:distance="0.003cm"/>
    <draw:stroke-dash draw:name="Dashed_20__28_var_29__20_431" draw:display-name="Dashed (var) 431" draw:style="rect" draw:dots1="1" draw:dots1-length="0.003cm" draw:dots2="1" draw:dots2-length="0.003cm" draw:distance="0.003cm"/>
    <draw:stroke-dash draw:name="Dashed_20__28_var_29__20_432" draw:display-name="Dashed (var) 432" draw:style="rect" draw:dots1="1" draw:dots1-length="0.003cm" draw:dots2="1" draw:dots2-length="0.003cm" draw:distance="0.003cm"/>
    <draw:stroke-dash draw:name="Dashed_20__28_var_29__20_433" draw:display-name="Dashed (var) 433" draw:style="rect" draw:dots1="1" draw:dots1-length="0.003cm" draw:dots2="1" draw:dots2-length="0.003cm" draw:distance="0.003cm"/>
    <draw:stroke-dash draw:name="Dashed_20__28_var_29__20_44" draw:display-name="Dashed (var) 44" draw:style="rect" draw:dots1="1" draw:dots1-length="0.011cm" draw:dots2="1" draw:dots2-length="0.011cm" draw:distance="0.011cm"/>
    <draw:stroke-dash draw:name="Dashed_20__28_var_29__20_45" draw:display-name="Dashed (var) 45" draw:style="rect" draw:dots1="1" draw:dots1-length="0.011cm" draw:dots2="1" draw:dots2-length="0.011cm" draw:distance="0.011cm"/>
    <draw:stroke-dash draw:name="Dashed_20__28_var_29__20_46" draw:display-name="Dashed (var) 46" draw:style="rect" draw:dots1="1" draw:dots1-length="0.011cm" draw:dots2="1" draw:dots2-length="0.011cm" draw:distance="0.011cm"/>
    <draw:stroke-dash draw:name="Dashed_20__28_var_29__20_47" draw:display-name="Dashed (var) 47" draw:style="rect" draw:dots1="1" draw:dots1-length="0.011cm" draw:dots2="1" draw:dots2-length="0.011cm" draw:distance="0.011cm"/>
    <draw:stroke-dash draw:name="Dashed_20__28_var_29__20_48" draw:display-name="Dashed (var) 48" draw:style="rect" draw:dots1="1" draw:dots1-length="0.011cm" draw:dots2="1" draw:dots2-length="0.011cm" draw:distance="0.011cm"/>
    <draw:stroke-dash draw:name="Dashed_20__28_var_29__20_49" draw:display-name="Dashed (var) 49"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50" draw:display-name="Dashed (var) 50" draw:style="rect" draw:dots1="1" draw:dots1-length="0.011cm" draw:dots2="1" draw:dots2-length="0.011cm" draw:distance="0.011cm"/>
    <draw:stroke-dash draw:name="Dashed_20__28_var_29__20_51" draw:display-name="Dashed (var) 51" draw:style="rect" draw:dots1="1" draw:dots1-length="0.011cm" draw:dots2="1" draw:dots2-length="0.011cm" draw:distance="0.011cm"/>
    <draw:stroke-dash draw:name="Dashed_20__28_var_29__20_52" draw:display-name="Dashed (var) 52" draw:style="rect" draw:dots1="1" draw:dots1-length="0.011cm" draw:dots2="1" draw:dots2-length="0.011cm" draw:distance="0.011cm"/>
    <draw:stroke-dash draw:name="Dashed_20__28_var_29__20_53" draw:display-name="Dashed (var) 53" draw:style="rect" draw:dots1="1" draw:dots1-length="0.011cm" draw:dots2="1" draw:dots2-length="0.011cm" draw:distance="0.011cm"/>
    <draw:stroke-dash draw:name="Dashed_20__28_var_29__20_54" draw:display-name="Dashed (var) 54" draw:style="rect" draw:dots1="1" draw:dots1-length="0.011cm" draw:dots2="1" draw:dots2-length="0.011cm" draw:distance="0.011cm"/>
    <draw:stroke-dash draw:name="Dashed_20__28_var_29__20_55" draw:display-name="Dashed (var) 55" draw:style="rect" draw:dots1="1" draw:dots1-length="0.011cm" draw:dots2="1" draw:dots2-length="0.011cm" draw:distance="0.011cm"/>
    <draw:stroke-dash draw:name="Dashed_20__28_var_29__20_56" draw:display-name="Dashed (var) 56" draw:style="rect" draw:dots1="1" draw:dots1-length="0.011cm" draw:dots2="1" draw:dots2-length="0.011cm" draw:distance="0.011cm"/>
    <draw:stroke-dash draw:name="Dashed_20__28_var_29__20_57" draw:display-name="Dashed (var) 57" draw:style="rect" draw:dots1="1" draw:dots1-length="0.011cm" draw:dots2="1" draw:dots2-length="0.011cm" draw:distance="0.011cm"/>
    <draw:stroke-dash draw:name="Dashed_20__28_var_29__20_58" draw:display-name="Dashed (var) 58" draw:style="rect" draw:dots1="1" draw:dots1-length="0.011cm" draw:dots2="1" draw:dots2-length="0.011cm" draw:distance="0.011cm"/>
    <draw:stroke-dash draw:name="Dashed_20__28_var_29__20_59" draw:display-name="Dashed (var) 59"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60" draw:display-name="Dashed (var) 60" draw:style="rect" draw:dots1="1" draw:dots1-length="0.011cm" draw:dots2="1" draw:dots2-length="0.011cm" draw:distance="0.011cm"/>
    <draw:stroke-dash draw:name="Dashed_20__28_var_29__20_61" draw:display-name="Dashed (var) 61" draw:style="rect" draw:dots1="1" draw:dots1-length="0.011cm" draw:dots2="1" draw:dots2-length="0.011cm" draw:distance="0.011cm"/>
    <draw:stroke-dash draw:name="Dashed_20__28_var_29__20_62" draw:display-name="Dashed (var) 62" draw:style="rect" draw:dots1="1" draw:dots1-length="0.011cm" draw:dots2="1" draw:dots2-length="0.011cm" draw:distance="0.011cm"/>
    <draw:stroke-dash draw:name="Dashed_20__28_var_29__20_63" draw:display-name="Dashed (var) 63" draw:style="rect" draw:dots1="1" draw:dots1-length="0.011cm" draw:dots2="1" draw:dots2-length="0.011cm" draw:distance="0.011cm"/>
    <draw:stroke-dash draw:name="Dashed_20__28_var_29__20_64" draw:display-name="Dashed (var) 64" draw:style="rect" draw:dots1="1" draw:dots1-length="0.011cm" draw:dots2="1" draw:dots2-length="0.011cm" draw:distance="0.011cm"/>
    <draw:stroke-dash draw:name="Dashed_20__28_var_29__20_65" draw:display-name="Dashed (var) 65" draw:style="rect" draw:dots1="1" draw:dots1-length="0.006cm" draw:dots2="1" draw:dots2-length="0.006cm" draw:distance="0.006cm"/>
    <draw:stroke-dash draw:name="Dashed_20__28_var_29__20_7" draw:display-name="Dashed (var) 7" draw:style="rect" draw:dots1="1" draw:dots1-length="0.011cm" draw:dots2="1" draw:dots2-length="0.011cm" draw:distance="0.011cm"/>
    <draw:stroke-dash draw:name="Dashed_20__28_var_29__20_72" draw:display-name="Dashed (var) 72" draw:style="rect" draw:dots1="1" draw:dots1-length="0.006cm" draw:dots2="1" draw:dots2-length="0.006cm" draw:distance="0.006cm"/>
    <draw:stroke-dash draw:name="Dashed_20__28_var_29__20_73" draw:display-name="Dashed (var) 73" draw:style="rect" draw:dots1="1" draw:dots1-length="0.006cm" draw:dots2="1" draw:dots2-length="0.006cm" draw:distance="0.006cm"/>
    <draw:stroke-dash draw:name="Dashed_20__28_var_29__20_74" draw:display-name="Dashed (var) 74" draw:style="rect" draw:dots1="1" draw:dots1-length="0.006cm" draw:dots2="1" draw:dots2-length="0.006cm" draw:distance="0.006cm"/>
    <draw:stroke-dash draw:name="Dashed_20__28_var_29__20_75" draw:display-name="Dashed (var) 75" draw:style="rect" draw:dots1="1" draw:dots1-length="0.006cm" draw:dots2="1" draw:dots2-length="0.006cm" draw:distance="0.006cm"/>
    <draw:stroke-dash draw:name="Dashed_20__28_var_29__20_76" draw:display-name="Dashed (var) 76" draw:style="rect" draw:dots1="1" draw:dots1-length="0.006cm" draw:dots2="1" draw:dots2-length="0.006cm" draw:distance="0.006cm"/>
    <draw:stroke-dash draw:name="Dashed_20__28_var_29__20_77" draw:display-name="Dashed (var) 77" draw:style="rect" draw:dots1="1" draw:dots1-length="0.006cm" draw:dots2="1" draw:dots2-length="0.006cm" draw:distance="0.006cm"/>
    <draw:stroke-dash draw:name="Dashed_20__28_var_29__20_78" draw:display-name="Dashed (var) 78" draw:style="rect" draw:dots1="1" draw:dots1-length="0.011cm" draw:dots2="1" draw:dots2-length="0.011cm" draw:distance="0.011cm"/>
    <draw:stroke-dash draw:name="Dashed_20__28_var_29__20_79" draw:display-name="Dashed (var) 79"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80" draw:display-name="Dashed (var) 80" draw:style="rect" draw:dots1="1" draw:dots1-length="0.011cm" draw:dots2="1" draw:dots2-length="0.011cm" draw:distance="0.011cm"/>
    <draw:stroke-dash draw:name="Dashed_20__28_var_29__20_81" draw:display-name="Dashed (var) 81" draw:style="rect" draw:dots1="1" draw:dots1-length="0.011cm" draw:dots2="1" draw:dots2-length="0.011cm" draw:distance="0.011cm"/>
    <draw:stroke-dash draw:name="Dashed_20__28_var_29__20_82" draw:display-name="Dashed (var) 82" draw:style="rect" draw:dots1="1" draw:dots1-length="0.011cm" draw:dots2="1" draw:dots2-length="0.011cm" draw:distance="0.011cm"/>
    <draw:stroke-dash draw:name="Dashed_20__28_var_29__20_83" draw:display-name="Dashed (var) 83" draw:style="rect" draw:dots1="1" draw:dots1-length="0.011cm" draw:dots2="1" draw:dots2-length="0.011cm" draw:distance="0.011cm"/>
    <draw:stroke-dash draw:name="Dashed_20__28_var_29__20_84" draw:display-name="Dashed (var) 84" draw:style="rect" draw:dots1="1" draw:dots1-length="0.011cm" draw:dots2="1" draw:dots2-length="0.011cm" draw:distance="0.011cm"/>
    <draw:stroke-dash draw:name="Dashed_20__28_var_29__20_85" draw:display-name="Dashed (var) 85" draw:style="rect" draw:dots1="1" draw:dots1-length="0.011cm" draw:dots2="1" draw:dots2-length="0.011cm" draw:distance="0.011cm"/>
    <draw:stroke-dash draw:name="Dashed_20__28_var_29__20_86" draw:display-name="Dashed (var) 86" draw:style="rect" draw:dots1="1" draw:dots1-length="0.011cm" draw:dots2="1" draw:dots2-length="0.011cm" draw:distance="0.011cm"/>
    <draw:stroke-dash draw:name="Dashed_20__28_var_29__20_87" draw:display-name="Dashed (var) 87" draw:style="rect" draw:dots1="1" draw:dots1-length="0.011cm" draw:dots2="1" draw:dots2-length="0.011cm" draw:distance="0.011cm"/>
    <draw:stroke-dash draw:name="Dashed_20__28_var_29__20_88" draw:display-name="Dashed (var) 88" draw:style="rect" draw:dots1="1" draw:dots1-length="0.011cm" draw:dots2="1" draw:dots2-length="0.011cm" draw:distance="0.011cm"/>
    <draw:stroke-dash draw:name="Dashed_20__28_var_29__20_89" draw:display-name="Dashed (var) 89" draw:style="rect" draw:dots1="1" draw:dots1-length="0.011cm" draw:dots2="1" draw:dots2-length="0.011cm" draw:distance="0.011cm"/>
    <draw:stroke-dash draw:name="Dashed_20__28_var_29__20_9" draw:display-name="Dashed (var) 9" draw:style="rect" draw:dots1="1" draw:dots1-length="0.011cm" draw:dots2="1" draw:dots2-length="0.011cm" draw:distance="0.011cm"/>
    <draw:stroke-dash draw:name="Dashed_20__28_var_29__20_90" draw:display-name="Dashed (var) 90" draw:style="rect" draw:dots1="1" draw:dots1-length="0.011cm" draw:dots2="1" draw:dots2-length="0.011cm" draw:distance="0.011cm"/>
    <draw:stroke-dash draw:name="Dashed_20__28_var_29__20_91" draw:display-name="Dashed (var) 91" draw:style="rect" draw:dots1="1" draw:dots1-length="0.011cm" draw:dots2="1" draw:dots2-length="0.011cm" draw:distance="0.011cm"/>
    <draw:stroke-dash draw:name="Dashed_20__28_var_29__20_92" draw:display-name="Dashed (var) 92" draw:style="rect" draw:dots1="1" draw:dots1-length="0.011cm" draw:dots2="1" draw:dots2-length="0.011cm" draw:distance="0.011cm"/>
    <draw:stroke-dash draw:name="Dashed_20__28_var_29__20_93" draw:display-name="Dashed (var) 93" draw:style="rect" draw:dots1="1" draw:dots1-length="0.011cm" draw:dots2="1" draw:dots2-length="0.011cm" draw:distance="0.011cm"/>
    <draw:stroke-dash draw:name="Dashed_20__28_var_29__20_94" draw:display-name="Dashed (var) 94" draw:style="rect" draw:dots1="1" draw:dots1-length="0.011cm" draw:dots2="1" draw:dots2-length="0.011cm" draw:distance="0.011cm"/>
    <draw:stroke-dash draw:name="Dashed_20__28_var_29__20_95" draw:display-name="Dashed (var) 95" draw:style="rect" draw:dots1="1" draw:dots1-length="0.011cm" draw:dots2="1" draw:dots2-length="0.011cm" draw:distance="0.011cm"/>
    <draw:stroke-dash draw:name="Dashed_20__28_var_29__20_96" draw:display-name="Dashed (var) 96" draw:style="rect" draw:dots1="1" draw:dots1-length="0.011cm" draw:dots2="1" draw:dots2-length="0.011cm" draw:distance="0.011cm"/>
    <draw:stroke-dash draw:name="Dashed_20__28_var_29__20_97" draw:display-name="Dashed (var) 97" draw:style="rect" draw:dots1="1" draw:dots1-length="0.011cm" draw:dots2="1" draw:dots2-length="0.011cm" draw:distance="0.011cm"/>
    <draw:stroke-dash draw:name="Dashed_20__28_var_29__20_98" draw:display-name="Dashed (var) 98" draw:style="rect" draw:dots1="1" draw:dots1-length="0.011cm" draw:dots2="1" draw:dots2-length="0.011cm" draw:distance="0.011cm"/>
    <draw:stroke-dash draw:name="Dashed_20__28_var_29__20_99" draw:display-name="Dashed (var) 9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da" fo:country="DK"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da" fo:country="DK"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3" fo:font-family="Calibri" style:font-style-name="Normal" style:font-family-generic="swiss" style:font-pitch="variable" fo:font-size="10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2" fo:font-family="Arial"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font-size="41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style:font-name="Calibri1"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1"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da" fo:country="DK"/>
    </style:style>
    <style:style style:name="MP2" style:family="paragraph" style:parent-style-name="Footer">
      <style:paragraph-properties fo:text-align="center" style:justify-single-word="false"/>
      <style:text-properties fo:language="da" fo:country="DK"/>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Særlig Eurobarometerundersøgelse 569 Erhvervsuddannelsernes tiltrækningskraft </text:p>
        <text:p text:style-name="MP1"><text:chapter text:display="name" text:outline-level="1">Spørgeskema </text:chapter></text:p>
      </style:header>
      <style:footer>
        <text:p text:style-name="MP2"><text:page-number text:select-page="current">2</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7-27T18:56:31.730000000</meta:creation-date>
    <meta:generator>LibreOffice/7.4.3.2$Windows_x86 LibreOffice_project/1048a8393ae2eeec98dff31b5c133c5f1d08b890</meta:generator>
    <dc:date>2026-08-19T17:46:40.075000000</dc:date>
    <dc:creator>Pierre Dieumegard</dc:creator>
    <meta:editing-duration>P1DT14H34M37S</meta:editing-duration>
    <meta:editing-cycles>98</meta:editing-cycles>
    <meta:document-statistic meta:table-count="34" meta:image-count="6" meta:object-count="1" meta:page-count="97" meta:paragraph-count="4801" meta:word-count="27180" meta:character-count="171594" meta:non-whitespace-character-count="147783"/>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style style:name="gr1" style:family="graphic" style:parent-style-name="Objet_20_sans_20_remplissage_20_et_20_sans_20_ligne">
      <style:graphic-properties draw:stroke="none" draw:fill="none" draw:textarea-vertical-align="middle" draw:color-mode="standard" draw:luminance="0%" draw:contrast="0%" draw:gamma="100%" draw:red="0%" draw:green="0%" draw:blue="0%" fo:clip="rect(0cm, 0cm, 0cm, 0cm)" draw:image-opacity="100%" style:mirror="none"/>
    </style:style>
    <style:style style:name="gr2" style:family="graphic" style:parent-style-name="Standard6">
      <style:graphic-properties fo:min-height="0.477cm"/>
    </style:style>
    <style:style style:name="gr3" style:family="graphic" style:parent-style-name="Standard6">
      <style:graphic-properties fo:min-height="0.239cm"/>
    </style:style>
    <style:style style:name="gr4" style:family="graphic" style:parent-style-name="standard">
      <style:graphic-properties draw:stroke="none" draw:fill="none" fo:min-height="1.183cm"/>
    </style:style>
    <style:style style:name="P1" style:family="paragraph">
      <loext:graphic-properties draw:fill="none"/>
      <style:paragraph-properties fo:text-align="center"/>
    </style:style>
    <style:style style:name="P2" style:family="paragraph">
      <style:paragraph-properties fo:text-align="end"/>
    </style:style>
    <style:style style:name="P3" style:family="paragraph">
      <style:paragraph-properties fo:margin-top="0cm" fo:margin-bottom="0cm"/>
    </style:style>
    <style:style style:name="P4" style:family="paragraph">
      <loext:graphic-properties draw:fill="none"/>
      <style:paragraph-properties fo:margin-top="0cm" fo:margin-bottom="0cm"/>
      <style:text-properties fo:font-size="10pt" style:font-size-asian="10pt" style:font-size-complex="10pt"/>
    </style:style>
    <style:style style:name="T1" style:family="text">
      <style:text-properties fo:font-size="10pt" fo:background-color="#00a65d" style:font-size-asian="10pt" style:font-size-complex="10pt"/>
    </style:style>
    <style:style style:name="T2" style:family="text">
      <style:text-properties fo:font-size="10pt" style:font-size-asian="10pt" style:font-size-complex="10pt"/>
    </style:style>
    <style:style style:name="T3" style:family="text">
      <style:text-properties fo:font-size="10pt" fo:background-color="#add58a" style:font-size-asian="10pt" style:font-size-complex="10pt"/>
    </style:style>
    <style:style style:name="T4" style:family="text">
      <style:text-properties fo:font-size="10pt" fo:background-color="#e0efd4" style:font-size-asian="10pt" style:font-size-complex="10pt"/>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0" draw:style-name="dp1" draw:master-page-name="Standard">
        <draw:g>
          <draw:frame draw:style-name="gr1" draw:text-style-name="P1" draw:layer="layout" svg:width="9.947cm" svg:height="4.38cm" svg:x="7.117cm" svg:y="0.001cm">
            <draw:image xlink:href="Pictures/1000000000000432000001D941EC0C6CB179B5C5.png" xlink:type="simple" xlink:show="embed" xlink:actuate="onLoad">
              <text:p/>
            </draw:image>
          </draw:frame>
          <draw:frame draw:style-name="gr2" draw:text-style-name="P2" draw:layer="layout" svg:width="7.018cm" svg:height="0.727cm" svg:x="0cm" svg:y="0.512cm">
            <draw:text-box>
              <text:p text:style-name="P2">The need or desire to have a job and eam money as soon as possible</text:p>
            </draw:text-box>
          </draw:frame>
          <draw:frame draw:style-name="gr3" draw:text-style-name="P2" draw:layer="layout" svg:width="5.704cm" svg:height="0.489cm" svg:x="1.349cm" svg:y="0.936cm">
            <draw:text-box>
              <text:p text:style-name="P2">Advice from parents or other family members</text:p>
            </draw:text-box>
          </draw:frame>
          <draw:frame draw:style-name="gr3" draw:text-style-name="P2" draw:layer="layout" svg:width="5.599cm" svg:height="0.489cm" svg:x="1.587cm" svg:y="1.333cm">
            <draw:text-box>
              <text:p text:style-name="P2">Guidance from teachers or school counsellors</text:p>
            </draw:text-box>
          </draw:frame>
          <draw:frame draw:style-name="gr3" draw:text-style-name="P2" draw:layer="layout" svg:width="4.059cm" svg:height="0.489cm" svg:x="3.016cm" svg:y="1.73cm">
            <draw:text-box>
              <text:p text:style-name="P2">Poor school performance or grades</text:p>
            </draw:text-box>
          </draw:frame>
          <draw:frame draw:style-name="gr2" draw:text-style-name="P2" draw:layer="layout" svg:width="6.386cm" svg:height="0.727cm" svg:x="0.741cm" svg:y="1.968cm">
            <draw:text-box>
              <text:p text:style-name="P2">Doing what most people around them do (e.g. friends, classmates, or others in their area)</text:p>
            </draw:text-box>
          </draw:frame>
          <draw:frame draw:style-name="gr3" draw:text-style-name="P2" draw:layer="layout" svg:width="6.65cm" svg:height="0.489cm" svg:x="0.529cm" svg:y="2.497cm">
            <draw:text-box>
              <text:p text:style-name="P2">They want to become an entrepreneur or self-employed</text:p>
            </draw:text-box>
          </draw:frame>
          <draw:frame draw:style-name="gr2" draw:text-style-name="P2" draw:layer="layout" svg:width="6.668cm" svg:height="0.727cm" svg:x="0.476cm" svg:y="2.841cm">
            <draw:text-box>
              <text:p text:style-name="P2">Perceived prestige or social status of the vocational education and training path</text:p>
            </draw:text-box>
          </draw:frame>
          <draw:frame draw:style-name="gr3" draw:text-style-name="P2" draw:layer="layout" svg:width="6.12cm" svg:height="0.489cm" svg:x="1.146cm" svg:y="3.316cm">
            <draw:text-box>
              <text:p text:style-name="P2">lnfluence from social media or online content</text:p>
            </draw:text-box>
          </draw:frame>
          <draw:frame draw:style-name="gr3" draw:text-style-name="P2" draw:layer="layout" svg:width="3.774cm" svg:height="0.489cm" svg:x="3.351cm" svg:y="3.608cm">
            <draw:text-box>
              <text:p text:style-name="P2">Others (SPONTANEOUS)</text:p>
            </draw:text-box>
          </draw:frame>
          <draw:frame draw:style-name="gr3" draw:text-style-name="P2" draw:layer="layout" svg:width="1.895cm" svg:height="0.489cm" svg:x="5.085cm" svg:y="3.978cm">
            <draw:text-box>
              <text:p text:style-name="P2">Don't know</text:p>
            </draw:text-box>
          </draw:frame>
          <draw:frame draw:style-name="gr4" draw:text-style-name="P4" draw:layer="layout" svg:width="8.42cm" svg:height="1.433cm" svg:x="6.422cm" svg:y="4.456cm">
            <draw:text-box>
              <text:p text:style-name="P3"><text:span text:style-name="T1">1st Most Frequently Mentioned Item</text:span><text:span text:style-name="T2"> </text:span></text:p>
              <text:p text:style-name="P3"><text:span text:style-name="T3">2nd Most Frequently Mentioned Item</text:span></text:p>
              <text:p text:style-name="P3"><text:span text:style-name="T4">3rd Must Frequently Mentioned Item</text:span><text:span text:style-name="T2"> </text:span></text:p>
            </draw:text-box>
          </draw:frame>
        </draw:g>
      </draw:page>
    </office:drawing>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draw:gradient draw:name="Formes" draw:style="rectangular" draw:cx="50%" draw:cy="50%" draw:start-color="#cccccc" draw:end-color="#ffffff" draw:start-intensity="100%" draw:end-intensity="100%" draw:angle="0" draw:border="0%"/>
    <draw:gradient draw:name="Gradient_20_2" draw:display-name="Gradient 2" draw:style="linear" draw:start-color="#3465a4" draw:end-color="#ffffff" draw:start-intensity="100%" draw:end-intensity="100%" draw:angle="0" draw:border="0%"/>
    <draw:gradient draw:name="Plein" draw:style="linear" draw:start-color="#ffffff" draw:end-color="#cccccc" draw:start-intensity="100%" draw:end-intensity="100%" draw:angle="300" draw:border="0%"/>
    <draw:gradient draw:name="Plein_20_bleu" draw:display-name="Plein bleu" draw:style="linear" draw:start-color="#729fcf" draw:end-color="#355269" draw:start-intensity="100%" draw:end-intensity="100%" draw:angle="300" draw:border="0%"/>
    <draw:gradient draw:name="Plein_20_jaune" draw:display-name="Plein jaune" draw:style="linear" draw:start-color="#ffde59" draw:end-color="#b47804" draw:start-intensity="100%" draw:end-intensity="100%" draw:angle="300" draw:border="0%"/>
    <draw:gradient draw:name="Plein_20_rouge" draw:display-name="Plein rouge" draw:style="linear" draw:start-color="#ff6d6d" draw:end-color="#c9211e" draw:start-intensity="100%" draw:end-intensity="100%" draw:angle="300" draw:border="0%"/>
    <draw:gradient draw:name="Plein_20_vert" draw:display-name="Plein vert" draw:style="linear" draw:start-color="#77bc65" draw:end-color="#127622" draw:start-intensity="100%" draw:end-intensity="100%" draw:angle="300" draw:border="0%"/>
    <draw:hatch draw:name="Hatching_20_1" draw:display-name="Hatching 1" draw:style="single" draw:color="#3465a4" draw:distance="0.02cm" draw:rotation="0"/>
    <draw:fill-image draw:name="Bitmap_20_1" draw:display-name="Bitmap 1" xlink:href="Pictures/1000000000000020000000204B249CA79A42C6D7.png" xlink:type="simple" xlink:show="embed" xlink:actuate="onLoad"/>
    <draw:marker draw:name="Arrow" svg:viewBox="0 0 20 30" svg:d="M10 0l-10 30h20z"/>
    <draw:stroke-dash draw:name="Dash_20_Dot_20_1" draw:display-name="Dash Dot 1" draw:style="rect" draw:dots1="1" draw:dots1-length="0.02cm" draw:dots2="1" draw:dots2-length="0.02cm" draw:distance="0.02cm"/>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fr" fo:country="FR"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none" draw:stroke-dash="Dash_20_Dot_20_1" svg:stroke-width="0cm" svg:stroke-color="#3465a4" draw:marker-start-width="0.2cm" draw:marker-start-center="false" draw:marker-end-width="0.2cm" draw:marker-end-center="false" draw:fill="none"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Arial" fo:font-family="Arial" style:font-family-generic="roman" style:font-pitch="variable" fo:font-size="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Arial1" style:font-family-complex="Ari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1.9000015258789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s"/>
      <style:text-properties fo:font-size="14pt" fo:font-weight="bold"/>
    </style:style>
    <style:style style:name="Filled" style:family="graphic" style:parent-style-name="Shapes">
      <style:graphic-properties draw:fill="gradient" draw:fill-gradient-name="Plein"/>
    </style:style>
    <style:style style:name="Filled_20_Blue" style:display-name="Filled Blue" style:family="graphic" style:parent-style-name="Filled">
      <style:graphic-properties draw:fill-gradient-name="Plein_20_bleu"/>
      <style:text-properties fo:color="#ffffff"/>
    </style:style>
    <style:style style:name="Filled_20_Green" style:display-name="Filled Green" style:family="graphic" style:parent-style-name="Filled">
      <style:graphic-properties draw:fill-gradient-name="Plein_20_vert"/>
      <style:text-properties fo:color="#ffffff" style:font-name="Liberation Sans" fo:font-family="'Liberation Sans'" style:font-family-generic="roman" style:font-pitch="variable"/>
    </style:style>
    <style:style style:name="Filled_20_Red" style:display-name="Filled Red" style:family="graphic" style:parent-style-name="Filled">
      <style:graphic-properties draw:fill-gradient-name="Plein_20_rouge"/>
      <style:text-properties fo:color="#ffffff"/>
    </style:style>
    <style:style style:name="Filled_20_Yellow" style:display-name="Filled Yellow" style:family="graphic" style:parent-style-name="Filled">
      <style:graphic-properties draw:fill-gradient-name="Plein_20_jaune"/>
      <style:text-properties fo:color="#ffffff"/>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style:style>
    <style:style style:name="Outlined_20_Green" style:display-name="Outlined Green" style:family="graphic" style:parent-style-name="Outlined">
      <style:graphic-properties svg:stroke-color="#127622"/>
      <style:text-properties fo:color="#127622"/>
    </style:style>
    <style:style style:name="Outlined_20_Red" style:display-name="Outlined Red" style:family="graphic" style:parent-style-name="Outlined">
      <style:graphic-properties svg:stroke-color="#c9211e"/>
      <style:text-properties fo:color="#c9211e"/>
    </style:style>
    <style:style style:name="Outlined_20_Yellow" style:display-name="Outlined Yellow" style:family="graphic" style:parent-style-name="Outlined">
      <style:graphic-properties draw:stroke="solid" svg:stroke-color="#b47804"/>
      <style:text-properties fo:color="#b47804"/>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Standard6" style:family="graphic" style:parent-style-name="standard">
      <style:graphic-properties draw:fill-gradient-name="Gradient_20_2" draw:fill-hatch-name="Hatching_20_1" draw:fill-image-name="Bitmap_20_1"/>
      <style:text-properties fo:font-size="6pt"/>
    </style:style>
  </office:styles>
  <office:automatic-styles>
    <style:page-layout style:name="PM0">
      <style:page-layout-properties fo:margin-top="1cm" fo:margin-bottom="1cm" fo:margin-left="1cm" fo:margin-right="1cm" fo:page-width="21cm" fo:page-height="29.7cm" style:print-orientation="portrait"/>
    </style:page-layout>
    <style:style style:name="Mdp1" style:family="drawing-page">
      <style:drawing-page-properties draw:background-size="border" draw:fill="none"/>
    </style:style>
  </office:automatic-styles>
  <office:master-styles>
    <draw:layer-set>
      <draw:layer draw:name="layout"/>
      <draw:layer draw:name="background"/>
      <draw:layer draw:name="backgroundobjects"/>
      <draw:layer draw:name="controls"/>
      <draw:layer draw:name="measurelines"/>
    </draw:layer-set>
    <style:master-page style:name="Standard" style:page-layout-name="PM0" draw:style-name="Mdp1"/>
  </office:master-styles>
</office:document-styles>
</file>