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Titre_20_1petit">
      <style:paragraph-properties fo:break-before="page"/>
      <style:text-properties fo:language="el" fo:country="GR"/>
    </style:style>
    <style:style style:name="P8" style:family="paragraph" style:parent-style-name="Horizontal_20_Line">
      <style:text-properties fo:language="el" fo:country="GR" officeooo:paragraph-rsid="00823325"/>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el" fo:country="GR"/>
    </style:style>
    <style:style style:name="P12" style:family="paragraph" style:parent-style-name="Footer">
      <style:paragraph-properties fo:text-align="center" style:justify-single-word="false"/>
      <style:text-properties fo:language="el" fo:country="GR"/>
    </style:style>
    <style:style style:name="P13" style:family="paragraph" style:parent-style-name="Footnote">
      <style:text-properties fo:language="el" fo:country="GR"/>
    </style:style>
    <style:style style:name="P14" style:family="paragraph" style:parent-style-name="Frame_20_contents">
      <style:text-properties fo:language="el" fo:country="GR"/>
    </style:style>
    <style:style style:name="P15" style:family="paragraph" style:parent-style-name="Frame_20_contents">
      <style:text-properties fo:font-size="10pt" fo:language="el" fo:country="GR"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el" fo:country="GR"/>
    </style:style>
    <style:style style:name="P17" style:family="paragraph" style:parent-style-name="Heading_20_1">
      <style:text-properties fo:language="el" fo:country="GR"/>
    </style:style>
    <style:style style:name="P18" style:family="paragraph" style:parent-style-name="Heading_20_1">
      <style:paragraph-properties fo:break-before="page"/>
      <style:text-properties fo:language="el" fo:country="GR"/>
    </style:style>
    <style:style style:name="P19" style:family="paragraph" style:parent-style-name="Heading_20_2">
      <style:paragraph-properties fo:break-before="page"/>
      <style:text-properties fo:language="el" fo:country="GR"/>
    </style:style>
    <style:style style:name="P20" style:family="paragraph" style:parent-style-name="Standard" style:master-page-name="First_20_Page">
      <style:paragraph-properties style:page-number="auto"/>
      <style:text-properties fo:language="el" fo:country="GR"/>
    </style:style>
    <style:style style:name="P21" style:family="paragraph" style:parent-style-name="Standard">
      <style:text-properties fo:language="el" fo:country="GR"/>
    </style:style>
    <style:style style:name="P22" style:family="paragraph" style:parent-style-name="Standard">
      <style:paragraph-properties fo:text-align="end" style:justify-single-word="false" fo:break-before="page"/>
      <style:text-properties fo:language="el" fo:country="GR"/>
    </style:style>
    <style:style style:name="P23" style:family="paragraph" style:parent-style-name="Standard">
      <style:paragraph-properties fo:text-align="end" style:justify-single-word="false"/>
      <style:text-properties fo:language="el" fo:country="GR"/>
    </style:style>
    <style:style style:name="P24" style:family="paragraph" style:parent-style-name="Standard">
      <style:paragraph-properties fo:margin-top="0.099cm" fo:margin-bottom="0cm" style:contextual-spacing="false"/>
      <style:text-properties fo:language="el" fo:country="GR" officeooo:paragraph-rsid="00823325"/>
    </style:style>
    <style:style style:name="P25" style:family="paragraph" style:parent-style-name="Standard">
      <style:paragraph-properties fo:break-before="page"/>
      <style:text-properties fo:language="el" fo:country="GR" officeooo:rsid="000cee00" officeooo:paragraph-rsid="000cee00"/>
    </style:style>
    <style:style style:name="P26" style:family="paragraph" style:parent-style-name="Standard">
      <style:text-properties fo:language="el" fo:country="GR" officeooo:rsid="000cee00" officeooo:paragraph-rsid="000cee00"/>
    </style:style>
    <style:style style:name="P27" style:family="paragraph" style:parent-style-name="Standard">
      <style:text-properties fo:language="el" fo:country="GR" officeooo:paragraph-rsid="000d2c45"/>
    </style:style>
    <style:style style:name="P28" style:family="paragraph" style:parent-style-name="Standard">
      <style:paragraph-properties fo:break-before="column"/>
      <style:text-properties fo:language="el" fo:country="GR"/>
    </style:style>
    <style:style style:name="P29" style:family="paragraph" style:parent-style-name="Standard">
      <style:paragraph-properties fo:break-before="page"/>
      <style:text-properties fo:language="el" fo:country="GR"/>
    </style:style>
    <style:style style:name="P30" style:family="paragraph" style:parent-style-name="Standard">
      <style:paragraph-properties fo:break-before="page" style:writing-mode="lr-tb"/>
      <style:text-properties fo:language="el" fo:country="GR"/>
    </style:style>
    <style:style style:name="P31" style:family="paragraph" style:parent-style-name="Standard">
      <style:text-properties fo:language="el" fo:country="GR" officeooo:paragraph-rsid="001279ec"/>
    </style:style>
    <style:style style:name="P32" style:family="paragraph" style:parent-style-name="Standard">
      <style:text-properties fo:language="el" fo:country="GR" officeooo:paragraph-rsid="0018d41e"/>
    </style:style>
    <style:style style:name="P33" style:family="paragraph" style:parent-style-name="Standard">
      <style:text-properties fo:language="el" fo:country="GR" officeooo:paragraph-rsid="0031c7f2"/>
    </style:style>
    <style:style style:name="P34" style:family="paragraph" style:parent-style-name="Standard">
      <style:paragraph-properties fo:break-before="page"/>
      <style:text-properties fo:language="el" fo:country="GR" officeooo:paragraph-rsid="0031c7f2"/>
    </style:style>
    <style:style style:name="P35" style:family="paragraph" style:parent-style-name="Standard">
      <style:paragraph-properties style:writing-mode="lr-tb"/>
      <style:text-properties fo:language="el" fo:country="GR"/>
    </style:style>
    <style:style style:name="P36" style:family="paragraph" style:parent-style-name="Standard">
      <style:text-properties fo:language="el" fo:country="GR" fo:font-weight="bold" style:font-weight-asian="bold" style:font-weight-complex="bold"/>
    </style:style>
    <style:style style:name="P37" style:family="paragraph" style:parent-style-name="Standard">
      <style:paragraph-properties style:writing-mode="lr-tb"/>
      <style:text-properties fo:language="el" fo:country="GR" fo:font-weight="bold" style:font-weight-asian="bold" style:font-weight-complex="bold"/>
    </style:style>
    <style:style style:name="P38" style:family="paragraph" style:parent-style-name="Standard">
      <style:text-properties fo:language="el" fo:country="GR" fo:font-weight="bold" officeooo:rsid="007a449f" officeooo:paragraph-rsid="007a449f" style:font-weight-asian="bold" style:font-weight-complex="bold"/>
    </style:style>
    <style:style style:name="P39" style:family="paragraph" style:parent-style-name="Standard">
      <style:paragraph-properties style:writing-mode="lr-tb"/>
      <style:text-properties fo:language="el" fo:country="GR" officeooo:rsid="0083c07d" officeooo:paragraph-rsid="0083c07d"/>
    </style:style>
    <style:style style:name="P40" style:family="paragraph" style:parent-style-name="Standard">
      <style:paragraph-properties style:writing-mode="lr-tb"/>
      <style:text-properties fo:language="el" fo:country="GR" officeooo:paragraph-rsid="0083c07d"/>
    </style:style>
    <style:style style:name="P41" style:family="paragraph" style:parent-style-name="Standard">
      <style:text-properties fo:language="el" fo:country="GR" officeooo:rsid="007a449f" officeooo:paragraph-rsid="007a449f"/>
    </style:style>
    <style:style style:name="P42" style:family="paragraph" style:parent-style-name="Standard">
      <style:paragraph-properties fo:break-before="column"/>
      <style:text-properties fo:language="el" fo:country="GR" officeooo:rsid="007a449f" officeooo:paragraph-rsid="007a449f"/>
    </style:style>
    <style:style style:name="P43" style:family="paragraph" style:parent-style-name="Standard">
      <style:paragraph-properties fo:break-before="page"/>
      <style:text-properties fo:language="el" fo:country="GR" officeooo:rsid="007a449f" officeooo:paragraph-rsid="007a449f"/>
    </style:style>
    <style:style style:name="P44" style:family="paragraph" style:parent-style-name="Standard">
      <style:paragraph-properties fo:text-align="start" style:justify-single-word="false"/>
      <style:text-properties fo:font-size="36pt" fo:language="el" fo:country="GR" fo:font-weight="bold" style:font-size-asian="36pt" style:font-weight-asian="bold" style:font-size-complex="36pt" style:font-weight-complex="bold"/>
    </style:style>
    <style:style style:name="P45" style:family="paragraph" style:parent-style-name="Standard">
      <style:paragraph-properties fo:margin-top="0.099cm" fo:margin-bottom="0cm" style:contextual-spacing="false"/>
      <style:text-properties fo:font-size="9pt" fo:language="el" fo:country="GR" officeooo:rsid="0023dbb9" officeooo:paragraph-rsid="00823325" style:font-size-asian="9pt" style:font-size-complex="9pt"/>
    </style:style>
    <style:style style:name="P46" style:family="paragraph" style:parent-style-name="Standard">
      <style:text-properties fo:font-size="9pt" fo:language="el" fo:country="GR" style:font-size-asian="9pt" style:font-size-complex="9pt"/>
    </style:style>
    <style:style style:name="P47" style:family="paragraph" style:parent-style-name="Standard">
      <style:paragraph-properties fo:margin-top="0.099cm" fo:margin-bottom="0cm" style:contextual-spacing="false"/>
      <style:text-properties fo:font-size="9pt" fo:language="el" fo:country="GR" fo:font-weight="bold" officeooo:rsid="0023dbb9" officeooo:paragraph-rsid="00823325" style:font-size-asian="9pt" style:font-weight-asian="bold" style:font-size-complex="9pt" style:font-weight-complex="bold"/>
    </style:style>
    <style:style style:name="P48" style:family="paragraph" style:parent-style-name="Standard">
      <style:paragraph-properties fo:text-align="center" style:justify-single-word="false"/>
      <style:text-properties fo:font-size="11pt" fo:language="el" fo:country="GR" fo:font-weight="bold" style:font-size-asian="11pt" style:font-weight-asian="bold" style:font-size-complex="11pt" style:font-weight-complex="bold"/>
    </style:style>
    <style:style style:name="P49" style:family="paragraph" style:parent-style-name="StyleDefaut11gras">
      <style:text-properties fo:language="el" fo:country="GR"/>
    </style:style>
    <style:style style:name="P50" style:family="paragraph" style:parent-style-name="StyleDefaut11maigre">
      <style:text-properties fo:language="el" fo:country="GR"/>
    </style:style>
    <style:style style:name="P51" style:family="paragraph" style:parent-style-name="StyleDefaut11maigre">
      <style:paragraph-properties fo:break-before="page"/>
      <style:text-properties fo:language="el" fo:country="GR"/>
    </style:style>
    <style:style style:name="P52" style:family="paragraph" style:parent-style-name="StyleDefautDecale05Sauf1">
      <style:text-properties fo:language="el" fo:country="GR"/>
    </style:style>
    <style:style style:name="P53" style:family="paragraph" style:parent-style-name="StyleDefautDecale1cmSauf1">
      <style:text-properties fo:language="el" fo:country="GR"/>
    </style:style>
    <style:style style:name="P54" style:family="paragraph" style:parent-style-name="Table_20_Contents">
      <style:paragraph-properties fo:text-align="start" style:justify-single-word="false"/>
      <style:text-properties fo:font-size="7pt" fo:language="el" fo:country="GR" style:font-size-asian="7pt" style:font-size-complex="7pt"/>
    </style:style>
    <style:style style:name="P55" style:family="paragraph" style:parent-style-name="Table_20_Contents">
      <style:text-properties fo:font-size="7pt" fo:language="el" fo:country="GR" style:font-size-asian="7pt" style:font-size-complex="7pt"/>
    </style:style>
    <style:style style:name="P56" style:family="paragraph" style:parent-style-name="Table_20_Contents">
      <style:paragraph-properties fo:text-align="center" style:justify-single-word="false"/>
      <style:text-properties fo:font-size="7pt" fo:language="el" fo:country="GR" style:font-size-asian="7pt" style:font-size-complex="7pt"/>
    </style:style>
    <style:style style:name="P57" style:family="paragraph" style:parent-style-name="Table_20_Contents">
      <style:paragraph-properties fo:text-align="start" style:justify-single-word="false"/>
      <style:text-properties fo:color="#ffffff" loext:opacity="100%" fo:font-size="7pt" fo:language="el" fo:country="GR" style:font-size-asian="7pt" style:font-size-complex="7pt"/>
    </style:style>
    <style:style style:name="P58" style:family="paragraph" style:parent-style-name="Table_20_Contents">
      <style:paragraph-properties fo:margin-top="0cm" fo:margin-bottom="0cm" style:contextual-spacing="false" fo:text-align="start" style:justify-single-word="false"/>
      <style:text-properties fo:color="#ffffff" loext:opacity="100%" fo:font-size="9pt" fo:language="el" fo:country="GR" style:font-size-asian="9pt" style:font-size-complex="9pt"/>
    </style:style>
    <style:style style:name="P5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el" fo:country="GR" style:font-size-asian="9pt" style:font-size-complex="9pt"/>
    </style:style>
    <style:style style:name="P60"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el" fo:country="GR" style:font-size-asian="9pt" style:font-size-complex="9pt"/>
    </style:style>
    <style:style style:name="P61" style:family="paragraph" style:parent-style-name="Table_20_Contents">
      <style:paragraph-properties fo:text-align="start" style:justify-single-word="false"/>
      <style:text-properties fo:color="#ffffff" loext:opacity="100%" fo:font-size="9pt" fo:language="el" fo:country="GR" style:font-size-asian="9pt" style:font-size-complex="9pt"/>
    </style:style>
    <style:style style:name="P62"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el" fo:country="GR" style:font-size-asian="9pt" style:font-size-complex="9pt"/>
    </style:style>
    <style:style style:name="P63" style:family="paragraph" style:parent-style-name="Table_20_Contents">
      <style:paragraph-properties fo:margin-top="0cm" fo:margin-bottom="0cm" style:contextual-spacing="false" fo:text-align="start" style:justify-single-word="false"/>
      <style:text-properties fo:color="#ffffff" loext:opacity="100%" fo:font-size="9pt" fo:language="el" fo:country="GR" officeooo:rsid="004fa417" officeooo:paragraph-rsid="004fa417" style:font-size-asian="9pt" style:font-size-complex="9pt"/>
    </style:style>
    <style:style style:name="P64" style:family="paragraph" style:parent-style-name="Table_20_Contents">
      <style:paragraph-properties fo:text-align="start" style:justify-single-word="false"/>
      <style:text-properties fo:color="#ffffff" loext:opacity="100%" fo:font-size="8pt" fo:language="el" fo:country="GR" style:font-size-asian="8pt" style:font-size-complex="8pt"/>
    </style:style>
    <style:style style:name="P65" style:family="paragraph" style:parent-style-name="Table_20_Contents">
      <style:paragraph-properties fo:margin-top="0cm" fo:margin-bottom="0cm" style:contextual-spacing="false" fo:text-align="start" style:justify-single-word="false"/>
      <style:text-properties fo:color="#ffffff" loext:opacity="100%" fo:language="el" fo:country="GR"/>
    </style:style>
    <style:style style:name="P66" style:family="paragraph" style:parent-style-name="Table_20_Contents">
      <style:paragraph-properties fo:text-align="start" style:justify-single-word="false"/>
      <style:text-properties fo:color="#ffffff" loext:opacity="100%" fo:language="el" fo:country="GR"/>
    </style:style>
    <style:style style:name="P67" style:family="paragraph" style:parent-style-name="Table_20_Contents">
      <style:text-properties fo:language="el" fo:country="GR"/>
    </style:style>
    <style:style style:name="P68" style:family="paragraph" style:parent-style-name="Table_20_Contents">
      <style:paragraph-properties fo:text-align="center" style:justify-single-word="false"/>
      <style:text-properties fo:language="el" fo:country="GR" style:text-underline-style="solid" style:text-underline-width="auto" style:text-underline-color="font-color"/>
    </style:style>
    <style:style style:name="P69" style:family="paragraph" style:parent-style-name="Table_20_Contents">
      <style:paragraph-properties fo:text-align="center" style:justify-single-word="false"/>
      <style:text-properties fo:language="el" fo:country="GR"/>
    </style:style>
    <style:style style:name="P70" style:family="paragraph" style:parent-style-name="Table_20_Contents">
      <style:paragraph-properties fo:margin-top="0cm" fo:margin-bottom="0cm" style:contextual-spacing="false" fo:text-align="center" style:justify-single-word="false"/>
      <style:text-properties fo:language="el" fo:country="GR"/>
    </style:style>
    <style:style style:name="P71" style:family="paragraph" style:parent-style-name="Table_20_Contents">
      <style:paragraph-properties fo:text-align="start" style:justify-single-word="false"/>
      <style:text-properties fo:language="el" fo:country="GR"/>
    </style:style>
    <style:style style:name="P72" style:family="paragraph" style:parent-style-name="Table_20_Contents">
      <style:paragraph-properties fo:margin-top="0cm" fo:margin-bottom="0cm" style:contextual-spacing="false" fo:text-align="start" style:justify-single-word="false"/>
      <style:text-properties fo:language="el" fo:country="GR"/>
    </style:style>
    <style:style style:name="P73" style:family="paragraph" style:parent-style-name="Table_20_Contents">
      <style:paragraph-properties fo:text-align="end" style:justify-single-word="false"/>
      <style:text-properties fo:language="el" fo:country="GR"/>
    </style:style>
    <style:style style:name="P74" style:family="paragraph" style:parent-style-name="Table_20_Contents">
      <style:paragraph-properties fo:margin-top="0cm" fo:margin-bottom="0cm" style:contextual-spacing="false" fo:text-align="end" style:justify-single-word="false"/>
      <style:text-properties fo:language="el" fo:country="GR"/>
    </style:style>
    <style:style style:name="P75" style:family="paragraph" style:parent-style-name="Table_20_Contents">
      <style:paragraph-properties fo:text-align="end" style:justify-single-word="false"/>
      <style:text-properties fo:language="el" fo:country="GR" fo:font-weight="bold"/>
    </style:style>
    <style:style style:name="P76" style:family="paragraph" style:parent-style-name="Table_20_Contents">
      <style:paragraph-properties fo:text-align="center" style:justify-single-word="false"/>
      <style:text-properties fo:language="el" fo:country="GR" fo:font-weight="bold"/>
    </style:style>
    <style:style style:name="P77" style:family="paragraph" style:parent-style-name="Table_20_Contents">
      <style:paragraph-properties fo:text-align="start" style:justify-single-word="false"/>
      <style:text-properties fo:language="el" fo:country="GR" fo:font-weight="bold"/>
    </style:style>
    <style:style style:name="P78" style:family="paragraph" style:parent-style-name="Table_20_Contents">
      <style:paragraph-properties fo:margin-top="0cm" fo:margin-bottom="0cm" style:contextual-spacing="false"/>
      <style:text-properties fo:language="el" fo:country="GR"/>
    </style:style>
    <style:style style:name="P79" style:family="paragraph" style:parent-style-name="Table_20_Contents">
      <style:text-properties fo:font-size="2pt" fo:language="el" fo:country="GR" style:font-size-asian="2pt" style:font-size-complex="2pt"/>
    </style:style>
    <style:style style:name="P80" style:family="paragraph" style:parent-style-name="Table_20_Contents">
      <style:paragraph-properties fo:margin-top="0cm" fo:margin-bottom="0cm" style:contextual-spacing="false"/>
      <style:text-properties fo:font-size="9pt" fo:language="el" fo:country="GR" style:font-size-asian="9pt" style:font-size-complex="9pt"/>
    </style:style>
    <style:style style:name="P81" style:family="paragraph" style:parent-style-name="Table_20_Contents">
      <loext:graphic-properties draw:fill-gradient-name="gradient" draw:fill-hatch-name="hatch"/>
      <style:paragraph-properties fo:margin-top="0cm" fo:margin-bottom="0cm" style:contextual-spacing="false"/>
      <style:text-properties fo:font-size="9pt" fo:language="el" fo:country="GR" style:font-size-asian="9pt" style:font-size-complex="9pt"/>
    </style:style>
    <style:style style:name="P82" style:family="paragraph" style:parent-style-name="Table_20_Contents">
      <loext:graphic-properties draw:fill-hatch-name="hatch"/>
      <style:paragraph-properties fo:margin-top="0cm" fo:margin-bottom="0cm" style:contextual-spacing="false"/>
      <style:text-properties fo:font-size="9pt" fo:language="el" fo:country="GR"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el" fo:country="GR" style:font-size-asian="9pt" style:font-size-complex="9pt"/>
    </style:style>
    <style:style style:name="P84"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el" fo:country="GR" style:font-size-asian="9pt" style:font-size-complex="9pt"/>
    </style:style>
    <style:style style:name="P85"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el" fo:country="GR" style:font-size-asian="9pt" style:font-size-complex="9pt"/>
    </style:style>
    <style:style style:name="P86" style:family="paragraph" style:parent-style-name="Table_20_Contents">
      <style:paragraph-properties fo:margin-top="0cm" fo:margin-bottom="0cm" style:contextual-spacing="false" fo:text-align="center" style:justify-single-word="false" style:writing-mode="lr-tb"/>
      <style:text-properties fo:font-size="9pt" fo:language="el" fo:country="GR" style:font-size-asian="9pt" style:font-size-complex="9pt"/>
    </style:style>
    <style:style style:name="P87" style:family="paragraph" style:parent-style-name="Table_20_Contents">
      <style:paragraph-properties fo:text-align="center" style:justify-single-word="false"/>
      <style:text-properties fo:font-size="9pt" fo:language="el" fo:country="GR"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9pt" fo:language="el" fo:country="GR" style:font-size-asian="9pt" style:font-size-complex="9pt"/>
    </style:style>
    <style:style style:name="P89"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el" fo:country="GR" style:font-size-asian="9pt" style:font-size-complex="9pt"/>
    </style:style>
    <style:style style:name="P90"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el" fo:country="GR" style:font-size-asian="9pt" style:font-size-complex="9pt"/>
    </style:style>
    <style:style style:name="P91" style:family="paragraph" style:parent-style-name="Table_20_Contents">
      <style:paragraph-properties fo:text-align="start" style:justify-single-word="false"/>
      <style:text-properties fo:font-size="9pt" fo:language="el" fo:country="GR" style:font-size-asian="9pt" style:font-size-complex="9pt"/>
    </style:style>
    <style:style style:name="P92" style:family="paragraph" style:parent-style-name="Table_20_Contents">
      <style:paragraph-properties fo:margin-top="0cm" fo:margin-bottom="0cm" style:contextual-spacing="false" fo:text-align="end" style:justify-single-word="false"/>
      <style:text-properties fo:font-size="9pt" fo:language="el" fo:country="GR" style:font-size-asian="9pt" style:font-size-complex="9pt"/>
    </style:style>
    <style:style style:name="P93" style:family="paragraph" style:parent-style-name="Table_20_Contents">
      <style:text-properties fo:font-size="9pt" fo:language="el" fo:country="GR" style:font-size-asian="9pt" style:font-size-complex="9pt"/>
    </style:style>
    <style:style style:name="P94" style:family="paragraph" style:parent-style-name="Table_20_Contents">
      <style:text-properties fo:font-size="8pt" fo:language="el" fo:country="GR" style:font-size-asian="8pt" style:font-size-complex="8pt"/>
    </style:style>
    <style:style style:name="P95" style:family="paragraph" style:parent-style-name="Table_20_Contents">
      <style:paragraph-properties fo:text-align="center" style:justify-single-word="false"/>
      <style:text-properties fo:font-size="8pt" fo:language="el" fo:country="GR" style:font-size-asian="8pt" style:font-size-complex="8pt"/>
    </style:style>
    <style:style style:name="P96" style:family="paragraph" style:parent-style-name="Table_20_Contents">
      <style:paragraph-properties fo:text-align="start" style:justify-single-word="false"/>
      <style:text-properties fo:font-size="8pt" fo:language="el" fo:country="GR" style:font-size-asian="8pt" style:font-size-complex="8pt"/>
    </style:style>
    <style:style style:name="P97" style:family="paragraph" style:parent-style-name="Text_20_body">
      <style:text-properties fo:language="el" fo:country="GR"/>
    </style:style>
    <style:style style:name="P9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9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style:paragraph-properties fo:margin-left="0cm" fo:margin-right="0cm" fo:margin-top="0cm" fo:margin-bottom="0cm" fo:line-height="100%" fo:text-indent="0cm"/>
    </style:style>
    <style:style style:name="P10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style:paragraph-properties fo:margin-left="0cm" fo:margin-right="0cm" fo:margin-top="0cm" fo:margin-bottom="0cm" fo:line-height="100%" fo:text-align="end" fo:text-indent="0cm"/>
    </style:style>
    <style:style style:name="P10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style:paragraph-properties fo:margin-left="0cm" fo:margin-right="0cm" fo:margin-top="0cm" fo:margin-bottom="0cm" fo:line-height="100%" fo:text-indent="0cm" style:writing-mode="lr-tb"/>
    </style:style>
    <style:style style:name="P106" style:family="paragraph">
      <style:paragraph-properties fo:margin-left="0cm" fo:margin-right="0cm" fo:margin-top="0cm" fo:margin-bottom="0cm" fo:line-height="100%" fo:text-align="center" fo:text-indent="0cm"/>
    </style:style>
    <style:style style:name="P10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cm" fo:margin-bottom="0cm" fo:line-height="100%" fo:text-align="start" fo:text-indent="0cm" style:writing-mode="lr-tb"/>
    </style:style>
    <style:style style:name="P11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fo:language="en" fo:country="GB" officeooo:rsid="008f454e" style:font-size-asian="10pt" style:font-size-complex="10pt"/>
    </style:style>
    <style:style style:name="T11" style:family="text">
      <style:text-properties fo:font-size="10pt" style:font-size-asian="10pt" style:font-size-complex="10pt"/>
    </style:style>
    <style:style style:name="T12" style:family="text">
      <style:text-properties fo:font-size="10pt" officeooo:rsid="008f454e" style:font-size-asian="10pt" style:font-size-complex="10pt"/>
    </style:style>
    <style:style style:name="T13" style:family="text">
      <style:text-properties fo:font-size="10pt" fo:language="el" fo:country="GR" style:font-size-asian="10pt" style:font-size-complex="10pt"/>
    </style:style>
    <style:style style:name="T14" style:family="text">
      <style:text-properties fo:font-size="10pt" fo:language="el" fo:country="GR" officeooo:rsid="008f454e" style:font-size-asian="10pt" style:font-size-complex="10pt"/>
    </style:style>
    <style:style style:name="T15" style:family="text">
      <style:text-properties fo:font-size="9pt" fo:language="en" fo:country="GB" style:font-size-asian="9pt" style:font-size-complex="9pt"/>
    </style:style>
    <style:style style:name="T16" style:family="text">
      <style:text-properties fo:font-size="9pt" fo:language="en" fo:country="GB" officeooo:rsid="0072664e" style:font-size-asian="9pt" style:font-size-complex="9pt"/>
    </style:style>
    <style:style style:name="T17" style:family="text">
      <style:text-properties fo:font-size="9pt" fo:language="en" fo:country="GB" officeooo:rsid="0023dbb9" style:font-size-asian="9pt" style:font-size-complex="9pt"/>
    </style:style>
    <style:style style:name="T18" style:family="text">
      <style:text-properties fo:font-size="9pt" fo:language="en" fo:country="GB" officeooo:rsid="0091e4f1" style:font-size-asian="9pt" style:font-size-complex="9pt"/>
    </style:style>
    <style:style style:name="T19" style:family="text">
      <style:text-properties fo:font-size="9pt" fo:language="en" fo:country="GB" officeooo:rsid="009b1774" style:font-size-asian="9pt" style:font-size-complex="9pt"/>
    </style:style>
    <style:style style:name="T20" style:family="text">
      <style:text-properties fo:font-size="9pt" fo:language="en" fo:country="GB" officeooo:rsid="00ab31f3" style:font-size-asian="9pt" style:font-size-complex="9pt"/>
    </style:style>
    <style:style style:name="T21" style:family="text">
      <style:text-properties fo:font-size="9pt" fo:language="en" fo:country="GB" officeooo:rsid="009b9fcc" style:font-size-asian="9pt" style:font-size-complex="9pt"/>
    </style:style>
    <style:style style:name="T22" style:family="text">
      <style:text-properties fo:font-size="9pt" fo:language="en" fo:country="GB" officeooo:rsid="00b3958c" style:font-size-asian="9pt" style:font-size-complex="9pt"/>
    </style:style>
    <style:style style:name="T23" style:family="text">
      <style:text-properties fo:font-size="9pt" fo:language="en" fo:country="GB" officeooo:rsid="00c2af9c" style:font-size-asian="9pt" style:font-size-complex="9pt"/>
    </style:style>
    <style:style style:name="T24" style:family="text">
      <style:text-properties fo:font-size="9pt" fo:language="en" fo:country="GB" fo:font-weight="bold" style:font-size-asian="9pt" style:font-weight-asian="bold" style:font-size-complex="9pt" style:font-weight-complex="bold"/>
    </style:style>
    <style:style style:name="T25" style:family="text">
      <style:text-properties fo:font-size="9pt" fo:language="en" fo:country="GB" fo:font-weight="bold" officeooo:rsid="0070cdc6" style:font-size-asian="9pt" style:font-weight-asian="bold" style:font-size-complex="9pt" style:font-weight-complex="bold"/>
    </style:style>
    <style:style style:name="T26" style:family="text">
      <style:text-properties fo:font-size="9pt" fo:language="en" fo:country="GB" fo:font-weight="bold" officeooo:rsid="0072664e" style:font-size-asian="9pt" style:font-weight-asian="bold" style:font-size-complex="9pt" style:font-weight-complex="bold"/>
    </style:style>
    <style:style style:name="T27" style:family="text">
      <style:text-properties fo:font-size="9pt" style:font-size-asian="9pt" style:font-size-complex="9pt"/>
    </style:style>
    <style:style style:name="T28" style:family="text">
      <style:text-properties fo:font-size="9pt" officeooo:rsid="0072664e" style:font-size-asian="9pt" style:font-size-complex="9pt"/>
    </style:style>
    <style:style style:name="T29" style:family="text">
      <style:text-properties fo:font-size="9pt" officeooo:rsid="00b3958c" style:font-size-asian="9pt" style:font-size-complex="9pt"/>
    </style:style>
    <style:style style:name="T30" style:family="text">
      <style:text-properties fo:font-size="9pt" officeooo:rsid="0023dbb9" style:font-size-asian="9pt" style:font-size-complex="9pt"/>
    </style:style>
    <style:style style:name="T31" style:family="text">
      <style:text-properties fo:font-size="9pt" officeooo:rsid="0091e4f1" style:font-size-asian="9pt" style:font-size-complex="9pt"/>
    </style:style>
    <style:style style:name="T32" style:family="text">
      <style:text-properties fo:font-size="9pt" officeooo:rsid="009b1774" style:font-size-asian="9pt" style:font-size-complex="9pt"/>
    </style:style>
    <style:style style:name="T33" style:family="text">
      <style:text-properties fo:font-size="9pt" officeooo:rsid="00ab31f3" style:font-size-asian="9pt" style:font-size-complex="9pt"/>
    </style:style>
    <style:style style:name="T34" style:family="text">
      <style:text-properties fo:font-size="9pt" officeooo:rsid="009b9fcc" style:font-size-asian="9pt" style:font-size-complex="9pt"/>
    </style:style>
    <style:style style:name="T35" style:family="text">
      <style:text-properties fo:font-size="9pt" officeooo:rsid="00c2af9c" style:font-size-asian="9pt" style:font-size-complex="9pt"/>
    </style:style>
    <style:style style:name="T36" style:family="text">
      <style:text-properties fo:font-size="9pt" fo:font-weight="bold" style:font-size-asian="9pt" style:font-weight-asian="bold" style:font-size-complex="9pt" style:font-weight-complex="bold"/>
    </style:style>
    <style:style style:name="T37" style:family="text">
      <style:text-properties fo:font-size="9pt" fo:font-weight="bold" officeooo:rsid="0070cdc6" style:font-size-asian="9pt" style:font-weight-asian="bold" style:font-size-complex="9pt" style:font-weight-complex="bold"/>
    </style:style>
    <style:style style:name="T38" style:family="text">
      <style:text-properties fo:font-size="9pt" fo:font-weight="bold" officeooo:rsid="0072664e" style:font-size-asian="9pt" style:font-weight-asian="bold" style:font-size-complex="9pt" style:font-weight-complex="bold"/>
    </style:style>
    <style:style style:name="T39" style:family="text">
      <style:text-properties fo:font-size="9pt" fo:language="el" fo:country="GR" style:font-size-asian="9pt" style:font-size-complex="9pt"/>
    </style:style>
    <style:style style:name="T40" style:family="text">
      <style:text-properties fo:font-size="9pt" fo:language="el" fo:country="GR" officeooo:rsid="0023dbb9" style:font-size-asian="9pt" style:font-size-complex="9pt"/>
    </style:style>
    <style:style style:name="T41" style:family="text">
      <style:text-properties fo:font-size="9pt" fo:language="el" fo:country="GR" officeooo:rsid="0091e4f1" style:font-size-asian="9pt" style:font-size-complex="9pt"/>
    </style:style>
    <style:style style:name="T42" style:family="text">
      <style:text-properties fo:font-size="9pt" fo:language="el" fo:country="GR" officeooo:rsid="0072664e" style:font-size-asian="9pt" style:font-size-complex="9pt"/>
    </style:style>
    <style:style style:name="T43" style:family="text">
      <style:text-properties fo:font-size="9pt" fo:language="el" fo:country="GR" officeooo:rsid="009b1774" style:font-size-asian="9pt" style:font-size-complex="9pt"/>
    </style:style>
    <style:style style:name="T44" style:family="text">
      <style:text-properties fo:font-size="9pt" fo:language="el" fo:country="GR" officeooo:rsid="009b9fcc" style:font-size-asian="9pt" style:font-size-complex="9pt"/>
    </style:style>
    <style:style style:name="T45" style:family="text">
      <style:text-properties fo:font-size="9pt" fo:language="el" fo:country="GR" officeooo:rsid="00ab31f3" style:font-size-asian="9pt" style:font-size-complex="9pt"/>
    </style:style>
    <style:style style:name="T46" style:family="text">
      <style:text-properties fo:font-size="9pt" fo:language="el" fo:country="GR" officeooo:rsid="00c2af9c" style:font-size-asian="9pt" style:font-size-complex="9pt"/>
    </style:style>
    <style:style style:name="T47" style:family="text">
      <style:text-properties style:font-name="Arial4" fo:font-size="9pt" fo:language="en" fo:country="GB" officeooo:rsid="00b13b9b" style:font-size-asian="9pt" style:font-size-complex="9pt"/>
    </style:style>
    <style:style style:name="T48" style:family="text">
      <style:text-properties style:font-name="Arial4" fo:font-size="9pt" officeooo:rsid="00b13b9b" style:font-size-asian="9pt" style:font-size-complex="9pt"/>
    </style:style>
    <style:style style:name="T49" style:family="text">
      <style:text-properties style:font-name="Arial4" fo:font-size="9pt" fo:language="el" fo:country="GR" officeooo:rsid="00b13b9b" style:font-size-asian="9pt" style:font-size-complex="9pt"/>
    </style:style>
    <style:style style:name="T50" style:family="text">
      <style:text-properties style:text-underline-style="solid" style:text-underline-width="auto" style:text-underline-color="font-color"/>
    </style:style>
    <style:style style:name="T51" style:family="text">
      <style:text-properties officeooo:rsid="00834cef"/>
    </style:style>
    <style:style style:name="T52" style:family="text">
      <style:text-properties fo:language="en" fo:country="US"/>
    </style:style>
    <style:style style:name="T53" style:family="text">
      <style:text-properties fo:language="en" fo:country="US" officeooo:rsid="0083c07d"/>
    </style:style>
    <style:style style:name="T54" style:family="text">
      <style:text-properties officeooo:rsid="0083c07d"/>
    </style:style>
    <style:style style:name="T55" style:family="text">
      <style:text-properties fo:language="el" fo:country="GR"/>
    </style:style>
    <style:style style:name="T56" style:family="text">
      <style:text-properties fo:language="el" fo:country="GR" officeooo:rsid="000d2c45"/>
    </style:style>
    <style:style style:name="T57" style:family="text">
      <style:text-properties fo:language="el" fo:country="GR" officeooo:rsid="007eb20e"/>
    </style:style>
    <style:style style:name="T58" style:family="text">
      <style:text-properties fo:language="el" fo:country="GR" officeooo:rsid="002b09e5"/>
    </style:style>
    <style:style style:name="T59"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2"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3"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draw:g text:anchor-type="paragraph" draw:z-index="0" draw:name="Forme1" draw:style-name="gr1"><draw:g draw:style-name="gr4"><draw:frame draw:style-name="gr425" draw:text-style-name="P112" svg:width="2.946cm" svg:height="1.876cm" svg:x="3.443cm" svg:y="0.551cm"><draw:text-box><text:p text:style-name="P111"><text:span text:style-name="T63">Ευρωπαϊκή Επιτροπή</text:span></text:p><text:p text:style-name="P111"><text:span text:style-name="T63"/></text:p></draw:text-box></draw:frame></draw:g><draw:g draw:style-name="gr4"><draw:polygon draw:style-name="gr426" draw:text-style-name="P113" svg:width="1.397cm" svg:height="0.819cm" svg:x="0.792cm" svg:y="0.605cm" svg:viewBox="0 0 1398 820" draw:points="1397,820 0,820 0,0 1397,0 1398,0 1398,820"><text:p/></draw:polygon><draw:polygon draw:style-name="gr427" draw:text-style-name="P114" svg:width="0.127cm" svg:height="0.111cm" svg:x="1.427cm" svg:y="0.688cm" svg:viewBox="0 0 128 112" draw:points="63,85 24,112 39,69 0,43 49,43 63,0 78,43 128,43 87,69 103,112"><text:p/></draw:polygon><draw:polygon draw:style-name="gr427" draw:text-style-name="P114" svg:width="0.127cm" svg:height="0.106cm" svg:x="1.427cm" svg:y="1.234cm" svg:viewBox="0 0 128 107" draw:points="63,82 24,107 39,66 0,40 49,40 63,0 77,40 128,40 87,66 103,107"><text:p/></draw:polygon><draw:polygon draw:style-name="gr427" draw:text-style-name="P114" svg:width="0.127cm" svg:height="0.107cm" svg:x="1.582cm" svg:y="1.197cm" svg:viewBox="0 0 128 108" draw:points="64,82 24,108 39,67 0,40 49,40 64,0 78,40 128,40 87,67 104,108"><text:p/></draw:polygon><draw:polygon draw:style-name="gr427" draw:text-style-name="P114" svg:width="0.127cm" svg:height="0.107cm" svg:x="1.582cm" svg:y="0.725cm" svg:viewBox="0 0 128 108" draw:points="64,83 24,108 39,67 0,41 49,41 64,0 78,41 128,41 87,67 104,108"><text:p/></draw:polygon><draw:polygon draw:style-name="gr427" draw:text-style-name="P114" svg:width="0.127cm" svg:height="0.107cm" svg:x="1.7cm" svg:y="0.823cm" svg:viewBox="0 0 128 108" draw:points="63,83 24,108 39,67 0,41 49,41 63,0 79,41 128,41 88,67 103,108"><text:p/></draw:polygon><draw:polygon draw:style-name="gr427" draw:text-style-name="P114" svg:width="0.127cm" svg:height="0.107cm" svg:x="1.7cm" svg:y="1.099cm" svg:viewBox="0 0 128 108" draw:points="63,83 24,108 39,67 0,40 49,40 63,0 79,40 128,40 88,67 103,108"><text:p/></draw:polygon><draw:polygon draw:style-name="gr427" draw:text-style-name="P114" svg:width="0.127cm" svg:height="0.107cm" svg:x="1.74cm" svg:y="0.958cm" svg:viewBox="0 0 128 108" draw:points="65,82 24,108 39,66 0,40 49,40 65,0 79,40 128,40 88,66 103,108"><text:p/></draw:polygon><draw:polygon draw:style-name="gr427" draw:text-style-name="P114" svg:width="0.127cm" svg:height="0.106cm" svg:x="1.27cm" svg:y="0.725cm" svg:viewBox="0 0 128 107" draw:points="65,82 26,107 41,66 0,40 50,40 65,0 79,40 128,40 88,66 103,107"><text:p/></draw:polygon><draw:polygon draw:style-name="gr427" draw:text-style-name="P114" svg:width="0.127cm" svg:height="0.106cm" svg:x="1.159cm" svg:y="0.824cm" svg:viewBox="0 0 128 107" draw:points="65,82 26,107 41,66 0,40 50,40 65,0 79,40 128,40 88,66 103,107"><text:p/></draw:polygon><draw:polygon draw:style-name="gr427" draw:text-style-name="P114" svg:width="0.127cm" svg:height="0.107cm" svg:x="1.12cm" svg:y="0.959cm" svg:viewBox="0 0 128 108" draw:points="65,81 24,108 41,66 0,40 50,40 65,0 79,40 128,40 88,66 103,108"><text:p/></draw:polygon><draw:polygon draw:style-name="gr427" draw:text-style-name="P114" svg:width="0.127cm" svg:height="0.107cm" svg:x="1.159cm" svg:y="1.099cm" svg:viewBox="0 0 128 108" draw:points="65,82 26,108 41,67 0,40 50,40 65,0 79,40 128,40 88,67 103,108"><text:p/></draw:polygon><draw:polygon draw:style-name="gr427" draw:text-style-name="P114" svg:width="0.127cm" svg:height="0.107cm" svg:x="1.275cm" svg:y="1.197cm" svg:viewBox="0 0 128 108" draw:points="64,83 26,108 41,67 0,40 50,40 64,0 79,40 128,40 88,67 103,108"><text:p/></draw:polygon><draw:path draw:style-name="gr428" draw:text-style-name="P115" svg:width="0.97cm" svg:height="0.718cm" svg:x="2.404cm" svg:y="0.018cm" svg:viewBox="0 0 971 719" svg:d="M0 0c0 0 287 402 340 475 52 74 113 132 325 172 213 39 306 58 306 58v14c0 0-135-25-309-59-173-34-245-46-325-142-65-81-337-441-337-441z"><text:p/></draw:path><draw:path draw:style-name="gr428" draw:text-style-name="P115" svg:width="0.97cm" svg:height="0.491cm" svg:x="2.404cm" svg:y="0.478cm" svg:viewBox="0 0 971 492" svg:d="M0 1c0 0 261 241 337 309 81 74 184 101 326 123 136 21 308 46 308 46v13c0 0-162-23-308-45-143-21-244-33-326-100-75-59-337-276-337-276v-71z"><text:p/></draw:path><draw:path draw:style-name="gr428" draw:text-style-name="P115" svg:width="0.97cm" svg:height="0.442cm" svg:x="2.404cm" svg:y="0.584cm" svg:viewBox="0 0 971 443" svg:d="M0 0c0 0 248 203 337 272 82 64 148 83 327 111s307 46 307 46v14c0 0-163-23-308-43-145-21-238-29-326-92-101-71-337-241-337-241z"><text:p/></draw:path><draw:path draw:style-name="gr428" draw:text-style-name="P115" svg:width="0.97cm" svg:height="0.386cm" svg:x="2.404cm" svg:y="0.702cm" svg:viewBox="0 0 971 387" svg:d="M0 0c0 0 283 198 337 233 53 34 124 75 328 101 202 26 306 38 306 38v15c0 0-184-23-306-37-123-13-217-19-327-83-107-63-338-205-338-205z"><text:p/></draw:path><draw:path draw:style-name="gr428" draw:text-style-name="P115" svg:width="0.97cm" svg:height="0.333cm" svg:x="2.404cm" svg:y="0.815cm" svg:viewBox="0 0 971 334" svg:d="M0 0c0 0 284 167 339 194 53 25 118 69 326 92 207 23 306 34 306 34v14c0 0-172-17-307-29-135-13-226-30-327-78-100-48-337-170-337-170z"><text:p/></draw:path><draw:path draw:style-name="gr428" draw:text-style-name="P115" svg:width="0.97cm" svg:height="0.278cm" svg:x="2.404cm" svg:y="0.923cm" svg:viewBox="0 0 971 279" svg:d="M0 0c0 0 251 120 337 158 96 42 177 62 327 77 145 16 307 31 307 31v13c0 0-149-13-307-27-158-13-212-19-327-63-101-41-337-137-337-137z"><text:p/></draw:path><draw:path draw:style-name="gr428" draw:text-style-name="P115" svg:width="0.97cm" svg:height="0.225cm" svg:x="2.404cm" svg:y="1.034cm" svg:viewBox="0 0 971 226" svg:d="M0 0c0 0 199 75 339 124 138 48 244 53 326 61 37 3 306 27 306 27v14c0 0-161-11-306-23-146-11-209-16-327-50-119-35-338-102-338-102z"><text:p/></draw:path><draw:path draw:style-name="gr428" draw:text-style-name="P115" svg:width="0.97cm" svg:height="0.168cm" svg:x="2.404cm" svg:y="1.15cm" svg:viewBox="0 0 971 169" svg:d="M0 0c0 0 201 55 338 86 138 33 263 46 327 49 63 4 306 21 306 21v13c0 0-139-8-307-19-136-8-246-17-327-33-89-17-337-69-337-69z"><text:p/></draw:path><draw:path draw:style-name="gr428" draw:text-style-name="P115" svg:width="0.97cm" svg:height="0.114cm" svg:x="2.404cm" svg:y="1.263cm" svg:viewBox="0 0 971 115" svg:d="M0 0c0 0 165 25 338 52 131 18 308 30 326 31 19 1 307 17 307 17v15c0 0-185-9-307-15-126-7-255-13-327-19-162-15-337-35-337-35z"><text:p/></draw:path><draw:path draw:style-name="gr428" draw:text-style-name="P115" svg:width="0.97cm" svg:height="0.043cm" svg:x="2.404cm" svg:y="1.378cm" svg:viewBox="0 0 971 44" svg:d="M0 0c0 0 259 8 338 10 80 2 633 22 633 22v12h-971z"><text:p/></draw:path><draw:path draw:style-name="gr428" draw:text-style-name="P115" svg:width="0.97cm" svg:height="0.659cm" svg:x="2.404cm" svg:y="0.134cm" svg:viewBox="0 0 971 660" svg:d="M664 594c-234-44-289-120-327-167-40-47-337-427-337-427v70c12 14 266 321 337 402 81 91 208 112 327 134 120 22 307 54 307 54v-12c0 0-247-43-307-54z"><text:p/></draw:path><draw:path draw:style-name="gr428" draw:text-style-name="P115" svg:width="0.97cm" svg:height="0.609cm" svg:x="2.404cm" svg:y="0.239cm" svg:viewBox="0 0 971 610" svg:d="M664 547c-193-33-272-86-327-151-57-64-337-396-337-396v82c12 11 267 287 337 355 80 80 192 101 327 124 136 21 307 49 307 49v-11c0 0-195-32-307-52z"><text:p/></draw:path><draw:path draw:style-name="gr428" draw:text-style-name="P115" svg:width="0.97cm" svg:height="0.55cm" svg:x="2.404cm" svg:y="0.36cm" svg:viewBox="0 0 971 551" svg:d="M664 489c-201-34-241-62-327-143-54-52-325-334-337-346v76c0 0 254 238 337 308 108 92 209 99 327 118 119 19 307 49 307 49v-13c0 0-227-35-307-48z"><text:p/></draw:path><draw:path draw:style-name="gr428" draw:text-style-name="P115" svg:width="1.603cm" svg:height="0.482cm" svg:x="0.132cm" svg:y="0.127cm" svg:viewBox="0 0 1604 483" svg:d="M0 483c0 0 662-62 849-84 293-36 534-75 755-374 0 0 0-17 0-25-135 182-323 307-581 342-253 36-1023 87-1023 87z"><text:p/></draw:path><draw:path draw:style-name="gr428" draw:text-style-name="P115" svg:width="1.603cm" svg:height="0.515cm" svg:x="0.132cm" svg:y="0.018cm" svg:viewBox="0 0 1604 516" svg:d="M0 516c0 0 614-67 817-92 321-39 546-75 787-402 0 0 0-14 0-22-147 198-332 327-613 366-276 38-991 94-991 94z"><text:p/></draw:path><draw:polygon draw:style-name="gr428" draw:text-style-name="P115" svg:width="0.627cm" svg:height="0.043cm" svg:x="0.132cm" svg:y="1.378cm" svg:viewBox="0 0 628 44" draw:points="0,0 628,0 628,44 0,44"><text:p/></draw:polygon><draw:path draw:style-name="gr428" draw:text-style-name="P115" svg:width="0.113cm" svg:height="0.107cm" svg:x="1.621cm" svg:y="0.466cm" svg:viewBox="0 0 114 108" svg:d="M114 31c0 0 0-26 0-31-29 39-69 76-114 108h45c25-23 48-48 69-77z"><text:p/></draw:path><draw:path draw:style-name="gr428" draw:text-style-name="P115" svg:width="0.299cm" svg:height="0.22cm" svg:x="1.436cm" svg:y="0.352cm" svg:viewBox="0 0 300 221" svg:d="M300 28c0 0 0-22 0-28-72 96-178 171-300 221h72c84-42 161-103 228-193z"><text:p/></draw:path><draw:path draw:style-name="gr428" draw:text-style-name="P115" svg:width="0.802cm" svg:height="0.336cm" svg:x="0.932cm" svg:y="0.238cm" svg:viewBox="0 0 803 337" svg:d="M803 27c0 0 0-20 0-27-124 165-315 279-552 312-55 7-147 16-251 25l287-1c190-37 367-109 515-309z"><text:p/></draw:path><draw:path draw:style-name="gr428" draw:text-style-name="P115" svg:width="0.627cm" svg:height="0.048cm" svg:x="0.132cm" svg:y="1.307cm" svg:viewBox="0 0 628 49" svg:d="M628 0c-321 1-628 3-628 3v46c0 0 322-3 628-5z"><text:p/></draw:path><draw:path draw:style-name="gr428" draw:text-style-name="P115" svg:width="0.627cm" svg:height="0.051cm" svg:x="0.132cm" svg:y="1.227cm" svg:viewBox="0 0 628 52" svg:d="M628 0c-318 4-628 6-628 6v46c0 0 325-3 628-8z"><text:p/></draw:path><draw:path draw:style-name="gr428" draw:text-style-name="P115" svg:width="0.627cm" svg:height="0.056cm" svg:x="0.132cm" svg:y="1.15cm" svg:viewBox="0 0 628 57" svg:d="M628 0c-316 4-628 9-628 9v48c0 0 329-6 628-13z"><text:p/></draw:path><draw:path draw:style-name="gr428" draw:text-style-name="P115" svg:width="0.627cm" svg:height="0.059cm" svg:x="0.132cm" svg:y="1.071cm" svg:viewBox="0 0 628 60" svg:d="M628 0c-315 6-628 12-628 12v48c0 0 332-8 628-16z"><text:p/></draw:path><draw:path draw:style-name="gr428" draw:text-style-name="P115" svg:width="0.627cm" svg:height="0.065cm" svg:x="0.132cm" svg:y="0.993cm" svg:viewBox="0 0 628 66" svg:d="M628 0c-311 9-628 17-628 17v49c0 0 337-11 628-22z"><text:p/></draw:path><draw:path draw:style-name="gr428" draw:text-style-name="P115" svg:width="0.627cm" svg:height="0.069cm" svg:x="0.132cm" svg:y="0.913cm" svg:viewBox="0 0 628 70" svg:d="M628 0c-309 11-628 20-628 20v50c0 0 340-12 628-26z"><text:p/></draw:path><draw:path draw:style-name="gr428" draw:text-style-name="P115" svg:width="0.627cm" svg:height="0.075cm" svg:x="0.132cm" svg:y="0.836cm" svg:viewBox="0 0 628 76" svg:d="M628 0c-308 13-628 24-628 24v52c0 0 345-16 628-32z"><text:p/></draw:path><draw:path draw:style-name="gr428" draw:text-style-name="P115" svg:width="0.627cm" svg:height="0.081cm" svg:x="0.132cm" svg:y="0.755cm" svg:viewBox="0 0 628 82" svg:d="M628 0c-304 16-628 29-628 29v53c0 0 349-20 628-38z"><text:p/></draw:path><draw:path draw:style-name="gr428" draw:text-style-name="P115" svg:width="0.627cm" svg:height="0.087cm" svg:x="0.132cm" svg:y="0.673cm" svg:viewBox="0 0 628 88" svg:d="M628 0c-302 20-628 36-628 36v52c0 0 354-24 628-45z"><text:p/></draw:path><draw:path draw:style-name="gr428" draw:text-style-name="P115" svg:width="0.627cm" svg:height="0.093cm" svg:x="0.132cm" svg:y="0.592cm" svg:viewBox="0 0 628 94" svg:d="M628 0c-299 21-628 41-628 41v53c0 0 359-28 628-52z"><text:p/></draw:path><draw:polygon draw:style-name="gr426" draw:text-style-name="P113" svg:width="0.08cm" svg:height="0.819cm" svg:x="6.156cm" svg:y="0.605cm" svg:viewBox="0 0 81 820" draw:points="81,0 0,0 0,820 81,820"><text:p/></draw:polygon></draw:g></draw:g></text:p>
      <text:p text:style-name="P21"><text:span text:style-name="T1">ΕΙΔΙΚΟ ΕΥΡΩΒΑΡΟΜΕΤΡΟ 569</text:span> </text:p>
      <text:p text:style-name="P21"/>
      <text:p text:style-name="P21"/>
      <text:p text:style-name="P21"/>
      <text:p text:style-name="P44">Ελκυστικότητα της επαγγελματικής εκπαίδευσης και κατάρτισης </text:p>
      <text:p text:style-name="P21">ΕΚΘΕΣΗ EUROBAROMETER </text:p>
      <text:p text:style-name="P21">ΝΟΕΜΒΡΙΟΣ 2025 </text:p>
      <text:p text:style-name="P21"><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1"/>
      <text:p text:style-name="P21"/>
      <text:p text:style-name="P22">Η έρευνα αυτή ζητήθηκε από την Ευρωπαϊκή Επιτροπή, Γενική Διεύθυνση Απασχόλησης, Κοινωνικών Υποθέσεων και Ένταξης (ΓΔ EMPL) και συντονίστηκε από την Ευρωπαϊκή Επιτροπή, Γενική Διεύθυνση Επικοινωνίας (ΓΔ COMM «Public Opinion &amp; Citizens Engagement» Unit) </text:p>
      <text:p text:style-name="P23">Το παρόν έγγραφο δεν εκφράζει την άποψη της Ευρωπαϊκής Επιτροπής. Οι ερμηνείες και οι απόψεις που περιέχονται σε αυτό είναι αποκλειστικά εκείνες των συγγραφέων. </text:p>
      <table:table table:name="Tableau1" table:style-name="Tableau1">
        <table:table-column table:style-name="Tableau1.A"/>
        <table:table-column table:style-name="Tableau1.B"/>
        <table:table-row>
          <table:table-cell table:style-name="Tableau1.A1" office:value-type="string">
            <text:p text:style-name="P71">Τίτλος του έργου </text:p>
          </table:table-cell>
          <table:table-cell table:style-name="Tableau1.A1" office:value-type="string">
            <text:p text:style-name="P73">Ελκυστικότητα της επαγγελματικής εκπαίδευσης και κατάρτισης-Έκθεση </text:p>
          </table:table-cell>
        </table:table-row>
        <table:table-row>
          <table:table-cell table:style-name="Tableau1.A1" office:value-type="string">
            <text:p text:style-name="P71">Γλωσσική έκδοση </text:p>
          </table:table-cell>
          <table:table-cell table:style-name="Tableau1.A1" office:value-type="string">
            <text:p text:style-name="P73">EL </text:p>
          </table:table-cell>
        </table:table-row>
        <table:table-row>
          <table:table-cell table:style-name="Tableau1.A1" office:value-type="string">
            <text:p text:style-name="P71">Μέσα/Όγκος </text:p>
          </table:table-cell>
          <table:table-cell table:style-name="Tableau1.A1" office:value-type="string">
            <text:p text:style-name="P73">PDF Web </text:p>
          </table:table-cell>
        </table:table-row>
        <table:table-row>
          <table:table-cell table:style-name="Tableau1.A1" office:value-type="string">
            <text:p text:style-name="P71">Αριθμός καταλόγου </text:p>
          </table:table-cell>
          <table:table-cell table:style-name="Tableau1.A1" office:value-type="string">
            <text:p text:style-name="P73">KE-01-26-025-EL-Ν </text:p>
          </table:table-cell>
        </table:table-row>
        <table:table-row>
          <table:table-cell table:style-name="Tableau1.A1" office:value-type="string">
            <text:p text:style-name="P71">ISBN </text:p>
          </table:table-cell>
          <table:table-cell table:style-name="Tableau1.A1" office:value-type="string">
            <text:p text:style-name="P73">978-92-68-37337-8 </text:p>
          </table:table-cell>
        </table:table-row>
        <table:table-row>
          <table:table-cell table:style-name="Tableau1.A1" office:value-type="string">
            <text:p text:style-name="P71">DOI </text:p>
          </table:table-cell>
          <table:table-cell table:style-name="Tableau1.A1" office:value-type="string">
            <text:p text:style-name="P73">10.2767/1737362 </text:p>
          </table:table-cell>
        </table:table-row>
      </table:table>
      <text:p text:style-name="P21">© Ευρωπαϊκή Ένωση, 2026 </text:p>
      <text:p text:style-name="P21"><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1"/>
      <text:p text:style-name="P21"/>
      <text:p text:style-name="Standard"><text:span text:style-name="T55">Η πολιτική της Επιτροπής για την περαιτέρω χρήση εφαρμόζεται βάσει της απόφασης 2011/833/ΕΕ της Επιτροπής, της 12ης Δεκεμβρίου 2011, για την περαιτέρω χρήση εγγράφων της Επιτροπής (ΕΕ L 330 της 14.12.2011, σ. 39, ELI: </text:span><text:a xlink:type="simple" xlink:href="http://data.europa.eu/eli/dec/2011/833/oj" text:style-name="Internet_20_link" text:visited-style-name="Visited_20_Internet_20_Link"><text:span text:style-name="T55">http://data.europa.eu/eli/dec/2011/833/oj</text:span></text:a><text:span text:style-name="T55">). Εκτός εάν αναφέρεται διαφορετικά, η περαιτέρω χρήση του παρόντος εγγράφου επιτρέπεται βάσει της άδειας Creative Commons Attribution 4.0 International (CC BY 4.0) (</text:span><text:a xlink:type="simple" xlink:href="https://creativecommons.org/licenses/by/4.0/" text:style-name="Internet_20_link" text:visited-style-name="Visited_20_Internet_20_Link"><text:span text:style-name="T55">https://creativecommons.org/licenses/by/4.0/</text:span></text:a><text:span text:style-name="T55">). Αυτό σημαίνει ότι επιτρέπεται η επαναχρησιμοποίηση, υπό την προϋπόθεση ότι παρέχεται κατάλληλη πίστωση και επισημαίνονται τυχόν αλλαγές. </text:span></text:p>
      <text:p text:style-name="Standard"><text:a xlink:type="simple" xlink:href="https://www.europa.eu/eurobarometer" text:style-name="Internet_20_link" text:visited-style-name="Visited_20_Internet_20_Link"><text:span text:style-name="T55">https://www.europa.eu/eurobarometer</text:span></text:a><text:span text:style-name="T55"> </text:span></text:p>
      <text:p text:style-name="P8"/>
      <text:p text:style-name="P4"><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2" svg:width="5.158cm" svg:height="2.899cm" svg:x="1.191cm" svg:y="-0.425cm"><draw:image xlink:href="Pictures/10000001000001A20000010D054676CE5C0DECD7.png" xlink:type="simple" xlink:show="embed" xlink:actuate="onLoad" draw:mime-type="image/png"><text:p/></draw:image></draw:frame><text:span text:style-name="T13">Έγγραφο που εκπόνησε ο Pierre Dieumegard για την</text:span><text:span text:style-name="T55"> </text:span><text:a xlink:type="simple" xlink:href="https://europokune.eu/" text:style-name="Internet_20_link" text:visited-style-name="Visited_20_Internet_20_Link"><text:span text:style-name="T55">Europokune</text:span></text:a><text:span text:style-name="T14">-Europe Together- και</text:span><text:span text:style-name="T55"> </text:span><text:a xlink:type="simple" xlink:href="https://e-d-e.org/" text:style-name="Internet_20_link" text:visited-style-name="Visited_20_Internet_20_Link"><text:span text:style-name="T55">την Europe Democracy Esperanto.</text:span></text:a></text:p>
      <text:p text:style-name="P24"><text:span text:style-name="T11">Σκοπός</text:span><text:span text:style-name="T27"> αυτού του «προσωρινού» εγγράφου είναι να</text:span> <text:span text:style-name="T28">επιτρέψει</text:span><text:span text:style-name="T27"> σε περισσότερους ανθρώπους στην Ευρωπαϊκή Ένωση να λάβουν γνώση των εγγράφων που παράγονται από την Ευρωπαϊκή Ένωση (και χρηματοδοτούνται από τους φόρους τους).</text:span></text:p>
      <text:p text:style-name="P24"><text:span text:style-name="T37">Εάν</text:span><text:span text:style-name="T36"> δεν υπάρχουν μεταφράσεις,</text:span> <text:span text:style-name="T36">οι </text:span><text:span text:style-name="T38">πολίτες</text:span><text:span text:style-name="T36"> αποκλείονται από τη συζήτηση.</text:span></text:p>
      <text:p text:style-name="P4"><text:span text:style-name="T39">Το</text:span><text:span text:style-name="T55"> </text:span><text:span text:style-name="T40">παρόν έγγραφο «</text:span><text:span text:style-name="T49">Eurobaro</text:span><text:span text:style-name="T41"> meter»</text:span><text:span text:style-name="T55"> </text:span><text:a xlink:type="simple" xlink:href="https://europa.eu/eurobarometer/surveys/detail/3367" text:style-name="Internet_20_link" text:visited-style-name="Visited_20_Internet_20_Link"><text:span text:style-name="T42">υπήρχε</text:span><text:span text:style-name="T55"> </text:span><text:span text:style-name="T43">μόνο</text:span><text:span text:style-name="T55"> </text:span><text:span text:style-name="T39">στα</text:span><text:span text:style-name="T55"> </text:span><text:span text:style-name="T39">αγγλικά,</text:span></text:a><text:span text:style-name="T55"> </text:span><text:span text:style-name="T44">σε</text:span><text:span text:style-name="T55"> </text:span><text:span text:style-name="T45">αρχείο pdf.</text:span><text:span text:style-name="T39"> </text:span><text:span text:style-name="T45">Από το αρχικό</text:span><text:span text:style-name="T45"> αρχείο, </text:span><text:span text:style-name="T42">δημιουργήσαμε</text:span><text:span text:style-name="T55"> </text:span><text:span text:style-name="T45">ένα αρχείο odt,</text:span><text:span text:style-name="T55"> </text:span><text:span text:style-name="T39">που προετοιμάστηκε από το λογισμικό Libre Office,</text:span><text:span text:style-name="T55"> </text:span><text:span text:style-name="T40">για αυτόματη μετάφραση σε άλλες γλώσσες. </text:span><text:span text:style-name="T46">Τα αποτελέσματα είναι</text:span><text:span text:style-name="T55"> </text:span><text:span text:style-name="T41">πλέον</text:span><text:span text:style-name="T55"> </text:span><text:a xlink:type="simple" xlink:href="https://europokune.eu/article56/ebsp569metiaeduk" text:style-name="Internet_20_link" text:visited-style-name="Visited_20_Internet_20_Link"><text:span text:style-name="T39">διαθέσιμα σε όλες τις επίσημες γλώσσες</text:span></text:a><text:a xlink:type="simple" xlink:href="https://europokune.eu/article41/ebsp565klimshangh" text:style-name="Internet_20_link" text:visited-style-name="Visited_20_Internet_20_Link"><text:span text:style-name="T46">.</text:span></text:a></text:p>
      <text:p text:style-name="P45"/>
      <text:p text:style-name="P47">Είναι επιθυμητό η διοίκηση της ΕΕ να αναλάβει τη μετάφραση σημαντικών εγγράφων. Τα «σημαντικά έγγραφα» δεν είναι μόνο νομοθετικές και κανονιστικές διατάξεις, αλλά και <text:span text:style-name="T50">οι σημαντικές πληροφορίες που απαιτούνται για τη λήψη τεκμηριωμένων αποφάσεων από κοινού.</text:span></text:p>
      <text:p text:style-name="P45">Προκειμένου να συζητήσουμε από κοινού το κοινό μας μέλλον και να επιτρέψουμε αξιόπιστες μεταφράσεις, η διεθνής γλώσσα Εσπεράντο θα ήταν πολύ χρήσιμη λόγω της απλότητας, της κανονικότητας και της ακρίβειάς της.</text:p>
      <text:p text:style-name="P15">Επικοινωνήστε μαζί μας:</text:p>
      <text:p text:style-name="P6"><text:a xlink:type="simple" xlink:href="https://europokune.eu/static6/kontaktu-nin" text:style-name="Internet_20_link" text:visited-style-name="Visited_20_Internet_20_Link"><text:span text:style-name="T55">Kontaktu nin-Ek ! Europo kune!</text:span></text:a><text:span text:style-name="T13"> </text:span></text:p>
      <text:p text:style-name="P5"><text:a xlink:type="simple" xlink:href="https://e-d-e.org/-Kontakti-EDE" text:style-name="Internet_20_link" text:visited-style-name="Visited_20_Internet_20_Link"><text:span text:style-name="T13">https://e-d-e.org/-Kontakti-EDE</text:span></text:a></text:p>
      <text:p text:style-name="P25"/>
      <text:table-of-content text:style-name="Sect1" text:protected="true" text:name="Table des matières1">
        <text:table-of-content-source text:outline-level="10">
          <text:index-title-template text:style-name="Contents_20_Heading">Περιεχόμενα</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Περιεχόμενα</text:p>
          </text:index-title>
          <text:p text:style-name="P2"><text:a xlink:type="simple" xlink:href="#__RefHeading___Toc215552_2930363814" text:style-name="Index_20_Link" text:visited-style-name="Index_20_Link">Εισαγωγή<text:tab/>4</text:a></text:p>
          <text:p text:style-name="P3"><text:a xlink:type="simple" xlink:href="#__RefHeading___Toc215554_2930363814" text:style-name="Index_20_Link" text:visited-style-name="Index_20_Link">Εισαγωγή<text:tab/>5</text:a></text:p>
          <text:p text:style-name="P3"><text:a xlink:type="simple" xlink:href="#__RefHeading___Toc215556_2930363814" text:style-name="Index_20_Link" text:visited-style-name="Index_20_Link">Μεθοδολογία<text:tab/>7</text:a></text:p>
          <text:p text:style-name="P2"><text:a xlink:type="simple" xlink:href="#__RefHeading___Toc215558_2930363814" text:style-name="Index_20_Link" text:visited-style-name="Index_20_Link">Βασικά πορίσματα<text:tab/>8</text:a></text:p>
          <text:p text:style-name="P2"><text:a xlink:type="simple" xlink:href="#__RefHeading___Toc215560_2930363814" text:style-name="Index_20_Link" text:visited-style-name="Index_20_Link">I. Αποτελέσματα της επαγγελματικής εκπαίδευσης και κατάρτισης στην αγορά εργασίας<text:tab/>10</text:a></text:p>
          <text:p text:style-name="P3"><text:a xlink:type="simple" xlink:href="#__RefHeading___Toc215562_2930363814" text:style-name="Index_20_Link" text:visited-style-name="Index_20_Link">1. Η ΕΕΚ οδηγεί σε θέσεις εργασίας με υψηλή ζήτηση<text:tab/>11</text:a></text:p>
          <text:p text:style-name="P3"><text:a xlink:type="simple" xlink:href="#__RefHeading___Toc215564_2930363814" text:style-name="Index_20_Link" text:visited-style-name="Index_20_Link">2. Η ΕΕΚ οδηγεί σε καλά αμειβόμενες θέσεις εργασίας<text:tab/>14</text:a></text:p>
          <text:p text:style-name="P3"><text:a xlink:type="simple" xlink:href="#__RefHeading___Toc215566_2930363814" text:style-name="Index_20_Link" text:visited-style-name="Index_20_Link">3. Ευρύτερες αντιλήψεις για την αγορά εργασίας<text:tab/>17</text:a></text:p>
          <text:p text:style-name="P2"><text:a xlink:type="simple" xlink:href="#__RefHeading___Toc215568_2930363814" text:style-name="Index_20_Link" text:visited-style-name="Index_20_Link">II. Αντιλήψεις του κοινού για την ποιότητα και τις διαδρομές της ΕΕΚ<text:tab/>21</text:a></text:p>
          <text:p text:style-name="P3"><text:a xlink:type="simple" xlink:href="#__RefHeading___Toc215570_2930363814" text:style-name="Index_20_Link" text:visited-style-name="Index_20_Link">1. Γενική άποψη της ΕΕΚ στη χώρα<text:tab/>22</text:a></text:p>
          <text:p text:style-name="P3"><text:a xlink:type="simple" xlink:href="#__RefHeading___Toc215572_2930363814" text:style-name="Index_20_Link" text:visited-style-name="Index_20_Link">2. Ποιότητα της μάθησης<text:tab/>25</text:a></text:p>
          <text:p text:style-name="P3"><text:a xlink:type="simple" xlink:href="#__RefHeading___Toc215574_2930363814" text:style-name="Index_20_Link" text:visited-style-name="Index_20_Link">3. Ποιότητα του διδακτικού εργατικού δυναμικού<text:tab/>28</text:a></text:p>
          <text:p text:style-name="P3"><text:a xlink:type="simple" xlink:href="#__RefHeading___Toc215576_2930363814" text:style-name="Index_20_Link" text:visited-style-name="Index_20_Link">4. Ποιότητα των υποδομών<text:tab/>30</text:a></text:p>
          <text:p text:style-name="P3"><text:a xlink:type="simple" xlink:href="#__RefHeading___Toc215578_2930363814" text:style-name="Index_20_Link" text:visited-style-name="Index_20_Link">5. Εξειδικευμένες τεχνικές δεξιότητες<text:tab/>32</text:a></text:p>
          <text:p text:style-name="P3"><text:a xlink:type="simple" xlink:href="#__RefHeading___Toc215580_2930363814" text:style-name="Index_20_Link" text:visited-style-name="Index_20_Link">6. Πρόσθετες ευκαιρίες μάθησης<text:tab/>34</text:a></text:p>
          <text:p text:style-name="P3"><text:a xlink:type="simple" xlink:href="#__RefHeading___Toc215582_2930363814" text:style-name="Index_20_Link" text:visited-style-name="Index_20_Link">7. Συστάσεις της ΕΕΚ για τους νέους<text:tab/>42</text:a></text:p>
          <text:p text:style-name="P2"><text:a xlink:type="simple" xlink:href="#__RefHeading___Toc215584_2930363814" text:style-name="Index_20_Link" text:visited-style-name="Index_20_Link">III. Το χάσμα εικόνας μεταξύ ΕΕΚ και γενικής εκπαίδευσης<text:tab/>50</text:a></text:p>
          <text:p text:style-name="P3"><text:a xlink:type="simple" xlink:href="#__RefHeading___Toc215586_2930363814" text:style-name="Index_20_Link" text:visited-style-name="Index_20_Link">1. Συγκριτική εικόνα της ΕΕΚ έναντι της γενικής εκπαίδευσης<text:tab/>51</text:a></text:p>
          <text:p text:style-name="P3"><text:a xlink:type="simple" xlink:href="#__RefHeading___Toc215588_2930363814" text:style-name="Index_20_Link" text:visited-style-name="Index_20_Link">2. Η εμπειρία με την ΕΕΚ επηρεάζει την επιλογή της ΕΕΚ<text:tab/>58</text:a></text:p>
          <text:p text:style-name="P2"><text:a xlink:type="simple" xlink:href="#__RefHeading___Toc215590_2930363814" text:style-name="Index_20_Link" text:visited-style-name="Index_20_Link">IV. Εμπόδια στη συμμετοχή στην ΕΕΚ<text:tab/>66</text:a></text:p>
          <text:p text:style-name="P3"><text:a xlink:type="simple" xlink:href="#__RefHeading___Toc215592_2930363814" text:style-name="Index_20_Link" text:visited-style-name="Index_20_Link">1. Προκλήσεις που σχετίζονται με μη τεχνικές δεξιότητες<text:tab/>67</text:a></text:p>
          <text:p text:style-name="P3"><text:a xlink:type="simple" xlink:href="#__RefHeading___Toc215594_2930363814" text:style-name="Index_20_Link" text:visited-style-name="Index_20_Link">2. Προκλήσεις που σχετίζονται με την καθοδήγηση και τα έμφυλα στερεότυπα<text:tab/>71</text:a></text:p>
          <text:p text:style-name="P3"><text:a xlink:type="simple" xlink:href="#__RefHeading___Toc215596_2930363814" text:style-name="Index_20_Link" text:visited-style-name="Index_20_Link">3. Μελλοντικές προκλήσεις<text:tab/>89</text:a></text:p>
          <text:p text:style-name="P2"><text:a xlink:type="simple" xlink:href="#__RefHeading___Toc215598_2930363814" text:style-name="Index_20_Link" text:visited-style-name="Index_20_Link">Συμπέρασμα<text:tab/>91</text:a></text:p>
          <text:p text:style-name="P2"><text:a xlink:type="simple" xlink:href="#__RefHeading___Toc75083_2832584591" text:style-name="Index_20_Link" text:visited-style-name="Index_20_Link">Παρατηρήσεις<text:tab/>95</text:a></text:p>
          <text:p text:style-name="P2"><text:a xlink:type="simple" xlink:href="#__RefHeading___Toc215600_2930363814" text:style-name="Index_20_Link" text:visited-style-name="Index_20_Link">Τεχνικές προδιαγραφές<text:tab/>97</text:a></text:p>
          <text:p text:style-name="P3"><text:a xlink:type="simple" xlink:href="#__RefHeading___Toc215602_2930363814" text:style-name="Index_20_Link" text:visited-style-name="Index_20_Link">Ποσοστά απόκρισης<text:tab/>99</text:a></text:p>
          <text:p text:style-name="P3"><text:a xlink:type="simple" xlink:href="#__RefHeading___Toc75085_2832584591" text:style-name="Index_20_Link" text:visited-style-name="Index_20_Link">Τρόπος συνέντευξης ανά χώρα<text:tab/>100</text:a></text:p>
          <text:p text:style-name="P3"><text:a xlink:type="simple" xlink:href="#__RefHeading___Toc215606_2930363814" text:style-name="Index_20_Link" text:visited-style-name="Index_20_Link">Περιθώρια σφάλματος<text:tab/>101</text:a></text:p>
          <text:p text:style-name="P2"><text:a xlink:type="simple" xlink:href="#__RefHeading___Toc215608_2930363814" text:style-name="Index_20_Link" text:visited-style-name="Index_20_Link">Ερωτηματολόγιο<text:tab/>102</text:a></text:p>
        </text:index-body>
      </text:table-of-content>
      <text:p text:style-name="P26"/>
      <text:p text:style-name="P25"/>
      <text:h text:style-name="P17" text:outline-level="1"><text:bookmark-start text:name="__RefHeading___Toc215552_2930363814"/>Εισαγωγή <text:bookmark-end text:name="__RefHeading___Toc215552_2930363814"/></text:h>
      <text:p text:style-name="P21"/>
      <text:section text:style-name="Sect2" text:name="Section1">
        <text:h text:style-name="P19" text:outline-level="2"><text:bookmark-start text:name="__RefHeading___Toc215554_2930363814"/>Εισαγωγή<text:bookmark-end text:name="__RefHeading___Toc215554_2930363814"/></text:h>
        <text:p text:style-name="P21">Η παρούσα έκθεση του Ειδικού Ευρωβαρόμετρου 569 είναι μια ολοκληρωμένη μελέτη που ανατέθηκε από τη Γενική Διεύθυνση Απασχόλησης, Κοινωνικών Υποθέσεων και Ένταξης της Ευρωπαϊκής Επιτροπής (ΓΔ EMPL) και διενεργήθηκε τον Νοέμβριο του 2025. Η παρούσα έκθεση εξετάζει την ελκυστικότητα της αρχικής επαγγελματικής εκπαίδευσης και κατάρτισης (ΕΕΚ), παρέχοντας πληροφορίες σχετικά με τις αντιλήψεις και τις εμπειρίες των πολιτών σε όλα τα κράτη μέλη. Εκτός εάν ορίζεται διαφορετικά, η έρευνα επικεντρώνεται στην αρχική ΕΕΚ (δηλαδή σε προγράμματα επαγγελματικής κατάρτισης στην ανώτερη δευτεροβάθμια εκπαίδευση). Σε ολόκληρη την παρούσα έκθεση, ο όρος ΕΕΚ αναφέρεται σε αυτά τα αρχικά προγράμματα, εκτός εάν αναφέρεται ρητά το αντίθετο, για παράδειγμα κατά τη συζήτηση ανώτερων ή μεταδευτεροβάθμιων διαδρομών ΕΕΚ. </text:p>
        <text:p text:style-name="P21">Η Ευρωπαϊκή Ένωση έχει δώσει προτεραιότητα στην ενίσχυση της επαγγελματικής εκπαίδευσης και κατάρτισης (ΕΕΚ) μέσω διαφόρων συντονισμένων πρωτοβουλιών πολιτικής. Από το 2002, η διαδικασία της Κοπεγχάγης παρέχει ένα πλαίσιο για την ευρωπαϊκή συνεργασία στον τομέα της ΕΕΚ, με στόχο τη βελτίωση της ποιότητας, της διαφάνειας, της κινητικότητας και της ελκυστικότητας των συστημάτων ΕΕΚ σε ολόκληρη την Ευρώπη.<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5">https://www.cedefop.europa.eu/en/content/copenhagen-declaration</text:span></text:a><text:span text:style-name="T55"> </text:span></text:p></text:note-body></text:note> Με βάση τα ανωτέρω, η σύσταση του Συμβουλίου του 2020 για την ΕΕΚ θέσπισε αρχές σε επίπεδο ΕΕ που τονίζουν την ευελιξία, την ικανότητα ανταπόκρισης στην αγορά εργασίας, την υψηλή ποιότητα και τη μάθηση στον χώρο εργασίας.<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5">https://www.cedefop.europa.eu/en/content/council-recommendation-24-november-2020-vocational-education-and-training-vet-sustainable</text:span></text:a><text:span text:style-name="T55"> </text:span></text:p></text:note-body></text:note> </text:p>
        <text:p text:style-name="P21">Οι προσπάθειες αυτές ενισχύθηκαν μέσω δεσμεύσεων πολιτικής, όπως η δήλωση του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5">https://www.cedefop.europa.eu/files/osnabrueck_declaration_eu2020.pdf</text:span></text:a><text:span text:style-name="T55"> </text:span></text:p></text:note-body></text:note> και η δήλωση του Herning (2025), οι οποίες<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5">https://danish-presidency.consilium.europa.eu/media/23xla4rt/herning</text:span></text:a><text:span text:style-name="T55"> </text:span></text:p></text:note-body></text:note> εγκρίθηκαν από τους υπουργούς ΕΕΚ των κρατών μελών, των υποψήφιων χωρών και των χωρών του ΕΟΧ, των Ευρωπαίων κοινωνικών εταίρων και της Ευρωπαϊκής Επιτροπής. Η δήλωση Herning επιβεβαιώνει τη δέσμευση για συντονισμό των προσπαθειών ώστε η ΕΕΚ να καταστεί ελκυστικότερη, χωρίς αποκλεισμούς, βελτιωμένης ποιότητας και καλύτερα ευθυγραμμισμένη με τις ανάγκες της αγοράς εργασίας. </text:p>
        <text:p text:style-name="P21">Μολονότι τα εν λόγω πλαίσια πολιτικής περιγράφουν σαφείς φιλοδοξίες, δεν εξαλείφουν τις σημαντικές προκλήσεις που εξακολουθούν να υπάρχουν. Η έρευνα αυτή αποκαλύπτει ότι, ενώ τα δύο τρίτα των Ευρωπαίων βλέπουν θετικά την ΕΕΚ και αναγνωρίζουν τα πλεονεκτήματά της στη διδασκαλία δεξιοτήτων σχετικών με την εργασία, τα τρία τέταρτα δηλώνουν ότι η γενική εκπαίδευση έχει πιο θετική εικόνα. Τα έμφυλα στερεότυπα εξακολουθούν να υφίστανται και περιορίζουν τις επιλογές οδών: περισσότεροι από τους μισούς Ευρωπαίους (55%) δηλώνουν ότι οι τομείς ΕΕΚ που σχετίζονται με τους τομείς STEM είναι καταλληλότεροι για τους άνδρες, και περισσότεροι από τους μισούς (57%) πιστεύουν ότι οι άνδρες σε τομείς ΕΕΚ που σχετίζονται με τη φροντίδα ή τις υπηρεσίες συχνά αντιμετωπίζουν κοινωνικό στίγμα ή κρίση. </text:p>
        <text:p text:style-name="P21">Η παρούσα έκθεση παρέχει λεπτομερή κατανόηση του τρόπου με τον οποίο οι Ευρωπαίοι αντιλαμβάνονται την ΕΕΚ, συμπεριλαμβανομένης της ποιότητάς της, της προσβασιμότητάς της, της συνάφειάς της με την αγορά εργασίας και των κοινωνικών παραγόντων που διαμορφώνουν τις εκπαιδευτικές επιλογές των ανθρώπων και της ελκυστικότητας των θέσεων εργασίας στις οποίες οδηγεί η ΕΕΚ. Τα ευρήματα θα χρησιμεύσουν ως πολύτιμος πόρος για τους υπεύθυνους χάραξης πολιτικής, τα ενδιαφερόμενα μέρη και το κοινό, προσφέροντας πληροφορίες σχετικά με τους τομείς που απαιτούν προσοχή και βελτίωση. Αντιμετωπίζοντας τις προκλήσεις που προσδιορίζονται στην παρούσα έκθεση, τα κράτη μέλη, σε συνεργασία με την ΕΕ, μπορούν να κάνουν σημαντικά βήματα για να καταστήσουν την επαγγελματική εκπαίδευση μια πραγματική πορεία πρώτης επιλογής που ανταποκρίνεται τόσο στις ατομικές προσδοκίες όσο και στις ανάγκες της αγοράς εργασίας. </text:p>
        <text:p text:style-name="P27">Οι κύριοι στόχοι αυτής της έρευνας 202 5 είναι οι εξής: </text:p>
        <text:p text:style-name="P53">• Αξιολόγηση των αντιλήψεων του κοινού για την ποιότητα της ΕΕΚ, συμπεριλαμβανομένων των προτύπων διδασκαλίας, των υποδομών (δηλαδή του υλικού και ψηφιακού εξοπλισμού στον οποίο έχουν πρόσβαση οι εκπαιδευόμενοι) και των μαθησιακών αποτελεσμάτων </text:p>
        <text:p text:style-name="P53">• Εξέταση της ευαισθητοποίησης και της προσβασιμότητας των διαδρομών ΕΕΚ, συμπεριλαμβανομένης της παροχής πληροφοριών και ευκαιριών κινητικότητας και περαιτέρω εκπαίδευσης </text:p>
        <text:p text:style-name="P53">• Κατανόηση των παραγόντων που επηρεάζουν τις εκπαιδευτικές επιλογές των νέων και του ρόλου της καθοδήγησης από τους εκπαιδευτικούς, τους γονείς και τους συνομηλίκους </text:p>
        <text:p text:style-name="P53">• Διερεύνηση των αντιλήψεων σχετικά με τη συνάφεια της ΕΕΚ με την αγορά εργασίας, <text:soft-page-break/>συμπεριλαμβανομένης της ζήτησης εργασίας, των επιπέδων αμοιβής, της κοινωνικής θέσης και της μελλοντικής βιωσιμότητας </text:p>
        <text:p text:style-name="P53">• Εντοπισμός έμφυλων στερεοτύπων και προκαταλήψεων που διαμορφώνουν τις επιλογές μεταξύ της γενικής και της επαγγελματικής εκπαίδευσης </text:p>
        <text:p text:style-name="P53">• Σύγκριση στάσεων έναντι της ΕΕΚ μεταξύ των κρατών μελών για τον εντοπισμό βέλτιστων πρακτικών και τομέων που απαιτούν στοχευμένη παρέμβαση </text:p>
        <text:p text:style-name="P21"/>
        <text:h text:style-name="P19" text:outline-level="2"><text:bookmark-start text:name="__RefHeading___Toc215556_2930363814"/>Μεθοδολογία<text:bookmark-end text:name="__RefHeading___Toc215556_2930363814"/></text:h>
        <text:p text:style-name="P21">Το παρόν Ειδικό Ευρωβαρόμετρο 569 σχετικά με την ελκυστικότητα της επαγγελματικής εκπαίδευσης και κατάρτισης αποτελεί μέρος του κύματος 104.2 του Ευρωβαρόμετρου και πραγματοποιήθηκε τον Νοέμβριο του 2025. Περίπου 26.453 ερωτηθέντες από διαφορετικές κοινωνικές και δημογραφικές ομάδες ερωτήθηκαν στην κατάλληλη εθνική γλώσσα. Η έρευνα αυτή ανατέθηκε από την Ευρωπαϊκή Επιτροπή, Γενική Διεύθυνση Απασχόλησης, Κοινωνικών Υποθέσεων και Ένταξης (ΓΔ EMPL).</text:p>
        <text:p text:style-name="P21">Η μεθοδολογία που χρησιμοποιήθηκε ήταν αυτή των ερευνών του τακτικού Ευρωβαρόμετρου που διεξήγαγε η Γενική Διεύθυνση Επικοινωνίας (Μονάδα «Κοινή γνώμη και ενημέρωση· Συμμετοχή των πολιτών»)<text:note text:id="ftn5" text:note-class="footnote"><text:note-citation>5</text:note-citation><text:note-body><text:p text:style-name="Footnote"><text:span text:style-name="T55">Μεθοδολογικές προσεγγίσεις του Ευρωβαρόμετρου: </text:span><text:a xlink:type="simple" xlink:href="https://europa.eu/eurobarometer/about/eurobarometer" text:style-name="Internet_20_link" text:visited-style-name="Visited_20_Internet_20_Link"><text:span text:style-name="T55">https://europa.eu/eurobarometer/about/eurobaromete</text:span><text:span text:style-name="T56"> r</text:span></text:a><text:span text:style-name="T56"> </text:span></text:p></text:note-body></text:note>. Οι συνεντεύξεις πραγματοποιήθηκαν πρόσωπο με πρόσωπο, είτε με φυσική παρουσία στα σπίτια των ανθρώπων είτε μέσω εξ αποστάσεως βιντεοδιάσκεψης στην κατάλληλη εθνική γλώσσα. Συνεντεύξεις με εξ αποστάσεως βιντεοδιάσκεψη («online face-to-face» ή CAVI, Computer Assisted Video Interviewing), οι οποίες πραγματοποιήθηκαν μόνο στην Τσεχία, τη Δανία, τη Μάλτα και τη Φινλανδία. Στην παρούσα έκθεση επισυνάπτεται τεχνικό σημείωμα σχετικά με τις συνεντεύξεις που πραγματοποιήθηκαν από τα ινστιτούτα μέλη του δικτύου της Βέροιας.</text:p>
        <text:p text:style-name="P48">Θα θέλαμε να ευχαριστήσουμε τους πολίτες σε ολόκληρη την Ευρωπαϊκή Ένωση που προσέφεραν τον χρόνο τους για να συμμετάσχουν στην παρούσα έρευνα.</text:p>
        <text:p text:style-name="P48">Χωρίς την ενεργό συμμετοχή τους, η μελέτη αυτή δεν θα ήταν δυνατή.</text:p>
        <text:p text:style-name="P21"/>
        <text:p text:style-name="P28">Σημείωση: Στην παρούσα έκθεση, οι χώρες της ΕΕ αναφέρονται με τις επίσημες συντομογραφίες τους, όπως παρατίθενται κατωτέρω: </text:p>
        <text:p text:style-name="P21"/>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1">Βέλγιο </text:p>
            </table:table-cell>
            <table:table-cell table:style-name="Tableau2.A1" office:value-type="string">
              <text:p text:style-name="P71">ΒΕ</text:p>
            </table:table-cell>
            <table:table-cell table:style-name="Tableau2.A1" office:value-type="string">
              <text:p text:style-name="P71">Λιθουανία</text:p>
            </table:table-cell>
            <table:table-cell table:style-name="Tableau2.A1" office:value-type="string">
              <text:p text:style-name="P71">ΛΙ</text:p>
            </table:table-cell>
          </table:table-row>
          <table:table-row table:style-name="Tableau2.1">
            <table:table-cell table:style-name="Tableau2.A1" office:value-type="string">
              <text:p text:style-name="P71">Βουλγαρία </text:p>
            </table:table-cell>
            <table:table-cell table:style-name="Tableau2.A1" office:value-type="string">
              <text:p text:style-name="P71">ΒΛ</text:p>
            </table:table-cell>
            <table:table-cell table:style-name="Tableau2.A1" office:value-type="string">
              <text:p text:style-name="P71">Λουξεμβούργο</text:p>
            </table:table-cell>
            <table:table-cell table:style-name="Tableau2.A1" office:value-type="string">
              <text:p text:style-name="P71">ΛΞ</text:p>
            </table:table-cell>
          </table:table-row>
          <table:table-row table:style-name="Tableau2.1">
            <table:table-cell table:style-name="Tableau2.A1" office:value-type="string">
              <text:p text:style-name="P71">Τσεχία </text:p>
            </table:table-cell>
            <table:table-cell table:style-name="Tableau2.A1" office:value-type="string">
              <text:p text:style-name="P71">ΤΣ</text:p>
            </table:table-cell>
            <table:table-cell table:style-name="Tableau2.A1" office:value-type="string">
              <text:p text:style-name="P71">Ουγγαρία</text:p>
            </table:table-cell>
            <table:table-cell table:style-name="Tableau2.A1" office:value-type="string">
              <text:p text:style-name="P71">ΟΥ</text:p>
            </table:table-cell>
          </table:table-row>
          <table:table-row table:style-name="Tableau2.1">
            <table:table-cell table:style-name="Tableau2.A1" office:value-type="string">
              <text:p text:style-name="P71">Δανία </text:p>
            </table:table-cell>
            <table:table-cell table:style-name="Tableau2.A1" office:value-type="string">
              <text:p text:style-name="P71">ΔΑ</text:p>
            </table:table-cell>
            <table:table-cell table:style-name="Tableau2.A1" office:value-type="string">
              <text:p text:style-name="P71">Μάλτα</text:p>
            </table:table-cell>
            <table:table-cell table:style-name="Tableau2.A1" office:value-type="string">
              <text:p text:style-name="P71">ΜΑ</text:p>
            </table:table-cell>
          </table:table-row>
          <table:table-row table:style-name="Tableau2.1">
            <table:table-cell table:style-name="Tableau2.A1" office:value-type="string">
              <text:p text:style-name="P71">Γερμανία </text:p>
            </table:table-cell>
            <table:table-cell table:style-name="Tableau2.A1" office:value-type="string">
              <text:p text:style-name="P71">ΓΕ</text:p>
            </table:table-cell>
            <table:table-cell table:style-name="Tableau2.A1" office:value-type="string">
              <text:p text:style-name="P71">Κάτω Χώρες</text:p>
            </table:table-cell>
            <table:table-cell table:style-name="Tableau2.A1" office:value-type="string">
              <text:p text:style-name="P71">ΚΧ</text:p>
            </table:table-cell>
          </table:table-row>
          <table:table-row table:style-name="Tableau2.1">
            <table:table-cell table:style-name="Tableau2.A1" office:value-type="string">
              <text:p text:style-name="P71">Εσθονία </text:p>
            </table:table-cell>
            <table:table-cell table:style-name="Tableau2.A1" office:value-type="string">
              <text:p text:style-name="P71">ΕΣ</text:p>
            </table:table-cell>
            <table:table-cell table:style-name="Tableau2.A1" office:value-type="string">
              <text:p text:style-name="P71">Αυστρία</text:p>
            </table:table-cell>
            <table:table-cell table:style-name="Tableau2.A1" office:value-type="string">
              <text:p text:style-name="P71">ΑΥ</text:p>
            </table:table-cell>
          </table:table-row>
          <table:table-row table:style-name="Tableau2.1">
            <table:table-cell table:style-name="Tableau2.A1" office:value-type="string">
              <text:p text:style-name="P71">Ιρλανδία </text:p>
            </table:table-cell>
            <table:table-cell table:style-name="Tableau2.A1" office:value-type="string">
              <text:p text:style-name="P71">ΙΡ</text:p>
            </table:table-cell>
            <table:table-cell table:style-name="Tableau2.A1" office:value-type="string">
              <text:p text:style-name="P71">Πολωνία</text:p>
            </table:table-cell>
            <table:table-cell table:style-name="Tableau2.A1" office:value-type="string">
              <text:p text:style-name="P71">ΠΛ</text:p>
            </table:table-cell>
          </table:table-row>
          <table:table-row table:style-name="Tableau2.1">
            <table:table-cell table:style-name="Tableau2.A1" office:value-type="string">
              <text:p text:style-name="P71">Ελλάδα </text:p>
            </table:table-cell>
            <table:table-cell table:style-name="Tableau2.A1" office:value-type="string">
              <text:p text:style-name="P71">ΕΛ</text:p>
            </table:table-cell>
            <table:table-cell table:style-name="Tableau2.A1" office:value-type="string">
              <text:p text:style-name="P71">Πορτογαλία</text:p>
            </table:table-cell>
            <table:table-cell table:style-name="Tableau2.A1" office:value-type="string">
              <text:p text:style-name="P71">ΠΡ</text:p>
            </table:table-cell>
          </table:table-row>
          <table:table-row table:style-name="Tableau2.1">
            <table:table-cell table:style-name="Tableau2.A1" office:value-type="string">
              <text:p text:style-name="P71">Ισπανία </text:p>
            </table:table-cell>
            <table:table-cell table:style-name="Tableau2.A1" office:value-type="string">
              <text:p text:style-name="P71">ΙΣ</text:p>
            </table:table-cell>
            <table:table-cell table:style-name="Tableau2.A1" office:value-type="string">
              <text:p text:style-name="P71">Ρουμανία</text:p>
            </table:table-cell>
            <table:table-cell table:style-name="Tableau2.A1" office:value-type="string">
              <text:p text:style-name="P71">ΡΜ</text:p>
            </table:table-cell>
          </table:table-row>
          <table:table-row table:style-name="Tableau2.1">
            <table:table-cell table:style-name="Tableau2.A1" office:value-type="string">
              <text:p text:style-name="P71">Γαλλία </text:p>
            </table:table-cell>
            <table:table-cell table:style-name="Tableau2.A1" office:value-type="string">
              <text:p text:style-name="P71">ΓΑ</text:p>
            </table:table-cell>
            <table:table-cell table:style-name="Tableau2.A1" office:value-type="string">
              <text:p text:style-name="P71">Σλοβενία</text:p>
            </table:table-cell>
            <table:table-cell table:style-name="Tableau2.A1" office:value-type="string">
              <text:p text:style-name="P71">ΣΝ</text:p>
            </table:table-cell>
          </table:table-row>
          <table:table-row table:style-name="Tableau2.1">
            <table:table-cell table:style-name="Tableau2.A1" office:value-type="string">
              <text:p text:style-name="P71">Κροατία </text:p>
            </table:table-cell>
            <table:table-cell table:style-name="Tableau2.A1" office:value-type="string">
              <text:p text:style-name="P71">ΥΕ</text:p>
            </table:table-cell>
            <table:table-cell table:style-name="Tableau2.A1" office:value-type="string">
              <text:p text:style-name="P71">Σλοβακία</text:p>
            </table:table-cell>
            <table:table-cell table:style-name="Tableau2.A1" office:value-type="string">
              <text:p text:style-name="P71">ΣΚ</text:p>
            </table:table-cell>
          </table:table-row>
          <table:table-row table:style-name="Tableau2.1">
            <table:table-cell table:style-name="Tableau2.A1" office:value-type="string">
              <text:p text:style-name="P71">Ιταλία </text:p>
            </table:table-cell>
            <table:table-cell table:style-name="Tableau2.A1" office:value-type="string">
              <text:p text:style-name="P71">ΙΤ</text:p>
            </table:table-cell>
            <table:table-cell table:style-name="Tableau2.A1" office:value-type="string">
              <text:p text:style-name="P71">Φινλανδία</text:p>
            </table:table-cell>
            <table:table-cell table:style-name="Tableau2.A1" office:value-type="string">
              <text:p text:style-name="P71">ΦΙ</text:p>
            </table:table-cell>
          </table:table-row>
          <table:table-row table:style-name="Tableau2.1">
            <table:table-cell table:style-name="Tableau2.A1" office:value-type="string">
              <text:p text:style-name="P71">Κυπριακή Δημοκρατία </text:p>
            </table:table-cell>
            <table:table-cell table:style-name="Tableau2.A1" office:value-type="string">
              <text:p text:style-name="P71">ΚΥ*</text:p>
            </table:table-cell>
            <table:table-cell table:style-name="Tableau2.A1" office:value-type="string">
              <text:p text:style-name="P71">Σουηδία</text:p>
            </table:table-cell>
            <table:table-cell table:style-name="Tableau2.A1" office:value-type="string">
              <text:p text:style-name="P71">ΣΔ</text:p>
            </table:table-cell>
          </table:table-row>
          <table:table-row table:style-name="Tableau2.1">
            <table:table-cell table:style-name="Tableau2.A1" office:value-type="string">
              <text:p text:style-name="P71">Λετονία</text:p>
            </table:table-cell>
            <table:table-cell table:style-name="Tableau2.A1" office:value-type="string">
              <text:p text:style-name="P71">ΛΕ</text:p>
            </table:table-cell>
            <table:table-cell table:style-name="Tableau2.A1" office:value-type="string">
              <text:p text:style-name="P67"/>
            </table:table-cell>
            <table:table-cell table:style-name="Tableau2.A1" office:value-type="string">
              <text:p text:style-name="P67"/>
            </table:table-cell>
          </table:table-row>
          <table:table-row table:style-name="Tableau2.1">
            <table:table-cell table:style-name="Tableau2.A1" table:number-columns-spanned="3" office:value-type="string">
              <text:p text:style-name="P71">Ευρωπαϊκή Ένωση – σταθμισμένος μέσος όρος για τα 27 κράτη μέλη</text:p>
            </table:table-cell>
            <table:covered-table-cell/>
            <table:covered-table-cell/>
            <table:table-cell table:style-name="Tableau2.A1" office:value-type="string">
              <text:p text:style-name="P71">ΕΕ των 27</text:p>
            </table:table-cell>
          </table:table-row>
        </table:table>
        <text:p text:style-name="P46">* Η Κύπρος στο σύνολό της είναι ένα από τα 27 κράτη μέλη της Ευρωπαϊκής Ένωσης. Ωστόσο, το κοινοτικό κεκτημένο έχει ανασταλεί στο τμήμα της χώρας που δεν ελέγχεται από την κυβέρνηση της Κυπριακής Δημοκρατίας. Για πρακτικούς λόγους, μόνο οι συνεντεύξεις που πραγματοποιήθηκαν στο τμήμα της χώρας που ελέγχεται από την κυβέρνηση της Κυπριακής Δημοκρατίας περιλαμβάνονται στην κατηγορία «CY» και στον μέσο όρο της ΕΕ των 27. </text:p>
        <text:p text:style-name="P29"/>
      </text:section>
      <text:h text:style-name="P17" text:outline-level="1"><text:bookmark-start text:name="__RefHeading___Toc215558_2930363814"/>Βασικά πορίσματα <text:bookmark-end text:name="__RefHeading___Toc215558_2930363814"/></text:h>
      <text:section text:style-name="Sect2" text:name="Section2">
        <text:p text:style-name="P49">Η ΕΕΚ θεωρείται υψηλής ποιότητας και συναφής με την εργασία και συνιστάται συχνότερα ως εκπαιδευτική οδός, αν και η γενική εκπαίδευση διατηρεί μια πιο θετική εικόνα. </text:p>
        <text:p text:style-name="P52"><text:span text:style-name="T7">■</text:span> Δύο στους τρεις Ευρωπαίους (67%) δηλώνουν ότι η ΕΕΚ θεωρείται θετική στις χώρες τους, ενώ το 73% πιστεύει ότι η ΕΕΚ προσφέρει υψηλής ποιότητας μάθηση. </text:p>
        <text:p text:style-name="P52">■ Η ΕΕΚ θεωρείται ότι διδάσκει τεχνικές δεξιότητες σχετικές με την εργασία (85 % των ερωτηθέντων), απασχολεί ικανούς εκπαιδευτικούς (79 %) και παρέχει πρόσβαση σε σύγχρονες υποδομές (78 %). </text:p>
        <text:p text:style-name="P52">■ Περισσότεροι από τους μισούς (52 %) αυτοαπασχολούμενους διαθέτουν τίτλο ΕΕΚ, γεγονός που αναδεικνύει τον ρόλο αυτής της πορείας στη στήριξη της αυτοαπασχόλησης και της δημιουργίας επιχειρήσεων. </text:p>
        <text:p text:style-name="P52">■ Τα δύο τρίτα (67%) πιστεύουν ότι η ΕΕΚ προσφέρει μια διαδρομή προς τις πανεπιστημιακές σπουδές, και παρόμοια ποσοστά λένε ότι παρέχει ευκαιρίες για σπουδές στο εξωτερικό. </text:p>
        <text:p text:style-name="P52">■ Πέντε στους δέκα Ευρωπαίους θα συνιστούσαν ΕΕΚ στους νέους που επιλέγουν την ανώτερη δευτεροβάθμια εκπαίδευση, ενώ λιγότεροι από τέσσερις στους δέκα (39%) θα συνιστούσαν γενική εκπαίδευση. Σε τριτοβάθμιο επίπεδο, οι ανώτερες επαγγελματικές διαδρομές είναι επίσης πιθανότερο να συνιστώνται (52%) από ό,τι οι ακαδημαϊκές διαδρομές (35%). </text:p>
        <text:p text:style-name="P52">■ Ωστόσο, τα τρία τέταρτα των ερωτηθέντων (75%) πιστεύουν ότι η γενική εκπαίδευση έχει πιο θετική εικόνα από την ΕΕΚ, και περισσότεροι από οκτώ στους δέκα (82%) πιστεύουν ότι τα άτομα με υψηλές επιδόσεις απομακρύνονται από τις επαγγελματικές διαδρομές. </text:p>
        <text:p text:style-name="P49">Η ανάγκη για εργασία και εισόδημα είναι ο κύριος παράγοντας κατά την επιλογή ΕΕΚ </text:p>
        <text:p text:style-name="P52">■ Περισσότεροι από τους μισούς Ευρωπαίους (53%) αναφέρουν την ανάγκη να έχουν μια θέση εργασίας και να κερδίζουν χρήματα γρήγορα ως τον κύριο παράγοντα που επηρεάζει τους νέους στην επιλογή ΕΕΚ, και είναι ο κύριος παράγοντας σε 24 κράτη μέλη. </text:p>
        <text:p text:style-name="P52">■ Οι συμβουλές από τους γονείς (35%) ασκούν μεγαλύτερη επιρροή από ό,τι η καθοδήγηση από τους εκπαιδευτικούς (28%), ενώ το κύρος της ΕΕΚ (16%) και των μέσων κοινωνικής δικτύωσης (14%) έχουν πολύ μικρότερη βαρύτητα. Αυτό υποδηλώνει ότι υπάρχουν σημαντικά περιθώρια για την αναβάθμιση του καθεστώτος της επαγγελματικής εκπαίδευσης στον δημόσιο διάλογο. </text:p>
        <text:p text:style-name="P52">■ Ένας στους πέντε Ευρωπαίους (21%) αναγνωρίζει την επιθυμία να γίνει επιχειρηματίας ή αυτοαπασχολούμενος ως έναν από τους κύριους παράγοντες για την επιλογή της ΕΕΚ. </text:p>
        <text:p text:style-name="P49">Θέσεις εργασίας που συνδέονται με την ΕΕΚ θεωρείται ότι έχουν ζήτηση, είναι καλά αμειβόμενες και πράσινες </text:p>
        <text:p text:style-name="P52">■ Περισσότεροι από οκτώ στους δέκα (82 %) Ευρωπαίους δηλώνουν ότι τα προσόντα ΕΕΚ οδηγούν σε θέσεις εργασίας με υψηλή ζήτηση. </text:p>
        <text:p text:style-name="P52">■ Τα δύο τρίτα (66%) δηλώνουν ότι τα προσόντα ΕΕΚ οδηγούν σε καλά αμειβόμενες θέσεις εργασίας. </text:p>
        <text:p text:style-name="P52">■ Τα δύο τρίτα (63 %) των Ευρωπαίων δηλώνουν ότι τα προσόντα ΕΕΚ οδηγούν σε θέσεις εργασίας που συμβάλλουν στην πράσινη μετάβαση. </text:p>
        <text:p text:style-name="P49">Οι απόψεις διαφέρουν ως προς τις βασικές και τις μη τεχνικές δεξιότητες και τη συμμετοχικότητα </text:p>
        <text:p text:style-name="P52">■ Οι μισοί Ευρωπαίοι δηλώνουν ότι τα προγράμματα ΕΕΚ υπολείπονται στη διδασκαλία βασικών δεξιοτήτων, όπως ο γραμματισμός ή ο ψηφιακός γραμματισμός, και εγκάρσιων δεξιοτήτων, όπως η επικοινωνία ή η κριτική σκέψη. </text:p>
        <text:p text:style-name="P52">■ Τα δύο τρίτα των Ευρωπαίων δηλώνουν ότι τα προγράμματα ΕΕΚ είναι αρκετά συμπεριληπτικά ώστε να στηρίζουν τους εκπαιδευόμενους που αντιμετωπίζουν εμπόδια, αν και οι απόψεις διαφέρουν σημαντικά μεταξύ των κρατών μελών. </text:p>
        <text:p text:style-name="P49">Το χάσμα μεταξύ των γενεών διαμορφώνει τον τρόπο με τον οποίο γίνεται αντιληπτή και συνιστάται η ΕΕΚ </text:p>
        <text:p text:style-name="P52">■ Οι νέοι ηλικίας 15-24 ετών είναι πιθανότερο να δηλώσουν ότι οι εκπαιδευτικοί και οι σύμβουλοι προσανατολισμού δεν αντιμετωπίζουν επαρκώς τις προκαταλήψεις λόγω φύλου προτού οι μαθητές επιλέξουν μεταξύ γενικής και επαγγελματικής εκπαίδευσης. Αυτή η αντίληψη είναι κοινή στο 62% <text:soft-page-break/>αυτής της νεότερης ηλικιακής ομάδας σε σύγκριση με το 52% των ατόμων ηλικίας 55 ετών και άνω. </text:p>
        <text:p text:style-name="P52">■ Οι νεότεροι ερωτηθέντες καταγράφουν χαμηλότερα ποσοστά συμμετοχής στην ΕΕΚ (46%) σε σύγκριση με τα άτομα ηλικίας 25-54 ετών (52-53%) και τείνουν περισσότερο να συστήνουν τη γενική έναντι της επαγγελματικής εκπαίδευσης (53% έναντι 33% μεταξύ των ατόμων ηλικίας 55+), αποκαλύπτοντας μια σαφή αντιστροφή της στάσης των γενεών. </text:p>
        <text:p text:style-name="P52">■ Ωστόσο, οι ερωτηθέντες που εγκατέλειψαν την εκπαίδευση σε ηλικία 20 ετών και άνω είναι λιγότερο πιθανό να συστήσουν επαγγελματικές διαδρομές (43%) από εκείνους που εγκατέλειψαν την εκπαίδευση μεταξύ 16 και 19 ετών (58%). </text:p>
        <text:p text:style-name="P49">Τα έμφυλα στερεότυπα επικρατούν στην εκπαιδευτική οδό και στις επιλογές πεδίου </text:p>
        <text:p text:style-name="P52">■ Περισσότεροι από τους μισούς Ευρωπαίους δηλώνουν ότι οι τομείς ΕΕΚ που σχετίζονται με τους τομείς STEM είναι καταλληλότεροι για τους άνδρες, αλλά με μεγάλες διαφορές μεταξύ των κρατών μελών, που κυμαίνονται από 86 % στην Ουγγαρία και τη Σλοβακία έως μόλις 15 % στη Σουηδία. </text:p>
        <text:p text:style-name="P52">■ Περίπου επτά στους δέκα ερωτηθέντες (71%) πιστεύουν ότι οι γυναίκες που ενδιαφέρονται για τεχνικά μαθήματα διοχετεύονται προς τη γενική εκπαίδευση, ενώ σχεδόν επτά στους δέκα (69%) λένε ότι οι γυναίκες λαμβάνουν λιγότερη ενθάρρυνση για ΕΕΚ που σχετίζεται με τους τομείς STEM από ό,τι οι άνδρες. </text:p>
        <text:p text:style-name="P52">■ Επτά στους δέκα Ευρωπαίους δηλώνουν ότι οι άνδρες που δεν έχουν υψηλές ακαδημαϊκές επιδόσεις αντιμετωπίζουν μεγαλύτερη πίεση από τις γυναίκες να επιλέξουν ΕΕΚ έναντι της γενικής εκπαίδευσης. </text:p>
        <text:p text:style-name="P52">■ Περισσότεροι από τους μισούς (57%) δηλώνουν ότι οι άνδρες σε τομείς ΕΕΚ που σχετίζονται με τη φροντίδα ή τις<text:span text:style-name="T51"> υπηρεσίες</text:span> αντιμετωπίζουν κοινωνικό στίγμα, αποκαλύπτοντας περιορισμούς στις επιλογές διαδρομής και για τα δύο φύλα. </text:p>
        <text:p text:style-name="P29"/>
      </text:section>
      <text:h text:style-name="P17" text:outline-level="1"><text:bookmark-start text:name="__RefHeading___Toc215560_2930363814"/>I. Αποτελέσματα της επαγγελματικής εκπαίδευσης και κατάρτισης στην αγορά εργασίας <text:bookmark-end text:name="__RefHeading___Toc215560_2930363814"/></text:h>
      <text:p text:style-name="P21"/>
      <text:section text:style-name="Sect2" text:name="Section3">
        <text:h text:style-name="P19" text:outline-level="2"><text:bookmark-start text:name="__RefHeading___Toc215562_2930363814"/>1. Η ΕΕΚ οδηγεί σε θέσεις εργασίας με υψηλή ζήτηση <text:bookmark-end text:name="__RefHeading___Toc215562_2930363814"/></text:h>
        <text:p text:style-name="P50">Περισσότεροι από οκτώ στους δέκα πολίτες της ΕΕ δηλώνουν ότι τα προσόντα ΕΕΚ οδηγούν σε θέσεις εργασίας που έχουν υψηλή ζήτηση στην αγορά εργασίας </text:p>
        <text:p text:style-name="P21">Σε ολόκληρη την Ευρωπαϊκή Ένωση, το 82 % των ερωτηθέντων πιστεύει ότι τα προσόντα ΕΕΚ οδηγούν σε θέσεις εργασίας που έχουν υψηλή ζήτηση στην αγορά εργασίας της χώρας τους, συμπεριλαμβανομένου του 30 % που συμφωνεί απόλυτα με τη δήλωση και του 52 % που τείνουν να συμφωνούν<text:note text:id="ftn6" text:note-class="footnote"><text:note-citation>6</text:note-citation><text:note-body><text:p text:style-name="P13">QB8.4. Πείτε μου σε ποιο βαθμό συμφωνείτε ή διαφωνείτε με καθεμία από τις ακόλουθες δηλώσεις: Τα προσόντα ΕΕΚ οδηγούν σε θέσεις εργασίας που έχουν μεγάλη ζήτηση στην αγορά εργασίας (στη ΧΩΡΑ ΜΑΣ). </text:p></text:note-body></text:note>. Μόνο το 12% διαφωνεί, ενώ το 6% δεν γνωρίζει. </text:p>
        <text:p text:style-name="P21"><draw:g text:anchor-type="paragraph" draw:z-index="3" draw:name="Objet de groupe 1" draw:style-name="gr1"><draw:frame draw:style-name="gr2" draw:text-style-name="P99" svg:width="6.132cm" svg:height="5.845cm" svg:x="10.222cm" svg:y="-1.695cm"><draw:image xlink:href="Pictures/10000000000001CA000001C10C0385DE5F5589C5.png" xlink:type="simple" xlink:show="embed" xlink:actuate="onLoad" draw:mime-type="image/png"><text:p/></draw:image></draw:frame><draw:frame draw:style-name="gr16" draw:text-style-name="P101" svg:width="8.344cm" svg:height="1.551cm" svg:x="9.001cm" svg:y="-4.217cm"><draw:text-box><text:p text:style-name="P100"><text:span text:style-name="T60">Ε38.4: Πείτε μου σε ποιο βαθμό συμφωνείτε ή διαφωνείτε με καθεμία από τις ακόλουθες δηλώσεις: - Τα προσόντα ΑΕΕΚ οδηγούν σε θέσεις εργασίας που έχουν μεγάλη ζήτηση στην αγορά εργασίας [στη ΧΩΡΑ ΜΑΣ] (ΕΕ27) (%) </text:span></text:p></draw:text-box></draw:frame><draw:frame draw:style-name="gr424" draw:text-style-name="P101" svg:width="2.356cm" svg:height="0.578cm" svg:x="10.94cm" svg:y="-2.744cm"><draw:text-box><text:p text:style-name="P100"><text:span text:style-name="T60">Δεν ξέρω 6</text:span></text:p></draw:text-box></draw:frame><draw:frame draw:style-name="gr3" draw:text-style-name="P101" svg:width="2.835cm" svg:height="0.902cm" svg:x="9.277cm" svg:y="-2.194cm"><draw:text-box><text:p text:style-name="P100"><text:span text:style-name="T60">Διαφωνώ απόλυτα 2</text:span></text:p></draw:text-box></draw:frame><draw:frame draw:style-name="gr3" draw:text-style-name="P104" svg:width="2.668cm" svg:height="0.902cm" svg:x="8.705cm" svg:y="-1.594cm"><draw:text-box><text:p text:style-name="P103"><text:span text:style-name="T60">Διαφωνώ 10</text:span></text:p></draw:text-box></draw:frame><draw:frame draw:style-name="gr424" draw:text-style-name="P104" svg:width="2.83cm" svg:height="0.578cm" svg:x="9.747cm" svg:y="4.191cm"><draw:text-box><text:p text:style-name="P103"><text:span text:style-name="T60">Συμφωνώ 52</text:span></text:p></draw:text-box></draw:frame><draw:frame draw:style-name="gr3" draw:text-style-name="P101" svg:width="1.726cm" svg:height="1.551cm" svg:x="15.413cm" svg:y="-1.524cm"><draw:text-box><text:p text:style-name="P100"><text:span text:style-name="T60">Συμφωνώ απόλυτα 30</text:span></text:p></draw:text-box></draw:frame></draw:g>Αυτό το ευρύ εύρημα μπορεί να συγκριθεί με την πάροδο του χρόνου, με αύξηση της συμφωνίας σε σύγκριση με τα αποτελέσματα που παρατηρήθηκαν το 2011 ; Στην έρευνα του Cedefop του 2016 (ΕΕ των 28), το 86 % όσων απάντησαν πίστευε ότι τα άτομα στην επαγγελματική εκπαίδευση απέκτησαν δεξιότητες που χρειάζονται οι εργοδότες,<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text:span><text:span text:style-name="T57"> c</text:span><text:span text:style-name="T55"> ountryB=EU28</text:span></text:a><text:span text:style-name="T55">. Η διατύπωση των ερωτήσεων διαφέρει από την τρέχουσα έρευνα: «Οι ακόλουθες δηλώσεις αφορούν τις θέσεις εργασίας που μπορούν να βρουν οι άνθρωποι μετά την επαγγελματική εκπαίδευση στην ανώτερη δευτεροβάθμια εκπαίδευση. Σε ποιον βαθμό συμφωνείτε ή διαφωνείτε με καθέναν από αυτούς;-Οι άνθρωποι στην επαγγελματική εκπαίδευση μαθαίνουν δεξιότητες που χρειάζονται οι εργοδότες στη χώρα σας» </text:span></text:p></text:note-body></text:note> ενώ στην έρευνα του Ευρωβαρόμετρου του 2011 για την ΕΕΚ (ΕΕ των 27) διαπιστώθηκε ότι το 73 % όσων απάντησαν πίστευε ότι η ΕΕΚ οδηγεί σε επαγγέλματα με υψηλή ζήτηση στην αγορά εργασίας.<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QA10.11. Η διατύπωση των ερωτήσεων διαφέρει από την τρέχουσα έρευνα και αναφέρεται στην ΕΕΚ σε γενικές γραμμές και όχι στην αρχική ΕΕΚ συγκεκριμένα: «Πείτε μου σε ποιο βαθμό συμφωνείτε ή διαφωνείτε με καθεμία από τις ακόλουθες δηλώσεις Η επαγγελματική εκπαίδευση και κατάρτιση οδηγεί σε επαγγέλματα που έχουν μεγάλη ζήτηση στην αγορά εργασίας.» </text:span></text:p></text:note-body></text:note> </text:p>
        <text:p text:style-name="P29"/>
        <text:p text:style-name="P21"><draw:g text:anchor-type="paragraph" draw:z-index="70" draw:name="Objet de groupe 2" draw:style-name="gr1"><draw:frame draw:style-name="gr2" draw:text-style-name="P99" svg:width="16.805cm" svg:height="7.367cm" svg:x="0.03cm" svg:y="4.999cm"><draw:image xlink:href="Pictures/1000000000000554000002569B26B4695693A5B5.png" xlink:type="simple" xlink:show="embed" xlink:actuate="onLoad" draw:mime-type="image/png"><text:p/></draw:image></draw:frame><draw:frame draw:style-name="gr3" draw:text-style-name="P101" svg:width="17.125cm" svg:height="0.902cm" svg:x="-0.261cm" svg:y="4.048cm"><draw:text-box><text:p text:style-name="P100"><text:span text:style-name="T60">QB8.4. Πείτε μου σε ποιο βαθμό συμφωνείτε ή διαφωνείτε με καθεμία από τις ακόλουθες δηλώσεις:- Τα προσόντα ΑΕΕΚ οδηγούν σε θέσεις εργασίας που έχουν μεγάλη ζήτηση στην αγορά εργασίας (Η ΧΩΡΑ ΜΑΣ) (%)</text:span></text:p></draw:text-box></draw:frame><draw:g draw:style-name="gr4"><draw:frame draw:style-name="gr2" draw:text-style-name="P99" svg:width="14.1cm" svg:height="0.96cm" svg:x="0.03cm" svg:y="12.337cm"><draw:image xlink:href="Pictures/100000000000022300000022902E68B765C34830.png" xlink:type="simple" xlink:show="embed" xlink:actuate="onLoad" draw:mime-type="image/png"><text:p/></draw:image></draw:frame><draw:frame draw:style-name="gr5" draw:text-style-name="P101" svg:width="2.925cm" svg:height="0.646cm" svg:x="0.492cm" svg:y="12.511cm"><draw:text-box><text:p text:style-name="P100"><text:span text:style-name="T60">Συμφωνώ απόλυτα</text:span></text:p></draw:text-box></draw:frame><draw:frame draw:style-name="gr6" draw:text-style-name="P101" svg:width="2.946cm" svg:height="1.006cm" svg:x="3.5cm" svg:y="12.488cm"><draw:text-box><text:p text:style-name="P100"><text:span text:style-name="T60">Τείνουν να συμφωνούν</text:span></text:p></draw:text-box></draw:frame><draw:frame draw:style-name="gr5" draw:text-style-name="P101" svg:width="3.282cm" svg:height="0.646cm" svg:x="6.683cm" svg:y="12.532cm"><draw:text-box><text:p text:style-name="P100"><text:span text:style-name="T60">Τείνουν να διαφωνούν</text:span></text:p></draw:text-box></draw:frame><draw:frame draw:style-name="gr5" draw:text-style-name="P101" svg:width="3.484cm" svg:height="0.646cm" svg:x="10.312cm" svg:y="12.49cm"><draw:text-box><text:p text:style-name="P100"><text:span text:style-name="T60">Διαφωνώ απόλυτα</text:span></text:p></draw:text-box></draw:frame><draw:frame draw:style-name="gr7" draw:text-style-name="P101" svg:width="2.518cm" svg:height="0.687cm" svg:x="14.034cm" svg:y="12.49cm"><draw:text-box><text:p text:style-name="P100"><text:span text:style-name="T60">Δεν γνωρίζω</text:span></text:p></draw:text-box></draw:frame></draw:g></draw:g>Στην τρέχουσα έρευνα, οι απόψεις διαφέρουν μεταξύ των κρατών μελών, με τα υψηλότερα επίπεδα συμφωνίας να καταγράφονται στη Δανία (93%), τη Σουηδία (91%) και την Ιρλανδία (90%). Τα χαμηλότερα επίπεδα καταγράφονται στην Εσθονία (66%), τη Ρουμανία (67%) και τη Βουλγαρία (70%). Σε 19 κράτη μέλη, τουλάχιστον οκτώ στους δέκα ερωτηθέντες συμφωνούν ότι τα προσόντα ΕΕΚ οδηγούν σε θέσεις εργασίας με υψηλή ζήτηση στην αγορά εργασίας. </text:p>
        <text:p text:style-name="P29">Οι γνώμες σχετικά με τον βαθμό στον οποίο τα επαγγελματικά προσόντα ΕΕΚ οδηγούν σε θέσεις εργασίας με υψηλή ζήτηση ποικίλλουν ανάλογα με τους κοινωνικοδημογραφικούς και συμπεριφορικούς παράγοντες, ως εξής: </text:p>
        <text:p text:style-name="P52">■ Την άποψη ότι τα προσόντα ΕΕΚ οδηγούν σε θέσεις εργασίας με υψηλή ζήτηση υποστηρίζει το 88 % των ερωτηθέντων που δηλώνουν ότι η ΕΕΚ θεωρείται θετική στη χώρα τους σε σύγκριση με το 74 % των ερωτηθέντων που αναφέρουν ότι θεωρείται αρνητική. </text:p>
        <text:p text:style-name="P52">■ Η συμφωνία είναι πιο διαδεδομένη μεταξύ των ερωτηθέντων που πιστεύουν ότι οι νέοι λαμβάνουν επαρκείς πληροφορίες σχετικά με τις ευκαιρίες ΕΕΚ (88%) από ό,τι μεταξύ εκείνων που πιστεύουν ότι δεν λαμβάνουν (75%). </text:p>
        <text:p text:style-name="P52">■ Υπάρχουν ορισμένες διαφορές ανά κοινωνικοεπαγγελματική κατηγορία: Το 85 % των διευθυντικών στελεχών πιστεύουν ότι τα προσόντα ΕΕΚ οδηγούν σε θέσεις εργασίας κατά παραγγελία σε σύγκριση με το 79 % των κατ’ οίκον,<text:note text:id="ftn9" text:note-class="footnote"><text:note-citation>9</text:note-citation><text:note-body><text:p text:style-name="P13">Οι οικιακοί βοηθοί ορίζονται ως τα άτομα που είναι υπεύθυνα για τα συνηθισμένα ψώνια και τη φροντίδα του σπιτιού, ή χωρίς καμία τρέχουσα απασχόληση, που δεν εργάζονται. </text:p></text:note-body></text:note> των ανέργων που απάντησαν και των σπουδαστών. </text:p>
        <text:p text:style-name="P52">■ Οι ερωτηθέντες που τερμάτισαν την εκπαίδευσή τους σε ηλικία 20 ετών και άνω είναι πιθανότερο να πιστεύουν ότι τα προσόντα ΕΕΚ οδηγούν σε θέσεις εργασίας υψηλής ζήτησης (84%), ακολουθούμενοι από εκείνους που τερμάτισαν μεταξύ 16-19 ετών (82%) και εκείνους που τερμάτισαν την εκπαίδευση σε ηλικία 15 ετών και κάτω (77%). </text:p>
        <text:p text:style-name="P52">■ Υπάρχουν επίσης μικρές μόνο διακυμάνσεις ανάλογα με την ηλικία των ερωτηθέντων. Το ποσοστό των ερωτηθέντων που συμφωνούν ότι τα προσόντα ΕΕΚ οδηγούν σε θέσεις εργασίας υψηλής ζήτησης είναι υψηλότερο μεταξύ των ατόμων ηλικίας 40-54 ετών (83 %), με ελαφρά μόνο μείωση στο 82 % μεταξύ των ατόμων ηλικίας 55 ετών και άνω, 81 % μεταξύ των ατόμων ηλικίας 25-39 ετών και 79 % μεταξύ των ερωτηθέντων ηλικίας 15-24 ετών. </text:p>
        <text:p text:style-name="P52">■ Υπάρχουν μόνο οριακές διαφορές στην αντίληψη ανά φύλο. </text:p>
        <text:p text:style-name="P52">■ Οι διαφορές μεταξύ εκείνων που παρακολούθησαν οι ίδιοι ΕΕΚ και εκείνων που δεν παρακολούθησαν ΕΕΚ είναι επίσης περιθωριακές. </text:p>
        <text:p text:style-name="P21"/>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1">QB8.4 Πείτε μου σε ποιο βαθμό συμφωνείτε ή διαφωνείτε με καθεμία από τις ακόλουθες δηλώσεις: Τα προσόντα ΑΕΕΚ οδηγούν σε θέσεις εργασίας που έχουν μεγάλη ζήτηση στην αγορά εργασίας (Η ΧΩΡΑ ΜΑΣ) (%-ΕΕ) </text:p>
            </table:table-cell>
            <table:covered-table-cell/>
            <table:covered-table-cell/>
            <table:covered-table-cell/>
          </table:table-row>
          <table:table-row>
            <table:table-cell table:style-name="Tableau3.A1" office:value-type="string">
              <text:p text:style-name="P81"/>
            </table:table-cell>
            <table:table-cell table:style-name="Tableau3.A1" office:value-type="string">
              <text:p text:style-name="P84">Σύνολο «Συμφωνία»</text:p>
            </table:table-cell>
            <table:table-cell table:style-name="Tableau3.A1" office:value-type="string">
              <text:p text:style-name="P84">Σύνολο «Διαφωνώ» </text:p>
            </table:table-cell>
            <table:table-cell table:style-name="Tableau3.A1" office:value-type="string">
              <text:p text:style-name="P84">Δεν ξέρω</text:p>
            </table:table-cell>
          </table:table-row>
          <table:table-row>
            <table:table-cell table:style-name="Tableau3.A1" office:value-type="string">
              <text:p text:style-name="P89">ΕΕ των 27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4" table:number-columns-spanned="4" office:value-type="string">
              <text:p text:style-name="P59">Φύλο</text:p>
            </table:table-cell>
            <table:covered-table-cell/>
            <table:covered-table-cell/>
            <table:covered-table-cell/>
          </table:table-row>
          <table:table-row>
            <table:table-cell table:style-name="Tableau3.A1" office:value-type="string">
              <text:p text:style-name="P89">Άνδρας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Γυναίκα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4" table:number-columns-spanned="4" office:value-type="string">
              <text:p text:style-name="P59">Ηλικία</text:p>
            </table:table-cell>
            <table:covered-table-cell/>
            <table:covered-table-cell/>
            <table:covered-table-cell/>
          </table:table-row>
          <table:table-row>
            <table:table-cell table:style-name="Tableau3.A1" office:value-type="string">
              <text:p text:style-name="P89">15-24 </text:p>
            </table:table-cell>
            <table:table-cell table:style-name="Tableau3.B3" office:value-type="float" office:value="79">
              <text:p text:style-name="P84">79</text:p>
            </table:table-cell>
            <table:table-cell table:style-name="Tableau3.B3" office:value-type="float" office:value="16">
              <text:p text:style-name="P84">16</text:p>
            </table:table-cell>
            <table:table-cell table:style-name="Tableau3.B3" office:value-type="float" office:value="5">
              <text:p text:style-name="P84">5</text:p>
            </table:table-cell>
          </table:table-row>
          <table:table-row>
            <table:table-cell table:style-name="Tableau3.A1" office:value-type="string">
              <text:p text:style-name="P89">25-39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40-54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gt;=55</text:p>
            </table:table-cell>
            <table:table-cell table:style-name="Tableau3.B3" office:value-type="float" office:value="82">
              <text:p text:style-name="P84">82</text:p>
            </table:table-cell>
            <table:table-cell table:style-name="Tableau3.B3" office:value-type="float" office:value="11">
              <text:p text:style-name="P84">11</text:p>
            </table:table-cell>
            <table:table-cell table:style-name="Tableau3.B3" office:value-type="float" office:value="7">
              <text:p text:style-name="P84">7</text:p>
            </table:table-cell>
          </table:table-row>
          <table:table-row>
            <table:table-cell table:style-name="Tableau3.A4" table:number-columns-spanned="4" office:value-type="string">
              <text:p text:style-name="P59">Εκπαίδευση (τέλος)</text:p>
            </table:table-cell>
            <table:covered-table-cell/>
            <table:covered-table-cell/>
            <table:covered-table-cell/>
          </table:table-row>
          <table:table-row>
            <table:table-cell table:style-name="Tableau3.A1" office:value-type="string">
              <text:p text:style-name="P89">&lt;=-15</text:p>
            </table:table-cell>
            <table:table-cell table:style-name="Tableau3.B3" office:value-type="float" office:value="77">
              <text:p text:style-name="P84">77</text:p>
            </table:table-cell>
            <table:table-cell table:style-name="Tableau3.B3" office:value-type="float" office:value="11">
              <text:p text:style-name="P84">11</text:p>
            </table:table-cell>
            <table:table-cell table:style-name="Tableau3.B3" office:value-type="float" office:value="12">
              <text:p text:style-name="P62">12</text:p>
            </table:table-cell>
          </table:table-row>
          <table:table-row>
            <table:table-cell table:style-name="Tableau3.A1" office:value-type="string">
              <text:p text:style-name="P89">16-19 </text:p>
            </table:table-cell>
            <table:table-cell table:style-name="Tableau3.B3" office:value-type="float" office:value="82">
              <text:p text:style-name="P84">82</text:p>
            </table:table-cell>
            <table:table-cell table:style-name="Tableau3.B3" office:value-type="float" office:value="13">
              <text:p text:style-name="P84">13</text:p>
            </table:table-cell>
            <table:table-cell table:style-name="Tableau3.B3" office:value-type="float" office:value="5">
              <text:p text:style-name="P84">5</text:p>
            </table:table-cell>
          </table:table-row>
          <table:table-row>
            <table:table-cell table:style-name="Tableau3.A1" office:value-type="string">
              <text:p text:style-name="P89">&gt;=20</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1" office:value-type="string">
              <text:p text:style-name="P89">Εξακολουθούν να μελετούν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4" table:number-columns-spanned="4" office:value-type="string">
              <text:p text:style-name="P59">Κατηγορία «Κοινωνικοεπαγγελματίες»</text:p>
            </table:table-cell>
            <table:covered-table-cell/>
            <table:covered-table-cell/>
            <table:covered-table-cell/>
          </table:table-row>
          <table:table-row>
            <table:table-cell table:style-name="Tableau3.A1" office:value-type="string">
              <text:p text:style-name="P89">Αυτοαπασχολούμενοι </text:p>
            </table:table-cell>
            <table:table-cell table:style-name="Tableau3.B3" office:value-type="float" office:value="81">
              <text:p text:style-name="P84">81</text:p>
            </table:table-cell>
            <table:table-cell table:style-name="Tableau3.B3" office:value-type="float" office:value="14">
              <text:p text:style-name="P84">14</text:p>
            </table:table-cell>
            <table:table-cell table:style-name="Tableau3.B3" office:value-type="float" office:value="5">
              <text:p text:style-name="P84">5</text:p>
            </table:table-cell>
          </table:table-row>
          <table:table-row>
            <table:table-cell table:style-name="Tableau3.A1" office:value-type="string">
              <text:p text:style-name="P89">Διευθυντές </text:p>
            </table:table-cell>
            <table:table-cell table:style-name="Tableau3.B3" office:value-type="float" office:value="85">
              <text:p text:style-name="P84">85</text:p>
            </table:table-cell>
            <table:table-cell table:style-name="Tableau3.B3" office:value-type="float" office:value="11">
              <text:p text:style-name="P84">11</text:p>
            </table:table-cell>
            <table:table-cell table:style-name="Tableau3.B3" office:value-type="float" office:value="4">
              <text:p text:style-name="P84">4</text:p>
            </table:table-cell>
          </table:table-row>
          <table:table-row>
            <table:table-cell table:style-name="Tableau3.A1" office:value-type="string">
              <text:p text:style-name="P89">Άλλα λευκά περιλαίμια </text:p>
            </table:table-cell>
            <table:table-cell table:style-name="Tableau3.B3" office:value-type="float" office:value="83">
              <text:p text:style-name="P84">83</text:p>
            </table:table-cell>
            <table:table-cell table:style-name="Tableau3.B3" office:value-type="float" office:value="13">
              <text:p text:style-name="P84">13</text:p>
            </table:table-cell>
            <table:table-cell table:style-name="Tableau3.B3" office:value-type="float" office:value="4">
              <text:p text:style-name="P84">4</text:p>
            </table:table-cell>
          </table:table-row>
          <table:table-row>
            <table:table-cell table:style-name="Tableau3.A1" office:value-type="string">
              <text:p text:style-name="P89">Χειρωνακτικά εργαζόμενοι </text:p>
            </table:table-cell>
            <table:table-cell table:style-name="Tableau3.B3" office:value-type="float" office:value="83">
              <text:p text:style-name="P84">83</text:p>
            </table:table-cell>
            <table:table-cell table:style-name="Tableau3.B3" office:value-type="float" office:value="12">
              <text:p text:style-name="P84">12</text:p>
            </table:table-cell>
            <table:table-cell table:style-name="Tableau3.B3" office:value-type="float" office:value="5">
              <text:p text:style-name="P84">5</text:p>
            </table:table-cell>
          </table:table-row>
          <table:table-row>
            <table:table-cell table:style-name="Tableau3.A1" office:value-type="string">
              <text:p text:style-name="P89">Οικιακοί βοηθοί </text:p>
            </table:table-cell>
            <table:table-cell table:style-name="Tableau3.B3" office:value-type="float" office:value="79">
              <text:p text:style-name="P84">79</text:p>
            </table:table-cell>
            <table:table-cell table:style-name="Tableau3.B3" office:value-type="float" office:value="14">
              <text:p text:style-name="P84">14</text:p>
            </table:table-cell>
            <table:table-cell table:style-name="Tableau3.B3" office:value-type="float" office:value="7">
              <text:p text:style-name="P84">7</text:p>
            </table:table-cell>
          </table:table-row>
          <table:table-row>
            <table:table-cell table:style-name="Tableau3.A1" office:value-type="string">
              <text:p text:style-name="P89">Άνεργοι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1" office:value-type="string">
              <text:p text:style-name="P89">Συνταξιούχος </text:p>
            </table:table-cell>
            <table:table-cell table:style-name="Tableau3.B3" office:value-type="float" office:value="81">
              <text:p text:style-name="P84">81</text:p>
            </table:table-cell>
            <table:table-cell table:style-name="Tableau3.B3" office:value-type="float" office:value="11">
              <text:p text:style-name="P84">11</text:p>
            </table:table-cell>
            <table:table-cell table:style-name="Tableau3.B3" office:value-type="float" office:value="8">
              <text:p text:style-name="P84">8</text:p>
            </table:table-cell>
          </table:table-row>
          <table:table-row>
            <table:table-cell table:style-name="Tableau3.A1" office:value-type="string">
              <text:p text:style-name="P89">Φοιτητές </text:p>
            </table:table-cell>
            <table:table-cell table:style-name="Tableau3.B3" office:value-type="float" office:value="79">
              <text:p text:style-name="P84">79</text:p>
            </table:table-cell>
            <table:table-cell table:style-name="Tableau3.B3" office:value-type="float" office:value="15">
              <text:p text:style-name="P84">15</text:p>
            </table:table-cell>
            <table:table-cell table:style-name="Tableau3.B3" office:value-type="float" office:value="6">
              <text:p text:style-name="P84">6</text:p>
            </table:table-cell>
          </table:table-row>
          <table:table-row>
            <table:table-cell table:style-name="Tableau3.A4" table:number-columns-spanned="4" office:value-type="string">
              <text:p text:style-name="P59">Υποκειμενική αστικοποίηση</text:p>
            </table:table-cell>
            <table:covered-table-cell/>
            <table:covered-table-cell/>
            <table:covered-table-cell/>
          </table:table-row>
          <table:table-row>
            <table:table-cell table:style-name="Tableau3.A1" office:value-type="string">
              <text:p text:style-name="P89">Αγροτική περιοχή ή χωριό </text:p>
            </table:table-cell>
            <table:table-cell table:style-name="Tableau3.B3" office:value-type="float" office:value="82">
              <text:p text:style-name="P84">82</text:p>
            </table:table-cell>
            <table:table-cell table:style-name="Tableau3.B3" office:value-type="float" office:value="12">
              <text:p text:style-name="P84">12</text:p>
            </table:table-cell>
            <table:table-cell table:style-name="Tableau3.B3" office:value-type="float" office:value="6">
              <text:p text:style-name="P84">6</text:p>
            </table:table-cell>
          </table:table-row>
          <table:table-row>
            <table:table-cell table:style-name="Tableau3.A1" office:value-type="string">
              <text:p text:style-name="P89">Μικρές ή μεσαίες πόλεις </text:p>
            </table:table-cell>
            <table:table-cell table:style-name="Tableau3.B3" office:value-type="float" office:value="81">
              <text:p text:style-name="P84">81</text:p>
            </table:table-cell>
            <table:table-cell table:style-name="Tableau3.B3" office:value-type="float" office:value="13">
              <text:p text:style-name="P84">13</text:p>
            </table:table-cell>
            <table:table-cell table:style-name="Tableau3.B3" office:value-type="float" office:value="6">
              <text:p text:style-name="P84">6</text:p>
            </table:table-cell>
          </table:table-row>
          <table:table-row>
            <table:table-cell table:style-name="Tableau3.A1" office:value-type="string">
              <text:p text:style-name="P89">Μεγάλη πόλη </text:p>
            </table:table-cell>
            <table:table-cell table:style-name="Tableau3.B3" office:value-type="float" office:value="84">
              <text:p text:style-name="P84">84</text:p>
            </table:table-cell>
            <table:table-cell table:style-name="Tableau3.B3" office:value-type="float" office:value="11">
              <text:p text:style-name="P84">11</text:p>
            </table:table-cell>
            <table:table-cell table:style-name="Tableau3.B3" office:value-type="float" office:value="5">
              <text:p text:style-name="P84">5</text:p>
            </table:table-cell>
          </table:table-row>
          <table:table-row>
            <table:table-cell table:style-name="Tableau3.A4" table:number-columns-spanned="4" office:value-type="string">
              <text:p text:style-name="P59">Αντίληψη της ΑΕΕΚ στη (ΧΩΡΑ ΜΑΣ)</text:p>
            </table:table-cell>
            <table:covered-table-cell/>
            <table:covered-table-cell/>
            <table:covered-table-cell/>
          </table:table-row>
          <table:table-row>
            <table:table-cell table:style-name="Tableau3.A1" office:value-type="string">
              <text:p text:style-name="P89">Θετική </text:p>
            </table:table-cell>
            <table:table-cell table:style-name="Tableau3.B3" office:value-type="float" office:value="88">
              <text:p text:style-name="P84">88</text:p>
            </table:table-cell>
            <table:table-cell table:style-name="Tableau3.B3" office:value-type="float" office:value="9">
              <text:p text:style-name="P84">9</text:p>
            </table:table-cell>
            <table:table-cell table:style-name="Tableau3.B3" office:value-type="float" office:value="3">
              <text:p text:style-name="P84">3</text:p>
            </table:table-cell>
          </table:table-row>
          <table:table-row>
            <table:table-cell table:style-name="Tableau3.A1" office:value-type="string">
              <text:p text:style-name="P89">Αρνητική </text:p>
            </table:table-cell>
            <table:table-cell table:style-name="Tableau3.B3" office:value-type="float" office:value="74">
              <text:p text:style-name="P84">74</text:p>
            </table:table-cell>
            <table:table-cell table:style-name="Tableau3.B3" office:value-type="float" office:value="21">
              <text:p text:style-name="P84">21</text:p>
            </table:table-cell>
            <table:table-cell table:style-name="Tableau3.B3" office:value-type="float" office:value="5">
              <text:p text:style-name="P84">5</text:p>
            </table:table-cell>
          </table:table-row>
          <table:table-row>
            <table:table-cell table:style-name="Tableau3.A4" table:number-columns-spanned="4" office:value-type="string">
              <text:p text:style-name="P59">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3.A1" office:value-type="string">
              <text:p text:style-name="P89">Ναι </text:p>
            </table:table-cell>
            <table:table-cell table:style-name="Tableau3.B3" office:value-type="float" office:value="84">
              <text:p text:style-name="P84">84</text:p>
            </table:table-cell>
            <table:table-cell table:style-name="Tableau3.B3" office:value-type="float" office:value="12">
              <text:p text:style-name="P84">12</text:p>
            </table:table-cell>
            <table:table-cell table:style-name="Tableau3.B3" office:value-type="float" office:value="4">
              <text:p text:style-name="P84">4</text:p>
            </table:table-cell>
          </table:table-row>
          <table:table-row>
            <table:table-cell table:style-name="Tableau3.A1" office:value-type="string">
              <text:p text:style-name="P89">Όχι </text:p>
            </table:table-cell>
            <table:table-cell table:style-name="Tableau3.B3" office:value-type="float" office:value="80">
              <text:p text:style-name="P84">80</text:p>
            </table:table-cell>
            <table:table-cell table:style-name="Tableau3.B3" office:value-type="float" office:value="13">
              <text:p text:style-name="P84">13</text:p>
            </table:table-cell>
            <table:table-cell table:style-name="Tableau3.B3" office:value-type="float" office:value="7">
              <text:p text:style-name="P84">7</text:p>
            </table:table-cell>
          </table:table-row>
        </table:table>
        <text:p text:style-name="P21"/>
        <text:h text:style-name="P19" text:outline-level="2"><text:bookmark-start text:name="__RefHeading___Toc215564_2930363814"/>2. Η ΕΕΚ οδηγεί σε καλά αμειβόμενες θέσεις εργασίας <text:bookmark-end text:name="__RefHeading___Toc215564_2930363814"/></text:h>
        <text:p text:style-name="P50">Τα δύο τρίτα των πολιτών της ΕΕ πιστεύουν ότι τα προσόντα ΕΕΚ οδηγούν σε καλά αμειβόμενες θέσεις εργασίας</text:p>
        <text:p text:style-name="P21">Σε ολόκληρη την Ευρωπαϊκή Ένωση, το 66 % των ερωτηθέντων πιστεύει ότι τα επαγγελματικά προσόντα ΕΕΚ οδηγούν σε καλά αμειβόμενες θέσεις εργασίας, συμπεριλαμβανομένου του 15 % που συμφωνεί απόλυτα και του 51 % που τείνουν να συμφωνούν.<text:note text:id="ftn10" text:note-class="footnote"><text:note-citation>10</text:note-citation><text:note-body><text:p text:style-name="P13">QB8.2. Πείτε μου σε ποιο βαθμό συμφωνείτε ή διαφωνείτε με καθεμία από τις ακόλουθες δηλώσεις: Τα προσόντα ΕΕΚ οδηγούν σε καλά αμειβόμενες θέσεις εργασίας. </text:p></text:note-body></text:note> Περίπου το ένα τέταρτο των ερωτηθέντων διαφωνεί με αυτή τη δήλωση (27%), ενώ το 7% δεν γνωρίζει. </text:p>
        <text:p text:style-name="P21">Το αποτέλεσμα αυτό μπορεί να συγκριθεί με εκείνα προηγούμενων ερευνών, με συνολική αύξηση του ποσοστού των ερωτηθέντων που συμφωνούν με αυτή τη δήλωση: η έρευνα του Cedefop του 2016 (ΕΕ των 28) διαπίστωσε ότι το 60 % όσων απάντησαν πιστεύουν ότι η ΕΕΚ οδηγεί σε καλά αμειβόμενες θέσεις εργασίας ‑,<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Η διατύπωση των ερωτήσεων διαφέρει από την τρέχουσα έρευνα: «Οι ακόλουθες δηλώσεις αφορούν τις θέσεις εργασίας που μπορούν να βρουν οι άνθρωποι μετά την επαγγελματική εκπαίδευση στην ανώτερη δευτεροβάθμια εκπαίδευση. Σε ποιο βαθμό συμφωνείτε ή διαφωνείτε με καθέναν από αυτούς; — Η επαγγελματική εκπαίδευση οδηγεί σε καλά αμειβόμενες θέσεις εργασίας». </text:span></text:p></text:note-body></text:note> ενώ στην έρευνα του Ευρωβαρόμετρου του 2011 για την ΕΕΚ (ΕΕ των 27), το 55 % δήλωσε ότι η επαγγελματική κατάρτιση οδηγεί σε καλά αμειβόμενες θέσεις εργασίας.<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QA10.9: «Η επαγγελματική εκπαίδευση και κατάρτιση οδηγεί σε καλά αμειβόμενες θέσεις εργασίας». </text:span></text:p></text:note-body></text:note> </text:p>
        <text:p text:style-name="P21"><draw:g text:anchor-type="paragraph" draw:z-index="65" draw:name="Objet de groupe 4" draw:style-name="gr1"><draw:frame draw:style-name="gr2" draw:text-style-name="P9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1" svg:width="2.107cm" svg:height="0.902cm" svg:x="14.152cm" svg:y="-4.828cm"><draw:text-box><text:p text:style-name="P100"><text:span text:style-name="T60">Συμφωνώ απόλυτα 15</text:span></text:p></draw:text-box></draw:frame><draw:frame draw:style-name="gr3" draw:text-style-name="P101" svg:width="1.923cm" svg:height="0.902cm" svg:x="11.462cm" svg:y="-5.311cm"><draw:text-box><text:p text:style-name="P100"><text:span text:style-name="T60">Δεν ξέρω 7</text:span></text:p></draw:text-box></draw:frame><draw:frame draw:style-name="gr3" draw:text-style-name="P104" svg:width="2.424cm" svg:height="0.902cm" svg:x="9.144cm" svg:y="-4.713cm"><draw:text-box><text:p text:style-name="P103"><text:span text:style-name="T60">Διαφωνώ απόλυτα 4</text:span></text:p></draw:text-box></draw:frame><draw:frame draw:style-name="gr15" draw:text-style-name="P104" svg:width="1.841cm" svg:height="1.227cm" svg:x="8.721cm" svg:y="-3.009cm"><draw:text-box><text:p text:style-name="P103"><text:span text:style-name="T60">Διαφωνώ 23</text:span></text:p></draw:text-box></draw:frame><draw:frame draw:style-name="gr3" draw:text-style-name="P101" svg:width="1.638cm" svg:height="0.902cm" svg:x="14.579cm" svg:y="0.557cm"><draw:text-box><text:p text:style-name="P100"><text:span text:style-name="T60">Συμφωνώ με 51</text:span></text:p></draw:text-box></draw:frame><draw:frame draw:style-name="gr16" draw:text-style-name="P101" svg:width="7.063cm" svg:height="1.551cm" svg:x="9.421cm" svg:y="-6.761cm"><draw:text-box><text:p text:style-name="P100"><text:span text:style-name="T60">QB8.2: Πείτε μου σε ποιο βαθμό συμφωνείτε ή διαφωνείτε με καθεμία από τις ακόλουθες δηλώσεις: - Τα προσόντα ΑΕΕΚ οδηγούν σε καλά αμειβόμενες θέσεις εργασίας (ΕΕ27) (%) </text:span></text:p></draw:text-box></draw:frame></draw:g></draw:g></text:p>
        <text:p text:style-name="P29"/>
        <text:p text:style-name="P21"><draw:g text:anchor-type="paragraph" draw:z-index="4" draw:name="Objet de groupe 3" draw:style-name="gr1"><draw:frame draw:style-name="gr2" draw:text-style-name="P9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99" svg:width="14.098cm" svg:height="0.96cm" svg:x="0.469cm" svg:y="15.108cm"><draw:image xlink:href="Pictures/100000000000022300000022902E68B765C34830.png" xlink:type="simple" xlink:show="embed" xlink:actuate="onLoad" draw:mime-type="image/png"><text:p/></draw:image></draw:frame><draw:frame draw:style-name="gr5" draw:text-style-name="P101" svg:width="2.924cm" svg:height="0.646cm" svg:x="0.93cm" svg:y="15.283cm"><draw:text-box><text:p text:style-name="P105"><text:span text:style-name="T60">Συμφωνώ απόλυτα</text:span></text:p></draw:text-box></draw:frame><draw:frame draw:style-name="gr423" draw:text-style-name="P101" svg:width="2.857cm" svg:height="0.902cm" svg:x="3.939cm" svg:y="15.262cm"><draw:text-box><text:p text:style-name="P105"><text:span text:style-name="T60">Τείνουν να συμφωνούν</text:span></text:p></draw:text-box></draw:frame><draw:frame draw:style-name="gr5" draw:text-style-name="P101" svg:width="3.282cm" svg:height="0.646cm" svg:x="7.121cm" svg:y="15.304cm"><draw:text-box><text:p text:style-name="P105"><text:span text:style-name="T60">Τείνουν να διαφωνούν</text:span></text:p></draw:text-box></draw:frame><draw:frame draw:style-name="gr5" draw:text-style-name="P101" svg:width="3.484cm" svg:height="0.646cm" svg:x="10.749cm" svg:y="15.262cm"><draw:text-box><text:p text:style-name="P105"><text:span text:style-name="T60">Διαφωνώ απόλυτα</text:span></text:p></draw:text-box></draw:frame><draw:frame draw:style-name="gr7" draw:text-style-name="P101" svg:width="2.52cm" svg:height="0.687cm" svg:x="14.471cm" svg:y="15.262cm"><draw:text-box><text:p text:style-name="P105"><text:span text:style-name="T60">Δεν γνωρίζω</text:span></text:p></draw:text-box></draw:frame></draw:g><draw:frame draw:style-name="gr3" draw:text-style-name="P101" svg:width="16.468cm" svg:height="0.902cm" svg:x="0.457cm" svg:y="6.541cm"><draw:text-box><text:p text:style-name="P100"><text:span text:style-name="T60">QB8.2. Πείτε μου σε ποιο βαθμό συμφωνείτε ή διαφωνείτε με καθεμιά από τις ακόλουθες δηλώσεις:- Τα qualiﬁcations της ΑΕΕΚ οδηγούν σε καλά αμειβόμενες θέσεις εργασίας (%) </text:span></text:p></draw:text-box></draw:frame></draw:g>Στην τρέχουσα έρευνα, το αποτέλεσμα αυτό αντικατοπτρίζεται περαιτέρω στα πρότυπα συμμετοχής στην ΕΕΚ: οι αυτοαπασχολούμενοι που απάντησαν καταγράφουν ορισμένα από τα υψηλότερα ποσοστά συμμετοχής στην ΕΕΚ (52 %), γεγονός που καταδεικνύει την ισχυρή σύνδεση μεταξύ των διαδρομών ΕΕΚ και των επιχειρηματικών σταδιοδρομιών (βλ. ενότητα III.2 για τα πρότυπα συμμετοχής στην ΕΕΚ ανά κοινωνικοεπαγγελματική κατηγορία). </text:p>
        <text:p text:style-name="P21">Τουλάχιστον οι μισοί από τους ερωτηθέντες σε 24 κράτη μέλη πιστεύουν ότι τα επαγγελματικά προσόντα ΕΕΚ οδηγούν σε καλά αμειβόμενες θέσεις εργασίας. </text:p>
        <text:p text:style-name="P31">Οι απόψεις διαφέρουν μεταξύ των κρατών μελών, με τα υψηλότερα επίπεδα συμφωνιών να καταγράφονται στην Ιρλανδία (85 %), τη Δανία (83 %) και τη Μάλτα (80 %). Τα χαμηλότερα επίπεδα παρατηρούνται στη Γαλλία (48%) και στο Λουξεμβούργο και τη Φινλανδία (49% και στις δύο χώρες). </text:p>
        <text:p text:style-name="P29">Οι γνώμες σχετικά με τον βαθμό στον οποίο τα επαγγελματικά προσόντα ΕΕΚ οδηγούν σε καλά αμειβόμενες θέσεις εργασίας ποικίλλουν ανάλογα με τους κοινωνικοδημογραφικούς και συμπεριφορικούς παράγοντες, ως εξής: </text:p>
        <text:p text:style-name="P52">■ Την άποψη ότι τα προσόντα ΕΕΚ οδηγούν σε καλά αμειβόμενες θέσεις εργασίας κατέχει το 75% των ερωτηθέντων που δηλώνουν ότι η ΕΕΚ θεωρείται θετική στη χώρα τους σε σύγκριση με το 50% εκείνων που αναφέρουν αρνητικές αντιλήψεις. </text:p>
        <text:p text:style-name="P52">■ Υπάρχουν ορισμένες εντυπωσιακές διαφορές μεταξύ των κοινωνικο-επαγγελματικών κατηγοριών: Το 68 % των λευκών κολάρων και το 67 % των χειρωνακτών εργαζομένων πιστεύουν ότι τα προσόντα ΕΕΚ οδηγούν σε καλά αμειβόμενες θέσεις εργασίας σε σύγκριση με το 60 % των ανέργων ερωτηθέντων. </text:p>
        <text:p text:style-name="P52">■ Οι ερωτηθέντες που ολοκλήρωσαν την εκπαίδευσή τους μεταξύ 16-19 ετών είναι πιθανότερο να συμφωνήσουν με αυτή τη δήλωση (68%) από εκείνους που ολοκλήρωσαν την εκπαίδευσή τους σε ηλικία 15 ετών ή μικρότερη ή που το έπραξαν σε ηλικία 20 ετών ή μεγαλύτερη (64 και 65 αντίστοιχα %). </text:p>
        <text:p text:style-name="P52">■ Η πεποίθηση ότι τα προσόντα ΕΕΚ οδηγούν σε καλά αμειβόμενες θέσεις εργασίας ποικίλλει ελαφρώς ανάλογα με την ηλικία, από 67% των ατόμων ηλικίας 40 ετών και άνω (40-54, 55 και άνω) και 65% των ατόμων ηλικίας 25-39 ετών έως 63% των ερωτηθέντων ηλικίας 15-24 ετών.</text:p>
        <text:p text:style-name="P21"/>
        <text:p text:style-name="P28"/>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0">QB8.2 Πείτε μου σε ποιο βαθμό συμφωνείτε ή διαφωνείτε με καθεμία από τις ακόλουθες δηλώσεις: Τα προσόντα ΑΕΕΚ οδηγούν σε καλά αμειβόμενες θέσεις εργασίας (%-ΕΕ)</text:p>
            </table:table-cell>
            <table:covered-table-cell/>
            <table:covered-table-cell/>
            <table:covered-table-cell/>
          </table:table-row>
          <table:table-row>
            <table:table-cell table:style-name="Tableau4.A1" office:value-type="string">
              <text:p text:style-name="P82"/>
            </table:table-cell>
            <table:table-cell table:style-name="Tableau4.A1" office:value-type="string">
              <text:p text:style-name="P85">Σύνολο «Συμφωνία»</text:p>
            </table:table-cell>
            <table:table-cell table:style-name="Tableau4.A1" office:value-type="string">
              <text:p text:style-name="P85">Σύνολο «Διαφωνώ» </text:p>
            </table:table-cell>
            <table:table-cell table:style-name="Tableau4.A1" office:value-type="string">
              <text:p text:style-name="P85">Δεν ξέρω</text:p>
            </table:table-cell>
          </table:table-row>
          <table:table-row>
            <table:table-cell table:style-name="Tableau4.A1" office:value-type="string">
              <text:p text:style-name="P90">ΕΕ των 27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Φύλο</text:p>
            </table:table-cell>
            <table:covered-table-cell/>
            <table:covered-table-cell/>
            <table:covered-table-cell/>
          </table:table-row>
          <table:table-row>
            <table:table-cell table:style-name="Tableau4.A1" office:value-type="string">
              <text:p text:style-name="P90">Άνδρας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Γυναίκα </text:p>
            </table:table-cell>
            <table:table-cell table:style-name="Tableau4.B3" office:value-type="float" office:value="64">
              <text:p text:style-name="P85">64</text:p>
            </table:table-cell>
            <table:table-cell table:style-name="Tableau4.B3" office:value-type="float" office:value="28">
              <text:p text:style-name="P85">28</text:p>
            </table:table-cell>
            <table:table-cell table:style-name="Tableau4.B3" office:value-type="float" office:value="8">
              <text:p text:style-name="P85">8</text:p>
            </table:table-cell>
          </table:table-row>
          <table:table-row>
            <table:table-cell table:style-name="Tableau4.A4" table:number-columns-spanned="4" office:value-type="string">
              <text:p text:style-name="P60">Ηλικία</text:p>
            </table:table-cell>
            <table:covered-table-cell/>
            <table:covered-table-cell/>
            <table:covered-table-cell/>
          </table:table-row>
          <table:table-row>
            <table:table-cell table:style-name="Tableau4.A1" office:value-type="string">
              <text:p text:style-name="P90">15-24 </text:p>
            </table:table-cell>
            <table:table-cell table:style-name="Tableau4.B3" office:value-type="float" office:value="63">
              <text:p text:style-name="P85">63</text:p>
            </table:table-cell>
            <table:table-cell table:style-name="Tableau4.B3" office:value-type="float" office:value="31">
              <text:p text:style-name="P85">31</text:p>
            </table:table-cell>
            <table:table-cell table:style-name="Tableau4.B3" office:value-type="float" office:value="6">
              <text:p text:style-name="P85">6</text:p>
            </table:table-cell>
          </table:table-row>
          <table:table-row>
            <table:table-cell table:style-name="Tableau4.A1" office:value-type="string">
              <text:p text:style-name="P90">25-39 </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40-54 </text:p>
            </table:table-cell>
            <table:table-cell table:style-name="Tableau4.B3" office:value-type="float" office:value="67">
              <text:p text:style-name="P85">67</text:p>
            </table:table-cell>
            <table:table-cell table:style-name="Tableau4.B3" office:value-type="float" office:value="28">
              <text:p text:style-name="P85">28</text:p>
            </table:table-cell>
            <table:table-cell table:style-name="Tableau4.B3" office:value-type="float" office:value="5">
              <text:p text:style-name="P85">5</text:p>
            </table:table-cell>
          </table:table-row>
          <table:table-row>
            <table:table-cell table:style-name="Tableau4.A1" office:value-type="string">
              <text:p text:style-name="P90">&gt;=55</text:p>
            </table:table-cell>
            <table:table-cell table:style-name="Tableau4.B3" office:value-type="float" office:value="67">
              <text:p text:style-name="P85">67</text:p>
            </table:table-cell>
            <table:table-cell table:style-name="Tableau4.B3" office:value-type="float" office:value="24">
              <text:p text:style-name="P85">24</text:p>
            </table:table-cell>
            <table:table-cell table:style-name="Tableau4.B3" office:value-type="float" office:value="9">
              <text:p text:style-name="P85">9</text:p>
            </table:table-cell>
          </table:table-row>
          <table:table-row>
            <table:table-cell table:style-name="Tableau4.A4" table:number-columns-spanned="4" office:value-type="string">
              <text:p text:style-name="P60">Εκπαίδευση (τέλος)</text:p>
            </table:table-cell>
            <table:covered-table-cell/>
            <table:covered-table-cell/>
            <table:covered-table-cell/>
          </table:table-row>
          <table:table-row>
            <table:table-cell table:style-name="Tableau4.A1" office:value-type="string">
              <text:p text:style-name="P90">&lt;=-15</text:p>
            </table:table-cell>
            <table:table-cell table:style-name="Tableau4.B3" office:value-type="float" office:value="64">
              <text:p text:style-name="P85">64</text:p>
            </table:table-cell>
            <table:table-cell table:style-name="Tableau4.B3" office:value-type="float" office:value="24">
              <text:p text:style-name="P85">24</text:p>
            </table:table-cell>
            <table:table-cell table:style-name="Tableau4.B3" office:value-type="float" office:value="12">
              <text:p text:style-name="P85">12</text:p>
            </table:table-cell>
          </table:table-row>
          <table:table-row>
            <table:table-cell table:style-name="Tableau4.A1" office:value-type="string">
              <text:p text:style-name="P90">16-19 </text:p>
            </table:table-cell>
            <table:table-cell table:style-name="Tableau4.B3" office:value-type="float" office:value="68">
              <text:p text:style-name="P85">68</text:p>
            </table:table-cell>
            <table:table-cell table:style-name="Tableau4.B3" office:value-type="float" office:value="26">
              <text:p text:style-name="P85">26</text:p>
            </table:table-cell>
            <table:table-cell table:style-name="Tableau4.B3" office:value-type="float" office:value="6">
              <text:p text:style-name="P85">6</text:p>
            </table:table-cell>
          </table:table-row>
          <table:table-row>
            <table:table-cell table:style-name="Tableau4.A1" office:value-type="string">
              <text:p text:style-name="P90">&gt;=20</text:p>
            </table:table-cell>
            <table:table-cell table:style-name="Tableau4.B3" office:value-type="float" office:value="65">
              <text:p text:style-name="P85">65</text:p>
            </table:table-cell>
            <table:table-cell table:style-name="Tableau4.B3" office:value-type="float" office:value="29">
              <text:p text:style-name="P85">29</text:p>
            </table:table-cell>
            <table:table-cell table:style-name="Tableau4.B3" office:value-type="float" office:value="6">
              <text:p text:style-name="P85">6</text:p>
            </table:table-cell>
          </table:table-row>
          <table:table-row>
            <table:table-cell table:style-name="Tableau4.A1" office:value-type="string">
              <text:p text:style-name="P90">Εξακολουθούν να μελετούν </text:p>
            </table:table-cell>
            <table:table-cell table:style-name="Tableau4.B3" office:value-type="float" office:value="59">
              <text:p text:style-name="P85">59</text:p>
            </table:table-cell>
            <table:table-cell table:style-name="Tableau4.B3" office:value-type="float" office:value="33">
              <text:p text:style-name="P85">33</text:p>
            </table:table-cell>
            <table:table-cell table:style-name="Tableau4.B3" office:value-type="float" office:value="8">
              <text:p text:style-name="P85">8</text:p>
            </table:table-cell>
          </table:table-row>
          <table:table-row>
            <table:table-cell table:style-name="Tableau4.A4" table:number-columns-spanned="4" office:value-type="string">
              <text:p text:style-name="P60">Κατηγορία «Κοινωνικοεπαγγελματίες»</text:p>
            </table:table-cell>
            <table:covered-table-cell/>
            <table:covered-table-cell/>
            <table:covered-table-cell/>
          </table:table-row>
          <table:table-row>
            <table:table-cell table:style-name="Tableau4.A1" office:value-type="string">
              <text:p text:style-name="P90">Αυτοαπασχολούμενοι </text:p>
            </table:table-cell>
            <table:table-cell table:style-name="Tableau4.B3" office:value-type="float" office:value="65">
              <text:p text:style-name="P85">65</text:p>
            </table:table-cell>
            <table:table-cell table:style-name="Tableau4.B3" office:value-type="float" office:value="30">
              <text:p text:style-name="P85">30</text:p>
            </table:table-cell>
            <table:table-cell table:style-name="Tableau4.B3" office:value-type="float" office:value="5">
              <text:p text:style-name="P85">5</text:p>
            </table:table-cell>
          </table:table-row>
          <table:table-row>
            <table:table-cell table:style-name="Tableau4.A1" office:value-type="string">
              <text:p text:style-name="P90">Διευθυντές </text:p>
            </table:table-cell>
            <table:table-cell table:style-name="Tableau4.B3" office:value-type="float" office:value="66">
              <text:p text:style-name="P85">66</text:p>
            </table:table-cell>
            <table:table-cell table:style-name="Tableau4.B3" office:value-type="float" office:value="28">
              <text:p text:style-name="P85">28</text:p>
            </table:table-cell>
            <table:table-cell table:style-name="Tableau4.B3" office:value-type="float" office:value="6">
              <text:p text:style-name="P85">6</text:p>
            </table:table-cell>
          </table:table-row>
          <table:table-row>
            <table:table-cell table:style-name="Tableau4.A1" office:value-type="string">
              <text:p text:style-name="P90">Άλλα λευκά περιλαίμια </text:p>
            </table:table-cell>
            <table:table-cell table:style-name="Tableau4.B3" office:value-type="float" office:value="68">
              <text:p text:style-name="P85">68</text:p>
            </table:table-cell>
            <table:table-cell table:style-name="Tableau4.B3" office:value-type="float" office:value="27">
              <text:p text:style-name="P85">27</text:p>
            </table:table-cell>
            <table:table-cell table:style-name="Tableau4.B3" office:value-type="float" office:value="5">
              <text:p text:style-name="P85">5</text:p>
            </table:table-cell>
          </table:table-row>
          <table:table-row>
            <table:table-cell table:style-name="Tableau4.A1" office:value-type="string">
              <text:p text:style-name="P90">Χειρωνακτικά εργαζόμενοι </text:p>
            </table:table-cell>
            <table:table-cell table:style-name="Tableau4.B3" office:value-type="float" office:value="67">
              <text:p text:style-name="P85">67</text:p>
            </table:table-cell>
            <table:table-cell table:style-name="Tableau4.B3" office:value-type="float" office:value="27">
              <text:p text:style-name="P85">27</text:p>
            </table:table-cell>
            <table:table-cell table:style-name="Tableau4.B3" office:value-type="float" office:value="6">
              <text:p text:style-name="P85">6</text:p>
            </table:table-cell>
          </table:table-row>
          <table:table-row>
            <table:table-cell table:style-name="Tableau4.A1" office:value-type="string">
              <text:p text:style-name="P90">Οικιακοί βοηθοί </text:p>
            </table:table-cell>
            <table:table-cell table:style-name="Tableau4.B3" office:value-type="float" office:value="62">
              <text:p text:style-name="P85">62</text:p>
            </table:table-cell>
            <table:table-cell table:style-name="Tableau4.B3" office:value-type="float" office:value="28">
              <text:p text:style-name="P85">28</text:p>
            </table:table-cell>
            <table:table-cell table:style-name="Tableau4.B3" office:value-type="float" office:value="10">
              <text:p text:style-name="P85">10</text:p>
            </table:table-cell>
          </table:table-row>
          <table:table-row>
            <table:table-cell table:style-name="Tableau4.A1" office:value-type="string">
              <text:p text:style-name="P90">Άνεργοι </text:p>
            </table:table-cell>
            <table:table-cell table:style-name="Tableau4.B3" office:value-type="float" office:value="60">
              <text:p text:style-name="P85">60</text:p>
            </table:table-cell>
            <table:table-cell table:style-name="Tableau4.B3" office:value-type="float" office:value="33">
              <text:p text:style-name="P85">33</text:p>
            </table:table-cell>
            <table:table-cell table:style-name="Tableau4.B3" office:value-type="float" office:value="7">
              <text:p text:style-name="P85">7</text:p>
            </table:table-cell>
          </table:table-row>
          <table:table-row>
            <table:table-cell table:style-name="Tableau4.A1" office:value-type="string">
              <text:p text:style-name="P90">Συνταξιούχος </text:p>
            </table:table-cell>
            <table:table-cell table:style-name="Tableau4.B3" office:value-type="float" office:value="66">
              <text:p text:style-name="P85">66</text:p>
            </table:table-cell>
            <table:table-cell table:style-name="Tableau4.B3" office:value-type="float" office:value="24">
              <text:p text:style-name="P85">24</text:p>
            </table:table-cell>
            <table:table-cell table:style-name="Tableau4.B3" office:value-type="float" office:value="10">
              <text:p text:style-name="P85">10</text:p>
            </table:table-cell>
          </table:table-row>
          <table:table-row>
            <table:table-cell table:style-name="Tableau4.A1" office:value-type="string">
              <text:p text:style-name="P90">Φοιτητές </text:p>
            </table:table-cell>
            <table:table-cell table:style-name="Tableau4.B3" office:value-type="float" office:value="62">
              <text:p text:style-name="P85">62</text:p>
            </table:table-cell>
            <table:table-cell table:style-name="Tableau4.B3" office:value-type="float" office:value="31">
              <text:p text:style-name="P85">31</text:p>
            </table:table-cell>
            <table:table-cell table:style-name="Tableau4.B3" office:value-type="float" office:value="7">
              <text:p text:style-name="P85">7</text:p>
            </table:table-cell>
          </table:table-row>
          <table:table-row>
            <table:table-cell table:style-name="Tableau4.A4" table:number-columns-spanned="4" office:value-type="string">
              <text:p text:style-name="P60">Υποκειμενική αστικοποίηση</text:p>
            </table:table-cell>
            <table:covered-table-cell/>
            <table:covered-table-cell/>
            <table:covered-table-cell/>
          </table:table-row>
          <table:table-row>
            <table:table-cell table:style-name="Tableau4.A1" office:value-type="string">
              <text:p text:style-name="P90">Αγροτική περιοχή ή χωριό </text:p>
            </table:table-cell>
            <table:table-cell table:style-name="Tableau4.B3" office:value-type="float" office:value="65">
              <text:p text:style-name="P85">65</text:p>
            </table:table-cell>
            <table:table-cell table:style-name="Tableau4.B3" office:value-type="float" office:value="28">
              <text:p text:style-name="P85">28</text:p>
            </table:table-cell>
            <table:table-cell table:style-name="Tableau4.B3" office:value-type="float" office:value="7">
              <text:p text:style-name="P85">7</text:p>
            </table:table-cell>
          </table:table-row>
          <table:table-row>
            <table:table-cell table:style-name="Tableau4.A1" office:value-type="string">
              <text:p text:style-name="P90">Μικρές ή μεσαίες πόλεις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1" office:value-type="string">
              <text:p text:style-name="P90">Μεγάλη πόλη </text:p>
            </table:table-cell>
            <table:table-cell table:style-name="Tableau4.B3" office:value-type="float" office:value="66">
              <text:p text:style-name="P85">66</text:p>
            </table:table-cell>
            <table:table-cell table:style-name="Tableau4.B3" office:value-type="float" office:value="27">
              <text:p text:style-name="P85">27</text:p>
            </table:table-cell>
            <table:table-cell table:style-name="Tableau4.B3" office:value-type="float" office:value="7">
              <text:p text:style-name="P85">7</text:p>
            </table:table-cell>
          </table:table-row>
          <table:table-row>
            <table:table-cell table:style-name="Tableau4.A4" table:number-columns-spanned="4" office:value-type="string">
              <text:p text:style-name="P60">Αντίληψη της ΑΕΕΚ στη (ΧΩΡΑ ΜΑΣ)</text:p>
            </table:table-cell>
            <table:covered-table-cell/>
            <table:covered-table-cell/>
            <table:covered-table-cell/>
          </table:table-row>
          <table:table-row>
            <table:table-cell table:style-name="Tableau4.A1" office:value-type="string">
              <text:p text:style-name="P90">Θετική </text:p>
            </table:table-cell>
            <table:table-cell table:style-name="Tableau4.B3" office:value-type="float" office:value="75">
              <text:p text:style-name="P85">75</text:p>
            </table:table-cell>
            <table:table-cell table:style-name="Tableau4.B3" office:value-type="float" office:value="20">
              <text:p text:style-name="P85">20</text:p>
            </table:table-cell>
            <table:table-cell table:style-name="Tableau4.B3" office:value-type="float" office:value="5">
              <text:p text:style-name="P85">5</text:p>
            </table:table-cell>
          </table:table-row>
          <table:table-row>
            <table:table-cell table:style-name="Tableau4.A1" office:value-type="string">
              <text:p text:style-name="P90">Αρνητική </text:p>
            </table:table-cell>
            <table:table-cell table:style-name="Tableau4.B3" office:value-type="float" office:value="50">
              <text:p text:style-name="P85">50</text:p>
            </table:table-cell>
            <table:table-cell table:style-name="Tableau4.B3" office:value-type="float" office:value="44">
              <text:p text:style-name="P85">44</text:p>
            </table:table-cell>
            <table:table-cell table:style-name="Tableau4.B3" office:value-type="float" office:value="6">
              <text:p text:style-name="P85">6</text:p>
            </table:table-cell>
          </table:table-row>
          <table:table-row>
            <table:table-cell table:style-name="Tableau4.A4" table:number-columns-spanned="4" office:value-type="string">
              <text:p text:style-name="P60">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4.A1" office:value-type="string">
              <text:p text:style-name="P90">Ναι </text:p>
            </table:table-cell>
            <table:table-cell table:style-name="Tableau4.B3" office:value-type="float" office:value="68">
              <text:p text:style-name="P85">68</text:p>
            </table:table-cell>
            <table:table-cell table:style-name="Tableau4.B3" office:value-type="float" office:value="28">
              <text:p text:style-name="P85">28</text:p>
            </table:table-cell>
            <table:table-cell table:style-name="Tableau4.B3" office:value-type="float" office:value="4">
              <text:p text:style-name="P85">4</text:p>
            </table:table-cell>
          </table:table-row>
          <table:table-row>
            <table:table-cell table:style-name="Tableau4.A1" office:value-type="string">
              <text:p text:style-name="P90">Όχι </text:p>
            </table:table-cell>
            <table:table-cell table:style-name="Tableau4.B3" office:value-type="float" office:value="64">
              <text:p text:style-name="P85">64</text:p>
            </table:table-cell>
            <table:table-cell table:style-name="Tableau4.B3" office:value-type="float" office:value="27">
              <text:p text:style-name="P85">27</text:p>
            </table:table-cell>
            <table:table-cell table:style-name="Tableau4.B3" office:value-type="float" office:value="9">
              <text:p text:style-name="P85">9</text:p>
            </table:table-cell>
          </table:table-row>
        </table:table>
        <text:p text:style-name="P21"/>
        <text:h text:style-name="P19" text:outline-level="2"><text:bookmark-start text:name="__RefHeading___Toc215566_2930363814"/>3. Ευρύτερες αντιλήψεις για την αγορά εργασίας <text:bookmark-end text:name="__RefHeading___Toc215566_2930363814"/></text:h>
        <text:p text:style-name="P50">Περίπου τα δύο τρίτα των πολιτών της ΕΕ δηλώνουν ότι τα προσόντα ΕΕΚ οδηγούν σε θέσεις εργασίας που χαίρουν μεγάλης εκτίμησης στην κοινωνία </text:p>
        <text:p text:style-name="P21">Σε ολόκληρη την Ευρωπαϊκή Ένωση, το 64 % των πολιτών της ΕΕ πιστεύουν ότι τα προσόντα ΕΕΚ οδηγούν σε θέσεις εργασίας που χαίρουν μεγάλης εκτίμησης στην κοινωνία, συμπεριλαμβανομένου του 15 % που συμφωνεί απόλυτα και του 49 % που τείνουν να συμφωνούν.<text:note text:id="ftn13" text:note-class="footnote"><text:note-citation>13</text:note-citation><text:note-body><text:p text:style-name="P13">QB8.3. Πείτε μου σε ποιο βαθμό συμφωνείτε ή διαφωνείτε με καθεμία από τις ακόλουθες δηλώσεις: Τα προσόντα ΕΕΚ οδηγούν σε θέσεις εργασίας που χαίρουν μεγάλης εκτίμησης στην κοινωνία. </text:p></text:note-body></text:note> Σχεδόν το ένα τρίτο διαφωνεί (30%), ενώ το 6% δεν γνωρίζει. Πρόκειται για αύξηση της συνολικής συμφωνίας σε σύγκριση με το 2016, όταν το 60 % των ερωτηθέντων πίστευε ότι η επαγγελματική εκπαίδευση αφορά θέσεις εργασίας που χαίρουν μεγάλης εκτίμησης στη χώρα τους<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Η διατύπωση των ερωτήσεων ήταν ελαφρώς διαφορετική το 2016: «Οι ακόλουθες δηλώσεις αφορούν τις θέσεις εργασίας που μπορούν να βρουν οι άνθρωποι μετά την επαγγελματική εκπαίδευση στην ανώτερη δευτεροβάθμια εκπαίδευση. Σε ποιο βαθμό συμφωνείτε ή διαφωνείτε με καθέναν από αυτούς;-Η επαγγελματική εκπαίδευση οδηγεί σε θέσεις εργασίας που χαίρουν μεγάλης εκτίμησης στη χώρα σας ”</text:span></text:p></text:note-body></text:note>. </text:p>
        <text:p text:style-name="P21">Στην παρούσα έρευνα, τουλάχιστον οι μισοί από τους ερωτηθέντες σε 26 κράτη μέλη συμφωνούν ότι τα προσόντα ΕΕΚ οδηγούν σε θέσεις εργασίας που χαίρουν μεγάλης εκτίμησης στην κοινωνία. </text:p>
        <text:p text:style-name="P21"><draw:g text:anchor-type="paragraph" draw:z-index="5" draw:name="Forme2" draw:style-name="gr32"><draw:frame draw:style-name="gr416" draw:text-style-name="P99" svg:width="6.374cm" svg:height="6.712cm" svg:x="10.418cm" svg:y="-5.554cm"><draw:image xlink:href="Pictures/10000000000001D5000001EEB76ACB3BF906B6E1.png" xlink:type="simple" xlink:show="embed" xlink:actuate="onLoad" draw:mime-type="image/png"><text:p/></draw:image></draw:frame><draw:frame draw:style-name="gr417" draw:text-style-name="P101" svg:width="8.079cm" svg:height="1.551cm" svg:x="8.933cm" svg:y="-7.078cm"><draw:text-box><text:p text:style-name="P100"><text:span text:style-name="T60">QB8.3: Πείτε μου σε ποιο βαθμό συμφωνείτε ή διαφωνείτε με καθεμία από τις ακόλουθες δηλώσεις: - Τα προσόντα ΑΕΕΚ οδηγούν σε θέσεις εργασίας που χαίρουν μεγάλης εκτίμησης στην κοινωνία (ΕΕ27) (%) </text:span></text:p></draw:text-box></draw:frame><draw:frame draw:style-name="gr418" draw:text-style-name="P104" svg:width="2.103cm" svg:height="0.902cm" svg:x="11.215cm" svg:y="-5.963cm"><draw:text-box><text:p text:style-name="P103"><text:span text:style-name="T60">Δεν γνωρίζω 6</text:span></text:p></draw:text-box></draw:frame><draw:frame draw:style-name="gr419" draw:text-style-name="P104" svg:width="2.971cm" svg:height="0.902cm" svg:x="9.22cm" svg:y="-5.328cm"><draw:text-box><text:p text:style-name="P103"><text:span text:style-name="T60">Διαφωνώ απόλυτα 4</text:span></text:p></draw:text-box></draw:frame><draw:frame draw:style-name="gr420" draw:text-style-name="P104" svg:width="1.796cm" svg:height="1.227cm" svg:x="8.721cm" svg:y="-2.839cm"><draw:text-box><text:p text:style-name="P103"><text:span text:style-name="T60">Διαφωνώ 2</text:span></text:p></draw:text-box></draw:frame><draw:frame draw:style-name="gr421" draw:text-style-name="P101" svg:width="1.759cm" svg:height="0.902cm" svg:x="15.297cm" svg:y="0.759cm"><draw:text-box><text:p text:style-name="P100"><text:span text:style-name="T60">Συμφωνώ 49</text:span></text:p></draw:text-box></draw:frame><draw:frame draw:style-name="gr422" draw:text-style-name="P101" svg:width="2.373cm" svg:height="0.902cm" svg:x="14.335cm" svg:y="-5.697cm"><draw:text-box><text:p text:style-name="P100"><text:span text:style-name="T60">Συμφωνώ απόλυτα 15</text:span></text:p></draw:text-box></draw:frame></draw:g>Οι απόψεις διαφέρουν μεταξύ των κρατών μελών, με τα υψηλότερα επίπεδα συμφωνίας να καταγράφονται στην Ιρλανδία (81 %), τη Λιθουανία (80 %) και την Πολωνία (78 %). Τα χαμηλότερα επίπεδα καταγράφονται στις Κάτω Χώρες (39%) και στη Γαλλία και την Κύπρο (51% και στις δύο χώρες). </text:p>
        <text:p text:style-name="P21"><draw:g text:anchor-type="paragraph" draw:z-index="6" draw:name="Forme3" draw:style-name="gr32"><draw:frame draw:style-name="gr408" draw:text-style-name="P9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99" svg:width="13.678cm" svg:height="0.877cm" svg:x="0.358cm" svg:y="8.495cm"><draw:image xlink:href="Pictures/100000000000022300000022902E68B765C34830.png" xlink:type="simple" xlink:show="embed" xlink:actuate="onLoad" draw:mime-type="image/png"><text:p/></draw:image></draw:frame><draw:frame draw:style-name="gr410" draw:text-style-name="P101" svg:width="2.835cm" svg:height="0.902cm" svg:x="0.806cm" svg:y="8.653cm"><draw:text-box><text:p text:style-name="P105"><text:span text:style-name="T60">Συμφωνώ απόλυτα</text:span></text:p></draw:text-box></draw:frame><draw:frame draw:style-name="gr411" draw:text-style-name="P101" svg:width="2.775cm" svg:height="0.902cm" svg:x="3.722cm" svg:y="8.634cm"><draw:text-box><text:p text:style-name="P105"><text:span text:style-name="T60">Τείνουν να συμφωνούν</text:span></text:p></draw:text-box></draw:frame><draw:frame draw:style-name="gr412" draw:text-style-name="P101" svg:width="3.181cm" svg:height="0.902cm" svg:x="6.812cm" svg:y="8.673cm"><draw:text-box><text:p text:style-name="P105"><text:span text:style-name="T60">Τείνουν να διαφωνούν</text:span></text:p></draw:text-box></draw:frame><draw:frame draw:style-name="gr413" draw:text-style-name="P101" svg:width="3.382cm" svg:height="0.592cm" svg:x="10.331cm" svg:y="8.634cm"><draw:text-box><text:p text:style-name="P105"><text:span text:style-name="T60">Διαφωνώ απόλυτα</text:span></text:p></draw:text-box></draw:frame><draw:frame draw:style-name="gr414" draw:text-style-name="P101" svg:width="2.442cm" svg:height="0.63cm" svg:x="13.944cm" svg:y="8.634cm"><draw:text-box><text:p text:style-name="P105"><text:span text:style-name="T60">Δεν γνωρίζω</text:span></text:p></draw:text-box></draw:frame></draw:g><draw:frame draw:style-name="gr415" draw:text-style-name="P101" svg:width="16.5cm" svg:height="0.902cm" svg:x="-0.042cm" svg:y="0.155cm"><draw:text-box><text:p text:style-name="P100"><text:span text:style-name="T60">QB8.3. Πείτε μου σε ποιο βαθμό συμφωνείτε ή διαφωνείτε με καθεμία από τις ακόλουθες δηλώσεις:- Τα προσόντα ΑΕΕΚ οδηγούν σε θέσεις εργασίας που χαίρουν μεγάλης εκτίμησης στην κοινωνία (%)</text:span></text:p></draw:text-box></draw:frame></draw:g></text:p>
        <text:p text:style-name="P29">Οι απόψεις σχετικά με τον βαθμό στον οποίο τα προσόντα ΕΕΚ οδηγούν σε θέσεις εργασίας που χαίρουν μεγάλης εκτίμησης στην κοινωνία ποικίλλουν ανάλογα με τους κοινωνικοδημογραφικούς και συμπεριφορικούς παράγοντες, ως εξής: </text:p>
        <text:p text:style-name="P52">■ Η αντίληψη της ΕΕΚ έχει και πάλι σημαντικό αντίκτυπο στα αποτελέσματα. Πάνω από τα τρία τέταρτα των ερωτηθέντων (76%) που πιστεύουν ότι η αντίληψη για την ΕΕΚ είναι θετική συμφωνούν ότι η ΕΕΚ οδηγεί σε θέσεις εργασίας που χαίρουν μεγάλης εκτίμησης στην κοινωνία, σε σύγκριση με μόνο το 42% που πιστεύει ότι η ΕΕΚ έχει αρνητική εικόνα. </text:p>
        <text:p text:style-name="P52">■ Υπάρχουν ορισμένες εντυπωσιακές διαφορές μεταξύ των κοινωνικο-επαγγελματικών κατηγοριών: Το 68 % των χειρωνακτών και των κατ’ οίκον εργαζομένων συμφωνούν ότι τα προσόντα ΕΕΚ οδηγούν σε θέσεις εργασίας υψηλής εκτίμησης σε σύγκριση με το 57 % των σπουδαστών. </text:p>
        <text:p text:style-name="P52">■ Αυτή η πεποίθηση μειώνεται με τη μείωση της ηλικίας, από 67% των ερωτηθέντων ηλικίας 55 ετών και άνω σε 65% των ατόμων ηλικίας 40-54 ετών, 63% των ατόμων ηλικίας 25-39 ετών και 58% των ατόμων ηλικίας 15-24 ετών. </text:p>
        <text:p text:style-name="P52">■ Οι ερωτηθέντες που ολοκλήρωσαν την εκπαίδευση μεταξύ 16-19 ετών είναι πιθανότερο να συμφωνήσουν ότι τα προσόντα ΕΕΚ οδηγούν σε θέσεις εργασίας υψηλής εκτίμησης (68%), ακολουθούμενοι από τους σωλήνες που ολοκλήρωσαν την εκπαίδευση σε ηλικία 15 ετών και κάτω (66%) και εκείνους που το έπραξαν σε ηλικία 20 ετών και άνω (60%). Την άποψη αυτή συμμερίζεται το 54% των ερωτηθέντων που εξακολουθούν να μελετούν. </text:p>
        <text:p text:style-name="P52">■ Οι ερωτηθέντες που παρακολούθησαν οι ίδιοι ΕΕΚ είναι πιθανότερο να συμφωνήσουν με τη δήλωση από εκείνους που δεν το έκαναν (68% έναντι 60%). </text:p>
        <text:p text:style-name="P52">■ Δεν υπάρχουν διαφορές ανά φύλο. </text:p>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1">QB8.3 Πείτε μου σε ποιο βαθμό συμφωνείτε ή διαφωνείτε με κάθε μία από τις ακόλουθες δηλώσεις: Τα προσόντα ΑΕΕΚ οδηγούν σε θέσεις εργασίας που χαίρουν μεγάλης εκτίμησης στην κοινωνία (%-ΕΕ)</text:p>
            </table:table-cell>
            <table:covered-table-cell/>
            <table:covered-table-cell/>
            <table:covered-table-cell/>
          </table:table-row>
          <table:table-row>
            <table:table-cell table:style-name="Tableau5.A1" office:value-type="string">
              <text:p text:style-name="P94"/>
            </table:table-cell>
            <table:table-cell table:style-name="Tableau5.A1" office:value-type="string">
              <text:p text:style-name="P95">Σύνολο «Συμφωνία»</text:p>
            </table:table-cell>
            <table:table-cell table:style-name="Tableau5.A1" office:value-type="string">
              <text:p text:style-name="P95">Σύνολο «Διαφωνώ» </text:p>
            </table:table-cell>
            <table:table-cell table:style-name="Tableau5.A1" office:value-type="string">
              <text:p text:style-name="P95">Δεν ξέρω</text:p>
            </table:table-cell>
          </table:table-row>
          <table:table-row>
            <table:table-cell table:style-name="Tableau5.A1" office:value-type="string">
              <text:p text:style-name="P96">ΕΕ των 27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4" table:number-columns-spanned="4" office:value-type="string">
              <text:p text:style-name="P64">Φύλο</text:p>
            </table:table-cell>
            <table:covered-table-cell/>
            <table:covered-table-cell/>
            <table:covered-table-cell/>
          </table:table-row>
          <table:table-row>
            <table:table-cell table:style-name="Tableau5.A1" office:value-type="string">
              <text:p text:style-name="P96">Άνδρας </text:p>
            </table:table-cell>
            <table:table-cell table:style-name="Tableau5.B3" office:value-type="float" office:value="64">
              <text:p text:style-name="P95">64</text:p>
            </table:table-cell>
            <table:table-cell table:style-name="Tableau5.B3" office:value-type="float" office:value="30">
              <text:p text:style-name="P95">30</text:p>
            </table:table-cell>
            <table:table-cell table:style-name="Tableau5.B3" office:value-type="float" office:value="6">
              <text:p text:style-name="P95">6</text:p>
            </table:table-cell>
          </table:table-row>
          <table:table-row>
            <table:table-cell table:style-name="Tableau5.A1" office:value-type="string">
              <text:p text:style-name="P96">Γυναίκα </text:p>
            </table:table-cell>
            <table:table-cell table:style-name="Tableau5.B3" office:value-type="float" office:value="64">
              <text:p text:style-name="P95">64</text:p>
            </table:table-cell>
            <table:table-cell table:style-name="Tableau5.B3" office:value-type="float" office:value="29">
              <text:p text:style-name="P95">29</text:p>
            </table:table-cell>
            <table:table-cell table:style-name="Tableau5.B3" office:value-type="float" office:value="7">
              <text:p text:style-name="P95">7</text:p>
            </table:table-cell>
          </table:table-row>
          <table:table-row>
            <table:table-cell table:style-name="Tableau5.A4" table:number-columns-spanned="4" office:value-type="string">
              <text:p text:style-name="P64">Ηλικία</text:p>
            </table:table-cell>
            <table:covered-table-cell/>
            <table:covered-table-cell/>
            <table:covered-table-cell/>
          </table:table-row>
          <table:table-row>
            <table:table-cell table:style-name="Tableau5.A1" office:value-type="string">
              <text:p text:style-name="P96">15-24 </text:p>
            </table:table-cell>
            <table:table-cell table:style-name="Tableau5.B3" office:value-type="float" office:value="58">
              <text:p text:style-name="P95">58</text:p>
            </table:table-cell>
            <table:table-cell table:style-name="Tableau5.B3" office:value-type="float" office:value="37">
              <text:p text:style-name="P95">37</text:p>
            </table:table-cell>
            <table:table-cell table:style-name="Tableau5.B3" office:value-type="float" office:value="5">
              <text:p text:style-name="P95">5</text:p>
            </table:table-cell>
          </table:table-row>
          <table:table-row>
            <table:table-cell table:style-name="Tableau5.A1" office:value-type="string">
              <text:p text:style-name="P96">25-39 </text:p>
            </table:table-cell>
            <table:table-cell table:style-name="Tableau5.B3" office:value-type="float" office:value="63">
              <text:p text:style-name="P95">63</text:p>
            </table:table-cell>
            <table:table-cell table:style-name="Tableau5.B3" office:value-type="float" office:value="32">
              <text:p text:style-name="P95">32</text:p>
            </table:table-cell>
            <table:table-cell table:style-name="Tableau5.B3" office:value-type="float" office:value="5">
              <text:p text:style-name="P95">5</text:p>
            </table:table-cell>
          </table:table-row>
          <table:table-row>
            <table:table-cell table:style-name="Tableau5.A1" office:value-type="string">
              <text:p text:style-name="P96">40-54 </text:p>
            </table:table-cell>
            <table:table-cell table:style-name="Tableau5.B3" office:value-type="float" office:value="65">
              <text:p text:style-name="P95">65</text:p>
            </table:table-cell>
            <table:table-cell table:style-name="Tableau5.B3" office:value-type="float" office:value="31">
              <text:p text:style-name="P95">31</text:p>
            </table:table-cell>
            <table:table-cell table:style-name="Tableau5.B3" office:value-type="float" office:value="4">
              <text:p text:style-name="P95">4</text:p>
            </table:table-cell>
          </table:table-row>
          <table:table-row>
            <table:table-cell table:style-name="Tableau5.A1" office:value-type="string">
              <text:p text:style-name="P96">&gt;=55</text:p>
            </table:table-cell>
            <table:table-cell table:style-name="Tableau5.B3" office:value-type="float" office:value="67">
              <text:p text:style-name="P95">67</text:p>
            </table:table-cell>
            <table:table-cell table:style-name="Tableau5.B3" office:value-type="float" office:value="25">
              <text:p text:style-name="P95">25</text:p>
            </table:table-cell>
            <table:table-cell table:style-name="Tableau5.B3" office:value-type="float" office:value="8">
              <text:p text:style-name="P95">8</text:p>
            </table:table-cell>
          </table:table-row>
          <table:table-row>
            <table:table-cell table:style-name="Tableau5.A4" table:number-columns-spanned="4" office:value-type="string">
              <text:p text:style-name="P64">Εκπαίδευση (τέλος)</text:p>
            </table:table-cell>
            <table:covered-table-cell/>
            <table:covered-table-cell/>
            <table:covered-table-cell/>
          </table:table-row>
          <table:table-row>
            <table:table-cell table:style-name="Tableau5.A1" office:value-type="string">
              <text:p text:style-name="P96">&lt;=-15</text:p>
            </table:table-cell>
            <table:table-cell table:style-name="Tableau5.B3" office:value-type="float" office:value="66">
              <text:p text:style-name="P95">66</text:p>
            </table:table-cell>
            <table:table-cell table:style-name="Tableau5.B3" office:value-type="float" office:value="22">
              <text:p text:style-name="P95">22</text:p>
            </table:table-cell>
            <table:table-cell table:style-name="Tableau5.B3" office:value-type="float" office:value="12">
              <text:p text:style-name="P95">12</text:p>
            </table:table-cell>
          </table:table-row>
          <table:table-row>
            <table:table-cell table:style-name="Tableau5.A1" office:value-type="string">
              <text:p text:style-name="P96">16-19 </text:p>
            </table:table-cell>
            <table:table-cell table:style-name="Tableau5.B3" office:value-type="float" office:value="68">
              <text:p text:style-name="P95">68</text:p>
            </table:table-cell>
            <table:table-cell table:style-name="Tableau5.B3" office:value-type="float" office:value="26">
              <text:p text:style-name="P95">26</text:p>
            </table:table-cell>
            <table:table-cell table:style-name="Tableau5.B3" office:value-type="float" office:value="6">
              <text:p text:style-name="P95">6</text:p>
            </table:table-cell>
          </table:table-row>
          <table:table-row>
            <table:table-cell table:style-name="Tableau5.A1" office:value-type="string">
              <text:p text:style-name="P96">&gt;=20</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Εξακολουθούν να μελετούν </text:p>
            </table:table-cell>
            <table:table-cell table:style-name="Tableau5.B3" office:value-type="float" office:value="54">
              <text:p text:style-name="P95">54</text:p>
            </table:table-cell>
            <table:table-cell table:style-name="Tableau5.B3" office:value-type="float" office:value="40">
              <text:p text:style-name="P95">40</text:p>
            </table:table-cell>
            <table:table-cell table:style-name="Tableau5.B3" office:value-type="float" office:value="6">
              <text:p text:style-name="P95">6</text:p>
            </table:table-cell>
          </table:table-row>
          <table:table-row>
            <table:table-cell table:style-name="Tableau5.A4" table:number-columns-spanned="4" office:value-type="string">
              <text:p text:style-name="P64">Κατηγορία «Κοινωνικοεπαγγελματίες»</text:p>
            </table:table-cell>
            <table:covered-table-cell/>
            <table:covered-table-cell/>
            <table:covered-table-cell/>
          </table:table-row>
          <table:table-row>
            <table:table-cell table:style-name="Tableau5.A1" office:value-type="string">
              <text:p text:style-name="P96">Αυτοαπασχολούμενοι </text:p>
            </table:table-cell>
            <table:table-cell table:style-name="Tableau5.B3" office:value-type="float" office:value="60">
              <text:p text:style-name="P95">60</text:p>
            </table:table-cell>
            <table:table-cell table:style-name="Tableau5.B3" office:value-type="float" office:value="35">
              <text:p text:style-name="P95">35</text:p>
            </table:table-cell>
            <table:table-cell table:style-name="Tableau5.B3" office:value-type="float" office:value="5">
              <text:p text:style-name="P95">5</text:p>
            </table:table-cell>
          </table:table-row>
          <table:table-row>
            <table:table-cell table:style-name="Tableau5.A1" office:value-type="string">
              <text:p text:style-name="P96">Διευθυντές </text:p>
            </table:table-cell>
            <table:table-cell table:style-name="Tableau5.B3" office:value-type="float" office:value="61">
              <text:p text:style-name="P95">61</text:p>
            </table:table-cell>
            <table:table-cell table:style-name="Tableau5.B3" office:value-type="float" office:value="34">
              <text:p text:style-name="P95">34</text:p>
            </table:table-cell>
            <table:table-cell table:style-name="Tableau5.B3" office:value-type="float" office:value="5">
              <text:p text:style-name="P95">5</text:p>
            </table:table-cell>
          </table:table-row>
          <table:table-row>
            <table:table-cell table:style-name="Tableau5.A1" office:value-type="string">
              <text:p text:style-name="P96">Άλλα λευκά περιλαίμια </text:p>
            </table:table-cell>
            <table:table-cell table:style-name="Tableau5.B3" office:value-type="float" office:value="66">
              <text:p text:style-name="P95">66</text:p>
            </table:table-cell>
            <table:table-cell table:style-name="Tableau5.B3" office:value-type="float" office:value="30">
              <text:p text:style-name="P95">30</text:p>
            </table:table-cell>
            <table:table-cell table:style-name="Tableau5.B3" office:value-type="float" office:value="4">
              <text:p text:style-name="P95">4</text:p>
            </table:table-cell>
          </table:table-row>
          <table:table-row>
            <table:table-cell table:style-name="Tableau5.A1" office:value-type="string">
              <text:p text:style-name="P96">Χειρωνακτικά εργαζόμενοι </text:p>
            </table:table-cell>
            <table:table-cell table:style-name="Tableau5.B3" office:value-type="float" office:value="68">
              <text:p text:style-name="P95">68</text:p>
            </table:table-cell>
            <table:table-cell table:style-name="Tableau5.B3" office:value-type="float" office:value="27">
              <text:p text:style-name="P95">27</text:p>
            </table:table-cell>
            <table:table-cell table:style-name="Tableau5.B3" office:value-type="float" office:value="5">
              <text:p text:style-name="P95">5</text:p>
            </table:table-cell>
          </table:table-row>
          <table:table-row>
            <table:table-cell table:style-name="Tableau5.A1" office:value-type="string">
              <text:p text:style-name="P96">Οικιακοί βοηθοί </text:p>
            </table:table-cell>
            <table:table-cell table:style-name="Tableau5.B3" office:value-type="float" office:value="68">
              <text:p text:style-name="P95">68</text:p>
            </table:table-cell>
            <table:table-cell table:style-name="Tableau5.B3" office:value-type="float" office:value="25">
              <text:p text:style-name="P95">25</text:p>
            </table:table-cell>
            <table:table-cell table:style-name="Tableau5.B3" office:value-type="float" office:value="7">
              <text:p text:style-name="P95">7</text:p>
            </table:table-cell>
          </table:table-row>
          <table:table-row>
            <table:table-cell table:style-name="Tableau5.A1" office:value-type="string">
              <text:p text:style-name="P96">Άνεργοι </text:p>
            </table:table-cell>
            <table:table-cell table:style-name="Tableau5.B3" office:value-type="float" office:value="59">
              <text:p text:style-name="P95">59</text:p>
            </table:table-cell>
            <table:table-cell table:style-name="Tableau5.B3" office:value-type="float" office:value="34">
              <text:p text:style-name="P95">34</text:p>
            </table:table-cell>
            <table:table-cell table:style-name="Tableau5.B3" office:value-type="float" office:value="7">
              <text:p text:style-name="P95">7</text:p>
            </table:table-cell>
          </table:table-row>
          <table:table-row>
            <table:table-cell table:style-name="Tableau5.A1" office:value-type="string">
              <text:p text:style-name="P96">Συνταξιούχος </text:p>
            </table:table-cell>
            <table:table-cell table:style-name="Tableau5.B3" office:value-type="float" office:value="66">
              <text:p text:style-name="P95">66</text:p>
            </table:table-cell>
            <table:table-cell table:style-name="Tableau5.B3" office:value-type="float" office:value="25">
              <text:p text:style-name="P95">25</text:p>
            </table:table-cell>
            <table:table-cell table:style-name="Tableau5.B3" office:value-type="float" office:value="9">
              <text:p text:style-name="P95">9</text:p>
            </table:table-cell>
          </table:table-row>
          <table:table-row>
            <table:table-cell table:style-name="Tableau5.A1" office:value-type="string">
              <text:p text:style-name="P96">Φοιτητές </text:p>
            </table:table-cell>
            <table:table-cell table:style-name="Tableau5.B3" office:value-type="float" office:value="57">
              <text:p text:style-name="P95">57</text:p>
            </table:table-cell>
            <table:table-cell table:style-name="Tableau5.B3" office:value-type="float" office:value="38">
              <text:p text:style-name="P95">38</text:p>
            </table:table-cell>
            <table:table-cell table:style-name="Tableau5.B3" office:value-type="float" office:value="5">
              <text:p text:style-name="P95">5</text:p>
            </table:table-cell>
          </table:table-row>
          <table:table-row>
            <table:table-cell table:style-name="Tableau5.A4" table:number-columns-spanned="4" office:value-type="string">
              <text:p text:style-name="P64">Υποκειμενική αστικοποίηση</text:p>
            </table:table-cell>
            <table:covered-table-cell/>
            <table:covered-table-cell/>
            <table:covered-table-cell/>
          </table:table-row>
          <table:table-row>
            <table:table-cell table:style-name="Tableau5.A1" office:value-type="string">
              <text:p text:style-name="P96">Αγροτική περιοχή ή χωριό </text:p>
            </table:table-cell>
            <table:table-cell table:style-name="Tableau5.B3" office:value-type="float" office:value="66">
              <text:p text:style-name="P95">66</text:p>
            </table:table-cell>
            <table:table-cell table:style-name="Tableau5.B3" office:value-type="float" office:value="28">
              <text:p text:style-name="P95">28</text:p>
            </table:table-cell>
            <table:table-cell table:style-name="Tableau5.B3" office:value-type="float" office:value="6">
              <text:p text:style-name="P95">6</text:p>
            </table:table-cell>
          </table:table-row>
          <table:table-row>
            <table:table-cell table:style-name="Tableau5.A1" office:value-type="string">
              <text:p text:style-name="P96">Μικρές ή μεσαίες πόλεις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1" office:value-type="string">
              <text:p text:style-name="P96">Μεγάλη πόλη </text:p>
            </table:table-cell>
            <table:table-cell table:style-name="Tableau5.B3" office:value-type="float" office:value="63">
              <text:p text:style-name="P95">63</text:p>
            </table:table-cell>
            <table:table-cell table:style-name="Tableau5.B3" office:value-type="float" office:value="31">
              <text:p text:style-name="P95">31</text:p>
            </table:table-cell>
            <table:table-cell table:style-name="Tableau5.B3" office:value-type="float" office:value="6">
              <text:p text:style-name="P95">6</text:p>
            </table:table-cell>
          </table:table-row>
          <table:table-row>
            <table:table-cell table:style-name="Tableau5.A4" table:number-columns-spanned="4" office:value-type="string">
              <text:p text:style-name="P64">Αντίληψη της ΑΕΕΚ στη (ΧΩΡΑ ΜΑΣ)</text:p>
            </table:table-cell>
            <table:covered-table-cell/>
            <table:covered-table-cell/>
            <table:covered-table-cell/>
          </table:table-row>
          <table:table-row>
            <table:table-cell table:style-name="Tableau5.A1" office:value-type="string">
              <text:p text:style-name="P96">Θετική </text:p>
            </table:table-cell>
            <table:table-cell table:style-name="Tableau5.B3" office:value-type="float" office:value="76">
              <text:p text:style-name="P95">76</text:p>
            </table:table-cell>
            <table:table-cell table:style-name="Tableau5.B3" office:value-type="float" office:value="20">
              <text:p text:style-name="P95">20</text:p>
            </table:table-cell>
            <table:table-cell table:style-name="Tableau5.B3" office:value-type="float" office:value="4">
              <text:p text:style-name="P95">4</text:p>
            </table:table-cell>
          </table:table-row>
          <table:table-row>
            <table:table-cell table:style-name="Tableau5.A1" office:value-type="string">
              <text:p text:style-name="P96">Αρνητική </text:p>
            </table:table-cell>
            <table:table-cell table:style-name="Tableau5.B3" office:value-type="float" office:value="42">
              <text:p text:style-name="P95">42</text:p>
            </table:table-cell>
            <table:table-cell table:style-name="Tableau5.B3" office:value-type="float" office:value="53">
              <text:p text:style-name="P95">53</text:p>
            </table:table-cell>
            <table:table-cell table:style-name="Tableau5.B3" office:value-type="float" office:value="5">
              <text:p text:style-name="P95">5</text:p>
            </table:table-cell>
          </table:table-row>
          <table:table-row>
            <table:table-cell table:style-name="Tableau5.A4" table:number-columns-spanned="4" office:value-type="string">
              <text:p text:style-name="P64">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5.A1" office:value-type="string">
              <text:p text:style-name="P96">Ναι </text:p>
            </table:table-cell>
            <table:table-cell table:style-name="Tableau5.B3" office:value-type="float" office:value="68">
              <text:p text:style-name="P95">68</text:p>
            </table:table-cell>
            <table:table-cell table:style-name="Tableau5.B3" office:value-type="float" office:value="28">
              <text:p text:style-name="P95">28</text:p>
            </table:table-cell>
            <table:table-cell table:style-name="Tableau5.B3" office:value-type="float" office:value="4">
              <text:p text:style-name="P95">4</text:p>
            </table:table-cell>
          </table:table-row>
          <table:table-row>
            <table:table-cell table:style-name="Tableau5.A1" office:value-type="string">
              <text:p text:style-name="P96">Όχι </text:p>
            </table:table-cell>
            <table:table-cell table:style-name="Tableau5.B3" office:value-type="float" office:value="60">
              <text:p text:style-name="P95">60</text:p>
            </table:table-cell>
            <table:table-cell table:style-name="Tableau5.B3" office:value-type="float" office:value="32">
              <text:p text:style-name="P95">32</text:p>
            </table:table-cell>
            <table:table-cell table:style-name="Tableau5.B3" office:value-type="float" office:value="8">
              <text:p text:style-name="P95">8</text:p>
            </table:table-cell>
          </table:table-row>
        </table:table>
        <text:p text:style-name="P21"/>
        <text:p text:style-name="P51">Περίπου τα δύο τρίτα των πολιτών της ΕΕ συμφωνούν ότι τα προσόντα ΕΕΚ οδηγούν σε θέσεις εργασίας που συμβάλλουν στην πράσινη μετάβαση </text:p>
        <text:p text:style-name="P21">Σε ολόκληρη την Ευρωπαϊκή Ένωση, το 63 % των πολιτών της ΕΕ συμφωνεί με τη δήλωση ότι τα προσόντα ΕΕΚ οδηγούν σε θέσεις εργασίας που συμβάλλουν στην πράσινη μετάβαση, συμπεριλαμβανομένου του 14 % που συμφωνεί απόλυτα και του 49 % που τείνουν να συμφωνούν.<text:note text:id="ftn15" text:note-class="footnote"><text:note-citation>15</text:note-citation><text:note-body><text:p text:style-name="P13">QB8.5. Πείτε μου σε ποιο βαθμό συμφωνείτε ή διαφωνείτε με καθεμία από τις ακόλουθες δηλώσεις: Τα επαγγελματικά προσόντα ΕΕΚ οδηγούν σε θέσεις εργασίας που συμβάλλουν στην πράσινη μετάβαση. </text:p></text:note-body></text:note> Περίπου ένας στους πέντε (21 %) διαφωνεί, ενώ το 16 % δεν γνωρίζει. </text:p>
        <text:p text:style-name="P21">Σε 25 κράτη μέλη, τουλάχιστον οι μισοί από όσους απάντησαν δηλώνουν ότι τα προσόντα ΕΕΚ οδηγούν σε θέσεις εργασίας που συμβάλλουν στην πράσινη μετάβαση. </text:p>
        <text:p text:style-name="P21">Οι απόψεις διαφέρουν μεταξύ των κρατών μελών, με τα υψηλότερα επίπεδα συμφωνιών να καταγράφονται στην Ιταλία (80 %), την Κροατία (78 %) και τη Μάλτα (77 %). Τα χαμηλότερα επίπεδα καταγράφονται στην Εσθονία (44%), τη Γερμανία (48%) και τη Φινλανδία (49%). </text:p>
        <text:p text:style-name="P21"/>
        <text:p text:style-name="P21"><draw:g text:anchor-type="paragraph" draw:z-index="7" draw:name="Forme5" draw:style-name="gr1"><draw:frame draw:style-name="gr400" draw:text-style-name="P99" svg:width="16.751cm" svg:height="7.404cm" svg:x="0.109cm" svg:y="2.977cm"><draw:image xlink:href="Pictures/100000000000050E0000023C999002D5CD0C4A6C.png" xlink:type="simple" xlink:show="embed" xlink:actuate="onLoad" draw:mime-type="image/png"><text:p/></draw:image></draw:frame><draw:frame draw:style-name="gr401" draw:text-style-name="P101" svg:width="16.812cm" svg:height="0.902cm" svg:x="0.125cm" svg:y="1.732cm"><draw:text-box><text:p text:style-name="P100"><text:span text:style-name="T60">QB8.5. Πείτε μου σε ποιο βαθμό συμφωνείτε ή διαφωνείτε με καθεμία από τις ακόλουθες δηλώσεις: - Οι ποσοτικοί προσδιορισμοί της ΑΕΕΚ οδηγούν σε θέσεις εργασίας που συμβάλλουν στην πράσινη μετάβαση (%) </text:span></text:p></draw:text-box></draw:frame><draw:g draw:style-name="gr4"><draw:frame draw:style-name="gr402" draw:text-style-name="P99" svg:width="14.098cm" svg:height="0.959cm" svg:x="0.16cm" svg:y="10.537cm"><draw:image xlink:href="Pictures/100000000000022300000022902E68B765C34830.png" xlink:type="simple" xlink:show="embed" xlink:actuate="onLoad" draw:mime-type="image/png"><text:p/></draw:image></draw:frame><draw:frame draw:style-name="gr403" draw:text-style-name="P101" svg:width="2.924cm" svg:height="0.648cm" svg:x="0.621cm" svg:y="10.712cm"><draw:text-box><text:p text:style-name="P105"><text:span text:style-name="T60">Συμφωνώ απόλυτα</text:span></text:p></draw:text-box></draw:frame><draw:frame draw:style-name="gr404" draw:text-style-name="P101" svg:width="2.857cm" svg:height="0.902cm" svg:x="3.63cm" svg:y="10.691cm"><draw:text-box><text:p text:style-name="P105"><text:span text:style-name="T60">Τείνουν να συμφωνούν</text:span></text:p></draw:text-box></draw:frame><draw:frame draw:style-name="gr405" draw:text-style-name="P101" svg:width="3.282cm" svg:height="0.646cm" svg:x="6.812cm" svg:y="10.733cm"><draw:text-box><text:p text:style-name="P105"><text:span text:style-name="T60">Τείνουν να διαφωνούν</text:span></text:p></draw:text-box></draw:frame><draw:frame draw:style-name="gr406" draw:text-style-name="P101" svg:width="3.483cm" svg:height="0.646cm" svg:x="10.442cm" svg:y="10.691cm"><draw:text-box><text:p text:style-name="P105"><text:span text:style-name="T60">Διαφωνώ απόλυτα</text:span></text:p></draw:text-box></draw:frame><draw:frame draw:style-name="gr407" draw:text-style-name="P101" svg:width="2.52cm" svg:height="0.687cm" svg:x="14.162cm" svg:y="10.691cm"><draw:text-box><text:p text:style-name="P105"><text:span text:style-name="T60">Δεν γνωρίζω</text:span></text:p></draw:text-box></draw:frame></draw:g></draw:g><draw:g text:anchor-type="paragraph" draw:z-index="8" draw:name="Forme4" draw:style-name="gr32"><draw:frame draw:style-name="gr393" draw:text-style-name="P99" svg:width="4.668cm" svg:height="4.783cm" svg:x="11.119cm" svg:y="-4.235cm"><draw:image xlink:href="Pictures/10000000000001EF000001F65B8C384BEEA7E699.png" xlink:type="simple" xlink:show="embed" xlink:actuate="onLoad" draw:mime-type="image/png"><text:p/></draw:image></draw:frame><draw:frame draw:style-name="gr394" draw:text-style-name="P101" svg:width="7.21cm" svg:height="1.876cm" svg:x="9.407cm" svg:y="-6.209cm"><draw:text-box><text:p text:style-name="P100"><text:span text:style-name="T60">QB8.5: Πείτε μου σε ποιο βαθμό συμφωνείτε ή διαφωνείτε με καθεμία από τις ακόλουθες δηλώσεις: - Τα προσόντα WET οδηγούν σε θέσεις εργασίας που συμβάλλουν στην πράσινη μετάβαση (ΕΕ των 27) (%) </text:span></text:p></draw:text-box></draw:frame><draw:frame draw:style-name="gr395" draw:text-style-name="P104" svg:width="2.084cm" svg:height="0.902cm" svg:x="10.983cm" svg:y="-4.704cm"><draw:text-box><text:p text:style-name="P103"><text:span text:style-name="T60">Δεν ξέρω 15</text:span></text:p></draw:text-box></draw:frame><draw:frame draw:style-name="gr396" draw:text-style-name="P101" svg:width="2.269cm" svg:height="0.902cm" svg:x="13.753cm" svg:y="-4.727cm"><draw:text-box><text:p text:style-name="P100"><text:span text:style-name="T60">Συμφωνώ απόλυτα 14</text:span></text:p></draw:text-box></draw:frame><draw:frame draw:style-name="gr397" draw:text-style-name="P104" svg:width="1.833cm" svg:height="1.227cm" svg:x="9.385cm" svg:y="-3.265cm"><draw:text-box><text:p text:style-name="P103"><text:span text:style-name="T60">Διαφωνώ απόλυτα 3</text:span></text:p></draw:text-box></draw:frame><draw:frame draw:style-name="gr398" draw:text-style-name="P104" svg:width="1.985cm" svg:height="0.902cm" svg:x="9.209cm" svg:y="-1.605cm"><draw:text-box><text:p text:style-name="P103"><text:span text:style-name="T60">Διαφωνώ 18</text:span></text:p></draw:text-box></draw:frame><draw:frame draw:style-name="gr399" draw:text-style-name="P101" svg:width="2.116cm" svg:height="0.902cm" svg:x="14.684cm" svg:y="0.123cm"><draw:text-box><text:p text:style-name="P100"><text:span text:style-name="T60">Συμφωνώ 49</text:span></text:p></draw:text-box></draw:frame></draw:g></text:p>
        <text:p text:style-name="P29">Οι γνώμες σχετικά με τον βαθμό στον οποίο τα επαγγελματικά προσόντα ΕΕΚ οδηγούν σε θέσεις εργασίας που συμβάλλουν στην πράσινη μετάβαση ποικίλλουν ανάλογα με κοινωνικοδημογραφικούς και συμπεριφορικούς παράγοντες, ως εξής: </text:p>
        <text:p text:style-name="P52">■ Οι ερωτηθέντες που θεωρούν ότι η ΕΕΚ αντιμετωπίζεται θετικά στη χώρα τους είναι πιθανότερο να θεωρούν ότι τα επαγγελματικά προσόντα ΕΕΚ οδηγούν σε θέσεις εργασίας που συμβάλλουν στην πράσινη μετάβαση (69 % έναντι 53 %). </text:p>
        <text:p text:style-name="P52">■ Υπάρχουν ορισμένες διαφορές μεταξύ των κοινωνικοεπαγγελματικών κατηγοριών: οι υπάλληλοι γραφείου είναι πιθανότερο να πιστεύουν ότι τα προσόντα ΕΕΚ οδηγούν σε θέσεις εργασίας που συμβάλλουν στην πράσινη μετάβαση (67 %) σε σύγκριση με το 60 % των διευθυντικών στελεχών και των συνταξιούχων που απάντησαν. </text:p>
        <text:p text:style-name="P52">■ Οι ερωτηθέντες των οποίων η εκπαίδευση ολοκληρώθηκε στην ηλικία των 16 ετών ή αργότερα είναι πιθανότερο να πιστεύουν ότι η ΕΕΚ οδηγεί σε θέσεις εργασίας που συμβάλλουν στην πράσινη μετάβαση από εκείνους των οποίων η εκπαίδευση έληξε στην ηλικία των 15 ετών ή νωρίτερα (64 % έναντι 58 %). </text:p>
        <text:p text:style-name="P52">■ Υπάρχει διαφορά ως προς την υποκειμενική αστικοποίηση, με το 66% των ερωτηθέντων σε μεγάλες πόλεις να συμφωνεί με τη δήλωση σε σύγκριση με το 61% των ερωτηθέντων σε αγροτικές περιοχές ή χωριά. </text:p>
        <text:p text:style-name="P52">■ Οι διαφορές ανά ηλικία είναι μόνο οριακές. Η συμφωνία ότι η ΕΕΚ οδηγεί σε θέσεις εργασίας που συμβάλλουν στην πράσινη μετάβαση είναι ισχυρότερη στις ηλικιακές ομάδες 15-24 ετών και 40-54 ετών (65 %), ακολουθούμενη από την ομάδα 25-39 ετών (64 %). Είναι η χαμηλότερη στην ομάδα 55+ (61%). </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8">QB8.5 Πείτε μου σε ποιο βαθμό συμφωνείτε ή διαφωνείτε με καθεμία από τις ακόλουθες δηλώσεις: Τα προσόντα ΑΕΕΚ οδηγούν σε θέσεις εργασίας που συμβάλλουν στην πράσινη μετάβαση (%-ΕΕ)</text:p>
            </table:table-cell>
            <table:covered-table-cell/>
            <table:covered-table-cell/>
            <table:covered-table-cell/>
          </table:table-row>
          <table:table-row>
            <table:table-cell table:style-name="Tableau6.A1" office:value-type="string">
              <text:p text:style-name="P80"/>
            </table:table-cell>
            <table:table-cell table:style-name="Tableau6.A1" office:value-type="string">
              <text:p text:style-name="P83">Σύνολο «Συμφωνία»</text:p>
            </table:table-cell>
            <table:table-cell table:style-name="Tableau6.A1" office:value-type="string">
              <text:p text:style-name="P83">Σύνολο «Διαφωνώ» </text:p>
            </table:table-cell>
            <table:table-cell table:style-name="Tableau6.A1" office:value-type="string">
              <text:p text:style-name="P83">Δεν ξέρω</text:p>
            </table:table-cell>
          </table:table-row>
          <table:table-row>
            <table:table-cell table:style-name="Tableau6.A1" office:value-type="string">
              <text:p text:style-name="P88">ΕΕ των 27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Φύλο</text:p>
            </table:table-cell>
            <table:covered-table-cell/>
            <table:covered-table-cell/>
            <table:covered-table-cell/>
          </table:table-row>
          <table:table-row>
            <table:table-cell table:style-name="Tableau6.A1" office:value-type="string">
              <text:p text:style-name="P88">Άνδρας </text:p>
            </table:table-cell>
            <table:table-cell table:style-name="Tableau6.B3" office:value-type="float" office:value="64">
              <text:p text:style-name="P92">64</text:p>
            </table:table-cell>
            <table:table-cell table:style-name="Tableau6.B3" office:value-type="float" office:value="21">
              <text:p text:style-name="P92">21</text:p>
            </table:table-cell>
            <table:table-cell table:style-name="Tableau6.B3" office:value-type="float" office:value="15">
              <text:p text:style-name="P92">15</text:p>
            </table:table-cell>
          </table:table-row>
          <table:table-row>
            <table:table-cell table:style-name="Tableau6.A1" office:value-type="string">
              <text:p text:style-name="P88">Γυναίκα </text:p>
            </table:table-cell>
            <table:table-cell table:style-name="Tableau6.B3" office:value-type="float" office:value="62">
              <text:p text:style-name="P92">62</text:p>
            </table:table-cell>
            <table:table-cell table:style-name="Tableau6.B3" office:value-type="float" office:value="21">
              <text:p text:style-name="P92">21</text:p>
            </table:table-cell>
            <table:table-cell table:style-name="Tableau6.B3" office:value-type="float" office:value="17">
              <text:p text:style-name="P92">17</text:p>
            </table:table-cell>
          </table:table-row>
          <table:table-row>
            <table:table-cell table:style-name="Tableau6.A4" table:number-columns-spanned="4" office:value-type="string">
              <text:p text:style-name="P58">Ηλικία</text:p>
            </table:table-cell>
            <table:covered-table-cell/>
            <table:covered-table-cell/>
            <table:covered-table-cell/>
          </table:table-row>
          <table:table-row>
            <table:table-cell table:style-name="Tableau6.A1" office:value-type="string">
              <text:p text:style-name="P88">15-24 </text:p>
            </table:table-cell>
            <table:table-cell table:style-name="Tableau6.B3" office:value-type="float" office:value="65">
              <text:p text:style-name="P92">65</text:p>
            </table:table-cell>
            <table:table-cell table:style-name="Tableau6.B3" office:value-type="float" office:value="25">
              <text:p text:style-name="P92">25</text:p>
            </table:table-cell>
            <table:table-cell table:style-name="Tableau6.B3" office:value-type="float" office:value="10">
              <text:p text:style-name="P92">10</text:p>
            </table:table-cell>
          </table:table-row>
          <table:table-row>
            <table:table-cell table:style-name="Tableau6.A1" office:value-type="string">
              <text:p text:style-name="P88">25-39 </text:p>
            </table:table-cell>
            <table:table-cell table:style-name="Tableau6.B3" office:value-type="float" office:value="64">
              <text:p text:style-name="P92">64</text:p>
            </table:table-cell>
            <table:table-cell table:style-name="Tableau6.B3" office:value-type="float" office:value="24">
              <text:p text:style-name="P92">24</text:p>
            </table:table-cell>
            <table:table-cell table:style-name="Tableau6.B3" office:value-type="float" office:value="12">
              <text:p text:style-name="P92">12</text:p>
            </table:table-cell>
          </table:table-row>
          <table:table-row>
            <table:table-cell table:style-name="Tableau6.A1" office:value-type="string">
              <text:p text:style-name="P88">40-54 </text:p>
            </table:table-cell>
            <table:table-cell table:style-name="Tableau6.B3" office:value-type="float" office:value="65">
              <text:p text:style-name="P92">65</text:p>
            </table:table-cell>
            <table:table-cell table:style-name="Tableau6.B3" office:value-type="float" office:value="21">
              <text:p text:style-name="P92">21</text:p>
            </table:table-cell>
            <table:table-cell table:style-name="Tableau6.B3" office:value-type="float" office:value="14">
              <text:p text:style-name="P92">14</text:p>
            </table:table-cell>
          </table:table-row>
          <table:table-row>
            <table:table-cell table:style-name="Tableau6.A1" office:value-type="string">
              <text:p text:style-name="P88">&gt;=55</text:p>
            </table:table-cell>
            <table:table-cell table:style-name="Tableau6.B3" office:value-type="float" office:value="61">
              <text:p text:style-name="P92">61</text:p>
            </table:table-cell>
            <table:table-cell table:style-name="Tableau6.B3" office:value-type="float" office:value="18">
              <text:p text:style-name="P92">18</text:p>
            </table:table-cell>
            <table:table-cell table:style-name="Tableau6.B3" office:value-type="float" office:value="21">
              <text:p text:style-name="P92">21</text:p>
            </table:table-cell>
          </table:table-row>
          <table:table-row>
            <table:table-cell table:style-name="Tableau6.A4" table:number-columns-spanned="4" office:value-type="string">
              <text:p text:style-name="P58">Εκπαίδευση (τέλος)</text:p>
            </table:table-cell>
            <table:covered-table-cell/>
            <table:covered-table-cell/>
            <table:covered-table-cell/>
          </table:table-row>
          <table:table-row>
            <table:table-cell table:style-name="Tableau6.A1" office:value-type="string">
              <text:p text:style-name="P88">&lt;=-15</text:p>
            </table:table-cell>
            <table:table-cell table:style-name="Tableau6.B3" office:value-type="float" office:value="58">
              <text:p text:style-name="P92">58</text:p>
            </table:table-cell>
            <table:table-cell table:style-name="Tableau6.B3" office:value-type="float" office:value="16">
              <text:p text:style-name="P92">16</text:p>
            </table:table-cell>
            <table:table-cell table:style-name="Tableau6.B3" office:value-type="float" office:value="26">
              <text:p text:style-name="P92">26</text:p>
            </table:table-cell>
          </table:table-row>
          <table:table-row>
            <table:table-cell table:style-name="Tableau6.A1" office:value-type="string">
              <text:p text:style-name="P88">16-19 </text:p>
            </table:table-cell>
            <table:table-cell table:style-name="Tableau6.B3" office:value-type="float" office:value="64">
              <text:p text:style-name="P92">64</text:p>
            </table:table-cell>
            <table:table-cell table:style-name="Tableau6.B3" office:value-type="float" office:value="20">
              <text:p text:style-name="P92">20</text:p>
            </table:table-cell>
            <table:table-cell table:style-name="Tableau6.B3" office:value-type="float" office:value="16">
              <text:p text:style-name="P92">16</text:p>
            </table:table-cell>
          </table:table-row>
          <table:table-row>
            <table:table-cell table:style-name="Tableau6.A1" office:value-type="string">
              <text:p text:style-name="P88">&gt;=20</text:p>
            </table:table-cell>
            <table:table-cell table:style-name="Tableau6.B3" office:value-type="float" office:value="64">
              <text:p text:style-name="P92">64</text:p>
            </table:table-cell>
            <table:table-cell table:style-name="Tableau6.B3" office:value-type="float" office:value="23">
              <text:p text:style-name="P92">23</text:p>
            </table:table-cell>
            <table:table-cell table:style-name="Tableau6.B3" office:value-type="float" office:value="13">
              <text:p text:style-name="P92">13</text:p>
            </table:table-cell>
          </table:table-row>
          <table:table-row>
            <table:table-cell table:style-name="Tableau6.A1" office:value-type="string">
              <text:p text:style-name="P88">Εξακολουθούν να μελετούν </text:p>
            </table:table-cell>
            <table:table-cell table:style-name="Tableau6.B3" office:value-type="float" office:value="63">
              <text:p text:style-name="P92">63</text:p>
            </table:table-cell>
            <table:table-cell table:style-name="Tableau6.B3" office:value-type="float" office:value="24">
              <text:p text:style-name="P92">24</text:p>
            </table:table-cell>
            <table:table-cell table:style-name="Tableau6.B3" office:value-type="float" office:value="13">
              <text:p text:style-name="P92">13</text:p>
            </table:table-cell>
          </table:table-row>
          <table:table-row>
            <table:table-cell table:style-name="Tableau6.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6.A1" office:value-type="string">
              <text:p text:style-name="P88">Αυτοαπασχολούμενοι </text:p>
            </table:table-cell>
            <table:table-cell table:style-name="Tableau6.B3" office:value-type="float" office:value="65">
              <text:p text:style-name="P92">65</text:p>
            </table:table-cell>
            <table:table-cell table:style-name="Tableau6.B3" office:value-type="float" office:value="22">
              <text:p text:style-name="P92">22</text:p>
            </table:table-cell>
            <table:table-cell table:style-name="Tableau6.B3" office:value-type="float" office:value="13">
              <text:p text:style-name="P92">13</text:p>
            </table:table-cell>
          </table:table-row>
          <table:table-row>
            <table:table-cell table:style-name="Tableau6.A1" office:value-type="string">
              <text:p text:style-name="P88">Διευθυντές </text:p>
            </table:table-cell>
            <table:table-cell table:style-name="Tableau6.B3" office:value-type="float" office:value="60">
              <text:p text:style-name="P92">60</text:p>
            </table:table-cell>
            <table:table-cell table:style-name="Tableau6.B3" office:value-type="float" office:value="24">
              <text:p text:style-name="P92">24</text:p>
            </table:table-cell>
            <table:table-cell table:style-name="Tableau6.B3" office:value-type="float" office:value="16">
              <text:p text:style-name="P92">16</text:p>
            </table:table-cell>
          </table:table-row>
          <table:table-row>
            <table:table-cell table:style-name="Tableau6.A1" office:value-type="string">
              <text:p text:style-name="P88">Άλλα λευκά περιλαίμια </text:p>
            </table:table-cell>
            <table:table-cell table:style-name="Tableau6.B3" office:value-type="float" office:value="67">
              <text:p text:style-name="P92">67</text:p>
            </table:table-cell>
            <table:table-cell table:style-name="Tableau6.B3" office:value-type="float" office:value="21">
              <text:p text:style-name="P92">21</text:p>
            </table:table-cell>
            <table:table-cell table:style-name="Tableau6.B3" office:value-type="float" office:value="12">
              <text:p text:style-name="P92">12</text:p>
            </table:table-cell>
          </table:table-row>
          <table:table-row>
            <table:table-cell table:style-name="Tableau6.A1" office:value-type="string">
              <text:p text:style-name="P88">Χειρωνακτικά εργαζόμενοι </text:p>
            </table:table-cell>
            <table:table-cell table:style-name="Tableau6.B3" office:value-type="float" office:value="66">
              <text:p text:style-name="P92">66</text:p>
            </table:table-cell>
            <table:table-cell table:style-name="Tableau6.B3" office:value-type="float" office:value="21">
              <text:p text:style-name="P92">21</text:p>
            </table:table-cell>
            <table:table-cell table:style-name="Tableau6.B3" office:value-type="float" office:value="13">
              <text:p text:style-name="P92">13</text:p>
            </table:table-cell>
          </table:table-row>
          <table:table-row>
            <table:table-cell table:style-name="Tableau6.A1" office:value-type="string">
              <text:p text:style-name="P88">Οικιακοί βοηθοί </text:p>
            </table:table-cell>
            <table:table-cell table:style-name="Tableau6.B3" office:value-type="float" office:value="64">
              <text:p text:style-name="P92">64</text:p>
            </table:table-cell>
            <table:table-cell table:style-name="Tableau6.B3" office:value-type="float" office:value="17">
              <text:p text:style-name="P92">17</text:p>
            </table:table-cell>
            <table:table-cell table:style-name="Tableau6.B3" office:value-type="float" office:value="19">
              <text:p text:style-name="P92">19</text:p>
            </table:table-cell>
          </table:table-row>
          <table:table-row>
            <table:table-cell table:style-name="Tableau6.A1" office:value-type="string">
              <text:p text:style-name="P88">Άνεργοι </text:p>
            </table:table-cell>
            <table:table-cell table:style-name="Tableau6.B3" office:value-type="float" office:value="61">
              <text:p text:style-name="P92">61</text:p>
            </table:table-cell>
            <table:table-cell table:style-name="Tableau6.B3" office:value-type="float" office:value="22">
              <text:p text:style-name="P92">22</text:p>
            </table:table-cell>
            <table:table-cell table:style-name="Tableau6.B3" office:value-type="float" office:value="17">
              <text:p text:style-name="P92">17</text:p>
            </table:table-cell>
          </table:table-row>
          <table:table-row>
            <table:table-cell table:style-name="Tableau6.A1" office:value-type="string">
              <text:p text:style-name="P88">Συνταξιούχος </text:p>
            </table:table-cell>
            <table:table-cell table:style-name="Tableau6.B3" office:value-type="float" office:value="60">
              <text:p text:style-name="P92">60</text:p>
            </table:table-cell>
            <table:table-cell table:style-name="Tableau6.B3" office:value-type="float" office:value="17">
              <text:p text:style-name="P92">17</text:p>
            </table:table-cell>
            <table:table-cell table:style-name="Tableau6.B3" office:value-type="float" office:value="23">
              <text:p text:style-name="P92">23</text:p>
            </table:table-cell>
          </table:table-row>
          <table:table-row>
            <table:table-cell table:style-name="Tableau6.A1" office:value-type="string">
              <text:p text:style-name="P88">Φοιτητές </text:p>
            </table:table-cell>
            <table:table-cell table:style-name="Tableau6.B3" office:value-type="float" office:value="63">
              <text:p text:style-name="P92">63</text:p>
            </table:table-cell>
            <table:table-cell table:style-name="Tableau6.B3" office:value-type="float" office:value="26">
              <text:p text:style-name="P92">26</text:p>
            </table:table-cell>
            <table:table-cell table:style-name="Tableau6.B3" office:value-type="float" office:value="11">
              <text:p text:style-name="P92">11</text:p>
            </table:table-cell>
          </table:table-row>
          <table:table-row>
            <table:table-cell table:style-name="Tableau6.A4" table:number-columns-spanned="4" office:value-type="string">
              <text:p text:style-name="P58">Υποκειμενική αστικοποίηση</text:p>
            </table:table-cell>
            <table:covered-table-cell/>
            <table:covered-table-cell/>
            <table:covered-table-cell/>
          </table:table-row>
          <table:table-row>
            <table:table-cell table:style-name="Tableau6.A1" office:value-type="string">
              <text:p text:style-name="P88">Αγροτική περιοχή ή χωριό </text:p>
            </table:table-cell>
            <table:table-cell table:style-name="Tableau6.B3" office:value-type="float" office:value="61">
              <text:p text:style-name="P92">61</text:p>
            </table:table-cell>
            <table:table-cell table:style-name="Tableau6.B3" office:value-type="float" office:value="21">
              <text:p text:style-name="P92">21</text:p>
            </table:table-cell>
            <table:table-cell table:style-name="Tableau6.B3" office:value-type="float" office:value="18">
              <text:p text:style-name="P92">18</text:p>
            </table:table-cell>
          </table:table-row>
          <table:table-row>
            <table:table-cell table:style-name="Tableau6.A1" office:value-type="string">
              <text:p text:style-name="P88">Μικρές ή μεσαίες πόλεις </text:p>
            </table:table-cell>
            <table:table-cell table:style-name="Tableau6.B3" office:value-type="float" office:value="63">
              <text:p text:style-name="P92">63</text:p>
            </table:table-cell>
            <table:table-cell table:style-name="Tableau6.B3" office:value-type="float" office:value="21">
              <text:p text:style-name="P92">21</text:p>
            </table:table-cell>
            <table:table-cell table:style-name="Tableau6.B3" office:value-type="float" office:value="16">
              <text:p text:style-name="P92">16</text:p>
            </table:table-cell>
          </table:table-row>
          <table:table-row>
            <table:table-cell table:style-name="Tableau6.A1" office:value-type="string">
              <text:p text:style-name="P88">Μεγάλη πόλη </text:p>
            </table:table-cell>
            <table:table-cell table:style-name="Tableau6.B3" office:value-type="float" office:value="66">
              <text:p text:style-name="P92">66</text:p>
            </table:table-cell>
            <table:table-cell table:style-name="Tableau6.B3" office:value-type="float" office:value="20">
              <text:p text:style-name="P92">20</text:p>
            </table:table-cell>
            <table:table-cell table:style-name="Tableau6.B3" office:value-type="float" office:value="14">
              <text:p text:style-name="P92">14</text:p>
            </table:table-cell>
          </table:table-row>
          <table:table-row>
            <table:table-cell table:style-name="Tableau6.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6.A1" office:value-type="string">
              <text:p text:style-name="P88">Θετική </text:p>
            </table:table-cell>
            <table:table-cell table:style-name="Tableau6.B3" office:value-type="float" office:value="69">
              <text:p text:style-name="P92">69</text:p>
            </table:table-cell>
            <table:table-cell table:style-name="Tableau6.B3" office:value-type="float" office:value="18">
              <text:p text:style-name="P92">18</text:p>
            </table:table-cell>
            <table:table-cell table:style-name="Tableau6.B3" office:value-type="float" office:value="13">
              <text:p text:style-name="P92">13</text:p>
            </table:table-cell>
          </table:table-row>
          <table:table-row>
            <table:table-cell table:style-name="Tableau6.A1" office:value-type="string">
              <text:p text:style-name="P88">Αρνητική </text:p>
            </table:table-cell>
            <table:table-cell table:style-name="Tableau6.B3" office:value-type="float" office:value="53">
              <text:p text:style-name="P92">53</text:p>
            </table:table-cell>
            <table:table-cell table:style-name="Tableau6.B3" office:value-type="float" office:value="31">
              <text:p text:style-name="P92">31</text:p>
            </table:table-cell>
            <table:table-cell table:style-name="Tableau6.B3" office:value-type="float" office:value="16">
              <text:p text:style-name="P92">16</text:p>
            </table:table-cell>
          </table:table-row>
          <table:table-row>
            <table:table-cell table:style-name="Tableau6.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6.A1" office:value-type="string">
              <text:p text:style-name="P88">Ναι </text:p>
            </table:table-cell>
            <table:table-cell table:style-name="Tableau6.B3" office:value-type="float" office:value="63">
              <text:p text:style-name="P92">63</text:p>
            </table:table-cell>
            <table:table-cell table:style-name="Tableau6.B3" office:value-type="float" office:value="22">
              <text:p text:style-name="P92">22</text:p>
            </table:table-cell>
            <table:table-cell table:style-name="Tableau6.B3" office:value-type="float" office:value="15">
              <text:p text:style-name="P92">15</text:p>
            </table:table-cell>
          </table:table-row>
          <table:table-row>
            <table:table-cell table:style-name="Tableau6.A1" office:value-type="string">
              <text:p text:style-name="P88">Όχι </text:p>
            </table:table-cell>
            <table:table-cell table:style-name="Tableau6.B3" office:value-type="float" office:value="63">
              <text:p text:style-name="P92">63</text:p>
            </table:table-cell>
            <table:table-cell table:style-name="Tableau6.B3" office:value-type="float" office:value="20">
              <text:p text:style-name="P92">20</text:p>
            </table:table-cell>
            <table:table-cell table:style-name="Tableau6.B3" office:value-type="float" office:value="17">
              <text:p text:style-name="P92">17</text:p>
            </table:table-cell>
          </table:table-row>
        </table:table>
        <text:p text:style-name="P32"/>
      </text:section>
      <text:h text:style-name="P18" text:outline-level="1"><text:bookmark-start text:name="__RefHeading___Toc215568_2930363814"/>II. Αντιλήψεις του κοινού για την ποιότητα και τις διαδρομές της ΕΕΚ <text:bookmark-end text:name="__RefHeading___Toc215568_2930363814"/></text:h>
      <text:p text:style-name="P97"/>
      <text:p text:style-name="P21"/>
      <text:section text:style-name="Sect2" text:name="Section4">
        <text:h text:style-name="P19" text:outline-level="2"><text:bookmark-start text:name="__RefHeading___Toc215570_2930363814"/>1. Γενική άποψη της ΕΕΚ στη χώρα <text:bookmark-end text:name="__RefHeading___Toc215570_2930363814"/></text:h>
        <text:p text:style-name="P50">Τα δύο τρίτα των πολιτών της ΕΕ πιστεύουν ότι η ΕΕΚ θεωρείται θετική στη χώρα τους </text:p>
        <text:p text:style-name="P21">Σε ολόκληρη την Ευρωπαϊκή Ένωση, το 67 % των πολιτών της ΕΕ πιστεύουν ότι η ΕΕΚ αντιμετωπίζεται θετικά στη χώρα τους, συμπεριλαμβανομένου του 10 % που δηλώνει πολύ θετική και του 57 % αρκετά θετική.<text:note text:id="ftn16" text:note-class="footnote"><text:note-citation>16</text:note-citation><text:note-body><text:p text:style-name="P13">QB6. Πώς πιστεύετε ότι αντιμετωπίζεται η ΑΡΧΙΚΗ επαγγελματική εκπαίδευση και κατάρτιση στη (ΧΩΡΑ ΜΑΣ); </text:p></text:note-body></text:note> Περίπου τρεις στους δέκα ερωτηθέντες πιστεύουν ότι η ΕΕΚ αντιμετωπίζεται αρνητικά, εκ των οποίων το 27 % είναι αρκετά αρνητικά και το 2 % πολύ αρνητικά. Τα αποτελέσματα αυτά είναι σχετικά σταθερά με την πάροδο του χρόνου. Στην έρευνα του Cedefop του 2016 (ΕΕ των 28), το 67 % όσων απάντησαν δήλωσαν ότι η ανώτερη δευτεροβάθμια ΕΕΚ είχε θετική εικόνα στη χώρα τους<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Η διατύπωση των ερωτήσεων διαφέρει από την τρέχουσα έρευνα: Ε15: «Θα λέγατε ότι σήμερα η επαγγελματική εκπαίδευση στην ανώτερη δευτεροβάθμια εκπαίδευση για άτομα ηλικίας 16-18 ετών έχει θετική ή αρνητική εικόνα στη χώρα σας;» </text:span></text:p></text:note-body></text:note>, ενώ το 71 % όσων απάντησαν στην έρευνα του Ευρωβαρόμετρου του 2011 για την ΕΕΚ (ΕΕ των 27) συμφώνησε επίσης<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QA9: «Και πιστεύετε ότι η επαγγελματική εκπαίδευση και κατάρτιση έχει πολύ θετική, αρκετά θετική, αρκετά αρνητική ή πολύ αρνητική εικόνα στη (ΧΩΡΑ ΜΑΣ);»</text:span></text:p></text:note-body></text:note>. </text:p>
        <text:p text:style-name="P21"><draw:g text:anchor-type="paragraph" draw:z-index="10" draw:name="Forme7" draw:style-name="gr1"><draw:frame draw:style-name="gr378" draw:text-style-name="P99" svg:width="15.093cm" svg:height="6.608cm" svg:x="0.092cm" svg:y="3.286cm"><draw:image xlink:href="Pictures/10000000000005450000026916AE5F4EEB1656FD.png" xlink:type="simple" xlink:show="embed" xlink:actuate="onLoad" draw:mime-type="image/png"><text:p/></draw:image></draw:frame><draw:frame draw:style-name="gr379" draw:text-style-name="P101" svg:width="14.384cm" svg:height="0.902cm" svg:x="0.184cm" svg:y="2.91cm"><draw:text-box><text:p text:style-name="P100"><text:span text:style-name="T60">QB6. Πώς πιστεύετε ότι αντιμετωπίζεται η ΑΡΧΙΚΗ επαγγελματική εκπαίδευση και κατάρτιση στη (ΧΩΡΑ ΜΑΣ); (%) </text:span></text:p></draw:text-box></draw:frame><draw:g draw:style-name="gr4"><draw:frame draw:style-name="gr380" draw:text-style-name="P99" svg:width="13.47cm" svg:height="0.897cm" svg:x="0.369cm" svg:y="9.893cm"><draw:image xlink:href="Pictures/100000000000022300000022902E68B765C34830.png" xlink:type="simple" xlink:show="embed" xlink:actuate="onLoad" draw:mime-type="image/png"><text:p/></draw:image></draw:frame><draw:frame draw:style-name="gr381" draw:text-style-name="P101" svg:width="2.793cm" svg:height="0.606cm" svg:x="0.808cm" svg:y="10.056cm"><draw:text-box><text:p text:style-name="P105"><text:span text:style-name="T60">Πολύ θετικό</text:span></text:p></draw:text-box></draw:frame><draw:frame draw:style-name="gr382" draw:text-style-name="P101" svg:width="2.73cm" svg:height="0.578cm" svg:x="3.886cm" svg:y="10.108cm"><draw:text-box><text:p text:style-name="P105"><text:span text:style-name="T60">Αρκετά θετική</text:span></text:p></draw:text-box></draw:frame><draw:frame draw:style-name="gr383" draw:text-style-name="P101" svg:width="3.135cm" svg:height="0.604cm" svg:x="6.901cm" svg:y="10.05cm"><draw:text-box><text:p text:style-name="P105"><text:span text:style-name="T60">Αρκετά αρνητικό</text:span></text:p></draw:text-box></draw:frame><draw:frame draw:style-name="gr384" draw:text-style-name="P101" svg:width="3.331cm" svg:height="0.606cm" svg:x="10.19cm" svg:y="10.036cm"><draw:text-box><text:p text:style-name="P105"><text:span text:style-name="T60">Πολύ αρνητική</text:span></text:p></draw:text-box></draw:frame><draw:frame draw:style-name="gr385" draw:text-style-name="P101" svg:width="2.407cm" svg:height="0.643cm" svg:x="13.748cm" svg:y="10.036cm"><draw:text-box><text:p text:style-name="P105"><text:span text:style-name="T60">Δεν γνωρίζω</text:span></text:p></draw:text-box></draw:frame></draw:g></draw:g><draw:g text:anchor-type="paragraph" draw:z-index="9" draw:name="Forme6" draw:style-name="gr1"><draw:frame draw:style-name="gr386" draw:text-style-name="P99" svg:width="5.439cm" svg:height="5.785cm" svg:x="10.268cm" svg:y="-4.524cm"><draw:image xlink:href="Pictures/10000000000001E7000002016D0CD36994D96C29.png" xlink:type="simple" xlink:show="embed" xlink:actuate="onLoad" draw:mime-type="image/png"><text:p/></draw:image></draw:frame><draw:frame draw:style-name="gr387" draw:text-style-name="P101" svg:width="7.781cm" svg:height="1.227cm" svg:x="9.1cm" svg:y="-5.983cm"><draw:text-box><text:p text:style-name="P100"><text:span text:style-name="T60">QB6: Πώς πιστεύετε ότι αντιμετωπίζεται η ΑΡΧΙΚΗ επαγγελματική εκπαίδευση και κατάρτιση στη (ΧΩΡΑ ΜΑΣ); (ΕΕ27) (%) </text:span></text:p></draw:text-box></draw:frame><draw:frame draw:style-name="gr388" draw:text-style-name="P101" svg:width="2.504cm" svg:height="0.578cm" svg:x="13.753cm" svg:y="-4.798cm"><draw:text-box><text:p text:style-name="P100"><text:span text:style-name="T60">Πολύ θετικό 10</text:span></text:p></draw:text-box></draw:frame><draw:frame draw:style-name="gr389" draw:text-style-name="P107" svg:width="2.375cm" svg:height="0.578cm" svg:x="11.257cm" svg:y="-5.175cm"><draw:text-box><text:p text:style-name="P106"><text:span text:style-name="T60">Δεν γνωρίζω 4</text:span></text:p></draw:text-box></draw:frame><draw:frame draw:style-name="gr390" draw:text-style-name="P104" svg:width="2.442cm" svg:height="0.902cm" svg:x="9.682cm" svg:y="-4.671cm"><draw:text-box><text:p text:style-name="P103"><text:span text:style-name="T60">Πολύ αρνητικό 2</text:span></text:p></draw:text-box></draw:frame><draw:frame draw:style-name="gr391" draw:text-style-name="P104" svg:width="1.858cm" svg:height="1.227cm" svg:x="8.733cm" svg:y="-3.612cm"><draw:text-box><text:p text:style-name="P103"><text:span text:style-name="T60">Αρκετά αρνητικό 27</text:span></text:p></draw:text-box></draw:frame><draw:frame draw:style-name="gr392" draw:text-style-name="P107" svg:width="1.816cm" svg:height="1.227cm" svg:x="14.49cm" svg:y="0.653cm"><draw:text-box><text:p text:style-name="P106"><text:span text:style-name="T60">Αρκετά θετικό 57</text:span></text:p></draw:text-box></draw:frame></draw:g>Στην τρέχουσα έρευνα, οι αντιλήψεις για την ΕΕΚ διαφέρουν σημαντικά μεταξύ των κρατών μελών της ΕΕ. Τα υψηλότερα επίπεδα θετικών αντιλήψεων καταγράφονται στη Γερμανία (82 %), την Αυστρία και την Πολωνία (81 % και στις δύο χώρες), την Κροατία (77 %) και τη Λιθουανία και τη Μάλτα (76 % και στις δύο χώρες). Οι αντιλήψεις είναι οι λιγότερο θετικές στο Βέλγιο και τις Κάτω Χώρες (και οι δύο 44%), τη Γαλλία (50%) και τη Σουηδία (56%). </text:p>
        <text:p text:style-name="P21"/>
        <text:p text:style-name="P21"/>
        <text:p text:style-name="P29"><draw:g text:anchor-type="paragraph" draw:z-index="11" draw:name="Forme8" draw:style-name="gr1"><draw:frame draw:style-name="gr376" draw:text-style-name="P99" svg:width="16.102cm" svg:height="13.424cm" svg:x="0cm" svg:y="0.967cm"><draw:image xlink:href="Pictures/100000000000048F000003CD9AC14196A640288D.png" xlink:type="simple" xlink:show="embed" xlink:actuate="onLoad" draw:mime-type="image/png"><text:p/></draw:image></draw:frame><draw:frame draw:style-name="gr377" draw:text-style-name="P101" svg:width="14.008cm" svg:height="0.902cm" svg:x="1.526cm" svg:y="0.002cm"><draw:text-box><text:p text:style-name="P100"><text:span text:style-name="T60">QB6: Πώς πιστεύετε ότι αντιμετωπίζεται η ΑΡΧΙΚΗ επαγγελματική εκπαίδευση και κατάρτιση στη (ΧΩΡΑ ΜΑΣ); - Σύνολο «θετικών» (ΕΕ27) (%) </text:span></text:p></draw:text-box></draw:frame></draw:g></text:p>
        <text:p text:style-name="P21"/>
        <text:p text:style-name="P29">Όσον αφορά τον τρόπο με τον οποίο αντιμετωπίζεται η αρχική επαγγελματική εκπαίδευση και κατάρτιση, υπάρχουν ορισμένες κοινωνικοδημογραφικές και συμπεριφορικές διαφορές μεταξύ των Ευρωπαίων, ως εξής. </text:p>
        <text:p text:style-name="P52">■ Οι θετικές αντιλήψεις για την ΕΕΚ είναι πολύ πιο διαδεδομένες μεταξύ των ερωτηθέντων που πιστεύουν ότι οι μαθητές λαμβάνουν επαρκείς πληροφορίες σχετικά με τις ευκαιρίες ΕΕΚ (81%) από ό,τι μεταξύ εκείνων που πιστεύουν ότι οι μαθητές δεν λαμβάνουν επαρκείς πληροφορίες (42%). </text:p>
        <text:p text:style-name="P52">■ Όσοι πιστεύουν ότι η ΕΕΚ προσφέρει υψηλής ποιότητας μάθηση είναι πιθανότερο να αξιολογήσουν θετικά την ΕΕΚ (76%) από όσους δεν έχουν αυτή την άποψη (42%). </text:p>
        <text:p text:style-name="P52">■ Οι ερωτηθέντες που πιστεύουν ότι η ΕΕΚ οδηγεί σε καλά αμειβόμενες θέσεις εργασίας είναι πιθανότερο να αναφέρουν θετικές αντιλήψεις για την ΕΕΚ (76%) από ό,τι εκείνοι που δεν το πράττουν (50%). </text:p>
        <text:p text:style-name="P52">■ Υπάρχουν ορισμένες αξιοσημείωτες διαφορές μεταξύ των κοινωνικοεπαγγελματικών κατηγοριών: οι οικιακοί βοηθοί, οι συνταξιούχοι και οι χειρώνακτες εργαζόμενοι είναι πιθανότερο να αναφέρουν ότι η αρχική ΕΕΚ αντιμετωπίζεται θετικά (69-70%) σε σύγκριση με το 60% των ανέργων που απάντησαν. </text:p>
        <text:p text:style-name="P52">■ Οι ερωτηθέντες ηλικίας 55 ετών και άνω είναι πιθανότερο να έχουν θετική εικόνα της ΕΕΚ (68%), ενώ το ποσοστό αυτό ανέρχεται στο 61% μεταξύ των ερωτηθέντων ηλικίας 15-24 ετών. </text:p>
        <text:p text:style-name="P52">■ Οι ερωτηθέντες που ολοκλήρωσαν την εκπαίδευση μεταξύ 16 και 19 ετών είναι πιθανότερο να πιστεύουν ότι η ΕΕΚ έχει θετική εικόνα (70 %) σε σύγκριση με το 64 % των ατόμων που σπούδασαν έως την ηλικία των 20 ετών και άνω. </text:p>
        <text:p text:style-name="P52">■ Οι άνθρωποι που πιστεύουν ότι η ΕΕΚ που σχετίζεται με το STEM ‑ είναι πιο κατάλληλη για τους άνδρες είναι αισθητά πιο θετικοί όσον αφορά την ΕΕΚ από εκείνους που δεν έχουν αυτή την άποψη (72% σε σύγκριση με 61%). </text:p>
        <text:p text:style-name="P52">■ Οι διαφορές ανά φύλο είναι αμελητέες. </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2">ΕΒ6 Πώς πιστεύετε ότι αντιμετωπίζεται η ΑΡΧΙΚΗ επαγγελματική εκπαίδευση και κατάρτιση (Η ΧΩΡΑ ΜΑΣ);(%-ΕΕ)</text:p>
            </table:table-cell>
            <table:covered-table-cell/>
            <table:covered-table-cell/>
            <table:covered-table-cell/>
          </table:table-row>
          <table:table-row>
            <table:table-cell table:style-name="Tableau7.A1" office:value-type="string">
              <text:p text:style-name="P78"/>
            </table:table-cell>
            <table:table-cell table:style-name="Tableau7.A1" office:value-type="string">
              <text:p text:style-name="P70">Σύνολο «θετικών»</text:p>
            </table:table-cell>
            <table:table-cell table:style-name="Tableau7.A1" office:value-type="string">
              <text:p text:style-name="P70">Σύνολο «αρνητικών» </text:p>
            </table:table-cell>
            <table:table-cell table:style-name="Tableau7.A1" office:value-type="string">
              <text:p text:style-name="P70">Δεν ξέρω</text:p>
            </table:table-cell>
          </table:table-row>
          <table:table-row>
            <table:table-cell table:style-name="Tableau7.A1" office:value-type="string">
              <text:p text:style-name="P72">ΕΕ των 27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Φύλο</text:p>
            </table:table-cell>
            <table:covered-table-cell/>
            <table:covered-table-cell/>
            <table:covered-table-cell/>
          </table:table-row>
          <table:table-row>
            <table:table-cell table:style-name="Tableau7.A1" office:value-type="string">
              <text:p text:style-name="P72">Άνδρας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Γυναίκα </text:p>
            </table:table-cell>
            <table:table-cell table:style-name="Tableau7.B3" office:value-type="float" office:value="66">
              <text:p text:style-name="P74">66</text:p>
            </table:table-cell>
            <table:table-cell table:style-name="Tableau7.B3" office:value-type="float" office:value="29">
              <text:p text:style-name="P74">29</text:p>
            </table:table-cell>
            <table:table-cell table:style-name="Tableau7.B3" office:value-type="float" office:value="5">
              <text:p text:style-name="P74">5</text:p>
            </table:table-cell>
          </table:table-row>
          <table:table-row>
            <table:table-cell table:style-name="Tableau7.A4" table:number-columns-spanned="4" office:value-type="string">
              <text:p text:style-name="P65">Ηλικία</text:p>
            </table:table-cell>
            <table:covered-table-cell/>
            <table:covered-table-cell/>
            <table:covered-table-cell/>
          </table:table-row>
          <table:table-row>
            <table:table-cell table:style-name="Tableau7.A1" office:value-type="string">
              <text:p text:style-name="P72">15-24 </text:p>
            </table:table-cell>
            <table:table-cell table:style-name="Tableau7.B3" office:value-type="float" office:value="61">
              <text:p text:style-name="P74">61</text:p>
            </table:table-cell>
            <table:table-cell table:style-name="Tableau7.B3" office:value-type="float" office:value="36">
              <text:p text:style-name="P74">36</text:p>
            </table:table-cell>
            <table:table-cell table:style-name="Tableau7.B3" office:value-type="float" office:value="3">
              <text:p text:style-name="P74">3</text:p>
            </table:table-cell>
          </table:table-row>
          <table:table-row>
            <table:table-cell table:style-name="Tableau7.A1" office:value-type="string">
              <text:p text:style-name="P72">25-39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40-54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1" office:value-type="string">
              <text:p text:style-name="P72">&gt;=55</text:p>
            </table:table-cell>
            <table:table-cell table:style-name="Tableau7.B3" office:value-type="float" office:value="68">
              <text:p text:style-name="P74">68</text:p>
            </table:table-cell>
            <table:table-cell table:style-name="Tableau7.B3" office:value-type="float" office:value="26">
              <text:p text:style-name="P74">26</text:p>
            </table:table-cell>
            <table:table-cell table:style-name="Tableau7.B3" office:value-type="float" office:value="6">
              <text:p text:style-name="P74">6</text:p>
            </table:table-cell>
          </table:table-row>
          <table:table-row>
            <table:table-cell table:style-name="Tableau7.A4" table:number-columns-spanned="4" office:value-type="string">
              <text:p text:style-name="P65">Εκπαίδευση (τέλος)</text:p>
            </table:table-cell>
            <table:covered-table-cell/>
            <table:covered-table-cell/>
            <table:covered-table-cell/>
          </table:table-row>
          <table:table-row>
            <table:table-cell table:style-name="Tableau7.A1" office:value-type="string">
              <text:p text:style-name="P72">&lt;=-15</text:p>
            </table:table-cell>
            <table:table-cell table:style-name="Tableau7.B3" office:value-type="float" office:value="69">
              <text:p text:style-name="P74">69</text:p>
            </table:table-cell>
            <table:table-cell table:style-name="Tableau7.B3" office:value-type="float" office:value="21">
              <text:p text:style-name="P74">21</text:p>
            </table:table-cell>
            <table:table-cell table:style-name="Tableau7.B3" office:value-type="float" office:value="10">
              <text:p text:style-name="P74">10</text:p>
            </table:table-cell>
          </table:table-row>
          <table:table-row>
            <table:table-cell table:style-name="Tableau7.A1" office:value-type="string">
              <text:p text:style-name="P72">16-19 </text:p>
            </table:table-cell>
            <table:table-cell table:style-name="Tableau7.B3" office:value-type="float" office:value="70">
              <text:p text:style-name="P74">70</text:p>
            </table:table-cell>
            <table:table-cell table:style-name="Tableau7.B3" office:value-type="float" office:value="26">
              <text:p text:style-name="P74">26</text:p>
            </table:table-cell>
            <table:table-cell table:style-name="Tableau7.B3" office:value-type="float" office:value="4">
              <text:p text:style-name="P74">4</text:p>
            </table:table-cell>
          </table:table-row>
          <table:table-row>
            <table:table-cell table:style-name="Tableau7.A1" office:value-type="string">
              <text:p text:style-name="P72">&gt;=20</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Εξακολουθούν να μελετούν </text:p>
            </table:table-cell>
            <table:table-cell table:style-name="Tableau7.B3" office:value-type="float" office:value="60">
              <text:p text:style-name="P74">60</text:p>
            </table:table-cell>
            <table:table-cell table:style-name="Tableau7.B3" office:value-type="float" office:value="36">
              <text:p text:style-name="P74">36</text:p>
            </table:table-cell>
            <table:table-cell table:style-name="Tableau7.B3" office:value-type="float" office:value="4">
              <text:p text:style-name="P74">4</text:p>
            </table:table-cell>
          </table:table-row>
          <table:table-row>
            <table:table-cell table:style-name="Tableau7.A4" table:number-columns-spanned="4" office:value-type="string">
              <text:p text:style-name="P65">Κατηγορία «Κοινωνικοεπαγγελματίες»</text:p>
            </table:table-cell>
            <table:covered-table-cell/>
            <table:covered-table-cell/>
            <table:covered-table-cell/>
          </table:table-row>
          <table:table-row>
            <table:table-cell table:style-name="Tableau7.A1" office:value-type="string">
              <text:p text:style-name="P72">Αυτοαπασχολούμενοι </text:p>
            </table:table-cell>
            <table:table-cell table:style-name="Tableau7.B3" office:value-type="float" office:value="66">
              <text:p text:style-name="P74">66</text:p>
            </table:table-cell>
            <table:table-cell table:style-name="Tableau7.B3" office:value-type="float" office:value="31">
              <text:p text:style-name="P74">31</text:p>
            </table:table-cell>
            <table:table-cell table:style-name="Tableau7.B3" office:value-type="float" office:value="3">
              <text:p text:style-name="P74">3</text:p>
            </table:table-cell>
          </table:table-row>
          <table:table-row>
            <table:table-cell table:style-name="Tableau7.A1" office:value-type="string">
              <text:p text:style-name="P72">Διευθυντές </text:p>
            </table:table-cell>
            <table:table-cell table:style-name="Tableau7.B3" office:value-type="float" office:value="64">
              <text:p text:style-name="P74">64</text:p>
            </table:table-cell>
            <table:table-cell table:style-name="Tableau7.B3" office:value-type="float" office:value="33">
              <text:p text:style-name="P74">33</text:p>
            </table:table-cell>
            <table:table-cell table:style-name="Tableau7.B3" office:value-type="float" office:value="3">
              <text:p text:style-name="P74">3</text:p>
            </table:table-cell>
          </table:table-row>
          <table:table-row>
            <table:table-cell table:style-name="Tableau7.A1" office:value-type="string">
              <text:p text:style-name="P72">Άλλα λευκά περιλαίμια </text:p>
            </table:table-cell>
            <table:table-cell table:style-name="Tableau7.B3" office:value-type="float" office:value="68">
              <text:p text:style-name="P74">68</text:p>
            </table:table-cell>
            <table:table-cell table:style-name="Tableau7.B3" office:value-type="float" office:value="30">
              <text:p text:style-name="P74">30</text:p>
            </table:table-cell>
            <table:table-cell table:style-name="Tableau7.B3" office:value-type="float" office:value="2">
              <text:p text:style-name="P74">2</text:p>
            </table:table-cell>
          </table:table-row>
          <table:table-row>
            <table:table-cell table:style-name="Tableau7.A1" office:value-type="string">
              <text:p text:style-name="P72">Χειρωνακτικά εργαζόμενοι </text:p>
            </table:table-cell>
            <table:table-cell table:style-name="Tableau7.B3" office:value-type="float" office:value="69">
              <text:p text:style-name="P74">69</text:p>
            </table:table-cell>
            <table:table-cell table:style-name="Tableau7.B3" office:value-type="float" office:value="27">
              <text:p text:style-name="P74">27</text:p>
            </table:table-cell>
            <table:table-cell table:style-name="Tableau7.B3" office:value-type="float" office:value="4">
              <text:p text:style-name="P74">4</text:p>
            </table:table-cell>
          </table:table-row>
          <table:table-row>
            <table:table-cell table:style-name="Tableau7.A1" office:value-type="string">
              <text:p text:style-name="P72">Οικιακοί βοηθοί </text:p>
            </table:table-cell>
            <table:table-cell table:style-name="Tableau7.B3" office:value-type="float" office:value="70">
              <text:p text:style-name="P74">70</text:p>
            </table:table-cell>
            <table:table-cell table:style-name="Tableau7.B3" office:value-type="float" office:value="25">
              <text:p text:style-name="P74">25</text:p>
            </table:table-cell>
            <table:table-cell table:style-name="Tableau7.B3" office:value-type="float" office:value="5">
              <text:p text:style-name="P74">5</text:p>
            </table:table-cell>
          </table:table-row>
          <table:table-row>
            <table:table-cell table:style-name="Tableau7.A1" office:value-type="string">
              <text:p text:style-name="P72">Άνεργοι </text:p>
            </table:table-cell>
            <table:table-cell table:style-name="Tableau7.B3" office:value-type="float" office:value="60">
              <text:p text:style-name="P74">60</text:p>
            </table:table-cell>
            <table:table-cell table:style-name="Tableau7.B3" office:value-type="float" office:value="35">
              <text:p text:style-name="P74">35</text:p>
            </table:table-cell>
            <table:table-cell table:style-name="Tableau7.B3" office:value-type="float" office:value="5">
              <text:p text:style-name="P74">5</text:p>
            </table:table-cell>
          </table:table-row>
          <table:table-row>
            <table:table-cell table:style-name="Tableau7.A1" office:value-type="string">
              <text:p text:style-name="P72">Συνταξιούχος </text:p>
            </table:table-cell>
            <table:table-cell table:style-name="Tableau7.B3" office:value-type="float" office:value="69">
              <text:p text:style-name="P74">69</text:p>
            </table:table-cell>
            <table:table-cell table:style-name="Tableau7.B3" office:value-type="float" office:value="24">
              <text:p text:style-name="P74">24</text:p>
            </table:table-cell>
            <table:table-cell table:style-name="Tableau7.B3" office:value-type="float" office:value="7">
              <text:p text:style-name="P74">7</text:p>
            </table:table-cell>
          </table:table-row>
          <table:table-row>
            <table:table-cell table:style-name="Tableau7.A1" office:value-type="string">
              <text:p text:style-name="P72">Φοιτητές </text:p>
            </table:table-cell>
            <table:table-cell table:style-name="Tableau7.B3" office:value-type="float" office:value="62">
              <text:p text:style-name="P74">62</text:p>
            </table:table-cell>
            <table:table-cell table:style-name="Tableau7.B3" office:value-type="float" office:value="35">
              <text:p text:style-name="P74">35</text:p>
            </table:table-cell>
            <table:table-cell table:style-name="Tableau7.B3" office:value-type="float" office:value="3">
              <text:p text:style-name="P74">3</text:p>
            </table:table-cell>
          </table:table-row>
          <table:table-row>
            <table:table-cell table:style-name="Tableau7.A4" table:number-columns-spanned="4" office:value-type="string">
              <text:p text:style-name="P65">Υποκειμενική αστικοποίηση</text:p>
            </table:table-cell>
            <table:covered-table-cell/>
            <table:covered-table-cell/>
            <table:covered-table-cell/>
          </table:table-row>
          <table:table-row>
            <table:table-cell table:style-name="Tableau7.A1" office:value-type="string">
              <text:p text:style-name="P72">Αγροτική περιοχή ή χωριό </text:p>
            </table:table-cell>
            <table:table-cell table:style-name="Tableau7.B3" office:value-type="float" office:value="69">
              <text:p text:style-name="P74">69</text:p>
            </table:table-cell>
            <table:table-cell table:style-name="Tableau7.B3" office:value-type="float" office:value="26">
              <text:p text:style-name="P74">26</text:p>
            </table:table-cell>
            <table:table-cell table:style-name="Tableau7.B3" office:value-type="float" office:value="5">
              <text:p text:style-name="P74">5</text:p>
            </table:table-cell>
          </table:table-row>
          <table:table-row>
            <table:table-cell table:style-name="Tableau7.A1" office:value-type="string">
              <text:p text:style-name="P72">Μικρές ή μεσαίες πόλεις </text:p>
            </table:table-cell>
            <table:table-cell table:style-name="Tableau7.B3" office:value-type="float" office:value="65">
              <text:p text:style-name="P74">65</text:p>
            </table:table-cell>
            <table:table-cell table:style-name="Tableau7.B3" office:value-type="float" office:value="31">
              <text:p text:style-name="P74">31</text:p>
            </table:table-cell>
            <table:table-cell table:style-name="Tableau7.B3" office:value-type="float" office:value="4">
              <text:p text:style-name="P74">4</text:p>
            </table:table-cell>
          </table:table-row>
          <table:table-row>
            <table:table-cell table:style-name="Tableau7.A1" office:value-type="string">
              <text:p text:style-name="P72">Μεγάλη πόλη </text:p>
            </table:table-cell>
            <table:table-cell table:style-name="Tableau7.B3" office:value-type="float" office:value="67">
              <text:p text:style-name="P74">67</text:p>
            </table:table-cell>
            <table:table-cell table:style-name="Tableau7.B3" office:value-type="float" office:value="29">
              <text:p text:style-name="P74">29</text:p>
            </table:table-cell>
            <table:table-cell table:style-name="Tableau7.B3" office:value-type="float" office:value="4">
              <text:p text:style-name="P74">4</text:p>
            </table:table-cell>
          </table:table-row>
          <table:table-row>
            <table:table-cell table:style-name="Tableau7.A4" table:number-columns-spanned="4" office:value-type="string">
              <text:p text:style-name="P65">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7.A1" office:value-type="string">
              <text:p text:style-name="P72">Ναι </text:p>
            </table:table-cell>
            <table:table-cell table:style-name="Tableau7.B3" office:value-type="float" office:value="72">
              <text:p text:style-name="P74">72</text:p>
            </table:table-cell>
            <table:table-cell table:style-name="Tableau7.B3" office:value-type="float" office:value="25">
              <text:p text:style-name="P74">25</text:p>
            </table:table-cell>
            <table:table-cell table:style-name="Tableau7.B3" office:value-type="float" office:value="3">
              <text:p text:style-name="P74">3</text:p>
            </table:table-cell>
          </table:table-row>
          <table:table-row>
            <table:table-cell table:style-name="Tableau7.A1" office:value-type="string">
              <text:p text:style-name="P72">Όχι </text:p>
            </table:table-cell>
            <table:table-cell table:style-name="Tableau7.B3" office:value-type="float" office:value="62">
              <text:p text:style-name="P74">62</text:p>
            </table:table-cell>
            <table:table-cell table:style-name="Tableau7.B3" office:value-type="float" office:value="32">
              <text:p text:style-name="P74">32</text:p>
            </table:table-cell>
            <table:table-cell table:style-name="Tableau7.B3" office:value-type="float" office:value="6">
              <text:p text:style-name="P74">6</text:p>
            </table:table-cell>
          </table:table-row>
        </table:table>
        <text:p text:style-name="P21"/>
        <text:h text:style-name="P19" text:outline-level="2"><text:bookmark-start text:name="__RefHeading___Toc215572_2930363814"/>2. Ποιότητα της μάθησης <text:bookmark-end text:name="__RefHeading___Toc215572_2930363814"/></text:h>
        <text:p text:style-name="P50">Περίπου τα τρία τέταρτα των πολιτών της ΕΕ δηλώνουν ότι η ΕΕΚ προσφέρει υψηλής ποιότητας μάθηση </text:p>
        <text:p text:style-name="P21">Σε ολόκληρη την Ευρωπαϊκή Ένωση, το 73 % των ερωτηθέντων συμφωνεί με τη δήλωση ότι η ΕΕΚ προσφέρει μάθηση υψηλής ποιότητας, συμπεριλαμβανομένου του 19 % που συμφωνεί απόλυτα και του 54 % που τείνουν να συμφωνούν.<text:note text:id="ftn19" text:note-class="footnote"><text:note-citation>19</text:note-citation><text:note-body><text:p text:style-name="P13">QB7.1. Πείτε μου σε ποιο βαθμό συμφωνείτε ή διαφωνείτε με καθεμία από τις ακόλουθες δηλώσεις: Η ΕΕΚ προσφέρει υψηλής ποιότητας μάθηση. </text:p></text:note-body></text:note> Μόνο το 18% διαφωνεί, ενώ το 9% δεν γνωρίζει. </text:p>
        <text:p text:style-name="P21">Στην έρευνα του Ευρωβαρόμετρου του 2011 σχετικά με την ΕΕΚ (ΕΕ των 27), το 75 % όσων απάντησαν δήλωσε ότι η ΕΕΚ προσφέρει υψηλής ποιότητας μάθηση,<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QA10.1: «Πείτε μου σε ποιο βαθμό συμφωνείτε ή διαφωνείτε με καθεμία από τις ακόλουθες δηλώσεις. Η επαγγελματική εκπαίδευση και κατάρτιση προσφέρει υψηλής ποιότητας μάθηση». </text:span></text:p></text:note-body></text:note> γεγονός που αντικατοπτρίζει σε μεγάλο βαθμό τα αποτελέσματα του εν λόγω Ειδικού Ευρωβαρόμετρου. </text:p>
        <text:p text:style-name="P21">Στην τρέχουσα έρευνα, οι απόψεις διαφέρουν μεταξύ των κρατών μελών, με τα υψηλότερα επίπεδα συμφωνίας να καταγράφονται στην Ιρλανδία (84 %), την Ισπανία και τη Δανία (82 % και στις δύο χώρες) και τη Μάλτα (81 %). Τα χαμηλότερα επίπεδα καταγράφονται στη Ρουμανία (56%), το Λουξεμβούργο (62%) και τη Βουλγαρία και τη Φινλανδία (64% και οι δύο). Σε όλα τα κράτη μέλη, τουλάχιστον οι μισοί από όσους απάντησαν συμφωνούν ότι η ΕΕΚ προσφέρει μάθηση υψηλής ποιότητας. </text:p>
        <text:p text:style-name="P21">Αξιοσημείωτο ποσοστό των ερωτηθέντων απάντησε «δεν γνωρίζω», με τα υψηλότερα ποσοστά στην Πορτογαλία και το Λουξεμβούργο (αμφότερα 16 %). </text:p>
        <text:p text:style-name="P21"><draw:g text:anchor-type="paragraph" draw:z-index="12" draw:name="Forme9" draw:style-name="gr1"><draw:frame draw:style-name="gr369" draw:text-style-name="P99" svg:width="4.839cm" svg:height="5.428cm" svg:x="10.755cm" svg:y="-7.911cm"><draw:image xlink:href="Pictures/10000000000001E700000213B6109411327796E7.png" xlink:type="simple" xlink:show="embed" xlink:actuate="onLoad" draw:mime-type="image/png"><text:p/></draw:image></draw:frame><draw:frame draw:style-name="gr370" draw:text-style-name="P101" svg:width="8.434cm" svg:height="1.227cm" svg:x="8.802cm" svg:y="-9.596cm"><draw:text-box><text:p text:style-name="P100"><text:span text:style-name="T60">QB7.1: Πείτε μου σε ποιο βαθμό συμφωνείτε ή διαφωνείτε με καθεμία από τις ακόλουθες δηλώσεις: - Η ΑΕΕΚ προσφέρει υψηλής ποιότητας μάθηση (ΕΕ27) (%) </text:span></text:p></draw:text-box></draw:frame><draw:frame draw:style-name="gr371" draw:text-style-name="P109" svg:width="2.527cm" svg:height="0.578cm" svg:x="10.303cm" svg:y="-8.372cm"><draw:text-box><text:p text:style-name="P103"><text:span text:style-name="T60">Δεν γνωρίζω 9</text:span></text:p></draw:text-box></draw:frame><draw:frame draw:style-name="gr372" draw:text-style-name="P109" svg:width="3.264cm" svg:height="0.578cm" svg:x="8.961cm" svg:y="-7.797cm"><draw:text-box><text:p text:style-name="P103"><text:span text:style-name="T60">Διαφωνώ απόλυτα 2</text:span></text:p></draw:text-box></draw:frame><draw:frame draw:style-name="gr373" draw:text-style-name="P109" svg:width="2.102cm" svg:height="0.902cm" svg:x="8.67cm" svg:y="-6.83cm"><draw:text-box><text:p text:style-name="P103"><text:span text:style-name="T60">Διαφωνώ 16</text:span></text:p></draw:text-box></draw:frame><draw:frame draw:style-name="gr374" draw:text-style-name="P110" svg:width="2.818cm" svg:height="0.902cm" svg:x="13.544cm" svg:y="-7.98cm"><draw:text-box><text:p text:style-name="P100"><text:span text:style-name="T60">Συμφωνώ απόλυτα 19</text:span></text:p></draw:text-box></draw:frame><draw:frame draw:style-name="gr375" draw:text-style-name="P110" svg:width="3.735cm" svg:height="0.578cm" svg:x="11.956cm" svg:y="-2.599cm"><draw:text-box><text:p text:style-name="P100"><text:span text:style-name="T60">Συμφωνώ 54</text:span></text:p></draw:text-box></draw:frame></draw:g></text:p>
        <text:p text:style-name="P21"/>
        <text:p text:style-name="P21"><draw:g text:anchor-type="paragraph" draw:z-index="13" draw:name="Forme10" draw:style-name="gr1"><draw:frame draw:style-name="gr361" draw:text-style-name="P99" svg:width="16.537cm" svg:height="7.571cm" svg:x="0.228cm" svg:y="-0.13cm"><draw:image xlink:href="Pictures/10000000000005590000027325238147A4E7155C.png" xlink:type="simple" xlink:show="embed" xlink:actuate="onLoad" draw:mime-type="image/png"><text:p/></draw:image></draw:frame><draw:frame draw:style-name="gr362" draw:text-style-name="P101" svg:width="16.394cm" svg:height="0.902cm" svg:x="0cm" svg:y="-0.961cm"><draw:text-box><text:p text:style-name="P100"><text:span text:style-name="T60">QB7.1. Πείτε μου σε ποιο βαθμό συμφωνείτε ή διαφωνείτε με το ead1 του 111a ως εξής:— Η ΑΕΕΚ προσφέρει υψηλής ποιότητας μάθηση (%) </text:span></text:p></draw:text-box></draw:frame><draw:g draw:style-name="gr4"><draw:frame draw:style-name="gr363" draw:text-style-name="P99" svg:width="14.098cm" svg:height="0.959cm" svg:x="0.543cm" svg:y="7.476cm"><draw:image xlink:href="Pictures/100000000000022300000022902E68B765C34830.png" xlink:type="simple" xlink:show="embed" xlink:actuate="onLoad" draw:mime-type="image/png"><text:p/></draw:image></draw:frame><draw:frame draw:style-name="gr364" draw:text-style-name="P101" svg:width="2.924cm" svg:height="0.648cm" svg:x="1.004cm" svg:y="7.65cm"><draw:text-box><text:p text:style-name="P105"><text:span text:style-name="T60">Συμφωνώ απόλυτα</text:span></text:p></draw:text-box></draw:frame><draw:frame draw:style-name="gr365" draw:text-style-name="P101" svg:width="2.857cm" svg:height="0.902cm" svg:x="4.013cm" svg:y="7.627cm"><draw:text-box><text:p text:style-name="P105"><text:span text:style-name="T60">Τείνουν να συμφωνούν</text:span></text:p></draw:text-box></draw:frame><draw:frame draw:style-name="gr366" draw:text-style-name="P101" svg:width="3.282cm" svg:height="0.646cm" svg:x="7.195cm" svg:y="7.671cm"><draw:text-box><text:p text:style-name="P105"><text:span text:style-name="T60">Τείνουν να διαφωνούν</text:span></text:p></draw:text-box></draw:frame><draw:frame draw:style-name="gr367" draw:text-style-name="P101" svg:width="3.484cm" svg:height="0.646cm" svg:x="10.823cm" svg:y="7.629cm"><draw:text-box><text:p text:style-name="P105"><text:span text:style-name="T60">Διαφωνώ απόλυτα</text:span></text:p></draw:text-box></draw:frame><draw:frame draw:style-name="gr368" draw:text-style-name="P101" svg:width="2.52cm" svg:height="0.687cm" svg:x="14.545cm" svg:y="7.629cm"><draw:text-box><text:p text:style-name="P105"><text:span text:style-name="T60">Δεν γνωρίζω</text:span></text:p></draw:text-box></draw:frame></draw:g></draw:g></text:p>
        <text:p text:style-name="P29">Οι απόψεις σχετικά με τον βαθμό στον οποίο η ΕΕΚ προσφέρει υψηλής ποιότητας μάθηση ποικίλλουν ανάλογα με τους κοινωνικοδημογραφικούς και συμπεριφορικούς παράγοντες, ως εξής: </text:p>
        <text:p text:style-name="P52">■ Οι ερωτηθέντες που βλέπουν την ΕΕΚ θετικά είναι πιθανότερο να συμφωνήσουν: Το 82% όσων αναφέρουν ότι η ΕΕΚ γίνεται αντιληπτή θετικά στη χώρα τους συμφωνούν με τη δήλωση, σε σύγκριση με το 56% όσων δηλώνουν ότι γίνεται αντιληπτή αρνητικά. </text:p>
        <text:p text:style-name="P52">■ Η άποψη ότι η ΕΕΚ προσφέρει μάθηση υψηλής ποιότητας είναι πιο διαδεδομένη μεταξύ των ερωτηθέντων που αισθάνονται ότι οι άνθρωποι λαμβάνουν επαρκείς πληροφορίες σχετικά με τις ευκαιρίες ΕΕΚ (82 %) από ό,τι μεταξύ εκείνων που αισθάνονται ότι δεν λαμβάνουν (61 %). </text:p>
        <text:p text:style-name="P52">■ Υπάρχουν ορισμένες αξιοσημείωτες διαφορές μεταξύ των κοινωνικοεπαγγελματικών κατηγοριών, καθώς οι χειρώνακτες εργαζόμενοι είναι πιθανότερο να συμφωνήσουν ότι η ΕΕΚ προσφέρει υψηλής ποιότητας μάθηση (75%) σε σύγκριση με το 68% των σπουδαστών. </text:p>
        <text:p text:style-name="P52">■ Η υποκειμενική αστικοποίηση συνδέεται επίσης με διαφορετικές απαντήσεις, καθώς το 76 % όσων απάντησαν σε αγροτικές περιοχές ή χωριά συμφωνούν με τη δήλωση αυτή σε σύγκριση με το 70 % όσων απάντησαν σε μικρές ή μεσαίες πόλεις. </text:p>
        <text:p text:style-name="P52">■ Υπάρχουν μικρές διαφορές ανάλογα με την ηλικία. Οι ερωτηθέντες ηλικίας 40-55 ετών είναι πιθανότερο να συμφωνήσουν ότι η ΕΕΚ προσφέρει υψηλής ποιότητας μάθηση (74 %). Το ποσοστό αυτό μειώνεται ελαφρώς στο 73 % μεταξύ των ατόμων ηλικίας 55 ετών και άνω, στο 72 % μεταξύ των ατόμων ηλικίας 25-39 ετών και στο 69 % μεταξύ των ερωτηθέντων ηλικίας 15-24 ετών. </text:p>
        <text:p text:style-name="P52">■ Η ηλικία στο τέλος της εκπαίδευσης διαδραματίζει επίσης μικρό ρόλο. Η πεποίθηση ότι η ΕΕΚ προσφέρει υψηλής ποιότητας μάθηση είναι υψηλότερη μεταξύ των ερωτηθέντων που ολοκλήρωσαν την εκπαίδευσή τους μεταξύ 16-19 ετών (74 %), σε σύγκριση με το 73 % των ερωτηθέντων που ολοκλήρωσαν την εκπαίδευσή τους σε ηλικία 20 ετών και άνω και το 71 % των ερωτηθέντων που ολοκλήρωσαν την εκπαίδευσή τους σε ηλικία 15 ετών και κάτω. </text:p>
        <text:p text:style-name="P52">■ Οι ερωτηθέντες που συνιστούν την επαγγελματική δευτεροβάθμια εκπαίδευση είναι πιθανότερο να συμφωνήσουν με τη δήλωση (77%) από εκείνους που συνιστούν τη γενική δευτεροβάθμια εκπαίδευση (70%). </text:p>
        <text:p text:style-name="P52">■ Οι ερωτηθέντες που έχουν παρακολουθήσει οι ίδιοι ΕΕΚ είναι πιθανότερο να συμφωνήσουν ότι η ΕΕΚ προσφέρει υψηλής ποιότητας μάθηση (76%) από ό,τι εκείνοι που δεν έχουν παρακολουθήσει (70%). </text:p>
        <text:p text:style-name="P52">■ Οι διαφορές στην αντίληψη ανά φύλο είναι αμελητέες. </text:p>
        <text:p text:style-name="P21"/>
        <text:p text:style-name="P28"><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8">QB7.1 Πείτε μου σε ποιο βαθμό συμφωνείτε ή διαφωνείτε με καθεμία από τις ακόλουθες δηλώσεις: Η ΑΕΕΚ προσφέρει υψηλής ποιότητας μάθηση (%-ΕΕ)</text:p>
            </table:table-cell>
            <table:covered-table-cell/>
            <table:covered-table-cell/>
            <table:covered-table-cell/>
          </table:table-row>
          <table:table-row>
            <table:table-cell table:style-name="Tableau8.A1" office:value-type="string">
              <text:p text:style-name="P80"/>
            </table:table-cell>
            <table:table-cell table:style-name="Tableau8.A1" office:value-type="string">
              <text:p text:style-name="P83">Σύνολο «Συμφωνία»</text:p>
            </table:table-cell>
            <table:table-cell table:style-name="Tableau8.A1" office:value-type="string">
              <text:p text:style-name="P83">Σύνολο «Διαφωνώ» </text:p>
            </table:table-cell>
            <table:table-cell table:style-name="Tableau8.A1" office:value-type="string">
              <text:p text:style-name="P83">Δεν ξέρω</text:p>
            </table:table-cell>
          </table:table-row>
          <table:table-row>
            <table:table-cell table:style-name="Tableau8.A1" office:value-type="string">
              <text:p text:style-name="P88">ΕΕ των 27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Φύλο</text:p>
            </table:table-cell>
            <table:covered-table-cell/>
            <table:covered-table-cell/>
            <table:covered-table-cell/>
          </table:table-row>
          <table:table-row>
            <table:table-cell table:style-name="Tableau8.A1" office:value-type="string">
              <text:p text:style-name="P88">Άνδρας </text:p>
            </table:table-cell>
            <table:table-cell table:style-name="Tableau8.B3" office:value-type="float" office:value="72">
              <text:p text:style-name="P92">72</text:p>
            </table:table-cell>
            <table:table-cell table:style-name="Tableau8.B3" office:value-type="float" office:value="19">
              <text:p text:style-name="P92">19</text:p>
            </table:table-cell>
            <table:table-cell table:style-name="Tableau8.B3" office:value-type="float" office:value="9">
              <text:p text:style-name="P92">9</text:p>
            </table:table-cell>
          </table:table-row>
          <table:table-row>
            <table:table-cell table:style-name="Tableau8.A1" office:value-type="string">
              <text:p text:style-name="P88">Γυναίκα </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4" table:number-columns-spanned="4" office:value-type="string">
              <text:p text:style-name="P58">Ηλικία</text:p>
            </table:table-cell>
            <table:covered-table-cell/>
            <table:covered-table-cell/>
            <table:covered-table-cell/>
          </table:table-row>
          <table:table-row>
            <table:table-cell table:style-name="Tableau8.A1" office:value-type="string">
              <text:p text:style-name="P88">15-24 </text:p>
            </table:table-cell>
            <table:table-cell table:style-name="Tableau8.B3" office:value-type="float" office:value="69">
              <text:p text:style-name="P92">69</text:p>
            </table:table-cell>
            <table:table-cell table:style-name="Tableau8.B3" office:value-type="float" office:value="24">
              <text:p text:style-name="P92">24</text:p>
            </table:table-cell>
            <table:table-cell table:style-name="Tableau8.B3" office:value-type="float" office:value="7">
              <text:p text:style-name="P92">7</text:p>
            </table:table-cell>
          </table:table-row>
          <table:table-row>
            <table:table-cell table:style-name="Tableau8.A1" office:value-type="string">
              <text:p text:style-name="P88">25-39 </text:p>
            </table:table-cell>
            <table:table-cell table:style-name="Tableau8.B3" office:value-type="float" office:value="72">
              <text:p text:style-name="P92">72</text:p>
            </table:table-cell>
            <table:table-cell table:style-name="Tableau8.B3" office:value-type="float" office:value="21">
              <text:p text:style-name="P92">21</text:p>
            </table:table-cell>
            <table:table-cell table:style-name="Tableau8.B3" office:value-type="float" office:value="7">
              <text:p text:style-name="P92">7</text:p>
            </table:table-cell>
          </table:table-row>
          <table:table-row>
            <table:table-cell table:style-name="Tableau8.A1" office:value-type="string">
              <text:p text:style-name="P88">40-54 </text:p>
            </table:table-cell>
            <table:table-cell table:style-name="Tableau8.B3" office:value-type="float" office:value="74">
              <text:p text:style-name="P92">74</text:p>
            </table:table-cell>
            <table:table-cell table:style-name="Tableau8.B3" office:value-type="float" office:value="19">
              <text:p text:style-name="P92">19</text:p>
            </table:table-cell>
            <table:table-cell table:style-name="Tableau8.B3" office:value-type="float" office:value="7">
              <text:p text:style-name="P92">7</text:p>
            </table:table-cell>
          </table:table-row>
          <table:table-row>
            <table:table-cell table:style-name="Tableau8.A1" office:value-type="string">
              <text:p text:style-name="P88">&gt;=55</text:p>
            </table:table-cell>
            <table:table-cell table:style-name="Tableau8.B3" office:value-type="float" office:value="73">
              <text:p text:style-name="P92">73</text:p>
            </table:table-cell>
            <table:table-cell table:style-name="Tableau8.B3" office:value-type="float" office:value="16">
              <text:p text:style-name="P92">16</text:p>
            </table:table-cell>
            <table:table-cell table:style-name="Tableau8.B3" office:value-type="float" office:value="11">
              <text:p text:style-name="P92">11</text:p>
            </table:table-cell>
          </table:table-row>
          <table:table-row>
            <table:table-cell table:style-name="Tableau8.A4" table:number-columns-spanned="4" office:value-type="string">
              <text:p text:style-name="P58">Εκπαίδευση (τέλος)</text:p>
            </table:table-cell>
            <table:covered-table-cell/>
            <table:covered-table-cell/>
            <table:covered-table-cell/>
          </table:table-row>
          <table:table-row>
            <table:table-cell table:style-name="Tableau8.A1" office:value-type="string">
              <text:p text:style-name="P88">&lt;=-15</text:p>
            </table:table-cell>
            <table:table-cell table:style-name="Tableau8.B3" office:value-type="float" office:value="71">
              <text:p text:style-name="P92">71</text:p>
            </table:table-cell>
            <table:table-cell table:style-name="Tableau8.B3" office:value-type="float" office:value="15">
              <text:p text:style-name="P92">15</text:p>
            </table:table-cell>
            <table:table-cell table:style-name="Tableau8.B3" office:value-type="float" office:value="14">
              <text:p text:style-name="P92">14</text:p>
            </table:table-cell>
          </table:table-row>
          <table:table-row>
            <table:table-cell table:style-name="Tableau8.A1" office:value-type="string">
              <text:p text:style-name="P88">16-19 </text:p>
            </table:table-cell>
            <table:table-cell table:style-name="Tableau8.B3" office:value-type="float" office:value="74">
              <text:p text:style-name="P92">74</text:p>
            </table:table-cell>
            <table:table-cell table:style-name="Tableau8.B3" office:value-type="float" office:value="18">
              <text:p text:style-name="P92">18</text:p>
            </table:table-cell>
            <table:table-cell table:style-name="Tableau8.B3" office:value-type="float" office:value="8">
              <text:p text:style-name="P92">8</text:p>
            </table:table-cell>
          </table:table-row>
          <table:table-row>
            <table:table-cell table:style-name="Tableau8.A1" office:value-type="string">
              <text:p text:style-name="P88">&gt;=20</text:p>
            </table:table-cell>
            <table:table-cell table:style-name="Tableau8.B3" office:value-type="float" office:value="73">
              <text:p text:style-name="P92">73</text:p>
            </table:table-cell>
            <table:table-cell table:style-name="Tableau8.B3" office:value-type="float" office:value="18">
              <text:p text:style-name="P92">18</text:p>
            </table:table-cell>
            <table:table-cell table:style-name="Tableau8.B3" office:value-type="float" office:value="9">
              <text:p text:style-name="P92">9</text:p>
            </table:table-cell>
          </table:table-row>
          <table:table-row>
            <table:table-cell table:style-name="Tableau8.A1" office:value-type="string">
              <text:p text:style-name="P88">Εξακολουθούν να μελετούν </text:p>
            </table:table-cell>
            <table:table-cell table:style-name="Tableau8.B3" office:value-type="float" office:value="67">
              <text:p text:style-name="P92">67</text:p>
            </table:table-cell>
            <table:table-cell table:style-name="Tableau8.B3" office:value-type="float" office:value="23">
              <text:p text:style-name="P92">23</text:p>
            </table:table-cell>
            <table:table-cell table:style-name="Tableau8.B3" office:value-type="float" office:value="10">
              <text:p text:style-name="P92">10</text:p>
            </table:table-cell>
          </table:table-row>
          <table:table-row>
            <table:table-cell table:style-name="Tableau8.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8.A1" office:value-type="string">
              <text:p text:style-name="P88">Αυτοαπασχολούμενοι </text:p>
            </table:table-cell>
            <table:table-cell table:style-name="Tableau8.B3" office:value-type="float" office:value="71">
              <text:p text:style-name="P92">71</text:p>
            </table:table-cell>
            <table:table-cell table:style-name="Tableau8.B3" office:value-type="float" office:value="21">
              <text:p text:style-name="P92">21</text:p>
            </table:table-cell>
            <table:table-cell table:style-name="Tableau8.B3" office:value-type="float" office:value="8">
              <text:p text:style-name="P92">8</text:p>
            </table:table-cell>
          </table:table-row>
          <table:table-row>
            <table:table-cell table:style-name="Tableau8.A1" office:value-type="string">
              <text:p text:style-name="P88">Διευθυντές </text:p>
            </table:table-cell>
            <table:table-cell table:style-name="Tableau8.B3" office:value-type="float" office:value="72">
              <text:p text:style-name="P92">72</text:p>
            </table:table-cell>
            <table:table-cell table:style-name="Tableau8.B3" office:value-type="float" office:value="18">
              <text:p text:style-name="P92">18</text:p>
            </table:table-cell>
            <table:table-cell table:style-name="Tableau8.B3" office:value-type="float" office:value="10">
              <text:p text:style-name="P92">10</text:p>
            </table:table-cell>
          </table:table-row>
          <table:table-row>
            <table:table-cell table:style-name="Tableau8.A1" office:value-type="string">
              <text:p text:style-name="P88">Άλλα λευκά περιλαίμια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1" office:value-type="string">
              <text:p text:style-name="P88">Χειρωνακτικά εργαζόμενοι </text:p>
            </table:table-cell>
            <table:table-cell table:style-name="Tableau8.B3" office:value-type="float" office:value="75">
              <text:p text:style-name="P92">75</text:p>
            </table:table-cell>
            <table:table-cell table:style-name="Tableau8.B3" office:value-type="float" office:value="19">
              <text:p text:style-name="P92">19</text:p>
            </table:table-cell>
            <table:table-cell table:style-name="Tableau8.B3" office:value-type="float" office:value="6">
              <text:p text:style-name="P92">6</text:p>
            </table:table-cell>
          </table:table-row>
          <table:table-row>
            <table:table-cell table:style-name="Tableau8.A1" office:value-type="string">
              <text:p text:style-name="P88">Οικιακοί βοηθοί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Άνεργοι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Συνταξιούχος </text:p>
            </table:table-cell>
            <table:table-cell table:style-name="Tableau8.B3" office:value-type="float" office:value="73">
              <text:p text:style-name="P92">73</text:p>
            </table:table-cell>
            <table:table-cell table:style-name="Tableau8.B3" office:value-type="float" office:value="15">
              <text:p text:style-name="P92">15</text:p>
            </table:table-cell>
            <table:table-cell table:style-name="Tableau8.B3" office:value-type="float" office:value="12">
              <text:p text:style-name="P92">12</text:p>
            </table:table-cell>
          </table:table-row>
          <table:table-row>
            <table:table-cell table:style-name="Tableau8.A1" office:value-type="string">
              <text:p text:style-name="P88">Φοιτητές </text:p>
            </table:table-cell>
            <table:table-cell table:style-name="Tableau8.B3" office:value-type="float" office:value="68">
              <text:p text:style-name="P92">68</text:p>
            </table:table-cell>
            <table:table-cell table:style-name="Tableau8.B3" office:value-type="float" office:value="24">
              <text:p text:style-name="P92">24</text:p>
            </table:table-cell>
            <table:table-cell table:style-name="Tableau8.B3" office:value-type="float" office:value="8">
              <text:p text:style-name="P92">8</text:p>
            </table:table-cell>
          </table:table-row>
          <table:table-row>
            <table:table-cell table:style-name="Tableau8.A4" table:number-columns-spanned="4" office:value-type="string">
              <text:p text:style-name="P58">Υποκειμενική αστικοποίηση</text:p>
            </table:table-cell>
            <table:covered-table-cell/>
            <table:covered-table-cell/>
            <table:covered-table-cell/>
          </table:table-row>
          <table:table-row>
            <table:table-cell table:style-name="Tableau8.A1" office:value-type="string">
              <text:p text:style-name="P88">Αγροτική περιοχή ή χωριό </text:p>
            </table:table-cell>
            <table:table-cell table:style-name="Tableau8.B3" office:value-type="float" office:value="76">
              <text:p text:style-name="P92">76</text:p>
            </table:table-cell>
            <table:table-cell table:style-name="Tableau8.B3" office:value-type="float" office:value="16">
              <text:p text:style-name="P92">16</text:p>
            </table:table-cell>
            <table:table-cell table:style-name="Tableau8.B3" office:value-type="float" office:value="8">
              <text:p text:style-name="P92">8</text:p>
            </table:table-cell>
          </table:table-row>
          <table:table-row>
            <table:table-cell table:style-name="Tableau8.A1" office:value-type="string">
              <text:p text:style-name="P88">Μικρές ή μεσαίες πόλεις </text:p>
            </table:table-cell>
            <table:table-cell table:style-name="Tableau8.B3" office:value-type="float" office:value="70">
              <text:p text:style-name="P92">70</text:p>
            </table:table-cell>
            <table:table-cell table:style-name="Tableau8.B3" office:value-type="float" office:value="20">
              <text:p text:style-name="P92">20</text:p>
            </table:table-cell>
            <table:table-cell table:style-name="Tableau8.B3" office:value-type="float" office:value="10">
              <text:p text:style-name="P92">10</text:p>
            </table:table-cell>
          </table:table-row>
          <table:table-row>
            <table:table-cell table:style-name="Tableau8.A1" office:value-type="string">
              <text:p text:style-name="P88">Μεγάλη πόλη </text:p>
            </table:table-cell>
            <table:table-cell table:style-name="Tableau8.B3" office:value-type="float" office:value="72">
              <text:p text:style-name="P92">72</text:p>
            </table:table-cell>
            <table:table-cell table:style-name="Tableau8.B3" office:value-type="float" office:value="20">
              <text:p text:style-name="P92">20</text:p>
            </table:table-cell>
            <table:table-cell table:style-name="Tableau8.B3" office:value-type="float" office:value="8">
              <text:p text:style-name="P92">8</text:p>
            </table:table-cell>
          </table:table-row>
          <table:table-row>
            <table:table-cell table:style-name="Tableau8.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8.A1" office:value-type="string">
              <text:p text:style-name="P88">Θετική </text:p>
            </table:table-cell>
            <table:table-cell table:style-name="Tableau8.B3" office:value-type="float" office:value="82">
              <text:p text:style-name="P92">82</text:p>
            </table:table-cell>
            <table:table-cell table:style-name="Tableau8.B3" office:value-type="float" office:value="12">
              <text:p text:style-name="P92">12</text:p>
            </table:table-cell>
            <table:table-cell table:style-name="Tableau8.B3" office:value-type="float" office:value="6">
              <text:p text:style-name="P92">6</text:p>
            </table:table-cell>
          </table:table-row>
          <table:table-row>
            <table:table-cell table:style-name="Tableau8.A1" office:value-type="string">
              <text:p text:style-name="P88">Αρνητική </text:p>
            </table:table-cell>
            <table:table-cell table:style-name="Tableau8.B3" office:value-type="float" office:value="56">
              <text:p text:style-name="P92">56</text:p>
            </table:table-cell>
            <table:table-cell table:style-name="Tableau8.B3" office:value-type="float" office:value="35">
              <text:p text:style-name="P92">35</text:p>
            </table:table-cell>
            <table:table-cell table:style-name="Tableau8.B3" office:value-type="float" office:value="9">
              <text:p text:style-name="P92">9</text:p>
            </table:table-cell>
          </table:table-row>
          <table:table-row>
            <table:table-cell table:style-name="Tableau8.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8.A1" office:value-type="string">
              <text:p text:style-name="P88">Ναι </text:p>
            </table:table-cell>
            <table:table-cell table:style-name="Tableau8.B3" office:value-type="float" office:value="76">
              <text:p text:style-name="P92">76</text:p>
            </table:table-cell>
            <table:table-cell table:style-name="Tableau8.B3" office:value-type="float" office:value="18">
              <text:p text:style-name="P92">18</text:p>
            </table:table-cell>
            <table:table-cell table:style-name="Tableau8.B3" office:value-type="float" office:value="6">
              <text:p text:style-name="P92">6</text:p>
            </table:table-cell>
          </table:table-row>
          <table:table-row>
            <table:table-cell table:style-name="Tableau8.A1" office:value-type="string">
              <text:p text:style-name="P88">Όχι </text:p>
            </table:table-cell>
            <table:table-cell table:style-name="Tableau8.B3" office:value-type="float" office:value="70">
              <text:p text:style-name="P92">70</text:p>
            </table:table-cell>
            <table:table-cell table:style-name="Tableau8.B3" office:value-type="float" office:value="19">
              <text:p text:style-name="P92">19</text:p>
            </table:table-cell>
            <table:table-cell table:style-name="Tableau8.B3" office:value-type="float" office:value="11">
              <text:p text:style-name="P92">11</text:p>
            </table:table-cell>
          </table:table-row>
        </table:table>
        <text:p text:style-name="P21"/>
        <text:h text:style-name="P19" text:outline-level="2"><text:bookmark-start text:name="__RefHeading___Toc215574_2930363814"/>3. Ποιότητα του διδακτικού εργατικού δυναμικού <text:bookmark-end text:name="__RefHeading___Toc215574_2930363814"/></text:h>
        <text:p text:style-name="P50">Περίπου τέσσερις στους πέντε πολίτες της ΕΕ δηλώνουν ότι οι εκπαιδευτικοί και οι εκπαιδευτές στην ΕΕΚ είναι αρμόδιοι </text:p>
        <text:p text:style-name="P21">Σε ολόκληρη την Ευρωπαϊκή Ένωση, το 79 % των πολιτών της ΕΕ δηλώνουν ότι οι εκπαιδευτικοί και οι εκπαιδευτές στην ΕΕΚ είναι ικανοί, συμπεριλαμβανομένου του 23 % που συμφωνούν απόλυτα και του 56 % που τείνουν να συμφωνούν.<text:note text:id="ftn21" text:note-class="footnote"><text:note-citation>21</text:note-citation><text:note-body><text:p text:style-name="P13">QB7.3. Πείτε μου σε ποιο βαθμό συμφωνείτε ή διαφωνείτε με καθεμία από τις ακόλουθες δηλώσεις: Οι εκπαιδευτικοί και οι εκπαιδευτές στην ΕΕΚ είναι ικανοί. </text:p></text:note-body></text:note> Περισσότεροι από ένας στους δέκα ερωτηθέντες διαφωνούν (13%), ενώ το 8% δεν γνωρίζει. </text:p>
        <text:p text:style-name="P21">Η συμφωνία έχει αυξηθεί ελαφρώς με την πάροδο του χρόνου. Στην έρευνα του Ευρωβαρόμετρου του 2011 για την ΕΕΚ (ΕΕ των 27), το 76 % όσων απάντησαν συμφώνησε ότι οι εκπαιδευτικοί και οι εκπαιδευτές στην ΕΕΚ ήταν ικανοί.<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QA10.3: «Πείτε μου σε ποιο βαθμό συμφωνείτε ή διαφωνείτε με καθεμία από τις ακόλουθες δηλώσεις. Οι εκπαιδευτικοί και οι εκπαιδευτές στην επαγγελματική εκπαίδευση και κατάρτιση είναι ικανοί».</text:span></text:p></text:note-body></text:note> </text:p>
        <text:p text:style-name="P21">Στην τρέχουσα έρευνα, οι απόψεις διαφέρουν μεταξύ των κρατών μελών, με τα υψηλότερα επίπεδα συμφωνίας να καταγράφονται στην Αυστρία (86 %), την Ιρλανδία (84 %) και την Κύπρο (83 %). Τα χαμηλότερα επίπεδα καταγράφονται στη Ρουμανία (64%), τη Βουλγαρία και το Λουξεμβούργο (72%) και τις Κάτω Χώρες (73%). Σε όλα τα κράτη μέλη, τουλάχιστον έξι στους δέκα ερωτηθέντες δηλώνουν ότι οι εκπαιδευτικοί και οι εκπαιδευτές στην ΕΕΚ είναι αρμόδιοι. </text:p>
        <text:p text:style-name="P21"><draw:g text:anchor-type="paragraph" draw:z-index="14" draw:name="Forme11" draw:style-name="gr1"><draw:frame draw:style-name="gr354" draw:text-style-name="P99" svg:width="6.091cm" svg:height="6.626cm" svg:x="10.257cm" svg:y="-7.337cm"><draw:image xlink:href="Pictures/10000000000001D100000200177E002838688217.png" xlink:type="simple" xlink:show="embed" xlink:actuate="onLoad" draw:mime-type="image/png"><text:p/></draw:image></draw:frame><draw:frame draw:style-name="gr355" draw:text-style-name="P101" svg:width="7.797cm" svg:height="1.551cm" svg:x="9.017cm" svg:y="-8.722cm"><draw:text-box><text:p text:style-name="P100"><text:span text:style-name="T60">QB7.3: Πείτε μου σε ποιο βαθμό συμφωνείτε ή διαφωνείτε με καθεμία από τις ακόλουθες δηλώσεις: - Οι εκπαιδευτικοί και οι εκπαιδευτές στην ΑΕΕΚ είναι αρμόδιοι (ΕΕ27) (%} </text:span></text:p></draw:text-box></draw:frame><draw:frame draw:style-name="gr356" draw:text-style-name="P101" svg:width="1.983cm" svg:height="0.902cm" svg:x="10.799cm" svg:y="-7.727cm"><draw:text-box><text:p text:style-name="P100"><text:span text:style-name="T60">Δεν ξέρω 8</text:span></text:p></draw:text-box></draw:frame><draw:frame draw:style-name="gr357" draw:text-style-name="P104" svg:width="2.454cm" svg:height="0.902cm" svg:x="9.236cm" svg:y="-7.027cm"><draw:text-box><text:p text:style-name="P103"><text:span text:style-name="T60">Διαφωνώ απόλυτα 2</text:span></text:p></draw:text-box></draw:frame><draw:frame draw:style-name="gr358" draw:text-style-name="P104" svg:width="1.971cm" svg:height="0.902cm" svg:x="8.647cm" svg:y="-6.067cm"><draw:text-box><text:p text:style-name="P103"><text:span text:style-name="T60">Διαφωνώ 11</text:span></text:p></draw:text-box></draw:frame><draw:frame draw:style-name="gr359" draw:text-style-name="P101" svg:width="1.715cm" svg:height="1.551cm" svg:x="15.052cm" svg:y="-7.214cm"><draw:text-box><text:p text:style-name="P100"><text:span text:style-name="T60">Συμφωνώ απόλυτα 23</text:span></text:p></draw:text-box></draw:frame><draw:frame draw:style-name="gr360" draw:text-style-name="P101" svg:width="3.223cm" svg:height="0.578cm" svg:x="11.406cm" svg:y="-0.615cm"><draw:text-box><text:p text:style-name="P100"><text:span text:style-name="T60">Συμφωνώ 56</text:span></text:p></draw:text-box></draw:frame></draw:g><draw:g text:anchor-type="paragraph" draw:z-index="15" draw:name="Forme12" draw:style-name="gr1"><draw:frame draw:style-name="gr346" draw:text-style-name="P99" svg:width="17.119cm" svg:height="7.843cm" svg:x="0.113cm" svg:y="1.49cm"><draw:image xlink:href="Pictures/10000000000005470000026B0A0B940F4BB798D4.png" xlink:type="simple" xlink:show="embed" xlink:actuate="onLoad" draw:mime-type="image/png"><text:p/></draw:image></draw:frame><draw:frame draw:style-name="gr347" draw:text-style-name="P101" svg:width="16.581cm" svg:height="0.902cm" svg:x="0.492cm" svg:y="0.589cm"><draw:text-box><text:p text:style-name="P100"><text:span text:style-name="T60">QB7.3. Πείτε μου σε ποιο βαθμό συμφωνείτε ή διαφωνείτε με καθεμία από τις ακόλουθες δηλώσεις:- Οι εκπαιδευτικοί και οι εκπαιδευτές στην ΑΕΕΚ είναι αρμόδιοι (%) </text:span></text:p></draw:text-box></draw:frame><draw:g draw:style-name="gr4"><draw:frame draw:style-name="gr348" draw:text-style-name="P99" svg:width="14.098cm" svg:height="0.959cm" svg:x="0.746cm" svg:y="9.389cm"><draw:image xlink:href="Pictures/100000000000022300000022902E68B765C34830.png" xlink:type="simple" xlink:show="embed" xlink:actuate="onLoad" draw:mime-type="image/png"><text:p/></draw:image></draw:frame><draw:frame draw:style-name="gr349" draw:text-style-name="P101" svg:width="2.924cm" svg:height="0.648cm" svg:x="1.207cm" svg:y="9.564cm"><draw:text-box><text:p text:style-name="P105"><text:span text:style-name="T60">Συμφωνώ απόλυτα</text:span></text:p></draw:text-box></draw:frame><draw:frame draw:style-name="gr350" draw:text-style-name="P101" svg:width="2.857cm" svg:height="0.902cm" svg:x="4.216cm" svg:y="9.541cm"><draw:text-box><text:p text:style-name="P105"><text:span text:style-name="T60">Τείνουν να συμφωνούν</text:span></text:p></draw:text-box></draw:frame><draw:frame draw:style-name="gr351" draw:text-style-name="P101" svg:width="3.282cm" svg:height="0.646cm" svg:x="7.398cm" svg:y="9.583cm"><draw:text-box><text:p text:style-name="P105"><text:span text:style-name="T60">Τείνουν να διαφωνούν</text:span></text:p></draw:text-box></draw:frame><draw:frame draw:style-name="gr352" draw:text-style-name="P101" svg:width="3.484cm" svg:height="0.646cm" svg:x="11.026cm" svg:y="9.543cm"><draw:text-box><text:p text:style-name="P105"><text:span text:style-name="T60">Διαφωνώ απόλυτα</text:span></text:p></draw:text-box></draw:frame><draw:frame draw:style-name="gr353" draw:text-style-name="P101" svg:width="2.52cm" svg:height="0.687cm" svg:x="14.748cm" svg:y="9.543cm"><draw:text-box><text:p text:style-name="P105"><text:span text:style-name="T60">Δεν γνωρίζω</text:span></text:p></draw:text-box></draw:frame></draw:g></draw:g></text:p>
        <text:p text:style-name="P21"/>
        <text:p text:style-name="P29">Ο βαθμός στον οποίο οι ερωτηθέντες συμφωνούν ότι οι εκπαιδευτικοί και οι εκπαιδευτές ΕΕΚ είναι ικανοί ποικίλλει ανάλογα με τους κοινωνικοδημογραφικούς και συμπεριφορικούς παράγοντες, ως εξής. </text:p>
        <text:p text:style-name="P52">■ Όσοι αντιλαμβάνονται την ΕΕΚ θετικά είναι πιθανότερο να έχουν αυτή την άποψη: 87% σε σύγκριση με 67% μεταξύ εκείνων που πιστεύουν ότι η ΕΕΚ έχει αρνητική εικόνα. </text:p>
        <text:p text:style-name="P52">■ Οι ερωτηθέντες που πιστεύουν ότι οι σπουδαστές λαμβάνουν επαρκείς πληροφορίες σχετικά με τις ευκαιρίες ΕΕΚ είναι πολύ πιθανότερο να συμφωνήσουν (87%) από εκείνους που δεν το κάνουν (69%). </text:p>
        <text:p text:style-name="P52">■ Υπάρχουν ορισμένες αξιοσημείωτες διαφορές μεταξύ των κοινωνικοεπαγγελματικών κατηγοριών, καθώς τα διευθυντικά στελέχη και άλλοι υπάλληλοι γραφείου είναι πιθανότερο να έχουν αυτή την άποψη (και οι δύο 81%), σε σύγκριση με το 74% των κατ' οίκον εργαζομένων. </text:p>
        <text:p text:style-name="P52">■ Μέχρι την ηλικία στο τέλος της εκπαίδευσης, η πεποίθηση ότι οι εκπαιδευτικοί ΕΕΚ είναι ικανοί είναι πιο διαδεδομένη μεταξύ των ερωτηθέντων που ολοκλήρωσαν την εκπαίδευσή τους μετά την ηλικία των 20 ετών (81 %). Το ποσοστό αυτό ανέρχεται στο 79 % για όσους ολοκλήρωσαν την εκπαίδευσή τους μεταξύ 16-19 ετών και στο 74 % για όσους η εκπαίδευσή τους έληξε στην ηλικία των 15 ετών ή νωρίτερα. </text:p>
        <text:p text:style-name="P52">■ Υπάρχουν ορισμένες μικρές διαφορές μεταξύ των ηλικιών, καθώς οι ερωτηθέντες ηλικίας 40-54 ετών είναι πιθανότερο να συμφωνήσουν ότι οι εκπαιδευτικοί ΕΕΚ είναι ικανοί (81 %), ενώ το 77 % των ερωτηθέντων ηλικίας 15-24 ετών το πράττουν. </text:p>
        <text:p text:style-name="P52">■ Οι ερωτηθέντες που έχουν παρακολουθήσει ΕΕΚ είναι πιθανότερο να συμφωνήσουν ότι οι εκπαιδευτικοί ΕΕΚ είναι ικανοί (81%) από εκείνους που δεν έχουν παρακολουθήσει (77%). </text:p>
        <text:p text:style-name="P52">■ Δεν υπάρχουν διαφορές στην αντίληψη ανά φύλο. </text:p>
        <text:p text:style-name="P21"/>
        <text:p text:style-name="P28"/>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8">QB7.3 Πείτε μου σε ποιο βαθμό συμφωνείτε ή διαφωνείτε με καθεμία από τις ακόλουθες δηλώσεις: Οι εκπαιδευτικοί και οι εκπαιδευτές στην ΑΕΕΚ είναι αρμόδιοι (%-ΕΕ)</text:p>
            </table:table-cell>
            <table:covered-table-cell/>
            <table:covered-table-cell/>
            <table:covered-table-cell/>
          </table:table-row>
          <table:table-row>
            <table:table-cell table:style-name="Tableau9.A1" office:value-type="string">
              <text:p text:style-name="P80"/>
            </table:table-cell>
            <table:table-cell table:style-name="Tableau9.A1" office:value-type="string">
              <text:p text:style-name="P83">Σύνολο «Συμφωνία»</text:p>
            </table:table-cell>
            <table:table-cell table:style-name="Tableau9.A1" office:value-type="string">
              <text:p text:style-name="P83">Σύνολο «Διαφωνώ» </text:p>
            </table:table-cell>
            <table:table-cell table:style-name="Tableau9.A1" office:value-type="string">
              <text:p text:style-name="P83">Δεν ξέρω</text:p>
            </table:table-cell>
          </table:table-row>
          <table:table-row>
            <table:table-cell table:style-name="Tableau9.A1" office:value-type="string">
              <text:p text:style-name="P88">ΕΕ των 27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Φύλο</text:p>
            </table:table-cell>
            <table:covered-table-cell/>
            <table:covered-table-cell/>
            <table:covered-table-cell/>
          </table:table-row>
          <table:table-row>
            <table:table-cell table:style-name="Tableau9.A1" office:value-type="string">
              <text:p text:style-name="P88">Άνδρας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1" office:value-type="string">
              <text:p text:style-name="P88">Γυναίκα </text:p>
            </table:table-cell>
            <table:table-cell table:style-name="Tableau9.B3" office:value-type="float" office:value="79">
              <text:p text:style-name="P92">79</text:p>
            </table:table-cell>
            <table:table-cell table:style-name="Tableau9.B3" office:value-type="float" office:value="13">
              <text:p text:style-name="P92">13</text:p>
            </table:table-cell>
            <table:table-cell table:style-name="Tableau9.B3" office:value-type="float" office:value="8">
              <text:p text:style-name="P92">8</text:p>
            </table:table-cell>
          </table:table-row>
          <table:table-row>
            <table:table-cell table:style-name="Tableau9.A4" table:number-columns-spanned="4" office:value-type="string">
              <text:p text:style-name="P58">Ηλικία</text:p>
            </table:table-cell>
            <table:covered-table-cell/>
            <table:covered-table-cell/>
            <table:covered-table-cell/>
          </table:table-row>
          <table:table-row>
            <table:table-cell table:style-name="Tableau9.A1" office:value-type="string">
              <text:p text:style-name="P88">15-24 </text:p>
            </table:table-cell>
            <table:table-cell table:style-name="Tableau9.B3" office:value-type="float" office:value="77">
              <text:p text:style-name="P92">77</text:p>
            </table:table-cell>
            <table:table-cell table:style-name="Tableau9.B3" office:value-type="float" office:value="16">
              <text:p text:style-name="P92">16</text:p>
            </table:table-cell>
            <table:table-cell table:style-name="Tableau9.B3" office:value-type="float" office:value="7">
              <text:p text:style-name="P92">7</text:p>
            </table:table-cell>
          </table:table-row>
          <table:table-row>
            <table:table-cell table:style-name="Tableau9.A1" office:value-type="string">
              <text:p text:style-name="P88">25-39 </text:p>
            </table:table-cell>
            <table:table-cell table:style-name="Tableau9.B3" office:value-type="float" office:value="80">
              <text:p text:style-name="P92">80</text:p>
            </table:table-cell>
            <table:table-cell table:style-name="Tableau9.B3" office:value-type="float" office:value="13">
              <text:p text:style-name="P92">13</text:p>
            </table:table-cell>
            <table:table-cell table:style-name="Tableau9.B3" office:value-type="float" office:value="7">
              <text:p text:style-name="P92">7</text:p>
            </table:table-cell>
          </table:table-row>
          <table:table-row>
            <table:table-cell table:style-name="Tableau9.A1" office:value-type="string">
              <text:p text:style-name="P88">40-54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gt;=55</text:p>
            </table:table-cell>
            <table:table-cell table:style-name="Tableau9.B3" office:value-type="float" office:value="78">
              <text:p text:style-name="P92">78</text:p>
            </table:table-cell>
            <table:table-cell table:style-name="Tableau9.B3" office:value-type="float" office:value="11">
              <text:p text:style-name="P92">11</text:p>
            </table:table-cell>
            <table:table-cell table:style-name="Tableau9.B3" office:value-type="float" office:value="11">
              <text:p text:style-name="P92">11</text:p>
            </table:table-cell>
          </table:table-row>
          <table:table-row>
            <table:table-cell table:style-name="Tableau9.A4" table:number-columns-spanned="4" office:value-type="string">
              <text:p text:style-name="P58">Εκπαίδευση (τέλος)</text:p>
            </table:table-cell>
            <table:covered-table-cell/>
            <table:covered-table-cell/>
            <table:covered-table-cell/>
          </table:table-row>
          <table:table-row>
            <table:table-cell table:style-name="Tableau9.A1" office:value-type="string">
              <text:p text:style-name="P88">&lt;=-15</text:p>
            </table:table-cell>
            <table:table-cell table:style-name="Tableau9.B3" office:value-type="float" office:value="74">
              <text:p text:style-name="P92">74</text:p>
            </table:table-cell>
            <table:table-cell table:style-name="Tableau9.B3" office:value-type="float" office:value="12">
              <text:p text:style-name="P92">12</text:p>
            </table:table-cell>
            <table:table-cell table:style-name="Tableau9.B3" office:value-type="float" office:value="14">
              <text:p text:style-name="P92">14</text:p>
            </table:table-cell>
          </table:table-row>
          <table:table-row>
            <table:table-cell table:style-name="Tableau9.A1" office:value-type="string">
              <text:p text:style-name="P88">16-19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gt;=20</text:p>
            </table:table-cell>
            <table:table-cell table:style-name="Tableau9.B3" office:value-type="float" office:value="81">
              <text:p text:style-name="P92">81</text:p>
            </table:table-cell>
            <table:table-cell table:style-name="Tableau9.B3" office:value-type="float" office:value="11">
              <text:p text:style-name="P92">11</text:p>
            </table:table-cell>
            <table:table-cell table:style-name="Tableau9.B3" office:value-type="float" office:value="8">
              <text:p text:style-name="P92">8</text:p>
            </table:table-cell>
          </table:table-row>
          <table:table-row>
            <table:table-cell table:style-name="Tableau9.A1" office:value-type="string">
              <text:p text:style-name="P88">Εξακολουθούν να μελετούν </text:p>
            </table:table-cell>
            <table:table-cell table:style-name="Tableau9.B3" office:value-type="float" office:value="77">
              <text:p text:style-name="P92">77</text:p>
            </table:table-cell>
            <table:table-cell table:style-name="Tableau9.B3" office:value-type="float" office:value="15">
              <text:p text:style-name="P92">15</text:p>
            </table:table-cell>
            <table:table-cell table:style-name="Tableau9.B3" office:value-type="float" office:value="8">
              <text:p text:style-name="P92">8</text:p>
            </table:table-cell>
          </table:table-row>
          <table:table-row>
            <table:table-cell table:style-name="Tableau9.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9.A1" office:value-type="string">
              <text:p text:style-name="P88">Αυτοαπασχολούμενοι </text:p>
            </table:table-cell>
            <table:table-cell table:style-name="Tableau9.B3" office:value-type="float" office:value="79">
              <text:p text:style-name="P92">79</text:p>
            </table:table-cell>
            <table:table-cell table:style-name="Tableau9.B3" office:value-type="float" office:value="14">
              <text:p text:style-name="P92">14</text:p>
            </table:table-cell>
            <table:table-cell table:style-name="Tableau9.B3" office:value-type="float" office:value="7">
              <text:p text:style-name="P92">7</text:p>
            </table:table-cell>
          </table:table-row>
          <table:table-row>
            <table:table-cell table:style-name="Tableau9.A1" office:value-type="string">
              <text:p text:style-name="P88">Διευθυντές </text:p>
            </table:table-cell>
            <table:table-cell table:style-name="Tableau9.B3" office:value-type="float" office:value="81">
              <text:p text:style-name="P92">81</text:p>
            </table:table-cell>
            <table:table-cell table:style-name="Tableau9.B3" office:value-type="float" office:value="10">
              <text:p text:style-name="P92">10</text:p>
            </table:table-cell>
            <table:table-cell table:style-name="Tableau9.B3" office:value-type="float" office:value="9">
              <text:p text:style-name="P92">9</text:p>
            </table:table-cell>
          </table:table-row>
          <table:table-row>
            <table:table-cell table:style-name="Tableau9.A1" office:value-type="string">
              <text:p text:style-name="P88">Άλλα λευκά περιλαίμια </text:p>
            </table:table-cell>
            <table:table-cell table:style-name="Tableau9.B3" office:value-type="float" office:value="81">
              <text:p text:style-name="P92">81</text:p>
            </table:table-cell>
            <table:table-cell table:style-name="Tableau9.B3" office:value-type="float" office:value="12">
              <text:p text:style-name="P92">12</text:p>
            </table:table-cell>
            <table:table-cell table:style-name="Tableau9.B3" office:value-type="float" office:value="7">
              <text:p text:style-name="P92">7</text:p>
            </table:table-cell>
          </table:table-row>
          <table:table-row>
            <table:table-cell table:style-name="Tableau9.A1" office:value-type="string">
              <text:p text:style-name="P88">Χειρωνακτικά εργαζόμενοι </text:p>
            </table:table-cell>
            <table:table-cell table:style-name="Tableau9.B3" office:value-type="float" office:value="80">
              <text:p text:style-name="P92">80</text:p>
            </table:table-cell>
            <table:table-cell table:style-name="Tableau9.B3" office:value-type="float" office:value="14">
              <text:p text:style-name="P92">14</text:p>
            </table:table-cell>
            <table:table-cell table:style-name="Tableau9.B3" office:value-type="float" office:value="6">
              <text:p text:style-name="P92">6</text:p>
            </table:table-cell>
          </table:table-row>
          <table:table-row>
            <table:table-cell table:style-name="Tableau9.A1" office:value-type="string">
              <text:p text:style-name="P88">Οικιακοί βοηθοί </text:p>
            </table:table-cell>
            <table:table-cell table:style-name="Tableau9.B3" office:value-type="float" office:value="74">
              <text:p text:style-name="P92">74</text:p>
            </table:table-cell>
            <table:table-cell table:style-name="Tableau9.B3" office:value-type="float" office:value="17">
              <text:p text:style-name="P92">17</text:p>
            </table:table-cell>
            <table:table-cell table:style-name="Tableau9.B3" office:value-type="float" office:value="9">
              <text:p text:style-name="P92">9</text:p>
            </table:table-cell>
          </table:table-row>
          <table:table-row>
            <table:table-cell table:style-name="Tableau9.A1" office:value-type="string">
              <text:p text:style-name="P88">Άνεργοι </text:p>
            </table:table-cell>
            <table:table-cell table:style-name="Tableau9.B3" office:value-type="float" office:value="75">
              <text:p text:style-name="P92">75</text:p>
            </table:table-cell>
            <table:table-cell table:style-name="Tableau9.B3" office:value-type="float" office:value="16">
              <text:p text:style-name="P92">16</text:p>
            </table:table-cell>
            <table:table-cell table:style-name="Tableau9.B3" office:value-type="float" office:value="9">
              <text:p text:style-name="P92">9</text:p>
            </table:table-cell>
          </table:table-row>
          <table:table-row>
            <table:table-cell table:style-name="Tableau9.A1" office:value-type="string">
              <text:p text:style-name="P88">Συνταξιούχος </text:p>
            </table:table-cell>
            <table:table-cell table:style-name="Tableau9.B3" office:value-type="float" office:value="77">
              <text:p text:style-name="P92">77</text:p>
            </table:table-cell>
            <table:table-cell table:style-name="Tableau9.B3" office:value-type="float" office:value="11">
              <text:p text:style-name="P92">11</text:p>
            </table:table-cell>
            <table:table-cell table:style-name="Tableau9.B3" office:value-type="float" office:value="12">
              <text:p text:style-name="P92">12</text:p>
            </table:table-cell>
          </table:table-row>
          <table:table-row>
            <table:table-cell table:style-name="Tableau9.A1" office:value-type="string">
              <text:p text:style-name="P88">Φοιτητές </text:p>
            </table:table-cell>
            <table:table-cell table:style-name="Tableau9.B3" office:value-type="float" office:value="76">
              <text:p text:style-name="P92">76</text:p>
            </table:table-cell>
            <table:table-cell table:style-name="Tableau9.B3" office:value-type="float" office:value="17">
              <text:p text:style-name="P92">17</text:p>
            </table:table-cell>
            <table:table-cell table:style-name="Tableau9.B3" office:value-type="float" office:value="7">
              <text:p text:style-name="P92">7</text:p>
            </table:table-cell>
          </table:table-row>
          <table:table-row>
            <table:table-cell table:style-name="Tableau9.A4" table:number-columns-spanned="4" office:value-type="string">
              <text:p text:style-name="P58">Υποκειμενική αστικοποίηση</text:p>
            </table:table-cell>
            <table:covered-table-cell/>
            <table:covered-table-cell/>
            <table:covered-table-cell/>
          </table:table-row>
          <table:table-row>
            <table:table-cell table:style-name="Tableau9.A1" office:value-type="string">
              <text:p text:style-name="P88">Αγροτική περιοχή ή χωριό </text:p>
            </table:table-cell>
            <table:table-cell table:style-name="Tableau9.B3" office:value-type="float" office:value="78">
              <text:p text:style-name="P92">78</text:p>
            </table:table-cell>
            <table:table-cell table:style-name="Tableau9.B3" office:value-type="float" office:value="13">
              <text:p text:style-name="P92">13</text:p>
            </table:table-cell>
            <table:table-cell table:style-name="Tableau9.B3" office:value-type="float" office:value="9">
              <text:p text:style-name="P92">9</text:p>
            </table:table-cell>
          </table:table-row>
          <table:table-row>
            <table:table-cell table:style-name="Tableau9.A1" office:value-type="string">
              <text:p text:style-name="P88">Μικρές ή μεσαίες πόλεις </text:p>
            </table:table-cell>
            <table:table-cell table:style-name="Tableau9.B3" office:value-type="float" office:value="78">
              <text:p text:style-name="P92">78</text:p>
            </table:table-cell>
            <table:table-cell table:style-name="Tableau9.B3" office:value-type="float" office:value="14">
              <text:p text:style-name="P92">14</text:p>
            </table:table-cell>
            <table:table-cell table:style-name="Tableau9.B3" office:value-type="float" office:value="8">
              <text:p text:style-name="P92">8</text:p>
            </table:table-cell>
          </table:table-row>
          <table:table-row>
            <table:table-cell table:style-name="Tableau9.A1" office:value-type="string">
              <text:p text:style-name="P88">Μεγάλη πόλη </text:p>
            </table:table-cell>
            <table:table-cell table:style-name="Tableau9.B3" office:value-type="float" office:value="80">
              <text:p text:style-name="P92">80</text:p>
            </table:table-cell>
            <table:table-cell table:style-name="Tableau9.B3" office:value-type="float" office:value="12">
              <text:p text:style-name="P92">12</text:p>
            </table:table-cell>
            <table:table-cell table:style-name="Tableau9.B3" office:value-type="float" office:value="8">
              <text:p text:style-name="P92">8</text:p>
            </table:table-cell>
          </table:table-row>
          <table:table-row>
            <table:table-cell table:style-name="Tableau9.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9.A1" office:value-type="string">
              <text:p text:style-name="P88">Θετική </text:p>
            </table:table-cell>
            <table:table-cell table:style-name="Tableau9.B3" office:value-type="float" office:value="87">
              <text:p text:style-name="P92">87</text:p>
            </table:table-cell>
            <table:table-cell table:style-name="Tableau9.B3" office:value-type="float" office:value="8">
              <text:p text:style-name="P92">8</text:p>
            </table:table-cell>
            <table:table-cell table:style-name="Tableau9.B3" office:value-type="float" office:value="5">
              <text:p text:style-name="P92">5</text:p>
            </table:table-cell>
          </table:table-row>
          <table:table-row>
            <table:table-cell table:style-name="Tableau9.A1" office:value-type="string">
              <text:p text:style-name="P88">Αρνητική </text:p>
            </table:table-cell>
            <table:table-cell table:style-name="Tableau9.B3" office:value-type="float" office:value="67">
              <text:p text:style-name="P92">67</text:p>
            </table:table-cell>
            <table:table-cell table:style-name="Tableau9.B3" office:value-type="float" office:value="24">
              <text:p text:style-name="P92">24</text:p>
            </table:table-cell>
            <table:table-cell table:style-name="Tableau9.B3" office:value-type="float" office:value="9">
              <text:p text:style-name="P92">9</text:p>
            </table:table-cell>
          </table:table-row>
          <table:table-row>
            <table:table-cell table:style-name="Tableau9.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9.A1" office:value-type="string">
              <text:p text:style-name="P88">Ναι </text:p>
            </table:table-cell>
            <table:table-cell table:style-name="Tableau9.B3" office:value-type="float" office:value="81">
              <text:p text:style-name="P92">81</text:p>
            </table:table-cell>
            <table:table-cell table:style-name="Tableau9.B3" office:value-type="float" office:value="13">
              <text:p text:style-name="P92">13</text:p>
            </table:table-cell>
            <table:table-cell table:style-name="Tableau9.B3" office:value-type="float" office:value="6">
              <text:p text:style-name="P92">6</text:p>
            </table:table-cell>
          </table:table-row>
          <table:table-row>
            <table:table-cell table:style-name="Tableau9.A1" office:value-type="string">
              <text:p text:style-name="P88">Όχι </text:p>
            </table:table-cell>
            <table:table-cell table:style-name="Tableau9.B3" office:value-type="float" office:value="77">
              <text:p text:style-name="P92">77</text:p>
            </table:table-cell>
            <table:table-cell table:style-name="Tableau9.B3" office:value-type="float" office:value="13">
              <text:p text:style-name="P92">13</text:p>
            </table:table-cell>
            <table:table-cell table:style-name="Tableau9.B3" office:value-type="float" office:value="10">
              <text:p text:style-name="P92">10</text:p>
            </table:table-cell>
          </table:table-row>
        </table:table>
        <text:p text:style-name="P21"/>
        <text:h text:style-name="P19" text:outline-level="2"><text:bookmark-start text:name="__RefHeading___Toc215576_2930363814"/>4. Ποιότητα των υποδομών <text:bookmark-end text:name="__RefHeading___Toc215576_2930363814"/></text:h>
        <text:p text:style-name="P50">Περίπου τέσσερις στους πέντε πολίτες της ΕΕ δηλώνουν ότι η ΕΕΚ παρέχει πρόσβαση σε σύγχρονες υλικές και ψηφιακές υποδομές </text:p>
        <text:p text:style-name="P21">Σε ολόκληρη την Ευρωπαϊκή Ένωση, το 78 % των πολιτών της ΕΕ συμφωνούν ότι η ΕΕΚ παρέχει πρόσβαση σε σύγχρονες υλικές και ψηφιακές υποδομές, όπως υπολογιστές και μηχανήματα. Αυτό περιλαμβάνει το 24% που συμφωνούν απόλυτα και το 54% που τείνουν να συμφωνούν. Μόνο το 13 % διαφωνεί, ενώ το 9 % δεν γνωρίζει.<text:note text:id="ftn23" text:note-class="footnote"><text:note-citation>23</text:note-citation><text:note-body><text:p text:style-name="P13">QB7.2. Πείτε μου σε ποιο βαθμό συμφωνείτε ή διαφωνείτε με καθεμία από τις ακόλουθες δηλώσεις: Η ΕΕΚ παρέχει πρόσβαση σε σύγχρονες υλικές και ψηφιακές υποδομές (υπολογιστές, μηχανήματα κ.λπ.).</text:p></text:note-body></text:note> </text:p>
        <text:p text:style-name="P21">Στην έρευνα του Ευρωβαρόμετρου του 2011 για την ΕΕΚ (ΕΕ27), το 82 % όσων απάντησαν συμφώνησε ότι η ΕΕΚ παρέχει πρόσβαση σε σύγχρονο εξοπλισμό αυτού του είδους,<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8">h</text:span><text:span text:style-name="T55"> 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QA10.2: «Πείτε μου σε ποιο βαθμό συμφωνείτε ή διαφωνείτε με καθεμία από τις ακόλουθες δηλώσεις. Η επαγγελματική εκπαίδευση και κατάρτιση παρέχει πρόσβαση σε σύγχρονο εξοπλισμό (υπολογιστές, μηχανήματα κ.λπ.)». </text:span></text:p></text:note-body></text:note> ποσοστό ελαφρώς υψηλότερο από το 78 % που καταγράφηκε στην εν λόγω έρευνα. </text:p>
        <text:p text:style-name="P21">Στην τρέχουσα έρευνα, οι απόψεις διαφέρουν μεταξύ των κρατών μελών, με τα υψηλότερα επίπεδα συμφωνίας να καταγράφονται στη Μάλτα και τη Φινλανδία (88% και στις δύο χώρες) και στη Λετονία (86%). Τα χαμηλότερα επίπεδα καταγράφονται στη Ρουμανία (61%), την Ελλάδα (71%) και τη Γαλλία (75%). </text:p>
        <text:p text:style-name="P21">Σε όλα τα κράτη μέλη, τουλάχιστον έξι στους δέκα ερωτηθέντες δηλώνουν ότι η ΕΕΚ παρέχει πρόσβαση σε σύγχρονες υλικές και ψηφιακές υποδομές. </text:p>
        <text:p text:style-name="P21"><draw:g text:anchor-type="paragraph" draw:z-index="17" draw:name="Forme14" draw:style-name="gr1"><draw:frame draw:style-name="gr331" draw:text-style-name="P99" svg:width="16.035cm" svg:height="7.016cm" svg:x="0.208cm" svg:y="1cm"><draw:image xlink:href="Pictures/10000000000005490000025060C3F64AA3A6BE16.png" xlink:type="simple" xlink:show="embed" xlink:actuate="onLoad" draw:mime-type="image/png"><text:p/></draw:image></draw:frame><draw:frame draw:style-name="gr332" draw:text-style-name="P101" svg:width="16.082cm" svg:height="0.902cm" svg:x="0.002cm" svg:y="0.102cm"><draw:text-box><text:p text:style-name="P100"><text:span text:style-name="T60">QB7.2. Πείτε μου σε ποιο βαθμό συμφωνείτε ή διαφωνείτε με καθεμία από τις ακόλουθες δηλώσεις: Η ΑΕΕΚ παρέχει πρόσβαση σε σύγχρονες υλικές και ψηφιακές υποδομές (υπολογιστές, μηχανήματα κ.λπ.) (%) </text:span></text:p></draw:text-box></draw:frame><draw:g draw:style-name="gr4"><draw:frame draw:style-name="gr333" draw:text-style-name="P99" svg:width="14.098cm" svg:height="0.959cm" svg:x="0.498cm" svg:y="8.04cm"><draw:image xlink:href="Pictures/100000000000022300000022902E68B765C34830.png" xlink:type="simple" xlink:show="embed" xlink:actuate="onLoad" draw:mime-type="image/png"><text:p/></draw:image></draw:frame><draw:frame draw:style-name="gr334" draw:text-style-name="P101" svg:width="2.924cm" svg:height="0.648cm" svg:x="0.96cm" svg:y="8.214cm"><draw:text-box><text:p text:style-name="P105"><text:span text:style-name="T60">Συμφωνώ απόλυτα</text:span></text:p></draw:text-box></draw:frame><draw:frame draw:style-name="gr335" draw:text-style-name="P101" svg:width="2.858cm" svg:height="0.902cm" svg:x="3.967cm" svg:y="8.191cm"><draw:text-box><text:p text:style-name="P105"><text:span text:style-name="T60">Τείνουν να συμφωνούν</text:span></text:p></draw:text-box></draw:frame><draw:frame draw:style-name="gr336" draw:text-style-name="P101" svg:width="3.282cm" svg:height="0.646cm" svg:x="7.149cm" svg:y="8.235cm"><draw:text-box><text:p text:style-name="P105"><text:span text:style-name="T60">Τείνουν να διαφωνούν</text:span></text:p></draw:text-box></draw:frame><draw:frame draw:style-name="gr337" draw:text-style-name="P101" svg:width="3.483cm" svg:height="0.646cm" svg:x="10.779cm" svg:y="8.193cm"><draw:text-box><text:p text:style-name="P105"><text:span text:style-name="T60">Διαφωνώ απόλυτα</text:span></text:p></draw:text-box></draw:frame><draw:frame draw:style-name="gr338" draw:text-style-name="P101" svg:width="2.52cm" svg:height="0.687cm" svg:x="14.499cm" svg:y="8.193cm"><draw:text-box><text:p text:style-name="P105"><text:span text:style-name="T60">Δεν γνωρίζω</text:span></text:p></draw:text-box></draw:frame></draw:g></draw:g><draw:g text:anchor-type="paragraph" draw:z-index="16" draw:name="Forme13" draw:style-name="gr32"><draw:frame draw:style-name="gr339" draw:text-style-name="P107" svg:width="5.779cm" svg:height="6.326cm" svg:x="10.844cm" svg:y="-7.181cm"><draw:image xlink:href="Pictures/10000000000001DB0000020877C6ADE3AB3F19F7.png" xlink:type="simple" xlink:show="embed" xlink:actuate="onLoad" draw:mime-type="image/png"><text:p text:style-name="P106"><text:span text:style-name="T60">Στ.</text:span></text:p></draw:image></draw:frame><draw:frame draw:style-name="gr340" draw:text-style-name="P101" svg:width="8.231cm" svg:height="1.551cm" svg:x="8.911cm" svg:y="-9.398cm"><draw:text-box><text:p text:style-name="P100"><text:span text:style-name="T60">QB7.2: Πείτε μου σε ποιο βαθμό συμφωνείτε ή διαφωνείτε με καθεμία από τις ακόλουθες δηλώσεις: - Η ΑΕΕΚ παρέχει πρόσβαση σε σύγχρονες υλικές και ψηφιακές υποδομές (υπολογιστές, μηχανήματα κ.λπ.) (ΕΕ27) (%)</text:span></text:p></draw:text-box></draw:frame><draw:frame draw:style-name="gr341" draw:text-style-name="P104" svg:width="2.123cm" svg:height="0.902cm" svg:x="11.052cm" svg:y="-7.862cm"><draw:text-box><text:p text:style-name="P103"><text:span text:style-name="T60">Δεν γνωρίζω 9</text:span></text:p></draw:text-box></draw:frame><draw:frame draw:style-name="gr342" draw:text-style-name="P104" svg:width="2.241cm" svg:height="0.902cm" svg:x="9.996cm" svg:y="-7.227cm"><draw:text-box><text:p text:style-name="P103"><text:span text:style-name="T60">Διαφωνώ απόλυτα 2</text:span></text:p></draw:text-box></draw:frame><draw:frame draw:style-name="gr343" draw:text-style-name="P104" svg:width="2.015cm" svg:height="0.902cm" svg:x="9.52cm" svg:y="-6.279cm"><draw:text-box><text:p text:style-name="P103"><text:span text:style-name="T60">Διαφωνώ 11</text:span></text:p></draw:text-box></draw:frame><draw:frame draw:style-name="gr344" draw:text-style-name="P101" svg:width="1.936cm" svg:height="1.227cm" svg:x="15.046cm" svg:y="-7.28cm"><draw:text-box><text:p text:style-name="P100"><text:span text:style-name="T60">Συμφωνώ απόλυτα 24</text:span></text:p></draw:text-box></draw:frame><draw:frame draw:style-name="gr345" draw:text-style-name="P101" svg:width="3.282cm" svg:height="0.578cm" svg:x="12.351cm" svg:y="-0.905cm"><draw:text-box><text:p text:style-name="P100"><text:span text:style-name="T60">Τεντ! συμφωνώ 54</text:span></text:p></draw:text-box></draw:frame></draw:g></text:p>
        <text:p text:style-name="P29">Η έκταση της συμφωνίας ότι η ΕΕΚ παρέχει πρόσβαση σε σύγχρονες υποδομές ποικίλλει ανάλογα με κοινωνικοδημογραφικούς και συμπεριφορικούς παράγοντες, ως εξής. </text:p>
        <text:p text:style-name="P52">■ Οι ερωτηθέντες που βλέπουν την ΕΕΚ θετικά είναι πιθανότερο να συμφωνήσουν: Το 86 % των ατόμων που αναφέρουν ότι η ΕΕΚ γίνεται αντιληπτή θετικά στη χώρα τους το πράττουν, σε σύγκριση με το 67 % των ατόμων που δηλώνουν ότι γίνεται αντιληπτή αρνητικά. </text:p>
        <text:p text:style-name="P52">■ Οι ερωτηθέντες που πιστεύουν ότι οι άνθρωποι λαμβάνουν επαρκείς πληροφορίες σχετικά με τις ευκαιρίες ΕΕΚ είναι πιθανότερο να συμφωνήσουν ότι η ΕΕΚ παρέχει πρόσβαση σε σύγχρονες υποδομές (87%) από εκείνους που αισθάνονται ότι δεν το κάνουν (70%). </text:p>
        <text:p text:style-name="P52">■ Έως την ηλικία ολοκλήρωσης της εκπαίδευσης, η άποψη ότι η ΕΕΚ παρέχει πρόσβαση σε σύγχρονες υλικές και ψηφιακές υποδομές είναι πιο διαδεδομένη μεταξύ των ερωτηθέντων που ολοκλήρωσαν την εκπαίδευση στην ηλικία των 16 ετών ή αργότερα (80 %) από ό,τι μεταξύ εκείνων που ολοκλήρωσαν την εκπαίδευση σε ηλικία 15 ετών ή νεότερη (71%). </text:p>
        <text:p text:style-name="P52">■ Υπάρχουν ορισμένες αξιοσημείωτες διαφορές μεταξύ των κοινωνικοεπαγγελματικών κατηγοριών, με τους χειρώνακτες εργαζόμενους να καταγράφουν το υψηλότερο επίπεδο υποστήριξης για τη δήλωση (81%) σε σύγκριση με το 74% των ατόμων που εργάζονται σε οικίες. </text:p>
        <text:p text:style-name="P52">■ Ανά ηλικία, οι ερωτηθέντες ηλικίας 25-39 και 40-54 ετών είναι πιθανότερο να συμφωνήσουν ότι η ΕΕΚ παρέχει πρόσβαση σε σύγχρονες υποδομές (80 %-81 %). Το ποσοστό αυτό μειώνεται στο 78 % μεταξύ των ατόμων ηλικίας 55 ετών και άνω και στο 75 % μεταξύ των ερωτηθέντων ηλικίας 15-24 ετών. </text:p>
        <text:p text:style-name="P52">■ Οι ερωτηθέντες που παρακολούθησαν οι ίδιοι ΕΕΚ είναι πιθανότερο να πιστεύουν ότι η ΕΕΚ παρέχει πρόσβαση σε σύγχρονες υποδομές (82%) από ό,τι εκείνοι που δεν παρακολούθησαν ΕΕΚ (76%). </text:p>
        <text:p text:style-name="P52">■ Η άποψη αυτή είναι ελαφρώς πιο διαδεδομένη μεταξύ των ερωτηθέντων που θα συνιστούσαν την επαγγελματική δευτεροβάθμια εκπαίδευση (82%) από ό,τι μεταξύ εκείνων που ευνοούν τη γενική δευτεροβάθμια εκπαίδευση (77%). </text:p>
        <text:p text:style-name="P52">■ Δεν υπάρχουν διαφορές στην αντίληψη ανά φύλο. </text:p>
        <text:p text:style-name="P21"/>
        <text:p text:style-name="P28"/>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8">QB7.2 Πείτε μου σε ποιο βαθμό συμφωνείτε ή διαφωνείτε με καθεμία από τις ακόλουθες δηλώσεις: Η ΑΕΕΚ παρέχει πρόσβαση σε σύγχρονες υλικές και ψηφιακές υποδομές (υπολογιστές, μηχανήματα κ.λπ.) (%-ΕΕ)</text:p>
            </table:table-cell>
            <table:covered-table-cell/>
            <table:covered-table-cell/>
            <table:covered-table-cell/>
          </table:table-row>
          <table:table-row>
            <table:table-cell table:style-name="Tableau10.A1" office:value-type="string">
              <text:p text:style-name="P80"/>
            </table:table-cell>
            <table:table-cell table:style-name="Tableau10.A1" office:value-type="string">
              <text:p text:style-name="P83">Σύνολο «Συμφωνία»</text:p>
            </table:table-cell>
            <table:table-cell table:style-name="Tableau10.A1" office:value-type="string">
              <text:p text:style-name="P83">Σύνολο «Διαφωνώ» </text:p>
            </table:table-cell>
            <table:table-cell table:style-name="Tableau10.A1" office:value-type="string">
              <text:p text:style-name="P83">Δεν ξέρω</text:p>
            </table:table-cell>
          </table:table-row>
          <table:table-row>
            <table:table-cell table:style-name="Tableau10.A1" office:value-type="string">
              <text:p text:style-name="P88">ΕΕ των 27 </text:p>
            </table:table-cell>
            <table:table-cell table:style-name="Tableau10.B3" office:value-type="float" office:value="78">
              <text:p text:style-name="P83">78</text:p>
            </table:table-cell>
            <table:table-cell table:style-name="Tableau10.B3" office:value-type="float" office:value="13">
              <text:p text:style-name="P83">13</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Φύλο</text:p>
            </table:table-cell>
            <table:covered-table-cell/>
            <table:covered-table-cell/>
            <table:covered-table-cell/>
          </table:table-row>
          <table:table-row>
            <table:table-cell table:style-name="Tableau10.A1" office:value-type="string">
              <text:p text:style-name="P88">Άνδρας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Γυναίκα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Ηλικία</text:p>
            </table:table-cell>
            <table:covered-table-cell/>
            <table:covered-table-cell/>
            <table:covered-table-cell/>
          </table:table-row>
          <table:table-row>
            <table:table-cell table:style-name="Tableau10.A1" office:value-type="string">
              <text:p text:style-name="P88">15-24 </text:p>
            </table:table-cell>
            <table:table-cell table:style-name="Tableau10.B3" office:value-type="float" office:value="75">
              <text:p text:style-name="P83">75</text:p>
            </table:table-cell>
            <table:table-cell table:style-name="Tableau10.B3" office:value-type="float" office:value="18">
              <text:p text:style-name="P83">18</text:p>
            </table:table-cell>
            <table:table-cell table:style-name="Tableau10.B3" office:value-type="float" office:value="7">
              <text:p text:style-name="P83">7</text:p>
            </table:table-cell>
          </table:table-row>
          <table:table-row>
            <table:table-cell table:style-name="Tableau10.A1" office:value-type="string">
              <text:p text:style-name="P88">25-39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40-54 </text:p>
            </table:table-cell>
            <table:table-cell table:style-name="Tableau10.B3" office:value-type="float" office:value="81">
              <text:p text:style-name="P83">81</text:p>
            </table:table-cell>
            <table:table-cell table:style-name="Tableau10.B3" office:value-type="float" office:value="12">
              <text:p text:style-name="P83">12</text:p>
            </table:table-cell>
            <table:table-cell table:style-name="Tableau10.B3" office:value-type="float" office:value="7">
              <text:p text:style-name="P83">7</text:p>
            </table:table-cell>
          </table:table-row>
          <table:table-row>
            <table:table-cell table:style-name="Tableau10.A1" office:value-type="string">
              <text:p text:style-name="P88">&gt;=55</text:p>
            </table:table-cell>
            <table:table-cell table:style-name="Tableau10.B3" office:value-type="float" office:value="78">
              <text:p text:style-name="P83">78</text:p>
            </table:table-cell>
            <table:table-cell table:style-name="Tableau10.B3" office:value-type="float" office:value="9">
              <text:p text:style-name="P83">9</text:p>
            </table:table-cell>
            <table:table-cell table:style-name="Tableau10.B3" office:value-type="float" office:value="13">
              <text:p text:style-name="P83">13</text:p>
            </table:table-cell>
          </table:table-row>
          <table:table-row>
            <table:table-cell table:style-name="Tableau10.A4" table:number-columns-spanned="4" office:value-type="string">
              <text:p text:style-name="P58">Εκπαίδευση (τέλος)</text:p>
            </table:table-cell>
            <table:covered-table-cell/>
            <table:covered-table-cell/>
            <table:covered-table-cell/>
          </table:table-row>
          <table:table-row>
            <table:table-cell table:style-name="Tableau10.A1" office:value-type="string">
              <text:p text:style-name="P88">&lt;=-15</text:p>
            </table:table-cell>
            <table:table-cell table:style-name="Tableau10.B3" office:value-type="float" office:value="71">
              <text:p text:style-name="P83">71</text:p>
            </table:table-cell>
            <table:table-cell table:style-name="Tableau10.B3" office:value-type="float" office:value="10">
              <text:p text:style-name="P83">10</text:p>
            </table:table-cell>
            <table:table-cell table:style-name="Tableau10.B3" office:value-type="float" office:value="19">
              <text:p text:style-name="P83">19</text:p>
            </table:table-cell>
          </table:table-row>
          <table:table-row>
            <table:table-cell table:style-name="Tableau10.A1" office:value-type="string">
              <text:p text:style-name="P88">16-19 </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gt;=20</text:p>
            </table:table-cell>
            <table:table-cell table:style-name="Tableau10.B3" office:value-type="float" office:value="80">
              <text:p text:style-name="P83">80</text:p>
            </table:table-cell>
            <table:table-cell table:style-name="Tableau10.B3" office:value-type="float" office:value="12">
              <text:p text:style-name="P83">12</text:p>
            </table:table-cell>
            <table:table-cell table:style-name="Tableau10.B3" office:value-type="float" office:value="8">
              <text:p text:style-name="P83">8</text:p>
            </table:table-cell>
          </table:table-row>
          <table:table-row>
            <table:table-cell table:style-name="Tableau10.A1" office:value-type="string">
              <text:p text:style-name="P88">Εξακολουθούν να μελετούν </text:p>
            </table:table-cell>
            <table:table-cell table:style-name="Tableau10.B3" office:value-type="float" office:value="74">
              <text:p text:style-name="P83">74</text:p>
            </table:table-cell>
            <table:table-cell table:style-name="Tableau10.B3" office:value-type="float" office:value="16">
              <text:p text:style-name="P83">16</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0.A1" office:value-type="string">
              <text:p text:style-name="P88">Αυτοαπασχολούμενοι </text:p>
            </table:table-cell>
            <table:table-cell table:style-name="Tableau10.B3" office:value-type="float" office:value="78">
              <text:p text:style-name="P83">78</text:p>
            </table:table-cell>
            <table:table-cell table:style-name="Tableau10.B3" office:value-type="float" office:value="14">
              <text:p text:style-name="P83">14</text:p>
            </table:table-cell>
            <table:table-cell table:style-name="Tableau10.B3" office:value-type="float" office:value="8">
              <text:p text:style-name="P83">8</text:p>
            </table:table-cell>
          </table:table-row>
          <table:table-row>
            <table:table-cell table:style-name="Tableau10.A1" office:value-type="string">
              <text:p text:style-name="P88">Διευθυντές </text:p>
            </table:table-cell>
            <table:table-cell table:style-name="Tableau10.B3" office:value-type="float" office:value="80">
              <text:p text:style-name="P83">80</text:p>
            </table:table-cell>
            <table:table-cell table:style-name="Tableau10.B3" office:value-type="float" office:value="11">
              <text:p text:style-name="P83">11</text:p>
            </table:table-cell>
            <table:table-cell table:style-name="Tableau10.B3" office:value-type="float" office:value="9">
              <text:p text:style-name="P83">9</text:p>
            </table:table-cell>
          </table:table-row>
          <table:table-row>
            <table:table-cell table:style-name="Tableau10.A1" office:value-type="string">
              <text:p text:style-name="P88">Άλλα λευκά περιλαίμια </text:p>
            </table:table-cell>
            <table:table-cell table:style-name="Tableau10.B3" office:value-type="float" office:value="80">
              <text:p text:style-name="P83">80</text:p>
            </table:table-cell>
            <table:table-cell table:style-name="Tableau10.B3" office:value-type="float" office:value="14">
              <text:p text:style-name="P83">14</text:p>
            </table:table-cell>
            <table:table-cell table:style-name="Tableau10.B3" office:value-type="float" office:value="6">
              <text:p text:style-name="P83">6</text:p>
            </table:table-cell>
          </table:table-row>
          <table:table-row>
            <table:table-cell table:style-name="Tableau10.A1" office:value-type="string">
              <text:p text:style-name="P88">Χειρωνακτικά εργαζόμενοι </text:p>
            </table:table-cell>
            <table:table-cell table:style-name="Tableau10.B3" office:value-type="float" office:value="81">
              <text:p text:style-name="P83">81</text:p>
            </table:table-cell>
            <table:table-cell table:style-name="Tableau10.B3" office:value-type="float" office:value="13">
              <text:p text:style-name="P83">13</text:p>
            </table:table-cell>
            <table:table-cell table:style-name="Tableau10.B3" office:value-type="float" office:value="6">
              <text:p text:style-name="P83">6</text:p>
            </table:table-cell>
          </table:table-row>
          <table:table-row>
            <table:table-cell table:style-name="Tableau10.A1" office:value-type="string">
              <text:p text:style-name="P88">Οικιακοί βοηθοί </text:p>
            </table:table-cell>
            <table:table-cell table:style-name="Tableau10.B3" office:value-type="float" office:value="74">
              <text:p text:style-name="P83">74</text:p>
            </table:table-cell>
            <table:table-cell table:style-name="Tableau10.B3" office:value-type="float" office:value="15">
              <text:p text:style-name="P83">15</text:p>
            </table:table-cell>
            <table:table-cell table:style-name="Tableau10.B3" office:value-type="float" office:value="11">
              <text:p text:style-name="P83">11</text:p>
            </table:table-cell>
          </table:table-row>
          <table:table-row>
            <table:table-cell table:style-name="Tableau10.A1" office:value-type="string">
              <text:p text:style-name="P88">Άνεργοι </text:p>
            </table:table-cell>
            <table:table-cell table:style-name="Tableau10.B3" office:value-type="float" office:value="76">
              <text:p text:style-name="P83">76</text:p>
            </table:table-cell>
            <table:table-cell table:style-name="Tableau10.B3" office:value-type="float" office:value="14">
              <text:p text:style-name="P83">14</text:p>
            </table:table-cell>
            <table:table-cell table:style-name="Tableau10.B3" office:value-type="float" office:value="10">
              <text:p text:style-name="P83">10</text:p>
            </table:table-cell>
          </table:table-row>
          <table:table-row>
            <table:table-cell table:style-name="Tableau10.A1" office:value-type="string">
              <text:p text:style-name="P88">Συνταξιούχος </text:p>
            </table:table-cell>
            <table:table-cell table:style-name="Tableau10.B3" office:value-type="float" office:value="77">
              <text:p text:style-name="P83">77</text:p>
            </table:table-cell>
            <table:table-cell table:style-name="Tableau10.B3" office:value-type="float" office:value="9">
              <text:p text:style-name="P83">9</text:p>
            </table:table-cell>
            <table:table-cell table:style-name="Tableau10.B3" office:value-type="float" office:value="14">
              <text:p text:style-name="P83">14</text:p>
            </table:table-cell>
          </table:table-row>
          <table:table-row>
            <table:table-cell table:style-name="Tableau10.A1" office:value-type="string">
              <text:p text:style-name="P88">Φοιτητές </text:p>
            </table:table-cell>
            <table:table-cell table:style-name="Tableau10.B3" office:value-type="float" office:value="76">
              <text:p text:style-name="P83">76</text:p>
            </table:table-cell>
            <table:table-cell table:style-name="Tableau10.B3" office:value-type="float" office:value="16">
              <text:p text:style-name="P83">16</text:p>
            </table:table-cell>
            <table:table-cell table:style-name="Tableau10.B3" office:value-type="float" office:value="8">
              <text:p text:style-name="P83">8</text:p>
            </table:table-cell>
          </table:table-row>
          <table:table-row>
            <table:table-cell table:style-name="Tableau10.A4" table:number-columns-spanned="4" office:value-type="string">
              <text:p text:style-name="P58">Υποκειμενική αστικοποίηση</text:p>
            </table:table-cell>
            <table:covered-table-cell/>
            <table:covered-table-cell/>
            <table:covered-table-cell/>
          </table:table-row>
          <table:table-row>
            <table:table-cell table:style-name="Tableau10.A1" office:value-type="string">
              <text:p text:style-name="P88">Αγροτική περιοχή ή χωριό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1" office:value-type="string">
              <text:p text:style-name="P88">Μικρές ή μεσαίες πόλεις </text:p>
            </table:table-cell>
            <table:table-cell table:style-name="Tableau10.B3" office:value-type="float" office:value="78">
              <text:p text:style-name="P83">78</text:p>
            </table:table-cell>
            <table:table-cell table:style-name="Tableau10.B3" office:value-type="float" office:value="12">
              <text:p text:style-name="P83">12</text:p>
            </table:table-cell>
            <table:table-cell table:style-name="Tableau10.B3" office:value-type="float" office:value="10">
              <text:p text:style-name="P83">10</text:p>
            </table:table-cell>
          </table:table-row>
          <table:table-row>
            <table:table-cell table:style-name="Tableau10.A1" office:value-type="string">
              <text:p text:style-name="P88">Μεγάλη πόλη </text:p>
            </table:table-cell>
            <table:table-cell table:style-name="Tableau10.B3" office:value-type="float" office:value="79">
              <text:p text:style-name="P83">79</text:p>
            </table:table-cell>
            <table:table-cell table:style-name="Tableau10.B3" office:value-type="float" office:value="12">
              <text:p text:style-name="P83">12</text:p>
            </table:table-cell>
            <table:table-cell table:style-name="Tableau10.B3" office:value-type="float" office:value="9">
              <text:p text:style-name="P83">9</text:p>
            </table:table-cell>
          </table:table-row>
          <table:table-row>
            <table:table-cell table:style-name="Tableau10.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0.A1" office:value-type="string">
              <text:p text:style-name="P88">Θετική </text:p>
            </table:table-cell>
            <table:table-cell table:style-name="Tableau10.B3" office:value-type="float" office:value="86">
              <text:p text:style-name="P83">86</text:p>
            </table:table-cell>
            <table:table-cell table:style-name="Tableau10.B3" office:value-type="float" office:value="8">
              <text:p text:style-name="P83">8</text:p>
            </table:table-cell>
            <table:table-cell table:style-name="Tableau10.B3" office:value-type="float" office:value="6">
              <text:p text:style-name="P83">6</text:p>
            </table:table-cell>
          </table:table-row>
          <table:table-row>
            <table:table-cell table:style-name="Tableau10.A1" office:value-type="string">
              <text:p text:style-name="P88">Αρνητική </text:p>
            </table:table-cell>
            <table:table-cell table:style-name="Tableau10.B3" office:value-type="float" office:value="67">
              <text:p text:style-name="P83">67</text:p>
            </table:table-cell>
            <table:table-cell table:style-name="Tableau10.B3" office:value-type="float" office:value="23">
              <text:p text:style-name="P83">23</text:p>
            </table:table-cell>
            <table:table-cell table:style-name="Tableau10.B3" office:value-type="float" office:value="10">
              <text:p text:style-name="P83">10</text:p>
            </table:table-cell>
          </table:table-row>
          <table:table-row>
            <table:table-cell table:style-name="Tableau10.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0.A1" office:value-type="string">
              <text:p text:style-name="P88">Ναι </text:p>
            </table:table-cell>
            <table:table-cell table:style-name="Tableau10.B3" office:value-type="float" office:value="82">
              <text:p text:style-name="P83">82</text:p>
            </table:table-cell>
            <table:table-cell table:style-name="Tableau10.B3" office:value-type="float" office:value="12">
              <text:p text:style-name="P83">12</text:p>
            </table:table-cell>
            <table:table-cell table:style-name="Tableau10.B3" office:value-type="float" office:value="6">
              <text:p text:style-name="P83">6</text:p>
            </table:table-cell>
          </table:table-row>
          <table:table-row>
            <table:table-cell table:style-name="Tableau10.A1" office:value-type="string">
              <text:p text:style-name="P88">Όχι </text:p>
            </table:table-cell>
            <table:table-cell table:style-name="Tableau10.B3" office:value-type="float" office:value="76">
              <text:p text:style-name="P83">76</text:p>
            </table:table-cell>
            <table:table-cell table:style-name="Tableau10.B3" office:value-type="float" office:value="12">
              <text:p text:style-name="P83">12</text:p>
            </table:table-cell>
            <table:table-cell table:style-name="Tableau10.B3" office:value-type="float" office:value="12">
              <text:p text:style-name="P83">12</text:p>
            </table:table-cell>
          </table:table-row>
        </table:table>
        <text:p text:style-name="P21"/>
        <text:h text:style-name="P19" text:outline-level="2"><text:bookmark-start text:name="__RefHeading___Toc215578_2930363814"/>5. Εξειδικευμένες τεχνικές δεξιότητες <text:bookmark-end text:name="__RefHeading___Toc215578_2930363814"/></text:h>
        <text:p text:style-name="P50">Η μεγάλη πλειονότητα των πολιτών της ΕΕ δηλώνει ότι τα άτομα που συμμετέχουν σε προγράμματα ΕΕΚ αποκτούν εξειδικευμένες τεχνικές δεξιότητες που σχετίζονται άμεσα με συγκεκριμένα επαγγέλματα </text:p>
        <text:p text:style-name="P21">Σε ολόκληρη την Ευρωπαϊκή Ένωση, το 85 % των ερωτηθέντων συμφωνεί με τη δήλωση ότι τα άτομα στην ΕΕΚ μαθαίνουν εξειδικευμένες τεχνικές δεξιότητες που σχετίζονται άμεσα με συγκεκριμένα επαγγέλματα, συμπεριλαμβανομένου του 34 % που συμφωνεί απόλυτα και του 51 % που τείνουν να συμφωνούν.<text:note text:id="ftn25" text:note-class="footnote"><text:note-citation>25</text:note-citation><text:note-body><text:p text:style-name="P13">QB7.8. Πείτε μου σε ποιο βαθμό συμφωνείτε ή διαφωνείτε με καθεμία από τις ακόλουθες δηλώσεις: Οι άνθρωποι στα προγράμματα ΕΕΚ μαθαίνουν εξειδικευμένες τεχνικές δεξιότητες που σχετίζονται άμεσα με συγκεκριμένα επαγγέλματα. </text:p></text:note-body></text:note> Λιγότεροι από ένας στους δέκα ερωτηθέντες διαφωνούν (9%), ενώ το 6% των ερωτηθέντων δεν γνωρίζει. </text:p>
        <text:p text:style-name="P21">Υπάρχει ευρεία συναίνεση μεταξύ των κρατών μελών σχετικά με αυτή την πτυχή της ΕΕΚ. Τα υψηλότερα επίπεδα συμφωνιών καταγράφονται στην Αυστρία (94%), τη Σουηδία (92%), τη Μάλτα και την Εσθονία (και οι δύο 91%) και τη Γερμανία και την Ισπανία (και οι δύο 90%). Τα χαμηλότερα επίπεδα καταγράφονται στη Ρουμανία (71%), τη Σλοβενία (77%), τη Βουλγαρία (79%) και την Κροατία (81%), αν και σε αυτές τις χώρες περισσότεροι από επτά στους δέκα συμμερίζονται αυτή την άποψη. </text:p>
        <text:p text:style-name="P21">Σε όλα τα κράτη μέλη, τουλάχιστον τα δύο τρίτα όσων απάντησαν δηλώνουν ότι τα άτομα που συμμετέχουν σε προγράμματα ΕΕΚ αποκτούν εξειδικευμένες τεχνικές δεξιότητες που σχετίζονται άμεσα με συγκεκριμένα επαγγέλματα. </text:p>
        <text:p text:style-name="P21"><draw:g text:anchor-type="paragraph" draw:z-index="18" draw:name="Forme15" draw:style-name="gr32"><draw:frame draw:style-name="gr324" draw:text-style-name="P99" svg:width="5.208cm" svg:height="5.718cm" svg:x="10.799cm" svg:y="-7.279cm"><draw:image xlink:href="Pictures/10000000000001CD000001FAA15228AA00F2ABDD.png" xlink:type="simple" xlink:show="embed" xlink:actuate="onLoad" draw:mime-type="image/png"><text:p/></draw:image></draw:frame><draw:frame draw:style-name="gr325" draw:text-style-name="P101" svg:width="8.409cm" svg:height="1.876cm" svg:x="8.532cm" svg:y="-9.629cm"><draw:text-box><text:p text:style-name="P100"><text:span text:style-name="T60">QB7.8: Πείτε μου σε ποιο βαθμό συμφωνείτε ή διαφωνείτε με καθεμία από τις ακόλουθες δηλώσεις: - Τα άτομα που συμμετέχουν σε προγράμματα ΑΕΕΚ αποκτούν εξειδικευμένες τεχνικές δεξιότητες που σχετίζονται άμεσα με συγκεκριμένα επαγγέλματα (ΕΕ27) (%) </text:span></text:p></draw:text-box></draw:frame><draw:frame draw:style-name="gr326" draw:text-style-name="P107" svg:width="1.992cm" svg:height="0.902cm" svg:x="12.178cm" svg:y="-8.057cm"><draw:text-box><text:p text:style-name="P106"><text:span text:style-name="T60">Δεν ξέρω 6</text:span></text:p></draw:text-box></draw:frame><draw:frame draw:style-name="gr327" draw:text-style-name="P104" svg:width="3.31cm" svg:height="0.578cm" svg:x="9.479cm" svg:y="-7.361cm"><draw:text-box><text:p text:style-name="P103"><text:span text:style-name="T60">Διαφωνώ απόλυτα 1</text:span></text:p></draw:text-box></draw:frame><draw:frame draw:style-name="gr328" draw:text-style-name="P104" svg:width="2.648cm" svg:height="0.902cm" svg:x="9.114cm" svg:y="-6.89cm"><draw:text-box><text:p text:style-name="P103"><text:span text:style-name="T60">Διαφωνώ 8</text:span></text:p></draw:text-box></draw:frame><draw:frame draw:style-name="gr329" draw:text-style-name="P104" svg:width="2.319cm" svg:height="0.902cm" svg:x="9.615cm" svg:y="-2.138cm"><draw:text-box><text:p text:style-name="P103"><text:span text:style-name="T60">Συμφωνώ με 51</text:span></text:p></draw:text-box></draw:frame><draw:frame draw:style-name="gr330" draw:text-style-name="P101" svg:width="1.689cm" svg:height="1.551cm" svg:x="15.252cm" svg:y="-6.555cm"><draw:text-box><text:p text:style-name="P100"><text:span text:style-name="T60">Συμφωνώ απόλυτα 34</text:span></text:p></draw:text-box></draw:frame></draw:g><draw:g text:anchor-type="paragraph" draw:z-index="19" draw:name="Forme16" draw:style-name="gr32"><draw:frame draw:style-name="gr316" draw:text-style-name="P99" svg:width="16.654cm" svg:height="7.24cm" svg:x="0.116cm" svg:y="2.734cm"><draw:image xlink:href="Pictures/1000000000000554000002515C5890C5452CB568.png" xlink:type="simple" xlink:show="embed" xlink:actuate="onLoad" draw:mime-type="image/png"><text:p/></draw:image></draw:frame><draw:frame draw:style-name="gr317" draw:text-style-name="P101" svg:width="16.435cm" svg:height="1.227cm" svg:x="0.042cm" svg:y="1.621cm"><draw:text-box><text:p text:style-name="P100"><text:span text:style-name="T60">QB7.8: Πείτε μου σε ποιο βαθμό συμφωνείτε ή διαφωνείτε με καθεμία από τις ακόλουθες δηλώσεις: - Τα άτομα που συμμετέχουν σε προγράμματα ΑΕΕΚ αποκτούν εξειδικευμένες τεχνικές δεξιότητες που σχετίζονται άμεσα με συγκεκριμένα επαγγέλματα (ΕΕ27) (%)</text:span></text:p></draw:text-box></draw:frame><draw:g draw:style-name="gr4"><draw:frame draw:style-name="gr318" draw:text-style-name="P99" svg:width="14.098cm" svg:height="0.959cm" svg:x="0.414cm" svg:y="10.179cm"><draw:image xlink:href="Pictures/100000000000022300000022902E68B765C34830.png" xlink:type="simple" xlink:show="embed" xlink:actuate="onLoad" draw:mime-type="image/png"><text:p/></draw:image></draw:frame><draw:frame draw:style-name="gr319" draw:text-style-name="P101" svg:width="2.924cm" svg:height="0.648cm" svg:x="0.875cm" svg:y="10.352cm"><draw:text-box><text:p text:style-name="P105"><text:span text:style-name="T60">Συμφωνώ απόλυτα</text:span></text:p></draw:text-box></draw:frame><draw:frame draw:style-name="gr320" draw:text-style-name="P101" svg:width="2.857cm" svg:height="0.902cm" svg:x="3.884cm" svg:y="10.331cm"><draw:text-box><text:p text:style-name="P105"><text:span text:style-name="T60">Τείνουν να συμφωνούν</text:span></text:p></draw:text-box></draw:frame><draw:frame draw:style-name="gr321" draw:text-style-name="P101" svg:width="3.282cm" svg:height="0.646cm" svg:x="7.066cm" svg:y="10.373cm"><draw:text-box><text:p text:style-name="P105"><text:span text:style-name="T60">Τείνουν να διαφωνούν</text:span></text:p></draw:text-box></draw:frame><draw:frame draw:style-name="gr322" draw:text-style-name="P101" svg:width="3.484cm" svg:height="0.646cm" svg:x="10.694cm" svg:y="10.333cm"><draw:text-box><text:p text:style-name="P105"><text:span text:style-name="T60">Διαφωνώ απόλυτα</text:span></text:p></draw:text-box></draw:frame><draw:frame draw:style-name="gr323" draw:text-style-name="P101" svg:width="2.52cm" svg:height="0.687cm" svg:x="14.416cm" svg:y="10.333cm"><draw:text-box><text:p text:style-name="P105"><text:span text:style-name="T60">Δεν γνωρίζω</text:span></text:p></draw:text-box></draw:frame></draw:g></draw:g></text:p>
        <text:p text:style-name="P29">Η έκταση της συμφωνίας ότι τα άτομα που συμμετέχουν σε προγράμματα ΕΕΚ μαθαίνουν άμεσα σχετικές εξειδικευμένες δεξιότητες ποικίλλει ανάλογα με τους κοινωνικοδημογραφικούς και συμπεριφορικούς παράγοντες ως εξής. </text:p>
        <text:p text:style-name="P52">■ Οι ερωτηθέντες που βλέπουν την ΕΕΚ θετικά είναι πιθανότερο να συμφωνήσουν ότι η ΕΕΚ διδάσκει σχετικές εξειδικευμένες τεχνικές δεξιότητες: Το 91% όσων αναφέρουν ότι η ΕΕΚ γίνεται αντιληπτή θετικά στη χώρα τους το πράττουν, σε σύγκριση με το 78% όσων λένε ότι η εικόνα της είναι αρνητική στη χώρα τους. </text:p>
        <text:p text:style-name="P52">■ Οι ερωτηθέντες που πιστεύουν ότι οι νέοι λαμβάνουν επαρκείς πληροφορίες σχετικά με τις ευκαιρίες ΕΕΚ είναι πιθανότερο να συμφωνήσουν με αυτή τη δήλωση (91%) από εκείνους που πιστεύουν ότι δεν λαμβάνουν επαρκείς πληροφορίες (80%). </text:p>
        <text:p text:style-name="P52">■ Υπάρχουν ορισμένες αξιοσημείωτες διαφορές μεταξύ των κοινωνικοεπαγγελματικών κατηγοριών: τα διευθυντικά στελέχη καταγράφουν το υψηλότερο επίπεδο συμφωνίας ότι τα άτομα στην ΕΕΚ μαθαίνουν εξειδικευμένες τεχνικές δεξιότητες που σχετίζονται άμεσα με συγκεκριμένα επαγγέλματα (90 %) και στεγάζουν άτομα στο χαμηλότερο επίπεδο (77%). </text:p>
        <text:p text:style-name="P52">■ Έως την ηλικία κατά το τέλος της εκπαίδευσης, η πεποίθηση ότι η ΕΕΚ διδάσκει σχετικές εξειδικευμένες τεχνικές δεξιότητες είναι πιο διαδεδομένη μεταξύ των ερωτηθέντων που παρέμειναν στην εκπαίδευση μετά την ηλικία των 20 ετών (88 %), ακολουθούμενη από εκείνους που τερμάτισαν μεταξύ 16 και 19 ετών (86 %). Οι ερωτηθέντες που ολοκλήρωσαν την εκπαίδευσή τους σε ηλικία 15 ετών ή μικρότερη είναι λιγότερο πιθανό να συμμεριστούν αυτή την άποψη (80 %). </text:p>
        <text:p text:style-name="P52">■ Η συμφωνία με αυτή τη δήλωση είναι σταθερά υψηλή σε όλες τις ηλικιακές ομάδες, και ανέρχεται σε 88% μεταξύ των ερωτηθέντων ηλικίας 40-54 ετών, 87% μεταξύ των ατόμων ηλικίας 25-39 ετών, 85% μεταξύ των ατόμων ηλικίας 15-24 ετών και 84% μεταξύ των ατόμων ηλικίας 55 ετών και άνω. </text:p>
        <text:p text:style-name="P52">■ Δεν υπάρχουν διαφορές στην αντίληψη ανά φύλο. </text:p>
        <text:p text:style-name="P21"/>
        <text:p text:style-name="P28"/>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8">QB7.8 Πείτε μου σε ποιο βαθμό συμφωνείτε ή διαφωνείτε με καθεμία από τις ακόλουθες δηλώσεις: Τα άτομα σε προγράμματα ΑΕΕΚ μαθαίνουν εξειδικευμένες τεχνικές δεξιότητες που σχετίζονται άμεσα με συγκεκριμένα επαγγέλματα (%-ΕΕ)</text:p>
            </table:table-cell>
            <table:covered-table-cell/>
            <table:covered-table-cell/>
            <table:covered-table-cell/>
          </table:table-row>
          <table:table-row>
            <table:table-cell table:style-name="Tableau11.A1" office:value-type="string">
              <text:p text:style-name="P88"/>
            </table:table-cell>
            <table:table-cell table:style-name="Tableau11.A1" office:value-type="string">
              <text:p text:style-name="P83">Σύνολο «Συμφωνία»</text:p>
            </table:table-cell>
            <table:table-cell table:style-name="Tableau11.A1" office:value-type="string">
              <text:p text:style-name="P83">Σύνολο «Διαφωνώ» </text:p>
            </table:table-cell>
            <table:table-cell table:style-name="Tableau11.A1" office:value-type="string">
              <text:p text:style-name="P83">Δεν ξέρω</text:p>
            </table:table-cell>
          </table:table-row>
          <table:table-row>
            <table:table-cell table:style-name="Tableau11.A1" office:value-type="string">
              <text:p text:style-name="P88">ΕΕ των 27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Φύλο</text:p>
            </table:table-cell>
            <table:covered-table-cell/>
            <table:covered-table-cell/>
            <table:covered-table-cell/>
          </table:table-row>
          <table:table-row>
            <table:table-cell table:style-name="Tableau11.A1" office:value-type="string">
              <text:p text:style-name="P88">Άνδρας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Γυναίκα </text:p>
            </table:table-cell>
            <table:table-cell table:style-name="Tableau11.B3" office:value-type="float" office:value="86">
              <text:p text:style-name="P83">86</text:p>
            </table:table-cell>
            <table:table-cell table:style-name="Tableau11.B3" office:value-type="float" office:value="8">
              <text:p text:style-name="P83">8</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Ηλικία</text:p>
            </table:table-cell>
            <table:covered-table-cell/>
            <table:covered-table-cell/>
            <table:covered-table-cell/>
          </table:table-row>
          <table:table-row>
            <table:table-cell table:style-name="Tableau11.A1" office:value-type="string">
              <text:p text:style-name="P88">15-24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1" office:value-type="string">
              <text:p text:style-name="P88">25-39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40-54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gt;=55</text:p>
            </table:table-cell>
            <table:table-cell table:style-name="Tableau11.B3" office:value-type="float" office:value="84">
              <text:p text:style-name="P83">84</text:p>
            </table:table-cell>
            <table:table-cell table:style-name="Tableau11.B3" office:value-type="float" office:value="8">
              <text:p text:style-name="P83">8</text:p>
            </table:table-cell>
            <table:table-cell table:style-name="Tableau11.B3" office:value-type="float" office:value="8">
              <text:p text:style-name="P83">8</text:p>
            </table:table-cell>
          </table:table-row>
          <table:table-row>
            <table:table-cell table:style-name="Tableau11.A4" table:number-columns-spanned="4" office:value-type="string">
              <text:p text:style-name="P58">Εκπαίδευση (τέλος)</text:p>
            </table:table-cell>
            <table:covered-table-cell/>
            <table:covered-table-cell/>
            <table:covered-table-cell/>
          </table:table-row>
          <table:table-row>
            <table:table-cell table:style-name="Tableau11.A1" office:value-type="string">
              <text:p text:style-name="P88">&lt;=-15</text:p>
            </table:table-cell>
            <table:table-cell table:style-name="Tableau11.B3" office:value-type="float" office:value="80">
              <text:p text:style-name="P83">80</text:p>
            </table:table-cell>
            <table:table-cell table:style-name="Tableau11.B3" office:value-type="float" office:value="7">
              <text:p text:style-name="P83">7</text:p>
            </table:table-cell>
            <table:table-cell table:style-name="Tableau11.B3" office:value-type="float" office:value="13">
              <text:p text:style-name="P83">13</text:p>
            </table:table-cell>
          </table:table-row>
          <table:table-row>
            <table:table-cell table:style-name="Tableau11.A1" office:value-type="string">
              <text:p text:style-name="P88">16-19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gt;=20</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Εξακολουθούν να μελετούν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1.A1" office:value-type="string">
              <text:p text:style-name="P88">Αυτοαπασχολούμενοι </text:p>
            </table:table-cell>
            <table:table-cell table:style-name="Tableau11.B3" office:value-type="float" office:value="86">
              <text:p text:style-name="P83">86</text:p>
            </table:table-cell>
            <table:table-cell table:style-name="Tableau11.B3" office:value-type="float" office:value="10">
              <text:p text:style-name="P83">10</text:p>
            </table:table-cell>
            <table:table-cell table:style-name="Tableau11.B3" office:value-type="float" office:value="4">
              <text:p text:style-name="P83">4</text:p>
            </table:table-cell>
          </table:table-row>
          <table:table-row>
            <table:table-cell table:style-name="Tableau11.A1" office:value-type="string">
              <text:p text:style-name="P88">Διευθυντές </text:p>
            </table:table-cell>
            <table:table-cell table:style-name="Tableau11.B3" office:value-type="float" office:value="90">
              <text:p text:style-name="P83">90</text:p>
            </table:table-cell>
            <table:table-cell table:style-name="Tableau11.B3" office:value-type="float" office:value="6">
              <text:p text:style-name="P83">6</text:p>
            </table:table-cell>
            <table:table-cell table:style-name="Tableau11.B3" office:value-type="float" office:value="4">
              <text:p text:style-name="P83">4</text:p>
            </table:table-cell>
          </table:table-row>
          <table:table-row>
            <table:table-cell table:style-name="Tableau11.A1" office:value-type="string">
              <text:p text:style-name="P88">Άλλα λευκά περιλαίμια </text:p>
            </table:table-cell>
            <table:table-cell table:style-name="Tableau11.B3" office:value-type="float" office:value="87">
              <text:p text:style-name="P83">87</text:p>
            </table:table-cell>
            <table:table-cell table:style-name="Tableau11.B3" office:value-type="float" office:value="9">
              <text:p text:style-name="P83">9</text:p>
            </table:table-cell>
            <table:table-cell table:style-name="Tableau11.B3" office:value-type="float" office:value="4">
              <text:p text:style-name="P83">4</text:p>
            </table:table-cell>
          </table:table-row>
          <table:table-row>
            <table:table-cell table:style-name="Tableau11.A1" office:value-type="string">
              <text:p text:style-name="P88">Χειρωνακτικά εργαζόμενοι </text:p>
            </table:table-cell>
            <table:table-cell table:style-name="Tableau11.B3" office:value-type="float" office:value="86">
              <text:p text:style-name="P83">86</text:p>
            </table:table-cell>
            <table:table-cell table:style-name="Tableau11.B3" office:value-type="float" office:value="9">
              <text:p text:style-name="P83">9</text:p>
            </table:table-cell>
            <table:table-cell table:style-name="Tableau11.B3" office:value-type="float" office:value="5">
              <text:p text:style-name="P83">5</text:p>
            </table:table-cell>
          </table:table-row>
          <table:table-row>
            <table:table-cell table:style-name="Tableau11.A1" office:value-type="string">
              <text:p text:style-name="P88">Οικιακοί βοηθοί </text:p>
            </table:table-cell>
            <table:table-cell table:style-name="Tableau11.B3" office:value-type="float" office:value="77">
              <text:p text:style-name="P83">77</text:p>
            </table:table-cell>
            <table:table-cell table:style-name="Tableau11.B3" office:value-type="float" office:value="14">
              <text:p text:style-name="P83">14</text:p>
            </table:table-cell>
            <table:table-cell table:style-name="Tableau11.B3" office:value-type="float" office:value="9">
              <text:p text:style-name="P83">9</text:p>
            </table:table-cell>
          </table:table-row>
          <table:table-row>
            <table:table-cell table:style-name="Tableau11.A1" office:value-type="string">
              <text:p text:style-name="P88">Άνεργοι </text:p>
            </table:table-cell>
            <table:table-cell table:style-name="Tableau11.B3" office:value-type="float" office:value="83">
              <text:p text:style-name="P83">83</text:p>
            </table:table-cell>
            <table:table-cell table:style-name="Tableau11.B3" office:value-type="float" office:value="11">
              <text:p text:style-name="P83">11</text:p>
            </table:table-cell>
            <table:table-cell table:style-name="Tableau11.B3" office:value-type="float" office:value="6">
              <text:p text:style-name="P83">6</text:p>
            </table:table-cell>
          </table:table-row>
          <table:table-row>
            <table:table-cell table:style-name="Tableau11.A1" office:value-type="string">
              <text:p text:style-name="P88">Συνταξιούχος </text:p>
            </table:table-cell>
            <table:table-cell table:style-name="Tableau11.B3" office:value-type="float" office:value="84">
              <text:p text:style-name="P83">84</text:p>
            </table:table-cell>
            <table:table-cell table:style-name="Tableau11.B3" office:value-type="float" office:value="7">
              <text:p text:style-name="P83">7</text:p>
            </table:table-cell>
            <table:table-cell table:style-name="Tableau11.B3" office:value-type="float" office:value="9">
              <text:p text:style-name="P83">9</text:p>
            </table:table-cell>
          </table:table-row>
          <table:table-row>
            <table:table-cell table:style-name="Tableau11.A1" office:value-type="string">
              <text:p text:style-name="P88">Φοιτητές </text:p>
            </table:table-cell>
            <table:table-cell table:style-name="Tableau11.B3" office:value-type="float" office:value="85">
              <text:p text:style-name="P83">85</text:p>
            </table:table-cell>
            <table:table-cell table:style-name="Tableau11.B3" office:value-type="float" office:value="10">
              <text:p text:style-name="P83">10</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Υποκειμενική αστικοποίηση</text:p>
            </table:table-cell>
            <table:covered-table-cell/>
            <table:covered-table-cell/>
            <table:covered-table-cell/>
          </table:table-row>
          <table:table-row>
            <table:table-cell table:style-name="Tableau11.A1" office:value-type="string">
              <text:p text:style-name="P88">Αγροτική περιοχή ή χωριό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Μικρές ή μεσαίες πόλεις </text:p>
            </table:table-cell>
            <table:table-cell table:style-name="Tableau11.B3" office:value-type="float" office:value="85">
              <text:p text:style-name="P83">85</text:p>
            </table:table-cell>
            <table:table-cell table:style-name="Tableau11.B3" office:value-type="float" office:value="9">
              <text:p text:style-name="P83">9</text:p>
            </table:table-cell>
            <table:table-cell table:style-name="Tableau11.B3" office:value-type="float" office:value="6">
              <text:p text:style-name="P83">6</text:p>
            </table:table-cell>
          </table:table-row>
          <table:table-row>
            <table:table-cell table:style-name="Tableau11.A1" office:value-type="string">
              <text:p text:style-name="P88">Μεγάλη πόλη </text:p>
            </table:table-cell>
            <table:table-cell table:style-name="Tableau11.B3" office:value-type="float" office:value="88">
              <text:p text:style-name="P83">88</text:p>
            </table:table-cell>
            <table:table-cell table:style-name="Tableau11.B3" office:value-type="float" office:value="7">
              <text:p text:style-name="P83">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1.A1" office:value-type="string">
              <text:p text:style-name="P88">Θετική </text:p>
            </table:table-cell>
            <table:table-cell table:style-name="Tableau11.B3" office:value-type="float" office:value="91">
              <text:p text:style-name="P83">91</text:p>
            </table:table-cell>
            <table:table-cell table:style-name="Tableau11.B3" office:value-type="float" office:value="5">
              <text:p text:style-name="P83">5</text:p>
            </table:table-cell>
            <table:table-cell table:style-name="Tableau11.B3" office:value-type="float" office:value="4">
              <text:p text:style-name="P83">4</text:p>
            </table:table-cell>
          </table:table-row>
          <table:table-row>
            <table:table-cell table:style-name="Tableau11.A1" office:value-type="string">
              <text:p text:style-name="P88">Αρνητική </text:p>
            </table:table-cell>
            <table:table-cell table:style-name="Tableau11.B3" office:value-type="float" office:value="78">
              <text:p text:style-name="P83">78</text:p>
            </table:table-cell>
            <table:table-cell table:style-name="Tableau11.B3" office:value-type="float" office:value="17">
              <text:p text:style-name="P83">17</text:p>
            </table:table-cell>
            <table:table-cell table:style-name="Tableau11.B3" office:value-type="float" office:value="5">
              <text:p text:style-name="P83">5</text:p>
            </table:table-cell>
          </table:table-row>
          <table:table-row>
            <table:table-cell table:style-name="Tableau11.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1.A1" office:value-type="string">
              <text:p text:style-name="P88">Ναι </text:p>
            </table:table-cell>
            <table:table-cell table:style-name="Tableau11.B3" office:value-type="float" office:value="88">
              <text:p text:style-name="P83">88</text:p>
            </table:table-cell>
            <table:table-cell table:style-name="Tableau11.B3" office:value-type="float" office:value="8">
              <text:p text:style-name="P83">8</text:p>
            </table:table-cell>
            <table:table-cell table:style-name="Tableau11.B3" office:value-type="float" office:value="4">
              <text:p text:style-name="P83">4</text:p>
            </table:table-cell>
          </table:table-row>
          <table:table-row>
            <table:table-cell table:style-name="Tableau11.A1" office:value-type="string">
              <text:p text:style-name="P88">Όχι </text:p>
            </table:table-cell>
            <table:table-cell table:style-name="Tableau11.B3" office:value-type="float" office:value="83">
              <text:p text:style-name="P83">83</text:p>
            </table:table-cell>
            <table:table-cell table:style-name="Tableau11.B3" office:value-type="float" office:value="9">
              <text:p text:style-name="P83">9</text:p>
            </table:table-cell>
            <table:table-cell table:style-name="Tableau11.B3" office:value-type="float" office:value="8">
              <text:p text:style-name="P83">8</text:p>
            </table:table-cell>
          </table:table-row>
        </table:table>
        <text:p text:style-name="P21"/>
        <text:h text:style-name="P19" text:outline-level="2"><text:bookmark-start text:name="__RefHeading___Toc215580_2930363814"/>6. Πρόσθετες ευκαιρίες μάθησης <text:bookmark-end text:name="__RefHeading___Toc215580_2930363814"/></text:h>
        <text:p text:style-name="P50">Τα δύο τρίτα των πολιτών της ΕΕ δηλώνουν ότι τα άτομα που ολοκληρώνουν προγράμματα ΕΕΚ μπορούν να εγγραφούν σε πανεπιστημιακές σπουδές </text:p>
        <text:p text:style-name="P21">Σε ολόκληρη την Ευρωπαϊκή Ένωση, το 67 % πιστεύει ότι τα άτομα που ολοκληρώνουν προγράμματα ΕΕΚ μπορούν να εγγραφούν σε πανεπιστημιακές σπουδές, συμπεριλαμβανομένου του 23 % που συμφωνεί απόλυτα και του 44 % που τείνουν να συμφωνούν.<text:note text:id="ftn26" text:note-class="footnote"><text:note-citation>26</text:note-citation><text:note-body><text:p text:style-name="P13">ΠΒ7.4. Πείτε μου σε ποιο βαθμό συμφωνείτε ή διαφωνείτε με καθεμία από τις ακόλουθες δηλώσεις: Τα άτομα που ολοκληρώνουν προγράμματα ΕΕΚ μπορούν να εγγραφούν σε πανεπιστημιακές σπουδές. </text:p></text:note-body></text:note> Ένας στους πέντε (21%) διαφωνεί, ενώ το 12% δεν γνωρίζει. Στην πράξη, το 72,6 % των σπουδαστών της ανώτερης δευτεροβάθμιας ΕΕΚ στην Ευρωπαϊκή Ένωση συμμετέχουν σε προγράμματα που παρέχουν άμεση πρόσβαση στην τριτοβάθμια εκπαίδευση.<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5">https://www.cedefop.europa.eu/files/whatsnewinVET_2025.pdf</text:span></text:a><text:span text:style-name="T55"> </text:span></text:p></text:note-body></text:note> Αυτό υποδηλώνει ότι η αντίληψη του κοινού αντικατοπτρίζει σε γενικές γραμμές την πραγματικότητα, αν και παραμένει ένας βαθμός υποεκτίμησης, δεδομένου ότι τα πραγματικά ποσοστά πρόσβασης είναι ελαφρώς υψηλότερα από τα εκτιμώμενα ποσοστά. </text:p>
        <text:p text:style-name="P21">Το αποτέλεσμα που παρατηρήθηκε για το ερώτημα αυτό είναι σταθερό με την πάροδο του χρόνου. Στην έρευνα του Ευρωβαρόμετρου του 2011 σχετικά με την ΕΕΚ (ΕΕ των 27), το 68 % όσων απάντησαν δήλωσε ότι η ΕΕΚ επιτρέπει στα άτομα να συνεχίσουν τις πανεπιστημιακές σπουδές τους στη συνέχεια<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και χρησιμοποιεί τον όρο «ΕΕΚ» χωρίς διάκριση μεταξύ αρχικής και συνεχιζόμενης ΕΕΚ. με καθεμία από τις ακόλουθες δηλώσεις. Η επαγγελματική εκπαίδευση και κατάρτιση δίνει τη δυνατότητα στους πολίτες να συνεχίσουν τις πανεπιστημιακές σπουδές τους στη συνέχεια». </text:span></text:p></text:note-body></text:note>. </text:p>
        <text:p text:style-name="P21">Στην τρέχουσα έρευνα, τουλάχιστον οι μισοί από τους ερωτηθέντες σε 26 κράτη μέλη δηλώνουν ότι τα άτομα που ολοκληρώνουν προγράμματα ΕΕΚ μπορούν να εγγραφούν σε πανεπιστημιακές σπουδές. </text:p>
        <text:p text:style-name="P21"><draw:g text:anchor-type="paragraph" draw:z-index="21" draw:name="Forme18" draw:style-name="gr1"><draw:frame draw:style-name="gr302" draw:text-style-name="P99" svg:width="16.608cm" svg:height="7.603cm" svg:x="0.286cm" svg:y="1.007cm"><draw:image xlink:href="Pictures/10000000000005670000027954BE56C495AE6A3D.png" xlink:type="simple" xlink:show="embed" xlink:actuate="onLoad" draw:mime-type="image/png"><text:p/></draw:image></draw:frame><draw:frame draw:style-name="gr303" draw:text-style-name="P101" svg:width="16.759cm" svg:height="0.902cm" svg:x="-0.023cm" svg:y="0.092cm"><draw:text-box><text:p text:style-name="P100"><text:span text:style-name="T60">QB7.4: Πείτε μου σε ποιο βαθμό συμφωνείτε ή διαφωνείτε με καθεμία από τις ακόλουθες δηλώσεις: - Τα άτομα που ολοκληρώνουν προγράμματα ΑΕΕΚ μπορούν να εγγραφούν σε πανεπιστημιακές σπουδές (ΕΕ27) (%) </text:span></text:p></draw:text-box></draw:frame><draw:g draw:style-name="gr4"><draw:frame draw:style-name="gr304" draw:text-style-name="P99" svg:width="14.098cm" svg:height="0.959cm" svg:x="0.785cm" svg:y="8.762cm"><draw:image xlink:href="Pictures/100000000000022300000022902E68B765C34830.png" xlink:type="simple" xlink:show="embed" xlink:actuate="onLoad" draw:mime-type="image/png"><text:p/></draw:image></draw:frame><draw:frame draw:style-name="gr305" draw:text-style-name="P101" svg:width="2.925cm" svg:height="0.648cm" svg:x="1.245cm" svg:y="8.934cm"><draw:text-box><text:p text:style-name="P105"><text:span text:style-name="T60">Συμφωνώ απόλυτα</text:span></text:p></draw:text-box></draw:frame><draw:frame draw:style-name="gr306" draw:text-style-name="P101" svg:width="2.857cm" svg:height="0.902cm" svg:x="4.254cm" svg:y="8.913cm"><draw:text-box><text:p text:style-name="P105"><text:span text:style-name="T60">Τείνουν να συμφωνούν</text:span></text:p></draw:text-box></draw:frame><draw:frame draw:style-name="gr307" draw:text-style-name="P101" svg:width="3.282cm" svg:height="0.646cm" svg:x="7.436cm" svg:y="8.956cm"><draw:text-box><text:p text:style-name="P105"><text:span text:style-name="T60">Τείνουν να διαφωνούν</text:span></text:p></draw:text-box></draw:frame><draw:frame draw:style-name="gr308" draw:text-style-name="P101" svg:width="3.483cm" svg:height="0.646cm" svg:x="11.067cm" svg:y="8.913cm"><draw:text-box><text:p text:style-name="P105"><text:span text:style-name="T60">Διαφωνώ απόλυτα</text:span></text:p></draw:text-box></draw:frame><draw:frame draw:style-name="gr309" draw:text-style-name="P101" svg:width="2.52cm" svg:height="0.687cm" svg:x="14.787cm" svg:y="8.913cm"><draw:text-box><text:p text:style-name="P105"><text:span text:style-name="T60">Δεν γνωρίζω</text:span></text:p></draw:text-box></draw:frame></draw:g></draw:g><draw:g text:anchor-type="paragraph" draw:z-index="20" draw:name="Forme17" draw:style-name="gr32"><draw:frame draw:style-name="gr310" draw:text-style-name="P99" svg:width="4.643cm" svg:height="4.866cm" svg:x="11.448cm" svg:y="-6.01cm"><draw:image xlink:href="Pictures/10000000000001E0000001F7EC3289ADC8E3D92C.png" xlink:type="simple" xlink:show="embed" xlink:actuate="onLoad" draw:mime-type="image/png"><text:p/></draw:image></draw:frame><draw:frame draw:style-name="gr311" draw:text-style-name="P101" svg:width="8.275cm" svg:height="1.551cm" svg:x="9.509cm" svg:y="-7.802cm"><draw:text-box><text:p text:style-name="P100"><text:span text:style-name="T60">QB7.4: Πείτε μου σε ποιο βαθμό συμφωνείτε ή διαφωνείτε με καθεμία από τις ακόλουθες δηλώσεις: - Τα άτομα που ολοκληρώνουν προγράμματα ΑΕΕΚ μπορούν να εγγραφούν σε πανεπιστημιακές σπουδές (ΕΕ27) (%) </text:span></text:p></draw:text-box></draw:frame><draw:frame draw:style-name="gr312" draw:text-style-name="P104" svg:width="1.943cm" svg:height="1.227cm" svg:x="11.857cm" svg:y="-6.631cm"><draw:text-box><text:p text:style-name="P103"><text:span text:style-name="T60">Δεν γνωρίζω 12</text:span></text:p></draw:text-box></draw:frame><draw:frame draw:style-name="gr313" draw:text-style-name="P104" svg:width="2.788cm" svg:height="0.902cm" svg:x="9.662cm" svg:y="-5.915cm"><draw:text-box><text:p text:style-name="P103"><text:span text:style-name="T60">Διαφωνώ απόλυτα 5</text:span></text:p></draw:text-box></draw:frame><draw:frame draw:style-name="gr314" draw:text-style-name="P101" svg:width="2.818cm" svg:height="0.578cm" svg:x="13.845cm" svg:y="-1.161cm"><draw:text-box><text:p text:style-name="P100"><text:span text:style-name="T60">Συμφωνώ 44</text:span></text:p></draw:text-box></draw:frame><draw:frame draw:style-name="gr315" draw:text-style-name="P101" svg:width="2.818cm" svg:height="0.902cm" svg:x="14.647cm" svg:y="-6.049cm"><draw:text-box><text:p text:style-name="P100"><text:span text:style-name="T60">Συμφωνώ απόλυτα 23</text:span></text:p></draw:text-box></draw:frame></draw:g>Οι απόψεις διαφέρουν σημαντικά μεταξύ των κρατών μελών, με τα υψηλότερα επίπεδα συμφωνιών να καταγράφονται στην Κύπρο (90 %), τη Λιθουανία (88 %) και τη Λετονία (85 %). Τα χαμηλότερα επίπεδα καταγράφονται στη Δανία (46%), τις Κάτω Χώρες (50%) και το Βέλγιο (55%). </text:p>
        <text:p text:style-name="P33"/>
        <text:p text:style-name="P34">Ο βαθμός στον οποίο οι ερωτηθέντες συμφωνούν ότι τα άτομα που ολοκληρώνουν προγράμματα ΕΕΚ μπορούν να εγγραφούν για πανεπιστημιακές σπουδές ποικίλλει ανάλογα με τους κοινωνικοδημογραφικούς παράγοντες ως εξής. </text:p>
        <text:p text:style-name="P52">■ Οι ερωτηθέντες που αντιλαμβάνονται θετικά την ΕΕΚ είναι πιθανότερο να πιστεύουν ότι οι απόφοιτοι ΕΕΚ μπορούν να εγγραφούν σε πανεπιστημιακές σπουδές (74% έναντι 57% μεταξύ εκείνων που αναφέρουν αρνητικές αντιλήψεις). </text:p>
        <text:p text:style-name="P52">■ Η άποψη ότι τα άτομα που ολοκληρώνουν προγράμματα ΕΕΚ μπορούν να εγγραφούν σε πανεπιστημιακές σπουδές υποστηρίζεται από το 75 % των ερωτηθέντων που πιστεύουν ότι οι νέοι λαμβάνουν επαρκείς πληροφορίες σχετικά με τις ευκαιρίες ΕΕΚ, σε σύγκριση με το 62 % των ερωτηθέντων που δεν το πράττουν. </text:p>
        <text:p text:style-name="P52">■ Η άποψη αυτή μειώνεται ελαφρά με την αύξηση της ηλικίας, από 71 % μεταξύ των ατόμων ηλικίας 15-24 ετών σε 64 % μεταξύ των ατόμων ηλικίας 55 ετών και άνω. </text:p>
        <text:p text:style-name="P52">■ Μέχρι την ηλικία ολοκλήρωσης της εκπαίδευσης, η άποψη ότι τα άτομα που ολοκληρώνουν προγράμματα ΕΕΚ μπορούν να εγγραφούν σε πανεπιστημιακές σπουδές είναι πιο διαδεδομένη μεταξύ των ερωτηθέντων που ολοκλήρωσαν την εκπαίδευση στην ηλικία των 20 ετών και άνω και μεταξύ των ηλικιών 16-19 (69%-68%), ενώ μειώνεται στο 59% μεταξύ εκείνων που ολοκλήρωσαν την εκπαίδευση στην ηλικία των 15 ετών και άνω. </text:p>
        <text:p text:style-name="P52">■ Οι ερωτηθέντες που παρακολούθησαν οι ίδιοι επαγγελματική εκπαίδευση και κατάρτιση είναι επίσης πιθανότερο να συμφωνήσουν με αυτή τη δήλωση από ό,τι εκείνοι που δεν παρακολούθησαν (71% έναντι 65%). </text:p>
        <text:p text:style-name="P52">■ Δεν υπάρχουν διαφορές ανά φύλο. </text:p>
        <text:p text:style-name="P21"/>
        <text:p text:style-name="P28"/>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8">QB7.4 Πείτε μου σε ποιο βαθμό συμφωνείτε ή διαφωνείτε με καθεμία από τις ακόλουθες δηλώσεις: Τα άτομα που ολοκληρώνουν προγράμματα ΑΕΕΚ μπορούν να εγγραφούν σε πανεπιστημιακές σπουδές (%-ΕΕ)</text:p>
            </table:table-cell>
            <table:covered-table-cell/>
            <table:covered-table-cell/>
            <table:covered-table-cell/>
          </table:table-row>
          <table:table-row>
            <table:table-cell table:style-name="Tableau12.A1" office:value-type="string">
              <text:p text:style-name="P80"/>
            </table:table-cell>
            <table:table-cell table:style-name="Tableau12.A1" office:value-type="string">
              <text:p text:style-name="P83">Σύνολο «Συμφωνία»</text:p>
            </table:table-cell>
            <table:table-cell table:style-name="Tableau12.A1" office:value-type="string">
              <text:p text:style-name="P83">Σύνολο «Διαφωνώ» </text:p>
            </table:table-cell>
            <table:table-cell table:style-name="Tableau12.A1" office:value-type="string">
              <text:p text:style-name="P83">Δεν ξέρω</text:p>
            </table:table-cell>
          </table:table-row>
          <table:table-row>
            <table:table-cell table:style-name="Tableau12.A1" office:value-type="string">
              <text:p text:style-name="P88">ΕΕ των 27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4" table:number-columns-spanned="4" office:value-type="string">
              <text:p text:style-name="P58">Φύλο</text:p>
            </table:table-cell>
            <table:covered-table-cell/>
            <table:covered-table-cell/>
            <table:covered-table-cell/>
          </table:table-row>
          <table:table-row>
            <table:table-cell table:style-name="Tableau12.A1" office:value-type="string">
              <text:p text:style-name="P88">Άνδρας </text:p>
            </table:table-cell>
            <table:table-cell table:style-name="Tableau12.B3" office:value-type="float" office:value="67">
              <text:p text:style-name="P83">67</text:p>
            </table:table-cell>
            <table:table-cell table:style-name="Tableau12.B3" office:value-type="float" office:value="21">
              <text:p text:style-name="P83">21</text:p>
            </table:table-cell>
            <table:table-cell table:style-name="Tableau12.B3" office:value-type="float" office:value="12">
              <text:p text:style-name="P83">12</text:p>
            </table:table-cell>
          </table:table-row>
          <table:table-row>
            <table:table-cell table:style-name="Tableau12.A1" office:value-type="string">
              <text:p text:style-name="P88">Γυναίκα </text:p>
            </table:table-cell>
            <table:table-cell table:style-name="Tableau12.B3" office:value-type="float" office:value="67">
              <text:p text:style-name="P83">67</text:p>
            </table:table-cell>
            <table:table-cell table:style-name="Tableau12.B3" office:value-type="float" office:value="20">
              <text:p text:style-name="P83">20</text:p>
            </table:table-cell>
            <table:table-cell table:style-name="Tableau12.B3" office:value-type="float" office:value="13">
              <text:p text:style-name="P83">13</text:p>
            </table:table-cell>
          </table:table-row>
          <table:table-row>
            <table:table-cell table:style-name="Tableau12.A4" table:number-columns-spanned="4" office:value-type="string">
              <text:p text:style-name="P58">Ηλικία</text:p>
            </table:table-cell>
            <table:covered-table-cell/>
            <table:covered-table-cell/>
            <table:covered-table-cell/>
          </table:table-row>
          <table:table-row>
            <table:table-cell table:style-name="Tableau12.A1" office:value-type="string">
              <text:p text:style-name="P88">15-24 </text:p>
            </table:table-cell>
            <table:table-cell table:style-name="Tableau12.B3" office:value-type="float" office:value="71">
              <text:p text:style-name="P83">71</text:p>
            </table:table-cell>
            <table:table-cell table:style-name="Tableau12.B3" office:value-type="float" office:value="21">
              <text:p text:style-name="P83">21</text:p>
            </table:table-cell>
            <table:table-cell table:style-name="Tableau12.B3" office:value-type="float" office:value="8">
              <text:p text:style-name="P83">8</text:p>
            </table:table-cell>
          </table:table-row>
          <table:table-row>
            <table:table-cell table:style-name="Tableau12.A1" office:value-type="string">
              <text:p text:style-name="P88">25-39 </text:p>
            </table:table-cell>
            <table:table-cell table:style-name="Tableau12.B3" office:value-type="float" office:value="70">
              <text:p text:style-name="P83">70</text:p>
            </table:table-cell>
            <table:table-cell table:style-name="Tableau12.B3" office:value-type="float" office:value="21">
              <text:p text:style-name="P83">21</text:p>
            </table:table-cell>
            <table:table-cell table:style-name="Tableau12.B3" office:value-type="float" office:value="9">
              <text:p text:style-name="P83">9</text:p>
            </table:table-cell>
          </table:table-row>
          <table:table-row>
            <table:table-cell table:style-name="Tableau12.A1" office:value-type="string">
              <text:p text:style-name="P88">40-54 </text:p>
            </table:table-cell>
            <table:table-cell table:style-name="Tableau12.B3" office:value-type="float" office:value="69">
              <text:p text:style-name="P83">69</text:p>
            </table:table-cell>
            <table:table-cell table:style-name="Tableau12.B3" office:value-type="float" office:value="21">
              <text:p text:style-name="P83">21</text:p>
            </table:table-cell>
            <table:table-cell table:style-name="Tableau12.B3" office:value-type="float" office:value="10">
              <text:p text:style-name="P83">10</text:p>
            </table:table-cell>
          </table:table-row>
          <table:table-row>
            <table:table-cell table:style-name="Tableau12.A1" office:value-type="string">
              <text:p text:style-name="P88">&gt;=55</text:p>
            </table:table-cell>
            <table:table-cell table:style-name="Tableau12.B3" office:value-type="float" office:value="64">
              <text:p text:style-name="P83">64</text:p>
            </table:table-cell>
            <table:table-cell table:style-name="Tableau12.B3" office:value-type="float" office:value="19">
              <text:p text:style-name="P83">19</text:p>
            </table:table-cell>
            <table:table-cell table:style-name="Tableau12.B3" office:value-type="float" office:value="17">
              <text:p text:style-name="P83">17</text:p>
            </table:table-cell>
          </table:table-row>
          <table:table-row>
            <table:table-cell table:style-name="Tableau12.A4" table:number-columns-spanned="4" office:value-type="string">
              <text:p text:style-name="P58">Εκπαίδευση (τέλος)</text:p>
            </table:table-cell>
            <table:covered-table-cell/>
            <table:covered-table-cell/>
            <table:covered-table-cell/>
          </table:table-row>
          <table:table-row>
            <table:table-cell table:style-name="Tableau12.A1" office:value-type="string">
              <text:p text:style-name="P88">&lt;=-15</text:p>
            </table:table-cell>
            <table:table-cell table:style-name="Tableau12.B3" office:value-type="float" office:value="59">
              <text:p text:style-name="P83">59</text:p>
            </table:table-cell>
            <table:table-cell table:style-name="Tableau12.B3" office:value-type="float" office:value="17">
              <text:p text:style-name="P83">17</text:p>
            </table:table-cell>
            <table:table-cell table:style-name="Tableau12.B3" office:value-type="float" office:value="24">
              <text:p text:style-name="P83">24</text:p>
            </table:table-cell>
          </table:table-row>
          <table:table-row>
            <table:table-cell table:style-name="Tableau12.A1" office:value-type="string">
              <text:p text:style-name="P88">16-19 </text:p>
            </table:table-cell>
            <table:table-cell table:style-name="Tableau12.B3" office:value-type="float" office:value="68">
              <text:p text:style-name="P83">68</text:p>
            </table:table-cell>
            <table:table-cell table:style-name="Tableau12.B3" office:value-type="float" office:value="20">
              <text:p text:style-name="P83">20</text:p>
            </table:table-cell>
            <table:table-cell table:style-name="Tableau12.B3" office:value-type="float" office:value="12">
              <text:p text:style-name="P83">12</text:p>
            </table:table-cell>
          </table:table-row>
          <table:table-row>
            <table:table-cell table:style-name="Tableau12.A1" office:value-type="string">
              <text:p text:style-name="P88">&gt;=20</text:p>
            </table:table-cell>
            <table:table-cell table:style-name="Tableau12.B3" office:value-type="float" office:value="69">
              <text:p text:style-name="P83">69</text:p>
            </table:table-cell>
            <table:table-cell table:style-name="Tableau12.B3" office:value-type="float" office:value="22">
              <text:p text:style-name="P83">22</text:p>
            </table:table-cell>
            <table:table-cell table:style-name="Tableau12.B3" office:value-type="float" office:value="9">
              <text:p text:style-name="P83">9</text:p>
            </table:table-cell>
          </table:table-row>
          <table:table-row>
            <table:table-cell table:style-name="Tableau12.A1" office:value-type="string">
              <text:p text:style-name="P88">Εξακολουθούν να μελετούν </text:p>
            </table:table-cell>
            <table:table-cell table:style-name="Tableau12.B3" office:value-type="float" office:value="71">
              <text:p text:style-name="P83">71</text:p>
            </table:table-cell>
            <table:table-cell table:style-name="Tableau12.B3" office:value-type="float" office:value="20">
              <text:p text:style-name="P83">20</text:p>
            </table:table-cell>
            <table:table-cell table:style-name="Tableau12.B3" office:value-type="float" office:value="9">
              <text:p text:style-name="P83">9</text:p>
            </table:table-cell>
          </table:table-row>
          <table:table-row>
            <table:table-cell table:style-name="Tableau12.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2.A1" office:value-type="string">
              <text:p text:style-name="P88">Αυτοαπασχολούμενοι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Διευθυντές </text:p>
            </table:table-cell>
            <table:table-cell table:style-name="Tableau12.B3" office:value-type="float" office:value="68">
              <text:p text:style-name="P83">68</text:p>
            </table:table-cell>
            <table:table-cell table:style-name="Tableau12.B3" office:value-type="float" office:value="22">
              <text:p text:style-name="P83">22</text:p>
            </table:table-cell>
            <table:table-cell table:style-name="Tableau12.B3" office:value-type="float" office:value="10">
              <text:p text:style-name="P83">10</text:p>
            </table:table-cell>
          </table:table-row>
          <table:table-row>
            <table:table-cell table:style-name="Tableau12.A1" office:value-type="string">
              <text:p text:style-name="P88">Άλλα λευκά περιλαίμια </text:p>
            </table:table-cell>
            <table:table-cell table:style-name="Tableau12.B3" office:value-type="float" office:value="68">
              <text:p text:style-name="P83">68</text:p>
            </table:table-cell>
            <table:table-cell table:style-name="Tableau12.B3" office:value-type="float" office:value="23">
              <text:p text:style-name="P83">23</text:p>
            </table:table-cell>
            <table:table-cell table:style-name="Tableau12.B3" office:value-type="float" office:value="9">
              <text:p text:style-name="P83">9</text:p>
            </table:table-cell>
          </table:table-row>
          <table:table-row>
            <table:table-cell table:style-name="Tableau12.A1" office:value-type="string">
              <text:p text:style-name="P88">Χειρωνακτικά εργαζόμενοι </text:p>
            </table:table-cell>
            <table:table-cell table:style-name="Tableau12.B3" office:value-type="float" office:value="70">
              <text:p text:style-name="P83">70</text:p>
            </table:table-cell>
            <table:table-cell table:style-name="Tableau12.B3" office:value-type="float" office:value="20">
              <text:p text:style-name="P83">20</text:p>
            </table:table-cell>
            <table:table-cell table:style-name="Tableau12.B3" office:value-type="float" office:value="10">
              <text:p text:style-name="P83">10</text:p>
            </table:table-cell>
          </table:table-row>
          <table:table-row>
            <table:table-cell table:style-name="Tableau12.A1" office:value-type="string">
              <text:p text:style-name="P88">Οικιακοί βοηθοί </text:p>
            </table:table-cell>
            <table:table-cell table:style-name="Tableau12.B3" office:value-type="float" office:value="66">
              <text:p text:style-name="P83">66</text:p>
            </table:table-cell>
            <table:table-cell table:style-name="Tableau12.B3" office:value-type="float" office:value="19">
              <text:p text:style-name="P83">19</text:p>
            </table:table-cell>
            <table:table-cell table:style-name="Tableau12.B3" office:value-type="float" office:value="15">
              <text:p text:style-name="P83">15</text:p>
            </table:table-cell>
          </table:table-row>
          <table:table-row>
            <table:table-cell table:style-name="Tableau12.A1" office:value-type="string">
              <text:p text:style-name="P88">Άνεργοι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Συνταξιούχος </text:p>
            </table:table-cell>
            <table:table-cell table:style-name="Tableau12.B3" office:value-type="float" office:value="63">
              <text:p text:style-name="P83">63</text:p>
            </table:table-cell>
            <table:table-cell table:style-name="Tableau12.B3" office:value-type="float" office:value="18">
              <text:p text:style-name="P83">18</text:p>
            </table:table-cell>
            <table:table-cell table:style-name="Tableau12.B3" office:value-type="float" office:value="19">
              <text:p text:style-name="P83">19</text:p>
            </table:table-cell>
          </table:table-row>
          <table:table-row>
            <table:table-cell table:style-name="Tableau12.A1" office:value-type="string">
              <text:p text:style-name="P88">Φοιτητές </text:p>
            </table:table-cell>
            <table:table-cell table:style-name="Tableau12.B3" office:value-type="float" office:value="72">
              <text:p text:style-name="P83">72</text:p>
            </table:table-cell>
            <table:table-cell table:style-name="Tableau12.B3" office:value-type="float" office:value="20">
              <text:p text:style-name="P83">20</text:p>
            </table:table-cell>
            <table:table-cell table:style-name="Tableau12.B3" office:value-type="float" office:value="8">
              <text:p text:style-name="P83">8</text:p>
            </table:table-cell>
          </table:table-row>
          <table:table-row>
            <table:table-cell table:style-name="Tableau12.A4" table:number-columns-spanned="4" office:value-type="string">
              <text:p text:style-name="P58">Υποκειμενική αστικοποίηση</text:p>
            </table:table-cell>
            <table:covered-table-cell/>
            <table:covered-table-cell/>
            <table:covered-table-cell/>
          </table:table-row>
          <table:table-row>
            <table:table-cell table:style-name="Tableau12.A1" office:value-type="string">
              <text:p text:style-name="P88">Αγροτική περιοχή ή χωριό </text:p>
            </table:table-cell>
            <table:table-cell table:style-name="Tableau12.B3" office:value-type="float" office:value="66">
              <text:p text:style-name="P83">66</text:p>
            </table:table-cell>
            <table:table-cell table:style-name="Tableau12.B3" office:value-type="float" office:value="20">
              <text:p text:style-name="P83">20</text:p>
            </table:table-cell>
            <table:table-cell table:style-name="Tableau12.B3" office:value-type="float" office:value="14">
              <text:p text:style-name="P83">14</text:p>
            </table:table-cell>
          </table:table-row>
          <table:table-row>
            <table:table-cell table:style-name="Tableau12.A1" office:value-type="string">
              <text:p text:style-name="P88">Μικρές ή μεσαίες πόλεις </text:p>
            </table:table-cell>
            <table:table-cell table:style-name="Tableau12.B3" office:value-type="float" office:value="66">
              <text:p text:style-name="P83">66</text:p>
            </table:table-cell>
            <table:table-cell table:style-name="Tableau12.B3" office:value-type="float" office:value="22">
              <text:p text:style-name="P83">22</text:p>
            </table:table-cell>
            <table:table-cell table:style-name="Tableau12.B3" office:value-type="float" office:value="12">
              <text:p text:style-name="P83">12</text:p>
            </table:table-cell>
          </table:table-row>
          <table:table-row>
            <table:table-cell table:style-name="Tableau12.A1" office:value-type="string">
              <text:p text:style-name="P88">Μεγάλη πόλη </text:p>
            </table:table-cell>
            <table:table-cell table:style-name="Tableau12.B3" office:value-type="float" office:value="71">
              <text:p text:style-name="P83">71</text:p>
            </table:table-cell>
            <table:table-cell table:style-name="Tableau12.B3" office:value-type="float" office:value="18">
              <text:p text:style-name="P83">18</text:p>
            </table:table-cell>
            <table:table-cell table:style-name="Tableau12.B3" office:value-type="float" office:value="11">
              <text:p text:style-name="P83">11</text:p>
            </table:table-cell>
          </table:table-row>
          <table:table-row>
            <table:table-cell table:style-name="Tableau12.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2.A1" office:value-type="string">
              <text:p text:style-name="P88">Θετική </text:p>
            </table:table-cell>
            <table:table-cell table:style-name="Tableau12.B3" office:value-type="float" office:value="74">
              <text:p text:style-name="P83">74</text:p>
            </table:table-cell>
            <table:table-cell table:style-name="Tableau12.B3" office:value-type="float" office:value="15">
              <text:p text:style-name="P83">15</text:p>
            </table:table-cell>
            <table:table-cell table:style-name="Tableau12.B3" office:value-type="float" office:value="11">
              <text:p text:style-name="P83">11</text:p>
            </table:table-cell>
          </table:table-row>
          <table:table-row>
            <table:table-cell table:style-name="Tableau12.A1" office:value-type="string">
              <text:p text:style-name="P88">Αρνητική </text:p>
            </table:table-cell>
            <table:table-cell table:style-name="Tableau12.B3" office:value-type="float" office:value="57">
              <text:p text:style-name="P83">57</text:p>
            </table:table-cell>
            <table:table-cell table:style-name="Tableau12.B3" office:value-type="float" office:value="33">
              <text:p text:style-name="P83">33</text:p>
            </table:table-cell>
            <table:table-cell table:style-name="Tableau12.B3" office:value-type="float" office:value="10">
              <text:p text:style-name="P83">10</text:p>
            </table:table-cell>
          </table:table-row>
          <table:table-row>
            <table:table-cell table:style-name="Tableau12.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2.A1" office:value-type="string">
              <text:p text:style-name="P88">Ναι </text:p>
            </table:table-cell>
            <table:table-cell table:style-name="Tableau12.B3" office:value-type="float" office:value="71">
              <text:p text:style-name="P83">71</text:p>
            </table:table-cell>
            <table:table-cell table:style-name="Tableau12.B3" office:value-type="float" office:value="19">
              <text:p text:style-name="P83">19</text:p>
            </table:table-cell>
            <table:table-cell table:style-name="Tableau12.B3" office:value-type="float" office:value="10">
              <text:p text:style-name="P83">10</text:p>
            </table:table-cell>
          </table:table-row>
          <table:table-row>
            <table:table-cell table:style-name="Tableau12.A1" office:value-type="string">
              <text:p text:style-name="P88">Όχι </text:p>
            </table:table-cell>
            <table:table-cell table:style-name="Tableau12.B3" office:value-type="float" office:value="65">
              <text:p text:style-name="P83">65</text:p>
            </table:table-cell>
            <table:table-cell table:style-name="Tableau12.B3" office:value-type="float" office:value="21">
              <text:p text:style-name="P83">21</text:p>
            </table:table-cell>
            <table:table-cell table:style-name="Tableau12.B3" office:value-type="float" office:value="14">
              <text:p text:style-name="P83">14</text:p>
            </table:table-cell>
          </table:table-row>
        </table:table>
        <text:p text:style-name="P21"/>
        <text:p text:style-name="P51">Περίπου τα δύο τρίτα των πολιτών της ΕΕ πιστεύουν ότι τα άτομα που σπουδάζουν για να αποκτήσουν τίτλο ΕΕΚ έχουν ευκαιρίες να σπουδάσουν στο εξωτερικό στο πλαίσιο των σπουδών τους </text:p>
        <text:p text:style-name="P21">Το Erasmus+ στηρίζει την κινητικότητα των σπουδαστών επαγγελματικής εκπαίδευσης και κατάρτισης, επιτρέποντας στους εκπαιδευόμενους ΕΕΚ να συμμετέχουν σε περιόδους σπουδών ή κατάρτισης στο εξωτερικό.<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5">https://erasmus-plus.ec.europa.eu/opportunities/individuals/trainees/vocational-education-apprenticeships-and-recent-graduates</text:span></text:a><text:span text:style-name="T55"> </text:span></text:p></text:note-body></text:note> Σε ολόκληρη την Ευρωπαϊκή Ένωση, το 64 % των ερωτηθέντων δηλώνει ότι τα άτομα που σπουδάζουν για τίτλο ΕΕΚ έχουν ευκαιρίες να σπουδάσουν στο εξωτερικό στο πλαίσιο των σπουδών τους, συμπεριλαμβανομένου του 19 % που συμφωνούν απόλυτα και του 45 % που τείνουν να συμφωνούν.<text:note text:id="ftn30" text:note-class="footnote"><text:note-citation>30</text:note-citation><text:note-body><text:p text:style-name="P13">QB7.5. Πείτε μου σε ποιο βαθμό συμφωνείτε ή διαφωνείτε με καθεμία από τις ακόλουθες δηλώσεις: Τα άτομα που σπουδάζουν για την απόκτηση τίτλου ΕΕΚ έχουν την ευκαιρία να σπουδάσουν στο εξωτερικό στο πλαίσιο των σπουδών τους. </text:p></text:note-body></text:note> Συνολικά, το 20% διαφωνεί, ενώ το 16% δεν γνωρίζει. </text:p>
        <text:p text:style-name="P21">Η συνειδητοποίηση των ευκαιριών για σπουδές στο εξωτερικό με προσόντα ΕΕΚ έχει αυξηθεί με την πάροδο του χρόνου. Στην έρευνα του Cedefop (ΕΕ των 28) του 2016, το 60 % όσων απάντησαν συμφώνησε ότι τα άτομα στην ΕΕΚ είχαν ευκαιρίες να σπουδάσουν ή να εργαστούν στο εξωτερικό, το 22 % διαφώνησε και το 18 % δεν γνώριζε.<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5">https://www.cedefop.europa.eu/en/tools/opinion-survey-on-vet?visualisation=MAP&amp;topic=group4&amp;question=Q18T2__Q&amp;answer=Q18T2_A1&amp;subset=EducationLevel&amp;subsetVal=All&amp;country=AT&amp;countryB=EU28</text:span></text:a><text:span text:style-name="T55"> Η διατύπωση των ερωτήσεων διαφέρει από την τρέχουσα έρευνα, η οποία επικεντρώνεται στις σπουδές στο εξωτερικό στο πλαίσιο των σπουδών ΕΕΚ, ενώ το στοιχείο του 2016 κάλυπτε τις σπουδές ή την εργασία στο εξωτερικό μετά την ΕΕΚ. Ε19.2: «Οι ακόλουθες δηλώσεις αφορούν το τι συμβαίνει μετά την επαγγελματική εκπαίδευση στην ανώτερη δευτεροβάθμια εκπαίδευση. Σε ποιο βαθμό συμφωνείτε ή διαφωνείτε με καθέναν από αυτούς;-Η επαγγελματική εκπαίδευση στην ανώτερη δευτεροβάθμια εκπαίδευση παρέχει ευκαιρίες για σπουδές ή εργασία στο εξωτερικό».</text:span></text:p></text:note-body></text:note> Στην έρευνα του Ευρωβαρόμετρου του 2011 για την ΕΕΚ (ΕΕ των 27), μια κάπως διαφορετική διατύπωση της ερώτησης έδειξε ότι το 43 % όσων απάντησαν θεωρούσαν ότι η ΕΕΚ παρέχει ευκαιρίες για σπουδές στο εξωτερικό<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χρησιμοποιεί τον όρο «ΕΕΚ» χωρίς να κάνει διάκριση μεταξύ αρχικής και συνεχιζόμενης ΕΕΚ και έχει αρνητική διατύπωση. QA10.5: «Πείτε μου σε ποιο βαθμό συμφωνείτε ή διαφωνείτε με καθεμία από τις ακόλουθες δηλώσεις. Η επαγγελματική εκπαίδευση και κατάρτιση δεν παρέχει ευκαιρίες για σπουδές στο εξωτερικό».</text:span></text:p></text:note-body></text:note>. </text:p>
        <text:p text:style-name="P21">Στην τρέχουσα έρευνα, τουλάχιστον οι μισοί από τους ερωτηθέντες σε 25 κράτη μέλη πιστεύουν ότι τα άτομα που σπουδάζουν για τίτλο ΕΕΚ έχουν ευκαιρίες να σπουδάσουν στο εξωτερικό στο πλαίσιο των σπουδών τους. </text:p>
        <text:p text:style-name="P21">Οι απόψεις διαφέρουν μεταξύ των κρατών μελών, με τα υψηλότερα επίπεδα συμφωνίας να καταγράφονται στην Κύπρο (86 %), τη Μάλτα (85 %) και τη Σλοβακία (75 %). Τα χαμηλότερα επίπεδα καταγράφονται στη Σουηδία (45%), την Πορτογαλία (47%) και τις Κάτω Χώρες (51%). </text:p>
        <text:p text:style-name="P21"/>
        <text:p text:style-name="P21"><draw:g text:anchor-type="paragraph" draw:z-index="22" draw:name="Forme19" draw:style-name="gr32"><draw:frame draw:style-name="gr295" draw:text-style-name="P99" svg:width="4.986cm" svg:height="5.047cm" svg:x="10.865cm" svg:y="-7.514cm"><draw:image xlink:href="Pictures/10000000000001EB000001F1CFC63A4FBF2FFA6A.png" xlink:type="simple" xlink:show="embed" xlink:actuate="onLoad" draw:mime-type="image/png"><text:p/></draw:image></draw:frame><draw:frame draw:style-name="gr296" draw:text-style-name="P101" svg:width="7.963cm" svg:height="1.876cm" svg:x="8.692cm" svg:y="-9.999cm"><draw:text-box><text:p text:style-name="P100"><text:span text:style-name="T60">QB7.5: Πείτε μου σε ποιο βαθμό συμφωνείτε ή διαφωνείτε με καθεμία από τις ακόλουθες δηλώσεις: - Τα άτομα που σπουδάζουν για την απόκτηση τίτλου ΑΕΕΚ έχουν τη δυνατότητα να σπουδάσουν στο εξωτερικό στο πλαίσιο των σπουδών τους (ΕΕ27) (%) </text:span></text:p></draw:text-box></draw:frame><draw:frame draw:style-name="gr297" draw:text-style-name="P101" svg:width="2.377cm" svg:height="0.902cm" svg:x="10.756cm" svg:y="-8.089cm"><draw:text-box><text:p text:style-name="P100"><text:span text:style-name="T60">Δεν γνωρίζω 16</text:span></text:p></draw:text-box></draw:frame><draw:frame draw:style-name="gr298" draw:text-style-name="P104" svg:width="2.557cm" svg:height="0.902cm" svg:x="8.895cm" svg:y="-7.08cm"><draw:text-box><text:p text:style-name="P103"><text:span text:style-name="T60">Διαφωνώ απόλυτα 4</text:span></text:p></draw:text-box></draw:frame><draw:frame draw:style-name="gr299" draw:text-style-name="P104" svg:width="1.945cm" svg:height="1.227cm" svg:x="8.939cm" svg:y="-5.196cm"><draw:text-box><text:p text:style-name="P103"><text:span text:style-name="T60">Διαφωνώ 16</text:span></text:p></draw:text-box></draw:frame><draw:frame draw:style-name="gr300" draw:text-style-name="P101" svg:width="2.527cm" svg:height="0.902cm" svg:x="13.797cm" svg:y="-8.043cm"><draw:text-box><text:p text:style-name="P100"><text:span text:style-name="T60">Συμφωνώ απόλυτα 19</text:span></text:p></draw:text-box></draw:frame><draw:frame draw:style-name="gr301" draw:text-style-name="P101" svg:width="2.708cm" svg:height="0.578cm" svg:x="12.809cm" svg:y="-2.504cm"><draw:text-box><text:p text:style-name="P100"><text:span text:style-name="T60">Συμφωνώ 45</text:span></text:p></draw:text-box></draw:frame></draw:g></text:p>
        <text:p text:style-name="P21"/>
        <text:p text:style-name="P29"><draw:g text:anchor-type="paragraph" draw:z-index="23" draw:name="Forme20" draw:style-name="gr1"><draw:frame draw:style-name="gr287" draw:text-style-name="P99" svg:width="16.788cm" svg:height="7.344cm" svg:x="0.182cm" svg:y="1.044cm"><draw:image xlink:href="Pictures/10000000000005400000024CF7E9C784CE4D0E38.png" xlink:type="simple" xlink:show="embed" xlink:actuate="onLoad" draw:mime-type="image/png"><text:p/></draw:image></draw:frame><draw:frame draw:style-name="gr288" draw:text-style-name="P101" svg:width="16.879cm" svg:height="0.902cm" svg:x="0.002cm" svg:y="0.002cm"><draw:text-box><text:p text:style-name="P100"><text:span text:style-name="T60">QB7.5: Πείτε μου σε ποιο βαθμό συμφωνείτε ή διαφωνείτε με καθεμία από τις ακόλουθες δηλώσεις: - Τα άτομα που σπουδάζουν για την απόκτηση τίτλου ΑΕΕΚ έχουν τη δυνατότητα να σπουδάσουν στο εξωτερικό στο πλαίσιο των σπουδών τους (ΕΕ27) (%) </text:span></text:p></draw:text-box></draw:frame><draw:g draw:style-name="gr4"><draw:frame draw:style-name="gr289" draw:text-style-name="P99" svg:width="14.098cm" svg:height="0.959cm" svg:x="0.413cm" svg:y="8.515cm"><draw:image xlink:href="Pictures/100000000000022300000022902E68B765C34830.png" xlink:type="simple" xlink:show="embed" xlink:actuate="onLoad" draw:mime-type="image/png"><text:p/></draw:image></draw:frame><draw:frame draw:style-name="gr290" draw:text-style-name="P101" svg:width="2.924cm" svg:height="0.648cm" svg:x="0.873cm" svg:y="8.687cm"><draw:text-box><text:p text:style-name="P105"><text:span text:style-name="T60">Συμφωνώ απόλυτα</text:span></text:p></draw:text-box></draw:frame><draw:frame draw:style-name="gr291" draw:text-style-name="P101" svg:width="2.857cm" svg:height="0.902cm" svg:x="3.883cm" svg:y="8.666cm"><draw:text-box><text:p text:style-name="P105"><text:span text:style-name="T60">Τείνουν να συμφωνούν</text:span></text:p></draw:text-box></draw:frame><draw:frame draw:style-name="gr292" draw:text-style-name="P101" svg:width="3.282cm" svg:height="0.646cm" svg:x="7.065cm" svg:y="8.709cm"><draw:text-box><text:p text:style-name="P105"><text:span text:style-name="T60">Τείνουν να διαφωνούν</text:span></text:p></draw:text-box></draw:frame><draw:frame draw:style-name="gr293" draw:text-style-name="P101" svg:width="3.483cm" svg:height="0.646cm" svg:x="10.695cm" svg:y="8.666cm"><draw:text-box><text:p text:style-name="P105"><text:span text:style-name="T60">Διαφωνώ απόλυτα</text:span></text:p></draw:text-box></draw:frame><draw:frame draw:style-name="gr294" draw:text-style-name="P101" svg:width="2.52cm" svg:height="0.687cm" svg:x="14.415cm" svg:y="8.666cm"><draw:text-box><text:p text:style-name="P105"><text:span text:style-name="T60">Δεν γνωρίζω</text:span></text:p></draw:text-box></draw:frame></draw:g></draw:g></text:p>
        <text:p text:style-name="P51">Ο βαθμός στον οποίο οι ερωτηθέντες συμφωνούν ότι τα άτομα που σπουδάζουν για τίτλο ΕΕΚ έχουν ευκαιρίες να σπουδάσουν στο εξωτερικό ποικίλλει ανάλογα με τους κοινωνικοδημογραφικούς και συμπεριφορικούς παράγοντες ως εξής. </text:p>
        <text:p text:style-name="P21">■ Οι ερωτηθέντες που βλέπουν την ΕΕΚ θετικά είναι περισσότεροι </text:p>
        <text:p text:style-name="P21">είναι πιθανό να πιστεύουν ότι οι σπουδαστές ΕΕΚ έχουν ευκαιρίες να </text:p>
        <text:p text:style-name="P21">σπουδές στο εξωτερικό (71% έναντι 52% των ατόμων που δηλώνουν αρνητικά </text:p>
        <text:p text:style-name="P21">αντιλήψεις). </text:p>
        <text:p text:style-name="P52">■ Οι ερωτηθέντες που πιστεύουν ότι οι νέοι λαμβάνουν επαρκείς πληροφορίες σχετικά με τις ευκαιρίες ΕΕΚ είναι πιθανότερο να συμφωνήσουν ότι τα άτομα που σπουδάζουν για τίτλο ΕΕΚ έχουν ευκαιρίες να σπουδάσουν στο εξωτερικό (72%) από εκείνους που πιστεύουν ότι δεν έχουν (56%). </text:p>
        <text:p text:style-name="P52">■ Μέχρι την ηλικία κατά το τέλος της εκπαίδευσης, η πεποίθηση ότι τα άτομα που σπουδάζουν για τίτλο ΕΕΚ έχουν ευκαιρίες να σπουδάσουν στο εξωτερικό είναι πιο διαδεδομένη μεταξύ των ερωτηθέντων που ολοκλήρωσαν την εκπαίδευση μεταξύ 16-19 ετών (65%) και ηλικίας 20 ετών και άνω (64%), ενώ μειώνεται στο 59% μεταξύ των ατόμων ηλικίας 15 ετών και κάτω. Βρίσκεται στο 62% μεταξύ εκείνων που εξακολουθούν να σπουδάζουν. </text:p>
        <text:p text:style-name="P52">■ Η πεποίθηση ότι οι σπουδαστές ΕΕΚ έχουν ευκαιρίες να σπουδάσουν στο εξωτερικό είναι ελαφρώς πιο διαδεδομένη μεταξύ των ερωτηθέντων που θα συνιστούσαν την επαγγελματική δευτεροβάθμια εκπαίδευση (67%) από ό,τι μεταξύ εκείνων που ευνοούν τη γενική δευτεροβάθμια εκπαίδευση (63%). </text:p>
        <text:p text:style-name="P52">■ Ανάλογα με την ηλικία, υπάρχουν μόνο μικρές διαφορές. </text:p>
        <text:p text:style-name="P52">■ Δεν υπάρχουν διαφορές ανά φύλο. </text:p>
        <text:p text:style-name="P21"/>
        <text:p text:style-name="P28"/>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8">QB7.5 Πείτε μου σε ποιο βαθμό συμφωνείτε ή διαφωνείτε με καθεμία από τις ακόλουθες δηλώσεις: Τα άτομα που σπουδάζουν για την απόκτηση τίτλου ΑΕΕΚ έχουν την ευκαιρία να σπουδάσουν στο εξωτερικό στο πλαίσιο των σπουδών τους (%-ΕΕ)</text:p>
            </table:table-cell>
            <table:covered-table-cell/>
            <table:covered-table-cell/>
            <table:covered-table-cell/>
          </table:table-row>
          <table:table-row>
            <table:table-cell table:style-name="Tableau13.A1" office:value-type="string">
              <text:p text:style-name="P80"/>
            </table:table-cell>
            <table:table-cell table:style-name="Tableau13.A1" office:value-type="string">
              <text:p text:style-name="P83">Σύνολο «Συμφωνία»</text:p>
            </table:table-cell>
            <table:table-cell table:style-name="Tableau13.A1" office:value-type="string">
              <text:p text:style-name="P83">Σύνολο «Διαφωνώ» </text:p>
            </table:table-cell>
            <table:table-cell table:style-name="Tableau13.A1" office:value-type="string">
              <text:p text:style-name="P83">Δεν ξέρω</text:p>
            </table:table-cell>
          </table:table-row>
          <table:table-row>
            <table:table-cell table:style-name="Tableau13.A1" office:value-type="string">
              <text:p text:style-name="P88">ΕΕ των 27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Φύλο</text:p>
            </table:table-cell>
            <table:covered-table-cell/>
            <table:covered-table-cell/>
            <table:covered-table-cell/>
          </table:table-row>
          <table:table-row>
            <table:table-cell table:style-name="Tableau13.A1" office:value-type="string">
              <text:p text:style-name="P88">Άνδρας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Γυναίκα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4" table:number-columns-spanned="4" office:value-type="string">
              <text:p text:style-name="P58">Ηλικία</text:p>
            </table:table-cell>
            <table:covered-table-cell/>
            <table:covered-table-cell/>
            <table:covered-table-cell/>
          </table:table-row>
          <table:table-row>
            <table:table-cell table:style-name="Tableau13.A1" office:value-type="string">
              <text:p text:style-name="P88">15-24 </text:p>
            </table:table-cell>
            <table:table-cell table:style-name="Tableau13.A1" office:value-type="string">
              <text:p text:style-name="P80"/>
            </table:table-cell>
            <table:table-cell table:style-name="Tableau13.A1" office:value-type="string">
              <text:p text:style-name="P80"/>
            </table:table-cell>
            <table:table-cell table:style-name="Tableau13.A1" office:value-type="string">
              <text:p text:style-name="P80"/>
            </table:table-cell>
          </table:table-row>
          <table:table-row>
            <table:table-cell table:style-name="Tableau13.A1" office:value-type="string">
              <text:p text:style-name="P88">25-39 </text:p>
            </table:table-cell>
            <table:table-cell table:style-name="Tableau13.B3" office:value-type="float" office:value="65">
              <text:p text:style-name="P83">65</text:p>
            </table:table-cell>
            <table:table-cell table:style-name="Tableau13.B3" office:value-type="float" office:value="24">
              <text:p text:style-name="P83">24</text:p>
            </table:table-cell>
            <table:table-cell table:style-name="Tableau13.B3" office:value-type="float" office:value="11">
              <text:p text:style-name="P83">11</text:p>
            </table:table-cell>
          </table:table-row>
          <table:table-row>
            <table:table-cell table:style-name="Tableau13.A1" office:value-type="string">
              <text:p text:style-name="P88">40-54 </text:p>
            </table:table-cell>
            <table:table-cell table:style-name="Tableau13.B3" office:value-type="float" office:value="65">
              <text:p text:style-name="P83">65</text:p>
            </table:table-cell>
            <table:table-cell table:style-name="Tableau13.B3" office:value-type="float" office:value="22">
              <text:p text:style-name="P83">22</text:p>
            </table:table-cell>
            <table:table-cell table:style-name="Tableau13.B3" office:value-type="float" office:value="13">
              <text:p text:style-name="P83">13</text:p>
            </table:table-cell>
          </table:table-row>
          <table:table-row>
            <table:table-cell table:style-name="Tableau13.A1" office:value-type="string">
              <text:p text:style-name="P88">&gt;=55</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4" table:number-columns-spanned="4" office:value-type="string">
              <text:p text:style-name="P58">Εκπαίδευση (τέλος)</text:p>
            </table:table-cell>
            <table:covered-table-cell/>
            <table:covered-table-cell/>
            <table:covered-table-cell/>
          </table:table-row>
          <table:table-row>
            <table:table-cell table:style-name="Tableau13.A1" office:value-type="string">
              <text:p text:style-name="P88">&lt;=-15</text:p>
            </table:table-cell>
            <table:table-cell table:style-name="Tableau13.B3" office:value-type="float" office:value="59">
              <text:p text:style-name="P83">59</text:p>
            </table:table-cell>
            <table:table-cell table:style-name="Tableau13.B3" office:value-type="float" office:value="16">
              <text:p text:style-name="P83">16</text:p>
            </table:table-cell>
            <table:table-cell table:style-name="Tableau13.B3" office:value-type="float" office:value="25">
              <text:p text:style-name="P83">25</text:p>
            </table:table-cell>
          </table:table-row>
          <table:table-row>
            <table:table-cell table:style-name="Tableau13.A1" office:value-type="string">
              <text:p text:style-name="P88">16-19 </text:p>
            </table:table-cell>
            <table:table-cell table:style-name="Tableau13.B3" office:value-type="float" office:value="65">
              <text:p text:style-name="P83">65</text:p>
            </table:table-cell>
            <table:table-cell table:style-name="Tableau13.B3" office:value-type="float" office:value="19">
              <text:p text:style-name="P83">19</text:p>
            </table:table-cell>
            <table:table-cell table:style-name="Tableau13.B3" office:value-type="float" office:value="16">
              <text:p text:style-name="P83">16</text:p>
            </table:table-cell>
          </table:table-row>
          <table:table-row>
            <table:table-cell table:style-name="Tableau13.A1" office:value-type="string">
              <text:p text:style-name="P88">&gt;=20</text:p>
            </table:table-cell>
            <table:table-cell table:style-name="Tableau13.B3" office:value-type="float" office:value="64">
              <text:p text:style-name="P83">64</text:p>
            </table:table-cell>
            <table:table-cell table:style-name="Tableau13.B3" office:value-type="float" office:value="21">
              <text:p text:style-name="P83">21</text:p>
            </table:table-cell>
            <table:table-cell table:style-name="Tableau13.B3" office:value-type="float" office:value="15">
              <text:p text:style-name="P83">15</text:p>
            </table:table-cell>
          </table:table-row>
          <table:table-row>
            <table:table-cell table:style-name="Tableau13.A1" office:value-type="string">
              <text:p text:style-name="P88">Εξακολουθούν να μελετούν </text:p>
            </table:table-cell>
            <table:table-cell table:style-name="Tableau13.B3" office:value-type="float" office:value="62">
              <text:p text:style-name="P83">62</text:p>
            </table:table-cell>
            <table:table-cell table:style-name="Tableau13.B3" office:value-type="float" office:value="25">
              <text:p text:style-name="P83">25</text:p>
            </table:table-cell>
            <table:table-cell table:style-name="Tableau13.B3" office:value-type="float" office:value="13">
              <text:p text:style-name="P83">13</text:p>
            </table:table-cell>
          </table:table-row>
          <table:table-row>
            <table:table-cell table:style-name="Tableau13.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3.A1" office:value-type="string">
              <text:p text:style-name="P88">Αυτοαπασχολούμενοι </text:p>
            </table:table-cell>
            <table:table-cell table:style-name="Tableau13.B3" office:value-type="float" office:value="67">
              <text:p text:style-name="P83">67</text:p>
            </table:table-cell>
            <table:table-cell table:style-name="Tableau13.B3" office:value-type="float" office:value="20">
              <text:p text:style-name="P83">20</text:p>
            </table:table-cell>
            <table:table-cell table:style-name="Tableau13.B3" office:value-type="float" office:value="13">
              <text:p text:style-name="P83">13</text:p>
            </table:table-cell>
          </table:table-row>
          <table:table-row>
            <table:table-cell table:style-name="Tableau13.A1" office:value-type="string">
              <text:p text:style-name="P88">Διευθυντές </text:p>
            </table:table-cell>
            <table:table-cell table:style-name="Tableau13.B3" office:value-type="float" office:value="63">
              <text:p text:style-name="P83">63</text:p>
            </table:table-cell>
            <table:table-cell table:style-name="Tableau13.B3" office:value-type="float" office:value="21">
              <text:p text:style-name="P83">21</text:p>
            </table:table-cell>
            <table:table-cell table:style-name="Tableau13.B3" office:value-type="float" office:value="16">
              <text:p text:style-name="P83">16</text:p>
            </table:table-cell>
          </table:table-row>
          <table:table-row>
            <table:table-cell table:style-name="Tableau13.A1" office:value-type="string">
              <text:p text:style-name="P88">Άλλα λευκά περιλαίμια </text:p>
            </table:table-cell>
            <table:table-cell table:style-name="Tableau13.B3" office:value-type="float" office:value="65">
              <text:p text:style-name="P83">65</text:p>
            </table:table-cell>
            <table:table-cell table:style-name="Tableau13.B3" office:value-type="float" office:value="21">
              <text:p text:style-name="P83">21</text:p>
            </table:table-cell>
            <table:table-cell table:style-name="Tableau13.B3" office:value-type="float" office:value="14">
              <text:p text:style-name="P83">14</text:p>
            </table:table-cell>
          </table:table-row>
          <table:table-row>
            <table:table-cell table:style-name="Tableau13.A1" office:value-type="string">
              <text:p text:style-name="P88">Χειρωνακτικά εργαζόμενοι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Οικιακοί βοηθοί </text:p>
            </table:table-cell>
            <table:table-cell table:style-name="Tableau13.B3" office:value-type="float" office:value="62">
              <text:p text:style-name="P83">62</text:p>
            </table:table-cell>
            <table:table-cell table:style-name="Tableau13.B3" office:value-type="float" office:value="22">
              <text:p text:style-name="P83">22</text:p>
            </table:table-cell>
            <table:table-cell table:style-name="Tableau13.B3" office:value-type="float" office:value="16">
              <text:p text:style-name="P83">16</text:p>
            </table:table-cell>
          </table:table-row>
          <table:table-row>
            <table:table-cell table:style-name="Tableau13.A1" office:value-type="string">
              <text:p text:style-name="P88">Άνεργοι </text:p>
            </table:table-cell>
            <table:table-cell table:style-name="Tableau13.B3" office:value-type="float" office:value="60">
              <text:p text:style-name="P83">60</text:p>
            </table:table-cell>
            <table:table-cell table:style-name="Tableau13.B3" office:value-type="float" office:value="20">
              <text:p text:style-name="P83">20</text:p>
            </table:table-cell>
            <table:table-cell table:style-name="Tableau13.B3" office:value-type="float" office:value="20">
              <text:p text:style-name="P83">20</text:p>
            </table:table-cell>
          </table:table-row>
          <table:table-row>
            <table:table-cell table:style-name="Tableau13.A1" office:value-type="string">
              <text:p text:style-name="P88">Συνταξιούχος </text:p>
            </table:table-cell>
            <table:table-cell table:style-name="Tableau13.B3" office:value-type="float" office:value="62">
              <text:p text:style-name="P83">62</text:p>
            </table:table-cell>
            <table:table-cell table:style-name="Tableau13.B3" office:value-type="float" office:value="15">
              <text:p text:style-name="P83">15</text:p>
            </table:table-cell>
            <table:table-cell table:style-name="Tableau13.B3" office:value-type="float" office:value="23">
              <text:p text:style-name="P83">23</text:p>
            </table:table-cell>
          </table:table-row>
          <table:table-row>
            <table:table-cell table:style-name="Tableau13.A1" office:value-type="string">
              <text:p text:style-name="P88">Φοιτητές </text:p>
            </table:table-cell>
            <table:table-cell table:style-name="Tableau13.B3" office:value-type="float" office:value="64">
              <text:p text:style-name="P83">64</text:p>
            </table:table-cell>
            <table:table-cell table:style-name="Tableau13.B3" office:value-type="float" office:value="25">
              <text:p text:style-name="P83">25</text:p>
            </table:table-cell>
            <table:table-cell table:style-name="Tableau13.B3" office:value-type="float" office:value="11">
              <text:p text:style-name="P83">11</text:p>
            </table:table-cell>
          </table:table-row>
          <table:table-row>
            <table:table-cell table:style-name="Tableau13.A4" table:number-columns-spanned="4" office:value-type="string">
              <text:p text:style-name="P58">Υποκειμενική αστικοποίηση</text:p>
            </table:table-cell>
            <table:covered-table-cell/>
            <table:covered-table-cell/>
            <table:covered-table-cell/>
          </table:table-row>
          <table:table-row>
            <table:table-cell table:style-name="Tableau13.A1" office:value-type="string">
              <text:p text:style-name="P88">Αγροτική περιοχή ή χωριό </text:p>
            </table:table-cell>
            <table:table-cell table:style-name="Tableau13.B3" office:value-type="float" office:value="64">
              <text:p text:style-name="P83">64</text:p>
            </table:table-cell>
            <table:table-cell table:style-name="Tableau13.B3" office:value-type="float" office:value="19">
              <text:p text:style-name="P83">19</text:p>
            </table:table-cell>
            <table:table-cell table:style-name="Tableau13.B3" office:value-type="float" office:value="17">
              <text:p text:style-name="P83">17</text:p>
            </table:table-cell>
          </table:table-row>
          <table:table-row>
            <table:table-cell table:style-name="Tableau13.A1" office:value-type="string">
              <text:p text:style-name="P88">Μικρές ή μεσαίες πόλεις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1" office:value-type="string">
              <text:p text:style-name="P88">Μεγάλη πόλη </text:p>
            </table:table-cell>
            <table:table-cell table:style-name="Tableau13.B3" office:value-type="float" office:value="64">
              <text:p text:style-name="P83">64</text:p>
            </table:table-cell>
            <table:table-cell table:style-name="Tableau13.B3" office:value-type="float" office:value="20">
              <text:p text:style-name="P83">20</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3.A1" office:value-type="string">
              <text:p text:style-name="P88">Θετική </text:p>
            </table:table-cell>
            <table:table-cell table:style-name="Tableau13.B3" office:value-type="float" office:value="71">
              <text:p text:style-name="P83">71</text:p>
            </table:table-cell>
            <table:table-cell table:style-name="Tableau13.B3" office:value-type="float" office:value="15">
              <text:p text:style-name="P83">15</text:p>
            </table:table-cell>
            <table:table-cell table:style-name="Tableau13.B3" office:value-type="float" office:value="14">
              <text:p text:style-name="P83">14</text:p>
            </table:table-cell>
          </table:table-row>
          <table:table-row>
            <table:table-cell table:style-name="Tableau13.A1" office:value-type="string">
              <text:p text:style-name="P88">Αρνητική </text:p>
            </table:table-cell>
            <table:table-cell table:style-name="Tableau13.B3" office:value-type="float" office:value="52">
              <text:p text:style-name="P83">52</text:p>
            </table:table-cell>
            <table:table-cell table:style-name="Tableau13.B3" office:value-type="float" office:value="32">
              <text:p text:style-name="P83">32</text:p>
            </table:table-cell>
            <table:table-cell table:style-name="Tableau13.B3" office:value-type="float" office:value="16">
              <text:p text:style-name="P83">16</text:p>
            </table:table-cell>
          </table:table-row>
          <table:table-row>
            <table:table-cell table:style-name="Tableau13.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3.A1" office:value-type="string">
              <text:p text:style-name="P88">Ναι </text:p>
            </table:table-cell>
            <table:table-cell table:style-name="Tableau13.B3" office:value-type="float" office:value="66">
              <text:p text:style-name="P83">66</text:p>
            </table:table-cell>
            <table:table-cell table:style-name="Tableau13.B3" office:value-type="float" office:value="20">
              <text:p text:style-name="P83">20</text:p>
            </table:table-cell>
            <table:table-cell table:style-name="Tableau13.B3" office:value-type="float" office:value="14">
              <text:p text:style-name="P83">14</text:p>
            </table:table-cell>
          </table:table-row>
          <table:table-row>
            <table:table-cell table:style-name="Tableau13.A1" office:value-type="string">
              <text:p text:style-name="P88">Όχι </text:p>
            </table:table-cell>
            <table:table-cell table:style-name="Tableau13.B3" office:value-type="float" office:value="62">
              <text:p text:style-name="P83">62</text:p>
            </table:table-cell>
            <table:table-cell table:style-name="Tableau13.B3" office:value-type="float" office:value="20">
              <text:p text:style-name="P83">20</text:p>
            </table:table-cell>
            <table:table-cell table:style-name="Tableau13.B3" office:value-type="float" office:value="18">
              <text:p text:style-name="P83">18</text:p>
            </table:table-cell>
          </table:table-row>
        </table:table>
        <text:p text:style-name="P21"/>
        <text:p text:style-name="P51">Τα δύο τρίτα των πολιτών της ΕΕ δηλώνουν ότι τα προγράμματα ΕΕΚ είναι αρκετά συμπεριληπτικά ώστε να παρέχουν στους εκπαιδευόμενους την απαραίτητη υποστήριξη </text:p>
        <text:p text:style-name="P21">Σε ολόκληρη την Ευρωπαϊκή Ένωση, το 67 % όσων απάντησαν δηλώνουν ότι τα προγράμματα ΕΕΚ είναι αρκετά συμπεριληπτικά ώστε να διασφαλίζεται ότι οι εκπαιδευόμενοι που ενδέχεται να αντιμετωπίζουν εμπόδια σε ορισμένα είδη μαθησιακών περιβαλλόντων λαμβάνουν την υποστήριξη που χρειάζονται για την ολοκλήρωση των προγραμμάτων, συμπεριλαμβανομένου του 17 % που συμφωνούν απόλυτα και του 50 % που τείνουν να συμφωνούν.<text:note text:id="ftn33" text:note-class="footnote"><text:note-citation>33</text:note-citation><text:note-body><text:p text:style-name="P13">ΠΒ9.4. Πείτε μου σε ποιο βαθμό συμφωνείτε ή διαφωνείτε με καθεμία από τις ακόλουθες δηλώσεις: Τα προγράμματα ΕΕΚ είναι αρκετά συμπεριληπτικά ώστε να διασφαλίζεται ότι οι εκπαιδευόμενοι που ενδέχεται να αντιμετωπίζουν εμπόδια σε ορισμένα είδη μαθησιακών περιβαλλόντων λαμβάνουν την υποστήριξη που χρειάζονται για να είναι σε θέση να ολοκληρώσουν τα προγράμματα. </text:p></text:note-body></text:note> Περίπου ένας στους πέντε (19%) διαφωνεί, ενώ το 14% δεν γνωρίζει. </text:p>
        <text:p text:style-name="P21">Σε όλα τα κράτη μέλη, τουλάχιστον οι μισοί από όσους απάντησαν συμφωνούν ότι τα προγράμματα ΕΕΚ είναι αρκετά συμπεριληπτικά ώστε να παρέχουν στους εκπαιδευόμενους την αναγκαία στήριξη για την ολοκλήρωση των προγραμμάτων. </text:p>
        <text:p text:style-name="P21">Οι απόψεις διαφέρουν μεταξύ των κρατών μελών, με τα υψηλότερα επίπεδα συμφωνιών να καταγράφονται στη Μάλτα (82 %), την Ιταλία (81 %) και τη Σλοβενία (80 %). Τα χαμηλότερα επίπεδα καταγράφονται στη Γερμανία (51%), τη Φινλανδία (56%) και τις Κάτω Χώρες (57%). </text:p>
        <text:p text:style-name="P21"><draw:g text:anchor-type="paragraph" draw:z-index="25" draw:name="Forme22" draw:style-name="gr1"><draw:frame draw:style-name="gr272" draw:text-style-name="P99" svg:width="16.317cm" svg:height="7.153cm" svg:x="0.032cm" svg:y="1.474cm"><draw:image xlink:href="Pictures/10000000000004F20000022BBBAE7301CD8480E6.png" xlink:type="simple" xlink:show="embed" xlink:actuate="onLoad" draw:mime-type="image/png"><text:p/></draw:image></draw:frame><draw:frame draw:style-name="gr273" draw:text-style-name="P101" svg:width="16.28cm" svg:height="1.551cm" svg:x="0.002cm" svg:y="0.102cm"><draw:text-box><text:p text:style-name="P100"><text:span text:style-name="T60">ΠΒ9.4. Πείτε μου σε ποιο βαθμό συμφωνείτε ή διαφωνείτε με καθεμία από τις ακόλουθες δηλώσεις:- Τα προγράμματα ΑΕΕΚ είναι αρκετά συμπεριληπτικά ώστε να διασφαλίζεται ότι οι εκπαιδευόμενοι που ενδέχεται να αντιμετωπίζουν εμπόδια Σε ορισμένους τύπους μαθησιακών περιβαλλόντων λαμβάνουν την υποστήριξη που χρειάζονται για να είναι σε θέση να ολοκληρώσουν τα προγράμματα (%)</text:span></text:p></draw:text-box></draw:frame><draw:g draw:style-name="gr4"><draw:frame draw:style-name="gr274" draw:text-style-name="P99" svg:width="14.098cm" svg:height="0.959cm" svg:x="0.374cm" svg:y="8.639cm"><draw:image xlink:href="Pictures/100000000000022300000022902E68B765C34830.png" xlink:type="simple" xlink:show="embed" xlink:actuate="onLoad" draw:mime-type="image/png"><text:p/></draw:image></draw:frame><draw:frame draw:style-name="gr275" draw:text-style-name="P101" svg:width="2.924cm" svg:height="0.648cm" svg:x="0.836cm" svg:y="8.814cm"><draw:text-box><text:p text:style-name="P105"><text:span text:style-name="T60">Συμφωνώ απόλυτα</text:span></text:p></draw:text-box></draw:frame><draw:frame draw:style-name="gr276" draw:text-style-name="P101" svg:width="2.858cm" svg:height="0.902cm" svg:x="3.844cm" svg:y="8.791cm"><draw:text-box><text:p text:style-name="P105"><text:span text:style-name="T60">Τείνουν να συμφωνούν</text:span></text:p></draw:text-box></draw:frame><draw:frame draw:style-name="gr277" draw:text-style-name="P101" svg:width="3.28cm" svg:height="0.646cm" svg:x="7.028cm" svg:y="8.833cm"><draw:text-box><text:p text:style-name="P105"><text:span text:style-name="T60">Τείνουν να διαφωνούν</text:span></text:p></draw:text-box></draw:frame><draw:frame draw:style-name="gr278" draw:text-style-name="P101" svg:width="3.484cm" svg:height="0.646cm" svg:x="10.656cm" svg:y="8.793cm"><draw:text-box><text:p text:style-name="P105"><text:span text:style-name="T60">Διαφωνώ απόλυτα</text:span></text:p></draw:text-box></draw:frame><draw:frame draw:style-name="gr279" draw:text-style-name="P101" svg:width="2.518cm" svg:height="0.687cm" svg:x="14.378cm" svg:y="8.793cm"><draw:text-box><text:p text:style-name="P105"><text:span text:style-name="T60">Δεν γνωρίζω</text:span></text:p></draw:text-box></draw:frame></draw:g></draw:g><draw:g text:anchor-type="paragraph" draw:z-index="24" draw:name="Forme21" draw:style-name="gr32"><draw:frame draw:style-name="gr280" draw:text-style-name="P99" svg:width="4.59cm" svg:height="4.7cm" svg:x="11.19cm" svg:y="-5.647cm"><draw:image xlink:href="Pictures/10000000000001D5000001E081A67E0BF230BF76.png" xlink:type="simple" xlink:show="embed" xlink:actuate="onLoad" draw:mime-type="image/png"><text:p/></draw:image></draw:frame><draw:frame draw:style-name="gr281" draw:text-style-name="P101" svg:width="7.966cm" svg:height="2.525cm" svg:x="8.909cm" svg:y="-8.056cm"><draw:text-box><text:p text:style-name="P100"><text:span text:style-name="T60">QB9.4: Πείτε μου σε ποιο βαθμό συμφωνείτε ή διαφωνείτε με καθεμία από τις ακόλουθες δηλώσεις: - Τα προγράμματα ΑΕΕΚ είναι αρκετά συμπεριληπτικά ώστε να διασφαλίζεται ότι οι εκπαιδευόμενοι που ενδέχεται να αντιμετωπίζουν εμπόδια σε ορισμένα είδη μαθησιακών περιβαλλόντων λαμβάνουν την υποστήριξη που χρειάζονται για να είναι σε θέση να ολοκληρώσουν τα προγράμματα (ΕΕ των 27) (%) </text:span></text:p></draw:text-box></draw:frame><draw:frame draw:style-name="gr282" draw:text-style-name="P104" svg:width="2.527cm" svg:height="0.578cm" svg:x="10.248cm" svg:y="-6.008cm"><draw:text-box><text:p text:style-name="P103"><text:span text:style-name="T60">Δεν ξέρω 14</text:span></text:p></draw:text-box></draw:frame><draw:frame draw:style-name="gr283" draw:text-style-name="P104" svg:width="2.805cm" svg:height="0.902cm" svg:x="8.965cm" svg:y="-5.204cm"><draw:text-box><text:p text:style-name="P103"><text:span text:style-name="T60">Διαφωνώ απόλυτα: 3 </text:span></text:p></draw:text-box></draw:frame><draw:frame draw:style-name="gr284" draw:text-style-name="P104" svg:width="2.468cm" svg:height="0.902cm" svg:x="8.886cm" svg:y="-3.789cm"><draw:text-box><text:p text:style-name="P103"><text:span text:style-name="T60">Διαφωνώ 16</text:span></text:p></draw:text-box></draw:frame><draw:frame draw:style-name="gr285" draw:text-style-name="P101" svg:width="2.708cm" svg:height="0.578cm" svg:x="13.229cm" svg:y="-1.009cm"><draw:text-box><text:p text:style-name="P100"><text:span text:style-name="T60">Συμφωνώ με 50</text:span></text:p></draw:text-box></draw:frame><draw:frame draw:style-name="gr286" draw:text-style-name="P101" svg:width="2.678cm" svg:height="0.902cm" svg:x="13.693cm" svg:y="-6.19cm"><draw:text-box><text:p text:style-name="P100"><text:span text:style-name="T60">Συμφωνώ απόλυτα 17</text:span></text:p></draw:text-box></draw:frame></draw:g></text:p>
        <text:p text:style-name="P29">Ο βαθμός στον οποίο οι ερωτηθέντες συμφωνούν ότι τα προγράμματα ΕΕΚ είναι αρκετά συμπεριληπτικά ώστε να παρέχουν στήριξη στους εκπαιδευόμενους ποικίλλει ανάλογα με τους κοινωνικοδημογραφικούς και συμπεριφορικούς παράγοντες ως εξής. </text:p>
        <text:p text:style-name="P52">■ Οι ερωτηθέντες που βλέπουν ποια ΕΕΚ είναι θετική είναι πιθανότερο να πιστεύουν ότι τα προγράμματα ΕΕΚ είναι αρκετά συμπεριληπτικά (72% έναντι 58% μεταξύ εκείνων που αναφέρουν αρνητικές αντιλήψεις). </text:p>
        <text:p text:style-name="P52">■ Ανάλογα με την ηλικία, η συμφωνία ότι τα προγράμματα ΕΕΚ είναι αρκετά συμπεριληπτικά μειώνεται ελαφρώς με την ηλικία: Ανέρχεται στο 69 % μεταξύ των ερωτηθέντων ηλικίας 15-24 ετών, σε σύγκριση με το 68 % μεταξύ των ατόμων ηλικίας 25-54 ετών και το 63 % μεταξύ των ατόμων ηλικίας 55 ετών και άνω. </text:p>
        <text:p text:style-name="P52">■ Μέχρι την ηλικία λήξης της εκπαίδευσης, η συμφωνία είναι ελαφρώς πιο διαδεδομένη μεταξύ των ερωτηθέντων που ολοκλήρωσαν την εκπαίδευσή τους μεταξύ 16-19 ετών (67%) και εκείνων που ολοκλήρωσαν την εκπαίδευσή τους στην ηλικία των 20 ετών (66%) από ό,τι μεταξύ εκείνων που ολοκλήρωσαν την εκπαίδευσή τους σε ηλικία 15 ετών ή μικρότερη (64%). </text:p>
        <text:p text:style-name="P52">■ Οι ερωτηθέντες που παρακολούθησαν οι ίδιοι ΕΕΚ είναι ελαφρώς πιθανότερο να συμφωνήσουν ότι τα προγράμματα ΕΕΚ είναι αρκετά συμπεριληπτικά (68%) από εκείνους που δεν παρακολούθησαν (65%). </text:p>
        <text:p text:style-name="P52">■ Υπάρχουν αμελητέες διαφορές ανά φύλο. </text:p>
        <text:p text:style-name="P21"/>
        <text:p text:style-name="P28"/>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8">QB9.4 Πείτε μου σε ποιο βαθμό συμφωνείτε ή διαφωνείτε με καθεμία από τις ακόλουθες δηλώσεις: Τα προγράμματα ΑΕΕΚ είναι αρκετά συμπεριληπτικά ώστε να διασφαλίζεται ότι οι εκπαιδευόμενοι που ενδέχεται να αντιμετωπίζουν εμπόδια σε ορισμένα είδη μαθησιακών περιβαλλόντων λαμβάνουν την υποστήριξη που χρειάζονται για να είναι σε θέση να ολοκληρώσουν τα προγράμματα (%-ΕΕ)</text:p>
            </table:table-cell>
            <table:covered-table-cell/>
            <table:covered-table-cell/>
            <table:covered-table-cell/>
          </table:table-row>
          <table:table-row>
            <table:table-cell table:style-name="Tableau14.A1" office:value-type="string">
              <text:p text:style-name="P80"/>
            </table:table-cell>
            <table:table-cell table:style-name="Tableau14.A1" office:value-type="string">
              <text:p text:style-name="P83">Σύνολο «Συμφωνία»</text:p>
            </table:table-cell>
            <table:table-cell table:style-name="Tableau14.A1" office:value-type="string">
              <text:p text:style-name="P83">Σύνολο «Διαφωνώ» </text:p>
            </table:table-cell>
            <table:table-cell table:style-name="Tableau14.A1" office:value-type="string">
              <text:p text:style-name="P83">Δεν ξέρω</text:p>
            </table:table-cell>
          </table:table-row>
          <table:table-row>
            <table:table-cell table:style-name="Tableau14.A1" office:value-type="string">
              <text:p text:style-name="P88">ΕΕ των 27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Φύλο</text:p>
            </table:table-cell>
            <table:covered-table-cell/>
            <table:covered-table-cell/>
            <table:covered-table-cell/>
          </table:table-row>
          <table:table-row>
            <table:table-cell table:style-name="Tableau14.A1" office:value-type="string">
              <text:p text:style-name="P88">Άνδρας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Γυναίκα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4" table:number-columns-spanned="4" office:value-type="string">
              <text:p text:style-name="P58">Ηλικία</text:p>
            </table:table-cell>
            <table:covered-table-cell/>
            <table:covered-table-cell/>
            <table:covered-table-cell/>
          </table:table-row>
          <table:table-row>
            <table:table-cell table:style-name="Tableau14.A1" office:value-type="string">
              <text:p text:style-name="P88">15-24 </text:p>
            </table:table-cell>
            <table:table-cell table:style-name="Tableau14.B3" office:value-type="float" office:value="69">
              <text:p text:style-name="P83">69</text:p>
            </table:table-cell>
            <table:table-cell table:style-name="Tableau14.B3" office:value-type="float" office:value="22">
              <text:p text:style-name="P83">22</text:p>
            </table:table-cell>
            <table:table-cell table:style-name="Tableau14.B3" office:value-type="float" office:value="9">
              <text:p text:style-name="P83">9</text:p>
            </table:table-cell>
          </table:table-row>
          <table:table-row>
            <table:table-cell table:style-name="Tableau14.A1" office:value-type="string">
              <text:p text:style-name="P88">25-39 </text:p>
            </table:table-cell>
            <table:table-cell table:style-name="Tableau14.B3" office:value-type="float" office:value="68">
              <text:p text:style-name="P83">68</text:p>
            </table:table-cell>
            <table:table-cell table:style-name="Tableau14.B3" office:value-type="float" office:value="22">
              <text:p text:style-name="P83">22</text:p>
            </table:table-cell>
            <table:table-cell table:style-name="Tableau14.B3" office:value-type="float" office:value="10">
              <text:p text:style-name="P83">10</text:p>
            </table:table-cell>
          </table:table-row>
          <table:table-row>
            <table:table-cell table:style-name="Tableau14.A1" office:value-type="string">
              <text:p text:style-name="P88">40-54 </text:p>
            </table:table-cell>
            <table:table-cell table:style-name="Tableau14.B3" office:value-type="float" office:value="68">
              <text:p text:style-name="P83">68</text:p>
            </table:table-cell>
            <table:table-cell table:style-name="Tableau14.B3" office:value-type="float" office:value="19">
              <text:p text:style-name="P83">19</text:p>
            </table:table-cell>
            <table:table-cell table:style-name="Tableau14.B3" office:value-type="float" office:value="13">
              <text:p text:style-name="P83">13</text:p>
            </table:table-cell>
          </table:table-row>
          <table:table-row>
            <table:table-cell table:style-name="Tableau14.A1" office:value-type="string">
              <text:p text:style-name="P88">&gt;=55</text:p>
            </table:table-cell>
            <table:table-cell table:style-name="Tableau14.B3" office:value-type="float" office:value="63">
              <text:p text:style-name="P83">63</text:p>
            </table:table-cell>
            <table:table-cell table:style-name="Tableau14.B3" office:value-type="float" office:value="18">
              <text:p text:style-name="P83">18</text:p>
            </table:table-cell>
            <table:table-cell table:style-name="Tableau14.B3" office:value-type="float" office:value="19">
              <text:p text:style-name="P83">19</text:p>
            </table:table-cell>
          </table:table-row>
          <table:table-row>
            <table:table-cell table:style-name="Tableau14.A4" table:number-columns-spanned="4" office:value-type="string">
              <text:p text:style-name="P58">Εκπαίδευση (τέλος)</text:p>
            </table:table-cell>
            <table:covered-table-cell/>
            <table:covered-table-cell/>
            <table:covered-table-cell/>
          </table:table-row>
          <table:table-row>
            <table:table-cell table:style-name="Tableau14.A1" office:value-type="string">
              <text:p text:style-name="P88">&lt;=-15</text:p>
            </table:table-cell>
            <table:table-cell table:style-name="Tableau14.B3" office:value-type="float" office:value="64">
              <text:p text:style-name="P83">64</text:p>
            </table:table-cell>
            <table:table-cell table:style-name="Tableau14.B3" office:value-type="float" office:value="12">
              <text:p text:style-name="P83">12</text:p>
            </table:table-cell>
            <table:table-cell table:style-name="Tableau14.B3" office:value-type="float" office:value="24">
              <text:p text:style-name="P83">24</text:p>
            </table:table-cell>
          </table:table-row>
          <table:table-row>
            <table:table-cell table:style-name="Tableau14.A1" office:value-type="string">
              <text:p text:style-name="P88">16-19 </text:p>
            </table:table-cell>
            <table:table-cell table:style-name="Tableau14.B3" office:value-type="float" office:value="67">
              <text:p text:style-name="P83">67</text:p>
            </table:table-cell>
            <table:table-cell table:style-name="Tableau14.B3" office:value-type="float" office:value="19">
              <text:p text:style-name="P83">19</text:p>
            </table:table-cell>
            <table:table-cell table:style-name="Tableau14.B3" office:value-type="float" office:value="14">
              <text:p text:style-name="P83">14</text:p>
            </table:table-cell>
          </table:table-row>
          <table:table-row>
            <table:table-cell table:style-name="Tableau14.A1" office:value-type="string">
              <text:p text:style-name="P88">&gt;=20</text:p>
            </table:table-cell>
            <table:table-cell table:style-name="Tableau14.B3" office:value-type="float" office:value="66">
              <text:p text:style-name="P83">66</text:p>
            </table:table-cell>
            <table:table-cell table:style-name="Tableau14.B3" office:value-type="float" office:value="22">
              <text:p text:style-name="P83">22</text:p>
            </table:table-cell>
            <table:table-cell table:style-name="Tableau14.B3" office:value-type="float" office:value="12">
              <text:p text:style-name="P83">12</text:p>
            </table:table-cell>
          </table:table-row>
          <table:table-row>
            <table:table-cell table:style-name="Tableau14.A1" office:value-type="string">
              <text:p text:style-name="P88">Εξακολουθούν να μελετούν </text:p>
            </table:table-cell>
            <table:table-cell table:style-name="Tableau14.B3" office:value-type="float" office:value="66">
              <text:p text:style-name="P83">66</text:p>
            </table:table-cell>
            <table:table-cell table:style-name="Tableau14.B3" office:value-type="float" office:value="23">
              <text:p text:style-name="P83">23</text:p>
            </table:table-cell>
            <table:table-cell table:style-name="Tableau14.B3" office:value-type="float" office:value="11">
              <text:p text:style-name="P83">11</text:p>
            </table:table-cell>
          </table:table-row>
          <table:table-row>
            <table:table-cell table:style-name="Tableau14.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4.A1" office:value-type="string">
              <text:p text:style-name="P88">Αυτοαπασχολούμενοι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Διευθυντές </text:p>
            </table:table-cell>
            <table:table-cell table:style-name="Tableau14.B3" office:value-type="float" office:value="66">
              <text:p text:style-name="P83">66</text:p>
            </table:table-cell>
            <table:table-cell table:style-name="Tableau14.B3" office:value-type="float" office:value="20">
              <text:p text:style-name="P83">20</text:p>
            </table:table-cell>
            <table:table-cell table:style-name="Tableau14.B3" office:value-type="float" office:value="14">
              <text:p text:style-name="P83">14</text:p>
            </table:table-cell>
          </table:table-row>
          <table:table-row>
            <table:table-cell table:style-name="Tableau14.A1" office:value-type="string">
              <text:p text:style-name="P88">Άλλα λευκά περιλαίμια </text:p>
            </table:table-cell>
            <table:table-cell table:style-name="Tableau14.B3" office:value-type="float" office:value="70">
              <text:p text:style-name="P83">70</text:p>
            </table:table-cell>
            <table:table-cell table:style-name="Tableau14.B3" office:value-type="float" office:value="19">
              <text:p text:style-name="P83">19</text:p>
            </table:table-cell>
            <table:table-cell table:style-name="Tableau14.B3" office:value-type="float" office:value="11">
              <text:p text:style-name="P83">11</text:p>
            </table:table-cell>
          </table:table-row>
          <table:table-row>
            <table:table-cell table:style-name="Tableau14.A1" office:value-type="string">
              <text:p text:style-name="P88">Χειρωνακτικά εργαζόμενοι </text:p>
            </table:table-cell>
            <table:table-cell table:style-name="Tableau14.B3" office:value-type="float" office:value="69">
              <text:p text:style-name="P83">69</text:p>
            </table:table-cell>
            <table:table-cell table:style-name="Tableau14.B3" office:value-type="float" office:value="19">
              <text:p text:style-name="P83">19</text:p>
            </table:table-cell>
            <table:table-cell table:style-name="Tableau14.B3" office:value-type="float" office:value="12">
              <text:p text:style-name="P83">12</text:p>
            </table:table-cell>
          </table:table-row>
          <table:table-row>
            <table:table-cell table:style-name="Tableau14.A1" office:value-type="string">
              <text:p text:style-name="P88">Οικιακοί βοηθοί </text:p>
            </table:table-cell>
            <table:table-cell table:style-name="Tableau14.B3" office:value-type="float" office:value="67">
              <text:p text:style-name="P83">67</text:p>
            </table:table-cell>
            <table:table-cell table:style-name="Tableau14.B3" office:value-type="float" office:value="16">
              <text:p text:style-name="P83">16</text:p>
            </table:table-cell>
            <table:table-cell table:style-name="Tableau14.B3" office:value-type="float" office:value="17">
              <text:p text:style-name="P83">17</text:p>
            </table:table-cell>
          </table:table-row>
          <table:table-row>
            <table:table-cell table:style-name="Tableau14.A1" office:value-type="string">
              <text:p text:style-name="P88">Άνεργοι </text:p>
            </table:table-cell>
            <table:table-cell table:style-name="Tableau14.B3" office:value-type="float" office:value="64">
              <text:p text:style-name="P83">64</text:p>
            </table:table-cell>
            <table:table-cell table:style-name="Tableau14.B3" office:value-type="float" office:value="20">
              <text:p text:style-name="P83">20</text:p>
            </table:table-cell>
            <table:table-cell table:style-name="Tableau14.B3" office:value-type="float" office:value="16">
              <text:p text:style-name="P83">16</text:p>
            </table:table-cell>
          </table:table-row>
          <table:table-row>
            <table:table-cell table:style-name="Tableau14.A1" office:value-type="string">
              <text:p text:style-name="P88">Συνταξιούχος </text:p>
            </table:table-cell>
            <table:table-cell table:style-name="Tableau14.B3" office:value-type="float" office:value="61">
              <text:p text:style-name="P83">61</text:p>
            </table:table-cell>
            <table:table-cell table:style-name="Tableau14.B3" office:value-type="float" office:value="18">
              <text:p text:style-name="P83">18</text:p>
            </table:table-cell>
            <table:table-cell table:style-name="Tableau14.B3" office:value-type="float" office:value="21">
              <text:p text:style-name="P83">21</text:p>
            </table:table-cell>
          </table:table-row>
          <table:table-row>
            <table:table-cell table:style-name="Tableau14.A1" office:value-type="string">
              <text:p text:style-name="P88">Φοιτητές </text:p>
            </table:table-cell>
            <table:table-cell table:style-name="Tableau14.B3" office:value-type="float" office:value="66">
              <text:p text:style-name="P83">66</text:p>
            </table:table-cell>
            <table:table-cell table:style-name="Tableau14.B3" office:value-type="float" office:value="25">
              <text:p text:style-name="P83">25</text:p>
            </table:table-cell>
            <table:table-cell table:style-name="Tableau14.B3" office:value-type="float" office:value="9">
              <text:p text:style-name="P83">9</text:p>
            </table:table-cell>
          </table:table-row>
          <table:table-row>
            <table:table-cell table:style-name="Tableau14.A4" table:number-columns-spanned="4" office:value-type="string">
              <text:p text:style-name="P58">Υποκειμενική αστικοποίηση</text:p>
            </table:table-cell>
            <table:covered-table-cell/>
            <table:covered-table-cell/>
            <table:covered-table-cell/>
          </table:table-row>
          <table:table-row>
            <table:table-cell table:style-name="Tableau14.A1" office:value-type="string">
              <text:p text:style-name="P88">Αγροτική περιοχή ή χωριό </text:p>
            </table:table-cell>
            <table:table-cell table:style-name="Tableau14.B3" office:value-type="float" office:value="65">
              <text:p text:style-name="P83">65</text:p>
            </table:table-cell>
            <table:table-cell table:style-name="Tableau14.B3" office:value-type="float" office:value="19">
              <text:p text:style-name="P83">19</text:p>
            </table:table-cell>
            <table:table-cell table:style-name="Tableau14.B3" office:value-type="float" office:value="16">
              <text:p text:style-name="P83">16</text:p>
            </table:table-cell>
          </table:table-row>
          <table:table-row>
            <table:table-cell table:style-name="Tableau14.A1" office:value-type="string">
              <text:p text:style-name="P88">Μικρές ή μεσαίες πόλεις </text:p>
            </table:table-cell>
            <table:table-cell table:style-name="Tableau14.B3" office:value-type="float" office:value="66">
              <text:p text:style-name="P83">66</text:p>
            </table:table-cell>
            <table:table-cell table:style-name="Tableau14.B3" office:value-type="float" office:value="19">
              <text:p text:style-name="P83">19</text:p>
            </table:table-cell>
            <table:table-cell table:style-name="Tableau14.B3" office:value-type="float" office:value="15">
              <text:p text:style-name="P83">15</text:p>
            </table:table-cell>
          </table:table-row>
          <table:table-row>
            <table:table-cell table:style-name="Tableau14.A1" office:value-type="string">
              <text:p text:style-name="P88">Μεγάλη πόλη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4.A1" office:value-type="string">
              <text:p text:style-name="P88">Θετική </text:p>
            </table:table-cell>
            <table:table-cell table:style-name="Tableau14.B3" office:value-type="float" office:value="72">
              <text:p text:style-name="P83">72</text:p>
            </table:table-cell>
            <table:table-cell table:style-name="Tableau14.B3" office:value-type="float" office:value="16">
              <text:p text:style-name="P83">16</text:p>
            </table:table-cell>
            <table:table-cell table:style-name="Tableau14.B3" office:value-type="float" office:value="12">
              <text:p text:style-name="P83">12</text:p>
            </table:table-cell>
          </table:table-row>
          <table:table-row>
            <table:table-cell table:style-name="Tableau14.A1" office:value-type="string">
              <text:p text:style-name="P88">Αρνητική </text:p>
            </table:table-cell>
            <table:table-cell table:style-name="Tableau14.B3" office:value-type="float" office:value="58">
              <text:p text:style-name="P83">58</text:p>
            </table:table-cell>
            <table:table-cell table:style-name="Tableau14.B3" office:value-type="float" office:value="28">
              <text:p text:style-name="P83">28</text:p>
            </table:table-cell>
            <table:table-cell table:style-name="Tableau14.B3" office:value-type="float" office:value="14">
              <text:p text:style-name="P83">14</text:p>
            </table:table-cell>
          </table:table-row>
          <table:table-row>
            <table:table-cell table:style-name="Tableau14.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4.A1" office:value-type="string">
              <text:p text:style-name="P88">Ναι </text:p>
            </table:table-cell>
            <table:table-cell table:style-name="Tableau14.B3" office:value-type="float" office:value="68">
              <text:p text:style-name="P83">68</text:p>
            </table:table-cell>
            <table:table-cell table:style-name="Tableau14.B3" office:value-type="float" office:value="20">
              <text:p text:style-name="P83">20</text:p>
            </table:table-cell>
            <table:table-cell table:style-name="Tableau14.B3" office:value-type="float" office:value="12">
              <text:p text:style-name="P83">12</text:p>
            </table:table-cell>
          </table:table-row>
          <table:table-row>
            <table:table-cell table:style-name="Tableau14.A1" office:value-type="string">
              <text:p text:style-name="P88">Όχι </text:p>
            </table:table-cell>
            <table:table-cell table:style-name="Tableau14.B3" office:value-type="float" office:value="65">
              <text:p text:style-name="P83">65</text:p>
            </table:table-cell>
            <table:table-cell table:style-name="Tableau14.B3" office:value-type="float" office:value="18">
              <text:p text:style-name="P86">18</text:p>
            </table:table-cell>
            <table:table-cell table:style-name="Tableau14.B3" office:value-type="float" office:value="17">
              <text:p text:style-name="P86">17</text:p>
            </table:table-cell>
          </table:table-row>
        </table:table>
        <text:p text:style-name="P21"><text:soft-page-break/></text:p>
        <text:h text:style-name="P19" text:outline-level="2"><text:bookmark-start text:name="__RefHeading___Toc215582_2930363814"/>7. Συστάσεις της ΕΕΚ για τους νέους <text:bookmark-end text:name="__RefHeading___Toc215582_2930363814"/></text:h>
        <text:p text:style-name="P50">Οι μισοί από τους πολίτες της ΕΕ θα συνιστούσαν την επαγγελματική δευτεροβάθμια εκπαίδευση σε νέους που επιλέγουν διαδρομή ανώτερης δευτεροβάθμιας εκπαίδευσης </text:p>
        <text:p text:style-name="P21">Όταν ρωτήθηκαν ποια εκπαιδευτική διαδρομή θα πρότειναν σε έναν νέο που αποφασίζει τώρα για την ανώτερη δευτεροβάθμια εκπαίδευση, το 50 % των πολιτών της ΕΕ θα πρότειναν την επαγγελματική δευτεροβάθμια εκπαίδευση, ενώ το 39 % θα πρότειναν τη γενική δευτεροβάθμια εκπαίδευση και το 8 % θα έλεγαν αυθόρμητα ότι εξαρτάται από την ατομική κατάσταση.<text:note text:id="ftn34" text:note-class="footnote"><text:note-citation>34</text:note-citation><text:note-body><text:p text:style-name="P13">QB2. Ποια από τις ακόλουθες εκπαιδευτικές διαδρομές θα συνιστούσατε σε έναν νέο που αποφασίζει τώρα για την ανώτερη δευτεροβάθμια εκπαίδευση; </text:p></text:note-body></text:note> </text:p>
        <text:p text:style-name="P21">Η στήριξη της επαγγελματικής εκπαίδευσης ως μέσου έχει αυξηθεί με την πάροδο του χρόνου. Στην έρευνα του Ευρωβαρόμετρου του 2011 για την ΕΕΚ (ΕΕ27), το 32 % των ερωτηθέντων δήλωσε ότι θα συνιστούσε επαγγελματική κατάρτιση σε νέους που ολοκληρώνουν την υποχρεωτική εκπαίδευση, ενώ το 34 % δήλωσε ότι θα συνιστούσε γενική δευτεροβάθμια ή τριτοβάθμια εκπαίδευση.<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5">https://europa.eu/eurobarometer/surveys/detail/999</text:span></text:a><text:span text:style-name="T55">. Η διατύπωση των ερωτήσεων διαφέρει από την τρέχουσα έρευνα, χρησιμοποιεί τον όρο «ΕΕΚ» χωρίς να κάνει διάκριση μεταξύ αρχικής και συνεχιζόμενης ΕΕΚ και συνδυάζει τη γενική δευτεροβάθμια και τριτοβάθμια εκπαίδευση σε μια ενιαία επιλογή απάντησης, όπου η τρέχουσα έρευνα τις διαχωρίζει. QA8: «Σήμερα, ποιο από τα παρακάτω θα συνιστούσατε σε έναν νέο που ολοκληρώνει την υποχρεωτική εκπαίδευση;»</text:span></text:p></text:note-body></text:note> </text:p>
        <text:p text:style-name="P21"><draw:g text:anchor-type="paragraph" draw:z-index="26" draw:name="Forme23" draw:style-name="gr1"><draw:frame draw:style-name="gr266" draw:text-style-name="P99" svg:width="4.495cm" svg:height="4.472cm" svg:x="10.828cm" svg:y="-6.932cm"><draw:image xlink:href="Pictures/100000000000019300000191040BD833F8319C75.png" xlink:type="simple" xlink:show="embed" xlink:actuate="onLoad" draw:mime-type="image/png"><text:p/></draw:image></draw:frame><draw:frame draw:style-name="gr267" draw:text-style-name="P101" svg:width="7.467cm" svg:height="1.227cm" svg:x="8.999cm" svg:y="-8.497cm"><draw:text-box><text:p text:style-name="P100"><text:span text:style-name="T60">QB2: Ποια από τις ακόλουθες εκπαιδευτικές διαδρομές θα συνιστούσατε σε έναν νέο που αποφασίζει τώρα για την ανώτερη δευτεροβάθμια εκπαίδευση; (ΕΕ27) (%) </text:span></text:p></draw:text-box></draw:frame><draw:frame draw:style-name="gr268" draw:text-style-name="P104" svg:width="2.412cm" svg:height="0.578cm" svg:x="11.454cm" svg:y="-7.463cm"><draw:text-box><text:p text:style-name="P103"><text:span text:style-name="T60">Δεν γνωρίζω 3</text:span></text:p></draw:text-box></draw:frame><draw:frame draw:style-name="gr269" draw:text-style-name="P101" svg:width="3.132cm" svg:height="0.902cm" svg:x="9.142cm" svg:y="-7.195cm"><draw:text-box><text:p text:style-name="P100"><text:span text:style-name="T60">Εξαρτάται (SPONTANEOUS) 8</text:span></text:p></draw:text-box></draw:frame><draw:frame draw:style-name="gr270" draw:text-style-name="P109" svg:width="1.953cm" svg:height="1.876cm" svg:x="9.11cm" svg:y="-4.556cm"><draw:text-box><text:p text:style-name="P103"><text:span text:style-name="T60">Γενική δευτεροβάθμια εκπαίδευση 9</text:span></text:p></draw:text-box></draw:frame><draw:frame draw:style-name="gr271" draw:text-style-name="P110" svg:width="2.467cm" svg:height="1.458cm" svg:x="15.076cm" svg:y="-5.072cm"><draw:text-box><text:p text:style-name="P100"><text:span text:style-name="T60">Επαγγελματική δευτεροβάθμια εκπαίδευση 50</text:span></text:p></draw:text-box></draw:frame></draw:g><draw:g text:anchor-type="paragraph" draw:z-index="27" draw:name="Forme24" draw:style-name="gr1"><draw:frame draw:style-name="gr259" draw:text-style-name="P99" svg:width="16.386cm" svg:height="7.483cm" svg:x="0.376cm" svg:y="2.041cm"><draw:image xlink:href="Pictures/1000000000000563000002766E6BE9E22FEF44FC.png" xlink:type="simple" xlink:show="embed" xlink:actuate="onLoad" draw:mime-type="image/png"><text:p/></draw:image></draw:frame><draw:frame draw:style-name="gr260" draw:text-style-name="P101" svg:width="15.179cm" svg:height="1.207cm" svg:x="0.337cm" svg:y="1.247cm"><draw:text-box><text:p text:style-name="P100"><text:span text:style-name="T60">QB2. Ποιο από τα παρακάτω εκπαιδευτικά μονοπάτια θα συνιστούσατε σε ένα νεαρό άτομο που τώρα αποφασίζει </text:span></text:p><text:p text:style-name="P100"><text:span text:style-name="T60">στην ανώτερη δευτεροβάθμια εκπαίδευση; (%) </text:span></text:p></draw:text-box></draw:frame><draw:frame draw:style-name="gr261" draw:text-style-name="P99" svg:width="12.685cm" svg:height="0.537cm" svg:x="0.826cm" svg:y="9.61cm"><draw:image xlink:href="Pictures/10000000000002C30000001E51406E64C61D7BDC.png" xlink:type="simple" xlink:show="embed" xlink:actuate="onLoad" draw:mime-type="image/png"><text:p/></draw:image></draw:frame><draw:frame draw:style-name="gr262" draw:text-style-name="P101" svg:width="4.199cm" svg:height="0.902cm" svg:x="0.811cm" svg:y="9.615cm"><draw:text-box><text:p text:style-name="P100"><text:span text:style-name="T60">Επαγγελματική δευτεροβάθμια εκπαίδευση</text:span></text:p></draw:text-box></draw:frame><draw:frame draw:style-name="gr263" draw:text-style-name="P101" svg:width="3.925cm" svg:height="0.902cm" svg:x="5.391cm" svg:y="9.615cm"><draw:text-box><text:p text:style-name="P100"><text:span text:style-name="T60">Γενική δευτεροβάθμια εκπαίδευση</text:span></text:p></draw:text-box></draw:frame><draw:frame draw:style-name="gr264" draw:text-style-name="P101" svg:width="3.82cm" svg:height="0.902cm" svg:x="9.398cm" svg:y="9.504cm"><draw:text-box><text:p text:style-name="P100"><text:span text:style-name="T60">Εξαρτάται (SPONTANEOUS) </text:span></text:p></draw:text-box></draw:frame><draw:frame draw:style-name="gr265" draw:text-style-name="P110" svg:width="3.073cm" svg:height="0.578cm" svg:x="13.282cm" svg:y="9.61cm"><draw:text-box><text:p text:style-name="P100"><text:span text:style-name="T60">Δεν γνωρίζω</text:span></text:p></draw:text-box></draw:frame></draw:g>Στην τρέχουσα έρευνα, οι απαντήσεις διαφέρουν μεταξύ των κρατών μελών. Η επαγγελματική δευτεροβάθμια εκπαίδευση είναι πιθανότερο να συνιστάται στη Σλοβενία (70 %), την Ουγγαρία (69 %) και τη Βουλγαρία (68 %). Τα χαμηλότερα επίπεδα καταγράφονται στην Πορτογαλία (28%) και στο Βέλγιο, το Λουξεμβούργο και τη Σουηδία (και τα δύο 30%). </text:p>
        <text:p text:style-name="P21">Η γενική δευτεροβάθμια εκπαίδευση είναι πιθανότερο να συνιστάται στο Βέλγιο (60 %), την Ιταλία (56 %) και το Λουξεμβούργο (50 %). Τα χαμηλότερα επίπεδα καταγράφονται στη Βουλγαρία (20%), τη Σλοβενία (21%) και τη Δανία (23%). </text:p>
        <text:p text:style-name="P21">Το υψηλότερο ποσοστό των ερωτηθέντων που δηλώνουν αυθόρμητα ότι η σύσταση εξαρτάται από την ατομική κατάσταση βρίσκεται στη Δανία (42%), ακολουθούμενη από τη Σουηδία (22%) και το Λουξεμβούργο (19%). </text:p>
        <text:p text:style-name="P21">Όσον αφορά την πρώτη επιλογή ανά χώρα, η επαγγελματική δευτεροβάθμια εκπαίδευση είναι η προτιμώμενη σύσταση σε 17 κράτη μέλη, η οποία <text:soft-page-break/>κυμαίνεται από 70 % στη Σλοβενία έως 41 % στην Εσθονία. Αντίθετα, η γενική δευτεροβάθμια εκπαίδευση είναι η προτιμώμενη σύσταση σε οκτώ κράτη μέλη, με επικεφαλής το Βέλγιο με 60 %, ακολουθούμενο από την Ιταλία (56 %), το Λουξεμβούργο (50 %) και την Ιρλανδία (49 %). Στη Φινλανδία οι δύο διαδρομές είναι εξίσου πιθανό να συνιστώνται (και οι δύο 41%). Ειδικότερα, η Δανία ξεχωρίζει με το 42% των ερωτηθέντων να δηλώνει ότι «εξαρτάται», γεγονός που την καθιστά την κορυφαία απάντηση στη χώρα αυτή. </text:p>
        <text:p text:style-name="P21"/>
        <text:p text:style-name="P21"><draw:g text:anchor-type="paragraph" draw:z-index="28" draw:name="Forme25" draw:style-name="gr32"><draw:frame draw:style-name="gr255" draw:text-style-name="P99" svg:width="16.294cm" svg:height="6.457cm" svg:x="0.002cm" svg:y="0.733cm"><draw:image xlink:href="Pictures/10000000000005620000022221E6CF7DE1A84231.png" xlink:type="simple" xlink:show="embed" xlink:actuate="onLoad" draw:mime-type="image/png"><text:p/></draw:image></draw:frame><draw:frame draw:style-name="gr256" draw:text-style-name="P101" svg:width="16.544cm" svg:height="0.902cm" svg:x="0.379cm" svg:y="-0.429cm"><draw:text-box><text:p text:style-name="P100"><text:span text:style-name="T60">QB2: Ποια από τις ακόλουθες εκπαιδευτικές διαδρομές θα συνιστούσατε σε έναν νέο που αποφασίζει τώρα για την ανώτερη δευτεροβάθμια εκπαίδευση; (%) </text:span></text:p></draw:text-box></draw:frame><draw:frame draw:style-name="gr257" draw:text-style-name="P99" svg:width="0.593cm" svg:height="0.932cm" svg:x="10.107cm" svg:y="0.292cm"><draw:image xlink:href="Pictures/10000000000000310000004DB9793FE54E586113.png" xlink:type="simple" xlink:show="embed" xlink:actuate="onLoad" draw:mime-type="image/png"><text:p/></draw:image></draw:frame><draw:frame draw:style-name="gr258" draw:text-style-name="P101" svg:width="4.894cm" svg:height="1.551cm" svg:x="10.688cm" svg:y="0.299cm"><draw:text-box><text:p text:style-name="P100"><text:span text:style-name="T60">Επαγγελματική δευτεροβάθμια εκπαίδευση</text:span></text:p><text:p text:style-name="P100"><text:span text:style-name="T60">Γενική δευτεροβάθμια εκπαίδευση</text:span></text:p><text:p text:style-name="P100"><text:span text:style-name="T60">Εξαρτάται (SPONTANEOUS)</text:span></text:p></draw:text-box></draw:frame></draw:g></text:p>
        <text:p text:style-name="P29">Όταν αναλύουμε αυτές τις συστάσεις της ανώτερης δευτεροβάθμιας εκπαίδευσης με βάση κοινωνικοδημογραφικούς και συμπεριφορικούς παράγοντες, οι διαφορές εμφανίζονται ως εξής. </text:p>
        <text:p text:style-name="P52">■ Οι χειρώνακτες εργαζόμενοι (58%) και οι οικιακοί βοηθοί και οι συνταξιούχοι (55%) έχουν τις περισσότερες πιθανότητες να συστήσουν επαγγελματική εκπαίδευση, ενώ οι σπουδαστές (32%) έχουν τις λιγότερες πιθανότητες να το πράξουν. </text:p>
        <text:p text:style-name="P52">■ Οι ερωτηθέντες από αγροτικές και αστικές περιοχές παρουσιάζουν διακριτές προτιμήσεις. Οι κάτοικοι αγροτικών περιοχών ή χωριών είναι πιθανότερο να ευνοήσουν την επαγγελματική εκπαίδευση (55%) σε σύγκριση με τους κατοίκους μεγάλων πόλεων (46%). </text:p>
        <text:p text:style-name="P52">■ Οι ερωτηθέντες που ολοκλήρωσαν την εκπαίδευσή τους στην ηλικία των 16-19 ετών είναι πιθανότερο να συστήσουν την επαγγελματική διαδρομή (58%), ακολουθούμενοι από εκείνους που ολοκλήρωσαν την εκπαίδευσή τους στην ηλικία των 15 ετών ή νεότεροι (50%). Οι ερωτηθέντες με προσόντα τριτοβάθμιας εκπαίδευσης, δηλαδή όσοι ολοκλήρωσαν την εκπαίδευσή τους στην ηλικία των 20 ετών και άνω, είναι σχεδόν ομοιόμορφα κατανεμημένοι μεταξύ της γενικής και της επαγγελματικής δευτεροβάθμιας εκπαίδευσης (44% έναντι 43%). </text:p>
        <text:p text:style-name="P52">■ Στις συστάσεις για την πορεία προκύπτει ένα σαφές χάσμα μεταξύ των γενεών. Οι ηλικιωμένοι ερωτηθέντες ηλικίας 55 ετών και άνω (53%) και ηλικίας 40-54 ετών (51%) είναι πιο πιθανό να συστήσουν επαγγελματική εκπαίδευση, ενώ αυτή η προτίμηση μειώνεται μεταξύ των νεότερων ερωτηθέντων, φθάνοντας το 39% στην ομάδα ηλικίας 15-24 ετών. </text:p>
        <text:p text:style-name="P52">■ Οι συστάσεις διαφέρουν σημαντικά ανάλογα με την εμπειρία της επαγγελματικής εκπαίδευσης. Μεταξύ των ερωτηθέντων που έχουν παρακολουθήσει οι ίδιοι ΕΕΚ, το 59 % συνιστά επαγγελματική δευτεροβάθμια εκπαίδευση, σε σύγκριση με το 42 % των ατόμων χωρίς εμπειρία ΕΕΚ. </text:p>
        <text:p text:style-name="P52">■ Οι πεποιθήσεις σχετικά με τα αποτελέσματα στον τομέα της απασχόλησης επηρεάζουν επίσης τις συστάσεις, ενώ όσοι θεωρούν ότι η ΕΕΚ οδηγεί σε ικανοποιητικές θέσεις εργασίας είναι πιθανότερο να συστήσουν την επαγγελματική επιλογή (54 % έναντι 44 %). </text:p>
        <text:p text:style-name="P52">■ Οι απόψεις σχετικά με την ποιότητα της ΕΕΚ δείχνουν παρόμοιο χάσμα. Οι ερωτηθέντες που έχουν θετική άποψη για την ποιότητα της ΕΕΚ είναι πιο πιθανό να συστήσουν επαγγελματική εκπαίδευση από εκείνους που δεν έχουν (53% έναντι 46%). </text:p>
        <text:p text:style-name="P21"/>
        <text:p text:style-name="P28"><text:soft-page-break/></text:p>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8">QB2 Ποια από τις ακόλουθες εκπαιδευτικές διαδρομές θα συνιστούσατε σε έναν νέο που αποφασίζει τώρα για την ανώτερη δευτεροβάθμια εκπαίδευση; (%-ΕΕ)</text:p>
            </table:table-cell>
            <table:covered-table-cell/>
            <table:covered-table-cell/>
            <table:covered-table-cell/>
            <table:covered-table-cell/>
          </table:table-row>
          <table:table-row>
            <table:table-cell table:style-name="Tableau15.A1" office:value-type="string">
              <text:p text:style-name="P80"/>
            </table:table-cell>
            <table:table-cell table:style-name="Tableau15.A1" office:value-type="string">
              <text:p text:style-name="P83">Γενική δευτεροβάθμια εκπαίδευση </text:p>
            </table:table-cell>
            <table:table-cell table:style-name="Tableau15.A1" office:value-type="string">
              <text:p text:style-name="P83">Επαγγελματική δευτεροβάθμια εκπαίδευση </text:p>
            </table:table-cell>
            <table:table-cell table:style-name="Tableau15.A1" office:value-type="string">
              <text:p text:style-name="P83">Εξαρτάται <text:span text:style-name="T5">(SPONTANEOUS)</text:span> </text:p>
            </table:table-cell>
            <table:table-cell table:style-name="Tableau15.A1" office:value-type="string">
              <text:p text:style-name="P83">Δεν γνωρίζω</text:p>
            </table:table-cell>
          </table:table-row>
          <table:table-row>
            <table:table-cell table:style-name="Tableau15.A1" office:value-type="string">
              <text:p text:style-name="P88">ΕΕ των 27 </text:p>
            </table:table-cell>
            <table:table-cell table:style-name="Tableau15.B3" office:value-type="float" office:value="39">
              <text:p text:style-name="P83">39</text:p>
            </table:table-cell>
            <table:table-cell table:style-name="Tableau15.B3" office:value-type="float" office:value="50">
              <text:p text:style-name="P83">50</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Φύλο</text:p>
            </table:table-cell>
            <table:covered-table-cell/>
            <table:covered-table-cell/>
            <table:covered-table-cell/>
            <table:covered-table-cell/>
          </table:table-row>
          <table:table-row>
            <table:table-cell table:style-name="Tableau15.A1" office:value-type="string">
              <text:p text:style-name="P88">Άνδρας </text:p>
            </table:table-cell>
            <table:table-cell table:style-name="Tableau15.B3" office:value-type="float" office:value="37">
              <text:p text:style-name="P83">37</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3">
              <text:p text:style-name="P83">3</text:p>
            </table:table-cell>
          </table:table-row>
          <table:table-row>
            <table:table-cell table:style-name="Tableau15.A1" office:value-type="string">
              <text:p text:style-name="P88">Γυναίκα </text:p>
            </table:table-cell>
            <table:table-cell table:style-name="Tableau15.B3" office:value-type="float" office:value="40">
              <text:p text:style-name="P83">40</text:p>
            </table:table-cell>
            <table:table-cell table:style-name="Tableau15.B3" office:value-type="float" office:value="47">
              <text:p text:style-name="P83">47</text:p>
            </table:table-cell>
            <table:table-cell table:style-name="Tableau15.B3" office:value-type="float" office:value="10">
              <text:p text:style-name="P83">10</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Ηλικία</text:p>
            </table:table-cell>
            <table:covered-table-cell/>
            <table:covered-table-cell/>
            <table:covered-table-cell/>
            <table:covered-table-cell/>
          </table:table-row>
          <table:table-row>
            <table:table-cell table:style-name="Tableau15.A1" office:value-type="string">
              <text:p text:style-name="P88">15-24 </text:p>
            </table:table-cell>
            <table:table-cell table:style-name="Tableau15.B3" office:value-type="float" office:value="53">
              <text:p text:style-name="P83">53</text:p>
            </table:table-cell>
            <table:table-cell table:style-name="Tableau15.B3" office:value-type="float" office:value="39">
              <text:p text:style-name="P83">3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25-39 </text:p>
            </table:table-cell>
            <table:table-cell table:style-name="Tableau15.B3" office:value-type="float" office:value="42">
              <text:p text:style-name="P83">42</text:p>
            </table:table-cell>
            <table:table-cell table:style-name="Tableau15.B3" office:value-type="float" office:value="48">
              <text:p text:style-name="P83">48</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40-54 </text:p>
            </table:table-cell>
            <table:table-cell table:style-name="Tableau15.B3" office:value-type="float" office:value="39">
              <text:p text:style-name="P83">39</text:p>
            </table:table-cell>
            <table:table-cell table:style-name="Tableau15.B3" office:value-type="float" office:value="51">
              <text:p text:style-name="P83">51</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gt;=55</text:p>
            </table:table-cell>
            <table:table-cell table:style-name="Tableau15.B3" office:value-type="float" office:value="33">
              <text:p text:style-name="P83">33</text:p>
            </table:table-cell>
            <table:table-cell table:style-name="Tableau15.B3" office:value-type="float" office:value="53">
              <text:p text:style-name="P83">53</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4" table:number-columns-spanned="5" office:value-type="string">
              <text:p text:style-name="P58">Εκπαίδευση (τέλος)</text:p>
            </table:table-cell>
            <table:covered-table-cell/>
            <table:covered-table-cell/>
            <table:covered-table-cell/>
            <table:covered-table-cell/>
          </table:table-row>
          <table:table-row>
            <table:table-cell table:style-name="Tableau15.A1" office:value-type="string">
              <text:p text:style-name="P88">&lt;=-15</text:p>
            </table:table-cell>
            <table:table-cell table:style-name="Tableau15.B3" office:value-type="float" office:value="32">
              <text:p text:style-name="P83">32</text:p>
            </table:table-cell>
            <table:table-cell table:style-name="Tableau15.B3" office:value-type="float" office:value="50">
              <text:p text:style-name="P83">50</text:p>
            </table:table-cell>
            <table:table-cell table:style-name="Tableau15.B3" office:value-type="float" office:value="10">
              <text:p text:style-name="P83">10</text:p>
            </table:table-cell>
            <table:table-cell table:style-name="Tableau15.B3" office:value-type="float" office:value="8">
              <text:p text:style-name="P83">8</text:p>
            </table:table-cell>
          </table:table-row>
          <table:table-row>
            <table:table-cell table:style-name="Tableau15.A1" office:value-type="string">
              <text:p text:style-name="P88">16-19 </text:p>
            </table:table-cell>
            <table:table-cell table:style-name="Tableau15.B3" office:value-type="float" office:value="34">
              <text:p text:style-name="P83">34</text:p>
            </table:table-cell>
            <table:table-cell table:style-name="Tableau15.B3" office:value-type="float" office:value="58">
              <text:p text:style-name="P83">5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gt;=20</text:p>
            </table:table-cell>
            <table:table-cell table:style-name="Tableau15.B3" office:value-type="float" office:value="44">
              <text:p text:style-name="P83">44</text:p>
            </table:table-cell>
            <table:table-cell table:style-name="Tableau15.B3" office:value-type="float" office:value="43">
              <text:p text:style-name="P83">43</text:p>
            </table:table-cell>
            <table:table-cell table:style-name="Tableau15.B3" office:value-type="float" office:value="11">
              <text:p text:style-name="P83">11</text:p>
            </table:table-cell>
            <table:table-cell table:style-name="Tableau15.B3" office:value-type="float" office:value="2">
              <text:p text:style-name="P83">2</text:p>
            </table:table-cell>
          </table:table-row>
          <table:table-row>
            <table:table-cell table:style-name="Tableau15.A1" office:value-type="string">
              <text:p text:style-name="P88">Εξακολουθούν να μελετούν </text:p>
            </table:table-cell>
            <table:table-cell table:style-name="Tableau15.B3" office:value-type="float" office:value="61">
              <text:p text:style-name="P83">61</text:p>
            </table:table-cell>
            <table:table-cell table:style-name="Tableau15.B3" office:value-type="float" office:value="30">
              <text:p text:style-name="P83">30</text:p>
            </table:table-cell>
            <table:table-cell table:style-name="Tableau15.B3" office:value-type="float" office:value="8">
              <text:p text:style-name="P83">8</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Κατηγορία «Κοινωνικοεπαγγελματίες»</text:p>
            </table:table-cell>
            <table:covered-table-cell/>
            <table:covered-table-cell/>
            <table:covered-table-cell/>
            <table:covered-table-cell/>
          </table:table-row>
          <table:table-row>
            <table:table-cell table:style-name="Tableau15.A1" office:value-type="string">
              <text:p text:style-name="P88">Αυτοαπασχολούμενοι </text:p>
            </table:table-cell>
            <table:table-cell table:style-name="Tableau15.B3" office:value-type="float" office:value="40">
              <text:p text:style-name="P83">40</text:p>
            </table:table-cell>
            <table:table-cell table:style-name="Tableau15.B3" office:value-type="float" office:value="48">
              <text:p text:style-name="P83">48</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Διευθυντές </text:p>
            </table:table-cell>
            <table:table-cell table:style-name="Tableau15.B3" office:value-type="float" office:value="48">
              <text:p text:style-name="P83">48</text:p>
            </table:table-cell>
            <table:table-cell table:style-name="Tableau15.B3" office:value-type="float" office:value="40">
              <text:p text:style-name="P83">40</text:p>
            </table:table-cell>
            <table:table-cell table:style-name="Tableau15.B3" office:value-type="float" office:value="10">
              <text:p text:style-name="P83">10</text:p>
            </table:table-cell>
            <table:table-cell table:style-name="Tableau15.B3" office:value-type="float" office:value="2">
              <text:p text:style-name="P83">2</text:p>
            </table:table-cell>
          </table:table-row>
          <table:table-row>
            <table:table-cell table:style-name="Tableau15.A1" office:value-type="string">
              <text:p text:style-name="P88">Άλλα λευκά περιλαίμια </text:p>
            </table:table-cell>
            <table:table-cell table:style-name="Tableau15.B3" office:value-type="float" office:value="44">
              <text:p text:style-name="P83">44</text:p>
            </table:table-cell>
            <table:table-cell table:style-name="Tableau15.B3" office:value-type="float" office:value="48">
              <text:p text:style-name="P83">48</text:p>
            </table:table-cell>
            <table:table-cell table:style-name="Tableau15.B3" office:value-type="float" office:value="6">
              <text:p text:style-name="P83">6</text:p>
            </table:table-cell>
            <table:table-cell table:style-name="Tableau15.B3" office:value-type="float" office:value="2">
              <text:p text:style-name="P83">2</text:p>
            </table:table-cell>
          </table:table-row>
          <table:table-row>
            <table:table-cell table:style-name="Tableau15.A1" office:value-type="string">
              <text:p text:style-name="P88">Χειρωνακτικά εργαζόμενοι </text:p>
            </table:table-cell>
            <table:table-cell table:style-name="Tableau15.B3" office:value-type="float" office:value="33">
              <text:p text:style-name="P83">33</text:p>
            </table:table-cell>
            <table:table-cell table:style-name="Tableau15.B3" office:value-type="float" office:value="58">
              <text:p text:style-name="P83">58</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Οικιακοί βοηθοί </text:p>
            </table:table-cell>
            <table:table-cell table:style-name="Tableau15.B3" office:value-type="float" office:value="33">
              <text:p text:style-name="P83">33</text:p>
            </table:table-cell>
            <table:table-cell table:style-name="Tableau15.B3" office:value-type="float" office:value="55">
              <text:p text:style-name="P83">55</text:p>
            </table:table-cell>
            <table:table-cell table:style-name="Tableau15.B3" office:value-type="float" office:value="7">
              <text:p text:style-name="P83">7</text:p>
            </table:table-cell>
            <table:table-cell table:style-name="Tableau15.B3" office:value-type="float" office:value="5">
              <text:p text:style-name="P83">5</text:p>
            </table:table-cell>
          </table:table-row>
          <table:table-row>
            <table:table-cell table:style-name="Tableau15.A1" office:value-type="string">
              <text:p text:style-name="P88">Άνεργοι </text:p>
            </table:table-cell>
            <table:table-cell table:style-name="Tableau15.B3" office:value-type="float" office:value="32">
              <text:p text:style-name="P83">32</text:p>
            </table:table-cell>
            <table:table-cell table:style-name="Tableau15.B3" office:value-type="float" office:value="54">
              <text:p text:style-name="P83">54</text:p>
            </table:table-cell>
            <table:table-cell table:style-name="Tableau15.B3" office:value-type="float" office:value="11">
              <text:p text:style-name="P83">11</text:p>
            </table:table-cell>
            <table:table-cell table:style-name="Tableau15.B3" office:value-type="float" office:value="3">
              <text:p text:style-name="P83">3</text:p>
            </table:table-cell>
          </table:table-row>
          <table:table-row>
            <table:table-cell table:style-name="Tableau15.A1" office:value-type="string">
              <text:p text:style-name="P88">Συνταξιούχος </text:p>
            </table:table-cell>
            <table:table-cell table:style-name="Tableau15.B3" office:value-type="float" office:value="31">
              <text:p text:style-name="P83">31</text:p>
            </table:table-cell>
            <table:table-cell table:style-name="Tableau15.B3" office:value-type="float" office:value="55">
              <text:p text:style-name="P83">55</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row>
            <table:table-cell table:style-name="Tableau15.A1" office:value-type="string">
              <text:p text:style-name="P88">Φοιτητές </text:p>
            </table:table-cell>
            <table:table-cell table:style-name="Tableau15.B3" office:value-type="float" office:value="60">
              <text:p text:style-name="P83">60</text:p>
            </table:table-cell>
            <table:table-cell table:style-name="Tableau15.B3" office:value-type="float" office:value="32">
              <text:p text:style-name="P83">32</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4" table:number-columns-spanned="5" office:value-type="string">
              <text:p text:style-name="P58">Υποκειμενική αστικοποίηση</text:p>
            </table:table-cell>
            <table:covered-table-cell/>
            <table:covered-table-cell/>
            <table:covered-table-cell/>
            <table:covered-table-cell/>
          </table:table-row>
          <table:table-row>
            <table:table-cell table:style-name="Tableau15.A1" office:value-type="string">
              <text:p text:style-name="P88">Αγροτική περιοχή ή χωριό </text:p>
            </table:table-cell>
            <table:table-cell table:style-name="Tableau15.B3" office:value-type="float" office:value="32">
              <text:p text:style-name="P83">32</text:p>
            </table:table-cell>
            <table:table-cell table:style-name="Tableau15.B3" office:value-type="float" office:value="55">
              <text:p text:style-name="P83">55</text:p>
            </table:table-cell>
            <table:table-cell table:style-name="Tableau15.B3" office:value-type="float" office:value="9">
              <text:p text:style-name="P83">9</text:p>
            </table:table-cell>
            <table:table-cell table:style-name="Tableau15.B3" office:value-type="float" office:value="4">
              <text:p text:style-name="P83">4</text:p>
            </table:table-cell>
          </table:table-row>
          <table:table-row>
            <table:table-cell table:style-name="Tableau15.A1" office:value-type="string">
              <text:p text:style-name="P88">Μικρές ή μεσαίες πόλεις </text:p>
            </table:table-cell>
            <table:table-cell table:style-name="Tableau15.B3" office:value-type="float" office:value="41">
              <text:p text:style-name="P83">41</text:p>
            </table:table-cell>
            <table:table-cell table:style-name="Tableau15.B3" office:value-type="float" office:value="49">
              <text:p text:style-name="P83">49</text:p>
            </table:table-cell>
            <table:table-cell table:style-name="Tableau15.B3" office:value-type="float" office:value="8">
              <text:p text:style-name="P83">8</text:p>
            </table:table-cell>
            <table:table-cell table:style-name="Tableau15.B3" office:value-type="float" office:value="2">
              <text:p text:style-name="P83">2</text:p>
            </table:table-cell>
          </table:table-row>
          <table:table-row>
            <table:table-cell table:style-name="Tableau15.A1" office:value-type="string">
              <text:p text:style-name="P88">Μεγάλη πόλη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8">
              <text:p text:style-name="P83">8</text:p>
            </table:table-cell>
            <table:table-cell table:style-name="Tableau15.B3" office:value-type="float" office:value="3">
              <text:p text:style-name="P83">3</text:p>
            </table:table-cell>
          </table:table-row>
          <table:table-row>
            <table:table-cell table:style-name="Tableau15.A4" table:number-columns-spanned="5" office:value-type="string">
              <text:p text:style-name="P58">Αντίληψη της ΑΕΕΚ στη (ΧΩΡΑ ΜΑΣ)</text:p>
            </table:table-cell>
            <table:covered-table-cell/>
            <table:covered-table-cell/>
            <table:covered-table-cell/>
            <table:covered-table-cell/>
          </table:table-row>
          <table:table-row>
            <table:table-cell table:style-name="Tableau15.A1" office:value-type="string">
              <text:p text:style-name="P88">Θετική </text:p>
            </table:table-cell>
            <table:table-cell table:style-name="Tableau15.B3" office:value-type="float" office:value="38">
              <text:p text:style-name="P83">38</text:p>
            </table:table-cell>
            <table:table-cell table:style-name="Tableau15.B3" office:value-type="float" office:value="53">
              <text:p text:style-name="P83">53</text:p>
            </table:table-cell>
            <table:table-cell table:style-name="Tableau15.B3" office:value-type="float" office:value="7">
              <text:p text:style-name="P83">7</text:p>
            </table:table-cell>
            <table:table-cell table:style-name="Tableau15.B3" office:value-type="float" office:value="2">
              <text:p text:style-name="P83">2</text:p>
            </table:table-cell>
          </table:table-row>
          <table:table-row>
            <table:table-cell table:style-name="Tableau15.A1" office:value-type="string">
              <text:p text:style-name="P88">Αρνητική </text:p>
            </table:table-cell>
            <table:table-cell table:style-name="Tableau15.B3" office:value-type="float" office:value="43">
              <text:p text:style-name="P83">43</text:p>
            </table:table-cell>
            <table:table-cell table:style-name="Tableau15.B3" office:value-type="float" office:value="46">
              <text:p text:style-name="P83">46</text:p>
            </table:table-cell>
            <table:table-cell table:style-name="Tableau15.B3" office:value-type="float" office:value="9">
              <text:p text:style-name="P83">9</text:p>
            </table:table-cell>
            <table:table-cell table:style-name="Tableau15.B3" office:value-type="float" office:value="2">
              <text:p text:style-name="P83">2</text:p>
            </table:table-cell>
          </table:table-row>
          <table:table-row>
            <table:table-cell table:style-name="Tableau15.A4" table:number-columns-spanned="5" office:value-type="string">
              <text:p text:style-name="P58">Παρακολούθησε ποτέ αρχική επαγγελματική εκπαίδευση (ανώτερη δευτεροβάθμια)</text:p>
            </table:table-cell>
            <table:covered-table-cell/>
            <table:covered-table-cell/>
            <table:covered-table-cell/>
            <table:covered-table-cell/>
          </table:table-row>
          <table:table-row>
            <table:table-cell table:style-name="Tableau15.A1" office:value-type="string">
              <text:p text:style-name="P88">Ναι </text:p>
            </table:table-cell>
            <table:table-cell table:style-name="Tableau15.B3" office:value-type="float" office:value="33">
              <text:p text:style-name="P83">33</text:p>
            </table:table-cell>
            <table:table-cell table:style-name="Tableau15.B3" office:value-type="float" office:value="59">
              <text:p text:style-name="P83">59</text:p>
            </table:table-cell>
            <table:table-cell table:style-name="Tableau15.B3" office:value-type="float" office:value="7">
              <text:p text:style-name="P83">7</text:p>
            </table:table-cell>
            <table:table-cell table:style-name="Tableau15.B3" office:value-type="float" office:value="1">
              <text:p text:style-name="P83">1</text:p>
            </table:table-cell>
          </table:table-row>
          <table:table-row>
            <table:table-cell table:style-name="Tableau15.A1" office:value-type="string">
              <text:p text:style-name="P88">Όχι </text:p>
            </table:table-cell>
            <table:table-cell table:style-name="Tableau15.B3" office:value-type="float" office:value="44">
              <text:p text:style-name="P83">44</text:p>
            </table:table-cell>
            <table:table-cell table:style-name="Tableau15.B3" office:value-type="float" office:value="42">
              <text:p text:style-name="P83">42</text:p>
            </table:table-cell>
            <table:table-cell table:style-name="Tableau15.B3" office:value-type="float" office:value="10">
              <text:p text:style-name="P83">10</text:p>
            </table:table-cell>
            <table:table-cell table:style-name="Tableau15.B3" office:value-type="float" office:value="4">
              <text:p text:style-name="P83">4</text:p>
            </table:table-cell>
          </table:table-row>
        </table:table>
        <text:p text:style-name="P21"/>
        <text:p text:style-name="P51">Περισσότεροι από τους μισούς πολίτες της ΕΕ θα συνιστούσαν τριτοβάθμια επαγγελματική εκπαίδευση και κατάρτιση σε νέους που ολοκληρώνουν την ανώτερη δευτεροβάθμια εκπαίδευση </text:p>
        <text:p text:style-name="P21">Όταν ρωτήθηκαν ποια εκπαιδευτική διαδρομή θα πρότειναν σε έναν νέο που ολοκληρώνει την ανώτερη δευτεροβάθμια εκπαίδευση, το 52 % των πολιτών της ΕΕ θα πρότειναν την τριτοβάθμια επαγγελματική εκπαίδευση και κατάρτιση, ενώ το 35 % θα πρότειναν την τριτοβάθμια ακαδημαϊκή εκπαίδευση και το 10 % όσων απάντησαν δήλωσαν αυθόρμητα ότι εξαρτάται από την ατομική κατάσταση.<text:note text:id="ftn36" text:note-class="footnote"><text:note-citation>36</text:note-citation><text:note-body><text:p text:style-name="P13">QB3. Ποια από τις ακόλουθες εκπαιδευτικές διαδρομές θα συνιστούσατε σε έναν νέο που ολοκληρώνει την ανώτερη δευτεροβάθμια εκπαίδευση; </text:p></text:note-body></text:note> </text:p>
        <text:p text:style-name="P21">Οι συστάσεις διαφέρουν μεταξύ των κρατών μελών. Οι ερωτηθέντες είναι πιθανότερο να συστήσουν τριτοβάθμια επαγγελματική εκπαίδευση και κατάρτιση στη Σλοβενία (73%), τις Κάτω Χώρες (64%) και τη Λετονία (63%). Τα χαμηλότερα επίπεδα καταγράφονται στην Πορτογαλία (27%), το Λουξεμβούργο (30%) και τη Δανία (37%). </text:p>
        <text:p text:style-name="P21">Η τριτοβάθμια ακαδημαϊκή εκπαίδευση είναι πιθανότερο να συνιστάται στην Ιταλία (55%), την Πορτογαλία (51%) και το Λουξεμβούργο (50%). Τα χαμηλότερα επίπεδα καταγράφονται στη Σλοβενία (15 %) και στη Δανία και τη Λετονία (20 % και στις δύο χώρες). </text:p>
        <text:p text:style-name="P21">Ένα υψηλό ποσοστό των ερωτηθέντων δηλώνει αυθόρμητα ότι η σύσταση θα εξαρτηθεί από την ατομική κατάσταση στη Δανία (41%), ακολουθούμενη από τη Σουηδία και την Εσθονία (και οι δύο 22%) και τη Φινλανδία και το Λουξεμβούργο (και οι δύο 19%). </text:p>
        <text:p text:style-name="P21"><draw:g text:anchor-type="paragraph" draw:z-index="30" draw:name="Forme27" draw:style-name="gr1"><draw:frame draw:style-name="gr242" draw:text-style-name="P99" svg:width="16.772cm" svg:height="7.513cm" svg:x="0.079cm" svg:y="0.968cm"><draw:image xlink:href="Pictures/100000000000057A000002748810A01079FDD550.png" xlink:type="simple" xlink:show="embed" xlink:actuate="onLoad" draw:mime-type="image/png"><text:p/></draw:image></draw:frame><draw:frame draw:style-name="gr243" draw:text-style-name="P101" svg:width="16.146cm" svg:height="0.902cm" svg:x="0.391cm" svg:y="0.097cm"><draw:text-box><text:p text:style-name="P100"><text:span text:style-name="T60">QB3: Ποια από τις ακόλουθες εκπαιδευτικές διαδρομές θα συνιστούσατε σε έναν νέο που ολοκληρώνει την ανώτερη δευτεροβάθμια εκπαίδευση; (%) </text:span></text:p></draw:text-box></draw:frame><draw:frame draw:style-name="gr244" draw:text-style-name="P99"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1" svg:width="5.402cm" svg:height="0.902cm" svg:x="0.755cm" svg:y="8.416cm"><draw:text-box><text:p text:style-name="P100"><text:span text:style-name="T60">Τριτοβάθμια επαγγελματική εκπαίδευση και κατάρτιση</text:span></text:p></draw:text-box></draw:frame><draw:frame draw:style-name="gr246" draw:text-style-name="P101" svg:width="3.761cm" svg:height="0.902cm" svg:x="6.117cm" svg:y="8.371cm"><draw:text-box><text:p text:style-name="P100"><text:span text:style-name="T60">Ανώτατη ακαδημαϊκή εκπαίδευση</text:span></text:p></draw:text-box></draw:frame><draw:frame draw:style-name="gr247" draw:text-style-name="P101" svg:width="3.918cm" svg:height="0.902cm" svg:x="9.862cm" svg:y="8.416cm"><draw:text-box><text:p text:style-name="P100"><text:span text:style-name="T60">Εξαρτάται {SPONTANEOUS}</text:span></text:p></draw:text-box></draw:frame><draw:frame draw:style-name="gr248" draw:text-style-name="P101" svg:width="1.895cm" svg:height="0.578cm" svg:x="13.73cm" svg:y="8.438cm"><draw:text-box><text:p text:style-name="P100"><text:span text:style-name="T60">Δεν ξέρω</text:span></text:p></draw:text-box></draw:frame></draw:g><text:s/></text:p>
        <text:p text:style-name="P21"><draw:g text:anchor-type="paragraph" draw:z-index="29" draw:name="Forme26" draw:style-name="gr32"><draw:frame draw:style-name="gr249" draw:text-style-name="P99" svg:width="4.216cm" svg:height="4.412cm" svg:x="11.093cm" svg:y="-17.238cm"><draw:image xlink:href="Pictures/100000000000018200000194C21481D8916A1110.png" xlink:type="simple" xlink:show="embed" xlink:actuate="onLoad" draw:mime-type="image/png"><text:p/></draw:image></draw:frame><draw:frame draw:style-name="gr250" draw:text-style-name="P101" svg:width="6.989cm" svg:height="1.551cm" svg:x="9.564cm" svg:y="-19.235cm"><draw:text-box><text:p text:style-name="P100"><text:span text:style-name="T60">QB3: Ποια από τις ακόλουθες εκπαιδευτικές διαδρομές θα συνιστούσατε σε έναν νέο που ολοκληρώνει την ανώτερη δευτεροβάθμια εκπαίδευση; (ΕΕ27) (%) </text:span></text:p></draw:text-box></draw:frame><draw:frame draw:style-name="gr251" draw:text-style-name="P101" svg:width="2.603cm" svg:height="0.578cm" svg:x="11.954cm" svg:y="-17.91cm"><draw:text-box><text:p text:style-name="P100"><text:span text:style-name="T60">Δεν ξέρω 3</text:span></text:p></draw:text-box></draw:frame><draw:frame draw:style-name="gr252" draw:text-style-name="P104" svg:width="3.463cm" svg:height="0.902cm" svg:x="8.703cm" svg:y="-17.506cm"><draw:text-box><text:p text:style-name="P103"><text:span text:style-name="T60">Εξαρτάται (SPONTANEOUS) 10</text:span></text:p></draw:text-box></draw:frame><draw:frame draw:style-name="gr253" draw:text-style-name="P104" svg:width="2.398cm" svg:height="1.412cm" svg:x="8.996cm" svg:y="-14.218cm"><draw:text-box><text:p text:style-name="P103"><text:span text:style-name="T60">Ανώτατη ακαδημαϊκή εκπαίδευση 35</text:span></text:p></draw:text-box></draw:frame><draw:frame draw:style-name="gr254" draw:text-style-name="P101" svg:width="2.165cm" svg:height="2.2cm" svg:x="15.374cm" svg:y="-15.488cm"><draw:text-box><text:p text:style-name="P100"><text:span text:style-name="T60">Ανώτατη επαγγελματική εκπαίδευση και κατάρτιση 52</text:span></text:p></draw:text-box></draw:frame></draw:g></text:p>
        <text:p text:style-name="P29">Η τριτοβάθμια επαγγελματική εκπαίδευση και κατάρτιση είναι η προτιμώμενη σύσταση σε 19 κράτη μέλη, κυμαινόμενη από 73 % στη Σλοβενία έως 44 % στη Λιθουανία. Αντίθετα, η τριτοβάθμια ακαδημαϊκή εκπαίδευση είναι η προτιμώμενη σύσταση σε επτά κράτη μέλη, με επικεφαλής την Ιταλία με 55 % και ακολουθούμενη από την Πορτογαλία (51 %), το Λουξεμβούργο (50 %) και το Βέλγιο (46 %). Η Δανία είναι η μόνη χώρα στην οποία η πιο συχνή απάντηση ήταν «εξαρτάται» (41%). </text:p>
        <text:p text:style-name="P21"><draw:g text:anchor-type="paragraph" draw:z-index="67" draw:name="Forme28" draw:style-name="gr1"><draw:frame draw:style-name="gr9" draw:text-style-name="P99" svg:width="16.421cm" svg:height="6.349cm" svg:x="0.531cm" svg:y="6.347cm"><draw:image xlink:href="Pictures/100000000000055200000209ECEC3E56A964D450.png" xlink:type="simple" xlink:show="embed" xlink:actuate="onLoad" draw:mime-type="image/png"><text:p/></draw:image></draw:frame><draw:frame draw:style-name="gr10" draw:text-style-name="P101" svg:width="16.895cm" svg:height="0.902cm" svg:x="0.385cm" svg:y="5.232cm"><draw:text-box><text:p text:style-name="P100"><text:span text:style-name="T60">QB3. Ποια από τις ακόλουθες εκπαιδευτικές διαδρομές θα συνιστούσατε σε έναν νέο που ολοκληρώνει την ανώτερη δευτεροβάθμια εκπαίδευση;</text:span></text:p></draw:text-box></draw:frame><draw:frame draw:style-name="gr11" draw:text-style-name="P99" svg:width="0.75cm" svg:height="1.299cm" svg:x="9.986cm" svg:y="5.872cm"><draw:image xlink:href="Pictures/100000000000002600000041BD9583E1BF51054C.png" xlink:type="simple" xlink:show="embed" xlink:actuate="onLoad" draw:mime-type="image/png"><text:p/></draw:image></draw:frame><draw:frame draw:style-name="gr12" draw:text-style-name="P101" svg:width="5.24cm" svg:height="0.578cm" svg:x="10.653cm" svg:y="6.29cm"><draw:text-box><text:p text:style-name="P100"><text:span text:style-name="T60">Ανώτατη ακαδημαϊκή εκπαίδευση</text:span></text:p></draw:text-box></draw:frame><draw:frame draw:style-name="gr13" draw:text-style-name="P101" svg:width="5.329cm" svg:height="0.578cm" svg:x="10.718cm" svg:y="6.678cm"><draw:text-box><text:p text:style-name="P100"><text:span text:style-name="T60">Εξαρτάται {SPONTANEOUS}</text:span></text:p></draw:text-box></draw:frame><draw:frame draw:style-name="gr14" draw:text-style-name="P101" svg:width="6.432cm" svg:height="0.902cm" svg:x="10.691cm" svg:y="5.772cm"><draw:text-box><text:p text:style-name="P100"><text:span text:style-name="T60">Τριτοβάθμια επαγγελματική εκπαίδευση και κατάρτιση</text:span></text:p></draw:text-box></draw:frame></draw:g></text:p>
        <text:p text:style-name="P29">Όταν αναλύουμε αυτές τις συστάσεις για την πορεία της τριτοβάθμιας εκπαίδευσης με βάση κοινωνικοδημογραφικούς και συμπεριφορικούς παράγοντες, οι διαφορές εμφανίζονται ως εξής. </text:p>
        <text:p text:style-name="P21">■ Τα άτομα που έχουν παρακολουθήσει τα ίδια ΕΕΚ είναι οι πλέον πιθανό από όλες τις κοινωνικοδημογραφικές κατηγορίες να συστήσουν τριτοβάθμια επαγγελματική εκπαίδευση (61%), σε σύγκριση με το 43% των ατόμων που δεν έχουν παρακολουθήσει ΕΕΚ. </text:p>
        <text:p text:style-name="P21">■ Υπάρχουν μεγάλες διαφορές μεταξύ των επαγγελματικών ομάδων. Οι χειρώνακτες εργαζόμενοι επιδεικνύουν τη μεγαλύτερη υποστήριξη για την τριτοβάθμια επαγγελματική εκπαίδευση (60 %), ενώ οι σπουδαστές παρουσιάζουν τη χαμηλότερη (37%). Οι διευθυντές καταγράφουν επίσης σχετικά χαμηλή υποστήριξη (43%) και είναι ελαφρώς πιο πιθανό να συστήσουν ακαδημαϊκή εκπαίδευση (44%). </text:p>
        <text:p text:style-name="P21">■ Στις συστάσεις για την πορεία προκύπτει ένα σαφές χάσμα μεταξύ των γενεών. Οι ηλικιωμένοι ερωτηθέντες είναι πιο πιθανό να συστήσουν τριτοβάθμια επαγγελματική εκπαίδευση, στο 54 % μεταξύ των ατόμων ηλικίας 55 ετών και άνω και στο 53-51 % μεταξύ των μεσαίων ηλικιακών ομάδων (40-54 και 25-39), αλλά αυτό μειώνεται στο 41 % μεταξύ των νεότερων ερωτηθέντων ηλικίας 15-24 ετών. </text:p>
        <text:p text:style-name="P21">■ Οι κάτοικοι αγροτικών περιοχών ή χωριών δείχνουν τη μεγαλύτερη υποστήριξη για την τριτοβάθμια επαγγελματική εκπαίδευση (54%) σε σύγκριση με τους κατοίκους μεγάλων πόλεων (49%). </text:p>
        <text:p text:style-name="P21">■ Οι άνδρες δείχνουν μεγαλύτερη προτίμηση στην τριτοβάθμια επαγγελματική εκπαίδευση και κατάρτιση (55%) από ό,τι οι γυναίκες (48%). </text:p>
        <text:p text:style-name="P21">■ Η αντίληψη της ΕΕΚ έχει μικρό αντίκτυπο στα αποτελέσματα αυτής της ερώτησης. Οι ερωτηθέντες που πιστεύουν ότι η ΕΕΚ έχει θετική εικόνα είναι μόνο ελαφρώς πιο πιθανό να συστήσουν τριτοβάθμια επαγγελματική εκπαίδευση από εκείνους που έχουν αρνητική εικόνα (54% έναντι 50%).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8">QB3 Ποια από τις ακόλουθες εκπαιδευτικές διαδρομές θα συνιστούσατε σε έναν νέο που ολοκληρώνει την ανώτερη δευτεροβάθμια εκπαίδευση; (%-ΕΕ)</text:p>
            </table:table-cell>
            <table:covered-table-cell/>
            <table:covered-table-cell/>
            <table:covered-table-cell/>
            <table:covered-table-cell/>
          </table:table-row>
          <table:table-row>
            <table:table-cell table:style-name="Tableau16.A1" office:value-type="string">
              <text:p text:style-name="P80"/>
            </table:table-cell>
            <table:table-cell table:style-name="Tableau16.A1" office:value-type="string">
              <text:p text:style-name="P83">Ανώτατη ακαδημαϊκή εκπαίδευση</text:p>
            </table:table-cell>
            <table:table-cell table:style-name="Tableau16.A1" office:value-type="string">
              <text:p text:style-name="P83">Τριτοβάθμια επαγγελματική εκπαίδευση και κατάρτιση </text:p>
            </table:table-cell>
            <table:table-cell table:style-name="Tableau16.A1" office:value-type="string">
              <text:p text:style-name="P83">Εξαρτάται {SPONTANEOUS}</text:p>
            </table:table-cell>
            <table:table-cell table:style-name="Tableau16.A1" office:value-type="string">
              <text:p text:style-name="P83">Δεν ξέρω</text:p>
            </table:table-cell>
          </table:table-row>
          <table:table-row>
            <table:table-cell table:style-name="Tableau16.A1" office:value-type="string">
              <text:p text:style-name="P88">ΕΕ των 27 </text:p>
            </table:table-cell>
            <table:table-cell table:style-name="Tableau16.B3" office:value-type="float" office:value="35">
              <text:p text:style-name="P83">35</text:p>
            </table:table-cell>
            <table:table-cell table:style-name="Tableau16.B3" office:value-type="float" office:value="52">
              <text:p text:style-name="P83">52</text:p>
            </table:table-cell>
            <table:table-cell table:style-name="Tableau16.B3" office:value-type="float" office:value="10">
              <text:p text:style-name="P83">10</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Φύλο</text:p>
            </table:table-cell>
            <table:covered-table-cell/>
            <table:covered-table-cell/>
            <table:covered-table-cell/>
            <table:covered-table-cell/>
          </table:table-row>
          <table:table-row>
            <table:table-cell table:style-name="Tableau16.A1" office:value-type="string">
              <text:p text:style-name="P88">Άνδρας </text:p>
            </table:table-cell>
            <table:table-cell table:style-name="Tableau16.B3" office:value-type="float" office:value="34">
              <text:p text:style-name="P83">34</text:p>
            </table:table-cell>
            <table:table-cell table:style-name="Tableau16.B3" office:value-type="float" office:value="55">
              <text:p text:style-name="P83">55</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Γυναίκα </text:p>
            </table:table-cell>
            <table:table-cell table:style-name="Tableau16.B3" office:value-type="float" office:value="37">
              <text:p text:style-name="P83">37</text:p>
            </table:table-cell>
            <table:table-cell table:style-name="Tableau16.B3" office:value-type="float" office:value="48">
              <text:p text:style-name="P83">48</text:p>
            </table:table-cell>
            <table:table-cell table:style-name="Tableau16.B3" office:value-type="float" office:value="12">
              <text:p text:style-name="P83">12</text:p>
            </table:table-cell>
            <table:table-cell table:style-name="Tableau16.B3" office:value-type="float" office:value="3">
              <text:p text:style-name="P83">3</text:p>
            </table:table-cell>
          </table:table-row>
          <table:table-row>
            <table:table-cell table:style-name="Tableau16.A4" table:number-columns-spanned="5" office:value-type="string">
              <text:p text:style-name="P58">Ηλικία</text:p>
            </table:table-cell>
            <table:covered-table-cell/>
            <table:covered-table-cell/>
            <table:covered-table-cell/>
            <table:covered-table-cell/>
          </table:table-row>
          <table:table-row>
            <table:table-cell table:style-name="Tableau16.A1" office:value-type="string">
              <text:p text:style-name="P88">15-24 </text:p>
            </table:table-cell>
            <table:table-cell table:style-name="Tableau16.B3" office:value-type="float" office:value="49">
              <text:p text:style-name="P83">49</text:p>
            </table:table-cell>
            <table:table-cell table:style-name="Tableau16.B3" office:value-type="float" office:value="41">
              <text:p text:style-name="P83">41</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25-39 </text:p>
            </table:table-cell>
            <table:table-cell table:style-name="Tableau16.B3" office:value-type="float" office:value="38">
              <text:p text:style-name="P83">38</text:p>
            </table:table-cell>
            <table:table-cell table:style-name="Tableau16.B3" office:value-type="float" office:value="51">
              <text:p text:style-name="P83">51</text:p>
            </table:table-cell>
            <table:table-cell table:style-name="Tableau16.B3" office:value-type="float" office:value="10">
              <text:p text:style-name="P83">10</text:p>
            </table:table-cell>
            <table:table-cell table:style-name="Tableau16.B3" office:value-type="float" office:value="1">
              <text:p text:style-name="P83">1</text:p>
            </table:table-cell>
          </table:table-row>
          <table:table-row>
            <table:table-cell table:style-name="Tableau16.A1" office:value-type="string">
              <text:p text:style-name="P88">40-54 </text:p>
            </table:table-cell>
            <table:table-cell table:style-name="Tableau16.B3" office:value-type="float" office:value="36">
              <text:p text:style-name="P83">36</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gt;=55</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4" table:number-columns-spanned="5" office:value-type="string">
              <text:p text:style-name="P58">Εκπαίδευση (τέλος)</text:p>
            </table:table-cell>
            <table:covered-table-cell/>
            <table:covered-table-cell/>
            <table:covered-table-cell/>
            <table:covered-table-cell/>
          </table:table-row>
          <table:table-row>
            <table:table-cell table:style-name="Tableau16.A1" office:value-type="string">
              <text:p text:style-name="P88">&lt;=-15</text:p>
            </table:table-cell>
            <table:table-cell table:style-name="Tableau16.B3" office:value-type="float" office:value="32">
              <text:p text:style-name="P83">32</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8">
              <text:p text:style-name="P83">8</text:p>
            </table:table-cell>
          </table:table-row>
          <table:table-row>
            <table:table-cell table:style-name="Tableau16.A1" office:value-type="string">
              <text:p text:style-name="P88">16-19 </text:p>
            </table:table-cell>
            <table:table-cell table:style-name="Tableau16.B3" office:value-type="float" office:value="31">
              <text:p text:style-name="P83">31</text:p>
            </table:table-cell>
            <table:table-cell table:style-name="Tableau16.B3" office:value-type="float" office:value="58">
              <text:p text:style-name="P83">58</text:p>
            </table:table-cell>
            <table:table-cell table:style-name="Tableau16.B3" office:value-type="float" office:value="8">
              <text:p text:style-name="P83">8</text:p>
            </table:table-cell>
            <table:table-cell table:style-name="Tableau16.B3" office:value-type="float" office:value="3">
              <text:p text:style-name="P83">3</text:p>
            </table:table-cell>
          </table:table-row>
          <table:table-row>
            <table:table-cell table:style-name="Tableau16.A1" office:value-type="string">
              <text:p text:style-name="P88">&gt;=20</text:p>
            </table:table-cell>
            <table:table-cell table:style-name="Tableau16.B3" office:value-type="float" office:value="39">
              <text:p text:style-name="P83">39</text:p>
            </table:table-cell>
            <table:table-cell table:style-name="Tableau16.B3" office:value-type="float" office:value="47">
              <text:p text:style-name="P83">47</text:p>
            </table:table-cell>
            <table:table-cell table:style-name="Tableau16.B3" office:value-type="float" office:value="13">
              <text:p text:style-name="P83">13</text:p>
            </table:table-cell>
            <table:table-cell table:style-name="Tableau16.B3" office:value-type="float" office:value="1">
              <text:p text:style-name="P83">1</text:p>
            </table:table-cell>
          </table:table-row>
          <table:table-row>
            <table:table-cell table:style-name="Tableau16.A1" office:value-type="string">
              <text:p text:style-name="P88">Εξακολουθούν να μελετούν </text:p>
            </table:table-cell>
            <table:table-cell table:style-name="Tableau16.B3" office:value-type="float" office:value="55">
              <text:p text:style-name="P83">55</text:p>
            </table:table-cell>
            <table:table-cell table:style-name="Tableau16.B3" office:value-type="float" office:value="34">
              <text:p text:style-name="P83">3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Κατηγορία «Κοινωνικοεπαγγελματίες»</text:p>
            </table:table-cell>
            <table:covered-table-cell/>
            <table:covered-table-cell/>
            <table:covered-table-cell/>
            <table:covered-table-cell/>
          </table:table-row>
          <table:table-row>
            <table:table-cell table:style-name="Tableau16.A1" office:value-type="string">
              <text:p text:style-name="P88">Αυτοαπασχολούμενοι </text:p>
            </table:table-cell>
            <table:table-cell table:style-name="Tableau16.B3" office:value-type="float" office:value="39">
              <text:p text:style-name="P83">39</text:p>
            </table:table-cell>
            <table:table-cell table:style-name="Tableau16.B3" office:value-type="float" office:value="48">
              <text:p text:style-name="P83">48</text:p>
            </table:table-cell>
            <table:table-cell table:style-name="Tableau16.B3" office:value-type="float" office:value="11">
              <text:p text:style-name="P83">11</text:p>
            </table:table-cell>
            <table:table-cell table:style-name="Tableau16.B3" office:value-type="float" office:value="2">
              <text:p text:style-name="P83">2</text:p>
            </table:table-cell>
          </table:table-row>
          <table:table-row>
            <table:table-cell table:style-name="Tableau16.A1" office:value-type="string">
              <text:p text:style-name="P88">Διευθυντές </text:p>
            </table:table-cell>
            <table:table-cell table:style-name="Tableau16.B3" office:value-type="float" office:value="44">
              <text:p text:style-name="P83">44</text:p>
            </table:table-cell>
            <table:table-cell table:style-name="Tableau16.B3" office:value-type="float" office:value="43">
              <text:p text:style-name="P83">43</text:p>
            </table:table-cell>
            <table:table-cell table:style-name="Tableau16.B3" office:value-type="float" office:value="12">
              <text:p text:style-name="P83">12</text:p>
            </table:table-cell>
            <table:table-cell table:style-name="Tableau16.B3" office:value-type="float" office:value="1">
              <text:p text:style-name="P83">1</text:p>
            </table:table-cell>
          </table:table-row>
          <table:table-row>
            <table:table-cell table:style-name="Tableau16.A1" office:value-type="string">
              <text:p text:style-name="P88">Άλλα λευκά περιλαίμια </text:p>
            </table:table-cell>
            <table:table-cell table:style-name="Tableau16.B3" office:value-type="float" office:value="42">
              <text:p text:style-name="P83">42</text:p>
            </table:table-cell>
            <table:table-cell table:style-name="Tableau16.B3" office:value-type="float" office:value="48">
              <text:p text:style-name="P83">48</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Χειρωνακτικά εργαζόμενοι </text:p>
            </table:table-cell>
            <table:table-cell table:style-name="Tableau16.B3" office:value-type="float" office:value="30">
              <text:p text:style-name="P83">30</text:p>
            </table:table-cell>
            <table:table-cell table:style-name="Tableau16.B3" office:value-type="float" office:value="60">
              <text:p text:style-name="P83">60</text:p>
            </table:table-cell>
            <table:table-cell table:style-name="Tableau16.B3" office:value-type="float" office:value="8">
              <text:p text:style-name="P83">8</text:p>
            </table:table-cell>
            <table:table-cell table:style-name="Tableau16.B3" office:value-type="float" office:value="2">
              <text:p text:style-name="P83">2</text:p>
            </table:table-cell>
          </table:table-row>
          <table:table-row>
            <table:table-cell table:style-name="Tableau16.A1" office:value-type="string">
              <text:p text:style-name="P88">Οικιακοί βοηθοί </text:p>
            </table:table-cell>
            <table:table-cell table:style-name="Tableau16.B3" office:value-type="float" office:value="33">
              <text:p text:style-name="P83">33</text:p>
            </table:table-cell>
            <table:table-cell table:style-name="Tableau16.B3" office:value-type="float" office:value="53">
              <text:p text:style-name="P83">53</text:p>
            </table:table-cell>
            <table:table-cell table:style-name="Tableau16.B3" office:value-type="float" office:value="9">
              <text:p text:style-name="P83">9</text:p>
            </table:table-cell>
            <table:table-cell table:style-name="Tableau16.B3" office:value-type="float" office:value="5">
              <text:p text:style-name="P83">5</text:p>
            </table:table-cell>
          </table:table-row>
          <table:table-row>
            <table:table-cell table:style-name="Tableau16.A1" office:value-type="string">
              <text:p text:style-name="P88">Άνεργοι </text:p>
            </table:table-cell>
            <table:table-cell table:style-name="Tableau16.B3" office:value-type="float" office:value="30">
              <text:p text:style-name="P83">30</text:p>
            </table:table-cell>
            <table:table-cell table:style-name="Tableau16.B3" office:value-type="float" office:value="56">
              <text:p text:style-name="P83">56</text:p>
            </table:table-cell>
            <table:table-cell table:style-name="Tableau16.B3" office:value-type="float" office:value="11">
              <text:p text:style-name="P83">11</text:p>
            </table:table-cell>
            <table:table-cell table:style-name="Tableau16.B3" office:value-type="float" office:value="3">
              <text:p text:style-name="P83">3</text:p>
            </table:table-cell>
          </table:table-row>
          <table:table-row>
            <table:table-cell table:style-name="Tableau16.A1" office:value-type="string">
              <text:p text:style-name="P88">Συνταξιούχος </text:p>
            </table:table-cell>
            <table:table-cell table:style-name="Tableau16.B3" office:value-type="float" office:value="27">
              <text:p text:style-name="P83">27</text:p>
            </table:table-cell>
            <table:table-cell table:style-name="Tableau16.B3" office:value-type="float" office:value="56">
              <text:p text:style-name="P83">56</text:p>
            </table:table-cell>
            <table:table-cell table:style-name="Tableau16.B3" office:value-type="float" office:value="12">
              <text:p text:style-name="P83">12</text:p>
            </table:table-cell>
            <table:table-cell table:style-name="Tableau16.B3" office:value-type="float" office:value="5">
              <text:p text:style-name="P83">5</text:p>
            </table:table-cell>
          </table:table-row>
          <table:table-row>
            <table:table-cell table:style-name="Tableau16.A1" office:value-type="string">
              <text:p text:style-name="P88">Φοιτητές </text:p>
            </table:table-cell>
            <table:table-cell table:style-name="Tableau16.B3" office:value-type="float" office:value="53">
              <text:p text:style-name="P83">53</text:p>
            </table:table-cell>
            <table:table-cell table:style-name="Tableau16.B3" office:value-type="float" office:value="37">
              <text:p text:style-name="P83">37</text:p>
            </table:table-cell>
            <table:table-cell table:style-name="Tableau16.B3" office:value-type="float" office:value="9">
              <text:p text:style-name="P83">9</text:p>
            </table:table-cell>
            <table:table-cell table:style-name="Tableau16.B3" office:value-type="float" office:value="1">
              <text:p text:style-name="P83">1</text:p>
            </table:table-cell>
          </table:table-row>
          <table:table-row>
            <table:table-cell table:style-name="Tableau16.A4" table:number-columns-spanned="5" office:value-type="string">
              <text:p text:style-name="P58">Υποκειμενική αστικοποίηση</text:p>
            </table:table-cell>
            <table:covered-table-cell/>
            <table:covered-table-cell/>
            <table:covered-table-cell/>
            <table:covered-table-cell/>
          </table:table-row>
          <table:table-row>
            <table:table-cell table:style-name="Tableau16.A1" office:value-type="string">
              <text:p text:style-name="P88">Αγροτική περιοχή ή χωριό </text:p>
            </table:table-cell>
            <table:table-cell table:style-name="Tableau16.B3" office:value-type="float" office:value="30">
              <text:p text:style-name="P83">30</text:p>
            </table:table-cell>
            <table:table-cell table:style-name="Tableau16.B3" office:value-type="float" office:value="54">
              <text:p text:style-name="P83">54</text:p>
            </table:table-cell>
            <table:table-cell table:style-name="Tableau16.B3" office:value-type="float" office:value="12">
              <text:p text:style-name="P83">12</text:p>
            </table:table-cell>
            <table:table-cell table:style-name="Tableau16.B3" office:value-type="float" office:value="4">
              <text:p text:style-name="P83">4</text:p>
            </table:table-cell>
          </table:table-row>
          <table:table-row>
            <table:table-cell table:style-name="Tableau16.A1" office:value-type="string">
              <text:p text:style-name="P88">Μικρές ή μεσαίες πόλεις </text:p>
            </table:table-cell>
            <table:table-cell table:style-name="Tableau16.B3" office:value-type="float" office:value="37">
              <text:p text:style-name="P83">37</text:p>
            </table:table-cell>
            <table:table-cell table:style-name="Tableau16.B3" office:value-type="float" office:value="52">
              <text:p text:style-name="P83">52</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Μεγάλη πόλη </text:p>
            </table:table-cell>
            <table:table-cell table:style-name="Tableau16.B3" office:value-type="float" office:value="40">
              <text:p text:style-name="P83">40</text:p>
            </table:table-cell>
            <table:table-cell table:style-name="Tableau16.B3" office:value-type="float" office:value="49">
              <text:p text:style-name="P83">49</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Αντίληψη της ΑΕΕΚ στη (ΧΩΡΑ ΜΑΣ)</text:p>
            </table:table-cell>
            <table:covered-table-cell/>
            <table:covered-table-cell/>
            <table:covered-table-cell/>
            <table:covered-table-cell/>
          </table:table-row>
          <table:table-row>
            <table:table-cell table:style-name="Tableau16.A1" office:value-type="string">
              <text:p text:style-name="P88">Θετική </text:p>
            </table:table-cell>
            <table:table-cell table:style-name="Tableau16.B3" office:value-type="float" office:value="35">
              <text:p text:style-name="P83">35</text:p>
            </table:table-cell>
            <table:table-cell table:style-name="Tableau16.B3" office:value-type="float" office:value="54">
              <text:p text:style-name="P83">54</text:p>
            </table:table-cell>
            <table:table-cell table:style-name="Tableau16.B3" office:value-type="float" office:value="9">
              <text:p text:style-name="P83">9</text:p>
            </table:table-cell>
            <table:table-cell table:style-name="Tableau16.B3" office:value-type="float" office:value="2">
              <text:p text:style-name="P83">2</text:p>
            </table:table-cell>
          </table:table-row>
          <table:table-row>
            <table:table-cell table:style-name="Tableau16.A1" office:value-type="string">
              <text:p text:style-name="P88">Αρνητική </text:p>
            </table:table-cell>
            <table:table-cell table:style-name="Tableau16.B3" office:value-type="float" office:value="38">
              <text:p text:style-name="P83">38</text:p>
            </table:table-cell>
            <table:table-cell table:style-name="Tableau16.B3" office:value-type="float" office:value="50">
              <text:p text:style-name="P83">50</text:p>
            </table:table-cell>
            <table:table-cell table:style-name="Tableau16.B3" office:value-type="float" office:value="10">
              <text:p text:style-name="P83">10</text:p>
            </table:table-cell>
            <table:table-cell table:style-name="Tableau16.B3" office:value-type="float" office:value="2">
              <text:p text:style-name="P83">2</text:p>
            </table:table-cell>
          </table:table-row>
          <table:table-row>
            <table:table-cell table:style-name="Tableau16.A4" table:number-columns-spanned="5" office:value-type="string">
              <text:p text:style-name="P58">Παρακολούθησε ποτέ αρχική επαγγελματική εκπαίδευση (ανώτερη δευτεροβάθμια)</text:p>
            </table:table-cell>
            <table:covered-table-cell/>
            <table:covered-table-cell/>
            <table:covered-table-cell/>
            <table:covered-table-cell/>
          </table:table-row>
          <table:table-row>
            <table:table-cell table:style-name="Tableau16.A1" office:value-type="string">
              <text:p text:style-name="P88">Ναι </text:p>
            </table:table-cell>
            <table:table-cell table:style-name="Tableau16.B3" office:value-type="float" office:value="29">
              <text:p text:style-name="P83">29</text:p>
            </table:table-cell>
            <table:table-cell table:style-name="Tableau16.B3" office:value-type="float" office:value="61">
              <text:p text:style-name="P83">61</text:p>
            </table:table-cell>
            <table:table-cell table:style-name="Tableau16.B3" office:value-type="float" office:value="9">
              <text:p text:style-name="P83">9</text:p>
            </table:table-cell>
            <table:table-cell table:style-name="Tableau16.B3" office:value-type="float" office:value="1">
              <text:p text:style-name="P83">1</text:p>
            </table:table-cell>
          </table:table-row>
          <text:soft-page-break/>
          <table:table-row>
            <table:table-cell table:style-name="Tableau16.A1" office:value-type="string">
              <text:p text:style-name="P88">Όχι </text:p>
            </table:table-cell>
            <table:table-cell table:style-name="Tableau16.B3" office:value-type="float" office:value="42">
              <text:p text:style-name="P83">42</text:p>
            </table:table-cell>
            <table:table-cell table:style-name="Tableau16.B3" office:value-type="float" office:value="43">
              <text:p text:style-name="P83">43</text:p>
            </table:table-cell>
            <table:table-cell table:style-name="Tableau16.B3" office:value-type="float" office:value="11">
              <text:p text:style-name="P83">11</text:p>
            </table:table-cell>
            <table:table-cell table:style-name="Tableau16.B3" office:value-type="float" office:value="4">
              <text:p text:style-name="P83">4</text:p>
            </table:table-cell>
          </table:table-row>
        </table:table>
        <text:p text:style-name="P21"/>
        <text:p text:style-name="P29"/>
      </text:section>
      <text:h text:style-name="P17" text:outline-level="1"><text:bookmark-start text:name="__RefHeading___Toc215584_2930363814"/>III. Το χάσμα εικόνας μεταξύ ΕΕΚ και γενικής εκπαίδευσης <text:bookmark-end text:name="__RefHeading___Toc215584_2930363814"/></text:h>
      <text:p text:style-name="P21"/>
      <text:section text:style-name="Sect2" text:name="Section5">
        <text:h text:style-name="P19" text:outline-level="2"><text:bookmark-start text:name="__RefHeading___Toc215586_2930363814"/>1. Συγκριτική εικόνα της ΕΕΚ έναντι της γενικής εκπαίδευσης <text:bookmark-end text:name="__RefHeading___Toc215586_2930363814"/></text:h>
        <text:p text:style-name="P50">Τα τρία τέταρτα των πολιτών της ΕΕ δηλώνουν ότι η γενική εκπαίδευση στην ανώτερη δευτεροβάθμια εκπαίδευση έχει πιο θετική εικόνα από την ΕΕΚ στη χώρα τους </text:p>
        <text:p text:style-name="P21">Σε ολόκληρη την Ευρωπαϊκή Ένωση, το 75 % των ερωτηθέντων δηλώνει ότι η γενική εκπαίδευση στην ανώτερη δευτεροβάθμια εκπαίδευση έχει πιο θετική εικόνα από την ΕΕΚ στη χώρα τους, συμπεριλαμβανομένου του 25 % που συμφωνεί απόλυτα και του 50 % που τείνουν να συμφωνούν<text:note text:id="ftn37" text:note-class="footnote"><text:note-citation>37</text:note-citation><text:note-body><text:p text:style-name="P13">ΠΒ9.3. Πείτε μου σε ποιο βαθμό συμφωνείτε ή διαφωνείτε με καθεμία από τις ακόλουθες δηλώσεις: Στη (ΧΩΡΑ ΜΑΣ) η γενική εκπαίδευση στην ανώτερη δευτεροβάθμια εκπαίδευση έχει πιο θετική εικόνα από την αρχική επαγγελματική εκπαίδευση. </text:p></text:note-body></text:note>. Ένας στους πέντε (19%) διαφωνεί, ενώ το 6% δεν γνωρίζει. </text:p>
        <text:p text:style-name="P21">Τα αποτελέσματα αυτά είναι σταθερά σε σύγκριση με εκείνα που παρατηρήθηκαν το 2016. Η έρευνα του Cedefop (ΕΕ των 28) του 2016 διαπίστωσε ότι το 74 % συμφώνησε ότι η γενική εκπαίδευση είχε πιο θετική εικόνα από την επαγγελματική εκπαίδευση.<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n/tools/opinion-survey-on-vet?visualisation=MAP&amp;topic=group2&amp;question=Q21T2__Q&amp;answer=Q21T2_A1&amp;subset=EducationLevel&amp;subsetVal=All&amp;country=AT&amp;countryB=EU28</text:span></text:a><text:span text:style-name="T55"> Η διατύπωση των ερωτήσεων διαφέρει από την τρέχουσα έρευνα. Ε21.3: «Σε ποιο βαθμό συμφωνείτε ή διαφωνείτε με κάθε μία από τις ακόλουθες δηλώσεις;-Στη χώρα σας η γενική εκπαίδευση έχει πιο θετική εικόνα από την επαγγελματική εκπαίδευση». </text:span></text:p></text:note-body></text:note> </text:p>
        <text:p text:style-name="P21"><draw:g text:anchor-type="paragraph" draw:z-index="32" draw:name="Forme30" draw:style-name="gr1"><draw:frame draw:style-name="gr227" draw:text-style-name="P9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99" svg:width="14.098cm" svg:height="0.959cm" svg:x="0.589cm" svg:y="10.945cm"><draw:image xlink:href="Pictures/100000000000022300000022902E68B765C34830.png" xlink:type="simple" xlink:show="embed" xlink:actuate="onLoad" draw:mime-type="image/png"><text:p/></draw:image></draw:frame><draw:frame draw:style-name="gr229" draw:text-style-name="P101" svg:width="2.925cm" svg:height="0.648cm" svg:x="1.05cm" svg:y="11.118cm"><draw:text-box><text:p text:style-name="P105"><text:span text:style-name="T60">Συμφωνώ απόλυτα</text:span></text:p></draw:text-box></draw:frame><draw:frame draw:style-name="gr230" draw:text-style-name="P101" svg:width="2.857cm" svg:height="0.902cm" svg:x="4.059cm" svg:y="11.097cm"><draw:text-box><text:p text:style-name="P105"><text:span text:style-name="T60">Τείνουν να συμφωνούν</text:span></text:p></draw:text-box></draw:frame><draw:frame draw:style-name="gr231" draw:text-style-name="P101" svg:width="3.282cm" svg:height="0.646cm" svg:x="7.241cm" svg:y="11.139cm"><draw:text-box><text:p text:style-name="P105"><text:span text:style-name="T60">Τείνουν να διαφωνούν</text:span></text:p></draw:text-box></draw:frame><draw:frame draw:style-name="gr232" draw:text-style-name="P101" svg:width="3.483cm" svg:height="0.646cm" svg:x="10.871cm" svg:y="11.099cm"><draw:text-box><text:p text:style-name="P105"><text:span text:style-name="T60">Διαφωνώ απόλυτα</text:span></text:p></draw:text-box></draw:frame><draw:frame draw:style-name="gr233" draw:text-style-name="P101" svg:width="2.52cm" svg:height="0.687cm" svg:x="14.591cm" svg:y="11.099cm"><draw:text-box><text:p text:style-name="P105"><text:span text:style-name="T60">Δεν γνωρίζω</text:span></text:p></draw:text-box></draw:frame></draw:g><draw:frame draw:style-name="gr234" draw:text-style-name="P101" svg:width="16.749cm" svg:height="1.227cm" svg:x="0.127cm" svg:y="2.117cm"><draw:text-box><text:p text:style-name="P100"><text:span text:style-name="T60">ΠΒ9.3. Πείτε μου σε ποιο βαθμό συμφωνείτε ή διαφωνείτε με καθεμία από τις ακόλουθες δηλώσεις: - Στη (ΧΩΡΑ ΜΑΣ) γενική εκπαίδευση στην ανώτερη δευτεροβάθμια εκπαίδευση έχει ένα </text:span></text:p><text:p text:style-name="P100"><text:span text:style-name="T60">πιο θετική εικόνα ανθρώπου αρχική επαγγελματική εκπαίδευση (%)</text:span></text:p></draw:text-box></draw:frame></draw:g><draw:g text:anchor-type="paragraph" draw:z-index="31" draw:name="Forme29" draw:style-name="gr1"><draw:frame draw:style-name="gr235" draw:text-style-name="P99" svg:width="4.047cm" svg:height="4.426cm" svg:x="11.128cm" svg:y="-4.65cm"><draw:image xlink:href="Pictures/10000000000001E00000020D1D5D0BC0326BEAD4.png" xlink:type="simple" xlink:show="embed" xlink:actuate="onLoad" draw:mime-type="image/png"><text:p/></draw:image></draw:frame><draw:frame draw:style-name="gr236" draw:text-style-name="P101" svg:width="8.755cm" svg:height="1.876cm" svg:x="8.92cm" svg:y="-6.71cm"><draw:text-box><text:p text:style-name="P100"><text:span text:style-name="T60">QB9.3: Πείτε μου σε ποιο βαθμό συμφωνείτε ή διαφωνείτε με καθεμία από τις ακόλουθες δηλώσεις: - Στη (ΧΩΡΑ ΜΑΣ) η γενική εκπαίδευση στην ανώτερη δευτεροβάθμια εκπαίδευση έχει πιο θετική εικόνα από την αρχική επαγγελματική εκπαίδευση (ΕΕ27) (%) </text:span></text:p></draw:text-box></draw:frame><draw:frame draw:style-name="gr237" draw:text-style-name="P101" svg:width="2.92cm" svg:height="0.578cm" svg:x="11.897cm" svg:y="-5.227cm"><draw:text-box><text:p text:style-name="P100"><text:span text:style-name="T60">Δεν ξέρω 6</text:span></text:p></draw:text-box></draw:frame><draw:frame draw:style-name="gr238" draw:text-style-name="P101" svg:width="2.946cm" svg:height="0.902cm" svg:x="9.555cm" svg:y="-4.734cm"><draw:text-box><text:p text:style-name="P100"><text:span text:style-name="T60">Διαφωνώ απόλυτα 3</text:span></text:p></draw:text-box></draw:frame><draw:frame draw:style-name="gr239" draw:text-style-name="P104" svg:width="2.329cm" svg:height="0.902cm" svg:x="9.165cm" svg:y="-3.948cm"><draw:text-box><text:p text:style-name="P103"><text:span text:style-name="T60">Διαφωνώ 16</text:span></text:p></draw:text-box></draw:frame><draw:frame draw:style-name="gr240" draw:text-style-name="P101" svg:width="3.768cm" svg:height="0.578cm" svg:x="11.34cm" svg:y="-0.159cm"><draw:text-box><text:p text:style-name="P100"><text:span text:style-name="T60">Συμφωνώ με 50</text:span></text:p></draw:text-box></draw:frame><draw:frame draw:style-name="gr241" draw:text-style-name="P101" svg:width="2.493cm" svg:height="0.902cm" svg:x="14.131cm" svg:y="-4.779cm"><draw:text-box><text:p text:style-name="P100"><text:span text:style-name="T60">Συμφωνώ απόλυτα 25</text:span></text:p></draw:text-box></draw:frame></draw:g>Στην τρέχουσα έρευνα, η πλειονότητα όσων απάντησαν σε όλα τα κράτη μέλη πιστεύουν ότι η γενική εκπαίδευση έχει πιο θετική εικόνα από την ΕΕΚ στη χώρα τους. Ωστόσο, τα αποτελέσματα διαφέρουν μεταξύ των κρατών μελών, με τα υψηλότερα επίπεδα συμφωνίας με τη δήλωση αυτή να καταγράφονται στη Σουηδία (91%), τη Δανία και τη Φινλανδία (88% και στις δύο χώρες) και την Κύπρο (85%). Τα χαμηλότερα επίπεδα καταγράφονται στην Τσεχία (62%), τη Λετονία (64%) και τη Ρουμανία (66%). </text:p>
        <text:p text:style-name="P21">Σε 17 κράτη μέλη, τουλάχιστον τα τρία τέταρτα όσων απάντησαν δηλώνουν ότι η γενική εκπαίδευση στην ανώτερη δευτεροβάθμια εκπαίδευση έχει πιο θετική εικόνα από την ΕΕΚ στη χώρα τους. </text:p>
        <text:p text:style-name="P29"><office:annotation loext:resolved="false"><dc:creator>Pierre Dieumegard</dc:creator><dc:date>2026-08-13T08:34:49.039000000</dc:date><text:p text:style-name="P98"><text:span text:style-name="T59">(paķo aldonita) (στα αγγλικά)</text:span></text:p></office:annotation>Ο βαθμός στον οποίο οι ερωτηθέντες συμφωνούν ότι η γενική ανώτερη δευτεροβάθμια εκπαίδευση έχει πιο θετική εικόνα από την ΕΕΚ ποικίλλει ανάλογα με τους κοινωνικοδημογραφικούς και συμπεριφορικούς παράγοντες ως εξής.</text:p>
        <text:p text:style-name="P21">■ Υπάρχουν ορισμένες αξιοσημείωτες διαφορές μεταξύ των κοινωνικοεπαγγελματικών κατηγοριών: Το 83 % των μαθητών πιστεύουν ότι η γενική ανώτερη δευτεροβάθμια εκπαίδευση έχει πιο θετική εικόνα από την ΕΕΚ, σε σύγκριση με το 71 % των κατ’ οίκον ατόμων.</text:p>
        <text:p text:style-name="P21">■ Έως την ηλικία ολοκλήρωσης της εκπαίδευσης, οι ερωτηθέντες που ολοκλήρωσαν την εκπαίδευσή τους σε ηλικία 20 ετών και άνω είναι πιθανότερο να συμφωνήσουν (79%), σε σύγκριση με το 73% των ερωτηθέντων που ολοκλήρωσαν την εκπαίδευσή τους σε ηλικία 16-19 ετών και το 68% των ερωτηθέντων που ολοκλήρωσαν την εκπαίδευσή τους σε ηλικία 15 ετών και άνω.</text:p>
        <text:p text:style-name="P21">■ Οι ερωτηθέντες ηλικίας 15-24 ετών είναι επίσης πιθανότερο να πιστεύουν ότι η γενική δευτεροβάθμια εκπαίδευση έχει πιο θετική εικόνα (79%), σε σύγκριση με το 72% των ατόμων ηλικίας 55 ετών και άνω.</text:p>
        <text:p text:style-name="P21">■ Οι ερωτηθέντες που γνωρίζουν τις επιπτώσεις της ενεργού καθοδήγησης των μαθητών σε ορισμένες (συχνά έμφυλες) κατευθύνσεις και τον αντίκτυπο του στιγματισμού στην εκπαίδευση είναι πολύ πιθανότερο να συμφωνήσουν ότι η γενική δευτεροβάθμια εκπαίδευση έχει πιο θετική εικόνα από την ΕΕΚ. Αυτό το μοτίβο είναι πιο εμφανές μεταξύ εκείνων που πιστεύουν: ότι οι γυναίκες κατευθύνονται προς τη γενική εκπαίδευση ακόμη και αν ενδιαφέρονται για τεχνικά θέματα (81% έναντι 64%) ; ότι οι εκπαιδευτικοί δεν αντιμετωπίζουν επαρκώς τις προκαταλήψεις λόγω φύλου (82 % έναντι 70 %)· ότι οι οικογένειες, οι συνομήλικοί τους και τα μέσα κοινωνικής δικτύωσης ενισχύουν τα στερεότυπα (81 % έναντι 65 %)· και ότι οι άνδρες σε τομείς ΕΕΚ που παρέχουν φροντίδα αντιμετωπίζουν στίγμα (82 % έναντι 69 %).</text:p>
        <text:p text:style-name="P21">■ Οι ερωτηθέντες που θα πρότειναν τη γενική δευτεροβάθμια εκπαίδευση είναι πιθανότερο να συμφωνήσουν ότι έχει πιο θετική εικόνα από την ΕΕΚ (82%) σε σύγκριση με εκείνους που θα πρότειναν την επαγγελματική εκπαίδευση (72%).</text:p>
        <text:p text:style-name="P21">■ Η άποψη αυτή είναι πιο διαδεδομένη μεταξύ των ερωτηθέντων που αναφέρουν την καθοδήγηση από εκπαιδευτικούς ή σχολικούς συμβούλους (80% έναντι 73%) ή τις κακές σχολικές επιδόσεις ως παράγοντες που επηρεάζουν την επιλογή της ΕΕΚ (80% έναντι 73%). Μικρότερα κενά εμφανίζονται για συμβουλές από τους γονείς (77% έναντι 74%) και την ανάγκη να κερδίζονται χρήματα γρήγορα (76% έναντι 74%). Ο αντίκτυπος των μέσων κοινωνικής δικτύωσης στην επιλογή της ΕΕΚ δεν φαίνεται να επηρεάζει αυτό το αποτέλεσμα (75% και στις δύο ομάδες).</text:p>
        <text:p text:style-name="P21">■ Δεν υπάρχουν διαφορές ανά φύλο ή ανά προηγούμενη παρακολούθηση ΕΕΚ.</text:p>
        <text:p text:style-name="P21"/>
        <text:p text:style-name="P28"><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8">QB9.3 Πείτε μου σε ποιο βαθμό συμφωνείτε ή διαφωνείτε με καθεμία από τις ακόλουθες δηλώσεις: Στη (ΧΩΡΑ ΜΑΣ) η γενική εκπαίδευση στην ανώτερη δευτεροβάθμια εκπαίδευση έχει πιο θετική εικόνα από την αρχική επαγγελματική εκπαίδευση (%-ΕΕ)</text:p>
            </table:table-cell>
            <table:covered-table-cell/>
            <table:covered-table-cell/>
            <table:covered-table-cell/>
          </table:table-row>
          <table:table-row>
            <table:table-cell table:style-name="Tableau17.A1" office:value-type="string">
              <text:p text:style-name="P80"/>
            </table:table-cell>
            <table:table-cell table:style-name="Tableau17.A1" office:value-type="string">
              <text:p text:style-name="P83">Σύνολο «Συμφωνία»</text:p>
            </table:table-cell>
            <table:table-cell table:style-name="Tableau17.A1" office:value-type="string">
              <text:p text:style-name="P83">Σύνολο «Διαφωνώ» </text:p>
            </table:table-cell>
            <table:table-cell table:style-name="Tableau17.A1" office:value-type="string">
              <text:p text:style-name="P83">Δεν ξέρω</text:p>
            </table:table-cell>
          </table:table-row>
          <table:table-row>
            <table:table-cell table:style-name="Tableau17.A1" office:value-type="string">
              <text:p text:style-name="P88">ΕΕ των 27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Φύλο</text:p>
            </table:table-cell>
            <table:covered-table-cell/>
            <table:covered-table-cell/>
            <table:covered-table-cell/>
          </table:table-row>
          <table:table-row>
            <table:table-cell table:style-name="Tableau17.A1" office:value-type="string">
              <text:p text:style-name="P88">Άνδρας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Γυναίκα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4" table:number-columns-spanned="4" office:value-type="string">
              <text:p text:style-name="P58">Ηλικία</text:p>
            </table:table-cell>
            <table:covered-table-cell/>
            <table:covered-table-cell/>
            <table:covered-table-cell/>
          </table:table-row>
          <table:table-row>
            <table:table-cell table:style-name="Tableau17.A1" office:value-type="string">
              <text:p text:style-name="P88">15-24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25-39 </text:p>
            </table:table-cell>
            <table:table-cell table:style-name="Tableau17.B3" office:value-type="float" office:value="78">
              <text:p text:style-name="P92">78</text:p>
            </table:table-cell>
            <table:table-cell table:style-name="Tableau17.B3" office:value-type="float" office:value="18">
              <text:p text:style-name="P92">18</text:p>
            </table:table-cell>
            <table:table-cell table:style-name="Tableau17.B3" office:value-type="float" office:value="4">
              <text:p text:style-name="P92">4</text:p>
            </table:table-cell>
          </table:table-row>
          <table:table-row>
            <table:table-cell table:style-name="Tableau17.A1" office:value-type="string">
              <text:p text:style-name="P88">40-54 </text:p>
            </table:table-cell>
            <table:table-cell table:style-name="Tableau17.B3" office:value-type="float" office:value="74">
              <text:p text:style-name="P92">74</text:p>
            </table:table-cell>
            <table:table-cell table:style-name="Tableau17.B3" office:value-type="float" office:value="20">
              <text:p text:style-name="P92">20</text:p>
            </table:table-cell>
            <table:table-cell table:style-name="Tableau17.B3" office:value-type="float" office:value="6">
              <text:p text:style-name="P92">6</text:p>
            </table:table-cell>
          </table:table-row>
          <table:table-row>
            <table:table-cell table:style-name="Tableau17.A1" office:value-type="string">
              <text:p text:style-name="P88">&gt;=55</text:p>
            </table:table-cell>
            <table:table-cell table:style-name="Tableau17.B3" office:value-type="float" office:value="72">
              <text:p text:style-name="P92">72</text:p>
            </table:table-cell>
            <table:table-cell table:style-name="Tableau17.B3" office:value-type="float" office:value="19">
              <text:p text:style-name="P92">19</text:p>
            </table:table-cell>
            <table:table-cell table:style-name="Tableau17.B3" office:value-type="float" office:value="9">
              <text:p text:style-name="P92">9</text:p>
            </table:table-cell>
          </table:table-row>
          <table:table-row>
            <table:table-cell table:style-name="Tableau17.A4" table:number-columns-spanned="4" office:value-type="string">
              <text:p text:style-name="P58">Εκπαίδευση (τέλος)</text:p>
            </table:table-cell>
            <table:covered-table-cell/>
            <table:covered-table-cell/>
            <table:covered-table-cell/>
          </table:table-row>
          <table:table-row>
            <table:table-cell table:style-name="Tableau17.A1" office:value-type="string">
              <text:p text:style-name="P88">&lt;=-15</text:p>
            </table:table-cell>
            <table:table-cell table:style-name="Tableau17.B3" office:value-type="float" office:value="68">
              <text:p text:style-name="P92">68</text:p>
            </table:table-cell>
            <table:table-cell table:style-name="Tableau17.B3" office:value-type="float" office:value="19">
              <text:p text:style-name="P92">19</text:p>
            </table:table-cell>
            <table:table-cell table:style-name="Tableau17.B3" office:value-type="float" office:value="13">
              <text:p text:style-name="P92">13</text:p>
            </table:table-cell>
          </table:table-row>
          <table:table-row>
            <table:table-cell table:style-name="Tableau17.A1" office:value-type="string">
              <text:p text:style-name="P88">16-19 </text:p>
            </table:table-cell>
            <table:table-cell table:style-name="Tableau17.B3" office:value-type="float" office:value="73">
              <text:p text:style-name="P92">73</text:p>
            </table:table-cell>
            <table:table-cell table:style-name="Tableau17.B3" office:value-type="float" office:value="21">
              <text:p text:style-name="P92">21</text:p>
            </table:table-cell>
            <table:table-cell table:style-name="Tableau17.B3" office:value-type="float" office:value="6">
              <text:p text:style-name="P92">6</text:p>
            </table:table-cell>
          </table:table-row>
          <table:table-row>
            <table:table-cell table:style-name="Tableau17.A1" office:value-type="string">
              <text:p text:style-name="P88">&gt;=20</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Εξακολουθούν να μελετούν </text:p>
            </table:table-cell>
            <table:table-cell table:style-name="Tableau17.B3" office:value-type="float" office:value="81">
              <text:p text:style-name="P92">81</text:p>
            </table:table-cell>
            <table:table-cell table:style-name="Tableau17.B3" office:value-type="float" office:value="15">
              <text:p text:style-name="P92">15</text:p>
            </table:table-cell>
            <table:table-cell table:style-name="Tableau17.B3" office:value-type="float" office:value="4">
              <text:p text:style-name="P92">4</text:p>
            </table:table-cell>
          </table:table-row>
          <table:table-row>
            <table:table-cell table:style-name="Tableau17.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7.A1" office:value-type="string">
              <text:p text:style-name="P88">Αυτοαπασχολούμενοι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Διευθυντές </text:p>
            </table:table-cell>
            <table:table-cell table:style-name="Tableau17.B3" office:value-type="float" office:value="79">
              <text:p text:style-name="P92">79</text:p>
            </table:table-cell>
            <table:table-cell table:style-name="Tableau17.B3" office:value-type="float" office:value="17">
              <text:p text:style-name="P92">17</text:p>
            </table:table-cell>
            <table:table-cell table:style-name="Tableau17.B3" office:value-type="float" office:value="4">
              <text:p text:style-name="P92">4</text:p>
            </table:table-cell>
          </table:table-row>
          <table:table-row>
            <table:table-cell table:style-name="Tableau17.A1" office:value-type="string">
              <text:p text:style-name="P88">Άλλα λευκά περιλαίμια </text:p>
            </table:table-cell>
            <table:table-cell table:style-name="Tableau17.B3" office:value-type="float" office:value="78">
              <text:p text:style-name="P92">78</text:p>
            </table:table-cell>
            <table:table-cell table:style-name="Tableau17.B3" office:value-type="float" office:value="17">
              <text:p text:style-name="P92">17</text:p>
            </table:table-cell>
            <table:table-cell table:style-name="Tableau17.B3" office:value-type="float" office:value="5">
              <text:p text:style-name="P92">5</text:p>
            </table:table-cell>
          </table:table-row>
          <table:table-row>
            <table:table-cell table:style-name="Tableau17.A1" office:value-type="string">
              <text:p text:style-name="P88">Χειρωνακτικά εργαζόμενοι </text:p>
            </table:table-cell>
            <table:table-cell table:style-name="Tableau17.B3" office:value-type="float" office:value="73">
              <text:p text:style-name="P92">73</text:p>
            </table:table-cell>
            <table:table-cell table:style-name="Tableau17.B3" office:value-type="float" office:value="22">
              <text:p text:style-name="P92">22</text:p>
            </table:table-cell>
            <table:table-cell table:style-name="Tableau17.B3" office:value-type="float" office:value="5">
              <text:p text:style-name="P92">5</text:p>
            </table:table-cell>
          </table:table-row>
          <table:table-row>
            <table:table-cell table:style-name="Tableau17.A1" office:value-type="string">
              <text:p text:style-name="P88">Οικιακοί βοηθοί </text:p>
            </table:table-cell>
            <table:table-cell table:style-name="Tableau17.B3" office:value-type="float" office:value="71">
              <text:p text:style-name="P92">71</text:p>
            </table:table-cell>
            <table:table-cell table:style-name="Tableau17.B3" office:value-type="float" office:value="23">
              <text:p text:style-name="P92">23</text:p>
            </table:table-cell>
            <table:table-cell table:style-name="Tableau17.B3" office:value-type="float" office:value="6">
              <text:p text:style-name="P92">6</text:p>
            </table:table-cell>
          </table:table-row>
          <table:table-row>
            <table:table-cell table:style-name="Tableau17.A1" office:value-type="string">
              <text:p text:style-name="P88">Άνεργοι </text:p>
            </table:table-cell>
            <table:table-cell table:style-name="Tableau17.B3" office:value-type="float" office:value="75">
              <text:p text:style-name="P92">75</text:p>
            </table:table-cell>
            <table:table-cell table:style-name="Tableau17.B3" office:value-type="float" office:value="18">
              <text:p text:style-name="P92">18</text:p>
            </table:table-cell>
            <table:table-cell table:style-name="Tableau17.B3" office:value-type="float" office:value="7">
              <text:p text:style-name="P92">7</text:p>
            </table:table-cell>
          </table:table-row>
          <table:table-row>
            <table:table-cell table:style-name="Tableau17.A1" office:value-type="string">
              <text:p text:style-name="P88">Συνταξιούχος </text:p>
            </table:table-cell>
            <table:table-cell table:style-name="Tableau17.B3" office:value-type="float" office:value="72">
              <text:p text:style-name="P92">72</text:p>
            </table:table-cell>
            <table:table-cell table:style-name="Tableau17.B3" office:value-type="float" office:value="18">
              <text:p text:style-name="P92">18</text:p>
            </table:table-cell>
            <table:table-cell table:style-name="Tableau17.B3" office:value-type="float" office:value="10">
              <text:p text:style-name="P92">10</text:p>
            </table:table-cell>
          </table:table-row>
          <table:table-row>
            <table:table-cell table:style-name="Tableau17.A1" office:value-type="string">
              <text:p text:style-name="P88">Φοιτητές </text:p>
            </table:table-cell>
            <table:table-cell table:style-name="Tableau17.B3" office:value-type="float" office:value="83">
              <text:p text:style-name="P92">83</text:p>
            </table:table-cell>
            <table:table-cell table:style-name="Tableau17.B3" office:value-type="float" office:value="14">
              <text:p text:style-name="P92">14</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Υποκειμενική αστικοποίηση</text:p>
            </table:table-cell>
            <table:covered-table-cell/>
            <table:covered-table-cell/>
            <table:covered-table-cell/>
          </table:table-row>
          <table:table-row>
            <table:table-cell table:style-name="Tableau17.A1" office:value-type="string">
              <text:p text:style-name="P88">Αγροτική περιοχή ή χωριό </text:p>
            </table:table-cell>
            <table:table-cell table:style-name="Tableau17.B3" office:value-type="float" office:value="71">
              <text:p text:style-name="P92">71</text:p>
            </table:table-cell>
            <table:table-cell table:style-name="Tableau17.B3" office:value-type="float" office:value="21">
              <text:p text:style-name="P92">21</text:p>
            </table:table-cell>
            <table:table-cell table:style-name="Tableau17.B3" office:value-type="float" office:value="8">
              <text:p text:style-name="P92">8</text:p>
            </table:table-cell>
          </table:table-row>
          <table:table-row>
            <table:table-cell table:style-name="Tableau17.A1" office:value-type="string">
              <text:p text:style-name="P88">Μικρές ή μεσαίες πόλεις </text:p>
            </table:table-cell>
            <table:table-cell table:style-name="Tableau17.B3" office:value-type="float" office:value="75">
              <text:p text:style-name="P92">75</text:p>
            </table:table-cell>
            <table:table-cell table:style-name="Tableau17.B3" office:value-type="float" office:value="19">
              <text:p text:style-name="P92">19</text:p>
            </table:table-cell>
            <table:table-cell table:style-name="Tableau17.B3" office:value-type="float" office:value="6">
              <text:p text:style-name="P92">6</text:p>
            </table:table-cell>
          </table:table-row>
          <table:table-row>
            <table:table-cell table:style-name="Tableau17.A1" office:value-type="string">
              <text:p text:style-name="P88">Μεγάλη πόλη </text:p>
            </table:table-cell>
            <table:table-cell table:style-name="Tableau17.B3" office:value-type="float" office:value="79">
              <text:p text:style-name="P92">79</text:p>
            </table:table-cell>
            <table:table-cell table:style-name="Tableau17.B3" office:value-type="float" office:value="16">
              <text:p text:style-name="P92">16</text:p>
            </table:table-cell>
            <table:table-cell table:style-name="Tableau17.B3" office:value-type="float" office:value="5">
              <text:p text:style-name="P92">5</text:p>
            </table:table-cell>
          </table:table-row>
          <table:table-row>
            <table:table-cell table:style-name="Tableau17.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7.A1" office:value-type="string">
              <text:p text:style-name="P88">Θετική </text:p>
            </table:table-cell>
            <table:table-cell table:style-name="Tableau17.B3" office:value-type="float" office:value="76">
              <text:p text:style-name="P92">76</text:p>
            </table:table-cell>
            <table:table-cell table:style-name="Tableau17.B3" office:value-type="float" office:value="19">
              <text:p text:style-name="P92">19</text:p>
            </table:table-cell>
            <table:table-cell table:style-name="Tableau17.B3" office:value-type="float" office:value="5">
              <text:p text:style-name="P92">5</text:p>
            </table:table-cell>
          </table:table-row>
          <table:table-row>
            <table:table-cell table:style-name="Tableau17.A1" office:value-type="string">
              <text:p text:style-name="P88">Αρνητική </text:p>
            </table:table-cell>
            <table:table-cell table:style-name="Tableau17.B3" office:value-type="float" office:value="78">
              <text:p text:style-name="P92">78</text:p>
            </table:table-cell>
            <table:table-cell table:style-name="Tableau17.B3" office:value-type="float" office:value="19">
              <text:p text:style-name="P92">19</text:p>
            </table:table-cell>
            <table:table-cell table:style-name="Tableau17.B3" office:value-type="float" office:value="3">
              <text:p text:style-name="P92">3</text:p>
            </table:table-cell>
          </table:table-row>
          <table:table-row>
            <table:table-cell table:style-name="Tableau17.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7.A1" office:value-type="string">
              <text:p text:style-name="P88">Ναι </text:p>
            </table:table-cell>
            <table:table-cell table:style-name="Tableau17.B3" office:value-type="float" office:value="75">
              <text:p text:style-name="P92">75</text:p>
            </table:table-cell>
            <table:table-cell table:style-name="Tableau17.B3" office:value-type="float" office:value="20">
              <text:p text:style-name="P92">20</text:p>
            </table:table-cell>
            <table:table-cell table:style-name="Tableau17.B3" office:value-type="float" office:value="5">
              <text:p text:style-name="P92">5</text:p>
            </table:table-cell>
          </table:table-row>
          <table:table-row>
            <table:table-cell table:style-name="Tableau17.A1" office:value-type="string">
              <text:p text:style-name="P88">Όχι </text:p>
            </table:table-cell>
            <table:table-cell table:style-name="Tableau17.B3" office:value-type="float" office:value="76">
              <text:p text:style-name="P92">76</text:p>
            </table:table-cell>
            <table:table-cell table:style-name="Tableau17.B3" office:value-type="float" office:value="17">
              <text:p text:style-name="P92">17</text:p>
            </table:table-cell>
            <table:table-cell table:style-name="Tableau17.B3" office:value-type="float" office:value="7">
              <text:p text:style-name="P92">7</text:p>
            </table:table-cell>
          </table:table-row>
        </table:table>
        <text:p text:style-name="P21"/>
        <text:p text:style-name="P51">Η μεγάλη πλειονότητα των πολιτών της ΕΕ δηλώνει ότι οι σπουδαστές με υψηλότερες ακαδημαϊκές επιδόσεις ενθαρρύνονται συχνά να συνεχίσουν τη γενική εκπαίδευση και όχι την ΕΕΚ. </text:p>
        <text:p text:style-name="P21">Σε ολόκληρη την Ευρωπαϊκή Ένωση, το 82 % πιστεύει ότι οι σπουδαστές με υψηλότερες ακαδημαϊκές επιδόσεις ενθαρρύνονται συχνά, στην ανώτερη δευτεροβάθμια εκπαίδευση, να συνεχίσουν τη γενική εκπαίδευση και όχι την ΕΕΚ.<text:note text:id="ftn39" text:note-class="footnote"><text:note-citation>39</text:note-citation><text:note-body><text:p text:style-name="P13">QB9.2. Πείτε μου σε ποιο βαθμό συμφωνείτε ή διαφωνείτε με καθεμία από τις ακόλουθες δηλώσεις: Οι σπουδαστές με υψηλότερες ακαδημαϊκές επιδόσεις ενθαρρύνονται συχνά, στην ανώτερη δευτεροβάθμια εκπαίδευση, να συνεχίσουν τη γενική εκπαίδευση και όχι την αρχική επαγγελματική. </text:p></text:note-body></text:note> Περίπου ένας στους δέκα ερωτηθέντες διαφωνεί (11%), ενώ το 7% δεν γνωρίζει. </text:p>
        <text:p text:style-name="P21">Οι γνώμες διαφέρουν μεταξύ των κρατών μελών, με τα υψηλότερα επίπεδα συμφωνίας να καταγράφονται στη Σουηδία (93%), την Ελλάδα (91%) και τη Δανία (90%). Ωστόσο, η συμφωνία είναι ευρέως διαδεδομένη ακόμη και στις χώρες με τα χαμηλότερα επίπεδα συμφωνίας: Τσεχία (69%), Βουλγαρία (71%) και Ρουμανία (73%). </text:p>
        <text:p text:style-name="P21"><draw:g text:anchor-type="paragraph" draw:z-index="33" draw:name="Forme31" draw:style-name="gr1"><draw:frame draw:style-name="gr220" draw:text-style-name="P99" svg:width="5.111cm" svg:height="5.495cm" svg:x="10.813cm" svg:y="-3.018cm"><draw:image xlink:href="Pictures/10000000000001CF000001F297DCCCC5D0CD5955.png" xlink:type="simple" xlink:show="embed" xlink:actuate="onLoad" draw:mime-type="image/png"><text:p/></draw:image></draw:frame><draw:frame draw:style-name="gr221" draw:text-style-name="P101" svg:width="8.185cm" svg:height="2.2cm" svg:x="8.904cm" svg:y="-5.606cm"><draw:text-box><text:p text:style-name="P100"><text:span text:style-name="T60">QB 9.2: Πείτε μου σε ποιο βαθμό συμφωνείτε ή διαφωνείτε με καθεμία από τις ακόλουθες δηλώσεις: - Οι σπουδαστές με υψηλότερες ακαδημαϊκές επιδόσεις ενθαρρύνονται συχνά, στην ανώτερη δευτεροβάθμια εκπαίδευση, να συνεχίσουν τη γενική εκπαίδευση και όχι την αρχική επαγγελματική εκπαίδευση (ΕΕ27) (%) </text:span></text:p></draw:text-box></draw:frame><draw:frame draw:style-name="gr222" draw:text-style-name="P101" svg:width="2.14cm" svg:height="0.902cm" svg:x="12.028cm" svg:y="-3.549cm"><draw:text-box><text:p text:style-name="P100"><text:span text:style-name="T60">Δεν γνωρίζω 7</text:span></text:p></draw:text-box></draw:frame><draw:frame draw:style-name="gr223" draw:text-style-name="P104" svg:width="2.174cm" svg:height="0.902cm" svg:x="10.172cm" svg:y="-3.212cm"><draw:text-box><text:p text:style-name="P103"><text:span text:style-name="T60">Διαφωνώ απόλυτα 2</text:span></text:p></draw:text-box></draw:frame><draw:frame draw:style-name="gr224" draw:text-style-name="P104" svg:width="2.574cm" svg:height="0.902cm" svg:x="8.939cm" svg:y="-2.36cm"><draw:text-box><text:p text:style-name="P103"><text:span text:style-name="T60">Διαφωνώ 9</text:span></text:p></draw:text-box></draw:frame><draw:frame draw:style-name="gr225" draw:text-style-name="P104" svg:width="2.107cm" svg:height="0.902cm" svg:x="10.227cm" svg:y="2.139cm"><draw:text-box><text:p text:style-name="P103"><text:span text:style-name="T60">Συμφωνώ 48</text:span></text:p></draw:text-box></draw:frame><draw:frame draw:style-name="gr226" draw:text-style-name="P101" svg:width="1.821cm" svg:height="1.227cm" svg:x="15.402cm" svg:y="-2.406cm"><draw:text-box><text:p text:style-name="P100"><text:span text:style-name="T60">Συμφωνώ απόλυτα 34</text:span></text:p></draw:text-box></draw:frame></draw:g><text:s/></text:p>
        <text:p text:style-name="P29">Ο βαθμός στον οποίο οι ερωτηθέντες συμφωνούν ότι οι σπουδαστές με υψηλότερες ακαδημαϊκές επιδόσεις ενθαρρύνονται συχνά να παρακολουθούν γενική εκπαίδευση και όχι ΕΕΚ ποικίλλει ανάλογα με τους κοινωνικοδημογραφικούς και συμπεριφορικούς παράγοντες ως εξής. </text:p>
        <text:p text:style-name="P52">■ Οι ερωτηθέντες που εξακολουθούν να σπουδάζουν και εκείνοι που ολοκλήρωσαν την εκπαίδευσή τους σε ηλικία 20 ετών και άνω είναι πιθανότερο να συμφωνήσουν ότι οι σπουδαστές με υψηλότερες ακαδημαϊκές επιδόσεις ενθαρρύνονται συχνά να συνεχίσουν τη γενική εκπαίδευση και όχι την ΕΕΚ (87%-86%). Το ποσοστό αυτό ανέρχεται στο 76% μεταξύ εκείνων που ολοκλήρωσαν την εκπαίδευση σε ηλικία 15 ετών ή νεότερη. </text:p>
        <text:p text:style-name="P52">■ Υπάρχουν ορισμένες διαφορές μεταξύ των κοινωνικοεπαγγελματικών κατηγοριών: τα διευθυντικά στελέχη (88 %) και οι σπουδαστές (87 %) έχουν περισσότερες πιθανότητες από άλλες επαγγελματικές κατηγορίες (79–84 %) να συμφωνήσουν με τη δήλωση αυτή. </text:p>
        <text:p text:style-name="P52">■ Οι ερωτηθέντες ηλικίας 15-24 ετών και 25-39 ετών (84-85%) είναι πιθανότερο να πιστεύουν ότι οι σπουδαστές με υψηλότερες ακαδημαϊκές επιδόσεις ενθαρρύνονται στη γενική εκπαίδευση. Το ποσοστό αυτό μειώνεται στο 80% μεταξύ των ατόμων ηλικίας 55 ετών και άνω. </text:p>
        <text:p text:style-name="P52">■ Η συμφωνία με αυτή τη δήλωση είναι υψηλότερη μεταξύ εκείνων που βλέπουν την καθοδήγηση των εκπαιδευτικών και την ανάγκη να κερδίσουν χρήματα γρήγορα ως σημαντικούς παράγοντες για την επιλογή της ΕΕΚ (87% έναντι 81% και 86% έναντι 79%, αντίστοιχα). Ο αντίκτυπος των μέσων κοινωνικής δικτύωσης στην επιλογή της ΕΕΚ δεν φαίνεται να επηρεάζει τα επίπεδα συμφωνίας (83 % και στις δύο ομάδες). </text:p>
        <text:p text:style-name="P52">■ Οι ερωτηθέντες που θεωρούν ότι οι κακοί βαθμοί -μια άλλη πτυχή των σχολικών επιδόσεων- είναι ένας παράγοντας που επηρεάζει την επιλογή ΕΕΚ είναι ελαφρώς πιο πιθανό να συμφωνήσουν με τη δήλωση (87%) από εκείνους που δεν το κάνουν (81%). </text:p>
        <text:p text:style-name="P52">■ Δεν υπάρχουν διαφορές ανά φύλο. </text:p>
        <text:p text:style-name="P21"/>
        <text:p text:style-name="P28"/>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8">QB9.2 Πείτε μου σε ποιο βαθμό συμφωνείτε ή διαφωνείτε με καθεμία από τις ακόλουθες δηλώσεις: Οι σπουδαστές με υψηλότερες ακαδημαϊκές επιδόσεις ενθαρρύνονται συχνά, στην ανώτερη δευτεροβάθμια εκπαίδευση, να συνεχίσουν τη γενική εκπαίδευση και όχι την αρχική επαγγελματική (%-ΕΕ)</text:p>
            </table:table-cell>
            <table:covered-table-cell/>
            <table:covered-table-cell/>
            <table:covered-table-cell/>
          </table:table-row>
          <table:table-row>
            <table:table-cell table:style-name="Tableau18.A1" office:value-type="string">
              <text:p text:style-name="P80"/>
            </table:table-cell>
            <table:table-cell table:style-name="Tableau18.A1" office:value-type="string">
              <text:p text:style-name="P83">Σύνολο «Συμφωνία»</text:p>
            </table:table-cell>
            <table:table-cell table:style-name="Tableau18.A1" office:value-type="string">
              <text:p text:style-name="P83">Σύνολο «Διαφωνώ» </text:p>
            </table:table-cell>
            <table:table-cell table:style-name="Tableau18.A1" office:value-type="string">
              <text:p text:style-name="P83">Δεν ξέρω</text:p>
            </table:table-cell>
          </table:table-row>
          <table:table-row>
            <table:table-cell table:style-name="Tableau18.A1" office:value-type="string">
              <text:p text:style-name="P88">ΕΕ των 27 </text:p>
            </table:table-cell>
            <table:table-cell table:style-name="Tableau18.B3" office:value-type="float" office:value="82">
              <text:p text:style-name="P83">82</text:p>
            </table:table-cell>
            <table:table-cell table:style-name="Tableau18.B3" office:value-type="float" office:value="11">
              <text:p text:style-name="P83">11</text:p>
            </table:table-cell>
            <table:table-cell table:style-name="Tableau18.B3" office:value-type="float" office:value="7">
              <text:p text:style-name="P83">7</text:p>
            </table:table-cell>
          </table:table-row>
          <table:table-row>
            <table:table-cell table:style-name="Tableau18.A4" table:number-columns-spanned="4" office:value-type="string">
              <text:p text:style-name="P58">Φύλο</text:p>
            </table:table-cell>
            <table:covered-table-cell/>
            <table:covered-table-cell/>
            <table:covered-table-cell/>
          </table:table-row>
          <table:table-row>
            <table:table-cell table:style-name="Tableau18.A1" office:value-type="string">
              <text:p text:style-name="P88">Άνδρας </text:p>
            </table:table-cell>
            <table:table-cell table:style-name="Tableau18.B3" office:value-type="float" office:value="81">
              <text:p text:style-name="P83">81</text:p>
            </table:table-cell>
            <table:table-cell table:style-name="Tableau18.B3" office:value-type="float" office:value="12">
              <text:p text:style-name="P83">12</text:p>
            </table:table-cell>
            <table:table-cell table:style-name="Tableau18.B3" office:value-type="float" office:value="7">
              <text:p text:style-name="P83">7</text:p>
            </table:table-cell>
          </table:table-row>
          <table:table-row>
            <table:table-cell table:style-name="Tableau18.A1" office:value-type="string">
              <text:p text:style-name="P88">Γυναίκα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Ηλικία</text:p>
            </table:table-cell>
            <table:covered-table-cell/>
            <table:covered-table-cell/>
            <table:covered-table-cell/>
          </table:table-row>
          <table:table-row>
            <table:table-cell table:style-name="Tableau18.A1" office:value-type="string">
              <text:p text:style-name="P88">15-24 </text:p>
            </table:table-cell>
            <table:table-cell table:style-name="Tableau18.B3" office:value-type="float" office:value="84">
              <text:p text:style-name="P83">84</text:p>
            </table:table-cell>
            <table:table-cell table:style-name="Tableau18.B3" office:value-type="float" office:value="13">
              <text:p text:style-name="P83">13</text:p>
            </table:table-cell>
            <table:table-cell table:style-name="Tableau18.B3" office:value-type="float" office:value="3">
              <text:p text:style-name="P83">3</text:p>
            </table:table-cell>
          </table:table-row>
          <table:table-row>
            <table:table-cell table:style-name="Tableau18.A1" office:value-type="string">
              <text:p text:style-name="P88">25-39 </text:p>
            </table:table-cell>
            <table:table-cell table:style-name="Tableau18.B3" office:value-type="float" office:value="85">
              <text:p text:style-name="P83">85</text:p>
            </table:table-cell>
            <table:table-cell table:style-name="Tableau18.B3" office:value-type="float" office:value="11">
              <text:p text:style-name="P83">11</text:p>
            </table:table-cell>
            <table:table-cell table:style-name="Tableau18.B3" office:value-type="float" office:value="4">
              <text:p text:style-name="P83">4</text:p>
            </table:table-cell>
          </table:table-row>
          <table:table-row>
            <table:table-cell table:style-name="Tableau18.A1" office:value-type="string">
              <text:p text:style-name="P88">40-54 </text:p>
            </table:table-cell>
            <table:table-cell table:style-name="Tableau18.B3" office:value-type="float" office:value="82">
              <text:p text:style-name="P83">82</text:p>
            </table:table-cell>
            <table:table-cell table:style-name="Tableau18.B3" office:value-type="float" office:value="12">
              <text:p text:style-name="P83">12</text:p>
            </table:table-cell>
            <table:table-cell table:style-name="Tableau18.B3" office:value-type="float" office:value="6">
              <text:p text:style-name="P83">6</text:p>
            </table:table-cell>
          </table:table-row>
          <table:table-row>
            <table:table-cell table:style-name="Tableau18.A1" office:value-type="string">
              <text:p text:style-name="P88">&gt;=55</text:p>
            </table:table-cell>
            <table:table-cell table:style-name="Tableau18.B3" office:value-type="float" office:value="80">
              <text:p text:style-name="P83">80</text:p>
            </table:table-cell>
            <table:table-cell table:style-name="Tableau18.B3" office:value-type="float" office:value="11">
              <text:p text:style-name="P83">11</text:p>
            </table:table-cell>
            <table:table-cell table:style-name="Tableau18.B3" office:value-type="float" office:value="9">
              <text:p text:style-name="P83">9</text:p>
            </table:table-cell>
          </table:table-row>
          <table:table-row>
            <table:table-cell table:style-name="Tableau18.A4" table:number-columns-spanned="4" office:value-type="string">
              <text:p text:style-name="P58">Εκπαίδευση (τέλος)</text:p>
            </table:table-cell>
            <table:covered-table-cell/>
            <table:covered-table-cell/>
            <table:covered-table-cell/>
          </table:table-row>
          <table:table-row>
            <table:table-cell table:style-name="Tableau18.A1" office:value-type="string">
              <text:p text:style-name="P88">&lt;=-15</text:p>
            </table:table-cell>
            <table:table-cell table:style-name="Tableau18.B3" office:value-type="float" office:value="76">
              <text:p text:style-name="P83">76</text:p>
            </table:table-cell>
            <table:table-cell table:style-name="Tableau18.B3" office:value-type="float" office:value="9">
              <text:p text:style-name="P83">9</text:p>
            </table:table-cell>
            <table:table-cell table:style-name="Tableau18.B3" office:value-type="float" office:value="15">
              <text:p text:style-name="P83">15</text:p>
            </table:table-cell>
          </table:table-row>
          <table:table-row>
            <table:table-cell table:style-name="Tableau18.A1" office:value-type="string">
              <text:p text:style-name="P88">16-19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gt;=20</text:p>
            </table:table-cell>
            <table:table-cell table:style-name="Tableau18.B3" office:value-type="float" office:value="86">
              <text:p text:style-name="P83">86</text:p>
            </table:table-cell>
            <table:table-cell table:style-name="Tableau18.B3" office:value-type="float" office:value="10">
              <text:p text:style-name="P83">10</text:p>
            </table:table-cell>
            <table:table-cell table:style-name="Tableau18.B3" office:value-type="float" office:value="4">
              <text:p text:style-name="P83">4</text:p>
            </table:table-cell>
          </table:table-row>
          <table:table-row>
            <table:table-cell table:style-name="Tableau18.A1" office:value-type="string">
              <text:p text:style-name="P88">Εξακολουθούν να μελετούν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8.A1" office:value-type="string">
              <text:p text:style-name="P88">Αυτοαπασχολούμενοι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Διευθυντές </text:p>
            </table:table-cell>
            <table:table-cell table:style-name="Tableau18.B3" office:value-type="float" office:value="88">
              <text:p text:style-name="P83">88</text:p>
            </table:table-cell>
            <table:table-cell table:style-name="Tableau18.B3" office:value-type="float" office:value="8">
              <text:p text:style-name="P83">8</text:p>
            </table:table-cell>
            <table:table-cell table:style-name="Tableau18.B3" office:value-type="float" office:value="4">
              <text:p text:style-name="P83">4</text:p>
            </table:table-cell>
          </table:table-row>
          <table:table-row>
            <table:table-cell table:style-name="Tableau18.A1" office:value-type="string">
              <text:p text:style-name="P88">Άλλα λευκά περιλαίμια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Χειρωνακτικά εργαζόμενοι </text:p>
            </table:table-cell>
            <table:table-cell table:style-name="Tableau18.B3" office:value-type="float" office:value="81">
              <text:p text:style-name="P83">81</text:p>
            </table:table-cell>
            <table:table-cell table:style-name="Tableau18.B3" office:value-type="float" office:value="13">
              <text:p text:style-name="P83">13</text:p>
            </table:table-cell>
            <table:table-cell table:style-name="Tableau18.B3" office:value-type="float" office:value="6">
              <text:p text:style-name="P83">6</text:p>
            </table:table-cell>
          </table:table-row>
          <table:table-row>
            <table:table-cell table:style-name="Tableau18.A1" office:value-type="string">
              <text:p text:style-name="P88">Οικιακοί βοηθοί </text:p>
            </table:table-cell>
            <table:table-cell table:style-name="Tableau18.B3" office:value-type="float" office:value="79">
              <text:p text:style-name="P83">79</text:p>
            </table:table-cell>
            <table:table-cell table:style-name="Tableau18.B3" office:value-type="float" office:value="14">
              <text:p text:style-name="P83">14</text:p>
            </table:table-cell>
            <table:table-cell table:style-name="Tableau18.B3" office:value-type="float" office:value="7">
              <text:p text:style-name="P83">7</text:p>
            </table:table-cell>
          </table:table-row>
          <table:table-row>
            <table:table-cell table:style-name="Tableau18.A1" office:value-type="string">
              <text:p text:style-name="P88">Άνεργοι </text:p>
            </table:table-cell>
            <table:table-cell table:style-name="Tableau18.B3" office:value-type="float" office:value="79">
              <text:p text:style-name="P83">79</text:p>
            </table:table-cell>
            <table:table-cell table:style-name="Tableau18.B3" office:value-type="float" office:value="13">
              <text:p text:style-name="P83">13</text:p>
            </table:table-cell>
            <table:table-cell table:style-name="Tableau18.B3" office:value-type="float" office:value="8">
              <text:p text:style-name="P83">8</text:p>
            </table:table-cell>
          </table:table-row>
          <table:table-row>
            <table:table-cell table:style-name="Tableau18.A1" office:value-type="string">
              <text:p text:style-name="P88">Συνταξιούχος </text:p>
            </table:table-cell>
            <table:table-cell table:style-name="Tableau18.B3" office:value-type="float" office:value="80">
              <text:p text:style-name="P83">80</text:p>
            </table:table-cell>
            <table:table-cell table:style-name="Tableau18.B3" office:value-type="float" office:value="10">
              <text:p text:style-name="P83">10</text:p>
            </table:table-cell>
            <table:table-cell table:style-name="Tableau18.B3" office:value-type="float" office:value="10">
              <text:p text:style-name="P83">10</text:p>
            </table:table-cell>
          </table:table-row>
          <table:table-row>
            <table:table-cell table:style-name="Tableau18.A1" office:value-type="string">
              <text:p text:style-name="P88">Φοιτητές </text:p>
            </table:table-cell>
            <table:table-cell table:style-name="Tableau18.B3" office:value-type="float" office:value="87">
              <text:p text:style-name="P83">87</text:p>
            </table:table-cell>
            <table:table-cell table:style-name="Tableau18.B3" office:value-type="float" office:value="11">
              <text:p text:style-name="P83">11</text:p>
            </table:table-cell>
            <table:table-cell table:style-name="Tableau18.B3" office:value-type="float" office:value="2">
              <text:p text:style-name="P83">2</text:p>
            </table:table-cell>
          </table:table-row>
          <table:table-row>
            <table:table-cell table:style-name="Tableau18.A4" table:number-columns-spanned="4" office:value-type="string">
              <text:p text:style-name="P58">Υποκειμενική αστικοποίηση</text:p>
            </table:table-cell>
            <table:covered-table-cell/>
            <table:covered-table-cell/>
            <table:covered-table-cell/>
          </table:table-row>
          <table:table-row>
            <table:table-cell table:style-name="Tableau18.A1" office:value-type="string">
              <text:p text:style-name="P88">Αγροτική περιοχή ή χωριό </text:p>
            </table:table-cell>
            <table:table-cell table:style-name="Tableau18.B3" office:value-type="float" office:value="80">
              <text:p text:style-name="P83">80</text:p>
            </table:table-cell>
            <table:table-cell table:style-name="Tableau18.B3" office:value-type="float" office:value="12">
              <text:p text:style-name="P83">12</text:p>
            </table:table-cell>
            <table:table-cell table:style-name="Tableau18.B3" office:value-type="float" office:value="8">
              <text:p text:style-name="P83">8</text:p>
            </table:table-cell>
          </table:table-row>
          <table:table-row>
            <table:table-cell table:style-name="Tableau18.A1" office:value-type="string">
              <text:p text:style-name="P88">Μικρές ή μεσαίες πόλεις </text:p>
            </table:table-cell>
            <table:table-cell table:style-name="Tableau18.B3" office:value-type="float" office:value="83">
              <text:p text:style-name="P83">83</text:p>
            </table:table-cell>
            <table:table-cell table:style-name="Tableau18.B3" office:value-type="float" office:value="11">
              <text:p text:style-name="P83">11</text:p>
            </table:table-cell>
            <table:table-cell table:style-name="Tableau18.B3" office:value-type="float" office:value="6">
              <text:p text:style-name="P83">6</text:p>
            </table:table-cell>
          </table:table-row>
          <table:table-row>
            <table:table-cell table:style-name="Tableau18.A1" office:value-type="string">
              <text:p text:style-name="P88">Μεγάλη πόλη </text:p>
            </table:table-cell>
            <table:table-cell table:style-name="Tableau18.B3" office:value-type="float" office:value="85">
              <text:p text:style-name="P83">85</text:p>
            </table:table-cell>
            <table:table-cell table:style-name="Tableau18.B3" office:value-type="float" office:value="9">
              <text:p text:style-name="P83">9</text:p>
            </table:table-cell>
            <table:table-cell table:style-name="Tableau18.B3" office:value-type="float" office:value="6">
              <text:p text:style-name="P83">6</text:p>
            </table:table-cell>
          </table:table-row>
          <table:table-row>
            <table:table-cell table:style-name="Tableau18.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8.A1" office:value-type="string">
              <text:p text:style-name="P88">Θετική </text:p>
            </table:table-cell>
            <table:table-cell table:style-name="Tableau18.B3" office:value-type="float" office:value="85">
              <text:p text:style-name="P83">85</text:p>
            </table:table-cell>
            <table:table-cell table:style-name="Tableau18.B3" office:value-type="float" office:value="10">
              <text:p text:style-name="P83">10</text:p>
            </table:table-cell>
            <table:table-cell table:style-name="Tableau18.B3" office:value-type="float" office:value="5">
              <text:p text:style-name="P83">5</text:p>
            </table:table-cell>
          </table:table-row>
          <table:table-row>
            <table:table-cell table:style-name="Tableau18.A1" office:value-type="string">
              <text:p text:style-name="P88">Αρνητική </text:p>
            </table:table-cell>
            <table:table-cell table:style-name="Tableau18.B3" office:value-type="float" office:value="82">
              <text:p text:style-name="P83">82</text:p>
            </table:table-cell>
            <table:table-cell table:style-name="Tableau18.B3" office:value-type="float" office:value="13">
              <text:p text:style-name="P83">13</text:p>
            </table:table-cell>
            <table:table-cell table:style-name="Tableau18.B3" office:value-type="float" office:value="5">
              <text:p text:style-name="P83">5</text:p>
            </table:table-cell>
          </table:table-row>
          <table:table-row>
            <table:table-cell table:style-name="Tableau18.A4" table:number-columns-spanned="4" office:value-type="string">
              <text:p text:style-name="P58">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8.A1" office:value-type="string">
              <text:p text:style-name="P88">Ναι </text:p>
            </table:table-cell>
            <table:table-cell table:style-name="Tableau18.B3" office:value-type="float" office:value="84">
              <text:p text:style-name="P83">84</text:p>
            </table:table-cell>
            <table:table-cell table:style-name="Tableau18.B3" office:value-type="float" office:value="11">
              <text:p text:style-name="P83">11</text:p>
            </table:table-cell>
            <table:table-cell table:style-name="Tableau18.B3" office:value-type="float" office:value="5">
              <text:p text:style-name="P83">5</text:p>
            </table:table-cell>
          </table:table-row>
          <table:table-row>
            <table:table-cell table:style-name="Tableau18.A1" office:value-type="string">
              <text:p text:style-name="P88">Όχι </text:p>
            </table:table-cell>
            <table:table-cell table:style-name="Tableau18.B3" office:value-type="float" office:value="82">
              <text:p text:style-name="P83">82</text:p>
            </table:table-cell>
            <table:table-cell table:style-name="Tableau18.B3" office:value-type="float" office:value="10">
              <text:p text:style-name="P83">10</text:p>
            </table:table-cell>
            <table:table-cell table:style-name="Tableau18.B3" office:value-type="float" office:value="8">
              <text:p text:style-name="P83">8</text:p>
            </table:table-cell>
          </table:table-row>
        </table:table>
        <text:p text:style-name="P21"/>
        <text:p text:style-name="P51">Λίγο περισσότεροι από τους μισούς πολίτες της ΕΕ δηλώνουν ότι είναι γενικά ευκολότερο να σπουδάσουν για έναν τίτλο σπουδών στη γενική ανώτερη δευτεροβάθμια εκπαίδευση από ό, τι στην ΕΕΚ </text:p>
        <text:p text:style-name="P21">Σε ολόκληρη την Ευρωπαϊκή Ένωση, το 52 % των ερωτηθέντων δηλώνουν ότι είναι γενικά ευκολότερο να σπουδάσουν για τίτλο σπουδών στη γενική ανώτερη δευτεροβάθμια εκπαίδευση απ’ ό,τι στην ΕΕΚ, συμπεριλαμβανομένου του 12 % που συμφωνεί απόλυτα και του 40 % που τείνουν να συμφωνούν<text:note text:id="ftn40" text:note-class="footnote"><text:note-citation>40</text:note-citation><text:note-body><text:p text:style-name="P13">QB9.1. Πείτε μου σε ποιο βαθμό συμφωνείτε ή διαφωνείτε με καθεμία από τις ακόλουθες δηλώσεις: Είναι γενικά ευκολότερο να σπουδάσετε για ένα προσόν στη γενική ανώτερη δευτεροβάθμια εκπαίδευση από ό, τι στην αρχική επαγγελματική εκπαίδευση και κατάρτιση. </text:p></text:note-body></text:note>. Συνολικά, το 36% διαφωνεί, ενώ το 12% δεν γνωρίζει. Αυτό παρουσιάζει ένα προφανές παράδοξο, δεδομένου ότι η πλειονότητα των ερωτηθέντων πιστεύει επίσης ότι οι σπουδαστές με υψηλότερες ακαδημαϊκές επιδόσεις ενθαρρύνονται να ακολουθήσουν τη γενική εκπαιδευτική πορεία. </text:p>
        <text:p text:style-name="P21">Σε 18 κράτη μέλη, τουλάχιστον οι μισοί από τους ερωτηθέντες δηλώνουν ότι είναι γενικά ευκολότερο να σπουδάσουν για έναν τίτλο σπουδών στη γενική ανώτερη δευτεροβάθμια εκπαίδευση απ’ ό,τι στην ΕΕΚ. </text:p>
        <text:p text:style-name="P21">Οι απόψεις διαφέρουν σημαντικά μεταξύ των κρατών μελών, με τα υψηλότερα επίπεδα συμφωνίας να καταγράφονται στην Ιταλία (74 %), την Κροατία και την Ουγγαρία (και οι δύο 71 %) και τη Σλοβακία (68 %) και τα χαμηλότερα στη Φινλανδία (21 %), τη Δανία (26 %) και την Ισπανία (30 %). </text:p>
        <text:p text:style-name="P21"><draw:g text:anchor-type="paragraph" draw:z-index="34" draw:name="Forme32" draw:style-name="gr1"><draw:frame draw:style-name="gr213" draw:text-style-name="P99" svg:width="4.576cm" svg:height="4.934cm" svg:x="10.678cm" svg:y="-6.334cm"><draw:image xlink:href="Pictures/10000000000001BF000001E2962F76684EB6592E.png" xlink:type="simple" xlink:show="embed" xlink:actuate="onLoad" draw:mime-type="image/png"><text:p/></draw:image></draw:frame><draw:frame draw:style-name="gr214" draw:text-style-name="P101" svg:width="7.938cm" svg:height="1.876cm" svg:x="8.812cm" svg:y="-8.878cm"><draw:text-box><text:p text:style-name="P100"><text:span text:style-name="T60">QB 9.1: Πείτε μου σε ποιο βαθμό συμφωνείτε ή διαφωνείτε με καθεμία από τις ακόλουθες δηλώσεις: - Η απόκτηση τίτλου σπουδών στη γενική ανώτερη δευτεροβάθμια εκπαίδευση είναι γενικά ευκολότερη από ό,τι στην αρχική επαγγελματική εκπαίδευση και κατάρτιση (ΕΕ27) (%) </text:span></text:p></draw:text-box></draw:frame><draw:frame draw:style-name="gr215" draw:text-style-name="P104" svg:width="2.149cm" svg:height="0.902cm" svg:x="10.34cm" svg:y="-7.001cm"><draw:text-box><text:p text:style-name="P103"><text:span text:style-name="T60">Δεν γνωρίζω 12</text:span></text:p></draw:text-box></draw:frame><draw:frame draw:style-name="gr216" draw:text-style-name="P104" svg:width="1.888cm" svg:height="0.902cm" svg:x="9.082cm" svg:y="-5.879cm"><draw:text-box><text:p text:style-name="P103"><text:span text:style-name="T60">Διαφωνώ απόλυτα 8</text:span></text:p></draw:text-box></draw:frame><draw:frame draw:style-name="gr217" draw:text-style-name="P104" svg:width="1.846cm" svg:height="1.227cm" svg:x="8.99cm" svg:y="-2.875cm"><draw:text-box><text:p text:style-name="P103"><text:span text:style-name="T60">Διαφωνώ 28</text:span></text:p></draw:text-box></draw:frame><draw:frame draw:style-name="gr218" draw:text-style-name="P101" svg:width="1.729cm" svg:height="0.902cm" svg:x="14.55cm" svg:y="-2.158cm"><draw:text-box><text:p text:style-name="P100"><text:span text:style-name="T60">Συμφωνώ 40</text:span></text:p></draw:text-box></draw:frame><draw:frame draw:style-name="gr219" draw:text-style-name="P101" svg:width="2.504cm" svg:height="0.902cm" svg:x="13.709cm" svg:y="-7.001cm"><draw:text-box><text:p text:style-name="P100"><text:span text:style-name="T60">Συμφωνώ απόλυτα 12 </text:span></text:p></draw:text-box></draw:frame></draw:g><draw:g text:anchor-type="paragraph" draw:z-index="35" draw:name="Forme33" draw:style-name="gr32"><draw:frame draw:style-name="gr205" draw:text-style-name="P99" svg:width="16.885cm" svg:height="7.49cm" svg:x="0.014cm" svg:y="2.593cm"><draw:image xlink:href="Pictures/10000000000005540000025DE75BB0F81EF604E5.png" xlink:type="simple" xlink:show="embed" xlink:actuate="onLoad" draw:mime-type="image/png"><text:p/></draw:image></draw:frame><draw:frame draw:style-name="gr206" draw:text-style-name="P101" svg:width="16.569cm" svg:height="1.227cm" svg:x="0.263cm" svg:y="1.115cm"><draw:text-box><text:p text:style-name="P100"><text:span text:style-name="T60">ΔΠ 9.1. Πείτε μου σε ποιο βαθμό συμφωνείτε ή διαφωνείτε με καθεμία από τις ακόλουθες δηλώσεις: - Η απόκτηση τίτλου σπουδών στη γενική ανώτερη δευτεροβάθμια εκπαίδευση είναι γενικά ευκολότερη από ό,τι στην αρχική επαγγελματική εκπαίδευση και κατάρτιση (%) </text:span></text:p></draw:text-box></draw:frame><draw:g draw:style-name="gr4"><draw:frame draw:style-name="gr207" draw:text-style-name="P99" svg:width="14.098cm" svg:height="0.959cm" svg:x="0.499cm" svg:y="10.211cm"><draw:image xlink:href="Pictures/100000000000022300000022902E68B765C34830.png" xlink:type="simple" xlink:show="embed" xlink:actuate="onLoad" draw:mime-type="image/png"><text:p/></draw:image></draw:frame><draw:frame draw:style-name="gr208" draw:text-style-name="P101" svg:width="2.925cm" svg:height="0.648cm" svg:x="0.959cm" svg:y="10.384cm"><draw:text-box><text:p text:style-name="P105"><text:span text:style-name="T60">Συμφωνώ απόλυτα</text:span></text:p></draw:text-box></draw:frame><draw:frame draw:style-name="gr209" draw:text-style-name="P101" svg:width="2.857cm" svg:height="0.902cm" svg:x="3.969cm" svg:y="10.363cm"><draw:text-box><text:p text:style-name="P105"><text:span text:style-name="T60">Τείνουν να συμφωνούν</text:span></text:p></draw:text-box></draw:frame><draw:frame draw:style-name="gr210" draw:text-style-name="P101" svg:width="3.282cm" svg:height="0.646cm" svg:x="7.151cm" svg:y="10.405cm"><draw:text-box><text:p text:style-name="P105"><text:span text:style-name="T60">Τείνουν να διαφωνούν</text:span></text:p></draw:text-box></draw:frame><draw:frame draw:style-name="gr211" draw:text-style-name="P101" svg:width="3.483cm" svg:height="0.646cm" svg:x="10.781cm" svg:y="10.365cm"><draw:text-box><text:p text:style-name="P105"><text:span text:style-name="T60">Διαφωνώ απόλυτα</text:span></text:p></draw:text-box></draw:frame><draw:frame draw:style-name="gr212" draw:text-style-name="P101" svg:width="2.52cm" svg:height="0.687cm" svg:x="14.501cm" svg:y="10.365cm"><draw:text-box><text:p text:style-name="P105"><text:span text:style-name="T60">Δεν γνωρίζω</text:span></text:p></draw:text-box></draw:frame></draw:g></draw:g><text:s/></text:p>
        <text:p text:style-name="P29">Ο βαθμός στον οποίο οι ερωτηθέντες συμφωνούν ότι είναι γενικά ευκολότερο να σπουδάσουν για ένα προσόν στη γενική εκπαίδευση απ’ ό,τι στην ΕΕΚ ποικίλλει ανάλογα με τους κοινωνικοδημογραφικούς και συμπεριφορικούς παράγοντες ως εξής. </text:p>
        <text:p text:style-name="P52">■ Μεταξύ των ερωτηθέντων που βλέπουν την ΕΕΚ θετικά, το 57% έχει αυτή την άποψη, σε σύγκριση με το 46% των ερωτηθέντων που αναφέρουν αρνητικές αντιλήψεις στη χώρα τους. </text:p>
        <text:p text:style-name="P52">■ Οι ερωτηθέντες που έχουν έμφυλες απόψεις για τους τομείς STEM στην ΕΕΚ είναι πιθανότερο να συμφωνήσουν ότι είναι ευκολότερο να σπουδάσουν για έναν τίτλο σπουδών στη γενική δευτεροβάθμια εκπαίδευση. Αυτό περιλαμβάνει εκείνους που: πιστεύουν ότι οι τομείς που σχετίζονται με τους τομείς STEM είναι καταλληλότεροι για τους άνδρες (62% έναντι 41%)· πιστεύουν ότι οι γυναίκες ενθαρρύνονται λιγότερο να συμμετέχουν σε τομείς ΕΕΚ που σχετίζονται με τους τομείς STEM (57% έναντι 46%) ; πιστεύουν ότι οι εκπαιδευτικοί και οι σύμβουλοι δεν αντιμετωπίζουν επαρκώς τις προκαταλήψεις λόγω φύλου (64 % έναντι 43 %)· πιστεύουν ότι οι άνδρες σε τομείς παροχής φροντίδας ή υπηρεσιών ΕΕΚ αντιμετωπίζουν στίγμα (62% έναντι 43%) ; και πιστεύουν ότι οι γυναίκες κατευθύνονται προς τη γενική εκπαίδευση παρά το ενδιαφέρον για τεχνικά θέματα (58% έναντι 43%). Μικρότερες διαφορές παρατηρούνται μεταξύ των ερωτηθέντων που πιστεύουν ότι οι άνδρες με χαμηλά ακαδημαϊκά επιτεύγματα αντιμετωπίζουν πίεση να επιλέξουν ΕΕΚ (57% έναντι 47%) και που πιστεύουν ότι τα στερεότυπα των φύλων ενισχύονται από τις οικογένειες, τους συνομηλίκους και τα μέσα κοινωνικής δικτύωσης (57% έναντι 51%). </text:p>
        <text:p text:style-name="P52">■ Υπάρχουν ορισμένες διαφορές μεταξύ των κοινωνικοεπαγγελματικών κατηγοριών, με το 59% των κατ' οίκον ατόμων να πιστεύει ότι ένα προσόν στη γενική ανώτερη δευτεροβάθμια εκπαίδευση είναι ευκολότερο να σπουδάσει σε σχέση με την ΕΕΚ, σε σύγκριση με το 43% των ανέργων που απάντησαν. </text:p>
        <text:p text:style-name="P52">■ Έως την ηλικία κατά το τέλος της εκπαίδευσης, η άποψη αυτή ανέρχεται στο 54 % μεταξύ των ατόμων που τελείωσαν μεταξύ 16 και 19 ετών, σε σύγκριση με το 53 % μεταξύ των ατόμων που εξακολουθούν να σπουδάζουν και το 51 % μεταξύ των ατόμων που τελείωσαν σε ηλικία 15 ετών ή μικρότερη. Εκείνοι που συνέχισαν την εκπαίδευση μετά την ηλικία των 20 ετών καταγράφουν το χαμηλότερο ποσοστό στο 49%. </text:p>
        <text:p text:style-name="P52">■ Δεν υπάρχουν διαφορές ανάλογα με το φύλο, την ηλικία ή την προηγούμενη εμπειρία της ΕΕΚ. </text:p>
        <text:p text:style-name="P21"/>
        <text:p text:style-name="P28"><text:soft-page-break/></text:p>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8">QB9.1 Πείτε μου σε ποιο βαθμό συμφωνείτε ή διαφωνείτε με καθεμία από τις ακόλουθες δηλώσεις: Είναι γενικά ευκολότερο να σπουδάσετε για ένα προσόν στη γενική ανώτερη δευτεροβάθμια εκπαίδευση από ό, τι στην αρχική επαγγελματική εκπαίδευση και κατάρτιση (%-ΕΕ)</text:p>
            </table:table-cell>
            <table:covered-table-cell/>
            <table:covered-table-cell/>
            <table:covered-table-cell/>
          </table:table-row>
          <table:table-row>
            <table:table-cell table:style-name="Tableau19.A1" office:value-type="string">
              <text:p text:style-name="P80"/>
            </table:table-cell>
            <table:table-cell table:style-name="Tableau19.A1" office:value-type="string">
              <text:p text:style-name="P83">Σύνολο «Συμφωνία»</text:p>
            </table:table-cell>
            <table:table-cell table:style-name="Tableau19.A1" office:value-type="string">
              <text:p text:style-name="P83">Σύνολο «Διαφωνώ» </text:p>
            </table:table-cell>
            <table:table-cell table:style-name="Tableau19.A1" office:value-type="string">
              <text:p text:style-name="P83">Δεν ξέρω</text:p>
            </table:table-cell>
          </table:table-row>
          <table:table-row>
            <table:table-cell table:style-name="Tableau19.A1" office:value-type="string">
              <text:p text:style-name="P88">ΕΕ των 27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4" table:number-columns-spanned="4" office:value-type="string">
              <text:p text:style-name="P58">Φύλο</text:p>
            </table:table-cell>
            <table:covered-table-cell/>
            <table:covered-table-cell/>
            <table:covered-table-cell/>
          </table:table-row>
          <table:table-row>
            <table:table-cell table:style-name="Tableau19.A1" office:value-type="string">
              <text:p text:style-name="P88">Άνδρας </text:p>
            </table:table-cell>
            <table:table-cell table:style-name="Tableau19.B3" office:value-type="float" office:value="52">
              <text:p text:style-name="P92">52</text:p>
            </table:table-cell>
            <table:table-cell table:style-name="Tableau19.B3" office:value-type="float" office:value="36">
              <text:p text:style-name="P92">36</text:p>
            </table:table-cell>
            <table:table-cell table:style-name="Tableau19.B3" office:value-type="float" office:value="12">
              <text:p text:style-name="P92">12</text:p>
            </table:table-cell>
          </table:table-row>
          <table:table-row>
            <table:table-cell table:style-name="Tableau19.A1" office:value-type="string">
              <text:p text:style-name="P88">Γυναίκα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row>
            <table:table-cell table:style-name="Tableau19.A4" table:number-columns-spanned="4" office:value-type="string">
              <text:p text:style-name="P58">Ηλικία</text:p>
            </table:table-cell>
            <table:covered-table-cell/>
            <table:covered-table-cell/>
            <table:covered-table-cell/>
          </table:table-row>
          <table:table-row>
            <table:table-cell table:style-name="Tableau19.A1" office:value-type="string">
              <text:p text:style-name="P88">15-24 </text:p>
            </table:table-cell>
            <table:table-cell table:style-name="Tableau19.B3" office:value-type="float" office:value="53">
              <text:p text:style-name="P92">53</text:p>
            </table:table-cell>
            <table:table-cell table:style-name="Tableau19.B3" office:value-type="float" office:value="40">
              <text:p text:style-name="P92">40</text:p>
            </table:table-cell>
            <table:table-cell table:style-name="Tableau19.B3" office:value-type="float" office:value="7">
              <text:p text:style-name="P92">7</text:p>
            </table:table-cell>
          </table:table-row>
          <table:table-row>
            <table:table-cell table:style-name="Tableau19.A1" office:value-type="string">
              <text:p text:style-name="P88">25-39 </text:p>
            </table:table-cell>
            <table:table-cell table:style-name="Tableau19.B3" office:value-type="float" office:value="52">
              <text:p text:style-name="P92">52</text:p>
            </table:table-cell>
            <table:table-cell table:style-name="Tableau19.B3" office:value-type="float" office:value="39">
              <text:p text:style-name="P92">39</text:p>
            </table:table-cell>
            <table:table-cell table:style-name="Tableau19.B3" office:value-type="float" office:value="9">
              <text:p text:style-name="P92">9</text:p>
            </table:table-cell>
          </table:table-row>
          <table:table-row>
            <table:table-cell table:style-name="Tableau19.A1" office:value-type="string">
              <text:p text:style-name="P88">40-54 </text:p>
            </table:table-cell>
            <table:table-cell table:style-name="Tableau19.B3" office:value-type="float" office:value="52">
              <text:p text:style-name="P92">52</text:p>
            </table:table-cell>
            <table:table-cell table:style-name="Tableau19.B3" office:value-type="float" office:value="38">
              <text:p text:style-name="P92">38</text:p>
            </table:table-cell>
            <table:table-cell table:style-name="Tableau19.B3" office:value-type="float" office:value="10">
              <text:p text:style-name="P92">10</text:p>
            </table:table-cell>
          </table:table-row>
          <table:table-row>
            <table:table-cell table:style-name="Tableau19.A1" office:value-type="string">
              <text:p text:style-name="P88">&gt;=55</text:p>
            </table:table-cell>
            <table:table-cell table:style-name="Tableau19.B3" office:value-type="float" office:value="52">
              <text:p text:style-name="P92">52</text:p>
            </table:table-cell>
            <table:table-cell table:style-name="Tableau19.B3" office:value-type="float" office:value="31">
              <text:p text:style-name="P92">31</text:p>
            </table:table-cell>
            <table:table-cell table:style-name="Tableau19.B3" office:value-type="float" office:value="17">
              <text:p text:style-name="P92">17</text:p>
            </table:table-cell>
          </table:table-row>
          <table:table-row>
            <table:table-cell table:style-name="Tableau19.A4" table:number-columns-spanned="4" office:value-type="string">
              <text:p text:style-name="P58">Εκπαίδευση (τέλος)</text:p>
            </table:table-cell>
            <table:covered-table-cell/>
            <table:covered-table-cell/>
            <table:covered-table-cell/>
          </table:table-row>
          <table:table-row>
            <table:table-cell table:style-name="Tableau19.A1" office:value-type="string">
              <text:p text:style-name="P88">&lt;=-15</text:p>
            </table:table-cell>
            <table:table-cell table:style-name="Tableau19.B3" office:value-type="float" office:value="51">
              <text:p text:style-name="P92">51</text:p>
            </table:table-cell>
            <table:table-cell table:style-name="Tableau19.B3" office:value-type="float" office:value="29">
              <text:p text:style-name="P92">29</text:p>
            </table:table-cell>
            <table:table-cell table:style-name="Tableau19.B3" office:value-type="float" office:value="20">
              <text:p text:style-name="P92">20</text:p>
            </table:table-cell>
          </table:table-row>
          <table:table-row>
            <table:table-cell table:style-name="Tableau19.A1" office:value-type="string">
              <text:p text:style-name="P88">16-19 </text:p>
            </table:table-cell>
            <table:table-cell table:style-name="Tableau19.B3" office:value-type="float" office:value="54">
              <text:p text:style-name="P92">54</text:p>
            </table:table-cell>
            <table:table-cell table:style-name="Tableau19.B3" office:value-type="float" office:value="33">
              <text:p text:style-name="P92">33</text:p>
            </table:table-cell>
            <table:table-cell table:style-name="Tableau19.B3" office:value-type="float" office:value="13">
              <text:p text:style-name="P92">13</text:p>
            </table:table-cell>
          </table:table-row>
          <table:table-row>
            <table:table-cell table:style-name="Tableau19.A1" office:value-type="string">
              <text:p text:style-name="P88">&gt;=20</text:p>
            </table:table-cell>
            <table:table-cell table:style-name="Tableau19.B3" office:value-type="float" office:value="49">
              <text:p text:style-name="P92">49</text:p>
            </table:table-cell>
            <table:table-cell table:style-name="Tableau19.B3" office:value-type="float" office:value="41">
              <text:p text:style-name="P92">41</text:p>
            </table:table-cell>
            <table:table-cell table:style-name="Tableau19.B3" office:value-type="float" office:value="10">
              <text:p text:style-name="P92">10</text:p>
            </table:table-cell>
          </table:table-row>
          <table:table-row>
            <table:table-cell table:style-name="Tableau19.A1" office:value-type="string">
              <text:p text:style-name="P88">Εξακολουθούν να μελετούν </text:p>
            </table:table-cell>
            <table:table-cell table:style-name="Tableau19.B3" office:value-type="float" office:value="53">
              <text:p text:style-name="P92">53</text:p>
            </table:table-cell>
            <table:table-cell table:style-name="Tableau19.B3" office:value-type="float" office:value="38">
              <text:p text:style-name="P92">38</text:p>
            </table:table-cell>
            <table:table-cell table:style-name="Tableau19.B3" office:value-type="float" office:value="9">
              <text:p text:style-name="P92">9</text:p>
            </table:table-cell>
          </table:table-row>
          <table:table-row>
            <table:table-cell table:style-name="Tableau19.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19.A1" office:value-type="string">
              <text:p text:style-name="P88">Αυτοαπασχολούμενοι </text:p>
            </table:table-cell>
            <table:table-cell table:style-name="Tableau19.B3" office:value-type="float" office:value="51">
              <text:p text:style-name="P92">51</text:p>
            </table:table-cell>
            <table:table-cell table:style-name="Tableau19.B3" office:value-type="float" office:value="40">
              <text:p text:style-name="P92">40</text:p>
            </table:table-cell>
            <table:table-cell table:style-name="Tableau19.B3" office:value-type="float" office:value="9">
              <text:p text:style-name="P92">9</text:p>
            </table:table-cell>
          </table:table-row>
          <table:table-row>
            <table:table-cell table:style-name="Tableau19.A1" office:value-type="string">
              <text:p text:style-name="P88">Διευθυντές </text:p>
            </table:table-cell>
            <table:table-cell table:style-name="Tableau19.B3" office:value-type="float" office:value="48">
              <text:p text:style-name="P92">48</text:p>
            </table:table-cell>
            <table:table-cell table:style-name="Tableau19.B3" office:value-type="float" office:value="41">
              <text:p text:style-name="P92">41</text:p>
            </table:table-cell>
            <table:table-cell table:style-name="Tableau19.B3" office:value-type="float" office:value="11">
              <text:p text:style-name="P92">11</text:p>
            </table:table-cell>
          </table:table-row>
          <table:table-row>
            <table:table-cell table:style-name="Tableau19.A1" office:value-type="string">
              <text:p text:style-name="P88">Άλλα λευκά περιλαίμια </text:p>
            </table:table-cell>
            <table:table-cell table:style-name="Tableau19.B3" office:value-type="float" office:value="56">
              <text:p text:style-name="P92">56</text:p>
            </table:table-cell>
            <table:table-cell table:style-name="Tableau19.B3" office:value-type="float" office:value="35">
              <text:p text:style-name="P92">35</text:p>
            </table:table-cell>
            <table:table-cell table:style-name="Tableau19.B3" office:value-type="float" office:value="9">
              <text:p text:style-name="P92">9</text:p>
            </table:table-cell>
          </table:table-row>
          <table:table-row>
            <table:table-cell table:style-name="Tableau19.A1" office:value-type="string">
              <text:p text:style-name="P88">Χειρωνακτικά εργαζόμενοι </text:p>
            </table:table-cell>
            <table:table-cell table:style-name="Tableau19.B3" office:value-type="float" office:value="54">
              <text:p text:style-name="P92">54</text:p>
            </table:table-cell>
            <table:table-cell table:style-name="Tableau19.B3" office:value-type="float" office:value="36">
              <text:p text:style-name="P92">36</text:p>
            </table:table-cell>
            <table:table-cell table:style-name="Tableau19.B3" office:value-type="float" office:value="10">
              <text:p text:style-name="P92">10</text:p>
            </table:table-cell>
          </table:table-row>
          <table:table-row>
            <table:table-cell table:style-name="Tableau19.A1" office:value-type="string">
              <text:p text:style-name="P88">Οικιακοί βοηθοί </text:p>
            </table:table-cell>
            <table:table-cell table:style-name="Tableau19.B3" office:value-type="float" office:value="59">
              <text:p text:style-name="P92">59</text:p>
            </table:table-cell>
            <table:table-cell table:style-name="Tableau19.B3" office:value-type="float" office:value="29">
              <text:p text:style-name="P92">29</text:p>
            </table:table-cell>
            <table:table-cell table:style-name="Tableau19.B3" office:value-type="float" office:value="12">
              <text:p text:style-name="P92">12</text:p>
            </table:table-cell>
          </table:table-row>
          <table:table-row>
            <table:table-cell table:style-name="Tableau19.A1" office:value-type="string">
              <text:p text:style-name="P88">Άνεργοι </text:p>
            </table:table-cell>
            <table:table-cell table:style-name="Tableau19.B3" office:value-type="float" office:value="43">
              <text:p text:style-name="P92">43</text:p>
            </table:table-cell>
            <table:table-cell table:style-name="Tableau19.B3" office:value-type="float" office:value="42">
              <text:p text:style-name="P92">42</text:p>
            </table:table-cell>
            <table:table-cell table:style-name="Tableau19.B3" office:value-type="float" office:value="15">
              <text:p text:style-name="P92">15</text:p>
            </table:table-cell>
          </table:table-row>
          <table:table-row>
            <table:table-cell table:style-name="Tableau19.A1" office:value-type="string">
              <text:p text:style-name="P88">Συνταξιούχος </text:p>
            </table:table-cell>
            <table:table-cell table:style-name="Tableau19.B3" office:value-type="float" office:value="51">
              <text:p text:style-name="P92">51</text:p>
            </table:table-cell>
            <table:table-cell table:style-name="Tableau19.B3" office:value-type="float" office:value="30">
              <text:p text:style-name="P92">30</text:p>
            </table:table-cell>
            <table:table-cell table:style-name="Tableau19.B3" office:value-type="float" office:value="19">
              <text:p text:style-name="P92">19</text:p>
            </table:table-cell>
          </table:table-row>
          <table:table-row>
            <table:table-cell table:style-name="Tableau19.A1" office:value-type="string">
              <text:p text:style-name="P88">Φοιτητές </text:p>
            </table:table-cell>
            <table:table-cell table:style-name="Tableau19.B3" office:value-type="float" office:value="52">
              <text:p text:style-name="P92">52</text:p>
            </table:table-cell>
            <table:table-cell table:style-name="Tableau19.B3" office:value-type="float" office:value="40">
              <text:p text:style-name="P92">40</text:p>
            </table:table-cell>
            <table:table-cell table:style-name="Tableau19.B3" office:value-type="float" office:value="8">
              <text:p text:style-name="P92">8</text:p>
            </table:table-cell>
          </table:table-row>
          <table:table-row>
            <table:table-cell table:style-name="Tableau19.A4" table:number-columns-spanned="4" office:value-type="string">
              <text:p text:style-name="P58">Υποκειμενική αστικοποίηση</text:p>
            </table:table-cell>
            <table:covered-table-cell/>
            <table:covered-table-cell/>
            <table:covered-table-cell/>
          </table:table-row>
          <table:table-row>
            <table:table-cell table:style-name="Tableau19.A1" office:value-type="string">
              <text:p text:style-name="P88">Αγροτική περιοχή ή χωριό </text:p>
            </table:table-cell>
            <table:table-cell table:style-name="Tableau19.B3" office:value-type="float" office:value="49">
              <text:p text:style-name="P92">49</text:p>
            </table:table-cell>
            <table:table-cell table:style-name="Tableau19.B3" office:value-type="float" office:value="36">
              <text:p text:style-name="P92">36</text:p>
            </table:table-cell>
            <table:table-cell table:style-name="Tableau19.B3" office:value-type="float" office:value="15">
              <text:p text:style-name="P92">15</text:p>
            </table:table-cell>
          </table:table-row>
          <table:table-row>
            <table:table-cell table:style-name="Tableau19.A1" office:value-type="string">
              <text:p text:style-name="P88">Μικρές ή μεσαίες πόλεις </text:p>
            </table:table-cell>
            <table:table-cell table:style-name="Tableau19.B3" office:value-type="float" office:value="54">
              <text:p text:style-name="P92">54</text:p>
            </table:table-cell>
            <table:table-cell table:style-name="Tableau19.B3" office:value-type="float" office:value="34">
              <text:p text:style-name="P92">34</text:p>
            </table:table-cell>
            <table:table-cell table:style-name="Tableau19.B3" office:value-type="float" office:value="12">
              <text:p text:style-name="P92">12</text:p>
            </table:table-cell>
          </table:table-row>
          <table:table-row>
            <table:table-cell table:style-name="Tableau19.A1" office:value-type="string">
              <text:p text:style-name="P88">Μεγάλη πόλη </text:p>
            </table:table-cell>
            <table:table-cell table:style-name="Tableau19.B3" office:value-type="float" office:value="52">
              <text:p text:style-name="P92">52</text:p>
            </table:table-cell>
            <table:table-cell table:style-name="Tableau19.B3" office:value-type="float" office:value="37">
              <text:p text:style-name="P92">37</text:p>
            </table:table-cell>
            <table:table-cell table:style-name="Tableau19.B3" office:value-type="float" office:value="11">
              <text:p text:style-name="P92">11</text:p>
            </table:table-cell>
          </table:table-row>
          <table:table-row>
            <table:table-cell table:style-name="Tableau19.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19.A1" office:value-type="string">
              <text:p text:style-name="P88">Θετική </text:p>
            </table:table-cell>
            <table:table-cell table:style-name="Tableau19.B3" office:value-type="float" office:value="57">
              <text:p text:style-name="P92">57</text:p>
            </table:table-cell>
            <table:table-cell table:style-name="Tableau19.B3" office:value-type="float" office:value="33">
              <text:p text:style-name="P92">33</text:p>
            </table:table-cell>
            <table:table-cell table:style-name="Tableau19.B3" office:value-type="float" office:value="10">
              <text:p text:style-name="P92">10</text:p>
            </table:table-cell>
          </table:table-row>
          <table:table-row>
            <table:table-cell table:style-name="Tableau19.A1" office:value-type="string">
              <text:p text:style-name="P88">Αρνητική </text:p>
            </table:table-cell>
            <table:table-cell table:style-name="Tableau19.B3" office:value-type="float" office:value="46">
              <text:p text:style-name="P92">46</text:p>
            </table:table-cell>
            <table:table-cell table:style-name="Tableau19.B3" office:value-type="float" office:value="44">
              <text:p text:style-name="P92">44</text:p>
            </table:table-cell>
            <table:table-cell table:style-name="Tableau19.B3" office:value-type="float" office:value="10">
              <text:p text:style-name="P92">10</text:p>
            </table:table-cell>
          </table:table-row>
          <table:table-row>
            <table:table-cell table:style-name="Tableau19.A4" table:number-columns-spanned="4" office:value-type="string">
              <text:p text:style-name="P63">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19.A1" office:value-type="string">
              <text:p text:style-name="P88">Ναι </text:p>
            </table:table-cell>
            <table:table-cell table:style-name="Tableau19.B3" office:value-type="float" office:value="53">
              <text:p text:style-name="P92">53</text:p>
            </table:table-cell>
            <table:table-cell table:style-name="Tableau19.B3" office:value-type="float" office:value="36">
              <text:p text:style-name="P92">36</text:p>
            </table:table-cell>
            <table:table-cell table:style-name="Tableau19.B3" office:value-type="float" office:value="11">
              <text:p text:style-name="P92">11</text:p>
            </table:table-cell>
          </table:table-row>
          <table:table-row>
            <table:table-cell table:style-name="Tableau19.A1" office:value-type="string">
              <text:p text:style-name="P88">Όχι </text:p>
            </table:table-cell>
            <table:table-cell table:style-name="Tableau19.B3" office:value-type="float" office:value="52">
              <text:p text:style-name="P92">52</text:p>
            </table:table-cell>
            <table:table-cell table:style-name="Tableau19.B3" office:value-type="float" office:value="35">
              <text:p text:style-name="P92">35</text:p>
            </table:table-cell>
            <table:table-cell table:style-name="Tableau19.B3" office:value-type="float" office:value="13">
              <text:p text:style-name="P92">13</text:p>
            </table:table-cell>
          </table:table-row>
        </table:table>
        <text:p text:style-name="P21"/>
        <text:h text:style-name="P19" text:outline-level="2"><text:bookmark-start text:name="__RefHeading___Toc215588_2930363814"/>2. Η εμπειρία με την ΕΕΚ επηρεάζει την επιλογή της ΕΕΚ <text:bookmark-end text:name="__RefHeading___Toc215588_2930363814"/></text:h>
        <text:p text:style-name="P50">Σχεδόν οι μισοί πολίτες της ΕΕ έχουν εμπειρία ΕΕΚ </text:p>
        <text:p text:style-name="P21">Σχεδόν οι μισοί πολίτες της ΕΕ (48 %) έχουν λάβει ΕΕΚ, είτε στο παρελθόν είτε επί του παρόντος είτε και στα δύο. Η πλειονότητα αυτών των ερωτηθέντων συμμετείχε στην ΕΕΚ στο παρελθόν (41 %), ενώ το 5 % το πράττει επί του παρόντος και το 2 % έχει συμμετάσχει τόσο στο παρελθόν όσο και επί του παρόντος. Λίγο περισσότεροι από τους μισούς πολίτες της ΕΕ (52 %) δεν έχουν λάβει ποτέ ΕΕΚ.<text:note text:id="ftn41" text:note-class="footnote"><text:note-citation>41</text:note-citation><text:note-body><text:p text:style-name="P13">QB1. Έχετε λάβει ποτέ, κατά το παρελθόν ή επί του παρόντος, αρχική επαγγελματική εκπαίδευση και κατάρτιση στην ανώτερη δευτεροβάθμια εκπαίδευση; </text:p></text:note-body></text:note> </text:p>
        <text:p text:style-name="P21">Σύμφωνα με την έρευνα της ευρωπαϊκής κοινής γνώμης του Cedefop για την επαγγελματική εκπαίδευση και κατάρτιση (2016),<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5">https://www.cedefop.europa.eu/en/publications/55</text:span></text:a><text:span text:style-name="T55"> </text:span></text:p></text:note-body></text:note> το 40 % είχε ακολουθήσει επαγγελματική ανώτερη δευτεροβάθμια εκπαίδευση και το 59 % γενική εκπαίδευση. Τα στοιχεία αυτά αντικατοπτρίζουν την ΕΕ των 28 την εποχή εκείνη, αλλά παρέχουν μια βάση αναφοράς με βάση την οποία μπορούν να συγκριθούν τα αποτελέσματα του 2025 (ΕΕ των 27), τα οποία δείχνουν υψηλότερο ποσοστό με την εμπειρία της επαγγελματικής εκπαίδευσης.<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5">https://www.cedefop.europa.eu/en/tools/opinion-survey-on-vet</text:span></text:a><text:span text:style-name="T55"> </text:span></text:p></text:note-body></text:note></text:p>
        <text:p text:style-name="P21"/>
        <text:p text:style-name="P21"><draw:g text:anchor-type="paragraph" draw:z-index="36" draw:name="Forme34" draw:style-name="gr1"><draw:frame draw:style-name="gr201" draw:text-style-name="P99" svg:width="3.419cm" svg:height="3.282cm" svg:x="10.821cm" svg:y="-5.898cm"><draw:image xlink:href="Pictures/10000000000001D8000001C52FF723F00506C8BF.png" xlink:type="simple" xlink:show="embed" xlink:actuate="onLoad" draw:mime-type="image/png"><text:p/></draw:image></draw:frame><draw:frame draw:style-name="gr202" draw:text-style-name="P101" svg:width="7.321cm" svg:height="1.227cm" svg:x="9.008cm" svg:y="-7.299cm"><draw:text-box><text:p text:style-name="P100"><text:span text:style-name="T60">QB1: Έχετε λάβει ποτέ, στο παρελθόν ή σήμερα, αρχική επαγγελματική εκπαίδευση και κατάρτιση στην ανώτερη δευτεροβάθμια εκπαίδευση; (ΕΕ27) (%)</text:span></text:p></draw:text-box></draw:frame><draw:frame draw:style-name="gr203" draw:text-style-name="P109" svg:width="1.571cm" svg:height="0.696cm" svg:x="9.548cm" svg:y="-4.658cm"><draw:text-box><text:p text:style-name="P103"><text:span text:style-name="T60">αριθ. 52</text:span></text:p></draw:text-box></draw:frame><draw:frame draw:style-name="gr204" draw:text-style-name="P101" svg:width="1.874cm" svg:height="1.003cm" svg:x="13.929cm" svg:y="-5.413cm"><draw:text-box><text:p text:style-name="P100"><text:span text:style-name="T60">Σύνολο «Ναι» 48</text:span></text:p></draw:text-box></draw:frame></draw:g></text:p>
        <text:p text:style-name="P29">Τα επίπεδα συμμετοχής διαφέρουν σημαντικά μεταξύ των κρατών μελών. Τα υψηλότερα επίπεδα καταγράφονται στη Σλοβενία (68%), τη Γερμανία (63%) και τη Σλοβακία (60%), ενώ τα χαμηλότερα επίπεδα καταγράφονται στην Ελλάδα (21%), την Πορτογαλία (22%) και την Κύπρο (23%). Σε 15 κράτη μέλη, τουλάχιστον οι μισοί από τους ερωτηθέντες έχουν λάβει ΕΕΚ. </text:p>
        <text:p text:style-name="P21"><draw:g text:anchor-type="paragraph" draw:z-index="37" draw:name="Forme35" draw:style-name="gr1"><draw:frame draw:style-name="gr199" draw:text-style-name="P99" svg:width="13.44cm" svg:height="11.055cm" svg:x="2.824cm" svg:y="1.681cm"><draw:image xlink:href="Pictures/10000000000003FD000003378FE133B36726D0FF.png" xlink:type="simple" xlink:show="embed" xlink:actuate="onLoad" draw:mime-type="image/png"><text:p/></draw:image></draw:frame><draw:frame draw:style-name="gr200" draw:text-style-name="P101" svg:width="13.477cm" svg:height="1.151cm" svg:x="2.831cm" svg:y="0.212cm"><draw:text-box><text:p text:style-name="P100"><text:span text:style-name="T60">QB1: Έχετε λάβει ποτέ, κατά το παρελθόν ή επί του παρόντος, αρχική επαγγελματική εκπαίδευση και κατάρτιση στην ανώτερη δευτεροβάθμια εκπαίδευση; - Σύνολο «Ναι» (ΕΕ27) (%) </text:span></text:p></draw:text-box></draw:frame></draw:g></text:p>
        <text:p text:style-name="P30">Η κοινωνικοδημογραφική και συμπεριφορική κατανομή της συμμετοχής στην ΕΕΚ δείχνει τα εξής: </text:p>
        <text:p text:style-name="P21">■ Η συμμετοχή είναι υψηλότερη μεταξύ εκείνων που ολοκλήρωσαν την εκπαίδευσή τους μεταξύ 16-19 ετών (54%), ακολουθούμενη από εκείνους που ολοκλήρωσαν την εκπαίδευσή τους στην ηλικία των 20 ετών ή αργότερα (51%). Εκείνοι που ολοκλήρωσαν την εκπαίδευση ηλικίας 15 ετών και κάτω καταγράφουν σημαντικά χαμηλότερο επίπεδο συμμετοχής (19%). </text:p>
        <text:p text:style-name="P21">■ Τα πρότυπα αστικοποίησης δείχνουν ότι οι ερωτηθέντες σε αγροτικές περιοχές ή χωριά καταγράφουν υψηλότερα ποσοστά συμμετοχής (52%) από ό,τι οι ερωτηθέντες σε μεγάλες πόλεις (43%). </text:p>
        <text:p text:style-name="P21">■ Η συμμετοχή ανέρχεται στο 53 % μεταξύ των ερωτηθέντων ηλικίας 25-39 ετών και στο 52 % μεταξύ των ατόμων ηλικίας 40-54 ετών, σε σύγκριση με το 44 % μεταξύ των ατόμων ηλικίας 55 ετών και άνω. Για τη νεότερη ηλικιακή ομάδα (15-24 ετών) το ποσοστό ανέρχεται σε 46 %. </text:p>
        <text:p text:style-name="P21">■ Υπάρχουν ορισμένες διαφορές μεταξύ των κοινωνικοεπαγγελματικών κατηγοριών, με τους χειρωνακτικούς εργαζομένους να καταγράφουν τα υψηλότερα ποσοστά συμμετοχής (55%), ακολουθούμενοι από τους αυτοαπασχολούμενους (52%), τα άλλα στελέχη (50%) και τα διευθυντικά στελέχη (48%). </text:p>
        <text:p text:style-name="P21">■ Η συμμετοχή στην ΕΕΚ είναι ελαφρώς υψηλότερη μεταξύ των ανδρών (50 %) από ό,τι μεταξύ των γυναικών (46 %). </text:p>
        <text:p text:style-name="P21">■ Η συμμετοχή είναι υψηλότερη μεταξύ των ερωτηθέντων που λένε ότι η ΕΕΚ θεωρείται θετική στη χώρα τους<text:note text:id="ftn44" text:note-class="footnote"><text:note-citation>44</text:note-citation><text:note-body><text:p text:style-name="P13">Αυτό βασίζεται στο ερώτημα: Πώς πιστεύετε ότι αντιμετωπίζεται η ΑΡΧΙΚΗ επαγγελματική εκπαίδευση και κατάρτιση στη (ΧΩΡΑ ΜΑΣ); </text:p></text:note-body></text:note> (52%) από ό,τι μεταξύ εκείνων που αναφέρουν αρνητική αντίληψη (42%). </text:p>
        <text:p text:style-name="P21"/>
        <text:p text:style-name="P28"/>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8">QB1 Έχετε λάβει ποτέ, στο παρελθόν ή επί του παρόντος, αρχική επαγγελματική εκπαίδευση και κατάρτιση στην ανώτερη δευτεροβάθμια εκπαίδευση; (%-ΕΕ)</text:p>
            </table:table-cell>
            <table:covered-table-cell/>
            <table:covered-table-cell/>
            <table:covered-table-cell/>
          </table:table-row>
          <table:table-row>
            <table:table-cell table:style-name="Tableau20.A1" office:value-type="string">
              <text:p text:style-name="P80"/>
            </table:table-cell>
            <table:table-cell table:style-name="Tableau20.A1" office:value-type="string">
              <text:p text:style-name="P83">Σύνολο «Ναι»</text:p>
            </table:table-cell>
            <table:table-cell table:style-name="Tableau20.A1" office:value-type="string">
              <text:p text:style-name="P83">Όχι</text:p>
            </table:table-cell>
            <table:table-cell table:style-name="Tableau20.A1" office:value-type="string">
              <text:p text:style-name="P83">Δεν ξέρω</text:p>
            </table:table-cell>
          </table:table-row>
          <table:table-row>
            <table:table-cell table:style-name="Tableau20.A1" office:value-type="string">
              <text:p text:style-name="P88">ΕΕ των 27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Φύλο</text:p>
            </table:table-cell>
            <table:covered-table-cell/>
            <table:covered-table-cell/>
            <table:covered-table-cell/>
          </table:table-row>
          <table:table-row>
            <table:table-cell table:style-name="Tableau20.A1" office:value-type="string">
              <text:p text:style-name="P88">Άνδρας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Γυναίκα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Ηλικία</text:p>
            </table:table-cell>
            <table:covered-table-cell/>
            <table:covered-table-cell/>
            <table:covered-table-cell/>
          </table:table-row>
          <table:table-row>
            <table:table-cell table:style-name="Tableau20.A1" office:value-type="string">
              <text:p text:style-name="P88">15-24 </text:p>
            </table:table-cell>
            <table:table-cell table:style-name="Tableau20.B3" office:value-type="float" office:value="46">
              <text:p text:style-name="P92">46</text:p>
            </table:table-cell>
            <table:table-cell table:style-name="Tableau20.B3" office:value-type="float" office:value="54">
              <text:p text:style-name="P92">54</text:p>
            </table:table-cell>
            <table:table-cell table:style-name="Tableau20.B3" office:value-type="float" office:value="0">
              <text:p text:style-name="P92">0</text:p>
            </table:table-cell>
          </table:table-row>
          <table:table-row>
            <table:table-cell table:style-name="Tableau20.A1" office:value-type="string">
              <text:p text:style-name="P88">25-39 </text:p>
            </table:table-cell>
            <table:table-cell table:style-name="Tableau20.B3" office:value-type="float" office:value="53">
              <text:p text:style-name="P92">53</text:p>
            </table:table-cell>
            <table:table-cell table:style-name="Tableau20.B3" office:value-type="float" office:value="47">
              <text:p text:style-name="P92">47</text:p>
            </table:table-cell>
            <table:table-cell table:style-name="Tableau20.B3" office:value-type="float" office:value="0">
              <text:p text:style-name="P92">0</text:p>
            </table:table-cell>
          </table:table-row>
          <table:table-row>
            <table:table-cell table:style-name="Tableau20.A1" office:value-type="string">
              <text:p text:style-name="P88">40-54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gt;=55</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Εκπαίδευση (τέλος)</text:p>
            </table:table-cell>
            <table:covered-table-cell/>
            <table:covered-table-cell/>
            <table:covered-table-cell/>
          </table:table-row>
          <table:table-row>
            <table:table-cell table:style-name="Tableau20.A1" office:value-type="string">
              <text:p text:style-name="P88">&lt;=-15</text:p>
            </table:table-cell>
            <table:table-cell table:style-name="Tableau20.B3" office:value-type="float" office:value="19">
              <text:p text:style-name="P92">19</text:p>
            </table:table-cell>
            <table:table-cell table:style-name="Tableau20.B3" office:value-type="float" office:value="80">
              <text:p text:style-name="P92">80</text:p>
            </table:table-cell>
            <table:table-cell table:style-name="Tableau20.B3" office:value-type="float" office:value="1">
              <text:p text:style-name="P92">1</text:p>
            </table:table-cell>
          </table:table-row>
          <table:table-row>
            <table:table-cell table:style-name="Tableau20.A1" office:value-type="string">
              <text:p text:style-name="P88">16-19 </text:p>
            </table:table-cell>
            <table:table-cell table:style-name="Tableau20.B3" office:value-type="float" office:value="54">
              <text:p text:style-name="P92">54</text:p>
            </table:table-cell>
            <table:table-cell table:style-name="Tableau20.B3" office:value-type="float" office:value="46">
              <text:p text:style-name="P92">46</text:p>
            </table:table-cell>
            <table:table-cell table:style-name="Tableau20.B3" office:value-type="float" office:value="0">
              <text:p text:style-name="P92">0</text:p>
            </table:table-cell>
          </table:table-row>
          <table:table-row>
            <table:table-cell table:style-name="Tableau20.A1" office:value-type="string">
              <text:p text:style-name="P88">&gt;=20</text:p>
            </table:table-cell>
            <table:table-cell table:style-name="Tableau20.B3" office:value-type="float" office:value="51">
              <text:p text:style-name="P92">51</text:p>
            </table:table-cell>
            <table:table-cell table:style-name="Tableau20.B3" office:value-type="float" office:value="49">
              <text:p text:style-name="P92">49</text:p>
            </table:table-cell>
            <table:table-cell table:style-name="Tableau20.B3" office:value-type="float" office:value="0">
              <text:p text:style-name="P92">0</text:p>
            </table:table-cell>
          </table:table-row>
          <table:table-row>
            <table:table-cell table:style-name="Tableau20.A1" office:value-type="string">
              <text:p text:style-name="P88">Εξακολουθούν να μελετούν </text:p>
            </table:table-cell>
            <table:table-cell table:style-name="Tableau20.B3" office:value-type="float" office:value="41">
              <text:p text:style-name="P92">41</text:p>
            </table:table-cell>
            <table:table-cell table:style-name="Tableau20.B3" office:value-type="float" office:value="59">
              <text:p text:style-name="P92">59</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Κατηγορία «Κοινωνικοεπαγγελματίες»</text:p>
            </table:table-cell>
            <table:covered-table-cell/>
            <table:covered-table-cell/>
            <table:covered-table-cell/>
          </table:table-row>
          <table:table-row>
            <table:table-cell table:style-name="Tableau20.A1" office:value-type="string">
              <text:p text:style-name="P88">Αυτοαπασχολούμενοι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Διευθυντές </text:p>
            </table:table-cell>
            <table:table-cell table:style-name="Tableau20.B3" office:value-type="float" office:value="48">
              <text:p text:style-name="P92">48</text:p>
            </table:table-cell>
            <table:table-cell table:style-name="Tableau20.B3" office:value-type="float" office:value="52">
              <text:p text:style-name="P92">52</text:p>
            </table:table-cell>
            <table:table-cell table:style-name="Tableau20.B3" office:value-type="float" office:value="0">
              <text:p text:style-name="P92">0</text:p>
            </table:table-cell>
          </table:table-row>
          <table:table-row>
            <table:table-cell table:style-name="Tableau20.A1" office:value-type="string">
              <text:p text:style-name="P88">Άλλα λευκά περιλαίμια </text:p>
            </table:table-cell>
            <table:table-cell table:style-name="Tableau20.B3" office:value-type="float" office:value="50">
              <text:p text:style-name="P92">50</text:p>
            </table:table-cell>
            <table:table-cell table:style-name="Tableau20.B3" office:value-type="float" office:value="50">
              <text:p text:style-name="P92">50</text:p>
            </table:table-cell>
            <table:table-cell table:style-name="Tableau20.B3" office:value-type="float" office:value="0">
              <text:p text:style-name="P92">0</text:p>
            </table:table-cell>
          </table:table-row>
          <table:table-row>
            <table:table-cell table:style-name="Tableau20.A1" office:value-type="string">
              <text:p text:style-name="P88">Χειρωνακτικά εργαζόμενοι </text:p>
            </table:table-cell>
            <table:table-cell table:style-name="Tableau20.B3" office:value-type="float" office:value="55">
              <text:p text:style-name="P92">55</text:p>
            </table:table-cell>
            <table:table-cell table:style-name="Tableau20.B3" office:value-type="float" office:value="45">
              <text:p text:style-name="P92">45</text:p>
            </table:table-cell>
            <table:table-cell table:style-name="Tableau20.B3" office:value-type="float" office:value="0">
              <text:p text:style-name="P92">0</text:p>
            </table:table-cell>
          </table:table-row>
          <table:table-row>
            <table:table-cell table:style-name="Tableau20.A1" office:value-type="string">
              <text:p text:style-name="P88">Οικιακοί βοηθοί </text:p>
            </table:table-cell>
            <table:table-cell table:style-name="Tableau20.B3" office:value-type="float" office:value="34">
              <text:p text:style-name="P92">34</text:p>
            </table:table-cell>
            <table:table-cell table:style-name="Tableau20.B3" office:value-type="float" office:value="66">
              <text:p text:style-name="P92">66</text:p>
            </table:table-cell>
            <table:table-cell table:style-name="Tableau20.B3" office:value-type="float" office:value="0">
              <text:p text:style-name="P92">0</text:p>
            </table:table-cell>
          </table:table-row>
          <table:table-row>
            <table:table-cell table:style-name="Tableau20.A1" office:value-type="string">
              <text:p text:style-name="P88">Άνεργοι </text:p>
            </table:table-cell>
            <table:table-cell table:style-name="Tableau20.B3" office:value-type="float" office:value="44">
              <text:p text:style-name="P92">44</text:p>
            </table:table-cell>
            <table:table-cell table:style-name="Tableau20.B3" office:value-type="float" office:value="56">
              <text:p text:style-name="P92">56</text:p>
            </table:table-cell>
            <table:table-cell table:style-name="Tableau20.B3" office:value-type="float" office:value="0">
              <text:p text:style-name="P92">0</text:p>
            </table:table-cell>
          </table:table-row>
          <table:table-row>
            <table:table-cell table:style-name="Tableau20.A1" office:value-type="string">
              <text:p text:style-name="P88">Συνταξιούχος </text:p>
            </table:table-cell>
            <table:table-cell table:style-name="Tableau20.B3" office:value-type="float" office:value="45">
              <text:p text:style-name="P92">45</text:p>
            </table:table-cell>
            <table:table-cell table:style-name="Tableau20.B3" office:value-type="float" office:value="55">
              <text:p text:style-name="P92">55</text:p>
            </table:table-cell>
            <table:table-cell table:style-name="Tableau20.B3" office:value-type="float" office:value="0">
              <text:p text:style-name="P92">0</text:p>
            </table:table-cell>
          </table:table-row>
          <table:table-row>
            <table:table-cell table:style-name="Tableau20.A1" office:value-type="string">
              <text:p text:style-name="P88">Φοιτητές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Υποκειμενική αστικοποίηση</text:p>
            </table:table-cell>
            <table:covered-table-cell/>
            <table:covered-table-cell/>
            <table:covered-table-cell/>
          </table:table-row>
          <table:table-row>
            <table:table-cell table:style-name="Tableau20.A1" office:value-type="string">
              <text:p text:style-name="P88">Αγροτική περιοχή ή χωριό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Μικρές ή μεσαίες πόλεις </text:p>
            </table:table-cell>
            <table:table-cell table:style-name="Tableau20.B3" office:value-type="float" office:value="49">
              <text:p text:style-name="P92">49</text:p>
            </table:table-cell>
            <table:table-cell table:style-name="Tableau20.B3" office:value-type="float" office:value="51">
              <text:p text:style-name="P92">51</text:p>
            </table:table-cell>
            <table:table-cell table:style-name="Tableau20.B3" office:value-type="float" office:value="0">
              <text:p text:style-name="P92">0</text:p>
            </table:table-cell>
          </table:table-row>
          <table:table-row>
            <table:table-cell table:style-name="Tableau20.A1" office:value-type="string">
              <text:p text:style-name="P88">Μεγάλη πόλη </text:p>
            </table:table-cell>
            <table:table-cell table:style-name="Tableau20.B3" office:value-type="float" office:value="43">
              <text:p text:style-name="P92">43</text:p>
            </table:table-cell>
            <table:table-cell table:style-name="Tableau20.B3" office:value-type="float" office:value="57">
              <text:p text:style-name="P92">57</text:p>
            </table:table-cell>
            <table:table-cell table:style-name="Tableau20.B3" office:value-type="float" office:value="0">
              <text:p text:style-name="P92">0</text:p>
            </table:table-cell>
          </table:table-row>
          <table:table-row>
            <table:table-cell table:style-name="Tableau20.A4" table:number-columns-spanned="4" office:value-type="string">
              <text:p text:style-name="P58">Αντίληψη της ΑΕΕΚ στη (ΧΩΡΑ ΜΑΣ)</text:p>
            </table:table-cell>
            <table:covered-table-cell/>
            <table:covered-table-cell/>
            <table:covered-table-cell/>
          </table:table-row>
          <table:table-row>
            <table:table-cell table:style-name="Tableau20.A1" office:value-type="string">
              <text:p text:style-name="P88">Θετική </text:p>
            </table:table-cell>
            <table:table-cell table:style-name="Tableau20.B3" office:value-type="float" office:value="52">
              <text:p text:style-name="P92">52</text:p>
            </table:table-cell>
            <table:table-cell table:style-name="Tableau20.B3" office:value-type="float" office:value="48">
              <text:p text:style-name="P92">48</text:p>
            </table:table-cell>
            <table:table-cell table:style-name="Tableau20.B3" office:value-type="float" office:value="0">
              <text:p text:style-name="P92">0</text:p>
            </table:table-cell>
          </table:table-row>
          <table:table-row>
            <table:table-cell table:style-name="Tableau20.A1" office:value-type="string">
              <text:p text:style-name="P88">Αρνητική </text:p>
            </table:table-cell>
            <table:table-cell table:style-name="Tableau20.B3" office:value-type="float" office:value="42">
              <text:p text:style-name="P92">42</text:p>
            </table:table-cell>
            <table:table-cell table:style-name="Tableau20.B3" office:value-type="float" office:value="58">
              <text:p text:style-name="P92">58</text:p>
            </table:table-cell>
            <table:table-cell table:style-name="Tableau20.B3" office:value-type="float" office:value="0">
              <text:p text:style-name="P92">0</text:p>
            </table:table-cell>
          </table:table-row>
        </table:table>
        <text:p text:style-name="P21"/>
        <text:p text:style-name="P21"/>
        <text:p text:style-name="P29">Η ανάγκη να βρουν εργασία και να κερδίσουν χρήματα το συντομότερο δυνατόν θεωρείται ο κύριος παράγοντας που επηρεάζει την επιλογή της ΕΕΚ από τους νέους. </text:p>
        <text:p text:style-name="P21"><draw:g text:anchor-type="paragraph" draw:z-index="38" draw:name="Forme36" draw:style-name="gr1"><draw:frame draw:style-name="gr187" draw:text-style-name="P99" svg:width="5.933cm" svg:height="9.274cm" svg:x="10.758cm" svg:y="7.864cm"><draw:image xlink:href="Pictures/1000000000000145000001FCF483B9A9BD3EE72D.png" xlink:type="simple" xlink:show="embed" xlink:actuate="onLoad" draw:mime-type="image/png"><text:p/></draw:image></draw:frame><draw:frame draw:style-name="gr188" draw:text-style-name="P101" svg:width="15.292cm" svg:height="1.227cm" svg:x="1.507cm" svg:y="6.712cm"><draw:text-box><text:p text:style-name="P100"><text:span text:style-name="T60">QB4. Ποιοι πιστεύετε ότι είναι οι κύριοι παράγοντες που επηρεάζουν σήμερα τους νέους όσον αφορά την επιλογή της επαγγελματικής εκπαίδευσης και κατάρτισης σε σχέση με τη γενική εκπαίδευση; (ΜΕΓΙΣΤΕΣ 3 ΑΠΑΝΤΗΣΕΙΣ) (ΕΕ27) (%) </text:span></text:p></draw:text-box></draw:frame><draw:frame draw:style-name="gr189" draw:text-style-name="P104" svg:width="10.473cm" svg:height="0.902cm" svg:x="0.242cm" svg:y="8.13cm"><draw:text-box><text:p text:style-name="P103"><text:span text:style-name="T60">Η ανάγκη ή η επιθυμία να έχουν μια δουλειά και να κερδίσουν χρήματα όσο το δυνατόν περισσότερο</text:span></text:p></draw:text-box></draw:frame><draw:frame draw:style-name="gr190" draw:text-style-name="P104" svg:width="7.723cm" svg:height="0.578cm" svg:x="2.888cm" svg:y="9.049cm"><draw:text-box><text:p text:style-name="P103"><text:span text:style-name="T60">Συμβουλές από γονείς ή άλλα μέλη της οικογένειας</text:span></text:p></draw:text-box></draw:frame><draw:frame draw:style-name="gr191" draw:text-style-name="P104" svg:width="7.462cm" svg:height="0.902cm" svg:x="3.135cm" svg:y="10.058cm"><draw:text-box><text:p text:style-name="P103"><text:span text:style-name="T60">Καθοδήγηση από εκπαιδευτικούς ή σχολικούς συμβούλους</text:span></text:p></draw:text-box></draw:frame><draw:frame draw:style-name="gr192" draw:text-style-name="P104" svg:width="8.363cm" svg:height="0.578cm" svg:x="2.373cm" svg:y="10.799cm"><draw:text-box><text:p text:style-name="P103"><text:span text:style-name="T60">Κακή σχολική επίδοση ή βαθμοί</text:span></text:p></draw:text-box></draw:frame><draw:frame draw:style-name="gr193" draw:text-style-name="P104" svg:width="9.113cm" svg:height="0.902cm" svg:x="1.699cm" svg:y="11.538cm"><draw:text-box><text:p text:style-name="P103"><text:span text:style-name="T60">Κάνοντας αυτό που κάνουν οι περισσότεροι άνθρωποι γύρω τους (π.χ. φίλοι, συμμαθητές ή άλλοι στην περιοχή τους)</text:span></text:p></draw:text-box></draw:frame><draw:frame draw:style-name="gr194" draw:text-style-name="P104" svg:width="8.831cm" svg:height="0.578cm" svg:x="1.722cm" svg:y="12.727cm"><draw:text-box><text:p text:style-name="P103"><text:span text:style-name="T60">Θέλουν να γίνουν επιχειρηματίες ή αυτοαπασχολούμενοι</text:span></text:p></draw:text-box></draw:frame><draw:frame draw:style-name="gr195" draw:text-style-name="P104" svg:width="9.051cm" svg:height="0.902cm" svg:x="1.745cm" svg:y="13.602cm"><draw:text-box><text:p text:style-name="P103"><text:span text:style-name="T60">Αντιληπτό κύρος ή κοινωνική θέση της πορείας επαγγελματικής εκπαίδευσης και κατάρτισης</text:span></text:p></draw:text-box></draw:frame><draw:frame draw:style-name="gr196" draw:text-style-name="P104" svg:width="8.653cm" svg:height="0.902cm" svg:x="2.059cm" svg:y="14.588cm"><draw:text-box><text:p text:style-name="P103"><text:span text:style-name="T60">Επιρροή από τα μέσα κοινωνικής δικτύωσης ή το διαδικτυακό περιεχόμενο</text:span></text:p></draw:text-box></draw:frame><draw:frame draw:style-name="gr197" draw:text-style-name="P104" svg:width="6.619cm" svg:height="0.578cm" svg:x="3.964cm" svg:y="15.394cm"><draw:text-box><text:p text:style-name="P103"><text:span text:style-name="T60">Άλλα (SPONTANEOUS)</text:span></text:p></draw:text-box></draw:frame><draw:frame draw:style-name="gr198" draw:text-style-name="P104" svg:width="4.739cm" svg:height="0.578cm" svg:x="6.049cm" svg:y="16.336cm"><draw:text-box><text:p text:style-name="P103"><text:span text:style-name="T60">Δεν ξέρω</text:span></text:p></draw:text-box></draw:frame></draw:g>Όταν ερωτήθηκαν σχετικά με τους κύριους παράγοντες που επηρεάζουν τους νέους να επιλέξουν την επαγγελματική εκπαίδευση και κατάρτιση έναντι της γενικής εκπαίδευσης σήμερα, περισσότεροι από τους μισούς πολίτες της ΕΕ (53 %) αναφέρουν την ανάγκη ή την επιθυμία να βρουν εργασία και να κερδίσουν χρήματα το συντομότερο δυνατόν<text:note text:id="ftn45" text:note-class="footnote"><text:note-citation>45</text:note-citation><text:note-body><text:p text:style-name="P13">QB4. Ποιοι πιστεύετε ότι είναι οι κύριοι παράγοντες που επηρεάζουν σήμερα τους νέους όσον αφορά την επιλογή της επαγγελματικής εκπαίδευσης και κατάρτισης σε σχέση με τη γενική εκπαίδευση; (ΜΕΓΙΣΤΕΣ 3 ΑΠΑΝΤΗΣΕΙΣ)</text:p></text:note-body></text:note>. Συγκεκριμένα, ένας στους πέντε (21%) αναφέρει επίσης την επιθυμία να γίνει επιχειρηματίας ή αυτοαπασχολούμενος. Πέρα από αυτούς τους δύο παράγοντες, οι απαντήσεις ακολουθούν φθίνουσα σειρά: συμβουλές από γονείς ή άλλα μέλη της οικογένειας (35 %), καθοδήγηση από εκπαιδευτικούς ή σχολικούς συμβούλους (28 %), κακές σχολικές επιδόσεις ή κακοί βαθμοί (28 %), πραγματοποίηση όσων κάνουν οι περισσότεροι γύρω τους (24 %), αντιληπτό κύρος ή κοινωνική θέση της πορείας ΕΕΚ (16 %) και επιρροή από τα μέσα κοινωνικής δικτύωσης ή το διαδικτυακό περιεχόμενο (14 %). </text:p>
        <text:p text:style-name="P21"/>
        <text:p text:style-name="P21"/>
        <text:p text:style-name="P29">Οι αντιλήψεις σχετικά με τους παράγοντες που επηρεάζουν τις επιλογές των νέων διαφέρουν μεταξύ των κρατών μελών. Η ανάγκη ή η επιθυμία να βρουν εργασία και να κερδίσουν χρήματα το συντομότερο δυνατόν αναφέρεται συχνότερα στη Σουηδία (71%), τη Φινλανδία (69%), την Κύπρο (65%) και την Ελλάδα (63%), ενώ λιγότερο συχνά αναφέρεται στην Ουγγαρία (38%), τη Ρουμανία (39%), την Πολωνία (41%) και τη Βουλγαρία και τη Σλοβακία (και οι δύο 42%). </text:p>
        <text:p text:style-name="P21">Οι συμβουλές από τους γονείς ή άλλα μέλη της οικογένειας αναφέρονται συχνότερα στη Σλοβακία (50%), τη Βουλγαρία (46%), την Αυστρία (44%) και την Ουγγαρία (42%), και λιγότερο στην Πολωνία (25%), την Πορτογαλία (27%) και τη Λετονία και τη Φινλανδία (28% και οι δύο). Στην Ιρλανδία, η ανάγκη ή η επιθυμία να βρουν δουλειά και να κερδίσουν χρήματα το συντομότερο δυνατόν και οι συμβουλές από τους γονείς ή άλλα μέλη της οικογένειας αναφέρονται επίσης ως οι κορυφαίοι παράγοντες (και οι δύο 42%). </text:p>
        <text:p text:style-name="P21"/>
        <text:p text:style-name="P21"><draw:g text:anchor-type="paragraph" draw:z-index="39" draw:name="Forme37" draw:style-name="gr1"><draw:frame draw:style-name="gr181" draw:text-style-name="P99" svg:width="16.758cm" svg:height="6.555cm" svg:x="0cm" svg:y="1.802cm"><draw:image xlink:href="Pictures/10000000000005500000021415EC79650F248000.png" xlink:type="simple" xlink:show="embed" xlink:actuate="onLoad" draw:mime-type="image/png"><text:p/></draw:image></draw:frame><draw:frame draw:style-name="gr182" draw:text-style-name="P99" svg:width="0.969cm" svg:height="1.041cm" svg:x="5.496cm" svg:y="1.488cm"><draw:image xlink:href="Pictures/10000000000000290000002C2D36BDA13045675B.png" xlink:type="simple" xlink:show="embed" xlink:actuate="onLoad" draw:mime-type="image/png"><text:p/></draw:image></draw:frame><draw:frame draw:style-name="gr183" draw:text-style-name="P101" svg:width="16.555cm" svg:height="0.902cm" svg:x="0.15cm" svg:y="0.471cm"><draw:text-box><text:p text:style-name="P100"><text:span text:style-name="T60">QB4: Ποιοι πιστεύετε ότι είναι οι κύριοι παράγοντες που επηρεάζουν σήμερα τους νέους όσον αφορά την επιλογή της επαγγελματικής εκπαίδευσης και κατάρτισης σε σχέση με τη γενική εκπαίδευση; (ΜΕΓΙΣΤΕΣ 3 ΑΠΑΝΤΗΣΕΙΣ) (%)</text:span></text:p></draw:text-box></draw:frame><draw:frame draw:style-name="gr184" draw:text-style-name="P101" svg:width="10.293cm" svg:height="0.902cm" svg:x="6.359cm" svg:y="1.502cm"><draw:text-box><text:p text:style-name="P100"><text:span text:style-name="T60">Η ανάγκη ή η επιθυμία να έχουν μια δουλειά και να κερδίσουν χρήματα το συντομότερο δυνατό</text:span></text:p></draw:text-box></draw:frame><draw:frame draw:style-name="gr185" draw:text-style-name="P101" svg:width="6.344cm" svg:height="0.902cm" svg:x="6.442cm" svg:y="1.979cm"><draw:text-box><text:p text:style-name="P100"><text:span text:style-name="T60">Συμβουλές από γονείς ή άλλα μέλη της οικογένειας</text:span></text:p></draw:text-box></draw:frame><draw:frame draw:style-name="gr186" draw:text-style-name="P108" svg:width="16.453cm" svg:height="1.064cm" svg:x="0.279cm" svg:y="-0.429cm"><draw:text-box><text:p text:style-name="P100"><text:span text:style-name="T62">Παράγοντες που επηρεάζουν την επιλογή της ΕΕΚ έναντι της γενικής εκπαίδευσης: υψηλότερη απάντηση ανά βουλευτή </text:span></text:p></draw:text-box></draw:frame></draw:g></text:p>
        <text:p text:style-name="P29">Η καθοδήγηση από εκπαιδευτικούς ή σχολικούς συμβούλους αναφέρεται συχνότερα στην Ιταλία (37%), τη Δανία (35%) και την Ελλάδα και τη Σλοβακία (και οι δύο 33%), ενώ λιγότερο συχνά αναφέρεται στη Λετονία (13%), τη Λιθουανία (15%), τη Φινλανδία (17%) και την Πολωνία (18%). </text:p>
        <text:p text:style-name="P21">Οι χαμηλές σχολικές επιδόσεις ή βαθμοί αναφέρονται συχνότερα στην Ελλάδα (51%), τη Λιθουανία (46%), τη Σουηδία (45%) και το Βέλγιο και την Κύπρο (και οι δύο 41%), και λιγότερο στις Κάτω Χώρες και τη Βουλγαρία (και οι δύο 14%), τη Σλοβακία (20%) και την Κροατία και τη Μάλτα (και οι δύο 21%). </text:p>
        <text:p text:style-name="P21">Αυτό που κάνουν οι περισσότεροι άνθρωποι γύρω τους αναφέρεται συχνότερα στη Φινλανδία (40%), τις Κάτω Χώρες (39%), την Αυστρία (36%) και τη Βουλγαρία και τη Σλοβακία (και οι δύο 35%), ενώ λιγότερο συχνά αναφέρεται στο Λουξεμβούργο (13%) και τη Γαλλία και την Πορτογαλία (και οι δύο 14%). </text:p>
        <text:p text:style-name="P21">Η επιθυμία να γίνει κάποιος επιχειρηματίας ή αυτοαπασχολούμενος αναφέρεται συχνότερα στην Κροατία (39%), την Κύπρο (33%), τη Δανία (31%) και τη Σλοβενία (29%), ενώ λιγότερο συχνά αναφέρεται στη Γερμανία (12%), την Πορτογαλία (16%) και τη Λιθουανία, την Ισπανία και την Πολωνία (18%). </text:p>
        <text:p text:style-name="P21">Η επιρροή από τα μέσα κοινωνικής δικτύωσης ή το διαδικτυακό περιεχόμενο αναφέρεται συχνότερα στις Κάτω Χώρες (31%), τη Μάλτα (27%), την Κροατία (24%) και την Τσεχία και τη Σλοβακία (22% και οι δύο), ενώ αναφέρεται λιγότερο στην Πορτογαλία (6 %), τη Λιθουανία (8%) και την Εσθονία, τη Γαλλία και την Ισπανία (11% και οι δύο). </text:p>
        <text:p text:style-name="P21">Το αντιληπτό κύρος ή η κοινωνική θέση της πορείας ΕΕΚ αναφέρεται συχνότερα στην Αυστρία (24%) και τη Μάλτα και την Ουγγαρία (23% και στις δύο χώρες), ενώ αναφέρεται λιγότερο συχνά στην Κύπρο (7 %), την Ελλάδα (10%) και το Βέλγιο, τη Γαλλία, την Πορτογαλία και το Λουξεμβούργο (11% και στις δύο χώρες). </text:p>
        <text:p text:style-name="P21"><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Το οικονομικό κίνητρο είναι ο κυρίαρχος οδηγός της επιλογής. Σε 24 κράτη μέλη, η ανάγκη ή η επιθυμία να βρουν εργασία και να κερδίσουν χρήματα το συντομότερο δυνατόν είναι ο συχνότερα αναφερόμενος παράγοντας, ο οποίος κυμαίνεται από 71 % στη Σουηδία έως 39 % στη Ρουμανία στις χώρες όπου κατατάσσεται ως ο κορυφαίος οδηγός. Οι γονικές συμβουλές κατατάσσονται ως ο πρωταρχικός παράγοντας μόνο σε τρία κράτη μέλη: Σλοβακία (50 %), Βουλγαρία (46 %) και Ουγγαρία (42 %). Στην Ιρλανδία, τα οικονομικά κίνητρα και οι γονικές συμβουλές ισοδυναμούν με 42% έκαστη. Η καθοδήγηση των εκπαιδευτικών, παρά το γεγονός ότι αναφέρεται από το 28% των Ευρωπαίων συνολικά, δεν κατατάσσεται ποτέ ως ο πρωταρχικός παράγοντας σε ένα κράτος μέλος της ΕΕ, με το υψηλότερο ποσοστό στην Ιταλία να ανέρχεται στο 37%. </text:p>
        <text:p text:style-name="P29">Όταν αναλύουμε τους παράγοντες που επηρεάζουν τους νέους από κοινωνικοδημογραφικές και συμπεριφορικές κατηγορίες, παρατηρούνται τα ακόλουθα μοτίβα: </text:p>
        <text:p text:style-name="P21">Η ανάγκη ή η επιθυμία να έχουν μια δουλειά και να κερδίσουν χρήματα το συντομότερο δυνατόν αναφέρεται από περίπου το ήμισυ του συνόλου των ερωτηθέντων, με ελάχιστες διαφορές μεταξύ των φύλων (άνδρες 52%, γυναίκες 53%). Οι διακυμάνσεις ανά ηλικία είναι μέτριες, κυμαινόμενες από 51% μεταξύ των ατόμων ηλικίας 55 ετών και άνω έως 55% μεταξύ των ατόμων ηλικίας 25-39 ετών. Μεταξύ των κοινωνικοεπαγγελματικών κατηγοριών, οι άνεργοι είναι πιθανότερο να δώσουν αυτή την απάντηση (60 %), αντιπροσωπεύοντας διαφορά 11 εκατοστιαίων μονάδων σε σύγκριση με τους οικιακούς<text:note text:id="ftn46" text:note-class="footnote"><text:note-citation>46</text:note-citation><text:note-body><text:p text:style-name="P13">Οικονόμος είναι κάποιος που διαχειρίζεται ένα νοικοκυριό, π.χ. νοικοκυρά ή νοικοκυρά. </text:p></text:note-body></text:note> (49%). </text:p>
        <text:p text:style-name="P21">Οι συμβουλές από τους γονείς ή άλλα μέλη της οικογένειας δεν δείχνουν διαφορές μεταξύ των φύλων, με τους άνδρες και τις γυναίκες να αναφέρουν αυτόν τον παράγοντα σε παρόμοια επίπεδα (35%). Οι διαφορές ηλικίας είναι πιο σημαντικές εδώ: Το 31% των ατόμων ηλικίας 15-24 ετών αναφέρουν αυτόν τον παράγοντα, ο οποίος αυξάνεται στο 37% μεταξύ των ατόμων ηλικίας 55 ετών και άνω. Μοτίβα εκπαίδευσης αποκαλύπτουν ότι εκείνοι που ολοκλήρωσαν την εκπαίδευση νωρίτερα είναι πιο πιθανό να αναφέρουν αυτόν τον παράγοντα: Το 37% των ατόμων που ολοκλήρωσαν την εκπαίδευσή τους σε ηλικία 15 ετών και άνω το κάνουν, σε σύγκριση με το 33% των ατόμων που ολοκλήρωσαν την εκπαίδευσή τους σε ηλικία 20 ετών και άνω. </text:p>
        <text:p text:style-name="P21">Η καθοδήγηση από εκπαιδευτικούς ή σχολικούς συμβούλους αναφέρεται σε παρόμοια επίπεδα από τους άνδρες (28%) και τις γυναίκες (29%). Σε όλες τις ηλικιακές ομάδες, οι απαντήσεις παραμένουν σχετικά σταθερές, κυμαινόμενες από 26% μεταξύ των ατόμων ηλικίας 15-24 ετών έως 29% μεταξύ των ατόμων ηλικίας 25-39 ετών και 40-54 ετών. Ούτε το μορφωτικό επίπεδο επηρεάζει πολύ τις απαντήσεις, καθώς οι αναφορές κυμαίνονται από 27% μεταξύ εκείνων που ολοκλήρωσαν την εκπαίδευση στην ηλικία των 15 ετών ή νωρίτερα έως 29% μεταξύ εκείνων που εξακολουθούν να σπουδάζουν. </text:p>
        <text:p text:style-name="P21">Η επιθυμία να γίνει κάποιος επιχειρηματίας ή αυτοαπασχολούμενος ποικίλλει ελάχιστα μεταξύ των δημογραφικών ομάδων, με περίπου έναν στους πέντε ερωτηθέντες να αναφέρει αυτόν τον παράγοντα. Οι διαφορές μεταξύ των φύλων είναι μέτριες (άνδρες 22%, γυναίκες 20%) και υπάρχουν λίγες διαφορές ανά ηλικία, με αναφορές που κυμαίνονται από 20% έως 22%. Οι ερωτηθέντες που είναι αυτοαπασχολούμενοι έχουν περισσότερες πιθανότητες από οποιαδήποτε άλλη επαγγελματική κατηγορία να αναφέρουν αυτό το στοιχείο. </text:p>
        <text:p text:style-name="P21"/>
        <text:p text:style-name="P21">Οι κακές σχολικές επιδόσεις ή βαθμοί αναφέρονται με παρόμοιο τρόπο τόσο από τους άνδρες όσο και από τις γυναίκες (και οι δύο 28%). Οι ηλικιακές διαφορές είναι σημαντικές: Το ένα τρίτο των ατόμων ηλικίας 15-24 ετών (33%) αναφέρουν αυτόν τον παράγοντα, μειούμενο στο 26% μεταξύ των ατόμων ηλικίας 55 ετών και άνω. Υπάρχουν περιορισμένες διαφοροποιήσεις ανάλογα με το μορφωτικό επίπεδο για αυτό το στοιχείο. Μεταξύ των κοινωνικοεπαγγελματικών κατηγοριών, οι άνεργοι (35%) και οι φοιτητές (33%) καταγράφουν πολύ υψηλότερα ποσοστά από τους χειρώνακτες (25%). Οι ερωτηθέντες που δηλώνουν ότι η ΕΕΚ γίνεται αντιληπτή αρνητικά στη χώρα τους είναι πιθανότερο να αναφέρουν αυτόν τον παράγοντα (34%) από εκείνους που δηλώνουν ότι η ΕΕΚ έχει θετική εικόνα στη χώρα τους (26%). </text:p>
        <text:p text:style-name="P21">Κάνοντας αυτό που κάνουν οι περισσότεροι άνθρωποι γύρω τους: υπάρχουν ελάχιστες διαφορές μεταξύ των φύλων για το στοιχείο αυτό (άνδρες 25%, γυναίκες 24%). Η ηλικιακή διακύμανση είναι μέτρια, αν και οι ερωτηθέντες ηλικίας 25-39 ετών το αναφέρουν αυτό ελαφρώς συχνότερα (26%) από ό,τι τα άτομα ηλικίας 15-24 ετών (23%). Τα εκπαιδευτικά πρότυπα δείχνουν ότι όσοι ολοκλήρωσαν την εκπαίδευση στην ηλικία των 20 ετών ή αργότερα είναι πιο πιθανό να αναφέρουν αυτόν τον παράγοντα (26%) από εκείνους που ολοκλήρωσαν νωρίτερα (22%). </text:p>
        <text:p text:style-name="P21">Η επιρροή από τα μέσα κοινωνικής δικτύωσης ή το διαδικτυακό περιεχόμενο δείχνει και πάλι ελάχιστες διαφορές ανά φύλο (άνδρες 14%, γυναίκες 15%). Οι διαφορές ανά ηλικία είναι μέτριες, με βαθμολογίες που κυμαίνονται από 13% μεταξύ των ατόμων ηλικίας 55 ετών και άνω έως 16% μεταξύ των ατόμων ηλικίας 15-24 ετών. Τα εκπαιδευτικά πρότυπα αποκαλύπτουν ότι όσοι ολοκλήρωσαν την εκπαίδευση στην ηλικία των 20 ετών ή αργότερα (16%) αναφέρουν αυτόν τον παράγοντα πιο συχνά από εκείνους που ολοκλήρωσαν την εκπαίδευση στην ηλικία των 15 ετών ή νωρίτερα (10%). </text:p>
        <text:p text:style-name="P21">Το αντιληπτό κύρος ή η κοινωνική θέση της επαγγελματικής εκπαίδευσης και κατάρτισης παρουσιάζει ελάχιστες διαφορές μεταξύ των περισσότερων ομάδων. Οι διαφορές μεταξύ των φύλων είναι μέτριες (άνδρες 17%, γυναίκες 15%) και το 16% των ερωτηθέντων αναφέρει αυτό το στοιχείο με συνέπεια σε όλες τις ηλικιακές κατηγορίες. Οι διαφορές στην εκπαίδευση είναι πιο αξιοσημείωτες: εκείνοι που ολοκλήρωσαν την εκπαίδευση στην ηλικία των 20 ετών ή αργότερα είναι πιο πιθανό να αναφέρουν αυτό το στοιχείο (18%) από εκείνους που το έκαναν στην ηλικία των 15 ετών ή νωρίτερα (12%). </text:p>
        <text:p text:style-name="P29"><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4">QB4 Ποιοι πιστεύετε ότι είναι οι κύριοι παράγοντες που επηρεάζουν τους νέους στην επιλογή της επαγγελματικής εκπαίδευσης και κατάρτισης έναντι της γενικής εκπαίδευσης στις μέρες μας; (ΜΕΓΙΣΤΕΣ 3 ΑΠΑΝΤΗΣΕΙΣ) (%-ΕΕ)</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table:table-cell><table:table-cell table:style-name="Tableau21.A1" office:value-type="string"><text:p text:style-name="P56">Καθοδήγηση από εκπαιδευτικούς ή σχολικούς συμβούλους </text:p></table:table-cell><table:table-cell table:style-name="Tableau21.A1" office:value-type="string"><text:p text:style-name="P56">Συμβουλές από γονείς ή άλλα μέλη της οικογένειας </text:p></table:table-cell><table:table-cell table:style-name="Tableau21.A1" office:value-type="string"><text:p text:style-name="P56">Η ανάγκη ή η επιθυμία να έχουν μια δουλειά και να κερδίσουν χρήματα το συντομότερο δυνατό </text:p></table:table-cell><table:table-cell table:style-name="Tableau21.A1" office:value-type="string"><text:p text:style-name="P56">Θέλουν να γίνουν επιχειρηματίες ή αυτοαπασχολούμενοι </text:p></table:table-cell><table:table-cell table:style-name="Tableau21.A1" office:value-type="string"><text:p text:style-name="P56">Κακή σχολική επίδοση ή βαθμοί </text:p></table:table-cell><table:table-cell table:style-name="Tableau21.A1" office:value-type="string"><text:p text:style-name="P56">Κάνοντας αυτό που κάνουν οι περισσότεροι άνθρωποι γύρω τους (π.χ. φίλοι, συμμαθητές ή άλλοι στην περιοχή τους)</text:p></table:table-cell><table:table-cell table:style-name="Tableau21.A1" office:value-type="string"><text:p text:style-name="P56">Επιρροή από τα μέσα κοινωνικής δικτύωσης ή το διαδικτυακό περιεχόμενο </text:p></table:table-cell><table:table-cell table:style-name="Tableau21.A1" office:value-type="string"><text:p text:style-name="P56">Αντιληπτό κύρος ή κοινωνική θέση της πορείας επαγγελματικής εκπαίδευσης και κατάρτισης </text:p></table:table-cell><table:table-cell table:style-name="Tableau21.A1" office:value-type="string"><text:p text:style-name="P56">Άλλα (SPONTANEOUS) </text:p></table:table-cell><table:table-cell table:style-name="Tableau21.A1" office:value-type="string"><text:p text:style-name="P56">Δεν ξέρω</text:p></table:table-cell></table:table-row><table:table-row><table:table-cell table:style-name="Tableau21.A1" office:value-type="string"><text:p text:style-name="P54">ΕΕ των 27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Φύλο</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Άνδρας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Γυναίκα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0"><text:p text:style-name="P56">20</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Ηλικία</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15-24 </text:p></table:table-cell><table:table-cell table:style-name="Tableau21.B3" office:value-type="float" office:value="26"><text:p text:style-name="P56">26</text:p></table:table-cell><table:table-cell table:style-name="Tableau21.B3" office:value-type="float" office:value="31"><text:p text:style-name="P56">31</text:p></table:table-cell><table:table-cell table:style-name="Tableau21.B3" office:value-type="float" office:value="54"><text:p text:style-name="P56">54</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25-39 </text:p></table:table-cell><table:table-cell table:style-name="Tableau21.B3" office:value-type="float" office:value="29"><text:p text:style-name="P56">29</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2"><text:p text:style-name="P56">22</text:p></table:table-cell><table:table-cell table:style-name="Tableau21.B3" office:value-type="float" office:value="27"><text:p text:style-name="P56">27</text:p></table:table-cell><table:table-cell table:style-name="Tableau21.B3" office:value-type="float" office:value="26"><text:p text:style-name="P56">26</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40-54 </text:p></table:table-cell><table:table-cell table:style-name="Tableau21.B3" office:value-type="float" office:value="29"><text:p text:style-name="P56">29</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4"><text:p text:style-name="P56">24</text:p></table:table-cell><table:table-cell table:style-name="Tableau21.B3" office:value-type="float" office:value="15"><text:p text:style-name="P56">15</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55</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4" table:number-columns-spanned="11" office:value-type="string"><text:p text:style-name="P57">Εκπαίδευση (τέλος)</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lt;=-15</text:p></table:table-cell><table:table-cell table:style-name="Tableau21.B3" office:value-type="float" office:value="27"><text:p text:style-name="P56">27</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18"><text:p text:style-name="P56">18</text:p></table:table-cell><table:table-cell table:style-name="Tableau21.B3" office:value-type="float" office:value="29"><text:p text:style-name="P56">29</text:p></table:table-cell><table:table-cell table:style-name="Tableau21.B3" office:value-type="float" office:value="22"><text:p text:style-name="P56">22</text:p></table:table-cell><table:table-cell table:style-name="Tableau21.B3" office:value-type="float" office:value="10"><text:p text:style-name="P56">10</text:p></table:table-cell><table:table-cell table:style-name="Tableau21.B3" office:value-type="float" office:value="12"><text:p text:style-name="P56">12</text:p></table:table-cell><table:table-cell table:style-name="Tableau21.B3" office:value-type="float" office:value="1"><text:p text:style-name="P56">1</text:p></table:table-cell><table:table-cell table:style-name="Tableau21.B3" office:value-type="float" office:value="5"><text:p text:style-name="P56">5</text:p></table:table-cell></table:table-row><table:table-row><table:table-cell table:style-name="Tableau21.A1" office:value-type="string"><text:p text:style-name="P54">16-19 </text:p></table:table-cell><table:table-cell table:style-name="Tableau21.B3" office:value-type="float" office:value="29"><text:p text:style-name="P56">29</text:p></table:table-cell><table:table-cell table:style-name="Tableau21.B3" office:value-type="float" office:value="36"><text:p text:style-name="P56">36</text:p></table:table-cell><table:table-cell table:style-name="Tableau21.B3" office:value-type="float" office:value="51"><text:p text:style-name="P56">51</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gt;=20</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6"><text:p text:style-name="P56">26</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Εξακολουθούν να μελετούν </text:p></table:table-cell><table:table-cell table:style-name="Tableau21.B3" office:value-type="float" office:value="29"><text:p text:style-name="P56">29</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2"><text:p text:style-name="P56">22</text:p></table:table-cell><table:table-cell table:style-name="Tableau21.B3" office:value-type="float" office:value="15"><text:p text:style-name="P56">15</text:p></table:table-cell><table:table-cell table:style-name="Tableau21.B3" office:value-type="float" office:value="13"><text:p text:style-name="P56">13</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4" table:number-columns-spanned="11" office:value-type="string"><text:p text:style-name="P57">Κατηγορία «Κοινωνικοεπαγγελματίες»</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Αυτοαπασχολούμενοι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Διευθυντές </text:p></table:table-cell><table:table-cell table:style-name="Tableau21.B3" office:value-type="float" office:value="30"><text:p text:style-name="P56">30</text:p></table:table-cell><table:table-cell table:style-name="Tableau21.B3" office:value-type="float" office:value="35"><text:p text:style-name="P56">35</text:p></table:table-cell><table:table-cell table:style-name="Tableau21.B3" office:value-type="float" office:value="53"><text:p text:style-name="P56">53</text:p></table:table-cell><table:table-cell table:style-name="Tableau21.B3" office:value-type="float" office:value="19"><text:p text:style-name="P56">19</text:p></table:table-cell><table:table-cell table:style-name="Tableau21.B3" office:value-type="float" office:value="29"><text:p text:style-name="P56">29</text:p></table:table-cell><table:table-cell table:style-name="Tableau21.B3" office:value-type="float" office:value="27"><text:p text:style-name="P56">27</text:p></table:table-cell><table:table-cell table:style-name="Tableau21.B3" office:value-type="float" office:value="18"><text:p text:style-name="P56">18</text:p></table:table-cell><table:table-cell table:style-name="Tableau21.B3" office:value-type="float" office:value="19"><text:p text:style-name="P56">19</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Άλλα λευκά περιλαίμια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8"><text:p text:style-name="P56">28</text:p></table:table-cell><table:table-cell table:style-name="Tableau21.B3" office:value-type="float" office:value="27"><text:p text:style-name="P56">27</text:p></table:table-cell><table:table-cell table:style-name="Tableau21.B3" office:value-type="float" office:value="16"><text:p text:style-name="P56">16</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Χειρωνακτικά εργαζόμενοι </text:p></table:table-cell><table:table-cell table:style-name="Tableau21.B3" office:value-type="float" office:value="28"><text:p text:style-name="P56">28</text:p></table:table-cell><table:table-cell table:style-name="Tableau21.B3" office:value-type="float" office:value="34"><text:p text:style-name="P56">34</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25"><text:p text:style-name="P56">25</text:p></table:table-cell><table:table-cell table:style-name="Tableau21.B3" office:value-type="float" office:value="24"><text:p text:style-name="P56">24</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Οικιακοί βοηθοί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49"><text:p text:style-name="P56">49</text:p></table:table-cell><table:table-cell table:style-name="Tableau21.B3" office:value-type="float" office:value="22"><text:p text:style-name="P56">22</text:p></table:table-cell><table:table-cell table:style-name="Tableau21.B3" office:value-type="float" office:value="29"><text:p text:style-name="P56">29</text:p></table:table-cell><table:table-cell table:style-name="Tableau21.B3" office:value-type="float" office:value="25"><text:p text:style-name="P56">25</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2"><text:p text:style-name="P56">2</text:p></table:table-cell><table:table-cell table:style-name="Tableau21.B3" office:value-type="float" office:value="2"><text:p text:style-name="P56">2</text:p></table:table-cell></table:table-row><table:table-row><table:table-cell table:style-name="Tableau21.A1" office:value-type="string"><text:p text:style-name="P54">Άνεργοι </text:p></table:table-cell><table:table-cell table:style-name="Tableau21.B3" office:value-type="float" office:value="25"><text:p text:style-name="P56">25</text:p></table:table-cell><table:table-cell table:style-name="Tableau21.B3" office:value-type="float" office:value="33"><text:p text:style-name="P56">33</text:p></table:table-cell><table:table-cell table:style-name="Tableau21.B3" office:value-type="float" office:value="60"><text:p text:style-name="P56">60</text:p></table:table-cell><table:table-cell table:style-name="Tableau21.B3" office:value-type="float" office:value="20"><text:p text:style-name="P56">20</text:p></table:table-cell><table:table-cell table:style-name="Tableau21.B3" office:value-type="float" office:value="35"><text:p text:style-name="P56">35</text:p></table:table-cell><table:table-cell table:style-name="Tableau21.B3" office:value-type="float" office:value="25"><text:p text:style-name="P56">25</text:p></table:table-cell><table:table-cell table:style-name="Tableau21.B3" office:value-type="float" office:value="12"><text:p text:style-name="P56">12</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Συνταξιούχος </text:p></table:table-cell><table:table-cell table:style-name="Tableau21.B3" office:value-type="float" office:value="28"><text:p text:style-name="P56">28</text:p></table:table-cell><table:table-cell table:style-name="Tableau21.B3" office:value-type="float" office:value="38"><text:p text:style-name="P56">38</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6"><text:p text:style-name="P56">26</text:p></table:table-cell><table:table-cell table:style-name="Tableau21.B3" office:value-type="float" office:value="22"><text:p text:style-name="P56">22</text:p></table:table-cell><table:table-cell table:style-name="Tableau21.B3" office:value-type="float" office:value="12"><text:p text:style-name="P56">12</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4"><text:p text:style-name="P56">4</text:p></table:table-cell></table:table-row><table:table-row><table:table-cell table:style-name="Tableau21.A1" office:value-type="string"><text:p text:style-name="P54">Φοιτητές </text:p></table:table-cell><table:table-cell table:style-name="Tableau21.B3" office:value-type="float" office:value="27"><text:p text:style-name="P56">27</text:p></table:table-cell><table:table-cell table:style-name="Tableau21.B3" office:value-type="float" office:value="31"><text:p text:style-name="P56">31</text:p></table:table-cell><table:table-cell table:style-name="Tableau21.B3" office:value-type="float" office:value="55"><text:p text:style-name="P56">55</text:p></table:table-cell><table:table-cell table:style-name="Tableau21.B3" office:value-type="float" office:value="21"><text:p text:style-name="P56">21</text:p></table:table-cell><table:table-cell table:style-name="Tableau21.B3" office:value-type="float" office:value="33"><text:p text:style-name="P56">33</text:p></table:table-cell><table:table-cell table:style-name="Tableau21.B3" office:value-type="float" office:value="23"><text:p text:style-name="P56">23</text:p></table:table-cell><table:table-cell table:style-name="Tableau21.B3" office:value-type="float" office:value="16"><text:p text:style-name="P56">16</text:p></table:table-cell><table:table-cell table:style-name="Tableau21.B3" office:value-type="float" office:value="13"><text:p text:style-name="P56">13</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Υποκειμενική αστικοποίηση</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Αγροτική περιοχή ή χωριό </text:p></table:table-cell><table:table-cell table:style-name="Tableau21.B3" office:value-type="float" office:value="26"><text:p text:style-name="P56">26</text:p></table:table-cell><table:table-cell table:style-name="Tableau21.B3" office:value-type="float" office:value="35"><text:p text:style-name="P56">35</text:p></table:table-cell><table:table-cell table:style-name="Tableau21.B3" office:value-type="float" office:value="51"><text:p text:style-name="P56">51</text:p></table:table-cell><table:table-cell table:style-name="Tableau21.B3" office:value-type="float" office:value="20"><text:p text:style-name="P56">20</text:p></table:table-cell><table:table-cell table:style-name="Tableau21.B3" office:value-type="float" office:value="27"><text:p text:style-name="P56">27</text:p></table:table-cell><table:table-cell table:style-name="Tableau21.B3" office:value-type="float" office:value="25"><text:p text:style-name="P56">25</text:p></table:table-cell><table:table-cell table:style-name="Tableau21.B3" office:value-type="float" office:value="14"><text:p text:style-name="P56">14</text:p></table:table-cell><table:table-cell table:style-name="Tableau21.B3" office:value-type="float" office:value="16"><text:p text:style-name="P56">16</text:p></table:table-cell><table:table-cell table:style-name="Tableau21.B3" office:value-type="float" office:value="1"><text:p text:style-name="P56">1</text:p></table:table-cell><table:table-cell table:style-name="Tableau21.B3" office:value-type="float" office:value="3"><text:p text:style-name="P56">3</text:p></table:table-cell></table:table-row><table:table-row><table:table-cell table:style-name="Tableau21.A1" office:value-type="string"><text:p text:style-name="P54">Μικρές ή μεσαίες πόλεις </text:p></table:table-cell><table:table-cell table:style-name="Tableau21.B3" office:value-type="float" office:value="30"><text:p text:style-name="P56">30</text:p></table:table-cell><table:table-cell table:style-name="Tableau21.B3" office:value-type="float" office:value="34"><text:p text:style-name="P56">34</text:p></table:table-cell><table:table-cell table:style-name="Tableau21.B3" office:value-type="float" office:value="52"><text:p text:style-name="P56">52</text:p></table:table-cell><table:table-cell table:style-name="Tableau21.B3" office:value-type="float" office:value="22"><text:p text:style-name="P56">22</text:p></table:table-cell><table:table-cell table:style-name="Tableau21.B3" office:value-type="float" office:value="28"><text:p text:style-name="P56">28</text:p></table:table-cell><table:table-cell table:style-name="Tableau21.B3" office:value-type="float" office:value="23"><text:p text:style-name="P56">23</text:p></table:table-cell><table:table-cell table:style-name="Tableau21.B3" office:value-type="float" office:value="15"><text:p text:style-name="P56">15</text:p></table:table-cell><table:table-cell table:style-name="Tableau21.B3" office:value-type="float" office:value="15"><text:p text:style-name="P56">15</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1" office:value-type="string"><text:p text:style-name="P54">Μεγάλη πόλη </text:p></table:table-cell><table:table-cell table:style-name="Tableau21.B3" office:value-type="float" office:value="28"><text:p text:style-name="P56">28</text:p></table:table-cell><table:table-cell table:style-name="Tableau21.B3" office:value-type="float" office:value="35"><text:p text:style-name="P56">35</text:p></table:table-cell><table:table-cell table:style-name="Tableau21.B3" office:value-type="float" office:value="56"><text:p text:style-name="P56">56</text:p></table:table-cell><table:table-cell table:style-name="Tableau21.B3" office:value-type="float" office:value="19"><text:p text:style-name="P56">19</text:p></table:table-cell><table:table-cell table:style-name="Tableau21.B3" office:value-type="float" office:value="28"><text:p text:style-name="P56">28</text:p></table:table-cell><table:table-cell table:style-name="Tableau21.B3" office:value-type="float" office:value="25"><text:p text:style-name="P56">25</text:p></table:table-cell><table:table-cell table:style-name="Tableau21.B3" office:value-type="float" office:value="15"><text:p text:style-name="P56">15</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2"><text:p text:style-name="P56">2</text:p></table:table-cell></table:table-row><table:table-row><table:table-cell table:style-name="Tableau21.A4" table:number-columns-spanned="11" office:value-type="string"><text:p text:style-name="P57">Αντίληψη της ΑΕΕΚ στη (ΧΩΡΑ ΜΑΣ)</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Θετική </text:p></table:table-cell><table:table-cell table:style-name="Tableau21.B3" office:value-type="float" office:value="30"><text:p text:style-name="P56">30</text:p></table:table-cell><table:table-cell table:style-name="Tableau21.B3" office:value-type="float" office:value="37"><text:p text:style-name="P56">37</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26"><text:p text:style-name="P56">26</text:p></table:table-cell><table:table-cell table:style-name="Tableau21.B3" office:value-type="float" office:value="26"><text:p text:style-name="P56">26</text:p></table:table-cell><table:table-cell table:style-name="Tableau21.B3" office:value-type="float" office:value="14"><text:p text:style-name="P56">14</text:p></table:table-cell><table:table-cell table:style-name="Tableau21.B3" office:value-type="float" office:value="17"><text:p text:style-name="P56">17</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Αρνητική </text:p></table:table-cell><table:table-cell table:style-name="Tableau21.B3" office:value-type="float" office:value="26"><text:p text:style-name="P56">26</text:p></table:table-cell><table:table-cell table:style-name="Tableau21.B3" office:value-type="float" office:value="30"><text:p text:style-name="P56">30</text:p></table:table-cell><table:table-cell table:style-name="Tableau21.B3" office:value-type="float" office:value="53"><text:p text:style-name="P56">53</text:p></table:table-cell><table:table-cell table:style-name="Tableau21.B3" office:value-type="float" office:value="21"><text:p text:style-name="P56">21</text:p></table:table-cell><table:table-cell table:style-name="Tableau21.B3" office:value-type="float" office:value="34"><text:p text:style-name="P56">34</text:p></table:table-cell><table:table-cell table:style-name="Tableau21.B3" office:value-type="float" office:value="23"><text:p text:style-name="P56">23</text:p></table:table-cell><table:table-cell table:style-name="Tableau21.B3" office:value-type="float" office:value="17"><text:p text:style-name="P56">17</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4" table:number-columns-spanned="11" office:value-type="string"><text:p text:style-name="P57">Παρακολούθησε ποτέ αρχική επαγγελματική εκπαίδευση (ανώτερη δευτεροβάθμια)</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4">Ναι </text:p></table:table-cell><table:table-cell table:style-name="Tableau21.B3" office:value-type="float" office:value="28"><text:p text:style-name="P56">28</text:p></table:table-cell><table:table-cell table:style-name="Tableau21.B3" office:value-type="float" office:value="37"><text:p text:style-name="P56">37</text:p></table:table-cell><table:table-cell table:style-name="Tableau21.B3" office:value-type="float" office:value="52"><text:p text:style-name="P56">52</text:p></table:table-cell><table:table-cell table:style-name="Tableau21.B3" office:value-type="float" office:value="21"><text:p text:style-name="P56">21</text:p></table:table-cell><table:table-cell table:style-name="Tableau21.B3" office:value-type="float" office:value="24"><text:p text:style-name="P56">24</text:p></table:table-cell><table:table-cell table:style-name="Tableau21.B3" office:value-type="float" office:value="25"><text:p text:style-name="P56">25</text:p></table:table-cell><table:table-cell table:style-name="Tableau21.B3" office:value-type="float" office:value="16"><text:p text:style-name="P56">16</text:p></table:table-cell><table:table-cell table:style-name="Tableau21.B3" office:value-type="float" office:value="18"><text:p text:style-name="P56">18</text:p></table:table-cell><table:table-cell table:style-name="Tableau21.B3" office:value-type="float" office:value="1"><text:p text:style-name="P56">1</text:p></table:table-cell><table:table-cell table:style-name="Tableau21.B3" office:value-type="float" office:value="1"><text:p text:style-name="P56">1</text:p></table:table-cell></table:table-row><table:table-row><table:table-cell table:style-name="Tableau21.A1" office:value-type="string"><text:p text:style-name="P54">Όχι </text:p></table:table-cell><table:table-cell table:style-name="Tableau21.B3" office:value-type="float" office:value="28"><text:p text:style-name="P56">28</text:p></table:table-cell><table:table-cell table:style-name="Tableau21.B3" office:value-type="float" office:value="33"><text:p text:style-name="P56">33</text:p></table:table-cell><table:table-cell table:style-name="Tableau21.B3" office:value-type="float" office:value="54"><text:p text:style-name="P56">54</text:p></table:table-cell><table:table-cell table:style-name="Tableau21.B3" office:value-type="float" office:value="20"><text:p text:style-name="P56">20</text:p></table:table-cell><table:table-cell table:style-name="Tableau21.B3" office:value-type="float" office:value="31"><text:p text:style-name="P56">31</text:p></table:table-cell><table:table-cell table:style-name="Tableau21.B3" office:value-type="float" office:value="24"><text:p text:style-name="P56">24</text:p></table:table-cell><table:table-cell table:style-name="Tableau21.B3" office:value-type="float" office:value="13"><text:p text:style-name="P56">13</text:p></table:table-cell><table:table-cell table:style-name="Tableau21.B3" office:value-type="float" office:value="14"><text:p text:style-name="P56">14</text:p></table:table-cell><table:table-cell table:style-name="Tableau21.B3" office:value-type="float" office:value="1"><text:p text:style-name="P56">1</text:p></table:table-cell><table:table-cell table:style-name="Tableau21.B3" office:value-type="float" office:value="3"><text:p text:style-name="P56">3</text:p></table:table-cell></table:table-row></table:table><text:p text:style-name="P14"/></draw:text-box></draw:frame></text:p>
        <text:p text:style-name="P29"/>
      </text:section>
      <text:h text:style-name="P17" text:outline-level="1"><text:bookmark-start text:name="__RefHeading___Toc215590_2930363814"/>IV. Εμπόδια στη συμμετοχή στην ΕΕΚ <text:bookmark-end text:name="__RefHeading___Toc215590_2930363814"/></text:h>
      <text:p text:style-name="P21"/>
      <text:section text:style-name="Sect2" text:name="Section6">
        <text:h text:style-name="P19" text:outline-level="2"><text:bookmark-start text:name="__RefHeading___Toc215592_2930363814"/>1. Προκλήσεις που σχετίζονται με μη τεχνικές δεξιότητες <text:bookmark-end text:name="__RefHeading___Toc215592_2930363814"/></text:h>
        <text:p text:style-name="P50">Οι μισοί πολίτες της ΕΕ δηλώνουν ότι η ΕΕΚ δεν παρέχει αρκετές εγκάρσιες δεξιότητες, όπως η επικοινωνία ή η κριτική σκέψη </text:p>
        <text:p text:style-name="P21">Σε ολόκληρη την Ευρωπαϊκή Ένωση, το 50 % δηλώνει ότι η ΕΕΚ δεν παρέχει επαρκείς εγκάρσιες δεξιότητες, όπως η επικοινωνία ή η κριτική σκέψη, συμπεριλαμβανομένου του 12 % που συμφωνεί απόλυτα και του 38 % που τείνουν να συμφωνούν.<text:note text:id="ftn47" text:note-class="footnote"><text:note-citation>47</text:note-citation><text:note-body><text:p text:style-name="P13">QB7.6. Πείτε μου σε ποιο βαθμό συμφωνείτε ή διαφωνείτε με καθεμία από τις ακόλουθες δηλώσεις: Η ΕΕΚ δεν παρέχει αρκετές εγκάρσιες δεξιότητες, όπως η επικοινωνία ή η κριτική σκέψη</text:p></text:note-body></text:note> Συνολικά, το 37% διαφωνεί με αυτή τη δήλωση, ενώ το 13% δεν γνωρίζει. </text:p>
        <text:p text:style-name="P21">Τα υψηλότερα επίπεδα συμφωνίας καταγράφονται στην Πολωνία (66%), την Κροατία (65%) και τη Σλοβενία (64%), με τα χαμηλότερα στην Ισπανία (36%), τη Δανία (39%), την Εσθονία (40%) και την Ιρλανδία και τη Σουηδία (και οι δύο 44%). </text:p>
        <text:p text:style-name="P21">Σε 24 κράτη μέλη της ΕΕ, οι πλειοψηφίες πιστεύουν ότι η ΕΕΚ δεν παρέχει επαρκείς εγκάρσιες δεξιότητες. Μόνο σε τρεις χώρες, την Εσθονία (49%), την Ισπανία (47%) και τη Δανία (45%), οι περισσότεροι ερωτηθέντες διαφωνούν παρά συμφωνούν με τη δήλωση. </text:p>
        <text:p text:style-name="P21">Σε αρκετά κράτη μέλη της ΕΕ, συμπεριλαμβανομένης της Γερμανίας, των Κάτω Χωρών και της Αυστρίας, οι απόψεις είναι πιο ομοιόμορφα διχασμένες, με εκείνα που συμφωνούν με τη δήλωση να κυμαίνονται από 45 % έως 50 %. </text:p>
        <text:p text:style-name="P21"><draw:g text:anchor-type="paragraph" draw:z-index="42" draw:name="Forme38" draw:style-name="gr1"><draw:frame draw:style-name="gr174" draw:text-style-name="P99" svg:width="5.299cm" svg:height="5.55cm" svg:x="10.691cm" svg:y="-8.671cm"><draw:image xlink:href="Pictures/10000000000001D3000001E921908F25A2E06E8F.png" xlink:type="simple" xlink:show="embed" xlink:actuate="onLoad" draw:mime-type="image/png"><text:p/></draw:image></draw:frame><draw:frame draw:style-name="gr175" draw:text-style-name="P101" svg:width="8.494cm" svg:height="1.551cm" svg:x="8.733cm" svg:y="-10.864cm"><draw:text-box><text:p text:style-name="P100"><text:span text:style-name="T60">QB7.6. Πείτε μου σε ποιο βαθμό συμφωνείτε ή διαφωνείτε με καθεμία από τις ακόλουθες δηλώσεις: Η ΕΕΚ δεν παρέχει επαρκείς εγκάρσιες δεξιότητες, όπως η επικοινωνία ή η κριτική σκέψη (ΕΕ27) (%) </text:span></text:p></draw:text-box></draw:frame><draw:frame draw:style-name="gr176" draw:text-style-name="P104" svg:width="2.227cm" svg:height="0.902cm" svg:x="10.61cm" svg:y="-9.462cm"><draw:text-box><text:p text:style-name="P103"><text:span text:style-name="T60">Δεν ξέρω 13</text:span></text:p></draw:text-box></draw:frame><draw:frame draw:style-name="gr177" draw:text-style-name="P104" svg:width="1.823cm" svg:height="0.902cm" svg:x="9.024cm" svg:y="-7.528cm"><draw:text-box><text:p text:style-name="P103"><text:span text:style-name="T60">Διαφωνώ απόλυτα 8</text:span></text:p></draw:text-box></draw:frame><draw:frame draw:style-name="gr178" draw:text-style-name="P104" svg:width="2.234cm" svg:height="0.902cm" svg:x="9.125cm" svg:y="-3.985cm"><draw:text-box><text:p text:style-name="P103"><text:span text:style-name="T60">Διαφωνώ 29</text:span></text:p></draw:text-box></draw:frame><draw:frame draw:style-name="gr179" draw:text-style-name="P101" svg:width="1.671cm" svg:height="0.902cm" svg:x="15.556cm" svg:y="-4.565cm"><draw:text-box><text:p text:style-name="P100"><text:span text:style-name="T60">Συμφωνώ 38</text:span></text:p></draw:text-box></draw:frame><draw:frame draw:style-name="gr180" draw:text-style-name="P101" svg:width="2.899cm" svg:height="0.902cm" svg:x="13.21cm" svg:y="-9.118cm"><draw:text-box><text:p text:style-name="P100"><text:span text:style-name="T60">Συμφωνώ απόλυτα 12</text:span></text:p></draw:text-box></draw:frame></draw:g><draw:g text:anchor-type="paragraph" draw:z-index="43" draw:name="Forme39" draw:style-name="gr1"><draw:frame draw:style-name="gr166" draw:text-style-name="P99" svg:width="16.675cm" svg:height="7.33cm" svg:x="0.002cm" svg:y="1.186cm"><draw:image xlink:href="Pictures/10000000000005650000025FE1EE3787907AFDEF.png" xlink:type="simple" xlink:show="embed" xlink:actuate="onLoad" draw:mime-type="image/png"><text:p/></draw:image></draw:frame><draw:frame draw:style-name="gr167" draw:text-style-name="P101" svg:width="15.895cm" svg:height="0.922cm" svg:x="0.251cm" svg:y="0.101cm"><draw:text-box><text:p text:style-name="P100"><text:span text:style-name="T60">QB7.6. Πείτε μου σε ποιο βαθμό συμφωνείτε ή διαφωνείτε με καθεμία από τις ακόλουθες δηλώσεις: Η ΕΕΚ δεν παρέχει αρκετές εγκάρσιες δεξιότητες, όπως η επικοινωνία ή η κριτική σκέψη (%) </text:span></text:p></draw:text-box></draw:frame><draw:g draw:style-name="gr4"><draw:frame draw:style-name="gr168" draw:text-style-name="P99" svg:width="14.098cm" svg:height="0.959cm" svg:x="0.342cm" svg:y="8.605cm"><draw:image xlink:href="Pictures/100000000000022300000022902E68B765C34830.png" xlink:type="simple" xlink:show="embed" xlink:actuate="onLoad" draw:mime-type="image/png"><text:p/></draw:image></draw:frame><draw:frame draw:style-name="gr169" draw:text-style-name="P101" svg:width="2.924cm" svg:height="0.648cm" svg:x="0.803cm" svg:y="8.779cm"><draw:text-box><text:p text:style-name="P105"><text:span text:style-name="T60">Συμφωνώ απόλυτα</text:span></text:p></draw:text-box></draw:frame><draw:frame draw:style-name="gr170" draw:text-style-name="P101" svg:width="2.857cm" svg:height="0.902cm" svg:x="3.812cm" svg:y="8.756cm"><draw:text-box><text:p text:style-name="P105"><text:span text:style-name="T60">Τείνουν να συμφωνούν</text:span></text:p></draw:text-box></draw:frame><draw:frame draw:style-name="gr171" draw:text-style-name="P101" svg:width="3.282cm" svg:height="0.646cm" svg:x="6.994cm" svg:y="8.799cm"><draw:text-box><text:p text:style-name="P105"><text:span text:style-name="T60">Τείνουν να διαφωνούν</text:span></text:p></draw:text-box></draw:frame><draw:frame draw:style-name="gr172" draw:text-style-name="P101" svg:width="3.484cm" svg:height="0.646cm" svg:x="10.622cm" svg:y="8.756cm"><draw:text-box><text:p text:style-name="P105"><text:span text:style-name="T60">Διαφωνώ απόλυτα</text:span></text:p></draw:text-box></draw:frame><draw:frame draw:style-name="gr173" draw:text-style-name="P101" svg:width="2.52cm" svg:height="0.687cm" svg:x="14.344cm" svg:y="8.756cm"><draw:text-box><text:p text:style-name="P105"><text:span text:style-name="T60">Δεν γνωρίζω</text:span></text:p></draw:text-box></draw:frame></draw:g></draw:g></text:p>
        <text:p text:style-name="P29">Ο βαθμός στον οποίο οι ερωτηθέντες συμφωνούν ότι η ΕΕΚ δεν παρέχει επαρκείς εγκάρσιες δεξιότητες ποικίλλει ανάλογα με τους κοινωνικοδημογραφικούς και συμπεριφορικούς παράγοντες ως εξής: </text:p>
        <text:p text:style-name="P52">■ Υπάρχουν μέτριες διαφορές ανά κοινωνικοεπαγγελματική κατηγορία, με τους σπουδαστές και άλλους υπαλλήλους γραφείου να είναι πιθανότερο να πιστεύουν ότι η ΕΕΚ δεν παρέχει επαρκείς εγκάρσιες δεξιότητες, όπως η επικοινωνία ή η κριτική σκέψη (και οι δύο 55%), ενώ οι άνεργοι ερωτηθέντες καταγράφουν σημαντικά χαμηλότερα επίπεδα (45%). </text:p>
        <text:p text:style-name="P52">■ Μέχρι την ηλικία κατά το τέλος της εκπαίδευσης, η άποψη αυτή είναι πιο διαδεδομένη στους ερωτηθέντες που εξακολουθούν να σπουδάζουν (54%), ακολουθούμενοι από εκείνους που ολοκλήρωσαν την εκπαίδευση σε ηλικία 20 ετών και άνω και από εκείνους ηλικίας 16-19 ετών (και οι δύο 51%). Οι ερωτηθέντες των οποίων η εκπαίδευση έληξε στην ηλικία των 15 ετών ή νωρίτερα είναι λιγότερο πιθανό να συμφωνήσουν με αυτή τη δήλωση (45%). </text:p>
        <text:p text:style-name="P52">■ Ανά ηλικία, η άποψη αυτή είναι πιο διαδεδομένη στους ερωτηθέντες ηλικίας 25-39 ετών (54 %), ακολουθούμενους από τους ερωτηθέντες ηλικίας 15-24 ετών και 40-54 ετών (και οι δύο 52 %). Είναι λιγότερο διαδεδομένη μεταξύ των ατόμων ηλικίας 55 ετών και άνω (48%). </text:p>
        <text:p text:style-name="P52">■ Οι ερωτηθέντες που πιστεύουν ότι οι σπουδαστές λαμβάνουν επαρκείς πληροφορίες σχετικά με την ΕΕΚ είναι πιθανότερο να συμφωνήσουν με τη δήλωση (55%) από εκείνους που πιστεύουν ότι οι πληροφορίες είναι ανεπαρκείς (48%). </text:p>
        <text:p text:style-name="P52">■ Υπάρχουν μόνο ελάχιστες διαφοροποιήσεις όσον αφορά τη συμμετοχή στην ΕΕΚ. Οι ερωτηθέντες που έχουν παρακολουθήσει οι ίδιοι ΕΕΚ είναι ελαφρώς πιθανότερο να συμφωνήσουν ότι η ΕΕΚ παρέχει ανεπαρκείς εγκάρσιες δεξιότητες (53%) από εκείνους που δεν έχουν εμπειρία ΕΕΚ (50%). </text:p>
        <text:p text:style-name="P52">■ Όσον αφορά την εικόνα τους για την ΕΕΚ, οι ερωτηθέντες που έχουν θετική εικόνα για την ΕΕΚ είναι ελαφρώς πιο πιθανό να συμφωνήσουν με αυτή τη δήλωση από εκείνους που έχουν αρνητική εικόνα (53% έναντι 50%). </text:p>
        <text:p text:style-name="P52">■ Δεν υπάρχουν διαφορές ανά φύλο. </text:p>
        <text:p text:style-name="P28"/>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1">QB7.6 Πείτε μου σε ποιο βαθμό συμφωνείτε ή διαφωνείτε με καθεμία από τις ακόλουθες δηλώσεις: Η ΑΕΕΚ δεν παρέχει επαρκείς εγκάρσιες δεξιότητες, όπως η επικοινωνία ή η κριτική σκέψη (%-ΕΕ)</text:p>
            </table:table-cell>
            <table:covered-table-cell/>
            <table:covered-table-cell/>
            <table:covered-table-cell/>
          </table:table-row>
          <table:table-row>
            <table:table-cell table:style-name="Tableau22.A1" office:value-type="string">
              <text:p text:style-name="P93"/>
            </table:table-cell>
            <table:table-cell table:style-name="Tableau22.A1" office:value-type="string">
              <text:p text:style-name="P87">Σύνολο «Συμφωνία»</text:p>
            </table:table-cell>
            <table:table-cell table:style-name="Tableau22.A1" office:value-type="string">
              <text:p text:style-name="P87">Σύνολο «Διαφωνώ» </text:p>
            </table:table-cell>
            <table:table-cell table:style-name="Tableau22.A1" office:value-type="string">
              <text:p text:style-name="P87">Δεν ξέρω</text:p>
            </table:table-cell>
          </table:table-row>
          <table:table-row>
            <table:table-cell table:style-name="Tableau22.A1" office:value-type="string">
              <text:p text:style-name="P91">ΕΕ των 27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Φύλο</text:p>
            </table:table-cell>
            <table:covered-table-cell/>
            <table:covered-table-cell/>
            <table:covered-table-cell/>
          </table:table-row>
          <table:table-row>
            <table:table-cell table:style-name="Tableau22.A1" office:value-type="string">
              <text:p text:style-name="P91">Άνδρας </text:p>
            </table:table-cell>
            <table:table-cell table:style-name="Tableau22.B3" office:value-type="float" office:value="52">
              <text:p text:style-name="P87">52</text:p>
            </table:table-cell>
            <table:table-cell table:style-name="Tableau22.B3" office:value-type="float" office:value="36">
              <text:p text:style-name="P87">36</text:p>
            </table:table-cell>
            <table:table-cell table:style-name="Tableau22.B3" office:value-type="float" office:value="12">
              <text:p text:style-name="P87">12</text:p>
            </table:table-cell>
          </table:table-row>
          <table:table-row>
            <table:table-cell table:style-name="Tableau22.A1" office:value-type="string">
              <text:p text:style-name="P91">Γυναίκα </text:p>
            </table:table-cell>
            <table:table-cell table:style-name="Tableau22.B3" office:value-type="float" office:value="50">
              <text:p text:style-name="P87">50</text:p>
            </table:table-cell>
            <table:table-cell table:style-name="Tableau22.B3" office:value-type="float" office:value="37">
              <text:p text:style-name="P87">37</text:p>
            </table:table-cell>
            <table:table-cell table:style-name="Tableau22.B3" office:value-type="float" office:value="13">
              <text:p text:style-name="P87">13</text:p>
            </table:table-cell>
          </table:table-row>
          <table:table-row>
            <table:table-cell table:style-name="Tableau22.A4" table:number-columns-spanned="4" office:value-type="string">
              <text:p text:style-name="P61">Ηλικία</text:p>
            </table:table-cell>
            <table:covered-table-cell/>
            <table:covered-table-cell/>
            <table:covered-table-cell/>
          </table:table-row>
          <table:table-row>
            <table:table-cell table:style-name="Tableau22.A1" office:value-type="string">
              <text:p text:style-name="P91">15-24 </text:p>
            </table:table-cell>
            <table:table-cell table:style-name="Tableau22.B3" office:value-type="float" office:value="52">
              <text:p text:style-name="P87">52</text:p>
            </table:table-cell>
            <table:table-cell table:style-name="Tableau22.B3" office:value-type="float" office:value="39">
              <text:p text:style-name="P87">39</text:p>
            </table:table-cell>
            <table:table-cell table:style-name="Tableau22.B3" office:value-type="float" office:value="9">
              <text:p text:style-name="P87">9</text:p>
            </table:table-cell>
          </table:table-row>
          <table:table-row>
            <table:table-cell table:style-name="Tableau22.A1" office:value-type="string">
              <text:p text:style-name="P91">25-39 </text:p>
            </table:table-cell>
            <table:table-cell table:style-name="Tableau22.B3" office:value-type="float" office:value="54">
              <text:p text:style-name="P87">54</text:p>
            </table:table-cell>
            <table:table-cell table:style-name="Tableau22.B3" office:value-type="float" office:value="37">
              <text:p text:style-name="P87">37</text:p>
            </table:table-cell>
            <table:table-cell table:style-name="Tableau22.B3" office:value-type="float" office:value="9">
              <text:p text:style-name="P87">9</text:p>
            </table:table-cell>
          </table:table-row>
          <table:table-row>
            <table:table-cell table:style-name="Tableau22.A1" office:value-type="string">
              <text:p text:style-name="P91">40-54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gt;=55</text:p>
            </table:table-cell>
            <table:table-cell table:style-name="Tableau22.B3" office:value-type="float" office:value="48">
              <text:p text:style-name="P87">48</text:p>
            </table:table-cell>
            <table:table-cell table:style-name="Tableau22.B3" office:value-type="float" office:value="35">
              <text:p text:style-name="P87">35</text:p>
            </table:table-cell>
            <table:table-cell table:style-name="Tableau22.B3" office:value-type="float" office:value="17">
              <text:p text:style-name="P87">17</text:p>
            </table:table-cell>
          </table:table-row>
          <table:table-row>
            <table:table-cell table:style-name="Tableau22.A4" table:number-columns-spanned="4" office:value-type="string">
              <text:p text:style-name="P61">Εκπαίδευση (τέλος)</text:p>
            </table:table-cell>
            <table:covered-table-cell/>
            <table:covered-table-cell/>
            <table:covered-table-cell/>
          </table:table-row>
          <table:table-row>
            <table:table-cell table:style-name="Tableau22.A1" office:value-type="string">
              <text:p text:style-name="P91">&lt;=-15</text:p>
            </table:table-cell>
            <table:table-cell table:style-name="Tableau22.B3" office:value-type="float" office:value="45">
              <text:p text:style-name="P87">45</text:p>
            </table:table-cell>
            <table:table-cell table:style-name="Tableau22.B3" office:value-type="float" office:value="33">
              <text:p text:style-name="P87">33</text:p>
            </table:table-cell>
            <table:table-cell table:style-name="Tableau22.B3" office:value-type="float" office:value="22">
              <text:p text:style-name="P87">22</text:p>
            </table:table-cell>
          </table:table-row>
          <table:table-row>
            <table:table-cell table:style-name="Tableau22.A1" office:value-type="string">
              <text:p text:style-name="P91">16-19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1" office:value-type="string">
              <text:p text:style-name="P91">&gt;=20</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Εξακολουθούν να μελετούν </text:p>
            </table:table-cell>
            <table:table-cell table:style-name="Tableau22.B3" office:value-type="float" office:value="54">
              <text:p text:style-name="P87">54</text:p>
            </table:table-cell>
            <table:table-cell table:style-name="Tableau22.B3" office:value-type="float" office:value="36">
              <text:p text:style-name="P87">36</text:p>
            </table:table-cell>
            <table:table-cell table:style-name="Tableau22.B3" office:value-type="float" office:value="10">
              <text:p text:style-name="P87">10</text:p>
            </table:table-cell>
          </table:table-row>
          <table:table-row>
            <table:table-cell table:style-name="Tableau22.A4" table:number-columns-spanned="4" office:value-type="string">
              <text:p text:style-name="P61">Κατηγορία «Κοινωνικοεπαγγελματίες»</text:p>
            </table:table-cell>
            <table:covered-table-cell/>
            <table:covered-table-cell/>
            <table:covered-table-cell/>
          </table:table-row>
          <table:table-row>
            <table:table-cell table:style-name="Tableau22.A1" office:value-type="string">
              <text:p text:style-name="P91">Αυτοαπασχολούμενοι </text:p>
            </table:table-cell>
            <table:table-cell table:style-name="Tableau22.B3" office:value-type="float" office:value="49">
              <text:p text:style-name="P87">49</text:p>
            </table:table-cell>
            <table:table-cell table:style-name="Tableau22.B3" office:value-type="float" office:value="39">
              <text:p text:style-name="P87">39</text:p>
            </table:table-cell>
            <table:table-cell table:style-name="Tableau22.B3" office:value-type="float" office:value="12">
              <text:p text:style-name="P87">12</text:p>
            </table:table-cell>
          </table:table-row>
          <table:table-row>
            <table:table-cell table:style-name="Tableau22.A1" office:value-type="string">
              <text:p text:style-name="P91">Διευθυντές </text:p>
            </table:table-cell>
            <table:table-cell table:style-name="Tableau22.B3" office:value-type="float" office:value="51">
              <text:p text:style-name="P87">51</text:p>
            </table:table-cell>
            <table:table-cell table:style-name="Tableau22.B3" office:value-type="float" office:value="38">
              <text:p text:style-name="P87">38</text:p>
            </table:table-cell>
            <table:table-cell table:style-name="Tableau22.B3" office:value-type="float" office:value="11">
              <text:p text:style-name="P87">11</text:p>
            </table:table-cell>
          </table:table-row>
          <table:table-row>
            <table:table-cell table:style-name="Tableau22.A1" office:value-type="string">
              <text:p text:style-name="P91">Άλλα λευκά περιλαίμια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1" office:value-type="string">
              <text:p text:style-name="P91">Χειρωνακτικά εργαζόμενοι </text:p>
            </table:table-cell>
            <table:table-cell table:style-name="Tableau22.B3" office:value-type="float" office:value="52">
              <text:p text:style-name="P87">52</text:p>
            </table:table-cell>
            <table:table-cell table:style-name="Tableau22.B3" office:value-type="float" office:value="38">
              <text:p text:style-name="P87">38</text:p>
            </table:table-cell>
            <table:table-cell table:style-name="Tableau22.B3" office:value-type="float" office:value="10">
              <text:p text:style-name="P87">10</text:p>
            </table:table-cell>
          </table:table-row>
          <table:table-row>
            <table:table-cell table:style-name="Tableau22.A1" office:value-type="string">
              <text:p text:style-name="P91">Οικιακοί βοηθοί </text:p>
            </table:table-cell>
            <table:table-cell table:style-name="Tableau22.B3" office:value-type="float" office:value="49">
              <text:p text:style-name="P87">49</text:p>
            </table:table-cell>
            <table:table-cell table:style-name="Tableau22.B3" office:value-type="float" office:value="36">
              <text:p text:style-name="P87">36</text:p>
            </table:table-cell>
            <table:table-cell table:style-name="Tableau22.B3" office:value-type="float" office:value="15">
              <text:p text:style-name="P87">15</text:p>
            </table:table-cell>
          </table:table-row>
          <table:table-row>
            <table:table-cell table:style-name="Tableau22.A1" office:value-type="string">
              <text:p text:style-name="P91">Άνεργοι </text:p>
            </table:table-cell>
            <table:table-cell table:style-name="Tableau22.B3" office:value-type="float" office:value="45">
              <text:p text:style-name="P87">45</text:p>
            </table:table-cell>
            <table:table-cell table:style-name="Tableau22.B3" office:value-type="float" office:value="40">
              <text:p text:style-name="P87">40</text:p>
            </table:table-cell>
            <table:table-cell table:style-name="Tableau22.B3" office:value-type="float" office:value="15">
              <text:p text:style-name="P87">15</text:p>
            </table:table-cell>
          </table:table-row>
          <table:table-row>
            <table:table-cell table:style-name="Tableau22.A1" office:value-type="string">
              <text:p text:style-name="P91">Συνταξιούχος </text:p>
            </table:table-cell>
            <table:table-cell table:style-name="Tableau22.B3" office:value-type="float" office:value="48">
              <text:p text:style-name="P87">48</text:p>
            </table:table-cell>
            <table:table-cell table:style-name="Tableau22.B3" office:value-type="float" office:value="33">
              <text:p text:style-name="P87">33</text:p>
            </table:table-cell>
            <table:table-cell table:style-name="Tableau22.B3" office:value-type="float" office:value="19">
              <text:p text:style-name="P87">19</text:p>
            </table:table-cell>
          </table:table-row>
          <table:table-row>
            <table:table-cell table:style-name="Tableau22.A1" office:value-type="string">
              <text:p text:style-name="P91">Φοιτητές </text:p>
            </table:table-cell>
            <table:table-cell table:style-name="Tableau22.B3" office:value-type="float" office:value="55">
              <text:p text:style-name="P87">55</text:p>
            </table:table-cell>
            <table:table-cell table:style-name="Tableau22.B3" office:value-type="float" office:value="36">
              <text:p text:style-name="P87">36</text:p>
            </table:table-cell>
            <table:table-cell table:style-name="Tableau22.B3" office:value-type="float" office:value="9">
              <text:p text:style-name="P87">9</text:p>
            </table:table-cell>
          </table:table-row>
          <table:table-row>
            <table:table-cell table:style-name="Tableau22.A4" table:number-columns-spanned="4" office:value-type="string">
              <text:p text:style-name="P61">Υποκειμενική αστικοποίηση</text:p>
            </table:table-cell>
            <table:covered-table-cell/>
            <table:covered-table-cell/>
            <table:covered-table-cell/>
          </table:table-row>
          <table:table-row>
            <table:table-cell table:style-name="Tableau22.A1" office:value-type="string">
              <text:p text:style-name="P91">Αγροτική περιοχή ή χωριό </text:p>
            </table:table-cell>
            <table:table-cell table:style-name="Tableau22.B3" office:value-type="float" office:value="49">
              <text:p text:style-name="P87">49</text:p>
            </table:table-cell>
            <table:table-cell table:style-name="Tableau22.B3" office:value-type="float" office:value="38">
              <text:p text:style-name="P87">38</text:p>
            </table:table-cell>
            <table:table-cell table:style-name="Tableau22.B3" office:value-type="float" office:value="13">
              <text:p text:style-name="P87">13</text:p>
            </table:table-cell>
          </table:table-row>
          <table:table-row>
            <table:table-cell table:style-name="Tableau22.A1" office:value-type="string">
              <text:p text:style-name="P91">Μικρές ή μεσαίες πόλεις </text:p>
            </table:table-cell>
            <table:table-cell table:style-name="Tableau22.B3" office:value-type="float" office:value="52">
              <text:p text:style-name="P87">52</text:p>
            </table:table-cell>
            <table:table-cell table:style-name="Tableau22.B3" office:value-type="float" office:value="35">
              <text:p text:style-name="P87">35</text:p>
            </table:table-cell>
            <table:table-cell table:style-name="Tableau22.B3" office:value-type="float" office:value="13">
              <text:p text:style-name="P87">13</text:p>
            </table:table-cell>
          </table:table-row>
          <table:table-row>
            <table:table-cell table:style-name="Tableau22.A1" office:value-type="string">
              <text:p text:style-name="P91">Μεγάλη πόλη </text:p>
            </table:table-cell>
            <table:table-cell table:style-name="Tableau22.B3" office:value-type="float" office:value="51">
              <text:p text:style-name="P87">51</text:p>
            </table:table-cell>
            <table:table-cell table:style-name="Tableau22.B3" office:value-type="float" office:value="37">
              <text:p text:style-name="P87">37</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Αντίληψη της ΑΕΕΚ στη (ΧΩΡΑ ΜΑΣ)</text:p>
            </table:table-cell>
            <table:covered-table-cell/>
            <table:covered-table-cell/>
            <table:covered-table-cell/>
          </table:table-row>
          <table:table-row>
            <table:table-cell table:style-name="Tableau22.A1" office:value-type="string">
              <text:p text:style-name="P91">Θετική </text:p>
            </table:table-cell>
            <table:table-cell table:style-name="Tableau22.B3" office:value-type="float" office:value="53">
              <text:p text:style-name="P87">53</text:p>
            </table:table-cell>
            <table:table-cell table:style-name="Tableau22.B3" office:value-type="float" office:value="37">
              <text:p text:style-name="P87">37</text:p>
            </table:table-cell>
            <table:table-cell table:style-name="Tableau22.B3" office:value-type="float" office:value="10">
              <text:p text:style-name="P87">10</text:p>
            </table:table-cell>
          </table:table-row>
          <table:table-row>
            <table:table-cell table:style-name="Tableau22.A1" office:value-type="string">
              <text:p text:style-name="P91">Αρνητική </text:p>
            </table:table-cell>
            <table:table-cell table:style-name="Tableau22.B3" office:value-type="float" office:value="50">
              <text:p text:style-name="P87">50</text:p>
            </table:table-cell>
            <table:table-cell table:style-name="Tableau22.B3" office:value-type="float" office:value="38">
              <text:p text:style-name="P87">38</text:p>
            </table:table-cell>
            <table:table-cell table:style-name="Tableau22.B3" office:value-type="float" office:value="12">
              <text:p text:style-name="P87">12</text:p>
            </table:table-cell>
          </table:table-row>
          <table:table-row>
            <table:table-cell table:style-name="Tableau22.A4" table:number-columns-spanned="4" office:value-type="string">
              <text:p text:style-name="P61">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2.A1" office:value-type="string">
              <text:p text:style-name="P91">Ναι </text:p>
            </table:table-cell>
            <table:table-cell table:style-name="Tableau22.B3" office:value-type="float" office:value="53">
              <text:p text:style-name="P87">53</text:p>
            </table:table-cell>
            <table:table-cell table:style-name="Tableau22.B3" office:value-type="float" office:value="38">
              <text:p text:style-name="P87">38</text:p>
            </table:table-cell>
            <table:table-cell table:style-name="Tableau22.B3" office:value-type="float" office:value="9">
              <text:p text:style-name="P87">9</text:p>
            </table:table-cell>
          </table:table-row>
          <table:table-row>
            <table:table-cell table:style-name="Tableau22.A1" office:value-type="string">
              <text:p text:style-name="P91">Όχι </text:p>
            </table:table-cell>
            <table:table-cell table:style-name="Tableau22.B3" office:value-type="float" office:value="49">
              <text:p text:style-name="P87">49</text:p>
            </table:table-cell>
            <table:table-cell table:style-name="Tableau22.B3" office:value-type="float" office:value="35">
              <text:p text:style-name="P87">35</text:p>
            </table:table-cell>
            <table:table-cell table:style-name="Tableau22.B3" office:value-type="float" office:value="16">
              <text:p text:style-name="P87">16</text:p>
            </table:table-cell>
          </table:table-row>
        </table:table>
        <text:p text:style-name="P21"/>
        <text:p text:style-name="P51">Οι μισοί πολίτες της ΕΕ δηλώνουν ότι τα προγράμματα ΕΕΚ συχνά υπολείπονται όσον αφορά τη διδασκαλία βασικών δεξιοτήτων, όπως ο γραμματισμός ή ο ψηφιακός γραμματισμός </text:p>
        <text:p text:style-name="P21">Σε ολόκληρη την Ευρωπαϊκή Ένωση, το 50 % των ερωτηθέντων πιστεύει ότι τα προγράμματα ΕΕΚ συχνά υπολείπονται όσον αφορά τη διδασκαλία βασικών δεξιοτήτων, όπως ο γραμματισμός ή ο ψηφιακός<text:note text:id="ftn48" text:note-class="footnote"><text:note-citation>48</text:note-citation><text:note-body><text:p text:style-name="P13">QB7.7. Πείτε μου σε ποιο βαθμό συμφωνείτε ή διαφωνείτε με καθεμία από τις ακόλουθες δηλώσεις: Τα προγράμματα ΕΕΚ συχνά αποτυγχάνουν να διδάξουν βασικές δεξιότητες όπως ο γραμματισμός ή ο ψηφιακός γραμματισμός. </text:p></text:note-body></text:note> γραμματισμός, συμπεριλαμβανομένου του 12 % που συμφωνεί απόλυτα και του 38 % που τείνουν να συμφωνούν. Αντίθετα, το 38% διαφωνεί με αυτή τη δήλωση, ενώ το 12% δεν γνωρίζει. </text:p>
        <text:p text:style-name="P21">Σε 15 κράτη μέλη, τουλάχιστον οι μισοί από τους ερωτηθέντες συμφωνούν με τη δήλωση. </text:p>
        <text:p text:style-name="P21">Οι αντιλήψεις για το ζήτημα αυτό διαφέρουν σημαντικά μεταξύ των κρατών μελών. Τα υψηλότερα επίπεδα συμφωνίας καταγράφονται στην Πολωνία και τη Σλοβενία (και οι δύο 65%), ακολουθούμενες από την Κροατία (64%) και την Ιταλία και την Ουγγαρία (και οι δύο 60%). Τα χαμηλότερα επίπεδα καταγράφονται στην Εσθονία (32%), τη Σουηδία (34%) και την Ισπανία (35%). </text:p>
        <text:p text:style-name="P21"><draw:g text:anchor-type="paragraph" draw:z-index="45" draw:name="Forme41" draw:style-name="gr1"><draw:frame draw:style-name="gr151" draw:text-style-name="P99" svg:width="16.722cm" svg:height="7.34cm" svg:x="0.036cm" svg:y="3.96cm"><draw:image xlink:href="Pictures/100000000000054700000251EB374D4B1564758B.png" xlink:type="simple" xlink:show="embed" xlink:actuate="onLoad" draw:mime-type="image/png"><text:p/></draw:image></draw:frame><draw:frame draw:style-name="gr152" draw:text-style-name="P101" svg:width="16.331cm" svg:height="0.948cm" svg:x="0.002cm" svg:y="2.838cm"><draw:text-box><text:p text:style-name="P100"><text:span text:style-name="T60">QB7.7. Πείτε μου σε ποιο βαθμό συμφωνείτε ή διαφωνείτε με καθεμία από τις ακόλουθες δηλώσεις: Τα προγράμματα ΕΕΚ συχνά αποτυγχάνουν να διδάξουν βασικές δεξιότητες όπως ο γραμματισμός ή ο ψηφιακός γραμματισμός. (%) </text:span></text:p></draw:text-box></draw:frame><draw:g draw:style-name="gr4"><draw:frame draw:style-name="gr153" draw:text-style-name="P99" svg:width="13.472cm" svg:height="0.392cm" svg:x="0.641cm" svg:y="11.557cm"><draw:image xlink:href="Pictures/100000000000022600000010460632ABE6432EE7.png" xlink:type="simple" xlink:show="embed" xlink:actuate="onLoad" draw:mime-type="image/png"><text:p/></draw:image></draw:frame><draw:frame draw:style-name="gr154" draw:text-style-name="P101" svg:width="3.297cm" svg:height="0.578cm" svg:x="0.997cm" svg:y="11.47cm"><draw:text-box><text:p text:style-name="P100"><text:span text:style-name="T60">Διαφωνώ απόλυτα</text:span></text:p></draw:text-box></draw:frame><draw:frame draw:style-name="gr155" draw:text-style-name="P101" svg:width="2.599cm" svg:height="0.902cm" svg:x="4.766cm" svg:y="11.469cm"><draw:text-box><text:p text:style-name="P100"><text:span text:style-name="T60">Τείνουν να διαφωνούν</text:span></text:p></draw:text-box></draw:frame><draw:frame draw:style-name="gr156" draw:text-style-name="P101" svg:width="2.234cm" svg:height="0.902cm" svg:x="8.125cm" svg:y="11.47cm"><draw:text-box><text:p text:style-name="P100"><text:span text:style-name="T60">Τείνουν να συμφωνούν</text:span></text:p></draw:text-box></draw:frame><draw:frame draw:style-name="gr157" draw:text-style-name="P101" svg:width="2.352cm" svg:height="0.902cm" svg:x="11.081cm" svg:y="11.49cm"><draw:text-box><text:p text:style-name="P100"><text:span text:style-name="T60">Συμφωνώ απόλυτα</text:span></text:p></draw:text-box></draw:frame><draw:frame draw:style-name="gr158" draw:text-style-name="P101" svg:width="1.895cm" svg:height="0.578cm" svg:x="13.956cm" svg:y="11.495cm"><draw:text-box><text:p text:style-name="P100"><text:span text:style-name="T60">Δεν ξέρω</text:span></text:p></draw:text-box></draw:frame></draw:g></draw:g><draw:g text:anchor-type="paragraph" draw:z-index="44" draw:name="Forme40" draw:style-name="gr32"><draw:frame draw:style-name="gr159" draw:text-style-name="P99" svg:width="4.07cm" svg:height="4.261cm" svg:x="10.841cm" svg:y="-4.547cm"><draw:image xlink:href="Pictures/10000000000001BE000001D484900F3D97E9361C.png" xlink:type="simple" xlink:show="embed" xlink:actuate="onLoad" draw:mime-type="image/png"><text:p/></draw:image></draw:frame><draw:frame draw:style-name="gr160" draw:text-style-name="P101" svg:width="8.453cm" svg:height="1.551cm" svg:x="8.735cm" svg:y="-6.974cm"><draw:text-box><text:p text:style-name="P100"><text:span text:style-name="T60">QB7.7: Πείτε μου σε ποιο βαθμό συμφωνείτε ή διαφωνείτε με καθεμία από τις ακόλουθες δηλώσεις: - Τα προγράμματα ΑΕΕΚ συχνά αποτυγχάνουν να διδάξουν βασικές δεξιότητες όπως ο γραμματισμός ή ο ψηφιακός γραμματισμός (ΕΕ27) (%) </text:span></text:p></draw:text-box></draw:frame><draw:frame draw:style-name="gr161" draw:text-style-name="P107" svg:width="1.906cm" svg:height="0.902cm" svg:x="10.928cm" svg:y="-5.247cm"><draw:text-box><text:p text:style-name="P106"><text:span text:style-name="T60">Δεν ξέρω 12</text:span></text:p></draw:text-box></draw:frame><draw:frame draw:style-name="gr162" draw:text-style-name="P104" svg:width="2.336cm" svg:height="0.902cm" svg:x="9.185cm" svg:y="-4.224cm"><draw:text-box><text:p text:style-name="P103"><text:span text:style-name="T60">Διαφωνώ απόλυτα 5</text:span></text:p></draw:text-box></draw:frame><draw:frame draw:style-name="gr163" draw:text-style-name="P104" svg:width="2.057cm" svg:height="0.902cm" svg:x="9.486cm" svg:y="-0.906cm"><draw:text-box><text:p text:style-name="P103"><text:span text:style-name="T60">Διαφωνώ 25</text:span></text:p></draw:text-box></draw:frame><draw:frame draw:style-name="gr164" draw:text-style-name="P101" svg:width="1.719cm" svg:height="0.902cm" svg:x="14.492cm" svg:y="-1.428cm"><draw:text-box><text:p text:style-name="P100"><text:span text:style-name="T60">Συμφωνώ 33</text:span></text:p></draw:text-box></draw:frame><draw:frame draw:style-name="gr165" draw:text-style-name="P101" svg:width="2.035cm" svg:height="0.902cm" svg:x="13.392cm" svg:y="-5.268cm"><draw:text-box><text:p text:style-name="P100"><text:span text:style-name="T60">Συμφωνώ απόλυτα 12</text:span></text:p></draw:text-box></draw:frame></draw:g>Στα κράτη μέλη όπου οι απόψεις είναι πιο ομοιόμορφα διαιρεμένες, η άποψη αυτή υποστηρίζεται από το 43% στη Δανία και τη Λετονία, το 44% στην Ιρλανδία και το Λουξεμβούργο και το 45% στις Κάτω Χώρες.</text:p>
        <text:p text:style-name="P29">Ο βαθμός στον οποίο οι ερωτηθέντες συμφωνούν ότι τα προγράμματα ΕΕΚ συχνά αποτυγχάνουν να διδάξουν βασικές δεξιότητες ποικίλλει ανάλογα με τους κοινωνικοδημογραφικούς και συμπεριφορικούς παράγοντες ως εξής. </text:p>
        <text:p text:style-name="P52">■ Μέχρι την ηλικία στο τέλος της εκπαίδευσης, οι ερωτηθέντες που ολοκλήρωσαν την εκπαίδευση μεταξύ 16-19 ετών (53%) είναι πιθανότερο να συμφωνήσουν ότι η ΕΕΚ συχνά αποτυγχάνει στη διδασκαλία βασικών δεξιοτήτων, ακολουθούμενοι από εκείνους που ολοκλήρωσαν την εκπαίδευση σε ηλικία 20 ετών και άνω (50%). Οι ερωτηθέντες των οποίων η εκπαίδευση έληξε στην ηλικία των 15 ετών ή νωρίτερα είναι λιγότερο πιθανό να συμφωνήσουν (44%). </text:p>
        <text:p text:style-name="P52">■ Οι ερωτηθέντες ηλικίας 25-39 ετών έχουν το υψηλότερο επίπεδο συμφωνίας (53%), ακολουθούμενοι από τους ερωτηθέντες ηλικίας 40-54 ετών (52 %). Τα άτομα ηλικίας 15-24 ετών και 55 ετών και άνω είναι λιγότερο πιθανό να συμφωνήσουν (αμφότερα 49 %). </text:p>
        <text:p text:style-name="P52">■ Οι ερωτηθέντες που είχαν παρακολουθήσει κάποια στιγμή οι ίδιοι ΕΕΚ είναι ελαφρώς πιο πιθανό να συμμεριστούν αυτή την ανησυχία (53%) από εκείνους που δεν είχαν παρακολουθήσει (48%). </text:p>
        <text:p text:style-name="P52">■ Όσοι πιστεύουν ότι οι μαθητές λαμβάνουν επαρκείς πληροφορίες σχετικά με τις ευκαιρίες ΕΕΚ είναι πιο πιθανό να πουν ότι η ΕΕΚ δεν διδάσκει βασικές δεξιότητες (56% έναντι 45%). </text:p>
        <text:p text:style-name="P52">■ Με τη συνιστώμενη διαδρομή, οι ερωτηθέντες που θα συνιστούσαν τη γενική δευτεροβάθμια εκπαίδευση είναι πιθανότερο να συμφωνήσουν με αυτή τη δήλωση (55%) από εκείνους που θα συνιστούσαν την επαγγελματική δευτεροβάθμια εκπαίδευση (51%). </text:p>
        <text:p text:style-name="P52">■ Δεν υπάρχουν διαφορές ανά φύλο.</text:p>
        <text:p text:style-name="P21"/>
        <text:p text:style-name="P28"/>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1">QB7.7 Πείτε μου σε ποιο βαθμό συμφωνείτε ή διαφωνείτε με καθεμία από τις ακόλουθες δηλώσεις: Τα προγράμματα ΑΕΕΚ συχνά αποτυγχάνουν να διδάξουν βασικές δεξιότητες όπως ο γραμματισμός ή ο ψηφιακός γραμματισμός (%-ΕΕ)</text:p>
            </table:table-cell>
            <table:covered-table-cell/>
            <table:covered-table-cell/>
            <table:covered-table-cell/>
          </table:table-row>
          <table:table-row>
            <table:table-cell table:style-name="Tableau23.A1" office:value-type="string">
              <text:p text:style-name="P67"/>
            </table:table-cell>
            <table:table-cell table:style-name="Tableau23.A1" office:value-type="string">
              <text:p text:style-name="P69">Σύνολο «Συμφωνία»</text:p>
            </table:table-cell>
            <table:table-cell table:style-name="Tableau23.A1" office:value-type="string">
              <text:p text:style-name="P69">Σύνολο «Διαφωνώ» </text:p>
            </table:table-cell>
            <table:table-cell table:style-name="Tableau23.A1" office:value-type="string">
              <text:p text:style-name="P69">Δεν ξέρω</text:p>
            </table:table-cell>
          </table:table-row>
          <table:table-row>
            <table:table-cell table:style-name="Tableau23.A1" office:value-type="string">
              <text:p text:style-name="P71">ΕΕ των 27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Φύλο</text:p>
            </table:table-cell>
            <table:covered-table-cell/>
            <table:covered-table-cell/>
            <table:covered-table-cell/>
          </table:table-row>
          <table:table-row>
            <table:table-cell table:style-name="Tableau23.A1" office:value-type="string">
              <text:p text:style-name="P71">Άνδρας </text:p>
            </table:table-cell>
            <table:table-cell table:style-name="Tableau23.B3" office:value-type="float" office:value="51">
              <text:p text:style-name="P69">51</text:p>
            </table:table-cell>
            <table:table-cell table:style-name="Tableau23.B3" office:value-type="float" office:value="38">
              <text:p text:style-name="P69">38</text:p>
            </table:table-cell>
            <table:table-cell table:style-name="Tableau23.B3" office:value-type="float" office:value="11">
              <text:p text:style-name="P69">11</text:p>
            </table:table-cell>
          </table:table-row>
          <table:table-row>
            <table:table-cell table:style-name="Tableau23.A1" office:value-type="string">
              <text:p text:style-name="P71">Γυναίκα </text:p>
            </table:table-cell>
            <table:table-cell table:style-name="Tableau23.B3" office:value-type="float" office:value="50">
              <text:p text:style-name="P69">50</text:p>
            </table:table-cell>
            <table:table-cell table:style-name="Tableau23.B3" office:value-type="float" office:value="37">
              <text:p text:style-name="P69">37</text:p>
            </table:table-cell>
            <table:table-cell table:style-name="Tableau23.B3" office:value-type="float" office:value="13">
              <text:p text:style-name="P69">13</text:p>
            </table:table-cell>
          </table:table-row>
          <table:table-row>
            <table:table-cell table:style-name="Tableau23.A4" table:number-columns-spanned="4" office:value-type="string">
              <text:p text:style-name="P66">Ηλικία</text:p>
            </table:table-cell>
            <table:covered-table-cell/>
            <table:covered-table-cell/>
            <table:covered-table-cell/>
          </table:table-row>
          <table:table-row>
            <table:table-cell table:style-name="Tableau23.A1" office:value-type="string">
              <text:p text:style-name="P71">15-24 </text:p>
            </table:table-cell>
            <table:table-cell table:style-name="Tableau23.B3" office:value-type="float" office:value="49">
              <text:p text:style-name="P69">49</text:p>
            </table:table-cell>
            <table:table-cell table:style-name="Tableau23.B3" office:value-type="float" office:value="42">
              <text:p text:style-name="P69">42</text:p>
            </table:table-cell>
            <table:table-cell table:style-name="Tableau23.B3" office:value-type="float" office:value="9">
              <text:p text:style-name="P69">9</text:p>
            </table:table-cell>
          </table:table-row>
          <table:table-row>
            <table:table-cell table:style-name="Tableau23.A1" office:value-type="string">
              <text:p text:style-name="P71">25-39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40-54 </text:p>
            </table:table-cell>
            <table:table-cell table:style-name="Tableau23.B3" office:value-type="float" office:value="52">
              <text:p text:style-name="P69">52</text:p>
            </table:table-cell>
            <table:table-cell table:style-name="Tableau23.B3" office:value-type="float" office:value="39">
              <text:p text:style-name="P69">39</text:p>
            </table:table-cell>
            <table:table-cell table:style-name="Tableau23.B3" office:value-type="float" office:value="9">
              <text:p text:style-name="P69">9</text:p>
            </table:table-cell>
          </table:table-row>
          <table:table-row>
            <table:table-cell table:style-name="Tableau23.A1" office:value-type="string">
              <text:p text:style-name="P71">&gt;=55</text:p>
            </table:table-cell>
            <table:table-cell table:style-name="Tableau23.B3" office:value-type="float" office:value="49">
              <text:p text:style-name="P69">49</text:p>
            </table:table-cell>
            <table:table-cell table:style-name="Tableau23.B3" office:value-type="float" office:value="34">
              <text:p text:style-name="P69">34</text:p>
            </table:table-cell>
            <table:table-cell table:style-name="Tableau23.B3" office:value-type="float" office:value="17">
              <text:p text:style-name="P69">17</text:p>
            </table:table-cell>
          </table:table-row>
          <table:table-row>
            <table:table-cell table:style-name="Tableau23.A4" table:number-columns-spanned="4" office:value-type="string">
              <text:p text:style-name="P66">Εκπαίδευση (τέλος)</text:p>
            </table:table-cell>
            <table:covered-table-cell/>
            <table:covered-table-cell/>
            <table:covered-table-cell/>
          </table:table-row>
          <table:table-row>
            <table:table-cell table:style-name="Tableau23.A1" office:value-type="string">
              <text:p text:style-name="P71">&lt;=-15</text:p>
            </table:table-cell>
            <table:table-cell table:style-name="Tableau23.B3" office:value-type="float" office:value="44">
              <text:p text:style-name="P69">44</text:p>
            </table:table-cell>
            <table:table-cell table:style-name="Tableau23.B3" office:value-type="float" office:value="31">
              <text:p text:style-name="P69">31</text:p>
            </table:table-cell>
            <table:table-cell table:style-name="Tableau23.B3" office:value-type="float" office:value="25">
              <text:p text:style-name="P69">25</text:p>
            </table:table-cell>
          </table:table-row>
          <table:table-row>
            <table:table-cell table:style-name="Tableau23.A1" office:value-type="string">
              <text:p text:style-name="P71">16-19 </text:p>
            </table:table-cell>
            <table:table-cell table:style-name="Tableau23.B3" office:value-type="float" office:value="53">
              <text:p text:style-name="P69">53</text:p>
            </table:table-cell>
            <table:table-cell table:style-name="Tableau23.B3" office:value-type="float" office:value="37">
              <text:p text:style-name="P69">37</text:p>
            </table:table-cell>
            <table:table-cell table:style-name="Tableau23.B3" office:value-type="float" office:value="10">
              <text:p text:style-name="P69">10</text:p>
            </table:table-cell>
          </table:table-row>
          <table:table-row>
            <table:table-cell table:style-name="Tableau23.A1" office:value-type="string">
              <text:p text:style-name="P71">&gt;=20</text:p>
            </table:table-cell>
            <table:table-cell table:style-name="Tableau23.B3" office:value-type="float" office:value="50">
              <text:p text:style-name="P69">50</text:p>
            </table:table-cell>
            <table:table-cell table:style-name="Tableau23.B3" office:value-type="float" office:value="39">
              <text:p text:style-name="P69">39</text:p>
            </table:table-cell>
            <table:table-cell table:style-name="Tableau23.B3" office:value-type="float" office:value="11">
              <text:p text:style-name="P69">11</text:p>
            </table:table-cell>
          </table:table-row>
          <table:table-row>
            <table:table-cell table:style-name="Tableau23.A1" office:value-type="string">
              <text:p text:style-name="P71">Εξακολουθούν να μελετούν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3.A1" office:value-type="string">
              <text:p text:style-name="P71">Αυτοαπασχολούμενοι </text:p>
            </table:table-cell>
            <table:table-cell table:style-name="Tableau23.B3" office:value-type="float" office:value="51">
              <text:p text:style-name="P69">51</text:p>
            </table:table-cell>
            <table:table-cell table:style-name="Tableau23.B3" office:value-type="float" office:value="40">
              <text:p text:style-name="P69">40</text:p>
            </table:table-cell>
            <table:table-cell table:style-name="Tableau23.B3" office:value-type="float" office:value="9">
              <text:p text:style-name="P69">9</text:p>
            </table:table-cell>
          </table:table-row>
          <table:table-row>
            <table:table-cell table:style-name="Tableau23.A1" office:value-type="string">
              <text:p text:style-name="P71">Διευθυντές </text:p>
            </table:table-cell>
            <table:table-cell table:style-name="Tableau23.B3" office:value-type="float" office:value="51">
              <text:p text:style-name="P69">51</text:p>
            </table:table-cell>
            <table:table-cell table:style-name="Tableau23.B3" office:value-type="float" office:value="39">
              <text:p text:style-name="P69">39</text:p>
            </table:table-cell>
            <table:table-cell table:style-name="Tableau23.B3" office:value-type="float" office:value="10">
              <text:p text:style-name="P69">10</text:p>
            </table:table-cell>
          </table:table-row>
          <table:table-row>
            <table:table-cell table:style-name="Tableau23.A1" office:value-type="string">
              <text:p text:style-name="P71">Άλλα λευκά περιλαίμια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Χειρωνακτικά εργαζόμενοι </text:p>
            </table:table-cell>
            <table:table-cell table:style-name="Tableau23.B3" office:value-type="float" office:value="53">
              <text:p text:style-name="P69">53</text:p>
            </table:table-cell>
            <table:table-cell table:style-name="Tableau23.B3" office:value-type="float" office:value="38">
              <text:p text:style-name="P69">38</text:p>
            </table:table-cell>
            <table:table-cell table:style-name="Tableau23.B3" office:value-type="float" office:value="9">
              <text:p text:style-name="P69">9</text:p>
            </table:table-cell>
          </table:table-row>
          <table:table-row>
            <table:table-cell table:style-name="Tableau23.A1" office:value-type="string">
              <text:p text:style-name="P71">Οικιακοί βοηθοί </text:p>
            </table:table-cell>
            <table:table-cell table:style-name="Tableau23.B3" office:value-type="float" office:value="48">
              <text:p text:style-name="P69">48</text:p>
            </table:table-cell>
            <table:table-cell table:style-name="Tableau23.B3" office:value-type="float" office:value="34">
              <text:p text:style-name="P69">34</text:p>
            </table:table-cell>
            <table:table-cell table:style-name="Tableau23.B3" office:value-type="float" office:value="18">
              <text:p text:style-name="P69">18</text:p>
            </table:table-cell>
          </table:table-row>
          <table:table-row>
            <table:table-cell table:style-name="Tableau23.A1" office:value-type="string">
              <text:p text:style-name="P71">Άνεργοι </text:p>
            </table:table-cell>
            <table:table-cell table:style-name="Tableau23.B3" office:value-type="float" office:value="46">
              <text:p text:style-name="P69">46</text:p>
            </table:table-cell>
            <table:table-cell table:style-name="Tableau23.B3" office:value-type="float" office:value="40">
              <text:p text:style-name="P69">40</text:p>
            </table:table-cell>
            <table:table-cell table:style-name="Tableau23.B3" office:value-type="float" office:value="14">
              <text:p text:style-name="P69">14</text:p>
            </table:table-cell>
          </table:table-row>
          <table:table-row>
            <table:table-cell table:style-name="Tableau23.A1" office:value-type="string">
              <text:p text:style-name="P71">Συνταξιούχος </text:p>
            </table:table-cell>
            <table:table-cell table:style-name="Tableau23.B3" office:value-type="float" office:value="49">
              <text:p text:style-name="P69">49</text:p>
            </table:table-cell>
            <table:table-cell table:style-name="Tableau23.B3" office:value-type="float" office:value="33">
              <text:p text:style-name="P69">33</text:p>
            </table:table-cell>
            <table:table-cell table:style-name="Tableau23.B3" office:value-type="float" office:value="18">
              <text:p text:style-name="P69">18</text:p>
            </table:table-cell>
          </table:table-row>
          <table:table-row>
            <table:table-cell table:style-name="Tableau23.A1" office:value-type="string">
              <text:p text:style-name="P71">Φοιτητές </text:p>
            </table:table-cell>
            <table:table-cell table:style-name="Tableau23.B3" office:value-type="float" office:value="48">
              <text:p text:style-name="P69">48</text:p>
            </table:table-cell>
            <table:table-cell table:style-name="Tableau23.B3" office:value-type="float" office:value="43">
              <text:p text:style-name="P69">43</text:p>
            </table:table-cell>
            <table:table-cell table:style-name="Tableau23.B3" office:value-type="float" office:value="9">
              <text:p text:style-name="P69">9</text:p>
            </table:table-cell>
          </table:table-row>
          <table:table-row>
            <table:table-cell table:style-name="Tableau23.A4" table:number-columns-spanned="4" office:value-type="string">
              <text:p text:style-name="P66">Υποκειμενική αστικοποίηση</text:p>
            </table:table-cell>
            <table:covered-table-cell/>
            <table:covered-table-cell/>
            <table:covered-table-cell/>
          </table:table-row>
          <table:table-row>
            <table:table-cell table:style-name="Tableau23.A1" office:value-type="string">
              <text:p text:style-name="P71">Αγροτική περιοχή ή χωριό </text:p>
            </table:table-cell>
            <table:table-cell table:style-name="Tableau23.B3" office:value-type="float" office:value="49">
              <text:p text:style-name="P69">49</text:p>
            </table:table-cell>
            <table:table-cell table:style-name="Tableau23.B3" office:value-type="float" office:value="38">
              <text:p text:style-name="P69">38</text:p>
            </table:table-cell>
            <table:table-cell table:style-name="Tableau23.B3" office:value-type="float" office:value="13">
              <text:p text:style-name="P69">13</text:p>
            </table:table-cell>
          </table:table-row>
          <table:table-row>
            <table:table-cell table:style-name="Tableau23.A1" office:value-type="string">
              <text:p text:style-name="P71">Μικρές ή μεσαίες πόλεις </text:p>
            </table:table-cell>
            <table:table-cell table:style-name="Tableau23.B3" office:value-type="float" office:value="52">
              <text:p text:style-name="P69">52</text:p>
            </table:table-cell>
            <table:table-cell table:style-name="Tableau23.B3" office:value-type="float" office:value="37">
              <text:p text:style-name="P69">37</text:p>
            </table:table-cell>
            <table:table-cell table:style-name="Tableau23.B3" office:value-type="float" office:value="11">
              <text:p text:style-name="P69">11</text:p>
            </table:table-cell>
          </table:table-row>
          <table:table-row>
            <table:table-cell table:style-name="Tableau23.A1" office:value-type="string">
              <text:p text:style-name="P71">Μεγάλη πόλη </text:p>
            </table:table-cell>
            <table:table-cell table:style-name="Tableau23.B3" office:value-type="float" office:value="50">
              <text:p text:style-name="P69">50</text:p>
            </table:table-cell>
            <table:table-cell table:style-name="Tableau23.B3" office:value-type="float" office:value="38">
              <text:p text:style-name="P69">38</text:p>
            </table:table-cell>
            <table:table-cell table:style-name="Tableau23.B3" office:value-type="float" office:value="12">
              <text:p text:style-name="P69">12</text:p>
            </table:table-cell>
          </table:table-row>
          <table:table-row>
            <table:table-cell table:style-name="Tableau23.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3.A1" office:value-type="string">
              <text:p text:style-name="P71">Θετική </text:p>
            </table:table-cell>
            <table:table-cell table:style-name="Tableau23.B3" office:value-type="float" office:value="54">
              <text:p text:style-name="P69">54</text:p>
            </table:table-cell>
            <table:table-cell table:style-name="Tableau23.B3" office:value-type="float" office:value="37">
              <text:p text:style-name="P69">37</text:p>
            </table:table-cell>
            <table:table-cell table:style-name="Tableau23.B3" office:value-type="float" office:value="9">
              <text:p text:style-name="P69">9</text:p>
            </table:table-cell>
          </table:table-row>
          <table:table-row>
            <table:table-cell table:style-name="Tableau23.A1" office:value-type="string">
              <text:p text:style-name="P71">Αρνητική </text:p>
            </table:table-cell>
            <table:table-cell table:style-name="Tableau23.B3" office:value-type="float" office:value="48">
              <text:p text:style-name="P69">48</text:p>
            </table:table-cell>
            <table:table-cell table:style-name="Tableau23.B3" office:value-type="float" office:value="41">
              <text:p text:style-name="P69">41</text:p>
            </table:table-cell>
            <table:table-cell table:style-name="Tableau23.B3" office:value-type="float" office:value="11">
              <text:p text:style-name="P69">11</text:p>
            </table:table-cell>
          </table:table-row>
          <table:table-row>
            <table:table-cell table:style-name="Tableau23.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3.A1" office:value-type="string">
              <text:p text:style-name="P71">Ναι </text:p>
            </table:table-cell>
            <table:table-cell table:style-name="Tableau23.B3" office:value-type="float" office:value="53">
              <text:p text:style-name="P69">53</text:p>
            </table:table-cell>
            <table:table-cell table:style-name="Tableau23.B3" office:value-type="float" office:value="39">
              <text:p text:style-name="P69">39</text:p>
            </table:table-cell>
            <table:table-cell table:style-name="Tableau23.B3" office:value-type="float" office:value="8">
              <text:p text:style-name="P69">8</text:p>
            </table:table-cell>
          </table:table-row>
          <table:table-row>
            <table:table-cell table:style-name="Tableau23.A1" office:value-type="string">
              <text:p text:style-name="P71">Όχι </text:p>
            </table:table-cell>
            <table:table-cell table:style-name="Tableau23.B3" office:value-type="float" office:value="48">
              <text:p text:style-name="P69">48</text:p>
            </table:table-cell>
            <table:table-cell table:style-name="Tableau23.B3" office:value-type="float" office:value="36">
              <text:p text:style-name="P69">36</text:p>
            </table:table-cell>
            <table:table-cell table:style-name="Tableau23.B3" office:value-type="float" office:value="16">
              <text:p text:style-name="P69">16</text:p>
            </table:table-cell>
          </table:table-row>
        </table:table>
        <text:p text:style-name="P21"/>
        <text:h text:style-name="P19" text:outline-level="2"><text:bookmark-start text:name="__RefHeading___Toc215594_2930363814"/>2. Προκλήσεις που σχετίζονται με την καθοδήγηση και τα έμφυλα στερεότυπα <text:bookmark-end text:name="__RefHeading___Toc215594_2930363814"/></text:h>
        <text:p text:style-name="P50">Έξι στους δέκα πολίτες της ΕΕ δηλώνουν ότι οι άνθρωποι που πρόκειται να επιλέξουν την ανώτερη δευτεροβάθμια εκπαίδευση λαμβάνουν επαρκείς πληροφορίες σχετικά με τις ευκαιρίες ΕΕΚ</text:p>
        <text:p text:style-name="P21">Σε ολόκληρη την Ευρωπαϊκή Ένωση, το 61 % των πολιτών πιστεύουν ότι στη χώρα τους, οι άνθρωποι που πρόκειται να επιλέξουν την ανώτερη δευτεροβάθμια εκπαίδευσή τους λαμβάνουν επαρκείς πληροφορίες σχετικά με τις ευκαιρίες ΕΕΚ, συμπεριλαμβανομένου του 12 % που συμφωνούν απόλυτα και του 49 % που τείνουν να συμφωνούν. Τρεις στους δέκα ερωτηθέντες διαφωνούν (30 %), ενώ το 9 % δεν γνωρίζει.<text:note text:id="ftn49" text:note-class="footnote"><text:note-citation>49</text:note-citation><text:note-body><text:p text:style-name="P13">QB5. Θα μπορούσατε να μου πείτε σε ποιο βαθμό συμφωνείτε ή διαφωνείτε με την ακόλουθη δήλωση: Στη (ΧΩΡΑ ΜΑΣ), τα άτομα που πρόκειται να επιλέξουν την ανώτερη δευτεροβάθμια εκπαίδευσή τους λαμβάνουν επαρκείς πληροφορίες σχετικά με τις ευκαιρίες ΕΕΚ. </text:p></text:note-body></text:note> </text:p>
        <text:p text:style-name="P21">Στο πλαίσιο αυτό, η έρευνα του Cedefop (ΕΕ των 28) του 2016 έθεσε μια παρόμοια αλλά όχι πανομοιότυπη ερώτηση, εστιάζοντας στο κατά πόσον οι άνθρωποι έλαβαν πληροφορίες όταν έκαναν την ανώτερη δευτεροβάθμια επιλογή τους. Τα αποτελέσματα είναι σχετικά σταθερά με την πάροδο του χρόνου: στην εν λόγω έρευνα, το 58 % δήλωσε ναι, το 40 % είπε όχι και το 2 % δεν γνώριζε.<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5">https://www.cedefop.europa.eu/en/tools/opinion-survey-on-vet?visualisation=MAP&amp;topic=group2&amp;question=Q21T2__Q&amp;answer=Q21T2_A1&amp;subset=EducationLevel&amp;subsetVal=All&amp;country=AT&amp;countryB=EU28</text:span></text:a><text:span text:style-name="T55"> Η διατύπωση των ερωτήσεων διαφέρει από την τρέχουσα έρευνα, η οποία ρωτά σχετικά με τις πληροφορίες που διατίθενται στα άτομα που επιλέγουν επί του παρόντος την ανώτερη δευτεροβάθμια εκπαίδευση, ενώ στο στοιχείο του 2016 ζητήθηκε από τους ερωτηθέντες να προβληματιστούν σχετικά με τη δική τους προηγούμενη εμπειρία. Ε6: «Την εποχή που λαμβάνατε μια απόφαση σχετικά με την εκπαίδευσή σας στην ανώτερη δευτεροβάθμια εκπαίδευση, σας δίνονταν πληροφορίες σχετικά με την επαγγελματική εκπαίδευση;»</text:span></text:p></text:note-body></text:note> </text:p>
        <text:p text:style-name="P21"><draw:g text:anchor-type="paragraph" draw:z-index="47" draw:name="Forme43" draw:style-name="gr1"><draw:frame draw:style-name="gr138" draw:text-style-name="P99" svg:width="16.59cm" svg:height="7.287cm" svg:x="0.069cm" svg:y="1.339cm"><draw:image xlink:href="Pictures/100000000000057800000267B404541CBF87DCA9.png" xlink:type="simple" xlink:show="embed" xlink:actuate="onLoad" draw:mime-type="image/png"><text:p/></draw:image></draw:frame><draw:frame draw:style-name="gr139" draw:text-style-name="P101" svg:width="16.692cm" svg:height="1.227cm" svg:x="-0.219cm" svg:y="0.014cm"><draw:text-box><text:p text:style-name="P100"><text:span text:style-name="T60">QB5. Θα μπορούσατε να μου πείτε σε ποιο βαθμό συμφωνείτε ή διαφωνείτε με την ακόλουθη δήλωση Στη {ΧΩΡΑ ΜΑΣ}. τα άτομα που πρόκειται να επιλέξουν την ανώτερη δευτεροβάθμια εκπαίδευσή τους λαμβάνουν επαρκείς πληροφορίες σχετικά με τις ευκαιρίες ΕΕΚ. (%)</text:span></text:p></draw:text-box></draw:frame><draw:g draw:style-name="gr4"><draw:frame draw:style-name="gr140" draw:text-style-name="P99" svg:width="9.418cm" svg:height="0.812cm" svg:x="3.27cm" svg:y="8.731cm"><draw:image xlink:href="Pictures/100000000000010B00000017B12607B3C1954889.png" xlink:type="simple" xlink:show="embed" xlink:actuate="onLoad" draw:mime-type="image/png"><text:p/></draw:image></draw:frame><draw:frame draw:style-name="gr141" draw:text-style-name="P101" svg:width="2.89cm" svg:height="0.902cm" svg:x="3.847cm" svg:y="8.772cm"><draw:text-box><text:p text:style-name="P100"><text:span text:style-name="T60">Σύνολο «Συμφωνία»</text:span></text:p></draw:text-box></draw:frame><draw:frame draw:style-name="gr142" draw:text-style-name="P101" svg:width="2.504cm" svg:height="0.902cm" svg:x="7.891cm" svg:y="8.772cm"><draw:text-box><text:p text:style-name="P100"><text:span text:style-name="T60">Σύνολο «Διαφωνώ»</text:span></text:p></draw:text-box></draw:frame><draw:frame draw:style-name="gr143" draw:text-style-name="P101" svg:width="1.976cm" svg:height="0.578cm" svg:x="12.442cm" svg:y="8.692cm"><draw:text-box><text:p text:style-name="P100"><text:span text:style-name="T60">Δεν ξέρω</text:span></text:p></draw:text-box></draw:frame></draw:g></draw:g><draw:g text:anchor-type="paragraph" draw:z-index="46" draw:name="Forme42" draw:style-name="gr1"><draw:frame draw:style-name="gr144" draw:text-style-name="P99" svg:width="5.153cm" svg:height="5.414cm" svg:x="10.49cm" svg:y="-5.773cm"><draw:image xlink:href="Pictures/10000000000002010000021B0E2CAE37FBCB1F7C.png" xlink:type="simple" xlink:show="embed" xlink:actuate="onLoad" draw:mime-type="image/png"><text:p/></draw:image></draw:frame><draw:frame draw:style-name="gr145" draw:text-style-name="P101" svg:width="8.411cm" svg:height="1.876cm" svg:x="9cm" svg:y="-8.001cm"><draw:text-box><text:p text:style-name="P100"><text:span text:style-name="T60">QB5: Θα μπορούσατε να μου πείτε σε ποιο βαθμό συμφωνείτε ή διαφωνείτε με την ακόλουθη δήλωση: Στη (ΧΩΡΑ ΜΑΣ), τα άτομα που πρόκειται να επιλέξουν την ανώτερη δευτεροβάθμια εκπαίδευσή τους λαμβάνουν επαρκείς πληροφορίες σχετικά με τις ευκαιρίες ΕΕΚ. (ΕΕ27) (%) </text:span></text:p></draw:text-box></draw:frame><draw:frame draw:style-name="gr146" draw:text-style-name="P107" svg:width="2.804cm" svg:height="0.578cm" svg:x="11.145cm" svg:y="-6.445cm"><draw:text-box><text:p text:style-name="P106"><text:span text:style-name="T60">Δεν γνωρίζω 9</text:span></text:p></draw:text-box></draw:frame><draw:frame draw:style-name="gr147" draw:text-style-name="P104" svg:width="1.641cm" svg:height="1.551cm" svg:x="9.795cm" svg:y="-5.731cm"><draw:text-box><text:p text:style-name="P103"><text:span text:style-name="T60">Διαφωνώ απόλυτα 6</text:span></text:p></draw:text-box></draw:frame><draw:frame draw:style-name="gr148" draw:text-style-name="P104" svg:width="1.71cm" svg:height="1.227cm" svg:x="8.834cm" svg:y="-3.635cm"><draw:text-box><text:p text:style-name="P103"><text:span text:style-name="T60">Διαφωνώ 24</text:span></text:p></draw:text-box></draw:frame><draw:frame draw:style-name="gr149" draw:text-style-name="P101" svg:width="1.592cm" svg:height="1.227cm" svg:x="15.032cm" svg:y="-1.466cm"><draw:text-box><text:p text:style-name="P100"><text:span text:style-name="T60">Συμφωνώ 49</text:span></text:p></draw:text-box></draw:frame><draw:frame draw:style-name="gr150" draw:text-style-name="P101" svg:width="1.893cm" svg:height="1.227cm" svg:x="14.016cm" svg:y="-6.413cm"><draw:text-box><text:p text:style-name="P100"><text:span text:style-name="T60">Συμφωνώ απόλυτα 12</text:span></text:p></draw:text-box></draw:frame></draw:g>Στην τρέχουσα έρευνα, οι απόψεις διαφέρουν μεταξύ των κρατών μελών. Τα υψηλότερα επίπεδα συμφωνιών καταγράφονται στην Αυστρία (80 %), τη Σλοβακία (79 %) και την Τσεχία και την Πολωνία (αμφότερες 76 %). Τα χαμηλότερα επίπεδα καταγράφονται στη Γαλλία (48%), τη Δανία (49%) και την Ισπανία (50%). Αξιοσημείωτο ποσοστό των ερωτηθέντων απάντησε «δεν γνωρίζω», με τα υψηλότερα ποσοστά στη Σουηδία (18 %), την Πορτογαλία (17 %) και το Λουξεμβούργο (15 %). </text:p>
        <text:p text:style-name="P29">Ο βαθμός στον οποίο οι ερωτηθέντες συμφωνούν ότι οι άνθρωποι λαμβάνουν επαρκείς πληροφορίες σχετικά με τις ευκαιρίες ΕΕΚ ποικίλλει ανάλογα με τους κοινωνικοδημογραφικούς και συμπεριφορικούς παράγοντες ως εξής. </text:p>
        <text:p text:style-name="P52">■ Οι ερωτηθέντες που βλέπουν την ΕΕΚ θετικά στη χώρα τους είναι πολύ πιθανότερο να συμφωνήσουν ότι υπάρχουν αρκετές πληροφορίες σχετικά με αυτές τις ευκαιρίες (74%), σε σύγκριση με το 36% εκείνων που δηλώνουν ότι η ΕΕΚ έχει αρνητική εικόνα. </text:p>
        <text:p text:style-name="P52">■ Ομοίως, οι ερωτηθέντες που έχουν θετική άποψη για την ποιότητα και τις ευκαιρίες της ΕΕΚ είναι γενικά πολύ πιθανότερο να πιστεύουν ότι υπάρχουν επαρκείς πληροφορίες. Αυτό ισχύει για όσους: πιστεύει ότι η ΕΕΚ προσφέρει υψηλής ποιότητας μάθηση (69 % έναντι 44 %)· λένε ότι οι εκπαιδευτικοί ΕΕΚ είναι ικανοί (67% έναντι 43%)· συμφωνούν ότι η ΕΕΚ παρέχει πρόσβαση σε σύγχρονες υποδομές (67 % έναντι 45 %) και ότι η ΕΕΚ διδάσκει τεχνικές δεξιότητες (65 % έναντι 43 %)· πιστεύουν ότι η ΕΕΚ προσφέρει ευκαιρίες για σπουδές στο εξωτερικό (69% έναντι 52%) και μια διαδρομή προς τις πανεπιστημιακές σπουδές (67% έναντι 54%). Ισχύει επίσης για όσους δεν αντιλαμβάνονται έλλειψη εγκάρσιων δεξιοτήτων (67% έναντι 61%) ή βασικών δεξιοτήτων (68% έναντι 59%). </text:p>
        <text:p text:style-name="P52">■ Υπάρχουν ορισμένες σημαντικές διαφορές ανά κοινωνικο-επαγγελματική κατηγορία: Το 65 % των άλλων εργαζομένων πιστεύουν ότι οι άνθρωποι που πρόκειται να επιλέξουν την ανώτερη δευτεροβάθμια εκπαίδευση λαμβάνουν επαρκείς πληροφορίες σχετικά με τις ευκαιρίες ΕΕΚ, σε σύγκριση με το 50 % των ανέργων ερωτηθέντων. </text:p>
        <text:p text:style-name="P52">■ Οι ερωτηθέντες που ολοκλήρωσαν την εκπαίδευση μεταξύ 16-19 ετών είναι πιθανότερο να συμφωνήσουν (63%). Εκείνοι των οποίων η εκπαίδευση έληξε όταν ήταν 15 ετών ή νεότεροι είναι οι λιγότερο πιθανό να το πράξουν (58%). </text:p>
        <text:p text:style-name="P52">■ Δεν υπάρχουν διαφορές ανά φύλο ή ηλικία. </text:p>
        <text:p text:style-name="P21"/>
        <text:p text:style-name="P28"/>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1">QB5 Θα μπορούσατε να μου πείτε σε ποιο βαθμό συμφωνείτε ή διαφωνείτε με την ακόλουθη δήλωση: Στη (ΧΩΡΑ ΜΑΣ), τα άτομα που πρόκειται να επιλέξουν την ανώτερη δευτεροβάθμια εκπαίδευσή τους λαμβάνουν επαρκείς πληροφορίες σχετικά με τις ευκαιρίες ΕΕΚ. (%-ΕΕ)</text:p>
            </table:table-cell>
            <table:covered-table-cell/>
            <table:covered-table-cell/>
            <table:covered-table-cell/>
          </table:table-row>
          <table:table-row>
            <table:table-cell table:style-name="Tableau24.A1" office:value-type="string">
              <text:p text:style-name="P67"/>
            </table:table-cell>
            <table:table-cell table:style-name="Tableau24.A1" office:value-type="string">
              <text:p text:style-name="P69">Σύνολο «Συμφωνία»</text:p>
            </table:table-cell>
            <table:table-cell table:style-name="Tableau24.A1" office:value-type="string">
              <text:p text:style-name="P69">Σύνολο «Διαφωνώ» </text:p>
            </table:table-cell>
            <table:table-cell table:style-name="Tableau24.A1" office:value-type="string">
              <text:p text:style-name="P69">Δεν ξέρω</text:p>
            </table:table-cell>
          </table:table-row>
          <table:table-row>
            <table:table-cell table:style-name="Tableau24.A1" office:value-type="string">
              <text:p text:style-name="P71">ΕΕ των 27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4" table:number-columns-spanned="4" office:value-type="string">
              <text:p text:style-name="P66">Φύλο</text:p>
            </table:table-cell>
            <table:covered-table-cell/>
            <table:covered-table-cell/>
            <table:covered-table-cell/>
          </table:table-row>
          <table:table-row>
            <table:table-cell table:style-name="Tableau24.A1" office:value-type="string">
              <text:p text:style-name="P71">Άνδρας </text:p>
            </table:table-cell>
            <table:table-cell table:style-name="Tableau24.B3" office:value-type="float" office:value="61">
              <text:p text:style-name="P69">61</text:p>
            </table:table-cell>
            <table:table-cell table:style-name="Tableau24.B3" office:value-type="float" office:value="30">
              <text:p text:style-name="P69">30</text:p>
            </table:table-cell>
            <table:table-cell table:style-name="Tableau24.B3" office:value-type="float" office:value="9">
              <text:p text:style-name="P69">9</text:p>
            </table:table-cell>
          </table:table-row>
          <table:table-row>
            <table:table-cell table:style-name="Tableau24.A1" office:value-type="string">
              <text:p text:style-name="P71">Γυναίκα </text:p>
            </table:table-cell>
            <table:table-cell table:style-name="Tableau24.B3" office:value-type="float" office:value="61">
              <text:p text:style-name="P69">61</text:p>
            </table:table-cell>
            <table:table-cell table:style-name="Tableau24.B3" office:value-type="float" office:value="31">
              <text:p text:style-name="P69">31</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Ηλικία</text:p>
            </table:table-cell>
            <table:covered-table-cell/>
            <table:covered-table-cell/>
            <table:covered-table-cell/>
          </table:table-row>
          <table:table-row>
            <table:table-cell table:style-name="Tableau24.A1" office:value-type="string">
              <text:p text:style-name="P71">15-24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1" office:value-type="string">
              <text:p text:style-name="P71">25-39 </text:p>
            </table:table-cell>
            <table:table-cell table:style-name="Tableau24.B3" office:value-type="float" office:value="61">
              <text:p text:style-name="P69">61</text:p>
            </table:table-cell>
            <table:table-cell table:style-name="Tableau24.B3" office:value-type="float" office:value="34">
              <text:p text:style-name="P69">34</text:p>
            </table:table-cell>
            <table:table-cell table:style-name="Tableau24.B3" office:value-type="float" office:value="5">
              <text:p text:style-name="P69">5</text:p>
            </table:table-cell>
          </table:table-row>
          <table:table-row>
            <table:table-cell table:style-name="Tableau24.A1" office:value-type="string">
              <text:p text:style-name="P71">40-54 </text:p>
            </table:table-cell>
            <table:table-cell table:style-name="Tableau24.B3" office:value-type="float" office:value="62">
              <text:p text:style-name="P69">62</text:p>
            </table:table-cell>
            <table:table-cell table:style-name="Tableau24.B3" office:value-type="float" office:value="30">
              <text:p text:style-name="P69">30</text:p>
            </table:table-cell>
            <table:table-cell table:style-name="Tableau24.B3" office:value-type="float" office:value="8">
              <text:p text:style-name="P69">8</text:p>
            </table:table-cell>
          </table:table-row>
          <table:table-row>
            <table:table-cell table:style-name="Tableau24.A1" office:value-type="string">
              <text:p text:style-name="P71">&gt;=55</text:p>
            </table:table-cell>
            <table:table-cell table:style-name="Tableau24.B3" office:value-type="float" office:value="61">
              <text:p text:style-name="P69">61</text:p>
            </table:table-cell>
            <table:table-cell table:style-name="Tableau24.B3" office:value-type="float" office:value="26">
              <text:p text:style-name="P69">26</text:p>
            </table:table-cell>
            <table:table-cell table:style-name="Tableau24.B3" office:value-type="float" office:value="13">
              <text:p text:style-name="P69">13</text:p>
            </table:table-cell>
          </table:table-row>
          <table:table-row>
            <table:table-cell table:style-name="Tableau24.A4" table:number-columns-spanned="4" office:value-type="string">
              <text:p text:style-name="P66">Εκπαίδευση (τέλος)</text:p>
            </table:table-cell>
            <table:covered-table-cell/>
            <table:covered-table-cell/>
            <table:covered-table-cell/>
          </table:table-row>
          <table:table-row>
            <table:table-cell table:style-name="Tableau24.A1" office:value-type="string">
              <text:p text:style-name="P71">&lt;=-15</text:p>
            </table:table-cell>
            <table:table-cell table:style-name="Tableau24.B3" office:value-type="float" office:value="58">
              <text:p text:style-name="P69">58</text:p>
            </table:table-cell>
            <table:table-cell table:style-name="Tableau24.B3" office:value-type="float" office:value="25">
              <text:p text:style-name="P69">25</text:p>
            </table:table-cell>
            <table:table-cell table:style-name="Tableau24.B3" office:value-type="float" office:value="17">
              <text:p text:style-name="P69">17</text:p>
            </table:table-cell>
          </table:table-row>
          <table:table-row>
            <table:table-cell table:style-name="Tableau24.A1" office:value-type="string">
              <text:p text:style-name="P71">16-19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1" office:value-type="string">
              <text:p text:style-name="P71">&gt;=20</text:p>
            </table:table-cell>
            <table:table-cell table:style-name="Tableau24.B3" office:value-type="float" office:value="61">
              <text:p text:style-name="P69">61</text:p>
            </table:table-cell>
            <table:table-cell table:style-name="Tableau24.B3" office:value-type="float" office:value="32">
              <text:p text:style-name="P69">32</text:p>
            </table:table-cell>
            <table:table-cell table:style-name="Tableau24.B3" office:value-type="float" office:value="7">
              <text:p text:style-name="P69">7</text:p>
            </table:table-cell>
          </table:table-row>
          <table:table-row>
            <table:table-cell table:style-name="Tableau24.A1" office:value-type="string">
              <text:p text:style-name="P71">Εξακολουθούν να μελετούν </text:p>
            </table:table-cell>
            <table:table-cell table:style-name="Tableau24.B3" office:value-type="float" office:value="61">
              <text:p text:style-name="P69">61</text:p>
            </table:table-cell>
            <table:table-cell table:style-name="Tableau24.B3" office:value-type="float" office:value="37">
              <text:p text:style-name="P69">37</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4.A1" office:value-type="string">
              <text:p text:style-name="P71">Αυτοαπασχολούμενοι </text:p>
            </table:table-cell>
            <table:table-cell table:style-name="Tableau24.B3" office:value-type="float" office:value="58">
              <text:p text:style-name="P69">58</text:p>
            </table:table-cell>
            <table:table-cell table:style-name="Tableau24.B3" office:value-type="float" office:value="34">
              <text:p text:style-name="P69">34</text:p>
            </table:table-cell>
            <table:table-cell table:style-name="Tableau24.B3" office:value-type="float" office:value="8">
              <text:p text:style-name="P69">8</text:p>
            </table:table-cell>
          </table:table-row>
          <table:table-row>
            <table:table-cell table:style-name="Tableau24.A1" office:value-type="string">
              <text:p text:style-name="P71">Διευθυντές </text:p>
            </table:table-cell>
            <table:table-cell table:style-name="Tableau24.B3" office:value-type="float" office:value="62">
              <text:p text:style-name="P69">62</text:p>
            </table:table-cell>
            <table:table-cell table:style-name="Tableau24.B3" office:value-type="float" office:value="31">
              <text:p text:style-name="P69">31</text:p>
            </table:table-cell>
            <table:table-cell table:style-name="Tableau24.B3" office:value-type="float" office:value="7">
              <text:p text:style-name="P69">7</text:p>
            </table:table-cell>
          </table:table-row>
          <table:table-row>
            <table:table-cell table:style-name="Tableau24.A1" office:value-type="string">
              <text:p text:style-name="P71">Άλλα λευκά περιλαίμια </text:p>
            </table:table-cell>
            <table:table-cell table:style-name="Tableau24.B3" office:value-type="float" office:value="65">
              <text:p text:style-name="P69">65</text:p>
            </table:table-cell>
            <table:table-cell table:style-name="Tableau24.B3" office:value-type="float" office:value="29">
              <text:p text:style-name="P69">29</text:p>
            </table:table-cell>
            <table:table-cell table:style-name="Tableau24.B3" office:value-type="float" office:value="6">
              <text:p text:style-name="P69">6</text:p>
            </table:table-cell>
          </table:table-row>
          <table:table-row>
            <table:table-cell table:style-name="Tableau24.A1" office:value-type="string">
              <text:p text:style-name="P71">Χειρωνακτικά εργαζόμενοι </text:p>
            </table:table-cell>
            <table:table-cell table:style-name="Tableau24.B3" office:value-type="float" office:value="63">
              <text:p text:style-name="P69">63</text:p>
            </table:table-cell>
            <table:table-cell table:style-name="Tableau24.B3" office:value-type="float" office:value="30">
              <text:p text:style-name="P69">30</text:p>
            </table:table-cell>
            <table:table-cell table:style-name="Tableau24.B3" office:value-type="float" office:value="7">
              <text:p text:style-name="P69">7</text:p>
            </table:table-cell>
          </table:table-row>
          <table:table-row>
            <table:table-cell table:style-name="Tableau24.A1" office:value-type="string">
              <text:p text:style-name="P71">Οικιακοί βοηθοί </text:p>
            </table:table-cell>
            <table:table-cell table:style-name="Tableau24.B3" office:value-type="float" office:value="58">
              <text:p text:style-name="P69">58</text:p>
            </table:table-cell>
            <table:table-cell table:style-name="Tableau24.B3" office:value-type="float" office:value="33">
              <text:p text:style-name="P69">33</text:p>
            </table:table-cell>
            <table:table-cell table:style-name="Tableau24.B3" office:value-type="float" office:value="9">
              <text:p text:style-name="P69">9</text:p>
            </table:table-cell>
          </table:table-row>
          <table:table-row>
            <table:table-cell table:style-name="Tableau24.A1" office:value-type="string">
              <text:p text:style-name="P71">Άνεργοι </text:p>
            </table:table-cell>
            <table:table-cell table:style-name="Tableau24.B3" office:value-type="float" office:value="50">
              <text:p text:style-name="P69">50</text:p>
            </table:table-cell>
            <table:table-cell table:style-name="Tableau24.B3" office:value-type="float" office:value="40">
              <text:p text:style-name="P69">40</text:p>
            </table:table-cell>
            <table:table-cell table:style-name="Tableau24.B3" office:value-type="float" office:value="10">
              <text:p text:style-name="P69">10</text:p>
            </table:table-cell>
          </table:table-row>
          <table:table-row>
            <table:table-cell table:style-name="Tableau24.A1" office:value-type="string">
              <text:p text:style-name="P71">Συνταξιούχος </text:p>
            </table:table-cell>
            <table:table-cell table:style-name="Tableau24.B3" office:value-type="float" office:value="61">
              <text:p text:style-name="P69">61</text:p>
            </table:table-cell>
            <table:table-cell table:style-name="Tableau24.B3" office:value-type="float" office:value="25">
              <text:p text:style-name="P69">25</text:p>
            </table:table-cell>
            <table:table-cell table:style-name="Tableau24.B3" office:value-type="float" office:value="14">
              <text:p text:style-name="P69">14</text:p>
            </table:table-cell>
          </table:table-row>
          <table:table-row>
            <table:table-cell table:style-name="Tableau24.A1" office:value-type="string">
              <text:p text:style-name="P71">Φοιτητές </text:p>
            </table:table-cell>
            <table:table-cell table:style-name="Tableau24.B3" office:value-type="float" office:value="60">
              <text:p text:style-name="P69">60</text:p>
            </table:table-cell>
            <table:table-cell table:style-name="Tableau24.B3" office:value-type="float" office:value="38">
              <text:p text:style-name="P69">38</text:p>
            </table:table-cell>
            <table:table-cell table:style-name="Tableau24.B3" office:value-type="float" office:value="2">
              <text:p text:style-name="P69">2</text:p>
            </table:table-cell>
          </table:table-row>
          <table:table-row>
            <table:table-cell table:style-name="Tableau24.A4" table:number-columns-spanned="4" office:value-type="string">
              <text:p text:style-name="P66">Υποκειμενική αστικοποίηση</text:p>
            </table:table-cell>
            <table:covered-table-cell/>
            <table:covered-table-cell/>
            <table:covered-table-cell/>
          </table:table-row>
          <table:table-row>
            <table:table-cell table:style-name="Tableau24.A1" office:value-type="string">
              <text:p text:style-name="P71">Αγροτική περιοχή ή χωριό </text:p>
            </table:table-cell>
            <table:table-cell table:style-name="Tableau24.B3" office:value-type="float" office:value="61">
              <text:p text:style-name="P69">61</text:p>
            </table:table-cell>
            <table:table-cell table:style-name="Tableau24.B3" office:value-type="float" office:value="29">
              <text:p text:style-name="P69">29</text:p>
            </table:table-cell>
            <table:table-cell table:style-name="Tableau24.B3" office:value-type="float" office:value="10">
              <text:p text:style-name="P69">10</text:p>
            </table:table-cell>
          </table:table-row>
          <table:table-row>
            <table:table-cell table:style-name="Tableau24.A1" office:value-type="string">
              <text:p text:style-name="P71">Μικρές ή μεσαίες πόλεις </text:p>
            </table:table-cell>
            <table:table-cell table:style-name="Tableau24.B3" office:value-type="float" office:value="60">
              <text:p text:style-name="P69">60</text:p>
            </table:table-cell>
            <table:table-cell table:style-name="Tableau24.B3" office:value-type="float" office:value="32">
              <text:p text:style-name="P69">32</text:p>
            </table:table-cell>
            <table:table-cell table:style-name="Tableau24.B3" office:value-type="float" office:value="8">
              <text:p text:style-name="P69">8</text:p>
            </table:table-cell>
          </table:table-row>
          <table:table-row>
            <table:table-cell table:style-name="Tableau24.A1" office:value-type="string">
              <text:p text:style-name="P71">Μεγάλη πόλη </text:p>
            </table:table-cell>
            <table:table-cell table:style-name="Tableau24.B3" office:value-type="float" office:value="63">
              <text:p text:style-name="P69">63</text:p>
            </table:table-cell>
            <table:table-cell table:style-name="Tableau24.B3" office:value-type="float" office:value="29">
              <text:p text:style-name="P69">29</text:p>
            </table:table-cell>
            <table:table-cell table:style-name="Tableau24.B3" office:value-type="float" office:value="8">
              <text:p text:style-name="P69">8</text:p>
            </table:table-cell>
          </table:table-row>
          <table:table-row>
            <table:table-cell table:style-name="Tableau24.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4.A1" office:value-type="string">
              <text:p text:style-name="P71">Θετική </text:p>
            </table:table-cell>
            <table:table-cell table:style-name="Tableau24.B3" office:value-type="float" office:value="74">
              <text:p text:style-name="P69">74</text:p>
            </table:table-cell>
            <table:table-cell table:style-name="Tableau24.B3" office:value-type="float" office:value="19">
              <text:p text:style-name="P69">19</text:p>
            </table:table-cell>
            <table:table-cell table:style-name="Tableau24.B3" office:value-type="float" office:value="7">
              <text:p text:style-name="P69">7</text:p>
            </table:table-cell>
          </table:table-row>
          <table:table-row>
            <table:table-cell table:style-name="Tableau24.A1" office:value-type="string">
              <text:p text:style-name="P71">Αρνητική </text:p>
            </table:table-cell>
            <table:table-cell table:style-name="Tableau24.B3" office:value-type="float" office:value="36">
              <text:p text:style-name="P69">36</text:p>
            </table:table-cell>
            <table:table-cell table:style-name="Tableau24.B3" office:value-type="float" office:value="57">
              <text:p text:style-name="P69">57</text:p>
            </table:table-cell>
            <table:table-cell table:style-name="Tableau24.B3" office:value-type="float" office:value="7">
              <text:p text:style-name="P69">7</text:p>
            </table:table-cell>
          </table:table-row>
          <table:table-row>
            <table:table-cell table:style-name="Tableau24.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4.A1" office:value-type="string">
              <text:p text:style-name="P71">Ναι </text:p>
            </table:table-cell>
            <table:table-cell table:style-name="Tableau24.B3" office:value-type="float" office:value="65">
              <text:p text:style-name="P69">65</text:p>
            </table:table-cell>
            <table:table-cell table:style-name="Tableau24.B3" office:value-type="float" office:value="28">
              <text:p text:style-name="P69">28</text:p>
            </table:table-cell>
            <table:table-cell table:style-name="Tableau24.B3" office:value-type="float" office:value="7">
              <text:p text:style-name="P69">7</text:p>
            </table:table-cell>
          </table:table-row>
          <table:table-row>
            <table:table-cell table:style-name="Tableau24.A1" office:value-type="string">
              <text:p text:style-name="P71">Όχι </text:p>
            </table:table-cell>
            <table:table-cell table:style-name="Tableau24.B3" office:value-type="float" office:value="58">
              <text:p text:style-name="P69">58</text:p>
            </table:table-cell>
            <table:table-cell table:style-name="Tableau24.B3" office:value-type="float" office:value="32">
              <text:p text:style-name="P69">32</text:p>
            </table:table-cell>
            <table:table-cell table:style-name="Tableau24.B3" office:value-type="float" office:value="10">
              <text:p text:style-name="P69">10</text:p>
            </table:table-cell>
          </table:table-row>
        </table:table>
        <text:p text:style-name="P21"/>
        <text:p text:style-name="P51">Περίπου επτά στους δέκα πολίτες της ΕΕ δηλώνουν ότι οι γυναίκες που ενδιαφέρονται για<text:note text:id="ftn51" text:note-class="footnote"><text:note-citation>51</text:note-citation><text:note-body><text:p text:style-name="P13">Επιστήμη, Τεχνολογία, Μηχανική και Μαθηματικά </text:p></text:note-body></text:note> τους τομείς STEM στην ΕΕΚ ενδέχεται να λαμβάνουν λιγότερη ενθάρρυνση από τις οικογένειες και τα σχολεία από ό,τι οι άνδρες </text:p>
        <text:p text:style-name="P21">Σε ολόκληρη την Ευρωπαϊκή Ένωση, το 69 % των πολιτών της ΕΕ δηλώνουν ότι οι γυναίκες που ενδιαφέρονται για τομείς που σχετίζονται με τους τομείς STEM στην ΕΕΚ ενδέχεται να λαμβάνουν λιγότερη ενθάρρυνση από τις οικογένειες και τα σχολεία από ό,τι οι άνδρες που ενδιαφέρονται για τομείς που σχετίζονται με τους τομείς STEM, συμπεριλαμβανομένου του 19 % που συμφωνούν απόλυτα και του 50 % που τείνουν να συμφωνούν.<text:note text:id="ftn52" text:note-class="footnote"><text:note-citation>52</text:note-citation><text:note-body><text:p text:style-name="P13">QB10.2. Πείτε μου σε ποιο βαθμό συμφωνείτε ή διαφωνείτε με καθεμία από τις ακόλουθες δηλώσεις: Οι γυναίκες που ενδιαφέρονται για τομείς που σχετίζονται με τους τομείς STEM στην ΕΕΚ μπορεί να λαμβάνουν λιγότερη ενθάρρυνση από τις οικογένειες και τα σχολεία από ό,τι οι άνδρες που ενδιαφέρονται για τομείς που σχετίζονται με τους τομείς STEM. </text:p></text:note-body></text:note> Ένας στους τέσσερις διαφωνεί (25%), ενώ το 6% δεν γνωρίζει. </text:p>
        <text:p text:style-name="P21">Οι απόψεις διαφέρουν μεταξύ των κρατών μελών. Τα υψηλότερα επίπεδα συμφωνίας καταγράφονται στην Ουγγαρία και την Πολωνία (81% και στις δύο χώρες) και στην Κροατία (78%). Τα χαμηλότερα επίπεδα καταγράφονται στη Λετονία (49%), την Ισπανία (54%) και την Ελλάδα (60%). </text:p>
        <text:p text:style-name="P21">Σε 25 κράτη μέλη, τουλάχιστον έξι στους δέκα ερωτηθέντες δηλώνουν ότι οι γυναίκες που ενδιαφέρονται για τομείς που σχετίζονται με τους τομείς STEM στην ΕΕΚ ενδέχεται να λαμβάνουν λιγότερη ενθάρρυνση από τις οικογένειες και τα σχολεία από ό,τι οι άνδρες που ενδιαφέρονται για τομείς που σχετίζονται με τους τομείς STEM. </text:p>
        <text:p text:style-name="P21"><draw:g text:anchor-type="paragraph" draw:z-index="49" draw:name="Forme45" draw:style-name="gr1"><draw:frame draw:style-name="gr123" draw:text-style-name="P99" svg:width="16.705cm" svg:height="7.61cm" svg:x="0.203cm" svg:y="2.224cm"><draw:image xlink:href="Pictures/100000000000055E0000027247963A8C2E5EBB21.png" xlink:type="simple" xlink:show="embed" xlink:actuate="onLoad" draw:mime-type="image/png"><text:p/></draw:image></draw:frame><draw:frame draw:style-name="gr124" draw:text-style-name="P101" svg:width="16.846cm" svg:height="1.227cm" svg:x="0cm" svg:y="0.896cm"><draw:text-box><text:p text:style-name="P100"><text:span text:style-name="T60">QB10.2. Πείτε μου σε ποιο βαθμό συμφωνείτε ή διαφωνείτε με καθεμία από τις ακόλουθες δηλώσεις: Οι γυναίκες που ενδιαφέρονται για τομείς που σχετίζονται με τους τομείς STEM στην ΕΕΚ μπορεί να λαμβάνουν λιγότερη ενθάρρυνση από τις οικογένειες και τα σχολεία από ό,τι οι άνδρες που ενδιαφέρονται για τομείς που σχετίζονται με τους τομείς STEM. (%) </text:span></text:p></draw:text-box></draw:frame><draw:g draw:style-name="gr4"><draw:frame draw:style-name="gr125" draw:text-style-name="P99" svg:width="14.098cm" svg:height="0.959cm" svg:x="0.704cm" svg:y="10.019cm"><draw:image xlink:href="Pictures/100000000000022300000022902E68B765C34830.png" xlink:type="simple" xlink:show="embed" xlink:actuate="onLoad" draw:mime-type="image/png"><text:p/></draw:image></draw:frame><draw:frame draw:style-name="gr126" draw:text-style-name="P101" svg:width="2.924cm" svg:height="0.648cm" svg:x="1.164cm" svg:y="10.193cm"><draw:text-box><text:p text:style-name="P105"><text:span text:style-name="T60">Συμφωνώ απόλυτα</text:span></text:p></draw:text-box></draw:frame><draw:frame draw:style-name="gr127" draw:text-style-name="P101" svg:width="2.946cm" svg:height="1.004cm" svg:x="4.172cm" svg:y="10.171cm"><draw:text-box><text:p text:style-name="P105"><text:span text:style-name="T60">Τείνουν να συμφωνούν</text:span></text:p></draw:text-box></draw:frame><draw:frame draw:style-name="gr128" draw:text-style-name="P101" svg:width="3.28cm" svg:height="0.646cm" svg:x="7.355cm" svg:y="10.215cm"><draw:text-box><text:p text:style-name="P105"><text:span text:style-name="T60">Τείνουν να διαφωνούν</text:span></text:p></draw:text-box></draw:frame><draw:frame draw:style-name="gr129" draw:text-style-name="P101" svg:width="3.484cm" svg:height="0.646cm" svg:x="10.984cm" svg:y="10.172cm"><draw:text-box><text:p text:style-name="P105"><text:span text:style-name="T60">Διαφωνώ απόλυτα</text:span></text:p></draw:text-box></draw:frame><draw:frame draw:style-name="gr130" draw:text-style-name="P101" svg:width="2.518cm" svg:height="0.687cm" svg:x="14.706cm" svg:y="10.172cm"><draw:text-box><text:p text:style-name="P105"><text:span text:style-name="T60">Δεν γνωρίζω</text:span></text:p></draw:text-box></draw:frame></draw:g></draw:g><draw:g text:anchor-type="paragraph" draw:z-index="48" draw:name="Forme44" draw:style-name="gr32"><draw:frame draw:style-name="gr131" draw:text-style-name="P99" svg:width="4.797cm" svg:height="5.176cm" svg:x="11.514cm" svg:y="-5.24cm"><draw:image xlink:href="Pictures/10000000000001D4000001F99249521F5455BD69.png" xlink:type="simple" xlink:show="embed" xlink:actuate="onLoad" draw:mime-type="image/png"><text:p/></draw:image></draw:frame><draw:frame draw:style-name="gr132" draw:text-style-name="P101" svg:width="7.585cm" svg:height="2.525cm" svg:x="9.228cm" svg:y="-8.165cm"><draw:text-box><text:p text:style-name="P100"><text:span text:style-name="T60">QB10.2: Πείτε μου σε ποιο βαθμό συμφωνείτε ή διαφωνείτε με καθεμία από τις ακόλουθες δηλώσεις: - Οι γυναίκες που ενδιαφέρονται για τομείς που σχετίζονται με τους τομείς STEM στην ΑΕΕΚ ενδέχεται να λαμβάνουν λιγότερη ενθάρρυνση από τις οικογένειες και τα σχολεία από ό,τι οι άνδρες που ενδιαφέρονται για τομείς που σχετίζονται με τους τομείς STEM {ΕΕ27) (%} </text:span></text:p></draw:text-box></draw:frame><draw:frame draw:style-name="gr133" draw:text-style-name="P107" svg:width="1.976cm" svg:height="0.902cm" svg:x="12.22cm" svg:y="-6.013cm"><draw:text-box><text:p text:style-name="P106"><text:span text:style-name="T60">Δεν ξέρω 6</text:span></text:p></draw:text-box></draw:frame><draw:frame draw:style-name="gr134" draw:text-style-name="P104" svg:width="2.788cm" svg:height="0.902cm" svg:x="10.042cm" svg:y="-5.246cm"><draw:text-box><text:p text:style-name="P103"><text:span text:style-name="T60">Διαφωνώ απόλυτα 5</text:span></text:p></draw:text-box></draw:frame><draw:frame draw:style-name="gr135" draw:text-style-name="P104" svg:width="2.553cm" svg:height="0.902cm" svg:x="8.835cm" svg:y="-3.182cm"><draw:text-box><text:p text:style-name="P103"><text:span text:style-name="T60">Διαφωνώ 20</text:span></text:p></draw:text-box></draw:frame><draw:frame draw:style-name="gr136" draw:text-style-name="P101" svg:width="2.696cm" svg:height="0.578cm" svg:x="13.897cm" svg:y="-0.06cm"><draw:text-box><text:p text:style-name="P100"><text:span text:style-name="T60">Συμφωνώ με 50</text:span></text:p></draw:text-box></draw:frame><draw:frame draw:style-name="gr137" draw:text-style-name="P101" svg:width="1.777cm" svg:height="1.227cm" svg:x="14.806cm" svg:y="-5.563cm"><draw:text-box><text:p text:style-name="P100"><text:span text:style-name="T60">Συμφωνώ απόλυτα 19 </text:span></text:p></draw:text-box></draw:frame></draw:g></text:p>
        <text:p text:style-name="P29">Ο βαθμός στον οποίο οι ερωτηθέντες συμφωνούν ότι οι γυναίκες που ενδιαφέρονται για τους τομείς STEM μπορεί να λαμβάνουν λιγότερη ενθάρρυνση από τους άνδρες ποικίλλει ανάλογα με τους κοινωνικοδημογραφικούς παράγοντες, ως εξής. </text:p>
        <text:p text:style-name="P52">■ Μέχρι την ηλικία στο τέλος της εκπαίδευσης, οι ερωτηθέντες που εξακολουθούν να σπουδάζουν είναι πιθανότερο να πιστεύουν ότι οι γυναίκες που ενδιαφέρονται για τομείς ΕΕΚ που σχετίζονται με τους τομείς STEM λαμβάνουν λιγότερη ενθάρρυνση από τους άνδρες (73 %), ενώ το 71 % των ατόμων που ολοκλήρωσαν την εκπαίδευσή τους ηλικίας 20 ετών και άνω και το 69 % των ατόμων που ολοκλήρωσαν την εκπαίδευσή τους μεταξύ 16 και 19 ετών συμφωνούν. Το ποσοστό αυτό μειώνεται στο 63 % για τους ερωτηθέντες που ολοκλήρωσαν την εκπαίδευση σε ηλικία 15 ετών ή μικρότερη. </text:p>
        <text:p text:style-name="P52">■ Υπάρχουν ορισμένες διαφορές ανά κοινωνικοεπαγγελματική κατηγορία, με το 74 % των αυτοαπασχολούμενων ερωτηθέντων και το 72 % των σπουδαστών να συμμερίζονται αυτή την άποψη, σε σύγκριση με το 66 % των ατόμων που διαμένουν σε οικίες. </text:p>
        <text:p text:style-name="P52">■ Ανά ηλικία, η άποψη αυτή ανέρχεται στο 72 % μεταξύ των ερωτηθέντων ηλικίας 15-24 ετών, σε σύγκριση με το 68 % μεταξύ των ατόμων ηλικίας 55 ετών και άνω. </text:p>
        <text:p text:style-name="P52">■ Δεν υπάρχουν διαφορές ανά φύλο. </text:p>
        <text:p text:style-name="P21"/>
        <text:p text:style-name="P28"/>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1">QB10.2 Πείτε μου σε ποιο βαθμό συμφωνείτε ή διαφωνείτε με καθεμία από τις ακόλουθες δηλώσεις: Οι γυναίκες που ενδιαφέρονται για τομείς που σχετίζονται με τους τομείς STEM στην ΑΕΕΚ ενδέχεται να λαμβάνουν λιγότερη ενθάρρυνση από τις οικογένειες και τα σχολεία από ό,τι οι άνδρες που ενδιαφέρονται για τομείς που σχετίζονται με τους τομείς STEM (%-ΕΕ)</text:p>
            </table:table-cell>
            <table:covered-table-cell/>
            <table:covered-table-cell/>
            <table:covered-table-cell/>
          </table:table-row>
          <table:table-row>
            <table:table-cell table:style-name="Tableau25.A1" office:value-type="string">
              <text:p text:style-name="P67"/>
            </table:table-cell>
            <table:table-cell table:style-name="Tableau25.A1" office:value-type="string">
              <text:p text:style-name="P69">Σύνολο «Συμφωνία»</text:p>
            </table:table-cell>
            <table:table-cell table:style-name="Tableau25.A1" office:value-type="string">
              <text:p text:style-name="P69">Σύνολο «Διαφωνώ» </text:p>
            </table:table-cell>
            <table:table-cell table:style-name="Tableau25.A1" office:value-type="string">
              <text:p text:style-name="P69">Δεν ξέρω</text:p>
            </table:table-cell>
          </table:table-row>
          <table:table-row>
            <table:table-cell table:style-name="Tableau25.A1" office:value-type="string">
              <text:p text:style-name="P71">ΕΕ των 27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Φύλο</text:p>
            </table:table-cell>
            <table:covered-table-cell/>
            <table:covered-table-cell/>
            <table:covered-table-cell/>
          </table:table-row>
          <table:table-row>
            <table:table-cell table:style-name="Tableau25.A1" office:value-type="string">
              <text:p text:style-name="P71">Άνδρας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1" office:value-type="string">
              <text:p text:style-name="P71">Γυναίκα </text:p>
            </table:table-cell>
            <table:table-cell table:style-name="Tableau25.B3" office:value-type="float" office:value="69">
              <text:p text:style-name="P69">69</text:p>
            </table:table-cell>
            <table:table-cell table:style-name="Tableau25.B3" office:value-type="float" office:value="25">
              <text:p text:style-name="P69">25</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Ηλικία</text:p>
            </table:table-cell>
            <table:covered-table-cell/>
            <table:covered-table-cell/>
            <table:covered-table-cell/>
          </table:table-row>
          <table:table-row>
            <table:table-cell table:style-name="Tableau25.A1" office:value-type="string">
              <text:p text:style-name="P71">15-24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25-39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1" office:value-type="string">
              <text:p text:style-name="P71">40-54 </text:p>
            </table:table-cell>
            <table:table-cell table:style-name="Tableau25.B3" office:value-type="float" office:value="69">
              <text:p text:style-name="P69">69</text:p>
            </table:table-cell>
            <table:table-cell table:style-name="Tableau25.B3" office:value-type="float" office:value="27">
              <text:p text:style-name="P69">27</text:p>
            </table:table-cell>
            <table:table-cell table:style-name="Tableau25.B3" office:value-type="float" office:value="4">
              <text:p text:style-name="P69">4</text:p>
            </table:table-cell>
          </table:table-row>
          <table:table-row>
            <table:table-cell table:style-name="Tableau25.A1" office:value-type="string">
              <text:p text:style-name="P71">&gt;=55</text:p>
            </table:table-cell>
            <table:table-cell table:style-name="Tableau25.B3" office:value-type="float" office:value="68">
              <text:p text:style-name="P69">68</text:p>
            </table:table-cell>
            <table:table-cell table:style-name="Tableau25.B3" office:value-type="float" office:value="24">
              <text:p text:style-name="P69">24</text:p>
            </table:table-cell>
            <table:table-cell table:style-name="Tableau25.B3" office:value-type="float" office:value="8">
              <text:p text:style-name="P69">8</text:p>
            </table:table-cell>
          </table:table-row>
          <table:table-row>
            <table:table-cell table:style-name="Tableau25.A4" table:number-columns-spanned="4" office:value-type="string">
              <text:p text:style-name="P66">Εκπαίδευση (τέλος)</text:p>
            </table:table-cell>
            <table:covered-table-cell/>
            <table:covered-table-cell/>
            <table:covered-table-cell/>
          </table:table-row>
          <table:table-row>
            <table:table-cell table:style-name="Tableau25.A1" office:value-type="string">
              <text:p text:style-name="P71">&lt;=-15</text:p>
            </table:table-cell>
            <table:table-cell table:style-name="Tableau25.B3" office:value-type="float" office:value="63">
              <text:p text:style-name="P69">63</text:p>
            </table:table-cell>
            <table:table-cell table:style-name="Tableau25.B3" office:value-type="float" office:value="24">
              <text:p text:style-name="P69">24</text:p>
            </table:table-cell>
            <table:table-cell table:style-name="Tableau25.B3" office:value-type="float" office:value="13">
              <text:p text:style-name="P69">13</text:p>
            </table:table-cell>
          </table:table-row>
          <table:table-row>
            <table:table-cell table:style-name="Tableau25.A1" office:value-type="string">
              <text:p text:style-name="P71">16-19 </text:p>
            </table:table-cell>
            <table:table-cell table:style-name="Tableau25.B3" office:value-type="float" office:value="69">
              <text:p text:style-name="P69">69</text:p>
            </table:table-cell>
            <table:table-cell table:style-name="Tableau25.B3" office:value-type="float" office:value="26">
              <text:p text:style-name="P69">26</text:p>
            </table:table-cell>
            <table:table-cell table:style-name="Tableau25.B3" office:value-type="float" office:value="5">
              <text:p text:style-name="P69">5</text:p>
            </table:table-cell>
          </table:table-row>
          <table:table-row>
            <table:table-cell table:style-name="Tableau25.A1" office:value-type="string">
              <text:p text:style-name="P71">&gt;=20</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Εξακολουθούν να μελετούν </text:p>
            </table:table-cell>
            <table:table-cell table:style-name="Tableau25.B3" office:value-type="float" office:value="73">
              <text:p text:style-name="P69">73</text:p>
            </table:table-cell>
            <table:table-cell table:style-name="Tableau25.B3" office:value-type="float" office:value="22">
              <text:p text:style-name="P69">22</text:p>
            </table:table-cell>
            <table:table-cell table:style-name="Tableau25.B3" office:value-type="float" office:value="5">
              <text:p text:style-name="P69">5</text:p>
            </table:table-cell>
          </table:table-row>
          <table:table-row>
            <table:table-cell table:style-name="Tableau25.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5.A1" office:value-type="string">
              <text:p text:style-name="P71">Αυτοαπασχολούμενοι </text:p>
            </table:table-cell>
            <table:table-cell table:style-name="Tableau25.B3" office:value-type="float" office:value="74">
              <text:p text:style-name="P69">74</text:p>
            </table:table-cell>
            <table:table-cell table:style-name="Tableau25.B3" office:value-type="float" office:value="22">
              <text:p text:style-name="P69">22</text:p>
            </table:table-cell>
            <table:table-cell table:style-name="Tableau25.B3" office:value-type="float" office:value="4">
              <text:p text:style-name="P69">4</text:p>
            </table:table-cell>
          </table:table-row>
          <table:table-row>
            <table:table-cell table:style-name="Tableau25.A1" office:value-type="string">
              <text:p text:style-name="P71">Διευθυντές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Άλλα λευκά περιλαίμια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Χειρωνακτικά εργαζόμενοι </text:p>
            </table:table-cell>
            <table:table-cell table:style-name="Tableau25.B3" office:value-type="float" office:value="70">
              <text:p text:style-name="P69">70</text:p>
            </table:table-cell>
            <table:table-cell table:style-name="Tableau25.B3" office:value-type="float" office:value="25">
              <text:p text:style-name="P69">25</text:p>
            </table:table-cell>
            <table:table-cell table:style-name="Tableau25.B3" office:value-type="float" office:value="5">
              <text:p text:style-name="P69">5</text:p>
            </table:table-cell>
          </table:table-row>
          <table:table-row>
            <table:table-cell table:style-name="Tableau25.A1" office:value-type="string">
              <text:p text:style-name="P71">Οικιακοί βοηθοί </text:p>
            </table:table-cell>
            <table:table-cell table:style-name="Tableau25.B3" office:value-type="float" office:value="66">
              <text:p text:style-name="P69">66</text:p>
            </table:table-cell>
            <table:table-cell table:style-name="Tableau25.B3" office:value-type="float" office:value="29">
              <text:p text:style-name="P69">29</text:p>
            </table:table-cell>
            <table:table-cell table:style-name="Tableau25.B3" office:value-type="float" office:value="5">
              <text:p text:style-name="P69">5</text:p>
            </table:table-cell>
          </table:table-row>
          <table:table-row>
            <table:table-cell table:style-name="Tableau25.A1" office:value-type="string">
              <text:p text:style-name="P71">Άνεργοι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Συνταξιούχος </text:p>
            </table:table-cell>
            <table:table-cell table:style-name="Tableau25.B3" office:value-type="float" office:value="67">
              <text:p text:style-name="P69">67</text:p>
            </table:table-cell>
            <table:table-cell table:style-name="Tableau25.B3" office:value-type="float" office:value="24">
              <text:p text:style-name="P69">24</text:p>
            </table:table-cell>
            <table:table-cell table:style-name="Tableau25.B3" office:value-type="float" office:value="9">
              <text:p text:style-name="P69">9</text:p>
            </table:table-cell>
          </table:table-row>
          <table:table-row>
            <table:table-cell table:style-name="Tableau25.A1" office:value-type="string">
              <text:p text:style-name="P71">Φοιτητές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Υποκειμενική αστικοποίηση</text:p>
            </table:table-cell>
            <table:covered-table-cell/>
            <table:covered-table-cell/>
            <table:covered-table-cell/>
          </table:table-row>
          <table:table-row>
            <table:table-cell table:style-name="Tableau25.A1" office:value-type="string">
              <text:p text:style-name="P71">Αγροτική περιοχή ή χωριό </text:p>
            </table:table-cell>
            <table:table-cell table:style-name="Tableau25.B3" office:value-type="float" office:value="68">
              <text:p text:style-name="P69">68</text:p>
            </table:table-cell>
            <table:table-cell table:style-name="Tableau25.B3" office:value-type="float" office:value="26">
              <text:p text:style-name="P69">26</text:p>
            </table:table-cell>
            <table:table-cell table:style-name="Tableau25.B3" office:value-type="float" office:value="6">
              <text:p text:style-name="P69">6</text:p>
            </table:table-cell>
          </table:table-row>
          <table:table-row>
            <table:table-cell table:style-name="Tableau25.A1" office:value-type="string">
              <text:p text:style-name="P71">Μικρές ή μεσαίες πόλεις </text:p>
            </table:table-cell>
            <table:table-cell table:style-name="Tableau25.B3" office:value-type="float" office:value="70">
              <text:p text:style-name="P69">70</text:p>
            </table:table-cell>
            <table:table-cell table:style-name="Tableau25.B3" office:value-type="float" office:value="24">
              <text:p text:style-name="P69">24</text:p>
            </table:table-cell>
            <table:table-cell table:style-name="Tableau25.B3" office:value-type="float" office:value="6">
              <text:p text:style-name="P69">6</text:p>
            </table:table-cell>
          </table:table-row>
          <table:table-row>
            <table:table-cell table:style-name="Tableau25.A1" office:value-type="string">
              <text:p text:style-name="P71">Μεγάλη πόλη </text:p>
            </table:table-cell>
            <table:table-cell table:style-name="Tableau25.B3" office:value-type="float" office:value="71">
              <text:p text:style-name="P69">71</text:p>
            </table:table-cell>
            <table:table-cell table:style-name="Tableau25.B3" office:value-type="float" office:value="23">
              <text:p text:style-name="P69">23</text:p>
            </table:table-cell>
            <table:table-cell table:style-name="Tableau25.B3" office:value-type="float" office:value="6">
              <text:p text:style-name="P69">6</text:p>
            </table:table-cell>
          </table:table-row>
          <table:table-row>
            <table:table-cell table:style-name="Tableau25.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5.A1" office:value-type="string">
              <text:p text:style-name="P71">Θετική </text:p>
            </table:table-cell>
            <table:table-cell table:style-name="Tableau25.B3" office:value-type="float" office:value="70">
              <text:p text:style-name="P69">70</text:p>
            </table:table-cell>
            <table:table-cell table:style-name="Tableau25.B3" office:value-type="float" office:value="26">
              <text:p text:style-name="P69">26</text:p>
            </table:table-cell>
            <table:table-cell table:style-name="Tableau25.B3" office:value-type="float" office:value="4">
              <text:p text:style-name="P69">4</text:p>
            </table:table-cell>
          </table:table-row>
          <table:table-row>
            <table:table-cell table:style-name="Tableau25.A1" office:value-type="string">
              <text:p text:style-name="P71">Αρνητική </text:p>
            </table:table-cell>
            <table:table-cell table:style-name="Tableau25.B3" office:value-type="float" office:value="72">
              <text:p text:style-name="P69">72</text:p>
            </table:table-cell>
            <table:table-cell table:style-name="Tableau25.B3" office:value-type="float" office:value="24">
              <text:p text:style-name="P69">24</text:p>
            </table:table-cell>
            <table:table-cell table:style-name="Tableau25.B3" office:value-type="float" office:value="4">
              <text:p text:style-name="P69">4</text:p>
            </table:table-cell>
          </table:table-row>
          <table:table-row>
            <table:table-cell table:style-name="Tableau25.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5.A1" office:value-type="string">
              <text:p text:style-name="P71">Ναι </text:p>
            </table:table-cell>
            <table:table-cell table:style-name="Tableau25.B3" office:value-type="float" office:value="71">
              <text:p text:style-name="P69">71</text:p>
            </table:table-cell>
            <table:table-cell table:style-name="Tableau25.B3" office:value-type="float" office:value="25">
              <text:p text:style-name="P69">25</text:p>
            </table:table-cell>
            <table:table-cell table:style-name="Tableau25.B3" office:value-type="float" office:value="4">
              <text:p text:style-name="P69">4</text:p>
            </table:table-cell>
          </table:table-row>
          <table:table-row>
            <table:table-cell table:style-name="Tableau25.A1" office:value-type="string">
              <text:p text:style-name="P71">Όχι </text:p>
            </table:table-cell>
            <table:table-cell table:style-name="Tableau25.B3" office:value-type="float" office:value="68">
              <text:p text:style-name="P69">68</text:p>
            </table:table-cell>
            <table:table-cell table:style-name="Tableau25.B3" office:value-type="float" office:value="25">
              <text:p text:style-name="P69">25</text:p>
            </table:table-cell>
            <table:table-cell table:style-name="Tableau25.B3" office:value-type="float" office:value="7">
              <text:p text:style-name="P69">7</text:p>
            </table:table-cell>
          </table:table-row>
        </table:table>
        <text:p text:style-name="P21"><text:soft-page-break/></text:p>
        <text:p text:style-name="P51">Περίπου επτά στους δέκα πολίτες της ΕΕ δηλώνουν ότι οι γυναίκες συχνά ενθαρρύνονται να συνεχίσουν τη γενική εκπαίδευση, παρόλο που εκφράζουν ενδιαφέρον για τεχνικά θέματα </text:p>
        <text:p text:style-name="P21">Σε ολόκληρη την Ευρωπαϊκή Ένωση, το 71 % των πολιτών της ΕΕ δηλώνουν ότι οι γυναίκες συχνά ενθαρρύνονται να συνεχίσουν τη γενική εκπαίδευση, παρόλο που εκφράζουν ενδιαφέρον για τεχνικά, πρακτικά και πρακτικά θέματα, συμπεριλαμβανομένου του 19 % που συμφωνούν απόλυτα και του 52 % που τείνουν να συμφωνούν.<text:note text:id="ftn53" text:note-class="footnote"><text:note-citation>53</text:note-citation><text:note-body><text:p text:style-name="P13">QB11.1. Πείτε μου σε ποιο βαθμό συμφωνείτε ή διαφωνείτε με καθεμία από τις ακόλουθες δηλώσεις: Οι γυναίκες ενθαρρύνονται συχνά να συνεχίσουν τη γενική εκπαίδευση, παρόλο που εκφράζουν ενδιαφέρον για τεχνικά, πρακτικά, πρακτικά θέματα.</text:p></text:note-body></text:note> Περίπου ένας στους τέσσερις (23%) διαφωνεί, ενώ το 6% δεν γνωρίζει. </text:p>
        <text:p text:style-name="P21">Η πλειονότητα όσων απάντησαν συμφωνεί με τη δήλωση αυτή σε όλα τα κράτη μέλη. Ωστόσο, τα επίπεδα συμφωνίας διαφέρουν μεταξύ των κρατών μελών. Τα υψηλότερα επίπεδα καταγράφονται στην Κύπρο (81 %), την Ιταλία και την Ιρλανδία (80 % και στις δύο χώρες) και την Ουγγαρία (79 %). Τα χαμηλότερα επίπεδα παρατηρούνται στη Λετονία (55%) και στην Ισπανία και την Εσθονία (και οι δύο 60%). </text:p>
        <text:p text:style-name="P21">Σε 17 κράτη μέλη, τουλάχιστον επτά στους δέκα ερωτηθέντες συμφωνούν ότι οι γυναίκες συχνά ενθαρρύνονται να συνεχίσουν τη γενική εκπαίδευση παρά το γεγονός ότι εκφράζουν ενδιαφέρον για τεχνικά θέματα. </text:p>
        <text:p text:style-name="P21"><draw:g text:anchor-type="paragraph" draw:z-index="50" draw:name="Forme46" draw:style-name="gr1"><draw:frame draw:style-name="gr116" draw:text-style-name="P99" svg:width="5.068cm" svg:height="5.582cm" svg:x="10.871cm" svg:y="-6.74cm"><draw:image xlink:href="Pictures/10000000000001F80000022BB13BD174BF5478DB.png" xlink:type="simple" xlink:show="embed" xlink:actuate="onLoad" draw:mime-type="image/png"><text:p/></draw:image></draw:frame><draw:frame draw:style-name="gr117" draw:text-style-name="P101" svg:width="8.256cm" svg:height="1.876cm" svg:x="9.151cm" svg:y="-8.774cm"><draw:text-box><text:p text:style-name="P100"><text:span text:style-name="T60">QB11.1: Πείτε μου σε ποιο βαθμό συμφωνείτε ή διαφωνείτε με καθεμία από τις ακόλουθες δηλώσεις: - Οι γυναίκες ενθαρρύνονται συχνά να συνεχίσουν τη γενική εκπαίδευση, παρόλο που εκφράζουν ενδιαφέρον για τεχνικά, πρακτικά και πρακτικά μαθήματα (ΕΕ27) (%) </text:span></text:p></draw:text-box></draw:frame><draw:frame draw:style-name="gr118" draw:text-style-name="P107" svg:width="2.707cm" svg:height="0.578cm" svg:x="11.657cm" svg:y="-7.185cm"><draw:text-box><text:p text:style-name="P106"><text:span text:style-name="T60">Δεν ξέρω 6</text:span></text:p></draw:text-box></draw:frame><draw:frame draw:style-name="gr119" draw:text-style-name="P104" svg:width="1.941cm" svg:height="0.902cm" svg:x="10.192cm" svg:y="-6.735cm"><draw:text-box><text:p text:style-name="P103"><text:span text:style-name="T60">Διαφωνώ απόλυτα 4</text:span></text:p></draw:text-box></draw:frame><draw:frame draw:style-name="gr120" draw:text-style-name="P104" svg:width="2.823cm" svg:height="0.902cm" svg:x="8.613cm" svg:y="-5.467cm"><draw:text-box><text:p text:style-name="P103"><text:span text:style-name="T60">Διαφωνώ 19</text:span></text:p></draw:text-box></draw:frame><draw:frame draw:style-name="gr121" draw:text-style-name="P101" svg:width="2.758cm" svg:height="0.578cm" svg:x="12.957cm" svg:y="-1.152cm"><draw:text-box><text:p text:style-name="P100"><text:span text:style-name="T60">Συμφωνώ 52</text:span></text:p></draw:text-box></draw:frame><draw:frame draw:style-name="gr122" draw:text-style-name="P101" svg:width="2.394cm" svg:height="0.902cm" svg:x="14.092cm" svg:y="-6.788cm"><draw:text-box><text:p text:style-name="P100"><text:span text:style-name="T60">Συμφωνώ απόλυτα 19</text:span></text:p></draw:text-box></draw:frame></draw:g><draw:g text:anchor-type="paragraph" draw:z-index="51" draw:name="Forme47" draw:style-name="gr1"><draw:frame draw:style-name="gr108" draw:text-style-name="P99" svg:width="16.722cm" svg:height="7.425cm" svg:x="-0.049cm" svg:y="2.034cm"><draw:image xlink:href="Pictures/100000000000050F0000023F672497EFF7F45573.png" xlink:type="simple" xlink:show="embed" xlink:actuate="onLoad" draw:mime-type="image/png"><text:p/></draw:image></draw:frame><draw:frame draw:style-name="gr109" draw:text-style-name="P101" svg:width="16.537cm" svg:height="1.544cm" svg:x="-0.155cm" svg:y="0.411cm"><draw:text-box><text:p text:style-name="P100"><text:span text:style-name="T61">QB11.1. Πείτε μου σε ποιο βαθμό συμφωνείτε ή διαφωνείτε με καθεμία από τις ακόλουθες δηλώσεις: Οι γυναίκες ενθαρρύνονται συχνά να συνεχίσουν τη γενική εκπαίδευση, παρόλο που εκφράζουν ενδιαφέρον για τεχνικά, πρακτικά, πρακτικά θέματα. (%)</text:span><text:span text:style-name="T60"> </text:span></text:p></draw:text-box></draw:frame><draw:g draw:style-name="gr4"><draw:frame draw:style-name="gr110" draw:text-style-name="P99" svg:width="14.098cm" svg:height="0.959cm" svg:x="0.318cm" svg:y="9.481cm"><draw:image xlink:href="Pictures/100000000000022300000022902E68B765C34830.png" xlink:type="simple" xlink:show="embed" xlink:actuate="onLoad" draw:mime-type="image/png"><text:p/></draw:image></draw:frame><draw:frame draw:style-name="gr111" draw:text-style-name="P101" svg:width="2.924cm" svg:height="0.648cm" svg:x="0.78cm" svg:y="9.656cm"><draw:text-box><text:p text:style-name="P105"><text:span text:style-name="T60">Συμφωνώ απόλυτα</text:span></text:p></draw:text-box></draw:frame><draw:frame draw:style-name="gr112" draw:text-style-name="P101" svg:width="2.946cm" svg:height="1.004cm" svg:x="3.787cm" svg:y="9.633cm"><draw:text-box><text:p text:style-name="P105"><text:span text:style-name="T60">Τείνουν να συμφωνούν</text:span></text:p></draw:text-box></draw:frame><draw:frame draw:style-name="gr113" draw:text-style-name="P101" svg:width="3.282cm" svg:height="0.646cm" svg:x="6.969cm" svg:y="9.677cm"><draw:text-box><text:p text:style-name="P105"><text:span text:style-name="T60">Τείνουν να διαφωνούν</text:span></text:p></draw:text-box></draw:frame><draw:frame draw:style-name="gr114" draw:text-style-name="P101" svg:width="3.483cm" svg:height="0.646cm" svg:x="10.599cm" svg:y="9.634cm"><draw:text-box><text:p text:style-name="P105"><text:span text:style-name="T60">Διαφωνώ απόλυτα</text:span></text:p></draw:text-box></draw:frame><draw:frame draw:style-name="gr115" draw:text-style-name="P101" svg:width="2.52cm" svg:height="0.687cm" svg:x="14.319cm" svg:y="9.634cm"><draw:text-box><text:p text:style-name="P105"><text:span text:style-name="T60">Δεν γνωρίζω</text:span></text:p></draw:text-box></draw:frame></draw:g></draw:g></text:p>
        <text:p text:style-name="P29">Ο βαθμός στον οποίο οι ερωτηθέντες συμφωνούν ότι οι γυναίκες συχνά ενθαρρύνονται να συνεχίσουν τη γενική εκπαίδευση ποικίλλει ανάλογα με τους κοινωνικοδημογραφικούς και συμπεριφορικούς παράγοντες, ως εξής. </text:p>
        <text:p text:style-name="P52">■ Μέχρι την ηλικία στο τέλος της εκπαίδευσης, οι ερωτηθέντες που ολοκλήρωσαν την εκπαίδευση μεταξύ 16-19 ετών ή στην ηλικία των 20 ετών ή αργότερα είναι πιθανότερο να πιστεύουν ότι οι γυναίκες συχνά κατευθύνονται προς τη γενική εκπαίδευση παρά το ενδιαφέρον για τεχνικά μαθήματα (και τα δύο 71%). Το ποσοστό αυτό μειώνεται στο 68% μεταξύ εκείνων που ολοκλήρωσαν την εκπαίδευση σε ηλικία 15 ετών ή νεότερη. Είναι η υψηλότερη μεταξύ εκείνων που εξακολουθούν να σπουδάζουν (74%). </text:p>
        <text:p text:style-name="P52">■ Υπάρχουν μικρές διαφορές μεταξύ των κοινωνικοεπαγγελματικών κατηγοριών, με το 74 % των μαθητών να συμμερίζονται αυτή την άποψη, σε σύγκριση με το 68 % μεταξύ των διευθυντικών στελεχών και των ανέργων ερωτηθέντων. </text:p>
        <text:p text:style-name="P52">■ Η αστικοποίηση επηρεάζει τις απαντήσεις στο σημείο αυτό, δεδομένου ότι το 74 % των ερωτηθέντων στις μεγάλες πόλεις συμφωνούν ότι οι γυναίκες ενθαρρύνονται λιγότερο να ασχοληθούν με τεχνικά θέματα από ό,τι οι άνδρες, σε σύγκριση με το 68 % των ερωτηθέντων στις αγροτικές περιοχές ή τα χωριά. </text:p>
        <text:p text:style-name="P52">■ Ανά ηλικία, η άποψη αυτή μειώνεται από το 74% των ερωτηθέντων ηλικίας 15-24 ετών στο 73% των ατόμων ηλικίας 25-39 ετών, στο 70% των ατόμων ηλικίας 40-54 ετών και στο 69% των ατόμων ηλικίας 55 ετών και άνω. </text:p>
        <text:p text:style-name="P52">■ Δεν υπάρχουν διαφορές ανάλογα με το φύλο ή την προηγούμενη εμπειρία της ΕΕΚ. </text:p>
        <text:p text:style-name="P21"/>
        <text:p text:style-name="P28"/>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1">QB11.1 Πείτε μου σε ποιο βαθμό συμφωνείτε ή διαφωνείτε με καθεμία από τις ακόλουθες δηλώσεις: Οι γυναίκες ενθαρρύνονται συχνά να συνεχίσουν τη γενική εκπαίδευση, παρόλο που εκφράζουν ενδιαφέρον για τεχνικά, πρακτικά, πρακτικά θέματα (%-ΕΕ)</text:p>
            </table:table-cell>
            <table:covered-table-cell/>
            <table:covered-table-cell/>
            <table:covered-table-cell/>
          </table:table-row>
          <table:table-row>
            <table:table-cell table:style-name="Tableau26.A1" office:value-type="string">
              <text:p text:style-name="P67"/>
            </table:table-cell>
            <table:table-cell table:style-name="Tableau26.A1" office:value-type="string">
              <text:p text:style-name="P69">Σύνολο «Συμφωνία»</text:p>
            </table:table-cell>
            <table:table-cell table:style-name="Tableau26.A1" office:value-type="string">
              <text:p text:style-name="P69">Σύνολο «Διαφωνώ» </text:p>
            </table:table-cell>
            <table:table-cell table:style-name="Tableau26.A1" office:value-type="string">
              <text:p text:style-name="P69">Δεν ξέρω</text:p>
            </table:table-cell>
          </table:table-row>
          <table:table-row>
            <table:table-cell table:style-name="Tableau26.A1" office:value-type="string">
              <text:p text:style-name="P71">ΕΕ των 27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Φύλο</text:p>
            </table:table-cell>
            <table:covered-table-cell/>
            <table:covered-table-cell/>
            <table:covered-table-cell/>
          </table:table-row>
          <table:table-row>
            <table:table-cell table:style-name="Tableau26.A1" office:value-type="string">
              <text:p text:style-name="P71">Άνδρας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Γυναίκα </text:p>
            </table:table-cell>
            <table:table-cell table:style-name="Tableau26.B3" office:value-type="float" office:value="71">
              <text:p text:style-name="P69">71</text:p>
            </table:table-cell>
            <table:table-cell table:style-name="Tableau26.B3" office:value-type="float" office:value="23">
              <text:p text:style-name="P69">23</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Ηλικία</text:p>
            </table:table-cell>
            <table:covered-table-cell/>
            <table:covered-table-cell/>
            <table:covered-table-cell/>
          </table:table-row>
          <table:table-row>
            <table:table-cell table:style-name="Tableau26.A1" office:value-type="string">
              <text:p text:style-name="P71">15-24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1" office:value-type="string">
              <text:p text:style-name="P71">25-39 </text:p>
            </table:table-cell>
            <table:table-cell table:style-name="Tableau26.B3" office:value-type="float" office:value="73">
              <text:p text:style-name="P69">73</text:p>
            </table:table-cell>
            <table:table-cell table:style-name="Tableau26.B3" office:value-type="float" office:value="22">
              <text:p text:style-name="P69">22</text:p>
            </table:table-cell>
            <table:table-cell table:style-name="Tableau26.B3" office:value-type="float" office:value="5">
              <text:p text:style-name="P69">5</text:p>
            </table:table-cell>
          </table:table-row>
          <table:table-row>
            <table:table-cell table:style-name="Tableau26.A1" office:value-type="string">
              <text:p text:style-name="P71">40-54 </text:p>
            </table:table-cell>
            <table:table-cell table:style-name="Tableau26.B3" office:value-type="float" office:value="70">
              <text:p text:style-name="P69">70</text:p>
            </table:table-cell>
            <table:table-cell table:style-name="Tableau26.B3" office:value-type="float" office:value="24">
              <text:p text:style-name="P69">24</text:p>
            </table:table-cell>
            <table:table-cell table:style-name="Tableau26.B3" office:value-type="float" office:value="6">
              <text:p text:style-name="P69">6</text:p>
            </table:table-cell>
          </table:table-row>
          <table:table-row>
            <table:table-cell table:style-name="Tableau26.A1" office:value-type="string">
              <text:p text:style-name="P71">&gt;=55</text:p>
            </table:table-cell>
            <table:table-cell table:style-name="Tableau26.B3" office:value-type="float" office:value="69">
              <text:p text:style-name="P69">69</text:p>
            </table:table-cell>
            <table:table-cell table:style-name="Tableau26.B3" office:value-type="float" office:value="22">
              <text:p text:style-name="P69">22</text:p>
            </table:table-cell>
            <table:table-cell table:style-name="Tableau26.B3" office:value-type="float" office:value="9">
              <text:p text:style-name="P69">9</text:p>
            </table:table-cell>
          </table:table-row>
          <table:table-row>
            <table:table-cell table:style-name="Tableau26.A4" table:number-columns-spanned="4" office:value-type="string">
              <text:p text:style-name="P66">Εκπαίδευση (τέλος)</text:p>
            </table:table-cell>
            <table:covered-table-cell/>
            <table:covered-table-cell/>
            <table:covered-table-cell/>
          </table:table-row>
          <table:table-row>
            <table:table-cell table:style-name="Tableau26.A1" office:value-type="string">
              <text:p text:style-name="P71">&lt;=-15</text:p>
            </table:table-cell>
            <table:table-cell table:style-name="Tableau26.B3" office:value-type="float" office:value="68">
              <text:p text:style-name="P69">68</text:p>
            </table:table-cell>
            <table:table-cell table:style-name="Tableau26.B3" office:value-type="float" office:value="20">
              <text:p text:style-name="P69">20</text:p>
            </table:table-cell>
            <table:table-cell table:style-name="Tableau26.B3" office:value-type="float" office:value="12">
              <text:p text:style-name="P69">12</text:p>
            </table:table-cell>
          </table:table-row>
          <table:table-row>
            <table:table-cell table:style-name="Tableau26.A1" office:value-type="string">
              <text:p text:style-name="P71">16-19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gt;=20</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1" office:value-type="string">
              <text:p text:style-name="P71">Εξακολουθούν να μελετούν </text:p>
            </table:table-cell>
            <table:table-cell table:style-name="Tableau26.B3" office:value-type="float" office:value="74">
              <text:p text:style-name="P69">74</text:p>
            </table:table-cell>
            <table:table-cell table:style-name="Tableau26.B3" office:value-type="float" office:value="21">
              <text:p text:style-name="P69">21</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6.A1" office:value-type="string">
              <text:p text:style-name="P71">Αυτοαπασχολούμενοι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Διευθυντές </text:p>
            </table:table-cell>
            <table:table-cell table:style-name="Tableau26.B3" office:value-type="float" office:value="68">
              <text:p text:style-name="P69">68</text:p>
            </table:table-cell>
            <table:table-cell table:style-name="Tableau26.B3" office:value-type="float" office:value="26">
              <text:p text:style-name="P69">26</text:p>
            </table:table-cell>
            <table:table-cell table:style-name="Tableau26.B3" office:value-type="float" office:value="6">
              <text:p text:style-name="P69">6</text:p>
            </table:table-cell>
          </table:table-row>
          <table:table-row>
            <table:table-cell table:style-name="Tableau26.A1" office:value-type="string">
              <text:p text:style-name="P71">Άλλα λευκά περιλαίμια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Χειρωνακτικά εργαζόμενοι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Οικιακοί βοηθοί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Άνεργοι </text:p>
            </table:table-cell>
            <table:table-cell table:style-name="Tableau26.B3" office:value-type="float" office:value="68">
              <text:p text:style-name="P69">68</text:p>
            </table:table-cell>
            <table:table-cell table:style-name="Tableau26.B3" office:value-type="float" office:value="23">
              <text:p text:style-name="P69">23</text:p>
            </table:table-cell>
            <table:table-cell table:style-name="Tableau26.B3" office:value-type="float" office:value="9">
              <text:p text:style-name="P69">9</text:p>
            </table:table-cell>
          </table:table-row>
          <table:table-row>
            <table:table-cell table:style-name="Tableau26.A1" office:value-type="string">
              <text:p text:style-name="P71">Συνταξιούχος </text:p>
            </table:table-cell>
            <table:table-cell table:style-name="Tableau26.B3" office:value-type="float" office:value="69">
              <text:p text:style-name="P69">69</text:p>
            </table:table-cell>
            <table:table-cell table:style-name="Tableau26.B3" office:value-type="float" office:value="21">
              <text:p text:style-name="P69">21</text:p>
            </table:table-cell>
            <table:table-cell table:style-name="Tableau26.B3" office:value-type="float" office:value="10">
              <text:p text:style-name="P69">10</text:p>
            </table:table-cell>
          </table:table-row>
          <table:table-row>
            <table:table-cell table:style-name="Tableau26.A1" office:value-type="string">
              <text:p text:style-name="P71">Φοιτητές </text:p>
            </table:table-cell>
            <table:table-cell table:style-name="Tableau26.B3" office:value-type="float" office:value="74">
              <text:p text:style-name="P69">74</text:p>
            </table:table-cell>
            <table:table-cell table:style-name="Tableau26.B3" office:value-type="float" office:value="22">
              <text:p text:style-name="P69">22</text:p>
            </table:table-cell>
            <table:table-cell table:style-name="Tableau26.B3" office:value-type="float" office:value="4">
              <text:p text:style-name="P69">4</text:p>
            </table:table-cell>
          </table:table-row>
          <table:table-row>
            <table:table-cell table:style-name="Tableau26.A4" table:number-columns-spanned="4" office:value-type="string">
              <text:p text:style-name="P66">Υποκειμενική αστικοποίηση</text:p>
            </table:table-cell>
            <table:covered-table-cell/>
            <table:covered-table-cell/>
            <table:covered-table-cell/>
          </table:table-row>
          <table:table-row>
            <table:table-cell table:style-name="Tableau26.A1" office:value-type="string">
              <text:p text:style-name="P71">Αγροτική περιοχή ή χωριό </text:p>
            </table:table-cell>
            <table:table-cell table:style-name="Tableau26.B3" office:value-type="float" office:value="68">
              <text:p text:style-name="P69">68</text:p>
            </table:table-cell>
            <table:table-cell table:style-name="Tableau26.B3" office:value-type="float" office:value="25">
              <text:p text:style-name="P69">25</text:p>
            </table:table-cell>
            <table:table-cell table:style-name="Tableau26.B3" office:value-type="float" office:value="7">
              <text:p text:style-name="P69">7</text:p>
            </table:table-cell>
          </table:table-row>
          <table:table-row>
            <table:table-cell table:style-name="Tableau26.A1" office:value-type="string">
              <text:p text:style-name="P71">Μικρές ή μεσαίες πόλεις </text:p>
            </table:table-cell>
            <table:table-cell table:style-name="Tableau26.B3" office:value-type="float" office:value="71">
              <text:p text:style-name="P69">71</text:p>
            </table:table-cell>
            <table:table-cell table:style-name="Tableau26.B3" office:value-type="float" office:value="22">
              <text:p text:style-name="P69">22</text:p>
            </table:table-cell>
            <table:table-cell table:style-name="Tableau26.B3" office:value-type="float" office:value="7">
              <text:p text:style-name="P69">7</text:p>
            </table:table-cell>
          </table:table-row>
          <table:table-row>
            <table:table-cell table:style-name="Tableau26.A1" office:value-type="string">
              <text:p text:style-name="P71">Μεγάλη πόλη </text:p>
            </table:table-cell>
            <table:table-cell table:style-name="Tableau26.B3" office:value-type="float" office:value="74">
              <text:p text:style-name="P69">74</text:p>
            </table:table-cell>
            <table:table-cell table:style-name="Tableau26.B3" office:value-type="float" office:value="20">
              <text:p text:style-name="P69">20</text:p>
            </table:table-cell>
            <table:table-cell table:style-name="Tableau26.B3" office:value-type="float" office:value="6">
              <text:p text:style-name="P69">6</text:p>
            </table:table-cell>
          </table:table-row>
          <table:table-row>
            <table:table-cell table:style-name="Tableau26.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6.A1" office:value-type="string">
              <text:p text:style-name="P71">Θετική </text:p>
            </table:table-cell>
            <table:table-cell table:style-name="Tableau26.B3" office:value-type="float" office:value="72">
              <text:p text:style-name="P69">72</text:p>
            </table:table-cell>
            <table:table-cell table:style-name="Tableau26.B3" office:value-type="float" office:value="23">
              <text:p text:style-name="P69">23</text:p>
            </table:table-cell>
            <table:table-cell table:style-name="Tableau26.B3" office:value-type="float" office:value="5">
              <text:p text:style-name="P69">5</text:p>
            </table:table-cell>
          </table:table-row>
          <table:table-row>
            <table:table-cell table:style-name="Tableau26.A1" office:value-type="string">
              <text:p text:style-name="P71">Αρνητική </text:p>
            </table:table-cell>
            <table:table-cell table:style-name="Tableau26.B3" office:value-type="float" office:value="71">
              <text:p text:style-name="P69">71</text:p>
            </table:table-cell>
            <table:table-cell table:style-name="Tableau26.B3" office:value-type="float" office:value="24">
              <text:p text:style-name="P69">24</text:p>
            </table:table-cell>
            <table:table-cell table:style-name="Tableau26.B3" office:value-type="float" office:value="5">
              <text:p text:style-name="P69">5</text:p>
            </table:table-cell>
          </table:table-row>
          <table:table-row>
            <table:table-cell table:style-name="Tableau26.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6.A1" office:value-type="string">
              <text:p text:style-name="P71">Ναι </text:p>
            </table:table-cell>
            <table:table-cell table:style-name="Tableau26.B3" office:value-type="float" office:value="72">
              <text:p text:style-name="P69">72</text:p>
            </table:table-cell>
            <table:table-cell table:style-name="Tableau26.B3" office:value-type="float" office:value="22">
              <text:p text:style-name="P69">22</text:p>
            </table:table-cell>
            <table:table-cell table:style-name="Tableau26.B3" office:value-type="float" office:value="6">
              <text:p text:style-name="P69">6</text:p>
            </table:table-cell>
          </table:table-row>
          <table:table-row>
            <table:table-cell table:style-name="Tableau26.A1" office:value-type="string">
              <text:p text:style-name="P71">Όχι </text:p>
            </table:table-cell>
            <table:table-cell table:style-name="Tableau26.B3" office:value-type="float" office:value="70">
              <text:p text:style-name="P69">70</text:p>
            </table:table-cell>
            <table:table-cell table:style-name="Tableau26.B3" office:value-type="float" office:value="22">
              <text:p text:style-name="P69">22</text:p>
            </table:table-cell>
            <table:table-cell table:style-name="Tableau26.B3" office:value-type="float" office:value="8">
              <text:p text:style-name="P69">8</text:p>
            </table:table-cell>
          </table:table-row>
        </table:table>
        <text:p text:style-name="P21"/>
        <text:p text:style-name="P51">Επτά στους δέκα πολίτες της ΕΕ δηλώνουν ότι οι άνδρες που δεν έχουν υψηλές ακαδημαϊκές επιδόσεις αντιμετωπίζουν μεγαλύτερη πίεση να επιλέξουν ΕΕΚ αντί της γενικής εκπαίδευσης από ό,τι οι γυναίκες </text:p>
        <text:p text:style-name="P21">Σε ολόκληρη την Ευρωπαϊκή Ένωση, το 70 % των πολιτών της ΕΕ δηλώνουν ότι οι άνδρες που δεν έχουν υψηλές ακαδημαϊκές επιδόσεις αντιμετωπίζουν μεγαλύτερη πίεση να επιλέξουν την ΕΕΚ έναντι της γενικής εκπαίδευσης από ό,τι οι γυναίκες, συμπεριλαμβανομένου του 23 % που συμφωνούν απόλυτα και του 47 % που τείνουν να συμφωνούν.<text:note text:id="ftn54" text:note-class="footnote"><text:note-citation>54</text:note-citation><text:note-body><text:p text:style-name="P13">QB11.2. Πείτε μου σε ποιο βαθμό συμφωνείτε ή διαφωνείτε με καθεμία από τις ακόλουθες δηλώσεις: Οι άνδρες που δεν έχουν υψηλές ακαδημαϊκές επιδόσεις αντιμετωπίζουν μεγαλύτερη πίεση να επιλέξουν την ΕΕΚ έναντι της γενικής εκπαίδευσης από ό,τι οι γυναίκες. </text:p></text:note-body></text:note> Περίπου ένας στους τέσσερις (22%) διαφωνεί, ενώ το 8% δεν γνωρίζει. </text:p>
        <text:p text:style-name="P21">Η πλειονότητα όσων απάντησαν συμφωνεί με τη δήλωση αυτή σε όλα τα κράτη μέλη. Ωστόσο, τα επίπεδα συμφωνίας στον τομέα αυτό διαφέρουν σημαντικά μεταξύ των κρατών μελών. Τα υψηλότερα επίπεδα συμφωνιών καταγράφονται στην Ελλάδα και την Κύπρο (87 % και στις δύο χώρες) και στη Δανία (86 %). Τα χαμηλότερα επίπεδα παρατηρούνται στις Κάτω Χώρες (52%), την Ισπανία (56%) και τη Γερμανία (62%). </text:p>
        <text:p text:style-name="P21">Σε 17 κράτη μέλη, τουλάχιστον επτά στους δέκα ερωτηθέντες συμφωνούν ότι οι άνδρες που δεν έχουν υψηλές ακαδημαϊκές επιδόσεις αντιμετωπίζουν μεγαλύτερη πίεση να επιλέξουν ΕΕΚ από ό,τι οι γυναίκες. </text:p>
        <text:p text:style-name="P21"><draw:g text:anchor-type="paragraph" draw:z-index="53" draw:name="Forme49" draw:style-name="gr1"><draw:frame draw:style-name="gr93" draw:text-style-name="P99" svg:width="16.564cm" svg:height="7.483cm" svg:x="0.176cm" svg:y="2.849cm"><draw:image xlink:href="Pictures/100000000000059400000285233EC61E9E77629B.png" xlink:type="simple" xlink:show="embed" xlink:actuate="onLoad" draw:mime-type="image/png"><text:p/></draw:image></draw:frame><draw:frame draw:style-name="gr94" draw:text-style-name="P101" svg:width="16.271cm" svg:height="1.227cm" svg:x="0.365cm" svg:y="1.909cm"><draw:text-box><text:p text:style-name="P100"><text:span text:style-name="T60">QB11.2. Πείτε μου σε ποιο βαθμό συμφωνείτε ή διαφωνείτε με καθεμία από τις ακόλουθες δηλώσεις: Οι άνδρες που δεν έχουν υψηλές ακαδημαϊκές επιδόσεις αντιμετωπίζουν μεγαλύτερη πίεση να επιλέξουν την ΕΕΚ έναντι της γενικής εκπαίδευσης από ό,τι οι γυναίκες. (%) </text:span></text:p></draw:text-box></draw:frame><draw:g draw:style-name="gr4"><draw:frame draw:style-name="gr95" draw:text-style-name="P99" svg:width="14.098cm" svg:height="0.959cm" svg:x="0.307cm" svg:y="10.61cm"><draw:image xlink:href="Pictures/100000000000022300000022902E68B765C34830.png" xlink:type="simple" xlink:show="embed" xlink:actuate="onLoad" draw:mime-type="image/png"><text:p/></draw:image></draw:frame><draw:frame draw:style-name="gr96" draw:text-style-name="P101" svg:width="2.924cm" svg:height="0.648cm" svg:x="0.767cm" svg:y="10.783cm"><draw:text-box><text:p text:style-name="P105"><text:span text:style-name="T60">Συμφωνώ απόλυτα</text:span></text:p></draw:text-box></draw:frame><draw:frame draw:style-name="gr97" draw:text-style-name="P101" svg:width="2.946cm" svg:height="1.004cm" svg:x="3.776cm" svg:y="10.76cm"><draw:text-box><text:p text:style-name="P105"><text:span text:style-name="T60">Τείνουν να συμφωνούν</text:span></text:p></draw:text-box></draw:frame><draw:frame draw:style-name="gr98" draw:text-style-name="P101" svg:width="3.282cm" svg:height="0.646cm" svg:x="6.958cm" svg:y="10.804cm"><draw:text-box><text:p text:style-name="P105"><text:span text:style-name="T60">Τείνουν να διαφωνούν</text:span></text:p></draw:text-box></draw:frame><draw:frame draw:style-name="gr99" draw:text-style-name="P101" svg:width="3.484cm" svg:height="0.646cm" svg:x="10.586cm" svg:y="10.762cm"><draw:text-box><text:p text:style-name="P105"><text:span text:style-name="T60">Διαφωνώ απόλυτα</text:span></text:p></draw:text-box></draw:frame><draw:frame draw:style-name="gr100" draw:text-style-name="P101" svg:width="2.52cm" svg:height="0.687cm" svg:x="14.308cm" svg:y="10.762cm"><draw:text-box><text:p text:style-name="P105"><text:span text:style-name="T60">Δεν γνωρίζω</text:span></text:p></draw:text-box></draw:frame></draw:g></draw:g><draw:g text:anchor-type="paragraph" draw:z-index="52" draw:name="Forme48" draw:style-name="gr32"><draw:frame draw:style-name="gr101" draw:text-style-name="P99" svg:width="4.506cm" svg:height="4.74cm" svg:x="10.424cm" svg:y="-5.913cm"><draw:image xlink:href="Pictures/10000000000001E600000213FBBBA53A2B3AAAE5.png" xlink:type="simple" xlink:show="embed" xlink:actuate="onLoad" draw:mime-type="image/png"><text:p/></draw:image></draw:frame><draw:frame draw:style-name="gr102" draw:text-style-name="P101" svg:width="7.437cm" svg:height="2.2cm" svg:x="9.056cm" svg:y="-8.331cm"><draw:text-box><text:p text:style-name="P100"><text:span text:style-name="T60">QB 11.2: Πείτε μου σε ποιο βαθμό συμφωνείτε ή διαφωνείτε με καθεμία από τις ακόλουθες δηλώσεις: Οι άνδρες που δεν έχουν υψηλές ακαδημαϊκές επιδόσεις αντιμετωπίζουν μεγαλύτερη πίεση να επιλέξουν την ΑΕΕΚ έναντι της γενικής εκπαίδευσης από ό,τι οι γυναίκες (ΕΕ27) (%) </text:span></text:p></draw:text-box></draw:frame><draw:frame draw:style-name="gr103" draw:text-style-name="P107" svg:width="2.557cm" svg:height="0.578cm" svg:x="10.948cm" svg:y="-6.444cm"><draw:text-box><text:p text:style-name="P106"><text:span text:style-name="T60">Δεν ξέρω 8</text:span></text:p></draw:text-box></draw:frame><draw:frame draw:style-name="gr104" draw:text-style-name="P104" svg:width="2.495cm" svg:height="0.902cm" svg:x="8.791cm" svg:y="-5.987cm"><draw:text-box><text:p text:style-name="P103"><text:span text:style-name="T60">Διαφωνώ απόλυτα 4</text:span></text:p></draw:text-box></draw:frame><draw:frame draw:style-name="gr105" draw:text-style-name="P104" svg:width="1.819cm" svg:height="1.227cm" svg:x="8.87cm" svg:y="-4.711cm"><draw:text-box><text:p text:style-name="P103"><text:span text:style-name="T60">Διαφωνώ 18</text:span></text:p></draw:text-box></draw:frame><draw:frame draw:style-name="gr106" draw:text-style-name="P101" svg:width="2.71cm" svg:height="0.578cm" svg:x="11.936cm" svg:y="-1.043cm"><draw:text-box><text:p text:style-name="P100"><text:span text:style-name="T60">Συμφωνώ με 47</text:span></text:p></draw:text-box></draw:frame><draw:frame draw:style-name="gr107" draw:text-style-name="P101" svg:width="2.326cm" svg:height="0.902cm" svg:x="13.532cm" svg:y="-6.017cm"><draw:text-box><text:p text:style-name="P100"><text:span text:style-name="T60">Συμφωνώ απόλυτα 23</text:span></text:p></draw:text-box></draw:frame></draw:g></text:p>
        <text:p text:style-name="P29">Ο βαθμός στον οποίο οι ερωτηθέντες συμφωνούν ότι οι άνδρες που δεν έχουν υψηλές ακαδημαϊκές επιδόσεις αντιμετωπίζουν μεγαλύτερη πίεση από τις γυναίκες να επιλέξουν ΕΕΚ ποικίλλει ανάλογα με τους κοινωνικοδημογραφικούς και συμπεριφορικούς παράγοντες ως εξής. </text:p>
        <text:p text:style-name="P52">■ Οι ερωτηθέντες που πιστεύουν ότι οι μαθητές με υψηλές επιδόσεις ‑ κατευθύνονται προς τη γενική εκπαίδευση είναι πιο πιθανό να συμμεριστούν αυτή την άποψη (76% έναντι 54%). Παρόμοιο μοτίβο εμφανίζεται μεταξύ εκείνων που αισθάνονται ότι η γενική εκπαίδευση έχει καλύτερη εικόνα (76% έναντι 58%), που πιστεύουν ότι η γενική εκπαίδευση είναι ευκολότερη (79% έναντι 65%) και που πιστεύουν ότι τα προγράμματα ΕΕΚ είναι συμπεριληπτικά (76% έναντι 67%). </text:p>
        <text:p text:style-name="P52">■ Οι ερωτηθέντες που επέλεξαν τις «χαμηλές επιδόσεις» ως παράγοντα επιλογής για ΕΕΚ είναι πιθανότερο να συμφωνήσουν με αυτή τη δήλωση από εκείνους που δεν το έπραξαν (76% έναντι 68%). </text:p>
        <text:p text:style-name="P52">■ Μέχρι την ηλικία κατά το τέλος της εκπαίδευσης, οι ερωτηθέντες προτιμούν περισσότερο να συμφωνούν ότι οι άνδρες με χαμηλότερες ακαδημαϊκές επιδόσεις αντιμετωπίζουν μεγαλύτερη πίεση να επιλέξουν ΕΕΚ από ό,τι οι γυναίκες είναι εκείνοι που ολοκλήρωσαν την εκπαίδευση στην ηλικία των 20 ετών ή αργότερα και εκείνοι που εξακολουθούν να σπουδάζουν (αμφότεροι 72 %), ακολουθούμενοι από εκείνους που ολοκλήρωσαν την ΕΕΚ μεταξύ 16 και 19 ετών (70 %). Εκείνοι που ολοκλήρωσαν την εκπαίδευση ηλικίας 15 ετών και κάτω είναι λιγότερο πιθανό να συμφωνήσουν (66%). </text:p>
        <text:p text:style-name="P52">■ Η αστικοποίηση διαδραματίζει μικρό ρόλο εδώ: Το 73% των ερωτηθέντων στις μεγάλες πόλεις συμφωνεί με αυτή τη δήλωση, σε σύγκριση με το 69% στις αγροτικές περιοχές ή τα χωριά. </text:p>
        <text:p text:style-name="P52">■ Υπάρχουν ελάχιστες διαφορές ανά κοινωνικοεπαγγελματική κατηγορία. Οι άνεργοι ερωτηθέντες είναι ελαφρώς πιθανότερο να συμφωνήσουν (73%) σε σχέση με άλλες κατηγορίες (70-72%). </text:p>
        <text:p text:style-name="P52">■ Δεν υπάρχουν διαφορές ανά φύλο και ηλικία. </text:p>
        <text:p text:style-name="P21"/>
        <text:p text:style-name="P28"/>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1">QB11.2 Πείτε μου σε ποιο βαθμό συμφωνείτε ή διαφωνείτε με καθεμία από τις ακόλουθες δηλώσεις: Οι άνδρες που δεν έχουν υψηλές ακαδημαϊκές επιδόσεις αντιμετωπίζουν μεγαλύτερη πίεση να επιλέξουν την ΑΕΕΚ έναντι της γενικής εκπαίδευσης από ό,τι οι γυναίκες (%-ΕΕ)</text:p>
            </table:table-cell>
            <table:covered-table-cell/>
            <table:covered-table-cell/>
            <table:covered-table-cell/>
          </table:table-row>
          <table:table-row>
            <table:table-cell table:style-name="Tableau27.A1" office:value-type="string">
              <text:p text:style-name="P67"/>
            </table:table-cell>
            <table:table-cell table:style-name="Tableau27.A1" office:value-type="string">
              <text:p text:style-name="P69">Σύνολο «Συμφωνία»</text:p>
            </table:table-cell>
            <table:table-cell table:style-name="Tableau27.A1" office:value-type="string">
              <text:p text:style-name="P69">Σύνολο «Διαφωνώ» </text:p>
            </table:table-cell>
            <table:table-cell table:style-name="Tableau27.A1" office:value-type="string">
              <text:p text:style-name="P69">Δεν ξέρω</text:p>
            </table:table-cell>
          </table:table-row>
          <table:table-row>
            <table:table-cell table:style-name="Tableau27.A1" office:value-type="string">
              <text:p text:style-name="P71">ΕΕ των 27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Φύλο</text:p>
            </table:table-cell>
            <table:covered-table-cell/>
            <table:covered-table-cell/>
            <table:covered-table-cell/>
          </table:table-row>
          <table:table-row>
            <table:table-cell table:style-name="Tableau27.A1" office:value-type="string">
              <text:p text:style-name="P71">Άνδρας </text:p>
            </table:table-cell>
            <table:table-cell table:style-name="Tableau27.B3" office:value-type="float" office:value="71">
              <text:p text:style-name="P69">71</text:p>
            </table:table-cell>
            <table:table-cell table:style-name="Tableau27.B3" office:value-type="float" office:value="22">
              <text:p text:style-name="P69">22</text:p>
            </table:table-cell>
            <table:table-cell table:style-name="Tableau27.B3" office:value-type="float" office:value="7">
              <text:p text:style-name="P69">7</text:p>
            </table:table-cell>
          </table:table-row>
          <table:table-row>
            <table:table-cell table:style-name="Tableau27.A1" office:value-type="string">
              <text:p text:style-name="P71">Γυναίκα </text:p>
            </table:table-cell>
            <table:table-cell table:style-name="Tableau27.B3" office:value-type="float" office:value="70">
              <text:p text:style-name="P69">70</text:p>
            </table:table-cell>
            <table:table-cell table:style-name="Tableau27.B3" office:value-type="float" office:value="22">
              <text:p text:style-name="P69">22</text:p>
            </table:table-cell>
            <table:table-cell table:style-name="Tableau27.B3" office:value-type="float" office:value="8">
              <text:p text:style-name="P69">8</text:p>
            </table:table-cell>
          </table:table-row>
          <table:table-row>
            <table:table-cell table:style-name="Tableau27.A4" table:number-columns-spanned="4" office:value-type="string">
              <text:p text:style-name="P66">Ηλικία</text:p>
            </table:table-cell>
            <table:covered-table-cell/>
            <table:covered-table-cell/>
            <table:covered-table-cell/>
          </table:table-row>
          <table:table-row>
            <table:table-cell table:style-name="Tableau27.A1" office:value-type="string">
              <text:p text:style-name="P71">15-24 </text:p>
            </table:table-cell>
            <table:table-cell table:style-name="Tableau27.B3" office:value-type="float" office:value="71">
              <text:p text:style-name="P69">71</text:p>
            </table:table-cell>
            <table:table-cell table:style-name="Tableau27.B3" office:value-type="float" office:value="24">
              <text:p text:style-name="P69">24</text:p>
            </table:table-cell>
            <table:table-cell table:style-name="Tableau27.B3" office:value-type="float" office:value="5">
              <text:p text:style-name="P69">5</text:p>
            </table:table-cell>
          </table:table-row>
          <table:table-row>
            <table:table-cell table:style-name="Tableau27.A1" office:value-type="string">
              <text:p text:style-name="P71">25-39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40-54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gt;=55</text:p>
            </table:table-cell>
            <table:table-cell table:style-name="Tableau27.B3" office:value-type="float" office:value="70">
              <text:p text:style-name="P69">70</text:p>
            </table:table-cell>
            <table:table-cell table:style-name="Tableau27.B3" office:value-type="float" office:value="21">
              <text:p text:style-name="P69">21</text:p>
            </table:table-cell>
            <table:table-cell table:style-name="Tableau27.B3" office:value-type="float" office:value="9">
              <text:p text:style-name="P69">9</text:p>
            </table:table-cell>
          </table:table-row>
          <table:table-row>
            <table:table-cell table:style-name="Tableau27.A4" table:number-columns-spanned="4" office:value-type="string">
              <text:p text:style-name="P66">Εκπαίδευση (τέλος)</text:p>
            </table:table-cell>
            <table:covered-table-cell/>
            <table:covered-table-cell/>
            <table:covered-table-cell/>
          </table:table-row>
          <table:table-row>
            <table:table-cell table:style-name="Tableau27.A1" office:value-type="string">
              <text:p text:style-name="P71">&lt;=-15</text:p>
            </table:table-cell>
            <table:table-cell table:style-name="Tableau27.B3" office:value-type="float" office:value="66">
              <text:p text:style-name="P69">66</text:p>
            </table:table-cell>
            <table:table-cell table:style-name="Tableau27.B3" office:value-type="float" office:value="21">
              <text:p text:style-name="P69">21</text:p>
            </table:table-cell>
            <table:table-cell table:style-name="Tableau27.B3" office:value-type="float" office:value="13">
              <text:p text:style-name="P69">13</text:p>
            </table:table-cell>
          </table:table-row>
          <table:table-row>
            <table:table-cell table:style-name="Tableau27.A1" office:value-type="string">
              <text:p text:style-name="P71">16-19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gt;=20</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Εξακολουθούν να μελετούν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7.A1" office:value-type="string">
              <text:p text:style-name="P71">Αυτοαπασχολούμενοι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Διευθυντές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Άλλα λευκά περιλαίμια </text:p>
            </table:table-cell>
            <table:table-cell table:style-name="Tableau27.B3" office:value-type="float" office:value="72">
              <text:p text:style-name="P69">72</text:p>
            </table:table-cell>
            <table:table-cell table:style-name="Tableau27.B3" office:value-type="float" office:value="22">
              <text:p text:style-name="P69">22</text:p>
            </table:table-cell>
            <table:table-cell table:style-name="Tableau27.B3" office:value-type="float" office:value="6">
              <text:p text:style-name="P69">6</text:p>
            </table:table-cell>
          </table:table-row>
          <table:table-row>
            <table:table-cell table:style-name="Tableau27.A1" office:value-type="string">
              <text:p text:style-name="P71">Χειρωνακτικά εργαζόμενοι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Οικιακοί βοηθοί </text:p>
            </table:table-cell>
            <table:table-cell table:style-name="Tableau27.B3" office:value-type="float" office:value="70">
              <text:p text:style-name="P69">70</text:p>
            </table:table-cell>
            <table:table-cell table:style-name="Tableau27.B3" office:value-type="float" office:value="24">
              <text:p text:style-name="P69">24</text:p>
            </table:table-cell>
            <table:table-cell table:style-name="Tableau27.B3" office:value-type="float" office:value="6">
              <text:p text:style-name="P69">6</text:p>
            </table:table-cell>
          </table:table-row>
          <table:table-row>
            <table:table-cell table:style-name="Tableau27.A1" office:value-type="string">
              <text:p text:style-name="P71">Άνεργοι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1" office:value-type="string">
              <text:p text:style-name="P71">Συνταξιούχος </text:p>
            </table:table-cell>
            <table:table-cell table:style-name="Tableau27.B3" office:value-type="float" office:value="70">
              <text:p text:style-name="P69">70</text:p>
            </table:table-cell>
            <table:table-cell table:style-name="Tableau27.B3" office:value-type="float" office:value="19">
              <text:p text:style-name="P69">19</text:p>
            </table:table-cell>
            <table:table-cell table:style-name="Tableau27.B3" office:value-type="float" office:value="11">
              <text:p text:style-name="P69">11</text:p>
            </table:table-cell>
          </table:table-row>
          <table:table-row>
            <table:table-cell table:style-name="Tableau27.A1" office:value-type="string">
              <text:p text:style-name="P71">Φοιτητές </text:p>
            </table:table-cell>
            <table:table-cell table:style-name="Tableau27.B3" office:value-type="float" office:value="70">
              <text:p text:style-name="P69">70</text:p>
            </table:table-cell>
            <table:table-cell table:style-name="Tableau27.B3" office:value-type="float" office:value="25">
              <text:p text:style-name="P69">25</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Υποκειμενική αστικοποίηση</text:p>
            </table:table-cell>
            <table:covered-table-cell/>
            <table:covered-table-cell/>
            <table:covered-table-cell/>
          </table:table-row>
          <table:table-row>
            <table:table-cell table:style-name="Tableau27.A1" office:value-type="string">
              <text:p text:style-name="P71">Αγροτική περιοχή ή χωριό </text:p>
            </table:table-cell>
            <table:table-cell table:style-name="Tableau27.B3" office:value-type="float" office:value="69">
              <text:p text:style-name="P69">69</text:p>
            </table:table-cell>
            <table:table-cell table:style-name="Tableau27.B3" office:value-type="float" office:value="22">
              <text:p text:style-name="P69">22</text:p>
            </table:table-cell>
            <table:table-cell table:style-name="Tableau27.B3" office:value-type="float" office:value="9">
              <text:p text:style-name="P69">9</text:p>
            </table:table-cell>
          </table:table-row>
          <table:table-row>
            <table:table-cell table:style-name="Tableau27.A1" office:value-type="string">
              <text:p text:style-name="P71">Μικρές ή μεσαίες πόλεις </text:p>
            </table:table-cell>
            <table:table-cell table:style-name="Tableau27.B3" office:value-type="float" office:value="70">
              <text:p text:style-name="P69">70</text:p>
            </table:table-cell>
            <table:table-cell table:style-name="Tableau27.B3" office:value-type="float" office:value="23">
              <text:p text:style-name="P69">23</text:p>
            </table:table-cell>
            <table:table-cell table:style-name="Tableau27.B3" office:value-type="float" office:value="7">
              <text:p text:style-name="P69">7</text:p>
            </table:table-cell>
          </table:table-row>
          <table:table-row>
            <table:table-cell table:style-name="Tableau27.A1" office:value-type="string">
              <text:p text:style-name="P71">Μεγάλη πόλη </text:p>
            </table:table-cell>
            <table:table-cell table:style-name="Tableau27.B3" office:value-type="float" office:value="73">
              <text:p text:style-name="P69">73</text:p>
            </table:table-cell>
            <table:table-cell table:style-name="Tableau27.B3" office:value-type="float" office:value="21">
              <text:p text:style-name="P69">21</text:p>
            </table:table-cell>
            <table:table-cell table:style-name="Tableau27.B3" office:value-type="float" office:value="6">
              <text:p text:style-name="P69">6</text:p>
            </table:table-cell>
          </table:table-row>
          <table:table-row>
            <table:table-cell table:style-name="Tableau27.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7.A1" office:value-type="string">
              <text:p text:style-name="P71">Θετική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Αρνητική </text:p>
            </table:table-cell>
            <table:table-cell table:style-name="Tableau27.B3" office:value-type="float" office:value="72">
              <text:p text:style-name="P69">72</text:p>
            </table:table-cell>
            <table:table-cell table:style-name="Tableau27.B3" office:value-type="float" office:value="23">
              <text:p text:style-name="P69">23</text:p>
            </table:table-cell>
            <table:table-cell table:style-name="Tableau27.B3" office:value-type="float" office:value="5">
              <text:p text:style-name="P69">5</text:p>
            </table:table-cell>
          </table:table-row>
          <table:table-row>
            <table:table-cell table:style-name="Tableau27.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7.A1" office:value-type="string">
              <text:p text:style-name="P71">Ναι </text:p>
            </table:table-cell>
            <table:table-cell table:style-name="Tableau27.B3" office:value-type="float" office:value="71">
              <text:p text:style-name="P69">71</text:p>
            </table:table-cell>
            <table:table-cell table:style-name="Tableau27.B3" office:value-type="float" office:value="23">
              <text:p text:style-name="P69">23</text:p>
            </table:table-cell>
            <table:table-cell table:style-name="Tableau27.B3" office:value-type="float" office:value="6">
              <text:p text:style-name="P69">6</text:p>
            </table:table-cell>
          </table:table-row>
          <table:table-row>
            <table:table-cell table:style-name="Tableau27.A1" office:value-type="string">
              <text:p text:style-name="P71">Όχι </text:p>
            </table:table-cell>
            <table:table-cell table:style-name="Tableau27.B3" office:value-type="float" office:value="71">
              <text:p text:style-name="P69">71</text:p>
            </table:table-cell>
            <table:table-cell table:style-name="Tableau27.B3" office:value-type="float" office:value="21">
              <text:p text:style-name="P69">21</text:p>
            </table:table-cell>
            <table:table-cell table:style-name="Tableau27.B3" office:value-type="float" office:value="8">
              <text:p text:style-name="P69">8</text:p>
            </table:table-cell>
          </table:table-row>
        </table:table>
        <text:p text:style-name="P21"/>
        <text:p text:style-name="P51">Περισσότεροι από τους μισούς πολίτες της ΕΕ δηλώνουν ότι οι εκπαιδευτικοί και οι σύμβουλοι προσανατολισμού δεν αντιμετωπίζουν επαρκώς τις προκαταλήψεις λόγω φύλου προτού οι μαθητές επιλέξουν μεταξύ γενικής και επαγγελματικής εκπαίδευσης </text:p>
        <text:p text:style-name="P21">Σε ολόκληρη την Ευρωπαϊκή Ένωση, το 55 % των πολιτών της ΕΕ δηλώνει ότι οι εκπαιδευτικοί και οι σύμβουλοι καθοδήγησης δεν αντιμετωπίζουν επαρκώς τις προκαταλήψεις λόγω φύλου προτού οι μαθητές κάνουν την επιλογή τους μεταξύ γενικής και επαγγελματικής εκπαίδευσης, συμπεριλαμβανομένου του 13 % που συμφωνούν απόλυτα και του 42 % που τείνουν να συμφωνούν.<text:note text:id="ftn55" text:note-class="footnote"><text:note-citation>55</text:note-citation><text:note-body><text:p text:style-name="P13">QB11.3. Πείτε μου σε ποιο βαθμό συμφωνείτε ή διαφωνείτε με καθεμία από τις ακόλουθες δηλώσεις: Οι εκπαιδευτικοί και οι σύμβουλοι προσανατολισμού δεν αντιμετωπίζουν επαρκώς τις προκαταλήψεις λόγω φύλου προτού οι μαθητές κάνουν την επιλογή τους μεταξύ γενικής και επαγγελματικής εκπαίδευσης. </text:p></text:note-body></text:note> Σχεδόν το ένα τρίτο (29%) διαφωνεί, ενώ το 16% δεν γνωρίζει. </text:p>
        <text:p text:style-name="P21">Οι απόψεις διαφέρουν μεταξύ των κρατών μελών. Τα επίπεδα συμφωνίας h<text:span text:style-name="T6"> i</text:span>ghest καταγράφονται στην Ιταλία (74%), τη Σλοβακία (71%) και την Πολωνία (68%). Τα χαμηλότερα επίπεδα καταγράφονται στη Σουηδία (31%), την Εσθονία (39%) και την Ισπανία (41%). </text:p>
        <text:p text:style-name="P21">Σε 20 κράτη μέλη, τουλάχιστον οι μισοί από όσους απάντησαν συμφωνούν ότι οι προκαταλήψεις λόγω φύλου δεν αντιμετωπίζονται επαρκώς. </text:p>
        <text:p text:style-name="P21"><draw:g text:anchor-type="paragraph" draw:z-index="55" draw:name="Forme51" draw:style-name="gr1"><draw:frame draw:style-name="gr78" draw:text-style-name="P107" svg:width="16.855cm" svg:height="7.677cm" svg:x="0.158cm" svg:y="2.979cm"><draw:image xlink:href="Pictures/1000000000000588000002857116347C29F05388.png" xlink:type="simple" xlink:show="embed" xlink:actuate="onLoad" draw:mime-type="image/png"><text:p/></draw:image></draw:frame><draw:frame draw:style-name="gr79" draw:text-style-name="P101" svg:width="16.722cm" svg:height="1.227cm" svg:x="0.079cm" svg:y="1.54cm"><draw:text-box><text:p text:style-name="P100"><text:span text:style-name="T60">QB11.3. Πείτε μου σε ποιο βαθμό συμφωνείτε ή διαφωνείτε με καθεμία από τις ακόλουθες δηλώσεις: Οι εκπαιδευτικοί και οι σύμβουλοι προσανατολισμού δεν αντιμετωπίζουν επαρκώς τις προκαταλήψεις λόγω φύλου προτού οι μαθητές κάνουν την επιλογή τους μεταξύ γενικής και επαγγελματικής εκπαίδευσης. (%)</text:span></text:p></draw:text-box></draw:frame><draw:g draw:style-name="gr4"><draw:frame draw:style-name="gr80" draw:text-style-name="P99" svg:width="14.098cm" svg:height="0.959cm" svg:x="0.472cm" svg:y="10.721cm"><draw:image xlink:href="Pictures/100000000000022300000022902E68B765C34830.png" xlink:type="simple" xlink:show="embed" xlink:actuate="onLoad" draw:mime-type="image/png"><text:p/></draw:image></draw:frame><draw:frame draw:style-name="gr81" draw:text-style-name="P101" svg:width="2.924cm" svg:height="0.648cm" svg:x="0.933cm" svg:y="10.896cm"><draw:text-box><text:p text:style-name="P105"><text:span text:style-name="T60">Συμφωνώ απόλυτα</text:span></text:p></draw:text-box></draw:frame><draw:frame draw:style-name="gr82" draw:text-style-name="P101" svg:width="2.948cm" svg:height="1.004cm" svg:x="3.94cm" svg:y="10.873cm"><draw:text-box><text:p text:style-name="P105"><text:span text:style-name="T60">Τείνουν να συμφωνούν</text:span></text:p></draw:text-box></draw:frame><draw:frame draw:style-name="gr83" draw:text-style-name="P101" svg:width="3.282cm" svg:height="0.646cm" svg:x="7.124cm" svg:y="10.917cm"><draw:text-box><text:p text:style-name="P105"><text:span text:style-name="T60">Τείνουν να διαφωνούν</text:span></text:p></draw:text-box></draw:frame><draw:frame draw:style-name="gr84" draw:text-style-name="P101" svg:width="3.484cm" svg:height="0.646cm" svg:x="10.752cm" svg:y="10.876cm"><draw:text-box><text:p text:style-name="P105"><text:span text:style-name="T60">Διαφωνώ απόλυτα</text:span></text:p></draw:text-box></draw:frame><draw:frame draw:style-name="gr85" draw:text-style-name="P101" svg:width="2.518cm" svg:height="0.687cm" svg:x="14.474cm" svg:y="10.876cm"><draw:text-box><text:p text:style-name="P105"><text:span text:style-name="T60">Δεν γνωρίζω</text:span></text:p></draw:text-box></draw:frame></draw:g></draw:g><draw:g text:anchor-type="paragraph" draw:z-index="54" draw:name="Forme50" draw:style-name="gr32"><draw:frame draw:style-name="gr86" draw:text-style-name="P99" svg:width="3.661cm" svg:height="3.71cm" svg:x="11.031cm" svg:y="-3.967cm"><draw:image xlink:href="Pictures/10000000000001DF000001EE5AFD4471C52C6054.png" xlink:type="simple" xlink:show="embed" xlink:actuate="onLoad" draw:mime-type="image/png"><text:p/></draw:image></draw:frame><draw:frame draw:style-name="gr87" draw:text-style-name="P101" svg:width="7.474cm" svg:height="2.525cm" svg:x="8.987cm" svg:y="-7.207cm"><draw:text-box><text:p text:style-name="P100"><text:span text:style-name="T60">QB11.3. Πείτε μου σε ποιο βαθμό συμφωνείτε ή διαφωνείτε με καθεμία από τις ακόλουθες δηλώσεις: Οι εκπαιδευτικοί και οι σύμβουλοι προσανατολισμού δεν αντιμετωπίζουν επαρκώς τις προκαταλήψεις λόγω φύλου προτού οι μαθητές κάνουν την επιλογή τους μεταξύ γενικής και επαγγελματικής εκπαίδευσης. (ΕΕ27) (%)</text:span></text:p></draw:text-box></draw:frame><draw:frame draw:style-name="gr88" draw:text-style-name="P101" svg:width="2.555cm" svg:height="0.613cm" svg:x="10.592cm" svg:y="-4.6cm"><draw:text-box><text:p text:style-name="P100"><text:span text:style-name="T60">Δεν ξέρω 16</text:span></text:p></draw:text-box></draw:frame><draw:frame draw:style-name="gr89" draw:text-style-name="P104" svg:width="2.345cm" svg:height="0.955cm" svg:x="9.158cm" svg:y="-3.587cm"><draw:text-box><text:p text:style-name="P103"><text:span text:style-name="T60">Διαφωνώ απόλυτα 5</text:span></text:p></draw:text-box></draw:frame><draw:frame draw:style-name="gr90" draw:text-style-name="P104" svg:width="1.96cm" svg:height="1.301cm" svg:x="9.529cm" svg:y="-1.347cm"><draw:text-box><text:p text:style-name="P103"><text:span text:style-name="T60">Διαφωνώ 24</text:span></text:p></draw:text-box></draw:frame><draw:frame draw:style-name="gr91" draw:text-style-name="P101" svg:width="1.719cm" svg:height="1.301cm" svg:x="14.03cm" svg:y="-0.841cm"><draw:text-box><text:p text:style-name="P100"><text:span text:style-name="T60">Tend tn συμφωνώ 42</text:span></text:p></draw:text-box></draw:frame><draw:frame draw:style-name="gr92" draw:text-style-name="P101" svg:width="2.232cm" svg:height="0.957cm" svg:x="13.543cm" svg:y="-4.796cm"><draw:text-box><text:p text:style-name="P100"><text:span text:style-name="T60">Συμφωνώ απόλυτα 13</text:span></text:p></draw:text-box></draw:frame></draw:g></text:p>
        <text:p text:style-name="P29">Ο βαθμός στον οποίο οι ερωτηθέντες συμφωνούν ότι οι προκαταλήψεις λόγω φύλου δεν αντιμετωπίζονται επαρκώς όταν οι μαθητές κάνουν την επιλογή τους ποικίλλει ανάλογα με κοινωνικοδημογραφικούς και συμπεριφορικούς παράγοντες, ως εξής. </text:p>
        <text:p text:style-name="P52">■ Υπάρχουν ορισμένες διαφορές ανά κοινωνικοεπαγγελματική κατηγορία, με το 61 % των μαθητών να συμμερίζονται αυτή την άποψη, σε σύγκριση με το 50 % των συνταξιούχων ερωτηθέντων. </text:p>
        <text:p text:style-name="P52">■ Ανά ηλικία, η συμφωνία μειώνεται από 62% μεταξύ των ερωτηθέντων ηλικίας 15-24 ετών σε 52% μεταξύ των ατόμων ηλικίας 55 ετών και άνω. </text:p>
        <text:p text:style-name="P52">■ Έως την ηλικία στο τέλος της εκπαίδευσης, το 57 % των ατόμων που τερμάτισαν μεταξύ 16-19 ετών και το 54 % των ατόμων που τερμάτισαν στην ηλικία των 20 ετών ή αργότερα πιστεύουν ότι οι εκπαιδευτικοί και οι σύμβουλοι προσανατολισμού δεν αντιμετωπίζουν επαρκώς τις προκαταλήψεις λόγω φύλου προτού οι μαθητές επιλέξουν μεταξύ γενικής και επαγγελματικής εκπαίδευσης. Το ποσοστό αυτό ανέρχεται στο 50% για όσους τερμάτισαν ηλικίας 15 ετών ή νεότεροι. Φθάνει στο υψηλότερο επίπεδό της μεταξύ των Ευρωπαίων που εξακολουθούν να σπουδάζουν (61%). </text:p>
        <text:p text:style-name="P52">■ Οι ερωτηθέντες που θα συνιστούσαν γενική δευτεροβάθμια εκπαίδευση είναι ελαφρώς πιθανότερο από εκείνους που ευνοούν την επαγγελματική εκπαίδευση (60 % έναντι 56 %) να συμφωνήσουν ότι οι προκαταλήψεις λόγω φύλου δεν αντιμετωπίζονται επαρκώς. </text:p>
        <text:p text:style-name="P52">■ Δεν υπάρχουν διαφορές ανά φύλο. </text:p>
        <text:p text:style-name="P21"/>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1">QB11.3 Πείτε μου σε ποιο βαθμό συμφωνείτε ή διαφωνείτε με κάθε μία από τις ακόλουθες δηλώσεις: Οι εκπαιδευτικοί και οι σύμβουλοι προσανατολισμού δεν αντιμετωπίζουν επαρκώς τις προκαταλήψεις λόγω φύλου προτού οι μαθητές κάνουν την επιλογή τους μεταξύ γενικής και επαγγελματικής εκπαίδευσης (%-ΕΕ)</text:p>
            </table:table-cell>
            <table:covered-table-cell/>
            <table:covered-table-cell/>
            <table:covered-table-cell/>
          </table:table-row>
          <table:table-row>
            <table:table-cell table:style-name="Tableau28.A1" office:value-type="string">
              <text:p text:style-name="P67"/>
            </table:table-cell>
            <table:table-cell table:style-name="Tableau28.A1" office:value-type="string">
              <text:p text:style-name="P69">Σύνολο «Συμφωνία»</text:p>
            </table:table-cell>
            <table:table-cell table:style-name="Tableau28.A1" office:value-type="string">
              <text:p text:style-name="P69">Σύνολο «Διαφωνώ» </text:p>
            </table:table-cell>
            <table:table-cell table:style-name="Tableau28.A1" office:value-type="string">
              <text:p text:style-name="P69">Δεν ξέρω</text:p>
            </table:table-cell>
          </table:table-row>
          <table:table-row>
            <table:table-cell table:style-name="Tableau28.A1" office:value-type="string">
              <text:p text:style-name="P71">ΕΕ των 27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Φύλο</text:p>
            </table:table-cell>
            <table:covered-table-cell/>
            <table:covered-table-cell/>
            <table:covered-table-cell/>
          </table:table-row>
          <table:table-row>
            <table:table-cell table:style-name="Tableau28.A1" office:value-type="string">
              <text:p text:style-name="P71">Άνδρας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1" office:value-type="string">
              <text:p text:style-name="P71">Γυναίκα </text:p>
            </table:table-cell>
            <table:table-cell table:style-name="Tableau28.B3" office:value-type="float" office:value="55">
              <text:p text:style-name="P69">55</text:p>
            </table:table-cell>
            <table:table-cell table:style-name="Tableau28.B3" office:value-type="float" office:value="29">
              <text:p text:style-name="P69">29</text:p>
            </table:table-cell>
            <table:table-cell table:style-name="Tableau28.B3" office:value-type="float" office:value="16">
              <text:p text:style-name="P69">16</text:p>
            </table:table-cell>
          </table:table-row>
          <table:table-row>
            <table:table-cell table:style-name="Tableau28.A4" table:number-columns-spanned="4" office:value-type="string">
              <text:p text:style-name="P66">Ηλικία</text:p>
            </table:table-cell>
            <table:covered-table-cell/>
            <table:covered-table-cell/>
            <table:covered-table-cell/>
          </table:table-row>
          <table:table-row>
            <table:table-cell table:style-name="Tableau28.A1" office:value-type="string">
              <text:p text:style-name="P71">15-24 </text:p>
            </table:table-cell>
            <table:table-cell table:style-name="Tableau28.B3" office:value-type="float" office:value="62">
              <text:p text:style-name="P69">62</text:p>
            </table:table-cell>
            <table:table-cell table:style-name="Tableau28.B3" office:value-type="float" office:value="29">
              <text:p text:style-name="P69">29</text:p>
            </table:table-cell>
            <table:table-cell table:style-name="Tableau28.B3" office:value-type="float" office:value="9">
              <text:p text:style-name="P69">9</text:p>
            </table:table-cell>
          </table:table-row>
          <table:table-row>
            <table:table-cell table:style-name="Tableau28.A1" office:value-type="string">
              <text:p text:style-name="P71">25-39 </text:p>
            </table:table-cell>
            <table:table-cell table:style-name="Tableau28.B3" office:value-type="float" office:value="58">
              <text:p text:style-name="P69">58</text:p>
            </table:table-cell>
            <table:table-cell table:style-name="Tableau28.B3" office:value-type="float" office:value="30">
              <text:p text:style-name="P69">30</text:p>
            </table:table-cell>
            <table:table-cell table:style-name="Tableau28.B3" office:value-type="float" office:value="12">
              <text:p text:style-name="P69">12</text:p>
            </table:table-cell>
          </table:table-row>
          <table:table-row>
            <table:table-cell table:style-name="Tableau28.A1" office:value-type="string">
              <text:p text:style-name="P71">40-54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gt;=55</text:p>
            </table:table-cell>
            <table:table-cell table:style-name="Tableau28.B3" office:value-type="float" office:value="52">
              <text:p text:style-name="P69">52</text:p>
            </table:table-cell>
            <table:table-cell table:style-name="Tableau28.B3" office:value-type="float" office:value="26">
              <text:p text:style-name="P69">26</text:p>
            </table:table-cell>
            <table:table-cell table:style-name="Tableau28.B3" office:value-type="float" office:value="22">
              <text:p text:style-name="P69">22</text:p>
            </table:table-cell>
          </table:table-row>
          <table:table-row>
            <table:table-cell table:style-name="Tableau28.A4" table:number-columns-spanned="4" office:value-type="string">
              <text:p text:style-name="P66">Εκπαίδευση (τέλος)</text:p>
            </table:table-cell>
            <table:covered-table-cell/>
            <table:covered-table-cell/>
            <table:covered-table-cell/>
          </table:table-row>
          <table:table-row>
            <table:table-cell table:style-name="Tableau28.A1" office:value-type="string">
              <text:p text:style-name="P71">&lt;=-15</text:p>
            </table:table-cell>
            <table:table-cell table:style-name="Tableau28.B3" office:value-type="float" office:value="50">
              <text:p text:style-name="P69">50</text:p>
            </table:table-cell>
            <table:table-cell table:style-name="Tableau28.B3" office:value-type="float" office:value="24">
              <text:p text:style-name="P69">24</text:p>
            </table:table-cell>
            <table:table-cell table:style-name="Tableau28.B3" office:value-type="float" office:value="26">
              <text:p text:style-name="P69">26</text:p>
            </table:table-cell>
          </table:table-row>
          <table:table-row>
            <table:table-cell table:style-name="Tableau28.A1" office:value-type="string">
              <text:p text:style-name="P71">16-19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gt;=20</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Εξακολουθούν να μελετούν </text:p>
            </table:table-cell>
            <table:table-cell table:style-name="Tableau28.B3" office:value-type="float" office:value="61">
              <text:p text:style-name="P69">61</text:p>
            </table:table-cell>
            <table:table-cell table:style-name="Tableau28.B3" office:value-type="float" office:value="28">
              <text:p text:style-name="P69">28</text:p>
            </table:table-cell>
            <table:table-cell table:style-name="Tableau28.B3" office:value-type="float" office:value="11">
              <text:p text:style-name="P69">11</text:p>
            </table:table-cell>
          </table:table-row>
          <table:table-row>
            <table:table-cell table:style-name="Tableau28.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8.A1" office:value-type="string">
              <text:p text:style-name="P71">Αυτοαπασχολούμενοι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1" office:value-type="string">
              <text:p text:style-name="P71">Διευθυντές </text:p>
            </table:table-cell>
            <table:table-cell table:style-name="Tableau28.B3" office:value-type="float" office:value="54">
              <text:p text:style-name="P69">54</text:p>
            </table:table-cell>
            <table:table-cell table:style-name="Tableau28.B3" office:value-type="float" office:value="31">
              <text:p text:style-name="P69">31</text:p>
            </table:table-cell>
            <table:table-cell table:style-name="Tableau28.B3" office:value-type="float" office:value="15">
              <text:p text:style-name="P69">15</text:p>
            </table:table-cell>
          </table:table-row>
          <table:table-row>
            <table:table-cell table:style-name="Tableau28.A1" office:value-type="string">
              <text:p text:style-name="P71">Άλλα λευκά περιλαίμια </text:p>
            </table:table-cell>
            <table:table-cell table:style-name="Tableau28.B3" office:value-type="float" office:value="58">
              <text:p text:style-name="P69">58</text:p>
            </table:table-cell>
            <table:table-cell table:style-name="Tableau28.B3" office:value-type="float" office:value="29">
              <text:p text:style-name="P69">29</text:p>
            </table:table-cell>
            <table:table-cell table:style-name="Tableau28.B3" office:value-type="float" office:value="13">
              <text:p text:style-name="P69">13</text:p>
            </table:table-cell>
          </table:table-row>
          <table:table-row>
            <table:table-cell table:style-name="Tableau28.A1" office:value-type="string">
              <text:p text:style-name="P71">Χειρωνακτικά εργαζόμενοι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Οικιακοί βοηθοί </text:p>
            </table:table-cell>
            <table:table-cell table:style-name="Tableau28.B3" office:value-type="float" office:value="57">
              <text:p text:style-name="P69">57</text:p>
            </table:table-cell>
            <table:table-cell table:style-name="Tableau28.B3" office:value-type="float" office:value="27">
              <text:p text:style-name="P69">27</text:p>
            </table:table-cell>
            <table:table-cell table:style-name="Tableau28.B3" office:value-type="float" office:value="16">
              <text:p text:style-name="P69">16</text:p>
            </table:table-cell>
          </table:table-row>
          <table:table-row>
            <table:table-cell table:style-name="Tableau28.A1" office:value-type="string">
              <text:p text:style-name="P71">Άνεργοι </text:p>
            </table:table-cell>
            <table:table-cell table:style-name="Tableau28.B3" office:value-type="float" office:value="51">
              <text:p text:style-name="P69">51</text:p>
            </table:table-cell>
            <table:table-cell table:style-name="Tableau28.B3" office:value-type="float" office:value="32">
              <text:p text:style-name="P69">32</text:p>
            </table:table-cell>
            <table:table-cell table:style-name="Tableau28.B3" office:value-type="float" office:value="17">
              <text:p text:style-name="P69">17</text:p>
            </table:table-cell>
          </table:table-row>
          <table:table-row>
            <table:table-cell table:style-name="Tableau28.A1" office:value-type="string">
              <text:p text:style-name="P71">Συνταξιούχος </text:p>
            </table:table-cell>
            <table:table-cell table:style-name="Tableau28.B3" office:value-type="float" office:value="50">
              <text:p text:style-name="P69">50</text:p>
            </table:table-cell>
            <table:table-cell table:style-name="Tableau28.B3" office:value-type="float" office:value="26">
              <text:p text:style-name="P69">26</text:p>
            </table:table-cell>
            <table:table-cell table:style-name="Tableau28.B3" office:value-type="float" office:value="24">
              <text:p text:style-name="P69">24</text:p>
            </table:table-cell>
          </table:table-row>
          <table:table-row>
            <table:table-cell table:style-name="Tableau28.A1" office:value-type="string">
              <text:p text:style-name="P71">Φοιτητές </text:p>
            </table:table-cell>
            <table:table-cell table:style-name="Tableau28.B3" office:value-type="float" office:value="61">
              <text:p text:style-name="P69">61</text:p>
            </table:table-cell>
            <table:table-cell table:style-name="Tableau28.B3" office:value-type="float" office:value="29">
              <text:p text:style-name="P69">29</text:p>
            </table:table-cell>
            <table:table-cell table:style-name="Tableau28.B3" office:value-type="float" office:value="10">
              <text:p text:style-name="P69">10</text:p>
            </table:table-cell>
          </table:table-row>
          <table:table-row>
            <table:table-cell table:style-name="Tableau28.A4" table:number-columns-spanned="4" office:value-type="string">
              <text:p text:style-name="P66">Υποκειμενική αστικοποίηση</text:p>
            </table:table-cell>
            <table:covered-table-cell/>
            <table:covered-table-cell/>
            <table:covered-table-cell/>
          </table:table-row>
          <table:table-row>
            <table:table-cell table:style-name="Tableau28.A1" office:value-type="string">
              <text:p text:style-name="P71">Αγροτική περιοχή ή χωριό </text:p>
            </table:table-cell>
            <table:table-cell table:style-name="Tableau28.B3" office:value-type="float" office:value="52">
              <text:p text:style-name="P69">52</text:p>
            </table:table-cell>
            <table:table-cell table:style-name="Tableau28.B3" office:value-type="float" office:value="31">
              <text:p text:style-name="P69">31</text:p>
            </table:table-cell>
            <table:table-cell table:style-name="Tableau28.B3" office:value-type="float" office:value="17">
              <text:p text:style-name="P69">17</text:p>
            </table:table-cell>
          </table:table-row>
          <table:table-row>
            <table:table-cell table:style-name="Tableau28.A1" office:value-type="string">
              <text:p text:style-name="P71">Μικρές ή μεσαίες πόλεις </text:p>
            </table:table-cell>
            <table:table-cell table:style-name="Tableau28.B3" office:value-type="float" office:value="56">
              <text:p text:style-name="P69">56</text:p>
            </table:table-cell>
            <table:table-cell table:style-name="Tableau28.B3" office:value-type="float" office:value="28">
              <text:p text:style-name="P69">28</text:p>
            </table:table-cell>
            <table:table-cell table:style-name="Tableau28.B3" office:value-type="float" office:value="16">
              <text:p text:style-name="P69">16</text:p>
            </table:table-cell>
          </table:table-row>
          <table:table-row>
            <table:table-cell table:style-name="Tableau28.A1" office:value-type="string">
              <text:p text:style-name="P71">Μεγάλη πόλη </text:p>
            </table:table-cell>
            <table:table-cell table:style-name="Tableau28.B3" office:value-type="float" office:value="58">
              <text:p text:style-name="P69">58</text:p>
            </table:table-cell>
            <table:table-cell table:style-name="Tableau28.B3" office:value-type="float" office:value="27">
              <text:p text:style-name="P69">27</text:p>
            </table:table-cell>
            <table:table-cell table:style-name="Tableau28.B3" office:value-type="float" office:value="15">
              <text:p text:style-name="P69">15</text:p>
            </table:table-cell>
          </table:table-row>
          <table:table-row>
            <table:table-cell table:style-name="Tableau28.A4" table:number-columns-spanned="4" office:value-type="string">
              <text:p text:style-name="P66">Αντίληψη της ΑΕΕΚ στη (ΧΩΡΑ ΜΑΣ)</text:p>
            </table:table-cell>
            <table:covered-table-cell/>
            <table:covered-table-cell/>
            <table:covered-table-cell/>
          </table:table-row>
          <table:table-row table:style-name="Tableau28.31">
            <table:table-cell table:style-name="Tableau28.A1" office:value-type="string">
              <text:p text:style-name="P71">Θετική </text:p>
            </table:table-cell>
            <table:table-cell table:style-name="Tableau28.B3" office:value-type="float" office:value="57">
              <text:p text:style-name="P69">57</text:p>
            </table:table-cell>
            <table:table-cell table:style-name="Tableau28.B3" office:value-type="float" office:value="29">
              <text:p text:style-name="P69">29</text:p>
            </table:table-cell>
            <table:table-cell table:style-name="Tableau28.B3" office:value-type="float" office:value="14">
              <text:p text:style-name="P69">14</text:p>
            </table:table-cell>
          </table:table-row>
          <table:table-row>
            <table:table-cell table:style-name="Tableau28.A1" office:value-type="string">
              <text:p text:style-name="P71">Αρνητική </text:p>
            </table:table-cell>
            <table:table-cell table:style-name="Tableau28.B3" office:value-type="float" office:value="56">
              <text:p text:style-name="P69">56</text:p>
            </table:table-cell>
            <table:table-cell table:style-name="Tableau28.B3" office:value-type="float" office:value="30">
              <text:p text:style-name="P69">30</text:p>
            </table:table-cell>
            <table:table-cell table:style-name="Tableau28.B3" office:value-type="float" office:value="14">
              <text:p text:style-name="P69">14</text:p>
            </table:table-cell>
          </table:table-row>
          <table:table-row>
            <table:table-cell table:style-name="Tableau28.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8.A1" office:value-type="string">
              <text:p text:style-name="P71">Ναι </text:p>
            </table:table-cell>
            <table:table-cell table:style-name="Tableau28.B3" office:value-type="float" office:value="57">
              <text:p text:style-name="P69">57</text:p>
            </table:table-cell>
            <table:table-cell table:style-name="Tableau28.B3" office:value-type="float" office:value="28">
              <text:p text:style-name="P69">28</text:p>
            </table:table-cell>
            <table:table-cell table:style-name="Tableau28.B3" office:value-type="float" office:value="15">
              <text:p text:style-name="P69">15</text:p>
            </table:table-cell>
          </table:table-row>
          <table:table-row>
            <table:table-cell table:style-name="Tableau28.A1" office:value-type="string">
              <text:p text:style-name="P71">Όχι </text:p>
            </table:table-cell>
            <table:table-cell table:style-name="Tableau28.B3" office:value-type="float" office:value="54">
              <text:p text:style-name="P69">54</text:p>
            </table:table-cell>
            <table:table-cell table:style-name="Tableau28.B3" office:value-type="float" office:value="29">
              <text:p text:style-name="P69">29</text:p>
            </table:table-cell>
            <table:table-cell table:style-name="Tableau28.B3" office:value-type="float" office:value="17">
              <text:p text:style-name="P69">17</text:p>
            </table:table-cell>
          </table:table-row>
        </table:table>
        <text:p text:style-name="P21"/>
        <text:p text:style-name="P51">Περισσότεροι από τους μισούς πολίτες της ΕΕ δηλώνουν ότι οι τομείς που σχετίζονται με τους τομείς STEM στην ΕΕΚ είναι καταλληλότεροι για τους άνδρες </text:p>
        <text:p text:style-name="P21">Σε ολόκληρη την Ευρωπαϊκή Ένωση, το 55 % των πολιτών της ΕΕ δηλώνουν ότι οι τομείς της ΕΕΚ που σχετίζονται με τους τομείς STEM, όπως οι κατασκευές, η αυτοκινητοβιομηχανία, η μεταποίηση και οι ΤΠΕ, είναι καταλληλότεροι για τους άνδρες, συμπεριλαμβανομένου του 14 % που συμφωνούν απόλυτα και του 41 % που τείνουν να συμφωνούν.<text:note text:id="ftn56" text:note-class="footnote"><text:note-citation>56</text:note-citation><text:note-body><text:p text:style-name="P13">QB10.1. Πείτε μου σε ποιο βαθμό συμφωνείτε ή διαφωνείτε με καθεμία από τις ακόλουθες δηλώσεις: Οι τομείς που σχετίζονται με τους τομείς STEM στην ΕΕΚ (π.χ. κατασκευές, αυτοκινητοβιομηχανία, μεταποίηση, ΤΠΕ) είναι καταλληλότεροι για τους άνδρες. </text:p></text:note-body></text:note> Συνολικά, το 41% διαφωνεί, ενώ το 4% δεν γνωρίζει. </text:p>
        <text:p text:style-name="P21">Σε 18 κράτη μέλη, τουλάχιστον οι μισοί από όσους απάντησαν συμφωνούν ότι οι τομείς STEM είναι καταλληλότεροι για τους άνδρες. </text:p>
        <text:p text:style-name="P21">Οι απόψεις διαφέρουν μεταξύ των κρατών μελών. Τα υψηλότερα επίπεδα συμφωνίας καταγράφονται στην Ουγγαρία και τη Σλοβακία (86 % και στις δύο χώρες) και στη Βουλγαρία (83 %). Τα χαμηλότερα επίπεδα καταγράφονται στη Σουηδία (15%), τις Κάτω Χώρες (27%) και τη Φινλανδία (28%). </text:p>
        <text:p text:style-name="P21"><draw:g text:anchor-type="paragraph" draw:z-index="56" draw:name="Forme52" draw:style-name="gr32"><draw:frame draw:style-name="gr71" draw:text-style-name="P99" svg:width="4.197cm" svg:height="4.58cm" svg:x="11.119cm" svg:y="-4.129cm"><draw:image xlink:href="Pictures/10000000000001E400000210DB05C0D2BD5F98C4.png" xlink:type="simple" xlink:show="embed" xlink:actuate="onLoad" draw:mime-type="image/png"><text:p/></draw:image></draw:frame><draw:frame draw:style-name="gr72" draw:text-style-name="P101" svg:width="7.753cm" svg:height="1.876cm" svg:x="8.939cm" svg:y="-6.306cm"><draw:text-box><text:p text:style-name="P100"><text:span text:style-name="T60">QB10.1. Πείτε μου σε ποιο βαθμό συμφωνείτε ή διαφωνείτε με καθεμία από τις ακόλουθες δηλώσεις: Οι τομείς που σχετίζονται με τους τομείς STEM στην ΕΕΚ (π.χ. κατασκευές, αυτοκινητοβιομηχανία, μεταποίηση, ΤΠΕ) είναι καταλληλότεροι για τους άνδρες. (ΕΕ27) (%)</text:span></text:p></draw:text-box></draw:frame><draw:frame draw:style-name="gr73" draw:text-style-name="P107" svg:width="2.659cm" svg:height="0.578cm" svg:x="11.44cm" svg:y="-4.761cm"><draw:text-box><text:p text:style-name="P106"><text:span text:style-name="T60">Δεν γνωρίζω 4</text:span></text:p></draw:text-box></draw:frame><draw:frame draw:style-name="gr74" draw:text-style-name="P104" svg:width="1.886cm" svg:height="1.227cm" svg:x="10.07cm" svg:y="-4.203cm"><draw:text-box><text:p text:style-name="P103"><text:span text:style-name="T60">Διαφωνώ απόλυτα 16</text:span></text:p></draw:text-box></draw:frame><draw:frame draw:style-name="gr75" draw:text-style-name="P104" svg:width="1.786cm" svg:height="1.304cm" svg:x="9.396cm" svg:y="-1.067cm"><draw:text-box><text:p text:style-name="P103"><text:span text:style-name="T60">Διαφωνώ 16</text:span></text:p></draw:text-box></draw:frame><draw:frame draw:style-name="gr76" draw:text-style-name="P101" svg:width="1.777cm" svg:height="0.902cm" svg:x="14.612cm" svg:y="-0.208cm"><draw:text-box><text:p text:style-name="P100"><text:span text:style-name="T60">Συμφωνώ 41</text:span></text:p></draw:text-box></draw:frame><draw:frame draw:style-name="gr77" draw:text-style-name="P101" svg:width="1.77cm" svg:height="1.227cm" svg:x="13.927cm" svg:y="-4.547cm"><draw:text-box><text:p text:style-name="P100"><text:span text:style-name="T60">Συμφωνώ απόλυτα 14</text:span></text:p></draw:text-box></draw:frame></draw:g></text:p>
        <text:p text:style-name="P21"><draw:g text:anchor-type="paragraph" draw:z-index="57" draw:name="Forme53" draw:style-name="gr1"><draw:frame draw:style-name="gr63" draw:text-style-name="P99" svg:width="16.675cm" svg:height="7.374cm" svg:x="-0.131cm" svg:y="1.519cm"><draw:image xlink:href="Pictures/10000000000004E70000022BFEE03172855F860F.png" xlink:type="simple" xlink:show="embed" xlink:actuate="onLoad" draw:mime-type="image/png"><text:p/></draw:image></draw:frame><draw:frame draw:style-name="gr64" draw:text-style-name="P101" svg:width="16.244cm" svg:height="1.227cm" svg:x="0.033cm" svg:y="0.434cm"><draw:text-box><text:p text:style-name="P100"><text:span text:style-name="T60">QB10.1. Πείτε μου σε ποιο βαθμό συμφωνείτε ή διαφωνείτε με καθεμία από τις ακόλουθες δηλώσεις: Οι τομείς που σχετίζονται με τους τομείς STEM στην ΕΕΚ (π.χ. κατασκευές, αυτοκινητοβιομηχανία, μεταποίηση, ΤΠΕ) είναι καταλληλότεροι για τους άνδρες. (%)</text:span></text:p></draw:text-box></draw:frame><draw:g draw:style-name="gr4"><draw:frame draw:style-name="gr65" draw:text-style-name="P99" svg:width="14.098cm" svg:height="0.959cm" svg:x="0.529cm" svg:y="9.028cm"><draw:image xlink:href="Pictures/100000000000022300000022902E68B765C34830.png" xlink:type="simple" xlink:show="embed" xlink:actuate="onLoad" draw:mime-type="image/png"><text:p/></draw:image></draw:frame><draw:frame draw:style-name="gr66" draw:text-style-name="P101" svg:width="2.924cm" svg:height="0.648cm" svg:x="0.991cm" svg:y="9.201cm"><draw:text-box><text:p text:style-name="P105"><text:span text:style-name="T60">Συμφωνώ απόλυτα</text:span></text:p></draw:text-box></draw:frame><draw:frame draw:style-name="gr67" draw:text-style-name="P101" svg:width="2.946cm" svg:height="1.004cm" svg:x="4cm" svg:y="9.179cm"><draw:text-box><text:p text:style-name="P105"><text:span text:style-name="T60">Τείνουν να συμφωνούν</text:span></text:p></draw:text-box></draw:frame><draw:frame draw:style-name="gr68" draw:text-style-name="P101" svg:width="3.282cm" svg:height="0.646cm" svg:x="7.182cm" svg:y="9.222cm"><draw:text-box><text:p text:style-name="P105"><text:span text:style-name="T60">Τείνουν να διαφωνούν</text:span></text:p></draw:text-box></draw:frame><draw:frame draw:style-name="gr69" draw:text-style-name="P101" svg:width="3.484cm" svg:height="0.646cm" svg:x="10.81cm" svg:y="9.179cm"><draw:text-box><text:p text:style-name="P105"><text:span text:style-name="T60">Διαφωνώ απόλυτα</text:span></text:p></draw:text-box></draw:frame><draw:frame draw:style-name="gr70" draw:text-style-name="P101" svg:width="2.52cm" svg:height="0.687cm" svg:x="14.532cm" svg:y="9.179cm"><draw:text-box><text:p text:style-name="P105"><text:span text:style-name="T60">Δεν γνωρίζω</text:span></text:p></draw:text-box></draw:frame></draw:g></draw:g></text:p>
        <text:p text:style-name="P29">Ο βαθμός στον οποίο οι ερωτηθέντες συμφωνούν ότι οι τομείς STEM είναι καταλληλότεροι για τους άνδρες ποικίλλει ανάλογα με τους κοινωνικοδημογραφικούς και συμπεριφορικούς παράγοντες, ως εξής. </text:p>
        <text:p text:style-name="P52">■ Η άποψη αυτή είναι πιο διαδεδομένη μεταξύ των ερωτηθέντων που: πιστεύουν ότι οι εκπαιδευτικοί και οι σύμβουλοι καθοδήγησης δεν αντιμετωπίζουν επαρκώς τις προκαταλήψεις λόγω φύλου (65% έναντι 43%) ; πιστεύουν ότι οι άνδρες που δεν έχουν υψηλές ακαδημαϊκές επιδόσεις αντιμετωπίζουν μεγαλύτερη πίεση να επιλέξουν ΕΕΚ (62% έναντι 42%) ; πιστεύουν ότι οι γυναίκες ενθαρρύνονται προς τη γενική εκπαίδευση παρά το ενδιαφέρον για τεχνικά θέματα (63% έναντι 38%) ; αισθάνονται ότι τα στερεότυπα των φύλων ενισχύονται από τις οικογένειες, τους συνομηλίκους και τα μέσα κοινωνικής δικτύωσης (59% έναντι 46%) ; και πιστεύουν ότι οι άνδρες που παρέχουν φροντίδα ή υπηρεσίες σε τομείς ΕΕΚ που σχετίζονται με το ‑ αντιμετωπίζουν κοινωνικό στίγμα (63% έναντι 46%). </text:p>
        <text:p text:style-name="P52">■ Οι ερωτηθέντες που πιστεύουν ότι οι νέοι λαμβάνουν επαρκείς πληροφορίες σχετικά με τις ευκαιρίες ΕΕΚ είναι πιθανότερο να συμφωνήσουν (62%) από εκείνους που πιστεύουν ότι δεν λαμβάνουν (47%). </text:p>
        <text:p text:style-name="P52">■ Σχεδόν τα δύο τρίτα των ερωτηθέντων (60%) που αναφέρουν ότι η ΕΕΚ γίνεται αντιληπτή θετικά στη χώρα τους συμφωνούν ότι οι τομείς STEM είναι πιο κατάλληλοι για τους άνδρες, σε σύγκριση με το 47% εκείνων που αναφέρουν αρνητικές αντιλήψεις. </text:p>
        <text:p text:style-name="P52">■ Υπάρχουν ορισμένες εντυπωσιακές διαφορές ανά κοινωνικο-επαγγελματική κατηγορία, με τους οικιακούς εργαζόμενους να είναι πιθανότερο να πιστεύουν ότι οι τομείς STEM που σχετίζονται με την ΕΕΚ είναι καταλληλότεροι για τους άνδρες (63%), σε σύγκριση με το 47% των διευθυντικών στελεχών. </text:p>
        <text:p text:style-name="P52">■ Μέχρι την ηλικία λήξης της εκπαίδευσης, η άποψη αυτή είναι πιο διαδεδομένη μεταξύ εκείνων που ολοκλήρωσαν την εκπαίδευση μεταξύ 16 και 19 ετών (62%), ακολουθούμενη από εκείνους που ολοκλήρωσαν την εκπαίδευση σε ηλικία 15 ετών ή μικρότερη (59%). Όσοι συνέχισαν την εκπαίδευση μετά την ηλικία των 20 ετών καταγράφουν το χαμηλότερο ποσοστό συμφωνίας (47 %), ενώ για τους ερωτηθέντες που εξακολουθούν να μελετούν το ποσοστό αυτό ανέρχεται σε 50 %. </text:p>
        <text:p text:style-name="P52">■ Η άποψη ότι οι τομείς STEM που σχετίζονται με την ΕΕΚ είναι καταλληλότεροι για τους άνδρες είναι ελαφρώς πιο διαδεδομένη στους άνδρες (58%) από ό,τι στις γυναίκες (53%). </text:p>
        <text:p text:style-name="P52">■ Δεν υπάρχουν διαφορές ανάλογα με την ηλικία ή την προηγούμενη παρακολούθηση ΕΕΚ. </text:p>
        <text:p text:style-name="P21"><text:soft-page-break/></text:p>
        <text:p text:style-name="P28"/>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1">QB10.1 Πείτε μου σε ποιο βαθμό συμφωνείτε ή διαφωνείτε με καθεμία από τις ακόλουθες δηλώσεις: Οι τομείς που σχετίζονται με τους τομείς STEM στην ΑΕΕΚ (π.χ. κατασκευές, αυτοκινητοβιομηχανία, μεταποίηση, ΤΠΕ) είναι καταλληλότεροι για τους άνδρες (%-ΕΕ)</text:p>
            </table:table-cell>
            <table:covered-table-cell/>
            <table:covered-table-cell/>
            <table:covered-table-cell/>
          </table:table-row>
          <table:table-row>
            <table:table-cell table:style-name="Tableau29.A1" office:value-type="string">
              <text:p text:style-name="P67"/>
            </table:table-cell>
            <table:table-cell table:style-name="Tableau29.A1" office:value-type="string">
              <text:p text:style-name="P69">Σύνολο «Συμφωνία»</text:p>
            </table:table-cell>
            <table:table-cell table:style-name="Tableau29.A1" office:value-type="string">
              <text:p text:style-name="P69">Σύνολο «Διαφωνώ» </text:p>
            </table:table-cell>
            <table:table-cell table:style-name="Tableau29.A1" office:value-type="string">
              <text:p text:style-name="P69">Δεν ξέρω</text:p>
            </table:table-cell>
          </table:table-row>
          <table:table-row>
            <table:table-cell table:style-name="Tableau29.A1" office:value-type="string">
              <text:p text:style-name="P71">ΕΕ των 27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Φύλο</text:p>
            </table:table-cell>
            <table:covered-table-cell/>
            <table:covered-table-cell/>
            <table:covered-table-cell/>
          </table:table-row>
          <table:table-row>
            <table:table-cell table:style-name="Tableau29.A1" office:value-type="string">
              <text:p text:style-name="P71">Άνδρας </text:p>
            </table:table-cell>
            <table:table-cell table:style-name="Tableau29.B3" office:value-type="float" office:value="58">
              <text:p text:style-name="P69">58</text:p>
            </table:table-cell>
            <table:table-cell table:style-name="Tableau29.B3" office:value-type="float" office:value="38">
              <text:p text:style-name="P69">38</text:p>
            </table:table-cell>
            <table:table-cell table:style-name="Tableau29.B3" office:value-type="float" office:value="4">
              <text:p text:style-name="P69">4</text:p>
            </table:table-cell>
          </table:table-row>
          <table:table-row>
            <table:table-cell table:style-name="Tableau29.A1" office:value-type="string">
              <text:p text:style-name="P71">Γυναίκα </text:p>
            </table:table-cell>
            <table:table-cell table:style-name="Tableau29.B3" office:value-type="float" office:value="53">
              <text:p text:style-name="P69">53</text:p>
            </table:table-cell>
            <table:table-cell table:style-name="Tableau29.B3" office:value-type="float" office:value="43">
              <text:p text:style-name="P69">43</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Ηλικία</text:p>
            </table:table-cell>
            <table:covered-table-cell/>
            <table:covered-table-cell/>
            <table:covered-table-cell/>
          </table:table-row>
          <table:table-row>
            <table:table-cell table:style-name="Tableau29.A1" office:value-type="string">
              <text:p text:style-name="P71">15-24 </text:p>
            </table:table-cell>
            <table:table-cell table:style-name="Tableau29.B3" office:value-type="float" office:value="55">
              <text:p text:style-name="P69">55</text:p>
            </table:table-cell>
            <table:table-cell table:style-name="Tableau29.B3" office:value-type="float" office:value="42">
              <text:p text:style-name="P69">42</text:p>
            </table:table-cell>
            <table:table-cell table:style-name="Tableau29.B3" office:value-type="float" office:value="3">
              <text:p text:style-name="P69">3</text:p>
            </table:table-cell>
          </table:table-row>
          <table:table-row>
            <table:table-cell table:style-name="Tableau29.A1" office:value-type="string">
              <text:p text:style-name="P71">25-39 </text:p>
            </table:table-cell>
            <table:table-cell table:style-name="Tableau29.B3" office:value-type="float" office:value="55">
              <text:p text:style-name="P69">55</text:p>
            </table:table-cell>
            <table:table-cell table:style-name="Tableau29.B3" office:value-type="float" office:value="43">
              <text:p text:style-name="P69">43</text:p>
            </table:table-cell>
            <table:table-cell table:style-name="Tableau29.B3" office:value-type="float" office:value="2">
              <text:p text:style-name="P69">2</text:p>
            </table:table-cell>
          </table:table-row>
          <table:table-row>
            <table:table-cell table:style-name="Tableau29.A1" office:value-type="string">
              <text:p text:style-name="P71">40-54 </text:p>
            </table:table-cell>
            <table:table-cell table:style-name="Tableau29.B3" office:value-type="float" office:value="56">
              <text:p text:style-name="P69">56</text:p>
            </table:table-cell>
            <table:table-cell table:style-name="Tableau29.B3" office:value-type="float" office:value="41">
              <text:p text:style-name="P69">41</text:p>
            </table:table-cell>
            <table:table-cell table:style-name="Tableau29.B3" office:value-type="float" office:value="3">
              <text:p text:style-name="P69">3</text:p>
            </table:table-cell>
          </table:table-row>
          <table:table-row>
            <table:table-cell table:style-name="Tableau29.A1" office:value-type="string">
              <text:p text:style-name="P71">&gt;=55</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4" table:number-columns-spanned="4" office:value-type="string">
              <text:p text:style-name="P66">Εκπαίδευση (τέλος)</text:p>
            </table:table-cell>
            <table:covered-table-cell/>
            <table:covered-table-cell/>
            <table:covered-table-cell/>
          </table:table-row>
          <table:table-row>
            <table:table-cell table:style-name="Tableau29.A1" office:value-type="string">
              <text:p text:style-name="P71">&lt;=-15</text:p>
            </table:table-cell>
            <table:table-cell table:style-name="Tableau29.B3" office:value-type="float" office:value="59">
              <text:p text:style-name="P69">59</text:p>
            </table:table-cell>
            <table:table-cell table:style-name="Tableau29.B3" office:value-type="float" office:value="31">
              <text:p text:style-name="P69">31</text:p>
            </table:table-cell>
            <table:table-cell table:style-name="Tableau29.B3" office:value-type="float" office:value="10">
              <text:p text:style-name="P69">10</text:p>
            </table:table-cell>
          </table:table-row>
          <table:table-row>
            <table:table-cell table:style-name="Tableau29.A1" office:value-type="string">
              <text:p text:style-name="P71">16-19 </text:p>
            </table:table-cell>
            <table:table-cell table:style-name="Tableau29.B3" office:value-type="float" office:value="62">
              <text:p text:style-name="P69">62</text:p>
            </table:table-cell>
            <table:table-cell table:style-name="Tableau29.B3" office:value-type="float" office:value="35">
              <text:p text:style-name="P69">35</text:p>
            </table:table-cell>
            <table:table-cell table:style-name="Tableau29.B3" office:value-type="float" office:value="3">
              <text:p text:style-name="P69">3</text:p>
            </table:table-cell>
          </table:table-row>
          <table:table-row>
            <table:table-cell table:style-name="Tableau29.A1" office:value-type="string">
              <text:p text:style-name="P71">&gt;=20</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Εξακολουθούν να μελετούν </text:p>
            </table:table-cell>
            <table:table-cell table:style-name="Tableau29.B3" office:value-type="float" office:value="50">
              <text:p text:style-name="P69">50</text:p>
            </table:table-cell>
            <table:table-cell table:style-name="Tableau29.B3" office:value-type="float" office:value="47">
              <text:p text:style-name="P69">47</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29.A1" office:value-type="string">
              <text:p text:style-name="P71">Αυτοαπασχολούμενοι </text:p>
            </table:table-cell>
            <table:table-cell table:style-name="Tableau29.B3" office:value-type="float" office:value="58">
              <text:p text:style-name="P69">58</text:p>
            </table:table-cell>
            <table:table-cell table:style-name="Tableau29.B3" office:value-type="float" office:value="39">
              <text:p text:style-name="P69">39</text:p>
            </table:table-cell>
            <table:table-cell table:style-name="Tableau29.B3" office:value-type="float" office:value="3">
              <text:p text:style-name="P69">3</text:p>
            </table:table-cell>
          </table:table-row>
          <table:table-row>
            <table:table-cell table:style-name="Tableau29.A1" office:value-type="string">
              <text:p text:style-name="P71">Διευθυντές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1" office:value-type="string">
              <text:p text:style-name="P71">Άλλα λευκά περιλαίμια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Χειρωνακτικά εργαζόμενοι </text:p>
            </table:table-cell>
            <table:table-cell table:style-name="Tableau29.B3" office:value-type="float" office:value="59">
              <text:p text:style-name="P69">59</text:p>
            </table:table-cell>
            <table:table-cell table:style-name="Tableau29.B3" office:value-type="float" office:value="38">
              <text:p text:style-name="P69">38</text:p>
            </table:table-cell>
            <table:table-cell table:style-name="Tableau29.B3" office:value-type="float" office:value="3">
              <text:p text:style-name="P69">3</text:p>
            </table:table-cell>
          </table:table-row>
          <table:table-row>
            <table:table-cell table:style-name="Tableau29.A1" office:value-type="string">
              <text:p text:style-name="P71">Οικιακοί βοηθοί </text:p>
            </table:table-cell>
            <table:table-cell table:style-name="Tableau29.B3" office:value-type="float" office:value="63">
              <text:p text:style-name="P69">63</text:p>
            </table:table-cell>
            <table:table-cell table:style-name="Tableau29.B3" office:value-type="float" office:value="33">
              <text:p text:style-name="P69">33</text:p>
            </table:table-cell>
            <table:table-cell table:style-name="Tableau29.B3" office:value-type="float" office:value="4">
              <text:p text:style-name="P69">4</text:p>
            </table:table-cell>
          </table:table-row>
          <table:table-row>
            <table:table-cell table:style-name="Tableau29.A1" office:value-type="string">
              <text:p text:style-name="P71">Άνεργοι </text:p>
            </table:table-cell>
            <table:table-cell table:style-name="Tableau29.B3" office:value-type="float" office:value="49">
              <text:p text:style-name="P69">49</text:p>
            </table:table-cell>
            <table:table-cell table:style-name="Tableau29.B3" office:value-type="float" office:value="47">
              <text:p text:style-name="P69">47</text:p>
            </table:table-cell>
            <table:table-cell table:style-name="Tableau29.B3" office:value-type="float" office:value="4">
              <text:p text:style-name="P69">4</text:p>
            </table:table-cell>
          </table:table-row>
          <table:table-row>
            <table:table-cell table:style-name="Tableau29.A1" office:value-type="string">
              <text:p text:style-name="P71">Συνταξιούχος </text:p>
            </table:table-cell>
            <table:table-cell table:style-name="Tableau29.B3" office:value-type="float" office:value="55">
              <text:p text:style-name="P69">55</text:p>
            </table:table-cell>
            <table:table-cell table:style-name="Tableau29.B3" office:value-type="float" office:value="39">
              <text:p text:style-name="P69">39</text:p>
            </table:table-cell>
            <table:table-cell table:style-name="Tableau29.B3" office:value-type="float" office:value="6">
              <text:p text:style-name="P69">6</text:p>
            </table:table-cell>
          </table:table-row>
          <table:table-row>
            <table:table-cell table:style-name="Tableau29.A1" office:value-type="string">
              <text:p text:style-name="P71">Φοιτητές </text:p>
            </table:table-cell>
            <table:table-cell table:style-name="Tableau29.B3" office:value-type="float" office:value="51">
              <text:p text:style-name="P69">51</text:p>
            </table:table-cell>
            <table:table-cell table:style-name="Tableau29.B3" office:value-type="float" office:value="46">
              <text:p text:style-name="P69">46</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Υποκειμενική αστικοποίηση</text:p>
            </table:table-cell>
            <table:covered-table-cell/>
            <table:covered-table-cell/>
            <table:covered-table-cell/>
          </table:table-row>
          <table:table-row>
            <table:table-cell table:style-name="Tableau29.A1" office:value-type="string">
              <text:p text:style-name="P71">Αγροτική περιοχή ή χωριό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1" office:value-type="string">
              <text:p text:style-name="P71">Μικρές ή μεσαίες πόλεις </text:p>
            </table:table-cell>
            <table:table-cell table:style-name="Tableau29.B3" office:value-type="float" office:value="57">
              <text:p text:style-name="P69">57</text:p>
            </table:table-cell>
            <table:table-cell table:style-name="Tableau29.B3" office:value-type="float" office:value="39">
              <text:p text:style-name="P69">39</text:p>
            </table:table-cell>
            <table:table-cell table:style-name="Tableau29.B3" office:value-type="float" office:value="4">
              <text:p text:style-name="P69">4</text:p>
            </table:table-cell>
          </table:table-row>
          <table:table-row>
            <table:table-cell table:style-name="Tableau29.A1" office:value-type="string">
              <text:p text:style-name="P71">Μεγάλη πόλη </text:p>
            </table:table-cell>
            <table:table-cell table:style-name="Tableau29.B3" office:value-type="float" office:value="55">
              <text:p text:style-name="P69">55</text:p>
            </table:table-cell>
            <table:table-cell table:style-name="Tableau29.B3" office:value-type="float" office:value="41">
              <text:p text:style-name="P69">41</text:p>
            </table:table-cell>
            <table:table-cell table:style-name="Tableau29.B3" office:value-type="float" office:value="4">
              <text:p text:style-name="P69">4</text:p>
            </table:table-cell>
          </table:table-row>
          <table:table-row>
            <table:table-cell table:style-name="Tableau29.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29.A1" office:value-type="string">
              <text:p text:style-name="P71">Θετική </text:p>
            </table:table-cell>
            <table:table-cell table:style-name="Tableau29.B3" office:value-type="float" office:value="60">
              <text:p text:style-name="P69">60</text:p>
            </table:table-cell>
            <table:table-cell table:style-name="Tableau29.B3" office:value-type="float" office:value="37">
              <text:p text:style-name="P69">37</text:p>
            </table:table-cell>
            <table:table-cell table:style-name="Tableau29.B3" office:value-type="float" office:value="3">
              <text:p text:style-name="P69">3</text:p>
            </table:table-cell>
          </table:table-row>
          <table:table-row>
            <table:table-cell table:style-name="Tableau29.A1" office:value-type="string">
              <text:p text:style-name="P71">Αρνητική </text:p>
            </table:table-cell>
            <table:table-cell table:style-name="Tableau29.B3" office:value-type="float" office:value="47">
              <text:p text:style-name="P69">47</text:p>
            </table:table-cell>
            <table:table-cell table:style-name="Tableau29.B3" office:value-type="float" office:value="50">
              <text:p text:style-name="P69">50</text:p>
            </table:table-cell>
            <table:table-cell table:style-name="Tableau29.B3" office:value-type="float" office:value="3">
              <text:p text:style-name="P69">3</text:p>
            </table:table-cell>
          </table:table-row>
          <table:table-row>
            <table:table-cell table:style-name="Tableau29.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29.A1" office:value-type="string">
              <text:p text:style-name="P71">Ναι </text:p>
            </table:table-cell>
            <table:table-cell table:style-name="Tableau29.B3" office:value-type="float" office:value="56">
              <text:p text:style-name="P69">56</text:p>
            </table:table-cell>
            <table:table-cell table:style-name="Tableau29.B3" office:value-type="float" office:value="42">
              <text:p text:style-name="P69">42</text:p>
            </table:table-cell>
            <table:table-cell table:style-name="Tableau29.B3" office:value-type="float" office:value="2">
              <text:p text:style-name="P69">2</text:p>
            </table:table-cell>
          </table:table-row>
          <table:table-row>
            <table:table-cell table:style-name="Tableau29.A1" office:value-type="string">
              <text:p text:style-name="P71">Όχι </text:p>
            </table:table-cell>
            <table:table-cell table:style-name="Tableau29.B3" office:value-type="float" office:value="55">
              <text:p text:style-name="P69">55</text:p>
            </table:table-cell>
            <table:table-cell table:style-name="Tableau29.B3" office:value-type="float" office:value="40">
              <text:p text:style-name="P69">40</text:p>
            </table:table-cell>
            <table:table-cell table:style-name="Tableau29.B3" office:value-type="float" office:value="5">
              <text:p text:style-name="P69">5</text:p>
            </table:table-cell>
          </table:table-row>
        </table:table>
        <text:p text:style-name="P21"/>
        <text:p text:style-name="P51">Περίπου επτά στους δέκα πολίτες της ΕΕ δηλώνουν ότι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text:p>
        <text:p text:style-name="P21">Σε ολόκληρη την Ευρωπαϊκή Ένωση, το 72 % δηλώνει ότι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συμπεριλαμβανομένου του 19 % που συμφωνούν απόλυτα και του 53 % που τείνουν να συμφωνούν.<text:note text:id="ftn57" text:note-class="footnote"><text:note-citation>57</text:note-citation><text:note-body><text:p text:style-name="P13">QB11.4. Πείτε μου σε ποιο βαθμό συμφωνείτε ή διαφωνείτε με καθεμία από τις ακόλουθες δηλώσεις: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text:p></text:note-body></text:note> Περίπου ένας στους πέντε διαφωνεί (18%), ενώ το 10% δεν γνωρίζει. </text:p>
        <text:p text:style-name="P21">Η πλειονότητα όσων απάντησαν συμφωνεί με τη δήλωση αυτή σε όλα τα κράτη μέλη. Ωστόσο, τα επίπεδα των συμφωνιών διαφέρουν μεταξύ των κρατών μελών. Τα υψηλότερα επίπεδα συμφωνιών καταγράφονται στη Σουηδία (86%), τη Δανία (84%) και την Κύπρο (82%). Τα χαμηλότερα επίπεδα καταγράφονται στην Εσθονία (53%), τη Λετονία (61%) και τη Ρουμανία (62%). </text:p>
        <text:p text:style-name="P21">Σε 17 κράτη μέλη, τουλάχιστον επτά στους δέκα ερωτηθέντες συμφωνούν ότι τα έμφυλα στερεότυπα συχνά ενισχύονται από οικογένειες, συνομηλίκους και μέσα κοινωνικής δικτύωσης. </text:p>
        <text:p text:style-name="P21"><draw:g text:anchor-type="paragraph" draw:z-index="59" draw:name="Forme55" draw:style-name="gr1"><draw:frame draw:style-name="gr48" draw:text-style-name="P99" svg:width="17.096cm" svg:height="7.596cm" svg:x="0.192cm" svg:y="1.219cm"><draw:image xlink:href="Pictures/10000000000004EA0000022FA8C165A10A1095E1.png" xlink:type="simple" xlink:show="embed" xlink:actuate="onLoad" draw:mime-type="image/png"><text:p/></draw:image></draw:frame><draw:frame draw:style-name="gr49" draw:text-style-name="P101" svg:width="17.155cm" svg:height="1.227cm" svg:x="0cm" svg:y="0.101cm"><draw:text-box><text:p text:style-name="P100"><text:span text:style-name="T60">QB11.4. Πείτε μου σε ποιο βαθμό συμφωνείτε ή διαφωνείτε με καθεμία από τις ακόλουθες δηλώσεις: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text:span></text:p></draw:text-box></draw:frame><draw:g draw:style-name="gr4"><draw:frame draw:style-name="gr50" draw:text-style-name="P99" svg:width="14.098cm" svg:height="0.959cm" svg:x="0.797cm" svg:y="8.696cm"><draw:image xlink:href="Pictures/100000000000022300000022902E68B765C34830.png" xlink:type="simple" xlink:show="embed" xlink:actuate="onLoad" draw:mime-type="image/png"><text:p/></draw:image></draw:frame><draw:frame draw:style-name="gr51" draw:text-style-name="P101" svg:width="2.924cm" svg:height="0.648cm" svg:x="1.258cm" svg:y="8.869cm"><draw:text-box><text:p text:style-name="P105"><text:span text:style-name="T60">Συμφωνώ απόλυτα</text:span></text:p></draw:text-box></draw:frame><draw:frame draw:style-name="gr52" draw:text-style-name="P101" svg:width="2.946cm" svg:height="1.004cm" svg:x="4.267cm" svg:y="8.848cm"><draw:text-box><text:p text:style-name="P105"><text:span text:style-name="T60">Τείνουν να συμφωνούν</text:span></text:p></draw:text-box></draw:frame><draw:frame draw:style-name="gr53" draw:text-style-name="P101" svg:width="3.282cm" svg:height="0.646cm" svg:x="7.449cm" svg:y="8.89cm"><draw:text-box><text:p text:style-name="P105"><text:span text:style-name="T60">Τείνουν να διαφωνούν</text:span></text:p></draw:text-box></draw:frame><draw:frame draw:style-name="gr54" draw:text-style-name="P101" svg:width="3.484cm" svg:height="0.646cm" svg:x="11.077cm" svg:y="8.848cm"><draw:text-box><text:p text:style-name="P105"><text:span text:style-name="T60">Διαφωνώ απόλυτα</text:span></text:p></draw:text-box></draw:frame><draw:frame draw:style-name="gr55" draw:text-style-name="P101" svg:width="2.52cm" svg:height="0.687cm" svg:x="14.799cm" svg:y="8.848cm"><draw:text-box><text:p text:style-name="P105"><text:span text:style-name="T60">Δεν γνωρίζω</text:span></text:p></draw:text-box></draw:frame></draw:g></draw:g><draw:g text:anchor-type="paragraph" draw:z-index="58" draw:name="Forme54" draw:style-name="gr32"><draw:frame draw:style-name="gr56" draw:text-style-name="P99" svg:width="3.952cm" svg:height="4.017cm" svg:x="10.399cm" svg:y="-6.255cm"><draw:image xlink:href="Pictures/10000000000001D8000001F42BF18D640B934B81.png" xlink:type="simple" xlink:show="embed" xlink:actuate="onLoad" draw:mime-type="image/png"><text:p/></draw:image></draw:frame><draw:frame draw:style-name="gr57" draw:text-style-name="P101" svg:width="7.617cm" svg:height="2.2cm" svg:x="8.811cm" svg:y="-8.511cm"><draw:text-box><text:p text:style-name="P100"><text:span text:style-name="T60">QB11.4: Πείτε μου σε ποιο βαθμό συμφωνείτε ή διαφωνείτε με καθεμία από τις ακόλουθες δηλώσεις: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ΕΕ των 27) (%) </text:span></text:p></draw:text-box></draw:frame><draw:frame draw:style-name="gr58" draw:text-style-name="P101" svg:width="2.765cm" svg:height="0.578cm" svg:x="10.518cm" svg:y="-6.802cm"><draw:text-box><text:p text:style-name="P100"><text:span text:style-name="T60">Δεν ξέρω 10</text:span></text:p></draw:text-box></draw:frame><draw:frame draw:style-name="gr59" draw:text-style-name="P104" svg:width="2.356cm" svg:height="0.902cm" svg:x="8.97cm" svg:y="-6.218cm"><draw:text-box><text:p text:style-name="P103"><text:span text:style-name="T60">Διαφωνώ απόλυτα 2</text:span></text:p></draw:text-box></draw:frame><draw:frame draw:style-name="gr60" draw:text-style-name="P104" svg:width="1.652cm" svg:height="1.227cm" svg:x="8.97cm" svg:y="-5.156cm"><draw:text-box><text:p text:style-name="P103"><text:span text:style-name="T60">Διαφωνώ 16</text:span></text:p></draw:text-box></draw:frame><draw:frame draw:style-name="gr61" draw:text-style-name="P101" svg:width="2.632cm" svg:height="0.578cm" svg:x="11.305cm" svg:y="-2.133cm"><draw:text-box><text:p text:style-name="P100"><text:span text:style-name="T60">Συμφωνώ 53</text:span></text:p></draw:text-box></draw:frame><draw:frame draw:style-name="gr62" draw:text-style-name="P101" svg:width="1.622cm" svg:height="1.551cm" svg:x="13.318cm" svg:y="-6.629cm"><draw:text-box><text:p text:style-name="P100"><text:span text:style-name="T60">Συμφωνώ απόλυτα 19</text:span></text:p></draw:text-box></draw:frame></draw:g></text:p>
        <text:p text:style-name="P29">Ο βαθμός στον οποίο οι ερωτηθέντες συμφωνούν ότι τα έμφυλα στερεότυπα συχνά ενισχύονται από τις οικογένειες, τους συνομηλίκους και τα μέσα κοινωνικής δικτύωσης ποικίλλει ανάλογα με τους κοινωνικοδημογραφικούς και συμπεριφορικούς παράγοντες, ως εξής: </text:p>
        <text:p text:style-name="P52">■ Οι ερωτηθέντες που πιστεύουν ότι οι σπουδαστές με υψηλές επιδόσεις κατευθύνονται προς τη γενική εκπαίδευση είναι πιθανότερο να συμφωνήσουν ότι τα στερεότυπα των φύλων συχνά ενισχύονται (77% έναντι 57%), όπως και εκείνοι που αισθάνονται ότι η γενική εκπαίδευση έχει πιο θετική εικόνα (77% έναντι 61%). </text:p>
        <text:p text:style-name="P52">■ Έως την ηλικία κατά το τέλος της εκπαίδευσης, το 76 % των ατόμων που συνέχισαν μετά την ηλικία των 20 ετών πιστεύουν ότι τα έμφυλα στερεότυπα σχετικά με την επιλογή μεταξύ γενικής και επαγγελματικής εκπαίδευσης ενισχύονται από τις οικογένειες, τους συνομηλίκους και τα μέσα κοινωνικής δικτύωσης, ποσοστό που μειώνεται στο 71 % των ατόμων ηλικίας 16-19 ετών και στο 64 % των ατόμων που ολοκλήρωσαν την εκπαίδευση ηλικίας 15 ετών και κάτω. Το ποσοστό αυτό ανέρχεται στο 73% για τους ερωτηθέντες που εξακολουθούν να σπουδάζουν. </text:p>
        <text:p text:style-name="P52">■ Υπάρχουν μικρές διαφορές ανά κοινωνικοεπαγγελματική κατηγορία, με το 75 % των διευθυντικών στελεχών και άλλων υπαλλήλων να συμμερίζονται αυτή την άποψη, σε σύγκριση με το 68 % των συνταξιούχων που απάντησαν. </text:p>
        <text:p text:style-name="P52"><text:soft-page-break/>■ Υπάρχουν επίσης μικρές διαφορές ανάλογα με την ηλικία. Οι ερωτηθέντες ηλικίας 25-39 ετών είναι πιθανότερο να συμμερίζονται αυτή την άποψη (75%). Είναι λιγότερο διαδεδομένη μεταξύ των ατόμων ηλικίας 55 ετών και άνω (69%). </text:p>
        <text:p text:style-name="P52">■ Όσον αφορά τους παράγοντες που επηρεάζουν την επιλογή της ΕΕΚ, οι διαφορές είναι ο ρυθμός λειτουργίας. Η συμφωνία είναι ελαφρώς υψηλότερη μεταξύ των ερωτηθέντων που αναφέρουν την επιρροή των μέσων κοινωνικής δικτύωσης (76% έναντι 71%). </text:p>
        <text:p text:style-name="P52">■ Δεν υπάρχουν διαφορές ανά φύλο. </text:p>
        <text:p text:style-name="P21"/>
        <text:p text:style-name="P28"/>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1">QB11.4 Πείτε μου σε ποιο βαθμό συμφωνείτε ή διαφωνείτε με καθεμία από τις ακόλουθες δηλώσεις: Τα έμφυλα στερεότυπα σχετικά με την επιλογή μεταξύ γενικής και επαγγελματικής εκπαίδευσης συχνά ενισχύονται από τις οικογένειες, τους συνομηλίκους και τα μέσα κοινωνικής δικτύωσης (%-ΕΕ)</text:p>
            </table:table-cell>
            <table:covered-table-cell/>
            <table:covered-table-cell/>
            <table:covered-table-cell/>
          </table:table-row>
          <table:table-row>
            <table:table-cell table:style-name="Tableau30.A1" office:value-type="string">
              <text:p text:style-name="P67"/>
            </table:table-cell>
            <table:table-cell table:style-name="Tableau30.A1" office:value-type="string">
              <text:p text:style-name="P69">Σύνολο «Συμφωνία»</text:p>
            </table:table-cell>
            <table:table-cell table:style-name="Tableau30.A1" office:value-type="string">
              <text:p text:style-name="P69">Σύνολο «Διαφωνώ» </text:p>
            </table:table-cell>
            <table:table-cell table:style-name="Tableau30.A1" office:value-type="string">
              <text:p text:style-name="P69">Δεν ξέρω</text:p>
            </table:table-cell>
          </table:table-row>
          <table:table-row>
            <table:table-cell table:style-name="Tableau30.A1" office:value-type="string">
              <text:p text:style-name="P71">ΕΕ των 27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Φύλο</text:p>
            </table:table-cell>
            <table:covered-table-cell/>
            <table:covered-table-cell/>
            <table:covered-table-cell/>
          </table:table-row>
          <table:table-row>
            <table:table-cell table:style-name="Tableau30.A1" office:value-type="string">
              <text:p text:style-name="P71">Άνδρας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Γυναίκα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4" table:number-columns-spanned="4" office:value-type="string">
              <text:p text:style-name="P66">Ηλικία</text:p>
            </table:table-cell>
            <table:covered-table-cell/>
            <table:covered-table-cell/>
            <table:covered-table-cell/>
          </table:table-row>
          <table:table-row>
            <table:table-cell table:style-name="Tableau30.A1" office:value-type="string">
              <text:p text:style-name="P71">15-24 </text:p>
            </table:table-cell>
            <table:table-cell table:style-name="Tableau30.B3" office:value-type="float" office:value="73">
              <text:p text:style-name="P69">73</text:p>
            </table:table-cell>
            <table:table-cell table:style-name="Tableau30.B3" office:value-type="float" office:value="20">
              <text:p text:style-name="P69">20</text:p>
            </table:table-cell>
            <table:table-cell table:style-name="Tableau30.B3" office:value-type="float" office:value="7">
              <text:p text:style-name="P69">7</text:p>
            </table:table-cell>
          </table:table-row>
          <table:table-row>
            <table:table-cell table:style-name="Tableau30.A1" office:value-type="string">
              <text:p text:style-name="P71">25-39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table-cell table:style-name="Tableau30.A1" office:value-type="string">
              <text:p text:style-name="P71">40-54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gt;=55</text:p>
            </table:table-cell>
            <table:table-cell table:style-name="Tableau30.B3" office:value-type="float" office:value="69">
              <text:p text:style-name="P69">69</text:p>
            </table:table-cell>
            <table:table-cell table:style-name="Tableau30.B3" office:value-type="float" office:value="17">
              <text:p text:style-name="P69">17</text:p>
            </table:table-cell>
            <table:table-cell table:style-name="Tableau30.B3" office:value-type="float" office:value="14">
              <text:p text:style-name="P69">14</text:p>
            </table:table-cell>
          </table:table-row>
          <table:table-row>
            <table:table-cell table:style-name="Tableau30.A4" table:number-columns-spanned="4" office:value-type="string">
              <text:p text:style-name="P66">Εκπαίδευση (τέλος)</text:p>
            </table:table-cell>
            <table:covered-table-cell/>
            <table:covered-table-cell/>
            <table:covered-table-cell/>
          </table:table-row>
          <table:table-row>
            <table:table-cell table:style-name="Tableau30.A1" office:value-type="string">
              <text:p text:style-name="P71">&lt;=-15</text:p>
            </table:table-cell>
            <table:table-cell table:style-name="Tableau30.B3" office:value-type="float" office:value="64">
              <text:p text:style-name="P69">64</text:p>
            </table:table-cell>
            <table:table-cell table:style-name="Tableau30.B3" office:value-type="float" office:value="16">
              <text:p text:style-name="P69">16</text:p>
            </table:table-cell>
            <table:table-cell table:style-name="Tableau30.B3" office:value-type="float" office:value="20">
              <text:p text:style-name="P69">20</text:p>
            </table:table-cell>
          </table:table-row>
          <table:table-row>
            <table:table-cell table:style-name="Tableau30.A1" office:value-type="string">
              <text:p text:style-name="P71">16-19 </text:p>
            </table:table-cell>
            <table:table-cell table:style-name="Tableau30.B3" office:value-type="float" office:value="71">
              <text:p text:style-name="P69">71</text:p>
            </table:table-cell>
            <table:table-cell table:style-name="Tableau30.B3" office:value-type="float" office:value="19">
              <text:p text:style-name="P69">19</text:p>
            </table:table-cell>
            <table:table-cell table:style-name="Tableau30.B3" office:value-type="float" office:value="10">
              <text:p text:style-name="P69">10</text:p>
            </table:table-cell>
          </table:table-row>
          <table:table-row>
            <table:table-cell table:style-name="Tableau30.A1" office:value-type="string">
              <text:p text:style-name="P71">&gt;=20</text:p>
            </table:table-cell>
            <table:table-cell table:style-name="Tableau30.B3" office:value-type="float" office:value="76">
              <text:p text:style-name="P69">76</text:p>
            </table:table-cell>
            <table:table-cell table:style-name="Tableau30.B3" office:value-type="float" office:value="18">
              <text:p text:style-name="P69">18</text:p>
            </table:table-cell>
            <table:table-cell table:style-name="Tableau30.B3" office:value-type="float" office:value="6">
              <text:p text:style-name="P69">6</text:p>
            </table:table-cell>
          </table:table-row>
          <table:table-row>
            <table:table-cell table:style-name="Tableau30.A1" office:value-type="string">
              <text:p text:style-name="P71">Εξακολουθούν να μελετούν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30.A1" office:value-type="string">
              <text:p text:style-name="P71">Αυτοαπασχολούμενοι </text:p>
            </table:table-cell>
            <table:table-cell table:style-name="Tableau30.B3" office:value-type="float" office:value="73">
              <text:p text:style-name="P69">73</text:p>
            </table:table-cell>
            <table:table-cell table:style-name="Tableau30.B3" office:value-type="float" office:value="19">
              <text:p text:style-name="P69">19</text:p>
            </table:table-cell>
            <table:table-cell table:style-name="Tableau30.B3" office:value-type="float" office:value="8">
              <text:p text:style-name="P69">8</text:p>
            </table:table-cell>
          </table:table-row>
          <table:table-row>
            <table:table-cell table:style-name="Tableau30.A1" office:value-type="string">
              <text:p text:style-name="P71">Διευθυντές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Άλλα λευκά περιλαίμια </text:p>
            </table:table-cell>
            <table:table-cell table:style-name="Tableau30.B3" office:value-type="float" office:value="75">
              <text:p text:style-name="P69">75</text:p>
            </table:table-cell>
            <table:table-cell table:style-name="Tableau30.B3" office:value-type="float" office:value="18">
              <text:p text:style-name="P69">18</text:p>
            </table:table-cell>
            <table:table-cell table:style-name="Tableau30.B3" office:value-type="float" office:value="7">
              <text:p text:style-name="P69">7</text:p>
            </table:table-cell>
          </table:table-row>
          <table:table-row table:style-name="Tableau30.20">
            <table:table-cell table:style-name="Tableau30.A1" office:value-type="string">
              <text:p text:style-name="P71">Χειρωνακτικά εργαζόμενοι </text:p>
            </table:table-cell>
            <table:table-cell table:style-name="Tableau30.B3" office:value-type="float" office:value="71">
              <text:p text:style-name="P69">71</text:p>
            </table:table-cell>
            <table:table-cell table:style-name="Tableau30.B3" office:value-type="float" office:value="21">
              <text:p text:style-name="P69">21</text:p>
            </table:table-cell>
            <table:table-cell table:style-name="Tableau30.B3" office:value-type="float" office:value="8">
              <text:p text:style-name="P69">8</text:p>
            </table:table-cell>
          </table:table-row>
          <table:table-row>
            <table:table-cell table:style-name="Tableau30.A1" office:value-type="string">
              <text:p text:style-name="P71">Οικιακοί βοηθοί </text:p>
            </table:table-cell>
            <table:table-cell table:style-name="Tableau30.B3" office:value-type="float" office:value="69">
              <text:p text:style-name="P69">69</text:p>
            </table:table-cell>
            <table:table-cell table:style-name="Tableau30.B3" office:value-type="float" office:value="21">
              <text:p text:style-name="P69">21</text:p>
            </table:table-cell>
            <table:table-cell table:style-name="Tableau30.B3" office:value-type="float" office:value="10">
              <text:p text:style-name="P69">10</text:p>
            </table:table-cell>
          </table:table-row>
          <table:table-row>
            <table:table-cell table:style-name="Tableau30.A1" office:value-type="string">
              <text:p text:style-name="P71">Άνεργοι </text:p>
            </table:table-cell>
            <table:table-cell table:style-name="Tableau30.B3" office:value-type="float" office:value="75">
              <text:p text:style-name="P69">75</text:p>
            </table:table-cell>
            <table:table-cell table:style-name="Tableau30.B3" office:value-type="float" office:value="16">
              <text:p text:style-name="P69">16</text:p>
            </table:table-cell>
            <table:table-cell table:style-name="Tableau30.B3" office:value-type="float" office:value="9">
              <text:p text:style-name="P69">9</text:p>
            </table:table-cell>
          </table:table-row>
          <table:table-row>
            <table:table-cell table:style-name="Tableau30.A1" office:value-type="string">
              <text:p text:style-name="P71">Συνταξιούχος </text:p>
            </table:table-cell>
            <table:table-cell table:style-name="Tableau30.B3" office:value-type="float" office:value="68">
              <text:p text:style-name="P69">68</text:p>
            </table:table-cell>
            <table:table-cell table:style-name="Tableau30.B3" office:value-type="float" office:value="16">
              <text:p text:style-name="P69">16</text:p>
            </table:table-cell>
            <table:table-cell table:style-name="Tableau30.B3" office:value-type="float" office:value="16">
              <text:p text:style-name="P69">16</text:p>
            </table:table-cell>
          </table:table-row>
          <table:table-row>
            <table:table-cell table:style-name="Tableau30.A1" office:value-type="string">
              <text:p text:style-name="P71">Φοιτητές </text:p>
            </table:table-cell>
            <table:table-cell table:style-name="Tableau30.B3" office:value-type="float" office:value="74">
              <text:p text:style-name="P69">74</text:p>
            </table:table-cell>
            <table:table-cell table:style-name="Tableau30.B3" office:value-type="float" office:value="19">
              <text:p text:style-name="P69">19</text:p>
            </table:table-cell>
            <table:table-cell table:style-name="Tableau30.B3" office:value-type="float" office:value="7">
              <text:p text:style-name="P69">7</text:p>
            </table:table-cell>
          </table:table-row>
          <table:table-row>
            <table:table-cell table:style-name="Tableau30.A4" table:number-columns-spanned="4" office:value-type="string">
              <text:p text:style-name="P66">Υποκειμενική αστικοποίηση</text:p>
            </table:table-cell>
            <table:covered-table-cell/>
            <table:covered-table-cell/>
            <table:covered-table-cell/>
          </table:table-row>
          <table:table-row>
            <table:table-cell table:style-name="Tableau30.A1" office:value-type="string">
              <text:p text:style-name="P71">Αγροτική περιοχή ή χωριό </text:p>
            </table:table-cell>
            <table:table-cell table:style-name="Tableau30.B3" office:value-type="float" office:value="70">
              <text:p text:style-name="P69">70</text:p>
            </table:table-cell>
            <table:table-cell table:style-name="Tableau30.B3" office:value-type="float" office:value="19">
              <text:p text:style-name="P69">19</text:p>
            </table:table-cell>
            <table:table-cell table:style-name="Tableau30.B3" office:value-type="float" office:value="11">
              <text:p text:style-name="P69">11</text:p>
            </table:table-cell>
          </table:table-row>
          <table:table-row>
            <table:table-cell table:style-name="Tableau30.A1" office:value-type="string">
              <text:p text:style-name="P71">Μικρές ή μεσαίες πόλεις </text:p>
            </table:table-cell>
            <table:table-cell table:style-name="Tableau30.B3" office:value-type="float" office:value="72">
              <text:p text:style-name="P69">72</text:p>
            </table:table-cell>
            <table:table-cell table:style-name="Tableau30.B3" office:value-type="float" office:value="18">
              <text:p text:style-name="P69">18</text:p>
            </table:table-cell>
            <table:table-cell table:style-name="Tableau30.B3" office:value-type="float" office:value="10">
              <text:p text:style-name="P69">10</text:p>
            </table:table-cell>
          </table:table-row>
          <table:table-row>
            <table:table-cell table:style-name="Tableau30.A1" office:value-type="string">
              <text:p text:style-name="P71">Μεγάλη πόλη </text:p>
            </table:table-cell>
            <table:table-cell table:style-name="Tableau30.B3" office:value-type="float" office:value="75">
              <text:p text:style-name="P69">75</text:p>
            </table:table-cell>
            <table:table-cell table:style-name="Tableau30.B3" office:value-type="float" office:value="17">
              <text:p text:style-name="P69">17</text:p>
            </table:table-cell>
            <table:table-cell table:style-name="Tableau30.B3" office:value-type="float" office:value="8">
              <text:p text:style-name="P69">8</text:p>
            </table:table-cell>
          </table:table-row>
          <table:table-row>
            <table:table-cell table:style-name="Tableau30.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30.A1" office:value-type="string">
              <text:p text:style-name="P71">Θετική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Αρνητική </text:p>
            </table:table-cell>
            <table:table-cell table:style-name="Tableau30.B3" office:value-type="float" office:value="73">
              <text:p text:style-name="P69">73</text:p>
            </table:table-cell>
            <table:table-cell table:style-name="Tableau30.B3" office:value-type="float" office:value="21">
              <text:p text:style-name="P69">21</text:p>
            </table:table-cell>
            <table:table-cell table:style-name="Tableau30.B3" office:value-type="float" office:value="6">
              <text:p text:style-name="P69">6</text:p>
            </table:table-cell>
          </table:table-row>
          <table:table-row>
            <table:table-cell table:style-name="Tableau30.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30.A1" office:value-type="string">
              <text:p text:style-name="P71">Ναι </text:p>
            </table:table-cell>
            <table:table-cell table:style-name="Tableau30.B3" office:value-type="float" office:value="73">
              <text:p text:style-name="P69">73</text:p>
            </table:table-cell>
            <table:table-cell table:style-name="Tableau30.B3" office:value-type="float" office:value="18">
              <text:p text:style-name="P69">18</text:p>
            </table:table-cell>
            <table:table-cell table:style-name="Tableau30.B3" office:value-type="float" office:value="9">
              <text:p text:style-name="P69">9</text:p>
            </table:table-cell>
          </table:table-row>
          <table:table-row>
            <table:table-cell table:style-name="Tableau30.A1" office:value-type="string">
              <text:p text:style-name="P71">Όχι </text:p>
            </table:table-cell>
            <table:table-cell table:style-name="Tableau30.B3" office:value-type="float" office:value="71">
              <text:p text:style-name="P69">71</text:p>
            </table:table-cell>
            <table:table-cell table:style-name="Tableau30.B3" office:value-type="float" office:value="18">
              <text:p text:style-name="P69">18</text:p>
            </table:table-cell>
            <table:table-cell table:style-name="Tableau30.B3" office:value-type="float" office:value="11">
              <text:p text:style-name="P69">11</text:p>
            </table:table-cell>
          </table:table-row>
        </table:table>
        <text:p text:style-name="P21"/>
        <text:p text:style-name="P51">Περισσότεροι από τους μισούς πολίτες της ΕΕ λένε ότι οι άνδρες σε τομείς ΕΕΚ που σχετίζονται με τη φροντίδα ή τις υπηρεσίες συχνά αντιμετωπίζουν κοινωνικό στίγμα ή κρίση </text:p>
        <text:p text:style-name="P21">Σε ολόκληρη την Ευρωπαϊκή Ένωση, το 57 % των πολιτών της ΕΕ δηλώνουν ότι οι άνδρες σε τομείς ΕΕΚ που σχετίζονται με τη φροντίδα ή τις υπηρεσίες αντιμετωπίζουν συχνά κοινωνικό στίγμα ή κρίση, συμπεριλαμβανομένου του 14 % που συμφωνούν απόλυτα και του 43 % που τείνουν να συμφωνούν.<text:note text:id="ftn58" text:note-class="footnote"><text:note-citation>58</text:note-citation><text:note-body><text:p text:style-name="P13">QB11.5. Πείτε μου σε ποιο βαθμό συμφωνείτε ή διαφωνείτε με καθεμία από τις ακόλουθες δηλώσεις: Οι άνδρες σε τομείς ΕΕΚ που σχετίζονται με τη φροντίδα ή τις υπηρεσίες συχνά αντιμετωπίζουν κοινωνικό στίγμα ή κρίση. </text:p></text:note-body></text:note> Το 35% διαφωνεί, ενώ το 8% δεν γνωρίζει. </text:p>
        <text:p text:style-name="P21">Οι απόψεις διαφέρουν μεταξύ των κρατών μελών. Τα υψηλότερα επίπεδα συμφωνιών καταγράφονται στην Πολωνία (71%), την Ουγγαρία (70%) και την Ιταλία και τις Κάτω Χώρες (και οι δύο 70%). Τα χαμηλότερα επίπεδα καταγράφονται στην Κύπρο (28%), την Πορτογαλία (39%) και την Ελλάδα (43%). </text:p>
        <text:p text:style-name="P35">Σε 17 κράτη μέλη, τουλάχιστον οι μισοί από όσους απάντησαν συμφωνούν ότι οι άνδρες που παρέχουν φροντίδα ή υπηρεσίες συχνά αντιμετωπίζουν στίγμα. </text:p>
        <text:p text:style-name="P21"><draw:g text:anchor-type="paragraph" draw:z-index="60" draw:name="Forme56" draw:style-name="gr1"><draw:frame draw:style-name="gr41" draw:text-style-name="P99" svg:width="4.707cm" svg:height="5.116cm" svg:x="11.224cm" svg:y="-4.902cm"><draw:image xlink:href="Pictures/10000000000001EE00000219032FDF8EA94E370C.png" xlink:type="simple" xlink:show="embed" xlink:actuate="onLoad" draw:mime-type="image/png"><text:p/></draw:image></draw:frame><draw:frame draw:style-name="gr42" draw:text-style-name="P101" svg:width="7.275cm" svg:height="1.876cm" svg:x="9.16cm" svg:y="-7.066cm"><draw:text-box><text:p text:style-name="P100"><text:span text:style-name="T60">QB11.5. Πείτε μου σε ποιο βαθμό συμφωνείτε ή διαφωνείτε με καθεμία από τις ακόλουθες δηλώσεις: Οι άνδρες σε τομείς ΕΕΚ που σχετίζονται με τη φροντίδα ή την παροχή υπηρεσιών συχνά αντιμετωπίζουν κοινωνικό στίγμα ή κρίση. (ΕΕ27) (%)</text:span></text:p></draw:text-box></draw:frame><draw:frame draw:style-name="gr43" draw:text-style-name="P101" svg:width="2.373cm" svg:height="0.578cm" svg:x="11.73cm" svg:y="-5.637cm"><draw:text-box><text:p text:style-name="P100"><text:span text:style-name="T60">Δεν ξέρω 8</text:span></text:p></draw:text-box></draw:frame><draw:frame draw:style-name="gr44" draw:text-style-name="P104" svg:width="2.599cm" svg:height="0.902cm" svg:x="9.769cm" svg:y="-4.817cm"><draw:text-box><text:p text:style-name="P103"><text:span text:style-name="T60">Διαφωνώ απόλυτα 9</text:span></text:p></draw:text-box></draw:frame><draw:frame draw:style-name="gr45" draw:text-style-name="P104" svg:width="1.666cm" svg:height="1.265cm" svg:x="9.636cm" svg:y="-2.595cm"><draw:text-box><text:p text:style-name="P103"><text:span text:style-name="T60">Διαφωνώ 26</text:span></text:p></draw:text-box></draw:frame><draw:frame draw:style-name="gr46" draw:text-style-name="P101" svg:width="1.528cm" svg:height="1.227cm" svg:x="15.067cm" svg:y="-0.372cm"><draw:text-box><text:p text:style-name="P100"><text:span text:style-name="T60">Συμφωνώ 43</text:span></text:p></draw:text-box></draw:frame><draw:frame draw:style-name="gr47" draw:text-style-name="P101" svg:width="2.285cm" svg:height="0.902cm" svg:x="14.125cm" svg:y="-5.161cm"><draw:text-box><text:p text:style-name="P100"><text:span text:style-name="T60">Συμφωνώ απόλυτα 14</text:span></text:p></draw:text-box></draw:frame></draw:g><draw:g text:anchor-type="paragraph" draw:z-index="61" draw:name="Forme57" draw:style-name="gr32"><draw:frame draw:style-name="gr33" draw:text-style-name="P99" svg:width="16.856cm" svg:height="7.421cm" svg:x="0.22cm" svg:y="3.505cm"><draw:image xlink:href="Pictures/100000000000052C00000247016734A023CF45E8.png" xlink:type="simple" xlink:show="embed" xlink:actuate="onLoad" draw:mime-type="image/png"><text:p/></draw:image></draw:frame><draw:frame draw:style-name="gr34" draw:text-style-name="P101" svg:width="16.687cm" svg:height="0.902cm" svg:x="0.176cm" svg:y="2.217cm"><draw:text-box><text:p text:style-name="P100"><text:span text:style-name="T60">QB11.5. Πείτε μου σε ποιο βαθμό συμφωνείτε ή διαφωνείτε με καθεμία από τις ακόλουθες δηλώσεις: Οι άνδρες σε τομείς ΕΕΚ που σχετίζονται με τη φροντίδα ή την παροχή υπηρεσιών συχνά αντιμετωπίζουν κοινωνικό στίγμα ή κρίση. (%)</text:span></text:p></draw:text-box></draw:frame><draw:g draw:style-name="gr4"><draw:frame draw:style-name="gr35" draw:text-style-name="P99" svg:width="14.098cm" svg:height="0.959cm" svg:x="0.585cm" svg:y="10.943cm"><draw:image xlink:href="Pictures/100000000000022300000022902E68B765C34830.png" xlink:type="simple" xlink:show="embed" xlink:actuate="onLoad" draw:mime-type="image/png"><text:p/></draw:image></draw:frame><draw:frame draw:style-name="gr36" draw:text-style-name="P101" svg:width="2.924cm" svg:height="0.648cm" svg:x="1.047cm" svg:y="11.118cm"><draw:text-box><text:p text:style-name="P105"><text:span text:style-name="T60">Συμφωνώ απόλυτα</text:span></text:p></draw:text-box></draw:frame><draw:frame draw:style-name="gr37" draw:text-style-name="P101" svg:width="2.946cm" svg:height="1.004cm" svg:x="4.055cm" svg:y="11.095cm"><draw:text-box><text:p text:style-name="P105"><text:span text:style-name="T60">Τείνουν να συμφωνούν</text:span></text:p></draw:text-box></draw:frame><draw:frame draw:style-name="gr38" draw:text-style-name="P101" svg:width="3.28cm" svg:height="0.646cm" svg:x="7.239cm" svg:y="11.139cm"><draw:text-box><text:p text:style-name="P105"><text:span text:style-name="T60">Τείνουν να διαφωνούν</text:span></text:p></draw:text-box></draw:frame><draw:frame draw:style-name="gr39" draw:text-style-name="P101" svg:width="3.484cm" svg:height="0.646cm" svg:x="10.867cm" svg:y="11.096cm"><draw:text-box><text:p text:style-name="P105"><text:span text:style-name="T60">Διαφωνώ απόλυτα</text:span></text:p></draw:text-box></draw:frame><draw:frame draw:style-name="gr40" draw:text-style-name="P101" svg:width="2.518cm" svg:height="0.687cm" svg:x="14.589cm" svg:y="11.096cm"><draw:text-box><text:p text:style-name="P105"><text:span text:style-name="T60">Δεν γνωρίζω</text:span></text:p></draw:text-box></draw:frame></draw:g></draw:g></text:p>
        <text:p text:style-name="P29">Ο βαθμός στον οποίο οι ερωτηθέντες συμφωνούν ότι οι άνδρες σε ρόλους που σχετίζονται με τη φροντίδα ή τις υπηρεσίες συχνά αντιμετωπίζουν στίγμα ποικίλλει ανάλογα με τους κοινωνικοδημογραφικούς και συμπεριφορικούς παράγοντες, ως εξής. </text:p>
        <text:p text:style-name="P52">■ Ανά ηλικία, η άποψη αυτή μειώνεται από 63% μεταξύ των ερωτηθέντων ηλικίας 15-24 ετών σε 53% μεταξύ των ατόμων ηλικίας 55 ετών και άνω. </text:p>
        <text:p text:style-name="P52">■ Υπάρχουν ορισμένες διαφορές μεταξύ των κοινωνικοεπαγγελματικών κατηγοριών. Ενώ το 63% των άλλων εργαζομένων και φοιτητών συμφωνούν ότι οι άνδρες σε ρόλους φροντίδας μπορεί να αντιμετωπίσουν στίγμα, το ποσοστό αυτό μειώνεται στο 53% μεταξύ των συνταξιούχων ερωτηθέντων. </text:p>
        <text:p text:style-name="P52">■ Μέχρι την ηλικία κατά το τέλος της εκπαίδευσης, οι ερωτηθέντες που ολοκλήρωσαν την εκπαίδευση σε ηλικία 15 ετών ή μικρότερη είναι λιγότερο πιθανό να πιστεύουν ότι οι άνδρες σε τομείς ΕΕΚ που σχετίζονται με τη φροντίδα ή τις υπηρεσίες αντιμετωπίζουν κοινωνικό στίγμα (51%) σε σύγκριση με εκείνους που ολοκλήρωσαν την εκπαίδευση σε ηλικία 16-19 ετών ή 20+ (57-58%). Μεταξύ εκείνων που εξακολουθούν να σπουδάζουν, αυτή η άποψη βρίσκεται στο 63%. </text:p>
        <text:p text:style-name="P52">■ Όσον αφορά τους παράγοντες που επηρεάζουν την επιλογή της ΕΕΚ, οι διαφορές είναι περιορισμένες. Η άποψη αυτή είναι ελαφρώς πιο συχνή μεταξύ των ερωτηθέντων που αναφέρουν την επιρροή των μέσων κοινωνικής δικτύωσης (64% έναντι 56%). </text:p>
        <text:p text:style-name="P52">■ Δεν υπάρχουν διαφορές ανά φύλο ή προηγούμενη εμπειρία ΕΕΚ.</text:p>
        <text:p text:style-name="P21"/>
        <text:p text:style-name="P28"/>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1">QB11.5 Πείτε μου σε ποιο βαθμό συμφωνείτε ή διαφωνείτε με καθεμία από τις ακόλουθες δηλώσεις: Οι άνδρες σε τομείς ΑΕΕΚ που σχετίζονται με τη φροντίδα ή τις υπηρεσίες συχνά αντιμετωπίζουν κοινωνικό στίγμα ή κρίση (%-ΕΕ)</text:p>
            </table:table-cell>
            <table:covered-table-cell/>
            <table:covered-table-cell/>
            <table:covered-table-cell/>
          </table:table-row>
          <table:table-row>
            <table:table-cell table:style-name="Tableau31.A1" office:value-type="string">
              <text:p text:style-name="P67"/>
            </table:table-cell>
            <table:table-cell table:style-name="Tableau31.A1" office:value-type="string">
              <text:p text:style-name="P69">Σύνολο «Συμφωνία»</text:p>
            </table:table-cell>
            <table:table-cell table:style-name="Tableau31.A1" office:value-type="string">
              <text:p text:style-name="P69">Σύνολο «Διαφωνώ» </text:p>
            </table:table-cell>
            <table:table-cell table:style-name="Tableau31.A1" office:value-type="string">
              <text:p text:style-name="P69">Δεν ξέρω</text:p>
            </table:table-cell>
          </table:table-row>
          <table:table-row>
            <table:table-cell table:style-name="Tableau31.A1" office:value-type="string">
              <text:p text:style-name="P71">ΕΕ των 27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Φύλο</text:p>
            </table:table-cell>
            <table:covered-table-cell/>
            <table:covered-table-cell/>
            <table:covered-table-cell/>
          </table:table-row>
          <table:table-row>
            <table:table-cell table:style-name="Tableau31.A1" office:value-type="string">
              <text:p text:style-name="P71">Άνδρας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Γυναίκα </text:p>
            </table:table-cell>
            <table:table-cell table:style-name="Tableau31.B3" office:value-type="float" office:value="57">
              <text:p text:style-name="P69">57</text:p>
            </table:table-cell>
            <table:table-cell table:style-name="Tableau31.B3" office:value-type="float" office:value="34">
              <text:p text:style-name="P69">34</text:p>
            </table:table-cell>
            <table:table-cell table:style-name="Tableau31.B3" office:value-type="float" office:value="9">
              <text:p text:style-name="P69">9</text:p>
            </table:table-cell>
          </table:table-row>
          <table:table-row>
            <table:table-cell table:style-name="Tableau31.A4" table:number-columns-spanned="4" office:value-type="string">
              <text:p text:style-name="P66">Ηλικία</text:p>
            </table:table-cell>
            <table:covered-table-cell/>
            <table:covered-table-cell/>
            <table:covered-table-cell/>
          </table:table-row>
          <table:table-row>
            <table:table-cell table:style-name="Tableau31.A1" office:value-type="string">
              <text:p text:style-name="P71">15-24 </text:p>
            </table:table-cell>
            <table:table-cell table:style-name="Tableau31.B3" office:value-type="float" office:value="63">
              <text:p text:style-name="P69">63</text:p>
            </table:table-cell>
            <table:table-cell table:style-name="Tableau31.B3" office:value-type="float" office:value="29">
              <text:p text:style-name="P69">29</text:p>
            </table:table-cell>
            <table:table-cell table:style-name="Tableau31.B3" office:value-type="float" office:value="8">
              <text:p text:style-name="P69">8</text:p>
            </table:table-cell>
          </table:table-row>
          <table:table-row>
            <table:table-cell table:style-name="Tableau31.A1" office:value-type="string">
              <text:p text:style-name="P71">25-39 </text:p>
            </table:table-cell>
            <table:table-cell table:style-name="Tableau31.B3" office:value-type="float" office:value="61">
              <text:p text:style-name="P69">61</text:p>
            </table:table-cell>
            <table:table-cell table:style-name="Tableau31.B3" office:value-type="float" office:value="34">
              <text:p text:style-name="P69">34</text:p>
            </table:table-cell>
            <table:table-cell table:style-name="Tableau31.B3" office:value-type="float" office:value="5">
              <text:p text:style-name="P69">5</text:p>
            </table:table-cell>
          </table:table-row>
          <table:table-row>
            <table:table-cell table:style-name="Tableau31.A1" office:value-type="string">
              <text:p text:style-name="P71">40-54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gt;=55</text:p>
            </table:table-cell>
            <table:table-cell table:style-name="Tableau31.B3" office:value-type="float" office:value="53">
              <text:p text:style-name="P69">53</text:p>
            </table:table-cell>
            <table:table-cell table:style-name="Tableau31.B3" office:value-type="float" office:value="36">
              <text:p text:style-name="P69">36</text:p>
            </table:table-cell>
            <table:table-cell table:style-name="Tableau31.B3" office:value-type="float" office:value="11">
              <text:p text:style-name="P69">11</text:p>
            </table:table-cell>
          </table:table-row>
          <table:table-row>
            <table:table-cell table:style-name="Tableau31.A4" table:number-columns-spanned="4" office:value-type="string">
              <text:p text:style-name="P66">Εκπαίδευση (τέλος)</text:p>
            </table:table-cell>
            <table:covered-table-cell/>
            <table:covered-table-cell/>
            <table:covered-table-cell/>
          </table:table-row>
          <table:table-row>
            <table:table-cell table:style-name="Tableau31.A1" office:value-type="string">
              <text:p text:style-name="P71">&lt;=-15</text:p>
            </table:table-cell>
            <table:table-cell table:style-name="Tableau31.B3" office:value-type="float" office:value="51">
              <text:p text:style-name="P69">51</text:p>
            </table:table-cell>
            <table:table-cell table:style-name="Tableau31.B3" office:value-type="float" office:value="33">
              <text:p text:style-name="P69">33</text:p>
            </table:table-cell>
            <table:table-cell table:style-name="Tableau31.B3" office:value-type="float" office:value="16">
              <text:p text:style-name="P69">16</text:p>
            </table:table-cell>
          </table:table-row>
          <table:table-row>
            <table:table-cell table:style-name="Tableau31.A1" office:value-type="string">
              <text:p text:style-name="P71">16-19 </text:p>
            </table:table-cell>
            <table:table-cell table:style-name="Tableau31.B3" office:value-type="float" office:value="57">
              <text:p text:style-name="P69">57</text:p>
            </table:table-cell>
            <table:table-cell table:style-name="Tableau31.B3" office:value-type="float" office:value="35">
              <text:p text:style-name="P69">35</text:p>
            </table:table-cell>
            <table:table-cell table:style-name="Tableau31.B3" office:value-type="float" office:value="8">
              <text:p text:style-name="P69">8</text:p>
            </table:table-cell>
          </table:table-row>
          <table:table-row>
            <table:table-cell table:style-name="Tableau31.A1" office:value-type="string">
              <text:p text:style-name="P71">&gt;=20</text:p>
            </table:table-cell>
            <table:table-cell table:style-name="Tableau31.B3" office:value-type="float" office:value="58">
              <text:p text:style-name="P69">58</text:p>
            </table:table-cell>
            <table:table-cell table:style-name="Tableau31.B3" office:value-type="float" office:value="36">
              <text:p text:style-name="P69">36</text:p>
            </table:table-cell>
            <table:table-cell table:style-name="Tableau31.B3" office:value-type="float" office:value="6">
              <text:p text:style-name="P69">6</text:p>
            </table:table-cell>
          </table:table-row>
          <table:table-row>
            <table:table-cell table:style-name="Tableau31.A1" office:value-type="string">
              <text:p text:style-name="P71">Εξακολουθούν να μελετούν </text:p>
            </table:table-cell>
            <table:table-cell table:style-name="Tableau31.B3" office:value-type="float" office:value="63">
              <text:p text:style-name="P69">63</text:p>
            </table:table-cell>
            <table:table-cell table:style-name="Tableau31.B3" office:value-type="float" office:value="27">
              <text:p text:style-name="P69">27</text:p>
            </table:table-cell>
            <table:table-cell table:style-name="Tableau31.B3" office:value-type="float" office:value="10">
              <text:p text:style-name="P69">10</text:p>
            </table:table-cell>
          </table:table-row>
          <table:table-row>
            <table:table-cell table:style-name="Tableau31.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31.A1" office:value-type="string">
              <text:p text:style-name="P71">Αυτοαπασχολούμενοι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Διευθυντές </text:p>
            </table:table-cell>
            <table:table-cell table:style-name="Tableau31.B3" office:value-type="float" office:value="57">
              <text:p text:style-name="P69">57</text:p>
            </table:table-cell>
            <table:table-cell table:style-name="Tableau31.B3" office:value-type="float" office:value="36">
              <text:p text:style-name="P69">36</text:p>
            </table:table-cell>
            <table:table-cell table:style-name="Tableau31.B3" office:value-type="float" office:value="7">
              <text:p text:style-name="P69">7</text:p>
            </table:table-cell>
          </table:table-row>
          <table:table-row>
            <table:table-cell table:style-name="Tableau31.A1" office:value-type="string">
              <text:p text:style-name="P71">Άλλα λευκά περιλαίμια </text:p>
            </table:table-cell>
            <table:table-cell table:style-name="Tableau31.B3" office:value-type="float" office:value="63">
              <text:p text:style-name="P69">63</text:p>
            </table:table-cell>
            <table:table-cell table:style-name="Tableau31.B3" office:value-type="float" office:value="31">
              <text:p text:style-name="P69">31</text:p>
            </table:table-cell>
            <table:table-cell table:style-name="Tableau31.B3" office:value-type="float" office:value="6">
              <text:p text:style-name="P69">6</text:p>
            </table:table-cell>
          </table:table-row>
          <table:table-row>
            <table:table-cell table:style-name="Tableau31.A1" office:value-type="string">
              <text:p text:style-name="P71">Χειρωνακτικά εργαζόμενοι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Οικιακοί βοηθοί </text:p>
            </table:table-cell>
            <table:table-cell table:style-name="Tableau31.B3" office:value-type="float" office:value="55">
              <text:p text:style-name="P69">55</text:p>
            </table:table-cell>
            <table:table-cell table:style-name="Tableau31.B3" office:value-type="float" office:value="38">
              <text:p text:style-name="P69">38</text:p>
            </table:table-cell>
            <table:table-cell table:style-name="Tableau31.B3" office:value-type="float" office:value="7">
              <text:p text:style-name="P69">7</text:p>
            </table:table-cell>
          </table:table-row>
          <table:table-row>
            <table:table-cell table:style-name="Tableau31.A1" office:value-type="string">
              <text:p text:style-name="P71">Άνεργοι </text:p>
            </table:table-cell>
            <table:table-cell table:style-name="Tableau31.B3" office:value-type="float" office:value="54">
              <text:p text:style-name="P69">54</text:p>
            </table:table-cell>
            <table:table-cell table:style-name="Tableau31.B3" office:value-type="float" office:value="38">
              <text:p text:style-name="P69">38</text:p>
            </table:table-cell>
            <table:table-cell table:style-name="Tableau31.B3" office:value-type="float" office:value="8">
              <text:p text:style-name="P69">8</text:p>
            </table:table-cell>
          </table:table-row>
          <table:table-row>
            <table:table-cell table:style-name="Tableau31.A1" office:value-type="string">
              <text:p text:style-name="P71">Συνταξιούχος </text:p>
            </table:table-cell>
            <table:table-cell table:style-name="Tableau31.B3" office:value-type="float" office:value="53">
              <text:p text:style-name="P69">53</text:p>
            </table:table-cell>
            <table:table-cell table:style-name="Tableau31.B3" office:value-type="float" office:value="35">
              <text:p text:style-name="P69">35</text:p>
            </table:table-cell>
            <table:table-cell table:style-name="Tableau31.B3" office:value-type="float" office:value="12">
              <text:p text:style-name="P69">12</text:p>
            </table:table-cell>
          </table:table-row>
          <table:table-row>
            <table:table-cell table:style-name="Tableau31.A1" office:value-type="string">
              <text:p text:style-name="P71">Φοιτητές </text:p>
            </table:table-cell>
            <table:table-cell table:style-name="Tableau31.B3" office:value-type="float" office:value="63">
              <text:p text:style-name="P69">63</text:p>
            </table:table-cell>
            <table:table-cell table:style-name="Tableau31.B3" office:value-type="float" office:value="30">
              <text:p text:style-name="P69">30</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Υποκειμενική αστικοποίηση</text:p>
            </table:table-cell>
            <table:covered-table-cell/>
            <table:covered-table-cell/>
            <table:covered-table-cell/>
          </table:table-row>
          <table:table-row>
            <table:table-cell table:style-name="Tableau31.A1" office:value-type="string">
              <text:p text:style-name="P71">Αγροτική περιοχή ή χωριό </text:p>
            </table:table-cell>
            <table:table-cell table:style-name="Tableau31.B3" office:value-type="float" office:value="55">
              <text:p text:style-name="P69">55</text:p>
            </table:table-cell>
            <table:table-cell table:style-name="Tableau31.B3" office:value-type="float" office:value="36">
              <text:p text:style-name="P69">36</text:p>
            </table:table-cell>
            <table:table-cell table:style-name="Tableau31.B3" office:value-type="float" office:value="9">
              <text:p text:style-name="P69">9</text:p>
            </table:table-cell>
          </table:table-row>
          <table:table-row>
            <table:table-cell table:style-name="Tableau31.A1" office:value-type="string">
              <text:p text:style-name="P71">Μικρές ή μεσαίες πόλεις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1" office:value-type="string">
              <text:p text:style-name="P71">Μεγάλη πόλη </text:p>
            </table:table-cell>
            <table:table-cell table:style-name="Tableau31.B3" office:value-type="float" office:value="58">
              <text:p text:style-name="P69">58</text:p>
            </table:table-cell>
            <table:table-cell table:style-name="Tableau31.B3" office:value-type="float" office:value="34">
              <text:p text:style-name="P69">34</text:p>
            </table:table-cell>
            <table:table-cell table:style-name="Tableau31.B3" office:value-type="float" office:value="8">
              <text:p text:style-name="P69">8</text:p>
            </table:table-cell>
          </table:table-row>
          <table:table-row>
            <table:table-cell table:style-name="Tableau31.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31.A1" office:value-type="string">
              <text:p text:style-name="P71">Θετική </text:p>
            </table:table-cell>
            <table:table-cell table:style-name="Tableau31.B3" office:value-type="float" office:value="59">
              <text:p text:style-name="P69">59</text:p>
            </table:table-cell>
            <table:table-cell table:style-name="Tableau31.B3" office:value-type="float" office:value="35">
              <text:p text:style-name="P69">35</text:p>
            </table:table-cell>
            <table:table-cell table:style-name="Tableau31.B3" office:value-type="float" office:value="6">
              <text:p text:style-name="P69">6</text:p>
            </table:table-cell>
          </table:table-row>
          <table:table-row>
            <table:table-cell table:style-name="Tableau31.A1" office:value-type="string">
              <text:p text:style-name="P71">Αρνητική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31.A1" office:value-type="string">
              <text:p text:style-name="P71">Ναι </text:p>
            </table:table-cell>
            <table:table-cell table:style-name="Tableau31.B3" office:value-type="float" office:value="58">
              <text:p text:style-name="P69">58</text:p>
            </table:table-cell>
            <table:table-cell table:style-name="Tableau31.B3" office:value-type="float" office:value="35">
              <text:p text:style-name="P69">35</text:p>
            </table:table-cell>
            <table:table-cell table:style-name="Tableau31.B3" office:value-type="float" office:value="7">
              <text:p text:style-name="P69">7</text:p>
            </table:table-cell>
          </table:table-row>
          <table:table-row>
            <table:table-cell table:style-name="Tableau31.A1" office:value-type="string">
              <text:p text:style-name="P71">Όχι </text:p>
            </table:table-cell>
            <table:table-cell table:style-name="Tableau31.B3" office:value-type="float" office:value="56">
              <text:p text:style-name="P69">56</text:p>
            </table:table-cell>
            <table:table-cell table:style-name="Tableau31.B3" office:value-type="float" office:value="34">
              <text:p text:style-name="P69">34</text:p>
            </table:table-cell>
            <table:table-cell table:style-name="Tableau31.B3" office:value-type="float" office:value="10">
              <text:p text:style-name="P69">10</text:p>
            </table:table-cell>
          </table:table-row>
        </table:table>
        <text:p text:style-name="P21"/>
        <text:h text:style-name="P19" text:outline-level="2"><text:bookmark-start text:name="__RefHeading___Toc215596_2930363814"/>3. Μελλοντικές προκλήσεις <text:bookmark-end text:name="__RefHeading___Toc215596_2930363814"/></text:h>
        <text:p text:style-name="P50">Περισσότεροι από τους μισούς πολίτες της ΕΕ δηλώνουν ότι οι θέσεις εργασίας που συνδέονται με τα προσόντα ΕΕΚ κινδυνεύουν να αντικατασταθούν από την αυτοματοποίηση </text:p>
        <text:p text:style-name="P21">Σε ολόκληρη την Ευρωπαϊκή Ένωση, το 56 % των πολιτών της ΕΕ δηλώνει ότι οι θέσεις εργασίας που συνδέονται με τα επαγγελματικά προσόντα ΕΕΚ κινδυνεύουν να αντικατασταθούν από την αυτοματοποίηση, συμπεριλαμβανομένου του 13 % που συμφωνεί απόλυτα και του 43 % που τείνουν να συμφωνούν.<text:note text:id="ftn59" text:note-class="footnote"><text:note-citation>59</text:note-citation><text:note-body><text:p text:style-name="P13">QB8.1. Πείτε μου σε ποιο βαθμό συμφωνείτε ή διαφωνείτε με καθεμία από τις ακόλουθες δηλώσεις: Οι θέσεις εργασίας που συνδέονται με τα επαγγελματικά προσόντα ΕΕΚ κινδυνεύουν να αντικατασταθούν από την αυτοματοποίηση. </text:p></text:note-body></text:note> Περισσότερο από το ένα τρίτο των ερωτηθέντων (35 %) διαφωνεί, ενώ το 9 % δεν γνωρίζει. </text:p>
        <text:p text:style-name="P21">Συγκριτικά, το Ειδικό Ευρωβαρόμετρο για την τεχνητή νοημοσύνη και το μέλλον της εργασίας, που πραγματοποιήθηκε το 2024, διαπίστωσε ότι το 66 % των ανθρώπων πιστεύει ότι θα χαθούν περισσότερες θέσεις εργασίας από ό,τι θα δημιουργηθούν λόγω των ρομπότ και της τεχνητής<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5">https://europa.eu/eurobarometer/surveys/detail/3222</text:span></text:a><text:span text:style-name="T55"> </text:span></text:p></text:note-body></text:note> νοημοσύνης. Το 56 % που καταγράφηκε στην παρούσα έρευνα είναι σημαντικά χαμηλότερο, γεγονός που μπορεί να υποδηλώνει ότι οι φόβοι για τις επαγγελματικές διαδρομές αποτελούν μέρος ενός ευρύτερου κοινωνικού άγχους και όχι μιας συγκεκριμένης κρίσης για το μέλλον της ΕΕΚ. </text:p>
        <text:p text:style-name="P21">Σε 23 κράτη μέλη, τουλάχιστον οι μισοί από όσους απάντησαν συμφωνούν ότι οι θέσεις εργασίας ΕΕΚ κινδυνεύουν να αντικατασταθούν από την αυτοματοποίηση. </text:p>
        <text:p text:style-name="P21"><draw:g text:anchor-type="paragraph" draw:z-index="63" draw:name="Forme59" draw:style-name="gr1"><draw:frame draw:style-name="gr17" draw:text-style-name="P9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99" svg:width="14.101cm" svg:height="0.96cm" svg:x="0.63cm" svg:y="10.509cm"><draw:image xlink:href="Pictures/100000000000022300000022902E68B765C34830.png" xlink:type="simple" xlink:show="embed" xlink:actuate="onLoad" draw:mime-type="image/png"><text:p/></draw:image></draw:frame><draw:frame draw:style-name="gr19" draw:text-style-name="P101" svg:width="2.925cm" svg:height="0.652cm" svg:x="1.09cm" svg:y="10.682cm"><draw:text-box><text:p text:style-name="P105"><text:span text:style-name="T60">Συμφωνώ απόλυτα</text:span></text:p></draw:text-box></draw:frame><draw:frame draw:style-name="gr20" draw:text-style-name="P101" svg:width="2.952cm" svg:height="1.004cm" svg:x="4.098cm" svg:y="10.659cm"><draw:text-box><text:p text:style-name="P105"><text:span text:style-name="T60">Τείνουν να συμφωνούν</text:span></text:p></draw:text-box></draw:frame><draw:frame draw:style-name="gr21" draw:text-style-name="P101" svg:width="3.28cm" svg:height="0.646cm" svg:x="7.281cm" svg:y="10.703cm"><draw:text-box><text:p text:style-name="P105"><text:span text:style-name="T60">Τείνουν να διαφωνούν</text:span></text:p></draw:text-box></draw:frame><draw:frame draw:style-name="gr22" draw:text-style-name="P101" svg:width="3.488cm" svg:height="0.65cm" svg:x="10.91cm" svg:y="10.661cm"><draw:text-box><text:p text:style-name="P105"><text:span text:style-name="T60">Διαφωνώ απόλυτα</text:span></text:p></draw:text-box></draw:frame><draw:frame draw:style-name="gr23" draw:text-style-name="P101" svg:width="2.518cm" svg:height="0.69cm" svg:x="14.631cm" svg:y="10.661cm"><draw:text-box><text:p text:style-name="P105"><text:span text:style-name="T60">Δεν γνωρίζω</text:span></text:p></draw:text-box></draw:frame></draw:g><draw:frame draw:style-name="gr24" draw:text-style-name="P101" svg:width="16.525cm" svg:height="0.902cm" svg:x="0.46cm" svg:y="1.649cm"><draw:text-box><text:p text:style-name="P100"><text:span text:style-name="T60">QB8.1. Πείτε μου σε ποιο βαθμό συμφωνείτε ή διαφωνείτε με καθεμία από τις ακόλουθες δηλώσεις: Οι θέσεις εργασίας που συνδέονται με τα επαγγελματικά προσόντα ΕΕΚ κινδυνεύουν να αντικατασταθούν από την αυτοματοποίηση. (%)</text:span></text:p></draw:text-box></draw:frame></draw:g><draw:g text:anchor-type="paragraph" draw:z-index="62" draw:name="Forme58" draw:style-name="gr1"><draw:frame draw:style-name="gr25" draw:text-style-name="P99" svg:width="3.41cm" svg:height="3.569cm" svg:x="11.077cm" svg:y="-6.988cm"><draw:image xlink:href="Pictures/10000000000001D6000001ECE0C9DD53E97E29A7.png" xlink:type="simple" xlink:show="embed" xlink:actuate="onLoad" draw:mime-type="image/png"><text:p/></draw:image></draw:frame><draw:frame draw:style-name="gr26" draw:text-style-name="P101" svg:width="6.801cm" svg:height="1.876cm" svg:x="9.066cm" svg:y="-9.006cm"><draw:text-box><text:p text:style-name="P100"><text:span text:style-name="T60">QB8.1. Πείτε μου σε ποιο βαθμό συμφωνείτε ή διαφωνείτε με καθεμία από τις ακόλουθες δηλώσεις: Οι θέσεις εργασίας που συνδέονται με τα επαγγελματικά προσόντα ΕΕΚ κινδυνεύουν να αντικατασταθούν από την αυτοματοποίηση. </text:span></text:p></draw:text-box></draw:frame><draw:frame draw:style-name="gr27" draw:text-style-name="P101" svg:width="2.839cm" svg:height="0.578cm" svg:x="11.387cm" svg:y="-7.625cm"><draw:text-box><text:p text:style-name="P100"><text:span text:style-name="T60">Δεν ξέρω 9</text:span></text:p></draw:text-box></draw:frame><draw:frame draw:style-name="gr28" draw:text-style-name="P104" svg:width="2.31cm" svg:height="0.902cm" svg:x="9.648cm" svg:y="-7.117cm"><draw:text-box><text:p text:style-name="P103"><text:span text:style-name="T60">Διαφωνώ απόλυτα 7</text:span></text:p></draw:text-box></draw:frame><draw:frame draw:style-name="gr29" draw:text-style-name="P104" svg:width="1.893cm" svg:height="1.227cm" svg:x="9.436cm" svg:y="-4.51cm"><draw:text-box><text:p text:style-name="P103"><text:span text:style-name="T60">Διαφωνώ 28</text:span></text:p></draw:text-box></draw:frame><draw:frame draw:style-name="gr30" draw:text-style-name="P101" svg:width="1.433cm" svg:height="1.227cm" svg:x="13.908cm" svg:y="-3.914cm"><draw:text-box><text:p text:style-name="P100"><text:span text:style-name="T60">Συμφωνώ 43</text:span></text:p></draw:text-box></draw:frame><draw:frame draw:style-name="gr31" draw:text-style-name="P101" svg:width="2.352cm" svg:height="0.902cm" svg:x="13.276cm" svg:y="-7.408cm"><draw:text-box><text:p text:style-name="P100"><text:span text:style-name="T60">Συμφωνώ απόλυτα 13</text:span></text:p></draw:text-box></draw:frame></draw:g>Οι απόψεις διαφέρουν μεταξύ των κρατών μελών. Τα υψηλότερα επίπεδα συμφωνίας καταγράφονται στην Ουγγαρία (68%), την Ιταλία (65%) και τη Σλοβακία (64%). Τα χαμηλότερα επίπεδα καταγράφονται στη Δανία (37%), τις Κάτω Χώρες (40%) και την Πορτογαλία (43%). </text:p>
        <text:p text:style-name="P21"/>
        <text:p text:style-name="P29">Ο βαθμός στον οποίο οι ερωτηθέντες πιστεύουν ότι οι θέσεις εργασίας που συνδέονται με την ΕΕΚ θα αντικατασταθούν από την αυτοματοποίηση ποικίλλει ανάλογα με τους κοινωνικοδημογραφικούς και συμπεριφορικούς παράγοντες, ως εξής. </text:p>
        <text:p text:style-name="P52">■ Υπάρχουν ορισμένες διαφορές ανά κοινωνικοεπαγγελματική κατηγορία, με το 60 % των ανέργων ερωτηθέντων και το 59 % των συνταξιούχων ερωτηθέντων να πιστεύουν ότι οι θέσεις εργασίας που συνδέονται με τα προσόντα ΕΕΚ διατρέχουν κίνδυνο αυτοματοποίησης, σε σύγκριση με το 52 % των διευθυντικών στελεχών. </text:p>
        <text:p text:style-name="P52">■ Μέχρι την ηλικία ολοκλήρωσης της εκπαίδευσης, την άποψη αυτή συμμερίζεται το 60 % των ερωτηθέντων που ολοκλήρωσαν την εκπαίδευση μεταξύ 16-19 ετών, σε σύγκριση με το 57 % των ατόμων που εξακολουθούν να σπουδάζουν και το 56 % των ατόμων που ολοκλήρωσαν την εκπαίδευση σε ηλικία 15 ετών ή μικρότερη. Το ποσοστό αυτό είναι χαμηλότερο για τους ερωτηθέντες που ολοκλήρωσαν την εκπαίδευση στην ηλικία των 20 ετών ή αργότερα (54%). </text:p>
        <text:p text:style-name="P52">■ Ανά ηλικία, οι ερωτηθέντες ηλικίας 15-24 ετών είναι πιθανότερο να πιστεύουν ότι οι θέσεις εργασίας ΕΕΚ κινδυνεύουν από την αυτοματοποίηση (60 %), σε σύγκριση με το 55 % των ατόμων ηλικίας 25-39 ετών, το 56 % των ατόμων ηλικίας 40-54 ετών και το 57 % των ατόμων ηλικίας 55 ετών και άνω. </text:p>
        <text:p text:style-name="P52">■ Η άποψη αυτή είναι πιο συχνή μεταξύ των ερωτηθέντων που πιστεύουν ότι οι νέοι λαμβάνουν επαρκείς πληροφορίες σχετικά με τις ευκαιρίες ΕΕΚ (62 % έναντι 51 % μεταξύ εκείνων που διαφωνούν). </text:p>
        <text:p text:style-name="P52">■ Όσοι βλέπουν την ΕΕΚ θετικά είναι πιθανότερο να πιστεύουν ότι οι θέσεις εργασίας ΕΕΚ αντιμετωπίζουν κίνδυνο αυτοματοποίησης (60 % έναντι 52 % όσων αναφέρουν αρνητικές αντιλήψεις). </text:p>
        <text:p text:style-name="P52">■ Οι ερωτηθέντες που πιστεύουν ότι τα προσόντα ΕΕΚ οδηγούν σε θέσεις εργασίας που χαίρουν μεγάλης εκτίμησης στην κοινωνία είναι πιθανότερο να συμφωνήσουν (61%) από εκείνους που δεν συμμερίζονται την άποψη αυτή (54%). </text:p>
        <text:p text:style-name="P52">■ Οι ερωτηθέντες που αναφέρουν την ανάγκη να κερδίσουν χρήματα το συντομότερο δυνατόν ως παράγοντα κατά την επιλογή ΕΕΚ είναι ελαφρώς λιγότερο πιθανό να συμφωνήσουν ότι οι θέσεις εργασίας ΕΕΚ αντιμετωπίζουν κίνδυνο αυτοματοποίησης (55% έναντι 59%). </text:p>
        <text:p text:style-name="P52">■ Δεν υπάρχουν διαφορές ανά φύλο. </text:p>
        <text:p text:style-name="P21"/>
        <text:p text:style-name="P28"/>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1">QB8.1 Πείτε μου σε ποιο βαθμό συμφωνείτε ή διαφωνείτε με κάθε μία από τις ακόλουθες δηλώσεις: Οι θέσεις εργασίας που συνδέονται με τα προσόντα ΑΕΕΚ κινδυνεύουν να αντικατασταθούν από την αυτοματοποίηση (%-ΕΕ)</text:p>
            </table:table-cell>
            <table:covered-table-cell/>
            <table:covered-table-cell/>
            <table:covered-table-cell/>
          </table:table-row>
          <table:table-row>
            <table:table-cell table:style-name="Tableau32.A1" office:value-type="string">
              <text:p text:style-name="P67"/>
            </table:table-cell>
            <table:table-cell table:style-name="Tableau32.A1" office:value-type="string">
              <text:p text:style-name="P69">Σύνολο «Συμφωνία»</text:p>
            </table:table-cell>
            <table:table-cell table:style-name="Tableau32.A1" office:value-type="string">
              <text:p text:style-name="P69">Σύνολο «Διαφωνώ» </text:p>
            </table:table-cell>
            <table:table-cell table:style-name="Tableau32.A1" office:value-type="string">
              <text:p text:style-name="P69">Δεν ξέρω</text:p>
            </table:table-cell>
          </table:table-row>
          <table:table-row>
            <table:table-cell table:style-name="Tableau32.A1" office:value-type="string">
              <text:p text:style-name="P71">ΕΕ των 27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Φύλο</text:p>
            </table:table-cell>
            <table:covered-table-cell/>
            <table:covered-table-cell/>
            <table:covered-table-cell/>
          </table:table-row>
          <table:table-row>
            <table:table-cell table:style-name="Tableau32.A1" office:value-type="string">
              <text:p text:style-name="P71">Άνδρας </text:p>
            </table:table-cell>
            <table:table-cell table:style-name="Tableau32.B3" office:value-type="float" office:value="56">
              <text:p text:style-name="P69">56</text:p>
            </table:table-cell>
            <table:table-cell table:style-name="Tableau32.B3" office:value-type="float" office:value="36">
              <text:p text:style-name="P69">36</text:p>
            </table:table-cell>
            <table:table-cell table:style-name="Tableau32.B3" office:value-type="float" office:value="8">
              <text:p text:style-name="P69">8</text:p>
            </table:table-cell>
          </table:table-row>
          <table:table-row>
            <table:table-cell table:style-name="Tableau32.A1" office:value-type="string">
              <text:p text:style-name="P71">Γυναίκα </text:p>
            </table:table-cell>
            <table:table-cell table:style-name="Tableau32.B3" office:value-type="float" office:value="58">
              <text:p text:style-name="P69">58</text:p>
            </table:table-cell>
            <table:table-cell table:style-name="Tableau32.B3" office:value-type="float" office:value="33">
              <text:p text:style-name="P69">33</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Ηλικία</text:p>
            </table:table-cell>
            <table:covered-table-cell/>
            <table:covered-table-cell/>
            <table:covered-table-cell/>
          </table:table-row>
          <table:table-row>
            <table:table-cell table:style-name="Tableau32.A1" office:value-type="string">
              <text:p text:style-name="P71">15-24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25-39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40-54 </text:p>
            </table:table-cell>
            <table:table-cell table:style-name="Tableau32.B3" office:value-type="float" office:value="56">
              <text:p text:style-name="P69">56</text:p>
            </table:table-cell>
            <table:table-cell table:style-name="Tableau32.B3" office:value-type="float" office:value="37">
              <text:p text:style-name="P69">37</text:p>
            </table:table-cell>
            <table:table-cell table:style-name="Tableau32.B3" office:value-type="float" office:value="7">
              <text:p text:style-name="P69">7</text:p>
            </table:table-cell>
          </table:table-row>
          <table:table-row>
            <table:table-cell table:style-name="Tableau32.A1" office:value-type="string">
              <text:p text:style-name="P71">&gt;=55</text:p>
            </table:table-cell>
            <table:table-cell table:style-name="Tableau32.B3" office:value-type="float" office:value="57">
              <text:p text:style-name="P69">57</text:p>
            </table:table-cell>
            <table:table-cell table:style-name="Tableau32.B3" office:value-type="float" office:value="32">
              <text:p text:style-name="P69">32</text:p>
            </table:table-cell>
            <table:table-cell table:style-name="Tableau32.B3" office:value-type="float" office:value="11">
              <text:p text:style-name="P69">11</text:p>
            </table:table-cell>
          </table:table-row>
          <table:table-row>
            <table:table-cell table:style-name="Tableau32.A4" table:number-columns-spanned="4" office:value-type="string">
              <text:p text:style-name="P66">Εκπαίδευση (τέλος)</text:p>
            </table:table-cell>
            <table:covered-table-cell/>
            <table:covered-table-cell/>
            <table:covered-table-cell/>
          </table:table-row>
          <table:table-row>
            <table:table-cell table:style-name="Tableau32.A1" office:value-type="string">
              <text:p text:style-name="P71">&lt;=-15</text:p>
            </table:table-cell>
            <table:table-cell table:style-name="Tableau32.B3" office:value-type="float" office:value="56">
              <text:p text:style-name="P69">56</text:p>
            </table:table-cell>
            <table:table-cell table:style-name="Tableau32.B3" office:value-type="float" office:value="27">
              <text:p text:style-name="P69">27</text:p>
            </table:table-cell>
            <table:table-cell table:style-name="Tableau32.B3" office:value-type="float" office:value="17">
              <text:p text:style-name="P69">17</text:p>
            </table:table-cell>
          </table:table-row>
          <table:table-row>
            <table:table-cell table:style-name="Tableau32.A1" office:value-type="string">
              <text:p text:style-name="P71">16-19 </text:p>
            </table:table-cell>
            <table:table-cell table:style-name="Tableau32.B3" office:value-type="float" office:value="60">
              <text:p text:style-name="P69">60</text:p>
            </table:table-cell>
            <table:table-cell table:style-name="Tableau32.B3" office:value-type="float" office:value="32">
              <text:p text:style-name="P69">32</text:p>
            </table:table-cell>
            <table:table-cell table:style-name="Tableau32.B3" office:value-type="float" office:value="8">
              <text:p text:style-name="P69">8</text:p>
            </table:table-cell>
          </table:table-row>
          <table:table-row>
            <table:table-cell table:style-name="Tableau32.A1" office:value-type="string">
              <text:p text:style-name="P71">&gt;=20</text:p>
            </table:table-cell>
            <table:table-cell table:style-name="Tableau32.B3" office:value-type="float" office:value="54">
              <text:p text:style-name="P69">54</text:p>
            </table:table-cell>
            <table:table-cell table:style-name="Tableau32.B3" office:value-type="float" office:value="40">
              <text:p text:style-name="P69">40</text:p>
            </table:table-cell>
            <table:table-cell table:style-name="Tableau32.B3" office:value-type="float" office:value="6">
              <text:p text:style-name="P69">6</text:p>
            </table:table-cell>
          </table:table-row>
          <table:table-row>
            <table:table-cell table:style-name="Tableau32.A1" office:value-type="string">
              <text:p text:style-name="P71">Εξακολουθούν να μελετούν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Κατηγορία «Κοινωνικοεπαγγελματίες»</text:p>
            </table:table-cell>
            <table:covered-table-cell/>
            <table:covered-table-cell/>
            <table:covered-table-cell/>
          </table:table-row>
          <table:table-row>
            <table:table-cell table:style-name="Tableau32.A1" office:value-type="string">
              <text:p text:style-name="P71">Αυτοαπασχολούμενοι </text:p>
            </table:table-cell>
            <table:table-cell table:style-name="Tableau32.B3" office:value-type="float" office:value="55">
              <text:p text:style-name="P69">55</text:p>
            </table:table-cell>
            <table:table-cell table:style-name="Tableau32.B3" office:value-type="float" office:value="38">
              <text:p text:style-name="P69">38</text:p>
            </table:table-cell>
            <table:table-cell table:style-name="Tableau32.B3" office:value-type="float" office:value="7">
              <text:p text:style-name="P69">7</text:p>
            </table:table-cell>
          </table:table-row>
          <table:table-row>
            <table:table-cell table:style-name="Tableau32.A1" office:value-type="string">
              <text:p text:style-name="P71">Διευθυντές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1" office:value-type="string">
              <text:p text:style-name="P71">Άλλα λευκά περιλαίμια </text:p>
            </table:table-cell>
            <table:table-cell table:style-name="Tableau32.B3" office:value-type="float" office:value="58">
              <text:p text:style-name="P69">58</text:p>
            </table:table-cell>
            <table:table-cell table:style-name="Tableau32.B3" office:value-type="float" office:value="36">
              <text:p text:style-name="P69">36</text:p>
            </table:table-cell>
            <table:table-cell table:style-name="Tableau32.B3" office:value-type="float" office:value="6">
              <text:p text:style-name="P69">6</text:p>
            </table:table-cell>
          </table:table-row>
          <table:table-row>
            <table:table-cell table:style-name="Tableau32.A1" office:value-type="string">
              <text:p text:style-name="P71">Χειρωνακτικά εργαζόμενοι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Οικιακοί βοηθοί </text:p>
            </table:table-cell>
            <table:table-cell table:style-name="Tableau32.B3" office:value-type="float" office:value="54">
              <text:p text:style-name="P69">54</text:p>
            </table:table-cell>
            <table:table-cell table:style-name="Tableau32.B3" office:value-type="float" office:value="34">
              <text:p text:style-name="P69">34</text:p>
            </table:table-cell>
            <table:table-cell table:style-name="Tableau32.B3" office:value-type="float" office:value="12">
              <text:p text:style-name="P69">12</text:p>
            </table:table-cell>
          </table:table-row>
          <table:table-row>
            <table:table-cell table:style-name="Tableau32.A1" office:value-type="string">
              <text:p text:style-name="P71">Άνεργοι </text:p>
            </table:table-cell>
            <table:table-cell table:style-name="Tableau32.B3" office:value-type="float" office:value="60">
              <text:p text:style-name="P69">60</text:p>
            </table:table-cell>
            <table:table-cell table:style-name="Tableau32.B3" office:value-type="float" office:value="31">
              <text:p text:style-name="P69">31</text:p>
            </table:table-cell>
            <table:table-cell table:style-name="Tableau32.B3" office:value-type="float" office:value="9">
              <text:p text:style-name="P69">9</text:p>
            </table:table-cell>
          </table:table-row>
          <table:table-row>
            <table:table-cell table:style-name="Tableau32.A1" office:value-type="string">
              <text:p text:style-name="P71">Συνταξιούχος </text:p>
            </table:table-cell>
            <table:table-cell table:style-name="Tableau32.B3" office:value-type="float" office:value="59">
              <text:p text:style-name="P69">59</text:p>
            </table:table-cell>
            <table:table-cell table:style-name="Tableau32.B3" office:value-type="float" office:value="29">
              <text:p text:style-name="P69">29</text:p>
            </table:table-cell>
            <table:table-cell table:style-name="Tableau32.B3" office:value-type="float" office:value="12">
              <text:p text:style-name="P69">12</text:p>
            </table:table-cell>
          </table:table-row>
          <table:table-row>
            <table:table-cell table:style-name="Tableau32.A1" office:value-type="string">
              <text:p text:style-name="P71">Φοιτητές </text:p>
            </table:table-cell>
            <table:table-cell table:style-name="Tableau32.B3" office:value-type="float" office:value="58">
              <text:p text:style-name="P69">58</text:p>
            </table:table-cell>
            <table:table-cell table:style-name="Tableau32.B3" office:value-type="float" office:value="35">
              <text:p text:style-name="P69">35</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Υποκειμενική αστικοποίηση</text:p>
            </table:table-cell>
            <table:covered-table-cell/>
            <table:covered-table-cell/>
            <table:covered-table-cell/>
          </table:table-row>
          <table:table-row>
            <table:table-cell table:style-name="Tableau32.A1" office:value-type="string">
              <text:p text:style-name="P71">Αγροτική περιοχή ή χωριό </text:p>
            </table:table-cell>
            <table:table-cell table:style-name="Tableau32.B3" office:value-type="float" office:value="56">
              <text:p text:style-name="P69">56</text:p>
            </table:table-cell>
            <table:table-cell table:style-name="Tableau32.B3" office:value-type="float" office:value="35">
              <text:p text:style-name="P69">35</text:p>
            </table:table-cell>
            <table:table-cell table:style-name="Tableau32.B3" office:value-type="float" office:value="9">
              <text:p text:style-name="P69">9</text:p>
            </table:table-cell>
          </table:table-row>
          <table:table-row>
            <table:table-cell table:style-name="Tableau32.A1" office:value-type="string">
              <text:p text:style-name="P71">Μικρές ή μεσαίες πόλεις </text:p>
            </table:table-cell>
            <table:table-cell table:style-name="Tableau32.B3" office:value-type="float" office:value="57">
              <text:p text:style-name="P69">57</text:p>
            </table:table-cell>
            <table:table-cell table:style-name="Tableau32.B3" office:value-type="float" office:value="35">
              <text:p text:style-name="P69">35</text:p>
            </table:table-cell>
            <table:table-cell table:style-name="Tableau32.B3" office:value-type="float" office:value="8">
              <text:p text:style-name="P69">8</text:p>
            </table:table-cell>
          </table:table-row>
          <table:table-row>
            <table:table-cell table:style-name="Tableau32.A1" office:value-type="string">
              <text:p text:style-name="P71">Μεγάλη πόλη </text:p>
            </table:table-cell>
            <table:table-cell table:style-name="Tableau32.B3" office:value-type="float" office:value="57">
              <text:p text:style-name="P69">57</text:p>
            </table:table-cell>
            <table:table-cell table:style-name="Tableau32.B3" office:value-type="float" office:value="34">
              <text:p text:style-name="P69">34</text:p>
            </table:table-cell>
            <table:table-cell table:style-name="Tableau32.B3" office:value-type="float" office:value="9">
              <text:p text:style-name="P69">9</text:p>
            </table:table-cell>
          </table:table-row>
          <table:table-row>
            <table:table-cell table:style-name="Tableau32.A4" table:number-columns-spanned="4" office:value-type="string">
              <text:p text:style-name="P66">Αντίληψη της ΑΕΕΚ στη (ΧΩΡΑ ΜΑΣ)</text:p>
            </table:table-cell>
            <table:covered-table-cell/>
            <table:covered-table-cell/>
            <table:covered-table-cell/>
          </table:table-row>
          <table:table-row>
            <table:table-cell table:style-name="Tableau32.A1" office:value-type="string">
              <text:p text:style-name="P71">Θετική </text:p>
            </table:table-cell>
            <table:table-cell table:style-name="Tableau32.B3" office:value-type="float" office:value="60">
              <text:p text:style-name="P69">60</text:p>
            </table:table-cell>
            <table:table-cell table:style-name="Tableau32.B3" office:value-type="float" office:value="33">
              <text:p text:style-name="P69">33</text:p>
            </table:table-cell>
            <table:table-cell table:style-name="Tableau32.B3" office:value-type="float" office:value="7">
              <text:p text:style-name="P69">7</text:p>
            </table:table-cell>
          </table:table-row>
          <table:table-row>
            <table:table-cell table:style-name="Tableau32.A1" office:value-type="string">
              <text:p text:style-name="P71">Αρνητική </text:p>
            </table:table-cell>
            <table:table-cell table:style-name="Tableau32.B3" office:value-type="float" office:value="52">
              <text:p text:style-name="P69">52</text:p>
            </table:table-cell>
            <table:table-cell table:style-name="Tableau32.B3" office:value-type="float" office:value="41">
              <text:p text:style-name="P69">41</text:p>
            </table:table-cell>
            <table:table-cell table:style-name="Tableau32.B3" office:value-type="float" office:value="7">
              <text:p text:style-name="P69">7</text:p>
            </table:table-cell>
          </table:table-row>
          <table:table-row>
            <table:table-cell table:style-name="Tableau32.A4" table:number-columns-spanned="4" office:value-type="string">
              <text:p text:style-name="P66">Παρακολούθησε ποτέ αρχική επαγγελματική εκπαίδευση (ανώτερη δευτεροβάθμια)</text:p>
            </table:table-cell>
            <table:covered-table-cell/>
            <table:covered-table-cell/>
            <table:covered-table-cell/>
          </table:table-row>
          <table:table-row>
            <table:table-cell table:style-name="Tableau32.A1" office:value-type="string">
              <text:p text:style-name="P71">Ναι </text:p>
            </table:table-cell>
            <table:table-cell table:style-name="Tableau32.B3" office:value-type="float" office:value="59">
              <text:p text:style-name="P69">59</text:p>
            </table:table-cell>
            <table:table-cell table:style-name="Tableau32.B3" office:value-type="float" office:value="35">
              <text:p text:style-name="P69">35</text:p>
            </table:table-cell>
            <table:table-cell table:style-name="Tableau32.B3" office:value-type="float" office:value="6">
              <text:p text:style-name="P69">6</text:p>
            </table:table-cell>
          </table:table-row>
          <table:table-row>
            <table:table-cell table:style-name="Tableau32.A1" office:value-type="string">
              <text:p text:style-name="P71">Όχι </text:p>
            </table:table-cell>
            <table:table-cell table:style-name="Tableau32.B3" office:value-type="float" office:value="55">
              <text:p text:style-name="P69">55</text:p>
            </table:table-cell>
            <table:table-cell table:style-name="Tableau32.B3" office:value-type="float" office:value="34">
              <text:p text:style-name="P69">34</text:p>
            </table:table-cell>
            <table:table-cell table:style-name="Tableau32.B3" office:value-type="float" office:value="11">
              <text:p text:style-name="P69">11</text:p>
            </table:table-cell>
          </table:table-row>
        </table:table>
        <text:p text:style-name="P21"/>
        <text:p text:style-name="P29"/>
      </text:section>
      <text:h text:style-name="P17" text:outline-level="1"><text:bookmark-start text:name="__RefHeading___Toc215598_2930363814"/>Συμπέρασμα <text:bookmark-end text:name="__RefHeading___Toc215598_2930363814"/></text:h>
      <text:p text:style-name="P21"/>
      <text:section text:style-name="Sect2" text:name="Section7">
        <text:p text:style-name="P29">Αυτό το Ειδικό Ευρωβαρόμετρο δείχνει ότι οι Ευρωπαίοι αναγνωρίζουν ευρέως τα υψηλής ποιότητας και ευεργετικά αποτελέσματα της αρχικής επαγγελματικής εκπαίδευσης και κατάρτισης (ΕΕΚ), ακόμη και αν εξακολουθούν να υπάρχουν παρωχημένες αντιλήψεις και στερεότυπα. Η ΕΕΚ θεωρείται θετική, με ποιοτική μάθηση, ικανούς εκπαιδευτικούς, σύγχρονες υποδομές και ισχυρούς δεσμούς με θέσεις εργασίας με υψηλή ζήτηση. Είναι η εκπαιδευτική οδός που συνιστάται ευρύτερα στους νέους από τους Ευρωπαίους. Ταυτόχρονα, η γενική εκπαίδευση εξακολουθεί να χαίρει υψηλότερου κοινωνικού κύρους και η συμμετοχή στην ΕΕΚ παραμένει άνιση τόσο μεταξύ των κρατών μελών όσο και μεταξύ των γενεών. </text:p>
        <text:p text:style-name="P36">Το αναξιοποίητο δυναμικό της ΕΕΚ: ισχυρά αποτελέσματα, παρωχημένες αντιλήψεις </text:p>
        <text:p text:style-name="P21">Οι Ευρωπαίοι εκτιμούν σαφώς τα πρακτικά πλεονεκτήματα της ΕΕΚ. Δύο στους τρεις πολίτες δηλώνουν ότι η ΕΕΚ έχει θετική εικόνα στη χώρα τους, με πλειοψηφίες σε όλα σχεδόν τα κράτη μέλη. Οι υποδομές και το προσωπικό θεωρούνται επίσης καλά, με το 78 % να δηλώνει ότι η ΕΕΚ παρέχει πρόσβαση σε σύγχρονες εγκαταστάσεις και το 79 % ότι οι εκπαιδευτικοί και οι εκπαιδευτές είναι ικανοί. Συνολικά, το 73 % είναι πεπεισμένο ότι η ΕΕΚ προσφέρει μάθηση υψηλής ποιότητας. </text:p>
        <text:p text:style-name="P36">Η ΕΕΚ αναγνωρίζεται ως ποιοτική εκπαιδευτική οδός </text:p>
        <text:p text:style-name="P21">Οι ερωτηθέντες υποστηρίζουν σταθερά την ποιότητα της παροχής ΕΕΚ σε ολόκληρη την Ευρώπη. Οι αντιλήψεις για την ικανότητα των εκπαιδευτικών, την ποιότητα της μάθησης και τις σύγχρονες υποδομές συμβάλλουν στην ευρεία αίσθηση ότι η ΕΕΚ προσφέρει στέρεα εκπαιδευτικά θεμέλια. Η έγκαιρη είσοδος στην αγορά εργασίας αποτελεί ισχυρό κίνητρο για πολλούς εκπαιδευόμενους: περισσότεροι από τους μισούς Ευρωπαίους (53 %) αναφέρουν την ανάγκη ή την επιθυμία να κερδίσουν χρήματα γρήγορα, τον συχνότερα αναφερόμενο παράγοντα σε 24 κράτη μέλη, και περισσότεροι από τους μισούς αυτοαπασχολούμενους κατέχουν τίτλο ΕΕΚ. </text:p>
        <text:p text:style-name="P36">Η ΕΕΚ παρέχει δεξιότητες για καλά αμειβόμενες θέσεις εργασίας σε υψηλή ζήτηση </text:p>
        <text:p text:style-name="P21">Οι Ευρωπαίοι πιστεύουν ευρέως ότι η ΕΕΚ παρέχει στους φοιτητές τεχνικές δεξιότητες σχετικές με την εργασία (85 %) που οδηγούν σε θέσεις εργασίας υψηλής ζήτησης (82 %). Τα δύο τρίτα λένε ότι αυτές οι θέσεις εργασίας είναι καλά αμειβόμενες. Ένας στους πέντε ερωτηθέντες (21 %) αναφέρει επίσης τις επιχειρηματικές φιλοδοξίες ως λόγο επιλογής της ΕΕΚ, υπογραμμίζοντας τον ρόλο της στην υποστήριξη της αυτοαπασχόλησης και των επιχειρήσεων. </text:p>
        <text:p text:style-name="P36">Οι Ευρωπαίοι συνιστούν ΕΕΚ στους νέους </text:p>
        <text:p text:style-name="P35">Τα πλεονεκτήματα της ΕΕΚ μεταφράζονται σε συγκεκριμένες συστάσεις. Οι μισοί Ευρωπαίοι (50 %) συνιστούν την επαγγελματική δευτεροβάθμια εκπαίδευση σε νέους που επιλέγουν διαδρομές ανώτερης δευτεροβάθμιας εκπαίδευσης, γεγονός που την καθιστά τη συχνότερα συνιστώμενη επιλογή σε ολόκληρη την ΕΕ. Σε τριτοβάθμιο επίπεδο, το 52 % θα συνιστούσε τριτοβάθμια επαγγελματική εκπαίδευση και κατάρτιση, σε σύγκριση με το 35 % που θα συνιστούσε τριτοβάθμια ακαδημαϊκή εκπαίδευση. Ωστόσο, υπάρχει χάσμα μεταξύ των γενεών, καθώς τα άτομα ηλικίας 25-54 ετών είναι πολύ πιθανότερο να συστήσουν γενική δευτεροβάθμια εκπαίδευση (53%) σε σύγκριση με τους ερωτηθέντες ηλικίας 55 ετών και άνω (33%), γεγονός που αποκαλύπτει μια εντυπωσιακή αντιστροφή απόψεων μεταξύ των γενεών. </text:p>
        <text:p text:style-name="P37">Παραμένει ένα επίμονο κενό εικόνας </text:p>
        <text:p text:style-name="P35">Παρά τα πλεονεκτήματα αυτά, η ΕΕΚ αντιμετωπίζει σημαντικό χάσμα αντίληψης. Τα τρία τέταρτα των Ευρωπαίων δηλώνουν ότι η γενική ανώτερη δευτεροβάθμια εκπαίδευση έχει πιο θετική εικόνα στη χώρα τους και περισσότεροι από οκτώ στους δέκα δηλώνουν ότι οι μαθητές με υψηλές επιδόσεις ενθαρρύνονται συστηματικά προς τη γενική εκπαίδευση. Ωστόσο, οι περισσότεροι ερωτηθέντες θεωρούν ότι η γενική εκπαίδευση είναι ευκολότερη από την ΕΕΚ (52% έναντι 36%), γεγονός που υποδηλώνει ένα παράδοξο στις αντιλήψεις του κοινού. Η συμμετοχή στην ΕΕΚ ποικίλλει σημαντικά σε ολόκληρη την Ευρωπαϊκή Ένωση, από 21% στην Ελλάδα έως 68% στη Σλοβενία, γεγονός που αποκαλύπτει βαθιές διαρθρωτικές και πολιτιστικές διαφορές στον τρόπο με τον οποίο τα κράτη μέλη οργανώνουν την ανώτερη δευτεροβάθμια εκπαίδευση. Οι χώρες με καθιερωμένα συστήματα διττής κατάρτισης έχουν αποκλίνοντα αποτελέσματα που αμφισβητούν απλές παραδοχές σχετικά με τον θεσμικό σχεδιασμό. Στη Γερμανία (82% θετικές αντιλήψεις, 63% συμμετοχή) η ποιότητα της ΕΕΚ χαρακτηρίζεται από υψηλό κύρος και υπάρχει ισχυρή εμπιστοσύνη του κοινού στην ΕΕΚ. Ωστόσο, το μοντέλο του διττού συστήματος δεν εγγυάται ομοιόμορφα θετικές αντιλήψεις: οι Κάτω Χώρες καταγράφουν τη λιγότερο θετική συνολική εικόνα της ΕΕΚ στην ΕΕ (44 %), παρά τη μακρά παράδοση συνδυασμού της μάθησης στον χώρο εργασίας με τη διδασκαλία στην τάξη. Η Δανία παρουσιάζει ένα ακόμη μοτίβο, με ισχυρές αντιλήψεις για την ποιότητα, αλλά με ένα ιδιαίτερα υψηλό ποσοστό ερωτηθέντων (42%) που λένε ότι οι συστάσεις εξαρτώνται από τις ατομικές περιστάσεις, γεγονός που υποδηλώνει μια πιο εξατομικευμένη, λιγότερο κατηγορηματική προσέγγιση στην επιλογή εκπαιδευτικών διαδρομών. Αυτές οι <text:soft-page-break/>διαφορές εντός των χωρών του διττού συστήματος καταδεικνύουν ότι οι θεσμικές δομές από μόνες τους δεν καθορίζουν τις αντιλήψεις του κοινού και ότι οι απόψεις διαμορφώνονται από ένα ευρύτερο μείγμα παραγόντων που μπορεί να περιλαμβάνουν πολιτιστικές στάσεις, συνθήκες της αγοράς εργασίας, επικοινωνιακές πρακτικές και τον ρόλο των κοινωνικών εταίρων. </text:p>
        <text:p text:style-name="P37">Οι εσφαλμένες αντιλήψεις και τα έμφυλα στερεότυπα ενδέχεται να περιορίσουν την προσφυγή της ΕΕΚ </text:p>
        <text:p text:style-name="P35">Οι μισοί Ευρωπαίοι πιστεύουν ότι τα προγράμματα ΕΕΚ δεν φαίνεται να δίνουν επαρκή προσοχή σε βασικές δεξιότητες, όπως ο γραμματισμός ή ο ψηφιακός γραμματισμός, και ένα παρόμοιο ποσοστό πιστεύει ότι οι εγκάρσιες δεξιότητες, όπως η επικοινωνία και η κριτική σκέψη, αντιμετωπίζονται ανεπαρκώς. Οι διαφορές μεταξύ των ερωτηθέντων με και χωρίς εμπειρία ΕΕΚ είναι μικρές, στο 53 % έναντι 48 % για τις βασικές δεξιότητες και 53 % έναντι 50 % για τις εγκάρσιες δεξιότητες. Αυτό το μοτίβο υποδηλώνει ένα αντιληπτό υποκείμενο κενό στο πρόγραμμα σπουδών ΕΕΚ. </text:p>
        <text:p text:style-name="P35">Δεδομένου ότι η έρευνα δεν συνέκρινε την ΕΕΚ με τη γενική εκπαίδευση, οι απόψεις αυτές ενδέχεται να αντικατοπτρίζουν ευρύτερες ανησυχίες σχετικά με αυτές τις δεξιότητες και τις υψηλότερες προσδοκίες που συχνά τίθενται για την ΕΕΚ. Οι απόψεις αυτές συμβαδίζουν με την ισχυρή υποστήριξη της ΕΕΚ για την παροχή εξειδικευμένων τεχνικών δεξιοτήτων (85 %) και ποιοτικής μάθησης (73 %). Η μεροληψία λόγω φύλου εξακολουθεί επίσης να αποτελεί πρόκληση: Το 55 % θεωρεί ότι τα πεδία ΕΕΚ που σχετίζονται με τους τομείς STEM είναι καταλληλότερα για τους άνδρες, με μεγάλες αποκλίσεις μεταξύ των κρατών μελών. Πολλοί ερωτηθέντες πιστεύουν ότι οι γυναίκες που ενδιαφέρονται για τεχνικά θέματα συχνά διοχετεύονται προς τη γενική εκπαίδευση και ότι οι γυναίκες σε τομείς ΕΕΚ που σχετίζονται με τους τομείς STEM λαμβάνουν περιορισμένη ενθάρρυνση. Εν τω μεταξύ, οι άνδρες που δεν έχουν υψηλές επιδόσεις θεωρείται ότι αντιμετωπίζουν πίεση για να επιλέξουν ΕΕΚ. </text:p>
        <text:p text:style-name="P35">Η χαμηλή προβολή του κύρους και της κοινωνικής θέσης της ΕΕΚ (που αναφέρεται μόνο από το 16% ως παράγοντας εκπαιδευτικής επιλογής) υποδηλώνει σημαντικά περιθώρια ευαισθητοποίησης του κοινού σχετικά με την αξία και την κοινωνική συμβολή της επαγγελματικής εκπαίδευσης. </text:p>
        <text:p text:style-name="P37">Επιχειρηματικότητα και αυτοαπασχόληση στην ΕΕΚ </text:p>
        <text:p text:style-name="P35">Τα επιχειρηματικά κίνητρα αποτελούν σημαντικό παράγοντα στην εκπαιδευτική επιλογή. Ένας στους πέντε ερωτηθέντες (21 %) αναγνωρίζει την επιθυμία να γίνει αυτοαπασχολούμενος ή να ξεκινήσει μια επιχείρηση ως κύριο λόγο για την επιλογή ΕΕΚ, ενώ περισσότεροι από τους μισούς αυτοαπασχολούμενους στην ΕΕ διαθέτουν τίτλο ΕΕΚ. Τα πορίσματα αυτά αναδεικνύουν τον ρόλο της ΕΕΚ στη διευκόλυνση ποικίλων σταδιοδρομιών και στη στήριξη του επιχειρηματικού τοπίου της Ευρώπης. </text:p>
        <text:p text:style-name="P37">Η επικείμενη στρατηγική ΕΕΚ παρέχει μια έγκαιρη ευκαιρία </text:p>
        <text:p text:style-name="P35">Σε όλη την έρευνα, αναδύεται ένα πρότυπο γενεών. Οι νεότεροι ερωτηθέντες τείνουν να έχουν μεγαλύτερη επίγνωση των εμποδίων και των προκαταλήψεων στην επαγγελματική εκπαίδευση από ό,τι οι παλαιότερες γενιές. Ταυτόχρονα, η ευαισθητοποίηση αυτή συμπίπτει με χαμηλότερα ποσοστά συμμετοχής στην ΕΕΚ και ισχυρότερες προτιμήσεις για ακαδημαϊκές διαδρομές. Τα άτομα ηλικίας 15 έως 24 ετών αναφέρουν ποσοστό συμμετοχής στην ΕΕΚ 46 % σε σύγκριση με 52-53 % μεταξύ των ατόμων ηλικίας 25 έως 54 ετών. Αυτή η νεότερη ομάδα είναι πιο διατεθειμένη από τους ηλικιωμένους ερωτηθέντες να συστήσει γενική δευτεροβάθμια εκπαίδευση. Αυτό υποδηλώνει ότι το υψηλότερο μορφωτικό επίπεδο συσχετίζεται τόσο με μεγαλύτερη ευαισθητοποίηση σχετικά με τις ελλείψεις της ΕΕΚ όσο και με μεγαλύτερη προτίμηση για ακαδημαϊκές διαδρομές, ένα πρότυπο με σημαντικές επιπτώσεις για τη μελλοντική ελκυστικότητα της επαγγελματικής εκπαίδευσης μεταξύ των πληθυσμών υψηλής ειδίκευσης. </text:p>
        <text:p text:style-name="P35">Παράλληλα με αυτές τις αντιλήψεις, το 56 % των Ευρωπαίων δηλώνουν ότι οι θέσεις εργασίας που συνδέονται με τα επαγγελματικά προσόντα ΕΕΚ κινδυνεύουν να αντικατασταθούν από την αυτοματοποίηση. Η ανησυχία αυτή συνυπάρχει με την ευρεία αναγνώριση ότι τα προσόντα ΕΕΚ οδηγούν επί του παρόντος σε θέσεις εργασίας με υψηλή ζήτηση (όπως πιστεύει το 82 %). Ευρύτερα στοιχεία της έρευνας επιβεβαιώνουν το εξής: το Ειδικό Ευρωβαρόμετρο για την τεχνητή νοημοσύνη και το μέλλον της εργασίας (2024) διαπίστωσε ότι το 66 % των Ευρωπαίων εξέφρασε ανησυχία για την απώλεια θέσεων εργασίας σε ολόκληρη την οικονομία συνολικά, γεγονός που υποδηλώνει ότι το άγχος της αυτοματοποίησης εκτείνεται πολύ πέρα από τις επαγγελματικές διαδρομές. </text:p>
        <text:p text:style-name="P35">Τα πορίσματα φαίνεται να υποδηλώνουν ότι η πρόκληση για την ΕΕΚ δεν έγκειται στις επιδόσεις ή τη συνάφειά της, αλλά στον τρόπο με τον οποίο γίνεται αντιληπτή. Ως εκ τούτου, η επικείμενη στρατηγική ΕΕΚ παρέχει μια έγκαιρη ευκαιρία να ενισχυθεί η εικόνα της ως πρώτης επιλογής για πολλούς περισσότερους Ευρωπαίους, να προβληθεί αποτελεσματικότερα η υψηλής ποιότητας εκπαίδευση και οι δεξιότητες που προσφέρει και να αντιμετωπιστούν τα στερεότυπα και οι προκαταλήψεις <text:soft-page-break/>που εξακολουθούν να επηρεάζουν τις επιλογές διαδρομής και να περιορίζουν την ομάδα-στόχο. </text:p>
        <text:p text:style-name="P35"/>
        <text:section text:style-name="Sect1" text:name="Section9">
          <text:h text:style-name="P18" text:outline-level="1"><text:bookmark-start text:name="__RefHeading___Toc75083_2832584591"/>Παρατηρήσεις<text:bookmark-end text:name="__RefHeading___Toc75083_2832584591"/></text:h>
          <text:p text:style-name="P35"/>
        </text:section>
        <text:p text:style-name="P39">(Πιέρ Ντιουμεγκάρντ)</text:p>
        <text:p text:style-name="P40"><text:span text:style-name="T54">(IV 1) Τα χρώματα αντιστρέφονται μεταξύ του συνολικού γραφήματος πίτας και του γραφήματος ράβδων ανά χώρα. </text:span>Είναι κρίμα να μην διατηρηθούν συνεπείς γραφικές συμβάσεις σε όλη την έκθεση. </text:p>
        <text:p text:style-name="P39"/>
        <text:p text:style-name="P40"><text:span text:style-name="T54">Όπως συμβαίνει πολύ συχνά, οι διαφορές μεταξύ των χωρών είναι μεγαλύτερες από τις διαφορές μεταξύ των κοινωνικών ομάδων (φύλο, ηλικία, μορφωτικό επίπεδο κ.λπ.). Συχνά βρίσκει κανείς προτάσεις στην παρούσα έκθεση, όπως «Οι διαφορές ανά φύλο είναι αμελητέες» ή «Δεν υπάρχουν διαφορές στην αντίληψη ανά φύλο». </text:span>Αξίζει να τονιστεί αυτή η ομοιότητα στις απαντήσεις μεταξύ των φύλων. </text:p>
        <text:p text:style-name="P39"/>
        <text:h text:style-name="P7" text:outline-level="1"/>
        <text:h text:style-name="P7" text:outline-level="1"><text:bookmark-start text:name="__RefHeading___Toc215600_2930363814"/>Τεχνικές προδιαγραφές<text:bookmark-end text:name="__RefHeading___Toc215600_2930363814"/></text:h>
        <text:p text:style-name="P35">Μεταξύ 6 και 30 Νοεμβρίου 2025, η Verian Belgium πραγματοποίησε το κύμα 104,2 της έρευνας του Ευρωβαρόμετρου, κατόπιν αιτήματος της Ευρωπαϊκής Επιτροπής, Γενική Διεύθυνση Επικοινωνίας, Μονάδα «Δημόσια γνώμη και ενημέρωση· Συμμετοχή των πολιτών». </text:p>
        <text:p text:style-name="P35"/>
        <text:p text:style-name="P35">Το Κύμα 104.2 καλύπτει τον πληθυσμό των αντίστοιχων εθνικοτήτων των κρατών μελών της Ευρωπαϊκής Ένωσης, που κατοικούν σε καθένα από τα 27 κράτη μέλη και είναι ηλικίας 15 ετών και άνω. </text:p>
        <text:p text:style-name="P35">Ο βασικός σχεδιασμός δείγματος που εφαρμόζεται σε όλες τις χώρες είναι ένας στρωματοποιημένος σχεδιασμός πολλαπλών σταδίων, τυχαίος (πιθανότητα). Σε κάθε χώρα, το πλαίσιο του δείγματος διαστρωματώνεται πρώτα από τις περιφέρειες NUTS και εντός κάθε περιφέρειας από ένα μέτρο αστικής ανάπτυξης (DEGURBA). Ο αριθμός των σημείων δειγματοληψίας που επιλέγονται σε κάθε στρώμα αντικατοπτρίζει τον πληθυσμό στρώματος 15+. Στο δεύτερο στάδιο σχεδιάστηκαν σημεία δειγματοληψίας με πιθανότητα ανάλογη με το μέγεθος του πληθυσμού τους 0+ μέσα από κάθε στρώμα. Ως εκ τούτου, τα δείγματα αντιπροσωπεύουν το σύνολο της επικράτειας των χωρών που συμμετείχαν στην έρευνα σύμφωνα με το NUTS II της EUROSTAT (ή ισοδύναμο) και σύμφωνα με την κατανομή του μόνιμου πληθυσμού των αντίστοιχων εθνικοτήτων σε μητροπολιτικές, αστικές και αγροτικές περιοχές.<text:note text:id="ftn61" text:note-class="footnote"><text:note-citation>61</text:note-citation><text:note-body><text:p text:style-name="Footnote"><text:span text:style-name="T55">Αστική αγροτική ταξινόμηση με βάση την DEGURBA (</text:span><text:a xlink:type="simple" xlink:href="https://ec.europa.eu/eurostat/web/degree-of-urbanisation/background" text:style-name="Internet_20_link" text:visited-style-name="Visited_20_Internet_20_Link"><text:span text:style-name="T55">https://ec.europa.eu/eurostat/web/degree-of-urbanisation/background</text:span></text:a><text:span text:style-name="T55">) </text:span></text:p></text:note-body></text:note> </text:p>
        <text:p text:style-name="P35">Σε κάθε ένα από τα επιλεγμένα σημεία δειγματοληψίας, σχεδιάστηκε τυχαία μια αρχική συντεταγμένη και χρησιμοποιήθηκε ένα εργαλείο αντίστροφης γεωκωδικοποίησης για τον προσδιορισμό της πλησιέστερης διεύθυνσης στη συντεταγμένη. Αυτή η διεύθυνση ήταν η αρχική διεύθυνση για τον τυχαίο περίπατο. Περαιτέρω διευθύνσεις (κάθε Nth διεύθυνση) επιλέχθηκαν με τυποποιημένες διαδικασίες "τυχαίας διαδρομής", από την αρχική διεύθυνση. Σε κάθε νοικοκυριό, ο ερωτώμενος κλήθηκε τυχαία. Η προσέγγιση της τυχαίας επιλογής εξαρτιόταν από το μέγεθος του νοικοκυριού. Για παράδειγμα, για νοικοκυριά με δύο 15+ μέλη, το σενάριο χρησιμοποιήθηκε για την επιλογή είτε του πληροφοριοδότη (άτομο που απαντά στο ερωτηματολόγιο διαλογής) είτε του άλλου επιλέξιμου μέλους του νοικοκυριού. Για νοικοκυριά με τρία 15+ μέλη χρησιμοποιήθηκε το σενάριο για την επιλογή είτε του πληροφοριοδότη (1/3 του χρόνου) είτε των δύο άλλων επιλέξιμων μελών του νοικοκυριού (2/3 του χρόνου). Όταν επιλέχθηκαν τα δύο άλλα μέλη, ο υπεύθυνος της συνέντευξης κλήθηκε στη συνέχεια είτε να ζητήσει το νεότερο είτε το μεγαλύτερο σε ηλικία. Το σενάριο θα εκχωρούσε τυχαία την επιλογή σε νεότερους ή μεγαλύτερους με ίσες πιθανότητες. Η διαδικασία αυτή συνεχίζεται για τέσσερα 15+ μέλη του νοικοκυριού, τα οποία ζητούν τυχαία το νεότερο, το δεύτερο νεότερο και το μεγαλύτερο σε ηλικία. Για τα νοικοκυριά με πέντε 15+ μέλη επιστρέφουμε στον κανόνα των τελευταίων γενεθλίων. </text:p>
        <text:p text:style-name="P35">Εάν δεν υπήρξε επαφή με κανέναν στο νοικοκυριό ή εάν ο ερωτώμενος που επιλέχθηκε δεν ήταν διαθέσιμος (απασχολημένος), ο ερωτώμενος επισκέφθηκε εκ νέου το ίδιο νοικοκυριό έως και τρεις επιπλέον φορές (τέσσερις προσπάθειες επαφής συνολικά). Οι ερωτηθέντες δεν αναφέρουν ποτέ ότι η έρευνα διεξάγεται εκ των προτέρων για λογαριασμό της Ευρωπαϊκής Επιτροπής· μπορούν να παρέχουν τις πληροφορίες αυτές μετά την ολοκλήρωση της έρευνας, κατόπιν αιτήματος. </text:p>
        <text:p text:style-name="P35">Η φάση πρόσληψης ήταν ελαφρώς διαφορετική στις Κάτω Χώρες, τη Φινλανδία και τη Σουηδία. Στις δύο τελευταίες χώρες, επιλέχθηκε δείγμα διευθύνσεων σε κάθε σημείο δειγματοληψίας από το μητρώο διευθύνσεων ή πληθυσμού (στη Φινλανδία, η επιλογή δεν πραγματοποιείται σε όλα τα σημεία δειγματοληψίας, αλλά σε ορισμένα σημεία όπου τα ποσοστά απόκρισης αναμένεται να βελτιωθούν). Η επιλογή των διευθύνσεων έγινε με τυχαίο τρόπο. Στη συνέχεια, πραγματοποιήθηκε τηλεφωνική επικοινωνία με τα νοικοκυριά, τα οποία προσλήφθηκαν για να συμμετάσχουν στην έρευνα. Στις Κάτω Χώρες, χρησιμοποιείται δείγμα RDD διπλού πλαισίου (κινητοί και σταθεροί αριθμοί), καθώς δεν υπάρχει ολοκληρωμένο μητρώο πληθυσμού με διαθέσιμους αριθμούς τηλεφώνου. Η επιλογή των αριθμών και στα δύο πλαίσια γίνεται με τυχαίο τρόπο με κάθε αριθμό να έχει ίση πιθανότητα επιλογής. Σε αντίθεση με τη Σουηδία και τη Φινλανδία, το δείγμα είναι μη ομαδοποιημένο. </text:p>
        <text:p text:style-name="P30"/>
      </text:section>
      <text:p text:style-name="P41">(ινστιτούτα)</text:p>
      <text:p text:style-name="P4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Ποσοστά απόκρισης <text:bookmark-end text:name="__RefHeading___Toc215602_2930363814"/></text:h>
        <text:p text:style-name="P41">Για κάθε χώρα πραγματοποιείται σύγκριση μεταξύ του αποκρινόμενου δείγματος και του σύμπαντος (δηλαδή του συνολικού πληθυσμού της χώρας). Τα βάρη χρησιμοποιούνται για την αντιστοίχιση του αποκρινόμενου δείγματος στο σύμπαν με το φύλο ανά ηλικία, περιοχή και βαθμό αστικοποίησης. Για τις ευρωπαϊκές εκτιμήσεις (δηλ. τον μέσο όρο της ΕΕ), πραγματοποιείται προσαρμογή στους συντελεστές στάθμισης των επιμέρους χωρών, με στάθμιση προς τα πάνω ή προς τα κάτω, ώστε να αντικατοπτρίζεται ο πληθυσμός τους ηλικίας 15+ ως ποσοστό του πληθυσμού της ΕΕ των 15+. </text:p>
        <text:p text:style-name="P41"/>
        <text:p text:style-name="P41">Τα ποσοστά απάντησης υπολογίζονται διαιρώντας τον συνολικό αριθμό των πλήρων συνεντεύξεων με τον αριθμό όλων των διευθύνσεων στις οποίες πραγματοποιήθηκε επίσκεψη, εκτός από εκείνες που δεν είναι επιλέξιμες, αλλά συμπεριλαμβανομένων εκείνων στις οποίες η επιλεξιμότητα είναι άγνωστη. Για το κύμα 104,2 της έρευνας του Ευρωβαρόμετρου, τα ποσοστά απόκρισης για τις χώρες της ΕΕ-27, όπως υπολογίστηκαν από τη Verian Belgium, είναι τα εξής: </text:p>
        <text:p text:style-name="P41"/>
        <text:p text:style-name="P42"/>
        <table:table table:name="Tableau33" table:style-name="Tableau33">
          <table:table-column table:style-name="Tableau33.A" table:number-columns-repeated="3"/>
          <table:table-row table:style-name="Tableau33.1">
            <table:table-cell table:style-name="Tableau33.A1" office:value-type="string">
              <text:p text:style-name="P67"/>
            </table:table-cell>
            <table:table-cell table:style-name="Tableau33.A1" office:value-type="string">
              <text:p text:style-name="P71">ΧΩΡΕΣ</text:p>
            </table:table-cell>
            <table:table-cell table:style-name="Tableau33.A1" office:value-type="string">
              <text:p text:style-name="P71">ΣΥΝΤΕΛΕΣΤΕΣ ΑΠΑΝΤΗΣΗΣ ΤΩΝ ΚΕΦΑΛΑΙΩΝ</text:p>
            </table:table-cell>
          </table:table-row>
          <table:table-row table:style-name="Tableau33.1">
            <table:table-cell table:style-name="Tableau33.A1" office:value-type="string">
              <text:p text:style-name="P71">ΒΕ</text:p>
            </table:table-cell>
            <table:table-cell table:style-name="Tableau33.A1" office:value-type="string">
              <text:p text:style-name="P71">Βέλγιο </text:p>
            </table:table-cell>
            <table:table-cell table:style-name="Tableau33.A1" office:value-type="string">
              <text:p text:style-name="P71">53.9%</text:p>
            </table:table-cell>
          </table:table-row>
          <table:table-row table:style-name="Tableau33.1">
            <table:table-cell table:style-name="Tableau33.A1" office:value-type="string">
              <text:p text:style-name="P71">ΒΛ</text:p>
            </table:table-cell>
            <table:table-cell table:style-name="Tableau33.A1" office:value-type="string">
              <text:p text:style-name="P71">Βουλγαρία </text:p>
            </table:table-cell>
            <table:table-cell table:style-name="Tableau33.A1" office:value-type="string">
              <text:p text:style-name="P71">43.7%</text:p>
            </table:table-cell>
          </table:table-row>
          <table:table-row table:style-name="Tableau33.1">
            <table:table-cell table:style-name="Tableau33.A1" office:value-type="string">
              <text:p text:style-name="P71">ΤΣ</text:p>
            </table:table-cell>
            <table:table-cell table:style-name="Tableau33.A1" office:value-type="string">
              <text:p text:style-name="P71">Τσεχία </text:p>
            </table:table-cell>
            <table:table-cell table:style-name="Tableau33.A1" office:value-type="string">
              <text:p text:style-name="P71">63.0%</text:p>
            </table:table-cell>
          </table:table-row>
          <table:table-row table:style-name="Tableau33.1">
            <table:table-cell table:style-name="Tableau33.A1" office:value-type="string">
              <text:p text:style-name="P71">ΔΑ</text:p>
            </table:table-cell>
            <table:table-cell table:style-name="Tableau33.A1" office:value-type="string">
              <text:p text:style-name="P71">Δανία </text:p>
            </table:table-cell>
            <table:table-cell table:style-name="Tableau33.A1" office:value-type="string">
              <text:p text:style-name="P71">52.1%</text:p>
            </table:table-cell>
          </table:table-row>
          <table:table-row table:style-name="Tableau33.1">
            <table:table-cell table:style-name="Tableau33.A1" office:value-type="string">
              <text:p text:style-name="P71">ΓΕ</text:p>
            </table:table-cell>
            <table:table-cell table:style-name="Tableau33.A1" office:value-type="string">
              <text:p text:style-name="P71">Γερμανία </text:p>
            </table:table-cell>
            <table:table-cell table:style-name="Tableau33.A1" office:value-type="string">
              <text:p text:style-name="P71">31.8%</text:p>
            </table:table-cell>
          </table:table-row>
          <table:table-row table:style-name="Tableau33.1">
            <table:table-cell table:style-name="Tableau33.A1" office:value-type="string">
              <text:p text:style-name="P71">ΕΣ</text:p>
            </table:table-cell>
            <table:table-cell table:style-name="Tableau33.A1" office:value-type="string">
              <text:p text:style-name="P71">Εσθονία </text:p>
            </table:table-cell>
            <table:table-cell table:style-name="Tableau33.A1" office:value-type="string">
              <text:p text:style-name="P71">57.0%</text:p>
            </table:table-cell>
          </table:table-row>
          <table:table-row table:style-name="Tableau33.1">
            <table:table-cell table:style-name="Tableau33.A1" office:value-type="string">
              <text:p text:style-name="P71">ΙΡ</text:p>
            </table:table-cell>
            <table:table-cell table:style-name="Tableau33.A1" office:value-type="string">
              <text:p text:style-name="P71">Ιρλανδία </text:p>
            </table:table-cell>
            <table:table-cell table:style-name="Tableau33.A1" office:value-type="string">
              <text:p text:style-name="P71">56.9%</text:p>
            </table:table-cell>
          </table:table-row>
          <table:table-row table:style-name="Tableau33.1">
            <table:table-cell table:style-name="Tableau33.A1" office:value-type="string">
              <text:p text:style-name="P71">ΕΛ</text:p>
            </table:table-cell>
            <table:table-cell table:style-name="Tableau33.A1" office:value-type="string">
              <text:p text:style-name="P71">Ελλάδα </text:p>
            </table:table-cell>
            <table:table-cell table:style-name="Tableau33.A1" office:value-type="string">
              <text:p text:style-name="P71">32.9%</text:p>
            </table:table-cell>
          </table:table-row>
          <table:table-row table:style-name="Tableau33.1">
            <table:table-cell table:style-name="Tableau33.A1" office:value-type="string">
              <text:p text:style-name="P71">ΙΣ</text:p>
            </table:table-cell>
            <table:table-cell table:style-name="Tableau33.A1" office:value-type="string">
              <text:p text:style-name="P71">Ισπανία </text:p>
            </table:table-cell>
            <table:table-cell table:style-name="Tableau33.A1" office:value-type="string">
              <text:p text:style-name="P71">36.3%</text:p>
            </table:table-cell>
          </table:table-row>
          <table:table-row table:style-name="Tableau33.1">
            <table:table-cell table:style-name="Tableau33.A1" office:value-type="string">
              <text:p text:style-name="P71">ΓΑ</text:p>
            </table:table-cell>
            <table:table-cell table:style-name="Tableau33.A1" office:value-type="string">
              <text:p text:style-name="P71">Γαλλία </text:p>
            </table:table-cell>
            <table:table-cell table:style-name="Tableau33.A1" office:value-type="string">
              <text:p text:style-name="P71">37.7%</text:p>
            </table:table-cell>
          </table:table-row>
          <table:table-row table:style-name="Tableau33.1">
            <table:table-cell table:style-name="Tableau33.A1" office:value-type="string">
              <text:p text:style-name="P71">ΥΕ</text:p>
            </table:table-cell>
            <table:table-cell table:style-name="Tableau33.A1" office:value-type="string">
              <text:p text:style-name="P71">Κροατία </text:p>
            </table:table-cell>
            <table:table-cell table:style-name="Tableau33.A1" office:value-type="string">
              <text:p text:style-name="P71">47.0%</text:p>
            </table:table-cell>
          </table:table-row>
          <table:table-row table:style-name="Tableau33.1">
            <table:table-cell table:style-name="Tableau33.A1" office:value-type="string">
              <text:p text:style-name="P71">ΙΤ</text:p>
            </table:table-cell>
            <table:table-cell table:style-name="Tableau33.A1" office:value-type="string">
              <text:p text:style-name="P71">Ιταλία </text:p>
            </table:table-cell>
            <table:table-cell table:style-name="Tableau33.A1" office:value-type="string">
              <text:p text:style-name="P71">31.2%</text:p>
            </table:table-cell>
          </table:table-row>
          <table:table-row table:style-name="Tableau33.1">
            <table:table-cell table:style-name="Tableau33.A1" office:value-type="string">
              <text:p text:style-name="P71">ΚΥ</text:p>
            </table:table-cell>
            <table:table-cell table:style-name="Tableau33.A1" office:value-type="string">
              <text:p text:style-name="P71">ΚΥΠΡΙΑΚΗΣ ΔΗΜΟΚΡΑΤΙΑΣ</text:p>
            </table:table-cell>
            <table:table-cell table:style-name="Tableau33.A1" office:value-type="string">
              <text:p text:style-name="P71">77.4%</text:p>
            </table:table-cell>
          </table:table-row>
          <table:table-row table:style-name="Tableau33.1">
            <table:table-cell table:style-name="Tableau33.A1" office:value-type="string">
              <text:p text:style-name="P71">ΛΕ</text:p>
            </table:table-cell>
            <table:table-cell table:style-name="Tableau33.A1" office:value-type="string">
              <text:p text:style-name="P71">Λετονία </text:p>
            </table:table-cell>
            <table:table-cell table:style-name="Tableau33.A1" office:value-type="string">
              <text:p text:style-name="P71">63.5%</text:p>
            </table:table-cell>
          </table:table-row>
          <table:table-row table:style-name="Tableau33.1">
            <table:table-cell table:style-name="Tableau33.A1" office:value-type="string">
              <text:p text:style-name="P71">ΛΙ</text:p>
            </table:table-cell>
            <table:table-cell table:style-name="Tableau33.A1" office:value-type="string">
              <text:p text:style-name="P71">Λιθουανία </text:p>
            </table:table-cell>
            <table:table-cell table:style-name="Tableau33.A1" office:value-type="string">
              <text:p text:style-name="P71">45.2%</text:p>
            </table:table-cell>
          </table:table-row>
          <table:table-row table:style-name="Tableau33.1">
            <table:table-cell table:style-name="Tableau33.A1" office:value-type="string">
              <text:p text:style-name="P71">ΛΞ</text:p>
            </table:table-cell>
            <table:table-cell table:style-name="Tableau33.A1" office:value-type="string">
              <text:p text:style-name="P71">Λουξεμβούργο </text:p>
            </table:table-cell>
            <table:table-cell table:style-name="Tableau33.A1" office:value-type="string">
              <text:p text:style-name="P71">26.4%</text:p>
            </table:table-cell>
          </table:table-row>
          <table:table-row table:style-name="Tableau33.1">
            <table:table-cell table:style-name="Tableau33.A1" office:value-type="string">
              <text:p text:style-name="P71">ΟΥ</text:p>
            </table:table-cell>
            <table:table-cell table:style-name="Tableau33.A1" office:value-type="string">
              <text:p text:style-name="P71">Ουγγαρία </text:p>
            </table:table-cell>
            <table:table-cell table:style-name="Tableau33.A1" office:value-type="string">
              <text:p text:style-name="P71">65.4%</text:p>
            </table:table-cell>
          </table:table-row>
          <table:table-row table:style-name="Tableau33.1">
            <table:table-cell table:style-name="Tableau33.A1" office:value-type="string">
              <text:p text:style-name="P71">ΜΑ</text:p>
            </table:table-cell>
            <table:table-cell table:style-name="Tableau33.A1" office:value-type="string">
              <text:p text:style-name="P71">Μάλτα </text:p>
            </table:table-cell>
            <table:table-cell table:style-name="Tableau33.A1" office:value-type="string">
              <text:p text:style-name="P71">86.6%</text:p>
            </table:table-cell>
          </table:table-row>
          <table:table-row table:style-name="Tableau33.1">
            <table:table-cell table:style-name="Tableau33.A1" office:value-type="string">
              <text:p text:style-name="P71">ΚΧ</text:p>
            </table:table-cell>
            <table:table-cell table:style-name="Tableau33.A1" office:value-type="string">
              <text:p text:style-name="P71">Κάτω Χώρες </text:p>
            </table:table-cell>
            <table:table-cell table:style-name="Tableau33.A1" office:value-type="string">
              <text:p text:style-name="P71">89.9%</text:p>
            </table:table-cell>
          </table:table-row>
          <table:table-row table:style-name="Tableau33.1">
            <table:table-cell table:style-name="Tableau33.A1" office:value-type="string">
              <text:p text:style-name="P71">ΑΥ</text:p>
            </table:table-cell>
            <table:table-cell table:style-name="Tableau33.A1" office:value-type="string">
              <text:p text:style-name="P71">Αυστρία </text:p>
            </table:table-cell>
            <table:table-cell table:style-name="Tableau33.A1" office:value-type="string">
              <text:p text:style-name="P71">45.8%</text:p>
            </table:table-cell>
          </table:table-row>
          <table:table-row table:style-name="Tableau33.1">
            <table:table-cell table:style-name="Tableau33.A1" office:value-type="string">
              <text:p text:style-name="P71">ΠΛ</text:p>
            </table:table-cell>
            <table:table-cell table:style-name="Tableau33.A1" office:value-type="string">
              <text:p text:style-name="P71">Πολωνία </text:p>
            </table:table-cell>
            <table:table-cell table:style-name="Tableau33.A1" office:value-type="string">
              <text:p text:style-name="P71">50.1%</text:p>
            </table:table-cell>
          </table:table-row>
          <table:table-row table:style-name="Tableau33.1">
            <table:table-cell table:style-name="Tableau33.A1" office:value-type="string">
              <text:p text:style-name="P71">ΠΡ</text:p>
            </table:table-cell>
            <table:table-cell table:style-name="Tableau33.A1" office:value-type="string">
              <text:p text:style-name="P71">Πορτογαλία </text:p>
            </table:table-cell>
            <table:table-cell table:style-name="Tableau33.A1" office:value-type="string">
              <text:p text:style-name="P71">48.7%</text:p>
            </table:table-cell>
          </table:table-row>
          <table:table-row table:style-name="Tableau33.1">
            <table:table-cell table:style-name="Tableau33.A1" office:value-type="string">
              <text:p text:style-name="P71">ΡΜ</text:p>
            </table:table-cell>
            <table:table-cell table:style-name="Tableau33.A1" office:value-type="string">
              <text:p text:style-name="P71">Ρουμανία </text:p>
            </table:table-cell>
            <table:table-cell table:style-name="Tableau33.A1" office:value-type="string">
              <text:p text:style-name="P71">49.0%</text:p>
            </table:table-cell>
          </table:table-row>
          <table:table-row table:style-name="Tableau33.1">
            <table:table-cell table:style-name="Tableau33.A1" office:value-type="string">
              <text:p text:style-name="P71">ΣΝ</text:p>
            </table:table-cell>
            <table:table-cell table:style-name="Tableau33.A1" office:value-type="string">
              <text:p text:style-name="P71">Σλοβενία </text:p>
            </table:table-cell>
            <table:table-cell table:style-name="Tableau33.A1" office:value-type="string">
              <text:p text:style-name="P71">49.3%</text:p>
            </table:table-cell>
          </table:table-row>
          <table:table-row table:style-name="Tableau33.1">
            <table:table-cell table:style-name="Tableau33.A1" office:value-type="string">
              <text:p text:style-name="P71">ΣΚ</text:p>
            </table:table-cell>
            <table:table-cell table:style-name="Tableau33.A1" office:value-type="string">
              <text:p text:style-name="P71">Σλοβακία </text:p>
            </table:table-cell>
            <table:table-cell table:style-name="Tableau33.A1" office:value-type="string">
              <text:p text:style-name="P71">51.6%</text:p>
            </table:table-cell>
          </table:table-row>
          <table:table-row table:style-name="Tableau33.1">
            <table:table-cell table:style-name="Tableau33.A1" office:value-type="string">
              <text:p text:style-name="P71">ΦΙ</text:p>
            </table:table-cell>
            <table:table-cell table:style-name="Tableau33.A1" office:value-type="string">
              <text:p text:style-name="P71">Φινλανδία </text:p>
            </table:table-cell>
            <table:table-cell table:style-name="Tableau33.A1" office:value-type="string">
              <text:p text:style-name="P71">31.7%</text:p>
            </table:table-cell>
          </table:table-row>
          <table:table-row table:style-name="Tableau33.1">
            <table:table-cell table:style-name="Tableau33.A1" office:value-type="string">
              <text:p text:style-name="P71">ΣΔ</text:p>
            </table:table-cell>
            <table:table-cell table:style-name="Tableau33.A1" office:value-type="string">
              <text:p text:style-name="P71">Σουηδία </text:p>
            </table:table-cell>
            <table:table-cell table:style-name="Tableau33.A1" office:value-type="string">
              <text:p text:style-name="P71">80.8%</text:p>
            </table:table-cell>
          </table:table-row>
          <table:table-row table:style-name="Tableau33.1">
            <table:table-cell table:style-name="Tableau33.A1" office:value-type="string">
              <text:p text:style-name="P67"/>
            </table:table-cell>
            <table:table-cell table:style-name="Tableau33.A1" office:value-type="string">
              <text:p text:style-name="P67"/>
            </table:table-cell>
            <table:table-cell table:style-name="Tableau33.A1" office:value-type="string">
              <text:p text:style-name="P67"/>
            </table:table-cell>
          </table:table-row>
          <table:table-row table:style-name="Tableau33.1">
            <table:table-cell table:style-name="Tableau33.A1" table:number-columns-spanned="3" office:value-type="string">
              <text:p text:style-name="P71">CAPI: Προσωπική συνέντευξη με τη βοήθεια υπολογιστή</text:p>
            </table:table-cell>
            <table:covered-table-cell/>
            <table:covered-table-cell/>
          </table:table-row>
        </table:table>
        <text:p text:style-name="P41"/>
        <text:h text:style-name="P19" text:outline-level="2"><text:bookmark-start text:name="__RefHeading___Toc75085_2832584591"/>Τρόπος <text:bookmark-start text:name="__RefHeading___Toc215604_2930363814"/>συνέντευξης ανά χώρα <text:bookmark-end text:name="__RefHeading___Toc75085_2832584591"/><text:bookmark-end text:name="__RefHeading___Toc215604_2930363814"/></text:h>
        <text:p text:style-name="P41">Οι συνεντεύξεις πραγματοποιήθηκαν μέσω προσωπικών συνεντεύξεων, είτε με φυσική παρουσία στα σπίτια των ανθρώπων είτε μέσω εξ αποστάσεως βιντεοδιάσκεψης στην κατάλληλη εθνική γλώσσα. Συνεντεύξεις με εξ αποστάσεως βιντεοδιάσκεψη («online face-to-face» ή CAVI, Computer Assisted Video Interviewing, διεξήχθησαν μόνο στην Κυπριακή Δημοκρατία, τη Δανία, τη Μάλτα, τις Κάτω Χώρες, τη Φινλανδία και τη Σουηδία).</text:p>
        <text:p text:style-name="P41"/>
        <text:p text:style-name="P42"/>
        <text:p text:style-name="P41"/>
        <text:p text:style-name="P4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Περιθώρια σφάλματος <text:bookmark-end text:name="__RefHeading___Toc215606_2930363814"/></text:h>
        <text:p text:style-name="P41"><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7"/></table:table-cell><table:table-cell table:style-name="Tableau34.A1" table:number-columns-spanned="10" office:value-type="string"><text:p text:style-name="P68">Στατιστικά περιθώρια λόγω της διαδικασίας δειγματοληψίας</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A1" table:number-columns-spanned="10" office:value-type="string"><text:p text:style-name="P69">(στο επίπεδο εμπιστοσύνης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7"/></table:table-cell></table:table-row><table:table-row table:style-name="Tableau34.1"><table:table-cell table:style-name="Tableau34.A1" table:number-columns-spanned="6" office:value-type="string"><text:p text:style-name="P71">τα διάφορα μεγέθη δειγμάτων είναι στις σειρές </text:p></table:table-cell><table:covered-table-cell/><table:covered-table-cell/><table:covered-table-cell/><table:covered-table-cell/><table:covered-table-cell/><table:table-cell table:style-name="Tableau34.A1" table:number-columns-spanned="6" office:value-type="string"><text:p text:style-name="P73">διάφορα παρατηρούμενα αποτελέσματα είναι σε στήλες</text:p></table:table-cell><table:covered-table-cell/><table:covered-table-cell/><table:covered-table-cell/><table:covered-table-cell/><table:covered-table-cell/></table:table-row><table:table-row table:style-name="Tableau34.1"><table:table-cell table:style-name="Tableau34.A1" office:value-type="string"><text:p text:style-name="P79"/></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73">N=50 </text:p></table:table-cell><table:table-cell table:style-name="Tableau34.B6" office:value-type="float" office:value="6"><text:p text:style-name="P69">6,0</text:p></table:table-cell><table:table-cell table:style-name="Tableau34.B6" office:value-type="float" office:value="8.3"><text:p text:style-name="P69">8,3</text:p></table:table-cell><table:table-cell table:style-name="Tableau34.B6" office:value-type="float" office:value="9.9"><text:p text:style-name="P69">9,9</text:p></table:table-cell><table:table-cell table:style-name="Tableau34.B6" office:value-type="float" office:value="11.1"><text:p text:style-name="P69">11,1</text:p></table:table-cell><table:table-cell table:style-name="Tableau34.B6" office:value-type="float" office:value="12"><text:p text:style-name="P69">12,0</text:p></table:table-cell><table:table-cell table:style-name="Tableau34.B6" office:value-type="float" office:value="12.7"><text:p text:style-name="P69">12,7</text:p></table:table-cell><table:table-cell table:style-name="Tableau34.B6" office:value-type="float" office:value="13.2"><text:p text:style-name="P69">13,2</text:p></table:table-cell><table:table-cell table:style-name="Tableau34.B6" office:value-type="float" office:value="13.6"><text:p text:style-name="P69">13,6</text:p></table:table-cell><table:table-cell table:style-name="Tableau34.B6" office:value-type="float" office:value="13.8"><text:p text:style-name="P69">13,8</text:p></table:table-cell><table:table-cell table:style-name="Tableau34.B6" office:value-type="float" office:value="13.9"><text:p text:style-name="P69">13,9</text:p></table:table-cell><table:table-cell table:style-name="Tableau34.A1" office:value-type="string"><text:p text:style-name="P71">N=50</text:p></table:table-cell></table:table-row><table:table-row table:style-name="Tableau34.1"><table:table-cell table:style-name="Tableau34.A1" office:value-type="string"><text:p text:style-name="P73">N=500 </text:p></table:table-cell><table:table-cell table:style-name="Tableau34.B6" office:value-type="float" office:value="1.9"><text:p text:style-name="P69">1,9</text:p></table:table-cell><table:table-cell table:style-name="Tableau34.B6" office:value-type="float" office:value="2.6"><text:p text:style-name="P69">2,6</text:p></table:table-cell><table:table-cell table:style-name="Tableau34.B6" office:value-type="float" office:value="3.1"><text:p text:style-name="P69">3,1</text:p></table:table-cell><table:table-cell table:style-name="Tableau34.B6" office:value-type="float" office:value="3.5"><text:p text:style-name="P69">3,5</text:p></table:table-cell><table:table-cell table:style-name="Tableau34.B6" office:value-type="float" office:value="3.8"><text:p text:style-name="P69">3,8</text:p></table:table-cell><table:table-cell table:style-name="Tableau34.B6" office:value-type="float" office:value="4"><text:p text:style-name="P69">4,0</text:p></table:table-cell><table:table-cell table:style-name="Tableau34.B6" office:value-type="float" office:value="4.2"><text:p text:style-name="P69">4,2</text:p></table:table-cell><table:table-cell table:style-name="Tableau34.B6" office:value-type="float" office:value="4.3"><text:p text:style-name="P69">4,3</text:p></table:table-cell><table:table-cell table:style-name="Tableau34.B6" office:value-type="float" office:value="4.4"><text:p text:style-name="P69">4,4</text:p></table:table-cell><table:table-cell table:style-name="Tableau34.B6" office:value-type="float" office:value="4.4"><text:p text:style-name="P69">4,4</text:p></table:table-cell><table:table-cell table:style-name="Tableau34.A1" office:value-type="string"><text:p text:style-name="P71">N=500</text:p></table:table-cell></table:table-row><table:table-row table:style-name="Tableau34.1"><table:table-cell table:style-name="Tableau34.A1" office:value-type="string"><text:p text:style-name="P75">Ν=1000 </text:p></table:table-cell><table:table-cell table:style-name="Tableau34.B6" office:value-type="float" office:value="1.4"><text:p text:style-name="P76">1,4</text:p></table:table-cell><table:table-cell table:style-name="Tableau34.B6" office:value-type="float" office:value="1.9"><text:p text:style-name="P76">1,9</text:p></table:table-cell><table:table-cell table:style-name="Tableau34.B6" office:value-type="float" office:value="2.2"><text:p text:style-name="P76">2,2</text:p></table:table-cell><table:table-cell table:style-name="Tableau34.B6" office:value-type="float" office:value="2.5"><text:p text:style-name="P76">2,5</text:p></table:table-cell><table:table-cell table:style-name="Tableau34.B6" office:value-type="float" office:value="2.7"><text:p text:style-name="P76">2,7</text:p></table:table-cell><table:table-cell table:style-name="Tableau34.B6" office:value-type="float" office:value="2.8"><text:p text:style-name="P76">2,8</text:p></table:table-cell><table:table-cell table:style-name="Tableau34.B6" office:value-type="float" office:value="3"><text:p text:style-name="P76">3,0</text:p></table:table-cell><table:table-cell table:style-name="Tableau34.B6" office:value-type="float" office:value="3"><text:p text:style-name="P76">3,0</text:p></table:table-cell><table:table-cell table:style-name="Tableau34.B6" office:value-type="float" office:value="3.1"><text:p text:style-name="P76">3,1</text:p></table:table-cell><table:table-cell table:style-name="Tableau34.B6" office:value-type="float" office:value="3.1"><text:p text:style-name="P76">3,1</text:p></table:table-cell><table:table-cell table:style-name="Tableau34.A1" office:value-type="string"><text:p text:style-name="P77">Ν=1000</text:p></table:table-cell></table:table-row><table:table-row table:style-name="Tableau34.1"><table:table-cell table:style-name="Tableau34.A1" office:value-type="string"><text:p text:style-name="P73">Ν=1500 </text:p></table:table-cell><table:table-cell table:style-name="Tableau34.B6" office:value-type="float" office:value="1.1"><text:p text:style-name="P69">1,1</text:p></table:table-cell><table:table-cell table:style-name="Tableau34.B6" office:value-type="float" office:value="1.5"><text:p text:style-name="P69">1,5</text:p></table:table-cell><table:table-cell table:style-name="Tableau34.B6" office:value-type="float" office:value="1.8"><text:p text:style-name="P69">1,8</text:p></table:table-cell><table:table-cell table:style-name="Tableau34.B6" office:value-type="float" office:value="2"><text:p text:style-name="P69">2,0</text:p></table:table-cell><table:table-cell table:style-name="Tableau34.B6" office:value-type="float" office:value="2.2"><text:p text:style-name="P69">2,2</text:p></table:table-cell><table:table-cell table:style-name="Tableau34.B6" office:value-type="float" office:value="2.3"><text:p text:style-name="P69">2,3</text:p></table:table-cell><table:table-cell table:style-name="Tableau34.B6" office:value-type="float" office:value="2.4"><text:p text:style-name="P69">2,4</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B6" office:value-type="float" office:value="2.5"><text:p text:style-name="P69">2,5</text:p></table:table-cell><table:table-cell table:style-name="Tableau34.A1" office:value-type="string"><text:p text:style-name="P71">Ν=1500</text:p></table:table-cell></table:table-row><table:table-row table:style-name="Tableau34.1"><table:table-cell table:style-name="Tableau34.A1" office:value-type="string"><text:p text:style-name="P73">N=2000 </text:p></table:table-cell><table:table-cell table:style-name="Tableau34.B6" office:value-type="float" office:value="1"><text:p text:style-name="P69">1,0</text:p></table:table-cell><table:table-cell table:style-name="Tableau34.B6" office:value-type="float" office:value="1.3"><text:p text:style-name="P69">1,3</text:p></table:table-cell><table:table-cell table:style-name="Tableau34.B6" office:value-type="float" office:value="1.6"><text:p text:style-name="P69">1,6</text:p></table:table-cell><table:table-cell table:style-name="Tableau34.B6" office:value-type="float" office:value="1.8"><text:p text:style-name="P69">1,8</text:p></table:table-cell><table:table-cell table:style-name="Tableau34.B6" office:value-type="float" office:value="1.9"><text:p text:style-name="P69">1,9</text:p></table:table-cell><table:table-cell table:style-name="Tableau34.B6" office:value-type="float" office:value="2"><text:p text:style-name="P69">2,0</text:p></table:table-cell><table:table-cell table:style-name="Tableau34.B6" office:value-type="float" office:value="2.1"><text:p text:style-name="P69">2,1</text:p></table:table-cell><table:table-cell table:style-name="Tableau34.B6" office:value-type="float" office:value="2.1"><text:p text:style-name="P69">2,1</text:p></table:table-cell><table:table-cell table:style-name="Tableau34.B6" office:value-type="float" office:value="2.2"><text:p text:style-name="P69">2,2</text:p></table:table-cell><table:table-cell table:style-name="Tableau34.B6" office:value-type="float" office:value="2.2"><text:p text:style-name="P69">2,2</text:p></table:table-cell><table:table-cell table:style-name="Tableau34.A1" office:value-type="string"><text:p text:style-name="P71">N=2000</text:p></table:table-cell></table:table-row><table:table-row table:style-name="Tableau34.1"><table:table-cell table:style-name="Tableau34.A1" office:value-type="string"><text:p text:style-name="P73">N=3000 </text:p></table:table-cell><table:table-cell table:style-name="Tableau34.B6" office:value-type="float" office:value="0.8"><text:p text:style-name="P69">0,8</text:p></table:table-cell><table:table-cell table:style-name="Tableau34.B6" office:value-type="float" office:value="1.1"><text:p text:style-name="P69">1,1</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6"><text:p text:style-name="P69">1,6</text:p></table:table-cell><table:table-cell table:style-name="Tableau34.B6" office:value-type="float" office:value="1.7"><text:p text:style-name="P69">1,7</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B6" office:value-type="float" office:value="1.8"><text:p text:style-name="P69">1,8</text:p></table:table-cell><table:table-cell table:style-name="Tableau34.A1" office:value-type="string"><text:p text:style-name="P71">N=3000</text:p></table:table-cell></table:table-row><table:table-row table:style-name="Tableau34.1"><table:table-cell table:style-name="Tableau34.A1" office:value-type="string"><text:p text:style-name="P73">Ν=4000 </text:p></table:table-cell><table:table-cell table:style-name="Tableau34.B6" office:value-type="float" office:value="0.7"><text:p text:style-name="P69">0,7</text:p></table:table-cell><table:table-cell table:style-name="Tableau34.B6" office:value-type="float" office:value="0.9"><text:p text:style-name="P69">0,9</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B6" office:value-type="float" office:value="1.5"><text:p text:style-name="P69">1,5</text:p></table:table-cell><table:table-cell table:style-name="Tableau34.A1" office:value-type="string"><text:p text:style-name="P71">Ν=4000</text:p></table:table-cell></table:table-row><table:table-row table:style-name="Tableau34.1"><table:table-cell table:style-name="Tableau34.A1" office:value-type="string"><text:p text:style-name="P73">Ν=5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B6" office:value-type="float" office:value="1.4"><text:p text:style-name="P69">1,4</text:p></table:table-cell><table:table-cell table:style-name="Tableau34.A1" office:value-type="string"><text:p text:style-name="P71">Ν=5000</text:p></table:table-cell></table:table-row><table:table-row table:style-name="Tableau34.1"><table:table-cell table:style-name="Tableau34.A1" office:value-type="string"><text:p text:style-name="P73">N=6000 </text:p></table:table-cell><table:table-cell table:style-name="Tableau34.B6" office:value-type="float" office:value="0.6"><text:p text:style-name="P69">0,6</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B6" office:value-type="float" office:value="1.3"><text:p text:style-name="P69">1,3</text:p></table:table-cell><table:table-cell table:style-name="Tableau34.B6" office:value-type="float" office:value="1.3"><text:p text:style-name="P69">1,3</text:p></table:table-cell><table:table-cell table:style-name="Tableau34.A1" office:value-type="string"><text:p text:style-name="P71">N=6000</text:p></table:table-cell></table:table-row><table:table-row table:style-name="Tableau34.1"><table:table-cell table:style-name="Tableau34.A1" office:value-type="string"><text:p text:style-name="P73">N=7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2"><text:p text:style-name="P69">1,2</text:p></table:table-cell><table:table-cell table:style-name="Tableau34.B6" office:value-type="float" office:value="1.2"><text:p text:style-name="P69">1,2</text:p></table:table-cell><table:table-cell table:style-name="Tableau34.A1" office:value-type="string"><text:p text:style-name="P71">N=7000</text:p></table:table-cell></table:table-row><table:table-row table:style-name="Tableau34.1"><table:table-cell table:style-name="Tableau34.A1" office:value-type="string"><text:p text:style-name="P73">Ν=75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Ν=7500</text:p></table:table-cell></table:table-row><table:table-row table:style-name="Tableau34.1"><table:table-cell table:style-name="Tableau34.A1" office:value-type="string"><text:p text:style-name="P73">N=8000 </text:p></table:table-cell><table:table-cell table:style-name="Tableau34.B6" office:value-type="float" office:value="0.5"><text:p text:style-name="P69">0,5</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B6" office:value-type="float" office:value="1.1"><text:p text:style-name="P69">1,1</text:p></table:table-cell><table:table-cell table:style-name="Tableau34.A1" office:value-type="string"><text:p text:style-name="P71">N=8000</text:p></table:table-cell></table:table-row><table:table-row table:style-name="Tableau34.1"><table:table-cell table:style-name="Tableau34.A1" office:value-type="string"><text:p text:style-name="P73">N=9000 </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9000</text:p></table:table-cell></table:table-row><table:table-row table:style-name="Tableau34.1"><table:table-cell table:style-name="Tableau34.A1" office:value-type="string"><text:p text:style-name="P73">N=10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B6" office:value-type="float" office:value="1"><text:p text:style-name="P69">1,0</text:p></table:table-cell><table:table-cell table:style-name="Tableau34.A1" office:value-type="string"><text:p text:style-name="P71">N=10000</text:p></table:table-cell></table:table-row><table:table-row table:style-name="Tableau34.1"><table:table-cell table:style-name="Tableau34.A1" office:value-type="string"><text:p text:style-name="P73">N=11000 </text:p></table:table-cell><table:table-cell table:style-name="Tableau34.B6" office:value-type="float" office:value="0.4"><text:p text:style-name="P69">0,4</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N=11000</text:p></table:table-cell></table:table-row><table:table-row table:style-name="Tableau34.1"><table:table-cell table:style-name="Tableau34.A1" office:value-type="string"><text:p text:style-name="P73">Ν=12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Ν=12000</text:p></table:table-cell></table:table-row><table:table-row table:style-name="Tableau34.1"><table:table-cell table:style-name="Tableau34.A1" office:value-type="string"><text:p text:style-name="P73">Ν=13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9"><text:p text:style-name="P69">0,9</text:p></table:table-cell><table:table-cell table:style-name="Tableau34.B6" office:value-type="float" office:value="0.9"><text:p text:style-name="P69">0,9</text:p></table:table-cell><table:table-cell table:style-name="Tableau34.A1" office:value-type="string"><text:p text:style-name="P71">Ν=13000</text:p></table:table-cell></table:table-row><table:table-row table:style-name="Tableau34.1"><table:table-cell table:style-name="Tableau34.A1" office:value-type="string"><text:p text:style-name="P73">Ν=14000 </text:p></table:table-cell><table:table-cell table:style-name="Tableau34.B6" office:value-type="float" office:value="0.4"><text:p text:style-name="P69">0,4</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Ν=14000</text:p></table:table-cell></table:table-row><table:table-row table:style-name="Tableau34.1"><table:table-cell table:style-name="Tableau34.A1" office:value-type="string"><text:p text:style-name="P73">Ν=15000 </text:p></table:table-cell><table:table-cell table:style-name="Tableau34.B6" office:value-type="float" office:value="0.3"><text:p text:style-name="P69">0,3</text:p></table:table-cell><table:table-cell table:style-name="Tableau34.B6" office:value-type="float" office:value="0.5"><text:p text:style-name="P69">0,5</text:p></table:table-cell><table:table-cell table:style-name="Tableau34.B6" office:value-type="float" office:value="0.6"><text:p text:style-name="P69">0,6</text:p></table:table-cell><table:table-cell table:style-name="Tableau34.B6" office:value-type="float" office:value="0.6"><text:p text:style-name="P69">0,6</text:p></table:table-cell><table:table-cell table:style-name="Tableau34.B6" office:value-type="float" office:value="0.7"><text:p text:style-name="P69">0,7</text:p></table:table-cell><table:table-cell table:style-name="Tableau34.B6" office:value-type="float" office:value="0.7"><text:p text:style-name="P69">0,7</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B6" office:value-type="float" office:value="0.8"><text:p text:style-name="P69">0,8</text:p></table:table-cell><table:table-cell table:style-name="Tableau34.A1" office:value-type="string"><text:p text:style-name="P71">Ν=15000</text:p></table:table-cell></table:table-row><table:table-row table:style-name="Tableau34.1"><table:table-cell table:style-name="Tableau34.A1" office:value-type="string"><text:p text:style-name="P67"/></table:table-cell><table:table-cell table:style-name="Tableau34.B4" office:value-type="percentage" office:value="0.05"><text:p text:style-name="P69">5 %</text:p></table:table-cell><table:table-cell table:style-name="Tableau34.B4" office:value-type="percentage" office:value="0.1"><text:p text:style-name="P69">10 %</text:p></table:table-cell><table:table-cell table:style-name="Tableau34.B4" office:value-type="percentage" office:value="0.15"><text:p text:style-name="P69">15 %</text:p></table:table-cell><table:table-cell table:style-name="Tableau34.B4" office:value-type="percentage" office:value="0.2"><text:p text:style-name="P69">20 %</text:p></table:table-cell><table:table-cell table:style-name="Tableau34.B4" office:value-type="percentage" office:value="0.25"><text:p text:style-name="P69">25 %</text:p></table:table-cell><table:table-cell table:style-name="Tableau34.B4" office:value-type="percentage" office:value="0.3"><text:p text:style-name="P69">30 %</text:p></table:table-cell><table:table-cell table:style-name="Tableau34.B4" office:value-type="percentage" office:value="0.35"><text:p text:style-name="P69">35 %</text:p></table:table-cell><table:table-cell table:style-name="Tableau34.B4" office:value-type="percentage" office:value="0.4"><text:p text:style-name="P69">40 %</text:p></table:table-cell><table:table-cell table:style-name="Tableau34.B4" office:value-type="percentage" office:value="0.45"><text:p text:style-name="P69">45 %</text:p></table:table-cell><table:table-cell table:style-name="Tableau34.B4" office:value-type="percentage" office:value="0.5"><text:p text:style-name="P69">50 %</text:p></table:table-cell><table:table-cell table:style-name="Tableau34.A1" office:value-type="string"><text:p text:style-name="P67"/></table:table-cell></table:table-row><table:table-row table:style-name="Tableau34.1"><table:table-cell table:style-name="Tableau34.A1" office:value-type="string"><text:p text:style-name="P67"/></table:table-cell><table:table-cell table:style-name="Tableau34.B4" office:value-type="percentage" office:value="0.95"><text:p text:style-name="P69">95 %</text:p></table:table-cell><table:table-cell table:style-name="Tableau34.B4" office:value-type="percentage" office:value="0.9"><text:p text:style-name="P69">90 %</text:p></table:table-cell><table:table-cell table:style-name="Tableau34.B4" office:value-type="percentage" office:value="0.85"><text:p text:style-name="P69">85 %</text:p></table:table-cell><table:table-cell table:style-name="Tableau34.B4" office:value-type="percentage" office:value="0.8"><text:p text:style-name="P69">80 %</text:p></table:table-cell><table:table-cell table:style-name="Tableau34.B4" office:value-type="percentage" office:value="0.75"><text:p text:style-name="P69">75 %</text:p></table:table-cell><table:table-cell table:style-name="Tableau34.B4" office:value-type="percentage" office:value="0.7"><text:p text:style-name="P69">70 %</text:p></table:table-cell><table:table-cell table:style-name="Tableau34.B4" office:value-type="percentage" office:value="0.65"><text:p text:style-name="P69">65 %</text:p></table:table-cell><table:table-cell table:style-name="Tableau34.B4" office:value-type="percentage" office:value="0.6"><text:p text:style-name="P69">60 %</text:p></table:table-cell><table:table-cell table:style-name="Tableau34.B4" office:value-type="percentage" office:value="0.55"><text:p text:style-name="P69">55 %</text:p></table:table-cell><table:table-cell table:style-name="Tableau34.B4" office:value-type="percentage" office:value="0.5"><text:p text:style-name="P69">50 %</text:p></table:table-cell><table:table-cell table:style-name="Tableau34.A1" office:value-type="string"><text:p text:style-name="P67"/></table:table-cell></table:table-row></table:table><text:p text:style-name="P14"/></draw:text-box></draw:frame>Υπενθυμίζεται στους αναγνώστες ότι τα αποτελέσματα της έρευνας είναι εκτιμήσεις, η ακρίβεια των οποίων, εφόσον όλα είναι ίσα, βασίζεται στο μέγεθος του δείγματος και στο παρατηρούμενο ποσοστό. Με δείγματα περίπου 1.000 συνεντεύξεων, τα πραγματικά ποσοστά ποικίλλουν εντός των ακόλουθων ορίων εμπιστοσύνης: </text:p>
        <text:h text:style-name="P7" text:outline-level="1"><text:bookmark-start text:name="__RefHeading___Toc215608_2930363814"/>Ερωτηματολόγιο <text:bookmark-end text:name="__RefHeading___Toc215608_2930363814"/></text:h>
        <text:p text:style-name="P41"><text:span text:style-name="T2">QB1) Έχετε λάβει ποτέ, στο παρελθόν ή επί του παρόντος, αρχική επαγγελματική εκπαίδευση και κατάρτιση στην ανώτερη δευτεροβάθμια εκπαίδευση;</text:span> (ΔΙΑΒΑΣΤΕ ΜΙΑ ΑΠΑΝΤΗΣΗ ΜΟΝΟ) </text:p>
        <text:p text:style-name="P41">1 Συμφωνώ απόλυτα </text:p>
        <text:p text:style-name="P41">2 Τείνουν να συμφωνούν </text:p>
        <text:p text:style-name="P41">3 Διαφωνώ </text:p>
        <text:p text:style-name="P41">4 Διαφωνώ απόλυτα </text:p>
        <text:p text:style-name="P41">999 Δεν γνωρίζω </text:p>
        <text:p text:style-name="P41"><text:span text:style-name="T2">QB2) Ποια από τις ακόλουθες εκπαιδευτικές διαδρομές θα συνιστούσατε σε έναν νέο που αποφασίζει τώρα για την ανώτερη δευτεροβάθμια εκπαίδευση; </text:span>(ΔΙΑΒΑΣΤΕ - ΜΟΝΟ ΜΙΑ ΑΠΑΝΤΗΣΗ) </text:p>
        <text:p text:style-name="P41">1 Γενική δευτεροβάθμια εκπαίδευση </text:p>
        <text:p text:style-name="P41">2 Επαγγελματική δευτεροβάθμια εκπαίδευση </text:p>
        <text:p text:style-name="P41">3 Εξαρτάται (SPONTANEOUS) </text:p>
        <text:p text:style-name="P41">999 Δεν γνωρίζω </text:p>
        <text:p text:style-name="P41"><text:span text:style-name="T2">QB3) Ποια από τις ακόλουθες εκπαιδευτικές διαδρομές θα συνιστούσατε σε έναν νέο που ολοκληρώνει την ανώτερη δευτεροβάθμια εκπαίδευση;</text:span> (ΔΙΑΒΑΣΤΕ - ΜΟΝΟ ΜΙΑ ΑΠΑΝΤΗΣΗ) </text:p>
        <text:p text:style-name="P41">1 Ανώτατη ακαδημαϊκή εκπαίδευση </text:p>
        <text:p text:style-name="P41">2 Ανώτατη επαγγελματική εκπαίδευση και κατάρτιση </text:p>
        <text:p text:style-name="P41">3 Εξαρτάται (SPONTANEOUS) </text:p>
        <text:p text:style-name="P41">999 Δεν γνωρίζω </text:p>
        <text:p text:style-name="P41"><text:span text:style-name="T2">ΕΒ4) Ποιοι πιστεύετε ότι είναι οι κύριοι παράγοντες που επηρεάζουν τους νέους στην επιλογή της επαγγελματικής εκπαίδευσης και κατάρτισης έναντι της γενικής εκπαίδευσης στις μέρες μας; </text:span>(SHOW SCREEN-READ OUT-MAX. 3 ΑΠΑΝΤΗΣΕΙΣ ΠΙΘΑΝΗ-RANDOMISE) </text:p>
        <text:p text:style-name="P41">1 Καθοδήγηση από εκπαιδευτικούς ή σχολικούς συμβούλους </text:p>
        <text:p text:style-name="P41">2 Συμβουλές από γονείς ή άλλα μέλη της οικογένειας </text:p>
        <text:p text:style-name="P41">3 Η ανάγκη ή η επιθυμία να έχουν μια δουλειά και να κερδίσουν χρήματα το συντομότερο δυνατό </text:p>
        <text:p text:style-name="P41">4 Θέλετε να γίνετε επιχειρηματίας ή αυτοαπασχολούμενος </text:p>
        <text:p text:style-name="P41">5 Κακή σχολική επίδοση ή βαθμοί </text:p>
        <text:p text:style-name="P41">6 Κάνοντας αυτό που κάνουν οι περισσότεροι άνθρωποι γύρω τους (π.χ. φίλοι, συμμαθητές ή άλλοι στην περιοχή τους) </text:p>
        <text:p text:style-name="P41">7 Επιρροή από τα μέσα κοινωνικής δικτύωσης ή το διαδικτυακό περιεχόμενο </text:p>
        <text:p text:style-name="P41">8 Αντιληπτό κύρος ή κοινωνική θέση της πορείας επαγγελματικής εκπαίδευσης και κατάρτισης </text:p>
        <text:p text:style-name="P41">9 Άλλα (SPONTANEOUS) </text:p>
        <text:p text:style-name="P41">10 Δεν γνωρίζω </text:p>
        <text:p text:style-name="P41"><text:span text:style-name="T2">QB5) Μπορείτε να μου πείτε σε ποιο βαθμό συμφωνείτε ή διαφωνείτε με την ακόλουθη δήλωση: Στη (ΧΩΡΑ ΜΑΣ), τα άτομα που πρόκειται να επιλέξουν την ανώτερη δευτεροβάθμια εκπαίδευσή τους λαμβάνουν επαρκείς πληροφορίες σχετικά με τις ευκαιρίες ΕΕΚ.</text:span> (ΔΕΙΤΕ ΟΘΟΝΗ-ΔΕΙΓΜΑ-ΕΝΑ ΑΠΑΝΤΗΣΗ ΜΟΝΟ) </text:p>
        <text:p text:style-name="P41">1 Συμφωνώ απόλυτα </text:p>
        <text:p text:style-name="P41">2 Τείνουν να συμφωνούν </text:p>
        <text:p text:style-name="P41">3 Διαφωνώ </text:p>
        <text:p text:style-name="P41">4 Διαφωνώ απόλυτα </text:p>
        <text:p text:style-name="P41">999 Δεν γνωρίζω </text:p>
        <text:p text:style-name="P41"><text:span text:style-name="T2">ΕΒ6) Πώς πιστεύετε ότι αντιμετωπίζεται η ΑΡΧΙΚΗ επαγγελματική εκπαίδευση και κατάρτιση στη (ΧΩΡΑ ΜΑΣ); </text:span>(ΔΕΙΤΕ ΟΘΟΝΗ-ΔΕΙΓΜΑ-ΕΝΑ ΑΠΑΝΤΗΣΗ ΜΟΝΟ) </text:p>
        <text:p text:style-name="P41">1 Πολύ θετικό </text:p>
        <text:p text:style-name="P41">2 Αρκετά θετικά </text:p>
        <text:p text:style-name="P41">3 Αρκετά αρνητικό </text:p>
        <text:p text:style-name="P41">4 Πολύ αρνητικό </text:p>
        <text:p text:style-name="P41">999 Δεν γνωρίζω </text:p>
        <text:p text:style-name="P41"><text:span text:style-name="T2">QB7) Πείτε μου σε ποιο βαθμό συμφωνείτε ή διαφωνείτε με καθεμία από τις ακόλουθες δηλώσεις: </text:span>(ΔΙΑΒΑΣΤΕ ΟΘΟΝΗ-ΔΙΑΒΑΣΤΕ ΜΙΑ ΑΠΑΝΤΗΣΗ ΑΝΑ ΣΤΟΙΧΕΙΟ – ΤΥΧΑΙΑ ΣΤΟΙΧΕΙΑ) </text:p>
        <text:p text:style-name="P41">Συμφωνώ απόλυτα </text:p>
        <text:p text:style-name="P41"/>
        <text:p text:style-name="P41">Τείνουν να συμφωνούν </text:p>
        <text:p text:style-name="P41"/>
        <text:p text:style-name="P41">Τείνουν να διαφωνούν </text:p>
        <text:p text:style-name="P41"/>
        <text:p text:style-name="P41">Διαφωνώ απόλυτα </text:p>
        <text:p text:style-name="P41"/>
        <text:p text:style-name="P41">Δεν γνωρίζω </text:p>
        <text:p text:style-name="P41"/>
        <text:p text:style-name="P41">Η ΑΕΕΚ προσφέρει υψηλής ποιότητας μάθηση </text:p>
        <text:p text:style-name="P41">1 2 3 4 999 </text:p>
        <text:p text:style-name="P41">Η ΑΕΕΚ παρέχει πρόσβαση σε σύγχρονες υλικές και ψηφιακές υποδομές (υπολογιστές, μηχανήματα κ.λπ.) </text:p>
        <text:p text:style-name="P41">1 2 3 4 999 </text:p>
        <text:p text:style-name="P41">Οι εκπαιδευτικοί και οι εκπαιδευτές στην ΑΕΕΚ είναι ικανοί </text:p>
        <text:p text:style-name="P41"><text:soft-page-break/>1 2 3 4 999 </text:p>
        <text:p text:style-name="P41">Οι άνθρωποι που ολοκληρώνουν προγράμματα ΑΕΕΚ μπορούν να εγγραφούν σε πανεπιστημιακές σπουδές </text:p>
        <text:p text:style-name="P41">1 2 3 4 999 </text:p>
        <text:p text:style-name="P41"/>
        <text:p text:style-name="P43">Τα άτομα που σπουδάζουν για την απόκτηση τίτλου ΑΕΕΚ έχουν την ευκαιρία να σπουδάσουν στο εξωτερικό στο πλαίσιο των σπουδών τους </text:p>
        <text:p text:style-name="P41">1 2 3 4 999 </text:p>
        <text:p text:style-name="P41">Η ΑΕΕΚ δεν παρέχει αρκετές εγκάρσιες δεξιότητες, όπως η επικοινωνία ή η κριτική σκέψη </text:p>
        <text:p text:style-name="P41">1 2 3 4 999 </text:p>
        <text:p text:style-name="P41">Τα προγράμματα ΑΕΕΚ συχνά αποτυγχάνουν να διδάξουν βασικές δεξιότητες όπως ο αλφαβητισμός ή ο ψηφιακός αλφαβητισμός </text:p>
        <text:p text:style-name="P41">1 2 3 4 999 </text:p>
        <text:p text:style-name="P41">Τα άτομα σε προγράμματα ΑΕΕΚ μαθαίνουν εξειδικευμένες τεχνικές δεξιότητες που σχετίζονται άμεσα με συγκεκριμένα επαγγέλματα </text:p>
        <text:p text:style-name="P41">1 2 3 4 99 </text:p>
        <text:p text:style-name="P41"/>
        <text:p text:style-name="P41"><text:span text:style-name="T2">QB8) Πείτε μου σε ποιο βαθμό συμφωνείτε ή διαφωνείτε με καθεμία από τις ακόλουθες δηλώσεις: </text:span>(ΒΛΕΠΕ ΟΘΟΝΗ-ΔΕΙΓΜΑ-ΕΝΑ ΑΠΑΝΤΗΣΗ ΑΝΑ ΣΤΟΙΧΕΙΟ-RANDOMISE) </text:p>
        <text:p text:style-name="P41">Συμφωνώ απόλυτα </text:p>
        <text:p text:style-name="P41">Τείνουν να συμφωνούν </text:p>
        <text:p text:style-name="P41">Τείνουν να διαφωνούν </text:p>
        <text:p text:style-name="P41">Διαφωνώ απόλυτα </text:p>
        <text:p text:style-name="P41">Δεν γνωρίζω </text:p>
        <text:p text:style-name="P41">Οι θέσεις εργασίας που συνδέονται με τα προσόντα ΑΕΕΚ κινδυνεύουν να αντικατασταθούν από την αυτοματοποίηση </text:p>
        <text:p text:style-name="P41">1 2 3 4 999 </text:p>
        <text:p text:style-name="P41">Τα προσόντα ΑΕΕΚ οδηγούν σε καλά αμειβόμενες θέσεις εργασίας </text:p>
        <text:p text:style-name="P41">1 2 3 4 999 </text:p>
        <text:p text:style-name="P41">Τα προσόντα ΑΕΕΚ οδηγούν σε θέσεις εργασίας που χαίρουν μεγάλης εκτίμησης στην κοινωνία </text:p>
        <text:p text:style-name="P41">1 2 3 4 999 </text:p>
        <text:p text:style-name="P41">Τα προσόντα ΑΕΕΚ οδηγούν σε θέσεις εργασίας που έχουν μεγάλη ζήτηση στην αγορά εργασίας (Η ΧΩΡΑ ΜΑΣ) </text:p>
        <text:p text:style-name="P41">1 2 3 4 999 </text:p>
        <text:p text:style-name="P41">Τα προσόντα ΑΕΕΚ οδηγούν σε θέσεις εργασίας που συμβάλλουν στην πράσινη μετάβαση </text:p>
        <text:p text:style-name="P41">1 2 3 4 999 </text:p>
        <text:p text:style-name="P41"/>
        <text:p text:style-name="P41"><text:span text:style-name="T2">QB9) Πείτε μου σε ποιο βαθμό συμφωνείτε ή διαφωνείτε με καθεμία από τις ακόλουθες δηλώσεις: </text:span>(ΒΛΕΠΕ ΟΘΟΝΗ-ΔΕΙΓΜΑ-ΕΝΑ ΑΠΑΝΤΗΣΗ ΑΝΑ ΣΤΟΙΧΕΙΟ-RANDOMISE) </text:p>
        <text:p text:style-name="P41">Συμφωνώ απόλυτα </text:p>
        <text:p text:style-name="P41">Τείνουν να συμφωνούν </text:p>
        <text:p text:style-name="P41">Τείνουν να διαφωνούν </text:p>
        <text:p text:style-name="P41">Διαφωνώ απόλυτα </text:p>
        <text:p text:style-name="P41">Δεν γνωρίζω </text:p>
        <text:p text:style-name="P41">Είναι γενικά ευκολότερο να σπουδάσετε για ένα προσόν στη γενική ανώτερη δευτεροβάθμια εκπαίδευση από ό, τι στην αρχική επαγγελματική εκπαίδευση και κατάρτιση. </text:p>
        <text:p text:style-name="P41">1 2 3 4 999 </text:p>
        <text:p text:style-name="P41">Οι σπουδαστές με υψηλότερες ακαδημαϊκές επιδόσεις ενθαρρύνονται συχνά, στην ανώτερη δευτεροβάθμια εκπαίδευση, να συνεχίσουν τη γενική εκπαίδευση και όχι την αρχική επαγγελματική εκπαίδευση. </text:p>
        <text:p text:style-name="P41">1 2 3 4 999 </text:p>
        <text:p text:style-name="P41">Στη (ΧΩΡΑ ΜΑΣ) η γενική εκπαίδευση στην ανώτερη δευτεροβάθμια εκπαίδευση έχει πιο θετική εικόνα από την αρχική επαγγελματική εκπαίδευση </text:p>
        <text:p text:style-name="P41">1 2 3 4 999 </text:p>
        <text:p text:style-name="P41">Τα προγράμματα ΑΕΕΚ είναι αρκετά συμπεριληπτικά ώστε να διασφαλίζεται ότι οι εκπαιδευόμενοι που ενδέχεται να αντιμετωπίζουν εμπόδια σε ορισμένα είδη μαθησιακών περιβαλλόντων λαμβάνουν την υποστήριξη που χρειάζονται για να είναι σε θέση να ολοκληρώσουν τα προγράμματα </text:p>
        <text:p text:style-name="P41">1 2 3 4 999 </text:p>
        <text:p text:style-name="P41"/>
        <text:p text:style-name="P41">Η επόμενη ερώτηση αφορά το STEM — που σημαίνει Επιστήμη, Τεχνολογία, Μηχανική και Μαθηματικά. Αυτό περιλαμβάνει τομείς όπως οι κατασκευές, η αυτοκινητοβιομηχανία, η μεταποίηση και οι ΤΠΕ, οι οποίες περιλαμβάνουν τεχνικές δεξιότητες, δημιουργικότητα και επίλυση προβλημάτων. </text:p>
        <text:p text:style-name="P41"/>
        <text:p text:style-name="P38">QB10) Πείτε μου σε ποιο βαθμό συμφωνείτε ή διαφωνείτε με καθεμία από τις ακόλουθες δηλώσεις: </text:p>
        <text:p text:style-name="P41">(ΔΕΙΞΤΕ ΟΘΟΝΗ-ΔΙΑΒΑΣΤΕ ΜΙΑ ΑΠΑΝΤΗΣΗ ΑΝΑ ΣΤΟΙΧΕΙΟ) </text:p>
        <text:p text:style-name="P41">Συμφωνώ απόλυτα </text:p>
        <text:p text:style-name="P41">Τείνουν να συμφωνούν </text:p>
        <text:p text:style-name="P41">Τείνουν να διαφωνούν </text:p>
        <text:p text:style-name="P41">Διαφωνώ απόλυτα </text:p>
        <text:p text:style-name="P41">Δεν γνωρίζω </text:p>
        <text:p text:style-name="P41"/>
        <text:p text:style-name="P41">Οι τομείς που σχετίζονται με τους τομείς STEM στην ΑΕΕΚ (π.χ. κατασκευές, αυτοκινητοβιομηχανία, μεταποίηση, ΤΠΕ) είναι καταλληλότεροι για τους άνδρες </text:p>
        <text:p text:style-name="P41">1 2 3 4 999 </text:p>
        <text:p text:style-name="P41"><text:soft-page-break/>Οι γυναίκες που ενδιαφέρονται για τομείς που σχετίζονται με τους τομείς STEM στην ΑΕΕΚ μπορεί να λαμβάνουν λιγότερη ενθάρρυνση από τις οικογένειες και τα σχολεία από ό, τι οι άνδρες που ενδιαφέρονται για τομείς που σχετίζονται με τους τομείς STEM </text:p>
        <text:p text:style-name="P41">1 2 3 4 999 </text:p>
        <text:p text:style-name="P38">QB11) Πείτε μου σε ποιο βαθμό συμφωνείτε ή διαφωνείτε με καθεμία από τις ακόλουθες δηλώσεις: </text:p>
        <text:p text:style-name="P41">(ΔΕΙΞΤΕ ΟΘΟΝΗ-ΔΙΑΒΑΣΤΕ ΜΙΑ ΑΠΑΝΤΗΣΗ ΑΝΑ ΣΤΟΙΧΕΙΟ) </text:p>
        <text:p text:style-name="P41"/>
        <text:p text:style-name="P41">Συμφωνώ απόλυτα </text:p>
        <text:p text:style-name="P41">Τείνουν να συμφωνούν </text:p>
        <text:p text:style-name="P41">Τείνουν να διαφωνούν </text:p>
        <text:p text:style-name="P41">Διαφωνώ απόλυτα </text:p>
        <text:p text:style-name="P41">Δεν γνωρίζω </text:p>
        <text:p text:style-name="P41"/>
        <text:p text:style-name="P41">Οι γυναίκες ενθαρρύνονται συχνά να συνεχίσουν τη γενική εκπαίδευση, παρόλο που εκφράζουν ενδιαφέρον για τεχνικά, πρακτικά, πρακτικά θέματα. </text:p>
        <text:p text:style-name="P41">1 2 3 4 999 </text:p>
        <text:p text:style-name="P41">Οι άνδρες που δεν έχουν υψηλές ακαδημαϊκές επιδόσεις αντιμετωπίζουν μεγαλύτερη πίεση να επιλέξουν την ΑΕΕΚ έναντι της γενικής εκπαίδευσης από ό,τι οι γυναίκες </text:p>
        <text:p text:style-name="P41">1 2 3 4 999 </text:p>
        <text:p text:style-name="P41">Οι εκπαιδευτικοί και οι σύμβουλοι προσανατολισμού δεν αντιμετωπίζουν επαρκώς τις προκαταλήψεις λόγω φύλου προτού οι μαθητές κάνουν την επιλογή τους μεταξύ γενικής και επαγγελματικής εκπαίδευσης </text:p>
        <text:p text:style-name="P41">1 2 3 4 999 </text:p>
        <text:p text:style-name="P41">Τα έμφυλα στερεότυπα γύρω από την επιλογή μεταξύ γενικής και επαγγελματικής εκπαίδευσης συχνά ενισχύονται από τις οικογένειες, τους συνομηλίκους και τα μέσα κοινωνικής δικτύωσης. </text:p>
        <text:p text:style-name="P41">1 2 3 4 999 </text:p>
        <text:p text:style-name="P41">Οι άνδρες σε τομείς ΑΕΕΚ που σχετίζονται με τη φροντίδα ή την παροχή υπηρεσιών συχνά αντιμετωπίζουν κοινωνικό στίγμα ή κρίση </text:p>
        <text:p text:style-name="P41">1 2 3 4 999 </text:p>
      </text:section>
      <text:p text:style-name="P4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l" fo:country="GR"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l" fo:country="GR"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l" fo:country="GR"/>
    </style:style>
    <style:style style:name="MP2" style:family="paragraph" style:parent-style-name="Footer">
      <style:paragraph-properties fo:text-align="center" style:justify-single-word="false"/>
      <style:text-properties fo:language="el" fo:country="GR"/>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Ειδικό Ευρωβαρόμετρο 569 Ελκυστικότητα της επαγγελματικής εκπαίδευσης και κατάρτισης </text:p>
        <text:p text:style-name="MP1"><text:chapter text:display="name" text:outline-level="1">Ερωτηματολόγιο </text:chapter></text:p>
      </style:header>
      <style:footer>
        <text:p text:style-name="MP2"><text:page-number text:select-page="current">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43:35.473000000</dc:date>
    <dc:creator>Pierre Dieumegard</dc:creator>
    <meta:editing-duration>P1DT14H31M20S</meta:editing-duration>
    <meta:editing-cycles>98</meta:editing-cycles>
    <meta:document-statistic meta:table-count="34" meta:image-count="6" meta:object-count="1" meta:page-count="105" meta:paragraph-count="4801" meta:word-count="29079" meta:character-count="181942" meta:non-whitespace-character-count="156234"/>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