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ga" fo:country="IE"/>
    </style:style>
    <style:style style:name="P8" style:family="paragraph" style:parent-style-name="Horizontal_20_Line">
      <style:text-properties fo:language="ga" fo:country="IE"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ga" fo:country="IE"/>
    </style:style>
    <style:style style:name="P12" style:family="paragraph" style:parent-style-name="Footer">
      <style:paragraph-properties fo:text-align="center" style:justify-single-word="false"/>
      <style:text-properties fo:language="ga" fo:country="IE"/>
    </style:style>
    <style:style style:name="P13" style:family="paragraph" style:parent-style-name="Footnote">
      <style:text-properties fo:language="ga" fo:country="IE"/>
    </style:style>
    <style:style style:name="P14" style:family="paragraph" style:parent-style-name="Frame_20_contents">
      <style:text-properties fo:language="ga" fo:country="IE"/>
    </style:style>
    <style:style style:name="P15" style:family="paragraph" style:parent-style-name="Frame_20_contents">
      <style:text-properties fo:font-size="10pt" fo:language="ga" fo:country="IE"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ga" fo:country="IE"/>
    </style:style>
    <style:style style:name="P17" style:family="paragraph" style:parent-style-name="Heading_20_1">
      <style:text-properties fo:language="ga" fo:country="IE"/>
    </style:style>
    <style:style style:name="P18" style:family="paragraph" style:parent-style-name="Heading_20_1">
      <style:paragraph-properties fo:break-before="page"/>
      <style:text-properties fo:language="ga" fo:country="IE"/>
    </style:style>
    <style:style style:name="P19" style:family="paragraph" style:parent-style-name="Heading_20_2">
      <style:paragraph-properties fo:break-before="page"/>
      <style:text-properties fo:language="ga" fo:country="IE"/>
    </style:style>
    <style:style style:name="P20" style:family="paragraph" style:parent-style-name="Standard" style:master-page-name="First_20_Page">
      <style:paragraph-properties style:page-number="auto"/>
      <style:text-properties fo:language="ga" fo:country="IE"/>
    </style:style>
    <style:style style:name="P21" style:family="paragraph" style:parent-style-name="Standard">
      <style:text-properties fo:language="ga" fo:country="IE"/>
    </style:style>
    <style:style style:name="P22" style:family="paragraph" style:parent-style-name="Standard">
      <style:paragraph-properties fo:text-align="end" style:justify-single-word="false" fo:break-before="page"/>
      <style:text-properties fo:language="ga" fo:country="IE"/>
    </style:style>
    <style:style style:name="P23" style:family="paragraph" style:parent-style-name="Standard">
      <style:paragraph-properties fo:text-align="end" style:justify-single-word="false"/>
      <style:text-properties fo:language="ga" fo:country="IE"/>
    </style:style>
    <style:style style:name="P24" style:family="paragraph" style:parent-style-name="Standard">
      <style:paragraph-properties fo:margin-top="0.099cm" fo:margin-bottom="0cm" style:contextual-spacing="false"/>
      <style:text-properties fo:language="ga" fo:country="IE" officeooo:paragraph-rsid="00823325"/>
    </style:style>
    <style:style style:name="P25" style:family="paragraph" style:parent-style-name="Standard">
      <style:paragraph-properties fo:break-before="page"/>
      <style:text-properties fo:language="ga" fo:country="IE" officeooo:rsid="000cee00" officeooo:paragraph-rsid="000cee00"/>
    </style:style>
    <style:style style:name="P26" style:family="paragraph" style:parent-style-name="Standard">
      <style:text-properties fo:language="ga" fo:country="IE" officeooo:rsid="000cee00" officeooo:paragraph-rsid="000cee00"/>
    </style:style>
    <style:style style:name="P27" style:family="paragraph" style:parent-style-name="Standard">
      <style:text-properties fo:language="ga" fo:country="IE" officeooo:paragraph-rsid="000d2c45"/>
    </style:style>
    <style:style style:name="P28" style:family="paragraph" style:parent-style-name="Standard">
      <style:paragraph-properties fo:break-before="column"/>
      <style:text-properties fo:language="ga" fo:country="IE"/>
    </style:style>
    <style:style style:name="P29" style:family="paragraph" style:parent-style-name="Standard">
      <style:paragraph-properties fo:break-before="page"/>
      <style:text-properties fo:language="ga" fo:country="IE"/>
    </style:style>
    <style:style style:name="P30" style:family="paragraph" style:parent-style-name="Standard">
      <style:paragraph-properties fo:break-before="page" style:writing-mode="lr-tb"/>
      <style:text-properties fo:language="ga" fo:country="IE"/>
    </style:style>
    <style:style style:name="P31" style:family="paragraph" style:parent-style-name="Standard">
      <style:text-properties fo:language="ga" fo:country="IE" officeooo:paragraph-rsid="001279ec"/>
    </style:style>
    <style:style style:name="P32" style:family="paragraph" style:parent-style-name="Standard">
      <style:text-properties fo:language="ga" fo:country="IE" officeooo:paragraph-rsid="0018d41e"/>
    </style:style>
    <style:style style:name="P33" style:family="paragraph" style:parent-style-name="Standard">
      <style:text-properties fo:language="ga" fo:country="IE" officeooo:paragraph-rsid="0031c7f2"/>
    </style:style>
    <style:style style:name="P34" style:family="paragraph" style:parent-style-name="Standard">
      <style:paragraph-properties fo:break-before="page"/>
      <style:text-properties fo:language="ga" fo:country="IE" officeooo:paragraph-rsid="0031c7f2"/>
    </style:style>
    <style:style style:name="P35" style:family="paragraph" style:parent-style-name="Standard">
      <style:paragraph-properties style:writing-mode="lr-tb"/>
      <style:text-properties fo:language="ga" fo:country="IE"/>
    </style:style>
    <style:style style:name="P36" style:family="paragraph" style:parent-style-name="Standard">
      <style:text-properties fo:language="ga" fo:country="IE" fo:font-weight="bold" style:font-weight-asian="bold" style:font-weight-complex="bold"/>
    </style:style>
    <style:style style:name="P37" style:family="paragraph" style:parent-style-name="Standard">
      <style:paragraph-properties style:writing-mode="lr-tb"/>
      <style:text-properties fo:language="ga" fo:country="IE" fo:font-weight="bold" style:font-weight-asian="bold" style:font-weight-complex="bold"/>
    </style:style>
    <style:style style:name="P38" style:family="paragraph" style:parent-style-name="Standard">
      <style:text-properties fo:language="ga" fo:country="IE"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ga" fo:country="IE" officeooo:rsid="0083c07d" officeooo:paragraph-rsid="0083c07d"/>
    </style:style>
    <style:style style:name="P40" style:family="paragraph" style:parent-style-name="Standard">
      <style:paragraph-properties style:writing-mode="lr-tb"/>
      <style:text-properties fo:language="ga" fo:country="IE" officeooo:paragraph-rsid="0083c07d"/>
    </style:style>
    <style:style style:name="P41" style:family="paragraph" style:parent-style-name="Standard">
      <style:text-properties fo:language="ga" fo:country="IE" officeooo:rsid="007a449f" officeooo:paragraph-rsid="007a449f"/>
    </style:style>
    <style:style style:name="P42" style:family="paragraph" style:parent-style-name="Standard">
      <style:paragraph-properties fo:break-before="column"/>
      <style:text-properties fo:language="ga" fo:country="IE" officeooo:rsid="007a449f" officeooo:paragraph-rsid="007a449f"/>
    </style:style>
    <style:style style:name="P43" style:family="paragraph" style:parent-style-name="Standard">
      <style:paragraph-properties fo:break-before="page"/>
      <style:text-properties fo:language="ga" fo:country="IE" officeooo:rsid="007a449f" officeooo:paragraph-rsid="007a449f"/>
    </style:style>
    <style:style style:name="P44" style:family="paragraph" style:parent-style-name="Standard">
      <style:paragraph-properties fo:text-align="start" style:justify-single-word="false"/>
      <style:text-properties fo:font-size="36pt" fo:language="ga" fo:country="IE"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ga" fo:country="IE" officeooo:rsid="0023dbb9" officeooo:paragraph-rsid="00823325" style:font-size-asian="9pt" style:font-size-complex="9pt"/>
    </style:style>
    <style:style style:name="P46" style:family="paragraph" style:parent-style-name="Standard">
      <style:text-properties fo:font-size="9pt" fo:language="ga" fo:country="IE" style:font-size-asian="9pt" style:font-size-complex="9pt"/>
    </style:style>
    <style:style style:name="P47" style:family="paragraph" style:parent-style-name="Standard">
      <style:paragraph-properties fo:margin-top="0.099cm" fo:margin-bottom="0cm" style:contextual-spacing="false"/>
      <style:text-properties fo:font-size="9pt" fo:language="ga" fo:country="IE"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ga" fo:country="IE" fo:font-weight="bold" style:font-size-asian="11pt" style:font-weight-asian="bold" style:font-size-complex="11pt" style:font-weight-complex="bold"/>
    </style:style>
    <style:style style:name="P49" style:family="paragraph" style:parent-style-name="StyleDefaut11gras">
      <style:text-properties fo:language="ga" fo:country="IE"/>
    </style:style>
    <style:style style:name="P50" style:family="paragraph" style:parent-style-name="StyleDefaut11maigre">
      <style:text-properties fo:language="ga" fo:country="IE"/>
    </style:style>
    <style:style style:name="P51" style:family="paragraph" style:parent-style-name="StyleDefaut11maigre">
      <style:paragraph-properties fo:break-before="page"/>
      <style:text-properties fo:language="ga" fo:country="IE"/>
    </style:style>
    <style:style style:name="P52" style:family="paragraph" style:parent-style-name="StyleDefautDecale05Sauf1">
      <style:text-properties fo:language="ga" fo:country="IE"/>
    </style:style>
    <style:style style:name="P53" style:family="paragraph" style:parent-style-name="StyleDefautDecale1cmSauf1">
      <style:text-properties fo:language="ga" fo:country="IE"/>
    </style:style>
    <style:style style:name="P54" style:family="paragraph" style:parent-style-name="Table_20_Contents">
      <style:paragraph-properties fo:text-align="start" style:justify-single-word="false"/>
      <style:text-properties fo:font-size="7pt" fo:language="ga" fo:country="IE" style:font-size-asian="7pt" style:font-size-complex="7pt"/>
    </style:style>
    <style:style style:name="P55" style:family="paragraph" style:parent-style-name="Table_20_Contents">
      <style:text-properties fo:font-size="7pt" fo:language="ga" fo:country="IE" style:font-size-asian="7pt" style:font-size-complex="7pt"/>
    </style:style>
    <style:style style:name="P56" style:family="paragraph" style:parent-style-name="Table_20_Contents">
      <style:paragraph-properties fo:text-align="center" style:justify-single-word="false"/>
      <style:text-properties fo:font-size="7pt" fo:language="ga" fo:country="IE"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ga" fo:country="IE"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ga" fo:country="IE"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ga" fo:country="IE"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ga" fo:country="IE"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ga" fo:country="IE"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ga" fo:country="IE"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ga" fo:country="IE"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ga" fo:country="IE"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ga" fo:country="IE"/>
    </style:style>
    <style:style style:name="P66" style:family="paragraph" style:parent-style-name="Table_20_Contents">
      <style:paragraph-properties fo:text-align="start" style:justify-single-word="false"/>
      <style:text-properties fo:color="#ffffff" loext:opacity="100%" fo:language="ga" fo:country="IE"/>
    </style:style>
    <style:style style:name="P67" style:family="paragraph" style:parent-style-name="Table_20_Contents">
      <style:text-properties fo:language="ga" fo:country="IE"/>
    </style:style>
    <style:style style:name="P68" style:family="paragraph" style:parent-style-name="Table_20_Contents">
      <style:paragraph-properties fo:text-align="center" style:justify-single-word="false"/>
      <style:text-properties fo:language="ga" fo:country="IE"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ga" fo:country="IE"/>
    </style:style>
    <style:style style:name="P70" style:family="paragraph" style:parent-style-name="Table_20_Contents">
      <style:paragraph-properties fo:margin-top="0cm" fo:margin-bottom="0cm" style:contextual-spacing="false" fo:text-align="center" style:justify-single-word="false"/>
      <style:text-properties fo:language="ga" fo:country="IE"/>
    </style:style>
    <style:style style:name="P71" style:family="paragraph" style:parent-style-name="Table_20_Contents">
      <style:paragraph-properties fo:text-align="start" style:justify-single-word="false"/>
      <style:text-properties fo:language="ga" fo:country="IE"/>
    </style:style>
    <style:style style:name="P72" style:family="paragraph" style:parent-style-name="Table_20_Contents">
      <style:paragraph-properties fo:margin-top="0cm" fo:margin-bottom="0cm" style:contextual-spacing="false" fo:text-align="start" style:justify-single-word="false"/>
      <style:text-properties fo:language="ga" fo:country="IE"/>
    </style:style>
    <style:style style:name="P73" style:family="paragraph" style:parent-style-name="Table_20_Contents">
      <style:paragraph-properties fo:text-align="end" style:justify-single-word="false"/>
      <style:text-properties fo:language="ga" fo:country="IE"/>
    </style:style>
    <style:style style:name="P74" style:family="paragraph" style:parent-style-name="Table_20_Contents">
      <style:paragraph-properties fo:margin-top="0cm" fo:margin-bottom="0cm" style:contextual-spacing="false" fo:text-align="end" style:justify-single-word="false"/>
      <style:text-properties fo:language="ga" fo:country="IE"/>
    </style:style>
    <style:style style:name="P75" style:family="paragraph" style:parent-style-name="Table_20_Contents">
      <style:paragraph-properties fo:text-align="end" style:justify-single-word="false"/>
      <style:text-properties fo:language="ga" fo:country="IE" fo:font-weight="bold"/>
    </style:style>
    <style:style style:name="P76" style:family="paragraph" style:parent-style-name="Table_20_Contents">
      <style:paragraph-properties fo:text-align="center" style:justify-single-word="false"/>
      <style:text-properties fo:language="ga" fo:country="IE" fo:font-weight="bold"/>
    </style:style>
    <style:style style:name="P77" style:family="paragraph" style:parent-style-name="Table_20_Contents">
      <style:paragraph-properties fo:text-align="start" style:justify-single-word="false"/>
      <style:text-properties fo:language="ga" fo:country="IE" fo:font-weight="bold"/>
    </style:style>
    <style:style style:name="P78" style:family="paragraph" style:parent-style-name="Table_20_Contents">
      <style:paragraph-properties fo:margin-top="0cm" fo:margin-bottom="0cm" style:contextual-spacing="false"/>
      <style:text-properties fo:language="ga" fo:country="IE"/>
    </style:style>
    <style:style style:name="P79" style:family="paragraph" style:parent-style-name="Table_20_Contents">
      <style:text-properties fo:font-size="2pt" fo:language="ga" fo:country="IE" style:font-size-asian="2pt" style:font-size-complex="2pt"/>
    </style:style>
    <style:style style:name="P80" style:family="paragraph" style:parent-style-name="Table_20_Contents">
      <style:paragraph-properties fo:margin-top="0cm" fo:margin-bottom="0cm" style:contextual-spacing="false"/>
      <style:text-properties fo:font-size="9pt" fo:language="ga" fo:country="IE"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ga" fo:country="IE"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ga" fo:country="IE"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ga" fo:country="IE"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ga" fo:country="IE"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ga" fo:country="IE"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ga" fo:country="IE" style:font-size-asian="9pt" style:font-size-complex="9pt"/>
    </style:style>
    <style:style style:name="P87" style:family="paragraph" style:parent-style-name="Table_20_Contents">
      <style:paragraph-properties fo:text-align="center" style:justify-single-word="false"/>
      <style:text-properties fo:font-size="9pt" fo:language="ga" fo:country="IE"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ga" fo:country="IE"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ga" fo:country="IE"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ga" fo:country="IE" style:font-size-asian="9pt" style:font-size-complex="9pt"/>
    </style:style>
    <style:style style:name="P91" style:family="paragraph" style:parent-style-name="Table_20_Contents">
      <style:paragraph-properties fo:text-align="start" style:justify-single-word="false"/>
      <style:text-properties fo:font-size="9pt" fo:language="ga" fo:country="IE"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ga" fo:country="IE" style:font-size-asian="9pt" style:font-size-complex="9pt"/>
    </style:style>
    <style:style style:name="P93" style:family="paragraph" style:parent-style-name="Table_20_Contents">
      <style:text-properties fo:font-size="9pt" fo:language="ga" fo:country="IE" style:font-size-asian="9pt" style:font-size-complex="9pt"/>
    </style:style>
    <style:style style:name="P94" style:family="paragraph" style:parent-style-name="Table_20_Contents">
      <style:text-properties fo:font-size="8pt" fo:language="ga" fo:country="IE" style:font-size-asian="8pt" style:font-size-complex="8pt"/>
    </style:style>
    <style:style style:name="P95" style:family="paragraph" style:parent-style-name="Table_20_Contents">
      <style:paragraph-properties fo:text-align="center" style:justify-single-word="false"/>
      <style:text-properties fo:font-size="8pt" fo:language="ga" fo:country="IE" style:font-size-asian="8pt" style:font-size-complex="8pt"/>
    </style:style>
    <style:style style:name="P96" style:family="paragraph" style:parent-style-name="Table_20_Contents">
      <style:paragraph-properties fo:text-align="start" style:justify-single-word="false"/>
      <style:text-properties fo:font-size="8pt" fo:language="ga" fo:country="IE" style:font-size-asian="8pt" style:font-size-complex="8pt"/>
    </style:style>
    <style:style style:name="P97" style:family="paragraph" style:parent-style-name="Text_20_body">
      <style:text-properties fo:language="ga" fo:country="IE"/>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b4285"/>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fo:language="en" fo:country="GB" officeooo:rsid="008f454e" style:font-size-asian="10pt" style:font-size-complex="10pt"/>
    </style:style>
    <style:style style:name="T11" style:family="text">
      <style:text-properties fo:font-size="10pt" style:font-size-asian="10pt" style:font-size-complex="10pt"/>
    </style:style>
    <style:style style:name="T12" style:family="text">
      <style:text-properties fo:font-size="10pt" officeooo:rsid="008f454e" style:font-size-asian="10pt" style:font-size-complex="10pt"/>
    </style:style>
    <style:style style:name="T13" style:family="text">
      <style:text-properties fo:font-size="10pt" fo:language="ga" fo:country="IE" style:font-size-asian="10pt" style:font-size-complex="10pt"/>
    </style:style>
    <style:style style:name="T14" style:family="text">
      <style:text-properties fo:font-size="10pt" fo:language="ga" fo:country="IE" officeooo:rsid="008f454e" style:font-size-asian="10pt" style:font-size-complex="10pt"/>
    </style:style>
    <style:style style:name="T15" style:family="text">
      <style:text-properties fo:font-size="9pt" fo:language="en" fo:country="GB" style:font-size-asian="9pt" style:font-size-complex="9pt"/>
    </style:style>
    <style:style style:name="T16" style:family="text">
      <style:text-properties fo:font-size="9pt" fo:language="en" fo:country="GB" officeooo:rsid="0072664e" style:font-size-asian="9pt" style:font-size-complex="9pt"/>
    </style:style>
    <style:style style:name="T17" style:family="text">
      <style:text-properties fo:font-size="9pt" fo:language="en" fo:country="GB" officeooo:rsid="0023dbb9" style:font-size-asian="9pt" style:font-size-complex="9pt"/>
    </style:style>
    <style:style style:name="T18" style:family="text">
      <style:text-properties fo:font-size="9pt" fo:language="en" fo:country="GB" officeooo:rsid="0091e4f1" style:font-size-asian="9pt" style:font-size-complex="9pt"/>
    </style:style>
    <style:style style:name="T19" style:family="text">
      <style:text-properties fo:font-size="9pt" fo:language="en" fo:country="GB" officeooo:rsid="009b1774" style:font-size-asian="9pt" style:font-size-complex="9pt"/>
    </style:style>
    <style:style style:name="T20" style:family="text">
      <style:text-properties fo:font-size="9pt" fo:language="en" fo:country="GB" officeooo:rsid="00ab31f3" style:font-size-asian="9pt" style:font-size-complex="9pt"/>
    </style:style>
    <style:style style:name="T21" style:family="text">
      <style:text-properties fo:font-size="9pt" fo:language="en" fo:country="GB" officeooo:rsid="009b9fcc" style:font-size-asian="9pt" style:font-size-complex="9pt"/>
    </style:style>
    <style:style style:name="T22" style:family="text">
      <style:text-properties fo:font-size="9pt" fo:language="en" fo:country="GB" officeooo:rsid="00b3958c" style:font-size-asian="9pt" style:font-size-complex="9pt"/>
    </style:style>
    <style:style style:name="T23" style:family="text">
      <style:text-properties fo:font-size="9pt" fo:language="en" fo:country="GB" officeooo:rsid="00c2af9c" style:font-size-asian="9pt" style:font-size-complex="9pt"/>
    </style:style>
    <style:style style:name="T24" style:family="text">
      <style:text-properties fo:font-size="9pt" fo:language="en" fo:country="GB" fo:font-weight="bold" style:font-size-asian="9pt" style:font-weight-asian="bold" style:font-size-complex="9pt" style:font-weight-complex="bold"/>
    </style:style>
    <style:style style:name="T25" style:family="text">
      <style:text-properties fo:font-size="9pt" fo:language="en" fo:country="GB" fo:font-weight="bold" officeooo:rsid="0070cdc6" style:font-size-asian="9pt" style:font-weight-asian="bold" style:font-size-complex="9pt" style:font-weight-complex="bold"/>
    </style:style>
    <style:style style:name="T26" style:family="text">
      <style:text-properties fo:font-size="9pt" fo:language="en" fo:country="GB" fo:font-weight="bold" officeooo:rsid="0072664e" style:font-size-asian="9pt" style:font-weight-asian="bold" style:font-size-complex="9pt" style:font-weight-complex="bold"/>
    </style:style>
    <style:style style:name="T27" style:family="text">
      <style:text-properties fo:font-size="9pt" style:font-size-asian="9pt" style:font-size-complex="9pt"/>
    </style:style>
    <style:style style:name="T28" style:family="text">
      <style:text-properties fo:font-size="9pt" officeooo:rsid="0072664e" style:font-size-asian="9pt" style:font-size-complex="9pt"/>
    </style:style>
    <style:style style:name="T29" style:family="text">
      <style:text-properties fo:font-size="9pt" officeooo:rsid="00b3958c" style:font-size-asian="9pt" style:font-size-complex="9pt"/>
    </style:style>
    <style:style style:name="T30" style:family="text">
      <style:text-properties fo:font-size="9pt" officeooo:rsid="0023dbb9" style:font-size-asian="9pt" style:font-size-complex="9pt"/>
    </style:style>
    <style:style style:name="T31" style:family="text">
      <style:text-properties fo:font-size="9pt" officeooo:rsid="009b1774" style:font-size-asian="9pt" style:font-size-complex="9pt"/>
    </style:style>
    <style:style style:name="T32" style:family="text">
      <style:text-properties fo:font-size="9pt" officeooo:rsid="00ab31f3" style:font-size-asian="9pt" style:font-size-complex="9pt"/>
    </style:style>
    <style:style style:name="T33" style:family="text">
      <style:text-properties fo:font-size="9pt" officeooo:rsid="009b9fcc" style:font-size-asian="9pt" style:font-size-complex="9pt"/>
    </style:style>
    <style:style style:name="T34" style:family="text">
      <style:text-properties fo:font-size="9pt" officeooo:rsid="00c2af9c" style:font-size-asian="9pt" style:font-size-complex="9pt"/>
    </style:style>
    <style:style style:name="T35" style:family="text">
      <style:text-properties fo:font-size="9pt" officeooo:rsid="0091e4f1" style:font-size-asian="9pt" style:font-size-complex="9pt"/>
    </style:style>
    <style:style style:name="T36" style:family="text">
      <style:text-properties fo:font-size="9pt" fo:font-weight="bold" style:font-size-asian="9pt" style:font-weight-asian="bold" style:font-size-complex="9pt" style:font-weight-complex="bold"/>
    </style:style>
    <style:style style:name="T37" style:family="text">
      <style:text-properties fo:font-size="9pt" fo:font-weight="bold" officeooo:rsid="0070cdc6" style:font-size-asian="9pt" style:font-weight-asian="bold" style:font-size-complex="9pt" style:font-weight-complex="bold"/>
    </style:style>
    <style:style style:name="T38" style:family="text">
      <style:text-properties fo:font-size="9pt" fo:font-weight="bold" officeooo:rsid="0072664e" style:font-size-asian="9pt" style:font-weight-asian="bold" style:font-size-complex="9pt" style:font-weight-complex="bold"/>
    </style:style>
    <style:style style:name="T39" style:family="text">
      <style:text-properties fo:font-size="9pt" fo:language="ga" fo:country="IE" style:font-size-asian="9pt" style:font-size-complex="9pt"/>
    </style:style>
    <style:style style:name="T40" style:family="text">
      <style:text-properties fo:font-size="9pt" fo:language="ga" fo:country="IE" officeooo:rsid="0072664e" style:font-size-asian="9pt" style:font-size-complex="9pt"/>
    </style:style>
    <style:style style:name="T41" style:family="text">
      <style:text-properties fo:font-size="9pt" fo:language="ga" fo:country="IE" officeooo:rsid="0023dbb9" style:font-size-asian="9pt" style:font-size-complex="9pt"/>
    </style:style>
    <style:style style:name="T42" style:family="text">
      <style:text-properties fo:font-size="9pt" fo:language="ga" fo:country="IE" officeooo:rsid="009b1774" style:font-size-asian="9pt" style:font-size-complex="9pt"/>
    </style:style>
    <style:style style:name="T43" style:family="text">
      <style:text-properties fo:font-size="9pt" fo:language="ga" fo:country="IE" officeooo:rsid="009b9fcc" style:font-size-asian="9pt" style:font-size-complex="9pt"/>
    </style:style>
    <style:style style:name="T44" style:family="text">
      <style:text-properties fo:font-size="9pt" fo:language="ga" fo:country="IE" officeooo:rsid="00ab31f3" style:font-size-asian="9pt" style:font-size-complex="9pt"/>
    </style:style>
    <style:style style:name="T45" style:family="text">
      <style:text-properties style:font-name="Arial4" fo:font-size="9pt" fo:language="en" fo:country="GB" officeooo:rsid="0091e4f1" style:font-size-asian="9pt" style:font-size-complex="9pt"/>
    </style:style>
    <style:style style:name="T46" style:family="text">
      <style:text-properties style:font-name="Arial4" fo:font-size="9pt" officeooo:rsid="0091e4f1" style:font-size-asian="9pt" style:font-size-complex="9pt"/>
    </style:style>
    <style:style style:name="T47" style:family="text">
      <style:text-properties style:font-name="Arial4" fo:font-size="9pt" fo:language="ga" fo:country="IE" officeooo:rsid="0091e4f1" style:font-size-asian="9pt" style:font-size-complex="9pt"/>
    </style:style>
    <style:style style:name="T48" style:family="text">
      <style:text-properties style:text-underline-style="solid" style:text-underline-width="auto" style:text-underline-color="font-color"/>
    </style:style>
    <style:style style:name="T49" style:family="text">
      <style:text-properties officeooo:rsid="00834cef"/>
    </style:style>
    <style:style style:name="T50" style:family="text">
      <style:text-properties fo:language="en" fo:country="US"/>
    </style:style>
    <style:style style:name="T51" style:family="text">
      <style:text-properties fo:language="en" fo:country="US" officeooo:rsid="0083c07d"/>
    </style:style>
    <style:style style:name="T52" style:family="text">
      <style:text-properties officeooo:rsid="0083c07d"/>
    </style:style>
    <style:style style:name="T53" style:family="text">
      <style:text-properties fo:language="ga" fo:country="IE"/>
    </style:style>
    <style:style style:name="T54" style:family="text">
      <style:text-properties fo:language="ga" fo:country="IE" officeooo:rsid="000d2c45"/>
    </style:style>
    <style:style style:name="T55" style:family="text">
      <style:text-properties fo:language="ga" fo:country="IE" officeooo:rsid="007eb20e"/>
    </style:style>
    <style:style style:name="T56" style:family="text">
      <style:text-properties fo:language="ga" fo:country="IE" officeooo:rsid="002b09e5"/>
    </style:style>
    <style:style style:name="T57"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8"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1"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1">An Coimisiún Eorpach</text:span></text:p><text:p text:style-name="P111"><text:span text:style-name="T61"/></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EUROBAROMETER Speisialta 569</text:span> </text:p>
      <text:p text:style-name="P21"/>
      <text:p text:style-name="P21"/>
      <text:p text:style-name="P21"/>
      <text:p text:style-name="P44">Tarraingteacht an ghairmoideachais agus na gairmoiliúna </text:p>
      <text:p text:style-name="P21"><text:span text:style-name="T2">Tuarascáil</text:span> ón Eorabharaiméadar </text:p>
      <text:p text:style-name="P21">Samhain 2025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Tá an suirbhé seo iarrtha ag an gCoimisiún Eorpach, an Ard-Stiúrthóireacht um Fhostaíocht, Gnóthaí Sóisialta agus Cuimsiú (AS EMPL) agus comhordaithe ag an gCoimisiún Eorpach, Ard-Stiúrthóireacht na Cumarsáide (AS COMM ‘Tuairim Phoiblí &amp;ampa; An tAonad um Rannpháirtíocht na Saoránach’) </text:p>
      <text:p text:style-name="P23">Ní hionann an doiciméad seo agus dearcadh an Choimisiúin Eorpaigh. Is iad na léirmhínithe agus na tuairimí atá ann ach na húdair. </text:p>
      <table:table table:name="Tableau1" table:style-name="Tableau1">
        <table:table-column table:style-name="Tableau1.A"/>
        <table:table-column table:style-name="Tableau1.B"/>
        <table:table-row>
          <table:table-cell table:style-name="Tableau1.A1" office:value-type="string">
            <text:p text:style-name="P71">Teideal an tionscadail </text:p>
          </table:table-cell>
          <table:table-cell table:style-name="Tableau1.A1" office:value-type="string">
            <text:p text:style-name="P73">Tarraingteacht an ghairmoideachais agus na gairmoiliúna-Tuarascáil </text:p>
          </table:table-cell>
        </table:table-row>
        <table:table-row>
          <table:table-cell table:style-name="Tableau1.A1" office:value-type="string">
            <text:p text:style-name="P71">An leagan teanga </text:p>
          </table:table-cell>
          <table:table-cell table:style-name="Tableau1.A1" office:value-type="string">
            <text:p text:style-name="P73">GA </text:p>
          </table:table-cell>
        </table:table-row>
        <table:table-row>
          <table:table-cell table:style-name="Tableau1.A1" office:value-type="string">
            <text:p text:style-name="P71">Meáin/Imleabhar </text:p>
          </table:table-cell>
          <table:table-cell table:style-name="Tableau1.A1" office:value-type="string">
            <text:p text:style-name="P73">PDF Suíomh gréasáin </text:p>
          </table:table-cell>
        </table:table-row>
        <table:table-row>
          <table:table-cell table:style-name="Tableau1.A1" office:value-type="string">
            <text:p text:style-name="P71">Uimhir chatalóige </text:p>
          </table:table-cell>
          <table:table-cell table:style-name="Tableau1.A1" office:value-type="string">
            <text:p text:style-name="P73">KE-01-26-025-EN-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An tAontas Eorpach, 2026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3">Cuirtear beartas athúsáide an Choimisiúin chun feidhme faoi Chinneadh 2011/833/AE ón gCoimisiún an 12 Nollaig 2011 maidir le hathúsáid dhoiciméid an Choimisiúin (IO L 330, 14.12.2011, lch. 39, ELI: </text:span><text:a xlink:type="simple" xlink:href="http://data.europa.eu/eli/dec/2011/833/oj" text:style-name="Internet_20_link" text:visited-style-name="Visited_20_Internet_20_Link"><text:span text:style-name="T53">http://data.europa.eu/eli/dec/2011/833/oj</text:span></text:a><text:span text:style-name="T53">). Mura sonraítear a mhalairt, údaraítear athúsáid an doiciméid seo faoin gceadúnas Creative Commons Attribution 4.0 International (CC BY 4.0) (https://creativecommons.org/licenses/by/4.0/</text:span><text:span text:style-name="T53">). Ciallaíonn sé sin go gceadaítear athúsáid, ar choinníoll go dtugtar creidmheas iomchuí agus go léirítear aon athrú. </text:span></text:p>
      <text:p text:style-name="Standard"><text:a xlink:type="simple" xlink:href="https://www.europa.eu/eurobarometer" text:style-name="Internet_20_link" text:visited-style-name="Visited_20_Internet_20_Link"><text:span text:style-name="T53">https://www.europa.eu/eurobarometer</text:span></text:a><text:span text:style-name="T53"> </text:span></text:p>
      <text:p text:style-name="P8"/>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3">Doiciméad arna ullmhú ag Pierre Dieumegard do</text:span><text:span text:style-name="T53"> </text:span><text:a xlink:type="simple" xlink:href="https://europokune.eu/" text:style-name="Internet_20_link" text:visited-style-name="Visited_20_Internet_20_Link"><text:span text:style-name="T53">Europokune</text:span></text:a><text:span text:style-name="T14">- Europe Together- agus</text:span><text:span text:style-name="T53"> </text:span><text:a xlink:type="simple" xlink:href="https://e-d-e.org/" text:style-name="Internet_20_link" text:visited-style-name="Visited_20_Internet_20_Link"><text:span text:style-name="T53">Europe Democracy Esperanto.</text:span></text:a></text:p>
      <text:p text:style-name="P24"><text:span text:style-name="T11">Is</text:span><text:span text:style-name="T27"> é cuspóir an doiciméid "sealadach" seo ná cur ar</text:span> <text:span text:style-name="T28">chumas</text:span><text:span text:style-name="T27"> níos mó daoine san Aontas Eorpach a bheith ar an eolas faoi dhoiciméid a tháirgeann an tAontas Eorpach (agus a mhaoinítear lena gcánacha).</text:span></text:p>
      <text:p text:style-name="P24"><text:span text:style-name="T37">Mura</text:span><text:span text:style-name="T36"> bhfuil aon aistriúchán ann,</text:span> <text:span text:style-name="T36">eisiatar </text:span><text:span text:style-name="T38">saoránaigh</text:span><text:span text:style-name="T36"> ón díospóireacht</text:span><text:span text:style-name="T27">.</text:span></text:p>
      <text:p text:style-name="P4"><text:span text:style-name="T39">Ní </text:span><text:a xlink:type="simple" xlink:href="https://europa.eu/eurobarometer/surveys/detail/3367" text:style-name="Internet_20_link" text:visited-style-name="Visited_20_Internet_20_Link"><text:span text:style-name="T40">raibh an </text:span><text:span text:style-name="T41">doiciméad seo</text:span><text:span text:style-name="T40"> ‘Méadar</text:span><text:span text:style-name="T47"> Eurobaro’</text:span><text:span text:style-name="T39"> ann</text:span></text:a><text:span text:style-name="T39"> </text:span><text:span text:style-name="T42">ach</text:span><text:span text:style-name="T39"> i</text:span><text:span text:style-name="T39"> mBéarla,</text:span><text:span text:style-name="T53"> </text:span><text:span text:style-name="T43">i</text:span><text:span text:style-name="T53"> </text:span><text:span text:style-name="T44">gcomhad pdf.</text:span><text:span text:style-name="T39"> </text:span><text:span text:style-name="T44">Ón gcomhad tosaigh, </text:span><text:span text:style-name="T40">chruthaíomar</text:span><text:span text:style-name="T44"> comhad odt,</text:span><text:span text:style-name="T53"> </text:span><text:span text:style-name="T39">a d'ullmhaigh bogearraí Oifig Libre,</text:span><text:span text:style-name="T53"> </text:span><text:span text:style-name="T41">le haghaidh aistriúchán meaisín go teangacha eile. </text:span>Tá na torthaí <text:a xlink:type="simple" xlink:href="https://europokune.eu/article56/ebsp569metiaeduk" text:style-name="Internet_20_link" text:visited-style-name="Visited_20_Internet_20_Link">ar fáil anois i ngach teanga oifigiúil</text:a><text:a xlink:type="simple" xlink:href="https://europokune.eu/article41/ebsp565klimshangh" text:style-name="Internet_20_link" text:visited-style-name="Visited_20_Internet_20_Link">.</text:a></text:p>
      <text:p text:style-name="P45"/>
      <text:p text:style-name="P47">Tá sé inmhianaithe go nglacfaidh riarachán an Aontais aistriúchán ar dhoiciméid thábhachtacha chuige féin. Ní dlíthe agus rialacháin amháin atá i gceist le ‘doiciméid thábhachtacha’, ach freisin <text:span text:style-name="T48">an fhaisnéis thábhachtach is gá chun cinntí eolasacha a dhéanamh le chéile</text:span>.</text:p>
      <text:p text:style-name="P45">Chun ár dtodhchaí choiteann a phlé le chéile, agus chun aistriúcháin iontaofa a chumasú, bheadh an teanga idirnáisiúnta Esperanto an-úsáideach mar gheall ar a simplíocht, a rialtacht agus a cruinneas.</text:p>
      <text:p text:style-name="P15">Déan teagmháil linn:</text:p>
      <text:p text:style-name="P6"><text:a xlink:type="simple" xlink:href="https://europokune.eu/static6/kontaktu-nin" text:style-name="Internet_20_link" text:visited-style-name="Visited_20_Internet_20_Link"><text:span text:style-name="T53">Kontaktu nin-Ek ! Eŭropo kune !</text:span></text:a><text:span text:style-name="T13"> </text:span></text:p>
      <text:p text:style-name="P5"><text:a xlink:type="simple" xlink:href="https://e-d-e.org/-Kontakti-EDE" text:style-name="Internet_20_link" text:visited-style-name="Visited_20_Internet_20_Link"><text:span text:style-name="T13">https://e-d-e.org/-Kontakti-EDE</text:span></text:a></text:p>
      <text:p text:style-name="P25"/>
      <text:table-of-content text:style-name="Sect1" text:protected="true" text:name="Table des matières1">
        <text:table-of-content-source text:outline-level="10">
          <text:index-title-template text:style-name="Contents_20_Heading">Inneachar</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Inneachar</text:p>
          </text:index-title>
          <text:p text:style-name="P2"><text:a xlink:type="simple" xlink:href="#__RefHeading___Toc215552_2930363814" text:style-name="Index_20_Link" text:visited-style-name="Index_20_Link">Réamhrá<text:tab/>4</text:a></text:p>
          <text:p text:style-name="P3"><text:a xlink:type="simple" xlink:href="#__RefHeading___Toc215554_2930363814" text:style-name="Index_20_Link" text:visited-style-name="Index_20_Link">Réamhrá<text:tab/>5</text:a></text:p>
          <text:p text:style-name="P3"><text:a xlink:type="simple" xlink:href="#__RefHeading___Toc215556_2930363814" text:style-name="Index_20_Link" text:visited-style-name="Index_20_Link">Modheolaíocht<text:tab/>7</text:a></text:p>
          <text:p text:style-name="P2"><text:a xlink:type="simple" xlink:href="#__RefHeading___Toc215558_2930363814" text:style-name="Index_20_Link" text:visited-style-name="Index_20_Link">Príomhthorthaí<text:tab/>8</text:a></text:p>
          <text:p text:style-name="P2"><text:a xlink:type="simple" xlink:href="#__RefHeading___Toc215560_2930363814" text:style-name="Index_20_Link" text:visited-style-name="Index_20_Link">I. Torthaí mhargadh an tsaothair sa Ghairmoideachas agus sa Ghairmoiliúint<text:tab/>10</text:a></text:p>
          <text:p text:style-name="P3"><text:a xlink:type="simple" xlink:href="#__RefHeading___Toc215562_2930363814" text:style-name="Index_20_Link" text:visited-style-name="Index_20_Link">1. Bíonn ardéileamh ar phoist mar thoradh ar an ngairmoideachas agus ar an ngairmoiliúint<text:tab/>11</text:a></text:p>
          <text:p text:style-name="P3"><text:a xlink:type="simple" xlink:href="#__RefHeading___Toc215564_2930363814" text:style-name="Index_20_Link" text:visited-style-name="Index_20_Link">2. Bíonn poist ar phá maith mar thoradh ar an ngairmoideachas agus ar an ngairmoiliúint<text:tab/>14</text:a></text:p>
          <text:p text:style-name="P3"><text:a xlink:type="simple" xlink:href="#__RefHeading___Toc215566_2930363814" text:style-name="Index_20_Link" text:visited-style-name="Index_20_Link">3. Dearcthaí níos leithne ar an margadh saothair<text:tab/>17</text:a></text:p>
          <text:p text:style-name="P2"><text:a xlink:type="simple" xlink:href="#__RefHeading___Toc215568_2930363814" text:style-name="Index_20_Link" text:visited-style-name="Index_20_Link">II. Braistintí an phobail maidir le cáilíocht agus conairí gairmoideachais agus gairmoiliúna<text:tab/>21</text:a></text:p>
          <text:p text:style-name="P3"><text:a xlink:type="simple" xlink:href="#__RefHeading___Toc215570_2930363814" text:style-name="Index_20_Link" text:visited-style-name="Index_20_Link">1. Dearcadh foriomlán an ghairmoideachais agus na gairmoiliúna sa tír<text:tab/>22</text:a></text:p>
          <text:p text:style-name="P3"><text:a xlink:type="simple" xlink:href="#__RefHeading___Toc215572_2930363814" text:style-name="Index_20_Link" text:visited-style-name="Index_20_Link">2. Cáilíocht na foghlama<text:tab/>25</text:a></text:p>
          <text:p text:style-name="P3"><text:a xlink:type="simple" xlink:href="#__RefHeading___Toc215574_2930363814" text:style-name="Index_20_Link" text:visited-style-name="Index_20_Link">3. Cáilíocht an lucht saothair teagaisc<text:tab/>28</text:a></text:p>
          <text:p text:style-name="P3"><text:a xlink:type="simple" xlink:href="#__RefHeading___Toc215576_2930363814" text:style-name="Index_20_Link" text:visited-style-name="Index_20_Link">4. Cáilíocht an bhonneagair<text:tab/>30</text:a></text:p>
          <text:p text:style-name="P3"><text:a xlink:type="simple" xlink:href="#__RefHeading___Toc215578_2930363814" text:style-name="Index_20_Link" text:visited-style-name="Index_20_Link">5. Sainscileanna teicniúla<text:tab/>32</text:a></text:p>
          <text:p text:style-name="P3"><text:a xlink:type="simple" xlink:href="#__RefHeading___Toc215580_2930363814" text:style-name="Index_20_Link" text:visited-style-name="Index_20_Link">6. Deiseanna foghlama breise<text:tab/>34</text:a></text:p>
          <text:p text:style-name="P3"><text:a xlink:type="simple" xlink:href="#__RefHeading___Toc215582_2930363814" text:style-name="Index_20_Link" text:visited-style-name="Index_20_Link">7. Moltaí an ghairmoideachais agus na gairmoiliúna do dhaoine óga<text:tab/>41</text:a></text:p>
          <text:p text:style-name="P2"><text:a xlink:type="simple" xlink:href="#__RefHeading___Toc215584_2930363814" text:style-name="Index_20_Link" text:visited-style-name="Index_20_Link">III. An bhearna íomhá idir an gairmoideachas agus an ghairmoiliúint agus an t-oideachas ginearálta<text:tab/>47</text:a></text:p>
          <text:p text:style-name="P3"><text:a xlink:type="simple" xlink:href="#__RefHeading___Toc215586_2930363814" text:style-name="Index_20_Link" text:visited-style-name="Index_20_Link">1. Íomhá chomparáideach den ghairmoideachas agus den ghairmoiliúint i gcomparáid leis an oideachas ginearálta<text:tab/>48</text:a></text:p>
          <text:p text:style-name="P3"><text:a xlink:type="simple" xlink:href="#__RefHeading___Toc215588_2930363814" text:style-name="Index_20_Link" text:visited-style-name="Index_20_Link">2. Bíonn tionchar ag taithí ar an ngairmoideachas agus ar an ngairmoiliúint ar rogha an ghairmoideachais agus na gairmoiliúna<text:tab/>54</text:a></text:p>
          <text:p text:style-name="P2"><text:a xlink:type="simple" xlink:href="#__RefHeading___Toc215590_2930363814" text:style-name="Index_20_Link" text:visited-style-name="Index_20_Link">IV. Bacainní ar rannpháirtíocht sa ghairmoideachas agus sa ghairmoiliúint<text:tab/>62</text:a></text:p>
          <text:p text:style-name="P3"><text:a xlink:type="simple" xlink:href="#__RefHeading___Toc215592_2930363814" text:style-name="Index_20_Link" text:visited-style-name="Index_20_Link">1. Dúshláin a bhaineann le scileanna neamhtheicniúla<text:tab/>63</text:a></text:p>
          <text:p text:style-name="P3"><text:a xlink:type="simple" xlink:href="#__RefHeading___Toc215594_2930363814" text:style-name="Index_20_Link" text:visited-style-name="Index_20_Link">2. Dúshláin a bhaineann le treoraíocht agus steiréitíopaí inscne<text:tab/>67</text:a></text:p>
          <text:p text:style-name="P3"><text:a xlink:type="simple" xlink:href="#__RefHeading___Toc215596_2930363814" text:style-name="Index_20_Link" text:visited-style-name="Index_20_Link">3. Dúshláin amach anseo<text:tab/>83</text:a></text:p>
          <text:p text:style-name="P2"><text:a xlink:type="simple" xlink:href="#__RefHeading___Toc215598_2930363814" text:style-name="Index_20_Link" text:visited-style-name="Index_20_Link">Conclúid<text:tab/>86</text:a></text:p>
          <text:p text:style-name="P2"><text:a xlink:type="simple" xlink:href="#__RefHeading___Toc227531_2832584591" text:style-name="Index_20_Link" text:visited-style-name="Index_20_Link">Barúlacha<text:tab/>90</text:a></text:p>
          <text:p text:style-name="P2"><text:a xlink:type="simple" xlink:href="#__RefHeading___Toc227533_2832584591" text:style-name="Index_20_Link" text:visited-style-name="Index_20_Link">Sonraíochtaí Teicniúla<text:tab/>92</text:a></text:p>
          <text:p text:style-name="P3"><text:a xlink:type="simple" xlink:href="#__RefHeading___Toc227535_2832584591" text:style-name="Index_20_Link" text:visited-style-name="Index_20_Link">Rátaí freagartha<text:tab/>94</text:a></text:p>
          <text:p text:style-name="P3"><text:a xlink:type="simple" xlink:href="#__RefHeading___Toc215604_2930363814" text:style-name="Index_20_Link" text:visited-style-name="Index_20_Link">Modh agallaimh de réir tíre<text:tab/>95</text:a></text:p>
          <text:p text:style-name="P3"><text:a xlink:type="simple" xlink:href="#__RefHeading___Toc215606_2930363814" text:style-name="Index_20_Link" text:visited-style-name="Index_20_Link">Corrlaigh earráide<text:tab/>96</text:a></text:p>
          <text:p text:style-name="P2"><text:a xlink:type="simple" xlink:href="#__RefHeading___Toc215608_2930363814" text:style-name="Index_20_Link" text:visited-style-name="Index_20_Link">Ceistneoir<text:tab/>97</text:a></text:p>
        </text:index-body>
      </text:table-of-content>
      <text:p text:style-name="P26"/>
      <text:p text:style-name="P25"/>
      <text:h text:style-name="P17" text:outline-level="1"><text:bookmark-start text:name="__RefHeading___Toc215552_2930363814"/>Réamhrá <text:bookmark-end text:name="__RefHeading___Toc215552_2930363814"/></text:h>
      <text:p text:style-name="P21"/>
      <text:section text:style-name="Sect2" text:name="Section1">
        <text:h text:style-name="P19" text:outline-level="2"><text:bookmark-start text:name="__RefHeading___Toc215554_2930363814"/>Réamhrá<text:bookmark-end text:name="__RefHeading___Toc215554_2930363814"/></text:h>
        <text:p text:style-name="P21">Is staidéar cuimsitheach é an tuarascáil speisialta Eorabharaiméadair 569 seo a choimisiúnaigh Ard-Stiúrthóireacht um Fhostaíocht, Gnóthaí Sóisialta agus Cuimsiú (AS EMPL) an Choimisiúin Eorpaigh agus a rinneadh i mí na Samhna 2025. Scrúdaítear sa tuarascáil seo tarraingteacht an ghairmoideachais agus na gairmoiliúna tosaigh, lena dtugtar léargas ar bhraistintí agus ar thaithí na saoránach ar fud na mBallstát. Mura sonraítear a mhalairt, dírítear sa suirbhé ar ghairmoideachas agus gairmoiliúint tosaigh (is é sin, cláir ghairmoideachais agus ghairmoiliúna ar leibhéal na meánscoile uachtaraí). Ar fud na tuarascála seo, tagraíonn an téarma VET do na cláir tosaigh sin mura luaitear a mhalairt go sainráite, mar shampla agus conairí gairmoideachais agus gairmoiliúna níos airde nó iar-mheánscoile á bplé. </text:p>
        <text:p text:style-name="P21">Tá tús áite tugtha ag an Aontas Eorpach do ghairmoideachas agus gairmoiliúint a neartú trí roinnt tionscnamh beartais comhordaithe. Ó 2002 i leith, tá creat curtha ar fáil ag Próiseas Chóbanhávan le haghaidh comhar Eorpach sa ghairmoideachas agus sa ghairmoiliúint, arb é is aidhm dó feabhas a chur ar cháilíocht, trédhearcacht, soghluaisteacht agus tarraingteacht na gcóras gairmoideachais agus gairmoiliúna ar fud na hEorpa<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3">https://www.cedefop.europa.eu/en/content/copenhagen-declaration</text:span></text:a><text:span text:style-name="T53"> </text:span></text:p></text:note-body></text:note>. Ag tógáil ar an mbunús sin, bunaíodh le Moladh 2020 ón gComhairle maidir le gairmoideachas agus gairmoiliúint prionsabail ar leibhéal an Aontais lena leagtar béim ar an lúfaireacht, ar fhreagrúlacht i margadh an tsaothair, ar fhoghlaim ardcháilíochta agus obairbhunaithe.<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3">https://www.cedefop.europa.eu/en/content/council-recommendation-24-november-2020-vocational-education-and-training-vet-sustainable</text:span></text:a><text:span text:style-name="T53"> </text:span></text:p></text:note-body></text:note> </text:p>
        <text:p text:style-name="P21">Treisíodh na hiarrachtaí sin trí ghealltanais bheartais amhail Dearbhú Osnabrück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3">https://www.cedefop.europa.eu/files/osnabrueck_declaration_eu2020.pdf</text:span></text:a><text:span text:style-name="T53"> </text:span></text:p></text:note-body></text:note> agus Dearbhú Herning (2025), arna<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3">https://danish-presidency.consilium.europa.eu/media/23xla4rt/herning</text:span></text:a><text:span text:style-name="T53"> </text:span></text:p></text:note-body></text:note> bhformhuiniú ag airí gairmoideachais agus gairmoiliúna ó na Ballstáit, ó thíortha is iarrthóirí agus ó thíortha LEE, ó chomhpháirtithe sóisialta Eorpacha, agus ón gCoimisiún Eorpach. Athdhearbhaítear leis an Dearbhú Tréidliachta tiomantas iarrachtaí a chomhordú chun gairmoideachas agus gairmoiliúint a dhéanamh níos tarraingtí, lena n-áirítear cáilíocht fheabhsaithe agus ailíniú níos fearr le riachtanais an mhargaidh saothair. </text:p>
        <text:p text:style-name="P21">Cé go leagtar amach uaillmhianta soiléire sna creataí beartais sin, ní chuireann siad deireadh leis na dúshláin shuntasacha atá fós ann. Léiríonn an suirbhé seo, cé go bhféachann dhá thrian de mhuintir na hEorpa ar an ngairmoideachas agus ar an ngairmoiliúint i bhfianaise dhearfach agus go n-aithníonn siad a láidreachtaí maidir le scileanna a bhaineann le poist a theagasc, deir trí cheathrú go bhfuil íomhá níos dearfaí ag an oideachas ginearálta. Tá steiréitíopaí inscne fós ann agus cuireann siad srian ar roghanna conairí: deir níos mó ná leath de mhuintir na hEorpa (55%) go bhfuil réimsí gairmoideachais agus gairmoiliúna a bhaineann le ETIM níos oiriúnaí d’fhir, agus creideann níos mó ná leath (57%) gur minic a bhíonn stiogma nó breithiúnas sóisialta roimh fhir i réimsí gairmoideachais agus gairmoiliúna a bhaineann le cúram nó le seirbhís. </text:p>
        <text:p text:style-name="P21">Tugtar tuiscint mhionsonraithe sa tuarascáil seo ar an gcaoi a mbraitheann muintir na hEorpa an gairmoideachas agus an ghairmoiliúint, lena n-áirítear a cáilíocht, a hinrochtaineacht, a hábharthacht don mhargadh saothair agus na tosca sóisialta a mhúnlaíonn roghanna oideachais daoine agus tarraingteacht na bpost a bhfuil an gairmoideachas agus an ghairmoiliúint mar thoradh orthu. Beidh na torthaí ina n-acmhainn luachmhar do lucht déanta beartas, do pháirtithe leasmhara agus don phobal, ag tabhairt léargais ar na réimsí a dteastaíonn aird agus feabhsú uathu. Trí aghaidh a thabhairt ar na dúshláin a shainaithnítear sa tuarascáil seo, is féidir leis na Ballstáit, agus iad ag obair i gcomhar leis an Aontas, dul chun cinn suntasach a dhéanamh chun fíorchonair chéadrogha a dhéanamh den ghairmoideachas lena gcomhlíontar mianta aonair agus riachtanais mhargadh an tsaothair araon. </text:p>
        <text:p text:style-name="P27">Is iad seo a leanas príomhchuspóirí an tsuirbhé 202 5 seo: </text:p>
        <text:p text:style-name="P53">• Measúnú a dhéanamh ar bhraistintí an phobail maidir le cáilíocht an ghairmoideachais agus na gairmoiliúna, lena n-áirítear caighdeáin teagaisc, bonneagar (rud a chiallaíonn an trealamh fisiciúil agus digiteach a bhfuil rochtain ag foghlaimeoirí air), agus torthaí foghlama </text:p>
        <text:p text:style-name="P53">• Scrúdú a dhéanamh ar fheasacht agus inrochtaineacht conairí gairmoideachais agus gairmoiliúna, lena n-áirítear soláthar faisnéise agus deiseanna le haghaidh soghluaisteachta agus breisoideachais </text:p>
        <text:p text:style-name="P53">• Tosca a imríonn tionchar ar roghanna oideachais daoine óga agus ról na treorach ó mhúinteoirí, ó thuismitheoirí agus ó phiaraí a thuiscint </text:p>
        <text:p text:style-name="P53">• Féachaint ar bhraistintí maidir le hábharthacht an ghairmoideachais agus na gairmoiliúna don mhargadh saothair, lena n-áirítear éileamh ar <text:soft-page-break/>phoist, leibhéil phá, stádas sóisialta, agus inbhuanaitheacht amach anseo </text:p>
        <text:p text:style-name="P53">• Steiréitíopaí agus claontachtaí inscne a shainaithint lena múnlaítear roghanna idir conairí oideachais ghinearálta agus conairí gairmoideachais </text:p>
        <text:p text:style-name="P53">• Dearcthaí i leith an ghairmoideachais agus na gairmoiliúna ar fud na mBallstát a chur i gcomparáid le chéile chun dea-chleachtais agus réimsí a shainaithint a dteastaíonn idirghabháil spriocdhírithe ina leith </text:p>
        <text:p text:style-name="P21"/>
        <text:h text:style-name="P19" text:outline-level="2"><text:bookmark-start text:name="__RefHeading___Toc215556_2930363814"/>Modheolaíocht<text:bookmark-end text:name="__RefHeading___Toc215556_2930363814"/></text:h>
        <text:p text:style-name="P21">Tá an tEorabharaiméadar Speisialta 569 seo maidir le tarraingteacht an ghairmoideachais agus na gairmoiliúna mar chuid de rabharta Eorabharaiméadair 104.2 agus rinneadh é i mí na Samhna 2025. Cuireadh thart ar 26,453 fhreagróir ó ghrúpaí sóisialta agus déimeagrafacha éagsúla faoi agallamh sa teanga náisiúnta chuí. Is í an Ard-Stiúrthóireacht um Fhostaíocht, Gnóthaí Sóisialta agus Cuimsiú (AS EMPL) a choimisiúnaigh an suirbhé seo.</text:p>
        <text:p text:style-name="P21">Ba í an mhodheolaíocht a úsáideadh modheolaíocht na suirbhéanna Eorabharaiméadair Caighdeánacha a rinne Ard-Stiúrthóireacht na Cumarsáide (‘Tuairim Phoiblí &amp;ampa; An tAonad um Rannpháirtíocht na Saoránach’)<text:note text:id="ftn5" text:note-class="footnote"><text:note-citation>5</text:note-citation><text:note-body><text:p text:style-name="Footnote"><text:span text:style-name="T53">Cineálacha cur chuige modheolaíochta an Eorabharaiméadair: </text:span><text:a xlink:type="simple" xlink:href="https://europa.eu/eurobarometer/about/eurobarometer" text:style-name="Internet_20_link" text:visited-style-name="Visited_20_Internet_20_Link"><text:span text:style-name="T53">https://europa.eu/eurobarometer/about/eurobaromete</text:span><text:span text:style-name="T54"> r</text:span></text:a><text:span text:style-name="T54"> </text:span></text:p></text:note-body></text:note>. Rinneadh agallaimh duine le duine, go fisiciúil i dtithe daoine nó trí chian-idirghníomhú físe sa teanga náisiúnta chuí. Agallaimh le cian-idirghníomhaíocht físe (‘físagallamh duine le duine ar líne’ nó CAVI, Físagallamh Ríomhchuidithe), nach ndearnadh ach sa tSeicia, sa Danmhairg, i Málta agus san Fhionlainn. Tá nóta teicniúil maidir leis na hagallaimh a rinne comhaltaí institiúidí líonra Verian i gceangal leis an tuarascáil seo.</text:p>
        <text:p text:style-name="P48">Ba mhaith linn buíochas a ghabháil leis na daoine ar fud an Aontais Eorpaigh a thairg a gcuid ama chun páirt a ghlacadh sa suirbhé seo.</text:p>
        <text:p text:style-name="P48">Gan a rannpháirtíocht ghníomhach, ní bheadh an staidéar seo indéanta.</text:p>
        <text:p text:style-name="P21"/>
        <text:p text:style-name="P28">Tabhair faoi deara: Sa tuarascáil seo, tagraítear do thíortha an Aontais lena ngiorrúcháin oifigiúla, mar a liostaítear thíos: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an Bheilg </text:p>
            </table:table-cell>
            <table:table-cell table:style-name="Tableau2.A1" office:value-type="string">
              <text:p text:style-name="P71">BE</text:p>
            </table:table-cell>
            <table:table-cell table:style-name="Tableau2.A1" office:value-type="string">
              <text:p text:style-name="P71">an Liotuáin</text:p>
            </table:table-cell>
            <table:table-cell table:style-name="Tableau2.A1" office:value-type="string">
              <text:p text:style-name="P71">LT</text:p>
            </table:table-cell>
          </table:table-row>
          <table:table-row table:style-name="Tableau2.1">
            <table:table-cell table:style-name="Tableau2.A1" office:value-type="string">
              <text:p text:style-name="P71">an Bhulgáir </text:p>
            </table:table-cell>
            <table:table-cell table:style-name="Tableau2.A1" office:value-type="string">
              <text:p text:style-name="P71">BG</text:p>
            </table:table-cell>
            <table:table-cell table:style-name="Tableau2.A1" office:value-type="string">
              <text:p text:style-name="P71">Lucsamburg</text:p>
            </table:table-cell>
            <table:table-cell table:style-name="Tableau2.A1" office:value-type="string">
              <text:p text:style-name="P71">LU</text:p>
            </table:table-cell>
          </table:table-row>
          <table:table-row table:style-name="Tableau2.1">
            <table:table-cell table:style-name="Tableau2.A1" office:value-type="string">
              <text:p text:style-name="P71">an tSeicia </text:p>
            </table:table-cell>
            <table:table-cell table:style-name="Tableau2.A1" office:value-type="string">
              <text:p text:style-name="P71">CZ</text:p>
            </table:table-cell>
            <table:table-cell table:style-name="Tableau2.A1" office:value-type="string">
              <text:p text:style-name="P71">an Ungáir</text:p>
            </table:table-cell>
            <table:table-cell table:style-name="Tableau2.A1" office:value-type="string">
              <text:p text:style-name="P71">HU</text:p>
            </table:table-cell>
          </table:table-row>
          <table:table-row table:style-name="Tableau2.1">
            <table:table-cell table:style-name="Tableau2.A1" office:value-type="string">
              <text:p text:style-name="P71">an Danmhairg </text:p>
            </table:table-cell>
            <table:table-cell table:style-name="Tableau2.A1" office:value-type="string">
              <text:p text:style-name="P71">DK</text:p>
            </table:table-cell>
            <table:table-cell table:style-name="Tableau2.A1" office:value-type="string">
              <text:p text:style-name="P71">Málta</text:p>
            </table:table-cell>
            <table:table-cell table:style-name="Tableau2.A1" office:value-type="string">
              <text:p text:style-name="P71">MT</text:p>
            </table:table-cell>
          </table:table-row>
          <table:table-row table:style-name="Tableau2.1">
            <table:table-cell table:style-name="Tableau2.A1" office:value-type="string">
              <text:p text:style-name="P71">an Ghearmáin </text:p>
            </table:table-cell>
            <table:table-cell table:style-name="Tableau2.A1" office:value-type="string">
              <text:p text:style-name="P71">DE</text:p>
            </table:table-cell>
            <table:table-cell table:style-name="Tableau2.A1" office:value-type="string">
              <text:p text:style-name="P71">An Ísiltír</text:p>
            </table:table-cell>
            <table:table-cell table:style-name="Tableau2.A1" office:value-type="string">
              <text:p text:style-name="P71">NL</text:p>
            </table:table-cell>
          </table:table-row>
          <table:table-row table:style-name="Tableau2.1">
            <table:table-cell table:style-name="Tableau2.A1" office:value-type="string">
              <text:p text:style-name="P71">an Eastóin </text:p>
            </table:table-cell>
            <table:table-cell table:style-name="Tableau2.A1" office:value-type="string">
              <text:p text:style-name="P71">EE</text:p>
            </table:table-cell>
            <table:table-cell table:style-name="Tableau2.A1" office:value-type="string">
              <text:p text:style-name="P71">an Ostair</text:p>
            </table:table-cell>
            <table:table-cell table:style-name="Tableau2.A1" office:value-type="string">
              <text:p text:style-name="P71">AT</text:p>
            </table:table-cell>
          </table:table-row>
          <table:table-row table:style-name="Tableau2.1">
            <table:table-cell table:style-name="Tableau2.A1" office:value-type="string">
              <text:p text:style-name="P71">Éire </text:p>
            </table:table-cell>
            <table:table-cell table:style-name="Tableau2.A1" office:value-type="string">
              <text:p text:style-name="P71">IE</text:p>
            </table:table-cell>
            <table:table-cell table:style-name="Tableau2.A1" office:value-type="string">
              <text:p text:style-name="P71">an Pholainn</text:p>
            </table:table-cell>
            <table:table-cell table:style-name="Tableau2.A1" office:value-type="string">
              <text:p text:style-name="P71">PL</text:p>
            </table:table-cell>
          </table:table-row>
          <table:table-row table:style-name="Tableau2.1">
            <table:table-cell table:style-name="Tableau2.A1" office:value-type="string">
              <text:p text:style-name="P71">an Ghréig </text:p>
            </table:table-cell>
            <table:table-cell table:style-name="Tableau2.A1" office:value-type="string">
              <text:p text:style-name="P71">EL</text:p>
            </table:table-cell>
            <table:table-cell table:style-name="Tableau2.A1" office:value-type="string">
              <text:p text:style-name="P71">an Phortaingéil</text:p>
            </table:table-cell>
            <table:table-cell table:style-name="Tableau2.A1" office:value-type="string">
              <text:p text:style-name="P71">PT</text:p>
            </table:table-cell>
          </table:table-row>
          <table:table-row table:style-name="Tableau2.1">
            <table:table-cell table:style-name="Tableau2.A1" office:value-type="string">
              <text:p text:style-name="P71">an Spáinn </text:p>
            </table:table-cell>
            <table:table-cell table:style-name="Tableau2.A1" office:value-type="string">
              <text:p text:style-name="P71">ES</text:p>
            </table:table-cell>
            <table:table-cell table:style-name="Tableau2.A1" office:value-type="string">
              <text:p text:style-name="P71">an Rómáin</text:p>
            </table:table-cell>
            <table:table-cell table:style-name="Tableau2.A1" office:value-type="string">
              <text:p text:style-name="P71">RO</text:p>
            </table:table-cell>
          </table:table-row>
          <table:table-row table:style-name="Tableau2.1">
            <table:table-cell table:style-name="Tableau2.A1" office:value-type="string">
              <text:p text:style-name="P71">an Fhrainc </text:p>
            </table:table-cell>
            <table:table-cell table:style-name="Tableau2.A1" office:value-type="string">
              <text:p text:style-name="P71">FR</text:p>
            </table:table-cell>
            <table:table-cell table:style-name="Tableau2.A1" office:value-type="string">
              <text:p text:style-name="P71">an tSlóivéin</text:p>
            </table:table-cell>
            <table:table-cell table:style-name="Tableau2.A1" office:value-type="string">
              <text:p text:style-name="P71">SI</text:p>
            </table:table-cell>
          </table:table-row>
          <table:table-row table:style-name="Tableau2.1">
            <table:table-cell table:style-name="Tableau2.A1" office:value-type="string">
              <text:p text:style-name="P71">an Chróit </text:p>
            </table:table-cell>
            <table:table-cell table:style-name="Tableau2.A1" office:value-type="string">
              <text:p text:style-name="P71">HR</text:p>
            </table:table-cell>
            <table:table-cell table:style-name="Tableau2.A1" office:value-type="string">
              <text:p text:style-name="P71">an tSlóvaic</text:p>
            </table:table-cell>
            <table:table-cell table:style-name="Tableau2.A1" office:value-type="string">
              <text:p text:style-name="P71">SK</text:p>
            </table:table-cell>
          </table:table-row>
          <table:table-row table:style-name="Tableau2.1">
            <table:table-cell table:style-name="Tableau2.A1" office:value-type="string">
              <text:p text:style-name="P71">an Iodáil </text:p>
            </table:table-cell>
            <table:table-cell table:style-name="Tableau2.A1" office:value-type="string">
              <text:p text:style-name="P71">IT</text:p>
            </table:table-cell>
            <table:table-cell table:style-name="Tableau2.A1" office:value-type="string">
              <text:p text:style-name="P71">an Fhionlainn</text:p>
            </table:table-cell>
            <table:table-cell table:style-name="Tableau2.A1" office:value-type="string">
              <text:p text:style-name="P71">FI</text:p>
            </table:table-cell>
          </table:table-row>
          <table:table-row table:style-name="Tableau2.1">
            <table:table-cell table:style-name="Tableau2.A1" office:value-type="string">
              <text:p text:style-name="P71">Poblacht na Cipire </text:p>
            </table:table-cell>
            <table:table-cell table:style-name="Tableau2.A1" office:value-type="string">
              <text:p text:style-name="P71">Bliain éilimh*</text:p>
            </table:table-cell>
            <table:table-cell table:style-name="Tableau2.A1" office:value-type="string">
              <text:p text:style-name="P71">an tSualainn</text:p>
            </table:table-cell>
            <table:table-cell table:style-name="Tableau2.A1" office:value-type="string">
              <text:p text:style-name="P71">SE</text:p>
            </table:table-cell>
          </table:table-row>
          <table:table-row table:style-name="Tableau2.1">
            <table:table-cell table:style-name="Tableau2.A1" office:value-type="string">
              <text:p text:style-name="P71">an Laitvia</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An tAontas Eorpach – meán ualaithe do na 27 mBallstát</text:p>
            </table:table-cell>
            <table:covered-table-cell/>
            <table:covered-table-cell/>
            <table:table-cell table:style-name="Tableau2.A1" office:value-type="string">
              <text:p text:style-name="P71">AE27</text:p>
            </table:table-cell>
          </table:table-row>
        </table:table>
        <text:p text:style-name="P46">* Tá an Chipir ina hiomláine ar cheann de 27 mBallstát an Aontais Eorpaigh. Mar sin féin, cuireadh an acquis communautaire ar fionraí sa chuid sin den tír nach bhfuil faoi rialú rialtas Phoblacht na Cipire. Ar chúiseanna praiticiúla, ní áirítear sa chatagóir ‘CY’ agus i meán AE27 ach na hagallaimh a dhéantar sa chuid sin den tír atá faoi rialú rialtas Phoblacht na Cipire. </text:p>
        <text:p text:style-name="P29"/>
      </text:section>
      <text:h text:style-name="P17" text:outline-level="1"><text:bookmark-start text:name="__RefHeading___Toc215558_2930363814"/>Príomhthorthaí <text:bookmark-end text:name="__RefHeading___Toc215558_2930363814"/></text:h>
      <text:section text:style-name="Sect2" text:name="Section2">
        <text:p text:style-name="P49">Meastar go bhfuil an gairmoideachas agus an ghairmoiliúint ar ardcháilíocht agus ábhartha don phost, agus is minic a mholtar é mar chonair oideachais, cé go gcoinníonn an t-oideachas ginearálta íomhá níos dearfaí </text:p>
        <text:p text:style-name="P52"><text:span text:style-name="T7">Deir beirt</text:span> as gach triúr Eorpach (67%) go bhfeictear VET i bhfianaise dhearfach ina dtíortha agus creideann 73% go gcuireann VET foghlaim ardchaighdeáin ar fáil. </text:p>
        <text:p text:style-name="P52">■ Creidtear go múineann an gairmoideachas agus an ghairmoiliúint scileanna teicniúla a bhaineann leis an bpost (85 % de na freagróirí), go bhfostaíonn siad múinteoirí inniúla (79 %), agus go soláthraíonn siad rochtain ar bhonneagar nua-aimseartha (78 %). </text:p>
        <text:p text:style-name="P52">■ Tá cáilíocht ghairmoideachais agus ghairmoiliúna ag níos mó ná leath (52%) de dhaoine féinfhostaithe, rud a léiríonn ról na conaire sin maidir le tacú le féinfhostaíocht agus le cruthú gnó. </text:p>
        <text:p text:style-name="P52">■ Creideann dhá thrian (67%) go gcuireann VET bealach ar fáil chun staidéar ollscoile a dhéanamh, agus deir comhréireanna den chineál céanna go gcuireann sé deiseanna ar fáil chun staidéar a dhéanamh thar lear. </text:p>
        <text:p text:style-name="P52">Mholfadh cúigear as gach deichniúr Eorpach gairmoideachas agus gairmoiliúint do dhaoine óga a roghnaíonn conair mheánscoile uachtaraí agus mholfadh níos lú ná ceathrar as gach deichniúr (39%) oideachas ginearálta. Ar an leibhéal treasach, is mó seans freisin go molfar conairí gairme níos airde (52 %) ná bealaí acadúla (35 %). </text:p>
        <text:p text:style-name="P52">Mar sin féin, creideann trí cheathrú de na freagróirí (75%) go bhfuil íomhá níos dearfaí ag an oideachas ginearálta ná an gairmoideachas agus an ghairmoiliúint, agus creideann níos mó ná ochtar as gach deichniúr (82%) go stiúrtar ardghnóthachtálaithe ó chonairí gairme. </text:p>
        <text:p text:style-name="P49">Is é an gá atá le post agus ioncam an príomhthoisc agus gairmoideachas agus gairmoiliúint á roghnú </text:p>
        <text:p text:style-name="P52">■ Luann níos mó ná leath de mhuintir na hEorpa (53%) gur gá post a bheith acu agus airgead a thuilleamh go tapa mar an príomhthoisc a mbíonn tionchar aici ar dhaoine óga chun gairmoideachas agus gairmoiliúint a roghnú, agus is é an príomhthoisc é i 24 Bhallstát. </text:p>
        <text:p text:style-name="P52">■ Tá tionchar níos mó ag comhairle ó thuismitheoirí (35%) ná treoir ó mhúinteoirí (28%), agus tá i bhfad níos lú tábhachta ag baint le gradam an ghairmoideachais agus na gairmoiliúna (16%) agus na meán sóisialta (14%). Tugann sé sin le fios go bhfuil scóip shuntasach ann chun stádas an ghairmoideachais sa dioscúrsa poiblí a ardú. </text:p>
        <text:p text:style-name="P52">Aithníonn duine as gach cúigear Eorpach (21 %) an fonn a bheith ina fhiontraí nó ina dhuine féinfhostaithe mar cheann de na príomhthosca chun gairmoideachas agus gairmoiliúint a roghnú. </text:p>
        <text:p text:style-name="P49">Poist a bhaineann leis an ngairmoideachas agus leis an ngairmoiliúint a mheastar a bheith ar éileamh, poist a bhfuil pá maith ag gabháil leo agus poist ghlasa </text:p>
        <text:p text:style-name="P52">■ Deir níos mó ná ochtar as gach deichniúr (82%) Eorpach go mbíonn ardéileamh ar phoist mar thoradh ar cháilíochtaí gairmoideachais agus gairmoiliúna. </text:p>
        <text:p text:style-name="P52">■ Deir dhá thrian (66%) go mbíonn poist ar phá maith mar thoradh ar cháilíochtaí gairmoideachais agus gairmoiliúna. </text:p>
        <text:p text:style-name="P52">■ Deir dhá thrian (63%) de mhuintir na hEorpa go mbíonn poist a chuireann leis an aistriú glas mar thoradh ar cháilíochtaí gairmoideachais agus gairmoiliúna. </text:p>
        <text:p text:style-name="P49">Tá tuairimí éagsúla ann maidir le bunscileanna agus bogscileanna agus cuimsitheacht </text:p>
        <text:p text:style-name="P52">Deir leath de mhuintir na hEorpa nach leor cláir ghairmoideachais agus ghairmoiliúna chun bunscileanna amhail litearthacht nó litearthacht dhigiteach agus scileanna idirdhisciplíneacha amhail cumarsáid nó smaointeoireacht chriticiúil a theagasc. </text:p>
        <text:p text:style-name="P52">■ Deir dhá thrian de mhuintir na hEorpa go bhfuil cláir ghairmoideachais agus ghairmoiliúna cuimsitheach go leor chun tacú le foghlaimeoirí a bhfuil bacainní rompu, cé go bhfuil éagsúlacht mhór idir tuairimí ar fud na mBallstát. </text:p>
        <text:p text:style-name="P49">Múnlaíonn deighilt ó ghlúin go glúin an chaoi a mbraitear agus a moltar an gairmoideachas agus an ghairmoiliúint </text:p>
        <text:p text:style-name="P52">■ Is mó seans go ndéarfaidh daoine óga idir 15-24 bliana d'aois nach dtugann múinteoirí agus treoirchomhairleoirí aghaidh go leordhóthanach ar chlaontacht inscne sula roghnaíonn daltaí idir oideachas ginearálta agus gairmoideachas. Tá an dearcadh seo coitianta do 62% den aoisghrúpa is óige <text:soft-page-break/>seo i gcomparáid le 52% díobh siúd atá 55 bliana d'aois nó níos sine. </text:p>
        <text:p text:style-name="P52">■ Taifeadann freagróirí óga rátaí rannpháirtíochta gairmoideachais agus gairmoiliúna níos ísle (46%) ná iad siúd idir 25-54 bliana d’aois (52-53%) agus tá fonn níos mó orthu a mholadh go ginearálta thar ghairmoideachas (53% vs. 33% i measc na 55+), rud a léiríonn aisiompú soiléir ó ghlúin go glúin i ndearcthaí. </text:p>
        <text:p text:style-name="P52">Mar sin féin, is lú an seans go molfadh freagróirí a d'fhág an t-oideachas ag 20 bliain d'aois nó níos sine conairí gairme (43%) ná iad siúd a d'fhág idir 16 agus 19 (58%). </text:p>
        <text:p text:style-name="P49">Tá steiréitíopaí inscne forleathan i gconair oideachais agus i roghanna allamuigh </text:p>
        <text:p text:style-name="P52">Deir níos mó ná leath de mhuintir na hEorpa go bhfuil réimsí gairmoideachais agus gairmoiliúna a bhaineann le ETIM níos oiriúnaí d’fhir ach go bhfuil difríochtaí móra ann ar fud na mBallstát, idir 86 % san Ungáir agus sa tSlóvaic agus 15 % sa tSualainn. </text:p>
        <text:p text:style-name="P52">■ Creideann thart ar sheachtar as gach deichniúr freagróirí (71%) go gcuirtear mná a bhfuil suim acu in ábhair theicniúla i dtreo an oideachais ghinearálta, agus deir beagnach seachtar as gach deichniúr (69%) gur lú an spreagadh a fhaigheann mná don ghairmoideachas agus don ghairmoiliúint a bhaineann le ETIM ná mar a fhaigheann fir. </text:p>
        <text:p text:style-name="P52">Deir seachtar as gach deichniúr Eorpach go mbíonn níos mó brú ar fhir nach bhfuil ardghnóthachtálaithe acadúla acu ná ar mhná gairmoideachas agus gairmoiliúint a roghnú thar an oideachas ginearálta. </text:p>
        <text:p text:style-name="P52">Deir níos mó ná leath (57%) go bhfuil stiogma sóisialta roimh fhir i réimsí gairmoideachais agus gairmoiliúna a bhaineann le cúram nó<text:span text:style-name="T49">*</text:span> seirbhís, rud a léiríonn srianta ar roghanna cosáin don dá inscne. </text:p>
        <text:p text:style-name="P29"/>
      </text:section>
      <text:h text:style-name="P17" text:outline-level="1"><text:bookmark-start text:name="__RefHeading___Toc215560_2930363814"/>I. Torthaí mhargadh an tsaothair sa Ghairmoideachas agus sa Ghairmoiliúint <text:bookmark-end text:name="__RefHeading___Toc215560_2930363814"/></text:h>
      <text:p text:style-name="P21"/>
      <text:section text:style-name="Sect2" text:name="Section3">
        <text:h text:style-name="P19" text:outline-level="2"><text:bookmark-start text:name="__RefHeading___Toc215562_2930363814"/>1. Bíonn ardéileamh ar phoist mar thoradh ar an ngairmoideachas agus ar an ngairmoiliúint <text:bookmark-end text:name="__RefHeading___Toc215562_2930363814"/></text:h>
        <text:p text:style-name="P50">Deir níos mó ná ochtar as gach deichniúr saoránach den Aontas go mbíonn poist a bhfuil éileamh mór orthu i margadh an tsaothair mar thoradh ar cháilíochtaí gairmoideachais agus gairmoiliúna </text:p>
        <text:p text:style-name="P21">Ar fud an Aontais Eorpaigh, creideann 82 % de na freagróirí go n-eascraíonn poist as cáilíochtaí gairmoideachais agus gairmoiliúna a bhfuil éileamh mór orthu i margadh an tsaothair ina dtír féin, lena n-áirítear 30 % a aontaíonn go láidir leis an ráiteas agus 52 % a aontaíonn de ghnáth<text:note text:id="ftn6" text:note-class="footnote"><text:note-citation>6</text:note-citation><text:note-body><text:p text:style-name="P13">QB8.4. Cuir in iúl dom a mhéid a aontaíonn tú nó nach n-aontaíonn tú le gach ceann de na ráitis seo a leanas: Is é an toradh a bhíonn ar cháilíochtaí gairmoideachais agus gairmoiliúna poist a bhfuil éileamh mór orthu sa mhargadh saothair (Ár dTír). </text:p></text:note-body></text:note>. Ní aontaíonn ach 12%, cé nach bhfuil a fhios ag 6%.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551cm" svg:x="9.001cm" svg:y="-4.217cm"><draw:text-box><text:p text:style-name="P100"><text:span text:style-name="T58">R38.4: Cuir in iúl dom a mhéid a aontaíonn tú nó nach n-aontaíonn tú le gach ceann de na ráitis seo a leanas: - Is é an toradh a bhíonn ar cháilíochtaí IVET poist a bhfuil éileamh mór orthu i margadh an tsaothair in [Ár dTÍR] (AE27) (%)) </text:span></text:p></draw:text-box></draw:frame><draw:frame draw:style-name="gr424" draw:text-style-name="P101" svg:width="2.356cm" svg:height="0.902cm" svg:x="10.94cm" svg:y="-2.744cm"><draw:text-box><text:p text:style-name="P100"><text:span text:style-name="T58">Níl a fhios agam 6</text:span></text:p></draw:text-box></draw:frame><draw:frame draw:style-name="gr3" draw:text-style-name="P101" svg:width="2.835cm" svg:height="0.902cm" svg:x="9.277cm" svg:y="-2.194cm"><draw:text-box><text:p text:style-name="P100"><text:span text:style-name="T58">Easaontaím go mór le 2</text:span></text:p></draw:text-box></draw:frame><draw:frame draw:style-name="gr3" draw:text-style-name="P104" svg:width="2.668cm" svg:height="0.902cm" svg:x="8.705cm" svg:y="-1.594cm"><draw:text-box><text:p text:style-name="P103"><text:span text:style-name="T58">Tá sé i gceist easaontú 10</text:span></text:p></draw:text-box></draw:frame><draw:frame draw:style-name="gr424" draw:text-style-name="P104" svg:width="2.83cm" svg:height="0.902cm" svg:x="9.747cm" svg:y="4.191cm"><draw:text-box><text:p text:style-name="P103"><text:span text:style-name="T58">Táthar ag súil go n-aontófar 52</text:span></text:p></draw:text-box></draw:frame><draw:frame draw:style-name="gr3" draw:text-style-name="P101" svg:width="1.726cm" svg:height="1.227cm" svg:x="15.413cm" svg:y="-1.524cm"><draw:text-box><text:p text:style-name="P100"><text:span text:style-name="T58">Aontaím go láidir 30</text:span></text:p></draw:text-box></draw:frame></draw:g>· Is féidir an toradh leathan seo a chur i gcomparáid le himeacht ama, le méadú ar chomhaontú i gcomparáid leis na torthaí a breathnaíodh i 2011 ; i suirbhé Cedefop 2016 (AE28), chreid 86 % de na freagróirí gur theastaigh scileanna foghlama ó fhostóirí ó dhaoine sa ghairmoideachas<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3">https://www.cedefop.europa.eu/en/tools/opinion-survey-on-vet?visualisation=MAP&amp;topic=group4&amp;question=Q18T2__Q&amp;answer=Q18T2_A1&amp;subset=EducationLevel&amp;subsetVal=All&amp;country=AT&amp;</text:span><text:span text:style-name="T55"> c</text:span><text:span text:style-name="T53"> ountryB=EU28</text:span></text:a><text:span text:style-name="T53">. Tá foclaíocht na gceisteanna éagsúil leis an suirbhé reatha: “Baineann na ráitis seo a leanas leis na poist is féidir le daoine a fháil tar éis an ghairmoideachais sa mheánoideachas uachtarach. Cá mhéad a aontaíonn tú nó nach n-aontaíonn tú le gach ceann acu?-Daoine i ngairmoideachas a fhoghlaimíonn scileanna atá ag teastáil ó fhostóirí i do thír féin” </text:span></text:p></text:note-body></text:note> agus sa ghairmoiliúint agus fuarthas amach i suirbhé Eorabharaiméadair VET 2011 (AE27) gur chreid 73 % de na freagróirí go raibh gairmeacha a bhfuil éileamh mór orthu i margadh an tsaothair mar thoradh ar ghairmoideachas agus gairmoiliúint<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QA10.11. Tá foclaíocht na gceisteanna éagsúil leis an suirbhé reatha agus tagraíonn sí don ghairmoideachas agus don ghairmoiliúint go ginearálta seachas don ghairmoideachas agus don ghairmoiliúint tosaigh go sonrach: “Inis dom a mhéid a aontaíonn tú nó nach n-aontaíonn tú le gach ceann de na ráitis seo a leanas. Mar thoradh ar an ngairmoideachas agus ar an ngairmoiliúint, tá éileamh mór ar ghairmeacha sa mhargadh saothair.”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0.902cm" svg:x="-0.261cm" svg:y="4.048cm"><draw:text-box><text:p text:style-name="P100"><text:span text:style-name="T58">QB8.4. Cuir in iúl dom a mhéid a aontaíonn tú nó nach n-aontaíonn tú le gach ceann de na ráitis seo a leanas:- Is é an toradh a bhíonn ar cháilíochtaí IVET poist a bhfuil éileamh mór orthu i margadh an tsaothair (Ár dTÍR)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646cm" svg:x="0.492cm" svg:y="12.511cm"><draw:text-box><text:p text:style-name="P100"><text:span text:style-name="T58">Aontaím go mór</text:span></text:p></draw:text-box></draw:frame><draw:frame draw:style-name="gr6" draw:text-style-name="P101" svg:width="2.946cm" svg:height="1.006cm" svg:x="3.5cm" svg:y="12.488cm"><draw:text-box><text:p text:style-name="P100"><text:span text:style-name="T58">Tá sé i gceist go n-aontófar</text:span></text:p></draw:text-box></draw:frame><draw:frame draw:style-name="gr5" draw:text-style-name="P101" svg:width="3.282cm" svg:height="0.902cm" svg:x="6.683cm" svg:y="12.532cm"><draw:text-box><text:p text:style-name="P100"><text:span text:style-name="T58">Tá sé i gceist easaontú</text:span></text:p></draw:text-box></draw:frame><draw:frame draw:style-name="gr5" draw:text-style-name="P101" svg:width="3.484cm" svg:height="0.646cm" svg:x="10.312cm" svg:y="12.49cm"><draw:text-box><text:p text:style-name="P100"><text:span text:style-name="T58">Easaontaím go mór</text:span></text:p></draw:text-box></draw:frame><draw:frame draw:style-name="gr7" draw:text-style-name="P101" svg:width="2.518cm" svg:height="0.902cm" svg:x="14.034cm" svg:y="12.49cm"><draw:text-box><text:p text:style-name="P100"><text:span text:style-name="T58">Níl a fhios agam</text:span></text:p></draw:text-box></draw:frame></draw:g></draw:g>Sa suirbhé reatha, tá tuairimí éagsúla ann ar fud na mBallstát, agus taifeadadh na leibhéil is airde comhaontaithe sa Danmhairg (93 %), sa tSualainn (91 %) agus in Éirinn (90 %). Taifeadtar na leibhéil is ísle san Eastóin (66 %), sa Rómáin (67 %) agus sa Bhulgáir (70 %). I 19 mBallstát, aontaíonn ochtar as gach deichniúr freagróirí ar a laghad go n-eascraíonn poist a bhfuil éileamh mór orthu sa mhargadh saothair as cáilíochtaí gairmoideachais agus gairmoiliúna. </text:p>
        <text:p text:style-name="P29">Athraíonn tuairimí maidir lena mhéid a eascraíonn poist a bhfuil éileamh mór orthu as cáilíochtaí gairmoideachais agus gairmoiliúna de réir tosca sochdhéimeagrafacha agus dearcaidh, mar a leanas. </text:p>
        <text:p text:style-name="P52">■ Tá 88% de na freagróirí a deir go bhfeictear gairmoideachas agus gairmoiliúint i bhfianaise dhearfach ina dtír féin i gcomparáid le 74% díobh siúd a thuairiscíonn go bhfeictear go diúltach é mar thoradh ar cháilíochtaí gairmoideachais agus gairmoiliúna. </text:p>
        <text:p text:style-name="P52">■ Tá an comhaontú níos forleithne i measc freagróirí a chreideann go bhfaigheann daoine óga dóthain faisnéise faoi dheiseanna gairmoideachais agus gairmoiliúna (88%) ná i measc na bhfreagróirí a chreideann nach bhfaigheann siad (75%). </text:p>
        <text:p text:style-name="P52">■ Tá roinnt difríochtaí ann de réir catagóir shochghairmiúil: Creideann 85 % de bhainisteoirí go mbíonn poist ar éileamh mar thoradh ar cháilíochtaí gairmoideachais agus gairmoiliúna i gcomparáid le 79 % de dhaoine tí,<text:note text:id="ftn9" text:note-class="footnote"><text:note-citation>9</text:note-citation><text:note-body><text:p text:style-name="P13">Sainmhínítear daoine tí mar dhaoine aonair atá freagrach as gnáthsiopadóireacht agus aire a thabhairt don bhaile, nó gan aon slí bheatha reatha, nach bhfuil ag obair </text:p></text:note-body></text:note> freagróirí dífhostaithe agus mic léinn. </text:p>
        <text:p text:style-name="P52">■ Is dóichí go gcreideann freagróirí a chríochnaigh a n-oideachas ag aois 20 nó níos déanaí go n-eascraíonn poist ardéilimh as cáilíochtaí VET (84%), agus ina dhiaidh sin iad siúd a chríochnaigh idir 16-19 mbliana d'aois (82%) agus iad siúd a chríochnaigh oideachas 15 bliana d'aois nó níos óige (77%). </text:p>
        <text:p text:style-name="P52">■ Níl ach éagsúlachtaí beaga ann de réir aois na bhfreagróirí. Aontaíonn sé go bhfuil na poist ardéilimh is airde i measc daoine idir 40-54 bliana d’aois (83 %) mar thoradh ar cháilíochtaí gairmoideachais agus gairmoiliúna, ag laghdú beagán go 82 % i measc daoine idir 55 bliana d’aois agus níos sine, 81 % i measc daoine idir 25-39 mbliana d’aois agus 79 % i measc freagróirí idir 15-24 bliana d’aois. </text:p>
        <text:p text:style-name="P52">■ Níl ach difríochtaí imeallacha sa dearcadh de réir inscne. </text:p>
        <text:p text:style-name="P52">■ Tá na difríochtaí idir iad siúd a d’fhreastail ar an ngairmoideachas agus ar an ngairmoiliúint agus iad siúd nár fhreastail ar an ngairmoideachas agus ar an ngairmoiliúint imeallach freisin.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Inis dom, le do thoil, cá mhéad a aontaíonn tú nó nach n-aontaíonn tú le gach ceann de na ráitis seo a leanas: Is é an toradh a bhíonn ar cháilíochtaí IVET poist a bhfuil éileamh mór orthu i margadh an tsaothair (Ár dTÍR) (%-AE)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Iomlán ‘Aontaithe’</text:p>
            </table:table-cell>
            <table:table-cell table:style-name="Tableau3.A1" office:value-type="string">
              <text:p text:style-name="P84">Iomlán ‘Aontaithe’ </text:p>
            </table:table-cell>
            <table:table-cell table:style-name="Tableau3.A1" office:value-type="string">
              <text:p text:style-name="P84">Níl a fhios agam</text:p>
            </table:table-cell>
          </table:table-row>
          <table:table-row>
            <table:table-cell table:style-name="Tableau3.A1" office:value-type="string">
              <text:p text:style-name="P89">AE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Inscne</text:p>
            </table:table-cell>
            <table:covered-table-cell/>
            <table:covered-table-cell/>
            <table:covered-table-cell/>
          </table:table-row>
          <table:table-row>
            <table:table-cell table:style-name="Tableau3.A1" office:value-type="string">
              <text:p text:style-name="P89">Fear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Bean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Aois</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Oideachas (Deireadh)</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Fós ag staidéar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Catagóir shochghairmiúil</text:p>
            </table:table-cell>
            <table:covered-table-cell/>
            <table:covered-table-cell/>
            <table:covered-table-cell/>
          </table:table-row>
          <table:table-row>
            <table:table-cell table:style-name="Tableau3.A1" office:value-type="string">
              <text:p text:style-name="P89">Féinfhostaithe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Bainisteoirí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Coiléir bhána eile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Oibrithe láimhe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Daoine tí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Dífhostaithe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Ar scor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Mic léinn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Uirbiú suibiachtúil</text:p>
            </table:table-cell>
            <table:covered-table-cell/>
            <table:covered-table-cell/>
            <table:covered-table-cell/>
          </table:table-row>
          <table:table-row>
            <table:table-cell table:style-name="Tableau3.A1" office:value-type="string">
              <text:p text:style-name="P89">Ceantar tuaithe nó sráidbhaile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Baile beag nó meánmhéide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Baile mór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Dearcadh IVET in (Ár dTír)</text:p>
            </table:table-cell>
            <table:covered-table-cell/>
            <table:covered-table-cell/>
            <table:covered-table-cell/>
          </table:table-row>
          <table:table-row>
            <table:table-cell table:style-name="Tableau3.A1" office:value-type="string">
              <text:p text:style-name="P89">Dearfach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Diúltach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D’fhreastail tú riamh ar ghairmoiliúint tosaigh (meánoideachas sinsearach)</text:p>
            </table:table-cell>
            <table:covered-table-cell/>
            <table:covered-table-cell/>
            <table:covered-table-cell/>
          </table:table-row>
          <table:table-row>
            <table:table-cell table:style-name="Tableau3.A1" office:value-type="string">
              <text:p text:style-name="P89">Tá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íl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
        <text:h text:style-name="P19" text:outline-level="2"><text:bookmark-start text:name="__RefHeading___Toc215564_2930363814"/>2. Bíonn poist ar phá maith mar thoradh ar an ngairmoideachas agus ar an ngairmoiliúint <text:bookmark-end text:name="__RefHeading___Toc215564_2930363814"/></text:h>
        <text:p text:style-name="P50">Measann dhá thrian de shaoránaigh an Aontais go mbíonn poist a bhfuil pá maith ag dul leo mar thoradh ar cháilíochtaí gairmoideachais agus gairmoiliúna</text:p>
        <text:p text:style-name="P21">Ar fud an Aontais Eorpaigh, creideann 66 % de na freagróirí go mbíonn poist ar phá maith mar thoradh ar cháilíochtaí gairmoideachais agus gairmoiliúna, lena n-áirítear 15 % a aontaíonn go láidir agus 51 % a aontaíonn de ghnáth<text:note text:id="ftn10" text:note-class="footnote"><text:note-citation>10</text:note-citation><text:note-body><text:p text:style-name="P13">QB8.2. Cuir in iúl dom a mhéid a aontaíonn tú nó nach n-aontaíonn tú le gach ceann de na ráitis seo a leanas: Bíonn poist a bhfuil pá maith ag gabháil leo mar thoradh ar cháilíochtaí gairmoideachais agus gairmoiliúna. </text:p></text:note-body></text:note>. Ní aontaíonn thart ar an gceathrú cuid de na freagróirí leis an ráiteas seo (27%), agus níl a fhios ag 7%. </text:p>
        <text:p text:style-name="P21">Is féidir an toradh sin a chur i gcomparáid le torthaí suirbhéanna a rinneadh roimhe seo, agus méadú foriomlán ar sciar na bhfreagróirí a aontaíonn leis an ráiteas seo: fuarthas amach i suirbhé Cedefop 2016 (AE28) gur chreid 60 % de na freagróirí go raibh poist ar phá maith ‑ mar thoradh ar ghairmoideachas agus gairmoiliúint,<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3">https://www.cedefop.europa.eu/en/tools/opinion-survey-on-vet?visualisation=MAP&amp;topic=group4&amp;question=Q18T2__Q&amp;answer=Q18T2_A1&amp;subset=EducationLevel&amp;subsetVal=All&amp;country=AT&amp;countryB=EU28</text:span></text:a><text:span text:style-name="T53">. Tá foclaíocht na gceisteanna éagsúil leis an suirbhé reatha: "Baineann na ráitis seo a leanas leis na poist is féidir le daoine a fháil tar éis an ghairmoideachais sa mheánoideachas uachtarach. Cá mhéad a aontaíonn tú nó nach n-aontaíonn tú le gach ceann acu? — Bíonn poist a bhfuil pá maith ag gabháil leo mar thoradh ar an ngairmoideachas’. </text:span></text:p></text:note-body></text:note> agus i suirbhé Eorabharaiméadair VET 2011 (AE27), dúirt 55 % go raibh poist ar phá maith mar thoradh ar ghairmoiliúint<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Tá foclaíocht na gceisteanna éagsúil leis an suirbhé reatha agus úsáidtear an téarma ‘VET’ gan idirdhealú a dhéanamh idir an gairmoideachas agus an ghairmoiliúint tosaigh agus an gairmoideachas agus an ghairmoiliúint leanúnach. QA10.9: “Is é an toradh a bhíonn ar an oideachas agus ar an oiliúint ghairme poist a bhfuil pá maith ag gabháil leo”.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0.902cm" svg:x="14.152cm" svg:y="-4.828cm"><draw:text-box><text:p text:style-name="P100"><text:span text:style-name="T58">Aontaím go </text:span><text:span text:style-name="T58">láidir 15</text:span></text:p></draw:text-box></draw:frame><draw:frame draw:style-name="gr3" draw:text-style-name="P101" svg:width="1.923cm" svg:height="0.902cm" svg:x="11.462cm" svg:y="-5.311cm"><draw:text-box><text:p text:style-name="P100"><text:span text:style-name="T58">Níl a fhios agam 7</text:span></text:p></draw:text-box></draw:frame><draw:frame draw:style-name="gr3" draw:text-style-name="P104" svg:width="2.424cm" svg:height="0.902cm" svg:x="9.144cm" svg:y="-4.713cm"><draw:text-box><text:p text:style-name="P103"><text:span text:style-name="T58">Easaontaím go mór le 4</text:span></text:p></draw:text-box></draw:frame><draw:frame draw:style-name="gr15" draw:text-style-name="P104" svg:width="1.841cm" svg:height="1.227cm" svg:x="8.721cm" svg:y="-3.009cm"><draw:text-box><text:p text:style-name="P103"><text:span text:style-name="T58">Ní aontaím 23</text:span></text:p></draw:text-box></draw:frame><draw:frame draw:style-name="gr3" draw:text-style-name="P101" svg:width="1.638cm" svg:height="1.876cm" svg:x="14.579cm" svg:y="0.557cm"><draw:text-box><text:p text:style-name="P100"><text:span text:style-name="T58">Táthar ag súil go n-aontófar 51</text:span></text:p></draw:text-box></draw:frame><draw:frame draw:style-name="gr16" draw:text-style-name="P101" svg:width="7.063cm" svg:height="1.551cm" svg:x="9.421cm" svg:y="-6.761cm"><draw:text-box><text:p text:style-name="P100"><text:span text:style-name="T58">QB8.2: Cuir in iúl dom a mhéid a aontaíonn tú nó nach n-aontaíonn tú le gach ceann de na ráitis seo a leanas: - Is é an toradh a bhíonn ar cháilíochtaí IVET poist a bhfuil pá maith ag dul leo (AE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646cm" svg:x="0.93cm" svg:y="15.283cm"><draw:text-box><text:p text:style-name="P105"><text:span text:style-name="T58">Aontaím go mór</text:span></text:p></draw:text-box></draw:frame><draw:frame draw:style-name="gr423" draw:text-style-name="P101" svg:width="2.857cm" svg:height="0.902cm" svg:x="3.939cm" svg:y="15.262cm"><draw:text-box><text:p text:style-name="P105"><text:span text:style-name="T58">Tá sé i gceist go n-aontófar</text:span></text:p></draw:text-box></draw:frame><draw:frame draw:style-name="gr5" draw:text-style-name="P101" svg:width="3.282cm" svg:height="0.902cm" svg:x="7.121cm" svg:y="15.304cm"><draw:text-box><text:p text:style-name="P105"><text:span text:style-name="T58">Tá sé i gceist easaontú</text:span></text:p></draw:text-box></draw:frame><draw:frame draw:style-name="gr5" draw:text-style-name="P101" svg:width="3.484cm" svg:height="0.646cm" svg:x="10.749cm" svg:y="15.262cm"><draw:text-box><text:p text:style-name="P105"><text:span text:style-name="T58">Easaontaím go mór</text:span></text:p></draw:text-box></draw:frame><draw:frame draw:style-name="gr7" draw:text-style-name="P101" svg:width="2.52cm" svg:height="0.902cm" svg:x="14.471cm" svg:y="15.262cm"><draw:text-box><text:p text:style-name="P105"><text:span text:style-name="T58">Níl a fhios agam</text:span></text:p></draw:text-box></draw:frame></draw:g><draw:frame draw:style-name="gr3" draw:text-style-name="P101" svg:width="16.468cm" svg:height="0.902cm" svg:x="0.457cm" svg:y="6.541cm"><draw:text-box><text:p text:style-name="P100"><text:span text:style-name="T58">QB8.2. Cuir in iúl dom a mhéid a aontaíonn tú nó nach n-aontaíonn tú le gach ceann de na ráitis seo a leanas:- Bíonn poist a íoctar go maith mar thoradh ar cháilíochtaí IVET (%) </text:span></text:p></draw:text-box></draw:frame></draw:g>Sa suirbhé reatha, léirítear an toradh sin a thuilleadh i bpatrúin rannpháirtíochta sa ghairmoideachas agus sa ghairmoiliúint: taifeadann freagróirí féinfhostaithe cuid de na rátaí rannpháirtíochta gairmoideachais agus gairmoiliúna is airde (52 %), rud a léiríonn nasc láidir idir conairí gairmoideachais agus gairmoiliúna agus gairmeacha fiontraíochta (féach Roinn III.2 le haghaidh patrúin rannpháirtíochta gairmoideachais agus gairmoiliúna de réir catagóir shochghairmiúil). </text:p>
        <text:p text:style-name="P21">Creideann leath na bhfreagróirí ar a laghad i 24 Bhallstát go mbíonn poist a bhfuil pá maith ag gabháil leo mar thoradh ar cháilíochtaí gairmoideachais agus gairmoiliúna. </text:p>
        <text:p text:style-name="P31">Tá tuairimí éagsúla ann ar fud na mBallstát, agus taifeadadh na leibhéil is airde comhaontaithe in Éirinn (85 %), sa Danmhairg (83 %) agus i Málta (80 %). Tá na leibhéil is ísle le fáil sa Fhrainc (48 %), agus i Lucsamburg agus san Fhionlainn (49 % araon). </text:p>
        <text:p text:style-name="P29">Is éagsúil de réir tosca sochdhéimeagrafacha agus dearcaidh na tuairimí maidir lena mhéid a eascraíonn poist a bhfuil pá maith ag dul leo as cáilíochtaí gairmoideachais agus gairmoiliúna, mar a leanas. </text:p>
        <text:p text:style-name="P52">■ Tá 75 % de na freagróirí a deir go bhfeictear gairmoideachas agus gairmoiliúint go dearfach ina dtír féin i gcomparáid le 50 % díobh siúd a thuairiscíonn braistintí diúltacha mar thoradh ar cháilíochtaí gairmoideachais agus gairmoiliúna. </text:p>
        <text:p text:style-name="P52">■ Tá roinnt difríochtaí suntasacha idir catagóirí sochghairmiúla: Creideann 68 % de choiléir bhána agus 67 % d’oibrithe láimhe go mbíonn poist ar phá maith mar thoradh ar cháilíochtaí gairmoideachais agus gairmoiliúna i gcomparáid le 60 % de fhreagróirí dífhostaithe. </text:p>
        <text:p text:style-name="P52">■ Is mó seans go n-aontóidh freagróirí a chríochnaigh an t-oideachas idir 16-19 mbliana d'aois leis an ráiteas seo (68%) ná iad siúd a chríochnaigh an t-oideachas 15 bliana d'aois nó níos óige nó a rinne amhlaidh ag 20 bliain d'aois nó níos déanaí (64 agus 65 faoi seach %). </text:p>
        <text:p text:style-name="P52">■ Ós rud é go mbíonn poist ar phá maith mar thoradh ar cháilíochtaí gairmoideachais agus gairmoiliúna, tá éagsúlacht bheag ann ó aois go haois, ó 67 % díobh siúd atá 40 bliain d’aois nó níos sine (40-54, 55 bliana d’aois agus níos sine) agus 65 % díobh siúd idir 25-39 mbliana d’aois go 63 % de na freagróirí idir 15-24 bliana d’aois.</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Cuir in iúl dom a mhéid a aontaíonn tú nó nach n-aontaíonn tú le gach ceann de na ráitis seo a leanas: Is é an toradh a bhíonn ar cháilíochtaí IVET poist a bhfuil pá maith ag dul leo (%-AE)</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Iomlán ‘Aontaithe’</text:p>
            </table:table-cell>
            <table:table-cell table:style-name="Tableau4.A1" office:value-type="string">
              <text:p text:style-name="P85">Iomlán ‘Aontaithe’ </text:p>
            </table:table-cell>
            <table:table-cell table:style-name="Tableau4.A1" office:value-type="string">
              <text:p text:style-name="P85">Níl a fhios agam</text:p>
            </table:table-cell>
          </table:table-row>
          <table:table-row>
            <table:table-cell table:style-name="Tableau4.A1" office:value-type="string">
              <text:p text:style-name="P90">AE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Inscne</text:p>
            </table:table-cell>
            <table:covered-table-cell/>
            <table:covered-table-cell/>
            <table:covered-table-cell/>
          </table:table-row>
          <table:table-row>
            <table:table-cell table:style-name="Tableau4.A1" office:value-type="string">
              <text:p text:style-name="P90">Fear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Bean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Aois</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Oideachas (Deireadh)</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Fós ag staidéar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Catagóir shochghairmiúil</text:p>
            </table:table-cell>
            <table:covered-table-cell/>
            <table:covered-table-cell/>
            <table:covered-table-cell/>
          </table:table-row>
          <table:table-row>
            <table:table-cell table:style-name="Tableau4.A1" office:value-type="string">
              <text:p text:style-name="P90">Féinfhostaithe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Bainisteoirí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Coiléir bhána eile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Oibrithe láimhe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Daoine tí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Dífhostaithe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Ar scor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Mic léinn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Uirbiú suibiachtúil</text:p>
            </table:table-cell>
            <table:covered-table-cell/>
            <table:covered-table-cell/>
            <table:covered-table-cell/>
          </table:table-row>
          <table:table-row>
            <table:table-cell table:style-name="Tableau4.A1" office:value-type="string">
              <text:p text:style-name="P90">Ceantar tuaithe nó sráidbhaile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Baile beag nó meánmhéide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Baile mór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Dearcadh IVET in (Ár dTír)</text:p>
            </table:table-cell>
            <table:covered-table-cell/>
            <table:covered-table-cell/>
            <table:covered-table-cell/>
          </table:table-row>
          <table:table-row>
            <table:table-cell table:style-name="Tableau4.A1" office:value-type="string">
              <text:p text:style-name="P90">Dearfach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Diúltach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D’fhreastail tú riamh ar ghairmoiliúint tosaigh (meánoideachas sinsearach)</text:p>
            </table:table-cell>
            <table:covered-table-cell/>
            <table:covered-table-cell/>
            <table:covered-table-cell/>
          </table:table-row>
          <table:table-row>
            <table:table-cell table:style-name="Tableau4.A1" office:value-type="string">
              <text:p text:style-name="P90">Tá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íl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
        <text:h text:style-name="P19" text:outline-level="2"><text:bookmark-start text:name="__RefHeading___Toc215566_2930363814"/>3. Dearcthaí níos leithne ar an margadh saothair <text:bookmark-end text:name="__RefHeading___Toc215566_2930363814"/></text:h>
        <text:p text:style-name="P50">Deir thart ar dhá thrian de shaoránaigh an Aontais go mbíonn poist a bhfuil ardmheas orthu sa tsochaí mar thoradh ar cháilíochtaí gairmoideachais agus gairmoiliúna </text:p>
        <text:p text:style-name="P21">Ar fud an Aontais Eorpaigh, creideann 64 % de shaoránaigh an Aontais go mbíonn poist a bhfuil ardmheas orthu sa tsochaí mar thoradh ar cháilíochtaí gairmoideachais agus gairmoiliúna, lena n-áirítear 15 % a aontaíonn go láidir agus 49 % a aontaíonn de ghnáth.<text:note text:id="ftn13" text:note-class="footnote"><text:note-citation>13</text:note-citation><text:note-body><text:p text:style-name="P13">QB8.3. Cuir in iúl dom a mhéid a aontaíonn tú nó nach n-aontaíonn tú le gach ceann de na ráitis seo a leanas: Bíonn poist a bhfuil ardmheas orthu sa tsochaí mar thoradh ar cháilíochtaí gairmoideachais agus gairmoiliúna. </text:p></text:note-body></text:note> Easaontaíonn beagnach an tríú cuid (30%), agus níl a fhios ag 6%. Is méadú é sin ar an gcomhaontú foriomlán i gcomparáid le 2016 nuair a chreid 60 % de na freagróirí go raibh gairmoideachas le d do phoist a raibh ardmheas orthu ina dtír féin<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3">https://www.cedefop.europa.eu/en/tools/opinion-survey-on-vet?visualisation=MAP&amp;topic=group4&amp;question=Q18T2__Q&amp;answer=Q18T2_A1&amp;subset=EducationLevel&amp;subsetVal=All&amp;country=AT&amp;countryB=EU28</text:span></text:a><text:span text:style-name="T53"> Bhí foclaíocht na gceisteanna beagán difriúil in 2016: "Baineann na ráitis seo a leanas leis na poist is féidir le daoine a fháil tar éis an ghairmoideachais sa mheánoideachas uachtarach. 1 Cá mhéad a aontaíonn tú nó nach n-aontaíonn tú le gach ceann acu?-Mar thoradh ar oideachas gairme tá poist a bhfuil meas mór orthu i do thír ”</text:span></text:p></text:note-body></text:note>. </text:p>
        <text:p text:style-name="P21">Sa suirbhé seo, aontaíonn ar a laghad leath na bhfreagróirí i 26 Bhallstát go mbíonn poist a bhfuil ardmheas orthu sa tsochaí mar thoradh ar cháilíochtaí gairmoideachais agus gairmoiliúna.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551cm" svg:x="8.933cm" svg:y="-7.078cm"><draw:text-box><text:p text:style-name="P100"><text:span text:style-name="T58">QB8.3: Cuir in iúl dom a mhéid a aontaíonn tú nó nach n-aontaíonn tú le gach ceann de na ráitis seo a leanas: - Is é an toradh a bhíonn ar cháilíochtaí IVET poist a bhfuil ardmheas orthu sa tsochaí (AE27) (%) </text:span></text:p></draw:text-box></draw:frame><draw:frame draw:style-name="gr418" draw:text-style-name="P104" svg:width="2.103cm" svg:height="0.902cm" svg:x="11.215cm" svg:y="-5.963cm"><draw:text-box><text:p text:style-name="P103"><text:span text:style-name="T58">Níl a fhios agam 6</text:span></text:p></draw:text-box></draw:frame><draw:frame draw:style-name="gr419" draw:text-style-name="P104" svg:width="2.971cm" svg:height="0.902cm" svg:x="9.22cm" svg:y="-5.328cm"><draw:text-box><text:p text:style-name="P103"><text:span text:style-name="T58">Easaontaím go mór le 4</text:span></text:p></draw:text-box></draw:frame><draw:frame draw:style-name="gr420" draw:text-style-name="P104" svg:width="1.796cm" svg:height="1.551cm" svg:x="8.721cm" svg:y="-2.839cm"><draw:text-box><text:p text:style-name="P103"><text:span text:style-name="T58">Tá sé i gceist easaontú le 2</text:span></text:p></draw:text-box></draw:frame><draw:frame draw:style-name="gr421" draw:text-style-name="P101" svg:width="1.759cm" svg:height="2.2cm" svg:x="15.297cm" svg:y="0.759cm"><draw:text-box><text:p text:style-name="P100"><text:span text:style-name="T58">Tá sé i gceist comhaontú 49 a dhéanamh</text:span></text:p></draw:text-box></draw:frame><draw:frame draw:style-name="gr422" draw:text-style-name="P101" svg:width="2.373cm" svg:height="0.902cm" svg:x="14.335cm" svg:y="-5.697cm"><draw:text-box><text:p text:style-name="P100"><text:span text:style-name="T58">Aontaím go láidir 15</text:span></text:p></draw:text-box></draw:frame></draw:g>Tá tuairimí éagsúla ann ar fud na mBallstát, agus taifeadadh na leibhéil is airde comhaontaithe in Éirinn (81 %), sa Liotuáin (80 %) agus sa Pholainn (78 %). Taifeadtar na leibhéil is ísle san Ísiltír (39 %), agus sa Fhrainc agus sa Chipir (51 % araon).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595cm" svg:x="0.806cm" svg:y="8.653cm"><draw:text-box><text:p text:style-name="P105"><text:span text:style-name="T58">Aontaím go mór</text:span></text:p></draw:text-box></draw:frame><draw:frame draw:style-name="gr411" draw:text-style-name="P101" svg:width="2.775cm" svg:height="0.902cm" svg:x="3.722cm" svg:y="8.634cm"><draw:text-box><text:p text:style-name="P105"><text:span text:style-name="T58">Tá sé i gceist go n-aontófar</text:span></text:p></draw:text-box></draw:frame><draw:frame draw:style-name="gr412" draw:text-style-name="P101" svg:width="3.181cm" svg:height="0.902cm" svg:x="6.812cm" svg:y="8.673cm"><draw:text-box><text:p text:style-name="P105"><text:span text:style-name="T58">Tá sé i gceist easaontú</text:span></text:p></draw:text-box></draw:frame><draw:frame draw:style-name="gr413" draw:text-style-name="P101" svg:width="3.382cm" svg:height="0.592cm" svg:x="10.331cm" svg:y="8.634cm"><draw:text-box><text:p text:style-name="P105"><text:span text:style-name="T58">Easaontaím go mór</text:span></text:p></draw:text-box></draw:frame><draw:frame draw:style-name="gr414" draw:text-style-name="P101" svg:width="2.442cm" svg:height="0.902cm" svg:x="13.944cm" svg:y="8.634cm"><draw:text-box><text:p text:style-name="P105"><text:span text:style-name="T58">Níl a fhios agam</text:span></text:p></draw:text-box></draw:frame></draw:g><draw:frame draw:style-name="gr415" draw:text-style-name="P101" svg:width="16.5cm" svg:height="0.902cm" svg:x="-0.042cm" svg:y="0.155cm"><draw:text-box><text:p text:style-name="P100"><text:span text:style-name="T58">QB8.3. Cuir in iúl dom a mhéid a aontaíonn tú nó nach n-aontaíonn tú le gach ceann de na ráitis seo a leanas:- Bíonn poist a bhfuil ardmheas orthu sa tsochaí mar thoradh ar cháilíochtaí IVET (%)</text:span></text:p></draw:text-box></draw:frame></draw:g></text:p>
        <text:p text:style-name="P29">Athraíonn tuairimí maidir lena mhéid a bhíonn poist a bhfuil ardmheas orthu sa tsochaí mar thoradh ar cháilíochtaí gairmoideachais agus gairmoiliúna de réir tosca sochdhéimeagrafacha agus dearcaidh, mar a leanas. </text:p>
        <text:p text:style-name="P52">■ Tá tionchar suntasach arís ag an dearcadh ar an ngairmoideachas agus ar an ngairmoiliúint ar na torthaí. Aontaíonn níos mó ná trí cheathrú de na freagróirí (76%) a chreideann go bhfuil dearcadh dearfach ag VET go n-eascraíonn poist a bhfuil meas mór orthu sa tsochaí as VET i gcomparáid le 42% a chreideann go bhfuil íomhá dhiúltach ag VET. </text:p>
        <text:p text:style-name="P52">■ Tá roinnt difríochtaí suntasacha idir na catagóirí ocio-gairmiúla: Aontaíonn 68 % d’oibrithe láimhe agus de dhaoine tí go mbíonn poist a bhfuil ardmheas orthu mar thoradh ar cháilíochtaí gairmoideachais agus gairmoiliúna i gcomparáid le 57 % de mhic léinn. </text:p>
        <text:p text:style-name="P52">Laghdaíonn an creideamh seo le haois laghdaithe, ó 67% de na freagróirí atá 55 bliana d'aois agus os a chionn go 65% díobh siúd atá 40-54 bliana d'aois, 63% díobh siúd atá 25-39 mbliana d'aois agus 58% díobh siúd atá 15-24 bliana d'aois. </text:p>
        <text:p text:style-name="P52">■ Is dóichí go n-aontóidh freagróirí a chríochnaigh an t-oideachas idir 16-19 mbliana d'aois go n-eascraíonn poist a bhfuil ardmheas orthu (68 %) as cáilíochtaí gairmoideachais agus gairmoiliúna, agus ina dhiaidh sin píobán a chríochnaigh an t-oideachas 15 bliana d'aois nó níos óige (66%) agus iad siúd a rinne amhlaidh ag 20 bliain d'aois nó níos déanaí (60%). Tá an tuairim seo roinnte ag 54% de na freagróirí atá fós ag staidéar. </text:p>
        <text:p text:style-name="P52">■ Is mó seans go n-aontóidh freagróirí a d’fhreastail iad féin ar an ngairmoideachas agus ar an ngairmoiliúint leis an ráiteas ná iad siúd nach ndearna (68% vs. 60%). </text:p>
        <text:p text:style-name="P52">■ Níl aon difríochtaí de réir inscne.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Cuir in iúl dom a mhéid a aontaíonn tú nó nach n-aontaíonn tú le gach ceann de na ráitis seo a leanas: Is é an toradh a bhíonn ar cháilíochtaí IVET poist a bhfuil ardmheas orthu sa tsochaí (%-AE)</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Iomlán ‘Aontaithe’</text:p>
            </table:table-cell>
            <table:table-cell table:style-name="Tableau5.A1" office:value-type="string">
              <text:p text:style-name="P95">Iomlán ‘Aontaithe’ </text:p>
            </table:table-cell>
            <table:table-cell table:style-name="Tableau5.A1" office:value-type="string">
              <text:p text:style-name="P95">Níl a fhios agam</text:p>
            </table:table-cell>
          </table:table-row>
          <table:table-row>
            <table:table-cell table:style-name="Tableau5.A1" office:value-type="string">
              <text:p text:style-name="P96">AE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Inscne</text:p>
            </table:table-cell>
            <table:covered-table-cell/>
            <table:covered-table-cell/>
            <table:covered-table-cell/>
          </table:table-row>
          <table:table-row>
            <table:table-cell table:style-name="Tableau5.A1" office:value-type="string">
              <text:p text:style-name="P96">Fear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Bean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Aois</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Oideachas (Deireadh)</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Fós ag staidéar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Catagóir shochghairmiúil</text:p>
            </table:table-cell>
            <table:covered-table-cell/>
            <table:covered-table-cell/>
            <table:covered-table-cell/>
          </table:table-row>
          <table:table-row>
            <table:table-cell table:style-name="Tableau5.A1" office:value-type="string">
              <text:p text:style-name="P96">Féinfhostaithe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Bainisteoirí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Coiléir bhána eile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Oibrithe láimhe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Daoine tí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Dífhostaithe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Ar scor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Mic léinn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Uirbiú suibiachtúil</text:p>
            </table:table-cell>
            <table:covered-table-cell/>
            <table:covered-table-cell/>
            <table:covered-table-cell/>
          </table:table-row>
          <table:table-row>
            <table:table-cell table:style-name="Tableau5.A1" office:value-type="string">
              <text:p text:style-name="P96">Ceantar tuaithe nó sráidbhaile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Baile beag nó meánmhéide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Baile mór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Dearcadh IVET in (Ár dTír)</text:p>
            </table:table-cell>
            <table:covered-table-cell/>
            <table:covered-table-cell/>
            <table:covered-table-cell/>
          </table:table-row>
          <table:table-row>
            <table:table-cell table:style-name="Tableau5.A1" office:value-type="string">
              <text:p text:style-name="P96">Dearfach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Diúltach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D’fhreastail tú riamh ar ghairmoiliúint tosaigh (meánoideachas sinsearach)</text:p>
            </table:table-cell>
            <table:covered-table-cell/>
            <table:covered-table-cell/>
            <table:covered-table-cell/>
          </table:table-row>
          <table:table-row>
            <table:table-cell table:style-name="Tableau5.A1" office:value-type="string">
              <text:p text:style-name="P96">Tá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íl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Aontaíonn thart ar dhá thrian de shaoránaigh an Aontais go n-eascraíonn poist as cáilíochtaí gairmoideachais agus gairmoiliúna a chuireann leis an aistriú glas </text:p>
        <text:p text:style-name="P21">Ar fud an Aontais Eorpaigh, aontaíonn 63 % de shaoránaigh an Aontais leis an ráiteas go n-eascraíonn poist as cáilíochtaí gairmoideachais agus gairmoiliúna a chuireann leis an aistriú glas, lena n-áirítear 14 % a aontaíonn go láidir agus 49 % a aontaíonn de ghnáth.<text:note text:id="ftn15" text:note-class="footnote"><text:note-citation>15</text:note-citation><text:note-body><text:p text:style-name="P13">QB8.5. Cuir in iúl dom a mhéid a aontaíonn tú nó nach n-aontaíonn tú le gach ceann de na ráitis seo a leanas: Is é an toradh a bhíonn ar cháilíochtaí gairmoideachais agus gairmoiliúna poist a chuireann leis an aistriú glas. </text:p></text:note-body></text:note> Easaontaíonn thart ar dhuine as gach cúigear (21 %), agus níl a fhios ag 16%. </text:p>
        <text:p text:style-name="P21">In 25 Bhallstát, deir leath na bhfreagróirí ar a laghad go mbíonn poist mar thoradh ar cháilíochtaí gairmoideachais agus gairmoiliúna a chuireann leis an aistriú glas. </text:p>
        <text:p text:style-name="P21">Tá tuairimí éagsúla ann ar fud na mBallstát, agus taifeadadh na leibhéil is airde comhaontaithe san Iodáil (80 %), sa Chróit (78 %) agus i Málta (77 %). Taifeadtar na leibhéil is ísle san Eastóin (44 %), sa Ghearmáin (48 %) agus san Fhionlainn (49 %).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58">QB8.5. Cuir in iúl dom a mhéid a aontaíonn tú nó nach n-aontaíonn tú le gach ceann de na ráitis seo a leanas: - Is é an toradh a bhíonn ar chainníochtaí IVET poist a chuireann leis an aistriú glas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648cm" svg:x="0.621cm" svg:y="10.712cm"><draw:text-box><text:p text:style-name="P105"><text:span text:style-name="T58">Aontaím go mór</text:span></text:p></draw:text-box></draw:frame><draw:frame draw:style-name="gr404" draw:text-style-name="P101" svg:width="2.857cm" svg:height="0.902cm" svg:x="3.63cm" svg:y="10.691cm"><draw:text-box><text:p text:style-name="P105"><text:span text:style-name="T58">Tá sé i gceist go n-aontófar</text:span></text:p></draw:text-box></draw:frame><draw:frame draw:style-name="gr405" draw:text-style-name="P101" svg:width="3.282cm" svg:height="0.902cm" svg:x="6.812cm" svg:y="10.733cm"><draw:text-box><text:p text:style-name="P105"><text:span text:style-name="T58">Tá sé i gceist easaontú</text:span></text:p></draw:text-box></draw:frame><draw:frame draw:style-name="gr406" draw:text-style-name="P101" svg:width="3.483cm" svg:height="0.646cm" svg:x="10.442cm" svg:y="10.691cm"><draw:text-box><text:p text:style-name="P105"><text:span text:style-name="T58">Easaontaím go mór</text:span></text:p></draw:text-box></draw:frame><draw:frame draw:style-name="gr407" draw:text-style-name="P101" svg:width="2.52cm" svg:height="0.902cm" svg:x="14.162cm" svg:y="10.691cm"><draw:text-box><text:p text:style-name="P105"><text:span text:style-name="T58">Níl a fhios agam</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551cm" svg:x="9.407cm" svg:y="-6.209cm"><draw:text-box><text:p text:style-name="P100"><text:span text:style-name="T58">QB8.5: Cuir in iúl dom a mhéid a aontaíonn tú nó nach n-aontaíonn tú le gach ceann de na ráitis seo a leanas: - Is é an toradh a bhíonn ar cháilíochtaí WET poist a rannchuidíonn leis an aistriú glas (AE27) (%) </text:span></text:p></draw:text-box></draw:frame><draw:frame draw:style-name="gr395" draw:text-style-name="P104" svg:width="2.084cm" svg:height="0.902cm" svg:x="10.983cm" svg:y="-4.704cm"><draw:text-box><text:p text:style-name="P103"><text:span text:style-name="T58">Níl a fhios agam 15</text:span></text:p></draw:text-box></draw:frame><draw:frame draw:style-name="gr396" draw:text-style-name="P101" svg:width="2.269cm" svg:height="0.902cm" svg:x="13.753cm" svg:y="-4.727cm"><draw:text-box><text:p text:style-name="P100"><text:span text:style-name="T58">Aontaím go mór le 14</text:span></text:p></draw:text-box></draw:frame><draw:frame draw:style-name="gr397" draw:text-style-name="P104" svg:width="1.833cm" svg:height="1.227cm" svg:x="9.385cm" svg:y="-3.265cm"><draw:text-box><text:p text:style-name="P103"><text:span text:style-name="T58">Easaontaím go mór le 3</text:span></text:p></draw:text-box></draw:frame><draw:frame draw:style-name="gr398" draw:text-style-name="P104" svg:width="1.985cm" svg:height="0.902cm" svg:x="9.209cm" svg:y="-1.605cm"><draw:text-box><text:p text:style-name="P103"><text:span text:style-name="T58">Ní aontaím 18</text:span></text:p></draw:text-box></draw:frame><draw:frame draw:style-name="gr399" draw:text-style-name="P101" svg:width="2.116cm" svg:height="1.876cm" svg:x="14.684cm" svg:y="0.123cm"><draw:text-box><text:p text:style-name="P100"><text:span text:style-name="T58">Tá sé i gceist comhaontú 49 a dhéanamh</text:span></text:p></draw:text-box></draw:frame></draw:g></text:p>
        <text:p text:style-name="P29">Athraíonn tuairimí maidir lena mhéid a eascraíonn poist as cáilíochtaí gairmoideachais agus gairmoiliúna a chuireann leis an aistriú glas de réir tosca sochdhéimeagrafacha agus dearcaidh, mar a leanas. </text:p>
        <text:p text:style-name="P52">■ Is mó seans go measfaidh freagróirí a mheasann go bhfuil an gairmoideachas agus an ghairmoiliúint dearfach ina dtír féin go n-eascraíonn poist as cáilíochtaí gairmoideachais agus gairmoiliúna a chuireann leis an aistriú glas (69% vs. 53%). </text:p>
        <text:p text:style-name="P52">■ Tá roinnt difríochtaí idir catagóirí sochghairmiúla: is dóichí go gcreideann oibrithe bóna bháin go mbíonn poist mar thoradh ar cháilíochtaí gairmoideachais agus gairmoiliúna a chuireann leis an aistriú glas (67 %) i gcomparáid le 60 % de bhainisteoirí agus de fhreagróirí ar scor. </text:p>
        <text:p text:style-name="P52">■ Is mó seans go gceapfadh freagróirí ar chríochnaigh a n-oideachas ag 16 bliana d’aois nó níos déanaí go mbíonn poist a chuireann leis an aistriú glas mar thoradh ar ghairmoideachas agus gairmoiliúint ná iad siúd ar chríochnaigh a n-oideachas ag 15 bliana d’aois nó níos luaithe (64% vs. 58%). </text:p>
        <text:p text:style-name="P52">Tá difríocht idir uirbiú suibiachtúil, agus aontaíonn 66% de na freagróirí i mbailte móra leis an ráiteas i gcomparáid le 61% díobh siúd i gceantair thuaithe nó i sráidbhailte. </text:p>
        <text:p text:style-name="P52">■ Níl na difríochtaí de réir aoise ach imeallach. Is láidre an comhaontú go mbeidh poist a chuireann leis an aistriú glas mar thoradh ar ghairmoideachas agus gairmoiliúint sna haoisghrúpaí 15-24 agus 40-54 (65%) agus ina dhiaidh sin an grúpa 25-39 (64%). Is é an líon is ísle sa ghrúpa 55+ (61%). </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8">QB8.5 Cuir in iúl dom a mhéid a aontaíonn tú nó nach n-aontaíonn tú le gach ceann de na ráitis seo a leanas: Is é an toradh a bhíonn ar cháilíochtaí IVET poist a chuireann leis an aistriú glas (%-AE)</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Iomlán ‘Aontaithe’</text:p>
            </table:table-cell>
            <table:table-cell table:style-name="Tableau6.A1" office:value-type="string">
              <text:p text:style-name="P83">Iomlán ‘Aontaithe’ </text:p>
            </table:table-cell>
            <table:table-cell table:style-name="Tableau6.A1" office:value-type="string">
              <text:p text:style-name="P83">Níl a fhios agam</text:p>
            </table:table-cell>
          </table:table-row>
          <table:table-row>
            <table:table-cell table:style-name="Tableau6.A1" office:value-type="string">
              <text:p text:style-name="P88">AE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Inscne</text:p>
            </table:table-cell>
            <table:covered-table-cell/>
            <table:covered-table-cell/>
            <table:covered-table-cell/>
          </table:table-row>
          <table:table-row>
            <table:table-cell table:style-name="Tableau6.A1" office:value-type="string">
              <text:p text:style-name="P88">Fear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Bean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Aois</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Oideachas (Deireadh)</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Fós ag staidéar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Catagóir shochghairmiúil</text:p>
            </table:table-cell>
            <table:covered-table-cell/>
            <table:covered-table-cell/>
            <table:covered-table-cell/>
          </table:table-row>
          <table:table-row>
            <table:table-cell table:style-name="Tableau6.A1" office:value-type="string">
              <text:p text:style-name="P88">Féinfhostaithe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Bainisteoirí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Coiléir bhána eile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Oibrithe láimhe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Daoine tí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Dífhostaithe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Ar scor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Mic léinn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Uirbiú suibiachtúil</text:p>
            </table:table-cell>
            <table:covered-table-cell/>
            <table:covered-table-cell/>
            <table:covered-table-cell/>
          </table:table-row>
          <table:table-row>
            <table:table-cell table:style-name="Tableau6.A1" office:value-type="string">
              <text:p text:style-name="P88">Ceantar tuaithe nó sráidbhaile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Baile beag nó meánmhéide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Baile mór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Dearcadh IVET in (Ár dTír)</text:p>
            </table:table-cell>
            <table:covered-table-cell/>
            <table:covered-table-cell/>
            <table:covered-table-cell/>
          </table:table-row>
          <table:table-row>
            <table:table-cell table:style-name="Tableau6.A1" office:value-type="string">
              <text:p text:style-name="P88">Dearfach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Diúltach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D’fhreastail tú riamh ar ghairmoiliúint tosaigh (meánoideachas sinsearach)</text:p>
            </table:table-cell>
            <table:covered-table-cell/>
            <table:covered-table-cell/>
            <table:covered-table-cell/>
          </table:table-row>
          <table:table-row>
            <table:table-cell table:style-name="Tableau6.A1" office:value-type="string">
              <text:p text:style-name="P88">Tá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íl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Braistintí an phobail maidir le cáilíocht agus conairí gairmoideachais agus gairmoiliúna <text:bookmark-end text:name="__RefHeading___Toc215568_2930363814"/></text:h>
      <text:p text:style-name="P97"/>
      <text:p text:style-name="P21"/>
      <text:section text:style-name="Sect2" text:name="Section4">
        <text:h text:style-name="P19" text:outline-level="2"><text:bookmark-start text:name="__RefHeading___Toc215570_2930363814"/>1. Dearcadh foriomlán an ghairmoideachais agus na gairmoiliúna sa tír <text:bookmark-end text:name="__RefHeading___Toc215570_2930363814"/></text:h>
        <text:p text:style-name="P50">Measann dhá thrian de shaoránaigh an Aontais go bhfeictear an gairmoideachas agus an ghairmoiliúint i bhfianaise dhearfach ina dtír féin </text:p>
        <text:p text:style-name="P21">Ar fud an Aontais Eorpaigh, ceapann 67 % de shaoránaigh an Aontais go mbreathnaítear ar an ngairmoideachas agus ar an ngairmoiliúint i bhfianaise dhearfach ina dtír féin, lena n-áirítear 10 % a deir go bhfuil siad an-dearfach agus 57 % sách dearfach<text:note text:id="ftn16" text:note-class="footnote"><text:note-citation>16</text:note-citation><text:note-body><text:p text:style-name="P13">QB6. Conas a bhreathnaítear ar ghairmoideachas agus gairmoiliúint INITIAL (Ár dTír)? </text:p></text:note-body></text:note>. Measann thart ar thriúr as gach deichniúr freagróirí go mbreathnaítear go diúltach ar an ngairmoideachas agus ar an ngairmoiliúint, rud a chuimsíonn 27 % go measartha diúltach agus 2 % go han-diúltach. Tá na torthaí seo réasúnta seasmhach le himeacht ama. I suirbhé Cedefop 2016 (AE28), dúirt 67 % de na freagróirí go raibh íomhá dhearfach ag gairmoideachas agus gairmoiliúint meánscoile uachtaraí ina dtír féin,<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3">https://www.cedefop.europa.eu/en/tools/opinion-survey-on-vet?visualisation=MAP&amp;topic=group4&amp;question=Q18T2__Q&amp;answer=Q18T2_A1&amp;subset=EducationLevel&amp;subsetVal=All&amp;country=AT&amp;countryB=EU28</text:span></text:a><text:span text:style-name="T53">. Tá foclaíocht na gceisteanna éagsúil leis an suirbhé reatha: C15: "Ar mhaith leat a rá go bhfuil íomhá dhearfach nó dhiúltach ag gairmoideachas sa mheánoideachas uachtarach na laethanta seo dóibh siúd atá idir 16-18 mbliana d'aois i do thír féin?" </text:span></text:p></text:note-body></text:note> agus d’aontaigh 71 % de na freagróirí i suirbhé Eorabharaiméadair 2011 maidir le gairmoideachas agus gairmoiliúint (AE27) freisin.<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3">https://europa.eu/eurobarometer/surveys/detail/999</text:span></text:a><text:span text:style-name="T53">. Tá foclaíocht na gceisteanna éagsúil leis an suirbhé reatha agus úsáidtear an téarma ‘VET’ gan idirdhealú a dhéanamh idir an gairmoideachas agus an ghairmoiliúint tosaigh agus an gairmoideachas agus an ghairmoiliúint leanúnach. QA9: "Agus an gceapann tú go bhfuil íomhá an-dearfach, measartha dearfach, measartha diúltach nó an-diúltach ag an ngairmoideachas agus ag an ngairmoiliúint (Ár dTír)?"</text:span></text:p></text:note-body></text:note>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593cm" svg:x="0.184cm" svg:y="2.91cm"><draw:text-box><text:p text:style-name="P100"><text:span text:style-name="T58">QB6. Conas a bhreathnaítear ar ghairmoideachas agus gairmoiliúint INITIAL (Ár dTír)?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58">An-dearfach</text:span></text:p></draw:text-box></draw:frame><draw:frame draw:style-name="gr382" draw:text-style-name="P101" svg:width="2.73cm" svg:height="0.578cm" svg:x="3.886cm" svg:y="10.108cm"><draw:text-box><text:p text:style-name="P105"><text:span text:style-name="T58">An-dearfach</text:span></text:p></draw:text-box></draw:frame><draw:frame draw:style-name="gr383" draw:text-style-name="P101" svg:width="3.135cm" svg:height="0.902cm" svg:x="6.901cm" svg:y="10.05cm"><draw:text-box><text:p text:style-name="P105"><text:span text:style-name="T58">Cuibheasach diúltach</text:span></text:p></draw:text-box></draw:frame><draw:frame draw:style-name="gr384" draw:text-style-name="P101" svg:width="3.331cm" svg:height="0.606cm" svg:x="10.19cm" svg:y="10.036cm"><draw:text-box><text:p text:style-name="P105"><text:span text:style-name="T58">An-diúltach</text:span></text:p></draw:text-box></draw:frame><draw:frame draw:style-name="gr385" draw:text-style-name="P101" svg:width="2.407cm" svg:height="0.902cm" svg:x="13.748cm" svg:y="10.036cm"><draw:text-box><text:p text:style-name="P105"><text:span text:style-name="T58">Níl a fhios agam</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151cm" svg:x="9.1cm" svg:y="-5.983cm"><draw:text-box><text:p text:style-name="P100"><text:span text:style-name="T58">QB6: Conas a bhreathnaítear ar ghairmoideachas agus gairmoiliúint INITIAL (Ár dTír)? (AE27) (%) </text:span></text:p></draw:text-box></draw:frame><draw:frame draw:style-name="gr388" draw:text-style-name="P101" svg:width="2.504cm" svg:height="0.578cm" svg:x="13.753cm" svg:y="-4.798cm"><draw:text-box><text:p text:style-name="P100"><text:span text:style-name="T58">An-dearfach 10</text:span></text:p></draw:text-box></draw:frame><draw:frame draw:style-name="gr389" draw:text-style-name="P107" svg:width="2.375cm" svg:height="0.902cm" svg:x="11.257cm" svg:y="-5.175cm"><draw:text-box><text:p text:style-name="P106"><text:span text:style-name="T58">Níl a fhios agam 4</text:span></text:p></draw:text-box></draw:frame><draw:frame draw:style-name="gr390" draw:text-style-name="P104" svg:width="2.442cm" svg:height="0.902cm" svg:x="9.682cm" svg:y="-4.671cm"><draw:text-box><text:p text:style-name="P103"><text:span text:style-name="T58">An-diúltach 2</text:span></text:p></draw:text-box></draw:frame><draw:frame draw:style-name="gr391" draw:text-style-name="P104" svg:width="1.858cm" svg:height="1.227cm" svg:x="8.733cm" svg:y="-3.612cm"><draw:text-box><text:p text:style-name="P103"><text:span text:style-name="T58">Fíordhiúltach 27</text:span></text:p></draw:text-box></draw:frame><draw:frame draw:style-name="gr392" draw:text-style-name="P107" svg:width="1.816cm" svg:height="1.227cm" svg:x="14.49cm" svg:y="0.653cm"><draw:text-box><text:p text:style-name="P106"><text:span text:style-name="T58">Fíordheimhneach 57</text:span></text:p></draw:text-box></draw:frame></draw:g>Sa suirbhé atá ann faoi láthair, tá éagsúlacht mhór sna braistintí maidir le gairmoideachas agus gairmoiliúint ar fud Bhallstáit an Aontais. Taifeadtar na leibhéil is airde de bhraistintí dearfacha sa Ghearmáin (82 %), san Ostair agus sa Pholainn (81 %), sa Chróit (77 %), agus sa Liotuáin agus i Málta (76 % araon). Is iad na tuairimí is lú dearfach sa Bheilg agus san Ísiltír (44 %), sa Fhrainc (50 %) agus sa tSualainn (56 %).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58">QB6: Conas a bhreathnaítear ar ghairmoideachas agus gairmoiliúint INITIAL (Ár dTír)? - Iomlán ‘Dearfach’ (AE27) (%) </text:span></text:p></draw:text-box></draw:frame></draw:g></text:p>
        <text:p text:style-name="P21"/>
        <text:p text:style-name="P29">Maidir leis an gcaoi a mbreathnaítear ar ghairmoideachas agus ar ghairmoiliúint tosaigh, tá roinnt difríochtaí sochdhéimeagrafacha agus dearcaidh ann i measc mhuintir na hEorpa, mar a leanas. </text:p>
        <text:p text:style-name="P52">■ Tá braistintí dearfacha ar an ngairmoideachas agus ar an ngairmoiliúint i bhfad níos forleithne i measc freagróirí a cheapann go bhfaigheann mic léinn dóthain faisnéise faoi dheiseanna gairmoideachais agus gairmoiliúna (81%) ná i measc iad siúd a cheapann nach bhfaigheann mic léinn dóthain faisnéise (42%). </text:p>
        <text:p text:style-name="P52">■ Iad siúd a chreideann go gcuireann an gairmoideachas agus an ghairmoiliúint foghlaim ardcháilíochta ar fáil, is mó an seans go bhfaighidh siad rátáil dhearfach ar an ngairmoideachas agus ar an ngairmoiliúint (76%) ná iad siúd nach bhfuil an tuairim sin acu (42%). </text:p>
        <text:p text:style-name="P52">■ Is mó seans go dtuairisceoidh freagróirí a chreideann go mbíonn poist ar phá maith mar thoradh ar VET braistintí dearfacha ar VET (76%) ná iad siúd nach bhfuil (50%). </text:p>
        <text:p text:style-name="P52">■ Tá roinnt difríochtaí suntasacha idir catagóirí sochghairmiúla: is dóichí go ndéarfaidh daoine tí, pinsinéirí agus oibrithe láimhe go mbreathnaítear go dearfach ar an ngairmoideachas agus ar an ngairmoiliúint tosaigh (69-70%) i gcomparáid le 60% de na freagróirí dífhostaithe. </text:p>
        <text:p text:style-name="P52">■ Is dóichí go mbeidh íomhá dhearfach den ghairmoideachas agus den ghairmoiliúint ag freagróirí atá 55 bliana d’aois nó níos sine (68 %), agus is ionann an figiúr sin agus 61 % i measc freagróirí atá 15-24 bliana d’aois. </text:p>
        <text:p text:style-name="P52">■ Is iad na freagróirí a chríochnaigh an t-oideachas idir 16 agus 19 mbliana d’aois is dóichí a cheapann go bhfuil íomhá dhearfach ag an ngairmoideachas agus ag an ngairmoiliúint (70 %) i gcomparáid le 64 % díobh siúd a rinne staidéar go dtí 20 bliain d’aois nó níos sine. </text:p>
        <text:p text:style-name="P52">■ Tá daoine a chreideann go bhfuil VET a bhaineann le STEM ‑ níos oiriúnaí d'fhir i bhfad níos dearfaí faoi VET ná iad siúd nach bhfuil an dearcadh seo acu (72% i gcomparáid le 61%). </text:p>
        <text:p text:style-name="P52">■ Tá difríochtaí de réir inscne diomaibhseach.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QB6 Cén chaoi a mbreathnaítear ar ghairmoideachas agus gairmoiliúint INITIAL in (Ár dTír)?(%-AE)</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Iomlán ‘Dearfach’</text:p>
            </table:table-cell>
            <table:table-cell table:style-name="Tableau7.A1" office:value-type="string">
              <text:p text:style-name="P70">Iomlán ‘Diúltach’ </text:p>
            </table:table-cell>
            <table:table-cell table:style-name="Tableau7.A1" office:value-type="string">
              <text:p text:style-name="P70">Níl a fhios agam</text:p>
            </table:table-cell>
          </table:table-row>
          <table:table-row>
            <table:table-cell table:style-name="Tableau7.A1" office:value-type="string">
              <text:p text:style-name="P72">AE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Inscne</text:p>
            </table:table-cell>
            <table:covered-table-cell/>
            <table:covered-table-cell/>
            <table:covered-table-cell/>
          </table:table-row>
          <table:table-row>
            <table:table-cell table:style-name="Tableau7.A1" office:value-type="string">
              <text:p text:style-name="P72">Fear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Bean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Aois</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Oideachas (Deireadh)</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Fós ag staidéar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Catagóir shochghairmiúil</text:p>
            </table:table-cell>
            <table:covered-table-cell/>
            <table:covered-table-cell/>
            <table:covered-table-cell/>
          </table:table-row>
          <table:table-row>
            <table:table-cell table:style-name="Tableau7.A1" office:value-type="string">
              <text:p text:style-name="P72">Féinfhostaithe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Bainisteoirí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Coiléir bhána eile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Oibrithe láimhe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Daoine tí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Dífhostaithe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Ar scor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Mic léinn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Uirbiú suibiachtúil</text:p>
            </table:table-cell>
            <table:covered-table-cell/>
            <table:covered-table-cell/>
            <table:covered-table-cell/>
          </table:table-row>
          <table:table-row>
            <table:table-cell table:style-name="Tableau7.A1" office:value-type="string">
              <text:p text:style-name="P72">Ceantar tuaithe nó sráidbhaile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Baile beag nó meánmhéide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Baile mór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D’fhreastail tú riamh ar ghairmoiliúint tosaigh (meánoideachas sinsearach)</text:p>
            </table:table-cell>
            <table:covered-table-cell/>
            <table:covered-table-cell/>
            <table:covered-table-cell/>
          </table:table-row>
          <table:table-row>
            <table:table-cell table:style-name="Tableau7.A1" office:value-type="string">
              <text:p text:style-name="P72">Tá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íl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Cáilíocht na foghlama <text:bookmark-end text:name="__RefHeading___Toc215572_2930363814"/></text:h>
        <text:p text:style-name="P50">Deir thart ar thrí cheathrú de shaoránaigh an Aontais go gcuireann an gairmoideachas agus an ghairmoiliúint foghlaim ardcháilíochta ar fáil </text:p>
        <text:p text:style-name="P21">Ar fud an Aontais Eorpaigh, aontaíonn 73 % de na freagróirí leis an ráiteas go gcuireann an gairmoideachas agus an ghairmoiliúint foghlaim ardcháilíochta ar fáil, lena n-áirítear 19 % a aontaíonn go láidir agus 54 % a aontaíonn de ghnáth.<text:note text:id="ftn19" text:note-class="footnote"><text:note-citation>19</text:note-citation><text:note-body><text:p text:style-name="P13">QB7.1. Cuir in iúl dom a mhéid a aontaíonn tú nó nach n-aontaíonn tú le gach ceann de na ráitis seo a leanas: Cuireann an gairmoideachas agus an ghairmoiliúint foghlaim ar ardchaighdeán ar fáil. </text:p></text:note-body></text:note> Ní aontaíonn ach 18%, cé nach bhfuil a fhios ag 9%. </text:p>
        <text:p text:style-name="P21">I suirbhé Eorabharaiméadair 2011 maidir le gairmoideachas agus gairmoiliúint (AE27), dúirt 75 % de na freagróirí gur chuir an gairmoideachas agus an ghairmoiliúint foghlaim ardcháilíochta ar fáil,<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Tá foclaíocht na gceisteanna éagsúil leis an suirbhé reatha agus úsáidtear an téarma ‘VET’ gan idirdhealú a dhéanamh idir an gairmoideachas agus an ghairmoiliúint tosaigh agus an gairmoideachas agus an ghairmoiliúint leanúnach. QA10.1: “Inis dom a mhéid a aontaíonn tú nó nach n-aontaíonn tú le gach ceann de na ráitis seo a leanas. Cuireann an gairmoideachas agus an ghairmoiliúint foghlaim ar ardchaighdeán ar fáil". </text:span></text:p></text:note-body></text:note> rud a léiríonn go dlúth an toradh a chonacthas san Eorabharaiméadar Speisialta seo. </text:p>
        <text:p text:style-name="P21">Sa suirbhé reatha, tá tuairimí éagsúla ann ar fud na mBallstát, agus taifeadadh na leibhéil is airde comhaontaithe in Éirinn (84 %), sa Spáinn agus sa Danmhairg (82 %) agus i Málta (81 %). Taifeadtar na leibhéil is ísle sa Rómáin (56%), i Lucsamburg (62%) agus sa Bhulgáir agus san Fhionlainn (64% araon). I ngach Ballstát, aontaíonn leath na bhfreagróirí ar a laghad go gcuirtear foghlaim ardcháilíochta ar fáil leis an ngairmoideachas agus leis an ngairmoiliúint. </text:p>
        <text:p text:style-name="P21">D’fhreagair sciar suntasach de na freagróirí ‘níl a fhios agam’, agus na rátaí is airde sa Phortaingéil agus i Lucsamburg (16% araon).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227cm" svg:x="8.802cm" svg:y="-9.596cm"><draw:text-box><text:p text:style-name="P100"><text:span text:style-name="T58">QB7.1: Cuir in iúl dom a mhéid a aontaíonn tú nó nach n-aontaíonn tú le gach ceann de na ráitis seo a leanas: - Cuireann IVET foghlaim ardcháilíochta ar fáil (AE27) (%) </text:span></text:p></draw:text-box></draw:frame><draw:frame draw:style-name="gr371" draw:text-style-name="P109" svg:width="2.527cm" svg:height="0.902cm" svg:x="10.303cm" svg:y="-8.372cm"><draw:text-box><text:p text:style-name="P103"><text:span text:style-name="T58">Níl a fhios agam 9</text:span></text:p></draw:text-box></draw:frame><draw:frame draw:style-name="gr372" draw:text-style-name="P109" svg:width="3.264cm" svg:height="0.902cm" svg:x="8.961cm" svg:y="-7.797cm"><draw:text-box><text:p text:style-name="P103"><text:span text:style-name="T58">Easaontaím go mór le 2</text:span></text:p></draw:text-box></draw:frame><draw:frame draw:style-name="gr373" draw:text-style-name="P109" svg:width="2.102cm" svg:height="0.902cm" svg:x="8.67cm" svg:y="-6.83cm"><draw:text-box><text:p text:style-name="P103"><text:span text:style-name="T58">Ní aontaím 16</text:span></text:p></draw:text-box></draw:frame><draw:frame draw:style-name="gr374" draw:text-style-name="P110" svg:width="2.818cm" svg:height="0.902cm" svg:x="13.544cm" svg:y="-7.98cm"><draw:text-box><text:p text:style-name="P100"><text:span text:style-name="T58">Aontaím go láidir 19</text:span></text:p></draw:text-box></draw:frame><draw:frame draw:style-name="gr375" draw:text-style-name="P110" svg:width="3.735cm" svg:height="0.902cm" svg:x="11.956cm" svg:y="-2.599cm"><draw:text-box><text:p text:style-name="P100"><text:span text:style-name="T58">Tá sé i gceist go n-aontófar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58">QB7.1. Cuir in iúl dom a mhéid a aontaíonn tú nó nach n-aontaíonn tú le huimhir a haon de 111a na ráitis seo a leanas:— Cuireann IVET foghlaim ardcháilíochta ar fáil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648cm" svg:x="1.004cm" svg:y="7.65cm"><draw:text-box><text:p text:style-name="P105"><text:span text:style-name="T58">Aontaím go mór</text:span></text:p></draw:text-box></draw:frame><draw:frame draw:style-name="gr365" draw:text-style-name="P101" svg:width="2.857cm" svg:height="0.902cm" svg:x="4.013cm" svg:y="7.627cm"><draw:text-box><text:p text:style-name="P105"><text:span text:style-name="T58">Tá sé i gceist go n-aontófar</text:span></text:p></draw:text-box></draw:frame><draw:frame draw:style-name="gr366" draw:text-style-name="P101" svg:width="3.282cm" svg:height="0.902cm" svg:x="7.195cm" svg:y="7.671cm"><draw:text-box><text:p text:style-name="P105"><text:span text:style-name="T58">Tá sé i gceist easaontú</text:span></text:p></draw:text-box></draw:frame><draw:frame draw:style-name="gr367" draw:text-style-name="P101" svg:width="3.484cm" svg:height="0.646cm" svg:x="10.823cm" svg:y="7.629cm"><draw:text-box><text:p text:style-name="P105"><text:span text:style-name="T58">Easaontaím go mór</text:span></text:p></draw:text-box></draw:frame><draw:frame draw:style-name="gr368" draw:text-style-name="P101" svg:width="2.52cm" svg:height="0.902cm" svg:x="14.545cm" svg:y="7.629cm"><draw:text-box><text:p text:style-name="P105"><text:span text:style-name="T58">Níl a fhios agam</text:span></text:p></draw:text-box></draw:frame></draw:g></draw:g></text:p>
        <text:p text:style-name="P29">Athraíonn tuairimí maidir lena mhéid a chuireann an gairmoideachas agus an ghairmoiliúint foghlaim ardcháilíochta ar fáil de réir tosca sochdhéimeagrafacha agus dearcaidh, mar a leanas. </text:p>
        <text:p text:style-name="P52">■ Is mó seans go n-aontóidh freagróirí a fheiceann an gairmoideachas agus an ghairmoiliúint i bhfianaise dhearfach: Aontaíonn 82% díobh siúd a thuairiscíonn go meastar go bhfuil VET dearfach ina dtír féin leis an ráiteas, i gcomparáid le 56% díobh siúd a deir go mbraitear go bhfuil sé diúltach. </text:p>
        <text:p text:style-name="P52">■ Tá an tuairim go gcuireann an gairmoideachas agus an ghairmoiliúint foghlaim ardcháilíochta ar fáil níos forleithne i measc freagróirí a bhraitheann go bhfaigheann daoine dóthain faisnéise maidir le deiseanna gairmoideachais agus gairmoiliúna (82%) ná i measc na bhfreagróirí a bhraitheann nach bhfaigheann siad (61%). </text:p>
        <text:p text:style-name="P52">Tá roinnt difríochtaí suntasacha idir catagóirí sochghairmiúla, agus is dóichí go n-aontóidh oibrithe láimhe go gcuireann VET foghlaim ardchaighdeáin (75%) ar fáil i gcomparáid le 68% de mhic léinn. </text:p>
        <text:p text:style-name="P52">Tá baint ag uirbiú suibiachtúil freisin le freagraí éagsúla, toisc go n-aontaíonn 76% de na freagróirí i gceantair thuaithe nó i sráidbhailte leis an ráiteas seo i gcomparáid le 70% díobh siúd i mbailte beaga nó meánmhéide. </text:p>
        <text:p text:style-name="P52">■ Tá difríochtaí beaga ann de réir aoise. Is dóichí go n-aontóidh freagróirí idir 40 agus 55 bliana d’aois go gcuireann an gairmoideachas agus an ghairmoiliúint foghlaim ardcháilíochta ar fáil (74 %). Titeann an figiúr sin beagán go 73 % i measc daoine atá 55 bliana d’aois nó níos sine, 72 % i measc daoine idir 25 agus 39 mbliana d’aois, agus 69 % i measc freagróirí idir 15 agus 24 bliana d’aois. </text:p>
        <text:p text:style-name="P52">■ Tá ról beag ag an aois ag deireadh an oideachais freisin. Is airde an chreidiúint go gcuireann an gairmoideachas agus an ghairmoiliúint foghlaim ardcháilíochta ar fáil i measc freagróirí a chríochnaigh an t-oideachas idir 16-19 mbliana d’aois (74 %), i gcomparáid le 73 % díobh siúd a chríochnaigh ag 20 bliain d’aois nó níos déanaí agus 71 % díobh siúd a chríochnaigh ag 15 bliana d’aois nó níos óige. </text:p>
        <text:p text:style-name="P52">■ Is mó seans go n-aontóidh freagróirí a mholann gairmoideachas meánscoile leis an ráiteas (77%) ná iad siúd a mholann meánoideachas ginearálta (70%). </text:p>
        <text:p text:style-name="P52">■ Is mó seans go n-aontóidh freagróirí a d’fhreastail ar an ngairmoideachas agus ar an ngairmoiliúint iad féin go gcuireann an gairmoideachas agus an ghairmoiliúint foghlaim ardcháilíochta ar fáil (76%) ná iad siúd nach bhfuil (70%) acu. </text:p>
        <text:p text:style-name="P52">■ Is diomaibhseach iad na difríochtaí sa bhraistint de réir inscne. </text:p>
        <text:p text:style-name="P21"/>
        <text:p text:style-name="P28"><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QB7.1 Cuir in iúl dom a mhéid a aontaíonn tú nó nach n-aontaíonn tú le gach ceann de na ráitis seo a leanas: Cuireann IVET foghlaim ar ardchaighdeán ar fáil (%-AE)</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Iomlán ‘Aontaithe’</text:p>
            </table:table-cell>
            <table:table-cell table:style-name="Tableau8.A1" office:value-type="string">
              <text:p text:style-name="P83">Iomlán ‘Aontaithe’ </text:p>
            </table:table-cell>
            <table:table-cell table:style-name="Tableau8.A1" office:value-type="string">
              <text:p text:style-name="P83">Níl a fhios agam</text:p>
            </table:table-cell>
          </table:table-row>
          <table:table-row>
            <table:table-cell table:style-name="Tableau8.A1" office:value-type="string">
              <text:p text:style-name="P88">AE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Inscne</text:p>
            </table:table-cell>
            <table:covered-table-cell/>
            <table:covered-table-cell/>
            <table:covered-table-cell/>
          </table:table-row>
          <table:table-row>
            <table:table-cell table:style-name="Tableau8.A1" office:value-type="string">
              <text:p text:style-name="P88">Fear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Bean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Aois</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Oideachas (Deireadh)</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Fós ag staidéar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Catagóir shochghairmiúil</text:p>
            </table:table-cell>
            <table:covered-table-cell/>
            <table:covered-table-cell/>
            <table:covered-table-cell/>
          </table:table-row>
          <table:table-row>
            <table:table-cell table:style-name="Tableau8.A1" office:value-type="string">
              <text:p text:style-name="P88">Féinfhostaithe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Bainisteoirí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Coiléir bhána eile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Oibrithe láimhe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Daoine tí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Dífhostaithe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Ar scor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Mic léinn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Uirbiú suibiachtúil</text:p>
            </table:table-cell>
            <table:covered-table-cell/>
            <table:covered-table-cell/>
            <table:covered-table-cell/>
          </table:table-row>
          <table:table-row>
            <table:table-cell table:style-name="Tableau8.A1" office:value-type="string">
              <text:p text:style-name="P88">Ceantar tuaithe nó sráidbhaile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Baile beag nó meánmhéide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Baile mór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Dearcadh IVET in (Ár dTír)</text:p>
            </table:table-cell>
            <table:covered-table-cell/>
            <table:covered-table-cell/>
            <table:covered-table-cell/>
          </table:table-row>
          <table:table-row>
            <table:table-cell table:style-name="Tableau8.A1" office:value-type="string">
              <text:p text:style-name="P88">Dearfach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Diúltach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D’fhreastail tú riamh ar ghairmoiliúint tosaigh (meánoideachas sinsearach)</text:p>
            </table:table-cell>
            <table:covered-table-cell/>
            <table:covered-table-cell/>
            <table:covered-table-cell/>
          </table:table-row>
          <table:table-row>
            <table:table-cell table:style-name="Tableau8.A1" office:value-type="string">
              <text:p text:style-name="P88">Tá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íl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Cáilíocht an lucht saothair teagaisc <text:bookmark-end text:name="__RefHeading___Toc215574_2930363814"/></text:h>
        <text:p text:style-name="P50">Deir thart ar cheathrar as gach cúigear saoránach den Aontas go bhfuil múinteoirí agus oiliúnóirí sa ghairmoideachas agus sa ghairmoiliúint inniúil </text:p>
        <text:p text:style-name="P21">Ar fud an Aontais Eorpaigh, deir 79 % de shaoránaigh an Aontais go bhfuil múinteoirí agus oiliúnóirí sa ghairmoideachas agus sa ghairmoiliúint inniúil, lena n-áirítear 23 % a aontaíonn go láidir agus 56 % a aontaíonn de ghnáth.<text:note text:id="ftn21" text:note-class="footnote"><text:note-citation>21</text:note-citation><text:note-body><text:p text:style-name="P13">QB7.3. Cuir in iúl dom a mhéid a aontaíonn tú nó nach n-aontaíonn tú le gach ceann de na ráitis seo a leanas: Tá múinteoirí agus oiliúnóirí sa ghairmoideachas agus sa ghairmoiliúint inniúil. </text:p></text:note-body></text:note> Easaontaíonn níos mó ná freagróir amháin as gach deichniúr (13 %), agus níl a fhios ag 8 %. </text:p>
        <text:p text:style-name="P21">Tá méadú beag tagtha ar an gcomhaontú le himeacht ama. I suirbhé Eorabharaiméadair 2011 maidir le gairmoideachas agus gairmoiliúint (AE27), d’aontaigh 76 % de na freagróirí go raibh múinteoirí agus oiliúnóirí sa ghairmoideachas agus sa ghairmoiliúint inniúil<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Tá foclaíocht na gceisteanna éagsúil leis an suirbhé reatha agus úsáidtear an téarma ‘VET’ gan idirdhealú a dhéanamh idir an gairmoideachas agus an ghairmoiliúint tosaigh agus leanúnach. QA10.3: “Inis dom a mhéid a aontaíonn tú nó nach n-aontaíonn tú le gach ceann de na ráitis seo a leanas. Tá múinteoirí agus oiliúnóirí sa ghairmoideachas agus sa ghairmoiliúint inniúil".</text:span></text:p></text:note-body></text:note>. </text:p>
        <text:p text:style-name="P21">Sa suirbhé reatha, tá tuairimí éagsúla ann ar fud na mBallstát, agus taifeadadh na leibhéil is airde comhaontaithe san Ostair (86 %), in Éirinn (84 %) agus sa Chipir (83 %). Taifeadtar na leibhéil is ísle sa Rómáin (64 %), sa Bhulgáir agus i Lucsamburg (72 %) agus san Ísiltír (73 %). I ngach Ballstát, deir seisear as gach deichniúr freagróirí ar a laghad go bhfuil múinteoirí agus oiliúnóirí sa ghairmoideachas agus sa ghairmoiliúint inniúil.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227cm" svg:x="9.017cm" svg:y="-8.722cm"><draw:text-box><text:p text:style-name="P100"><text:span text:style-name="T58">QB7.3: Cuir in iúl dom a mhéid a aontaíonn tú nó nach n-aontaíonn tú le gach ceann de na ráitis seo a leanas: - Tá múinteoirí agus oiliúnóirí in IVET inniúil (AE27) (%} </text:span></text:p></draw:text-box></draw:frame><draw:frame draw:style-name="gr356" draw:text-style-name="P101" svg:width="1.983cm" svg:height="0.902cm" svg:x="10.799cm" svg:y="-7.727cm"><draw:text-box><text:p text:style-name="P100"><text:span text:style-name="T58">Níl a fhios agam 8</text:span></text:p></draw:text-box></draw:frame><draw:frame draw:style-name="gr357" draw:text-style-name="P104" svg:width="2.454cm" svg:height="0.902cm" svg:x="9.236cm" svg:y="-7.027cm"><draw:text-box><text:p text:style-name="P103"><text:span text:style-name="T58">Easaontaím go mór le 2</text:span></text:p></draw:text-box></draw:frame><draw:frame draw:style-name="gr358" draw:text-style-name="P104" svg:width="1.971cm" svg:height="1.551cm" svg:x="8.647cm" svg:y="-6.067cm"><draw:text-box><text:p text:style-name="P103"><text:span text:style-name="T58">Tá sé i gceist easaontú 11</text:span></text:p></draw:text-box></draw:frame><draw:frame draw:style-name="gr359" draw:text-style-name="P101" svg:width="1.715cm" svg:height="1.227cm" svg:x="15.052cm" svg:y="-7.214cm"><draw:text-box><text:p text:style-name="P100"><text:span text:style-name="T58">Aontaím go mór le 23</text:span></text:p></draw:text-box></draw:frame><draw:frame draw:style-name="gr360" draw:text-style-name="P101" svg:width="3.223cm" svg:height="0.902cm" svg:x="11.406cm" svg:y="-0.615cm"><draw:text-box><text:p text:style-name="P100"><text:span text:style-name="T58">Tá sé i gceist go n-aontófar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58">QB7.3. Cuir in iúl dom a mhéid a aontaíonn tú nó nach n-aontaíonn tú le gach ceann de na ráitis seo a leanas:- Tá múinteoirí agus oiliúnóirí in IVET inniúil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648cm" svg:x="1.207cm" svg:y="9.564cm"><draw:text-box><text:p text:style-name="P105"><text:span text:style-name="T58">Aontaím go mór</text:span></text:p></draw:text-box></draw:frame><draw:frame draw:style-name="gr350" draw:text-style-name="P101" svg:width="2.857cm" svg:height="0.902cm" svg:x="4.216cm" svg:y="9.541cm"><draw:text-box><text:p text:style-name="P105"><text:span text:style-name="T58">Tá sé i gceist go n-aontófar</text:span></text:p></draw:text-box></draw:frame><draw:frame draw:style-name="gr351" draw:text-style-name="P101" svg:width="3.282cm" svg:height="0.902cm" svg:x="7.398cm" svg:y="9.583cm"><draw:text-box><text:p text:style-name="P105"><text:span text:style-name="T58">Tá sé i gceist easaontú</text:span></text:p></draw:text-box></draw:frame><draw:frame draw:style-name="gr352" draw:text-style-name="P101" svg:width="3.484cm" svg:height="0.646cm" svg:x="11.026cm" svg:y="9.543cm"><draw:text-box><text:p text:style-name="P105"><text:span text:style-name="T58">Easaontaím go mór</text:span></text:p></draw:text-box></draw:frame><draw:frame draw:style-name="gr353" draw:text-style-name="P101" svg:width="2.52cm" svg:height="0.902cm" svg:x="14.748cm" svg:y="9.543cm"><draw:text-box><text:p text:style-name="P105"><text:span text:style-name="T58">Níl a fhios agam</text:span></text:p></draw:text-box></draw:frame></draw:g></draw:g></text:p>
        <text:p text:style-name="P21"/>
        <text:p text:style-name="P29">Athraíonn a mhéid a aontaíonn freagróirí go bhfuil múinteoirí agus oiliúnóirí gairmoideachais agus gairmoiliúna inniúil de réir tosca sochdhéimeagrafacha agus dearcaidh, mar a leanas. </text:p>
        <text:p text:style-name="P52">■ Iad siúd a mheasann go bhfuil an gairmoideachas agus an ghairmoiliúint i bhfianaise dhearfach, is mó seans go mbeidh an dearcadh sin acu: 87 % i gcomparáid le 67 % i measc na ndaoine a cheapann go bhfuil íomhá dhiúltach ag an ngairmoideachas agus ag an ngairmoiliúint. </text:p>
        <text:p text:style-name="P52">■ Is mó an seans go n-aontóidh freagróirí a chreideann go bhfaigheann mic léinn dóthain faisnéise faoi dheiseanna gairmoideachais agus gairmoiliúna (87%) ná iad siúd nach bhfaigheann (69%). </text:p>
        <text:p text:style-name="P52">Tá roinnt difríochtaí suntasacha idir catagóirí sochghairmiúla, bainisteoirí agus oibrithe coiléar bán eile is dóichí a mbeidh an dearcadh seo acu (81% araon), i gcomparáid le 74% de dhaoine tí. </text:p>
        <text:p text:style-name="P52">■ De réir aoise ag deireadh an oideachais, is é an creideamh go bhfuil múinteoirí gairmoideachais agus gairmoiliúna inniúil an creideamh is forleithne i measc freagróirí a chríochnaigh a n-oideachas tar éis 20 bliain d’aois (81%). Is ionann an figiúr sin agus 79% dóibh siúd a chríochnaigh an t-oideachas idir 16 – 19 mbliana d’aois agus 74% dóibh siúd ar chríochnaigh a n-oideachas ag 15 bliana d’aois nó níos luaithe. </text:p>
        <text:p text:style-name="P52">■ Tá roinnt difríochtaí beaga ann b y aois, agus is dóichí go n-aontóidh freagróirí idir 40 agus 54 bliana d’aois go bhfuil múinteoirí gairmoideachais agus gairmoiliúna inniúil (81 %), agus déanann 77 % de na freagróirí idir 15 agus 24 bliana d’aois amhlaidh. </text:p>
        <text:p text:style-name="P52">■ Is mó seans go n-aontóidh freagróirí a d’fhreastail ar ghairmoideachas agus gairmoiliúint go bhfuil múinteoirí gairmoideachais agus gairmoiliúna inniúil (81%) ná iad siúd nach bhfuil (77%) acu. </text:p>
        <text:p text:style-name="P52">■ Níl aon difríochtaí sa dearcadh de réir inscne.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Cuir in iúl dom a mhéid a aontaíonn tú nó nach n-aontaíonn tú le gach ceann de na ráitis seo a leanas: Tá múinteoirí agus oiliúnóirí in IVET inniúil (%-AE)</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Iomlán ‘Aontaithe’</text:p>
            </table:table-cell>
            <table:table-cell table:style-name="Tableau9.A1" office:value-type="string">
              <text:p text:style-name="P83">Iomlán ‘Aontaithe’ </text:p>
            </table:table-cell>
            <table:table-cell table:style-name="Tableau9.A1" office:value-type="string">
              <text:p text:style-name="P83">Níl a fhios agam</text:p>
            </table:table-cell>
          </table:table-row>
          <table:table-row>
            <table:table-cell table:style-name="Tableau9.A1" office:value-type="string">
              <text:p text:style-name="P88">AE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Inscne</text:p>
            </table:table-cell>
            <table:covered-table-cell/>
            <table:covered-table-cell/>
            <table:covered-table-cell/>
          </table:table-row>
          <table:table-row>
            <table:table-cell table:style-name="Tableau9.A1" office:value-type="string">
              <text:p text:style-name="P88">Fear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Bean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Aois</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Oideachas (Deireadh)</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Fós ag staidéar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Catagóir shochghairmiúil</text:p>
            </table:table-cell>
            <table:covered-table-cell/>
            <table:covered-table-cell/>
            <table:covered-table-cell/>
          </table:table-row>
          <table:table-row>
            <table:table-cell table:style-name="Tableau9.A1" office:value-type="string">
              <text:p text:style-name="P88">Féinfhostaithe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Bainisteoirí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Coiléir bhána eile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Oibrithe láimhe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Daoine tí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Dífhostaithe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Ar scor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Mic léinn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Uirbiú suibiachtúil</text:p>
            </table:table-cell>
            <table:covered-table-cell/>
            <table:covered-table-cell/>
            <table:covered-table-cell/>
          </table:table-row>
          <table:table-row>
            <table:table-cell table:style-name="Tableau9.A1" office:value-type="string">
              <text:p text:style-name="P88">Ceantar tuaithe nó sráidbhaile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Baile beag nó meánmhéide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Baile mór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Dearcadh IVET in (Ár dTír)</text:p>
            </table:table-cell>
            <table:covered-table-cell/>
            <table:covered-table-cell/>
            <table:covered-table-cell/>
          </table:table-row>
          <table:table-row>
            <table:table-cell table:style-name="Tableau9.A1" office:value-type="string">
              <text:p text:style-name="P88">Dearfach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Diúltach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D’fhreastail tú riamh ar ghairmoiliúint tosaigh (meánoideachas sinsearach)</text:p>
            </table:table-cell>
            <table:covered-table-cell/>
            <table:covered-table-cell/>
            <table:covered-table-cell/>
          </table:table-row>
          <table:table-row>
            <table:table-cell table:style-name="Tableau9.A1" office:value-type="string">
              <text:p text:style-name="P88">Tá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íl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
        <text:h text:style-name="P19" text:outline-level="2"><text:bookmark-start text:name="__RefHeading___Toc215576_2930363814"/>4. Cáilíocht an bhonneagair <text:bookmark-end text:name="__RefHeading___Toc215576_2930363814"/></text:h>
        <text:p text:style-name="P50">Deir thart ar cheathrar as gach cúigear saoránach den Aontas go dtugann an gairmoideachas agus an ghairmoiliúint rochtain ar bhonneagair nua-aimseartha fhisiceacha agus dhigiteacha </text:p>
        <text:p text:style-name="P21">Ar fud an Aontais Eorpaigh, aontaíonn 78 % de shaoránaigh an Aontais go dtugann an gairmoideachas agus an ghairmoiliúint rochtain ar bhonneagair fhisiceacha agus dhigiteacha nua-aimseartha, amhail ríomhairí agus meaisíní. Áirítear leis sin 24% a aontaíonn go láidir agus 54% a aontaíonn de ghnáth. Ní easaontaíonn ach 13%, cé nach bhfuil a fhios ag 9%<text:note text:id="ftn23" text:note-class="footnote"><text:note-citation>23</text:note-citation><text:note-body><text:p text:style-name="P13">QB7.2. Cuir in iúl dom a mhéid a aontaíonn tú nó nach n-aontaíonn tú le gach ceann de na ráitis seo a leanas: Tugann an gairmoideachas agus an ghairmoiliúint rochtain ar bhonneagair fhisiceacha agus dhigiteacha nua-aimseartha (ríomhairí, meaisíní, etc.).</text:p></text:note-body></text:note>. </text:p>
        <text:p text:style-name="P21">I suirbhé Eorabharaiméadair 2011 maidir le gairmoideachas agus gairmoiliúint (AE27), d’aontaigh 82 % de na freagróirí gur sholáthair gairmoideachas agus gairmoiliúint rochtain ar threalamh nua-aimseartha den chineál sin,<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6">h</text:span><text:span text:style-name="T53"> ttps://europa.eu/eurobarometer/surveys/detail/999</text:span></text:a><text:span text:style-name="T53">. Tá foclaíocht na gceisteanna éagsúil leis an suirbhé reatha agus úsáidtear an téarma ‘VET’ gan idirdhealú a dhéanamh idir an gairmoideachas agus an ghairmoiliúint tosaigh agus an gairmoideachas agus an ghairmoiliúint leanúnach. QA10.2: “Inis dom a mhéid a aontaíonn tú nó nach n-aontaíonn tú le gach ceann de na ráitis seo a leanas. Tugann an gairmoideachas agus an ghairmoiliúint rochtain ar threalamh nua-aimseartha (ríomhairí, meaisíní, etc.)". </text:span></text:p></text:note-body></text:note> rud a bhí beagán níos airde ná an 78 % a taifeadadh sa suirbhé seo. </text:p>
        <text:p text:style-name="P21">Sa suirbhé reatha, tá tuairimí éagsúla ann ar fud na mBallstát, agus taifeadadh na leibhéil is airde comhaontaithe i Málta agus san Fhionlainn (88 %) agus sa Laitvia (86 %). Taifeadtar na leibhéil is ísle sa Rómáin (61 %), sa Ghréig (71 %) agus sa Fhrainc (75 %). </text:p>
        <text:p text:style-name="P21">Ar fud na mBallstát uile, deir seisear as gach deichniúr freagróirí ar a laghad go dtugann an gairmoideachas agus an ghairmoiliúint rochtain ar bhonneagair fhisiceacha agus dhigiteacha nua-aimseartha.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58">QB7.2. Cuir in iúl dom a mhéid a aontaíonn tú nó nach n-aontaíonn tú le gach ceann de na ráitis seo a leanas: Tugann IVET rochtain ar bhonneagair fhisiceacha agus dhigiteacha nua-aimseartha (ríomhairí, meaisíní, etc.)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648cm" svg:x="0.96cm" svg:y="8.214cm"><draw:text-box><text:p text:style-name="P105"><text:span text:style-name="T58">Aontaím go mór</text:span></text:p></draw:text-box></draw:frame><draw:frame draw:style-name="gr335" draw:text-style-name="P101" svg:width="2.858cm" svg:height="0.902cm" svg:x="3.967cm" svg:y="8.191cm"><draw:text-box><text:p text:style-name="P105"><text:span text:style-name="T58">Tá sé i gceist go n-aontófar</text:span></text:p></draw:text-box></draw:frame><draw:frame draw:style-name="gr336" draw:text-style-name="P101" svg:width="3.282cm" svg:height="0.902cm" svg:x="7.149cm" svg:y="8.235cm"><draw:text-box><text:p text:style-name="P105"><text:span text:style-name="T58">Tá sé i gceist easaontú</text:span></text:p></draw:text-box></draw:frame><draw:frame draw:style-name="gr337" draw:text-style-name="P101" svg:width="3.483cm" svg:height="0.646cm" svg:x="10.779cm" svg:y="8.193cm"><draw:text-box><text:p text:style-name="P105"><text:span text:style-name="T58">Easaontaím go mór</text:span></text:p></draw:text-box></draw:frame><draw:frame draw:style-name="gr338" draw:text-style-name="P101" svg:width="2.52cm" svg:height="0.902cm" svg:x="14.499cm" svg:y="8.193cm"><draw:text-box><text:p text:style-name="P105"><text:span text:style-name="T58">Níl a fhios agam</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58">Sráid</text:span></text:p></draw:image></draw:frame><draw:frame draw:style-name="gr340" draw:text-style-name="P101" svg:width="8.231cm" svg:height="1.876cm" svg:x="8.911cm" svg:y="-9.398cm"><draw:text-box><text:p text:style-name="P100"><text:span text:style-name="T58">QB7.2: Cuir in iúl dom a mhéid a aontaíonn tú nó nach n-aontaíonn tú le gach ceann de na ráitis seo a leanas: - Tugann IVET rochtain ar bhonneagair fhisiceacha agus dhigiteacha nua-aimseartha (ríomhairí, meaisíní, etc.) (AE27) (%)</text:span></text:p></draw:text-box></draw:frame><draw:frame draw:style-name="gr341" draw:text-style-name="P104" svg:width="2.123cm" svg:height="0.902cm" svg:x="11.052cm" svg:y="-7.862cm"><draw:text-box><text:p text:style-name="P103"><text:span text:style-name="T58">Níl a fhios agam 9</text:span></text:p></draw:text-box></draw:frame><draw:frame draw:style-name="gr342" draw:text-style-name="P104" svg:width="2.241cm" svg:height="0.902cm" svg:x="9.996cm" svg:y="-7.227cm"><draw:text-box><text:p text:style-name="P103"><text:span text:style-name="T58">Easaontaím go mór le 2</text:span></text:p></draw:text-box></draw:frame><draw:frame draw:style-name="gr343" draw:text-style-name="P104" svg:width="2.015cm" svg:height="1.551cm" svg:x="9.52cm" svg:y="-6.279cm"><draw:text-box><text:p text:style-name="P103"><text:span text:style-name="T58">Tá sé i gceist easaontú 11</text:span></text:p></draw:text-box></draw:frame><draw:frame draw:style-name="gr344" draw:text-style-name="P101" svg:width="1.936cm" svg:height="1.133cm" svg:x="15.046cm" svg:y="-7.28cm"><draw:text-box><text:p text:style-name="P100"><text:span text:style-name="T58">Aontaím go láidir 24</text:span></text:p></draw:text-box></draw:frame><draw:frame draw:style-name="gr345" draw:text-style-name="P101" svg:width="3.282cm" svg:height="0.578cm" svg:x="12.351cm" svg:y="-0.905cm"><draw:text-box><text:p text:style-name="P100"><text:span text:style-name="T58">Tend! chun aontú 54</text:span></text:p></draw:text-box></draw:frame></draw:g></text:p>
        <text:p text:style-name="P29">Athraíonn méid an chomhaontaithe a thugann an gairmoideachas agus an ghairmoiliúint rochtain ar bhonneagair nua-aimseartha de réir tosca sochdhéimeagrafacha agus dearcaidh, mar a leanas. </text:p>
        <text:p text:style-name="P52">■ Is mó seans go n-aontóidh freagróirí a fheiceann an gairmoideachas agus an ghairmoiliúint i bhfianaise dhearfach: Déanann 86% de na daoine a thuairiscíonn go mbraitear go dearfach go bhfuil VET ina dtír féin amhlaidh, i gcomparáid le 67% díobh siúd a deir go mbreathnaítear go diúltach air. </text:p>
        <text:p text:style-name="P52">■ Is mó seans go n-aontóidh freagróirí a chreideann go bhfaigheann daoine dóthain faisnéise faoi dheiseanna gairmoideachais agus gairmoiliúna go dtugann an gairmoideachas agus an ghairmoiliúint rochtain ar bhonneagair nua-aimseartha (87%) ná iad siúd a bhraitheann nach bhfuil siad (70%). </text:p>
        <text:p text:style-name="P52">■ De réir aoise ag deireadh an oideachais, tá an dearcadh go dtugann VET rochtain ar bhonneagair fhisiciúla agus dhigiteacha nua-aimseartha níos forleithne i measc freagróirí a chríochnaigh oideachas ag aois 16 nó níos déanaí (80%) ná i measc iad siúd a chríochnaigh 15 bliana d'aois nó níos óige (71%). </text:p>
        <text:p text:style-name="P52">■ Tá roinnt difríochtaí suntasacha idir catagóirí sochghairmiúla, le hoibrithe láimhe ag taifeadadh an leibhéal tacaíochta is airde don ráiteas (81%) i gcomparáid le 74% i measc daoine tí. </text:p>
        <text:p text:style-name="P52">■ De réir aoise, is dóichí go n-aontóidh freagróirí idir 25–39 agus 40–54 go dtugann VET rochtain ar bhonneagair nua-aimseartha (80 %-81%). Titeann an figiúr sin go 78 % i measc daoine atá 55 bliana d’aois nó níos sine agus go 75 % i measc freagróirí idir 15-24 bliana d’aois. </text:p>
        <text:p text:style-name="P52">■ Is mó seans go gcreidfidh freagróirí a d’fhreastail ar an ngairmoideachas agus ar an ngairmoiliúint iad féin go dtugann an gairmoideachas agus an ghairmoiliúint rochtain ar bhonneagair nua-aimseartha (82%) ná iad siúd nach ndearna (76%). </text:p>
        <text:p text:style-name="P52">■ Tá an tuairim sin beagán níos forleithne i measc freagróirí a mholfadh gairmoideachas meánscoile (82%) ná i measc na bhfreagróirí sin atá i bhfabhar an mheánoideachais ghinearálta (77%). </text:p>
        <text:p text:style-name="P52">■ Níl aon difríochtaí sa dearcadh de réir inscne.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Cuir in iúl dom a mhéid a aontaíonn tú nó nach n-aontaíonn tú le gach ceann de na ráitis seo a leanas: Tugann IVET rochtain ar bhonneagair fhisiceacha agus dhigiteacha nua-aimseartha (ríomhairí, meaisíní, etc.) (%-AE)</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Iomlán ‘Aontaithe’</text:p>
            </table:table-cell>
            <table:table-cell table:style-name="Tableau10.A1" office:value-type="string">
              <text:p text:style-name="P83">Iomlán ‘Aontaithe’ </text:p>
            </table:table-cell>
            <table:table-cell table:style-name="Tableau10.A1" office:value-type="string">
              <text:p text:style-name="P83">Níl a fhios agam</text:p>
            </table:table-cell>
          </table:table-row>
          <table:table-row>
            <table:table-cell table:style-name="Tableau10.A1" office:value-type="string">
              <text:p text:style-name="P88">AE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Inscne</text:p>
            </table:table-cell>
            <table:covered-table-cell/>
            <table:covered-table-cell/>
            <table:covered-table-cell/>
          </table:table-row>
          <table:table-row>
            <table:table-cell table:style-name="Tableau10.A1" office:value-type="string">
              <text:p text:style-name="P88">Fear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Bean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Aois</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Oideachas (Deireadh)</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Fós ag staidéar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Catagóir shochghairmiúil</text:p>
            </table:table-cell>
            <table:covered-table-cell/>
            <table:covered-table-cell/>
            <table:covered-table-cell/>
          </table:table-row>
          <table:table-row>
            <table:table-cell table:style-name="Tableau10.A1" office:value-type="string">
              <text:p text:style-name="P88">Féinfhostaithe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Bainisteoirí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Coiléir bhána eile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Oibrithe láimhe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Daoine tí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Dífhostaithe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Ar scor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Mic léinn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Uirbiú suibiachtúil</text:p>
            </table:table-cell>
            <table:covered-table-cell/>
            <table:covered-table-cell/>
            <table:covered-table-cell/>
          </table:table-row>
          <table:table-row>
            <table:table-cell table:style-name="Tableau10.A1" office:value-type="string">
              <text:p text:style-name="P88">Ceantar tuaithe nó sráidbhaile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Baile beag nó meánmhéide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Baile mór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Dearcadh IVET in (Ár dTír)</text:p>
            </table:table-cell>
            <table:covered-table-cell/>
            <table:covered-table-cell/>
            <table:covered-table-cell/>
          </table:table-row>
          <table:table-row>
            <table:table-cell table:style-name="Tableau10.A1" office:value-type="string">
              <text:p text:style-name="P88">Dearfach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Diúltach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D’fhreastail tú riamh ar ghairmoiliúint tosaigh (meánoideachas sinsearach)</text:p>
            </table:table-cell>
            <table:covered-table-cell/>
            <table:covered-table-cell/>
            <table:covered-table-cell/>
          </table:table-row>
          <table:table-row>
            <table:table-cell table:style-name="Tableau10.A1" office:value-type="string">
              <text:p text:style-name="P88">Tá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Níl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
        <text:h text:style-name="P19" text:outline-level="2"><text:bookmark-start text:name="__RefHeading___Toc215578_2930363814"/>5. Sainscileanna teicniúla <text:bookmark-end text:name="__RefHeading___Toc215578_2930363814"/></text:h>
        <text:p text:style-name="P50">Deir tromlach mór de shaoránaigh an Aontais go bhfoghlaimíonn daoine i gcláir ghairmoideachais agus ghairmoiliúna sainscileanna teicniúla atá ábhartha go díreach do ghairmeacha sonracha </text:p>
        <text:p text:style-name="P21">Ar fud an Aontais Eorpaigh, aontaíonn 85 % de na freagróirí leis an ráiteas go bhfoghlaimíonn daoine sa ghairmoideachas agus sa ghairmoiliúint sainscileanna teicniúla atá ábhartha go díreach do ghairmeacha sonracha, lena n-áirítear 34 % a aontaíonn go láidir agus 51 % a aontaíonn de ghnáth.<text:note text:id="ftn25" text:note-class="footnote"><text:note-citation>25</text:note-citation><text:note-body><text:p text:style-name="P13">QB7.8. Cuir in iúl dom a mhéid a aontaíonn tú nó nach n-aontaíonn tú le gach ceann de na ráitis seo a leanas: Foghlaimíonn daoine i gcláir ghairmoideachais agus ghairmoiliúna sainscileanna teicniúla a bhaineann go díreach le gairmeacha sonracha. </text:p></text:note-body></text:note> Easaontaíonn níos lú ná freagróir amháin as gach deichniúr (9 %), agus níl a fhios ag 6 % de na freagróirí. </text:p>
        <text:p text:style-name="P21">Tá comhdhearcadh leathan ar fud na mBallstát maidir leis an ngné sin den ghairmoideachas agus den ghairmoiliúint. Taifeadtar na leibhéil is airde comhaontaithe san Ostair (94 %), sa tSualainn (92 %), i Málta agus san Eastóin (91 %) agus sa Ghearmáin agus sa Spáinn (90 % araon). Taifeadtar na leibhéil is ísle sa Rómáin (71 %), sa tSlóivéin (77 %), sa Bhulgáir (79 %) agus sa Chróit (81 %), cé go bhfuil níos mó ná seachtar as gach deichniúr sna tíortha sin den tuairim sin. </text:p>
        <text:p text:style-name="P21">I ngach Ballstát, deir dhá thrian ar a laghad de na freagróirí go bhfoghlaimíonn daoine i gcláir ghairmoideachais agus ghairmoiliúna sainscileanna teicniúla atá ábhartha go díreach do ghairmeacha sonracha.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551cm" svg:x="8.532cm" svg:y="-9.629cm"><draw:text-box><text:p text:style-name="P100"><text:span text:style-name="T58">QB7.8: Cuir in iúl dom a mhéid a aontaíonn tú nó nach n-aontaíonn tú le gach ceann de na ráitis seo a leanas: - Foghlaimíonn daoine i gcláir IVET sainscileanna teicniúla atá ábhartha go díreach do ghairmeacha sonracha (AE27) (%) </text:span></text:p></draw:text-box></draw:frame><draw:frame draw:style-name="gr326" draw:text-style-name="P107" svg:width="1.992cm" svg:height="0.902cm" svg:x="12.178cm" svg:y="-8.057cm"><draw:text-box><text:p text:style-name="P106"><text:span text:style-name="T58">Níl a fhios agam 6</text:span></text:p></draw:text-box></draw:frame><draw:frame draw:style-name="gr327" draw:text-style-name="P104" svg:width="3.31cm" svg:height="0.902cm" svg:x="9.479cm" svg:y="-7.361cm"><draw:text-box><text:p text:style-name="P103"><text:span text:style-name="T58">Easaontaím go mór le 1</text:span></text:p></draw:text-box></draw:frame><draw:frame draw:style-name="gr328" draw:text-style-name="P104" svg:width="2.648cm" svg:height="0.902cm" svg:x="9.114cm" svg:y="-6.89cm"><draw:text-box><text:p text:style-name="P103"><text:span text:style-name="T58">Ní aontaím 8</text:span></text:p></draw:text-box></draw:frame><draw:frame draw:style-name="gr329" draw:text-style-name="P104" svg:width="2.319cm" svg:height="1.227cm" svg:x="9.615cm" svg:y="-2.138cm"><draw:text-box><text:p text:style-name="P103"><text:span text:style-name="T58">Táthar ag súil go n-aontófar 51</text:span></text:p></draw:text-box></draw:frame><draw:frame draw:style-name="gr330" draw:text-style-name="P101" svg:width="1.689cm" svg:height="1.227cm" svg:x="15.252cm" svg:y="-6.555cm"><draw:text-box><text:p text:style-name="P100"><text:span text:style-name="T58">Aontaím go mór le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0.902cm" svg:x="0.042cm" svg:y="1.621cm"><draw:text-box><text:p text:style-name="P100"><text:span text:style-name="T58">QB7.8: Cuir in iúl dom a mhéid a aontaíonn tú nó nach n-aontaíonn tú le gach ceann de na ráitis seo a leanas: - Foghlaimíonn daoine i gcláir IVET sainscileanna teicniúla atá ábhartha go díreach do ghairmeacha sonracha (AE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648cm" svg:x="0.875cm" svg:y="10.352cm"><draw:text-box><text:p text:style-name="P105"><text:span text:style-name="T58">Aontaím go mór</text:span></text:p></draw:text-box></draw:frame><draw:frame draw:style-name="gr320" draw:text-style-name="P101" svg:width="2.857cm" svg:height="0.902cm" svg:x="3.884cm" svg:y="10.331cm"><draw:text-box><text:p text:style-name="P105"><text:span text:style-name="T58">Tá sé i gceist go n-aontófar</text:span></text:p></draw:text-box></draw:frame><draw:frame draw:style-name="gr321" draw:text-style-name="P101" svg:width="3.282cm" svg:height="0.902cm" svg:x="7.066cm" svg:y="10.373cm"><draw:text-box><text:p text:style-name="P105"><text:span text:style-name="T58">Tá sé i gceist easaontú</text:span></text:p></draw:text-box></draw:frame><draw:frame draw:style-name="gr322" draw:text-style-name="P101" svg:width="3.484cm" svg:height="0.646cm" svg:x="10.694cm" svg:y="10.333cm"><draw:text-box><text:p text:style-name="P105"><text:span text:style-name="T58">Easaontaím go mór</text:span></text:p></draw:text-box></draw:frame><draw:frame draw:style-name="gr323" draw:text-style-name="P101" svg:width="2.52cm" svg:height="0.902cm" svg:x="14.416cm" svg:y="10.333cm"><draw:text-box><text:p text:style-name="P105"><text:span text:style-name="T58">Níl a fhios agam</text:span></text:p></draw:text-box></draw:frame></draw:g></draw:g></text:p>
        <text:p text:style-name="P29">Athraíonn méid an chomhaontaithe go bhfoghlaimíonn daoine i gcláir ghairmoideachais agus ghairmoiliúna sainscileanna atá ábhartha go díreach de réir tosca sochdhéimeagrafacha agus dearcaidh mar seo a leanas. </text:p>
        <text:p text:style-name="P52">■ Is mó seans go n-aontóidh freagróirí a fheiceann an gairmoideachas agus an ghairmoiliúint i bhfianaise dhearfach go múineann an gairmoideachas agus an ghairmoiliúint sainscileanna teicniúla ábhartha: Déanann 91% díobh siúd a thuairiscíonn go mbraitear go dearfach go bhfuil VET ina dtír féin amhlaidh, i gcomparáid le 78% díobh siúd a deir go bhfuil a íomhá diúltach ina dtír féin. </text:p>
        <text:p text:style-name="P52">■ Is mó seans go n-aontóidh freagróirí a chreideann go bhfaigheann daoine óga dóthain faisnéise faoi dheiseanna gairmoideachais agus gairmoiliúna leis an ráiteas seo (91%) ná iad siúd a chreideann nach bhfaigheann siad (80%). </text:p>
        <text:p text:style-name="P52">■ Tá roinnt difríochtaí suntasacha idir catagóirí sochghairmiúla: taifeadann bainisteoirí an leibhéal is airde comhaontaithe go bhfoghlaimíonn daoine sa ghairmoideachas agus sa ghairmoiliúint sainscileanna teicniúla atá ábhartha go díreach do ghairmeacha sonracha (90 %) agus go gcuireann siad an leibhéal is ísle ar fáil do dhaoine (77 %). </text:p>
        <text:p text:style-name="P52">■ De réir aoise ag deireadh an oideachais, is é an tuairim go múineann VET scileanna teicniúla speisialaithe ábhartha is forleithne i measc freagróirí a d’fhan san oideachas tar éis 20 bliain d’aois (88 %), agus ina dhiaidh sin iad siúd a chríochnaigh idir 16 agus 19 mbliana d’aois (86 %). Is lú seans go roinnfidh freagróirí a chríochnaigh oideachas 15 bliana d’aois nó níos óige an tuairim sin (80 %). </text:p>
        <text:p text:style-name="P52">Tá an comhaontú leis an ráiteas seo ard go seasta ar fud na n-aoisghrúpaí go léir, ag 88% i measc freagróirí idir 40-54 bliana d'aois, 87% i measc iad siúd idir 25-39 mbliana d'aois, 85% i measc iad siúd idir 15-24 bliana d'aois agus 84% i measc iad siúd atá 55 bliana d'aois nó níos sine. </text:p>
        <text:p text:style-name="P52">■ Níl aon difríochtaí sa dearcadh de réir inscne.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Cuir in iúl dom a mhéid a aontaíonn tú nó nach n-aontaíonn tú le gach ceann de na ráitis seo a leanas: Foghlaimíonn daoine i gcláir IVET sainscileanna teicniúla a bhaineann go díreach le gairmeacha sonracha (%-AE)</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Iomlán ‘Aontaithe’</text:p>
            </table:table-cell>
            <table:table-cell table:style-name="Tableau11.A1" office:value-type="string">
              <text:p text:style-name="P83">Iomlán ‘Aontaithe’ </text:p>
            </table:table-cell>
            <table:table-cell table:style-name="Tableau11.A1" office:value-type="string">
              <text:p text:style-name="P83">Níl a fhios agam</text:p>
            </table:table-cell>
          </table:table-row>
          <table:table-row>
            <table:table-cell table:style-name="Tableau11.A1" office:value-type="string">
              <text:p text:style-name="P88">AE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Inscne</text:p>
            </table:table-cell>
            <table:covered-table-cell/>
            <table:covered-table-cell/>
            <table:covered-table-cell/>
          </table:table-row>
          <table:table-row>
            <table:table-cell table:style-name="Tableau11.A1" office:value-type="string">
              <text:p text:style-name="P88">Fear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Bean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Aois</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Oideachas (Deireadh)</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Fós ag staidéar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Catagóir shochghairmiúil</text:p>
            </table:table-cell>
            <table:covered-table-cell/>
            <table:covered-table-cell/>
            <table:covered-table-cell/>
          </table:table-row>
          <table:table-row>
            <table:table-cell table:style-name="Tableau11.A1" office:value-type="string">
              <text:p text:style-name="P88">Féinfhostaithe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Bainisteoirí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Coiléir bhána eile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Oibrithe láimhe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Daoine tí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Dífhostaithe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Ar scor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Mic léinn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Uirbiú suibiachtúil</text:p>
            </table:table-cell>
            <table:covered-table-cell/>
            <table:covered-table-cell/>
            <table:covered-table-cell/>
          </table:table-row>
          <table:table-row>
            <table:table-cell table:style-name="Tableau11.A1" office:value-type="string">
              <text:p text:style-name="P88">Ceantar tuaithe nó sráidbhaile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Baile beag nó meánmhéide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Baile mór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Dearcadh IVET in (Ár dTír)</text:p>
            </table:table-cell>
            <table:covered-table-cell/>
            <table:covered-table-cell/>
            <table:covered-table-cell/>
          </table:table-row>
          <table:table-row>
            <table:table-cell table:style-name="Tableau11.A1" office:value-type="string">
              <text:p text:style-name="P88">Dearfach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Diúltach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D’fhreastail tú riamh ar ghairmoiliúint tosaigh (meánoideachas sinsearach)</text:p>
            </table:table-cell>
            <table:covered-table-cell/>
            <table:covered-table-cell/>
            <table:covered-table-cell/>
          </table:table-row>
          <table:table-row>
            <table:table-cell table:style-name="Tableau11.A1" office:value-type="string">
              <text:p text:style-name="P88">Tá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Níl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
        <text:h text:style-name="P19" text:outline-level="2"><text:bookmark-start text:name="__RefHeading___Toc215580_2930363814"/>6. Deiseanna foghlama breise <text:bookmark-end text:name="__RefHeading___Toc215580_2930363814"/></text:h>
        <text:p text:style-name="P50">Deir dhá thrian de shaoránaigh an Aontais gur féidir le daoine a chuireann cláir ghairmoideachais agus ghairmoiliúna i gcrích clárú i staidéar ollscoile </text:p>
        <text:p text:style-name="P21">Ar fud an Aontais Eorpaigh, creideann 67 % gur féidir le daoine a chuireann cláir ghairmoideachais agus ghairmoiliúna i gcrích clárú i léann ollscoile, lena n-áirítear 23 % a aontaíonn go láidir agus 44 % a aontaíonn de ghnáth<text:note text:id="ftn26" text:note-class="footnote"><text:note-citation>26</text:note-citation><text:note-body><text:p text:style-name="P13">QB7.4. Cuir in iúl dom a mhéid a aontaíonn tú nó nach n-aontaíonn tú le gach ceann de na ráitis seo a leanas: Is féidir le daoine a chríochnaíonn cláir VET clárú i staidéar ollscoile. </text:p></text:note-body></text:note>. Easaontaíonn duine as gach cúigear (21%), agus níl a fhios ag 12%. Go praiticiúil, tá 72.6 % de mhic léinn gairmoideachais agus gairmoiliúna meánscoile uachtaraí san Aontas Eorpach i gcláir lena dtugtar rochtain dhíreach ar oideachas treasach<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3">https://www.cedefop.europa.eu/files/whatsnewinVET_2025.pdf</text:span></text:a><text:span text:style-name="T53"> </text:span></text:p></text:note-body></text:note>. Tugann sé sin le fios go léiríonn dearcadh an phobail an réaltacht tríd is tríd, cé go bhfuil méid áirithe tearcmheastacháin fós ann ós rud é go bhfuil na rátaí rochtana iarbhír beagán níos airde ná na rátaí a mheastar a bheith ann. </text:p>
        <text:p text:style-name="P21">Tá an toradh a tugadh faoi deara maidir leis an gceist seo cobhsaí le himeacht ama. I suirbhé Eorabharaiméadair 2011 maidir le gairmoideachas agus gairmoiliúint (AE27), dúirt 68 % de na freagróirí go gcuireann gairmoideachas agus gairmoiliúint ar chumas daoine leanúint ar aghaidh le staidéar ollscoile ina dhiaidh sin.<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Tá foclaíocht na gceisteanna éagsúil leis an suirbhé reatha agus úsáideann sí an téarma ‘VET’ gan idirdhealú a dhéanamh idir VET tosaigh agus leanúnach. le gach ceann de na ráitis seo a leanas. Cuireann an gairmoideachas agus an ghairmoiliúint ar chumas daoine leanúint ar aghaidh le staidéar ollscoile ina dhiaidh sin". </text:span></text:p></text:note-body></text:note> </text:p>
        <text:p text:style-name="P21">Sa suirbhé reatha, deir ar a laghad leath na bhfreagróirí i 26 Bhallstát gur féidir le daoine a chuireann cláir ghairmoideachais agus ghairmoiliúna i gcrích clárú i staidéar ollscoile.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58">QB7.4: Cuir in iúl dom a mhéid a aontaíonn tú nó nach n-aontaíonn tú le gach ceann de na ráitis seo a leanas: - Is féidir le daoine a chuireann cláir IVET i gcrích clárú i staidéar ollscoile (AE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648cm" svg:x="1.245cm" svg:y="8.934cm"><draw:text-box><text:p text:style-name="P105"><text:span text:style-name="T58">Aontaím go mór</text:span></text:p></draw:text-box></draw:frame><draw:frame draw:style-name="gr306" draw:text-style-name="P101" svg:width="2.857cm" svg:height="0.902cm" svg:x="4.254cm" svg:y="8.913cm"><draw:text-box><text:p text:style-name="P105"><text:span text:style-name="T58">Tá sé i gceist go n-aontófar</text:span></text:p></draw:text-box></draw:frame><draw:frame draw:style-name="gr307" draw:text-style-name="P101" svg:width="3.282cm" svg:height="0.902cm" svg:x="7.436cm" svg:y="8.956cm"><draw:text-box><text:p text:style-name="P105"><text:span text:style-name="T58">Tá sé i gceist easaontú</text:span></text:p></draw:text-box></draw:frame><draw:frame draw:style-name="gr308" draw:text-style-name="P101" svg:width="3.483cm" svg:height="0.646cm" svg:x="11.067cm" svg:y="8.913cm"><draw:text-box><text:p text:style-name="P105"><text:span text:style-name="T58">Easaontaím go mór</text:span></text:p></draw:text-box></draw:frame><draw:frame draw:style-name="gr309" draw:text-style-name="P101" svg:width="2.52cm" svg:height="0.902cm" svg:x="14.787cm" svg:y="8.913cm"><draw:text-box><text:p text:style-name="P105"><text:span text:style-name="T58">Níl a fhios agam</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58">QB7.4: Cuir in iúl dom a mhéid a aontaíonn tú nó nach n-aontaíonn tú le gach ceann de na ráitis seo a leanas: - Is féidir le daoine a chuireann cláir IVET i gcrích clárú i staidéar ollscoile (AE27) (%) </text:span></text:p></draw:text-box></draw:frame><draw:frame draw:style-name="gr312" draw:text-style-name="P104" svg:width="1.943cm" svg:height="0.902cm" svg:x="11.857cm" svg:y="-6.631cm"><draw:text-box><text:p text:style-name="P103"><text:span text:style-name="T58">Níl a fhios agam 12</text:span></text:p></draw:text-box></draw:frame><draw:frame draw:style-name="gr313" draw:text-style-name="P104" svg:width="2.788cm" svg:height="0.902cm" svg:x="9.662cm" svg:y="-5.915cm"><draw:text-box><text:p text:style-name="P103"><text:span text:style-name="T58">Easaontaím go mór le 5</text:span></text:p></draw:text-box></draw:frame><draw:frame draw:style-name="gr314" draw:text-style-name="P101" svg:width="2.818cm" svg:height="1.227cm" svg:x="13.845cm" svg:y="-1.161cm"><draw:text-box><text:p text:style-name="P100"><text:span text:style-name="T58">Tá sé i gceist comhaontú a dhéanamh ar 44</text:span></text:p></draw:text-box></draw:frame><draw:frame draw:style-name="gr315" draw:text-style-name="P101" svg:width="2.818cm" svg:height="0.902cm" svg:x="14.647cm" svg:y="-6.049cm"><draw:text-box><text:p text:style-name="P100"><text:span text:style-name="T58">Aontaím go mór le 23</text:span></text:p></draw:text-box></draw:frame></draw:g>Tá éagsúlacht mhór sna tuairimí ar fud na mBallstát, agus taifeadadh na leibhéil is airde comhaontaithe sa Chipir (90 %), sa Liotuáin (88%) agus sa Laitvia (85%). Taifeadtar na leibhéil is ísle sa Danmhairg (46 %), san Ísiltír (50 %) agus sa Bheilg (55 %). </text:p>
        <text:p text:style-name="P33"/>
        <text:p text:style-name="P34">Athraíonn a mhéid a aontaíonn freagróirí gur féidir le daoine a chuireann cláir ghairmoideachais agus ghairmoiliúna i gcrích clárú le haghaidh staidéar ollscoile de réir tosca sochdhéimeagrafacha mar seo a leanas. </text:p>
        <text:p text:style-name="P52">■ Is mó seans go gcreidfidh freagróirí a mheasann go dearfach gur féidir le céimithe gairmoideachais agus gairmoiliúna clárú i staidéar ollscoile (74% vs 57% díobh siúd a thuairiscíonn braistintí diúltacha). </text:p>
        <text:p text:style-name="P52">■ Tá 75 % de na freagróirí a chreideann go bhfaigheann daoine óga dóthain faisnéise maidir le deiseanna gairmoideachais agus gairmoiliúna, i gcomparáid le 62 % díobh siúd nach bhfaigheann, den tuairim gur féidir le daoine a chuireann cláir ghairmoideachais agus ghairmoiliúna i gcrích clárú le haghaidh staidéar ollscoile. </text:p>
        <text:p text:style-name="P52">■ Tá laghdú beag ag teacht ar an dearcadh sin agus an aois ag dul i méid, ó 71 % i measc na ndaoine idir 15-24 bliana d’aois go 64 % i measc na ndaoine atá 55 bliana d’aois nó níos sine. </text:p>
        <text:p text:style-name="P52">■ De réir aoise ag deireadh an oideachais, is é an tuairim is forleithne gur féidir le daoine a chríochnaíonn cláir ghairmoideachais agus ghairmoiliúna clárú i staidéar ollscoile i measc freagróirí a chríochnaigh an t-oideachas ag 20 bliain d’aois nó níos sine agus idir 16-19 mbliana d’aois (69%-68 %), ag titim go 59% ina measc siúd a chríochnaigh ag 15 bliana d’aois nó níos luaithe. </text:p>
        <text:p text:style-name="P52">■ Is mó seans freisin go n-aontóidh freagróirí a d'fhreastail iad féin ar ghairmoideachas agus ar ghairmoiliúint leis an ráiteas seo ná iad siúd nár fhreastail (71% vs. 65%). </text:p>
        <text:p text:style-name="P52">■ Níl aon difríochtaí de réir inscne.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Inis dom, le do thoil, cá mhéad a aontaíonn tú nó nach n-aontaíonn tú le gach ceann de na ráitis seo a leanas: Is féidir le daoine a chríochnaíonn cláir IVET clárú i staidéar ollscoile (%-AE)</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Iomlán ‘Aontaithe’</text:p>
            </table:table-cell>
            <table:table-cell table:style-name="Tableau12.A1" office:value-type="string">
              <text:p text:style-name="P83">Iomlán ‘Aontaithe’ </text:p>
            </table:table-cell>
            <table:table-cell table:style-name="Tableau12.A1" office:value-type="string">
              <text:p text:style-name="P83">Níl a fhios agam</text:p>
            </table:table-cell>
          </table:table-row>
          <table:table-row>
            <table:table-cell table:style-name="Tableau12.A1" office:value-type="string">
              <text:p text:style-name="P88">AE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Inscne</text:p>
            </table:table-cell>
            <table:covered-table-cell/>
            <table:covered-table-cell/>
            <table:covered-table-cell/>
          </table:table-row>
          <table:table-row>
            <table:table-cell table:style-name="Tableau12.A1" office:value-type="string">
              <text:p text:style-name="P88">Fear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Bean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Aois</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Oideachas (Deireadh)</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Fós ag staidéar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Catagóir shochghairmiúil</text:p>
            </table:table-cell>
            <table:covered-table-cell/>
            <table:covered-table-cell/>
            <table:covered-table-cell/>
          </table:table-row>
          <table:table-row>
            <table:table-cell table:style-name="Tableau12.A1" office:value-type="string">
              <text:p text:style-name="P88">Féinfhostaithe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Bainisteoirí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Coiléir bhána eile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Oibrithe láimhe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Daoine tí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Dífhostaithe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Ar scor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Mic léinn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Uirbiú suibiachtúil</text:p>
            </table:table-cell>
            <table:covered-table-cell/>
            <table:covered-table-cell/>
            <table:covered-table-cell/>
          </table:table-row>
          <table:table-row>
            <table:table-cell table:style-name="Tableau12.A1" office:value-type="string">
              <text:p text:style-name="P88">Ceantar tuaithe nó sráidbhaile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Baile beag nó meánmhéide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Baile mór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Dearcadh IVET in (Ár dTír)</text:p>
            </table:table-cell>
            <table:covered-table-cell/>
            <table:covered-table-cell/>
            <table:covered-table-cell/>
          </table:table-row>
          <table:table-row>
            <table:table-cell table:style-name="Tableau12.A1" office:value-type="string">
              <text:p text:style-name="P88">Dearfach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Diúltach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D’fhreastail tú riamh ar ghairmoiliúint tosaigh (meánoideachas sinsearach)</text:p>
            </table:table-cell>
            <table:covered-table-cell/>
            <table:covered-table-cell/>
            <table:covered-table-cell/>
          </table:table-row>
          <table:table-row>
            <table:table-cell table:style-name="Tableau12.A1" office:value-type="string">
              <text:p text:style-name="P88">Tá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íl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
        <text:p text:style-name="P51">Creideann thart ar dhá thrian de shaoránaigh an Aontais go bhfuil deiseanna ag daoine atá ag staidéar le haghaidh cáilíocht ghairmoideachais agus ghairmoiliúna staidéar a dhéanamh thar lear mar chuid dá gcuid staidéir </text:p>
        <text:p text:style-name="P21">Tacaíonn Erasmus+ le soghluaisteacht do mhic léinn ghairme, rud a chuireann ar chumas foghlaimeoirí gairmoideachais agus gairmoiliúna páirt a ghlacadh i dtréimhsí staidéir nó oiliúna thar lear<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3">https://erasmus-plus.ec.europa.eu/opportunities/individuals/trainees/vocational-education-apprenticeships-and-recent-graduates</text:span></text:a><text:span text:style-name="T53"> </text:span></text:p></text:note-body></text:note>. Ar fud an Aontais Eorpaigh, deir 64 % de na freagróirí go bhfuil deiseanna ag daoine a dhéanann staidéar ar cháilíocht ghairmoideachais agus ghairmoiliúna staidéar a dhéanamh thar lear mar chuid dá staidéar, lena n-áirítear 19 % a aontaíonn go láidir agus 45 % a aontaíonn de ghnáth<text:note text:id="ftn30" text:note-class="footnote"><text:note-citation>30</text:note-citation><text:note-body><text:p text:style-name="P13">QB7.5. Cuir in iúl dom a mhéid a aontaíonn tú nó nach n-aontaíonn tú le gach ceann de na ráitis seo a leanas: Tá na deiseanna ag daoine a dhéanann staidéar ar cháilíocht ghairmoideachais agus ghairmoiliúna staidéar a dhéanamh thar lear mar chuid dá staidéar. </text:p></text:note-body></text:note>. Ar an iomlán, ní aontaíonn 20%, cé nach bhfuil a fhios ag 16%. </text:p>
        <text:p text:style-name="P21">Tá méadú tagtha le himeacht ama ar an bhfeasacht ar dheiseanna chun staidéar a dhéanamh thar lear le cáilíochtaí gairmoideachais agus gairmoiliúna. I suirbhé Cedefop 2016 (AE28), d’aontaigh 60 % de na freagróirí go raibh deiseanna ag daoine sa ghairmoideachas agus sa ghairmoiliúint staidéar nó obair a dhéanamh thar lear, d’easaontaigh 22 % agus ní raibh a fhios ag 18 % .<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3">https://www.cedefop.europa.eu/en/tools/opinion-survey-on-vet?visualisation=MAP&amp;topic=group4&amp;question=Q18T2__Q&amp;answer=Q18T2_A1&amp;subset=EducationLevel&amp;subsetVal=All&amp;country=AT&amp;countryB=EU28</text:span></text:a><text:span text:style-name="T53"> Tá foclaíocht na gceisteanna éagsúil leis an suirbhé reatha, ina ndírítear ar staidéar thar lear mar chuid de staidéar gairmoideachais agus gairmoiliúna, agus cumhdaíodh staidéar nó obair thar lear i ndiaidh VET le mír 2016. Q19.2: "Baineann na ráitis seo a leanas leis an méid a tharlaíonn tar éis an ghairmoideachais san oideachas meánscoile uachtaraí. Cá mhéad a aontaíonn tú nó nach n-aontaíonn tú le gach ceann acu?-Soláthraíonn an t-oideachas gairme ag an meánoideachas uachtarach deiseanna chun staidéar nó obair a dhéanamh thar lear".</text:span></text:p></text:note-body></text:note> I suirbhé Eorabharaiméadair 2011 maidir leis an ngairmoideachas agus leis an ngairmoiliúint (AE27), léiríodh i gceist a bhí beagáinín difriúil gur cheap 43 % de na freagróirí gur chuir an gairmoideachas agus an ghairmoiliúint deiseanna ar fáil chun staidéar a dhéanamh thar lear<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Tá foclaíocht na gceisteanna éagsúil leis an suirbhé reatha, úsáidtear an téarma ‘VET’ gan idirdhealú a dhéanamh idir an gairmoideachas agus an ghairmoiliúint tosaigh agus leanúnach, agus tá foclaíocht dhiúltach ann. QA10.5: “Inis dom a mhéid a aontaíonn tú nó nach n-aontaíonn tú le gach ceann de na ráitis seo a leanas. Ní chuireann an gairmoideachas agus an ghairmoiliúint deiseanna ar fáil chun staidéar a dhéanamh thar lear".</text:span></text:p></text:note-body></text:note>. </text:p>
        <text:p text:style-name="P21">Sa suirbhé reatha, creideann ar a laghad leath na bhfreagróirí i 25 Bhallstát go bhfuil deiseanna ag daoine atá ag staidéar le haghaidh cáilíocht ghairmoideachais agus ghairmoiliúna staidéar a dhéanamh thar lear mar chuid dá staidéar. </text:p>
        <text:p text:style-name="P21">Tá tuairimí éagsúla ann ar fud na mBallstát, agus taifeadadh na leibhéil is airde comhaontaithe sa Chipir (86 %), i Málta (85 %) agus sa tSlóvaic (75 %). Taifeadtar na leibhéil is ísle sa tSualainn (45 %), sa Phortaingéil (47 %) agus san Ísiltír (51 %).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876cm" svg:x="8.692cm" svg:y="-9.999cm"><draw:text-box><text:p text:style-name="P100"><text:span text:style-name="T58">QB7.5: Cuir in iúl dom a mhéid a aontaíonn tú nó nach n-aontaíonn tú le gach ceann de na ráitis seo a leanas: - Tá na deiseanna ag daoine a dhéanann staidéar ar cháilíocht IVET staidéar a dhéanamh thar lear mar chuid dá staidéar (AE27) (%) </text:span></text:p></draw:text-box></draw:frame><draw:frame draw:style-name="gr297" draw:text-style-name="P101" svg:width="2.377cm" svg:height="0.902cm" svg:x="10.756cm" svg:y="-8.089cm"><draw:text-box><text:p text:style-name="P100"><text:span text:style-name="T58">Níl a fhios agam 16</text:span></text:p></draw:text-box></draw:frame><draw:frame draw:style-name="gr298" draw:text-style-name="P104" svg:width="2.557cm" svg:height="0.902cm" svg:x="8.895cm" svg:y="-7.08cm"><draw:text-box><text:p text:style-name="P103"><text:span text:style-name="T58">Easaontaím go mór le 4</text:span></text:p></draw:text-box></draw:frame><draw:frame draw:style-name="gr299" draw:text-style-name="P104" svg:width="1.945cm" svg:height="1.227cm" svg:x="8.939cm" svg:y="-5.196cm"><draw:text-box><text:p text:style-name="P103"><text:span text:style-name="T58">Ní aontaím 16</text:span></text:p></draw:text-box></draw:frame><draw:frame draw:style-name="gr300" draw:text-style-name="P101" svg:width="2.527cm" svg:height="0.902cm" svg:x="13.797cm" svg:y="-8.043cm"><draw:text-box><text:p text:style-name="P100"><text:span text:style-name="T58">Aontaím go láidir 19</text:span></text:p></draw:text-box></draw:frame><draw:frame draw:style-name="gr301" draw:text-style-name="P101" svg:width="2.708cm" svg:height="0.902cm" svg:x="12.809cm" svg:y="-2.504cm"><draw:text-box><text:p text:style-name="P100"><text:span text:style-name="T58">Tá sé i gceist go n-aontófar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0.902cm" svg:x="0.002cm" svg:y="0.002cm"><draw:text-box><text:p text:style-name="P100"><text:span text:style-name="T58">QB7.5: Cuir in iúl dom a mhéid a aontaíonn tú nó nach n-aontaíonn tú le gach ceann de na ráitis seo a leanas: - Tá na deiseanna ag daoine a dhéanann staidéar ar cháilíocht IVET staidéar a dhéanamh thar lear mar chuid dá staidéar (AE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648cm" svg:x="0.873cm" svg:y="8.687cm"><draw:text-box><text:p text:style-name="P105"><text:span text:style-name="T58">Aontaím go mór</text:span></text:p></draw:text-box></draw:frame><draw:frame draw:style-name="gr291" draw:text-style-name="P101" svg:width="2.857cm" svg:height="0.902cm" svg:x="3.883cm" svg:y="8.666cm"><draw:text-box><text:p text:style-name="P105"><text:span text:style-name="T58">Tá sé i gceist go n-aontófar</text:span></text:p></draw:text-box></draw:frame><draw:frame draw:style-name="gr292" draw:text-style-name="P101" svg:width="3.282cm" svg:height="0.902cm" svg:x="7.065cm" svg:y="8.709cm"><draw:text-box><text:p text:style-name="P105"><text:span text:style-name="T58">Tá sé i gceist easaontú</text:span></text:p></draw:text-box></draw:frame><draw:frame draw:style-name="gr293" draw:text-style-name="P101" svg:width="3.483cm" svg:height="0.646cm" svg:x="10.695cm" svg:y="8.666cm"><draw:text-box><text:p text:style-name="P105"><text:span text:style-name="T58">Easaontaím go mór</text:span></text:p></draw:text-box></draw:frame><draw:frame draw:style-name="gr294" draw:text-style-name="P101" svg:width="2.52cm" svg:height="0.902cm" svg:x="14.415cm" svg:y="8.666cm"><draw:text-box><text:p text:style-name="P105"><text:span text:style-name="T58">Níl a fhios agam</text:span></text:p></draw:text-box></draw:frame></draw:g></draw:g></text:p>
        <text:p text:style-name="P51">A mhéid a aontaíonn freagróirí go bhfuil deiseanna ag daoine a dhéanann staidéar ar cháilíocht ghairmoideachais agus ghairmoiliúna staidéar a dhéanamh thar lear, athraíonn sé sin de réir tosca sochdhéimeagrafacha agus dearcaidh mar seo a leanas. </text:p>
        <text:p text:style-name="P21">■ Tá níos mó freagróirí a fheiceann an gairmoideachas agus an ghairmoiliúint i bhfianaise dhearfach </text:p>
        <text:p text:style-name="P21">ar dóigh dóibh a chreidiúint go bhfuil deiseanna ag mic léinn gairmoideachais agus gairmoiliúna </text:p>
        <text:p text:style-name="P21">staidéar thar lear (71% vs 52% díobh siúd a thuairiscíonn diúltach) </text:p>
        <text:p text:style-name="P21">(Athsheolta ó Braistintí). </text:p>
        <text:p text:style-name="P52">■ Is mó seans go n-aontóidh freagróirí a chreideann go bhfaigheann daoine óga dóthain faisnéise maidir le deiseanna gairmoideachais agus gairmoiliúna go bhfuil deiseanna ag daoine atá ag staidéar le haghaidh cáilíocht ghairmoideachais agus ghairmoiliúna staidéar a dhéanamh thar lear (72%) ná iad siúd a chreideann nach bhfuil siad (56%). </text:p>
        <text:p text:style-name="P52">■ De réir aoise ag deireadh an oideachais, is é an creideamh go bhfuil deiseanna ag daoine a dhéanann staidéar ar cháilíocht VET staidéar a dhéanamh thar lear is forleithne i measc freagróirí a chríochnaigh oideachas idir 16-19 (65%) agus 20 bliain d'aois nó níos sine (64%), ag titim go 59% i measc iad siúd atá 15 bliana d'aois nó níos óige. Is ionann é agus 62% díobh siúd atá fós ag staidéar. </text:p>
        <text:p text:style-name="P52">■ Tá an creideamh go bhfuil deiseanna ag mic léinn gairmoideachais agus gairmoiliúna staidéar a dhéanamh thar lear beagán níos forleithne i measc freagróirí a mholfadh gairmoideachas meánscoile (67%) ná iad siúd atá i bhfabhar an mheánoideachais ghinearálta (63%). </text:p>
        <text:p text:style-name="P52">De réir aoise, níl ach difríochtaí beaga ann. </text:p>
        <text:p text:style-name="P52">■ Níl aon difríochtaí de réir inscne.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Cuir in iúl dom a mhéid a aontaíonn tú nó nach n-aontaíonn tú le gach ceann de na ráitis seo a leanas: Tá na deiseanna ag daoine a dhéanann staidéar ar cháilíocht IVET staidéar a dhéanamh thar lear mar chuid dá gcuid staidéir (%-AE)</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Iomlán ‘Aontaithe’</text:p>
            </table:table-cell>
            <table:table-cell table:style-name="Tableau13.A1" office:value-type="string">
              <text:p text:style-name="P83">Iomlán ‘Aontaithe’ </text:p>
            </table:table-cell>
            <table:table-cell table:style-name="Tableau13.A1" office:value-type="string">
              <text:p text:style-name="P83">Níl a fhios agam</text:p>
            </table:table-cell>
          </table:table-row>
          <table:table-row>
            <table:table-cell table:style-name="Tableau13.A1" office:value-type="string">
              <text:p text:style-name="P88">AE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Inscne</text:p>
            </table:table-cell>
            <table:covered-table-cell/>
            <table:covered-table-cell/>
            <table:covered-table-cell/>
          </table:table-row>
          <table:table-row>
            <table:table-cell table:style-name="Tableau13.A1" office:value-type="string">
              <text:p text:style-name="P88">Fear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Bean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Aois</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Oideachas (Deireadh)</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Fós ag staidéar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Catagóir shochghairmiúil</text:p>
            </table:table-cell>
            <table:covered-table-cell/>
            <table:covered-table-cell/>
            <table:covered-table-cell/>
          </table:table-row>
          <table:table-row>
            <table:table-cell table:style-name="Tableau13.A1" office:value-type="string">
              <text:p text:style-name="P88">Féinfhostaithe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Bainisteoirí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Coiléir bhána eile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Oibrithe láimhe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Daoine tí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Dífhostaithe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Ar scor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Mic léinn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Uirbiú suibiachtúil</text:p>
            </table:table-cell>
            <table:covered-table-cell/>
            <table:covered-table-cell/>
            <table:covered-table-cell/>
          </table:table-row>
          <table:table-row>
            <table:table-cell table:style-name="Tableau13.A1" office:value-type="string">
              <text:p text:style-name="P88">Ceantar tuaithe nó sráidbhaile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Baile beag nó meánmhéide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Baile mór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Dearcadh IVET in (Ár dTír)</text:p>
            </table:table-cell>
            <table:covered-table-cell/>
            <table:covered-table-cell/>
            <table:covered-table-cell/>
          </table:table-row>
          <table:table-row>
            <table:table-cell table:style-name="Tableau13.A1" office:value-type="string">
              <text:p text:style-name="P88">Dearfach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Diúltach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D’fhreastail tú riamh ar ghairmoiliúint tosaigh (meánoideachas sinsearach)</text:p>
            </table:table-cell>
            <table:covered-table-cell/>
            <table:covered-table-cell/>
            <table:covered-table-cell/>
          </table:table-row>
          <table:table-row>
            <table:table-cell table:style-name="Tableau13.A1" office:value-type="string">
              <text:p text:style-name="P88">Tá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íl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
        <text:p text:style-name="P51">Deir dhá thrian de shaoránaigh an Aontais go bhfuil cláir ghairmoideachais agus ghairmoiliúna cuimsitheach go leor chun an tacaíocht is gá a chur ar fáil d’fhoghlaimeoirí </text:p>
        <text:p text:style-name="P21">Ar fud an Aontais Eorpaigh, deir 67 % de na freagróirí go bhfuil cláir ghairmoideachais agus ghairmoiliúna cuimsitheach go leor chun a áirithiú go bhfaighidh foghlaimeoirí a bhféadfadh bacainní a bheith orthu i gcineálacha áirithe timpeallachtaí foghlama an tacaíocht a theastaíonn uathu chun na cláir a chur i gcrích, lena n-áirítear 17 % a aontaíonn go láidir agus 50 % a aontaíonn de ghnáth.<text:note text:id="ftn33" text:note-class="footnote"><text:note-citation>33</text:note-citation><text:note-body><text:p text:style-name="P13">QB9.4. Cuir in iúl dom a mhéid a aontaíonn tú nó nach n-aontaíonn tú le gach ceann de na ráitis seo a leanas: Tá cláir ghairmoideachais agus ghairmoiliúna cuimsitheach go leor chun a chinntiú go bhfaighidh na foghlaimeoirí a bhféadfadh bacainní a bheith orthu i gcineálacha áirithe timpeallachtaí foghlama an tacaíocht a theastaíonn uathu chun na cláir a chur i gcrích. </text:p></text:note-body></text:note> Easaontaíonn thart ar dhuine as gach cúigear (19%), agus níl a fhios ag 14%. </text:p>
        <text:p text:style-name="P21">I ngach Ballstát, aontaíonn leath na bhfreagróirí ar a laghad go bhfuil cláir ghairmoideachais agus ghairmoiliúna cuimsitheach go leor chun an tacaíocht is gá a sholáthar d’fhoghlaimeoirí chun na cláir a chur i gcrích. </text:p>
        <text:p text:style-name="P21">Tá tuairimí éagsúla ann ar fud na mBallstát, agus taifeadadh na leibhéil is airde comhaontaithe i Málta (82 %), san Iodáil (81 %) agus sa tSlóivéin (80 %). Taifeadtar na leibhéil is ísle sa Ghearmáin (51%), san Fhionlainn (56%) agus san Ísiltír (57%).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227cm" svg:x="0.002cm" svg:y="0.102cm"><draw:text-box><text:p text:style-name="P100"><text:span text:style-name="T58">QB9.4. Cuir in iúl dom a mhéid a aontaíonn tú nó nach n-aontaíonn tú le gach ceann de na ráitis seo a leanas:- Tá cláir IVET cuimsitheach go leor chun a chinntiú go bhfaigheann na foghlaimeoirí a bhféadfadh bacainní a bheith rompu I gcineálacha áirithe timpeallachtaí foghlama an tacaíocht a theastaíonn uathu chun na cláir a chur i gcrích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648cm" svg:x="0.836cm" svg:y="8.814cm"><draw:text-box><text:p text:style-name="P105"><text:span text:style-name="T58">Aontaím go mór</text:span></text:p></draw:text-box></draw:frame><draw:frame draw:style-name="gr276" draw:text-style-name="P101" svg:width="2.858cm" svg:height="0.902cm" svg:x="3.844cm" svg:y="8.791cm"><draw:text-box><text:p text:style-name="P105"><text:span text:style-name="T58">Tá sé i gceist go n-aontófar</text:span></text:p></draw:text-box></draw:frame><draw:frame draw:style-name="gr277" draw:text-style-name="P101" svg:width="3.28cm" svg:height="0.902cm" svg:x="7.028cm" svg:y="8.833cm"><draw:text-box><text:p text:style-name="P105"><text:span text:style-name="T58">Tá sé i gceist easaontú</text:span></text:p></draw:text-box></draw:frame><draw:frame draw:style-name="gr278" draw:text-style-name="P101" svg:width="3.484cm" svg:height="0.646cm" svg:x="10.656cm" svg:y="8.793cm"><draw:text-box><text:p text:style-name="P105"><text:span text:style-name="T58">Easaontaím go mór</text:span></text:p></draw:text-box></draw:frame><draw:frame draw:style-name="gr279" draw:text-style-name="P101" svg:width="2.518cm" svg:height="0.902cm" svg:x="14.378cm" svg:y="8.793cm"><draw:text-box><text:p text:style-name="P105"><text:span text:style-name="T58">Níl a fhios agam</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525cm" svg:x="8.909cm" svg:y="-8.056cm"><draw:text-box><text:p text:style-name="P100"><text:span text:style-name="T58">QB9.4: Cuir in iúl dom a mhéid a aontaíonn tú nó nach n-aontaíonn tú le gach ceann de na ráitis seo a leanas: - Tá cláir IVET cuimsitheach go leor chun a chinntiú go bhfaighidh na foghlaimeoirí a bhféadfadh bacainní a bheith orthu i gcineálacha áirithe timpeallachtaí foghlama an tacaíocht a theastaíonn uathu chun na cláir a chur i gcrích (AE27) (%) </text:span></text:p></draw:text-box></draw:frame><draw:frame draw:style-name="gr282" draw:text-style-name="P104" svg:width="2.527cm" svg:height="0.902cm" svg:x="10.248cm" svg:y="-6.008cm"><draw:text-box><text:p text:style-name="P103"><text:span text:style-name="T58">Níl a fhios agam 14</text:span></text:p></draw:text-box></draw:frame><draw:frame draw:style-name="gr283" draw:text-style-name="P104" svg:width="2.805cm" svg:height="1.876cm" svg:x="8.965cm" svg:y="-5.204cm"><draw:text-box><text:p text:style-name="P103">Easaontaím go <text:span text:style-name="T58">mór leis an méid seo a leanas: 3 </text:span></text:p></draw:text-box></draw:frame><draw:frame draw:style-name="gr284" draw:text-style-name="P104" svg:width="2.468cm" svg:height="0.902cm" svg:x="8.886cm" svg:y="-3.789cm"><draw:text-box><text:p text:style-name="P103"><text:span text:style-name="T58">Ní aontaím 16</text:span></text:p></draw:text-box></draw:frame><draw:frame draw:style-name="gr285" draw:text-style-name="P101" svg:width="2.708cm" svg:height="0.902cm" svg:x="13.229cm" svg:y="-1.009cm"><draw:text-box><text:p text:style-name="P100"><text:span text:style-name="T58">Tá sé i gceist go n-aontófar 50</text:span></text:p></draw:text-box></draw:frame><draw:frame draw:style-name="gr286" draw:text-style-name="P101" svg:width="2.678cm" svg:height="0.902cm" svg:x="13.693cm" svg:y="-6.19cm"><draw:text-box><text:p text:style-name="P100"><text:span text:style-name="T58">Aontaím go láidir 17</text:span></text:p></draw:text-box></draw:frame></draw:g></text:p>
        <text:p text:style-name="P29">Athraíonn a mhéid a aontaíonn freagróirí go bhfuil cláir ghairmoideachais agus ghairmoiliúna cuimsitheach go leor chun tacaíocht a sholáthar d’fhoghlaimeoirí de réir tosca sochdhéimeagrafacha agus dearcaidh mar a leanas. </text:p>
        <text:p text:style-name="P52">■ Freagróirí a fheiceann cé acu gairmoideachas agus gairmoiliúint i bhfianaise dhearfach ar mó an seans go gcreidfidh siad go bhfuil cláir ghairmoideachais agus ghairmoiliúna cuimsitheach go leor (72% vs 58% díobh siúd a thuairiscíonn braistintí diúltacha). </text:p>
        <text:p text:style-name="P52">■ De réir aoise, tagann laghdú beag ar an gcomhaontú go bhfuil cláir ghairmoideachais agus ghairmoiliúna cuimsitheach go leor le haois: Is ionann é agus 69 % i measc freagróirí idir 15 agus 24 bliana d’aois, i gcomparáid le 68 % i measc iad siúd idir 25 agus 54 bliana d’aois agus 63 % i measc iad siúd atá 55 bliana d’aois nó níos sine. </text:p>
        <text:p text:style-name="P52">■ De réir aoise ag deireadh an oideachais, tá comhaontú beagán níos forleithne i measc freagróirí a chríochnaigh idir 16 – 19 mbliana d’aois (67%) agus iad siúd a chríochnaigh an t-oideachas ag 20 bliain d’aois (66%) ná iad siúd a chríochnaigh an t-oideachas ag 15 bliana d’aois nó níos óige (64%). </text:p>
        <text:p text:style-name="P52">■ Is mó seans go n-aontóidh freagróirí a d’fhreastail ar an ngairmoideachas agus ar an ngairmoiliúint iad féin go bhfuil cláir ghairmoideachais agus ghairmoiliúna cuimsitheach go leor (68%) ná iad siúd nach ndearna (65%). </text:p>
        <text:p text:style-name="P52">■ Tá difríochtaí diomaibhseacha ann de réir inscne.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Cuir in iúl dom a mhéid a aontaíonn tú nó nach n-aontaíonn tú le gach ceann de na ráitis seo a leanas: Tá cláir IVET cuimsitheach go leor chun a chinntiú go bhfaighidh na foghlaimeoirí a bhféadfadh bacainní a bheith orthu i gcineálacha áirithe timpeallachtaí foghlama an tacaíocht a theastaíonn uathu chun na cláir a chur i gcrích (%-AE)</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Iomlán ‘Aontaithe’</text:p>
            </table:table-cell>
            <table:table-cell table:style-name="Tableau14.A1" office:value-type="string">
              <text:p text:style-name="P83">Iomlán ‘Aontaithe’ </text:p>
            </table:table-cell>
            <table:table-cell table:style-name="Tableau14.A1" office:value-type="string">
              <text:p text:style-name="P83">Níl a fhios agam</text:p>
            </table:table-cell>
          </table:table-row>
          <table:table-row>
            <table:table-cell table:style-name="Tableau14.A1" office:value-type="string">
              <text:p text:style-name="P88">AE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Inscne</text:p>
            </table:table-cell>
            <table:covered-table-cell/>
            <table:covered-table-cell/>
            <table:covered-table-cell/>
          </table:table-row>
          <table:table-row>
            <table:table-cell table:style-name="Tableau14.A1" office:value-type="string">
              <text:p text:style-name="P88">Fear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Bean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Aois</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Oideachas (Deireadh)</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Fós ag staidéar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Catagóir shochghairmiúil</text:p>
            </table:table-cell>
            <table:covered-table-cell/>
            <table:covered-table-cell/>
            <table:covered-table-cell/>
          </table:table-row>
          <table:table-row>
            <table:table-cell table:style-name="Tableau14.A1" office:value-type="string">
              <text:p text:style-name="P88">Féinfhostaithe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Bainisteoirí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Coiléir bhána eile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Oibrithe láimhe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Daoine tí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Dífhostaithe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Ar scor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Mic léinn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Uirbiú suibiachtúil</text:p>
            </table:table-cell>
            <table:covered-table-cell/>
            <table:covered-table-cell/>
            <table:covered-table-cell/>
          </table:table-row>
          <table:table-row>
            <table:table-cell table:style-name="Tableau14.A1" office:value-type="string">
              <text:p text:style-name="P88">Ceantar tuaithe nó sráidbhaile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Baile beag nó meánmhéide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Baile mór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Dearcadh IVET in (Ár dTír)</text:p>
            </table:table-cell>
            <table:covered-table-cell/>
            <table:covered-table-cell/>
            <table:covered-table-cell/>
          </table:table-row>
          <table:table-row>
            <table:table-cell table:style-name="Tableau14.A1" office:value-type="string">
              <text:p text:style-name="P88">Dearfach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Diúltach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D’fhreastail tú riamh ar ghairmoiliúint tosaigh (meánoideachas sinsearach)</text:p>
            </table:table-cell>
            <table:covered-table-cell/>
            <table:covered-table-cell/>
            <table:covered-table-cell/>
          </table:table-row>
          <table:table-row>
            <table:table-cell table:style-name="Tableau14.A1" office:value-type="string">
              <text:p text:style-name="P88">Tá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1" office:value-type="string">
              <text:p text:style-name="P88">Níl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
        <text:h text:style-name="P19" text:outline-level="2"><text:bookmark-start text:name="__RefHeading___Toc215582_2930363814"/>7. Moltaí an ghairmoideachais agus na gairmoiliúna do dhaoine óga <text:bookmark-end text:name="__RefHeading___Toc215582_2930363814"/></text:h>
        <text:p text:style-name="P50">Mholfadh leath de shaoránaigh an Aontais gairmoideachas meánscoile do dhuine óg a roghnaíonn conair oideachais meánscoile uachtaraí </text:p>
        <text:p text:style-name="P21">Nuair a fiafraíodh díobh cén chonair oideachais a mholfaidís do dhuine óg a bhfuil cinneadh á dhéanamh aige anois maidir le hoideachas meánscoile uachtaraí, mholfadh 50 % de shaoránaigh an Aontais gairmoideachas meánscoile, agus mholfadh 39 % oideachas meánscoile ginearálta agus deir 8 % go spontáineach go mbraitheann sé ar an staid aonair<text:note text:id="ftn34" text:note-class="footnote"><text:note-citation>34</text:note-citation><text:note-body><text:p text:style-name="P13">QB2. Cé acu de na conairí oideachais seo a leanas a mholfá do dhuine óg atá ag cinneadh anois ar oideachas meánscoile uachtaraí? </text:p></text:note-body></text:note>. </text:p>
        <text:p text:style-name="P21">Tá méadú tagtha le himeacht ama ar an tacaíocht don ghairmoideachas mar chonair. I suirbhé Eorabharaiméadair 2011 maidir le gairmoideachas agus gairmoiliúint (AE27), dúirt 32 % de na freagróirí go molfaidís gairmoiliúint do dhuine óg a chríochnódh an t-oideachas éigeantach, agus dúirt 34 % díobh go molfaidís an meánoideachas ginearálta nó an t-ardoideachas<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3">https://europa.eu/eurobarometer/surveys/detail/999</text:span></text:a><text:span text:style-name="T53">. Tá foclaíocht na gceisteanna éagsúil leis an suirbhé reatha, úsáideann sí an téarma ‘VET’ gan idirdhealú a dhéanamh idir an gairmoideachas agus an ghairmoiliúint tosaigh agus leanúnach, agus comhcheanglaíonn sí an meánoideachas ginearálta agus an t-ardoideachas in aon rogha freagartha amháin ina scarann an suirbhé reatha iad. QA8: "Sa lá atá inniu ann, cé acu díobh seo a leanas a mholfá do dhuine óg atá ag críochnú an oideachais éigeantaigh?"</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227cm" svg:x="8.999cm" svg:y="-8.497cm"><draw:text-box><text:p text:style-name="P100"><text:span text:style-name="T58">QB2: Cé acu de na conairí oideachais seo a leanas a mholfá do dhuine óg atá ag cinneadh anois ar oideachas meánscoile uachtaraí? (AE27) (%) </text:span></text:p></draw:text-box></draw:frame><draw:frame draw:style-name="gr268" draw:text-style-name="P104" svg:width="2.412cm" svg:height="0.902cm" svg:x="11.454cm" svg:y="-7.463cm"><draw:text-box><text:p text:style-name="P103"><text:span text:style-name="T58">Níl a fhios agam 3</text:span></text:p></draw:text-box></draw:frame><draw:frame draw:style-name="gr269" draw:text-style-name="P101" svg:width="3.132cm" svg:height="0.902cm" svg:x="9.142cm" svg:y="-7.195cm"><draw:text-box><text:p text:style-name="P100"><text:span text:style-name="T58">Braitheann sé (SPONTANEOUS) 8</text:span></text:p></draw:text-box></draw:frame><draw:frame draw:style-name="gr270" draw:text-style-name="P109" svg:width="1.953cm" svg:height="1.594cm" svg:x="9.11cm" svg:y="-4.556cm"><draw:text-box><text:p text:style-name="P103"><text:span text:style-name="T58">Oideachas meánscoile ginearálta 9</text:span></text:p></draw:text-box></draw:frame><draw:frame draw:style-name="gr271" draw:text-style-name="P110" svg:width="2.467cm" svg:height="1.458cm" svg:x="15.076cm" svg:y="-5.072cm"><draw:text-box><text:p text:style-name="P100"><text:span text:style-name="T58">Gairmoideachas meánscoile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58">QB2. Cé acu de na conairí oideachais seo a leanas a mholfá do dhuine óg atá ag cinneadh anois </text:span></text:p><text:p text:style-name="P100"><text:span text:style-name="T58">ar oideachas meánscoile uachtaraí?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58">Gairmoideachas meánscoile</text:span></text:p></draw:text-box></draw:frame><draw:frame draw:style-name="gr263" draw:text-style-name="P101" svg:width="3.925cm" svg:height="0.902cm" svg:x="5.391cm" svg:y="9.615cm"><draw:text-box><text:p text:style-name="P100"><text:span text:style-name="T58">Oideachas meánscoile ginearálta</text:span></text:p></draw:text-box></draw:frame><draw:frame draw:style-name="gr264" draw:text-style-name="P101" svg:width="3.82cm" svg:height="0.902cm" svg:x="9.398cm" svg:y="9.504cm"><draw:text-box><text:p text:style-name="P100"><text:span text:style-name="T58">Braitheann sé (SPONTANEOUS) </text:span></text:p></draw:text-box></draw:frame><draw:frame draw:style-name="gr265" draw:text-style-name="P110" svg:width="3.073cm" svg:height="0.578cm" svg:x="13.282cm" svg:y="9.61cm"><draw:text-box><text:p text:style-name="P100"><text:span text:style-name="T58">Níl a fhios agam</text:span></text:p></draw:text-box></draw:frame></draw:g>Sa suirbhé reatha, tá éagsúlacht sna freagraí ar fud na mBallstát. Is é is dóichí go molfar gairmoideachas meánscoile sa tSlóivéin (70%), san Ungáir (69%) agus sa Bhulgáir (68%). Taifeadtar na leibhéil is ísle sa Phortaingéil (28 %) agus sa Bheilg, i Lucsamburg agus sa tSualainn (30 % ar fad). </text:p>
        <text:p text:style-name="P21">Is é is dóichí go molfar oideachas meánscoile ginearálta sa Bheilg (60 %), san Iodáil (56 %) agus i Lucsamburg (50 %). Taifeadtar na leibhéil is ísle sa Bhulgáir (20 %), sa tSlóivéin (21 %) agus sa Danmhairg (23 %). </text:p>
        <text:p text:style-name="P21">Tá an cion is airde de na freagróirí a deir go spontáineach go mbraitheann an moladh ar an staid aonair le fáil sa Danmhairg (42 %), agus ina dhiaidh sin sa tSualainn (22%) agus i Lucsamburg (19%). </text:p>
        <text:p text:style-name="P21">Maidir leis an gcéad rogha in aghaidh na tíre, is é an gairmoideachas meánscoile an moladh is fearr i 17 mBallstát, ó 70 % sa tSlóivéin go 41 % san Eastóin. Os a choinne sin, is é an meánoideachas ginearálta an moladh <text:soft-page-break/>is fearr in ocht mBallstát, faoi stiúir na Beilge ag 60 %, agus ina dhiaidh sin an Iodáil (56 %), Lucsamburg (50 %), agus Éire (49 %). San Fhionlainn, tá an dóchúlacht chéanna ann go molfar an dá chonair (41 % araon). Go háirithe, seasann an Danmhairg amach agus deir 42% de na freagróirí "go bhfuil sé ag brath", rud a fhágann gurb é sin an phríomhfhreagairt sa tír sin.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58">QB2: Cé acu de na conairí oideachais seo a leanas a mholfá do dhuine óg atá ag cinneadh anois ar oideachas meánscoile uachtaraí?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227cm" svg:x="10.688cm" svg:y="0.299cm"><draw:text-box><text:p text:style-name="P100"><text:span text:style-name="T58">Gairmoideachas meánscoile</text:span></text:p><text:p text:style-name="P100"><text:span text:style-name="T58">Oideachas meánscoile ginearálta</text:span></text:p><text:p text:style-name="P100"><text:span text:style-name="T58">Braitheann sé (SPONTANEOUS)</text:span></text:p></draw:text-box></draw:frame></draw:g></text:p>
        <text:p text:style-name="P29">Nuair a bhriseann muid síos na moltaí seo maidir le conairí oideachais meánscoile uachtaraí de réir fachtóirí soch-dhéimeagrafacha agus dearcaidh, is cosúil go bhfuil difríochtaí mar seo a leanas. </text:p>
        <text:p text:style-name="P52">■ Is iad oibrithe láimhe (58%) agus daoine tí agus daoine atá ar scor (55%) na daoine is dóchúla a mholann gairmoideachas agus is iad na mic léinn (32%) is lú seans go ndéanfaidh siad amhlaidh. </text:p>
        <text:p text:style-name="P52">■ Léiríonn freagróirí tuaithe agus uirbeacha roghanna ar leith. Is mó seans go mbeidh daoine i gceantair thuaithe nó i sráidbhailte i bhfabhar an ghairmoideachais (55%) ná cónaitheoirí móra baile (46%). </text:p>
        <text:p text:style-name="P52">■ Is dóichí go molfaidh freagróirí a chríochnaigh a n-oideachas ag aois 16-19 an chonair ghairme (58%), agus ina dhiaidh sin iad siúd a chríochnaigh a n-oideachas ag aois 15 nó níos óige (50%). Maidir le freagróirí a bhfuil cáilíochtaí ardoideachais acu, i.e. iad siúd a chríochnaigh an t-oideachas ag 20 bliain d’aois nó níos sine, tá siad roinnte beagnach go cothrom idir an t-oideachas meánscoile ginearálta agus an gairmoideachas meánscoile (44% vs 43%). </text:p>
        <text:p text:style-name="P52">■ Tagann deighilt shoiléir ó ghlúin go glúin chun cinn i moltaí conaire. Is mó seans go molfaidh freagróirí níos sine atá 55 bliana d’aois nó níos sine (53%) agus idir 40-54 bliana d’aois (51%) gairmoideachas, cé go laghdaíonn an rogha sin i measc freagróirí níos óige, ag sroicheadh 39% sa ghrúpa idir 15-24 bliana d’aois. </text:p>
        <text:p text:style-name="P52">■ Tá difríochtaí suntasacha idir na moltaí de bharr taithí ar ghairmoideachas. I measc na bhfreagróirí a d’fhreastail ar an ngairmoideachas agus ar an ngairmoiliúint iad féin, molann 59 % díobh gairmoideachas meánscoile, i gcomparáid le 42 % díobh siúd nach bhfuil taithí acu ar an ngairmoideachas agus ar an ngairmoiliúint. </text:p>
        <text:p text:style-name="P52">■ Bíonn tionchar ag creidimh maidir le torthaí fostaíochta ar mholtaí freisin, agus is dóichí go molfaidh na daoine sin a mheasann go bhfuil an gairmoideachas agus an ghairmoiliúint ina cúis le poist a bhfuil meas mór orthu ‑ an rogha ghairme (54% vs 44%). </text:p>
        <text:p text:style-name="P52">■ Léiríonn tuairimí maidir le cáilíocht an ghairmoideachais agus na gairmoiliúna bearna den chineál céanna. Is mó seans go molfaidh freagróirí a bhfuil dearcadh dearfach acu ar cháilíocht VET gairmoideachas ná iad siúd nach bhfuil (53% vs 46%).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Cé acu de na conairí oideachais seo a leanas a mholfá do dhuine óg atá ag cinneadh anois ar oideachas meánscoile uachtaraí? (%-AE)</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Oideachas meánscoile ginearálta </text:p>
            </table:table-cell>
            <table:table-cell table:style-name="Tableau15.A1" office:value-type="string">
              <text:p text:style-name="P83">Gairmoideachas meánscoile </text:p>
            </table:table-cell>
            <table:table-cell table:style-name="Tableau15.A1" office:value-type="string">
              <text:p text:style-name="P83">Braitheann sé <text:span text:style-name="T5">(SpONTANEOUS)</text:span> </text:p>
            </table:table-cell>
            <table:table-cell table:style-name="Tableau15.A1" office:value-type="string">
              <text:p text:style-name="P83">Níl a fhios agam</text:p>
            </table:table-cell>
          </table:table-row>
          <table:table-row>
            <table:table-cell table:style-name="Tableau15.A1" office:value-type="string">
              <text:p text:style-name="P88">AE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Inscne</text:p>
            </table:table-cell>
            <table:covered-table-cell/>
            <table:covered-table-cell/>
            <table:covered-table-cell/>
            <table:covered-table-cell/>
          </table:table-row>
          <table:table-row>
            <table:table-cell table:style-name="Tableau15.A1" office:value-type="string">
              <text:p text:style-name="P88">Fear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Bean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Aois</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Oideachas (Deireadh)</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Fós ag staidéar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Catagóir shochghairmiúil</text:p>
            </table:table-cell>
            <table:covered-table-cell/>
            <table:covered-table-cell/>
            <table:covered-table-cell/>
            <table:covered-table-cell/>
          </table:table-row>
          <table:table-row>
            <table:table-cell table:style-name="Tableau15.A1" office:value-type="string">
              <text:p text:style-name="P88">Féinfhostaithe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Bainisteoirí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Coiléir bhána eile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Oibrithe láimhe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Daoine tí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Dífhostaithe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Ar scor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Mic léinn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Uirbiú suibiachtúil</text:p>
            </table:table-cell>
            <table:covered-table-cell/>
            <table:covered-table-cell/>
            <table:covered-table-cell/>
            <table:covered-table-cell/>
          </table:table-row>
          <table:table-row>
            <table:table-cell table:style-name="Tableau15.A1" office:value-type="string">
              <text:p text:style-name="P88">Ceantar tuaithe nó sráidbhaile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Baile beag nó meánmhéide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Baile mór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Dearcadh IVET in (Ár dTír)</text:p>
            </table:table-cell>
            <table:covered-table-cell/>
            <table:covered-table-cell/>
            <table:covered-table-cell/>
            <table:covered-table-cell/>
          </table:table-row>
          <table:table-row>
            <table:table-cell table:style-name="Tableau15.A1" office:value-type="string">
              <text:p text:style-name="P88">Dearfach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Diúltach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D’fhreastail tú riamh ar ghairmoiliúint tosaigh (meánoideachas sinsearach)</text:p>
            </table:table-cell>
            <table:covered-table-cell/>
            <table:covered-table-cell/>
            <table:covered-table-cell/>
            <table:covered-table-cell/>
          </table:table-row>
          <table:table-row>
            <table:table-cell table:style-name="Tableau15.A1" office:value-type="string">
              <text:p text:style-name="P88">Tá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Níl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
        <text:p text:style-name="P51">Mholfadh níos mó ná leath de shaoránaigh an Aontais gairmoideachas agus gairmoiliúint níos airde do dhuine óg atá ag críochnú an mheánoideachais shinsearaigh </text:p>
        <text:p text:style-name="P21">Nuair a fiafraíodh díobh cén chonair oideachais a mholfaidís do dhuine óg atá ag críochnú an mheánoideachais shinsearaigh, mholfadh 52 % de shaoránaigh an Aontais an t-ardoideachas agus an ghairmoiliúint, agus mholfadh 35 % an t-ardoideachas acadúil agus deir 10 % de na freagróirí go spontáineach go mbraitheann sé ar an gcás aonair.<text:note text:id="ftn36" text:note-class="footnote"><text:note-citation>36</text:note-citation><text:note-body><text:p text:style-name="P13">QB3. Cé acu de na conairí oideachais seo a leanas a mholfá do dhuine óg atá ag críochnú oideachas meánscoile uachtaraí? </text:p></text:note-body></text:note> </text:p>
        <text:p text:style-name="P21">Tá éagsúlacht sna moltaí ar fud na mBallstát. Is é is dóichí go molfaidh freagróirí gairmoideachas agus gairmoiliúint níos airde sa tSlóivéin (73 %), san Ísiltír (64%) agus sa Laitvia (63%). Taifeadtar na leibhéil is ísle sa Phortaingéil (27 %), i Lucsamburg (30 %) agus sa Danmhairg (37 %). </text:p>
        <text:p text:style-name="P21">Is dóichí go molfar ardoideachas acadúil san Iodáil (55%), sa Phortaingéil (51%) agus i Lucsamburg (50%). Taifeadtar na leibhéil is ísle sa tSlóivéin (15 %) agus sa Danmhairg agus sa Laitvia (20 % araon). </text:p>
        <text:p text:style-name="P21">Deir cion ard freagróirí go spontáineach go mbeadh an moladh ag brath ar an staid aonair sa Danmhairg (41 %), agus ina dhiaidh sin an tSualainn agus an Eastóin (22 %) agus an Fhionlainn agus Lucsamburg (19 % araon).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58">QB3: Cé acu de na conairí oideachais seo a leanas a mholfá do dhuine óg atá ag críochnú oideachas meánscoile uachtaraí?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58">Ardoideachas agus gairmoiliúint</text:span></text:p></draw:text-box></draw:frame><draw:frame draw:style-name="gr246" draw:text-style-name="P101" svg:width="3.761cm" svg:height="0.902cm" svg:x="6.117cm" svg:y="8.371cm"><draw:text-box><text:p text:style-name="P100"><text:span text:style-name="T58">An t-ardoideachas acadúil</text:span></text:p></draw:text-box></draw:frame><draw:frame draw:style-name="gr247" draw:text-style-name="P101" svg:width="3.918cm" svg:height="0.902cm" svg:x="9.862cm" svg:y="8.416cm"><draw:text-box><text:p text:style-name="P100"><text:span text:style-name="T58">Braitheann sé {SPONTANEOUS}</text:span></text:p></draw:text-box></draw:frame><draw:frame draw:style-name="gr248" draw:text-style-name="P101" svg:width="1.895cm" svg:height="0.902cm" svg:x="13.73cm" svg:y="8.438cm"><draw:text-box><text:p text:style-name="P100"><text:span text:style-name="T58">Níl a fhios agam</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227cm" svg:x="9.564cm" svg:y="-19.235cm"><draw:text-box><text:p text:style-name="P100"><text:span text:style-name="T58">QB3: Cé acu de na conairí oideachais seo a leanas a mholfá do dhuine óg atá ag críochnú oideachas meánscoile uachtaraí? (AE27) (%) </text:span></text:p></draw:text-box></draw:frame><draw:frame draw:style-name="gr251" draw:text-style-name="P101" svg:width="2.603cm" svg:height="0.902cm" svg:x="11.954cm" svg:y="-17.91cm"><draw:text-box><text:p text:style-name="P100"><text:span text:style-name="T58">Níl a fhios agam 3</text:span></text:p></draw:text-box></draw:frame><draw:frame draw:style-name="gr252" draw:text-style-name="P104" svg:width="3.463cm" svg:height="0.902cm" svg:x="8.703cm" svg:y="-17.506cm"><draw:text-box><text:p text:style-name="P103"><text:span text:style-name="T58">Braitheann sé (SPONTANEOUS) 10</text:span></text:p></draw:text-box></draw:frame><draw:frame draw:style-name="gr253" draw:text-style-name="P104" svg:width="2.398cm" svg:height="1.412cm" svg:x="8.996cm" svg:y="-14.218cm"><draw:text-box><text:p text:style-name="P103"><text:span text:style-name="T58">An t-ardoideachas acadúil 35</text:span></text:p></draw:text-box></draw:frame><draw:frame draw:style-name="gr254" draw:text-style-name="P101" svg:width="2.165cm" svg:height="1.876cm" svg:x="15.374cm" svg:y="-15.488cm"><draw:text-box><text:p text:style-name="P100"><text:span text:style-name="T58">Ardoideachas agus gairmoiliúint 52</text:span></text:p></draw:text-box></draw:frame></draw:g></text:p>
        <text:p text:style-name="P29">Is é an gairmoideachas agus an ghairmoiliúint an moladh is fearr i 19 mBallstát, ó 73 % sa tSlóivéin go 44 % sa Liotuáin. Os a choinne sin, is é an t-ardoideachas acadúil an moladh is fearr i seacht mBallstát, faoi stiúir na hIodáile ag 55 % agus ina dhiaidh sin an Phortaingéil (51 %), Lucsamburg (50 %), agus an Bheilg (46 %). Is í an Danmhairg an t-aon tír ina raibh an freagra is minice ná ‘braitheann sé’ (41%).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58">QB3. Cé acu de na conairí oideachais seo a leanas a mholfá do dhuine óg atá ag críochnú oideachas meánscoile uachtaraí?</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58">An t-ardoideachas acadúil</text:span></text:p></draw:text-box></draw:frame><draw:frame draw:style-name="gr13" draw:text-style-name="P101" svg:width="5.329cm" svg:height="0.578cm" svg:x="10.718cm" svg:y="6.678cm"><draw:text-box><text:p text:style-name="P100"><text:span text:style-name="T58">Braitheann sé {SPONTANEOUS}</text:span></text:p></draw:text-box></draw:frame><draw:frame draw:style-name="gr14" draw:text-style-name="P101" svg:width="6.432cm" svg:height="0.578cm" svg:x="10.691cm" svg:y="5.772cm"><draw:text-box><text:p text:style-name="P100"><text:span text:style-name="T58">Ardoideachas agus gairmoiliúint</text:span></text:p></draw:text-box></draw:frame></draw:g></text:p>
        <text:p text:style-name="P29">Nuair a dhéanaimid miondealú ar na moltaí sin maidir le conairí ardoideachais de réir tosca sochdhéimeagrafacha agus dearcaidh, feictear difríochtaí mar seo a leanas. </text:p>
        <text:p text:style-name="P21">■ Is iad na daoine a d'fhreastail ar an ngairmoideachas agus ar an ngairmoiliúint iad féin na catagóirí sochdhéimeagrafacha is dóichí a mholfadh an t-ardoideachas (61%), i gcomparáid le 43% díobh siúd nach ndearna amhlaidh. </text:p>
        <text:p text:style-name="P21">■ Tá difríochtaí móra idir grúpaí ceirde. Léiríonn oibrithe láimhe an tacaíocht is láidre don ghairmoideachas (60 %), agus léiríonn mic léinn an tacaíocht is ísle (37%). Taifeadann bainisteoirí tacaíocht réasúnta íseal (43%) freisin agus tá seans beagán níos mó ann go molfaidh siad oideachas acadúil (44%). </text:p>
        <text:p text:style-name="P21">■ Tagann deighilt shoiléir ó ghlúin go glúin chun cinn i moltaí conaire. Is é is dóichí go molfaidh freagróirí níos sine gairmoideachas níos airde, ag 54 % i measc na ndaoine atá 55 bliana d’aois nó níos sine, agus ag 53‐51 % i measc na n‐aoisghrúpaí meánacha (40‐54 agus 25‐39), ach is ionann sin agus 41 % i measc na bhfreagróirí is óige idir 15‐24 bliana d’aois. </text:p>
        <text:p text:style-name="P21">■ Léiríonn na daoine sin i gceantair thuaithe nó i sráidbhailte an tacaíocht is láidre don ardoideachas gairmoideachais (54%) i gcomparáid le cónaitheoirí móra baile (49%). </text:p>
        <text:p text:style-name="P21">■ Léiríonn fir rogha níos láidre d'ardoideachas agus d'ardoiliúint (55%) ná mná (48%). </text:p>
        <text:p text:style-name="P21">■ Tá tionchar beag ag braistint an ghairmoideachais agus na gairmoiliúna ar thoradh na ceiste seo. Is mó an seans go molfaidh freagróirí a chreideann go bhfuil íomhá dhearfach ag VET gairmoideachas níos airde ná iad siúd a bhfuil íomhá dhiúltach acu (54% vs. 50%).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Cé acu de na conairí oideachais seo a leanas a mholfá do dhuine óg atá ag críochnú oideachas meánscoile uachtaraí? (%-AE)</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An t-ardoideachas acadúil</text:p>
            </table:table-cell>
            <table:table-cell table:style-name="Tableau16.A1" office:value-type="string">
              <text:p text:style-name="P83">Ardoideachas agus gairmoiliúint </text:p>
            </table:table-cell>
            <table:table-cell table:style-name="Tableau16.A1" office:value-type="string">
              <text:p text:style-name="P83">Braitheann sé {SPONTANEOUS}</text:p>
            </table:table-cell>
            <table:table-cell table:style-name="Tableau16.A1" office:value-type="string">
              <text:p text:style-name="P83">Níl a fhios agam</text:p>
            </table:table-cell>
          </table:table-row>
          <table:table-row>
            <table:table-cell table:style-name="Tableau16.A1" office:value-type="string">
              <text:p text:style-name="P88">AE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Inscne</text:p>
            </table:table-cell>
            <table:covered-table-cell/>
            <table:covered-table-cell/>
            <table:covered-table-cell/>
            <table:covered-table-cell/>
          </table:table-row>
          <table:table-row>
            <table:table-cell table:style-name="Tableau16.A1" office:value-type="string">
              <text:p text:style-name="P88">Fear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Bean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Aois</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Oideachas (Deireadh)</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Fós ag staidéar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Catagóir shochghairmiúil</text:p>
            </table:table-cell>
            <table:covered-table-cell/>
            <table:covered-table-cell/>
            <table:covered-table-cell/>
            <table:covered-table-cell/>
          </table:table-row>
          <table:table-row>
            <table:table-cell table:style-name="Tableau16.A1" office:value-type="string">
              <text:p text:style-name="P88">Féinfhostaithe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Bainisteoirí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Coiléir bhána eile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Oibrithe láimhe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Daoine tí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Dífhostaithe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Ar scor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Mic léinn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Uirbiú suibiachtúil</text:p>
            </table:table-cell>
            <table:covered-table-cell/>
            <table:covered-table-cell/>
            <table:covered-table-cell/>
            <table:covered-table-cell/>
          </table:table-row>
          <table:table-row>
            <table:table-cell table:style-name="Tableau16.A1" office:value-type="string">
              <text:p text:style-name="P88">Ceantar tuaithe nó sráidbhaile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Baile beag nó meánmhéide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Baile mór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Dearcadh IVET in (Ár dTír)</text:p>
            </table:table-cell>
            <table:covered-table-cell/>
            <table:covered-table-cell/>
            <table:covered-table-cell/>
            <table:covered-table-cell/>
          </table:table-row>
          <table:table-row>
            <table:table-cell table:style-name="Tableau16.A1" office:value-type="string">
              <text:p text:style-name="P88">Dearfach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Diúltach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D’fhreastail tú riamh ar ghairmoiliúint tosaigh (meánoideachas sinsearach)</text:p>
            </table:table-cell>
            <table:covered-table-cell/>
            <table:covered-table-cell/>
            <table:covered-table-cell/>
            <table:covered-table-cell/>
          </table:table-row>
          <table:table-row>
            <table:table-cell table:style-name="Tableau16.A1" office:value-type="string">
              <text:p text:style-name="P88">Tá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1" office:value-type="string">
              <text:p text:style-name="P88">Níl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An bhearna íomhá idir an gairmoideachas agus an ghairmoiliúint agus an t-oideachas ginearálta <text:bookmark-end text:name="__RefHeading___Toc215584_2930363814"/></text:h>
      <text:p text:style-name="P21"/>
      <text:section text:style-name="Sect2" text:name="Section5">
        <text:h text:style-name="P19" text:outline-level="2"><text:bookmark-start text:name="__RefHeading___Toc215586_2930363814"/>1. Íomhá chomparáideach den ghairmoideachas agus den ghairmoiliúint i gcomparáid leis an oideachas ginearálta <text:bookmark-end text:name="__RefHeading___Toc215586_2930363814"/></text:h>
        <text:p text:style-name="P50">Deir trí cheathrú de shaoránaigh an Aontais go bhfuil íomhá níos dearfaí ag an oideachas ginearálta ar leibhéal na meánscoile uachtaraí ná mar atá ag an ngairmoideachas agus an ghairmoiliúint ina dtír féin </text:p>
        <text:p text:style-name="P21">Ar fud an Aontais Eorpaigh, deir 75 % de na freagróirí go bhfuil íomhá níos dearfaí ag an oideachas ginearálta ar leibhéal na meánscoile uachtaraí ná mar atá ag an ngairmoideachas agus an ghairmoiliúint ina dtír féin, lena n-áirítear 25 % a aontaíonn go láidir agus 50 % a aontaíonn de ghnáth.<text:note text:id="ftn37" text:note-class="footnote"><text:note-citation>37</text:note-citation><text:note-body><text:p text:style-name="P13">QB9.3. Cuir in iúl dom a mhéid a aontaíonn tú nó nach n-aontaíonn tú le gach ceann de na ráitis seo a leanas: In (Ár dTír) tá íomhá níos dearfaí ag an oideachas ginearálta ar leibhéal an mheánoideachais shinsearaigh ná mar atá ag an ngairmoideachas tosaigh. </text:p></text:note-body></text:note> Ní aontaíonn duine as gach cúigear (19%), agus níl a fhios ag 6%. </text:p>
        <text:p text:style-name="P21">Tá na torthaí sin cobhsaí i gcomparáid leis na torthaí a tugadh faoi deara in 2016. Fuarthas amach i suirbhé Cedefop 2016 (AE28) gur aontaigh 74 % go raibh íomhá níos dearfaí ag an oideachas ginearálta ná an gairmoideachas<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3">https://www.cedefop.europa.eu/en/tools/opinion-survey-on-vet?visualisation=MAP&amp;topic=group2&amp;question=Q21T2__Q&amp;answer=Q21T2_A1&amp;subset=EducationLevel&amp;subsetVal=All&amp;country=AT&amp;countryB=EU28</text:span></text:a><text:span text:style-name="T53"> Tá foclaíocht na gceisteanna éagsúil leis an suirbhé reatha. C21.3: "Cá mhéad a aontaíonn tú nó nach n-aontaíonn tú le gach ceann de na ráitis seo a leanas?-I do thír féin, tá íomhá níos dearfaí ag an oideachas ginearálta ná mar atá ag an ngairmoideachas".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648cm" svg:x="1.05cm" svg:y="11.118cm"><draw:text-box><text:p text:style-name="P105"><text:span text:style-name="T58">Aontaím go mór</text:span></text:p></draw:text-box></draw:frame><draw:frame draw:style-name="gr230" draw:text-style-name="P101" svg:width="2.857cm" svg:height="0.902cm" svg:x="4.059cm" svg:y="11.097cm"><draw:text-box><text:p text:style-name="P105"><text:span text:style-name="T58">Tá sé i gceist go n-aontófar</text:span></text:p></draw:text-box></draw:frame><draw:frame draw:style-name="gr231" draw:text-style-name="P101" svg:width="3.282cm" svg:height="0.902cm" svg:x="7.241cm" svg:y="11.139cm"><draw:text-box><text:p text:style-name="P105"><text:span text:style-name="T58">Tá sé i gceist easaontú</text:span></text:p></draw:text-box></draw:frame><draw:frame draw:style-name="gr232" draw:text-style-name="P101" svg:width="3.483cm" svg:height="0.646cm" svg:x="10.871cm" svg:y="11.099cm"><draw:text-box><text:p text:style-name="P105"><text:span text:style-name="T58">Easaontaím go mór</text:span></text:p></draw:text-box></draw:frame><draw:frame draw:style-name="gr233" draw:text-style-name="P101" svg:width="2.52cm" svg:height="0.902cm" svg:x="14.591cm" svg:y="11.099cm"><draw:text-box><text:p text:style-name="P105"><text:span text:style-name="T58">Níl a fhios agam</text:span></text:p></draw:text-box></draw:frame></draw:g><draw:frame draw:style-name="gr234" draw:text-style-name="P101" svg:width="16.749cm" svg:height="1.227cm" svg:x="0.127cm" svg:y="2.117cm"><draw:text-box><text:p text:style-name="P100"><text:span text:style-name="T58">QB9.3. Cuir in iúl dom a mhéid a aontaíonn tú nó nach n-aontaíonn tú le gach ceann de na ráitis seo a leanas: In oideachas ginearálta (Ár dTÍR) ag leibhéal an mheánoideachais shinsearaigh tá </text:span></text:p><text:p text:style-name="P100"><text:span text:style-name="T58">íomhá níos dearfaí fear gairmoideachas tosaigh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876cm" svg:x="8.92cm" svg:y="-6.71cm"><draw:text-box><text:p text:style-name="P100"><text:span text:style-name="T58">QB9.3: Cuir in iúl dom a mhéid a aontaíonn tú nó nach n-aontaíonn tú le gach ceann de na ráitis seo a leanas: - San oideachas ginearálta (Ár dTÍR) ar leibhéal an mheánoideachais shinsearaigh, tá íomhá níos dearfaí aige ná an gairmoideachas tosaigh (AE27) (%) </text:span></text:p></draw:text-box></draw:frame><draw:frame draw:style-name="gr237" draw:text-style-name="P101" svg:width="2.92cm" svg:height="0.578cm" svg:x="11.897cm" svg:y="-5.227cm"><draw:text-box><text:p text:style-name="P100"><text:span text:style-name="T58">Níl a fhios agam 6</text:span></text:p></draw:text-box></draw:frame><draw:frame draw:style-name="gr238" draw:text-style-name="P101" svg:width="2.946cm" svg:height="0.902cm" svg:x="9.555cm" svg:y="-4.734cm"><draw:text-box><text:p text:style-name="P100"><text:span text:style-name="T58">Easaontaím go mór le 3</text:span></text:p></draw:text-box></draw:frame><draw:frame draw:style-name="gr239" draw:text-style-name="P104" svg:width="2.329cm" svg:height="0.902cm" svg:x="9.165cm" svg:y="-3.948cm"><draw:text-box><text:p text:style-name="P103"><text:span text:style-name="T58">Ní aontaím 16</text:span></text:p></draw:text-box></draw:frame><draw:frame draw:style-name="gr240" draw:text-style-name="P101" svg:width="3.768cm" svg:height="0.902cm" svg:x="11.34cm" svg:y="-0.159cm"><draw:text-box><text:p text:style-name="P100"><text:span text:style-name="T58">Tá sé i gceist go n-aontófar 50</text:span></text:p></draw:text-box></draw:frame><draw:frame draw:style-name="gr241" draw:text-style-name="P101" svg:width="2.493cm" svg:height="0.902cm" svg:x="14.131cm" svg:y="-4.779cm"><draw:text-box><text:p text:style-name="P100"><text:span text:style-name="T58">Aontaím go láidir 25</text:span></text:p></draw:text-box></draw:frame></draw:g>Sa suirbhé reatha, measann tromlach na bhfreagróirí i ngach Ballstát go bhfuil íomhá níos dearfaí ag an oideachas ginearálta ná an gairmoideachas agus an ghairmoiliúint ina dtír féin. Mar sin féin, tá éagsúlacht sna torthaí ar fud na mBallstát, agus taifeadadh na leibhéil is airde comhaontaithe leis an ráiteas sin sa tSualainn (91 %), sa Danmhairg agus san Fhionlainn (88 %) agus sa Chipir (85 %). Taifeadtar na leibhéil is ísle sa tSeicia (62 %), sa Laitvia (64 %) agus sa Rómáin (66 %). </text:p>
        <text:p text:style-name="P21">In 17 mBallstát, deir trí cheathrú ar a laghad de na freagróirí go bhfuil íomhá níos dearfaí ag an oideachas ginearálta ar leibhéal an mheánoideachais shinsearaigh ná mar atá ag an ngairmoideachas agus an ghairmoiliúint ina dtír féin. </text:p>
        <text:p text:style-name="P29"><office:annotation loext:resolved="false"><dc:creator>Pierre Dieumegard</dc:creator><dc:date>2026-08-13T08:34:49.039000000</dc:date><text:p text:style-name="P98"><text:span text:style-name="T57">(paůo aldonita)</text:span></text:p></office:annotation>Athraíonn a mhéid a aontaíonn freagróirí go bhfuil íomhá níos dearfaí ag oideachas ginearálta meánscoile uachtaraí ná mar atá ag gairmoideachas agus gairmoiliúint de réir tosca sochdhéimeagrafacha agus dearcaidh mar a leanas.</text:p>
        <text:p text:style-name="P21">■ Tá roinnt difríochtaí suntasacha idir catagóirí sochghairmiúla: Creideann 83 % de dhaltaí go bhfuil íomhá níos dearfaí ag an oideachas meánscoile uachtaraí ginearálta ná an gairmoideachas agus an ghairmoiliúint, i gcomparáid le 71 % de dhaoine tí.</text:p>
        <text:p text:style-name="P21">■ De réir aoise ag deireadh an oideachais, is dóichí go n-aontóidh freagróirí a chríochnaigh oideachas ag 20 bliain d'aois nó níos sine (79%), i gcomparáid le 73% díobh siúd a chríochnaigh idir 16-19 mbliana d'aois agus 68% díobh siúd a chríochnaigh 15 bliana d'aois nó níos óige.</text:p>
        <text:p text:style-name="P21">■ Is dóichí freisin go gcreideann freagróirí idir 15 agus 24 bliana d’aois go bhfuil íomhá níos dearfaí ag an meánoideachas ginearálta (79 %), i gcomparáid le 72 % díobh siúd atá 55 bliana d’aois nó níos sine.</text:p>
        <text:p text:style-name="P21">■ Is mó seans go n-aontóidh freagróirí atá ar an eolas faoi na héifeachtaí a bhaineann le mic léinn a stiúradh go gníomhach i dtreonna áirithe (inscneacha go minic) agus faoi thionchar na stiogma san oideachas go bhfuil íomhá níos dearfaí ag an meánoideachas ginearálta ná ag an ngairmoideachas agus ag an ngairmoiliúint. Tá an patrún seo níos soiléire i measc na ndaoine a chreideann: go bhfuil mná dírithe ar oideachas ginearálta fiú má tá suim acu in ábhair theicniúla (81% vs 64%) ; nach dtugann múinteoirí aghaidh go leordhóthanach ar chlaontacht inscne (82 % i gcomparáid le 70 %); go dtreisíonn teaghlaigh, piaraí agus na meáin shóisialta steiréitíopaí (81 % vs 65 %); agus go bhfuil stiogma roimh fhir i réimsí cúraim gairmoideachais agus gairmoiliúna (82 % vs 69 %).</text:p>
        <text:p text:style-name="P21">■ Is mó seans go n-aontóidh freagróirí a mholfadh oideachas meánscoile ginearálta go bhfuil íomhá níos dearfaí aige ná VET (82%) i gcomparáid leo siúd a mholfadh gairmoideachas (72%).</text:p>
        <text:p text:style-name="P21">■ Tá an dearcadh seo níos forleithne i measc freagróirí a luann treoir ó mhúinteoirí nó ó chomhairleoirí scoile (80% vs 73%) nó drochfheidhmíocht scoile mar fhachtóirí a mbíonn tionchar acu ar rogha an ghairmoideachais agus na gairmoiliúna (80% vs 73%). Tá bearnaí níos lú le feiceáil le haghaidh comhairle ó thuismitheoirí (77% vs 74%) agus an gá atá le hairgead a thuilleamh go tapa (76% vs 74 %). Is cosúil nach ndéanann tionchar na meán sóisialta ar rogha an ghairmoideachais agus na gairmoiliúna difear don toradh sin (75 % sa dá ghrúpa).</text:p>
        <text:p text:style-name="P21">■ Níl aon difríochtaí ann de réir inscne, ná de réir freastal ar ghairmoideachas agus ar ghairmoiliúint roimh ré.</text:p>
        <text:p text:style-name="P21"/>
        <text:p text:style-name="P28"/>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Cuir in iúl dom a mhéid a aontaíonn tú nó nach n-aontaíonn tú le gach ceann de na ráitis seo a leanas: In (Ár dTÍR) tá íomhá níos dearfaí ag an oideachas ginearálta ar leibhéal an mheánoideachais shinsearaigh ná mar atá ag an ngairmoideachas tosaigh (%-AE)</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Iomlán ‘Aontaithe’</text:p>
            </table:table-cell>
            <table:table-cell table:style-name="Tableau17.A1" office:value-type="string">
              <text:p text:style-name="P83">Iomlán ‘Aontaithe’ </text:p>
            </table:table-cell>
            <table:table-cell table:style-name="Tableau17.A1" office:value-type="string">
              <text:p text:style-name="P83">Níl a fhios agam</text:p>
            </table:table-cell>
          </table:table-row>
          <table:table-row>
            <table:table-cell table:style-name="Tableau17.A1" office:value-type="string">
              <text:p text:style-name="P88">AE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Inscne</text:p>
            </table:table-cell>
            <table:covered-table-cell/>
            <table:covered-table-cell/>
            <table:covered-table-cell/>
          </table:table-row>
          <table:table-row>
            <table:table-cell table:style-name="Tableau17.A1" office:value-type="string">
              <text:p text:style-name="P88">Fear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Bean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Aois</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Oideachas (Deireadh)</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Fós ag staidéar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Catagóir shochghairmiúil</text:p>
            </table:table-cell>
            <table:covered-table-cell/>
            <table:covered-table-cell/>
            <table:covered-table-cell/>
          </table:table-row>
          <table:table-row>
            <table:table-cell table:style-name="Tableau17.A1" office:value-type="string">
              <text:p text:style-name="P88">Féinfhostaithe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Bainisteoirí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Coiléir bhána eile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Oibrithe láimhe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Daoine tí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Dífhostaithe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Ar scor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Mic léinn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Uirbiú suibiachtúil</text:p>
            </table:table-cell>
            <table:covered-table-cell/>
            <table:covered-table-cell/>
            <table:covered-table-cell/>
          </table:table-row>
          <table:table-row>
            <table:table-cell table:style-name="Tableau17.A1" office:value-type="string">
              <text:p text:style-name="P88">Ceantar tuaithe nó sráidbhaile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Baile beag nó meánmhéide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Baile mór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Dearcadh IVET in (Ár dTír)</text:p>
            </table:table-cell>
            <table:covered-table-cell/>
            <table:covered-table-cell/>
            <table:covered-table-cell/>
          </table:table-row>
          <table:table-row>
            <table:table-cell table:style-name="Tableau17.A1" office:value-type="string">
              <text:p text:style-name="P88">Dearfach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Diúltach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D’fhreastail tú riamh ar ghairmoiliúint tosaigh (meánoideachas sinsearach)</text:p>
            </table:table-cell>
            <table:covered-table-cell/>
            <table:covered-table-cell/>
            <table:covered-table-cell/>
          </table:table-row>
          <table:table-row>
            <table:table-cell table:style-name="Tableau17.A1" office:value-type="string">
              <text:p text:style-name="P88">Tá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íl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Deir tromlach mór de shaoránaigh an Aontais gur minic a spreagtar mic léinn a bhfuil ardfheidhmíocht acadúil acu tabhairt faoin oideachas ginearálta seachas faoin ngairmoideachas agus faoin ngairmoiliúint </text:p>
        <text:p text:style-name="P21">Ar fud an Aontais Eorpaigh, creideann 82 % gur minic a spreagtar mic léinn a bhfuil feidhmíocht acadúil níos airde acu, ar leibhéal na meánscoile uachtaraí, chun tabhairt faoin oideachas ginearálta seachas faoin ngairmoideachas agus faoin ngairmoiliúint<text:note text:id="ftn39" text:note-class="footnote"><text:note-citation>39</text:note-citation><text:note-body><text:p text:style-name="P13">QB9.2. Cuir in iúl dom a mhéid a aontaíonn tú nó nach n-aontaíonn tú le gach ceann de na ráitis seo a leanas: Is minic a spreagtar mic léinn a bhfuil feidhmíocht acadúil níos airde acu, ag leibhéal na meánscoile uachtaraí, chun tabhairt faoin oideachas ginearálta seachas faoin ngairmoideachas tosaigh. </text:p></text:note-body></text:note>. Easaontaíonn thart ar dhuine as gach deichniúr freagróirí (11%), agus níl a fhios ag 7%. </text:p>
        <text:p text:style-name="P21">Tá tuairimí éagsúla ann ar fud na mBallstát, agus na leibhéil is airde comhaontaithe á dtaifeadadh sa tSualainn (93 %), sa Ghréig (91 %) agus sa Danmhairg (90 %). Mar sin féin, tá comhaontú forleathan fiú sna tíortha ina bhfuil na leibhéil is ísle comhaontaithe: An tSeicia (69 %), an Bhulgáir (71 %), agus an Rómáin (73 %).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2.2cm" svg:x="8.904cm" svg:y="-5.606cm"><draw:text-box><text:p text:style-name="P100"><text:span text:style-name="T58">QB 9.2: Cuir in iúl dom a mhéid a aontaíonn tú nó nach n-aontaíonn tú le gach ceann de na ráitis seo a leanas: - Is minic a spreagtar mic léinn a bhfuil ardfheidhmíocht acadúil acu, ag leibhéal an mheánoideachais shinsearaigh, chun tabhairt faoin oideachas ginearálta seachas faoin ngairmoideachas tosaigh (AE27) (%) </text:span></text:p></draw:text-box></draw:frame><draw:frame draw:style-name="gr222" draw:text-style-name="P101" svg:width="2.14cm" svg:height="0.902cm" svg:x="12.028cm" svg:y="-3.549cm"><draw:text-box><text:p text:style-name="P100"><text:span text:style-name="T58">Níl a fhios agam 7</text:span></text:p></draw:text-box></draw:frame><draw:frame draw:style-name="gr223" draw:text-style-name="P104" svg:width="2.174cm" svg:height="0.902cm" svg:x="10.172cm" svg:y="-3.212cm"><draw:text-box><text:p text:style-name="P103"><text:span text:style-name="T58">Easaontaím go mór le 2</text:span></text:p></draw:text-box></draw:frame><draw:frame draw:style-name="gr224" draw:text-style-name="P104" svg:width="2.574cm" svg:height="0.902cm" svg:x="8.939cm" svg:y="-2.36cm"><draw:text-box><text:p text:style-name="P103"><text:span text:style-name="T58">Ní aontaím le 9</text:span></text:p></draw:text-box></draw:frame><draw:frame draw:style-name="gr225" draw:text-style-name="P104" svg:width="2.107cm" svg:height="1.227cm" svg:x="10.227cm" svg:y="2.139cm"><draw:text-box><text:p text:style-name="P103"><text:span text:style-name="T58">Táthar ag súil go n-aontófar 48</text:span></text:p></draw:text-box></draw:frame><draw:frame draw:style-name="gr226" draw:text-style-name="P101" svg:width="1.821cm" svg:height="1.227cm" svg:x="15.402cm" svg:y="-2.406cm"><draw:text-box><text:p text:style-name="P100"><text:span text:style-name="T58">Aontaím go mór le 34</text:span></text:p></draw:text-box></draw:frame></draw:g><text:s/></text:p>
        <text:p text:style-name="P29">A mhéid a aontaíonn freagróirí gur minic a spreagtar mic léinn a bhfuil feidhmíocht acadúil níos airde acu chun oideachas ginearálta a leanúint seachas gairmoideachas agus gairmoiliúint, athraíonn sé sin de réir tosca sochdhéimeagrafacha agus dearcaidh mar a leanas. </text:p>
        <text:p text:style-name="P52">■ Is dóichí go n-aontóidh freagróirí atá fós ag staidéar agus iad siúd a chríochnaigh an t-oideachas ag 20 bliain d'aois nó níos sine gur minic a spreagtar mic léinn a bhfuil feidhmíocht acadúil níos airde acu dul i mbun oideachais ghinearálta seachas VET (87%-86%). Is ionann an figiúr seo agus 76% i measc na ndaoine a chríochnaigh oideachas 15 bliana d'aois nó níos óige. </text:p>
        <text:p text:style-name="P52">■ Tá roinnt difríochtaí idir catagóirí sochghairmiúla: is mó seans go n-aontóidh bainisteoirí (88 %) agus mic léinn (87 %) leis an ráiteas seo ná catagóirí gairme eile (79–84 %). </text:p>
        <text:p text:style-name="P52">■ Is dóichí go gcreideann freagróirí idir 15 – 24 agus 25-39 (84-85%) go spreagtar mic léinn a bhfuil feidhmíocht acadúil níos airde acu san oideachas ginearálta. Titeann an figiúr sin go 80% i measc daoine atá 55 bliana d’aois nó níos sine. </text:p>
        <text:p text:style-name="P52">■ Tá comhaontú leis an ráiteas seo níos airde i measc iad siúd a fheiceann treoir do mhúinteoirí agus an gá atá le hairgead a thuilleamh go tapa mar fhachtóirí suntasacha maidir le VET a roghnú (87% vs. 81% agus 86% vs. 79%, faoi seach). Ní cosúil go ndéanann tionchar na meán sóisialta ar rogha an ghairmoideachais agus na gairmoiliúna difear do leibhéil an chomhaontaithe (83 % sa dá ghrúpa). </text:p>
        <text:p text:style-name="P52">■ Is mó seans go n-aontóidh freagróirí a mheasann go bhfuil drochghráid - gné eile d'fheidhmíocht scoile - leis an ráiteas (87%) ná iad siúd nach bhfuil (81%). </text:p>
        <text:p text:style-name="P52">■ Níl aon difríochtaí de réir inscne.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Cuir in iúl dom a mhéid a aontaíonn tú nó a easaontaíonn tú le gach ceann de na ráitis seo a leanas: Is minic a spreagtar mic léinn a bhfuil ardfheidhmíocht acadúil acu, ag leibhéal na meánscoile uachtaraí, chun tabhairt faoin oideachas ginearálta seachas faoin ngairmoideachas tosaigh (%-AE)</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Iomlán ‘Aontaithe’</text:p>
            </table:table-cell>
            <table:table-cell table:style-name="Tableau18.A1" office:value-type="string">
              <text:p text:style-name="P83">Iomlán ‘Aontaithe’ </text:p>
            </table:table-cell>
            <table:table-cell table:style-name="Tableau18.A1" office:value-type="string">
              <text:p text:style-name="P83">Níl a fhios agam</text:p>
            </table:table-cell>
          </table:table-row>
          <table:table-row>
            <table:table-cell table:style-name="Tableau18.A1" office:value-type="string">
              <text:p text:style-name="P88">AE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Inscne</text:p>
            </table:table-cell>
            <table:covered-table-cell/>
            <table:covered-table-cell/>
            <table:covered-table-cell/>
          </table:table-row>
          <table:table-row>
            <table:table-cell table:style-name="Tableau18.A1" office:value-type="string">
              <text:p text:style-name="P88">Fear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Bean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Aois</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Oideachas (Deireadh)</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Fós ag staidéar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Catagóir shochghairmiúil</text:p>
            </table:table-cell>
            <table:covered-table-cell/>
            <table:covered-table-cell/>
            <table:covered-table-cell/>
          </table:table-row>
          <table:table-row>
            <table:table-cell table:style-name="Tableau18.A1" office:value-type="string">
              <text:p text:style-name="P88">Féinfhostaithe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Bainisteoirí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Coiléir bhána eile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Oibrithe láimhe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Daoine tí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Dífhostaithe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Ar scor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Mic léinn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Uirbiú suibiachtúil</text:p>
            </table:table-cell>
            <table:covered-table-cell/>
            <table:covered-table-cell/>
            <table:covered-table-cell/>
          </table:table-row>
          <table:table-row>
            <table:table-cell table:style-name="Tableau18.A1" office:value-type="string">
              <text:p text:style-name="P88">Ceantar tuaithe nó sráidbhaile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Baile beag nó meánmhéide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Baile mór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Dearcadh IVET in (Ár dTír)</text:p>
            </table:table-cell>
            <table:covered-table-cell/>
            <table:covered-table-cell/>
            <table:covered-table-cell/>
          </table:table-row>
          <table:table-row>
            <table:table-cell table:style-name="Tableau18.A1" office:value-type="string">
              <text:p text:style-name="P88">Dearfach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Diúltach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D’fhreastail tú riamh ar ghairmoiliúint tosaigh (meánoideachas sinsearach)</text:p>
            </table:table-cell>
            <table:covered-table-cell/>
            <table:covered-table-cell/>
            <table:covered-table-cell/>
          </table:table-row>
          <table:table-row>
            <table:table-cell table:style-name="Tableau18.A1" office:value-type="string">
              <text:p text:style-name="P88">Tá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Níl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
        <text:p text:style-name="P51">Deir beagán os cionn leath de shaoránaigh an Aontais go mbíonn sé níos éasca de ghnáth staidéar a dhéanamh ar cháilíocht san oideachas meánscoile uachtaraí ginearálta ná mar a dhéantar sa ghairmoideachas agus sa ghairmoiliúint </text:p>
        <text:p text:style-name="P21">Ar fud an Aontais Eorpaigh, deir 52 % de na freagróirí go bhfuil sé níos éasca go ginearálta staidéar a dhéanamh ar cháilíocht san oideachas meánscoile uachtaraí ginearálta ná mar atá sa ghairmoideachas agus sa ghairmoiliúint, lena n-áirítear 12 % a aontaíonn go láidir agus 40 % a aontaíonn de ghnáth<text:note text:id="ftn40" text:note-class="footnote"><text:note-citation>40</text:note-citation><text:note-body><text:p text:style-name="P13">QB9.1. Cuir in iúl dom a mhéid a aontaíonn tú nó nach n-aontaíonn tú le gach ceann de na ráitis seo a leanas: Is iondúil go mbíonn sé níos éasca staidéar a dhéanamh ar cháilíocht san oideachas meánscoile uachtaraí ginearálta ná mar a dhéantar sa ghairmoideachas agus sa ghairmoiliúint tosaigh. </text:p></text:note-body></text:note>. Ar an iomlán, easaontaíonn 36%, agus níl a fhios ag 12%. Is paradacsa dealraitheach é seo, ós rud é go gcreideann tromlach na bhfreagróirí freisin go spreagtar mic léinn a bhfuil feidhmíocht acadúil níos airde acu chun an chonair oideachais ghinearálta a shaothrú. </text:p>
        <text:p text:style-name="P21">In 18 mBallstát, deir leath na bhfreagróirí ar a laghad go mbíonn sé níos éasca go ginearálta staidéar a dhéanamh ar cháilíocht in oideachas ginearálta meánscoile uachtaraí ná sa ghairmoideachas agus sa ghairmoiliúint. </text:p>
        <text:p text:style-name="P21">Tá éagsúlacht mhór tuairimí ann ar fud na mBallstát, agus taifeadadh na leibhéil is airde comhaontaithe san Iodáil (74 %), sa Chróit agus san Ungáir (71 %), agus sa tSlóvaic (68 %) agus na leibhéil is ísle san Fhionlainn (21 %), sa Danmhairg (26 %) agus sa Spáinn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1.876cm" svg:x="8.812cm" svg:y="-8.878cm"><draw:text-box><text:p text:style-name="P100"><text:span text:style-name="T58">QB 9.1: Cuir in iúl dom a mhéid a aontaíonn tú nó nach n-aontaíonn tú le gach ceann de na ráitis seo a leanas: - Go ginearálta, is fusa staidéar a dhéanamh ar cháilíocht san oideachas meánscoile uachtaraí ginearálta ná sa ghairmoideachas agus sa ghairmoiliúint tosaigh (AE27) (%) </text:span></text:p></draw:text-box></draw:frame><draw:frame draw:style-name="gr215" draw:text-style-name="P104" svg:width="2.149cm" svg:height="0.902cm" svg:x="10.34cm" svg:y="-7.001cm"><draw:text-box><text:p text:style-name="P103"><text:span text:style-name="T58">Níl a fhios agam 12</text:span></text:p></draw:text-box></draw:frame><draw:frame draw:style-name="gr216" draw:text-style-name="P104" svg:width="1.888cm" svg:height="1.227cm" svg:x="9.082cm" svg:y="-5.879cm"><draw:text-box><text:p text:style-name="P103"><text:span text:style-name="T58">Easaontaím go mór le 8</text:span></text:p></draw:text-box></draw:frame><draw:frame draw:style-name="gr217" draw:text-style-name="P104" svg:width="1.846cm" svg:height="1.551cm" svg:x="8.99cm" svg:y="-2.875cm"><draw:text-box><text:p text:style-name="P103"><text:span text:style-name="T58">Tá sé i gceist easaontú le 28</text:span></text:p></draw:text-box></draw:frame><draw:frame draw:style-name="gr218" draw:text-style-name="P101" svg:width="1.729cm" svg:height="2.2cm" svg:x="14.55cm" svg:y="-2.158cm"><draw:text-box><text:p text:style-name="P100"><text:span text:style-name="T58">Tá sé i gceist comhaontú 40 a dhéanamh</text:span></text:p></draw:text-box></draw:frame><draw:frame draw:style-name="gr219" draw:text-style-name="P101" svg:width="2.504cm" svg:height="0.902cm" svg:x="13.709cm" svg:y="-7.001cm"><draw:text-box><text:p text:style-name="P100"><text:span text:style-name="T58">Aontaím go </text:span><text:span text:style-name="T58">mór le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27cm" svg:x="0.263cm" svg:y="1.115cm"><draw:text-box><text:p text:style-name="P100"><text:span text:style-name="T58">QB 9.1. Cuir in iúl dom a mhéid a aontaíonn tú nó nach n-aontaíonn tú le gach ceann de na ráitis seo a leanas: - Go ginearálta, is fusa staidéar a dhéanamh ar cháilíocht san oideachas meánscoile uachtaraí ginearálta ná sa ghairmoideachas agus sa ghairmoiliúint tosaigh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648cm" svg:x="0.959cm" svg:y="10.384cm"><draw:text-box><text:p text:style-name="P105"><text:span text:style-name="T58">Aontaím go mór</text:span></text:p></draw:text-box></draw:frame><draw:frame draw:style-name="gr209" draw:text-style-name="P101" svg:width="2.857cm" svg:height="0.902cm" svg:x="3.969cm" svg:y="10.363cm"><draw:text-box><text:p text:style-name="P105"><text:span text:style-name="T58">Tá sé i gceist go n-aontófar</text:span></text:p></draw:text-box></draw:frame><draw:frame draw:style-name="gr210" draw:text-style-name="P101" svg:width="3.282cm" svg:height="0.902cm" svg:x="7.151cm" svg:y="10.405cm"><draw:text-box><text:p text:style-name="P105"><text:span text:style-name="T58">Tá sé i gceist easaontú</text:span></text:p></draw:text-box></draw:frame><draw:frame draw:style-name="gr211" draw:text-style-name="P101" svg:width="3.483cm" svg:height="0.646cm" svg:x="10.781cm" svg:y="10.365cm"><draw:text-box><text:p text:style-name="P105"><text:span text:style-name="T58">Easaontaím go mór</text:span></text:p></draw:text-box></draw:frame><draw:frame draw:style-name="gr212" draw:text-style-name="P101" svg:width="2.52cm" svg:height="0.902cm" svg:x="14.501cm" svg:y="10.365cm"><draw:text-box><text:p text:style-name="P105"><text:span text:style-name="T58">Níl a fhios agam</text:span></text:p></draw:text-box></draw:frame></draw:g></draw:g><text:s/></text:p>
        <text:p text:style-name="P29">Athraíonn na tosca sochdhéimeagrafacha agus dearcaidh mar seo a leanas a mhéid a aontaíonn freagróirí go bhfuil sé níos éasca go ginearálta staidéar a dhéanamh ar cháilíocht san oideachas ginearálta ná mar atá i ngairmoideachas agus gairmoiliúint. </text:p>
        <text:p text:style-name="P52">I measc na bhfreagróirí a fheiceann VET i bhfianaise dhearfach, tá an dearcadh seo ag 57%, i gcomparáid le 46% díobh siúd a thuairiscíonn braistintí diúltacha ina dtír féin. </text:p>
        <text:p text:style-name="P52">■ Is mó seans go n-aontóidh freagróirí a bhfuil tuairimí inscneacha acu ar ETIM sa ghairmoideachas agus sa ghairmoiliúint go bhfuil sé níos éasca staidéar a dhéanamh ar cháilíocht sa mheánoideachas ginearálta. Áirítear leis sin na daoine seo a leanas: a chreidiúint go bhfuil réimsí a bhaineann le ETIM níos oiriúnaí d’fhir (62% vs 41%); creideann siad gur lú an spreagadh a thugtar do mhná chun páirt a ghlacadh i réimsí gairmoideachais agus gairmoiliúna a bhaineann le ETIM (57% vs 46%) ; á chreidiúint nach dtugann múinteoirí agus comhairleoirí aghaidh go leormhaith ar chlaontacht inscne (64% vs 43%); creideann siad go bhfuil stiogma roimh fhir i réimsí cúraim nó seirbhíse VET (62% vs 43%) ; agus creideann siad go stiúrtar mná i dtreo an oideachais ghinearálta in ainneoin spéis a bheith acu in ábhair theicniúla (58% vs 43%). Feictear difríochtaí níos lú i measc freagróirí a cheapann go bhfuil brú ar fhir a bhfuil gnóthachtáil acadúil íseal acu VET a roghnú (57% vs 47%) agus a chreideann go dtreisíonn teaghlaigh, piaraí agus na meáin shóisialta steiréitíopaí inscne (57% vs 51%). </text:p>
        <text:p text:style-name="P52">■ Tá roinnt difríochtaí idir catagóirí sochghairmiúla, agus creideann 59 % de dhaoine tí go bhfuil cáilíocht in oideachas ginearálta meánscoile uachtaraí níos éasca le staidéar ná gairmoideachas agus gairmoiliúint, i gcomparáid le 43 % de fhreagróirí dífhostaithe. </text:p>
        <text:p text:style-name="P52">■ De réir aoise ag deireadh an oideachais, is ionann an dearcadh seo agus 54% i measc iad siúd a chríochnaigh idir 16-19 mbliana d'aois, i gcomparáid le 53% i measc iad siúd atá fós ag staidéar agus 51% i measc iad siúd a chríochnaigh 15 bliana d'aois nó níos óige. Iad siúd a lean ar aghaidh leis an oideachas tar éis 20 bliain d'aois, is ag 49% a bhí an sciar is ísle. </text:p>
        <text:p text:style-name="P52">■ Níl aon difríochtaí ann de réir inscne, aoise ná taithí roimhe seo ar an ngairmoideachas agus ar an ngairmoiliúint. </text:p>
        <text:p text:style-name="P21"/>
        <text:p text:style-name="P28"/>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QB9.1 Cuir in iúl dom a mhéid a aontaíonn tú nó nach n-aontaíonn tú le gach ceann de na ráitis seo a leanas: Go ginearálta, is fusa staidéar a dhéanamh ar cháilíocht san oideachas meánscoile uachtaraí ginearálta ná mar a dhéantar sa ghairmoideachas agus sa ghairmoiliúint tosaigh (%-AE)</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Iomlán ‘Aontaithe’</text:p>
            </table:table-cell>
            <table:table-cell table:style-name="Tableau19.A1" office:value-type="string">
              <text:p text:style-name="P83">Iomlán ‘Aontaithe’ </text:p>
            </table:table-cell>
            <table:table-cell table:style-name="Tableau19.A1" office:value-type="string">
              <text:p text:style-name="P83">Níl a fhios agam</text:p>
            </table:table-cell>
          </table:table-row>
          <table:table-row>
            <table:table-cell table:style-name="Tableau19.A1" office:value-type="string">
              <text:p text:style-name="P88">AE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Inscne</text:p>
            </table:table-cell>
            <table:covered-table-cell/>
            <table:covered-table-cell/>
            <table:covered-table-cell/>
          </table:table-row>
          <table:table-row>
            <table:table-cell table:style-name="Tableau19.A1" office:value-type="string">
              <text:p text:style-name="P88">Fear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Bean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Aois</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Oideachas (Deireadh)</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Fós ag staidéar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Catagóir shochghairmiúil</text:p>
            </table:table-cell>
            <table:covered-table-cell/>
            <table:covered-table-cell/>
            <table:covered-table-cell/>
          </table:table-row>
          <table:table-row>
            <table:table-cell table:style-name="Tableau19.A1" office:value-type="string">
              <text:p text:style-name="P88">Féinfhostaithe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Bainisteoirí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Coiléir bhána eile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Oibrithe láimhe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Daoine tí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Dífhostaithe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Ar scor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Mic léinn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Uirbiú suibiachtúil</text:p>
            </table:table-cell>
            <table:covered-table-cell/>
            <table:covered-table-cell/>
            <table:covered-table-cell/>
          </table:table-row>
          <table:table-row>
            <table:table-cell table:style-name="Tableau19.A1" office:value-type="string">
              <text:p text:style-name="P88">Ceantar tuaithe nó sráidbhaile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Baile beag nó meánmhéide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Baile mór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Dearcadh IVET in (Ár dTír)</text:p>
            </table:table-cell>
            <table:covered-table-cell/>
            <table:covered-table-cell/>
            <table:covered-table-cell/>
          </table:table-row>
          <table:table-row>
            <table:table-cell table:style-name="Tableau19.A1" office:value-type="string">
              <text:p text:style-name="P88">Dearfach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Diúltach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D’fhreastail tú riamh ar ghairmoiliúint tosaigh (meánoideachas sinsearach)</text:p>
            </table:table-cell>
            <table:covered-table-cell/>
            <table:covered-table-cell/>
            <table:covered-table-cell/>
          </table:table-row>
          <table:table-row>
            <table:table-cell table:style-name="Tableau19.A1" office:value-type="string">
              <text:p text:style-name="P88">Tá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Níl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
        <text:h text:style-name="P19" text:outline-level="2"><text:bookmark-start text:name="__RefHeading___Toc215588_2930363814"/>2. Bíonn tionchar ag taithí ar an ngairmoideachas agus ar an ngairmoiliúint ar rogha an ghairmoideachais agus na gairmoiliúna <text:bookmark-end text:name="__RefHeading___Toc215588_2930363814"/></text:h>
        <text:p text:style-name="P50">Tá taithí ag beagnach leath de shaoránaigh an Aontais ar an ngairmoideachas agus ar an ngairmoiliúint </text:p>
        <text:p text:style-name="P21">Tá beagnach leath de shaoránaigh an Aontais (48%) tar éis gairmoideachas agus gairmoiliúint a ghlacadh, san am a chuaigh thart, faoi láthair nó an dá rud. Ghlac formhór na bhfreagróirí sin páirt sa ghairmoideachas agus sa ghairmoiliúint san am a chuaigh thart (41 %), agus tá 5 % díobh ag déanamh amhlaidh faoi láthair agus ghlac 2 % díobh páirt san am a chuaigh thart agus san am i láthair araon. Níor ghlac beagán os cionn leath de shaoránaigh an Aontais (52%) gairmoideachas agus gairmoiliúint riamh.<text:note text:id="ftn41" text:note-class="footnote"><text:note-citation>41</text:note-citation><text:note-body><text:p text:style-name="P13">QB1. Ar ghlac tú riamh, san am a chuaigh thart nó faoi láthair, gairmoideachas agus gairmoiliúint tosaigh ag leibhéal an mheánoideachais shinsearaigh? </text:p></text:note-body></text:note> </text:p>
        <text:p text:style-name="P21">De réir shuirbhé Cedefop ar thuairimí an phobail Eorpaigh maidir le gairmoideachas agus gairmoiliúint (2016),<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3">https://www.cedefop.europa.eu/en/publications/55</text:span></text:a><text:span text:style-name="T53"> </text:span></text:p></text:note-body></text:note> lean 40 % díobh conair mheánscoile uachtaraí gairme agus 59 % díobh conair ghinearálta. Léiríonn na figiúirí sin AE28 ag an am ach mar sin féin soláthraíonn siad bonnlíne chun comparáid a dhéanamh idir torthaí 2025 (AE27), a léiríonn cion níos airde le taithí ar ghairmoideachas<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3">https://www.cedefop.europa.eu/en/tools/opinion-survey-on-vet</text:span></text:a><text:span text:style-name="T53">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551cm" svg:x="9.008cm" svg:y="-7.299cm"><draw:text-box><text:p text:style-name="P100"><text:span text:style-name="T58">QB1: An ndearna tú riamh, san am a chuaigh thart nó faoi láthair, gairmoideachas agus gairmoiliúint tosaigh ag leibhéal an mheánoideachais shinsearaigh? (AE27) (%)</text:span></text:p></draw:text-box></draw:frame><draw:frame draw:style-name="gr203" draw:text-style-name="P109" svg:width="1.571cm" svg:height="0.902cm" svg:x="9.548cm" svg:y="-4.658cm"><draw:text-box><text:p text:style-name="P103"><text:span text:style-name="T58">Uimh. 52</text:span></text:p></draw:text-box></draw:frame><draw:frame draw:style-name="gr204" draw:text-style-name="P101" svg:width="1.874cm" svg:height="1.003cm" svg:x="13.929cm" svg:y="-5.413cm"><draw:text-box><text:p text:style-name="P100"><text:span text:style-name="T58">Iomlán ‘Tá’ 48</text:span></text:p></draw:text-box></draw:frame></draw:g></text:p>
        <text:p text:style-name="P29">Tá éagsúlacht mhór sna leibhéil rannpháirtíochta ar fud na mBallstát. Taifeadtar na leibhéil is airde sa tSlóivéin (68 %), sa Ghearmáin (63 %) agus sa tSlóvaic (60 %), agus taifeadtar na leibhéil is ísle sa Ghréig (21 %), sa Phortaingéil (22 %) agus sa Chipir (23 %). In 15 Bhallstát, ghlac leath na bhfreagróirí ar a laghad gairmoideachas agus gairmoiliúint.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58">QB1: Ar ghlac tú riamh, san am a chuaigh thart nó faoi láthair, gairmoideachas agus gairmoiliúint tosaigh ag leibhéal an mheánoideachais shinsearaigh? - Iomlán ‘Tá’ (AE27) (%) </text:span></text:p></draw:text-box></draw:frame></draw:g></text:p>
        <text:p text:style-name="P30">Léirítear an méid seo a leanas le miondealú sochdhéimeagrafach agus dearcaidh ar rannpháirtíocht sa ghairmoideachas agus sa ghairmoiliúint: </text:p>
        <text:p text:style-name="P21">■ Tá an rannpháirtíocht is airde i measc na ndaoine a chríochnaigh an t-oideachas idir 16 – 19 mbliana d’aois (54 %), agus ina dhiaidh sin tá na daoine a chríochnaigh ag 20 bliain d’aois nó níos déanaí (51%). Iad siúd a chríochnaigh an t-oideachas atá 15 bliana d’aois nó níos óige, tá leibhéal rannpháirtíochta i bhfad níos ísle (19%) acu. </text:p>
        <text:p text:style-name="P21">■ Léiríonn patrúin uirbithe go dtaifeadann freagróirí i gceantair thuaithe nó i sráidbhailte rátaí rannpháirtíochta níos airde (52 %) ná iad siúd i mbailte móra (43 %). </text:p>
        <text:p text:style-name="P21">■ Is ionann rannpháirtíocht agus 53 % i measc freagróirí idir 25-39 mbliana d’aois agus 52 % i measc iad siúd idir 40-54 bliana d’aois, i gcomparáid le 44 % i measc iad siúd atá 55 bliana d’aois nó níos sine. Maidir leis an aoisghrúpa is óige (15 – 24), is é 46 % an figiúr. </text:p>
        <text:p text:style-name="P21">■ Tá roinnt difríochtaí idir catagóirí sochghairmiúla, le hoibrithe láimhe ag taifeadadh na rátaí rannpháirtíochta is airde (55%), agus daoine féinfhostaithe (52%), coiléir bhána eile (50%) agus bainisteoirí (48%) ina dhiaidh sin. </text:p>
        <text:p text:style-name="P21">■ Tá rannpháirtíocht sa ghairmoideachas agus sa ghairmoiliúint beagán níos airde i measc na bhfear (50%) ná i measc na mban (46%). </text:p>
        <text:p text:style-name="P21">■ Tá rannpháirtíocht níos airde i measc freagróirí a deir go bhfeictear VET i bhfianaise dhearfach ina dtír<text:note text:id="ftn44" text:note-class="footnote"><text:note-citation>44</text:note-citation><text:note-body><text:p text:style-name="P13">Tá sé seo bunaithe ar an gceist: Conas a bhreathnaítear ar ghairmoideachas agus gairmoiliúint INITIAL (Ár dTír)? </text:p></text:note-body></text:note> (52%) ná i measc iad siúd a thuairiscíonn dearcadh diúltach (42%).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An ndearna tú riamh, roimhe seo nó faoi láthair, gairmoideachas agus gairmoiliúint tosaigh ag leibhéal na meánscoile uachtaraí? (%-AE)</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Iomlán ‘Tá’</text:p>
            </table:table-cell>
            <table:table-cell table:style-name="Tableau20.A1" office:value-type="string">
              <text:p text:style-name="P83">Níl</text:p>
            </table:table-cell>
            <table:table-cell table:style-name="Tableau20.A1" office:value-type="string">
              <text:p text:style-name="P83">Níl a fhios agam</text:p>
            </table:table-cell>
          </table:table-row>
          <table:table-row>
            <table:table-cell table:style-name="Tableau20.A1" office:value-type="string">
              <text:p text:style-name="P88">AE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Inscne</text:p>
            </table:table-cell>
            <table:covered-table-cell/>
            <table:covered-table-cell/>
            <table:covered-table-cell/>
          </table:table-row>
          <table:table-row>
            <table:table-cell table:style-name="Tableau20.A1" office:value-type="string">
              <text:p text:style-name="P88">Fear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Bean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Aois</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Oideachas (Deireadh)</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Fós ag staidéar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Catagóir shochghairmiúil</text:p>
            </table:table-cell>
            <table:covered-table-cell/>
            <table:covered-table-cell/>
            <table:covered-table-cell/>
          </table:table-row>
          <table:table-row>
            <table:table-cell table:style-name="Tableau20.A1" office:value-type="string">
              <text:p text:style-name="P88">Féinfhostaithe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Bainisteoirí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Coiléir bhána eile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Oibrithe láimhe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Daoine tí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Dífhostaithe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Ar scor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Mic léinn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Uirbiú suibiachtúil</text:p>
            </table:table-cell>
            <table:covered-table-cell/>
            <table:covered-table-cell/>
            <table:covered-table-cell/>
          </table:table-row>
          <table:table-row>
            <table:table-cell table:style-name="Tableau20.A1" office:value-type="string">
              <text:p text:style-name="P88">Ceantar tuaithe nó sráidbhaile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Baile beag nó meánmhéide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Baile mór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Dearcadh IVET in (Ár dTír)</text:p>
            </table:table-cell>
            <table:covered-table-cell/>
            <table:covered-table-cell/>
            <table:covered-table-cell/>
          </table:table-row>
          <table:table-row>
            <table:table-cell table:style-name="Tableau20.A1" office:value-type="string">
              <text:p text:style-name="P88">Dearfach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Diúltach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Meastar gurb é an gá atá le post a bheith agat agus airgead a thuilleamh a luaithe is féidir an príomhthoisc a théann i bhfeidhm ar rogha an ghairmoideachais agus na gairmoiliúna ag daoine óga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58">QB4. Cad iad na príomhthosca, dar leat, a mbíonn tionchar acu ar dhaoine óga chun gairmoideachas agus gairmoiliúint a roghnú thar an oideachas ginearálta sa lá atá inniu ann? (MAX. 3 ANSWERS) (AE27) (%) </text:span></text:p></draw:text-box></draw:frame><draw:frame draw:style-name="gr189" draw:text-style-name="P104" svg:width="10.473cm" svg:height="0.902cm" svg:x="0.242cm" svg:y="8.13cm"><draw:text-box><text:p text:style-name="P103"><text:span text:style-name="T58">An gá nó an fonn a bheith acu post agus airgead a thuilleamh chomh soan agus is féidir</text:span></text:p></draw:text-box></draw:frame><draw:frame draw:style-name="gr190" draw:text-style-name="P104" svg:width="7.723cm" svg:height="0.578cm" svg:x="2.888cm" svg:y="9.049cm"><draw:text-box><text:p text:style-name="P103"><text:span text:style-name="T58">Comhairle ó thuismitheoirí nó ó bhaill eile teaghlaigh</text:span></text:p></draw:text-box></draw:frame><draw:frame draw:style-name="gr191" draw:text-style-name="P104" svg:width="7.462cm" svg:height="0.578cm" svg:x="3.135cm" svg:y="10.058cm"><draw:text-box><text:p text:style-name="P103"><text:span text:style-name="T58">Treoir ó mhúinteoirí nó ó chomhairleoirí scoile</text:span></text:p></draw:text-box></draw:frame><draw:frame draw:style-name="gr192" draw:text-style-name="P104" svg:width="8.363cm" svg:height="0.578cm" svg:x="2.373cm" svg:y="10.799cm"><draw:text-box><text:p text:style-name="P103"><text:span text:style-name="T58">Feidhmíocht nó gráid drochscoile</text:span></text:p></draw:text-box></draw:frame><draw:frame draw:style-name="gr193" draw:text-style-name="P104" svg:width="9.113cm" svg:height="1.227cm" svg:x="1.699cm" svg:y="11.538cm"><draw:text-box><text:p text:style-name="P103"><text:span text:style-name="T58">An méid a dhéanann an chuid is mó daoine timpeall orthu a dhéanamh (m.sh. cairde, comhghleacaithe ranga, nó daoine eile ina gceantar)</text:span></text:p></draw:text-box></draw:frame><draw:frame draw:style-name="gr194" draw:text-style-name="P104" svg:width="8.831cm" svg:height="0.578cm" svg:x="1.722cm" svg:y="12.727cm"><draw:text-box><text:p text:style-name="P103"><text:span text:style-name="T58">Ba mhaith leo a bheith ina bhfiontraí nó féinfhostaithe</text:span></text:p></draw:text-box></draw:frame><draw:frame draw:style-name="gr195" draw:text-style-name="P104" svg:width="9.051cm" svg:height="0.902cm" svg:x="1.745cm" svg:y="13.602cm"><draw:text-box><text:p text:style-name="P103"><text:span text:style-name="T58">gradam nó stádas sóisialta a mheastar a bheith ag an gconair ghairmoideachais agus ghairmoiliúna</text:span></text:p></draw:text-box></draw:frame><draw:frame draw:style-name="gr196" draw:text-style-name="P104" svg:width="8.653cm" svg:height="0.578cm" svg:x="2.059cm" svg:y="14.588cm"><draw:text-box><text:p text:style-name="P103"><text:span text:style-name="T58">Tionchar ó na meáin shóisialta nó ó ábhar ar líne</text:span></text:p></draw:text-box></draw:frame><draw:frame draw:style-name="gr197" draw:text-style-name="P104" svg:width="6.619cm" svg:height="0.578cm" svg:x="3.964cm" svg:y="15.394cm"><draw:text-box><text:p text:style-name="P103"><text:span text:style-name="T58">Daoine eile (SPONTANEOUS)</text:span></text:p></draw:text-box></draw:frame><draw:frame draw:style-name="gr198" draw:text-style-name="P104" svg:width="4.739cm" svg:height="0.578cm" svg:x="6.049cm" svg:y="16.336cm"><draw:text-box><text:p text:style-name="P103"><text:span text:style-name="T58">Níl a fhios agam</text:span></text:p></draw:text-box></draw:frame></draw:g>Nuair a fiafraíodh díobh faoi na príomhthosca a mbíonn tionchar acu ar dhaoine óga chun gairmoideachas agus gairmoiliúint a roghnú thar an oideachas ginearálta sa lá atá inniu ann, luann níos mó ná leath de shaoránaigh an Aontais (53%) an gá atá le post a bheith acu agus airgead a thuilleamh a luaithe is féidir.<text:note text:id="ftn45" text:note-class="footnote"><text:note-citation>45</text:note-citation><text:note-body><text:p text:style-name="P13">QB4. Cad iad na príomhthosca, dar leat, a mbíonn tionchar acu ar dhaoine óga chun gairmoideachas agus gairmoiliúint a roghnú thar an oideachas ginearálta sa lá atá inniu ann? (MAX. 3 Freagraí)</text:p></text:note-body></text:note> Go háirithe, luann duine as gach cúigear (21%) an fonn a bheith ina fhiontraí nó ina dhuine féinfhostaithe. Lasmuigh den dá fhachtóir sin, leanann na freagraí ord laghdaitheach: comhairle ó thuismitheoirí nó ó bhaill teaghlaigh eile (35 %), treoir ó mhúinteoirí nó ó chomhairleoirí scoile (28 %), drochfheidhmíocht nó gráid scoile (28 %), an méid a dhéanann formhór na ndaoine timpeall orthu a dhéanamh (24 %), gradam nó stádas sóisialta a mheastar a bheith ag an gconair ghairmoideachais agus ghairmoiliúna (16 %) agus tionchar ó na meáin shóisialta nó ó ábhar ar líne (14 %). </text:p>
        <text:p text:style-name="P21"/>
        <text:p text:style-name="P21"/>
        <text:p text:style-name="P29">Tá tuairimí éagsúla ann ar fud na mBallstát maidir leis na tosca a mbíonn tionchar acu ar roghanna daoine óga. Is sa tSualainn (71 %), san Fhionlainn (69 %), sa Chipir (65%) agus sa Ghréig (63 %) is minice a luaitear an gá nó an fonn post a bheith acu agus airgead a thuilleamh a luaithe is féidir, agus is san Ungáir (38 %), sa Rómáin (39 %), sa Pholainn (41 %), agus sa Bhulgáir agus sa tSlóvaic (42 % araon) is minice a luaitear é. </text:p>
        <text:p text:style-name="P21">Is sa tSlóvaic (50 %), sa Bhulgáir (46 %), san Ostair (44%) agus san Ungáir (42 %) is minice a luaitear comhairle ó thuismitheoirí nó ó bhaill teaghlaigh eile, agus sa Pholainn (25 %), sa Phortaingéil (27 %), agus sa Laitvia agus san Fhionlainn (28% araon). In Éirinn, luaitear an riachtanas nó an fonn post a bheith acu agus airgead a thuilleamh chomh luath agus is féidir agus comhairle ó thuismitheoirí nó ó bhaill teaghlaigh eile mar na príomhfhachtóirí (42 % araon).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58">QB4: Cad iad na príomhthosca, dar leat, a mbíonn tionchar acu ar dhaoine óga chun gairmoideachas agus gairmoiliúint a roghnú thar an oideachas ginearálta sa lá atá inniu ann? (MAX. 3 FREAGRAÍ) (%)</text:span></text:p></draw:text-box></draw:frame><draw:frame draw:style-name="gr184" draw:text-style-name="P101" svg:width="10.293cm" svg:height="0.902cm" svg:x="6.359cm" svg:y="1.502cm"><draw:text-box><text:p text:style-name="P100"><text:span text:style-name="T58">An riachtanas nó an fonn post a bheith agat agus airgead a thuilleamh chomh luath agus is féidir</text:span></text:p></draw:text-box></draw:frame><draw:frame draw:style-name="gr185" draw:text-style-name="P101" svg:width="6.344cm" svg:height="0.902cm" svg:x="6.442cm" svg:y="1.979cm"><draw:text-box><text:p text:style-name="P100"><text:span text:style-name="T58">Comhairle ó thuismitheoirí nó ó bhaill eile teaghlaigh</text:span></text:p></draw:text-box></draw:frame><draw:frame draw:style-name="gr186" draw:text-style-name="P108" svg:width="16.453cm" svg:height="1.064cm" svg:x="0.279cm" svg:y="-0.429cm"><draw:text-box><text:p text:style-name="P100"><text:span text:style-name="T60">Tosca a imríonn tionchar ar rogha an ghairmoideachais agus na gairmoiliúna thar an oideachas ginearálta: an freagra is airde in aghaidh an Fheisire </text:span></text:p></draw:text-box></draw:frame></draw:g></text:p>
        <text:p text:style-name="P29">Is san Iodáil (37 %), sa Danmhairg (35 %), agus sa Ghréig agus sa tSlóvaic (33 % araon) is minice a luaitear treoir ó mhúinteoirí nó ó chomhairleoirí scoile, agus is sa Laitvia (13 %), sa Liotuáin (15 %), san Fhionlainn (17 %) agus sa Pholainn (18 %) is lú a luaitear í. </text:p>
        <text:p text:style-name="P21">Is minic a luaitear drochfheidhmíocht nó drochghráid scoile sa Ghréig (51%), sa Liotuáin (46%), sa tSualainn (45%) agus sa Bheilg agus sa Chipir (41% araon), agus ar a laghad san Ísiltír agus sa Bhulgáir (14%), sa tSlóvaic (20%), agus sa Chróit agus i Málta (21% araon). </text:p>
        <text:p text:style-name="P21">Is san Fhionlainn (40 %), san Ísiltír (39 %), san Ostair (36 %), agus sa Bhulgáir agus sa tSlóvaic (35 % araon) is minice a luaitear an méid a dhéanann formhór na ndaoine timpeall orthu, agus is i Lucsamburg (13%) agus sa Fhrainc agus sa Phortaingéil (14 % araon) is lú a luaitear é. </text:p>
        <text:p text:style-name="P21">Is minic a luaitear an fonn a bheith ina fhiontraí nó ina dhuine féinfhostaithe sa Chróit (39 %), sa Chipir (33 %), sa Danmhairg (31 %), agus sa tSlóivéin (29 %), agus is minic a luaitear é sa Ghearmáin (12 %), sa Phortaingéil (16 %), agus sa Liotuáin, sa Spáinn agus sa Pholainn (18 % ar fad). </text:p>
        <text:p text:style-name="P21">Is san Ísiltír (31 %), i Málta (27 %), sa Chróit (24 %), agus sa tSeicia agus sa tSlóvaic (22 %) is minice a luaitear tionchar ó na meáin shóisialta nó ó ábhar ar líne, agus is sa Phortaingéil (6 %), sa Liotuáin (8 %), agus san Eastóin, sa Fhrainc agus sa Spáinn (gach ceann acu 11 %) is lú a luaitear é. </text:p>
        <text:p text:style-name="P21">Is san Ostair (24 %) agus i Málta agus san Ungáir (23 % araon) is minice a luaitear gradam nó stádas sóisialta na conaire gairmoideachais agus gairmoiliúna, agus is sa Chipir (7 %), sa Ghréig (10 %), agus sa Bheilg, sa Fhrainc, sa Phortaingéil agus i Lucsamburg (11 % ar fad) is minice a luaitear é.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Is é an spreagadh airgeadais an príomhspreagthóir rogha. I 24 Bhallstát, is é an gá nó an fonn post a bheith acu agus airgead a thuilleamh a luaithe is féidir an toisc is minice a luaitear, ó 71 % sa tSualainn go 39 % sa Rómáin sna tíortha sin ina bhfuil sí ar an bpríomhthiománaí. Rangaítear comhairle do thuismitheoirí mar phríomhthoisc i dtrí Bhallstát amháin: An tSlóvaic (50 %), an Bhulgáir (46 %), agus an Ungáir (42 %). In Éirinn, tá spreagadh airgeadais agus comhairle do thuismitheoirí ceangailte ag 42% an ceann. In ainneoin gur luaigh 28 % de mhuintir na hEorpa ar an iomlán treoir do mhúinteoirí, ní rangaítear riamh í mar phríomhthoisc i mBallstát den Aontas, agus is é 37 % an sciar is airde san Iodáil. </text:p>
        <text:p text:style-name="P29">Nuair a dhéanaimid anailís ar na tosca a mbíonn tionchar ag catagóirí sochdhéimeagrafacha agus dearcaidh ar dhaoine óga, is féidir na patrúin seo a leanas a thabhairt faoi deara: </text:p>
        <text:p text:style-name="P21">Luann thart ar leath de na freagróirí go léir an gá nó an fonn post a bheith acu agus airgead a thuilleamh a luaithe is féidir, le difríochtaí íosta inscne (fir 52%, mná 53%). Is measartha iad na héagsúlachtaí de réir aoise, idir 51 % i measc daoine atá 55 bliana d’aois nó os a chionn agus 55 % i measc daoine atá 25-39 mbliana d’aois. I measc catagóirí sochghairmiúla, is iad na daoine dífhostaithe is dóichí a thabharfaidh an freagra sin (60 %), arb ionann é agus difríocht 11 phointe céatadáin i gcomparáid le daoine tí<text:note text:id="ftn46" text:note-class="footnote"><text:note-citation>46</text:note-citation><text:note-body><text:p text:style-name="P13">Duine tí is ea duine a bhainistíonn teaghlach e.g. bean tí nó fear céile tí. </text:p></text:note-body></text:note> (49 %). </text:p>
        <text:p text:style-name="P21">Ní léiríonn comhairle ó thuismitheoirí nó ó bhaill teaghlaigh eile aon difríochtaí inscne, agus luaigh fir agus mná an fachtóir seo ag leibhéil den chineál céanna (35%). Tá difríochtaí aoise níos suntasaí anseo: Luann 31 % díobh siúd idir 15-24 bliana d’aois an fachtóir sin, ag ardú go 37 % i measc daoine atá 55 bliana d’aois nó níos sine. Léiríonn patrúin oideachais gur dóichí go luafaidh na daoine a chríochnaigh an t-oideachas níos luaithe an fachtóir seo: Déanann 37% díobh siúd a chríochnaigh ag aois 15 nó níos luaithe amhlaidh, i gcomparáid le 33% díobh siúd a chríochnaigh a n-oideachas ag aois 20 nó níos sine. </text:p>
        <text:p text:style-name="P21">Luann fir (28%) agus mná (29%) treoir ó mhúinteoirí nó ó chomhairleoirí scoile ag leibhéil chomhchosúla. Ar fud na n-aoisghrúpaí, tá na freagairtí fós réasúnta cobhsaí, idir 26 % i measc na ndaoine idir 15-24 bliana d’aois agus 29 % i measc na ndaoine idir 25-39 mbliana d’aois agus 40-54 bliana d’aois. Ní théann gnóthachtáil oideachais i bhfeidhm go mór ar fhreagairtí, ós rud é go luaitear raon ó 27% i measc na ndaoine a chríochnaigh an t-oideachas ag aois 15 nó níos luaithe go 29% i measc na ndaoine atá fós ag staidéar. </text:p>
        <text:p text:style-name="P21">Ní hionann an fonn a bheith i d’fhiontraí nó i d’fhéinfhostaithe ach an oiread ar fud grúpaí déimeagrafacha, agus thart ar fhreagróir amháin as gach cúigear ag lua an fhachtóra sin. Tá difríochtaí inscne measartha (fir 22%, mná 20%), agus is beag difríochtaí atá ann de réir aoise, agus luaitear idir 20% agus 22%. Is mó seans go luafaidh freagróirí atá féinfhostaithe ná aon chatagóir ghairme eile an mhír seo. </text:p>
        <text:p text:style-name="P21"/>
        <text:p text:style-name="P21">Luann fir agus mná araon feidhmíocht nó gráid drochscoile ar an gcaoi chéanna (28% araon). Is suntasach iad na difríochtaí aoise: luann aon trian díobh siúd idir 15-24 bliana d’aois (33%) an fachtóir sin, ag laghdú go 26% i measc daoine atá 55 bliana d’aois nó níos sine. Tá éagsúlachtaí teoranta ag gnóthachtáil oideachais don mhír seo. I measc catagóirí sochghairmiúla, taifeadann daoine dífhostaithe (35%) agus mic léinn (33%) scaireanna i bhfad níos airde ná oibrithe láimhe (25%). Is mó seans go luafaidh freagróirí a deir go mbraitear go diúltach an gairmoideachas agus an ghairmoiliúint ina dtír féin an toisc sin (34 %) ná iad siúd a deir go bhfuil íomhá dhearfach ag an ngairmoideachas agus ag an ngairmoiliúint ina dtír féin (26 %). </text:p>
        <text:p text:style-name="P21">An méid a dhéanann formhór na ndaoine timpeall orthu a dhéanamh: tá difríochtaí inscne íosta ann don mhír seo (fir 25%, mná 24%). Tá éagsúlacht aoise measartha, cé go luann freagróirí idir 25 agus 39 mbliana d’aois é sin beagán níos minice (26 %) ná iad siúd idir 15 agus 24 bliana d’aois (23 %). Taispeánann patrúin oideachais gur dóichí go luafaidh na daoine a chríochnaigh an t-oideachas ag aois 20 nó níos déanaí an fachtóir seo (26%) ná iad siúd a chríochnaigh níos luaithe (22%). </text:p>
        <text:p text:style-name="P21">Léiríonn tionchar ó na meáin shóisialta nó ó ábhar ar líne arís difríochtaí íosta de réir inscne (fir 14%, mná 15%). Tá na difríochtaí de réir aoise measartha, le scóir idir 13% i measc iad siúd atá 55 bliana d'aois agus os a chionn go 16% i measc iad siúd atá 15-24 bliana d'aois. Léiríonn patrúin oideachais go luann na daoine a chríochnaigh oideachas ag aois 20 nó níos déanaí (16%) an fachtóir seo níos minice ná iad siúd a chríochnaigh ag aois 15 nó níos luaithe (10%). </text:p>
        <text:p text:style-name="P21">Léiríonn gradam nó stádas sóisialta a mheastar a bheith ag an gconair ghairmoideachais agus ghairmoiliúna an éagsúlacht is lú ar fud fhormhór na ngrúpaí. Tá difríochtaí idir na hinscní measartha (fir 17 %, mná 15 %), agus luann 16 % de na freagróirí an mhír sin go comhsheasmhach i ngach catagóir aoise. Tá difríochtaí de réir oideachais níos suntasaí: is dóichí go luafaidh na daoine a chríochnaigh an t-oideachas ag aois 20 nó níos déanaí an mhír seo (18%) ná iad siúd a rinne amhlaidh ag aois 15 nó níos luaithe (12%).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Cad iad na príomhthosca, dar leat, a mbíonn tionchar acu ar dhaoine óga chun gairmoideachas agus gairmoiliúint a roghnú thar an oideachas ginearálta sa lá atá inniu ann? (MAX. 3 ANSEO) (%-A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Treoir ó mhúinteoirí nó ó chomhairleoirí scoile </text:p></table:table-cell><table:table-cell table:style-name="Tableau21.A1" office:value-type="string"><text:p text:style-name="P56">Comhairle ó thuismitheoirí nó ó bhaill eile teaghlaigh </text:p></table:table-cell><table:table-cell table:style-name="Tableau21.A1" office:value-type="string"><text:p text:style-name="P56">An riachtanas nó an fonn post a bheith agat agus airgead a thuilleamh chomh luath agus is féidir </text:p></table:table-cell><table:table-cell table:style-name="Tableau21.A1" office:value-type="string"><text:p text:style-name="P56">Ba mhaith leo a bheith ina bhfiontraí nó féinfhostaithe </text:p></table:table-cell><table:table-cell table:style-name="Tableau21.A1" office:value-type="string"><text:p text:style-name="P56">Feidhmíocht nó gráid drochscoile </text:p></table:table-cell><table:table-cell table:style-name="Tableau21.A1" office:value-type="string"><text:p text:style-name="P56">An méid a dhéanann formhór na ndaoine timpeall orthu a dhéanamh (e.g. cairde, comhghleacaithe ranga, nó daoine eile ina gceantar féin)</text:p></table:table-cell><table:table-cell table:style-name="Tableau21.A1" office:value-type="string"><text:p text:style-name="P56">Tionchar ó na meáin shóisialta nó ó ábhar ar líne </text:p></table:table-cell><table:table-cell table:style-name="Tableau21.A1" office:value-type="string"><text:p text:style-name="P56">gradam nó stádas sóisialta a mheastar a bheith ag an gconair ghairmoideachais agus ghairmoiliúna </text:p></table:table-cell><table:table-cell table:style-name="Tableau21.A1" office:value-type="string"><text:p text:style-name="P56">Daoine eile (SPONTANEOUS) </text:p></table:table-cell><table:table-cell table:style-name="Tableau21.A1" office:value-type="string"><text:p text:style-name="P56">Níl a fhios agam</text:p></table:table-cell></table:table-row><table:table-row><table:table-cell table:style-name="Tableau21.A1" office:value-type="string"><text:p text:style-name="P54">AE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Inscn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Fear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Bean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Aoi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Oideachas (Deireadh)</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Fós ag staidéar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Catagóir shochghairmiúil</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Féinfhostaithe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Bainisteoirí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Coiléir bhána eile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Oibrithe láimhe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Daoine tí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Dífhostaithe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Ar scor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Mic léinn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Uirbiú suibiachtúil</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Ceantar tuaithe nó sráidbhaile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Baile beag nó meánmhéide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Baile mór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Dearcadh IVET in (Ár dTí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Dearfach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Diúltach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D’fhreastail tú riamh ar ghairmoiliúint tosaigh (meánoideachas sinsearach)</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Tá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íl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Bacainní ar rannpháirtíocht sa ghairmoideachas agus sa ghairmoiliúint <text:bookmark-end text:name="__RefHeading___Toc215590_2930363814"/></text:h>
      <text:p text:style-name="P21"/>
      <text:section text:style-name="Sect2" text:name="Section6">
        <text:h text:style-name="P19" text:outline-level="2"><text:bookmark-start text:name="__RefHeading___Toc215592_2930363814"/>1. Dúshláin a bhaineann le scileanna neamhtheicniúla <text:bookmark-end text:name="__RefHeading___Toc215592_2930363814"/></text:h>
        <text:p text:style-name="P50">Deir leath de shaoránaigh an Aontais nach gcuireann an gairmoideachas agus an ghairmoiliúint dóthain scileanna idirdhisciplíneacha ar fáil, amhail an chumarsáid nó an smaointeoireacht chriticiúil </text:p>
        <text:p text:style-name="P21">Ar fud an Aontais Eorpaigh, deir 50 % díobh nach gcuireann an gairmoideachas agus an ghairmoiliúint dóthain scileanna idirdhisciplíneacha ar fáil amhail an chumarsáid nó an smaointeoireacht chriticiúil, lena n-áirítear 12 % a aontaíonn go láidir agus 38 % a aontaíonn de ghnáth.<text:note text:id="ftn47" text:note-class="footnote"><text:note-citation>47</text:note-citation><text:note-body><text:p text:style-name="P13">QB7.6. Cuir in iúl dom a mhéid a aontaíonn tú nó nach n-aontaíonn tú le gach ceann de na ráitis seo a leanas: Ní sholáthraíonn an gairmoideachas agus an ghairmoiliúint dóthain scileanna idirdhisciplíneacha amhail cumarsáid nó smaointeoireacht chriticiúil</text:p></text:note-body></text:note> Ar an iomlán, ní aontaíonn 37% leis an ráiteas seo, agus níl a fhios ag 13%. </text:p>
        <text:p text:style-name="P21">Taifeadtar na leibhéil is airde comhaontaithe sa Pholainn (66 %), sa Chróit (65%) agus sa tSlóivéin (64 %), leis na leibhéil is ísle sa Spáinn (36 %), sa Danmhairg (39 %), san Eastóin (40%) agus in Éirinn agus sa tSualainn (44% araon). </text:p>
        <text:p text:style-name="P21">I 24 Bhallstát den Aontas, ceapann tromlaigh nach gcuireann an gairmoideachas agus an ghairmoiliúint dóthain scileanna idirdhisciplíneacha ar fáil. I dtrí thír amháin, an Eastóin (49%), an Spáinn (47%) agus an Danmhairg (45%), ní aontaíonn níos mó freagróirí ná mar a aontaíonn siad leis an ráiteas. </text:p>
        <text:p text:style-name="P21">I roinnt Ballstát de chuid an Aontais, lena n-áirítear an Ghearmáin, an Ísiltír agus an Ostair, tá na tuairimí deighilte ar bhealach níos cothroime, agus aontaíonn na Ballstáit sin leis an ráiteas idir 45 % agus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876cm" svg:x="8.733cm" svg:y="-10.864cm"><draw:text-box><text:p text:style-name="P100"><text:span text:style-name="T58">QB7.6. Cuir in iúl dom a mhéid a aontaíonn tú nó nach n-aontaíonn tú le gach ceann de na ráitis seo a leanas: Ní sholáthraíonn an gairmoideachas agus an ghairmoiliúint dóthain scileanna idirdhisciplíneacha amhail cumarsáid nó smaointeoireacht chriticiúil (AE27) (%) </text:span></text:p></draw:text-box></draw:frame><draw:frame draw:style-name="gr176" draw:text-style-name="P104" svg:width="2.227cm" svg:height="0.902cm" svg:x="10.61cm" svg:y="-9.462cm"><draw:text-box><text:p text:style-name="P103"><text:span text:style-name="T58">Níl a fhios agam 13</text:span></text:p></draw:text-box></draw:frame><draw:frame draw:style-name="gr177" draw:text-style-name="P104" svg:width="1.823cm" svg:height="1.227cm" svg:x="9.024cm" svg:y="-7.528cm"><draw:text-box><text:p text:style-name="P103"><text:span text:style-name="T58">Easaontaím go mór le 8</text:span></text:p></draw:text-box></draw:frame><draw:frame draw:style-name="gr178" draw:text-style-name="P104" svg:width="2.234cm" svg:height="0.902cm" svg:x="9.125cm" svg:y="-3.985cm"><draw:text-box><text:p text:style-name="P103"><text:span text:style-name="T58">Ní aontaím 29</text:span></text:p></draw:text-box></draw:frame><draw:frame draw:style-name="gr179" draw:text-style-name="P101" svg:width="1.671cm" svg:height="1.876cm" svg:x="15.556cm" svg:y="-4.565cm"><draw:text-box><text:p text:style-name="P100"><text:span text:style-name="T58">Tá sé i gceist go n-aontófar 38</text:span></text:p></draw:text-box></draw:frame><draw:frame draw:style-name="gr180" draw:text-style-name="P101" svg:width="2.899cm" svg:height="0.902cm" svg:x="13.21cm" svg:y="-9.118cm"><draw:text-box><text:p text:style-name="P100"><text:span text:style-name="T58">Aontaím go mór le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1.227cm" svg:x="0.251cm" svg:y="0.101cm"><draw:text-box><text:p text:style-name="P100"><text:span text:style-name="T58">QB7.6. Cuir in iúl dom a mhéid a aontaíonn tú nó nach n-aontaíonn tú le gach ceann de na ráitis seo a leanas: Ní sholáthraíonn an gairmoideachas agus an ghairmoiliúint dóthain scileanna idirdhisciplíneacha amhail cumarsáid nó smaointeoireacht chriticiúil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648cm" svg:x="0.803cm" svg:y="8.779cm"><draw:text-box><text:p text:style-name="P105"><text:span text:style-name="T58">Aontaím go mór</text:span></text:p></draw:text-box></draw:frame><draw:frame draw:style-name="gr170" draw:text-style-name="P101" svg:width="2.857cm" svg:height="0.902cm" svg:x="3.812cm" svg:y="8.756cm"><draw:text-box><text:p text:style-name="P105"><text:span text:style-name="T58">Tá sé i gceist go n-aontófar</text:span></text:p></draw:text-box></draw:frame><draw:frame draw:style-name="gr171" draw:text-style-name="P101" svg:width="3.282cm" svg:height="0.902cm" svg:x="6.994cm" svg:y="8.799cm"><draw:text-box><text:p text:style-name="P105"><text:span text:style-name="T58">Tá sé i gceist easaontú</text:span></text:p></draw:text-box></draw:frame><draw:frame draw:style-name="gr172" draw:text-style-name="P101" svg:width="3.484cm" svg:height="0.646cm" svg:x="10.622cm" svg:y="8.756cm"><draw:text-box><text:p text:style-name="P105"><text:span text:style-name="T58">Easaontaím go mór</text:span></text:p></draw:text-box></draw:frame><draw:frame draw:style-name="gr173" draw:text-style-name="P101" svg:width="2.52cm" svg:height="0.902cm" svg:x="14.344cm" svg:y="8.756cm"><draw:text-box><text:p text:style-name="P105"><text:span text:style-name="T58">Níl a fhios agam</text:span></text:p></draw:text-box></draw:frame></draw:g></draw:g></text:p>
        <text:p text:style-name="P29">Athraíonn a mhéid a aontaíonn freagróirí nach soláthraíonn an gairmoideachas agus an ghairmoiliúint dóthain scileanna idirdhisciplíneacha de réir tosca sochdhéimeagrafacha agus dearcaidh mar a leanas: </text:p>
        <text:p text:style-name="P52">■ Tá difríochtaí measartha ann de réir catagóirí sochghairmiúla, agus is dóichí go gcreidfidh mic léinn agus oibrithe coiléar bán eile nach soláthraíonn VET dóthain scileanna idirdhisciplíneacha amhail cumarsáid nó smaointeoireacht chriticiúil (55 % araon), agus taifeadann freagróirí dífhostaithe leibhéil níos ísle go háirithe (45 %). </text:p>
        <text:p text:style-name="P52">■ De réir aoise ag deireadh an oideachais, is é seo an dearcadh is forleithne i measc freagróirí atá fós ag staidéar (54%), agus ina dhiaidh sin iad siúd a chríochnaigh oideachas 20 bliain d'aois nó níos déanaí agus iad siúd atá 16-19 mbliana d'aois (51% araon). Is lú seans go n-aontóidh freagróirí ar chríochnaigh a n-oideachas ag aois 15 nó níos luaithe leis an ráiteas seo (45%). </text:p>
        <text:p text:style-name="P52">■ De réir aoise, is é an dearcadh sin is forleithne i measc freagróirí idir 25 agus 39 mbliana d’aois (54 %), agus ina dhiaidh sin i measc freagróirí idir 15 agus 24 bliana d’aois agus idir 40 agus 54 bliana d’aois (52 % araon). Tá sé níos forleithne i measc daoine atá 55 bliana d’aois nó níos sine (48%). </text:p>
        <text:p text:style-name="P52">■ Is mó seans go n-aontóidh freagróirí a cheapann go bhfaigheann mic léinn dóthain faisnéise maidir le VET leis an ráiteas (55%) ná iad siúd a cheapann nach leor an fhaisnéis (48%). </text:p>
        <text:p text:style-name="P52">■ Níl ach éagsúlacht íosta ann agus tú ag féachaint ar fhreastal ar an ngairmoideachas agus ar an ngairmoiliúint. Níl ach beagán níos mó seans ann go n-aontóidh freagróirí a d’fhreastail ar an ngairmoideachas agus ar an ngairmoiliúint iad féin nach gcuireann an gairmoideachas agus an ghairmoiliúint scileanna idirdhisciplíneacha leordhóthanacha ar fáil (53 %) ná iad siúd nach bhfuil aon taithí acu ar an ngairmoideachas agus ar an ngairmoiliúint (50 %). </text:p>
        <text:p text:style-name="P52">■ Maidir lena n-íomhá den ghairmoideachas agus den ghairmoiliúint, níl ach beagán níos mó seans ann go n-aontóidh freagróirí a bhfuil íomhá dhearfach acu den ghairmoideachas agus den ghairmoiliúint leis an ráiteas seo ná iad siúd a bhfuil íomhá dhiúltach acu (53% vs. 50%). </text:p>
        <text:p text:style-name="P52">■ Níl aon difríochtaí de réir inscne.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Cuir in iúl dom a mhéid a aontaíonn tú nó nach n-aontaíonn tú le gach ceann de na ráitis seo a leanas: Ní sholáthraíonn IVET dóthain scileanna idirdhisciplíneacha amhail cumarsáid nó smaointeoireacht chriticiúil (%-AE)</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Iomlán ‘Aontaithe’</text:p>
            </table:table-cell>
            <table:table-cell table:style-name="Tableau22.A1" office:value-type="string">
              <text:p text:style-name="P87">Iomlán ‘Aontaithe’ </text:p>
            </table:table-cell>
            <table:table-cell table:style-name="Tableau22.A1" office:value-type="string">
              <text:p text:style-name="P87">Níl a fhios agam</text:p>
            </table:table-cell>
          </table:table-row>
          <table:table-row>
            <table:table-cell table:style-name="Tableau22.A1" office:value-type="string">
              <text:p text:style-name="P91">AE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Inscne</text:p>
            </table:table-cell>
            <table:covered-table-cell/>
            <table:covered-table-cell/>
            <table:covered-table-cell/>
          </table:table-row>
          <table:table-row>
            <table:table-cell table:style-name="Tableau22.A1" office:value-type="string">
              <text:p text:style-name="P91">Fear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Bean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Aois</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Oideachas (Deireadh)</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Fós ag staidéar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Catagóir shochghairmiúil</text:p>
            </table:table-cell>
            <table:covered-table-cell/>
            <table:covered-table-cell/>
            <table:covered-table-cell/>
          </table:table-row>
          <table:table-row>
            <table:table-cell table:style-name="Tableau22.A1" office:value-type="string">
              <text:p text:style-name="P91">Féinfhostaithe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Bainisteoirí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Coiléir bhána eile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Oibrithe láimhe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Daoine tí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Dífhostaithe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Ar scor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Mic léinn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Uirbiú suibiachtúil</text:p>
            </table:table-cell>
            <table:covered-table-cell/>
            <table:covered-table-cell/>
            <table:covered-table-cell/>
          </table:table-row>
          <table:table-row>
            <table:table-cell table:style-name="Tableau22.A1" office:value-type="string">
              <text:p text:style-name="P91">Ceantar tuaithe nó sráidbhaile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Baile beag nó meánmhéide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Baile mór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Dearcadh IVET in (Ár dTír)</text:p>
            </table:table-cell>
            <table:covered-table-cell/>
            <table:covered-table-cell/>
            <table:covered-table-cell/>
          </table:table-row>
          <table:table-row>
            <table:table-cell table:style-name="Tableau22.A1" office:value-type="string">
              <text:p text:style-name="P91">Dearfach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Diúltach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D’fhreastail tú riamh ar ghairmoiliúint tosaigh (meánoideachas sinsearach)</text:p>
            </table:table-cell>
            <table:covered-table-cell/>
            <table:covered-table-cell/>
            <table:covered-table-cell/>
          </table:table-row>
          <table:table-row>
            <table:table-cell table:style-name="Tableau22.A1" office:value-type="string">
              <text:p text:style-name="P91">Tá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Níl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
        <text:p text:style-name="P51">Deir leath de shaoránaigh an Aontais gur minic nach leor cláir ghairmoideachais agus ghairmoiliúna chun bunscileanna amhail litearthacht nó litearthacht dhigiteach a theagasc </text:p>
        <text:p text:style-name="P21">Ar fud an Aontais Eorpaigh, creideann 50 % de na freagróirí gur minic nach leor cláir ghairmoideachais agus ghairmoiliúna chun bunscileanna amhail litearthacht nó litearthacht dhigiteach a theagasc, lena n-áirítear 12 % a aontaíonn go láidir agus 38 % a aontaíonn de ghnáth.<text:note text:id="ftn48" text:note-class="footnote"><text:note-citation>48</text:note-citation><text:note-body><text:p text:style-name="P13">QB7.7. Cuir in iúl dom a mhéid a aontaíonn tú nó nach n-aontaíonn tú le gach ceann de na ráitis seo a leanas: Is minic a theipeann ar chláir ghairmoideachais agus ghairmoiliúna bunscileanna amhail litearthacht nó litearthacht dhigiteach a mhúineadh. </text:p></text:note-body></text:note> I gcodarsnacht leis sin, easaontaíonn 38% leis an ráiteas seo, agus níl a fhios ag 12%. </text:p>
        <text:p text:style-name="P21">I 15 Bhallstát, aontaíonn leath na bhfreagróirí ar a laghad leis an ráiteas. </text:p>
        <text:p text:style-name="P21">Tá éagsúlacht mhór sna tuairimí maidir leis an tsaincheist sin ar fud na mBallstát. Taifeadtar na leibhéil is airde comhaontaithe sa Pholainn agus sa tSlóivéin (65 % araon), agus ina dhiaidh sin sa Chróit (64 %), agus san Iodáil agus san Ungáir (60 % araon). Taifeadtar na leibhéil is ísle san Eastóin (32 %), sa tSualainn (34 %) agus sa Spáinn (35 %).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1.227cm" svg:x="0.002cm" svg:y="2.838cm"><draw:text-box><text:p text:style-name="P100"><text:span text:style-name="T58">QB7.7. Cuir in iúl dom a mhéid a aontaíonn tú nó nach n-aontaíonn tú le gach ceann de na ráitis seo a leanas: Is minic a theipeann ar chláir ghairmoideachais agus ghairmoiliúna bunscileanna amhail litearthacht nó litearthacht dhigiteach a mhúineadh.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578cm" svg:x="0.997cm" svg:y="11.47cm"><draw:text-box><text:p text:style-name="P100"><text:span text:style-name="T58">Easaontaím go mór</text:span></text:p></draw:text-box></draw:frame><draw:frame draw:style-name="gr155" draw:text-style-name="P101" svg:width="2.599cm" svg:height="0.902cm" svg:x="4.766cm" svg:y="11.469cm"><draw:text-box><text:p text:style-name="P100"><text:span text:style-name="T58">Tá sé i gceist easaontú</text:span></text:p></draw:text-box></draw:frame><draw:frame draw:style-name="gr156" draw:text-style-name="P101" svg:width="2.234cm" svg:height="0.902cm" svg:x="8.125cm" svg:y="11.47cm"><draw:text-box><text:p text:style-name="P100"><text:span text:style-name="T58">Tá sé i gceist go n-aontófar</text:span></text:p></draw:text-box></draw:frame><draw:frame draw:style-name="gr157" draw:text-style-name="P101" svg:width="2.352cm" svg:height="0.902cm" svg:x="11.081cm" svg:y="11.49cm"><draw:text-box><text:p text:style-name="P100"><text:span text:style-name="T58">Aontaím go mór</text:span></text:p></draw:text-box></draw:frame><draw:frame draw:style-name="gr158" draw:text-style-name="P101" svg:width="1.895cm" svg:height="0.902cm" svg:x="13.956cm" svg:y="11.495cm"><draw:text-box><text:p text:style-name="P100"><text:span text:style-name="T58">Níl a fhios agam</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551cm" svg:x="8.735cm" svg:y="-6.974cm"><draw:text-box><text:p text:style-name="P100"><text:span text:style-name="T58">QB7.7: Cuir in iúl dom a mhéid a aontaíonn tú nó nach n-aontaíonn tú le gach ceann de na ráitis seo a leanas: - Is minic nach múineann cláir IVET bunscileanna amhail litearthacht nó litearthacht dhigiteach (AE27) (%) </text:span></text:p></draw:text-box></draw:frame><draw:frame draw:style-name="gr161" draw:text-style-name="P107" svg:width="1.906cm" svg:height="0.902cm" svg:x="10.928cm" svg:y="-5.247cm"><draw:text-box><text:p text:style-name="P106"><text:span text:style-name="T58">Níl a fhios agam 12</text:span></text:p></draw:text-box></draw:frame><draw:frame draw:style-name="gr162" draw:text-style-name="P104" svg:width="2.336cm" svg:height="0.902cm" svg:x="9.185cm" svg:y="-4.224cm"><draw:text-box><text:p text:style-name="P103"><text:span text:style-name="T58">Easaontaím go mór le 5</text:span></text:p></draw:text-box></draw:frame><draw:frame draw:style-name="gr163" draw:text-style-name="P104" svg:width="2.057cm" svg:height="1.551cm" svg:x="9.486cm" svg:y="-0.906cm"><draw:text-box><text:p text:style-name="P103"><text:span text:style-name="T58">Tá sé i gceist easaontú le 25</text:span></text:p></draw:text-box></draw:frame><draw:frame draw:style-name="gr164" draw:text-style-name="P101" svg:width="1.719cm" svg:height="2.2cm" svg:x="14.492cm" svg:y="-1.428cm"><draw:text-box><text:p text:style-name="P100"><text:span text:style-name="T58">Tá sé i gceist comhaontú a dhéanamh 33</text:span></text:p></draw:text-box></draw:frame><draw:frame draw:style-name="gr165" draw:text-style-name="P101" svg:width="2.035cm" svg:height="0.902cm" svg:x="13.392cm" svg:y="-5.268cm"><draw:text-box><text:p text:style-name="P100"><text:span text:style-name="T58">Aontaím go mór le 12</text:span></text:p></draw:text-box></draw:frame></draw:g>Sna Ballstáit ina bhfuil tuairimí roinnte ar bhealach níos cothroime, tá an tuairim sin ag 43 % sa Danmhairg agus sa Laitvia, 44 % in Éirinn agus i Lucsamburg, agus 45 % san Ísiltír.</text:p>
        <text:p text:style-name="P29">Athraíonn a mhéid a aontaíonn freagróirí gur minic a theipeann ar chláir ghairmoideachais agus ghairmoiliúna bunscileanna a theagasc de réir tosca sochdhéimeagrafacha agus dearcaidh mar seo a leanas. </text:p>
        <text:p text:style-name="P52">■ De réir aoise ag deireadh an oideachais, is dóichí go n-aontóidh freagróirí a chríochnaigh an t-oideachas idir 16 agus 19 mbliana d’aois (53%) gur minic a theipeann ar an ngairmoideachas agus ar an ngairmoiliúint bunscileanna a theagasc, agus ina dhiaidh sin iad siúd a chríochnaigh ag 20 bliain d’aois nó níos sine (50%). Is lú an seans go n-aontóidh freagróirí ar chríochnaigh a n-oideachas ag aois 15 nó níos luaithe (44%). </text:p>
        <text:p text:style-name="P52">■ Tá an leibhéal is airde comhaontaithe ag freagróirí idir 25 agus 39 mbliana d’aois, (53%) agus ina dhiaidh sin tá freagróirí idir 40 agus 54 bliana d’aois (52 %). Is lú seans go n-aontóidh daoine idir 15 – 24 agus 55 bliana d’aois agus níos sine (49 % araon). </text:p>
        <text:p text:style-name="P52">■ Is mó an seans go roinnfidh freagróirí a d’fhreastail ar an ngairmoideachas agus ar an ngairmoiliúint iad féin an t-ábhar imní sin (53%) ná iad siúd nach raibh (48%) acu. </text:p>
        <text:p text:style-name="P52">■ Iad siúd a chreideann go bhfaigheann mic léinn dóthain faisnéise maidir le deiseanna gairmoideachais agus gairmoiliúna, is mó an seans go ndéarfaidh siad go dteipeann ar an ngairmoideachas agus ar an ngairmoiliúint bunscileanna a mhúineadh (56% vs 45%). </text:p>
        <text:p text:style-name="P52">■ Trí chonair mholta, is mó seans go n-aontóidh freagróirí a mholfadh meánoideachas ginearálta leis an ráiteas seo (55%) ná iad siúd a mholfadh gairmoideachas meánscoile (51%). </text:p>
        <text:p text:style-name="P52">■ Níl aon difríochtaí de réir inscne.</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Cuir in iúl dom a mhéid a aontaíonn tú nó nach n-aontaíonn tú le gach ceann de na ráitis seo a leanas: Is minic nach múineann cláir IVET bunscileanna amhail litearthacht nó litearthacht dhigiteach (%-AE)</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Iomlán ‘Aontaithe’</text:p>
            </table:table-cell>
            <table:table-cell table:style-name="Tableau23.A1" office:value-type="string">
              <text:p text:style-name="P69">Iomlán ‘Aontaithe’ </text:p>
            </table:table-cell>
            <table:table-cell table:style-name="Tableau23.A1" office:value-type="string">
              <text:p text:style-name="P69">Níl a fhios agam</text:p>
            </table:table-cell>
          </table:table-row>
          <table:table-row>
            <table:table-cell table:style-name="Tableau23.A1" office:value-type="string">
              <text:p text:style-name="P71">AE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Inscne</text:p>
            </table:table-cell>
            <table:covered-table-cell/>
            <table:covered-table-cell/>
            <table:covered-table-cell/>
          </table:table-row>
          <table:table-row>
            <table:table-cell table:style-name="Tableau23.A1" office:value-type="string">
              <text:p text:style-name="P71">Fear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Bean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Aois</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Oideachas (Deireadh)</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Fós ag staidéar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Catagóir shochghairmiúil</text:p>
            </table:table-cell>
            <table:covered-table-cell/>
            <table:covered-table-cell/>
            <table:covered-table-cell/>
          </table:table-row>
          <table:table-row>
            <table:table-cell table:style-name="Tableau23.A1" office:value-type="string">
              <text:p text:style-name="P71">Féinfhostaithe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Bainisteoirí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Coiléir bhána eile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Oibrithe láimhe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Daoine tí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Dífhostaithe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Ar scor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Mic léinn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Uirbiú suibiachtúil</text:p>
            </table:table-cell>
            <table:covered-table-cell/>
            <table:covered-table-cell/>
            <table:covered-table-cell/>
          </table:table-row>
          <table:table-row>
            <table:table-cell table:style-name="Tableau23.A1" office:value-type="string">
              <text:p text:style-name="P71">Ceantar tuaithe nó sráidbhaile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Baile beag nó meánmhéide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Baile mór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Dearcadh IVET in (Ár dTír)</text:p>
            </table:table-cell>
            <table:covered-table-cell/>
            <table:covered-table-cell/>
            <table:covered-table-cell/>
          </table:table-row>
          <table:table-row>
            <table:table-cell table:style-name="Tableau23.A1" office:value-type="string">
              <text:p text:style-name="P71">Dearfach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Diúltach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D’fhreastail tú riamh ar ghairmoiliúint tosaigh (meánoideachas sinsearach)</text:p>
            </table:table-cell>
            <table:covered-table-cell/>
            <table:covered-table-cell/>
            <table:covered-table-cell/>
          </table:table-row>
          <table:table-row>
            <table:table-cell table:style-name="Tableau23.A1" office:value-type="string">
              <text:p text:style-name="P71">Tá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Níl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
        <text:h text:style-name="P19" text:outline-level="2"><text:bookmark-start text:name="__RefHeading___Toc215594_2930363814"/>2. Dúshláin a bhaineann le treoraíocht agus steiréitíopaí inscne <text:bookmark-end text:name="__RefHeading___Toc215594_2930363814"/></text:h>
        <text:p text:style-name="P50">Deir seisear as gach deichniúr saoránach den Aontas go bhfaigheann daoine atá ar tí oideachas meánscoile uachtaraí a roghnú a ndóthain eolais faoi dheiseanna gairmoideachais agus gairmoiliúna</text:p>
        <text:p text:style-name="P21">Ar fud an Aontais Eorpaigh, creideann 61 % de shaoránaigh go bhfaigheann daoine atá ar tí a n-oideachas meánscoile uachtaraí a roghnú a ndóthain faisnéise maidir le deiseanna gairmoideachais agus gairmoiliúna, lena n-áirítear 12 % a aontaíonn go láidir agus 49 % a aontaíonn de ghnáth. Easaontaíonn triúr as gach deichniúr freagróirí (30 %), agus níl a fhios ag 9%<text:note text:id="ftn49" text:note-class="footnote"><text:note-citation>49</text:note-citation><text:note-body><text:p text:style-name="P13">QB5. An bhféadfá a rá liom cá mhéad a aontaíonn tú nó nach n-aontaíonn tú leis an ráiteas seo a leanas: In (Ár dTír), faigheann daoine atá ar tí a n-oideachas meánscoile uachtaraí a roghnú a ndóthain faisnéise faoi dheiseanna gairmoideachais agus gairmoiliúna. </text:p></text:note-body></text:note>. </text:p>
        <text:p text:style-name="P21">I gcomhthéacs, d’iarr suirbhé Cedefop 2016 (AE28) ceist chomhchosúil ach ní ceist chomhionann, inar díríodh ar cé acu a tugadh nó nár tugadh faisnéis do dhaoine tráth a rinne siad a rogha thánaisteach uachtaraí. Tá na torthaí réasúnta cobhsaí le himeacht ama: sa suirbhé sin, dúirt 58 % go raibh, dúirt 40 % nach raibh, agus ní raibh a fhios ag 2 %.<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3">https://www.cedefop.europa.eu/en/tools/opinion-survey-on-vet?visualisation=MAP&amp;topic=group2&amp;question=Q21T2__Q&amp;freagraí=Q21T2_A1&amp;subset=EducationLevel&amp;subsetVal=All&amp;country=AT&amp;countryB=EU28 Tá foclaíocht na gceisteanna éagsúil leis an suirbhé reatha, ina n-iarrtar</text:span></text:a><text:span text:style-name="T53"> faisnéis atá ar fáil do dhaoine a roghnaíonn oideachas meánscoile uachtaraí faoi láthair, agus d’iarr mír 2016 ar fhreagróirí machnamh a dhéanamh ar a dtaithí féin. C6: "Nuair a bhí cinneadh á dhéanamh agat faoi d'oideachas meánscoile uachtaraí, ar tugadh eolas duit faoin ngairmoideachas?"</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27cm" svg:x="-0.219cm" svg:y="0.014cm"><draw:text-box><text:p text:style-name="P100"><text:span text:style-name="T58">QB5. An bhféadfá a rá liom cá mhéad a aontaíonn tú nó nach n-aontaíonn tú leis an ráiteas seo a leanas In {Ár dTír}. faigheann daoine atá ar tí a n-oideachas meánscoile uachtaraí a roghnú a ndóthain faisnéise faoi dheiseanna gairmoideachais agus gairmoiliúna.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578cm" svg:x="3.847cm" svg:y="8.772cm"><draw:text-box><text:p text:style-name="P100"><text:span text:style-name="T58">Iomlán ‘Aontaithe’</text:span></text:p></draw:text-box></draw:frame><draw:frame draw:style-name="gr142" draw:text-style-name="P101" svg:width="2.504cm" svg:height="0.902cm" svg:x="7.891cm" svg:y="8.772cm"><draw:text-box><text:p text:style-name="P100"><text:span text:style-name="T58">Iomlán ‘Aontaithe’</text:span></text:p></draw:text-box></draw:frame><draw:frame draw:style-name="gr143" draw:text-style-name="P101" svg:width="1.976cm" svg:height="0.902cm" svg:x="12.442cm" svg:y="8.692cm"><draw:text-box><text:p text:style-name="P100"><text:span text:style-name="T58">Níl a fhios agam</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876cm" svg:x="9cm" svg:y="-8.001cm"><draw:text-box><text:p text:style-name="P100"><text:span text:style-name="T58">QB5: An bhféadfá a rá liom cá mhéad a aontaíonn tú nó nach n-aontaíonn tú leis an ráiteas seo a leanas: In (Ár dTír), faigheann daoine atá ar tí a n-oideachas meánscoile uachtaraí a roghnú a ndóthain faisnéise faoi dheiseanna gairmoideachais agus gairmoiliúna. (AE27) (%) </text:span></text:p></draw:text-box></draw:frame><draw:frame draw:style-name="gr146" draw:text-style-name="P107" svg:width="2.804cm" svg:height="0.578cm" svg:x="11.145cm" svg:y="-6.445cm"><draw:text-box><text:p text:style-name="P106"><text:span text:style-name="T58">Níl a fhios agam 9</text:span></text:p></draw:text-box></draw:frame><draw:frame draw:style-name="gr147" draw:text-style-name="P104" svg:width="1.641cm" svg:height="1.227cm" svg:x="9.795cm" svg:y="-5.731cm"><draw:text-box><text:p text:style-name="P103"><text:span text:style-name="T58">Easaontaím go mór le 6</text:span></text:p></draw:text-box></draw:frame><draw:frame draw:style-name="gr148" draw:text-style-name="P104" svg:width="1.71cm" svg:height="1.551cm" svg:x="8.834cm" svg:y="-3.635cm"><draw:text-box><text:p text:style-name="P103"><text:span text:style-name="T58">Tá sé i gceist easaontú le 24</text:span></text:p></draw:text-box></draw:frame><draw:frame draw:style-name="gr149" draw:text-style-name="P101" svg:width="1.592cm" svg:height="2.2cm" svg:x="15.032cm" svg:y="-1.466cm"><draw:text-box><text:p text:style-name="P100"><text:span text:style-name="T58">Tá sé i gceist comhaontú 49 a dhéanamh</text:span></text:p></draw:text-box></draw:frame><draw:frame draw:style-name="gr150" draw:text-style-name="P101" svg:width="1.893cm" svg:height="1.227cm" svg:x="14.016cm" svg:y="-6.413cm"><draw:text-box><text:p text:style-name="P100"><text:span text:style-name="T58">Aontaím go mór le 12</text:span></text:p></draw:text-box></draw:frame></draw:g>Sa suirbhé reatha, tá tuairimí éagsúla ann ar fud na mBallstát. Taifeadtar na leibhéil is airde comhaontaithe san Ostair (80 %), sa tSlóvaic (79 %), agus sa tSeicia agus sa Pholainn (76 % araon). Taifeadtar na leibhéil is ísle sa Fhrainc (48 %), sa Danmhairg (49 %) agus sa Spáinn (50 %). D’fhreagair sciar suntasach de na freagróirí ‘níl a fhios agam’, agus na rátaí is airde sa tSualainn (18 %), sa Phortaingéil (17 %) agus i Lucsamburg (15 %). </text:p>
        <text:p text:style-name="P29">A mhéid a aontaíonn freagróirí go bhfaigheann daoine dóthain faisnéise faoi dheiseanna gairmoideachais agus gairmoiliúna, athraíonn sé sin de réir tosca sochdhéimeagrafacha agus dearcaidh mar a leanas. </text:p>
        <text:p text:style-name="P52">■ Is mó i bhfad an seans go n-aontóidh freagróirí a fheiceann an gairmoideachas agus an ghairmoiliúint i bhfianaise dhearfach ina dtír féin go bhfuil dóthain faisnéise ann faoi na deiseanna sin (74%), i gcomparáid le 36% díobh siúd a deir go bhfuil íomhá dhiúltach ag an ngairmoideachas agus ag an ngairmoiliúint. </text:p>
        <text:p text:style-name="P52">■ Ar an gcaoi chéanna, is mó i bhfad an seans go gcreideann freagróirí a bhfuil tuairimí fabhracha acu maidir le cáilíocht agus deiseanna an ghairmoideachais agus na gairmoiliúna go bhfuil dóthain faisnéise ar fáil. Baineann sé seo leo siúd: Creideann CnaR go gcuireann an gairmoideachas agus an ghairmoiliúint foghlaim ardcháilíochta ar fáil (69 % vs 44 %). a rá go bhfuil múinteoirí gairmoideachais agus gairmoiliúna inniúil (67 % vs 43 %); a chomhaontú go dtugann an gairmoideachas agus an ghairmoiliúint rochtain ar bhonneagar nua-aimseartha (67 % vs 45 %) agus go múineann an gairmoideachas agus an ghairmoiliúint scileanna teicniúla (65 % vs 43 %); creideann siad go gcuireann an gairmoideachas agus an ghairmoiliúint deiseanna ar fáil chun staidéar a dhéanamh thar lear (69% vs 52%) agus bealach chun staidéar ollscoile a dhéanamh (67% vs 54%). Baineann sé freisin leo siúd nach mbraitheann easpa scileanna idirdhisciplíneacha (67% vs 61%) nó bunscileanna (68% vs 59%). </text:p>
        <text:p text:style-name="P52">■ Tá roinnt difríochtaí suntasacha ann de réir catagóir soch-ghairmiúil: Creideann 65 % d’oibrithe bóna bháin eile go bhfaigheann daoine atá ar tí oideachas meánscoile uachtaraí a roghnú a ndóthain faisnéise maidir le deiseanna gairmoideachais agus gairmoiliúna, i gcomparáid le 50 % i measc freagróirí dífhostaithe. </text:p>
        <text:p text:style-name="P52">■ Is dóichí go n-aontóidh freagróirí a chríochnaigh an t-oideachas idir 16-19 mbliana d’aois (63%). Is iad na daoine a chríochnaigh a gcuid oideachais nuair a bhí siad 15 bliana d'aois nó níos óige is lú seans go ndéanfaidh siad amhlaidh (58%). </text:p>
        <text:p text:style-name="P52">■ Níl aon difríochtaí de réir inscne nó aoise.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An bhféadfá a rá liom cá mhéad a aontaíonn tú nó nach n-aontaíonn tú leis an ráiteas seo a leanas: In (Ár dTír), faigheann daoine atá ar tí a n-oideachas meánscoile uachtaraí a roghnú a ndóthain faisnéise faoi dheiseanna gairmoideachais agus gairmoiliúna. (%-AE)</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Iomlán ‘Aontaithe’</text:p>
            </table:table-cell>
            <table:table-cell table:style-name="Tableau24.A1" office:value-type="string">
              <text:p text:style-name="P69">Iomlán ‘Aontaithe’ </text:p>
            </table:table-cell>
            <table:table-cell table:style-name="Tableau24.A1" office:value-type="string">
              <text:p text:style-name="P69">Níl a fhios agam</text:p>
            </table:table-cell>
          </table:table-row>
          <table:table-row>
            <table:table-cell table:style-name="Tableau24.A1" office:value-type="string">
              <text:p text:style-name="P71">AE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Inscne</text:p>
            </table:table-cell>
            <table:covered-table-cell/>
            <table:covered-table-cell/>
            <table:covered-table-cell/>
          </table:table-row>
          <table:table-row>
            <table:table-cell table:style-name="Tableau24.A1" office:value-type="string">
              <text:p text:style-name="P71">Fear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Bean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Aois</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Oideachas (Deireadh)</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Fós ag staidéar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Catagóir shochghairmiúil</text:p>
            </table:table-cell>
            <table:covered-table-cell/>
            <table:covered-table-cell/>
            <table:covered-table-cell/>
          </table:table-row>
          <table:table-row>
            <table:table-cell table:style-name="Tableau24.A1" office:value-type="string">
              <text:p text:style-name="P71">Féinfhostaithe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Bainisteoirí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Coiléir bhána eile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Oibrithe láimhe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Daoine tí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Dífhostaithe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Ar scor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Mic léinn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Uirbiú suibiachtúil</text:p>
            </table:table-cell>
            <table:covered-table-cell/>
            <table:covered-table-cell/>
            <table:covered-table-cell/>
          </table:table-row>
          <table:table-row>
            <table:table-cell table:style-name="Tableau24.A1" office:value-type="string">
              <text:p text:style-name="P71">Ceantar tuaithe nó sráidbhaile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Baile beag nó meánmhéide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Baile mór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Dearcadh IVET in (Ár dTír)</text:p>
            </table:table-cell>
            <table:covered-table-cell/>
            <table:covered-table-cell/>
            <table:covered-table-cell/>
          </table:table-row>
          <table:table-row>
            <table:table-cell table:style-name="Tableau24.A1" office:value-type="string">
              <text:p text:style-name="P71">Dearfach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Diúltach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D’fhreastail tú riamh ar ghairmoiliúint tosaigh (meánoideachas sinsearach)</text:p>
            </table:table-cell>
            <table:covered-table-cell/>
            <table:covered-table-cell/>
            <table:covered-table-cell/>
          </table:table-row>
          <table:table-row>
            <table:table-cell table:style-name="Tableau24.A1" office:value-type="string">
              <text:p text:style-name="P71">Tá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Níl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
        <text:p text:style-name="P51">Deir thart ar sheachtar as gach deichniúr saoránach den Aontas gur lú an spreagadh a d’fhéadfadh teaghlaigh agus scoileanna a thabhairt do mhná a bhfuil suim acu i réimsí<text:note text:id="ftn51" text:note-class="footnote"><text:note-citation>51</text:note-citation><text:note-body><text:p text:style-name="P13">Eolaíocht, Teicneolaíocht, Innealtóireacht agus Matamaitic </text:p></text:note-body></text:note> a bhaineann le ETIM sa ghairmoideachas agus sa ghairmoiliúint ná mar a thugtar d’fhir </text:p>
        <text:p text:style-name="P21">Ar fud an Aontais Eorpaigh, deir 69 % de shaoránaigh an Aontais go bhféadfadh mná a bhfuil suim acu i réimsí a bhaineann le ETIM sa ghairmoideachas agus sa ghairmoiliúint níos lú spreagtha a fháil ó theaghlaigh agus ó scoileanna ná fir a bhfuil suim acu i réimsí a bhaineann le ETIM, lena n-áirítear 19 % a aontaíonn go láidir agus 50 % a aontaíonn de ghnáth.<text:note text:id="ftn52" text:note-class="footnote"><text:note-citation>52</text:note-citation><text:note-body><text:p text:style-name="P13">QB10.2. Cuir in iúl dom a mhéid a aontaíonn tú nó nach n-aontaíonn tú le gach ceann de na ráitis seo a leanas: Féadfaidh mná a bhfuil suim acu i réimsí a bhaineann le ETIM sa ghairmoideachas agus sa ghairmoiliúint níos lú spreagtha a fháil ó theaghlaigh agus ó scoileanna ná fir a bhfuil suim acu i réimsí a bhaineann le ETIM. </text:p></text:note-body></text:note> Easaontaíonn duine as gach ceathrar (25%), agus níl a fhios ag 6%. </text:p>
        <text:p text:style-name="P21">Tá tuairimí éagsúla ann ar fud na mBallstát. Taifeadtar na leibhéil is airde comhaontaithe san Ungáir agus sa Pholainn (81 %) agus sa Chróit (78 %). Taifeadtar na leibhéil is ísle sa Laitvia (49 %), sa Spáinn (54 %) agus sa Ghréig (60 %). </text:p>
        <text:p text:style-name="P21">I 25 Bhallstát, deir seisear as gach deichniúr freagróirí ar a laghad go bhféadfadh mná ar spéis leo réimsí a bhaineann le ETIM sa ghairmoideachas agus sa ghairmoiliúint níos lú spreagtha a fháil ó theaghlaigh agus ó scoileanna ná fir ar spéis leo réimsí a bhaineann le ETIM.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58">QB10.2. Cuir in iúl dom a mhéid a aontaíonn tú nó nach n-aontaíonn tú le gach ceann de na ráitis seo a leanas: Féadfaidh mná a bhfuil suim acu i réimsí a bhaineann le ETIM sa ghairmoideachas agus sa ghairmoiliúint níos lú spreagtha a fháil ó theaghlaigh agus ó scoileanna ná fir a bhfuil suim acu i réimsí a bhaineann le ETIM.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648cm" svg:x="1.164cm" svg:y="10.193cm"><draw:text-box><text:p text:style-name="P105"><text:span text:style-name="T58">Aontaím go mór</text:span></text:p></draw:text-box></draw:frame><draw:frame draw:style-name="gr127" draw:text-style-name="P101" svg:width="2.946cm" svg:height="1.004cm" svg:x="4.172cm" svg:y="10.171cm"><draw:text-box><text:p text:style-name="P105"><text:span text:style-name="T58">Tá sé i gceist go n-aontófar</text:span></text:p></draw:text-box></draw:frame><draw:frame draw:style-name="gr128" draw:text-style-name="P101" svg:width="3.28cm" svg:height="0.902cm" svg:x="7.355cm" svg:y="10.215cm"><draw:text-box><text:p text:style-name="P105"><text:span text:style-name="T58">Tá sé i gceist easaontú</text:span></text:p></draw:text-box></draw:frame><draw:frame draw:style-name="gr129" draw:text-style-name="P101" svg:width="3.484cm" svg:height="0.646cm" svg:x="10.984cm" svg:y="10.172cm"><draw:text-box><text:p text:style-name="P105"><text:span text:style-name="T58">Easaontaím go mór</text:span></text:p></draw:text-box></draw:frame><draw:frame draw:style-name="gr130" draw:text-style-name="P101" svg:width="2.518cm" svg:height="0.902cm" svg:x="14.706cm" svg:y="10.172cm"><draw:text-box><text:p text:style-name="P105"><text:span text:style-name="T58">Níl a fhios agam</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2cm" svg:x="9.228cm" svg:y="-8.165cm"><draw:text-box><text:p text:style-name="P100"><text:span text:style-name="T58">QB10.2: Cuir in iúl dom a mhéid a aontaíonn tú nó nach n-aontaíonn tú le gach ceann de na ráitis seo a leanas: - Is lú an spreagadh a fhaigheann mná a bhfuil suim acu i réimsí a bhaineann le STEM in IVET ó theaghlaigh agus ó scoileanna ná mar a fhaigheann fir a bhfuil suim acu i réimsí a bhaineann le STEM {EU27) (%} </text:span></text:p></draw:text-box></draw:frame><draw:frame draw:style-name="gr133" draw:text-style-name="P107" svg:width="1.976cm" svg:height="0.902cm" svg:x="12.22cm" svg:y="-6.013cm"><draw:text-box><text:p text:style-name="P106"><text:span text:style-name="T58">Níl a fhios agam 6</text:span></text:p></draw:text-box></draw:frame><draw:frame draw:style-name="gr134" draw:text-style-name="P104" svg:width="2.788cm" svg:height="0.902cm" svg:x="10.042cm" svg:y="-5.246cm"><draw:text-box><text:p text:style-name="P103"><text:span text:style-name="T58">Easaontaím go mór le 5</text:span></text:p></draw:text-box></draw:frame><draw:frame draw:style-name="gr135" draw:text-style-name="P104" svg:width="2.553cm" svg:height="0.902cm" svg:x="8.835cm" svg:y="-3.182cm"><draw:text-box><text:p text:style-name="P103"><text:span text:style-name="T58">Tá sé i gceist easaontú 20</text:span></text:p></draw:text-box></draw:frame><draw:frame draw:style-name="gr136" draw:text-style-name="P101" svg:width="2.696cm" svg:height="0.902cm" svg:x="13.897cm" svg:y="-0.06cm"><draw:text-box><text:p text:style-name="P100"><text:span text:style-name="T58">Tá sé i gceist go n-aontófar 50</text:span></text:p></draw:text-box></draw:frame><draw:frame draw:style-name="gr137" draw:text-style-name="P101" svg:width="1.777cm" svg:height="1.227cm" svg:x="14.806cm" svg:y="-5.563cm"><draw:text-box><text:p text:style-name="P100"><text:span text:style-name="T58">Aontaím go </text:span><text:span text:style-name="T58">láidir 19 </text:span></text:p></draw:text-box></draw:frame></draw:g></text:p>
        <text:p text:style-name="P29">Athraíonn tosca sochdhéimeagrafacha a mhéid a aontaíonn freagróirí go bhféadfadh mná a bhfuil suim acu i réimsí a bhaineann le ETIM níos lú spreagtha a fháil ná fir, mar a leanas. </text:p>
        <text:p text:style-name="P52">■ De réir aoise ag deireadh an oideachais, is dóichí go gcreideann freagróirí atá fós i mbun staidéir gur lú an spreagadh a fhaigheann mná a bhfuil suim acu i réimsí gairmoideachais agus gairmoiliúna a bhaineann le ETIM ná fir (73 %), agus aontaíonn 71 % díobh siúd a chríochnaigh a n-oideachas in aois 20+ agus 69 % díobh siúd a chríochnaigh idir 16 – 19 mbliana d’aois. Titeann an figiúr sin go 63 % i gcás freagróirí a chríochnaigh an t-oideachas agus iad 15 bliana d’aois nó níos óige. </text:p>
        <text:p text:style-name="P52">■ Tá roinnt difríochtaí ann de réir catagóir shochghairmiúil, le 74% de fhreagróirí féinfhostaithe agus 72% de mhic léinn ag teacht leis an tuairim sin, i gcomparáid le 66% de dhaoine tí. </text:p>
        <text:p text:style-name="P52">■ De réir aoise, is ionann an dearcadh seo agus 72% i measc freagróirí idir 15-24 bliana d'aois i gcomparáid le 68% i measc daoine atá 55 bliana d'aois nó níos sine. </text:p>
        <text:p text:style-name="P52">■ Níl aon difríochtaí de réir inscne.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Cuir in iúl dom a mhéid a aontaíonn tú nó a easaontaíonn tú le gach ceann de na ráitis seo a leanas: Mná a bhfuil suim acu i réimsí a bhaineann le STEM in IVET, d’fhéadfadh sé gur lú an spreagadh a thabharfaí dóibh ó theaghlaigh agus ó scoileanna ná mar a thabharfaí d’fhir a bhfuil suim acu i réimsí a bhaineann le STEM (%-EU)</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Iomlán ‘Aontaithe’</text:p>
            </table:table-cell>
            <table:table-cell table:style-name="Tableau25.A1" office:value-type="string">
              <text:p text:style-name="P69">Iomlán ‘Aontaithe’ </text:p>
            </table:table-cell>
            <table:table-cell table:style-name="Tableau25.A1" office:value-type="string">
              <text:p text:style-name="P69">Níl a fhios agam</text:p>
            </table:table-cell>
          </table:table-row>
          <table:table-row>
            <table:table-cell table:style-name="Tableau25.A1" office:value-type="string">
              <text:p text:style-name="P71">AE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Inscne</text:p>
            </table:table-cell>
            <table:covered-table-cell/>
            <table:covered-table-cell/>
            <table:covered-table-cell/>
          </table:table-row>
          <table:table-row>
            <table:table-cell table:style-name="Tableau25.A1" office:value-type="string">
              <text:p text:style-name="P71">Fear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Bean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Aois</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Oideachas (Deireadh)</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Fós ag staidéar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Catagóir shochghairmiúil</text:p>
            </table:table-cell>
            <table:covered-table-cell/>
            <table:covered-table-cell/>
            <table:covered-table-cell/>
          </table:table-row>
          <table:table-row>
            <table:table-cell table:style-name="Tableau25.A1" office:value-type="string">
              <text:p text:style-name="P71">Féinfhostaithe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Bainisteoirí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Coiléir bhána eile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Oibrithe láimhe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Daoine tí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Dífhostaithe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Ar scor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Mic léinn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Uirbiú suibiachtúil</text:p>
            </table:table-cell>
            <table:covered-table-cell/>
            <table:covered-table-cell/>
            <table:covered-table-cell/>
          </table:table-row>
          <table:table-row>
            <table:table-cell table:style-name="Tableau25.A1" office:value-type="string">
              <text:p text:style-name="P71">Ceantar tuaithe nó sráidbhaile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Baile beag nó meánmhéide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Baile mór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Dearcadh IVET in (Ár dTír)</text:p>
            </table:table-cell>
            <table:covered-table-cell/>
            <table:covered-table-cell/>
            <table:covered-table-cell/>
          </table:table-row>
          <table:table-row>
            <table:table-cell table:style-name="Tableau25.A1" office:value-type="string">
              <text:p text:style-name="P71">Dearfach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Diúltach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D’fhreastail tú riamh ar ghairmoiliúint tosaigh (meánoideachas sinsearach)</text:p>
            </table:table-cell>
            <table:covered-table-cell/>
            <table:covered-table-cell/>
            <table:covered-table-cell/>
          </table:table-row>
          <table:table-row>
            <table:table-cell table:style-name="Tableau25.A1" office:value-type="string">
              <text:p text:style-name="P71">Tá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Níl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
        <text:p text:style-name="P51">Deir thart ar sheachtar as gach deichniúr saoránach den Aontas gur minic a spreagtar mná chun tabhairt faoin oideachas ginearálta, cé go gcuireann siad spéis in ábhair theicniúla in iúl </text:p>
        <text:p text:style-name="P21">Ar fud an Aontais Eorpaigh, deir 71 % de shaoránaigh an Aontais gur minic a spreagtar mná chun tabhairt faoin oideachas ginearálta, cé go léiríonn siad spéis in ábhair theicniúla, phraiticiúla, phraiticiúla, lena n-áirítear 19 % a aontaíonn go láidir agus 52 % a aontaíonn de ghnáth.<text:note text:id="ftn53" text:note-class="footnote"><text:note-citation>53</text:note-citation><text:note-body><text:p text:style-name="P13">QB11.1. Cuir in iúl dom a mhéid a aontaíonn tú nó nach n-aontaíonn tú le gach ceann de na ráitis seo a leanas: Is minic a spreagtar mná chun oideachas ginearálta a shaothrú, cé go gcuireann siad spéis in ábhair theicniúla, phraiticiúla, phraiticiúla in iúl.</text:p></text:note-body></text:note> Easaontaíonn thart ar duine as gach ceathrar (23%), agus níl a fhios ag 6%. </text:p>
        <text:p text:style-name="P21">Aontaíonn tromlach na bhfreagróirí leis an ráiteas sin i ngach Ballstát. Mar sin féin, tá leibhéil an chomhaontaithe éagsúil ar fud na mBallstát. Taifeadtar na leibhéil is airde sa Chipir (81 %), san Iodáil agus in Éirinn (80 %) agus san Ungáir (79 %). Tá na leibhéil is ísle le fáil sa Laitvia (55 %), agus sa Spáinn agus san Eastóin (60 % araon). </text:p>
        <text:p text:style-name="P21">I 17 mBallstát, aontaíonn seachtar as gach deichniúr freagróirí ar a laghad gur minic a spreagtar mná chun oideachas ginearálta a shaothrú in ainneoin spéis a léiriú in ábhair theicniúla.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58">QB11.1: Cuir in iúl dom a mhéid a aontaíonn tú nó nach n-aontaíonn tú le gach ceann de na ráitis seo a leanas: - Is minic a spreagtar mná chun tabhairt faoin oideachas ginearálta, cé go gcuireann siad spéis in ábhair theicniúla, phraiticiúla, phraiticiúla (AE27) (%) </text:span></text:p></draw:text-box></draw:frame><draw:frame draw:style-name="gr118" draw:text-style-name="P107" svg:width="2.707cm" svg:height="0.902cm" svg:x="11.657cm" svg:y="-7.185cm"><draw:text-box><text:p text:style-name="P106"><text:span text:style-name="T58">Níl a fhios agam 6</text:span></text:p></draw:text-box></draw:frame><draw:frame draw:style-name="gr119" draw:text-style-name="P104" svg:width="1.941cm" svg:height="1.227cm" svg:x="10.192cm" svg:y="-6.735cm"><draw:text-box><text:p text:style-name="P103"><text:span text:style-name="T58">Easaontaím go mór le 4</text:span></text:p></draw:text-box></draw:frame><draw:frame draw:style-name="gr120" draw:text-style-name="P104" svg:width="2.823cm" svg:height="0.902cm" svg:x="8.613cm" svg:y="-5.467cm"><draw:text-box><text:p text:style-name="P103"><text:span text:style-name="T58">Ní aontaím 19</text:span></text:p></draw:text-box></draw:frame><draw:frame draw:style-name="gr121" draw:text-style-name="P101" svg:width="2.758cm" svg:height="0.902cm" svg:x="12.957cm" svg:y="-1.152cm"><draw:text-box><text:p text:style-name="P100"><text:span text:style-name="T58">Táthar ag súil go n-aontófar 52</text:span></text:p></draw:text-box></draw:frame><draw:frame draw:style-name="gr122" draw:text-style-name="P101" svg:width="2.394cm" svg:height="0.902cm" svg:x="14.092cm" svg:y="-6.788cm"><draw:text-box><text:p text:style-name="P100"><text:span text:style-name="T58">Aontaím go láidir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59">QB11.1. Cuir in iúl dom a mhéid a aontaíonn tú nó nach n-aontaíonn tú le gach ceann de na ráitis seo a leanas: Is minic a spreagtar mná chun oideachas ginearálta a shaothrú, cé go gcuireann siad spéis in ábhair theicniúla, phraiticiúla, phraiticiúla in iúl.</text:span><text:span text:style-name="T58">(%)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648cm" svg:x="0.78cm" svg:y="9.656cm"><draw:text-box><text:p text:style-name="P105"><text:span text:style-name="T58">Aontaím go mór</text:span></text:p></draw:text-box></draw:frame><draw:frame draw:style-name="gr112" draw:text-style-name="P101" svg:width="2.946cm" svg:height="1.004cm" svg:x="3.787cm" svg:y="9.633cm"><draw:text-box><text:p text:style-name="P105"><text:span text:style-name="T58">Tá sé i gceist go n-aontófar</text:span></text:p></draw:text-box></draw:frame><draw:frame draw:style-name="gr113" draw:text-style-name="P101" svg:width="3.282cm" svg:height="0.902cm" svg:x="6.969cm" svg:y="9.677cm"><draw:text-box><text:p text:style-name="P105"><text:span text:style-name="T58">Tá sé i gceist easaontú</text:span></text:p></draw:text-box></draw:frame><draw:frame draw:style-name="gr114" draw:text-style-name="P101" svg:width="3.483cm" svg:height="0.646cm" svg:x="10.599cm" svg:y="9.634cm"><draw:text-box><text:p text:style-name="P105"><text:span text:style-name="T58">Easaontaím go mór</text:span></text:p></draw:text-box></draw:frame><draw:frame draw:style-name="gr115" draw:text-style-name="P101" svg:width="2.52cm" svg:height="0.902cm" svg:x="14.319cm" svg:y="9.634cm"><draw:text-box><text:p text:style-name="P105"><text:span text:style-name="T58">Níl a fhios agam</text:span></text:p></draw:text-box></draw:frame></draw:g></draw:g></text:p>
        <text:p text:style-name="P29">Athraíonn a mhéid a aontaíonn freagróirí gur minic a spreagtar mná chun oideachas ginearálta a shaothrú de réir tosca sochdhéimeagrafacha agus dearcaidh, mar a leanas. </text:p>
        <text:p text:style-name="P52">■ De réir aoise ag deireadh an oideachais, is dóichí go gcreideann freagróirí a chríochnaigh an t-oideachas idir 16 – 19 mbliana d’aois nó ag 20 bliain d’aois nó níos déanaí gur minic a stiúrtar mná i dtreo an oideachais ghinearálta in ainneoin spéis a bheith acu in ábhair theicniúla (71 % araon). Titeann an figiúr seo go 68% i measc na ndaoine a chríochnaigh oideachas 15 bliana d'aois nó níos óige. Tá sé níos airde i measc na ndaoine atá fós ag staidéar (74%). </text:p>
        <text:p text:style-name="P52">■ Tá difríochtaí beaga idir catagóirí sochghairmiúla, agus tá an dearcadh sin ag 74% de mhic léinn, i gcomparáid le 68% i measc bainisteoirí agus freagróirí dífhostaithe. </text:p>
        <text:p text:style-name="P52">■ Bíonn tionchar ag an uirbiú ar fhreagairtí anseo, ós rud é go n-aontaíonn 74 % de na freagróirí i mbailte móra gur lú an spreagadh a fhaigheann mná chun ábhair theicniúla a ghlacadh ná mar a fhaigheann fir, i gcomparáid le 68 % díobh siúd i gceantair thuaithe nó i sráidbhailte. </text:p>
        <text:p text:style-name="P52">De réir aoise, laghdaíonn an dearcadh seo ó 74% de na freagróirí idir 15-24 bliana d'aois go 73% díobh siúd idir 25-39 mbliana d'aois, 70% díobh siúd idir 40-54 bliana d'aois agus 69% díobh siúd atá 55 bliana d'aois nó níos sine. </text:p>
        <text:p text:style-name="P52">■ Níl aon difríochtaí ann de réir inscne, ná de réir taithí roimhe seo ar an ngairmoideachas agus ar an ngairmoiliúint.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Cuir in iúl dom a mhéid a aontaíonn tú nó nach n-aontaíonn tú le gach ceann de na ráitis seo a leanas: Is minic a spreagtar mná chun oideachas ginearálta a shaothrú, cé go léiríonn siad spéis in ábhair theicniúla, phraiticiúla, phraiticiúla (%-AE)</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Iomlán ‘Aontaithe’</text:p>
            </table:table-cell>
            <table:table-cell table:style-name="Tableau26.A1" office:value-type="string">
              <text:p text:style-name="P69">Iomlán ‘Aontaithe’ </text:p>
            </table:table-cell>
            <table:table-cell table:style-name="Tableau26.A1" office:value-type="string">
              <text:p text:style-name="P69">Níl a fhios agam</text:p>
            </table:table-cell>
          </table:table-row>
          <table:table-row>
            <table:table-cell table:style-name="Tableau26.A1" office:value-type="string">
              <text:p text:style-name="P71">AE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Inscne</text:p>
            </table:table-cell>
            <table:covered-table-cell/>
            <table:covered-table-cell/>
            <table:covered-table-cell/>
          </table:table-row>
          <table:table-row>
            <table:table-cell table:style-name="Tableau26.A1" office:value-type="string">
              <text:p text:style-name="P71">Fear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Bean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Aois</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Oideachas (Deireadh)</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Fós ag staidéar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Catagóir shochghairmiúil</text:p>
            </table:table-cell>
            <table:covered-table-cell/>
            <table:covered-table-cell/>
            <table:covered-table-cell/>
          </table:table-row>
          <table:table-row>
            <table:table-cell table:style-name="Tableau26.A1" office:value-type="string">
              <text:p text:style-name="P71">Féinfhostaithe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Bainisteoirí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Coiléir bhána eile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Oibrithe láimhe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Daoine tí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Dífhostaithe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Ar scor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Mic léinn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Uirbiú suibiachtúil</text:p>
            </table:table-cell>
            <table:covered-table-cell/>
            <table:covered-table-cell/>
            <table:covered-table-cell/>
          </table:table-row>
          <table:table-row>
            <table:table-cell table:style-name="Tableau26.A1" office:value-type="string">
              <text:p text:style-name="P71">Ceantar tuaithe nó sráidbhaile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Baile beag nó meánmhéide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Baile mór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Dearcadh IVET in (Ár dTír)</text:p>
            </table:table-cell>
            <table:covered-table-cell/>
            <table:covered-table-cell/>
            <table:covered-table-cell/>
          </table:table-row>
          <table:table-row>
            <table:table-cell table:style-name="Tableau26.A1" office:value-type="string">
              <text:p text:style-name="P71">Dearfach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Diúltach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D’fhreastail tú riamh ar ghairmoiliúint tosaigh (meánoideachas sinsearach)</text:p>
            </table:table-cell>
            <table:covered-table-cell/>
            <table:covered-table-cell/>
            <table:covered-table-cell/>
          </table:table-row>
          <table:table-row>
            <table:table-cell table:style-name="Tableau26.A1" office:value-type="string">
              <text:p text:style-name="P71">Tá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Níl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
        <text:p text:style-name="P51">Deir seachtar as gach deichniúr saoránach den Aontas go mbíonn níos mó brú ar fhir nach ardghnóthachtálaithe acadúla iad gairmoideachas agus gairmoiliúint a roghnú thar an oideachas ginearálta ná mar a bhíonn ar mhná </text:p>
        <text:p text:style-name="P21">Ar fud an Aontais Eorpaigh, deir 70 % de shaoránaigh an Aontais go mbíonn níos mó brú ar fhir nach ardghnóthachtálaithe acadúla iad gairmoideachas agus gairmoiliúint a roghnú thar an oideachas ginearálta ná mar a bhíonn ar mhná, lena n-áirítear 23 % a aontaíonn go láidir agus 47 % a aontaíonn de ghnáth.<text:note text:id="ftn54" text:note-class="footnote"><text:note-citation>54</text:note-citation><text:note-body><text:p text:style-name="P13">QB11.2. Cuir in iúl dom a mhéid a aontaíonn tú nó nach n-aontaíonn tú le gach ceann de na ráitis seo a leanas: Bíonn níos mó brú ar fhir nach bhfuil ardghnóthachtálaithe acadúla acu VET a roghnú thar oideachas ginearálta ná mná. </text:p></text:note-body></text:note> Easaontaíonn thart ar dhuine as gach ceathrar (22 %), agus níl a fhios ag 8 %. </text:p>
        <text:p text:style-name="P21">Aontaíonn tromlach na bhfreagróirí leis an ráiteas sin ar fud na mBallstát uile. Mar sin féin, tá difríochtaí móra idir na leibhéil chomhaontaithe sa réimse sin ar fud na mBallstát. Taifeadtar na leibhéil is airde comhaontaithe sa Ghréig agus sa Chipir (87 %) agus sa Danmhairg (86 %). Tá na leibhéil is ísle le fáil san Ísiltír (52%), sa Spáinn (56%) agus sa Ghearmáin (62%). </text:p>
        <text:p text:style-name="P21">I 17 mBallstát, aontaíonn seachtar as gach deichniúr freagróirí ar a laghad go mbíonn níos mó brú ar fhir nach ardghnóthachtálaithe iad ó thaobh na hacadúlachta de VET a roghnú ná mná.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0.902cm" svg:x="0.365cm" svg:y="1.909cm"><draw:text-box><text:p text:style-name="P100"><text:span text:style-name="T58">QB11.2. Cuir in iúl dom a mhéid a aontaíonn tú nó nach n-aontaíonn tú le gach ceann de na ráitis seo a leanas: Bíonn níos mó brú ar fhir nach bhfuil ardghnóthachtálaithe acadúla acu VET a roghnú thar oideachas ginearálta ná mná.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648cm" svg:x="0.767cm" svg:y="10.783cm"><draw:text-box><text:p text:style-name="P105"><text:span text:style-name="T58">Aontaím go mór</text:span></text:p></draw:text-box></draw:frame><draw:frame draw:style-name="gr97" draw:text-style-name="P101" svg:width="2.946cm" svg:height="1.004cm" svg:x="3.776cm" svg:y="10.76cm"><draw:text-box><text:p text:style-name="P105"><text:span text:style-name="T58">Tá sé i gceist go n-aontófar</text:span></text:p></draw:text-box></draw:frame><draw:frame draw:style-name="gr98" draw:text-style-name="P101" svg:width="3.282cm" svg:height="0.902cm" svg:x="6.958cm" svg:y="10.804cm"><draw:text-box><text:p text:style-name="P105"><text:span text:style-name="T58">Tá sé i gceist easaontú</text:span></text:p></draw:text-box></draw:frame><draw:frame draw:style-name="gr99" draw:text-style-name="P101" svg:width="3.484cm" svg:height="0.646cm" svg:x="10.586cm" svg:y="10.762cm"><draw:text-box><text:p text:style-name="P105"><text:span text:style-name="T58">Easaontaím go mór</text:span></text:p></draw:text-box></draw:frame><draw:frame draw:style-name="gr100" draw:text-style-name="P101" svg:width="2.52cm" svg:height="0.902cm" svg:x="14.308cm" svg:y="10.762cm"><draw:text-box><text:p text:style-name="P105"><text:span text:style-name="T58">Níl a fhios agam</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1.876cm" svg:x="9.056cm" svg:y="-8.331cm"><draw:text-box><text:p text:style-name="P100"><text:span text:style-name="T58">QB 11.2: Cuir in iúl dom a mhéid a aontaíonn tú nó nach n-aontaíonn tú le gach ceann de na ráitis seo a leanas: - Bíonn níos mó brú ar fhir nach ardghnóthachtálaithe acadúla iad IVET a roghnú thar oideachas ginearálta ná mná (AE27) (%) </text:span></text:p></draw:text-box></draw:frame><draw:frame draw:style-name="gr103" draw:text-style-name="P107" svg:width="2.557cm" svg:height="0.902cm" svg:x="10.948cm" svg:y="-6.444cm"><draw:text-box><text:p text:style-name="P106"><text:span text:style-name="T58">Níl a fhios agam 8</text:span></text:p></draw:text-box></draw:frame><draw:frame draw:style-name="gr104" draw:text-style-name="P104" svg:width="2.495cm" svg:height="0.902cm" svg:x="8.791cm" svg:y="-5.987cm"><draw:text-box><text:p text:style-name="P103"><text:span text:style-name="T58">Easaontaím go mór le 4</text:span></text:p></draw:text-box></draw:frame><draw:frame draw:style-name="gr105" draw:text-style-name="P104" svg:width="1.819cm" svg:height="1.227cm" svg:x="8.87cm" svg:y="-4.711cm"><draw:text-box><text:p text:style-name="P103"><text:span text:style-name="T58">Ní aontaím 18</text:span></text:p></draw:text-box></draw:frame><draw:frame draw:style-name="gr106" draw:text-style-name="P101" svg:width="2.71cm" svg:height="0.902cm" svg:x="11.936cm" svg:y="-1.043cm"><draw:text-box><text:p text:style-name="P100"><text:span text:style-name="T58">Tá sé i gceist go n-aontófar 47</text:span></text:p></draw:text-box></draw:frame><draw:frame draw:style-name="gr107" draw:text-style-name="P101" svg:width="2.326cm" svg:height="0.902cm" svg:x="13.532cm" svg:y="-6.017cm"><draw:text-box><text:p text:style-name="P100"><text:span text:style-name="T58">Aontaím go mór le 23</text:span></text:p></draw:text-box></draw:frame></draw:g></text:p>
        <text:p text:style-name="P29">A mhéid a aontaíonn freagróirí go mbíonn níos mó brú ar fhir nach ardghnóthachtálaithe acadúla iad ná ar mhná gairmoideachas agus gairmoiliúint a roghnú, athraíonn sé sin de réir tosca sochdhéimeagrafacha agus dearcaidh mar a leanas. </text:p>
        <text:p text:style-name="P52">■ Is mó an seans go roinnfidh freagróirí a chreideann go stiúrtar mic léinn ardfheidhmíochta ‑ i dtreo an oideachais ghinearálta an tuairim seo (76% vs 54%). Tá patrún den chineál céanna le feiceáil i measc na ndaoine a bhraitheann go bhfuil íomhá níos fearr ag an oideachas ginearálta (76 % vs 58 %), a cheapann go bhfuil an t-oideachas ginearálta níos éasca (79 % vs 65 %), agus a chreideann go bhfuil cláir ghairmoideachais agus ghairmoiliúna cuimsitheach (76 % vs 67 %). </text:p>
        <text:p text:style-name="P52">■ Is mó seans go n-aontóidh freagróirí a roghnaigh ‘drochfheidhmíocht’ mar thoisc chun gairmoideachas agus gairmoiliúint a roghnú leis an ráiteas seo ná iad siúd nár roghnaigh (76% vs 68%). </text:p>
        <text:p text:style-name="P52">■ De réir aoise ag deireadh an oideachais, is maith leis na freagróirí aontú go mbíonn níos mó brú ar fhir a bhfuil feidhmíocht acadúil níos ísle acu VET a roghnú ná mar a bhíonn ar mhná iad siúd a chríochnaigh an t-oideachas ag 20 bliain d’aois nó níos déanaí agus iad siúd atá fós ag staidéar (72 % araon), agus ina dhiaidh sin iad siúd a chríochnaigh idir 16 – 19 mbliana d’aois (70 %). Is lú an seans go n-aontóidh na daoine a chríochnaigh an t-oideachas 15 bliana d'aois nó níos óige (66%). </text:p>
        <text:p text:style-name="P52">■ Tá ról beag ag an uirbiú anseo: Aontaíonn 73% de na freagróirí i mbailte móra leis an ráiteas seo, i gcomparáid le 69% i gceantair thuaithe nó i sráidbhailte. </text:p>
        <text:p text:style-name="P52">■ Tá difríochtaí íosta de réir catagóir sochghairmiúil. Is mó an seans go n-aontóidh freagróirí dífhostaithe (73 %) ná catagóirí eile (70 – 72 %). </text:p>
        <text:p text:style-name="P52">■ Níl aon difríochtaí de réir inscne agus aoise.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Cuir in iúl dom a mhéid a aontaíonn tú nó a easaontaíonn tú le gach ceann de na ráitis seo a leanas: Bíonn níos mó brú ar fhir nach bhfuil ardghnóthachtálaithe acadúla acu IVET a roghnú thar oideachas ginearálta ná mná (%-AE)</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Iomlán ‘Aontaithe’</text:p>
            </table:table-cell>
            <table:table-cell table:style-name="Tableau27.A1" office:value-type="string">
              <text:p text:style-name="P69">Iomlán ‘Aontaithe’ </text:p>
            </table:table-cell>
            <table:table-cell table:style-name="Tableau27.A1" office:value-type="string">
              <text:p text:style-name="P69">Níl a fhios agam</text:p>
            </table:table-cell>
          </table:table-row>
          <table:table-row>
            <table:table-cell table:style-name="Tableau27.A1" office:value-type="string">
              <text:p text:style-name="P71">AE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Inscne</text:p>
            </table:table-cell>
            <table:covered-table-cell/>
            <table:covered-table-cell/>
            <table:covered-table-cell/>
          </table:table-row>
          <table:table-row>
            <table:table-cell table:style-name="Tableau27.A1" office:value-type="string">
              <text:p text:style-name="P71">Fear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Bean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Aois</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Oideachas (Deireadh)</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Fós ag staidéar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Catagóir shochghairmiúil</text:p>
            </table:table-cell>
            <table:covered-table-cell/>
            <table:covered-table-cell/>
            <table:covered-table-cell/>
          </table:table-row>
          <table:table-row>
            <table:table-cell table:style-name="Tableau27.A1" office:value-type="string">
              <text:p text:style-name="P71">Féinfhostaithe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Bainisteoirí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Coiléir bhána eile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Oibrithe láimhe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Daoine tí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Dífhostaithe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Ar scor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Mic léinn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Uirbiú suibiachtúil</text:p>
            </table:table-cell>
            <table:covered-table-cell/>
            <table:covered-table-cell/>
            <table:covered-table-cell/>
          </table:table-row>
          <table:table-row>
            <table:table-cell table:style-name="Tableau27.A1" office:value-type="string">
              <text:p text:style-name="P71">Ceantar tuaithe nó sráidbhaile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Baile beag nó meánmhéide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Baile mór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Dearcadh IVET in (Ár dTír)</text:p>
            </table:table-cell>
            <table:covered-table-cell/>
            <table:covered-table-cell/>
            <table:covered-table-cell/>
          </table:table-row>
          <table:table-row>
            <table:table-cell table:style-name="Tableau27.A1" office:value-type="string">
              <text:p text:style-name="P71">Dearfach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Diúltach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D’fhreastail tú riamh ar ghairmoiliúint tosaigh (meánoideachas sinsearach)</text:p>
            </table:table-cell>
            <table:covered-table-cell/>
            <table:covered-table-cell/>
            <table:covered-table-cell/>
          </table:table-row>
          <table:table-row>
            <table:table-cell table:style-name="Tableau27.A1" office:value-type="string">
              <text:p text:style-name="P71">Tá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íl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
        <text:p text:style-name="P51">Deir níos mó ná leath de shaoránaigh an Aontais nach dtugann múinteoirí agus treoirchomhairleoirí aghaidh go leordhóthanach ar chlaontacht inscne sula roghnaíonn daltaí idir oideachas ginearálta agus gairmoideachas </text:p>
        <text:p text:style-name="P21">Ar fud an Aontais Eorpaigh, deir 55 % de shaoránaigh an Aontais nach dtugann múinteoirí agus treoirchomhairleoirí aghaidh go leordhóthanach ar chlaontacht inscne sula ndéanann daltaí a rogha idir an t-oideachas ginearálta agus an gairmoideachas, lena n-áirítear 13 % a aontaíonn go láidir agus 42 % a aontaíonn de ghnáth.<text:note text:id="ftn55" text:note-class="footnote"><text:note-citation>55</text:note-citation><text:note-body><text:p text:style-name="P13">QB11.3. Cuir in iúl dom a mhéid a aontaíonn tú nó nach n-aontaíonn tú le gach ceann de na ráitis seo a leanas: Ní thugann múinteoirí agus treoirchomhairleoirí aghaidh go leordhóthanach ar chlaontacht inscne sula ndéanann daltaí a rogha idir oideachas ginearálta agus gairmoideachas. </text:p></text:note-body></text:note> Easaontaíonn beagnach an tríú cuid (29%), agus níl a fhios ag 16%. </text:p>
        <text:p text:style-name="P21">Tá tuairimí éagsúla ann ar fud na mBallstát. Déantar leibhéil an chomhaontaithe h<text:span text:style-name="T6"> i</text:span>ghest a thaifeadadh san Iodáil (74%), sa tSlóvaic (71%) agus sa Pholainn (68%). Taifeadtar na leibhéil is ísle sa tSualainn (31 %), san Eastóin (39 %) agus sa Spáinn (41 %). </text:p>
        <text:p text:style-name="P21">In 20 Ballstát, aontaíonn leath na bhfreagróirí ar a laghad nach dtugtar aghaidh go leordhóthanach ar chlaontacht inscne.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58">QB11.3. Cuir in iúl dom a mhéid a aontaíonn tú nó nach n-aontaíonn tú le gach ceann de na ráitis seo a leanas: Ní thugann múinteoirí agus treoirchomhairleoirí aghaidh go leordhóthanach ar chlaontacht inscne sula ndéanann daltaí a rogha idir oideachas ginearálta agus gairmoideachas.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648cm" svg:x="0.933cm" svg:y="10.896cm"><draw:text-box><text:p text:style-name="P105"><text:span text:style-name="T58">Aontaím go mór</text:span></text:p></draw:text-box></draw:frame><draw:frame draw:style-name="gr82" draw:text-style-name="P101" svg:width="2.948cm" svg:height="1.004cm" svg:x="3.94cm" svg:y="10.873cm"><draw:text-box><text:p text:style-name="P105"><text:span text:style-name="T58">Tá sé i gceist go n-aontófar</text:span></text:p></draw:text-box></draw:frame><draw:frame draw:style-name="gr83" draw:text-style-name="P101" svg:width="3.282cm" svg:height="0.902cm" svg:x="7.124cm" svg:y="10.917cm"><draw:text-box><text:p text:style-name="P105"><text:span text:style-name="T58">Tá sé i gceist easaontú</text:span></text:p></draw:text-box></draw:frame><draw:frame draw:style-name="gr84" draw:text-style-name="P101" svg:width="3.484cm" svg:height="0.646cm" svg:x="10.752cm" svg:y="10.876cm"><draw:text-box><text:p text:style-name="P105"><text:span text:style-name="T58">Easaontaím go mór</text:span></text:p></draw:text-box></draw:frame><draw:frame draw:style-name="gr85" draw:text-style-name="P101" svg:width="2.518cm" svg:height="0.902cm" svg:x="14.474cm" svg:y="10.876cm"><draw:text-box><text:p text:style-name="P105"><text:span text:style-name="T58">Níl a fhios agam</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331cm" svg:x="8.987cm" svg:y="-7.207cm"><draw:text-box><text:p text:style-name="P100"><text:span text:style-name="T58">QB11.3. Cuir in iúl dom a mhéid a aontaíonn tú nó nach n-aontaíonn tú le gach ceann de na ráitis seo a leanas: Ní thugann múinteoirí agus treoirchomhairleoirí aghaidh go leordhóthanach ar chlaontacht inscne sula ndéanann daltaí a rogha idir oideachas ginearálta agus gairmoideachas. (AE27) (%)</text:span></text:p></draw:text-box></draw:frame><draw:frame draw:style-name="gr88" draw:text-style-name="P101" svg:width="2.555cm" svg:height="0.902cm" svg:x="10.592cm" svg:y="-4.6cm"><draw:text-box><text:p text:style-name="P100"><text:span text:style-name="T58">Níl a fhios agam 16</text:span></text:p></draw:text-box></draw:frame><draw:frame draw:style-name="gr89" draw:text-style-name="P104" svg:width="2.345cm" svg:height="0.955cm" svg:x="9.158cm" svg:y="-3.587cm"><draw:text-box><text:p text:style-name="P103"><text:span text:style-name="T58">Easaontaím go mór le 5</text:span></text:p></draw:text-box></draw:frame><draw:frame draw:style-name="gr90" draw:text-style-name="P104" svg:width="1.96cm" svg:height="1.551cm" svg:x="9.529cm" svg:y="-1.347cm"><draw:text-box><text:p text:style-name="P103"><text:span text:style-name="T58">Tá sé i gceist easaontú le 24</text:span></text:p></draw:text-box></draw:frame><draw:frame draw:style-name="gr91" draw:text-style-name="P101" svg:width="1.719cm" svg:height="1.301cm" svg:x="14.03cm" svg:y="-0.841cm"><draw:text-box><text:p text:style-name="P100"><text:span text:style-name="T58">Tend tn comhaontú 42</text:span></text:p></draw:text-box></draw:frame><draw:frame draw:style-name="gr92" draw:text-style-name="P101" svg:width="2.232cm" svg:height="0.957cm" svg:x="13.543cm" svg:y="-4.796cm"><draw:text-box><text:p text:style-name="P100"><text:span text:style-name="T58">Aontaím go mór le 13</text:span></text:p></draw:text-box></draw:frame></draw:g></text:p>
        <text:p text:style-name="P29">A mhéid a aontaíonn freagróirí nach dtugtar aghaidh go leordhóthanach ar chlaontacht inscne nuair a dhéanann daltaí a rogha, athraíonn sé sin de réir tosca sochdhéimeagrafacha agus dearcaidh, mar a leanas. </text:p>
        <text:p text:style-name="P52">■ Tá roinnt difríochtaí ann de réir catagóir shochghairmiúil, agus tá an tuairim sin ag 61% de na mic léinn, i gcomparáid le 50% de na freagróirí ar scor. </text:p>
        <text:p text:style-name="P52">■ De réir aoise, laghdaíonn an comhaontú ó 62% i measc freagróirí idir 15-24 bliana d'aois go 52% i measc daoine atá 55 bliana d'aois nó níos sine. </text:p>
        <text:p text:style-name="P52">■ De réir aoise ag deireadh an oideachais, creideann 57% díobh siúd a chríochnaigh idir 16 – 19 mbliana d'aois agus 54% díobh siúd a chríochnaigh ag 20 bliain d'aois nó níos déanaí nach dtugann múinteoirí agus treoirchomhairleoirí aghaidh go leordhóthanach ar chlaontacht inscne sula roghnaíonn daltaí idir oideachas ginearálta agus gairmoideachas. Is ionann an figiúr seo agus 50% dóibh siúd a chríochnaigh 15 bliana d'aois nó níos óige. Tá an leibhéal is airde bainte amach aige i measc mhuintir na hEorpa atá fós i mbun staidéir (61%). </text:p>
        <text:p text:style-name="P52">■ Is mó an seans go n-aontóidh freagróirí a mholfadh meánoideachas ginearálta ná iad siúd atá i bhfabhar an ghairmoideachais (60 % vs 56 %) nach dtugtar aghaidh go leordhóthanach ar chlaontacht inscne. </text:p>
        <text:p text:style-name="P52">■ Níl aon difríochtaí de réir inscne.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QB11.3 Cuir in iúl dom a mhéid a aontaíonn tú nó nach n-aontaíonn tú le gach ceann de na ráitis seo a leanas: Ní thugann múinteoirí agus treoirchomhairleoirí aghaidh go leordhóthanach ar chlaontacht inscne sula ndéanann daltaí a rogha idir oideachas ginearálta agus gairmoideachas (%-AE)</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Iomlán ‘Aontaithe’</text:p>
            </table:table-cell>
            <table:table-cell table:style-name="Tableau28.A1" office:value-type="string">
              <text:p text:style-name="P69">Iomlán ‘Aontaithe’ </text:p>
            </table:table-cell>
            <table:table-cell table:style-name="Tableau28.A1" office:value-type="string">
              <text:p text:style-name="P69">Níl a fhios agam</text:p>
            </table:table-cell>
          </table:table-row>
          <table:table-row>
            <table:table-cell table:style-name="Tableau28.A1" office:value-type="string">
              <text:p text:style-name="P71">AE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Inscne</text:p>
            </table:table-cell>
            <table:covered-table-cell/>
            <table:covered-table-cell/>
            <table:covered-table-cell/>
          </table:table-row>
          <table:table-row>
            <table:table-cell table:style-name="Tableau28.A1" office:value-type="string">
              <text:p text:style-name="P71">Fear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Bean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Aois</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Oideachas (Deireadh)</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Fós ag staidéar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Catagóir shochghairmiúil</text:p>
            </table:table-cell>
            <table:covered-table-cell/>
            <table:covered-table-cell/>
            <table:covered-table-cell/>
          </table:table-row>
          <table:table-row>
            <table:table-cell table:style-name="Tableau28.A1" office:value-type="string">
              <text:p text:style-name="P71">Féinfhostaithe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Bainisteoirí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Coiléir bhána eile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Oibrithe láimhe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Daoine tí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Dífhostaithe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Ar scor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Mic léinn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Uirbiú suibiachtúil</text:p>
            </table:table-cell>
            <table:covered-table-cell/>
            <table:covered-table-cell/>
            <table:covered-table-cell/>
          </table:table-row>
          <table:table-row>
            <table:table-cell table:style-name="Tableau28.A1" office:value-type="string">
              <text:p text:style-name="P71">Ceantar tuaithe nó sráidbhaile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Baile beag nó meánmhéide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Baile mór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Dearcadh IVET in (Ár dTír)</text:p>
            </table:table-cell>
            <table:covered-table-cell/>
            <table:covered-table-cell/>
            <table:covered-table-cell/>
          </table:table-row>
          <table:table-row table:style-name="Tableau28.31">
            <table:table-cell table:style-name="Tableau28.A1" office:value-type="string">
              <text:p text:style-name="P71">Dearfach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Diúltach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D’fhreastail tú riamh ar ghairmoiliúint tosaigh (meánoideachas sinsearach)</text:p>
            </table:table-cell>
            <table:covered-table-cell/>
            <table:covered-table-cell/>
            <table:covered-table-cell/>
          </table:table-row>
          <table:table-row>
            <table:table-cell table:style-name="Tableau28.A1" office:value-type="string">
              <text:p text:style-name="P71">Tá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Níl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
        <text:p text:style-name="P51">Deir níos mó ná leath de shaoránaigh an Aontais go bhfuil réimsí a bhaineann le ETIM sa ghairmoideachas agus sa ghairmoiliúint níos oiriúnaí d’fhir </text:p>
        <text:p text:style-name="P21">Ar fud an Aontais Eorpaigh, deir 55 % de shaoránaigh an Aontais go bhfuil réimsí a bhaineann le ETIM sa ghairmoideachas agus sa ghairmoiliúint, amhail tógáil, mótarfheithiclí, monaraíocht agus TFC, níos oiriúnaí d’fhir, lena n-áirítear 14 % a aontaíonn go láidir agus 41 % a aontaíonn de ghnáth.<text:note text:id="ftn56" text:note-class="footnote"><text:note-citation>56</text:note-citation><text:note-body><text:p text:style-name="P13">QB10.1. Cuir in iúl dom a mhéid a aontaíonn tú nó nach n-aontaíonn tú le gach ceann de na ráitis seo a leanas: Tá réimsí a bhaineann le ETIM sa ghairmoideachas agus sa ghairmoiliúint (e.g. tógáil, mótarfheithiclí, monaraíocht, TFC) níos oiriúnaí d’fhir. </text:p></text:note-body></text:note> Ar an iomlán, easaontaíonn 41%, agus níl a fhios ag 4%. </text:p>
        <text:p text:style-name="P21">In 18 mBallstát, aontaíonn leath na bhfreagróirí ar a laghad go bhfuil réimsí a bhaineann le ETIM níos oiriúnaí d’fhir. </text:p>
        <text:p text:style-name="P21">Tá tuairimí éagsúla ann ar fud na mBallstát. Taifeadtar na leibhéil is airde comhaontaithe san Ungáir agus sa tSlóvaic (86 %) agus sa Bhulgáir (83 %). Taifeadtar na leibhéil is ísle sa tSualainn (15 %), san Ísiltír (27 %) agus san Fhionlainn (28 %).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1.876cm" svg:x="8.939cm" svg:y="-6.306cm"><draw:text-box><text:p text:style-name="P100"><text:span text:style-name="T58">QB10.1. Cuir in iúl dom a mhéid a aontaíonn tú nó nach n-aontaíonn tú le gach ceann de na ráitis seo a leanas: Tá réimsí a bhaineann le ETIM sa ghairmoideachas agus sa ghairmoiliúint (e.g. tógáil, mótarfheithiclí, monaraíocht, TFC) níos oiriúnaí d’fhir. (AE27) (%)</text:span></text:p></draw:text-box></draw:frame><draw:frame draw:style-name="gr73" draw:text-style-name="P107" svg:width="2.659cm" svg:height="0.902cm" svg:x="11.44cm" svg:y="-4.761cm"><draw:text-box><text:p text:style-name="P106"><text:span text:style-name="T58">Níl a fhios agam 4</text:span></text:p></draw:text-box></draw:frame><draw:frame draw:style-name="gr74" draw:text-style-name="P104" svg:width="1.886cm" svg:height="1.227cm" svg:x="10.07cm" svg:y="-4.203cm"><draw:text-box><text:p text:style-name="P103"><text:span text:style-name="T58">Easaontaím go mór le 16</text:span></text:p></draw:text-box></draw:frame><draw:frame draw:style-name="gr75" draw:text-style-name="P104" svg:width="1.786cm" svg:height="1.304cm" svg:x="9.396cm" svg:y="-1.067cm"><draw:text-box><text:p text:style-name="P103"><text:span text:style-name="T58">Ní aontaím 16</text:span></text:p></draw:text-box></draw:frame><draw:frame draw:style-name="gr76" draw:text-style-name="P101" svg:width="1.777cm" svg:height="1.876cm" svg:x="14.612cm" svg:y="-0.208cm"><draw:text-box><text:p text:style-name="P100"><text:span text:style-name="T58">Tá sé i gceist go n-aontófar 41</text:span></text:p></draw:text-box></draw:frame><draw:frame draw:style-name="gr77" draw:text-style-name="P101" svg:width="1.77cm" svg:height="1.227cm" svg:x="13.927cm" svg:y="-4.547cm"><draw:text-box><text:p text:style-name="P100"><text:span text:style-name="T58">Aontaím go mór le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1.227cm" svg:x="0.033cm" svg:y="0.434cm"><draw:text-box><text:p text:style-name="P100"><text:span text:style-name="T58">QB10.1. Cuir in iúl dom a mhéid a aontaíonn tú nó nach n-aontaíonn tú le gach ceann de na ráitis seo a leanas: Tá réimsí a bhaineann le ETIM sa ghairmoideachas agus sa ghairmoiliúint (e.g. tógáil, mótarfheithiclí, monaraíocht, TFC) níos oiriúnaí d’fhir.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648cm" svg:x="0.991cm" svg:y="9.201cm"><draw:text-box><text:p text:style-name="P105"><text:span text:style-name="T58">Aontaím go mór</text:span></text:p></draw:text-box></draw:frame><draw:frame draw:style-name="gr67" draw:text-style-name="P101" svg:width="2.946cm" svg:height="1.004cm" svg:x="4cm" svg:y="9.179cm"><draw:text-box><text:p text:style-name="P105"><text:span text:style-name="T58">Tá sé i gceist go n-aontófar</text:span></text:p></draw:text-box></draw:frame><draw:frame draw:style-name="gr68" draw:text-style-name="P101" svg:width="3.282cm" svg:height="0.902cm" svg:x="7.182cm" svg:y="9.222cm"><draw:text-box><text:p text:style-name="P105"><text:span text:style-name="T58">Tá sé i gceist easaontú</text:span></text:p></draw:text-box></draw:frame><draw:frame draw:style-name="gr69" draw:text-style-name="P101" svg:width="3.484cm" svg:height="0.646cm" svg:x="10.81cm" svg:y="9.179cm"><draw:text-box><text:p text:style-name="P105"><text:span text:style-name="T58">Easaontaím go mór</text:span></text:p></draw:text-box></draw:frame><draw:frame draw:style-name="gr70" draw:text-style-name="P101" svg:width="2.52cm" svg:height="0.902cm" svg:x="14.532cm" svg:y="9.179cm"><draw:text-box><text:p text:style-name="P105"><text:span text:style-name="T58">Níl a fhios agam</text:span></text:p></draw:text-box></draw:frame></draw:g></draw:g></text:p>
        <text:p text:style-name="P29">Athraíonn a mhéid a aontaíonn freagróirí go bhfuil réimsí a bhaineann le ETIM níos oiriúnaí d’fhir de réir tosca sochdhéimeagrafacha agus dearcaidh, mar a leanas. </text:p>
        <text:p text:style-name="P52">■ Tá an tuairim seo níos forleithne i measc freagróirí: creideann siad nach dtugann múinteoirí agus treoirchomhairleoirí aghaidh go leordhóthanach ar chlaontacht inscne (65% vs 43%) ; creideann siad go mbíonn níos mó brú ar fhir nach ardghnóthachtálaithe acadúla iad VET a roghnú (62% vs 42%) ; creideann siad go spreagtar mná i dtreo an oideachais ghinearálta in ainneoin spéis a bheith acu in ábhair theicniúla (63% vs 38%) ; braitheann siad go dtreisíonn teaghlaigh, piaraí agus na meáin shóisialta steiréitíopaí inscne (59% vs 46%) ; agus creidim go bhfuil stiogma sóisialta ar fhir i gcúram nó i seirbhís i réimsí gairmoideachais agus gairmoiliúna a bhaineann le ‑ (63% vs 46%). </text:p>
        <text:p text:style-name="P52">■ Is mó seans go n-aontóidh freagróirí a chreideann go bhfaigheann daoine óga dóthain faisnéise faoi dheiseanna gairmoideachais agus gairmoiliúna (62%) ná iad siúd a chreideann nach bhfaigheann siad (47%). </text:p>
        <text:p text:style-name="P52">■ Aontaíonn beagnach dhá thrian de na freagróirí (60%) a thuairiscíonn go meastar go dearfach go bhfuil VET ina dtír féin go bhfuil réimsí a bhaineann le STEM níos oiriúnaí d'fhir, i gcomparáid le 47% díobh siúd a thuairiscíonn braistintí diúltacha. </text:p>
        <text:p text:style-name="P52">■ Tá roinnt difríochtaí suntasacha ann de réir catagóir shochghairmiúil, agus is dóichí go gcreideann daoine tí go bhfuil réimsí a bhaineann le ETIM sa ghairmoideachas agus sa ghairmoiliúint níos oiriúnaí d’fhir (63 %), i gcomparáid le 47 % de bhainisteoirí. </text:p>
        <text:p text:style-name="P52">■ De réir aoise ag deireadh an oideachais, tá an dearcadh seo is forleithne i measc na ndaoine a chríochnaigh an t-oideachas idir 16 agus 19 mbliana d’aois (62 %), agus ina dhiaidh sin iad siúd a chríochnaigh 15 bliana d’aois nó níos óige (59%). Iad siúd a lean den oideachas tar éis 20 bliain d’aois, tá an ráta is ísle comhaontaithe (47 %) acu, agus i gcás freagróirí atá fós ag déanamh staidéir ar an bhfigiúr sin, is é 50 % an ráta is ísle comhaontaithe. </text:p>
        <text:p text:style-name="P52">■ Tá an tuairim go bhfuil réimsí a bhaineann le ETIM sa ghairmoideachas agus sa ghairmoiliúint níos oiriúnaí d’fhir beagán níos forleithne i measc na bhfear (58%) ná mná (53%). </text:p>
        <text:p text:style-name="P52">■ Níl aon difríochtaí ann de réir aoise ná de réir réamhfhreastal ar ghairmoideachas agus ar ghairmoiliúint. </text:p>
        <text:p text:style-name="P21"/>
        <text:p text:style-name="P28"/>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Cuir in iúl dom a mhéid a aontaíonn tú nó nach n-aontaíonn tú le gach ceann de na ráitis seo a leanas: Tá réimsí a bhaineann le ETIM in IVET (e.g. tógáil, mótarfheithiclí, monaraíocht, TFC) níos oiriúnaí d’fhir (%-AE)</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Iomlán ‘Aontaithe’</text:p>
            </table:table-cell>
            <table:table-cell table:style-name="Tableau29.A1" office:value-type="string">
              <text:p text:style-name="P69">Iomlán ‘Aontaithe’ </text:p>
            </table:table-cell>
            <table:table-cell table:style-name="Tableau29.A1" office:value-type="string">
              <text:p text:style-name="P69">Níl a fhios agam</text:p>
            </table:table-cell>
          </table:table-row>
          <table:table-row>
            <table:table-cell table:style-name="Tableau29.A1" office:value-type="string">
              <text:p text:style-name="P71">AE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Inscne</text:p>
            </table:table-cell>
            <table:covered-table-cell/>
            <table:covered-table-cell/>
            <table:covered-table-cell/>
          </table:table-row>
          <table:table-row>
            <table:table-cell table:style-name="Tableau29.A1" office:value-type="string">
              <text:p text:style-name="P71">Fear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Bean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Aois</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Oideachas (Deireadh)</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Fós ag staidéar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Catagóir shochghairmiúil</text:p>
            </table:table-cell>
            <table:covered-table-cell/>
            <table:covered-table-cell/>
            <table:covered-table-cell/>
          </table:table-row>
          <table:table-row>
            <table:table-cell table:style-name="Tableau29.A1" office:value-type="string">
              <text:p text:style-name="P71">Féinfhostaithe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Bainisteoirí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Coiléir bhána eile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Oibrithe láimhe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Daoine tí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Dífhostaithe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Ar scor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Mic léinn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Uirbiú suibiachtúil</text:p>
            </table:table-cell>
            <table:covered-table-cell/>
            <table:covered-table-cell/>
            <table:covered-table-cell/>
          </table:table-row>
          <table:table-row>
            <table:table-cell table:style-name="Tableau29.A1" office:value-type="string">
              <text:p text:style-name="P71">Ceantar tuaithe nó sráidbhaile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Baile beag nó meánmhéide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Baile mór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Dearcadh IVET in (Ár dTír)</text:p>
            </table:table-cell>
            <table:covered-table-cell/>
            <table:covered-table-cell/>
            <table:covered-table-cell/>
          </table:table-row>
          <table:table-row>
            <table:table-cell table:style-name="Tableau29.A1" office:value-type="string">
              <text:p text:style-name="P71">Dearfach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Diúltach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D’fhreastail tú riamh ar ghairmoiliúint tosaigh (meánoideachas sinsearach)</text:p>
            </table:table-cell>
            <table:covered-table-cell/>
            <table:covered-table-cell/>
            <table:covered-table-cell/>
          </table:table-row>
          <table:table-row>
            <table:table-cell table:style-name="Tableau29.A1" office:value-type="string">
              <text:p text:style-name="P71">Tá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able:table-row>
            <table:table-cell table:style-name="Tableau29.A1" office:value-type="string">
              <text:p text:style-name="P71">Níl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
        <text:p text:style-name="P51">Deir thart ar sheachtar as gach deichniúr saoránach den Aontas gur minic a threisíonn teaghlaigh, piaraí agus na meáin shóisialta steiréitíopaí inscne maidir le rogha a dhéanamh idir oideachas ginearálta agus gairmoideachas </text:p>
        <text:p text:style-name="P21">Ar fud an Aontais Eorpaigh, deir 72% gur minic a threisíonn teaghlaigh, piaraí agus na meáin shóisialta steiréitíopaí inscne maidir le rogha a dhéanamh idir oideachas ginearálta agus gairmoideachas, lena n-áirítear 19% a aontaíonn go láidir agus 53% a aontaíonn de ghnáth.<text:note text:id="ftn57" text:note-class="footnote"><text:note-citation>57</text:note-citation><text:note-body><text:p text:style-name="P13">QB11.4. Cuir in iúl dom a mhéid a aontaíonn tú nó nach n-aontaíonn tú le gach ceann de na ráitis seo a leanas: Is minic a threisíonn teaghlaigh, piaraí agus na meáin shóisialta steiréitíopaí inscne maidir le rogha a dhéanamh idir an t-oideachas ginearálta agus an gairmoideachas. </text:p></text:note-body></text:note> Easaontaíonn thart ar dhuine as gach cúigear (18%), agus níl a fhios ag 10%. </text:p>
        <text:p text:style-name="P21">Aontaíonn tromlach na bhfreagróirí leis an ráiteas sin ar fud na mBallstát uile. Tá leibhéil éagsúla comhaontuithe ann, áfach, ar fud na mBallstát. Taifeadtar na leibhéil is airde comhaontaithe sa tSualainn (86 %), sa Danmhairg (84 %) agus sa Chipir (82 %). Taifeadtar na leibhéil is ísle san Eastóin (53%), sa Laitvia (61%) agus sa Rómáin (62%). </text:p>
        <text:p text:style-name="P21">I 17 mBallstát, aontaíonn seachtar as gach deichniúr freagróirí ar a laghad gur minic a threisíonn teaghlaigh, piaraí agus na meáin shóisialta steiréitíopaí inscne.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1.227cm" svg:x="0cm" svg:y="0.101cm"><draw:text-box><text:p text:style-name="P100"><text:span text:style-name="T58">QB11.4. Cuir in iúl dom a mhéid a aontaíonn tú nó nach n-aontaíonn tú le gach ceann de na ráitis seo a leanas: Is minic a threisíonn teaghlaigh, piaraí agus na meáin shóisialta steiréitíopaí inscne maidir le rogha a dhéanamh idir oideachas ginearálta agus gairmoideachas.(%)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648cm" svg:x="1.258cm" svg:y="8.869cm"><draw:text-box><text:p text:style-name="P105"><text:span text:style-name="T58">Aontaím go mór</text:span></text:p></draw:text-box></draw:frame><draw:frame draw:style-name="gr52" draw:text-style-name="P101" svg:width="2.946cm" svg:height="1.004cm" svg:x="4.267cm" svg:y="8.848cm"><draw:text-box><text:p text:style-name="P105"><text:span text:style-name="T58">Tá sé i gceist go n-aontófar</text:span></text:p></draw:text-box></draw:frame><draw:frame draw:style-name="gr53" draw:text-style-name="P101" svg:width="3.282cm" svg:height="0.902cm" svg:x="7.449cm" svg:y="8.89cm"><draw:text-box><text:p text:style-name="P105"><text:span text:style-name="T58">Tá sé i gceist easaontú</text:span></text:p></draw:text-box></draw:frame><draw:frame draw:style-name="gr54" draw:text-style-name="P101" svg:width="3.484cm" svg:height="0.646cm" svg:x="11.077cm" svg:y="8.848cm"><draw:text-box><text:p text:style-name="P105"><text:span text:style-name="T58">Easaontaím go mór</text:span></text:p></draw:text-box></draw:frame><draw:frame draw:style-name="gr55" draw:text-style-name="P101" svg:width="2.52cm" svg:height="0.902cm" svg:x="14.799cm" svg:y="8.848cm"><draw:text-box><text:p text:style-name="P105"><text:span text:style-name="T58">Níl a fhios agam</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2.2cm" svg:x="8.811cm" svg:y="-8.511cm"><draw:text-box><text:p text:style-name="P100"><text:span text:style-name="T58">QB11.4: Cuir in iúl dom a mhéid a aontaíonn tú nó nach n-aontaíonn tú le gach ceann de na ráitis seo a leanas: - Is minic a threisíonn teaghlaigh, piaraí agus na meáin shóisialta steiréitíopaí inscne maidir le rogha a dhéanamh idir an t-oideachas ginearálta agus an gairmoideachas (AE27) (%) </text:span></text:p></draw:text-box></draw:frame><draw:frame draw:style-name="gr58" draw:text-style-name="P101" svg:width="2.765cm" svg:height="0.902cm" svg:x="10.518cm" svg:y="-6.802cm"><draw:text-box><text:p text:style-name="P100"><text:span text:style-name="T58">Níl a fhios agam 10</text:span></text:p></draw:text-box></draw:frame><draw:frame draw:style-name="gr59" draw:text-style-name="P104" svg:width="2.356cm" svg:height="0.902cm" svg:x="8.97cm" svg:y="-6.218cm"><draw:text-box><text:p text:style-name="P103"><text:span text:style-name="T58">Easaontaím go mór le 2</text:span></text:p></draw:text-box></draw:frame><draw:frame draw:style-name="gr60" draw:text-style-name="P104" svg:width="1.652cm" svg:height="1.227cm" svg:x="8.97cm" svg:y="-5.156cm"><draw:text-box><text:p text:style-name="P103"><text:span text:style-name="T58">Ní aontaím 16</text:span></text:p></draw:text-box></draw:frame><draw:frame draw:style-name="gr61" draw:text-style-name="P101" svg:width="2.632cm" svg:height="0.902cm" svg:x="11.305cm" svg:y="-2.133cm"><draw:text-box><text:p text:style-name="P100"><text:span text:style-name="T58">Táthar ag súil go n-aontófar 53</text:span></text:p></draw:text-box></draw:frame><draw:frame draw:style-name="gr62" draw:text-style-name="P101" svg:width="1.622cm" svg:height="1.227cm" svg:x="13.318cm" svg:y="-6.629cm"><draw:text-box><text:p text:style-name="P100"><text:span text:style-name="T58">Aontaím go láidir 19</text:span></text:p></draw:text-box></draw:frame></draw:g></text:p>
        <text:p text:style-name="P29">Athraíonn a mhéid a aontaíonn freagróirí gur minic a threisíonn teaghlaigh, piaraí agus na meáin shóisialta steiréitíopaí inscne de réir tosca sochdhéimeagrafacha agus dearcaidh, mar a leanas. </text:p>
        <text:p text:style-name="P52">■ Is mó seans go n-aontaíonn freagróirí a chreideann go stiúrtar mic léinn ardfheidhmíochta i dtreo an oideachais ghinearálta gur minic a threisítear steiréitíopaí inscne (77% vs 57 %), mar aon leo siúd a bhraitheann go bhfuil íomhá níos dearfaí ag an oideachas ginearálta (77% vs 61%). </text:p>
        <text:p text:style-name="P52">De réir aoise ag deireadh an oideachais, creideann 76% díobh siúd a lean ar aghaidh níos faide ná 20 bliain d'aois go dtreisíonn teaghlaigh, piaraí agus na meáin shóisialta steiréitíopaí inscne maidir le roghnú idir oideachas ginearálta agus gairmoideachas, ag titim go 71% díobh siúd a chríochnaigh idir 16 – 19 mbliana d'aois agus 64% díobh siúd a chríochnaigh an t-oideachas 15 bliana d'aois nó níos óige. Is ionann an figiúr seo agus 73% d'fhreagróirí atá fós ag staidéar. </text:p>
        <text:p text:style-name="P52">■ Tá difríochtaí beaga ann de réir catagóir shochghairmiúil, agus tá an tuairim sin ag 75% de bhainisteoirí agus d’oibrithe bóna bháin eile, i gcomparáid le 68% de na freagróirí ar scor. </text:p>
        <text:p text:style-name="P52">■ Tá difríochtaí beaga ann freisin de réir aoise. Is iad na freagróirí idir 25-39 mbliana d’aois is dóichí a roinnfidh an tuairim sin (75 %). Tá sé ar a laghad forleathan i measc daoine atá 55 bliana d’aois agus os a chionn (69%). </text:p>
        <text:p text:style-name="P52">■ I dtéarmaí na dtosca a mbíonn tionchar acu ar rogha an ghairmoideachais agus na gairmoiliúna, is rátaí modha iad na difríochtaí. Tá an comhaontú beagán níos airde i measc freagróirí a luann tionchar na meán sóisialta (76 % vs 71 %). </text:p>
        <text:p text:style-name="P52">■ Níl aon difríochtaí de réir inscne.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Cuir in iúl dom a mhéid a aontaíonn tú nó nach n-aontaíonn tú le gach ceann de na ráitis seo a leanas: Is minic a threisíonn teaghlaigh, piaraí agus na meáin shóisialta steiréitíopaí inscne maidir le rogha a dhéanamh idir an t-oideachas ginearálta agus an gairmoideachas (%-AE)</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Iomlán ‘Aontaithe’</text:p>
            </table:table-cell>
            <table:table-cell table:style-name="Tableau30.A1" office:value-type="string">
              <text:p text:style-name="P69">Iomlán ‘Aontaithe’ </text:p>
            </table:table-cell>
            <table:table-cell table:style-name="Tableau30.A1" office:value-type="string">
              <text:p text:style-name="P69">Níl a fhios agam</text:p>
            </table:table-cell>
          </table:table-row>
          <table:table-row>
            <table:table-cell table:style-name="Tableau30.A1" office:value-type="string">
              <text:p text:style-name="P71">AE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Inscne</text:p>
            </table:table-cell>
            <table:covered-table-cell/>
            <table:covered-table-cell/>
            <table:covered-table-cell/>
          </table:table-row>
          <table:table-row>
            <table:table-cell table:style-name="Tableau30.A1" office:value-type="string">
              <text:p text:style-name="P71">Fear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Bean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Aois</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Oideachas (Deireadh)</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Fós ag staidéar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Catagóir shochghairmiúil</text:p>
            </table:table-cell>
            <table:covered-table-cell/>
            <table:covered-table-cell/>
            <table:covered-table-cell/>
          </table:table-row>
          <table:table-row>
            <table:table-cell table:style-name="Tableau30.A1" office:value-type="string">
              <text:p text:style-name="P71">Féinfhostaithe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Bainisteoirí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Coiléir bhána eile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Oibrithe láimhe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Daoine tí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Dífhostaithe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Ar scor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Mic léinn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Uirbiú suibiachtúil</text:p>
            </table:table-cell>
            <table:covered-table-cell/>
            <table:covered-table-cell/>
            <table:covered-table-cell/>
          </table:table-row>
          <table:table-row>
            <table:table-cell table:style-name="Tableau30.A1" office:value-type="string">
              <text:p text:style-name="P71">Ceantar tuaithe nó sráidbhaile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Baile beag nó meánmhéide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Baile mór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Dearcadh IVET in (Ár dTír)</text:p>
            </table:table-cell>
            <table:covered-table-cell/>
            <table:covered-table-cell/>
            <table:covered-table-cell/>
          </table:table-row>
          <table:table-row>
            <table:table-cell table:style-name="Tableau30.A1" office:value-type="string">
              <text:p text:style-name="P71">Dearfach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Diúltach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D’fhreastail tú riamh ar ghairmoiliúint tosaigh (meánoideachas sinsearach)</text:p>
            </table:table-cell>
            <table:covered-table-cell/>
            <table:covered-table-cell/>
            <table:covered-table-cell/>
          </table:table-row>
          <table:table-row>
            <table:table-cell table:style-name="Tableau30.A1" office:value-type="string">
              <text:p text:style-name="P71">Tá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íl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
        <text:p text:style-name="P51">Deir níos mó ná leath de shaoránaigh an Aontais gur minic a bhíonn stiogma nó breithiúnas sóisialta roimh fhir i réimsí gairmoideachais agus gairmoiliúna a bhaineann le cúram nó le seirbhís </text:p>
        <text:p text:style-name="P21">Ar fud an Aontais Eorpaigh, deir 57 % de shaoránaigh an Aontais gur minic a bhíonn stiogma nó breithiúnas sóisialta roimh fhir i réimsí gairmoideachais agus gairmoiliúna a bhaineann le cúram nó seirbhís, lena n-áirítear 14 % a aontaíonn go láidir agus 43 % a aontaíonn de ghnáth.<text:note text:id="ftn58" text:note-class="footnote"><text:note-citation>58</text:note-citation><text:note-body><text:p text:style-name="P13">QB11.5. Cuir in iúl dom a mhéid a aontaíonn tú nó nach n-aontaíonn tú le gach ceann de na ráitis seo a leanas: Is minic a bhíonn stiogma nó breithiúnas sóisialta roimh fhir i réimsí gairmoideachais agus gairmoiliúna a bhaineann le cúram nó le seirbhís. </text:p></text:note-body></text:note> Ní aontaíonn 35%, cé nach bhfuil a fhios ag 8%. </text:p>
        <text:p text:style-name="P21">Tá tuairimí éagsúla ann ar fud na mBallstát. Taifeadtar na leibhéil is airde comhaontaithe sa Pholainn (71 %), san Ungáir (70 %), agus san Iodáil agus san Ísiltír (70 % araon). Taifeadtar na leibhéil is ísle sa Chipir (28 %), sa Phortaingéil (39 %) agus sa Ghréig (43 %). </text:p>
        <text:p text:style-name="P35">I 17 mBallstát, aontaíonn leath na bhfreagróirí ar a laghad gur minic a bhíonn stiogma ar fhir i róil chúraim nó i róil a bhaineann le seirbhís.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2.2cm" svg:x="9.16cm" svg:y="-7.066cm"><draw:text-box><text:p text:style-name="P100"><text:span text:style-name="T58">QB11.5. Cuir in iúl dom a mhéid a aontaíonn tú nó nach n-aontaíonn tú le gach ceann de na ráitis seo a leanas: Is minic a bhíonn stiogma nó breithiúnas sóisialta roimh fhir i réimsí gairmoideachais agus gairmoiliúna a bhaineann le cúram nó seirbhís. (AE27) (%)</text:span></text:p></draw:text-box></draw:frame><draw:frame draw:style-name="gr43" draw:text-style-name="P101" svg:width="2.373cm" svg:height="0.902cm" svg:x="11.73cm" svg:y="-5.637cm"><draw:text-box><text:p text:style-name="P100"><text:span text:style-name="T58">Níl a fhios agam 8</text:span></text:p></draw:text-box></draw:frame><draw:frame draw:style-name="gr44" draw:text-style-name="P104" svg:width="2.599cm" svg:height="0.902cm" svg:x="9.769cm" svg:y="-4.817cm"><draw:text-box><text:p text:style-name="P103"><text:span text:style-name="T58">Easaontaím go mór le 9</text:span></text:p></draw:text-box></draw:frame><draw:frame draw:style-name="gr45" draw:text-style-name="P104" svg:width="1.666cm" svg:height="1.265cm" svg:x="9.636cm" svg:y="-2.595cm"><draw:text-box><text:p text:style-name="P103"><text:span text:style-name="T58">Ní aontaím 26</text:span></text:p></draw:text-box></draw:frame><draw:frame draw:style-name="gr46" draw:text-style-name="P101" svg:width="1.528cm" svg:height="1.876cm" svg:x="15.067cm" svg:y="-0.372cm"><draw:text-box><text:p text:style-name="P100"><text:span text:style-name="T58">Táthar ag súil go n-aontófar 43</text:span></text:p></draw:text-box></draw:frame><draw:frame draw:style-name="gr47" draw:text-style-name="P101" svg:width="2.285cm" svg:height="0.902cm" svg:x="14.125cm" svg:y="-5.161cm"><draw:text-box><text:p text:style-name="P100"><text:span text:style-name="T58">Aontaím go mór le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0.902cm" svg:x="0.176cm" svg:y="2.217cm"><draw:text-box><text:p text:style-name="P100"><text:span text:style-name="T58">QB11.5. Cuir in iúl dom a mhéid a aontaíonn tú nó nach n-aontaíonn tú le gach ceann de na ráitis seo a leanas: Is minic a bhíonn stiogma nó breithiúnas sóisialta roimh fhir i réimsí gairmoideachais agus gairmoiliúna a bhaineann le cúram nó seirbhís.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648cm" svg:x="1.047cm" svg:y="11.118cm"><draw:text-box><text:p text:style-name="P105"><text:span text:style-name="T58">Aontaím go mór</text:span></text:p></draw:text-box></draw:frame><draw:frame draw:style-name="gr37" draw:text-style-name="P101" svg:width="2.946cm" svg:height="1.004cm" svg:x="4.055cm" svg:y="11.095cm"><draw:text-box><text:p text:style-name="P105"><text:span text:style-name="T58">Tá sé i gceist go n-aontófar</text:span></text:p></draw:text-box></draw:frame><draw:frame draw:style-name="gr38" draw:text-style-name="P101" svg:width="3.28cm" svg:height="0.902cm" svg:x="7.239cm" svg:y="11.139cm"><draw:text-box><text:p text:style-name="P105"><text:span text:style-name="T58">Tá sé i gceist easaontú</text:span></text:p></draw:text-box></draw:frame><draw:frame draw:style-name="gr39" draw:text-style-name="P101" svg:width="3.484cm" svg:height="0.646cm" svg:x="10.867cm" svg:y="11.096cm"><draw:text-box><text:p text:style-name="P105"><text:span text:style-name="T58">Easaontaím go mór</text:span></text:p></draw:text-box></draw:frame><draw:frame draw:style-name="gr40" draw:text-style-name="P101" svg:width="2.518cm" svg:height="0.902cm" svg:x="14.589cm" svg:y="11.096cm"><draw:text-box><text:p text:style-name="P105"><text:span text:style-name="T58">Níl a fhios agam</text:span></text:p></draw:text-box></draw:frame></draw:g></draw:g></text:p>
        <text:p text:style-name="P29">Athraíonn a mhéid a aontaíonn freagróirí gur minic a bhíonn stiogma roimh fhir i róil chúraim nó i róil a bhaineann le seirbhís de réir tosca sochdhéimeagrafacha agus dearcaidh, mar a leanas. </text:p>
        <text:p text:style-name="P52">■ De réir aoise, laghdaíonn an dearcadh seo ó 63% i measc freagróirí idir 15-24 bliana d'aois go 53% i measc daoine atá 55 bliana d'aois nó níos sine. </text:p>
        <text:p text:style-name="P52">■ Tá roinnt difríochtaí idir catagóirí sochghairmiúla. Cé go n-aontaíonn 63 % d’oibrithe agus mic léinn coiléar bán eile ná fir i róil chúraim, is féidir stiogma a bheith rompu, titeann an figiúr sin go 53 % i measc freagróirí ar scor. </text:p>
        <text:p text:style-name="P52">■ De réir aoise ag deireadh an oideachais, is lú seans go gceapfadh freagróirí a chríochnaigh an t-oideachas ag aois 15 nó níos óige go bhfuil stiogma sóisialta ar fhir i réimsí gairmoideachais agus gairmoiliúna a bhaineann le cúram nó le seirbhís (51%) ná iad siúd a chríochnaigh ag aois 16-19 nó 20+ (57-58%). I measc na ndaoine atá fós ag staidéar, tá an dearcadh seo ag 63%. </text:p>
        <text:p text:style-name="P52">■ I dtéarmaí na dtosca a mbíonn tionchar acu ar rogha an ghairmoideachais agus na gairmoiliúna, is beag difríocht atá eatarthu. Tá an dearcadh seo beagán níos coitianta i measc freagróirí a luann tionchar na meán sóisialta (64% vs 56%). </text:p>
        <text:p text:style-name="P52">■ Níl aon difríocht ann de réir inscne ná de réir taithí roimhe seo ar an ngairmoideachas agus ar an ngairmoiliúint.</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Cuir in iúl dom a mhéid a aontaíonn tú nó nach n-aontaíonn tú le gach ceann de na ráitis seo a leanas: Is minic a bhíonn stiogma nó breithiúnas sóisialta roimh fhir i réimsí cúraim nó seirbhísí IVET (%-AE)</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Iomlán ‘Aontaithe’</text:p>
            </table:table-cell>
            <table:table-cell table:style-name="Tableau31.A1" office:value-type="string">
              <text:p text:style-name="P69">Iomlán ‘Aontaithe’ </text:p>
            </table:table-cell>
            <table:table-cell table:style-name="Tableau31.A1" office:value-type="string">
              <text:p text:style-name="P69">Níl a fhios agam</text:p>
            </table:table-cell>
          </table:table-row>
          <table:table-row>
            <table:table-cell table:style-name="Tableau31.A1" office:value-type="string">
              <text:p text:style-name="P71">AE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Inscne</text:p>
            </table:table-cell>
            <table:covered-table-cell/>
            <table:covered-table-cell/>
            <table:covered-table-cell/>
          </table:table-row>
          <table:table-row>
            <table:table-cell table:style-name="Tableau31.A1" office:value-type="string">
              <text:p text:style-name="P71">Fear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Bean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Aois</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Oideachas (Deireadh)</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Fós ag staidéar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Catagóir shochghairmiúil</text:p>
            </table:table-cell>
            <table:covered-table-cell/>
            <table:covered-table-cell/>
            <table:covered-table-cell/>
          </table:table-row>
          <table:table-row>
            <table:table-cell table:style-name="Tableau31.A1" office:value-type="string">
              <text:p text:style-name="P71">Féinfhostaithe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Bainisteoirí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Coiléir bhána eile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Oibrithe láimhe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Daoine tí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Dífhostaithe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Ar scor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Mic léinn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Uirbiú suibiachtúil</text:p>
            </table:table-cell>
            <table:covered-table-cell/>
            <table:covered-table-cell/>
            <table:covered-table-cell/>
          </table:table-row>
          <table:table-row>
            <table:table-cell table:style-name="Tableau31.A1" office:value-type="string">
              <text:p text:style-name="P71">Ceantar tuaithe nó sráidbhaile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Baile beag nó meánmhéide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Baile mór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Dearcadh IVET in (Ár dTír)</text:p>
            </table:table-cell>
            <table:covered-table-cell/>
            <table:covered-table-cell/>
            <table:covered-table-cell/>
          </table:table-row>
          <table:table-row>
            <table:table-cell table:style-name="Tableau31.A1" office:value-type="string">
              <text:p text:style-name="P71">Dearfach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Diúltach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D’fhreastail tú riamh ar ghairmoiliúint tosaigh (meánoideachas sinsearach)</text:p>
            </table:table-cell>
            <table:covered-table-cell/>
            <table:covered-table-cell/>
            <table:covered-table-cell/>
          </table:table-row>
          <table:table-row>
            <table:table-cell table:style-name="Tableau31.A1" office:value-type="string">
              <text:p text:style-name="P71">Tá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Níl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
        <text:h text:style-name="P19" text:outline-level="2"><text:bookmark-start text:name="__RefHeading___Toc215596_2930363814"/>3. Dúshláin amach anseo <text:bookmark-end text:name="__RefHeading___Toc215596_2930363814"/></text:h>
        <text:p text:style-name="P50">Deir níos mó ná leath de shaoránaigh an Aontais go bhfuil an baol ann go gcuirfear uathoibriú in ionad poist a bhaineann le cáilíochtaí gairmoideachais agus gairmoiliúna </text:p>
        <text:p text:style-name="P21">Ar fud an Aontais Eorpaigh, deir 56 % de shaoránaigh an Aontais go bhfuil an baol ann go gcuirfear uathoibriú in ionad poist a bhaineann le cáilíochtaí gairmoideachais agus gairmoiliúna, lena n-áirítear 13 % a aontaíonn go láidir agus 43 % a aontaíonn de ghnáth.<text:note text:id="ftn59" text:note-class="footnote"><text:note-citation>59</text:note-citation><text:note-body><text:p text:style-name="P13">QB8.1. Cuir in iúl dom a mhéid a aontaíonn tú nó nach n-aontaíonn tú le gach ceann de na ráitis seo a leanas: Tá an baol ann go gcuirfear uathoibriú in ionad poist a bhaineann le cáilíochtaí gairmoideachais agus gairmoiliúna. </text:p></text:note-body></text:note> Easaontaíonn níos mó ná aon trian de na freagróirí (35 %), agus níl a fhios ag 9%. </text:p>
        <text:p text:style-name="P21">Mar chomparáid, fuarthas amach san Eorabharaiméadar Speisialta maidir leis an Intleacht Shaorga agus Todhchaí na hOibre a rinneadh in 2024 gur chreid 66 % de dhaoine go n-imeodh níos mó post ná mar a chruthófaí mar gheall ar róbait agus an Intleacht Shaorga.<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3">https://europa.eu/eurobarometer/surveys/detail/3222</text:span></text:a><text:span text:style-name="T53"> </text:span></text:p></text:note-body></text:note> Tá an 56 % a taifeadadh sa suirbhé seo i bhfad níos ísle, rud a d’fhéadfadh a thabhairt le fios go bhfuil eagla faoi chonairí gairme mar chuid d’imní shochaíoch níos leithne seachas breithiúnas sonrach faoi thodhchaí an ghairmoideachais agus na gairmoiliúna. </text:p>
        <text:p text:style-name="P21">In 23 Bhallstát, aontaíonn leath na bhfreagróirí ar a laghad go bhfuil an baol ann go gcuirfear uathoibriú in ionad poist ghairmoideachais agus ghairmoiliúna.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652cm" svg:x="1.09cm" svg:y="10.682cm"><draw:text-box><text:p text:style-name="P105"><text:span text:style-name="T58">Aontaím go mór</text:span></text:p></draw:text-box></draw:frame><draw:frame draw:style-name="gr20" draw:text-style-name="P101" svg:width="2.952cm" svg:height="1.004cm" svg:x="4.098cm" svg:y="10.659cm"><draw:text-box><text:p text:style-name="P105"><text:span text:style-name="T58">Tá sé i gceist go n-aontófar</text:span></text:p></draw:text-box></draw:frame><draw:frame draw:style-name="gr21" draw:text-style-name="P101" svg:width="3.28cm" svg:height="0.902cm" svg:x="7.281cm" svg:y="10.703cm"><draw:text-box><text:p text:style-name="P105"><text:span text:style-name="T58">Tá sé i gceist easaontú</text:span></text:p></draw:text-box></draw:frame><draw:frame draw:style-name="gr22" draw:text-style-name="P101" svg:width="3.488cm" svg:height="0.65cm" svg:x="10.91cm" svg:y="10.661cm"><draw:text-box><text:p text:style-name="P105"><text:span text:style-name="T58">Easaontaím go mór</text:span></text:p></draw:text-box></draw:frame><draw:frame draw:style-name="gr23" draw:text-style-name="P101" svg:width="2.518cm" svg:height="0.902cm" svg:x="14.631cm" svg:y="10.661cm"><draw:text-box><text:p text:style-name="P105"><text:span text:style-name="T58">Níl a fhios agam</text:span></text:p></draw:text-box></draw:frame></draw:g><draw:frame draw:style-name="gr24" draw:text-style-name="P101" svg:width="16.525cm" svg:height="0.902cm" svg:x="0.46cm" svg:y="1.649cm"><draw:text-box><text:p text:style-name="P100"><text:span text:style-name="T58">QB8.1. Cuir in iúl dom a mhéid a aontaíonn tú nó nach n-aontaíonn tú le gach ceann de na ráitis seo a leanas: Tá an baol ann go gcuirfear uathoibriú in ionad poist a bhaineann le cáilíochtaí gairmoideachais agus gairmoiliúna.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1.876cm" svg:x="9.066cm" svg:y="-9.006cm"><draw:text-box><text:p text:style-name="P100"><text:span text:style-name="T58">QB8.1. Cuir in iúl dom a mhéid a aontaíonn tú nó nach n-aontaíonn tú le gach ceann de na ráitis seo a leanas: Tá an baol ann go gcuirfear uathoibriú in ionad poist a bhaineann le cáilíochtaí gairmoideachais agus gairmoiliúna. </text:span></text:p></draw:text-box></draw:frame><draw:frame draw:style-name="gr27" draw:text-style-name="P101" svg:width="2.839cm" svg:height="0.578cm" svg:x="11.387cm" svg:y="-7.625cm"><draw:text-box><text:p text:style-name="P100"><text:span text:style-name="T58">Níl a fhios agam 9</text:span></text:p></draw:text-box></draw:frame><draw:frame draw:style-name="gr28" draw:text-style-name="P104" svg:width="2.31cm" svg:height="0.902cm" svg:x="9.648cm" svg:y="-7.117cm"><draw:text-box><text:p text:style-name="P103"><text:span text:style-name="T58">Easaontaím go mór 7</text:span></text:p></draw:text-box></draw:frame><draw:frame draw:style-name="gr29" draw:text-style-name="P104" svg:width="1.893cm" svg:height="1.551cm" svg:x="9.436cm" svg:y="-4.51cm"><draw:text-box><text:p text:style-name="P103"><text:span text:style-name="T58">Tá sé i gceist easaontú le 28</text:span></text:p></draw:text-box></draw:frame><draw:frame draw:style-name="gr30" draw:text-style-name="P101" svg:width="1.433cm" svg:height="1.876cm" svg:x="13.908cm" svg:y="-3.914cm"><draw:text-box><text:p text:style-name="P100"><text:span text:style-name="T58">Táthar ag súil go n-aontófar 43</text:span></text:p></draw:text-box></draw:frame><draw:frame draw:style-name="gr31" draw:text-style-name="P101" svg:width="2.352cm" svg:height="0.902cm" svg:x="13.276cm" svg:y="-7.408cm"><draw:text-box><text:p text:style-name="P100"><text:span text:style-name="T58">Aontaím go </text:span><text:span text:style-name="T58">mór le 13</text:span></text:p></draw:text-box></draw:frame></draw:g>Tá tuairimí éagsúla ann ar fud na mBallstát. Taifeadtar na leibhéil is airde comhaontaithe san Ungáir (68 %), san Iodáil (65%) agus sa tSlóvaic (64%). Taifeadtar na leibhéil is ísle sa Danmhairg (37 %), san Ísiltír (40 %) agus sa Phortaingéil (43 %). </text:p>
        <text:p text:style-name="P21"/>
        <text:p text:style-name="P29">Athraíonn a mhéid a chreideann freagróirí go gcuirfear uathoibriú in ionad poist atá nasctha le gairmoideachas agus gairmoiliúint de réir tosca sochdhéimeagrafacha agus dearcaidh, mar a leanas. </text:p>
        <text:p text:style-name="P52">■ Tá roinnt difríochtaí ann de réir catagóir shochghairmiúil, agus creideann 60 % de fhreagróirí dífhostaithe agus 59 % de fhreagróirí ar scor go bhfuil poist a bhaineann le cáilíochtaí gairmoideachais agus gairmoiliúna i mbaol a n-uathoibrithe, i gcomparáid le 52 % de bhainisteoirí. </text:p>
        <text:p text:style-name="P52">De réir aoise ag deireadh an oideachais, tá an dearcadh seo roinnte ag 60% de na freagróirí a chríochnaigh oideachas idir aois 16-19, i gcomparáid le 57% díobh siúd atá fós ag staidéar agus 56% díobh siúd a chríochnaigh 15 bliana d'aois nó níos óige. Tá an figiúr seo níos ísle do fhreagróirí a chríochnaigh an t-oideachas ag aois 20 nó níos déanaí (54%). </text:p>
        <text:p text:style-name="P52">■ De réir aoise, is iad na freagróirí idir 15-24 bliana d’aois is dóichí a chreideann go bhfuil poist ghairmoideachais agus ghairmoiliúna i mbaol ó uathoibriú (60 %), i gcomparáid le 55 % díobh siúd idir 25-39 mbliana d’aois, 56 % díobh siúd idir 40-54 bliana d’aois agus 57 % díobh siúd atá 55 bliana d’aois nó níos sine. </text:p>
        <text:p text:style-name="P52">■ Tá an dearcadh sin níos coitianta i measc freagróirí a chreideann go bhfaigheann daoine óga dóthain faisnéise maidir le deiseanna gairmoideachais agus gairmoiliúna (62% i gcomparáid le 51% díobh siúd nach n-aontaíonn). </text:p>
        <text:p text:style-name="P52">■ Iad siúd a fheiceann gairmoideachas agus gairmoiliúint i bhfianaise dhearfach, is mó an seans go gcreidfidh siad go bhfuil riosca uathoibrithe roimh phoist ghairmoideachais agus ghairmoiliúna (60% vs 52% díobh siúd a thuairiscíonn braistintí diúltacha). </text:p>
        <text:p text:style-name="P52">■ Is mó seans go n-aontóidh freagróirí a chreideann go n-eascraíonn poist a bhfuil ardmheas orthu sa tsochaí as cáilíochtaí gairmoideachais agus gairmoiliúna (61%) ná iad siúd nach bhfuil an tuairim sin acu (54%). </text:p>
        <text:p text:style-name="P52">■ Is lú seans go n-aontóidh freagróirí a luann gur gá airgead a thuilleamh a luaithe is féidir mar thoisc agus gairmoideachas agus gairmoiliúint á roghnú acu go bhfuil riosca uathoibrithe roimh phoist ghairmoideachais agus ghairmoiliúna (55% vs 59%). </text:p>
        <text:p text:style-name="P52">■ Níl aon difríochtaí de réir inscne. </text:p>
        <text:p text:style-name="P21"/>
        <text:p text:style-name="P28"><text:soft-page-break/></text:p>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QB8.1 Cuir in iúl dom a mhéid a aontaíonn tú nó nach n-aontaíonn tú le gach ceann de na ráitis seo a leanas: Tá an baol ann go gcuirfear uathoibriú (%-AE) in ionad poist a bhaineann le cáilíochtaí IVET</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Iomlán ‘Aontaithe’</text:p>
            </table:table-cell>
            <table:table-cell table:style-name="Tableau32.A1" office:value-type="string">
              <text:p text:style-name="P69">Iomlán ‘Aontaithe’ </text:p>
            </table:table-cell>
            <table:table-cell table:style-name="Tableau32.A1" office:value-type="string">
              <text:p text:style-name="P69">Níl a fhios agam</text:p>
            </table:table-cell>
          </table:table-row>
          <table:table-row>
            <table:table-cell table:style-name="Tableau32.A1" office:value-type="string">
              <text:p text:style-name="P71">AE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Inscne</text:p>
            </table:table-cell>
            <table:covered-table-cell/>
            <table:covered-table-cell/>
            <table:covered-table-cell/>
          </table:table-row>
          <table:table-row>
            <table:table-cell table:style-name="Tableau32.A1" office:value-type="string">
              <text:p text:style-name="P71">Fear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Bean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Aois</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Oideachas (Deireadh)</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Fós ag staidéar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Catagóir shochghairmiúil</text:p>
            </table:table-cell>
            <table:covered-table-cell/>
            <table:covered-table-cell/>
            <table:covered-table-cell/>
          </table:table-row>
          <table:table-row>
            <table:table-cell table:style-name="Tableau32.A1" office:value-type="string">
              <text:p text:style-name="P71">Féinfhostaithe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Bainisteoirí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Coiléir bhána eile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Oibrithe láimhe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Daoine tí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Dífhostaithe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Ar scor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Mic léinn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Uirbiú suibiachtúil</text:p>
            </table:table-cell>
            <table:covered-table-cell/>
            <table:covered-table-cell/>
            <table:covered-table-cell/>
          </table:table-row>
          <table:table-row>
            <table:table-cell table:style-name="Tableau32.A1" office:value-type="string">
              <text:p text:style-name="P71">Ceantar tuaithe nó sráidbhaile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Baile beag nó meánmhéide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Baile mór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Dearcadh IVET in (Ár dTír)</text:p>
            </table:table-cell>
            <table:covered-table-cell/>
            <table:covered-table-cell/>
            <table:covered-table-cell/>
          </table:table-row>
          <table:table-row>
            <table:table-cell table:style-name="Tableau32.A1" office:value-type="string">
              <text:p text:style-name="P71">Dearfach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Diúltach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D’fhreastail tú riamh ar ghairmoiliúint tosaigh (meánoideachas sinsearach)</text:p>
            </table:table-cell>
            <table:covered-table-cell/>
            <table:covered-table-cell/>
            <table:covered-table-cell/>
          </table:table-row>
          <table:table-row>
            <table:table-cell table:style-name="Tableau32.A1" office:value-type="string">
              <text:p text:style-name="P71">Tá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able:table-row>
            <table:table-cell table:style-name="Tableau32.A1" office:value-type="string">
              <text:p text:style-name="P71">Níl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
        <text:p text:style-name="P29"/>
      </text:section>
      <text:h text:style-name="P17" text:outline-level="1"><text:bookmark-start text:name="__RefHeading___Toc215598_2930363814"/>Conclúid <text:bookmark-end text:name="__RefHeading___Toc215598_2930363814"/></text:h>
      <text:p text:style-name="P21"/>
      <text:section text:style-name="Sect2" text:name="Section7">
        <text:p text:style-name="P29">Léiríonn an tEorabharaiméadar Speisialta seo go n-aithníonn muintir na hEorpa go ginearálta torthaí ardcháilíochta agus tairbhiúla an ghairmoideachais agus na gairmoiliúna tosaigh, fiú má tá braistintí agus steiréitíopaí atá as dáta fós ann. Feictear an gairmoideachas agus an ghairmoiliúint i bhfianaise dhearfach, le foghlaim ardcháilíochta, múinteoirí inniúla, bonneagar nua-aimseartha agus naisc láidre le poist a bhfuil éileamh mór orthu. Is í an chonair oideachais is mó a mholann Eorpaigh do dhaoine óga. An tráth céanna, tá gradam sóisialta níos airde fós ag baint leis an oideachas ginearálta, agus tá rannpháirtíocht sa ghairmoideachas agus sa ghairmoiliúint fós míchothrom ar fud na mBallstát agus ó ghlúin go glúin araon. </text:p>
        <text:p text:style-name="P36">Acmhainneacht neamhshaothraithe an ghairmoideachais agus na gairmoiliúna: torthaí láidre, braistintí atá as dáta </text:p>
        <text:p text:style-name="P21">Is léir go bhfuil meas ag muintir na hEorpa ar láidreachtaí praiticiúla an ghairmoideachais agus na gairmoiliúna. Deir beirt as gach triúr saoránach go bhfuil íomhá dhearfach ag an ngairmoideachas agus ag an ngairmoiliúint ina dtír féin, le tromlaigh i mbeagnach gach Ballstát. Tá an-mheas ar an mbonneagar agus ar an bhfoireann freisin, agus deir 78 % díobh go dtugann an gairmoideachas agus an ghairmoiliúint rochtain ar shaoráidí nua-aimseartha agus go bhfuil 79 % díobh inniúil ar mhúinteoirí agus oiliúnóirí. Ar an iomlán, tá 73 % cinnte de go gcuireann an gairmoideachas agus an ghairmoiliúint foghlaim ardcháilíochta ar fáil. </text:p>
        <text:p text:style-name="P36">Aithnítear an gairmoideachas agus an ghairmoiliúint mar chonair oideachais ar ardchaighdeán </text:p>
        <text:p text:style-name="P21">Tacaíonn freagróirí go comhsheasmhach le cáilíocht sholáthar an ghairmoideachais agus na gairmoiliúna ar fud na hEorpa. Cuireann dearcthaí maidir le hinniúlacht múinteoirí, cáilíocht foghlama agus bonneagar nua-aimseartha leis an mbraistint leathan go gcuireann an gairmoideachas agus an ghairmoiliúint fondúireachtaí oideachais láidre ar fáil. Spreagadh láidir do go leor foghlaimeoirí is ea dul isteach go luath sa mhargadh saothair: luann níos mó ná leath na nEorpach (53%) an gá nó an fonn airgead a thuilleamh go tapa, an fachtóir is minice a luaitear i 24 Bhallstát, agus tá cáilíocht ghairmoideachais agus ghairmoiliúna ag níos mó ná leath na ndaoine féinfhostaithe. </text:p>
        <text:p text:style-name="P36">Cuireann an gairmoideachas agus an ghairmoiliúint scileanna ar fáil le haghaidh poist a bhfuil pá maith ag gabháil leo agus a bhfuil éileamh mór orthu </text:p>
        <text:p text:style-name="P21">Creideann muintir na hEorpa go forleathan go gcuireann an gairmoideachas agus an ghairmoiliúint scileanna teicniúla atá ábhartha don phost ar fáil do mhic léinn (85%) as a n-eascraíonn poist a bhfuil éileamh mór orthu (82%). Deir dhá thrian go bhfuil na poist seo íoctha go maith. Luann duine as gach cúigear freagróirí (21 %) freisin mianta fiontraíochta mar chúis le gairmoideachas agus gairmoiliúint a roghnú, agus béim á leagan aige ar a ról maidir le tacú leis an bhféinfhostaíocht agus leis an bhfiontar. </text:p>
        <text:p text:style-name="P36">Molann muintir na hEorpa gairmoideachas agus gairmoiliúint do dhaoine óga </text:p>
        <text:p text:style-name="P35">Bíonn moltaí nithiúla mar thoradh ar láidreachtaí an ghairmoideachais agus na gairmoiliúna. Molann leath na nEorpach (50%) gairmoideachas meánscoile do dhaoine óga a roghnaíonn conairí meánscoile uachtaraí, rud a fhágann gurb é an rogha is minice a mholtar ar fud an Aontais é. Ar leibhéal treasach, mholfadh 52 % díobh an gairmoideachas agus an ghairmoiliúint níos airde, i gcomparáid le 35 % a mholfadh an t-ardoideachas acadúil. Tá deighilt ó ghlúin go glúin ann, áfach, ós rud é gur mó i bhfad an seans go molfaidh daoine idir 25-54 bliana d’aois meánoideachas ginearálta (53 %) ná freagróirí atá 55 bliana d’aois nó níos sine (33 %), rud a léiríonn aisiompú suntasach tuairimí ó ghlúin go glúin. </text:p>
        <text:p text:style-name="P37">Tá bearna leanúnach íomhánna fós ann </text:p>
        <text:p text:style-name="P35">D’ainneoin na láidreachtaí sin, tá bearna shuntasach bhraistinte roimh an ngairmoideachas agus an ghairmoiliúint. Deir trí cheathrú de mhuintir na hEorpa go bhfuil íomhá níos dearfaí ag an oideachas meánscoile uachtaraí ginearálta ina dtír féin, agus deir níos mó ná ochtar as gach deichniúr go spreagtar mic léinn ardghnóthachtála go córasach i dtreo an oideachais ghinearálta. Mar sin féin, measann formhór na bhfreagróirí go bhfuil sé níos éasca oideachas ginearálta a cháiliú i gcomparáid le gairmoideachas agus gairmoiliúint (52 % vs. 36 %), rud a thugann le fios go bhfuil paradacsa ann maidir le braistintí an phobail. Tá éagsúlacht mhór sa rannpháirtíocht sa ghairmoideachas agus sa ghairmoiliúint ar fud an Aontais Eorpaigh, ó 21 % sa Ghréig go 68 % sa tSlóivéin, rud a léiríonn difríochtaí móra struchtúracha agus cultúrtha sa chaoi a n-eagraíonn na Ballstáit oideachas meánscoile uachtaraí. Tá torthaí éagsúla ag tíortha a bhfuil déchórais oiliúna sheanbhunaithe acu a thugann dúshlán do thoimhdí simplí maidir le dearadh institiúideach. Sa Ghearmáin (dearcadh dearfach 82 %, rannpháirtíocht 63 %), tá ardghradam ag baint le cáilíocht an ghairmoideachais agus na gairmoiliúna agus tá muinín láidir ag an bpobal as an ngairmoideachas agus as an ngairmoiliúint. Mar sin féin, ní ráthaíonn samhail an déchórais braistintí atá dearfach go haonfhoirmeach: taifeadann an Ísiltír an íomhá fhoriomlán is lú dearfach den ghairmoideachas agus den ghairmoiliúint san Aontas (44 %), in ainneoin an traidisiúin fhada atá aici foghlaim san ionad oibre a chomhcheangal le teagasc sa seomra ranga. Cuireann an Danmhairg patrún eile i láthair, ina bhfuil braistintí láidre <text:soft-page-break/>cáilíochta ach ina bhfuil sciar an-ard freagróirí (42%) a deir go mbraitheann moltaí ar imthosca aonair, rud a thugann le fios go bhfuil cur chuige níos pearsantaithe, nach bhfuil chomh catagóiriúil céanna ann maidir le roghnú conairí oideachais. Léiríonn na héagsúlachtaí sin laistigh de thíortha déchórais nach gcinntear dearcthaí an phobail leis na struchtúir institiúideacha amháin, agus go múnlaítear tuairimí le meascán níos leithne tosca a bhféadfadh dearcthaí cultúrtha, dálaí mhargadh an tsaothair, cleachtais chumarsáide agus ról na gcomhpháirtithe sóisialta a bheith san áireamh leo. </text:p>
        <text:p text:style-name="P37">D’fhéadfadh míthuiscintí agus steiréitíopaí inscne teorainn a chur le tarraingteacht an ghairmoideachais agus na gairmoiliúna </text:p>
        <text:p text:style-name="P35">Creideann leath de mhuintir na hEorpa nach cosúil go dtugann cláir ghairmoideachais agus ghairmoiliúna aird leordhóthanach ar bhunscileanna amhail litearthacht nó litearthacht dhigiteach, agus measann sciar comhchosúil nach dtugtar aghaidh go leordhóthanach ar scileanna idirdhisciplíneacha amhail cumarsáid agus smaointeoireacht chriticiúil. Is beag na difríochtaí idir freagróirí a bhfuil taithí ghairmoideachais agus ghairmoiliúna acu agus freagróirí nach bhfuil taithí ghairmoideachais agus ghairmoiliúna acu, ag 53 % i gcomparáid le 48 % i gcás bunscileanna agus 53 % i gcomparáid le 50 % i gcás scileanna idirdhisciplíneacha. Tugtar le fios leis an bpatrún sin go bhfuil bearna bhunúsach a mheastar a bheith ann sa churaclam gairmoideachais agus gairmoiliúna. </text:p>
        <text:p text:style-name="P35">Ós rud é nach ndearnadh comparáid sa suirbhé idir an gairmoideachas agus an ghairmoiliúint agus an t-oideachas ginearálta, d’fhéadfadh na tuairimí sin a bheith ina léiriú ar ábhair imní níos leithne faoi na scileanna sin, agus faoi na hionchais níos airde a chuirtear ar an ngairmoideachas agus ar an ngairmoiliúint go minic. Tá na tuairimí sin in éineacht le formhuiniú láidir do sholáthar scileanna teicniúla speisialaithe (85 %) agus d’fhoghlaim ardcháilíochta (73 %) ag an ngairmoideachas agus ag an ngairmoiliúint. Is dúshlán fós í an laofacht inscne: Measann 55 % go bhfuil réimsí gairmoideachais agus gairmoiliúna a bhaineann le ETIM níos oiriúnaí d’fhir, agus go bhfuil éagsúlacht mhór ann ar fud na mBallstát. Creideann go leor freagróirí gur minic a dhírítear mná a bhfuil suim acu in ábhair theicniúla i dtreo an oideachais ghinearálta, agus nach dtugtar ach spreagadh teoranta do mhná i réimsí gairmoideachais agus gairmoiliúna a bhaineann le ETIM. Idir an dá linn, meastar go mbíonn brú ar fhir nach bhfuil ardghnóthachtálaithe acu gairmoideachas agus gairmoiliúint a roghnú. </text:p>
        <text:p text:style-name="P35">Mar gheall ar a shuntasaí atá gradam agus stádas sóisialta an ghairmoideachais agus na gairmoiliúna (nach luaitear ach 16 % díobh mar thoisc sa rogha oideachais), tugtar le fios go bhfuil scóip shuntasach ann chun feasacht an phobail a mhúscailt maidir le luach agus rannchuidiú sóisialta an ghairmoideachais. </text:p>
        <text:p text:style-name="P37">Fiontraíocht agus féinfhostaíocht sa ghairmoideachas agus sa ghairmoiliúint </text:p>
        <text:p text:style-name="P35">Is fachtóir tábhachtach iad spreagthaí fiontraíochta i rogha oideachais. Aithníonn duine as gach cúigear freagróirí (21 %) gur mian leo a bheith féinfhostaithe nó gnólacht a thosú mar phríomhchúis le gairmoideachas agus gairmoiliúint a roghnú, agus tá cáilíocht ghairmoideachais agus ghairmoiliúna ag níos mó ná leath de na daoine féinfhostaithe san Aontas. Leagtar béim sna torthaí sin ar ról an ghairmoideachais agus na gairmoiliúna maidir le conairí gairme éagsúla a chumasú agus maidir le tacú le tírdhreach fiontraíochta na hEorpa. </text:p>
        <text:p text:style-name="P37">Leis an straitéis ghairmoideachais agus ghairmoiliúna atá ar na bacáin, cuirtear deis thráthúil ar fáil </text:p>
        <text:p text:style-name="P35">Ar fud an tsuirbhé, tagann patrún glúine chun cinn. Is gnách go mbíonn freagróirí níos óige níos feasaí ar na bacainní agus ar an gclaontacht sa ghairmoideachas ná na glúnta níos sine. An tráth céanna, tá an fheasacht sin i gcomhthráth le rátaí rannpháirtíochta níos ísle sa ghairmoideachas agus sa ghairmoiliúint agus roghanna níos láidre le haghaidh conairí acadúla. Tuairiscíonn daoine idir 15 agus 24 bliana d’aois ráta rannpháirtíochta gairmoideachais agus gairmoiliúna 46 % i gcomparáid le 52‐53 % i measc daoine idir 25 agus 54 bliana d’aois. Tá an grúpa is óige seo níos claonta ná freagróirí níos sine chun oideachas meánscoile ginearálta a mholadh. Tugtar le fios leis sin go bhfuil comhghaol idir gnóthachtáil ardoideachais agus feasacht níos fearr ar easnaimh VET agus tosaíocht níos láidre do chonairí acadúla, patrún a bhfuil impleachtaí suntasacha aige do tharraingt an ghairmoideachais amach anseo i measc daonraí ardcháilithe. </text:p>
        <text:p text:style-name="P35">Chomh maith leis na braistintí sin, deir 56 % de mhuintir na hEorpa go bhfuil an baol ann go gcuirfear uathoibriú in ionad poist a bhaineann le cáilíochtaí gairmoideachais agus gairmoiliúna. Tá an imní sin ann i gcomhthráth leis an aitheantas forleathan go n-eascraíonn poist ardéilimh as cáilíochtaí gairmoideachais agus gairmoiliúna faoi láthair (mar a chreideann 82 %). Deimhníonn fianaise suirbhé níos leithne é seo: fuarthas amach san Eorabharaiméadar Speisialta maidir leis an Intleacht Shaorga agus Todhchaí na hOibre (2024) gur léirigh 66 % de mhuintir na hEorpa imní faoi chaillteanas post ar fud an gheilleagair ina iomláine, rud a thugann le fios go dtéann imní uathoibrithe i bhfad níos faide ná conairí gairme. </text:p>
        <text:p text:style-name="P35">Is cosúil go dtugann na torthaí le fios nach mbaineann an dúshlán don ghairmoideachas agus don ghairmoiliúint <text:soft-page-break/>lena fheidhmíocht ná lena ábharthacht, ach leis an gcaoi a mbraitear é. Dá bhrí sin, leis an straitéis ghairmoideachais agus ghairmoiliúna atá ar na bacáin, cuirtear deis thráthúil ar fáil chun a híomhá a threisiú mar rogha chéadrogha do go leor Eorpach eile, chun an t-oideachas agus na scileanna ardcháilíochta a chuirtear ar fáil léi a phoibliú ar bhealach níos éifeachtaí, agus chun dul i ngleic leis na steiréitíopaí agus na claontachtaí a leanann de thionchar a imirt ar roghanna conairí agus an spriocghrúpa a chúngú. </text:p>
        <text:p text:style-name="P35"/>
        <text:section text:style-name="Sect1" text:name="Section9">
          <text:h text:style-name="P18" text:outline-level="1"><text:bookmark-start text:name="__RefHeading___Toc227531_2832584591"/>Barúlacha<text:bookmark-end text:name="__RefHeading___Toc227531_2832584591"/></text:h>
          <text:p text:style-name="P35"/>
        </text:section>
        <text:p text:style-name="P39">(Pierre Dieumegard)</text:p>
        <text:p text:style-name="P40"><text:span text:style-name="T52">(IV 1) Déantar na dathanna a inbhéartú idir an piechairt fhoriomlán agus an barrachairt de réir tíre. </text:span>Is mór an trua gan coinbhinsiúin ghrafacha chomhsheasmhacha a choinneáil ar fud na tuarascála. </text:p>
        <text:p text:style-name="P39"/>
        <text:p text:style-name="P40"><text:span text:style-name="T52">Mar a tharlaíonn go minic, tá na difríochtaí idir tíortha níos mó ná na difríochtaí idir grúpaí sóisialta (inscne, aois, leibhéal oideachais, etc.). Is minic a aimsítear abairtí sa tuarascáil seo amhail ‘Difríochtaí diomaibhseacha de réir inscne’ nó ‘Níl aon difríochtaí sa bhraistint de réir inscne’. </text:span>Is fiú béim a leagan ar an gcosúlacht sin i bhfreagraí ar fud na n-inscní. </text:p>
        <text:p text:style-name="P39"/>
        <text:h text:style-name="P7" text:outline-level="1"/>
        <text:h text:style-name="P7" text:outline-level="1"><text:bookmark-start text:name="__RefHeading___Toc227533_2832584591"/>Sonraíochtaí <text:bookmark-start text:name="__RefHeading___Toc215600_2930363814"/>Teicniúla<text:bookmark-end text:name="__RefHeading___Toc227533_2832584591"/><text:bookmark-end text:name="__RefHeading___Toc215600_2930363814"/></text:h>
        <text:p text:style-name="P35">Idir an 6 agus an 30 Samhain 2025, rinne Verian Belgium rabharta 104.2 den suirbhé Eorabharaiméadair, arna iarraidh sin don Choimisiún Eorpach, Ard-Stiúrthóireacht na Cumarsáide, ‘Public Opinion &amp; Citizen Engagement’ Unit. </text:p>
        <text:p text:style-name="P35"/>
        <text:p text:style-name="P35">Cumhdaítear le Tonn 104.2 daonra náisiúntachtaí Bhallstáit an Aontais Eorpaigh faoi seach, a bhfuil cónaí orthu i ngach ceann de na 27 mBallstát agus atá 15 bliana d’aois nó níos sine. </text:p>
        <text:p text:style-name="P35">Is é an dearadh sampla bunúsach i bhfeidhm i ngach tír srathaithe il-chéim, randamach (dóchúlacht) amháin. I ngach tír, srathaítear an fráma samplach den chéad uair de réir réigiúin NUTS agus laistigh de gach réigiún trí thomhas uirbeach (DEGURBA). Léiríonn líon na bpointí samplacha a roghnaíodh i ngach sraith an daonra sraithe 15+. Ag an dara céim, tarraingíodh pointí samplála agus dóchúlacht ann go raibh siad comhréireach le méid a ndaonra 0+ ó laistigh de gach sraith. Dá bhrí sin, léiríonn na samplaí críoch iomlán na dtíortha a ndearnadh suirbhé orthu de réir EUROSTAT NUTS II (nó a choibhéis) agus de réir dháileadh dhaonra cónaitheach na náisiúntachtaí faoi seach i dtéarmaí limistéar cathrach, uirbeach agus tuaithe<text:note text:id="ftn61" text:note-class="footnote"><text:note-citation>61</text:note-citation><text:note-body><text:p text:style-name="Footnote"><text:span text:style-name="T53">Aicmiú Tuaithe Uirbí bunaithe ar DEGURBA (https://ec.europa.eu/eurostat/web/degree-of-urbanisation/background)</text:span><text:span text:style-name="T53"> </text:span></text:p></text:note-body></text:note>. </text:p>
        <text:p text:style-name="P35">I ngach ceann de na pointí samplála roghnaithe, tarraingíodh comhordanáid thosaigh go randamach agus uirlis gheochódaithe droim ar ais a úsáideadh chun an seoladh is gaire don chomhordanáid a shainaithint. Ba é an seoladh seo an seoladh tosaigh don siúlóid randamach. Roghnaíodh seoltaí eile (gach Nú seoladh) de réir gnáthnósanna imeachta "bealach randamach", ón seoladh tosaigh. I ngach teaghlach, tarraingíodh an freagróir, go randamach. Bhí an cur chuige maidir leis an roghnú randamach ag brath ar mhéid an teaghlaigh. Mar shampla, i gcás teaghlaigh ina raibh beirt 15+ ball, úsáideadh an script chun an faisnéiseoir (an duine a thug freagra ar an gceistneoir scagthóra) nó an ball incháilithe eile sa teaghlach a roghnú. I gcás teaghlach a bhfuil triúr ball 15+ acu, úsáideadh an script chun an faisnéiseoir (1/3 den am) nó an bheirt bhall incháilithe eile sa teaghlach a roghnú (2/3 den am). Nuair a roghnaíodh an bheirt bhall eile, dúradh leis an agallóir ansin an duine is óige nó an duine is sine a iarraidh. Sannfadh an script an roghnú go randamach don duine is óige nó is sine le dóchúlacht chomhionann. Leanann an próiseas seo ar aghaidh do cheathrar 15+ ball teaghlaigh – ag iarraidh go randamach an duine is óige, an dara duine is óige agus an duine is sine. I gcás teaghlaigh a bhfuil cúigear ball 15+ acu, fillimid ar riail an lá breithe dheireanaigh. </text:p>
        <text:p text:style-name="P35">Mura ndearnadh aon teagmháil le duine ar bith sa teaghlach, nó mura raibh an freagróir a roghnaíodh ar fáil (bua), rinne an t-agallóir athbhreithniú ar an teaghlach céanna suas le trí huaire breise (ceithre iarracht teagmhála san iomlán). Ní thugann agallóirí le fios riamh go ndéantar an suirbhé thar ceann an Choimisiúin Eorpaigh roimh ré; féadfaidh siad an fhaisnéis sin a thabhairt a luaithe a bheidh an suirbhé críochnaithe, arna iarraidh sin. </text:p>
        <text:p text:style-name="P35">Bhí an chéim earcaíochta beagán difriúil san Ísiltír, san Fhionlainn agus sa tSualainn. Sa dá thír dheireanacha sin, roghnaíodh sampla seoltaí laistigh de gach pointe samplála ón gclár seoltaí nó daonra (san Fhionlainn, ní dhéantar roghnú i ngach pointe samplach, ach i roinnt tíortha ina meastar go dtiocfaidh feabhas ar rátaí freagartha). Rinneadh roghnú na seoltaí ar bhealach randamach. Rinneadh teagmháil le teaghlaigh ansin ar an nguthán agus earcaíodh iad chun páirt a ghlacadh sa suirbhé. San Ísiltír, úsáidtear sampla défhráma RDD (uimhreacha móibíleacha agus líne talún) toisc nach bhfuil aon chlár cuimsitheach daonra ann agus uimhreacha teileafóin ar fáil. Déantar roghnú na n-uimhreacha ar an dá fhráma ar bhealach randamach le gach uimhir ag fáil dóchúlacht chomhionann roghnúcháin. Murab ionann agus an tSualainn agus an Fhionlainn, tá an sampla neamhbhraislithe. </text:p>
        <text:p text:style-name="P30"/>
      </text:section>
      <text:p text:style-name="P41">(institiúidí)</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27535_2832584591"/>Rátaí <text:bookmark-start text:name="__RefHeading___Toc215602_2930363814"/>freagartha <text:bookmark-end text:name="__RefHeading___Toc227535_2832584591"/><text:bookmark-end text:name="__RefHeading___Toc215602_2930363814"/></text:h>
        <text:p text:style-name="P41">I gcás gach tíre, déantar comparáid idir an sampla freagartha agus an chruinne (i.e. daonra foriomlán na tíre). Úsáidtear meáchain chun an sampla freagartha a mheaitseáil leis an domhan maidir le hinscne de réir aoise, réigiúin agus leibhéal an uirbithe. I gcás meastacháin Eorpacha (i.e. meán an Aontais), déantar coigeartú ar ualuithe na dtíortha aonair, agus iad á n-ualú suas nó síos chun a ndaonra 15+ a léiriú mar chion de dhaonra 15+ an Aontais. </text:p>
        <text:p text:style-name="P41"/>
        <text:p text:style-name="P41">Ríomhtar na rátaí freagartha trí líon iomlán na n-agallamh iomlán a roinnt le líon na seoltaí uile ar tugadh cuairt orthu, seachas iad siúd nach bhfuil incháilithe ach lena n-áirítear iad siúd nach eol an incháilitheacht ina leith. I gcás rabharta 104.2 den suirbhé Eorabharaiméadair, is iad seo a leanas na rátaí freagartha do thíortha AE27, arna ríomh ag Verian Belgium: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Tíortha</text:p>
            </table:table-cell>
            <table:table-cell table:style-name="Tableau33.A1" office:value-type="string">
              <text:p text:style-name="P71">Rátaí Freagartha CAPI</text:p>
            </table:table-cell>
          </table:table-row>
          <table:table-row table:style-name="Tableau33.1">
            <table:table-cell table:style-name="Tableau33.A1" office:value-type="string">
              <text:p text:style-name="P71">BE</text:p>
            </table:table-cell>
            <table:table-cell table:style-name="Tableau33.A1" office:value-type="string">
              <text:p text:style-name="P71">an Bheilg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an Bhulgáir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an tSeicia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an Danmhairg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an Ghearmáin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an Eastóin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Éire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an Ghréig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an Spáinn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an Fhrainc </text:p>
            </table:table-cell>
            <table:table-cell table:style-name="Tableau33.A1" office:value-type="string">
              <text:p text:style-name="P71">37.7%</text:p>
            </table:table-cell>
          </table:table-row>
          <table:table-row table:style-name="Tableau33.1">
            <table:table-cell table:style-name="Tableau33.A1" office:value-type="string">
              <text:p text:style-name="P71">HR</text:p>
            </table:table-cell>
            <table:table-cell table:style-name="Tableau33.A1" office:value-type="string">
              <text:p text:style-name="P71">an Chróit </text:p>
            </table:table-cell>
            <table:table-cell table:style-name="Tableau33.A1" office:value-type="string">
              <text:p text:style-name="P71">47.0%</text:p>
            </table:table-cell>
          </table:table-row>
          <table:table-row table:style-name="Tableau33.1">
            <table:table-cell table:style-name="Tableau33.A1" office:value-type="string">
              <text:p text:style-name="P71">IT</text:p>
            </table:table-cell>
            <table:table-cell table:style-name="Tableau33.A1" office:value-type="string">
              <text:p text:style-name="P71">an Iodáil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Ionadaíocht na Cipire</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an Laitvia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an Liotuáin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ucsamburg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an Ungáir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Málta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an Ísiltír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an Ostair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an Pholainn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an Phortaingéil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an Rómáin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an tSlóivéin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an tSlóvaic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an Fhionlainn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an tSualainn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Agallaimh Phearsanta Ríomhchuidithe</text:p>
            </table:table-cell>
            <table:covered-table-cell/>
            <table:covered-table-cell/>
          </table:table-row>
        </table:table>
        <text:p text:style-name="P41"/>
        <text:h text:style-name="P19" text:outline-level="2"><text:bookmark-start text:name="__RefHeading___Toc215604_2930363814"/>Modh agallaimh de réir tíre <text:bookmark-end text:name="__RefHeading___Toc215604_2930363814"/></text:h>
        <text:p text:style-name="P41">Rinneadh agallaimh trí agallaimh duine le duine, go fisiciúil i dtithe daoine nó trí chian-idirghníomhú físe sa teanga náisiúnta chuí. Is i bPoblacht na Cipire, sa Danmhairg, i Málta, san Ísiltír, san Fhionlainn agus sa tSualainn amháin a rinneadh agallaimh le cian-idirghníomhú físe (‘duine le duine ar líne’ nó CAVI, Físagallamh Ríomhchuidithe).</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Corrlaigh earráide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Corrlaigh Staidrimh mar gheall ar an bpróiseas samplála</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ag leibhéal muiníne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tá méideanna samplacha éagsúla i sraitheanna </text:p></table:table-cell><table:covered-table-cell/><table:covered-table-cell/><table:covered-table-cell/><table:covered-table-cell/><table:covered-table-cell/><table:table-cell table:style-name="Tableau34.A1" table:number-columns-spanned="6" office:value-type="string"><text:p text:style-name="P73">Tá torthaí éagsúla faoi deara i gcolúin</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50</text:p></table:table-cell></table:table-row><table:table-row table:style-name="Tableau34.1"><table:table-cell table:style-name="Tableau34.A1" office:value-type="string"><text:p text:style-name="P73">N=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500</text:p></table:table-cell></table:table-row><table:table-row table:style-name="Tableau34.1"><table:table-cell table:style-name="Tableau34.A1" office:value-type="string"><text:p text:style-name="P75">N=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1000</text:p></table:table-cell></table:table-row><table:table-row table:style-name="Tableau34.1"><table:table-cell table:style-name="Tableau34.A1" office:value-type="string"><text:p text:style-name="P73">N=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1500</text:p></table:table-cell></table:table-row><table:table-row table:style-name="Tableau34.1"><table:table-cell table:style-name="Tableau34.A1" office:value-type="string"><text:p text:style-name="P73">N=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2000</text:p></table:table-cell></table:table-row><table:table-row table:style-name="Tableau34.1"><table:table-cell table:style-name="Tableau34.A1" office:value-type="string"><text:p text:style-name="P73">N=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3000</text:p></table:table-cell></table:table-row><table:table-row table:style-name="Tableau34.1"><table:table-cell table:style-name="Tableau34.A1" office:value-type="string"><text:p text:style-name="P73">N=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4000</text:p></table:table-cell></table:table-row><table:table-row table:style-name="Tableau34.1"><table:table-cell table:style-name="Tableau34.A1" office:value-type="string"><text:p text:style-name="P73">N=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5000</text:p></table:table-cell></table:table-row><table:table-row table:style-name="Tableau34.1"><table:table-cell table:style-name="Tableau34.A1" office:value-type="string"><text:p text:style-name="P73">N=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6000</text:p></table:table-cell></table:table-row><table:table-row table:style-name="Tableau34.1"><table:table-cell table:style-name="Tableau34.A1" office:value-type="string"><text:p text:style-name="P73">N=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7000</text:p></table:table-cell></table:table-row><table:table-row table:style-name="Tableau34.1"><table:table-cell table:style-name="Tableau34.A1" office:value-type="string"><text:p text:style-name="P73">N=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7500</text:p></table:table-cell></table:table-row><table:table-row table:style-name="Tableau34.1"><table:table-cell table:style-name="Tableau34.A1" office:value-type="string"><text:p text:style-name="P73">N=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8000</text:p></table:table-cell></table:table-row><table:table-row table:style-name="Tableau34.1"><table:table-cell table:style-name="Tableau34.A1" office:value-type="string"><text:p text:style-name="P73">N=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9000</text:p></table:table-cell></table:table-row><table:table-row table:style-name="Tableau34.1"><table:table-cell table:style-name="Tableau34.A1" office:value-type="string"><text:p text:style-name="P73">N=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10000</text:p></table:table-cell></table:table-row><table:table-row table:style-name="Tableau34.1"><table:table-cell table:style-name="Tableau34.A1" office:value-type="string"><text:p text:style-name="P73">N=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1000</text:p></table:table-cell></table:table-row><table:table-row table:style-name="Tableau34.1"><table:table-cell table:style-name="Tableau34.A1" office:value-type="string"><text:p text:style-name="P73">N=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2000</text:p></table:table-cell></table:table-row><table:table-row table:style-name="Tableau34.1"><table:table-cell table:style-name="Tableau34.A1" office:value-type="string"><text:p text:style-name="P73">N=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3000</text:p></table:table-cell></table:table-row><table:table-row table:style-name="Tableau34.1"><table:table-cell table:style-name="Tableau34.A1" office:value-type="string"><text:p text:style-name="P73">N=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4000</text:p></table:table-cell></table:table-row><table:table-row table:style-name="Tableau34.1"><table:table-cell table:style-name="Tableau34.A1" office:value-type="string"><text:p text:style-name="P73">N=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Meabhraítear do léitheoirí gur meastacháin iad torthaí an tsuirbhé, a bhfuil a gcruinneas, agus gach rud cothrom, ag brath ar mhéid an tsampla agus ar an gcéatadán breathnaithe. Le samplaí de thart ar 1,000 agallamh, athraíonn na fíorchéatadáin laistigh de na teorainneacha muiníne seo a leanas: </text:p>
        <text:h text:style-name="P7" text:outline-level="1"><text:bookmark-start text:name="__RefHeading___Toc215608_2930363814"/>Ceistneoir <text:bookmark-end text:name="__RefHeading___Toc215608_2930363814"/></text:h>
        <text:p text:style-name="P41"><text:span text:style-name="T2">CB1) Ar ghlac tú riamh, san am a chuaigh thart nó faoi láthair, gairmoideachas agus gairmoiliúint tosaigh ag leibhéal an mheánoideachais shinsearaigh?</text:span> (Athsheolta ó AMHÁIN) </text:p>
        <text:p text:style-name="P41">1 Aontaím go hiomlán </text:p>
        <text:p text:style-name="P41">2 Tá sé i gceist go n-aontófar </text:p>
        <text:p text:style-name="P41">3 Tend chun easaontú </text:p>
        <text:p text:style-name="P41">4 Easaontaím go hiomlán </text:p>
        <text:p text:style-name="P41">999 Níl a fhios agam </text:p>
        <text:p text:style-name="P41"><text:span text:style-name="T2">QB2) Cé acu de na conairí oideachais seo a leanas a mholfá do dhuine óg atá ag cinneadh anois ar oideachas meánscoile uachtaraí? </text:span>(Léim Amach – Freagróir Amháin amháin) </text:p>
        <text:p text:style-name="P41">1 Meánoideachas ginearálta </text:p>
        <text:p text:style-name="P41">2 Gairmoideachas meánscoile </text:p>
        <text:p text:style-name="P41">3 Braitheann sé (SPONTANEOUS) </text:p>
        <text:p text:style-name="P41">999 Níl a fhios agam </text:p>
        <text:p text:style-name="P41"><text:span text:style-name="T2">QB3) Cé acu de na conairí oideachais seo a leanas a mholfá do dhuine óg atá ag críochnú oideachas meánscoile uachtaraí?</text:span> (Léim Amach – Freagróir Amháin amháin) </text:p>
        <text:p text:style-name="P41">1 Ardoideachas acadúil </text:p>
        <text:p text:style-name="P41">2 Ardoideachas agus gairmoiliúint </text:p>
        <text:p text:style-name="P41">3 Braitheann sé (SPONTANEOUS) </text:p>
        <text:p text:style-name="P41">999 Níl a fhios agam </text:p>
        <text:p text:style-name="P41"><text:span text:style-name="T2">QB4) Cad iad na príomhthosca, dar leat, a mbíonn tionchar acu ar dhaoine óga chun gairmoideachas agus gairmoiliúint a roghnú thar an oideachas ginearálta sa lá atá inniu ann? </text:span>(Dlúthdhiosca Scrúdaithe As-MAX. 3 Fhreagra ar an mBonn Inmharthana) </text:p>
        <text:p text:style-name="P41">1 Treoir ó mhúinteoirí nó ó chomhairleoirí scoile </text:p>
        <text:p text:style-name="P41">2 Comhairle ó thuismitheoirí nó ó bhaill eile den teaghlach </text:p>
        <text:p text:style-name="P41">3 An riachtanas nó an fonn post a bheith agat agus airgead a thuilleamh a luaithe is féidir </text:p>
        <text:p text:style-name="P41">4 Want a bheith ina fiontraí nó féinfhostaithe </text:p>
        <text:p text:style-name="P41">5 Feidhmíocht nó gráid drochscoile </text:p>
        <text:p text:style-name="P41">6 An méid a dhéanann an chuid is mó daoine timpeall orthu a dhéanamh (m.sh. cairde, comhghleacaithe ranga, nó daoine eile ina gceantar) </text:p>
        <text:p text:style-name="P41">7 Tionchar ó na meáin shóisialta nó ó ábhar ar líne </text:p>
        <text:p text:style-name="P41">8 gradam nó stádas sóisialta a mheastar a bheith ag an gconair ghairmoideachais agus ghairmoiliúna </text:p>
        <text:p text:style-name="P41">9 Daoine eile (SPONTANEOUS) </text:p>
        <text:p text:style-name="P41">10 Níl a fhios agam </text:p>
        <text:p text:style-name="P41"><text:span text:style-name="T2">QB5) An bhféadfá a rá liom cá mhéad a aontaíonn tú nó nach n-aontaíonn tú leis an ráiteas seo a leanas: In (Ár dTír), faigheann daoine atá ar tí a n-oideachas meánscoile uachtaraí a roghnú a ndóthain faisnéise faoi dheiseanna gairmoideachais agus gairmoiliúna.</text:span> (An Freagróir Lasmuigh d’Aon-Aon-Aon-Aon-Aon-Aon-Aon-Aon-Aon-Aon-Aon-Aon-Aon-Aon-Aon-Aon-Aon </text:p>
        <text:p text:style-name="P41">1 Aontaím go hiomlán </text:p>
        <text:p text:style-name="P41">2 Tá sé i gceist go n-aontófar </text:p>
        <text:p text:style-name="P41">3 Tend chun easaontú </text:p>
        <text:p text:style-name="P41">4 Easaontaím go hiomlán </text:p>
        <text:p text:style-name="P41">999 Níl a fhios agam </text:p>
        <text:p text:style-name="P41"><text:span text:style-name="T2">CB6) Conas a bhreathnaítear ar ghairmoideachas agus gairmoiliúint INITIAL (Ár dTír)? </text:span>(An Freagróir Lasmuigh d’Aon-Aon-Aon-Aon-Aon-Aon-Aon-Aon-Aon-Aon-Aon-Aon-Aon-Aon-Aon-Aon-Aon </text:p>
        <text:p text:style-name="P41">1 An-dearfach </text:p>
        <text:p text:style-name="P41">2 An-dearfach </text:p>
        <text:p text:style-name="P41">3 Cuibheasach diúltach </text:p>
        <text:p text:style-name="P41">4 An-diúltach </text:p>
        <text:p text:style-name="P41">999 Níl a fhios agam </text:p>
        <text:p text:style-name="P41"><text:span text:style-name="T2">QB7) Cuir in iúl dom a mhéid a aontaíonn tú nó nach n-aontaíonn tú le gach ceann de na ráitis seo a leanas: </text:span>(Íomhán Piaraí an Fhreagróra Amach ó Cheann go Ceann - Íomha Randamach) </text:p>
        <text:p text:style-name="P41">Aontaím go mór </text:p>
        <text:p text:style-name="P41"/>
        <text:p text:style-name="P41">Tá sé i gceist go n-aontófar </text:p>
        <text:p text:style-name="P41"/>
        <text:p text:style-name="P41">Tá sé i gceist easaontú </text:p>
        <text:p text:style-name="P41"/>
        <text:p text:style-name="P41">Easaontaím go mór </text:p>
        <text:p text:style-name="P41"/>
        <text:p text:style-name="P41">Níl a fhios agam </text:p>
        <text:p text:style-name="P41"/>
        <text:p text:style-name="P41">Cuireann IVET foghlaim ar ardchaighdeán ar fáil </text:p>
        <text:p text:style-name="P41">1 2 3 4 999 </text:p>
        <text:p text:style-name="P41">Tugann IVET rochtain ar bhonneagair fhisiceacha agus dhigiteacha nua-aimseartha (ríomhairí, meaisíní, etc.) </text:p>
        <text:p text:style-name="P41">1 2 3 4 999 </text:p>
        <text:p text:style-name="P41">Tá múinteoirí agus oiliúnóirí in IVET inniúil </text:p>
        <text:p text:style-name="P41">1 2 3 4 999 </text:p>
        <text:p text:style-name="P41">Is féidir le daoine a chríochnaíonn cláir IVET clárú i staidéar ollscoile </text:p>
        <text:p text:style-name="P41"><text:soft-page-break/>1 2 3 4 999 </text:p>
        <text:p text:style-name="P41"/>
        <text:p text:style-name="P43">Tá na deiseanna ag daoine a dhéanann staidéar ar cháilíocht IVET staidéar a dhéanamh thar lear mar chuid dá staidéar </text:p>
        <text:p text:style-name="P41">1 2 3 4 999 </text:p>
        <text:p text:style-name="P41">Ní sholáthraíonn IVET go leor scileanna idirdhisciplíneacha mar chumarsáid nó smaointeoireacht chriticiúil </text:p>
        <text:p text:style-name="P41">1 2 3 4 999 </text:p>
        <text:p text:style-name="P41">Is minic a theipeann ar chláir IVET bunscileanna amhail litearthacht nó litearthacht dhigiteach a mhúineadh </text:p>
        <text:p text:style-name="P41">1 2 3 4 999 </text:p>
        <text:p text:style-name="P41">Foghlaimíonn daoine i gcláir IVET sainscileanna teicniúla a bhaineann go díreach le gairmeacha sonracha </text:p>
        <text:p text:style-name="P41">1 2 3 4 99 </text:p>
        <text:p text:style-name="P41"/>
        <text:p text:style-name="P41"><text:span text:style-name="T2">QB8) Cuir in iúl dom a mhéid a aontaíonn tú nó nach n-aontaíonn tú le gach ceann de na ráitis seo a leanas: </text:span>(Íomhán Piaraí an Fhreagróra Lasmuigh de Limistéar Scrúdaithe) </text:p>
        <text:p text:style-name="P41">Aontaím go mór </text:p>
        <text:p text:style-name="P41">Tá sé i gceist go n-aontófar </text:p>
        <text:p text:style-name="P41">Tá sé i gceist easaontú </text:p>
        <text:p text:style-name="P41">Easaontaím go mór </text:p>
        <text:p text:style-name="P41">Níl a fhios agam </text:p>
        <text:p text:style-name="P41">Tá an baol ann go gcuirfear uathoibriú in ionad poist a bhaineann le cáilíochtaí IVET </text:p>
        <text:p text:style-name="P41">1 2 3 4 999 </text:p>
        <text:p text:style-name="P41">Is é an toradh a bhíonn ar cháilíochtaí IVET poist a bhfuil pá maith ag dul leo </text:p>
        <text:p text:style-name="P41">1 2 3 4 999 </text:p>
        <text:p text:style-name="P41">Bíonn poist a bhfuil ardmheas orthu sa tsochaí mar thoradh ar cháilíochtaí IVET </text:p>
        <text:p text:style-name="P41">1 2 3 4 999 </text:p>
        <text:p text:style-name="P41">Is é an toradh a bhíonn ar cháilíochtaí IVET poist a bhfuil éileamh mór orthu i margadh an tsaothair (Ár dTÍR) </text:p>
        <text:p text:style-name="P41">1 2 3 4 999 </text:p>
        <text:p text:style-name="P41">Is é an toradh a bhíonn ar cháilíochtaí IVET poist a chuireann leis an aistriú glas </text:p>
        <text:p text:style-name="P41">1 2 3 4 999 </text:p>
        <text:p text:style-name="P41"/>
        <text:p text:style-name="P41"><text:span text:style-name="T2">QB9) Cuir in iúl dom a mhéid a aontaíonn tú nó nach n-aontaíonn tú le gach ceann de na ráitis seo a leanas: </text:span>(Íomhán Piaraí an Fhreagróra Lasmuigh de Limistéar Scrúdaithe) </text:p>
        <text:p text:style-name="P41">Aontaím go mór </text:p>
        <text:p text:style-name="P41">Tá sé i gceist go n-aontófar </text:p>
        <text:p text:style-name="P41">Tá sé i gceist easaontú </text:p>
        <text:p text:style-name="P41">Easaontaím go mór </text:p>
        <text:p text:style-name="P41">Níl a fhios agam </text:p>
        <text:p text:style-name="P41">Is iondúil go mbíonn sé níos éasca staidéar a dhéanamh ar cháilíocht san oideachas meánscoile uachtaraí ginearálta ná mar a dhéantar sa ghairmoideachas agus sa ghairmoiliúint tosaigh </text:p>
        <text:p text:style-name="P41">1 2 3 4 999 </text:p>
        <text:p text:style-name="P41">Is minic a spreagtar mic léinn a bhfuil feidhmíocht acadúil níos airde acu, ag leibhéal na meánscoile uachtaraí, chun tabhairt faoin oideachas ginearálta seachas faoin ngairmoideachas tosaigh </text:p>
        <text:p text:style-name="P41">1 2 3 4 999 </text:p>
        <text:p text:style-name="P41">In (Ár dTÍR) tá íomhá níos dearfaí ag an oideachas ginearálta ar leibhéal an mheánoideachais shinsearaigh ná mar atá ag an ngairmoideachas tosaigh </text:p>
        <text:p text:style-name="P41">1 2 3 4 999 </text:p>
        <text:p text:style-name="P41">Tá cláir IVET cuimsitheach go leor chun a chinntiú go bhfaigheann na foghlaimeoirí a bhféadfadh bacainní a bheith orthu i gcineálacha áirithe timpeallachtaí foghlama an tacaíocht a theastaíonn uathu chun na cláir a chur i gcrích </text:p>
        <text:p text:style-name="P41">1 2 3 4 999 </text:p>
        <text:p text:style-name="P41"/>
        <text:p text:style-name="P41">Baineann an chéad cheist eile le STEM — a sheasann d’Eolaíocht, Teicneolaíocht, Innealtóireacht agus Matamaitic. Áirítear leis sin réimsí amhail tógáil, mótarfheithiclí, monaraíocht agus TFC, lena mbaineann scileanna teicniúla, cruthaitheacht agus réiteach fadhbanna. </text:p>
        <text:p text:style-name="P41"/>
        <text:p text:style-name="P38">QB10) Cuir in iúl dom a mhéid a aontaíonn tú nó nach n-aontaíonn tú le gach ceann de na ráitis seo a leanas: </text:p>
        <text:p text:style-name="P41">(Íomhán Piaraí Freagróra Lasmuigh de Limistéar Scrúdaithe) </text:p>
        <text:p text:style-name="P41">Aontaím go mór </text:p>
        <text:p text:style-name="P41">Tá sé i gceist go n-aontófar </text:p>
        <text:p text:style-name="P41">Tá sé i gceist easaontú </text:p>
        <text:p text:style-name="P41">Easaontaím go mór </text:p>
        <text:p text:style-name="P41">Níl a fhios agam </text:p>
        <text:p text:style-name="P41"/>
        <text:p text:style-name="P41">Tá réimsí a bhaineann le ETIM in IVET (e.g. tógáil, mótarfheithiclí, monaraíocht, TFC) níos oiriúnaí d’fhir </text:p>
        <text:p text:style-name="P41">1 2 3 4 999 </text:p>
        <text:p text:style-name="P41">Féadfaidh mná a bhfuil suim acu i réimsí a bhaineann le STEM in IVET níos lú spreagtha a fháil ó theaghlaigh agus <text:soft-page-break/>ó scoileanna ná fir a bhfuil suim acu i réimsí a bhaineann le STEM </text:p>
        <text:p text:style-name="P41">1 2 3 4 999 </text:p>
        <text:p text:style-name="P38">QB11) Cuir in iúl dom a mhéid a aontaíonn tú nó nach n-aontaíonn tú le gach ceann de na ráitis seo a leanas: </text:p>
        <text:p text:style-name="P41">(Íomhán Piaraí Freagróra Lasmuigh de Limistéar Scrúdaithe) </text:p>
        <text:p text:style-name="P41"/>
        <text:p text:style-name="P41">Aontaím go mór </text:p>
        <text:p text:style-name="P41">Tá sé i gceist go n-aontófar </text:p>
        <text:p text:style-name="P41">Tá sé i gceist easaontú </text:p>
        <text:p text:style-name="P41">Easaontaím go mór </text:p>
        <text:p text:style-name="P41">Níl a fhios agam </text:p>
        <text:p text:style-name="P41"/>
        <text:p text:style-name="P41">Is minic a spreagtar mná chun oideachas ginearálta a shaothrú, cé go léiríonn siad spéis in ábhair theicniúla, phraiticiúla, phraiticiúla </text:p>
        <text:p text:style-name="P41">1 2 3 4 999 </text:p>
        <text:p text:style-name="P41">Bíonn níos mó brú ar fhir nach bhfuil ardghnóthachtálaithe acadúla acu IVET a roghnú thar oideachas ginearálta ná mná </text:p>
        <text:p text:style-name="P41">1 2 3 4 999 </text:p>
        <text:p text:style-name="P41">Ní thugann múinteoirí agus treoirchomhairleoirí aghaidh go leordhóthanach ar chlaontacht inscne sula ndéanann daltaí a rogha idir oideachas ginearálta agus gairmoideachas </text:p>
        <text:p text:style-name="P41">1 2 3 4 999 </text:p>
        <text:p text:style-name="P41">Is minic a threisíonn teaghlaigh, piaraí agus na meáin shóisialta steiréitíopaí inscne maidir le rogha a dhéanamh idir an t-oideachas ginearálta agus an gairmoideachas </text:p>
        <text:p text:style-name="P41">1 2 3 4 999 </text:p>
        <text:p text:style-name="P41">Is minic a bhíonn stiogma nó breithiúnas sóisialta roimh fhir i réimsí cúraim nó seirbhísí IVET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ga" fo:country="IE"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ga" fo:country="IE"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ga" fo:country="IE"/>
    </style:style>
    <style:style style:name="MP2" style:family="paragraph" style:parent-style-name="Footer">
      <style:paragraph-properties fo:text-align="center" style:justify-single-word="false"/>
      <style:text-properties fo:language="ga" fo:country="I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orabharaiméadar Speisialta 569 Tarraingteacht an ghairmoideachais agus na gairmoiliúna </text:p>
        <text:p text:style-name="MP1"><text:chapter text:display="name" text:outline-level="1">Ceistneoir </text:chapter></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36:54.492000000</dc:date>
    <dc:creator>Pierre Dieumegard</dc:creator>
    <meta:editing-duration>P1DT14H36M49S</meta:editing-duration>
    <meta:editing-cycles>98</meta:editing-cycles>
    <meta:document-statistic meta:table-count="34" meta:image-count="6" meta:object-count="1" meta:page-count="100" meta:paragraph-count="4801" meta:word-count="31604" meta:character-count="185602" meta:non-whitespace-character-count="157357"/>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