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margin-top="0cm" fo:margin-bottom="0cm" style:contextual-spacing="false" fo:text-align="center" style:justify-single-word="false"/>
    </style:style>
    <style:style style:name="P4" style:family="paragraph" style:parent-style-name="Table_20_Contents">
      <style:paragraph-properties fo:text-align="center" style:justify-single-word="false"/>
    </style:style>
    <style:style style:name="P5" style:family="paragraph" style:parent-style-name="Table_20_Contents">
      <style:paragraph-properties fo:margin-top="0cm" fo:margin-bottom="0cm" style:contextual-spacing="false"/>
    </style:style>
    <style:style style:name="P6" style:family="paragraph" style:parent-style-name="Table_20_Contents">
      <style:paragraph-properties fo:margin-top="0cm" fo:margin-bottom="0cm" style:contextual-spacing="false" fo:text-align="end" style:justify-single-word="false"/>
    </style:style>
    <style:style style:name="P7" style:family="paragraph" style:parent-style-name="Table_20_Contents">
      <style:paragraph-properties fo:text-align="end" style:justify-single-word="false"/>
    </style:style>
    <style:style style:name="P8" style:family="paragraph" style:parent-style-name="Standard">
      <style:paragraph-properties fo:text-align="end" style:justify-single-word="false" fo:break-before="page"/>
    </style:style>
    <style:style style:name="P9" style:family="paragraph" style:parent-style-name="Standard">
      <style:paragraph-properties fo:text-align="end" style:justify-single-word="false"/>
    </style:style>
    <style:style style:name="P10" style:family="paragraph" style:parent-style-name="Table_20_Contents">
      <style:paragraph-properties fo:margin-top="0cm" fo:margin-bottom="0cm" style:contextual-spacing="false"/>
      <style:text-properties fo:font-size="9pt" style:font-size-asian="9pt" style:font-size-complex="9pt"/>
    </style:style>
    <style:style style:name="P11" style:family="paragraph" style:parent-style-name="Table_20_Contents">
      <loext:graphic-properties draw:fill-gradient-name="gradient" draw:fill-hatch-name="hatch"/>
      <style:paragraph-properties fo:margin-top="0cm" fo:margin-bottom="0cm" style:contextual-spacing="false"/>
      <style:text-properties fo:font-size="9pt" style:font-size-asian="9pt" style:font-size-complex="9pt"/>
    </style:style>
    <style:style style:name="P12" style:family="paragraph" style:parent-style-name="Table_20_Contents">
      <loext:graphic-properties draw:fill-hatch-name="hatch"/>
      <style:paragraph-properties fo:margin-top="0cm" fo:margin-bottom="0cm" style:contextual-spacing="false"/>
      <style:text-properties fo:font-size="9pt" style:font-size-asian="9pt" style:font-size-complex="9pt"/>
    </style:style>
    <style:style style:name="P13" style:family="paragraph" style:parent-style-name="Table_20_Contents">
      <style:paragraph-properties fo:margin-top="0cm" fo:margin-bottom="0cm" style:contextual-spacing="false" fo:text-align="start" style:justify-single-word="false"/>
      <style:text-properties fo:font-size="9pt" style:font-size-asian="9pt" style:font-size-complex="9pt"/>
    </style:style>
    <style:style style:name="P14"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style:font-size-asian="9pt" style:font-size-complex="9pt"/>
    </style:style>
    <style:style style:name="P15" style:family="paragraph" style:parent-style-name="Table_20_Contents">
      <loext:graphic-properties draw:fill-hatch-name="hatch"/>
      <style:paragraph-properties fo:margin-top="0cm" fo:margin-bottom="0cm" style:contextual-spacing="false" fo:text-align="start" style:justify-single-word="false"/>
      <style:text-properties fo:font-size="9pt" style:font-size-asian="9pt" style:font-size-complex="9pt"/>
    </style:style>
    <style:style style:name="P16" style:family="paragraph" style:parent-style-name="Table_20_Contents">
      <style:paragraph-properties fo:text-align="start" style:justify-single-word="false"/>
      <style:text-properties fo:font-size="9pt" style:font-size-asian="9pt" style:font-size-complex="9pt"/>
    </style:style>
    <style:style style:name="P17" style:family="paragraph" style:parent-style-name="Table_20_Contents">
      <style:paragraph-properties fo:margin-top="0cm" fo:margin-bottom="0cm" style:contextual-spacing="false" fo:text-align="center" style:justify-single-word="false"/>
      <style:text-properties fo:font-size="9pt" style:font-size-asian="9pt" style:font-size-complex="9pt"/>
    </style:style>
    <style:style style:name="P18"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style:font-size-asian="9pt" style:font-size-complex="9pt"/>
    </style:style>
    <style:style style:name="P19" style:family="paragraph" style:parent-style-name="Table_20_Contents">
      <loext:graphic-properties draw:fill-hatch-name="hatch"/>
      <style:paragraph-properties fo:margin-top="0cm" fo:margin-bottom="0cm" style:contextual-spacing="false" fo:text-align="center" style:justify-single-word="false"/>
      <style:text-properties fo:font-size="9pt" style:font-size-asian="9pt" style:font-size-complex="9pt"/>
    </style:style>
    <style:style style:name="P20" style:family="paragraph" style:parent-style-name="Table_20_Contents">
      <style:paragraph-properties fo:margin-top="0cm" fo:margin-bottom="0cm" style:contextual-spacing="false" fo:text-align="center" style:justify-single-word="false" style:writing-mode="lr-tb"/>
      <style:text-properties fo:font-size="9pt" style:font-size-asian="9pt" style:font-size-complex="9pt"/>
    </style:style>
    <style:style style:name="P21" style:family="paragraph" style:parent-style-name="Table_20_Contents">
      <style:paragraph-properties fo:text-align="center" style:justify-single-word="false"/>
      <style:text-properties fo:font-size="9pt" style:font-size-asian="9pt" style:font-size-complex="9pt"/>
    </style:style>
    <style:style style:name="P22" style:family="paragraph" style:parent-style-name="Table_20_Contents">
      <style:paragraph-properties fo:margin-top="0cm" fo:margin-bottom="0cm" style:contextual-spacing="false" fo:text-align="end" style:justify-single-word="false"/>
      <style:text-properties fo:font-size="9pt" style:font-size-asian="9pt" style:font-size-complex="9pt"/>
    </style:style>
    <style:style style:name="P23" style:family="paragraph" style:parent-style-name="Table_20_Contents">
      <style:text-properties fo:font-size="9pt" style:font-size-asian="9pt" style:font-size-complex="9pt"/>
    </style:style>
    <style:style style:name="P24" style:family="paragraph" style:parent-style-name="Standard">
      <style:text-properties fo:font-size="9pt" style:font-size-asian="9pt" style:font-size-complex="9pt"/>
    </style:style>
    <style:style style:name="P25" style:family="paragraph" style:parent-style-name="Table_20_Contents">
      <style:paragraph-properties fo:margin-top="0cm" fo:margin-bottom="0cm" style:contextual-spacing="false" fo:text-align="start" style:justify-single-word="false"/>
    </style:style>
    <style:style style:name="P26" style:family="paragraph" style:parent-style-name="Table_20_Contents">
      <style:paragraph-properties fo:text-align="start" style:justify-single-word="false"/>
    </style:style>
    <style:style style:name="P27" style:family="paragraph" style:parent-style-name="Table_20_Contents">
      <style:paragraph-properties fo:margin-top="0cm" fo:margin-bottom="0cm" style:contextual-spacing="false" fo:text-align="start" style:justify-single-word="false"/>
      <style:text-properties fo:color="#ffffff" loext:opacity="100%" fo:font-size="9pt" style:font-size-asian="9pt" style:font-size-complex="9pt"/>
    </style:style>
    <style:style style:name="P28"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29"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30" style:family="paragraph" style:parent-style-name="Table_20_Contents">
      <style:paragraph-properties fo:text-align="start" style:justify-single-word="false"/>
      <style:text-properties fo:color="#ffffff" loext:opacity="100%" fo:font-size="9pt" style:font-size-asian="9pt" style:font-size-complex="9pt"/>
    </style:style>
    <style:style style:name="P31"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style:font-size-asian="9pt" style:font-size-complex="9pt"/>
    </style:style>
    <style:style style:name="P32" style:family="paragraph" style:parent-style-name="Table_20_Contents">
      <style:paragraph-properties fo:margin-top="0cm" fo:margin-bottom="0cm" style:contextual-spacing="false" fo:text-align="start" style:justify-single-word="false"/>
      <style:text-properties fo:color="#ffffff" loext:opacity="100%" fo:font-size="9pt" officeooo:rsid="004fa417" officeooo:paragraph-rsid="004fa417" style:font-size-asian="9pt" style:font-size-complex="9pt"/>
    </style:style>
    <style:style style:name="P33" style:family="paragraph" style:parent-style-name="Table_20_Contents">
      <style:paragraph-properties fo:margin-top="0cm" fo:margin-bottom="0cm" style:contextual-spacing="false" fo:text-align="start" style:justify-single-word="false"/>
      <style:text-properties fo:color="#ffffff" loext:opacity="100%"/>
    </style:style>
    <style:style style:name="P34" style:family="paragraph" style:parent-style-name="Table_20_Contents">
      <style:paragraph-properties fo:text-align="start" style:justify-single-word="false"/>
      <style:text-properties fo:color="#ffffff" loext:opacity="100%"/>
    </style:style>
    <style:style style:name="P35" style:family="paragraph" style:parent-style-name="Table_20_Contents">
      <style:paragraph-properties fo:text-align="start" style:justify-single-word="false"/>
      <style:text-properties fo:color="#ffffff" loext:opacity="100%" fo:font-size="8pt" style:font-size-asian="8pt" style:font-size-complex="8pt"/>
    </style:style>
    <style:style style:name="P36" style:family="paragraph" style:parent-style-name="Table_20_Contents">
      <style:paragraph-properties fo:text-align="start" style:justify-single-word="false"/>
      <style:text-properties fo:color="#ffffff" loext:opacity="100%" fo:font-size="7pt" style:font-size-asian="7pt" style:font-size-complex="7pt"/>
    </style:style>
    <style:style style:name="P37" style:family="paragraph" style:parent-style-name="Table_20_Contents">
      <style:text-properties fo:font-size="8pt" style:font-size-asian="8pt" style:font-size-complex="8pt"/>
    </style:style>
    <style:style style:name="P38" style:family="paragraph" style:parent-style-name="Table_20_Contents">
      <style:paragraph-properties fo:text-align="start" style:justify-single-word="false"/>
      <style:text-properties fo:font-size="8pt" style:font-size-asian="8pt" style:font-size-complex="8pt"/>
    </style:style>
    <style:style style:name="P39" style:family="paragraph" style:parent-style-name="Table_20_Contents">
      <style:paragraph-properties fo:text-align="center" style:justify-single-word="false"/>
      <style:text-properties fo:font-size="8pt" style:font-size-asian="8pt" style:font-size-complex="8pt"/>
    </style:style>
    <style:style style:name="P40" style:family="paragraph" style:parent-style-name="Table_20_Contents">
      <style:paragraph-properties fo:text-align="end" style:justify-single-word="false"/>
      <style:text-properties fo:font-weight="bold"/>
    </style:style>
    <style:style style:name="P41" style:family="paragraph" style:parent-style-name="Table_20_Contents">
      <style:paragraph-properties fo:text-align="center" style:justify-single-word="false"/>
      <style:text-properties fo:font-weight="bold"/>
    </style:style>
    <style:style style:name="P42" style:family="paragraph" style:parent-style-name="Table_20_Contents">
      <style:paragraph-properties fo:text-align="start" style:justify-single-word="false"/>
      <style:text-properties fo:font-weight="bold"/>
    </style:style>
    <style:style style:name="P43" style:family="paragraph" style:parent-style-name="Standard">
      <style:text-properties fo:font-weight="bold" style:font-weight-asian="bold" style:font-weight-complex="bold"/>
    </style:style>
    <style:style style:name="P44" style:family="paragraph" style:parent-style-name="Standard">
      <style:text-properties fo:font-weight="bold" officeooo:rsid="007a449f" officeooo:paragraph-rsid="007a449f" style:font-weight-asian="bold" style:font-weight-complex="bold"/>
    </style:style>
    <style:style style:name="P45" style:family="paragraph" style:parent-style-name="Standard">
      <style:paragraph-properties style:writing-mode="lr-tb"/>
      <style:text-properties fo:font-weight="bold" style:font-weight-asian="bold" style:font-weight-complex="bold"/>
    </style:style>
    <style:style style:name="P46" style:family="paragraph" style:parent-style-name="Table_20_Contents">
      <style:text-properties fo:font-size="7pt" style:font-size-asian="7pt" style:font-size-complex="7pt"/>
    </style:style>
    <style:style style:name="P47" style:family="paragraph" style:parent-style-name="Table_20_Contents">
      <style:paragraph-properties fo:text-align="start" style:justify-single-word="false"/>
      <style:text-properties fo:font-size="7pt" style:font-size-asian="7pt" style:font-size-complex="7pt"/>
    </style:style>
    <style:style style:name="P48" style:family="paragraph" style:parent-style-name="Table_20_Contents">
      <style:paragraph-properties fo:text-align="center" style:justify-single-word="false"/>
      <style:text-properties fo:font-size="7pt" style:font-size-asian="7pt" style:font-size-complex="7pt"/>
    </style:style>
    <style:style style:name="P49" style:family="paragraph" style:parent-style-name="Table_20_Contents">
      <style:paragraph-properties fo:text-align="center" style:justify-single-word="false"/>
      <style:text-properties style:text-underline-style="solid" style:text-underline-width="auto" style:text-underline-color="font-color"/>
    </style:style>
    <style:style style:name="P50" style:family="paragraph" style:parent-style-name="Table_20_Contents">
      <style:text-properties fo:font-size="2pt" style:font-size-asian="2pt" style:font-size-complex="2pt"/>
    </style:style>
    <style:style style:name="P51" style:family="paragraph" style:parent-style-name="Standard">
      <style:paragraph-properties fo:break-before="page"/>
    </style:style>
    <style:style style:name="P52" style:family="paragraph" style:parent-style-name="StyleDefaut11maigre">
      <style:paragraph-properties fo:break-before="page"/>
    </style:style>
    <style:style style:name="P53" style:family="paragraph" style:parent-style-name="Standard">
      <style:paragraph-properties fo:break-before="page" style:writing-mode="lr-tb"/>
    </style:style>
    <style:style style:name="P54" style:family="paragraph" style:parent-style-name="Titre_20_1petit">
      <style:paragraph-properties fo:break-before="page"/>
    </style:style>
    <style:style style:name="P55" style:family="paragraph" style:parent-style-name="Standard">
      <style:paragraph-properties fo:break-before="page"/>
      <style:text-properties officeooo:rsid="000cee00" officeooo:paragraph-rsid="000cee00"/>
    </style:style>
    <style:style style:name="P56" style:family="paragraph" style:parent-style-name="Standard">
      <style:text-properties officeooo:rsid="000cee00" officeooo:paragraph-rsid="000cee00"/>
    </style:style>
    <style:style style:name="P57" style:family="paragraph" style:parent-style-name="Standard">
      <style:text-properties officeooo:paragraph-rsid="0018d41e"/>
    </style:style>
    <style:style style:name="P58" style:family="paragraph" style:parent-style-name="Standard">
      <style:paragraph-properties fo:break-before="page"/>
      <style:text-properties officeooo:paragraph-rsid="0031c7f2"/>
    </style:style>
    <style:style style:name="P59" style:family="paragraph" style:parent-style-name="Standard">
      <style:text-properties officeooo:paragraph-rsid="0031c7f2"/>
    </style:style>
    <style:style style:name="P60" style:family="paragraph" style:parent-style-name="Standard">
      <style:paragraph-properties fo:break-before="page"/>
      <style:text-properties officeooo:rsid="007a449f" officeooo:paragraph-rsid="007a449f"/>
    </style:style>
    <style:style style:name="P61" style:family="paragraph" style:parent-style-name="Standard">
      <style:text-properties officeooo:rsid="007a449f" officeooo:paragraph-rsid="007a449f"/>
    </style:style>
    <style:style style:name="P62" style:family="paragraph" style:parent-style-name="Standard">
      <style:paragraph-properties fo:break-before="column"/>
      <style:text-properties officeooo:rsid="007a449f" officeooo:paragraph-rsid="007a449f"/>
    </style:style>
    <style:style style:name="P63" style:family="paragraph" style:parent-style-name="Standard">
      <style:text-properties officeooo:paragraph-rsid="000d2c45"/>
    </style:style>
    <style:style style:name="P64"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65" style:family="paragraph" style:parent-style-name="Standard">
      <style:text-properties officeooo:paragraph-rsid="001279ec"/>
    </style:style>
    <style:style style:name="P66" style:family="paragraph" style:parent-style-name="Standard">
      <style:paragraph-properties fo:text-align="start" style:justify-single-word="false"/>
      <style:text-properties fo:font-size="36pt" fo:font-weight="bold" style:font-size-asian="36pt" style:font-weight-asian="bold" style:font-size-complex="36pt" style:font-weight-complex="bold"/>
    </style:style>
    <style:style style:name="P67" style:family="paragraph" style:parent-style-name="Standard">
      <style:paragraph-properties fo:break-before="column"/>
    </style:style>
    <style:style style:name="P68" style:family="paragraph" style:parent-style-name="Footnote">
      <style:text-properties officeooo:rsid="001ab824" officeooo:paragraph-rsid="001ab824"/>
    </style:style>
    <style:style style:name="P69" style:family="paragraph" style:parent-style-name="Standard">
      <style:paragraph-properties style:writing-mode="lr-tb"/>
    </style:style>
    <style:style style:name="P70" style:family="paragraph" style:parent-style-name="Contents_20_1">
      <style:paragraph-properties>
        <style:tab-stops>
          <style:tab-stop style:position="17cm" style:type="right" style:leader-style="dotted" style:leader-text="."/>
        </style:tab-stops>
      </style:paragraph-properties>
    </style:style>
    <style:style style:name="P71" style:family="paragraph" style:parent-style-name="Contents_20_2">
      <style:paragraph-properties>
        <style:tab-stops>
          <style:tab-stop style:position="16.501cm" style:type="right" style:leader-style="dotted" style:leader-text="."/>
        </style:tab-stops>
      </style:paragraph-properties>
    </style:style>
    <style:style style:name="P72" style:family="paragraph" style:parent-style-name="Standard">
      <style:paragraph-properties fo:margin-top="0.099cm" fo:margin-bottom="0cm" style:contextual-spacing="false"/>
      <style:text-properties officeooo:paragraph-rsid="00823325"/>
    </style:style>
    <style:style style:name="P73" style:family="paragraph" style:parent-style-name="Horizontal_20_Line">
      <style:text-properties officeooo:paragraph-rsid="00823325"/>
    </style:style>
    <style:style style:name="P74" style:family="paragraph" style:parent-style-name="Frame_20_contents">
      <style:paragraph-properties style:writing-mode="lr-tb"/>
      <style:text-properties officeooo:rsid="0023ff3a" officeooo:paragraph-rsid="00823325"/>
    </style:style>
    <style:style style:name="P75" style:family="paragraph" style:parent-style-name="Frame_20_contents">
      <style:text-properties officeooo:rsid="0023ff3a" officeooo:paragraph-rsid="00823325"/>
    </style:style>
    <style:style style:name="P76" style:family="paragraph" style:parent-style-name="Standard">
      <style:paragraph-properties style:writing-mode="lr-tb"/>
      <style:text-properties officeooo:rsid="0083c07d" officeooo:paragraph-rsid="0083c07d"/>
    </style:style>
    <style:style style:name="P77" style:family="paragraph" style:parent-style-name="Standard">
      <style:paragraph-properties style:writing-mode="lr-tb"/>
      <style:text-properties officeooo:paragraph-rsid="0083c07d"/>
    </style:style>
    <style:style style:name="P78" style:family="paragraph" style:parent-style-name="Frame_20_contents">
      <style:text-properties fo:font-size="10pt" officeooo:rsid="0023ff3a" officeooo:paragraph-rsid="00823325" style:font-size-asian="10pt" style:font-size-complex="10pt"/>
    </style:style>
    <style:style style:name="P79" style:family="paragraph" style:parent-style-name="Standard" style:master-page-name="First_20_Page">
      <style:paragraph-properties style:page-number="auto"/>
    </style:style>
    <style:style style:name="P80" style:family="paragraph" style:parent-style-name="Standard">
      <style:text-properties fo:font-weight="bold" officeooo:rsid="007a449f" officeooo:paragraph-rsid="007a449f" style:font-weight-asian="bold" style:font-weight-complex="bold"/>
    </style:style>
    <style:style style:name="P81" style:family="paragraph" style:parent-style-name="Standard">
      <style:paragraph-properties fo:margin-top="0.099cm" fo:margin-bottom="0cm" style:contextual-spacing="false"/>
      <style:text-properties fo:font-size="9pt" officeooo:rsid="0023dbb9" officeooo:paragraph-rsid="00823325" style:font-size-asian="9pt" style:font-size-complex="9pt"/>
    </style:style>
    <style:style style:name="P82" style:family="paragraph" style:parent-style-name="Standard">
      <style:paragraph-properties fo:margin-top="0.099cm" fo:margin-bottom="0cm" style:contextual-spacing="false"/>
      <style:text-properties fo:font-size="9pt" fo:font-weight="bold" officeooo:rsid="0023dbb9" officeooo:paragraph-rsid="00823325" style:font-size-asian="9pt" style:font-weight-asian="bold" style:font-size-complex="9pt" style:font-weight-complex="bold"/>
    </style:style>
    <style:style style:name="P83" style:family="paragraph" style:parent-style-name="Standard">
      <style:paragraph-properties style:writing-mode="lr-tb"/>
      <style:text-properties officeooo:rsid="0083c07d" officeooo:paragraph-rsid="0083c07d"/>
    </style:style>
    <style:style style:name="P84" style:family="paragraph" style:parent-style-name="Contents_20_1">
      <style:paragraph-properties>
        <style:tab-stops>
          <style:tab-stop style:position="17cm" style:type="right" style:leader-style="dotted" style:leader-text="."/>
        </style:tab-stops>
      </style:paragraph-properties>
    </style:style>
    <style:style style:name="P85" style:family="paragraph" style:parent-style-name="Contents_20_2">
      <style:paragraph-properties>
        <style:tab-stops>
          <style:tab-stop style:position="16.501cm" style:type="right" style:leader-style="dotted" style:leader-text="."/>
        </style:tab-stops>
      </style:paragraph-properties>
    </style:style>
    <style:style style:name="P86" style:family="paragraph" style:parent-style-name="Heading_20_1">
      <style:paragraph-properties fo:break-before="page"/>
    </style:style>
    <style:style style:name="P87" style:family="paragraph" style:parent-style-name="Heading_20_2">
      <style:paragraph-properties fo:break-before="page"/>
    </style:style>
    <style:style style:name="P8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0" style:family="paragraph">
      <style:paragraph-properties fo:margin-left="0cm" fo:margin-right="0cm" fo:margin-top="0cm" fo:margin-bottom="0cm" fo:line-height="100%" fo:text-indent="0cm"/>
    </style:style>
    <style:style style:name="P9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align="end" fo:text-indent="0cm"/>
    </style:style>
    <style:style style:name="P9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5" style:family="paragraph">
      <style:paragraph-properties fo:margin-left="0cm" fo:margin-right="0cm" fo:margin-top="0cm" fo:margin-bottom="0cm" fo:line-height="100%" fo:text-indent="0cm" style:writing-mode="lr-tb"/>
    </style:style>
    <style:style style:name="P96" style:family="paragraph">
      <style:paragraph-properties fo:margin-left="0cm" fo:margin-right="0cm" fo:margin-top="0cm" fo:margin-bottom="0cm" fo:line-height="100%" fo:text-align="center" fo:text-indent="0cm"/>
    </style:style>
    <style:style style:name="P9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align="start" fo:text-indent="0cm" style:writing-mode="lr-tb"/>
    </style:style>
    <style:style style:name="P10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0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9pt" fo:language="en" fo:country="GB" style:font-size-asian="9pt" style:font-size-complex="9pt"/>
    </style:style>
    <style:style style:name="T14" style:family="text">
      <style:text-properties fo:font-size="9pt" fo:language="en" fo:country="GB" officeooo:rsid="0072664e" style:font-size-asian="9pt" style:font-size-complex="9pt"/>
    </style:style>
    <style:style style:name="T15" style:family="text">
      <style:text-properties fo:font-size="9pt" fo:language="en" fo:country="GB" officeooo:rsid="0023dbb9" style:font-size-asian="9pt" style:font-size-complex="9pt"/>
    </style:style>
    <style:style style:name="T16" style:family="text">
      <style:text-properties fo:font-size="9pt" fo:language="en" fo:country="GB" officeooo:rsid="0091e4f1" style:font-size-asian="9pt" style:font-size-complex="9pt"/>
    </style:style>
    <style:style style:name="T17" style:family="text">
      <style:text-properties fo:font-size="9pt" fo:language="en" fo:country="GB" officeooo:rsid="009b1774" style:font-size-asian="9pt" style:font-size-complex="9pt"/>
    </style:style>
    <style:style style:name="T18" style:family="text">
      <style:text-properties fo:font-size="9pt" fo:language="en" fo:country="GB" officeooo:rsid="00ab31f3" style:font-size-asian="9pt" style:font-size-complex="9pt"/>
    </style:style>
    <style:style style:name="T19" style:family="text">
      <style:text-properties fo:font-size="9pt" fo:language="en" fo:country="GB" officeooo:rsid="009b9fcc" style:font-size-asian="9pt" style:font-size-complex="9pt"/>
    </style:style>
    <style:style style:name="T20" style:family="text">
      <style:text-properties fo:font-size="9pt" fo:language="en" fo:country="GB" officeooo:rsid="00b3958c" style:font-size-asian="9pt" style:font-size-complex="9pt"/>
    </style:style>
    <style:style style:name="T21" style:family="text">
      <style:text-properties fo:font-size="9pt" fo:language="en" fo:country="GB" officeooo:rsid="00c2af9c" style:font-size-asian="9pt" style:font-size-complex="9pt"/>
    </style:style>
    <style:style style:name="T22" style:family="text">
      <style:text-properties fo:font-size="9pt" fo:language="en" fo:country="GB" fo:font-weight="bold" style:font-size-asian="9pt" style:font-weight-asian="bold" style:font-size-complex="9pt" style:font-weight-complex="bold"/>
    </style:style>
    <style:style style:name="T23" style:family="text">
      <style:text-properties fo:font-size="9pt" fo:language="en" fo:country="GB" fo:font-weight="bold" officeooo:rsid="0070cdc6" style:font-size-asian="9pt" style:font-weight-asian="bold" style:font-size-complex="9pt" style:font-weight-complex="bold"/>
    </style:style>
    <style:style style:name="T24" style:family="text">
      <style:text-properties fo:font-size="9pt" fo:language="en" fo:country="GB" fo:font-weight="bold" officeooo:rsid="0072664e" style:font-size-asian="9pt" style:font-weight-asian="bold" style:font-size-complex="9pt" style:font-weight-complex="bold"/>
    </style:style>
    <style:style style:name="T25" style:family="text">
      <style:text-properties fo:font-size="9pt" style:font-size-asian="9pt" style:font-size-complex="9pt"/>
    </style:style>
    <style:style style:name="T26" style:family="text">
      <style:text-properties fo:font-size="9pt" officeooo:rsid="0072664e" style:font-size-asian="9pt" style:font-size-complex="9pt"/>
    </style:style>
    <style:style style:name="T27" style:family="text">
      <style:text-properties fo:font-size="9pt" officeooo:rsid="00b3958c" style:font-size-asian="9pt" style:font-size-complex="9pt"/>
    </style:style>
    <style:style style:name="T28" style:family="text">
      <style:text-properties fo:font-size="9pt" officeooo:rsid="0023dbb9" style:font-size-asian="9pt" style:font-size-complex="9pt"/>
    </style:style>
    <style:style style:name="T29" style:family="text">
      <style:text-properties fo:font-size="9pt" officeooo:rsid="009b1774" style:font-size-asian="9pt" style:font-size-complex="9pt"/>
    </style:style>
    <style:style style:name="T30" style:family="text">
      <style:text-properties fo:font-size="9pt" officeooo:rsid="00ab31f3" style:font-size-asian="9pt" style:font-size-complex="9pt"/>
    </style:style>
    <style:style style:name="T31" style:family="text">
      <style:text-properties fo:font-size="9pt" officeooo:rsid="009b9fcc" style:font-size-asian="9pt" style:font-size-complex="9pt"/>
    </style:style>
    <style:style style:name="T32" style:family="text">
      <style:text-properties fo:font-size="9pt" officeooo:rsid="00c2af9c" style:font-size-asian="9pt" style:font-size-complex="9pt"/>
    </style:style>
    <style:style style:name="T33" style:family="text">
      <style:text-properties fo:font-size="9pt" officeooo:rsid="0091e4f1" style:font-size-asian="9pt" style:font-size-complex="9pt"/>
    </style:style>
    <style:style style:name="T34" style:family="text">
      <style:text-properties fo:font-size="9pt" fo:font-weight="bold" style:font-size-asian="9pt" style:font-weight-asian="bold" style:font-size-complex="9pt" style:font-weight-complex="bold"/>
    </style:style>
    <style:style style:name="T35" style:family="text">
      <style:text-properties fo:font-size="9pt" fo:font-weight="bold" officeooo:rsid="0070cdc6" style:font-size-asian="9pt" style:font-weight-asian="bold" style:font-size-complex="9pt" style:font-weight-complex="bold"/>
    </style:style>
    <style:style style:name="T36" style:family="text">
      <style:text-properties fo:font-size="9pt" fo:font-weight="bold" officeooo:rsid="0072664e" style:font-size-asian="9pt" style:font-weight-asian="bold" style:font-size-complex="9pt" style:font-weight-complex="bold"/>
    </style:style>
    <style:style style:name="T37" style:family="text">
      <style:text-properties style:font-name="Arial4" fo:font-size="9pt" fo:language="en" fo:country="GB" officeooo:rsid="0091e4f1" style:font-size-asian="9pt" style:font-size-complex="9pt"/>
    </style:style>
    <style:style style:name="T38" style:family="text">
      <style:text-properties style:font-name="Arial4" fo:font-size="9pt" officeooo:rsid="0091e4f1" style:font-size-asian="9pt" style:font-size-complex="9pt"/>
    </style:style>
    <style:style style:name="T39" style:family="text">
      <style:text-properties style:text-underline-style="solid" style:text-underline-width="auto" style:text-underline-color="font-color"/>
    </style:style>
    <style:style style:name="T40" style:family="text">
      <style:text-properties officeooo:rsid="00834cef"/>
    </style:style>
    <style:style style:name="T41" style:family="text">
      <style:text-properties fo:language="en" fo:country="US"/>
    </style:style>
    <style:style style:name="T42" style:family="text">
      <style:text-properties fo:language="en" fo:country="US" officeooo:rsid="0083c07d"/>
    </style:style>
    <style:style style:name="T43" style:family="text">
      <style:text-properties officeooo:rsid="0083c07d"/>
    </style:style>
    <style:style style:name="T44"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8"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draw:g text:anchor-type="paragraph" draw:z-index="0" draw:name="Forme1" draw:style-name="gr1"><draw:g draw:style-name="gr4"><draw:frame draw:style-name="gr425" draw:text-style-name="P102" svg:width="2.946cm" svg:height="1.876cm" svg:x="3.443cm" svg:y="0.551cm"><draw:text-box><text:p text:style-name="P101"><text:span text:style-name="T48">Europska komisija</text:span></text:p><text:p text:style-name="P101"><text:span text:style-name="T48"/></text:p></draw:text-box></draw:frame></draw:g><draw:g draw:style-name="gr4"><draw:polygon draw:style-name="gr426" draw:text-style-name="P103" svg:width="1.397cm" svg:height="0.819cm" svg:x="0.792cm" svg:y="0.605cm" svg:viewBox="0 0 1398 820" draw:points="1397,820 0,820 0,0 1397,0 1398,0 1398,820"><text:p/></draw:polygon><draw:polygon draw:style-name="gr427" draw:text-style-name="P104" svg:width="0.127cm" svg:height="0.111cm" svg:x="1.427cm" svg:y="0.688cm" svg:viewBox="0 0 128 112" draw:points="63,85 24,112 39,69 0,43 49,43 63,0 78,43 128,43 87,69 103,112"><text:p/></draw:polygon><draw:polygon draw:style-name="gr427" draw:text-style-name="P104" svg:width="0.127cm" svg:height="0.106cm" svg:x="1.427cm" svg:y="1.234cm" svg:viewBox="0 0 128 107" draw:points="63,82 24,107 39,66 0,40 49,40 63,0 77,40 128,40 87,66 103,107"><text:p/></draw:polygon><draw:polygon draw:style-name="gr427" draw:text-style-name="P104" svg:width="0.127cm" svg:height="0.107cm" svg:x="1.582cm" svg:y="1.197cm" svg:viewBox="0 0 128 108" draw:points="64,82 24,108 39,67 0,40 49,40 64,0 78,40 128,40 87,67 104,108"><text:p/></draw:polygon><draw:polygon draw:style-name="gr427" draw:text-style-name="P104" svg:width="0.127cm" svg:height="0.107cm" svg:x="1.582cm" svg:y="0.725cm" svg:viewBox="0 0 128 108" draw:points="64,83 24,108 39,67 0,41 49,41 64,0 78,41 128,41 87,67 104,108"><text:p/></draw:polygon><draw:polygon draw:style-name="gr427" draw:text-style-name="P104" svg:width="0.127cm" svg:height="0.107cm" svg:x="1.7cm" svg:y="0.823cm" svg:viewBox="0 0 128 108" draw:points="63,83 24,108 39,67 0,41 49,41 63,0 79,41 128,41 88,67 103,108"><text:p/></draw:polygon><draw:polygon draw:style-name="gr427" draw:text-style-name="P104" svg:width="0.127cm" svg:height="0.107cm" svg:x="1.7cm" svg:y="1.099cm" svg:viewBox="0 0 128 108" draw:points="63,83 24,108 39,67 0,40 49,40 63,0 79,40 128,40 88,67 103,108"><text:p/></draw:polygon><draw:polygon draw:style-name="gr427" draw:text-style-name="P104" svg:width="0.127cm" svg:height="0.107cm" svg:x="1.74cm" svg:y="0.958cm" svg:viewBox="0 0 128 108" draw:points="65,82 24,108 39,66 0,40 49,40 65,0 79,40 128,40 88,66 103,108"><text:p/></draw:polygon><draw:polygon draw:style-name="gr427" draw:text-style-name="P104" svg:width="0.127cm" svg:height="0.106cm" svg:x="1.27cm" svg:y="0.725cm" svg:viewBox="0 0 128 107" draw:points="65,82 26,107 41,66 0,40 50,40 65,0 79,40 128,40 88,66 103,107"><text:p/></draw:polygon><draw:polygon draw:style-name="gr427" draw:text-style-name="P104" svg:width="0.127cm" svg:height="0.106cm" svg:x="1.159cm" svg:y="0.824cm" svg:viewBox="0 0 128 107" draw:points="65,82 26,107 41,66 0,40 50,40 65,0 79,40 128,40 88,66 103,107"><text:p/></draw:polygon><draw:polygon draw:style-name="gr427" draw:text-style-name="P104" svg:width="0.127cm" svg:height="0.107cm" svg:x="1.12cm" svg:y="0.959cm" svg:viewBox="0 0 128 108" draw:points="65,81 24,108 41,66 0,40 50,40 65,0 79,40 128,40 88,66 103,108"><text:p/></draw:polygon><draw:polygon draw:style-name="gr427" draw:text-style-name="P104" svg:width="0.127cm" svg:height="0.107cm" svg:x="1.159cm" svg:y="1.099cm" svg:viewBox="0 0 128 108" draw:points="65,82 26,108 41,67 0,40 50,40 65,0 79,40 128,40 88,67 103,108"><text:p/></draw:polygon><draw:polygon draw:style-name="gr427" draw:text-style-name="P104" svg:width="0.127cm" svg:height="0.107cm" svg:x="1.275cm" svg:y="1.197cm" svg:viewBox="0 0 128 108" draw:points="64,83 26,108 41,67 0,40 50,40 64,0 79,40 128,40 88,67 103,108"><text:p/></draw:polygon><draw:path draw:style-name="gr428" draw:text-style-name="P105" svg:width="0.97cm" svg:height="0.718cm" svg:x="2.404cm" svg:y="0.018cm" svg:viewBox="0 0 971 719" svg:d="M0 0c0 0 287 402 340 475 52 74 113 132 325 172 213 39 306 58 306 58v14c0 0-135-25-309-59-173-34-245-46-325-142-65-81-337-441-337-441z"><text:p/></draw:path><draw:path draw:style-name="gr428" draw:text-style-name="P105" svg:width="0.97cm" svg:height="0.491cm" svg:x="2.404cm" svg:y="0.478cm" svg:viewBox="0 0 971 492" svg:d="M0 1c0 0 261 241 337 309 81 74 184 101 326 123 136 21 308 46 308 46v13c0 0-162-23-308-45-143-21-244-33-326-100-75-59-337-276-337-276v-71z"><text:p/></draw:path><draw:path draw:style-name="gr428" draw:text-style-name="P105" svg:width="0.97cm" svg:height="0.442cm" svg:x="2.404cm" svg:y="0.584cm" svg:viewBox="0 0 971 443" svg:d="M0 0c0 0 248 203 337 272 82 64 148 83 327 111s307 46 307 46v14c0 0-163-23-308-43-145-21-238-29-326-92-101-71-337-241-337-241z"><text:p/></draw:path><draw:path draw:style-name="gr428" draw:text-style-name="P105" svg:width="0.97cm" svg:height="0.386cm" svg:x="2.404cm" svg:y="0.702cm" svg:viewBox="0 0 971 387" svg:d="M0 0c0 0 283 198 337 233 53 34 124 75 328 101 202 26 306 38 306 38v15c0 0-184-23-306-37-123-13-217-19-327-83-107-63-338-205-338-205z"><text:p/></draw:path><draw:path draw:style-name="gr428" draw:text-style-name="P105" svg:width="0.97cm" svg:height="0.333cm" svg:x="2.404cm" svg:y="0.815cm" svg:viewBox="0 0 971 334" svg:d="M0 0c0 0 284 167 339 194 53 25 118 69 326 92 207 23 306 34 306 34v14c0 0-172-17-307-29-135-13-226-30-327-78-100-48-337-170-337-170z"><text:p/></draw:path><draw:path draw:style-name="gr428" draw:text-style-name="P105" svg:width="0.97cm" svg:height="0.278cm" svg:x="2.404cm" svg:y="0.923cm" svg:viewBox="0 0 971 279" svg:d="M0 0c0 0 251 120 337 158 96 42 177 62 327 77 145 16 307 31 307 31v13c0 0-149-13-307-27-158-13-212-19-327-63-101-41-337-137-337-137z"><text:p/></draw:path><draw:path draw:style-name="gr428" draw:text-style-name="P105" svg:width="0.97cm" svg:height="0.225cm" svg:x="2.404cm" svg:y="1.034cm" svg:viewBox="0 0 971 226" svg:d="M0 0c0 0 199 75 339 124 138 48 244 53 326 61 37 3 306 27 306 27v14c0 0-161-11-306-23-146-11-209-16-327-50-119-35-338-102-338-102z"><text:p/></draw:path><draw:path draw:style-name="gr428" draw:text-style-name="P105" svg:width="0.97cm" svg:height="0.168cm" svg:x="2.404cm" svg:y="1.15cm" svg:viewBox="0 0 971 169" svg:d="M0 0c0 0 201 55 338 86 138 33 263 46 327 49 63 4 306 21 306 21v13c0 0-139-8-307-19-136-8-246-17-327-33-89-17-337-69-337-69z"><text:p/></draw:path><draw:path draw:style-name="gr428" draw:text-style-name="P105" svg:width="0.97cm" svg:height="0.114cm" svg:x="2.404cm" svg:y="1.263cm" svg:viewBox="0 0 971 115" svg:d="M0 0c0 0 165 25 338 52 131 18 308 30 326 31 19 1 307 17 307 17v15c0 0-185-9-307-15-126-7-255-13-327-19-162-15-337-35-337-35z"><text:p/></draw:path><draw:path draw:style-name="gr428" draw:text-style-name="P105" svg:width="0.97cm" svg:height="0.043cm" svg:x="2.404cm" svg:y="1.378cm" svg:viewBox="0 0 971 44" svg:d="M0 0c0 0 259 8 338 10 80 2 633 22 633 22v12h-971z"><text:p/></draw:path><draw:path draw:style-name="gr428" draw:text-style-name="P105" svg:width="0.97cm" svg:height="0.659cm" svg:x="2.404cm" svg:y="0.134cm" svg:viewBox="0 0 971 660" svg:d="M664 594c-234-44-289-120-327-167-40-47-337-427-337-427v70c12 14 266 321 337 402 81 91 208 112 327 134 120 22 307 54 307 54v-12c0 0-247-43-307-54z"><text:p/></draw:path><draw:path draw:style-name="gr428" draw:text-style-name="P105" svg:width="0.97cm" svg:height="0.609cm" svg:x="2.404cm" svg:y="0.239cm" svg:viewBox="0 0 971 610" svg:d="M664 547c-193-33-272-86-327-151-57-64-337-396-337-396v82c12 11 267 287 337 355 80 80 192 101 327 124 136 21 307 49 307 49v-11c0 0-195-32-307-52z"><text:p/></draw:path><draw:path draw:style-name="gr428" draw:text-style-name="P105" svg:width="0.97cm" svg:height="0.55cm" svg:x="2.404cm" svg:y="0.36cm" svg:viewBox="0 0 971 551" svg:d="M664 489c-201-34-241-62-327-143-54-52-325-334-337-346v76c0 0 254 238 337 308 108 92 209 99 327 118 119 19 307 49 307 49v-13c0 0-227-35-307-48z"><text:p/></draw:path><draw:path draw:style-name="gr428" draw:text-style-name="P105" svg:width="1.603cm" svg:height="0.482cm" svg:x="0.132cm" svg:y="0.127cm" svg:viewBox="0 0 1604 483" svg:d="M0 483c0 0 662-62 849-84 293-36 534-75 755-374 0 0 0-17 0-25-135 182-323 307-581 342-253 36-1023 87-1023 87z"><text:p/></draw:path><draw:path draw:style-name="gr428" draw:text-style-name="P105" svg:width="1.603cm" svg:height="0.515cm" svg:x="0.132cm" svg:y="0.018cm" svg:viewBox="0 0 1604 516" svg:d="M0 516c0 0 614-67 817-92 321-39 546-75 787-402 0 0 0-14 0-22-147 198-332 327-613 366-276 38-991 94-991 94z"><text:p/></draw:path><draw:polygon draw:style-name="gr428" draw:text-style-name="P105" svg:width="0.627cm" svg:height="0.043cm" svg:x="0.132cm" svg:y="1.378cm" svg:viewBox="0 0 628 44" draw:points="0,0 628,0 628,44 0,44"><text:p/></draw:polygon><draw:path draw:style-name="gr428" draw:text-style-name="P105" svg:width="0.113cm" svg:height="0.107cm" svg:x="1.621cm" svg:y="0.466cm" svg:viewBox="0 0 114 108" svg:d="M114 31c0 0 0-26 0-31-29 39-69 76-114 108h45c25-23 48-48 69-77z"><text:p/></draw:path><draw:path draw:style-name="gr428" draw:text-style-name="P105" svg:width="0.299cm" svg:height="0.22cm" svg:x="1.436cm" svg:y="0.352cm" svg:viewBox="0 0 300 221" svg:d="M300 28c0 0 0-22 0-28-72 96-178 171-300 221h72c84-42 161-103 228-193z"><text:p/></draw:path><draw:path draw:style-name="gr428" draw:text-style-name="P105" svg:width="0.802cm" svg:height="0.336cm" svg:x="0.932cm" svg:y="0.238cm" svg:viewBox="0 0 803 337" svg:d="M803 27c0 0 0-20 0-27-124 165-315 279-552 312-55 7-147 16-251 25l287-1c190-37 367-109 515-309z"><text:p/></draw:path><draw:path draw:style-name="gr428" draw:text-style-name="P105" svg:width="0.627cm" svg:height="0.048cm" svg:x="0.132cm" svg:y="1.307cm" svg:viewBox="0 0 628 49" svg:d="M628 0c-321 1-628 3-628 3v46c0 0 322-3 628-5z"><text:p/></draw:path><draw:path draw:style-name="gr428" draw:text-style-name="P105" svg:width="0.627cm" svg:height="0.051cm" svg:x="0.132cm" svg:y="1.227cm" svg:viewBox="0 0 628 52" svg:d="M628 0c-318 4-628 6-628 6v46c0 0 325-3 628-8z"><text:p/></draw:path><draw:path draw:style-name="gr428" draw:text-style-name="P105" svg:width="0.627cm" svg:height="0.056cm" svg:x="0.132cm" svg:y="1.15cm" svg:viewBox="0 0 628 57" svg:d="M628 0c-316 4-628 9-628 9v48c0 0 329-6 628-13z"><text:p/></draw:path><draw:path draw:style-name="gr428" draw:text-style-name="P105" svg:width="0.627cm" svg:height="0.059cm" svg:x="0.132cm" svg:y="1.071cm" svg:viewBox="0 0 628 60" svg:d="M628 0c-315 6-628 12-628 12v48c0 0 332-8 628-16z"><text:p/></draw:path><draw:path draw:style-name="gr428" draw:text-style-name="P105" svg:width="0.627cm" svg:height="0.065cm" svg:x="0.132cm" svg:y="0.993cm" svg:viewBox="0 0 628 66" svg:d="M628 0c-311 9-628 17-628 17v49c0 0 337-11 628-22z"><text:p/></draw:path><draw:path draw:style-name="gr428" draw:text-style-name="P105" svg:width="0.627cm" svg:height="0.069cm" svg:x="0.132cm" svg:y="0.913cm" svg:viewBox="0 0 628 70" svg:d="M628 0c-309 11-628 20-628 20v50c0 0 340-12 628-26z"><text:p/></draw:path><draw:path draw:style-name="gr428" draw:text-style-name="P105" svg:width="0.627cm" svg:height="0.075cm" svg:x="0.132cm" svg:y="0.836cm" svg:viewBox="0 0 628 76" svg:d="M628 0c-308 13-628 24-628 24v52c0 0 345-16 628-32z"><text:p/></draw:path><draw:path draw:style-name="gr428" draw:text-style-name="P105" svg:width="0.627cm" svg:height="0.081cm" svg:x="0.132cm" svg:y="0.755cm" svg:viewBox="0 0 628 82" svg:d="M628 0c-304 16-628 29-628 29v53c0 0 349-20 628-38z"><text:p/></draw:path><draw:path draw:style-name="gr428" draw:text-style-name="P105" svg:width="0.627cm" svg:height="0.087cm" svg:x="0.132cm" svg:y="0.673cm" svg:viewBox="0 0 628 88" svg:d="M628 0c-302 20-628 36-628 36v52c0 0 354-24 628-45z"><text:p/></draw:path><draw:path draw:style-name="gr428" draw:text-style-name="P105" svg:width="0.627cm" svg:height="0.093cm" svg:x="0.132cm" svg:y="0.592cm" svg:viewBox="0 0 628 94" svg:d="M628 0c-299 21-628 41-628 41v53c0 0 359-28 628-52z"><text:p/></draw:path><draw:polygon draw:style-name="gr426" draw:text-style-name="P103" svg:width="0.08cm" svg:height="0.819cm" svg:x="6.156cm" svg:y="0.605cm" svg:viewBox="0 0 81 820" draw:points="81,0 0,0 0,820 81,820"><text:p/></draw:polygon></draw:g></draw:g></text:p>
      <text:p text:style-name="Standard"><text:span text:style-name="T1">POSEBNI EUROBAROMETER 569</text:span> </text:p>
      <text:p text:style-name="Standard"/>
      <text:p text:style-name="Standard"/>
      <text:p text:style-name="Standard"/>
      <text:p text:style-name="P66">Privlačnost strukovnog obrazovanja i osposobljavanja </text:p>
      <text:p text:style-name="Standard">Izvješće EUROBAROMETERA </text:p>
      <text:p text:style-name="Standard">studenog 2025. </text:p>
      <text:p text:style-name="Standard"><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Standard"/>
      <text:p text:style-name="Standard"/>
      <text:p text:style-name="P8">Anketu je zatražila Europska komisija, Glavna uprava za zapošljavanje, socijalna pitanja i uključivanje (GU EMPL), a koordinirala ju je Europska komisija, Glavna uprava za komunikaciju (GU COMM, Odjel za javno mišljenje iamp; angažman građana). </text:p>
      <text:p text:style-name="P9">Ovaj dokument ne predstavlja stajalište Europske komisije. Tumačenja i mišljenja sadržana u njemu isključivo su ona autora. </text:p>
      <table:table table:name="Tableau1" table:style-name="Tableau1">
        <table:table-column table:style-name="Tableau1.A"/>
        <table:table-column table:style-name="Tableau1.B"/>
        <table:table-row>
          <table:table-cell table:style-name="Tableau1.A1" office:value-type="string">
            <text:p text:style-name="P26">Naziv projekta </text:p>
          </table:table-cell>
          <table:table-cell table:style-name="Tableau1.A1" office:value-type="string">
            <text:p text:style-name="P7">Privlačnost strukovnog obrazovanja i osposobljavanja–Izvješće </text:p>
          </table:table-cell>
        </table:table-row>
        <table:table-row>
          <table:table-cell table:style-name="Tableau1.A1" office:value-type="string">
            <text:p text:style-name="P26">Jezična verzija </text:p>
          </table:table-cell>
          <table:table-cell table:style-name="Tableau1.A1" office:value-type="string">
            <text:p text:style-name="P7">HR </text:p>
          </table:table-cell>
        </table:table-row>
        <table:table-row>
          <table:table-cell table:style-name="Tableau1.A1" office:value-type="string">
            <text:p text:style-name="P26">Mediji/Svezak </text:p>
          </table:table-cell>
          <table:table-cell table:style-name="Tableau1.A1" office:value-type="string">
            <text:p text:style-name="P7">PDF Web </text:p>
          </table:table-cell>
        </table:table-row>
        <table:table-row>
          <table:table-cell table:style-name="Tableau1.A1" office:value-type="string">
            <text:p text:style-name="P26">Katalogni broj </text:p>
          </table:table-cell>
          <table:table-cell table:style-name="Tableau1.A1" office:value-type="string">
            <text:p text:style-name="P7">KE-01-26-025-EN-N </text:p>
          </table:table-cell>
        </table:table-row>
        <table:table-row>
          <table:table-cell table:style-name="Tableau1.A1" office:value-type="string">
            <text:p text:style-name="P26">ISBN </text:p>
          </table:table-cell>
          <table:table-cell table:style-name="Tableau1.A1" office:value-type="string">
            <text:p text:style-name="P7">978-92-68-37337-8 </text:p>
          </table:table-cell>
        </table:table-row>
        <table:table-row>
          <table:table-cell table:style-name="Tableau1.A1" office:value-type="string">
            <text:p text:style-name="P26">DOI </text:p>
          </table:table-cell>
          <table:table-cell table:style-name="Tableau1.A1" office:value-type="string">
            <text:p text:style-name="P7">10.2767/1737362 </text:p>
          </table:table-cell>
        </table:table-row>
      </table:table>
      <text:p text:style-name="Standard">© Europska unija, 2026. </text:p>
      <text:p text:style-name="Standard"><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Standard"/>
      <text:p text:style-name="Standard"/>
      <text:p text:style-name="Standard">Politika Komisije o ponovnoj uporabi provodi se u skladu s Odlukom Komisije 2011/833/EU od 12. prosinca 2011. o ponovnoj uporabi dokumenata Komisije (SL L 330, 14.12.2011., str. 39., ELI: <text:a xlink:type="simple" xlink:href="http://data.europa.eu/eli/dec/2011/833/oj" text:style-name="Internet_20_link" text:visited-style-name="Visited_20_Internet_20_Link">http://data.europa.eu/eli/dec/2011/833/oj</text:a>). Ako nije drukčije navedeno, ponovna uporaba ovog dokumenta dopuštena je na temelju licencije Creative Commons Attribution 4.0 International (CC BY 4.0) (<text:a xlink:type="simple" xlink:href="https://creativecommons.org/licenses/by/4.0/" text:style-name="Internet_20_link" text:visited-style-name="Visited_20_Internet_20_Link">https://creativecommons.org/licenses/by/4.0/).</text:a> To znači da je ponovna uporaba dopuštena pod uvjetom da se navedu odgovarajući podaci i sve promjene. </text:p>
      <text:p text:style-name="Standard"><text:a xlink:type="simple" xlink:href="https://www.europa.eu/eurobarometer" text:style-name="Internet_20_link" text:visited-style-name="Visited_20_Internet_20_Link">https://www.europa.eu/eurobarometer</text:a> </text:p>
      <text:p text:style-name="P73"/>
      <text:p text:style-name="P72"><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92" svg:width="5.158cm" svg:height="2.899cm" svg:x="1.191cm" svg:y="-0.425cm"><draw:image xlink:href="Pictures/10000001000001A20000010D054676CE5C0DECD7.png" xlink:type="simple" xlink:show="embed" xlink:actuate="onLoad" draw:mime-type="image/png"><text:p/></draw:image></draw:frame><text:span text:style-name="T11">Dokument koji je pripremio Pierre Dieumegard za</text:span> <text:a xlink:type="simple" xlink:href="https://europokune.eu/" text:style-name="Internet_20_link" text:visited-style-name="Visited_20_Internet_20_Link">Europokune</text:a><text:span text:style-name="T12">– Europa zajedno – i</text:span> <text:a xlink:type="simple" xlink:href="https://e-d-e.org/" text:style-name="Internet_20_link" text:visited-style-name="Visited_20_Internet_20_Link">Esperanto europske demokracije.</text:a></text:p>
      <text:p text:style-name="P72"><text:span text:style-name="T25">Svrha </text:span><text:span text:style-name="T11">ovog</text:span><text:span text:style-name="T25">"privremenog" dokumenta je omogućiti</text:span> <text:span text:style-name="T25">većem broju ljudi u Europskoj uniji da postanu svjesni dokumenata koje je proizvela Europska unija (i koji se financiraju njihovim porezima).</text:span></text:p>
      <text:p text:style-name="P72"><text:span text:style-name="T35">Ako</text:span><text:span text:style-name="T34"> nema prijevoda,</text:span> <text:span text:style-name="T36">građani</text:span><text:span text:style-name="T34"> su isključeni iz rasprave.</text:span></text:p>
      <text:p text:style-name="P72"><text:span text:style-name="T25">Taj</text:span> <text:span text:style-name="T28">dokument „Eurobarometar”</text:span> <text:a xlink:type="simple" xlink:href="https://europa.eu/eurobarometer/surveys/detail/3367" text:style-name="Internet_20_link" text:visited-style-name="Visited_20_Internet_20_Link"><text:span text:style-name="T26">postojao je</text:span> <text:span text:style-name="T29">samo</text:span> <text:span text:style-name="T25">na engleskom jeziku</text:span></text:a><text:span text:style-name="T25"> u</text:span> <text:span text:style-name="T30">datoteci</text:span><text:span text:style-name="T30"> </text:span><text:span text:style-name="T31">u</text:span><text:span text:style-name="T30"> pdf formatu.</text:span><text:span text:style-name="T25"> </text:span><text:span text:style-name="T30">Od početne</text:span><text:span text:style-name="T30"> datoteke </text:span><text:span text:style-name="T26">stvorili</text:span><text:span text:style-name="T30"> smo</text:span> <text:span text:style-name="T30">odt datoteku,</text:span> <text:span text:style-name="T25">koju je pripremio softver Libre Office,</text:span> <text:span text:style-name="T28">za strojno prevođenje na druge jezike. </text:span><text:span text:style-name="T32">Rezultati su</text:span> <text:span text:style-name="T33">sada</text:span> <text:a xlink:type="simple" xlink:href="https://europokune.eu/article56/ebsp569metiaeduk" text:style-name="Internet_20_link" text:visited-style-name="Visited_20_Internet_20_Link"><text:span text:style-name="T25">dostupni na svim službenim jezicima</text:span></text:a><text:a xlink:type="simple" xlink:href="https://europokune.eu/article41/ebsp565klimshangh" text:style-name="Internet_20_link" text:visited-style-name="Visited_20_Internet_20_Link"><text:span text:style-name="T32">.</text:span></text:a></text:p>
      <text:p text:style-name="P81"/>
      <text:p text:style-name="P82">Poželjno je da uprava EU-a preuzme prijevod važnih dokumenata. „Važni dokumenti” nisu samo zakoni i propisi, već i <text:span text:style-name="T39">važne informacije potrebne za zajedničko donošenje utemeljenih odluka.</text:span></text:p>
      <text:p text:style-name="P81">Kako bismo zajedno raspravljali o zajedničkoj budućnosti i omogućili pouzdane prijevode, međunarodni jezik Esperanto bio bi vrlo koristan zbog svoje jednostavnosti, pravilnosti i točnosti.</text:p>
      <text:p text:style-name="P78">Kontaktirajte nas :</text:p>
      <text:p text:style-name="P75"><text:a xlink:type="simple" xlink:href="https://europokune.eu/static6/kontaktu-nin" text:style-name="Internet_20_link" text:visited-style-name="Visited_20_Internet_20_Link">Kontaktu nin-Ek ! Europo kune!</text:a><text:span text:style-name="T11"> </text:span></text:p>
      <text:p text:style-name="P74"><text:a xlink:type="simple" xlink:href="https://e-d-e.org/-Kontakti-EDE" text:style-name="Internet_20_link" text:visited-style-name="Visited_20_Internet_20_Link"><text:span text:style-name="T11">https://e-d-e.org/-Kontakti-EDE</text:span></text:a></text:p>
      <text:p text:style-name="P55"/>
      <text:table-of-content text:style-name="Sect1" text:protected="true" text:name="Table des matières1">
        <text:table-of-content-source text:outline-level="10">
          <text:index-title-template text:style-name="Contents_20_Heading">Sadržaj</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adržaj</text:p>
          </text:index-title>
          <text:p text:style-name="P70"><text:a xlink:type="simple" xlink:href="#__RefHeading___Toc215552_2930363814" text:style-name="Index_20_Link" text:visited-style-name="Index_20_Link">Uvod<text:tab/>4</text:a></text:p>
          <text:p text:style-name="P71"><text:a xlink:type="simple" xlink:href="#__RefHeading___Toc215554_2930363814" text:style-name="Index_20_Link" text:visited-style-name="Index_20_Link">Uvod<text:tab/>5</text:a></text:p>
          <text:p text:style-name="P71"><text:a xlink:type="simple" xlink:href="#__RefHeading___Toc215556_2930363814" text:style-name="Index_20_Link" text:visited-style-name="Index_20_Link">Metodologija<text:tab/>6</text:a></text:p>
          <text:p text:style-name="P70"><text:a xlink:type="simple" xlink:href="#__RefHeading___Toc215558_2930363814" text:style-name="Index_20_Link" text:visited-style-name="Index_20_Link">Ključni nalazi<text:tab/>7</text:a></text:p>
          <text:p text:style-name="P70"><text:a xlink:type="simple" xlink:href="#__RefHeading___Toc215560_2930363814" text:style-name="Index_20_Link" text:visited-style-name="Index_20_Link">I. Rezultati strukovnog obrazovanja i osposobljavanja na tržištu rada<text:tab/>9</text:a></text:p>
          <text:p text:style-name="P71"><text:a xlink:type="simple" xlink:href="#__RefHeading___Toc215562_2930363814" text:style-name="Index_20_Link" text:visited-style-name="Index_20_Link">1. SOO dovodi do otvaranja radnih mjesta za kojima postoji velika potražnja<text:tab/>10</text:a></text:p>
          <text:p text:style-name="P71"><text:a xlink:type="simple" xlink:href="#__RefHeading___Toc215564_2930363814" text:style-name="Index_20_Link" text:visited-style-name="Index_20_Link">2. SOO dovodi do dobro plaćenih radnih mjesta<text:tab/>13</text:a></text:p>
          <text:p text:style-name="P71"><text:a xlink:type="simple" xlink:href="#__RefHeading___Toc215566_2930363814" text:style-name="Index_20_Link" text:visited-style-name="Index_20_Link">3. Šira percepcija tržišta rada<text:tab/>16</text:a></text:p>
          <text:p text:style-name="P70"><text:a xlink:type="simple" xlink:href="#__RefHeading___Toc215568_2930363814" text:style-name="Index_20_Link" text:visited-style-name="Index_20_Link">II. Percepcija javnosti o kvaliteti i načinima strukovnog obrazovanja i osposobljavanja<text:tab/>20</text:a></text:p>
          <text:p text:style-name="P71"><text:a xlink:type="simple" xlink:href="#__RefHeading___Toc215570_2930363814" text:style-name="Index_20_Link" text:visited-style-name="Index_20_Link">1. Cjelokupni pregled strukovnog obrazovanja i osposobljavanja u zemlji<text:tab/>21</text:a></text:p>
          <text:p text:style-name="P71"><text:a xlink:type="simple" xlink:href="#__RefHeading___Toc215572_2930363814" text:style-name="Index_20_Link" text:visited-style-name="Index_20_Link">2. Kvaliteta učenja<text:tab/>24</text:a></text:p>
          <text:p text:style-name="P71"><text:a xlink:type="simple" xlink:href="#__RefHeading___Toc215574_2930363814" text:style-name="Index_20_Link" text:visited-style-name="Index_20_Link">3. Kvaliteta nastavnog osoblja<text:tab/>26</text:a></text:p>
          <text:p text:style-name="P71"><text:a xlink:type="simple" xlink:href="#__RefHeading___Toc215576_2930363814" text:style-name="Index_20_Link" text:visited-style-name="Index_20_Link">4. Kvaliteta infrastrukture<text:tab/>28</text:a></text:p>
          <text:p text:style-name="P71"><text:a xlink:type="simple" xlink:href="#__RefHeading___Toc215578_2930363814" text:style-name="Index_20_Link" text:visited-style-name="Index_20_Link">5. Specijalizirane tehničke vještine<text:tab/>30</text:a></text:p>
          <text:p text:style-name="P71"><text:a xlink:type="simple" xlink:href="#__RefHeading___Toc215580_2930363814" text:style-name="Index_20_Link" text:visited-style-name="Index_20_Link">6. Dodatne mogućnosti za učenje<text:tab/>32</text:a></text:p>
          <text:p text:style-name="P71"><text:a xlink:type="simple" xlink:href="#__RefHeading___Toc215582_2930363814" text:style-name="Index_20_Link" text:visited-style-name="Index_20_Link">7. Preporuke SOO-a za mlade<text:tab/>39</text:a></text:p>
          <text:p text:style-name="P70"><text:a xlink:type="simple" xlink:href="#__RefHeading___Toc215584_2930363814" text:style-name="Index_20_Link" text:visited-style-name="Index_20_Link">III. Razlika u predodžbama između strukovnog obrazovanja i osposobljavanja i općeg obrazovanja<text:tab/>46</text:a></text:p>
          <text:p text:style-name="P71"><text:a xlink:type="simple" xlink:href="#__RefHeading___Toc215586_2930363814" text:style-name="Index_20_Link" text:visited-style-name="Index_20_Link">1. Komparativna slika strukovnog obrazovanja i osposobljavanja u odnosu na opće obrazovanje<text:tab/>47</text:a></text:p>
          <text:p text:style-name="P71"><text:a xlink:type="simple" xlink:href="#__RefHeading___Toc215588_2930363814" text:style-name="Index_20_Link" text:visited-style-name="Index_20_Link">2. Iskustvo sa strukovnim obrazovanjem i osposobljavanjem utječe na odabir strukovnog obrazovanja i osposobljavanja<text:tab/>54</text:a></text:p>
          <text:p text:style-name="P70"><text:a xlink:type="simple" xlink:href="#__RefHeading___Toc215590_2930363814" text:style-name="Index_20_Link" text:visited-style-name="Index_20_Link">IV. Prepreke sudjelovanju u SOO-u<text:tab/>62</text:a></text:p>
          <text:p text:style-name="P71"><text:a xlink:type="simple" xlink:href="#__RefHeading___Toc215592_2930363814" text:style-name="Index_20_Link" text:visited-style-name="Index_20_Link">1. Izazovi povezani s netehničkim vještinama<text:tab/>63</text:a></text:p>
          <text:p text:style-name="P71"><text:a xlink:type="simple" xlink:href="#__RefHeading___Toc215594_2930363814" text:style-name="Index_20_Link" text:visited-style-name="Index_20_Link">2. Izazovi povezani sa smjernicama i rodnim stereotipima<text:tab/>67</text:a></text:p>
          <text:p text:style-name="P71"><text:a xlink:type="simple" xlink:href="#__RefHeading___Toc215596_2930363814" text:style-name="Index_20_Link" text:visited-style-name="Index_20_Link">3. Budući izazovi<text:tab/>83</text:a></text:p>
          <text:p text:style-name="P70"><text:a xlink:type="simple" xlink:href="#__RefHeading___Toc215598_2930363814" text:style-name="Index_20_Link" text:visited-style-name="Index_20_Link">Zaključak<text:tab/>85</text:a></text:p>
          <text:p text:style-name="P70"><text:a xlink:type="simple" xlink:href="#__RefHeading___Toc227318_2832584591" text:style-name="Index_20_Link" text:visited-style-name="Index_20_Link">Primjedbe<text:tab/>88</text:a></text:p>
          <text:p text:style-name="P70"><text:a xlink:type="simple" xlink:href="#__RefHeading___Toc215600_2930363814" text:style-name="Index_20_Link" text:visited-style-name="Index_20_Link">Tehničke specifikacije<text:tab/>90</text:a></text:p>
          <text:p text:style-name="P71"><text:a xlink:type="simple" xlink:href="#__RefHeading___Toc227320_2832584591" text:style-name="Index_20_Link" text:visited-style-name="Index_20_Link">Stope odgovora<text:tab/>92</text:a></text:p>
          <text:p text:style-name="P71"><text:a xlink:type="simple" xlink:href="#__RefHeading___Toc215604_2930363814" text:style-name="Index_20_Link" text:visited-style-name="Index_20_Link">Način intervjuiranja po zemlji<text:tab/>93</text:a></text:p>
          <text:p text:style-name="P71"><text:a xlink:type="simple" xlink:href="#__RefHeading___Toc215606_2930363814" text:style-name="Index_20_Link" text:visited-style-name="Index_20_Link">Granice pogreške<text:tab/>94</text:a></text:p>
          <text:p text:style-name="P70"><text:a xlink:type="simple" xlink:href="#__RefHeading___Toc215608_2930363814" text:style-name="Index_20_Link" text:visited-style-name="Index_20_Link">Upitnik<text:tab/>95</text:a></text:p>
        </text:index-body>
      </text:table-of-content>
      <text:p text:style-name="P56"/>
      <text:p text:style-name="P55"/>
      <text:h text:style-name="Heading_20_1" text:outline-level="1"><text:bookmark-start text:name="__RefHeading___Toc215552_2930363814"/>Uvod <text:bookmark-end text:name="__RefHeading___Toc215552_2930363814"/></text:h>
      <text:p text:style-name="Standard"/>
      <text:section text:style-name="Sect2" text:name="Section1">
        <text:h text:style-name="P87" text:outline-level="2"><text:bookmark-start text:name="__RefHeading___Toc215554_2930363814"/>Uvod<text:bookmark-end text:name="__RefHeading___Toc215554_2930363814"/></text:h>
        <text:p text:style-name="Standard">Ovo posebno izvješće Eurobarometra br. 569 sveobuhvatna je studija koju je naručila Glavna uprava Europske komisije za zapošljavanje, socijalna pitanja i uključivanje (GU EMPL) i koja je provedena u studenome 2025. U ovom se izvješću ispituje privlačnost početnog strukovnog obrazovanja i osposobljavanja, čime se pruža uvid u percepcije i iskustva građana u državama članicama. Osim ako je drukčije navedeno, anketa je usmjerena na početno strukovno obrazovanje i osposobljavanje (tj. strukovne programe na višoj sekundarnoj razini). U cijelom ovom izvješću pojam SOO odnosi se na te početne programe, osim ako je izričito navedeno drukčije, na primjer pri raspravi o višim ili poslijesrednjoškolskim načinima SOO-a. </text:p>
        <text:p text:style-name="Standard">Europska unija dala je prednost jačanju strukovnog obrazovanja i osposobljavanja putem nekoliko koordiniranih političkih inicijativa. Kopenhaškim procesom od 2002. osigurava se okvir za europsku suradnju u području SOO-a s ciljem poboljšanja kvalitete, transparentnosti, mobilnosti i privlačnosti sustava SOO-a<text:note text:id="ftn1" text:note-class="footnote"><text:note-citation>1</text:note-citation><text:note-body><text:p text:style-name="Footnote"><text:a xlink:type="simple" xlink:href="https://www.cedefop.europa.eu/en/content/copenhagen-declaration" text:style-name="Internet_20_link" text:visited-style-name="Visited_20_Internet_20_Link">https://www.cedefop.europa.eu/en/content/copenhagen-declaration</text:a> </text:p></text:note-body></text:note> diljem Europe. Na temelju toga u Preporuci Vijeća o strukovnom obrazovanju i osposobljavanju iz 2020. utvrđena su načela na razini EU-a kojima se ističu prilagodljivost, sposobnost reagiranja na tržištu rada, visokokvalitetno<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https://www.cedefop.europa.eu/en/content/council-recommendation-24-november-2020-vocational-education-and-training-vet-sustainable</text:a> </text:p></text:note-body></text:note> učenje i učenje temeljeno na radu. </text:p>
        <text:p text:style-name="Standard">Ti su napori pojačani političkim obvezama kao što su Deklaracija iz Osnabrücka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https://www.cedefop.europa.eu/files/osnabrueck_declaration_eu2020.pdf</text:a> </text:p></text:note-body></text:note> i Deklaracija iz Herninga (2025.), koje su<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https://danish-presidency.consilium.europa.eu/media/23xla4rt/herning</text:a> </text:p></text:note-body></text:note> podržali ministri strukovnog obrazovanja i osposobljavanja iz država članica, zemalja kandidatkinja i zemalja EGP-a, europskih socijalnih partnera i Europske komisije. U Deklaraciji iz Herninga ponovno se potvrđuje predanost koordinaciji napora kako bi strukovno obrazovanje i osposobljavanje postalo privlačnije, uključivije i kvalitetnije te usklađenije s potrebama tržišta rada. </text:p>
        <text:p text:style-name="Standard">Iako se u tim okvirima politike navode jasne ambicije, njima se ne uklanjaju znatni izazovi koji su i dalje prisutni. Istraživanje je pokazalo da, iako dvije trećine Europljana smatra strukovno obrazovanje i osposobljavanje pozitivnim i prepoznaje njegove prednosti u poučavanju vještina relevantnih za posao, tri četvrtine ispitanika smatra da opće obrazovanje ima pozitivniji imidž. Rodni stereotipi i dalje postoje i ograničavaju odabir puta: više od polovine Europljana (55 %) izjavilo je da su područja strukovnog obrazovanja i osposobljavanja povezana sa STEM-om prikladnija za muškarce, a više od polovine (57 %) smatra da se muškarci u područjima skrbi ili strukovnog obrazovanja i osposobljavanja povezanima s uslugama često suočavaju sa socijalnom stigmom ili prosudbom. </text:p>
        <text:p text:style-name="Standard">U ovom se izvješću pruža detaljno razumijevanje načina na koji Europljani doživljavaju strukovno obrazovanje i osposobljavanje, uključujući njegovu kvalitetu, dostupnost, relevantnost za tržište rada i socijalne čimbenike koji utječu na odabir obrazovanja i privlačnost radnih mjesta kojima strukovno obrazovanje i osposobljavanje vodi. Rezultati će poslužiti kao vrijedan resurs za kreatore politika, dionike i javnost, pružajući uvid u područja koja zahtijevaju pozornost i poboljšanje. Rješavanjem izazova utvrđenih u ovom izvješću države članice, u suradnji s EU-om, mogu poduzeti znatne korake kako bi strukovno obrazovanje postalo istinski put prvog izbora koji ispunjava i pojedinačne težnje i potrebe tržišta rada. </text:p>
        <text:p text:style-name="P63">Glavni su ciljevi ove ankete 202 5 sljedeći: </text:p>
        <text:p text:style-name="StyleDefautDecale1cmSauf1">• Procijeniti percepciju javnosti o kvaliteti strukovnog obrazovanja i osposobljavanja, uključujući standarde poučavanja, infrastrukturu (što znači fizičku i digitalnu opremu kojoj učenici imaju pristup) i ishode učenja </text:p>
        <text:p text:style-name="StyleDefautDecale1cmSauf1">• Ispitati svijest i dostupnost strukovnog obrazovanja i osposobljavanja, uključujući pružanje informacija i mogućnosti za mobilnost i daljnje obrazovanje </text:p>
        <text:p text:style-name="StyleDefautDecale1cmSauf1">• Razumjeti čimbenike koji utječu na obrazovne izbore mladih i ulogu usmjeravanja od strane učitelja, roditelja i vršnjaka </text:p>
        <text:p text:style-name="StyleDefautDecale1cmSauf1">• Istražiti percepciju relevantnosti strukovnog obrazovanja i osposobljavanja za tržište rada, uključujući potražnju za poslom, razine plaća, socijalni status i buduću održivost </text:p>
        <text:p text:style-name="StyleDefautDecale1cmSauf1">• Utvrditi rodne stereotipe i predrasude koje oblikuju izbor između općeg i strukovnog obrazovanja </text:p>
        <text:p text:style-name="StyleDefautDecale1cmSauf1">• Usporediti stavove o strukovnom obrazovanju i osposobljavanju u državama članicama kako bi se utvrdile najbolje prakse i područja koja zahtijevaju ciljanu intervenciju </text:p>
        <text:p text:style-name="Standard"/>
        <text:h text:style-name="P87" text:outline-level="2"><text:bookmark-start text:name="__RefHeading___Toc215556_2930363814"/>Metodologija<text:bookmark-end text:name="__RefHeading___Toc215556_2930363814"/></text:h>
        <text:p text:style-name="Standard">Ovo posebno istraživanje Eurobarometra br. 569 o privlačnosti strukovnog obrazovanja i osposobljavanja dio je vala Eurobarometra br. 104.2 i provedeno je u studenome 2025. Intervjuirano je oko 26.453 ispitanika iz različitih društvenih i demografskih skupina na odgovarajućem nacionalnom jeziku. Anketu je naručila Europska komisija, Glavna uprava za zapošljavanje, socijalna pitanja i uključivanje (GU EMPL).</text:p>
        <text:p text:style-name="Standard">Upotrijebljena je metodologija standardnih anketa Eurobarometra koje je provela Glavna uprava za komunikaciju (Odjel za javno mnijenje iamp; angažman građana).<text:note text:id="ftn5" text:note-class="footnote"><text:note-citation>5</text:note-citation><text:note-body><text:p text:style-name="Footnote">Metodološki pristupi Eurobarometra: <text:a xlink:type="simple" xlink:href="https://europa.eu/eurobarometer/about/eurobarometer" text:style-name="Internet_20_link" text:visited-style-name="Visited_20_Internet_20_Link">https://europa.eu/eurobarometer/about/eurobaromete<text:span text:style-name="T3"> r</text:span></text:a><text:span text:style-name="T3"> </text:span></text:p></text:note-body></text:note> Intervjui su provedeni licem u lice, bilo fizički u domovima ljudi ili putem video interakcije na daljinu na odgovarajućem nacionalnom jeziku. Razgovori s videointerakcijom na daljinu („internetski razgovor uživo” ili CAVI, računalno potpomognuto videointervjuiranje), koji su provedeni samo u Češkoj, Danskoj, Malti i Finskoj. Ovom izvješću priložena je tehnička napomena o razgovorima koje su vodili instituti članovi Verske mreže.</text:p>
        <text:p text:style-name="P64">Željeli bismo zahvaliti ljudima diljem Europske unije koji su ponudili svoje vrijeme za sudjelovanje u ovoj anketi.</text:p>
        <text:p text:style-name="P64">Bez njihova aktivnog sudjelovanja ova studija ne bi bila moguća.</text:p>
        <text:p text:style-name="Standard"/>
        <text:p text:style-name="P67">Napomena: U ovom izvješću države članice EU-a navode se u svojim službenim kraticama, kako je navedeno u nastavku: </text:p>
        <text:p text:style-name="Standard"/>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26">Belgija </text:p>
            </table:table-cell>
            <table:table-cell table:style-name="Tableau2.A1" office:value-type="string">
              <text:p text:style-name="P26">BE</text:p>
            </table:table-cell>
            <table:table-cell table:style-name="Tableau2.A1" office:value-type="string">
              <text:p text:style-name="P26">Litva</text:p>
            </table:table-cell>
            <table:table-cell table:style-name="Tableau2.A1" office:value-type="string">
              <text:p text:style-name="P26">LT</text:p>
            </table:table-cell>
          </table:table-row>
          <table:table-row table:style-name="Tableau2.1">
            <table:table-cell table:style-name="Tableau2.A1" office:value-type="string">
              <text:p text:style-name="P26">Bugarska </text:p>
            </table:table-cell>
            <table:table-cell table:style-name="Tableau2.A1" office:value-type="string">
              <text:p text:style-name="P26">BG</text:p>
            </table:table-cell>
            <table:table-cell table:style-name="Tableau2.A1" office:value-type="string">
              <text:p text:style-name="P26">Luksemburg</text:p>
            </table:table-cell>
            <table:table-cell table:style-name="Tableau2.A1" office:value-type="string">
              <text:p text:style-name="P26">LU</text:p>
            </table:table-cell>
          </table:table-row>
          <table:table-row table:style-name="Tableau2.1">
            <table:table-cell table:style-name="Tableau2.A1" office:value-type="string">
              <text:p text:style-name="P26">Češka </text:p>
            </table:table-cell>
            <table:table-cell table:style-name="Tableau2.A1" office:value-type="string">
              <text:p text:style-name="P26">CZ</text:p>
            </table:table-cell>
            <table:table-cell table:style-name="Tableau2.A1" office:value-type="string">
              <text:p text:style-name="P26">Mađarska</text:p>
            </table:table-cell>
            <table:table-cell table:style-name="Tableau2.A1" office:value-type="string">
              <text:p text:style-name="P26">HU</text:p>
            </table:table-cell>
          </table:table-row>
          <table:table-row table:style-name="Tableau2.1">
            <table:table-cell table:style-name="Tableau2.A1" office:value-type="string">
              <text:p text:style-name="P26">Danska </text:p>
            </table:table-cell>
            <table:table-cell table:style-name="Tableau2.A1" office:value-type="string">
              <text:p text:style-name="P26">DK</text:p>
            </table:table-cell>
            <table:table-cell table:style-name="Tableau2.A1" office:value-type="string">
              <text:p text:style-name="P26">Malta</text:p>
            </table:table-cell>
            <table:table-cell table:style-name="Tableau2.A1" office:value-type="string">
              <text:p text:style-name="P26">MT</text:p>
            </table:table-cell>
          </table:table-row>
          <table:table-row table:style-name="Tableau2.1">
            <table:table-cell table:style-name="Tableau2.A1" office:value-type="string">
              <text:p text:style-name="P26">Njemačka </text:p>
            </table:table-cell>
            <table:table-cell table:style-name="Tableau2.A1" office:value-type="string">
              <text:p text:style-name="P26">DE</text:p>
            </table:table-cell>
            <table:table-cell table:style-name="Tableau2.A1" office:value-type="string">
              <text:p text:style-name="P26">Nizozemska</text:p>
            </table:table-cell>
            <table:table-cell table:style-name="Tableau2.A1" office:value-type="string">
              <text:p text:style-name="P26">NL</text:p>
            </table:table-cell>
          </table:table-row>
          <table:table-row table:style-name="Tableau2.1">
            <table:table-cell table:style-name="Tableau2.A1" office:value-type="string">
              <text:p text:style-name="P26">Estonija </text:p>
            </table:table-cell>
            <table:table-cell table:style-name="Tableau2.A1" office:value-type="string">
              <text:p text:style-name="P26">EE</text:p>
            </table:table-cell>
            <table:table-cell table:style-name="Tableau2.A1" office:value-type="string">
              <text:p text:style-name="P26">Austrija</text:p>
            </table:table-cell>
            <table:table-cell table:style-name="Tableau2.A1" office:value-type="string">
              <text:p text:style-name="P26">AT</text:p>
            </table:table-cell>
          </table:table-row>
          <table:table-row table:style-name="Tableau2.1">
            <table:table-cell table:style-name="Tableau2.A1" office:value-type="string">
              <text:p text:style-name="P26">Irska </text:p>
            </table:table-cell>
            <table:table-cell table:style-name="Tableau2.A1" office:value-type="string">
              <text:p text:style-name="P26">IE</text:p>
            </table:table-cell>
            <table:table-cell table:style-name="Tableau2.A1" office:value-type="string">
              <text:p text:style-name="P26">Poljska</text:p>
            </table:table-cell>
            <table:table-cell table:style-name="Tableau2.A1" office:value-type="string">
              <text:p text:style-name="P26">PL</text:p>
            </table:table-cell>
          </table:table-row>
          <table:table-row table:style-name="Tableau2.1">
            <table:table-cell table:style-name="Tableau2.A1" office:value-type="string">
              <text:p text:style-name="P26">Grčka </text:p>
            </table:table-cell>
            <table:table-cell table:style-name="Tableau2.A1" office:value-type="string">
              <text:p text:style-name="P26">EL</text:p>
            </table:table-cell>
            <table:table-cell table:style-name="Tableau2.A1" office:value-type="string">
              <text:p text:style-name="P26">Portugal</text:p>
            </table:table-cell>
            <table:table-cell table:style-name="Tableau2.A1" office:value-type="string">
              <text:p text:style-name="P26">PT</text:p>
            </table:table-cell>
          </table:table-row>
          <table:table-row table:style-name="Tableau2.1">
            <table:table-cell table:style-name="Tableau2.A1" office:value-type="string">
              <text:p text:style-name="P26">Španjolska </text:p>
            </table:table-cell>
            <table:table-cell table:style-name="Tableau2.A1" office:value-type="string">
              <text:p text:style-name="P26">ES</text:p>
            </table:table-cell>
            <table:table-cell table:style-name="Tableau2.A1" office:value-type="string">
              <text:p text:style-name="P26">Rumunjska</text:p>
            </table:table-cell>
            <table:table-cell table:style-name="Tableau2.A1" office:value-type="string">
              <text:p text:style-name="P26">RO</text:p>
            </table:table-cell>
          </table:table-row>
          <table:table-row table:style-name="Tableau2.1">
            <table:table-cell table:style-name="Tableau2.A1" office:value-type="string">
              <text:p text:style-name="P26">Francuska </text:p>
            </table:table-cell>
            <table:table-cell table:style-name="Tableau2.A1" office:value-type="string">
              <text:p text:style-name="P26">FR</text:p>
            </table:table-cell>
            <table:table-cell table:style-name="Tableau2.A1" office:value-type="string">
              <text:p text:style-name="P26">Slovenija</text:p>
            </table:table-cell>
            <table:table-cell table:style-name="Tableau2.A1" office:value-type="string">
              <text:p text:style-name="P26">SI</text:p>
            </table:table-cell>
          </table:table-row>
          <table:table-row table:style-name="Tableau2.1">
            <table:table-cell table:style-name="Tableau2.A1" office:value-type="string">
              <text:p text:style-name="P26">Hrvatska </text:p>
            </table:table-cell>
            <table:table-cell table:style-name="Tableau2.A1" office:value-type="string">
              <text:p text:style-name="P26">HR</text:p>
            </table:table-cell>
            <table:table-cell table:style-name="Tableau2.A1" office:value-type="string">
              <text:p text:style-name="P26">Slovačka</text:p>
            </table:table-cell>
            <table:table-cell table:style-name="Tableau2.A1" office:value-type="string">
              <text:p text:style-name="P26">SK</text:p>
            </table:table-cell>
          </table:table-row>
          <table:table-row table:style-name="Tableau2.1">
            <table:table-cell table:style-name="Tableau2.A1" office:value-type="string">
              <text:p text:style-name="P26">Italija </text:p>
            </table:table-cell>
            <table:table-cell table:style-name="Tableau2.A1" office:value-type="string">
              <text:p text:style-name="P26">IT</text:p>
            </table:table-cell>
            <table:table-cell table:style-name="Tableau2.A1" office:value-type="string">
              <text:p text:style-name="P26">Finska</text:p>
            </table:table-cell>
            <table:table-cell table:style-name="Tableau2.A1" office:value-type="string">
              <text:p text:style-name="P26">FI</text:p>
            </table:table-cell>
          </table:table-row>
          <table:table-row table:style-name="Tableau2.1">
            <table:table-cell table:style-name="Tableau2.A1" office:value-type="string">
              <text:p text:style-name="P26">Republika Cipar </text:p>
            </table:table-cell>
            <table:table-cell table:style-name="Tableau2.A1" office:value-type="string">
              <text:p text:style-name="P26">CY*</text:p>
            </table:table-cell>
            <table:table-cell table:style-name="Tableau2.A1" office:value-type="string">
              <text:p text:style-name="P26">Švedska</text:p>
            </table:table-cell>
            <table:table-cell table:style-name="Tableau2.A1" office:value-type="string">
              <text:p text:style-name="P26">SE</text:p>
            </table:table-cell>
          </table:table-row>
          <table:table-row table:style-name="Tableau2.1">
            <table:table-cell table:style-name="Tableau2.A1" office:value-type="string">
              <text:p text:style-name="P26">Latvija</text:p>
            </table:table-cell>
            <table:table-cell table:style-name="Tableau2.A1" office:value-type="string">
              <text:p text:style-name="P26">LV</text:p>
            </table:table-cell>
            <table:table-cell table:style-name="Tableau2.A1" office:value-type="string">
              <text:p text:style-name="Table_20_Contents"/>
            </table:table-cell>
            <table:table-cell table:style-name="Tableau2.A1" office:value-type="string">
              <text:p text:style-name="Table_20_Contents"/>
            </table:table-cell>
          </table:table-row>
          <table:table-row table:style-name="Tableau2.1">
            <table:table-cell table:style-name="Tableau2.A1" table:number-columns-spanned="3" office:value-type="string">
              <text:p text:style-name="P26">Europska unija – ponderirani prosjek za 27 država članica</text:p>
            </table:table-cell>
            <table:covered-table-cell/>
            <table:covered-table-cell/>
            <table:table-cell table:style-name="Tableau2.A1" office:value-type="string">
              <text:p text:style-name="P26">EU-27</text:p>
            </table:table-cell>
          </table:table-row>
        </table:table>
        <text:p text:style-name="P24">* Cipar je u cjelini jedna od 27 država članica Europske unije. Međutim, pravna stečevina Zajednice suspendirana je u dijelu zemlje koji nije pod kontrolom vlade Republike Cipra. Iz praktičnih razloga u kategoriju „CY” i prosjek EU-27 uključeni su samo razgovori provedeni u dijelu zemlje koji kontrolira vlada Republike Cipra. </text:p>
        <text:p text:style-name="P51"/>
      </text:section>
      <text:h text:style-name="Heading_20_1" text:outline-level="1"><text:bookmark-start text:name="__RefHeading___Toc215558_2930363814"/>Ključni nalazi <text:bookmark-end text:name="__RefHeading___Toc215558_2930363814"/></text:h>
      <text:section text:style-name="Sect2" text:name="Section2">
        <text:p text:style-name="StyleDefaut11gras">SOO se smatra visokokvalitetnim i relevantnim za posao te se najčešće preporučuje kao obrazovni put, iako opće obrazovanje zadržava pozitivniju sliku </text:p>
        <text:p text:style-name="StyleDefautDecale05Sauf1"><text:span text:style-name="T7">■</text:span> Dva od tri Europljana (67 %) smatraju da se strukovno obrazovanje i osposobljavanje u njihovim zemljama vidi u pozitivnom svjetlu, dok 73 % smatra da strukovno obrazovanje i osposobljavanje nudi visokokvalitetno učenje. </text:p>
        <text:p text:style-name="StyleDefautDecale05Sauf1">■ Smatra se da strukovno obrazovanje i osposobljavanje podučava tehničke vještine relevantne za posao (85 % ispitanika), zapošljava kompetentne nastavnike (79 %) i omogućuje pristup modernoj infrastrukturi (78 %). </text:p>
        <text:p text:style-name="StyleDefautDecale05Sauf1">■ Više od polovine (52 %) samozaposlenih osoba ima kvalifikacije strukovnog obrazovanja i osposobljavanja, što naglašava ulogu tog načina u podupiranju samozapošljavanja i osnivanja poduzeća. </text:p>
        <text:p text:style-name="StyleDefautDecale05Sauf1">■ Dvije trećine (67%) vjeruje da strukovno obrazovanje i osposobljavanje nudi put prema sveučilišnom studiju, a slični omjeri kažu da pruža mogućnosti za studiranje u inozemstvu. </text:p>
        <text:p text:style-name="StyleDefautDecale05Sauf1">■ Pet od deset Europljana preporučilo bi strukovno obrazovanje i osposobljavanje mladima koji odaberu više sekundarno obrazovanje, dok bi manje od četiri od deset Europljana (39 %) preporučilo opće obrazovanje. Na tercijarnoj razini vjerojatnije je da će se preporučiti i viši strukovni putovi (52 %) nego akademski putovi (35 %). </text:p>
        <text:p text:style-name="StyleDefautDecale05Sauf1">■ Ipak, tri četvrtine ispitanika (75 %) smatra da opće obrazovanje ima pozitivniju predodžbu od strukovnog obrazovanja i osposobljavanja, a više od osam od deset ispitanika (82 %) smatra da se osobe s visokim rezultatima udaljavaju od strukovnih puteva. </text:p>
        <text:p text:style-name="StyleDefaut11gras">Potreba za poslom i prihodom vodeći je čimbenik pri odabiru SOO-a </text:p>
        <text:p text:style-name="StyleDefautDecale05Sauf1">■ Više od polovine Europljana (53 %) navodi potrebu za zapošljavanjem i brzim zarađivanjem kao glavni čimbenik koji utječe na mlade da odaberu strukovno obrazovanje i osposobljavanje, a to je vodeći čimbenik u 24 države članice. </text:p>
        <text:p text:style-name="StyleDefautDecale05Sauf1">■ Savjeti roditelja (35 %) utjecajniji su od smjernica učitelja (28 %), dok prestiž strukovnog obrazovanja i osposobljavanja (16 %) i društvenih medija (14 %) imaju znatno manju težinu. To upućuje na to da postoji znatan prostor za povećanje statusa strukovnog obrazovanja u javnom diskursu. </text:p>
        <text:p text:style-name="StyleDefautDecale05Sauf1">■ Jedan od pet Europljana (21 %) prepoznaje želju da postane poduzetnik ili samozaposlena osoba kao jedan od glavnih čimbenika za odabir strukovnog obrazovanja i osposobljavanja. </text:p>
        <text:p text:style-name="StyleDefaut11gras">Radna mjesta povezana sa strukovnim obrazovanjem i osposobljavanjem za koja se smatra da su tražena, dobro plaćena i zelena </text:p>
        <text:p text:style-name="StyleDefautDecale05Sauf1">■ Više od osam od deset Europljana (82 %) smatra da kvalifikacije u strukovnom obrazovanju i osposobljavanju dovode do radnih mjesta za kojima postoji velika potražnja. </text:p>
        <text:p text:style-name="StyleDefautDecale05Sauf1">■ Dvije trećine (66 %) izjavilo je da kvalifikacije u strukovnom obrazovanju i osposobljavanju dovode do dobro plaćenih radnih mjesta. </text:p>
        <text:p text:style-name="StyleDefautDecale05Sauf1">■ Dvije trećine (63 %) Europljana izjavilo je da kvalifikacije u strukovnom obrazovanju i osposobljavanju dovode do radnih mjesta koja doprinose zelenoj tranziciji. </text:p>
        <text:p text:style-name="StyleDefaut11gras">Mišljenja se razlikuju po osnovnim i mekim vještinama i uključivosti </text:p>
        <text:p text:style-name="StyleDefautDecale05Sauf1">■ Polovica Europljana smatra da programi strukovnog obrazovanja i osposobljavanja ne zadovoljavaju osnovne vještine kao što su pismenost ili digitalna pismenost te transverzalne vještine kao što su komunikacija ili kritičko razmišljanje. </text:p>
        <text:p text:style-name="StyleDefautDecale05Sauf1">■ Dvije trećine Europljana smatra da su programi strukovnog obrazovanja i osposobljavanja dovoljno uključivi kako bi se pružila potpora učenicima koji se suočavaju s preprekama, iako se stajališta znatno razlikuju među državama članicama. </text:p>
        <text:p text:style-name="StyleDefaut11gras">Generacijska podjela oblikuje način na koji se strukovno obrazovanje i osposobljavanje percipira i preporučuje </text:p>
        <text:p text:style-name="StyleDefautDecale05Sauf1">■ Vjerojatnije je da će mladi u dobi od 15 do 24 godine reći da nastavnici i savjetnici za usmjeravanje ne rješavaju na odgovarajući način rodne predrasude prije nego što učenici odaberu između općeg i strukovnog obrazovanja. Ta je percepcija zajednička 62 % ove najmlađe dobne skupine u usporedbi s 52 % osoba u dobi od 55 i više godina. </text:p>
        <text:p text:style-name="StyleDefautDecale05Sauf1"><text:soft-page-break/>■ Mlađi ispitanici bilježe niže stope sudjelovanja u strukovnom obrazovanju i osposobljavanju (46 %) od onih u dobi od 25 do 54 godine (52 – 53 %) i skloniji su općenito preporučiti više od strukovnog obrazovanja (53 % u odnosu na 33 % među osobama u dobi od 55 godina i više), što ukazuje na jasan generacijski preokret u stavovima. </text:p>
        <text:p text:style-name="StyleDefautDecale05Sauf1">■ Ipak, ispitanici koji su napustili obrazovanje u dobi od 20 ili više godina manje će vjerojatno preporučiti strukovne putove (43 %) od onih koji su napustili obrazovanje u dobi od 16 do 19 godina (58 %). </text:p>
        <text:p text:style-name="StyleDefaut11gras">Rodni stereotipi prevladavaju u obrazovnim putovima i izborima na terenu </text:p>
        <text:p text:style-name="StyleDefautDecale05Sauf1">■ Više od polovine Europljana izjavilo je da su područja strukovnog obrazovanja i osposobljavanja povezana sa STEM-om prikladnija za muškarce, ali s velikim razlikama među državama članicama, u rasponu od 86 % u Mađarskoj i Slovačkoj do samo 15 % u Švedskoj. </text:p>
        <text:p text:style-name="StyleDefautDecale05Sauf1">■ Oko sedam od deset ispitanika (71 %) smatra da su žene zainteresirane za tehničke predmete usmjerene prema općem obrazovanju, dok gotovo sedam od deset ispitanika (69 %) kaže da žene dobivaju manje poticaja za strukovno obrazovanje i osposobljavanje povezano sa STEM-om od muškaraca. </text:p>
        <text:p text:style-name="StyleDefautDecale05Sauf1">■ Sedam od deset Europljana izjavilo je da se muškarci koji ne postižu visoke akademske rezultate suočavaju s većim pritiskom od žena da odaberu strukovno obrazovanje i osposobljavanje umjesto općeg obrazovanja. </text:p>
        <text:p text:style-name="StyleDefautDecale05Sauf1">Više od polovice (57%) muškaraca u području skrbi ili<text:span text:style-name="T40">*</text:span> strukovnog obrazovanja i osposobljavanja povezanog s uslugama suočava se s društvenom stigmom, otkrivajući ograničenja u izboru puta za oba spola. </text:p>
        <text:p text:style-name="P51"/>
      </text:section>
      <text:h text:style-name="Heading_20_1" text:outline-level="1"><text:bookmark-start text:name="__RefHeading___Toc215560_2930363814"/>I. Rezultati strukovnog obrazovanja i osposobljavanja na tržištu rada <text:bookmark-end text:name="__RefHeading___Toc215560_2930363814"/></text:h>
      <text:p text:style-name="Standard"/>
      <text:section text:style-name="Sect2" text:name="Section3">
        <text:h text:style-name="P87" text:outline-level="2"><text:bookmark-start text:name="__RefHeading___Toc215562_2930363814"/>1. SOO dovodi do otvaranja radnih mjesta za kojima postoji velika potražnja <text:bookmark-end text:name="__RefHeading___Toc215562_2930363814"/></text:h>
        <text:p text:style-name="StyleDefaut11maigre">Više od osam od deset građana EU-a izjavilo je da kvalifikacije u strukovnom obrazovanju i osposobljavanju dovode do radnih mjesta za kojima postoji velika potražnja na tržištu rada. </text:p>
        <text:p text:style-name="Standard">U cijeloj Europskoj uniji 82 % ispitanika smatra da kvalifikacije u strukovnom obrazovanju i osposobljavanju dovode do radnih mjesta za kojima postoji velika potražnja na tržištu rada u njihovoj zemlji, uključujući 30 % onih koji se snažno slažu s izjavom i 52 % onih koji se obično slažu.<text:note text:id="ftn6" text:note-class="footnote"><text:note-citation>6</text:note-citation><text:note-body><text:p text:style-name="Footnote">Pitanje B8.4. Navedite u kojoj se mjeri slažete ili ne slažete sa svakom od sljedećih izjava: Kvalifikacije strukovnog obrazovanja i osposobljavanja dovode do radnih mjesta za kojima postoji velika potražnja na tržištu rada u (Naša zemlja). </text:p></text:note-body></text:note> Samo 12 posto ne slaže se, a 6 posto ne zna. </text:p>
        <text:p text:style-name="Standard"><draw:g text:anchor-type="paragraph" draw:z-index="3" draw:name="Objet de groupe 1" draw:style-name="gr1"><draw:frame draw:style-name="gr2" draw:text-style-name="P89" svg:width="6.132cm" svg:height="5.845cm" svg:x="10.222cm" svg:y="-1.695cm"><draw:image xlink:href="Pictures/10000000000001CA000001C10C0385DE5F5589C5.png" xlink:type="simple" xlink:show="embed" xlink:actuate="onLoad" draw:mime-type="image/png"><text:p/></draw:image></draw:frame><draw:frame draw:style-name="gr16" draw:text-style-name="P91" svg:width="8.344cm" svg:height="1.551cm" svg:x="9.001cm" svg:y="-4.217cm"><draw:text-box><text:p text:style-name="P90"><text:span text:style-name="T45">tromjesečje: Navedite u kojoj se mjeri slažete ili ne slažete sa svakom od sljedećih izjava: - kvalifikacije u okviru IVET-a dovode do radnih mjesta za kojima postoji velika potražnja na tržištu rada u [NAŠOJ ZEMLJI] (EU27) (%)) </text:span></text:p></draw:text-box></draw:frame><draw:frame draw:style-name="gr424" draw:text-style-name="P91" svg:width="2.356cm" svg:height="0.578cm" svg:x="10.94cm" svg:y="-2.744cm"><draw:text-box><text:p text:style-name="P90"><text:span text:style-name="T45">♪ </text:span><text:span text:style-name="T45">Ne znam 6 ♪</text:span></text:p></draw:text-box></draw:frame><draw:frame draw:style-name="gr3" draw:text-style-name="P91" svg:width="2.835cm" svg:height="0.902cm" svg:x="9.277cm" svg:y="-2.194cm"><draw:text-box><text:p text:style-name="P90"><text:span text:style-name="T45">Uopće se ne slažem 2</text:span></text:p></draw:text-box></draw:frame><draw:frame draw:style-name="gr3" draw:text-style-name="P94" svg:width="2.668cm" svg:height="0.902cm" svg:x="8.705cm" svg:y="-1.594cm"><draw:text-box><text:p text:style-name="P93"><text:span text:style-name="T45">Želja za neslaganjem 10</text:span></text:p></draw:text-box></draw:frame><draw:frame draw:style-name="gr424" draw:text-style-name="P94" svg:width="2.83cm" svg:height="0.578cm" svg:x="9.747cm" svg:y="4.191cm"><draw:text-box><text:p text:style-name="P93"><text:span text:style-name="T45">Slažem se sa 52</text:span></text:p></draw:text-box></draw:frame><draw:frame draw:style-name="gr3" draw:text-style-name="P91" svg:width="1.726cm" svg:height="0.902cm" svg:x="15.413cm" svg:y="-1.524cm"><draw:text-box><text:p text:style-name="P90"><text:span text:style-name="T45">Slažem se sa 30</text:span></text:p></draw:text-box></draw:frame></draw:g>Ovaj široki nalaz može se usporediti tijekom vremena, uz povećanje sporazuma u usporedbi s rezultatima uočenim u 2011 ; U anketi Cedefopa iz 2016. (EU28) 86 % ispitanika smatralo je da su osobe u strukovnom obrazovanju stekle vještine koje su poslodavcima potrebne,<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text:span text:style-name="T8"> c</text:span> ountryB=EU28.</text:a> Tekst pitanja razlikuje se od trenutačne ankete: „Sljedeće izjave odnose se na radna mjesta koja ljudi mogu dobiti nakon strukovnog obrazovanja u višem sekundarnom obrazovanju. U kojoj se mjeri slažete ili ne slažete sa svakim od njih? – Osobe u strukovnom obrazovanju uče vještine koje su potrebne poslodavcima u vašoj zemlji” </text:p></text:note-body></text:note> dok je u anketi Eurobarometra o strukovnom obrazovanju i osposobljavanju (EU27) iz 2011. utvrđeno da 73 % ispitanika smatra da strukovno obrazovanje i osposobljavanje dovodi do zanimanja koja su vrlo tražena na tržištu rada.<text:note text:id="ftn8" text:note-class="footnote"><text:note-citation>8</text:note-citation><text:note-body><text:p text:style-name="Footnote"><text:a xlink:type="simple" xlink:href="https://europa.eu/eurobarometer/surveys/detail/999" text:style-name="Internet_20_link" text:visited-style-name="Visited_20_Internet_20_Link">https://europa.eu/eurobarometer/surveys/detail/999.</text:a> QA10.11. Tekst pitanja razlikuje se od trenutačne ankete i odnosi se na strukovno obrazovanje i osposobljavanje općenito, a ne na početno strukovno obrazovanje i osposobljavanje: „Molimo vas da mi kažete u kojoj se mjeri slažete ili ne slažete sa svakom od sljedećih izjava Strukovno obrazovanje i osposobljavanje dovodi do profesija koje su vrlo tražene na tržištu rada.” </text:p></text:note-body></text:note> </text:p>
        <text:p text:style-name="P51"/>
        <text:p text:style-name="Standard"><draw:g text:anchor-type="paragraph" draw:z-index="70" draw:name="Objet de groupe 2" draw:style-name="gr1"><draw:frame draw:style-name="gr2" draw:text-style-name="P89" svg:width="16.805cm" svg:height="7.367cm" svg:x="0.03cm" svg:y="4.999cm"><draw:image xlink:href="Pictures/1000000000000554000002569B26B4695693A5B5.png" xlink:type="simple" xlink:show="embed" xlink:actuate="onLoad" draw:mime-type="image/png"><text:p/></draw:image></draw:frame><draw:frame draw:style-name="gr3" draw:text-style-name="P91" svg:width="17.125cm" svg:height="0.902cm" svg:x="-0.261cm" svg:y="4.048cm"><draw:text-box><text:p text:style-name="P90"><text:span text:style-name="T45">Pitanje B8.4. Navedite u kojoj se mjeri slažete ili ne slažete sa svakom od sljedećih izjava:- Kvalifikacije za IVET dovode do radnih mjesta za kojima postoji velika potražnja na tržištu rada u (NAŠOJ ZEMLJI) (%)</text:span></text:p></draw:text-box></draw:frame><draw:g draw:style-name="gr4"><draw:frame draw:style-name="gr2" draw:text-style-name="P89" svg:width="14.1cm" svg:height="0.96cm" svg:x="0.03cm" svg:y="12.337cm"><draw:image xlink:href="Pictures/100000000000022300000022902E68B765C34830.png" xlink:type="simple" xlink:show="embed" xlink:actuate="onLoad" draw:mime-type="image/png"><text:p/></draw:image></draw:frame><draw:frame draw:style-name="gr5" draw:text-style-name="P91" svg:width="2.925cm" svg:height="0.646cm" svg:x="0.492cm" svg:y="12.511cm"><draw:text-box><text:p text:style-name="P90"><text:span text:style-name="T45">Čvrsto se slažem</text:span></text:p></draw:text-box></draw:frame><draw:frame draw:style-name="gr6" draw:text-style-name="P91" svg:width="2.946cm" svg:height="1.006cm" svg:x="3.5cm" svg:y="12.488cm"><draw:text-box><text:p text:style-name="P90"><text:span text:style-name="T45">Želi se složiti</text:span></text:p></draw:text-box></draw:frame><draw:frame draw:style-name="gr5" draw:text-style-name="P91" svg:width="3.282cm" svg:height="0.646cm" svg:x="6.683cm" svg:y="12.532cm"><draw:text-box><text:p text:style-name="P90"><text:span text:style-name="T45">Želja za neslaganjem</text:span></text:p></draw:text-box></draw:frame><draw:frame draw:style-name="gr5" draw:text-style-name="P91" svg:width="3.484cm" svg:height="0.646cm" svg:x="10.312cm" svg:y="12.49cm"><draw:text-box><text:p text:style-name="P90"><text:span text:style-name="T45">Snažno se ne slažem</text:span></text:p></draw:text-box></draw:frame><draw:frame draw:style-name="gr7" draw:text-style-name="P91" svg:width="2.518cm" svg:height="0.687cm" svg:x="14.034cm" svg:y="12.49cm"><draw:text-box><text:p text:style-name="P90"><text:span text:style-name="T45">Ne znam</text:span></text:p></draw:text-box></draw:frame></draw:g></draw:g>U trenutačnom istraživanju stajališta se razlikuju među državama članicama, a najviše razine suglasnosti zabilježene su u Danskoj (93 %), Švedskoj (91 %) i Irskoj (90 %). Najniže razine zabilježene su u Estoniji (66 %), Rumunjskoj (67 %) i Bugarskoj (70 %). U 19 država članica najmanje osam od deset ispitanika slaže se da kvalifikacije u strukovnom obrazovanju i osposobljavanju dovode do radnih mjesta za kojima postoji velika potražnja na tržištu rada. </text:p>
        <text:p text:style-name="P51">Mišljenja o tome u kojoj mjeri kvalifikacije strukovnog obrazovanja i osposobljavanja dovode do radnih mjesta za kojima postoji velika potražnja razlikuju se ovisno o sociodemografskim čimbenicima i čimbenicima stajališta, kako slijedi. </text:p>
        <text:p text:style-name="StyleDefautDecale05Sauf1">■ Stajalište da kvalifikacije u strukovnom obrazovanju i osposobljavanju dovode do radnih mjesta za kojima postoji velika potražnja zauzima 88 % ispitanika koji navode da se strukovno obrazovanje i osposobljavanje u njihovoj zemlji vidi u pozitivnom svjetlu, u usporedbi sa 74 % onih koji navode da se ono vidi negativno. </text:p>
        <text:p text:style-name="StyleDefautDecale05Sauf1">■ Sporazum je rašireniji među ispitanicima koji vjeruju da mladi dobivaju dovoljno informacija o mogućnostima strukovnog obrazovanja i osposobljavanja (88 %) nego među onima koji vjeruju da to ne čine (75 %). </text:p>
        <text:p text:style-name="StyleDefautDecale05Sauf1">■ Postoje neke razlike po društveno-profesionalnim kategorijama: 85 % rukovoditelja smatra da kvalifikacije u strukovnom obrazovanju i osposobljavanju dovode do zapošljavanja na zahtjev, u usporedbi sa 79 % osoba koje rade kod kuće,<text:note text:id="ftn9" text:note-class="footnote"><text:note-citation>9</text:note-citation><text:note-body><text:p text:style-name="Footnote">Kućne osobe definiraju se kao osobe odgovorne za običnu kupovinu i brigu o domu, ili bez bilo kakvog trenutnog zanimanja, ne radeći </text:p></text:note-body></text:note> nezaposlenih ispitanika i studenata. </text:p>
        <text:p text:style-name="StyleDefautDecale05Sauf1">■ Ispitanici koji su završili obrazovanje u dobi od 20 godina ili kasnije najvjerojatnije će vjerovati da kvalifikacije u strukovnom obrazovanju i osposobljavanju dovode do zapošljavanja za kojim postoji velika potražnja (84 %), nakon čega slijede oni koji su završili obrazovanje u dobi od 16 do 19 godina (82 %) i oni koji su završili obrazovanje u dobi od 15 godina ili mlađi (77 %). </text:p>
        <text:p text:style-name="StyleDefautDecale05Sauf1">■ Postoje i samo male varijacije prema dobi ispitanika. Udio ispitanika koji se slažu da kvalifikacije u strukovnom obrazovanju i osposobljavanju dovode do zapošljavanja na visokoj razini najveći je među osobama u dobi od 40 do 54 godine (83 %), a tek se neznatno smanjio na 82 % među osobama u dobi od 55 godina i starijima, 81 % među osobama u dobi od 25 do 39 godina i 79 % među ispitanicima u dobi od 15 do 24 godine. </text:p>
        <text:p text:style-name="StyleDefautDecale05Sauf1">■ Postoje samo marginalne razlike u percepciji po spolu. </text:p>
        <text:p text:style-name="StyleDefautDecale05Sauf1">■ Razlike između onih koji su sami pohađali strukovno obrazovanje i osposobljavanje i onih koji to nisu učinili također su marginalne. </text:p>
        <text:p text:style-name="Standard"/>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26">QB8.4 Recite mi u kojoj se mjeri slažete ili ne slažete sa svakom od sljedećih izjava: Kvalifikacije za IVET dovode do radnih mjesta za kojima postoji velika potražnja na tržištu rada u (NAŠOJ ZEMLJI) (%-EU) </text:p>
            </table:table-cell>
            <table:covered-table-cell/>
            <table:covered-table-cell/>
            <table:covered-table-cell/>
          </table:table-row>
          <table:table-row>
            <table:table-cell table:style-name="Tableau3.A1" office:value-type="string">
              <text:p text:style-name="P11"/>
            </table:table-cell>
            <table:table-cell table:style-name="Tableau3.A1" office:value-type="string">
              <text:p text:style-name="P18">Ukupno „suglasnost”</text:p>
            </table:table-cell>
            <table:table-cell table:style-name="Tableau3.A1" office:value-type="string">
              <text:p text:style-name="P18">Ukupno „nesuglasnost” </text:p>
            </table:table-cell>
            <table:table-cell table:style-name="Tableau3.A1" office:value-type="string">
              <text:p text:style-name="P18">♪ Ne znam ♪</text:p>
            </table:table-cell>
          </table:table-row>
          <table:table-row>
            <table:table-cell table:style-name="Tableau3.A1" office:value-type="string">
              <text:p text:style-name="P14">EU-27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4" table:number-columns-spanned="4" office:value-type="string">
              <text:p text:style-name="P28">Spol</text:p>
            </table:table-cell>
            <table:covered-table-cell/>
            <table:covered-table-cell/>
            <table:covered-table-cell/>
          </table:table-row>
          <table:table-row>
            <table:table-cell table:style-name="Tableau3.A1" office:value-type="string">
              <text:p text:style-name="P14">Čovjek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Žena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4" table:number-columns-spanned="4" office:value-type="string">
              <text:p text:style-name="P28">Dob</text:p>
            </table:table-cell>
            <table:covered-table-cell/>
            <table:covered-table-cell/>
            <table:covered-table-cell/>
          </table:table-row>
          <table:table-row>
            <table:table-cell table:style-name="Tableau3.A1" office:value-type="string">
              <text:p text:style-name="P14">15-24 </text:p>
            </table:table-cell>
            <table:table-cell table:style-name="Tableau3.B3" office:value-type="float" office:value="79">
              <text:p text:style-name="P18">79</text:p>
            </table:table-cell>
            <table:table-cell table:style-name="Tableau3.B3" office:value-type="float" office:value="16">
              <text:p text:style-name="P18">16</text:p>
            </table:table-cell>
            <table:table-cell table:style-name="Tableau3.B3" office:value-type="float" office:value="5">
              <text:p text:style-name="P18">5</text:p>
            </table:table-cell>
          </table:table-row>
          <table:table-row>
            <table:table-cell table:style-name="Tableau3.A1" office:value-type="string">
              <text:p text:style-name="P14">25-39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40-54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gt;=55</text:p>
            </table:table-cell>
            <table:table-cell table:style-name="Tableau3.B3" office:value-type="float" office:value="82">
              <text:p text:style-name="P18">82</text:p>
            </table:table-cell>
            <table:table-cell table:style-name="Tableau3.B3" office:value-type="float" office:value="11">
              <text:p text:style-name="P18">11</text:p>
            </table:table-cell>
            <table:table-cell table:style-name="Tableau3.B3" office:value-type="float" office:value="7">
              <text:p text:style-name="P18">7</text:p>
            </table:table-cell>
          </table:table-row>
          <table:table-row>
            <table:table-cell table:style-name="Tableau3.A4" table:number-columns-spanned="4" office:value-type="string">
              <text:p text:style-name="P28">Obrazovanje (kraj)</text:p>
            </table:table-cell>
            <table:covered-table-cell/>
            <table:covered-table-cell/>
            <table:covered-table-cell/>
          </table:table-row>
          <table:table-row>
            <table:table-cell table:style-name="Tableau3.A1" office:value-type="string">
              <text:p text:style-name="P14">&lt;=-15</text:p>
            </table:table-cell>
            <table:table-cell table:style-name="Tableau3.B3" office:value-type="float" office:value="77">
              <text:p text:style-name="P18">77</text:p>
            </table:table-cell>
            <table:table-cell table:style-name="Tableau3.B3" office:value-type="float" office:value="11">
              <text:p text:style-name="P18">11</text:p>
            </table:table-cell>
            <table:table-cell table:style-name="Tableau3.B3" office:value-type="float" office:value="12">
              <text:p text:style-name="P31">12</text:p>
            </table:table-cell>
          </table:table-row>
          <table:table-row>
            <table:table-cell table:style-name="Tableau3.A1" office:value-type="string">
              <text:p text:style-name="P14">16-19 </text:p>
            </table:table-cell>
            <table:table-cell table:style-name="Tableau3.B3" office:value-type="float" office:value="82">
              <text:p text:style-name="P18">82</text:p>
            </table:table-cell>
            <table:table-cell table:style-name="Tableau3.B3" office:value-type="float" office:value="13">
              <text:p text:style-name="P18">13</text:p>
            </table:table-cell>
            <table:table-cell table:style-name="Tableau3.B3" office:value-type="float" office:value="5">
              <text:p text:style-name="P18">5</text:p>
            </table:table-cell>
          </table:table-row>
          <table:table-row>
            <table:table-cell table:style-name="Tableau3.A1" office:value-type="string">
              <text:p text:style-name="P14">&gt;=20</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1" office:value-type="string">
              <text:p text:style-name="P14">Još uvijek studiram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4" table:number-columns-spanned="4" office:value-type="string">
              <text:p text:style-name="P28">Socioprofesionalna kategorija</text:p>
            </table:table-cell>
            <table:covered-table-cell/>
            <table:covered-table-cell/>
            <table:covered-table-cell/>
          </table:table-row>
          <table:table-row>
            <table:table-cell table:style-name="Tableau3.A1" office:value-type="string">
              <text:p text:style-name="P14">Samozaposlena osoba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Upravitelji </text:p>
            </table:table-cell>
            <table:table-cell table:style-name="Tableau3.B3" office:value-type="float" office:value="85">
              <text:p text:style-name="P18">85</text:p>
            </table:table-cell>
            <table:table-cell table:style-name="Tableau3.B3" office:value-type="float" office:value="11">
              <text:p text:style-name="P18">11</text:p>
            </table:table-cell>
            <table:table-cell table:style-name="Tableau3.B3" office:value-type="float" office:value="4">
              <text:p text:style-name="P18">4</text:p>
            </table:table-cell>
          </table:table-row>
          <table:table-row>
            <table:table-cell table:style-name="Tableau3.A1" office:value-type="string">
              <text:p text:style-name="P14">Ostali bijeli ovratnici </text:p>
            </table:table-cell>
            <table:table-cell table:style-name="Tableau3.B3" office:value-type="float" office:value="83">
              <text:p text:style-name="P18">83</text:p>
            </table:table-cell>
            <table:table-cell table:style-name="Tableau3.B3" office:value-type="float" office:value="13">
              <text:p text:style-name="P18">13</text:p>
            </table:table-cell>
            <table:table-cell table:style-name="Tableau3.B3" office:value-type="float" office:value="4">
              <text:p text:style-name="P18">4</text:p>
            </table:table-cell>
          </table:table-row>
          <table:table-row>
            <table:table-cell table:style-name="Tableau3.A1" office:value-type="string">
              <text:p text:style-name="P14">Ručni radnici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Kućni ljubimci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1" office:value-type="string">
              <text:p text:style-name="P14">Nezaposleni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1" office:value-type="string">
              <text:p text:style-name="P14">U mirovini </text:p>
            </table:table-cell>
            <table:table-cell table:style-name="Tableau3.B3" office:value-type="float" office:value="81">
              <text:p text:style-name="P18">81</text:p>
            </table:table-cell>
            <table:table-cell table:style-name="Tableau3.B3" office:value-type="float" office:value="11">
              <text:p text:style-name="P18">11</text:p>
            </table:table-cell>
            <table:table-cell table:style-name="Tableau3.B3" office:value-type="float" office:value="8">
              <text:p text:style-name="P18">8</text:p>
            </table:table-cell>
          </table:table-row>
          <table:table-row>
            <table:table-cell table:style-name="Tableau3.A1" office:value-type="string">
              <text:p text:style-name="P14">Studenti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4" table:number-columns-spanned="4" office:value-type="string">
              <text:p text:style-name="P28">Subjektivna urbanizacija</text:p>
            </table:table-cell>
            <table:covered-table-cell/>
            <table:covered-table-cell/>
            <table:covered-table-cell/>
          </table:table-row>
          <table:table-row>
            <table:table-cell table:style-name="Tableau3.A1" office:value-type="string">
              <text:p text:style-name="P14">Ruralno područje ili selo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1" office:value-type="string">
              <text:p text:style-name="P14">Gradić male ili srednje veličine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1" office:value-type="string">
              <text:p text:style-name="P14">Veliki grad </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4" table:number-columns-spanned="4" office:value-type="string">
              <text:p text:style-name="P28">Percepcija IVET-a u (Naša zemlja)</text:p>
            </table:table-cell>
            <table:covered-table-cell/>
            <table:covered-table-cell/>
            <table:covered-table-cell/>
          </table:table-row>
          <table:table-row>
            <table:table-cell table:style-name="Tableau3.A1" office:value-type="string">
              <text:p text:style-name="P14">Pozitivno </text:p>
            </table:table-cell>
            <table:table-cell table:style-name="Tableau3.B3" office:value-type="float" office:value="88">
              <text:p text:style-name="P18">88</text:p>
            </table:table-cell>
            <table:table-cell table:style-name="Tableau3.B3" office:value-type="float" office:value="9">
              <text:p text:style-name="P18">9</text:p>
            </table:table-cell>
            <table:table-cell table:style-name="Tableau3.B3" office:value-type="float" office:value="3">
              <text:p text:style-name="P18">3</text:p>
            </table:table-cell>
          </table:table-row>
          <table:table-row>
            <table:table-cell table:style-name="Tableau3.A1" office:value-type="string">
              <text:p text:style-name="P14">Negativan </text:p>
            </table:table-cell>
            <table:table-cell table:style-name="Tableau3.B3" office:value-type="float" office:value="74">
              <text:p text:style-name="P18">74</text:p>
            </table:table-cell>
            <table:table-cell table:style-name="Tableau3.B3" office:value-type="float" office:value="21">
              <text:p text:style-name="P18">21</text:p>
            </table:table-cell>
            <table:table-cell table:style-name="Tableau3.B3" office:value-type="float" office:value="5">
              <text:p text:style-name="P18">5</text:p>
            </table:table-cell>
          </table:table-row>
          <table:table-row>
            <table:table-cell table:style-name="Tableau3.A4" table:number-columns-spanned="4" office:value-type="string">
              <text:p text:style-name="P28">Ikada pohađao inicijalno strukovno obrazovanje (viša srednja škola)</text:p>
            </table:table-cell>
            <table:covered-table-cell/>
            <table:covered-table-cell/>
            <table:covered-table-cell/>
          </table:table-row>
          <table:table-row>
            <table:table-cell table:style-name="Tableau3.A1" office:value-type="string">
              <text:p text:style-name="P14">Da </text:p>
            </table:table-cell>
            <table:table-cell table:style-name="Tableau3.B3" office:value-type="float" office:value="84">
              <text:p text:style-name="P18">84</text:p>
            </table:table-cell>
            <table:table-cell table:style-name="Tableau3.B3" office:value-type="float" office:value="12">
              <text:p text:style-name="P18">12</text:p>
            </table:table-cell>
            <table:table-cell table:style-name="Tableau3.B3" office:value-type="float" office:value="4">
              <text:p text:style-name="P18">4</text:p>
            </table:table-cell>
          </table:table-row>
          <table:table-row>
            <table:table-cell table:style-name="Tableau3.A1" office:value-type="string">
              <text:p text:style-name="P14">Ne </text:p>
            </table:table-cell>
            <table:table-cell table:style-name="Tableau3.B3" office:value-type="float" office:value="80">
              <text:p text:style-name="P18">80</text:p>
            </table:table-cell>
            <table:table-cell table:style-name="Tableau3.B3" office:value-type="float" office:value="13">
              <text:p text:style-name="P18">13</text:p>
            </table:table-cell>
            <table:table-cell table:style-name="Tableau3.B3" office:value-type="float" office:value="7">
              <text:p text:style-name="P18">7</text:p>
            </table:table-cell>
          </table:table-row>
        </table:table>
        <text:p text:style-name="Standard"/>
        <text:h text:style-name="P87" text:outline-level="2"><text:bookmark-start text:name="__RefHeading___Toc215564_2930363814"/>2. SOO dovodi do dobro plaćenih radnih mjesta <text:bookmark-end text:name="__RefHeading___Toc215564_2930363814"/></text:h>
        <text:p text:style-name="StyleDefaut11maigre">Dvije trećine građana EU-a smatra da kvalifikacije u području strukovnog obrazovanja i osposobljavanja dovode do dobro plaćenih radnih mjesta</text:p>
        <text:p text:style-name="Standard">Širom Europske unije 66 % ispitanika smatra da kvalifikacije u strukovnom obrazovanju i osposobljavanju dovode do dobro plaćenih radnih mjesta, uključujući 15 % onih koji se snažno slažu i 51 % onih koji se obično slažu.<text:note text:id="ftn10" text:note-class="footnote"><text:note-citation>10</text:note-citation><text:note-body><text:p text:style-name="Footnote">QB8.2. Navedite u kojoj se mjeri slažete ili ne slažete sa svakom od sljedećih izjava: Kvalifikacije strukovnog obrazovanja i osposobljavanja dovode do dobro plaćenih radnih mjesta. </text:p></text:note-body></text:note> Otprilike četvrtina ispitanika ne slaže se s tom izjavom (27 %), dok 7 % ne zna. </text:p>
        <text:p text:style-name="Standard">Taj se rezultat može usporediti s rezultatima prethodnih anketa, uz ukupno povećanje udjela ispitanika koji se slažu s ovom izjavom: istraživanje Cedefopa iz 2016. (EU28) pokazalo je da 60 % ispitanika smatra da je strukovno obrazovanje i osposobljavanje dovelo do dobro plaćenih radnih mjesta,<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Tekst pitanja razlikuje se od trenutačne ankete: „Sljedeće izjave odnose se na poslove koje ljudi mogu dobiti nakon strukovnog obrazovanja u višem sekundarnom obrazovanju. U kojoj se mjeri slažete ili ne slažete sa svakim od njih? — Strukovno obrazovanje dovodi do dobro plaćenih radnih mjesta”. </text:p></text:note-body></text:note> dok je u istraživanju Eurobarometra o strukovnom obrazovanju i osposobljavanju iz 2011. (EU27) 55 % izjavilo da je strukovno osposobljavanje dovelo do dobro plaćenih radnih mjesta.<text:note text:id="ftn12" text:note-class="footnote"><text:note-citation>12</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i u njemu se upotrebljava pojam „SOO” bez razlikovanja početnog i trajnog SOO-a. Pitanje 10.9.: „Strukovno obrazovanje i osposobljavanje dovodi do dobro plaćenih radnih mjesta”. </text:p></text:note-body></text:note> </text:p>
        <text:p text:style-name="Standard"><draw:g text:anchor-type="paragraph" draw:z-index="65" draw:name="Objet de groupe 4" draw:style-name="gr1"><draw:frame draw:style-name="gr2" draw:text-style-name="P8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91" svg:width="2.107cm" svg:height="0.902cm" svg:x="14.152cm" svg:y="-4.828cm"><draw:text-box><text:p text:style-name="P90"><text:span text:style-name="T45">Slažem se sa 15</text:span></text:p></draw:text-box></draw:frame><draw:frame draw:style-name="gr3" draw:text-style-name="P91" svg:width="1.923cm" svg:height="0.902cm" svg:x="11.462cm" svg:y="-5.311cm"><draw:text-box><text:p text:style-name="P90"><text:span text:style-name="T45">Ne znate 7</text:span></text:p></draw:text-box></draw:frame><draw:frame draw:style-name="gr3" draw:text-style-name="P94" svg:width="2.424cm" svg:height="0.902cm" svg:x="9.144cm" svg:y="-4.713cm"><draw:text-box><text:p text:style-name="P93"><text:span text:style-name="T45">Uopće se ne slažem 4</text:span></text:p></draw:text-box></draw:frame><draw:frame draw:style-name="gr15" draw:text-style-name="P94" svg:width="1.841cm" svg:height="1.227cm" svg:x="8.721cm" svg:y="-3.009cm"><draw:text-box><text:p text:style-name="P93"><text:span text:style-name="T45">Želja za neslaganjem 23</text:span></text:p></draw:text-box></draw:frame><draw:frame draw:style-name="gr3" draw:text-style-name="P91" svg:width="1.638cm" svg:height="0.902cm" svg:x="14.579cm" svg:y="0.557cm"><draw:text-box><text:p text:style-name="P90"><text:span text:style-name="T45">Slažem se s 51</text:span></text:p></draw:text-box></draw:frame><draw:frame draw:style-name="gr16" draw:text-style-name="P91" svg:width="7.063cm" svg:height="1.551cm" svg:x="9.421cm" svg:y="-6.761cm"><draw:text-box><text:p text:style-name="P90"><text:span text:style-name="T45">Pitanje B8.2.: Navedite u kojoj se mjeri slažete ili ne slažete sa svakom od sljedećih izjava: - kvalifikacije u okviru IVET-a dovode do dobro plaćenih radnih mjesta (EU27) (%) </text:span></text:p></draw:text-box></draw:frame></draw:g></draw:g></text:p>
        <text:p text:style-name="P51"/>
        <text:p text:style-name="Standard"><draw:g text:anchor-type="paragraph" draw:z-index="4" draw:name="Objet de groupe 3" draw:style-name="gr1"><draw:frame draw:style-name="gr2" draw:text-style-name="P8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89" svg:width="14.098cm" svg:height="0.96cm" svg:x="0.469cm" svg:y="15.108cm"><draw:image xlink:href="Pictures/100000000000022300000022902E68B765C34830.png" xlink:type="simple" xlink:show="embed" xlink:actuate="onLoad" draw:mime-type="image/png"><text:p/></draw:image></draw:frame><draw:frame draw:style-name="gr5" draw:text-style-name="P91" svg:width="2.924cm" svg:height="0.646cm" svg:x="0.93cm" svg:y="15.283cm"><draw:text-box><text:p text:style-name="P95"><text:span text:style-name="T45">Čvrsto se slažem</text:span></text:p></draw:text-box></draw:frame><draw:frame draw:style-name="gr423" draw:text-style-name="P91" svg:width="2.857cm" svg:height="0.588cm" svg:x="3.939cm" svg:y="15.262cm"><draw:text-box><text:p text:style-name="P95"><text:span text:style-name="T45">Želi se složiti</text:span></text:p></draw:text-box></draw:frame><draw:frame draw:style-name="gr5" draw:text-style-name="P91" svg:width="3.282cm" svg:height="0.646cm" svg:x="7.121cm" svg:y="15.304cm"><draw:text-box><text:p text:style-name="P95"><text:span text:style-name="T45">Želja za neslaganjem</text:span></text:p></draw:text-box></draw:frame><draw:frame draw:style-name="gr5" draw:text-style-name="P91" svg:width="3.484cm" svg:height="0.646cm" svg:x="10.749cm" svg:y="15.262cm"><draw:text-box><text:p text:style-name="P95"><text:span text:style-name="T45">Snažno se ne slažem</text:span></text:p></draw:text-box></draw:frame><draw:frame draw:style-name="gr7" draw:text-style-name="P91" svg:width="2.52cm" svg:height="0.687cm" svg:x="14.471cm" svg:y="15.262cm"><draw:text-box><text:p text:style-name="P95"><text:span text:style-name="T45">Ne znam</text:span></text:p></draw:text-box></draw:frame></draw:g><draw:frame draw:style-name="gr3" draw:text-style-name="P91" svg:width="16.468cm" svg:height="0.902cm" svg:x="0.457cm" svg:y="6.541cm"><draw:text-box><text:p text:style-name="P90"><text:span text:style-name="T45">QB8.2. Molimo Vas da mi kažete u kojoj se mjeri slažete ili ne slažete sa svakom od sljedećih izjava:- IVET qualiﬁcations dovesti do radnih mjesta koja su dobro plaćena (%) </text:span></text:p></draw:text-box></draw:frame></draw:g>U trenutačnoj anketi taj se rezultat dodatno odražava u obrascima sudjelovanja u SOO-u: samozaposleni ispitanici bilježe neke od najviših stopa sudjelovanja u SOO-u (52 %), što upućuje na snažnu vezu između programa SOO-a i poduzetničkih karijera (vidjeti odjeljak III.2. za obrasce sudjelovanja u SOO-u prema socioprofesionalnoj kategoriji). </text:p>
        <text:p text:style-name="Standard">Najmanje polovina ispitanika u 24 države članice smatra da kvalifikacije u području strukovnog obrazovanja i osposobljavanja dovode do dobro plaćenih radnih mjesta. </text:p>
        <text:p text:style-name="P65">Stajališta se razlikuju među državama članicama, a najviše razine sporazuma zabilježene su u Irskoj (85 %), Danskoj (83 %) i Malti (80 %). Najniže razine zabilježene su u Francuskoj (48 %) te Luksemburgu i Finskoj (49 %). </text:p>
        <text:p text:style-name="P51">Mišljenja o tome u kojoj mjeri kvalifikacije strukovnog obrazovanja i osposobljavanja dovode do dobro plaćenih radnih mjesta razlikuju se ovisno o sociodemografskim čimbenicima i čimbenicima stajališta, kako slijedi. </text:p>
        <text:p text:style-name="StyleDefautDecale05Sauf1">■ Stajalište da kvalifikacije strukovnog obrazovanja i osposobljavanja dovode do dobro plaćenih radnih mjesta zauzima 75 % ispitanika koji navode da se strukovno obrazovanje i osposobljavanje u njihovoj zemlji smatra pozitivnim u usporedbi s 50 % onih koji prijavljuju negativne percepcije. </text:p>
        <text:p text:style-name="StyleDefautDecale05Sauf1">■ Postoje neke značajne razlike između društveno-profesionalnih kategorija: 68 % bijelih ovratnika i 67 % fizičkih radnika smatra da kvalifikacije u strukovnom obrazovanju i osposobljavanju dovode do dobro plaćenih radnih mjesta u usporedbi sa 60 % nezaposlenih ispitanika. </text:p>
        <text:p text:style-name="StyleDefautDecale05Sauf1">■ Ispitanici koji su završili obrazovanje u dobi od 16 do 19 godina vjerojatnije će se složiti s ovom izjavom (68 %) od onih koji su završili obrazovanje u dobi od 15 godina ili mlađi ili koji su to učinili u dobi od 20 godina ili kasnije (64 odnosno 65 %). </text:p>
        <text:p text:style-name="StyleDefautDecale05Sauf1">■ Vjerovanje da kvalifikacije u strukovnom obrazovanju i osposobljavanju dovode do dobro plaćenih radnih mjesta neznatno varira s dobi, od 67 % osoba u dobi od 40 i više godina (40 – 54, 55 i više) i 65 % osoba u dobi od 25 do 39 godina do 63 % ispitanika u dobi od 15 do 24 godine.</text:p>
        <text:p text:style-name="Standard"/>
        <text:p text:style-name="P67"/>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15">QB8.2 Recite mi u kojoj se mjeri slažete ili ne slažete sa svakom od sljedećih izjava: Kvalifikacije za IVET dovode do dobro plaćenih radnih mjesta (%-EU)</text:p>
            </table:table-cell>
            <table:covered-table-cell/>
            <table:covered-table-cell/>
            <table:covered-table-cell/>
          </table:table-row>
          <table:table-row>
            <table:table-cell table:style-name="Tableau4.A1" office:value-type="string">
              <text:p text:style-name="P12"/>
            </table:table-cell>
            <table:table-cell table:style-name="Tableau4.A1" office:value-type="string">
              <text:p text:style-name="P19">Ukupno „suglasnost”</text:p>
            </table:table-cell>
            <table:table-cell table:style-name="Tableau4.A1" office:value-type="string">
              <text:p text:style-name="P19">Ukupno „nesuglasnost” </text:p>
            </table:table-cell>
            <table:table-cell table:style-name="Tableau4.A1" office:value-type="string">
              <text:p text:style-name="P19">♪ Ne znam ♪</text:p>
            </table:table-cell>
          </table:table-row>
          <table:table-row>
            <table:table-cell table:style-name="Tableau4.A1" office:value-type="string">
              <text:p text:style-name="P15">EU-27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Spol</text:p>
            </table:table-cell>
            <table:covered-table-cell/>
            <table:covered-table-cell/>
            <table:covered-table-cell/>
          </table:table-row>
          <table:table-row>
            <table:table-cell table:style-name="Tableau4.A1" office:value-type="string">
              <text:p text:style-name="P15">Čovjek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Žena </text:p>
            </table:table-cell>
            <table:table-cell table:style-name="Tableau4.B3" office:value-type="float" office:value="64">
              <text:p text:style-name="P19">64</text:p>
            </table:table-cell>
            <table:table-cell table:style-name="Tableau4.B3" office:value-type="float" office:value="28">
              <text:p text:style-name="P19">28</text:p>
            </table:table-cell>
            <table:table-cell table:style-name="Tableau4.B3" office:value-type="float" office:value="8">
              <text:p text:style-name="P19">8</text:p>
            </table:table-cell>
          </table:table-row>
          <table:table-row>
            <table:table-cell table:style-name="Tableau4.A4" table:number-columns-spanned="4" office:value-type="string">
              <text:p text:style-name="P29">Dob</text:p>
            </table:table-cell>
            <table:covered-table-cell/>
            <table:covered-table-cell/>
            <table:covered-table-cell/>
          </table:table-row>
          <table:table-row>
            <table:table-cell table:style-name="Tableau4.A1" office:value-type="string">
              <text:p text:style-name="P15">15-24 </text:p>
            </table:table-cell>
            <table:table-cell table:style-name="Tableau4.B3" office:value-type="float" office:value="63">
              <text:p text:style-name="P19">63</text:p>
            </table:table-cell>
            <table:table-cell table:style-name="Tableau4.B3" office:value-type="float" office:value="31">
              <text:p text:style-name="P19">31</text:p>
            </table:table-cell>
            <table:table-cell table:style-name="Tableau4.B3" office:value-type="float" office:value="6">
              <text:p text:style-name="P19">6</text:p>
            </table:table-cell>
          </table:table-row>
          <table:table-row>
            <table:table-cell table:style-name="Tableau4.A1" office:value-type="string">
              <text:p text:style-name="P15">25-39 </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40-54 </text:p>
            </table:table-cell>
            <table:table-cell table:style-name="Tableau4.B3" office:value-type="float" office:value="67">
              <text:p text:style-name="P19">67</text:p>
            </table:table-cell>
            <table:table-cell table:style-name="Tableau4.B3" office:value-type="float" office:value="28">
              <text:p text:style-name="P19">28</text:p>
            </table:table-cell>
            <table:table-cell table:style-name="Tableau4.B3" office:value-type="float" office:value="5">
              <text:p text:style-name="P19">5</text:p>
            </table:table-cell>
          </table:table-row>
          <table:table-row>
            <table:table-cell table:style-name="Tableau4.A1" office:value-type="string">
              <text:p text:style-name="P15">&gt;=55</text:p>
            </table:table-cell>
            <table:table-cell table:style-name="Tableau4.B3" office:value-type="float" office:value="67">
              <text:p text:style-name="P19">67</text:p>
            </table:table-cell>
            <table:table-cell table:style-name="Tableau4.B3" office:value-type="float" office:value="24">
              <text:p text:style-name="P19">24</text:p>
            </table:table-cell>
            <table:table-cell table:style-name="Tableau4.B3" office:value-type="float" office:value="9">
              <text:p text:style-name="P19">9</text:p>
            </table:table-cell>
          </table:table-row>
          <table:table-row>
            <table:table-cell table:style-name="Tableau4.A4" table:number-columns-spanned="4" office:value-type="string">
              <text:p text:style-name="P29">Obrazovanje (kraj)</text:p>
            </table:table-cell>
            <table:covered-table-cell/>
            <table:covered-table-cell/>
            <table:covered-table-cell/>
          </table:table-row>
          <table:table-row>
            <table:table-cell table:style-name="Tableau4.A1" office:value-type="string">
              <text:p text:style-name="P15">&lt;=-15</text:p>
            </table:table-cell>
            <table:table-cell table:style-name="Tableau4.B3" office:value-type="float" office:value="64">
              <text:p text:style-name="P19">64</text:p>
            </table:table-cell>
            <table:table-cell table:style-name="Tableau4.B3" office:value-type="float" office:value="24">
              <text:p text:style-name="P19">24</text:p>
            </table:table-cell>
            <table:table-cell table:style-name="Tableau4.B3" office:value-type="float" office:value="12">
              <text:p text:style-name="P19">12</text:p>
            </table:table-cell>
          </table:table-row>
          <table:table-row>
            <table:table-cell table:style-name="Tableau4.A1" office:value-type="string">
              <text:p text:style-name="P15">16-19 </text:p>
            </table:table-cell>
            <table:table-cell table:style-name="Tableau4.B3" office:value-type="float" office:value="68">
              <text:p text:style-name="P19">68</text:p>
            </table:table-cell>
            <table:table-cell table:style-name="Tableau4.B3" office:value-type="float" office:value="26">
              <text:p text:style-name="P19">26</text:p>
            </table:table-cell>
            <table:table-cell table:style-name="Tableau4.B3" office:value-type="float" office:value="6">
              <text:p text:style-name="P19">6</text:p>
            </table:table-cell>
          </table:table-row>
          <table:table-row>
            <table:table-cell table:style-name="Tableau4.A1" office:value-type="string">
              <text:p text:style-name="P15">&gt;=20</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Još uvijek studiram </text:p>
            </table:table-cell>
            <table:table-cell table:style-name="Tableau4.B3" office:value-type="float" office:value="59">
              <text:p text:style-name="P19">59</text:p>
            </table:table-cell>
            <table:table-cell table:style-name="Tableau4.B3" office:value-type="float" office:value="33">
              <text:p text:style-name="P19">33</text:p>
            </table:table-cell>
            <table:table-cell table:style-name="Tableau4.B3" office:value-type="float" office:value="8">
              <text:p text:style-name="P19">8</text:p>
            </table:table-cell>
          </table:table-row>
          <table:table-row>
            <table:table-cell table:style-name="Tableau4.A4" table:number-columns-spanned="4" office:value-type="string">
              <text:p text:style-name="P29">Socioprofesionalna kategorija</text:p>
            </table:table-cell>
            <table:covered-table-cell/>
            <table:covered-table-cell/>
            <table:covered-table-cell/>
          </table:table-row>
          <table:table-row>
            <table:table-cell table:style-name="Tableau4.A1" office:value-type="string">
              <text:p text:style-name="P15">Samozaposlena osoba </text:p>
            </table:table-cell>
            <table:table-cell table:style-name="Tableau4.B3" office:value-type="float" office:value="65">
              <text:p text:style-name="P19">65</text:p>
            </table:table-cell>
            <table:table-cell table:style-name="Tableau4.B3" office:value-type="float" office:value="30">
              <text:p text:style-name="P19">30</text:p>
            </table:table-cell>
            <table:table-cell table:style-name="Tableau4.B3" office:value-type="float" office:value="5">
              <text:p text:style-name="P19">5</text:p>
            </table:table-cell>
          </table:table-row>
          <table:table-row>
            <table:table-cell table:style-name="Tableau4.A1" office:value-type="string">
              <text:p text:style-name="P15">Upravitelji </text:p>
            </table:table-cell>
            <table:table-cell table:style-name="Tableau4.B3" office:value-type="float" office:value="66">
              <text:p text:style-name="P19">66</text:p>
            </table:table-cell>
            <table:table-cell table:style-name="Tableau4.B3" office:value-type="float" office:value="28">
              <text:p text:style-name="P19">28</text:p>
            </table:table-cell>
            <table:table-cell table:style-name="Tableau4.B3" office:value-type="float" office:value="6">
              <text:p text:style-name="P19">6</text:p>
            </table:table-cell>
          </table:table-row>
          <table:table-row>
            <table:table-cell table:style-name="Tableau4.A1" office:value-type="string">
              <text:p text:style-name="P15">Ostali bijeli ovratnici </text:p>
            </table:table-cell>
            <table:table-cell table:style-name="Tableau4.B3" office:value-type="float" office:value="68">
              <text:p text:style-name="P19">68</text:p>
            </table:table-cell>
            <table:table-cell table:style-name="Tableau4.B3" office:value-type="float" office:value="27">
              <text:p text:style-name="P19">27</text:p>
            </table:table-cell>
            <table:table-cell table:style-name="Tableau4.B3" office:value-type="float" office:value="5">
              <text:p text:style-name="P19">5</text:p>
            </table:table-cell>
          </table:table-row>
          <table:table-row>
            <table:table-cell table:style-name="Tableau4.A1" office:value-type="string">
              <text:p text:style-name="P15">Ručni radnici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Kućni ljubimci </text:p>
            </table:table-cell>
            <table:table-cell table:style-name="Tableau4.B3" office:value-type="float" office:value="62">
              <text:p text:style-name="P19">62</text:p>
            </table:table-cell>
            <table:table-cell table:style-name="Tableau4.B3" office:value-type="float" office:value="28">
              <text:p text:style-name="P19">28</text:p>
            </table:table-cell>
            <table:table-cell table:style-name="Tableau4.B3" office:value-type="float" office:value="10">
              <text:p text:style-name="P19">10</text:p>
            </table:table-cell>
          </table:table-row>
          <table:table-row>
            <table:table-cell table:style-name="Tableau4.A1" office:value-type="string">
              <text:p text:style-name="P15">Nezaposleni </text:p>
            </table:table-cell>
            <table:table-cell table:style-name="Tableau4.B3" office:value-type="float" office:value="60">
              <text:p text:style-name="P19">60</text:p>
            </table:table-cell>
            <table:table-cell table:style-name="Tableau4.B3" office:value-type="float" office:value="33">
              <text:p text:style-name="P19">33</text:p>
            </table:table-cell>
            <table:table-cell table:style-name="Tableau4.B3" office:value-type="float" office:value="7">
              <text:p text:style-name="P19">7</text:p>
            </table:table-cell>
          </table:table-row>
          <table:table-row>
            <table:table-cell table:style-name="Tableau4.A1" office:value-type="string">
              <text:p text:style-name="P15">U mirovini </text:p>
            </table:table-cell>
            <table:table-cell table:style-name="Tableau4.B3" office:value-type="float" office:value="66">
              <text:p text:style-name="P19">66</text:p>
            </table:table-cell>
            <table:table-cell table:style-name="Tableau4.B3" office:value-type="float" office:value="24">
              <text:p text:style-name="P19">24</text:p>
            </table:table-cell>
            <table:table-cell table:style-name="Tableau4.B3" office:value-type="float" office:value="10">
              <text:p text:style-name="P19">10</text:p>
            </table:table-cell>
          </table:table-row>
          <table:table-row>
            <table:table-cell table:style-name="Tableau4.A1" office:value-type="string">
              <text:p text:style-name="P15">Studenti </text:p>
            </table:table-cell>
            <table:table-cell table:style-name="Tableau4.B3" office:value-type="float" office:value="62">
              <text:p text:style-name="P19">62</text:p>
            </table:table-cell>
            <table:table-cell table:style-name="Tableau4.B3" office:value-type="float" office:value="31">
              <text:p text:style-name="P19">31</text:p>
            </table:table-cell>
            <table:table-cell table:style-name="Tableau4.B3" office:value-type="float" office:value="7">
              <text:p text:style-name="P19">7</text:p>
            </table:table-cell>
          </table:table-row>
          <table:table-row>
            <table:table-cell table:style-name="Tableau4.A4" table:number-columns-spanned="4" office:value-type="string">
              <text:p text:style-name="P29">Subjektivna urbanizacija</text:p>
            </table:table-cell>
            <table:covered-table-cell/>
            <table:covered-table-cell/>
            <table:covered-table-cell/>
          </table:table-row>
          <table:table-row>
            <table:table-cell table:style-name="Tableau4.A1" office:value-type="string">
              <text:p text:style-name="P15">Ruralno područje ili selo </text:p>
            </table:table-cell>
            <table:table-cell table:style-name="Tableau4.B3" office:value-type="float" office:value="65">
              <text:p text:style-name="P19">65</text:p>
            </table:table-cell>
            <table:table-cell table:style-name="Tableau4.B3" office:value-type="float" office:value="28">
              <text:p text:style-name="P19">28</text:p>
            </table:table-cell>
            <table:table-cell table:style-name="Tableau4.B3" office:value-type="float" office:value="7">
              <text:p text:style-name="P19">7</text:p>
            </table:table-cell>
          </table:table-row>
          <table:table-row>
            <table:table-cell table:style-name="Tableau4.A1" office:value-type="string">
              <text:p text:style-name="P15">Gradić male ili srednje veličine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1" office:value-type="string">
              <text:p text:style-name="P15">Veliki grad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Percepcija IVET-a u (Naša zemlja)</text:p>
            </table:table-cell>
            <table:covered-table-cell/>
            <table:covered-table-cell/>
            <table:covered-table-cell/>
          </table:table-row>
          <table:table-row>
            <table:table-cell table:style-name="Tableau4.A1" office:value-type="string">
              <text:p text:style-name="P15">Pozitivno </text:p>
            </table:table-cell>
            <table:table-cell table:style-name="Tableau4.B3" office:value-type="float" office:value="75">
              <text:p text:style-name="P19">75</text:p>
            </table:table-cell>
            <table:table-cell table:style-name="Tableau4.B3" office:value-type="float" office:value="20">
              <text:p text:style-name="P19">20</text:p>
            </table:table-cell>
            <table:table-cell table:style-name="Tableau4.B3" office:value-type="float" office:value="5">
              <text:p text:style-name="P19">5</text:p>
            </table:table-cell>
          </table:table-row>
          <table:table-row>
            <table:table-cell table:style-name="Tableau4.A1" office:value-type="string">
              <text:p text:style-name="P15">Negativan </text:p>
            </table:table-cell>
            <table:table-cell table:style-name="Tableau4.B3" office:value-type="float" office:value="50">
              <text:p text:style-name="P19">50</text:p>
            </table:table-cell>
            <table:table-cell table:style-name="Tableau4.B3" office:value-type="float" office:value="44">
              <text:p text:style-name="P19">44</text:p>
            </table:table-cell>
            <table:table-cell table:style-name="Tableau4.B3" office:value-type="float" office:value="6">
              <text:p text:style-name="P19">6</text:p>
            </table:table-cell>
          </table:table-row>
          <table:table-row>
            <table:table-cell table:style-name="Tableau4.A4" table:number-columns-spanned="4" office:value-type="string">
              <text:p text:style-name="P29">Ikada pohađao inicijalno strukovno obrazovanje (viša srednja škola)</text:p>
            </table:table-cell>
            <table:covered-table-cell/>
            <table:covered-table-cell/>
            <table:covered-table-cell/>
          </table:table-row>
          <table:table-row>
            <table:table-cell table:style-name="Tableau4.A1" office:value-type="string">
              <text:p text:style-name="P15">Da </text:p>
            </table:table-cell>
            <table:table-cell table:style-name="Tableau4.B3" office:value-type="float" office:value="68">
              <text:p text:style-name="P19">68</text:p>
            </table:table-cell>
            <table:table-cell table:style-name="Tableau4.B3" office:value-type="float" office:value="28">
              <text:p text:style-name="P19">28</text:p>
            </table:table-cell>
            <table:table-cell table:style-name="Tableau4.B3" office:value-type="float" office:value="4">
              <text:p text:style-name="P19">4</text:p>
            </table:table-cell>
          </table:table-row>
          <table:table-row>
            <table:table-cell table:style-name="Tableau4.A1" office:value-type="string">
              <text:p text:style-name="P15">Ne </text:p>
            </table:table-cell>
            <table:table-cell table:style-name="Tableau4.B3" office:value-type="float" office:value="64">
              <text:p text:style-name="P19">64</text:p>
            </table:table-cell>
            <table:table-cell table:style-name="Tableau4.B3" office:value-type="float" office:value="27">
              <text:p text:style-name="P19">27</text:p>
            </table:table-cell>
            <table:table-cell table:style-name="Tableau4.B3" office:value-type="float" office:value="9">
              <text:p text:style-name="P19">9</text:p>
            </table:table-cell>
          </table:table-row>
        </table:table>
        <text:p text:style-name="Standard"/>
        <text:h text:style-name="P87" text:outline-level="2"><text:bookmark-start text:name="__RefHeading___Toc215566_2930363814"/>3. Šira percepcija tržišta rada <text:bookmark-end text:name="__RefHeading___Toc215566_2930363814"/></text:h>
        <text:p text:style-name="StyleDefaut11maigre">Otprilike dvije trećine građana EU-a tvrdi da kvalifikacije u strukovnom obrazovanju i osposobljavanju dovode do radnih mjesta koja su visoko cijenjena u društvu </text:p>
        <text:p text:style-name="Standard">Diljem Europske unije 64 % građana EU-a smatra da kvalifikacije u strukovnom obrazovanju i osposobljavanju dovode do visoko cijenjenih radnih mjesta u društvu, uključujući 15 % onih koji se snažno slažu i 49 % onih koji se obično slažu.<text:note text:id="ftn13" text:note-class="footnote"><text:note-citation>13</text:note-citation><text:note-body><text:p text:style-name="Footnote">QB8.3. Navedite u kojoj se mjeri slažete ili ne slažete sa svakom od sljedećih izjava: Kvalifikacije strukovnog obrazovanja i osposobljavanja dovode do radnih mjesta koja su visoko cijenjena u društvu. </text:p></text:note-body></text:note> Gotovo trećina ispitanika ne slaže se (30 %), dok 6 % ne zna. Riječ je o povećanju ukupnog dogovora u odnosu na 2016. kada je 60 % ispitanika smatralo da je strukovno obrazovanje usmjereno na radna mjesta koja su visoko cijenjena<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Tekst pitanja bio je malo drugačiji 2016.: „Sljedeće izjave odnose se na poslove koje ljudi mogu dobiti nakon strukovnog obrazovanja u višem sekundarnom obrazovanju. U kojoj se mjeri slažete ili ne slažete sa svakim od njih?-Strukovno obrazovanje dovodi do radnih mjesta koja su visoko cijenjena u vašoj zemlji ”</text:p></text:note-body></text:note> u njihovoj zemlji. </text:p>
        <text:p text:style-name="Standard">U ovoj anketi najmanje polovina ispitanika u 26 država članica slaže se da kvalifikacije u strukovnom obrazovanju i osposobljavanju dovode do radnih mjesta koja se u društvu smatraju visoko cijenjenima. </text:p>
        <text:p text:style-name="Standard"><draw:g text:anchor-type="paragraph" draw:z-index="5" draw:name="Forme2" draw:style-name="gr32"><draw:frame draw:style-name="gr416" draw:text-style-name="P89" svg:width="6.374cm" svg:height="6.712cm" svg:x="10.418cm" svg:y="-5.554cm"><draw:image xlink:href="Pictures/10000000000001D5000001EEB76ACB3BF906B6E1.png" xlink:type="simple" xlink:show="embed" xlink:actuate="onLoad" draw:mime-type="image/png"><text:p/></draw:image></draw:frame><draw:frame draw:style-name="gr417" draw:text-style-name="P91" svg:width="8.079cm" svg:height="1.551cm" svg:x="8.933cm" svg:y="-7.078cm"><draw:text-box><text:p text:style-name="P90"><text:span text:style-name="T45">QB8.3: Navedite u kojoj se mjeri slažete ili ne slažete sa svakom od sljedećih izjava: - kvalifikacije u okviru IVET-a dovode do radnih mjesta koja su visoko cijenjena u društvu (EU27) (%) </text:span></text:p></draw:text-box></draw:frame><draw:frame draw:style-name="gr418" draw:text-style-name="P94" svg:width="2.103cm" svg:height="0.902cm" svg:x="11.215cm" svg:y="-5.963cm"><draw:text-box><text:p text:style-name="P93"><text:span text:style-name="T45">Ne znam 6</text:span></text:p></draw:text-box></draw:frame><draw:frame draw:style-name="gr419" draw:text-style-name="P94" svg:width="2.971cm" svg:height="0.902cm" svg:x="9.22cm" svg:y="-5.328cm"><draw:text-box><text:p text:style-name="P93"><text:span text:style-name="T45">Uopće se ne slažem 4</text:span></text:p></draw:text-box></draw:frame><draw:frame draw:style-name="gr420" draw:text-style-name="P94" svg:width="1.796cm" svg:height="1.227cm" svg:x="8.721cm" svg:y="-2.839cm"><draw:text-box><text:p text:style-name="P93"><text:span text:style-name="T45">Želja za neslaganjem 2</text:span></text:p></draw:text-box></draw:frame><draw:frame draw:style-name="gr421" draw:text-style-name="P91" svg:width="1.759cm" svg:height="1.227cm" svg:x="15.297cm" svg:y="0.759cm"><draw:text-box><text:p text:style-name="P90"><text:span text:style-name="T45">Želja za prihvaćanjem 49</text:span></text:p></draw:text-box></draw:frame><draw:frame draw:style-name="gr422" draw:text-style-name="P91" svg:width="2.373cm" svg:height="0.902cm" svg:x="14.335cm" svg:y="-5.697cm"><draw:text-box><text:p text:style-name="P90"><text:span text:style-name="T45">Slažem se sa 15</text:span></text:p></draw:text-box></draw:frame></draw:g>Stajališta se razlikuju među državama članicama, a najviše razine sporazuma zabilježene su u Irskoj (81 %), Litvi (80 %) i Poljskoj (78 %). Najniže razine zabilježene su u Nizozemskoj (39 %) te u Francuskoj i Cipru (obje 51 %). </text:p>
        <text:p text:style-name="Standard"><draw:g text:anchor-type="paragraph" draw:z-index="6" draw:name="Forme3" draw:style-name="gr32"><draw:frame draw:style-name="gr408" draw:text-style-name="P8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89" svg:width="13.678cm" svg:height="0.877cm" svg:x="0.358cm" svg:y="8.495cm"><draw:image xlink:href="Pictures/100000000000022300000022902E68B765C34830.png" xlink:type="simple" xlink:show="embed" xlink:actuate="onLoad" draw:mime-type="image/png"><text:p/></draw:image></draw:frame><draw:frame draw:style-name="gr410" draw:text-style-name="P91" svg:width="2.835cm" svg:height="0.595cm" svg:x="0.806cm" svg:y="8.653cm"><draw:text-box><text:p text:style-name="P95"><text:span text:style-name="T45">Čvrsto se slažem</text:span></text:p></draw:text-box></draw:frame><draw:frame draw:style-name="gr411" draw:text-style-name="P91" svg:width="2.775cm" svg:height="0.578cm" svg:x="3.722cm" svg:y="8.634cm"><draw:text-box><text:p text:style-name="P95"><text:span text:style-name="T45">Želi se složiti</text:span></text:p></draw:text-box></draw:frame><draw:frame draw:style-name="gr412" draw:text-style-name="P91" svg:width="3.181cm" svg:height="0.593cm" svg:x="6.812cm" svg:y="8.673cm"><draw:text-box><text:p text:style-name="P95"><text:span text:style-name="T45">Želja za neslaganjem</text:span></text:p></draw:text-box></draw:frame><draw:frame draw:style-name="gr413" draw:text-style-name="P91" svg:width="3.382cm" svg:height="0.592cm" svg:x="10.331cm" svg:y="8.634cm"><draw:text-box><text:p text:style-name="P95"><text:span text:style-name="T45">Snažno se ne slažem</text:span></text:p></draw:text-box></draw:frame><draw:frame draw:style-name="gr414" draw:text-style-name="P91" svg:width="2.442cm" svg:height="0.63cm" svg:x="13.944cm" svg:y="8.634cm"><draw:text-box><text:p text:style-name="P95"><text:span text:style-name="T45">Ne znam</text:span></text:p></draw:text-box></draw:frame></draw:g><draw:frame draw:style-name="gr415" draw:text-style-name="P91" svg:width="16.5cm" svg:height="0.902cm" svg:x="-0.042cm" svg:y="0.155cm"><draw:text-box><text:p text:style-name="P90"><text:span text:style-name="T45">QB8.3. Recite mi u kojoj se mjeri slažete ili ne slažete sa svakom od sljedećih izjava:- Kvalifikacije za IVET dovode do radnih mjesta koja su visoko cijenjena u društvu (%)</text:span></text:p></draw:text-box></draw:frame></draw:g></text:p>
        <text:p text:style-name="P51">Mišljenja o tome u kojoj mjeri kvalifikacije strukovnog obrazovanja i osposobljavanja dovode do radnih mjesta koja se u društvu smatraju visoko cijenjenima razlikuju se ovisno o sociodemografskim čimbenicima i čimbenicima stajališta, kako slijedi. </text:p>
        <text:p text:style-name="StyleDefautDecale05Sauf1">■ Percepcija strukovnog obrazovanja i osposobljavanja ponovno ima znatan utjecaj na rezultate. Više od tri četvrtine ispitanika (76 %) koji smatraju da je percepcija strukovnog obrazovanja i osposobljavanja pozitivna slaže se da strukovno obrazovanje i osposobljavanje dovodi do radnih mjesta koja su visoko cijenjena u društvu u usporedbi sa samo 42 % koji vjeruju da strukovno obrazovanje i osposobljavanje ima negativnu sliku. </text:p>
        <text:p text:style-name="StyleDefautDecale05Sauf1">■ Postoje neke upečatljive razlike između s ocio- profesionalnih kategorija: 68 % fizičkih radnika i osoba koje rade u kućanstvu slaže se da kvalifikacije u strukovnom obrazovanju i osposobljavanju dovode do visoko cijenjenih radnih mjesta u usporedbi s 57 % studenata. </text:p>
        <text:p text:style-name="StyleDefautDecale05Sauf1">■ To se uvjerenje smanjuje sa smanjenjem dobi, sa 67 % ispitanika u dobi od 55 i više godina na 65 % onih u dobi od 40 do 54 godine, 63 % onih u dobi od 25 do 39 godina i 58 % onih u dobi od 15 do 24 godine. </text:p>
        <text:p text:style-name="StyleDefautDecale05Sauf1">■ Ispitanici koji su završili obrazovanje u dobi od 16 do 19 godina najvjerojatnije će se složiti da kvalifikacije strukovnog obrazovanja i osposobljavanja dovode do visoko cijenjenih radnih mjesta (68 %), nakon čega slijede osobe koje su završile obrazovanje u dobi od 15 godina ili mlađe (66 %) i osobe koje su to učinile u dobi od 20 godina ili kasnije (60 %). To mišljenje dijeli 54 % ispitanika koji još studiraju. </text:p>
        <text:p text:style-name="StyleDefautDecale05Sauf1">■ Vjerojatnije je da će se ispitanici koji su i sami sudjelovali u SOO-u složiti s izjavom nego oni koji to nisu učinili (68 % naspram 60 %). </text:p>
        <text:p text:style-name="StyleDefautDecale05Sauf1">■ Ne postoje razlike po spolu. </text:p>
        <text:p text:style-name="Standard"/>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16">QB8.3 Recite mi u kojoj se mjeri slažete ili ne slažete sa svakom od sljedećih izjava: Kvalifikacije za IVET dovode do radnih mjesta koja su visoko cijenjena u društvu (%-EU)</text:p>
            </table:table-cell>
            <table:covered-table-cell/>
            <table:covered-table-cell/>
            <table:covered-table-cell/>
          </table:table-row>
          <table:table-row>
            <table:table-cell table:style-name="Tableau5.A1" office:value-type="string">
              <text:p text:style-name="P37"/>
            </table:table-cell>
            <table:table-cell table:style-name="Tableau5.A1" office:value-type="string">
              <text:p text:style-name="P39">Ukupno „suglasnost”</text:p>
            </table:table-cell>
            <table:table-cell table:style-name="Tableau5.A1" office:value-type="string">
              <text:p text:style-name="P39">Ukupno „nesuglasnost” </text:p>
            </table:table-cell>
            <table:table-cell table:style-name="Tableau5.A1" office:value-type="string">
              <text:p text:style-name="P39">♪ Ne znam ♪</text:p>
            </table:table-cell>
          </table:table-row>
          <table:table-row>
            <table:table-cell table:style-name="Tableau5.A1" office:value-type="string">
              <text:p text:style-name="P38">EU-27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4" table:number-columns-spanned="4" office:value-type="string">
              <text:p text:style-name="P35">Spol</text:p>
            </table:table-cell>
            <table:covered-table-cell/>
            <table:covered-table-cell/>
            <table:covered-table-cell/>
          </table:table-row>
          <table:table-row>
            <table:table-cell table:style-name="Tableau5.A1" office:value-type="string">
              <text:p text:style-name="P38">Čovjek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1" office:value-type="string">
              <text:p text:style-name="P38">Žena </text:p>
            </table:table-cell>
            <table:table-cell table:style-name="Tableau5.B3" office:value-type="float" office:value="64">
              <text:p text:style-name="P39">64</text:p>
            </table:table-cell>
            <table:table-cell table:style-name="Tableau5.B3" office:value-type="float" office:value="29">
              <text:p text:style-name="P39">29</text:p>
            </table:table-cell>
            <table:table-cell table:style-name="Tableau5.B3" office:value-type="float" office:value="7">
              <text:p text:style-name="P39">7</text:p>
            </table:table-cell>
          </table:table-row>
          <table:table-row>
            <table:table-cell table:style-name="Tableau5.A4" table:number-columns-spanned="4" office:value-type="string">
              <text:p text:style-name="P35">Dob</text:p>
            </table:table-cell>
            <table:covered-table-cell/>
            <table:covered-table-cell/>
            <table:covered-table-cell/>
          </table:table-row>
          <table:table-row>
            <table:table-cell table:style-name="Tableau5.A1" office:value-type="string">
              <text:p text:style-name="P38">15-24 </text:p>
            </table:table-cell>
            <table:table-cell table:style-name="Tableau5.B3" office:value-type="float" office:value="58">
              <text:p text:style-name="P39">58</text:p>
            </table:table-cell>
            <table:table-cell table:style-name="Tableau5.B3" office:value-type="float" office:value="37">
              <text:p text:style-name="P39">37</text:p>
            </table:table-cell>
            <table:table-cell table:style-name="Tableau5.B3" office:value-type="float" office:value="5">
              <text:p text:style-name="P39">5</text:p>
            </table:table-cell>
          </table:table-row>
          <table:table-row>
            <table:table-cell table:style-name="Tableau5.A1" office:value-type="string">
              <text:p text:style-name="P38">25-39 </text:p>
            </table:table-cell>
            <table:table-cell table:style-name="Tableau5.B3" office:value-type="float" office:value="63">
              <text:p text:style-name="P39">63</text:p>
            </table:table-cell>
            <table:table-cell table:style-name="Tableau5.B3" office:value-type="float" office:value="32">
              <text:p text:style-name="P39">32</text:p>
            </table:table-cell>
            <table:table-cell table:style-name="Tableau5.B3" office:value-type="float" office:value="5">
              <text:p text:style-name="P39">5</text:p>
            </table:table-cell>
          </table:table-row>
          <table:table-row>
            <table:table-cell table:style-name="Tableau5.A1" office:value-type="string">
              <text:p text:style-name="P38">40-54 </text:p>
            </table:table-cell>
            <table:table-cell table:style-name="Tableau5.B3" office:value-type="float" office:value="65">
              <text:p text:style-name="P39">65</text:p>
            </table:table-cell>
            <table:table-cell table:style-name="Tableau5.B3" office:value-type="float" office:value="31">
              <text:p text:style-name="P39">31</text:p>
            </table:table-cell>
            <table:table-cell table:style-name="Tableau5.B3" office:value-type="float" office:value="4">
              <text:p text:style-name="P39">4</text:p>
            </table:table-cell>
          </table:table-row>
          <table:table-row>
            <table:table-cell table:style-name="Tableau5.A1" office:value-type="string">
              <text:p text:style-name="P38">&gt;=55</text:p>
            </table:table-cell>
            <table:table-cell table:style-name="Tableau5.B3" office:value-type="float" office:value="67">
              <text:p text:style-name="P39">67</text:p>
            </table:table-cell>
            <table:table-cell table:style-name="Tableau5.B3" office:value-type="float" office:value="25">
              <text:p text:style-name="P39">25</text:p>
            </table:table-cell>
            <table:table-cell table:style-name="Tableau5.B3" office:value-type="float" office:value="8">
              <text:p text:style-name="P39">8</text:p>
            </table:table-cell>
          </table:table-row>
          <table:table-row>
            <table:table-cell table:style-name="Tableau5.A4" table:number-columns-spanned="4" office:value-type="string">
              <text:p text:style-name="P35">Obrazovanje (kraj)</text:p>
            </table:table-cell>
            <table:covered-table-cell/>
            <table:covered-table-cell/>
            <table:covered-table-cell/>
          </table:table-row>
          <table:table-row>
            <table:table-cell table:style-name="Tableau5.A1" office:value-type="string">
              <text:p text:style-name="P38">&lt;=-15</text:p>
            </table:table-cell>
            <table:table-cell table:style-name="Tableau5.B3" office:value-type="float" office:value="66">
              <text:p text:style-name="P39">66</text:p>
            </table:table-cell>
            <table:table-cell table:style-name="Tableau5.B3" office:value-type="float" office:value="22">
              <text:p text:style-name="P39">22</text:p>
            </table:table-cell>
            <table:table-cell table:style-name="Tableau5.B3" office:value-type="float" office:value="12">
              <text:p text:style-name="P39">12</text:p>
            </table:table-cell>
          </table:table-row>
          <table:table-row>
            <table:table-cell table:style-name="Tableau5.A1" office:value-type="string">
              <text:p text:style-name="P38">16-19 </text:p>
            </table:table-cell>
            <table:table-cell table:style-name="Tableau5.B3" office:value-type="float" office:value="68">
              <text:p text:style-name="P39">68</text:p>
            </table:table-cell>
            <table:table-cell table:style-name="Tableau5.B3" office:value-type="float" office:value="26">
              <text:p text:style-name="P39">26</text:p>
            </table:table-cell>
            <table:table-cell table:style-name="Tableau5.B3" office:value-type="float" office:value="6">
              <text:p text:style-name="P39">6</text:p>
            </table:table-cell>
          </table:table-row>
          <table:table-row>
            <table:table-cell table:style-name="Tableau5.A1" office:value-type="string">
              <text:p text:style-name="P38">&gt;=20</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Još uvijek studiram </text:p>
            </table:table-cell>
            <table:table-cell table:style-name="Tableau5.B3" office:value-type="float" office:value="54">
              <text:p text:style-name="P39">54</text:p>
            </table:table-cell>
            <table:table-cell table:style-name="Tableau5.B3" office:value-type="float" office:value="40">
              <text:p text:style-name="P39">40</text:p>
            </table:table-cell>
            <table:table-cell table:style-name="Tableau5.B3" office:value-type="float" office:value="6">
              <text:p text:style-name="P39">6</text:p>
            </table:table-cell>
          </table:table-row>
          <table:table-row>
            <table:table-cell table:style-name="Tableau5.A4" table:number-columns-spanned="4" office:value-type="string">
              <text:p text:style-name="P35">Socioprofesionalna kategorija</text:p>
            </table:table-cell>
            <table:covered-table-cell/>
            <table:covered-table-cell/>
            <table:covered-table-cell/>
          </table:table-row>
          <table:table-row>
            <table:table-cell table:style-name="Tableau5.A1" office:value-type="string">
              <text:p text:style-name="P38">Samozaposlena osoba </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Upravitelji </text:p>
            </table:table-cell>
            <table:table-cell table:style-name="Tableau5.B3" office:value-type="float" office:value="61">
              <text:p text:style-name="P39">61</text:p>
            </table:table-cell>
            <table:table-cell table:style-name="Tableau5.B3" office:value-type="float" office:value="34">
              <text:p text:style-name="P39">34</text:p>
            </table:table-cell>
            <table:table-cell table:style-name="Tableau5.B3" office:value-type="float" office:value="5">
              <text:p text:style-name="P39">5</text:p>
            </table:table-cell>
          </table:table-row>
          <table:table-row>
            <table:table-cell table:style-name="Tableau5.A1" office:value-type="string">
              <text:p text:style-name="P38">Ostali bijeli ovratnici </text:p>
            </table:table-cell>
            <table:table-cell table:style-name="Tableau5.B3" office:value-type="float" office:value="66">
              <text:p text:style-name="P39">66</text:p>
            </table:table-cell>
            <table:table-cell table:style-name="Tableau5.B3" office:value-type="float" office:value="30">
              <text:p text:style-name="P39">30</text:p>
            </table:table-cell>
            <table:table-cell table:style-name="Tableau5.B3" office:value-type="float" office:value="4">
              <text:p text:style-name="P39">4</text:p>
            </table:table-cell>
          </table:table-row>
          <table:table-row>
            <table:table-cell table:style-name="Tableau5.A1" office:value-type="string">
              <text:p text:style-name="P38">Ručni radnici </text:p>
            </table:table-cell>
            <table:table-cell table:style-name="Tableau5.B3" office:value-type="float" office:value="68">
              <text:p text:style-name="P39">68</text:p>
            </table:table-cell>
            <table:table-cell table:style-name="Tableau5.B3" office:value-type="float" office:value="27">
              <text:p text:style-name="P39">27</text:p>
            </table:table-cell>
            <table:table-cell table:style-name="Tableau5.B3" office:value-type="float" office:value="5">
              <text:p text:style-name="P39">5</text:p>
            </table:table-cell>
          </table:table-row>
          <table:table-row>
            <table:table-cell table:style-name="Tableau5.A1" office:value-type="string">
              <text:p text:style-name="P38">Kućni ljubimci </text:p>
            </table:table-cell>
            <table:table-cell table:style-name="Tableau5.B3" office:value-type="float" office:value="68">
              <text:p text:style-name="P39">68</text:p>
            </table:table-cell>
            <table:table-cell table:style-name="Tableau5.B3" office:value-type="float" office:value="25">
              <text:p text:style-name="P39">25</text:p>
            </table:table-cell>
            <table:table-cell table:style-name="Tableau5.B3" office:value-type="float" office:value="7">
              <text:p text:style-name="P39">7</text:p>
            </table:table-cell>
          </table:table-row>
          <table:table-row>
            <table:table-cell table:style-name="Tableau5.A1" office:value-type="string">
              <text:p text:style-name="P38">Nezaposleni </text:p>
            </table:table-cell>
            <table:table-cell table:style-name="Tableau5.B3" office:value-type="float" office:value="59">
              <text:p text:style-name="P39">59</text:p>
            </table:table-cell>
            <table:table-cell table:style-name="Tableau5.B3" office:value-type="float" office:value="34">
              <text:p text:style-name="P39">34</text:p>
            </table:table-cell>
            <table:table-cell table:style-name="Tableau5.B3" office:value-type="float" office:value="7">
              <text:p text:style-name="P39">7</text:p>
            </table:table-cell>
          </table:table-row>
          <table:table-row>
            <table:table-cell table:style-name="Tableau5.A1" office:value-type="string">
              <text:p text:style-name="P38">U mirovini </text:p>
            </table:table-cell>
            <table:table-cell table:style-name="Tableau5.B3" office:value-type="float" office:value="66">
              <text:p text:style-name="P39">66</text:p>
            </table:table-cell>
            <table:table-cell table:style-name="Tableau5.B3" office:value-type="float" office:value="25">
              <text:p text:style-name="P39">25</text:p>
            </table:table-cell>
            <table:table-cell table:style-name="Tableau5.B3" office:value-type="float" office:value="9">
              <text:p text:style-name="P39">9</text:p>
            </table:table-cell>
          </table:table-row>
          <table:table-row>
            <table:table-cell table:style-name="Tableau5.A1" office:value-type="string">
              <text:p text:style-name="P38">Studenti </text:p>
            </table:table-cell>
            <table:table-cell table:style-name="Tableau5.B3" office:value-type="float" office:value="57">
              <text:p text:style-name="P39">57</text:p>
            </table:table-cell>
            <table:table-cell table:style-name="Tableau5.B3" office:value-type="float" office:value="38">
              <text:p text:style-name="P39">38</text:p>
            </table:table-cell>
            <table:table-cell table:style-name="Tableau5.B3" office:value-type="float" office:value="5">
              <text:p text:style-name="P39">5</text:p>
            </table:table-cell>
          </table:table-row>
          <table:table-row>
            <table:table-cell table:style-name="Tableau5.A4" table:number-columns-spanned="4" office:value-type="string">
              <text:p text:style-name="P35">Subjektivna urbanizacija</text:p>
            </table:table-cell>
            <table:covered-table-cell/>
            <table:covered-table-cell/>
            <table:covered-table-cell/>
          </table:table-row>
          <table:table-row>
            <table:table-cell table:style-name="Tableau5.A1" office:value-type="string">
              <text:p text:style-name="P38">Ruralno područje ili selo </text:p>
            </table:table-cell>
            <table:table-cell table:style-name="Tableau5.B3" office:value-type="float" office:value="66">
              <text:p text:style-name="P39">66</text:p>
            </table:table-cell>
            <table:table-cell table:style-name="Tableau5.B3" office:value-type="float" office:value="28">
              <text:p text:style-name="P39">28</text:p>
            </table:table-cell>
            <table:table-cell table:style-name="Tableau5.B3" office:value-type="float" office:value="6">
              <text:p text:style-name="P39">6</text:p>
            </table:table-cell>
          </table:table-row>
          <table:table-row>
            <table:table-cell table:style-name="Tableau5.A1" office:value-type="string">
              <text:p text:style-name="P38">Gradić male ili srednje veličine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1" office:value-type="string">
              <text:p text:style-name="P38">Veliki grad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4" table:number-columns-spanned="4" office:value-type="string">
              <text:p text:style-name="P35">Percepcija IVET-a u (Naša zemlja)</text:p>
            </table:table-cell>
            <table:covered-table-cell/>
            <table:covered-table-cell/>
            <table:covered-table-cell/>
          </table:table-row>
          <table:table-row>
            <table:table-cell table:style-name="Tableau5.A1" office:value-type="string">
              <text:p text:style-name="P38">Pozitivno </text:p>
            </table:table-cell>
            <table:table-cell table:style-name="Tableau5.B3" office:value-type="float" office:value="76">
              <text:p text:style-name="P39">76</text:p>
            </table:table-cell>
            <table:table-cell table:style-name="Tableau5.B3" office:value-type="float" office:value="20">
              <text:p text:style-name="P39">20</text:p>
            </table:table-cell>
            <table:table-cell table:style-name="Tableau5.B3" office:value-type="float" office:value="4">
              <text:p text:style-name="P39">4</text:p>
            </table:table-cell>
          </table:table-row>
          <table:table-row>
            <table:table-cell table:style-name="Tableau5.A1" office:value-type="string">
              <text:p text:style-name="P38">Negativan </text:p>
            </table:table-cell>
            <table:table-cell table:style-name="Tableau5.B3" office:value-type="float" office:value="42">
              <text:p text:style-name="P39">42</text:p>
            </table:table-cell>
            <table:table-cell table:style-name="Tableau5.B3" office:value-type="float" office:value="53">
              <text:p text:style-name="P39">53</text:p>
            </table:table-cell>
            <table:table-cell table:style-name="Tableau5.B3" office:value-type="float" office:value="5">
              <text:p text:style-name="P39">5</text:p>
            </table:table-cell>
          </table:table-row>
          <table:table-row>
            <table:table-cell table:style-name="Tableau5.A4" table:number-columns-spanned="4" office:value-type="string">
              <text:p text:style-name="P35">Ikada pohađao inicijalno strukovno obrazovanje (viša srednja škola)</text:p>
            </table:table-cell>
            <table:covered-table-cell/>
            <table:covered-table-cell/>
            <table:covered-table-cell/>
          </table:table-row>
          <table:table-row>
            <table:table-cell table:style-name="Tableau5.A1" office:value-type="string">
              <text:p text:style-name="P38">Da </text:p>
            </table:table-cell>
            <table:table-cell table:style-name="Tableau5.B3" office:value-type="float" office:value="68">
              <text:p text:style-name="P39">68</text:p>
            </table:table-cell>
            <table:table-cell table:style-name="Tableau5.B3" office:value-type="float" office:value="28">
              <text:p text:style-name="P39">28</text:p>
            </table:table-cell>
            <table:table-cell table:style-name="Tableau5.B3" office:value-type="float" office:value="4">
              <text:p text:style-name="P39">4</text:p>
            </table:table-cell>
          </table:table-row>
          <table:table-row>
            <table:table-cell table:style-name="Tableau5.A1" office:value-type="string">
              <text:p text:style-name="P38">Ne </text:p>
            </table:table-cell>
            <table:table-cell table:style-name="Tableau5.B3" office:value-type="float" office:value="60">
              <text:p text:style-name="P39">60</text:p>
            </table:table-cell>
            <table:table-cell table:style-name="Tableau5.B3" office:value-type="float" office:value="32">
              <text:p text:style-name="P39">32</text:p>
            </table:table-cell>
            <table:table-cell table:style-name="Tableau5.B3" office:value-type="float" office:value="8">
              <text:p text:style-name="P39">8</text:p>
            </table:table-cell>
          </table:table-row>
        </table:table>
        <text:p text:style-name="Standard"/>
        <text:p text:style-name="P52">Oko dvije trećine građana EU-a slaže se da kvalifikacije u strukovnom obrazovanju i osposobljavanju dovode do radnih mjesta koja doprinose zelenoj tranziciji </text:p>
        <text:p text:style-name="Standard">Diljem Europske unije 63 % građana EU-a slaže se s izjavom da kvalifikacije u strukovnom obrazovanju i osposobljavanju dovode do radnih mjesta koja doprinose zelenoj tranziciji, uključujući 14 % onih koji se snažno slažu i 49 % onih koji se obično slažu.<text:note text:id="ftn15" text:note-class="footnote"><text:note-citation>15</text:note-citation><text:note-body><text:p text:style-name="Footnote">QB8.5. Navedite u kojoj se mjeri slažete ili ne slažete sa svakom od sljedećih izjava: Kvalifikacije strukovnog obrazovanja i osposobljavanja dovode do radnih mjesta koja doprinose zelenoj tranziciji. </text:p></text:note-body></text:note> Otprilike svaki peti (21 %) ne slaže se, a 16 % ne zna. </text:p>
        <text:p text:style-name="Standard">U 25 država članica najmanje polovina ispitanika tvrdi da kvalifikacije u strukovnom obrazovanju i osposobljavanju dovode do radnih mjesta koja doprinose zelenoj tranziciji. </text:p>
        <text:p text:style-name="Standard">Stajališta se razlikuju među državama članicama, a najviše razine sporazuma zabilježene su u Italiji (80 %), Hrvatskoj (78 %) i Malti (77 %). Najniže razine zabilježene su u Estoniji (44 %), Njemačkoj (48 %) i Finskoj (49 %). </text:p>
        <text:p text:style-name="Standard"/>
        <text:p text:style-name="Standard"><draw:g text:anchor-type="paragraph" draw:z-index="7" draw:name="Forme5" draw:style-name="gr1"><draw:frame draw:style-name="gr400" draw:text-style-name="P89" svg:width="16.751cm" svg:height="7.404cm" svg:x="0.109cm" svg:y="2.977cm"><draw:image xlink:href="Pictures/100000000000050E0000023C999002D5CD0C4A6C.png" xlink:type="simple" xlink:show="embed" xlink:actuate="onLoad" draw:mime-type="image/png"><text:p/></draw:image></draw:frame><draw:frame draw:style-name="gr401" draw:text-style-name="P91" svg:width="16.812cm" svg:height="0.902cm" svg:x="0.125cm" svg:y="1.732cm"><draw:text-box><text:p text:style-name="P90"><text:span text:style-name="T45">QB8.5. Navedite u kojoj se mjeri slažete ili ne slažete sa svakom od sljedećih izjava: - Kvantitacije IVET-a dovode do radnih mjesta koja doprinose zelenoj tranziciji (%) </text:span></text:p></draw:text-box></draw:frame><draw:g draw:style-name="gr4"><draw:frame draw:style-name="gr402" draw:text-style-name="P89" svg:width="14.098cm" svg:height="0.959cm" svg:x="0.16cm" svg:y="10.537cm"><draw:image xlink:href="Pictures/100000000000022300000022902E68B765C34830.png" xlink:type="simple" xlink:show="embed" xlink:actuate="onLoad" draw:mime-type="image/png"><text:p/></draw:image></draw:frame><draw:frame draw:style-name="gr403" draw:text-style-name="P91" svg:width="2.924cm" svg:height="0.648cm" svg:x="0.621cm" svg:y="10.712cm"><draw:text-box><text:p text:style-name="P95"><text:span text:style-name="T45">Čvrsto se slažem</text:span></text:p></draw:text-box></draw:frame><draw:frame draw:style-name="gr404" draw:text-style-name="P91" svg:width="2.857cm" svg:height="0.59cm" svg:x="3.63cm" svg:y="10.691cm"><draw:text-box><text:p text:style-name="P95"><text:span text:style-name="T45">Želi se složiti</text:span></text:p></draw:text-box></draw:frame><draw:frame draw:style-name="gr405" draw:text-style-name="P91" svg:width="3.282cm" svg:height="0.646cm" svg:x="6.812cm" svg:y="10.733cm"><draw:text-box><text:p text:style-name="P95"><text:span text:style-name="T45">Želja za neslaganjem</text:span></text:p></draw:text-box></draw:frame><draw:frame draw:style-name="gr406" draw:text-style-name="P91" svg:width="3.483cm" svg:height="0.646cm" svg:x="10.442cm" svg:y="10.691cm"><draw:text-box><text:p text:style-name="P95"><text:span text:style-name="T45">Snažno se ne slažem</text:span></text:p></draw:text-box></draw:frame><draw:frame draw:style-name="gr407" draw:text-style-name="P91" svg:width="2.52cm" svg:height="0.687cm" svg:x="14.162cm" svg:y="10.691cm"><draw:text-box><text:p text:style-name="P95"><text:span text:style-name="T45">Ne znam</text:span></text:p></draw:text-box></draw:frame></draw:g></draw:g><draw:g text:anchor-type="paragraph" draw:z-index="8" draw:name="Forme4" draw:style-name="gr32"><draw:frame draw:style-name="gr393" draw:text-style-name="P89" svg:width="4.668cm" svg:height="4.783cm" svg:x="11.119cm" svg:y="-4.235cm"><draw:image xlink:href="Pictures/10000000000001EF000001F65B8C384BEEA7E699.png" xlink:type="simple" xlink:show="embed" xlink:actuate="onLoad" draw:mime-type="image/png"><text:p/></draw:image></draw:frame><draw:frame draw:style-name="gr394" draw:text-style-name="P91" svg:width="7.21cm" svg:height="1.876cm" svg:x="9.407cm" svg:y="-6.209cm"><draw:text-box><text:p text:style-name="P90"><text:span text:style-name="T45">Pitanje B8.5.: Navedite u kojoj se mjeri slažete ili ne slažete sa svakom od sljedećih izjava: - Kvalifikacije u području strukovnog obrazovanja i osposobljavanja dovode do radnih mjesta koja doprinose zelenoj tranziciji (EU27) (%) </text:span></text:p></draw:text-box></draw:frame><draw:frame draw:style-name="gr395" draw:text-style-name="P94" svg:width="2.084cm" svg:height="0.902cm" svg:x="10.983cm" svg:y="-4.704cm"><draw:text-box><text:p text:style-name="P93"><text:span text:style-name="T45">Ne znate 15</text:span></text:p></draw:text-box></draw:frame><draw:frame draw:style-name="gr396" draw:text-style-name="P91" svg:width="2.269cm" svg:height="0.902cm" svg:x="13.753cm" svg:y="-4.727cm"><draw:text-box><text:p text:style-name="P90"><text:span text:style-name="T45">Slažem se sa 14</text:span></text:p></draw:text-box></draw:frame><draw:frame draw:style-name="gr397" draw:text-style-name="P94" svg:width="1.833cm" svg:height="1.227cm" svg:x="9.385cm" svg:y="-3.265cm"><draw:text-box><text:p text:style-name="P93"><text:span text:style-name="T45">Uopće se ne slažem 3</text:span></text:p></draw:text-box></draw:frame><draw:frame draw:style-name="gr398" draw:text-style-name="P94" svg:width="1.985cm" svg:height="1.227cm" svg:x="9.209cm" svg:y="-1.605cm"><draw:text-box><text:p text:style-name="P93"><text:span text:style-name="T45">Želja za neslaganjem 18</text:span></text:p></draw:text-box></draw:frame><draw:frame draw:style-name="gr399" draw:text-style-name="P91" svg:width="2.116cm" svg:height="1.227cm" svg:x="14.684cm" svg:y="0.123cm"><draw:text-box><text:p text:style-name="P90"><text:span text:style-name="T45">Želja za prihvaćanjem 49</text:span></text:p></draw:text-box></draw:frame></draw:g></text:p>
        <text:p text:style-name="P51">Mišljenja o tome u kojoj mjeri kvalifikacije strukovnog obrazovanja i osposobljavanja dovode do radnih mjesta koja doprinose zelenoj tranziciji razlikuju se ovisno o sociodemografskim čimbenicima i čimbenicima stajališta, kako slijedi. </text:p>
        <text:p text:style-name="StyleDefautDecale05Sauf1">■ Ispitanici koji smatraju da je strukovno obrazovanje i osposobljavanje pozitivno ocijenjeno u njihovoj zemlji vjerojatnije će smatrati da kvalifikacije u strukovnom obrazovanju i osposobljavanju dovode do radnih mjesta koja doprinose zelenoj tranziciji (69 % u odnosu na 53 %). </text:p>
        <text:p text:style-name="StyleDefautDecale05Sauf1">■ Postoje neke razlike između društveno-profesionalnih kategorija: radnici u bijelom ovratniku najvjerojatnije vjeruju da kvalifikacije u SOO-u dovode do radnih mjesta koja doprinose zelenoj tranziciji (67 %), u usporedbi sa 60 % rukovoditelja i umirovljenih ispitanika. </text:p>
        <text:p text:style-name="StyleDefautDecale05Sauf1">■ Ispitanici čije je obrazovanje završilo u dobi od 16 godina ili kasnije vjerojatnije će misliti da strukovno obrazovanje i osposobljavanje dovodi do radnih mjesta koja doprinose zelenoj tranziciji od onih čije je obrazovanje završilo u dobi od 15 godina ili ranije (64 % naspram 58 %). </text:p>
        <text:p text:style-name="StyleDefautDecale05Sauf1">■ Postoji razlika u subjektivnoj urbanizaciji, pri čemu se 66 % ispitanika u velikim gradovima slaže s izjavom u usporedbi sa 61 % ispitanika u ruralnim područjima ili selima. </text:p>
        <text:p text:style-name="StyleDefautDecale05Sauf1">■ Razlike prema dobi su samo marginalne. Dogovor da strukovno obrazovanje i osposobljavanje dovodi do radnih mjesta koja doprinose zelenoj tranziciji najjači je u dobnim skupinama od 15 do 24 godine i od 40 do 54 godine (65 %), nakon čega slijedi skupina od 25 do 39 godina (64 %). Najniža je u skupini od 55+ (61 %). </text:p>
        <text:p text:style-name="Standard"/>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13">QB8.5 Recite mi u kojoj se mjeri slažete ili ne slažete sa svakom od sljedećih izjava: Kvalifikacije za IVET dovode do radnih mjesta koja doprinose zelenoj tranziciji (%-EU)</text:p>
            </table:table-cell>
            <table:covered-table-cell/>
            <table:covered-table-cell/>
            <table:covered-table-cell/>
          </table:table-row>
          <table:table-row>
            <table:table-cell table:style-name="Tableau6.A1" office:value-type="string">
              <text:p text:style-name="P10"/>
            </table:table-cell>
            <table:table-cell table:style-name="Tableau6.A1" office:value-type="string">
              <text:p text:style-name="P17">Ukupno „suglasnost”</text:p>
            </table:table-cell>
            <table:table-cell table:style-name="Tableau6.A1" office:value-type="string">
              <text:p text:style-name="P17">Ukupno „nesuglasnost” </text:p>
            </table:table-cell>
            <table:table-cell table:style-name="Tableau6.A1" office:value-type="string">
              <text:p text:style-name="P17">♪ Ne znam ♪</text:p>
            </table:table-cell>
          </table:table-row>
          <table:table-row>
            <table:table-cell table:style-name="Tableau6.A1" office:value-type="string">
              <text:p text:style-name="P13">EU-27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Spol</text:p>
            </table:table-cell>
            <table:covered-table-cell/>
            <table:covered-table-cell/>
            <table:covered-table-cell/>
          </table:table-row>
          <table:table-row>
            <table:table-cell table:style-name="Tableau6.A1" office:value-type="string">
              <text:p text:style-name="P13">Čovjek </text:p>
            </table:table-cell>
            <table:table-cell table:style-name="Tableau6.B3" office:value-type="float" office:value="64">
              <text:p text:style-name="P22">64</text:p>
            </table:table-cell>
            <table:table-cell table:style-name="Tableau6.B3" office:value-type="float" office:value="21">
              <text:p text:style-name="P22">21</text:p>
            </table:table-cell>
            <table:table-cell table:style-name="Tableau6.B3" office:value-type="float" office:value="15">
              <text:p text:style-name="P22">15</text:p>
            </table:table-cell>
          </table:table-row>
          <table:table-row>
            <table:table-cell table:style-name="Tableau6.A1" office:value-type="string">
              <text:p text:style-name="P13">Žena </text:p>
            </table:table-cell>
            <table:table-cell table:style-name="Tableau6.B3" office:value-type="float" office:value="62">
              <text:p text:style-name="P22">62</text:p>
            </table:table-cell>
            <table:table-cell table:style-name="Tableau6.B3" office:value-type="float" office:value="21">
              <text:p text:style-name="P22">21</text:p>
            </table:table-cell>
            <table:table-cell table:style-name="Tableau6.B3" office:value-type="float" office:value="17">
              <text:p text:style-name="P22">17</text:p>
            </table:table-cell>
          </table:table-row>
          <table:table-row>
            <table:table-cell table:style-name="Tableau6.A4" table:number-columns-spanned="4" office:value-type="string">
              <text:p text:style-name="P27">Dob</text:p>
            </table:table-cell>
            <table:covered-table-cell/>
            <table:covered-table-cell/>
            <table:covered-table-cell/>
          </table:table-row>
          <table:table-row>
            <table:table-cell table:style-name="Tableau6.A1" office:value-type="string">
              <text:p text:style-name="P13">15-24 </text:p>
            </table:table-cell>
            <table:table-cell table:style-name="Tableau6.B3" office:value-type="float" office:value="65">
              <text:p text:style-name="P22">65</text:p>
            </table:table-cell>
            <table:table-cell table:style-name="Tableau6.B3" office:value-type="float" office:value="25">
              <text:p text:style-name="P22">25</text:p>
            </table:table-cell>
            <table:table-cell table:style-name="Tableau6.B3" office:value-type="float" office:value="10">
              <text:p text:style-name="P22">10</text:p>
            </table:table-cell>
          </table:table-row>
          <table:table-row>
            <table:table-cell table:style-name="Tableau6.A1" office:value-type="string">
              <text:p text:style-name="P13">25-39 </text:p>
            </table:table-cell>
            <table:table-cell table:style-name="Tableau6.B3" office:value-type="float" office:value="64">
              <text:p text:style-name="P22">64</text:p>
            </table:table-cell>
            <table:table-cell table:style-name="Tableau6.B3" office:value-type="float" office:value="24">
              <text:p text:style-name="P22">24</text:p>
            </table:table-cell>
            <table:table-cell table:style-name="Tableau6.B3" office:value-type="float" office:value="12">
              <text:p text:style-name="P22">12</text:p>
            </table:table-cell>
          </table:table-row>
          <table:table-row>
            <table:table-cell table:style-name="Tableau6.A1" office:value-type="string">
              <text:p text:style-name="P13">40-54 </text:p>
            </table:table-cell>
            <table:table-cell table:style-name="Tableau6.B3" office:value-type="float" office:value="65">
              <text:p text:style-name="P22">65</text:p>
            </table:table-cell>
            <table:table-cell table:style-name="Tableau6.B3" office:value-type="float" office:value="21">
              <text:p text:style-name="P22">21</text:p>
            </table:table-cell>
            <table:table-cell table:style-name="Tableau6.B3" office:value-type="float" office:value="14">
              <text:p text:style-name="P22">14</text:p>
            </table:table-cell>
          </table:table-row>
          <table:table-row>
            <table:table-cell table:style-name="Tableau6.A1" office:value-type="string">
              <text:p text:style-name="P13">&gt;=55</text:p>
            </table:table-cell>
            <table:table-cell table:style-name="Tableau6.B3" office:value-type="float" office:value="61">
              <text:p text:style-name="P22">61</text:p>
            </table:table-cell>
            <table:table-cell table:style-name="Tableau6.B3" office:value-type="float" office:value="18">
              <text:p text:style-name="P22">18</text:p>
            </table:table-cell>
            <table:table-cell table:style-name="Tableau6.B3" office:value-type="float" office:value="21">
              <text:p text:style-name="P22">21</text:p>
            </table:table-cell>
          </table:table-row>
          <table:table-row>
            <table:table-cell table:style-name="Tableau6.A4" table:number-columns-spanned="4" office:value-type="string">
              <text:p text:style-name="P27">Obrazovanje (kraj)</text:p>
            </table:table-cell>
            <table:covered-table-cell/>
            <table:covered-table-cell/>
            <table:covered-table-cell/>
          </table:table-row>
          <table:table-row>
            <table:table-cell table:style-name="Tableau6.A1" office:value-type="string">
              <text:p text:style-name="P13">&lt;=-15</text:p>
            </table:table-cell>
            <table:table-cell table:style-name="Tableau6.B3" office:value-type="float" office:value="58">
              <text:p text:style-name="P22">58</text:p>
            </table:table-cell>
            <table:table-cell table:style-name="Tableau6.B3" office:value-type="float" office:value="16">
              <text:p text:style-name="P22">16</text:p>
            </table:table-cell>
            <table:table-cell table:style-name="Tableau6.B3" office:value-type="float" office:value="26">
              <text:p text:style-name="P22">26</text:p>
            </table:table-cell>
          </table:table-row>
          <table:table-row>
            <table:table-cell table:style-name="Tableau6.A1" office:value-type="string">
              <text:p text:style-name="P13">16-19 </text:p>
            </table:table-cell>
            <table:table-cell table:style-name="Tableau6.B3" office:value-type="float" office:value="64">
              <text:p text:style-name="P22">64</text:p>
            </table:table-cell>
            <table:table-cell table:style-name="Tableau6.B3" office:value-type="float" office:value="20">
              <text:p text:style-name="P22">20</text:p>
            </table:table-cell>
            <table:table-cell table:style-name="Tableau6.B3" office:value-type="float" office:value="16">
              <text:p text:style-name="P22">16</text:p>
            </table:table-cell>
          </table:table-row>
          <table:table-row>
            <table:table-cell table:style-name="Tableau6.A1" office:value-type="string">
              <text:p text:style-name="P13">&gt;=20</text:p>
            </table:table-cell>
            <table:table-cell table:style-name="Tableau6.B3" office:value-type="float" office:value="64">
              <text:p text:style-name="P22">64</text:p>
            </table:table-cell>
            <table:table-cell table:style-name="Tableau6.B3" office:value-type="float" office:value="23">
              <text:p text:style-name="P22">23</text:p>
            </table:table-cell>
            <table:table-cell table:style-name="Tableau6.B3" office:value-type="float" office:value="13">
              <text:p text:style-name="P22">13</text:p>
            </table:table-cell>
          </table:table-row>
          <table:table-row>
            <table:table-cell table:style-name="Tableau6.A1" office:value-type="string">
              <text:p text:style-name="P13">Još uvijek studiram </text:p>
            </table:table-cell>
            <table:table-cell table:style-name="Tableau6.B3" office:value-type="float" office:value="63">
              <text:p text:style-name="P22">63</text:p>
            </table:table-cell>
            <table:table-cell table:style-name="Tableau6.B3" office:value-type="float" office:value="24">
              <text:p text:style-name="P22">24</text:p>
            </table:table-cell>
            <table:table-cell table:style-name="Tableau6.B3" office:value-type="float" office:value="13">
              <text:p text:style-name="P22">13</text:p>
            </table:table-cell>
          </table:table-row>
          <table:table-row>
            <table:table-cell table:style-name="Tableau6.A4" table:number-columns-spanned="4" office:value-type="string">
              <text:p text:style-name="P27">Socioprofesionalna kategorija</text:p>
            </table:table-cell>
            <table:covered-table-cell/>
            <table:covered-table-cell/>
            <table:covered-table-cell/>
          </table:table-row>
          <table:table-row>
            <table:table-cell table:style-name="Tableau6.A1" office:value-type="string">
              <text:p text:style-name="P13">Samozaposlena osoba </text:p>
            </table:table-cell>
            <table:table-cell table:style-name="Tableau6.B3" office:value-type="float" office:value="65">
              <text:p text:style-name="P22">65</text:p>
            </table:table-cell>
            <table:table-cell table:style-name="Tableau6.B3" office:value-type="float" office:value="22">
              <text:p text:style-name="P22">22</text:p>
            </table:table-cell>
            <table:table-cell table:style-name="Tableau6.B3" office:value-type="float" office:value="13">
              <text:p text:style-name="P22">13</text:p>
            </table:table-cell>
          </table:table-row>
          <table:table-row>
            <table:table-cell table:style-name="Tableau6.A1" office:value-type="string">
              <text:p text:style-name="P13">Upravitelji </text:p>
            </table:table-cell>
            <table:table-cell table:style-name="Tableau6.B3" office:value-type="float" office:value="60">
              <text:p text:style-name="P22">60</text:p>
            </table:table-cell>
            <table:table-cell table:style-name="Tableau6.B3" office:value-type="float" office:value="24">
              <text:p text:style-name="P22">24</text:p>
            </table:table-cell>
            <table:table-cell table:style-name="Tableau6.B3" office:value-type="float" office:value="16">
              <text:p text:style-name="P22">16</text:p>
            </table:table-cell>
          </table:table-row>
          <table:table-row>
            <table:table-cell table:style-name="Tableau6.A1" office:value-type="string">
              <text:p text:style-name="P13">Ostali bijeli ovratnici </text:p>
            </table:table-cell>
            <table:table-cell table:style-name="Tableau6.B3" office:value-type="float" office:value="67">
              <text:p text:style-name="P22">67</text:p>
            </table:table-cell>
            <table:table-cell table:style-name="Tableau6.B3" office:value-type="float" office:value="21">
              <text:p text:style-name="P22">21</text:p>
            </table:table-cell>
            <table:table-cell table:style-name="Tableau6.B3" office:value-type="float" office:value="12">
              <text:p text:style-name="P22">12</text:p>
            </table:table-cell>
          </table:table-row>
          <table:table-row>
            <table:table-cell table:style-name="Tableau6.A1" office:value-type="string">
              <text:p text:style-name="P13">Ručni radnici </text:p>
            </table:table-cell>
            <table:table-cell table:style-name="Tableau6.B3" office:value-type="float" office:value="66">
              <text:p text:style-name="P22">66</text:p>
            </table:table-cell>
            <table:table-cell table:style-name="Tableau6.B3" office:value-type="float" office:value="21">
              <text:p text:style-name="P22">21</text:p>
            </table:table-cell>
            <table:table-cell table:style-name="Tableau6.B3" office:value-type="float" office:value="13">
              <text:p text:style-name="P22">13</text:p>
            </table:table-cell>
          </table:table-row>
          <table:table-row>
            <table:table-cell table:style-name="Tableau6.A1" office:value-type="string">
              <text:p text:style-name="P13">Kućni ljubimci </text:p>
            </table:table-cell>
            <table:table-cell table:style-name="Tableau6.B3" office:value-type="float" office:value="64">
              <text:p text:style-name="P22">64</text:p>
            </table:table-cell>
            <table:table-cell table:style-name="Tableau6.B3" office:value-type="float" office:value="17">
              <text:p text:style-name="P22">17</text:p>
            </table:table-cell>
            <table:table-cell table:style-name="Tableau6.B3" office:value-type="float" office:value="19">
              <text:p text:style-name="P22">19</text:p>
            </table:table-cell>
          </table:table-row>
          <table:table-row>
            <table:table-cell table:style-name="Tableau6.A1" office:value-type="string">
              <text:p text:style-name="P13">Nezaposleni </text:p>
            </table:table-cell>
            <table:table-cell table:style-name="Tableau6.B3" office:value-type="float" office:value="61">
              <text:p text:style-name="P22">61</text:p>
            </table:table-cell>
            <table:table-cell table:style-name="Tableau6.B3" office:value-type="float" office:value="22">
              <text:p text:style-name="P22">22</text:p>
            </table:table-cell>
            <table:table-cell table:style-name="Tableau6.B3" office:value-type="float" office:value="17">
              <text:p text:style-name="P22">17</text:p>
            </table:table-cell>
          </table:table-row>
          <table:table-row>
            <table:table-cell table:style-name="Tableau6.A1" office:value-type="string">
              <text:p text:style-name="P13">U mirovini </text:p>
            </table:table-cell>
            <table:table-cell table:style-name="Tableau6.B3" office:value-type="float" office:value="60">
              <text:p text:style-name="P22">60</text:p>
            </table:table-cell>
            <table:table-cell table:style-name="Tableau6.B3" office:value-type="float" office:value="17">
              <text:p text:style-name="P22">17</text:p>
            </table:table-cell>
            <table:table-cell table:style-name="Tableau6.B3" office:value-type="float" office:value="23">
              <text:p text:style-name="P22">23</text:p>
            </table:table-cell>
          </table:table-row>
          <table:table-row>
            <table:table-cell table:style-name="Tableau6.A1" office:value-type="string">
              <text:p text:style-name="P13">Studenti </text:p>
            </table:table-cell>
            <table:table-cell table:style-name="Tableau6.B3" office:value-type="float" office:value="63">
              <text:p text:style-name="P22">63</text:p>
            </table:table-cell>
            <table:table-cell table:style-name="Tableau6.B3" office:value-type="float" office:value="26">
              <text:p text:style-name="P22">26</text:p>
            </table:table-cell>
            <table:table-cell table:style-name="Tableau6.B3" office:value-type="float" office:value="11">
              <text:p text:style-name="P22">11</text:p>
            </table:table-cell>
          </table:table-row>
          <table:table-row>
            <table:table-cell table:style-name="Tableau6.A4" table:number-columns-spanned="4" office:value-type="string">
              <text:p text:style-name="P27">Subjektivna urbanizacija</text:p>
            </table:table-cell>
            <table:covered-table-cell/>
            <table:covered-table-cell/>
            <table:covered-table-cell/>
          </table:table-row>
          <table:table-row>
            <table:table-cell table:style-name="Tableau6.A1" office:value-type="string">
              <text:p text:style-name="P13">Ruralno područje ili selo </text:p>
            </table:table-cell>
            <table:table-cell table:style-name="Tableau6.B3" office:value-type="float" office:value="61">
              <text:p text:style-name="P22">61</text:p>
            </table:table-cell>
            <table:table-cell table:style-name="Tableau6.B3" office:value-type="float" office:value="21">
              <text:p text:style-name="P22">21</text:p>
            </table:table-cell>
            <table:table-cell table:style-name="Tableau6.B3" office:value-type="float" office:value="18">
              <text:p text:style-name="P22">18</text:p>
            </table:table-cell>
          </table:table-row>
          <table:table-row>
            <table:table-cell table:style-name="Tableau6.A1" office:value-type="string">
              <text:p text:style-name="P13">Gradić male ili srednje veličine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1" office:value-type="string">
              <text:p text:style-name="P13">Veliki grad </text:p>
            </table:table-cell>
            <table:table-cell table:style-name="Tableau6.B3" office:value-type="float" office:value="66">
              <text:p text:style-name="P22">66</text:p>
            </table:table-cell>
            <table:table-cell table:style-name="Tableau6.B3" office:value-type="float" office:value="20">
              <text:p text:style-name="P22">20</text:p>
            </table:table-cell>
            <table:table-cell table:style-name="Tableau6.B3" office:value-type="float" office:value="14">
              <text:p text:style-name="P22">14</text:p>
            </table:table-cell>
          </table:table-row>
          <table:table-row>
            <table:table-cell table:style-name="Tableau6.A4" table:number-columns-spanned="4" office:value-type="string">
              <text:p text:style-name="P27">Percepcija IVET-a u (Naša zemlja)</text:p>
            </table:table-cell>
            <table:covered-table-cell/>
            <table:covered-table-cell/>
            <table:covered-table-cell/>
          </table:table-row>
          <table:table-row>
            <table:table-cell table:style-name="Tableau6.A1" office:value-type="string">
              <text:p text:style-name="P13">Pozitivno </text:p>
            </table:table-cell>
            <table:table-cell table:style-name="Tableau6.B3" office:value-type="float" office:value="69">
              <text:p text:style-name="P22">69</text:p>
            </table:table-cell>
            <table:table-cell table:style-name="Tableau6.B3" office:value-type="float" office:value="18">
              <text:p text:style-name="P22">18</text:p>
            </table:table-cell>
            <table:table-cell table:style-name="Tableau6.B3" office:value-type="float" office:value="13">
              <text:p text:style-name="P22">13</text:p>
            </table:table-cell>
          </table:table-row>
          <table:table-row>
            <table:table-cell table:style-name="Tableau6.A1" office:value-type="string">
              <text:p text:style-name="P13">Negativan </text:p>
            </table:table-cell>
            <table:table-cell table:style-name="Tableau6.B3" office:value-type="float" office:value="53">
              <text:p text:style-name="P22">53</text:p>
            </table:table-cell>
            <table:table-cell table:style-name="Tableau6.B3" office:value-type="float" office:value="31">
              <text:p text:style-name="P22">3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6.A1" office:value-type="string">
              <text:p text:style-name="P13">Da </text:p>
            </table:table-cell>
            <table:table-cell table:style-name="Tableau6.B3" office:value-type="float" office:value="63">
              <text:p text:style-name="P22">63</text:p>
            </table:table-cell>
            <table:table-cell table:style-name="Tableau6.B3" office:value-type="float" office:value="22">
              <text:p text:style-name="P22">22</text:p>
            </table:table-cell>
            <table:table-cell table:style-name="Tableau6.B3" office:value-type="float" office:value="15">
              <text:p text:style-name="P22">15</text:p>
            </table:table-cell>
          </table:table-row>
          <table:table-row>
            <table:table-cell table:style-name="Tableau6.A1" office:value-type="string">
              <text:p text:style-name="P13">Ne </text:p>
            </table:table-cell>
            <table:table-cell table:style-name="Tableau6.B3" office:value-type="float" office:value="63">
              <text:p text:style-name="P22">63</text:p>
            </table:table-cell>
            <table:table-cell table:style-name="Tableau6.B3" office:value-type="float" office:value="20">
              <text:p text:style-name="P22">20</text:p>
            </table:table-cell>
            <table:table-cell table:style-name="Tableau6.B3" office:value-type="float" office:value="17">
              <text:p text:style-name="P22">17</text:p>
            </table:table-cell>
          </table:table-row>
        </table:table>
        <text:p text:style-name="P57"/>
      </text:section>
      <text:h text:style-name="P86" text:outline-level="1"><text:bookmark-start text:name="__RefHeading___Toc215568_2930363814"/>II. Percepcija javnosti o kvaliteti i načinima strukovnog obrazovanja i osposobljavanja <text:bookmark-end text:name="__RefHeading___Toc215568_2930363814"/></text:h>
      <text:p text:style-name="Text_20_body"/>
      <text:p text:style-name="Standard"/>
      <text:section text:style-name="Sect2" text:name="Section4">
        <text:h text:style-name="P87" text:outline-level="2"><text:bookmark-start text:name="__RefHeading___Toc215570_2930363814"/>1. Cjelokupni pregled strukovnog obrazovanja i osposobljavanja u zemlji <text:bookmark-end text:name="__RefHeading___Toc215570_2930363814"/></text:h>
        <text:p text:style-name="StyleDefaut11maigre">Dvije trećine građana EU-a smatra da se strukovno obrazovanje i osposobljavanje u njihovoj zemlji vidi u pozitivnom svjetlu </text:p>
        <text:p text:style-name="Standard">Širom Europske unije 67 % građana EU-a smatra da je strukovno obrazovanje i osposobljavanje u pozitivnom svjetlu u njihovoj zemlji, uključujući 10 % onih koji kažu vrlo pozitivno, a 57 % prilično pozitivno.<text:note text:id="ftn16" text:note-class="footnote"><text:note-citation>16</text:note-citation><text:note-body><text:p text:style-name="Footnote">QB6. Što mislite, kako se gleda na inicijalno strukovno obrazovanje i osposobljavanje u (Naša zemlja)? </text:p></text:note-body></text:note> Otprilike tri od deset ispitanika smatra da se strukovno obrazovanje i osposobljavanje smatra negativnim, od čega 27 % prilično negativnim, a 2 % vrlo negativnim. Ti su rezultati tijekom vremena relativno stabilni. U istraživanju Cedefopa iz 2016. (EU28) 67 % ispitanika izjavilo je da više sekundarno strukovno obrazovanje i osposobljavanje ima pozitivnu sliku u njihovoj zemlji,<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Tekst pitanja razlikuje se od trenutačne ankete: Pitanje 15.: „Biste li rekli da danas strukovno obrazovanje u višem sekundarnom obrazovanju za osobe u dobi od 16 do 18 godina ima pozitivnu ili negativnu sliku u vašoj zemlji?” </text:p></text:note-body></text:note> a 71 % ispitanika u istraživanju Eurobarometra iz 2011. o strukovnom obrazovanju i osposobljavanju (EU27) također se složilo.<text:note text:id="ftn18" text:note-class="footnote"><text:note-citation>18</text:note-citation><text:note-body><text:p text:style-name="P68"><text:a xlink:type="simple" xlink:href="https://europa.eu/eurobarometer/surveys/detail/999" text:style-name="Internet_20_link" text:visited-style-name="Visited_20_Internet_20_Link">https://europa.eu/eurobarometer/surveys/detail/999.</text:a> Tekst pitanja razlikuje se od trenutačne ankete i u njemu se upotrebljava pojam „SOO” bez razlikovanja početnog i trajnog SOO-a. QA9: „Mislite li da strukovno obrazovanje i osposobljavanje ima vrlo pozitivnu, prilično pozitivnu, prilično negativnu ili vrlo negativnu sliku u (Naša zemlja)?”</text:p></text:note-body></text:note> </text:p>
        <text:p text:style-name="Standard"><draw:g text:anchor-type="paragraph" draw:z-index="10" draw:name="Forme7" draw:style-name="gr1"><draw:frame draw:style-name="gr378" draw:text-style-name="P89" svg:width="15.093cm" svg:height="6.608cm" svg:x="0.092cm" svg:y="3.286cm"><draw:image xlink:href="Pictures/10000000000005450000026916AE5F4EEB1656FD.png" xlink:type="simple" xlink:show="embed" xlink:actuate="onLoad" draw:mime-type="image/png"><text:p/></draw:image></draw:frame><draw:frame draw:style-name="gr379" draw:text-style-name="P91" svg:width="14.384cm" svg:height="0.593cm" svg:x="0.184cm" svg:y="2.91cm"><draw:text-box><text:p text:style-name="P90"><text:span text:style-name="T45">QB6. Što mislite, kako se gleda na inicijalno strukovno obrazovanje i osposobljavanje u (Naša zemlja)? (%) </text:span></text:p></draw:text-box></draw:frame><draw:g draw:style-name="gr4"><draw:frame draw:style-name="gr380" draw:text-style-name="P89" svg:width="13.47cm" svg:height="0.897cm" svg:x="0.369cm" svg:y="9.893cm"><draw:image xlink:href="Pictures/100000000000022300000022902E68B765C34830.png" xlink:type="simple" xlink:show="embed" xlink:actuate="onLoad" draw:mime-type="image/png"><text:p/></draw:image></draw:frame><draw:frame draw:style-name="gr381" draw:text-style-name="P91" svg:width="2.793cm" svg:height="0.606cm" svg:x="0.808cm" svg:y="10.056cm"><draw:text-box><text:p text:style-name="P95"><text:span text:style-name="T45">vrlo pozitivno</text:span></text:p></draw:text-box></draw:frame><draw:frame draw:style-name="gr382" draw:text-style-name="P91" svg:width="2.73cm" svg:height="0.578cm" svg:x="3.886cm" svg:y="10.108cm"><draw:text-box><text:p text:style-name="P95"><text:span text:style-name="T45">Prilično pozitivno</text:span></text:p></draw:text-box></draw:frame><draw:frame draw:style-name="gr383" draw:text-style-name="P91" svg:width="3.135cm" svg:height="0.604cm" svg:x="6.901cm" svg:y="10.05cm"><draw:text-box><text:p text:style-name="P95"><text:span text:style-name="T45">Prilično negativno</text:span></text:p></draw:text-box></draw:frame><draw:frame draw:style-name="gr384" draw:text-style-name="P91" svg:width="3.331cm" svg:height="0.606cm" svg:x="10.19cm" svg:y="10.036cm"><draw:text-box><text:p text:style-name="P95"><text:span text:style-name="T45">vrlo negativno</text:span></text:p></draw:text-box></draw:frame><draw:frame draw:style-name="gr385" draw:text-style-name="P91" svg:width="2.407cm" svg:height="0.643cm" svg:x="13.748cm" svg:y="10.036cm"><draw:text-box><text:p text:style-name="P95"><text:span text:style-name="T45">Ne znam</text:span></text:p></draw:text-box></draw:frame></draw:g></draw:g><draw:g text:anchor-type="paragraph" draw:z-index="9" draw:name="Forme6" draw:style-name="gr1"><draw:frame draw:style-name="gr386" draw:text-style-name="P89" svg:width="5.439cm" svg:height="5.785cm" svg:x="10.268cm" svg:y="-4.524cm"><draw:image xlink:href="Pictures/10000000000001E7000002016D0CD36994D96C29.png" xlink:type="simple" xlink:show="embed" xlink:actuate="onLoad" draw:mime-type="image/png"><text:p/></draw:image></draw:frame><draw:frame draw:style-name="gr387" draw:text-style-name="P91" svg:width="7.781cm" svg:height="1.227cm" svg:x="9.1cm" svg:y="-5.983cm"><draw:text-box><text:p text:style-name="P90"><text:span text:style-name="T45">Pitanje 6.: Što mislite, kako se gleda na inicijalno strukovno obrazovanje i osposobljavanje u (Naša zemlja)? (EU27) (%) </text:span></text:p></draw:text-box></draw:frame><draw:frame draw:style-name="gr388" draw:text-style-name="P91" svg:width="2.504cm" svg:height="0.902cm" svg:x="13.753cm" svg:y="-4.798cm"><draw:text-box><text:p text:style-name="P90"><text:span text:style-name="T45">Vrlo pozitivno 10</text:span></text:p></draw:text-box></draw:frame><draw:frame draw:style-name="gr389" draw:text-style-name="P97" svg:width="2.375cm" svg:height="0.578cm" svg:x="11.257cm" svg:y="-5.175cm"><draw:text-box><text:p text:style-name="P96"><text:span text:style-name="T45">Ne znam 4</text:span></text:p></draw:text-box></draw:frame><draw:frame draw:style-name="gr390" draw:text-style-name="P94" svg:width="2.442cm" svg:height="0.902cm" svg:x="9.682cm" svg:y="-4.671cm"><draw:text-box><text:p text:style-name="P93"><text:span text:style-name="T45">Vrlo negativno 2</text:span></text:p></draw:text-box></draw:frame><draw:frame draw:style-name="gr391" draw:text-style-name="P94" svg:width="1.858cm" svg:height="1.227cm" svg:x="8.733cm" svg:y="-3.612cm"><draw:text-box><text:p text:style-name="P93"><text:span text:style-name="T45">Prilično negativno 27</text:span></text:p></draw:text-box></draw:frame><draw:frame draw:style-name="gr392" draw:text-style-name="P97" svg:width="1.816cm" svg:height="1.227cm" svg:x="14.49cm" svg:y="0.653cm"><draw:text-box><text:p text:style-name="P96"><text:span text:style-name="T45">Prilično pozitivno 57</text:span></text:p></draw:text-box></draw:frame></draw:g>U trenutačnom istraživanju percepcija strukovnog obrazovanja i osposobljavanja znatno se razlikuje među državama članicama EU-a. Najviše pozitivne percepcije zabilježene su u Njemačkoj (82 %), Austriji i Poljskoj (81 %), Hrvatskoj (77 %) te Litvi i Malti (76 %). Percepcija je najmanje pozitivna u Belgiji i Nizozemskoj (44 %), Francuskoj (50 %) i Švedskoj (56 %). </text:p>
        <text:p text:style-name="Standard"/>
        <text:p text:style-name="Standard"/>
        <text:p text:style-name="P51"><draw:g text:anchor-type="paragraph" draw:z-index="11" draw:name="Forme8" draw:style-name="gr1"><draw:frame draw:style-name="gr376" draw:text-style-name="P89" svg:width="16.102cm" svg:height="13.424cm" svg:x="0cm" svg:y="0.967cm"><draw:image xlink:href="Pictures/100000000000048F000003CD9AC14196A640288D.png" xlink:type="simple" xlink:show="embed" xlink:actuate="onLoad" draw:mime-type="image/png"><text:p/></draw:image></draw:frame><draw:frame draw:style-name="gr377" draw:text-style-name="P91" svg:width="14.008cm" svg:height="0.902cm" svg:x="1.526cm" svg:y="0.002cm"><draw:text-box><text:p text:style-name="P90"><text:span text:style-name="T45">Pitanje 6.: Što mislite, kako se gleda na inicijalno strukovno obrazovanje i osposobljavanje u (Naša zemlja)? Ukupno „pozitivno” (EU27) (%) </text:span></text:p></draw:text-box></draw:frame></draw:g></text:p>
        <text:p text:style-name="Standard"/>
        <text:p text:style-name="P51">Kad je riječ o načinu na koji se gleda na početno strukovno obrazovanje i osposobljavanje, postoje neke sociodemografske razlike i razlike u stavovima među Europljanima, kako slijedi. </text:p>
        <text:p text:style-name="StyleDefautDecale05Sauf1">■ Pozitivna percepcija strukovnog obrazovanja i osposobljavanja mnogo je raširenija među ispitanicima koji smatraju da učenici dobivaju dovoljno informacija o mogućnostima strukovnog obrazovanja i osposobljavanja (81 %) nego među onima koji smatraju da učenici ne dobivaju dovoljno informacija (42 %). </text:p>
        <text:p text:style-name="StyleDefautDecale05Sauf1">■ Vjerojatnije je da će oni koji vjeruju da strukovno obrazovanje i osposobljavanje nudi visokokvalitetno učenje pozitivno ocijeniti strukovno obrazovanje i osposobljavanje (76 %) nego oni koji to ne smatraju (42 %). </text:p>
        <text:p text:style-name="StyleDefautDecale05Sauf1">■ Ispitanici koji vjeruju da strukovno obrazovanje i osposobljavanje dovodi do dobro plaćenih radnih mjesta imaju veću vjerojatnost da će prijaviti pozitivnu percepciju strukovnog obrazovanja i osposobljavanja (76 %) od onih koji to ne čine (50 %). </text:p>
        <text:p text:style-name="StyleDefautDecale05Sauf1">■ Postoje neke značajne razlike između društveno-profesionalnih kategorija: osobe u kućanstvu, umirovljenici i fizički radnici najvjerojatnije će reći da se početno strukovno obrazovanje i osposobljavanje smatra pozitivnim (69 – 70 %) u usporedbi sa 60 % nezaposlenih ispitanika. </text:p>
        <text:p text:style-name="StyleDefautDecale05Sauf1">■ Ispitanici u dobi od 55 i više godina najvjerojatnije će imati pozitivnu predodžbu o strukovnom obrazovanju i osposobljavanju (68 %), dok ta brojka iznosi 61 % među ispitanicima u dobi od 15 do 24 godine. </text:p>
        <text:p text:style-name="StyleDefautDecale05Sauf1">■ Ispitanici koji su završili obrazovanje u dobi od 16 do 19 godina najvjerojatnije će misliti da strukovno obrazovanje i osposobljavanje ima pozitivnu sliku (70 %), u usporedbi sa 64 % ispitanika koji su studirali do dobi od 20 ili više godina. </text:p>
        <text:p text:style-name="StyleDefautDecale05Sauf1">■ Ljudi koji vjeruju da je SOO povezan sa STEM ‑ prikladniji za muškarce osjetno su pozitivniji u pogledu SOO-a od onih koji to ne smatraju (72 % u usporedbi sa 61 %). </text:p>
        <text:p text:style-name="StyleDefautDecale05Sauf1">■ Razlike po spolu su zanemarive. </text:p>
        <text:p text:style-name="Standard"/>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25">QB6 Što mislite, kako se gleda na INITIALNO strukovno obrazovanje i osposobljavanje u (NAŠOJ ZEMLJI)?(%-EU)</text:p>
            </table:table-cell>
            <table:covered-table-cell/>
            <table:covered-table-cell/>
            <table:covered-table-cell/>
          </table:table-row>
          <table:table-row>
            <table:table-cell table:style-name="Tableau7.A1" office:value-type="string">
              <text:p text:style-name="P5"/>
            </table:table-cell>
            <table:table-cell table:style-name="Tableau7.A1" office:value-type="string">
              <text:p text:style-name="P3">Ukupno „pozitivno”</text:p>
            </table:table-cell>
            <table:table-cell table:style-name="Tableau7.A1" office:value-type="string">
              <text:p text:style-name="P3">Ukupno „negativno” </text:p>
            </table:table-cell>
            <table:table-cell table:style-name="Tableau7.A1" office:value-type="string">
              <text:p text:style-name="P3">♪ Ne znam ♪</text:p>
            </table:table-cell>
          </table:table-row>
          <table:table-row>
            <table:table-cell table:style-name="Tableau7.A1" office:value-type="string">
              <text:p text:style-name="P25">EU-27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Spol</text:p>
            </table:table-cell>
            <table:covered-table-cell/>
            <table:covered-table-cell/>
            <table:covered-table-cell/>
          </table:table-row>
          <table:table-row>
            <table:table-cell table:style-name="Tableau7.A1" office:value-type="string">
              <text:p text:style-name="P25">Čovjek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Žena </text:p>
            </table:table-cell>
            <table:table-cell table:style-name="Tableau7.B3" office:value-type="float" office:value="66">
              <text:p text:style-name="P6">66</text:p>
            </table:table-cell>
            <table:table-cell table:style-name="Tableau7.B3" office:value-type="float" office:value="29">
              <text:p text:style-name="P6">29</text:p>
            </table:table-cell>
            <table:table-cell table:style-name="Tableau7.B3" office:value-type="float" office:value="5">
              <text:p text:style-name="P6">5</text:p>
            </table:table-cell>
          </table:table-row>
          <table:table-row>
            <table:table-cell table:style-name="Tableau7.A4" table:number-columns-spanned="4" office:value-type="string">
              <text:p text:style-name="P33">Dob</text:p>
            </table:table-cell>
            <table:covered-table-cell/>
            <table:covered-table-cell/>
            <table:covered-table-cell/>
          </table:table-row>
          <table:table-row>
            <table:table-cell table:style-name="Tableau7.A1" office:value-type="string">
              <text:p text:style-name="P25">15-24 </text:p>
            </table:table-cell>
            <table:table-cell table:style-name="Tableau7.B3" office:value-type="float" office:value="61">
              <text:p text:style-name="P6">61</text:p>
            </table:table-cell>
            <table:table-cell table:style-name="Tableau7.B3" office:value-type="float" office:value="36">
              <text:p text:style-name="P6">36</text:p>
            </table:table-cell>
            <table:table-cell table:style-name="Tableau7.B3" office:value-type="float" office:value="3">
              <text:p text:style-name="P6">3</text:p>
            </table:table-cell>
          </table:table-row>
          <table:table-row>
            <table:table-cell table:style-name="Tableau7.A1" office:value-type="string">
              <text:p text:style-name="P25">25-39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40-54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gt;=55</text:p>
            </table:table-cell>
            <table:table-cell table:style-name="Tableau7.B3" office:value-type="float" office:value="68">
              <text:p text:style-name="P6">68</text:p>
            </table:table-cell>
            <table:table-cell table:style-name="Tableau7.B3" office:value-type="float" office:value="26">
              <text:p text:style-name="P6">26</text:p>
            </table:table-cell>
            <table:table-cell table:style-name="Tableau7.B3" office:value-type="float" office:value="6">
              <text:p text:style-name="P6">6</text:p>
            </table:table-cell>
          </table:table-row>
          <table:table-row>
            <table:table-cell table:style-name="Tableau7.A4" table:number-columns-spanned="4" office:value-type="string">
              <text:p text:style-name="P33">Obrazovanje (kraj)</text:p>
            </table:table-cell>
            <table:covered-table-cell/>
            <table:covered-table-cell/>
            <table:covered-table-cell/>
          </table:table-row>
          <table:table-row>
            <table:table-cell table:style-name="Tableau7.A1" office:value-type="string">
              <text:p text:style-name="P25">&lt;=-15</text:p>
            </table:table-cell>
            <table:table-cell table:style-name="Tableau7.B3" office:value-type="float" office:value="69">
              <text:p text:style-name="P6">69</text:p>
            </table:table-cell>
            <table:table-cell table:style-name="Tableau7.B3" office:value-type="float" office:value="21">
              <text:p text:style-name="P6">21</text:p>
            </table:table-cell>
            <table:table-cell table:style-name="Tableau7.B3" office:value-type="float" office:value="10">
              <text:p text:style-name="P6">10</text:p>
            </table:table-cell>
          </table:table-row>
          <table:table-row>
            <table:table-cell table:style-name="Tableau7.A1" office:value-type="string">
              <text:p text:style-name="P25">16-19 </text:p>
            </table:table-cell>
            <table:table-cell table:style-name="Tableau7.B3" office:value-type="float" office:value="70">
              <text:p text:style-name="P6">70</text:p>
            </table:table-cell>
            <table:table-cell table:style-name="Tableau7.B3" office:value-type="float" office:value="26">
              <text:p text:style-name="P6">26</text:p>
            </table:table-cell>
            <table:table-cell table:style-name="Tableau7.B3" office:value-type="float" office:value="4">
              <text:p text:style-name="P6">4</text:p>
            </table:table-cell>
          </table:table-row>
          <table:table-row>
            <table:table-cell table:style-name="Tableau7.A1" office:value-type="string">
              <text:p text:style-name="P25">&gt;=20</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Još uvijek studiram </text:p>
            </table:table-cell>
            <table:table-cell table:style-name="Tableau7.B3" office:value-type="float" office:value="60">
              <text:p text:style-name="P6">60</text:p>
            </table:table-cell>
            <table:table-cell table:style-name="Tableau7.B3" office:value-type="float" office:value="36">
              <text:p text:style-name="P6">36</text:p>
            </table:table-cell>
            <table:table-cell table:style-name="Tableau7.B3" office:value-type="float" office:value="4">
              <text:p text:style-name="P6">4</text:p>
            </table:table-cell>
          </table:table-row>
          <table:table-row>
            <table:table-cell table:style-name="Tableau7.A4" table:number-columns-spanned="4" office:value-type="string">
              <text:p text:style-name="P33">Socioprofesionalna kategorija</text:p>
            </table:table-cell>
            <table:covered-table-cell/>
            <table:covered-table-cell/>
            <table:covered-table-cell/>
          </table:table-row>
          <table:table-row>
            <table:table-cell table:style-name="Tableau7.A1" office:value-type="string">
              <text:p text:style-name="P25">Samozaposlena osoba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Upravitelji </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Ostali bijeli ovratnici </text:p>
            </table:table-cell>
            <table:table-cell table:style-name="Tableau7.B3" office:value-type="float" office:value="68">
              <text:p text:style-name="P6">68</text:p>
            </table:table-cell>
            <table:table-cell table:style-name="Tableau7.B3" office:value-type="float" office:value="30">
              <text:p text:style-name="P6">30</text:p>
            </table:table-cell>
            <table:table-cell table:style-name="Tableau7.B3" office:value-type="float" office:value="2">
              <text:p text:style-name="P6">2</text:p>
            </table:table-cell>
          </table:table-row>
          <table:table-row>
            <table:table-cell table:style-name="Tableau7.A1" office:value-type="string">
              <text:p text:style-name="P25">Ručni radnici </text:p>
            </table:table-cell>
            <table:table-cell table:style-name="Tableau7.B3" office:value-type="float" office:value="69">
              <text:p text:style-name="P6">69</text:p>
            </table:table-cell>
            <table:table-cell table:style-name="Tableau7.B3" office:value-type="float" office:value="27">
              <text:p text:style-name="P6">27</text:p>
            </table:table-cell>
            <table:table-cell table:style-name="Tableau7.B3" office:value-type="float" office:value="4">
              <text:p text:style-name="P6">4</text:p>
            </table:table-cell>
          </table:table-row>
          <table:table-row>
            <table:table-cell table:style-name="Tableau7.A1" office:value-type="string">
              <text:p text:style-name="P25">Kućni ljubimci </text:p>
            </table:table-cell>
            <table:table-cell table:style-name="Tableau7.B3" office:value-type="float" office:value="70">
              <text:p text:style-name="P6">70</text:p>
            </table:table-cell>
            <table:table-cell table:style-name="Tableau7.B3" office:value-type="float" office:value="25">
              <text:p text:style-name="P6">25</text:p>
            </table:table-cell>
            <table:table-cell table:style-name="Tableau7.B3" office:value-type="float" office:value="5">
              <text:p text:style-name="P6">5</text:p>
            </table:table-cell>
          </table:table-row>
          <table:table-row>
            <table:table-cell table:style-name="Tableau7.A1" office:value-type="string">
              <text:p text:style-name="P25">Nezaposleni </text:p>
            </table:table-cell>
            <table:table-cell table:style-name="Tableau7.B3" office:value-type="float" office:value="60">
              <text:p text:style-name="P6">60</text:p>
            </table:table-cell>
            <table:table-cell table:style-name="Tableau7.B3" office:value-type="float" office:value="35">
              <text:p text:style-name="P6">35</text:p>
            </table:table-cell>
            <table:table-cell table:style-name="Tableau7.B3" office:value-type="float" office:value="5">
              <text:p text:style-name="P6">5</text:p>
            </table:table-cell>
          </table:table-row>
          <table:table-row>
            <table:table-cell table:style-name="Tableau7.A1" office:value-type="string">
              <text:p text:style-name="P25">U mirovini </text:p>
            </table:table-cell>
            <table:table-cell table:style-name="Tableau7.B3" office:value-type="float" office:value="69">
              <text:p text:style-name="P6">69</text:p>
            </table:table-cell>
            <table:table-cell table:style-name="Tableau7.B3" office:value-type="float" office:value="24">
              <text:p text:style-name="P6">24</text:p>
            </table:table-cell>
            <table:table-cell table:style-name="Tableau7.B3" office:value-type="float" office:value="7">
              <text:p text:style-name="P6">7</text:p>
            </table:table-cell>
          </table:table-row>
          <table:table-row>
            <table:table-cell table:style-name="Tableau7.A1" office:value-type="string">
              <text:p text:style-name="P25">Studenti </text:p>
            </table:table-cell>
            <table:table-cell table:style-name="Tableau7.B3" office:value-type="float" office:value="62">
              <text:p text:style-name="P6">62</text:p>
            </table:table-cell>
            <table:table-cell table:style-name="Tableau7.B3" office:value-type="float" office:value="35">
              <text:p text:style-name="P6">35</text:p>
            </table:table-cell>
            <table:table-cell table:style-name="Tableau7.B3" office:value-type="float" office:value="3">
              <text:p text:style-name="P6">3</text:p>
            </table:table-cell>
          </table:table-row>
          <table:table-row>
            <table:table-cell table:style-name="Tableau7.A4" table:number-columns-spanned="4" office:value-type="string">
              <text:p text:style-name="P33">Subjektivna urbanizacija</text:p>
            </table:table-cell>
            <table:covered-table-cell/>
            <table:covered-table-cell/>
            <table:covered-table-cell/>
          </table:table-row>
          <table:table-row>
            <table:table-cell table:style-name="Tableau7.A1" office:value-type="string">
              <text:p text:style-name="P25">Ruralno područje ili selo </text:p>
            </table:table-cell>
            <table:table-cell table:style-name="Tableau7.B3" office:value-type="float" office:value="69">
              <text:p text:style-name="P6">69</text:p>
            </table:table-cell>
            <table:table-cell table:style-name="Tableau7.B3" office:value-type="float" office:value="26">
              <text:p text:style-name="P6">26</text:p>
            </table:table-cell>
            <table:table-cell table:style-name="Tableau7.B3" office:value-type="float" office:value="5">
              <text:p text:style-name="P6">5</text:p>
            </table:table-cell>
          </table:table-row>
          <table:table-row>
            <table:table-cell table:style-name="Tableau7.A1" office:value-type="string">
              <text:p text:style-name="P25">Gradić male ili srednje veličine </text:p>
            </table:table-cell>
            <table:table-cell table:style-name="Tableau7.B3" office:value-type="float" office:value="65">
              <text:p text:style-name="P6">65</text:p>
            </table:table-cell>
            <table:table-cell table:style-name="Tableau7.B3" office:value-type="float" office:value="31">
              <text:p text:style-name="P6">31</text:p>
            </table:table-cell>
            <table:table-cell table:style-name="Tableau7.B3" office:value-type="float" office:value="4">
              <text:p text:style-name="P6">4</text:p>
            </table:table-cell>
          </table:table-row>
          <table:table-row>
            <table:table-cell table:style-name="Tableau7.A1" office:value-type="string">
              <text:p text:style-name="P25">Veliki grad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Ikada pohađao inicijalno strukovno obrazovanje (viša srednja škola)</text:p>
            </table:table-cell>
            <table:covered-table-cell/>
            <table:covered-table-cell/>
            <table:covered-table-cell/>
          </table:table-row>
          <table:table-row>
            <table:table-cell table:style-name="Tableau7.A1" office:value-type="string">
              <text:p text:style-name="P25">Da </text:p>
            </table:table-cell>
            <table:table-cell table:style-name="Tableau7.B3" office:value-type="float" office:value="72">
              <text:p text:style-name="P6">72</text:p>
            </table:table-cell>
            <table:table-cell table:style-name="Tableau7.B3" office:value-type="float" office:value="25">
              <text:p text:style-name="P6">25</text:p>
            </table:table-cell>
            <table:table-cell table:style-name="Tableau7.B3" office:value-type="float" office:value="3">
              <text:p text:style-name="P6">3</text:p>
            </table:table-cell>
          </table:table-row>
          <table:table-row>
            <table:table-cell table:style-name="Tableau7.A1" office:value-type="string">
              <text:p text:style-name="P25">Ne </text:p>
            </table:table-cell>
            <table:table-cell table:style-name="Tableau7.B3" office:value-type="float" office:value="62">
              <text:p text:style-name="P6">62</text:p>
            </table:table-cell>
            <table:table-cell table:style-name="Tableau7.B3" office:value-type="float" office:value="32">
              <text:p text:style-name="P6">32</text:p>
            </table:table-cell>
            <table:table-cell table:style-name="Tableau7.B3" office:value-type="float" office:value="6">
              <text:p text:style-name="P6">6</text:p>
            </table:table-cell>
          </table:table-row>
        </table:table>
        <text:p text:style-name="Standard"/>
        <text:h text:style-name="P87" text:outline-level="2"><text:bookmark-start text:name="__RefHeading___Toc215572_2930363814"/>2. Kvaliteta učenja <text:bookmark-end text:name="__RefHeading___Toc215572_2930363814"/></text:h>
        <text:p text:style-name="StyleDefaut11maigre">Otprilike tri četvrtine građana EU-a tvrdi da strukovno obrazovanje i osposobljavanje nudi visokokvalitetno učenje </text:p>
        <text:p text:style-name="Standard">Diljem Europske unije 73 % ispitanika slaže se s izjavom da strukovno obrazovanje i osposobljavanje nudi visokokvalitetno učenje, uključujući 19 % ispitanika koji se snažno slažu i 54 % onih koji se obično slažu.<text:note text:id="ftn19" text:note-class="footnote"><text:note-citation>19</text:note-citation><text:note-body><text:p text:style-name="Footnote">QB7.1. Navedite u kojoj se mjeri slažete ili ne slažete sa svakom od sljedećih izjava: SOO nudi visokokvalitetno učenje. </text:p></text:note-body></text:note> Samo 18% ne slaže se, a 9% ne zna. </text:p>
        <text:p text:style-name="Standard">U istraživanju Eurobarometra iz 2011. o strukovnom obrazovanju i osposobljavanju (EU27) 75 % ispitanika izjavilo je da strukovno obrazovanje<text:note text:id="ftn20" text:note-class="footnote"><text:note-citation>20</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i u njemu se upotrebljava pojam „SOO” bez razlikovanja početnog i trajnog SOO-a. QA10.1: „Molimo vas da mi kažete u kojoj se mjeri slažete ili ne slažete sa svakom od sljedećih izjava. Strukovno obrazovanje i osposobljavanje nudi visokokvalitetno učenje.” </text:p></text:note-body></text:note> i osposobljavanje nudi visokokvalitetno učenje, što je usko odraz rezultata tog posebnog istraživanja Eurobarometra. </text:p>
        <text:p text:style-name="Standard">U trenutačnom istraživanju stajališta se razlikuju među državama članicama, pri čemu su najviše razine sporazuma zabilježene u Irskoj (84 %), Španjolskoj i Danskoj (82 %) te Malti (81 %). Najniže razine zabilježene su u Rumunjskoj (56 %), Luksemburgu (62 %) te Bugarskoj i Finskoj (64 %). U svim državama članicama najmanje polovina ispitanika slaže se da strukovno obrazovanje i osposobljavanje nudi visokokvalitetno učenje. </text:p>
        <text:p text:style-name="Standard">Znatan udio ispitanika odgovorio je „ne znam”, s najvišim stopama u Portugalu i Luksemburgu (obje 16 %). </text:p>
        <text:p text:style-name="Standard"><draw:g text:anchor-type="paragraph" draw:z-index="12" draw:name="Forme9" draw:style-name="gr1"><draw:frame draw:style-name="gr369" draw:text-style-name="P89" svg:width="4.839cm" svg:height="5.428cm" svg:x="10.755cm" svg:y="-7.911cm"><draw:image xlink:href="Pictures/10000000000001E700000213B6109411327796E7.png" xlink:type="simple" xlink:show="embed" xlink:actuate="onLoad" draw:mime-type="image/png"><text:p/></draw:image></draw:frame><draw:frame draw:style-name="gr370" draw:text-style-name="P91" svg:width="8.434cm" svg:height="1.227cm" svg:x="8.802cm" svg:y="-9.596cm"><draw:text-box><text:p text:style-name="P90"><text:span text:style-name="T45">Pitanje B7.1.: Navedite u kojoj se mjeri slažete ili ne slažete sa svakom od sljedećih izjava: - IVET nudi visokokvalitetno učenje (EU27) (%) </text:span></text:p></draw:text-box></draw:frame><draw:frame draw:style-name="gr371" draw:text-style-name="P99" svg:width="2.527cm" svg:height="0.578cm" svg:x="10.303cm" svg:y="-8.372cm"><draw:text-box><text:p text:style-name="P93"><text:span text:style-name="T45">Ne znam 9</text:span></text:p></draw:text-box></draw:frame><draw:frame draw:style-name="gr372" draw:text-style-name="P99" svg:width="3.264cm" svg:height="0.902cm" svg:x="8.961cm" svg:y="-7.797cm"><draw:text-box><text:p text:style-name="P93"><text:span text:style-name="T45">Uopće se ne slažem 2</text:span></text:p></draw:text-box></draw:frame><draw:frame draw:style-name="gr373" draw:text-style-name="P99" svg:width="2.102cm" svg:height="1.227cm" svg:x="8.67cm" svg:y="-6.83cm"><draw:text-box><text:p text:style-name="P93"><text:span text:style-name="T45">Želja za neslaganjem 16</text:span></text:p></draw:text-box></draw:frame><draw:frame draw:style-name="gr374" draw:text-style-name="P100" svg:width="2.818cm" svg:height="0.669cm" svg:x="13.544cm" svg:y="-7.98cm"><draw:text-box><text:p text:style-name="P90"><text:span text:style-name="T45">Slažem se sa 19</text:span></text:p></draw:text-box></draw:frame><draw:frame draw:style-name="gr375" draw:text-style-name="P100" svg:width="3.735cm" svg:height="0.578cm" svg:x="11.956cm" svg:y="-2.599cm"><draw:text-box><text:p text:style-name="P90"><text:span text:style-name="T45">Slažem se s 54</text:span></text:p></draw:text-box></draw:frame></draw:g></text:p>
        <text:p text:style-name="Standard"/>
        <text:p text:style-name="Standard"><draw:g text:anchor-type="paragraph" draw:z-index="13" draw:name="Forme10" draw:style-name="gr1"><draw:frame draw:style-name="gr361" draw:text-style-name="P89" svg:width="16.537cm" svg:height="7.571cm" svg:x="0.228cm" svg:y="-0.13cm"><draw:image xlink:href="Pictures/10000000000005590000027325238147A4E7155C.png" xlink:type="simple" xlink:show="embed" xlink:actuate="onLoad" draw:mime-type="image/png"><text:p/></draw:image></draw:frame><draw:frame draw:style-name="gr362" draw:text-style-name="P91" svg:width="16.394cm" svg:height="0.902cm" svg:x="0cm" svg:y="-0.961cm"><draw:text-box><text:p text:style-name="P90"><text:span text:style-name="T45">QB7.1. Recite mi u kojoj se mjeri slažete ili ne slažete s ead1 od 111a sljedećih izjava:— IVET nudi visokokvalitetno učenje (%) </text:span></text:p></draw:text-box></draw:frame><draw:g draw:style-name="gr4"><draw:frame draw:style-name="gr363" draw:text-style-name="P89" svg:width="14.098cm" svg:height="0.959cm" svg:x="0.543cm" svg:y="7.476cm"><draw:image xlink:href="Pictures/100000000000022300000022902E68B765C34830.png" xlink:type="simple" xlink:show="embed" xlink:actuate="onLoad" draw:mime-type="image/png"><text:p/></draw:image></draw:frame><draw:frame draw:style-name="gr364" draw:text-style-name="P91" svg:width="2.924cm" svg:height="0.648cm" svg:x="1.004cm" svg:y="7.65cm"><draw:text-box><text:p text:style-name="P95"><text:span text:style-name="T45">Čvrsto se slažem</text:span></text:p></draw:text-box></draw:frame><draw:frame draw:style-name="gr365" draw:text-style-name="P91" svg:width="2.857cm" svg:height="0.59cm" svg:x="4.013cm" svg:y="7.627cm"><draw:text-box><text:p text:style-name="P95"><text:span text:style-name="T45">Želi se složiti</text:span></text:p></draw:text-box></draw:frame><draw:frame draw:style-name="gr366" draw:text-style-name="P91" svg:width="3.282cm" svg:height="0.646cm" svg:x="7.195cm" svg:y="7.671cm"><draw:text-box><text:p text:style-name="P95"><text:span text:style-name="T45">Želja za neslaganjem</text:span></text:p></draw:text-box></draw:frame><draw:frame draw:style-name="gr367" draw:text-style-name="P91" svg:width="3.484cm" svg:height="0.646cm" svg:x="10.823cm" svg:y="7.629cm"><draw:text-box><text:p text:style-name="P95"><text:span text:style-name="T45">Snažno se ne slažem</text:span></text:p></draw:text-box></draw:frame><draw:frame draw:style-name="gr368" draw:text-style-name="P91" svg:width="2.52cm" svg:height="0.687cm" svg:x="14.545cm" svg:y="7.629cm"><draw:text-box><text:p text:style-name="P95"><text:span text:style-name="T45">Ne znam</text:span></text:p></draw:text-box></draw:frame></draw:g></draw:g></text:p>
        <text:p text:style-name="P51">Mišljenja o tome u kojoj mjeri strukovno obrazovanje i osposobljavanje nudi visokokvalitetno učenje razlikuju se ovisno o sociodemografskim čimbenicima i čimbenicima stajališta, kako slijedi. </text:p>
        <text:p text:style-name="StyleDefautDecale05Sauf1">■ Ispitanici koji vide SOO u pozitivnom svjetlu vjerojatnije će se složiti: 82 % onih koji navode da se strukovno obrazovanje i osposobljavanje u njihovoj zemlji smatra pozitivnim slaže se s tom izjavom, u usporedbi s 56 % onih koji navode da se ona smatra negativnom. </text:p>
        <text:p text:style-name="StyleDefautDecale05Sauf1">■ Stajalište da strukovno obrazovanje i osposobljavanje nudi visokokvalitetno učenje raširenije je među ispitanicima koji smatraju da ljudi dobivaju dovoljno informacija o mogućnostima strukovnog obrazovanja i osposobljavanja (82 %) nego među onima koji smatraju da to ne čine (61 %). </text:p>
        <text:p text:style-name="StyleDefautDecale05Sauf1">■ Postoje neke značajne razlike između društveno-profesionalnih kategorija, pri čemu će se fizički radnici najvjerojatnije složiti da strukovno obrazovanje i osposobljavanje nudi visokokvalitetno učenje (75 %) u usporedbi sa 68 % učenika. </text:p>
        <text:p text:style-name="StyleDefautDecale05Sauf1">■ Subjektivna urbanizacija povezana je i s različitim odgovorima jer se 76 % ispitanika u ruralnim područjima ili selima slaže s tom izjavom u usporedbi sa 70 % ispitanika u malim ili srednjim gradovima. </text:p>
        <text:p text:style-name="StyleDefautDecale05Sauf1">■ Postoje manje razlike prema dobi. Ispitanici u dobi od 40 do 55 godina najvjerojatnije će se složiti da strukovno obrazovanje i osposobljavanje nudi visokokvalitetno učenje (74 %). Ta se brojka blago smanjuje na 73 % među osobama u dobi od 55 godina i starijima, 72 % među osobama u dobi od 25 do 39 godina i 69 % među ispitanicima u dobi od 15 do 24 godine. </text:p>
        <text:p text:style-name="StyleDefautDecale05Sauf1">■ Dob na kraju obrazovanja također igra malu ulogu. Uvjerenje da strukovno obrazovanje i osposobljavanje nudi visokokvalitetno učenje najviše je među ispitanicima koji su završili obrazovanje u dobi od 16 do 19 godina (74 %), u usporedbi sa 73 % onih koji su završili obrazovanje u dobi od 20 godina ili kasnije i 71 % onih koji su završili obrazovanje u dobi od 15 godina ili mlađi. </text:p>
        <text:p text:style-name="StyleDefautDecale05Sauf1">■ Ispitanici koji preporučuju strukovno srednjoškolsko obrazovanje vjerojatnije će se složiti s izjavom (77 %) nego oni koji preporučuju opće srednjoškolsko obrazovanje (70 %). </text:p>
        <text:p text:style-name="StyleDefautDecale05Sauf1">■ Ispitanici koji su sami pohađali SOO vjerojatnije će se složiti da SOO nudi visokokvalitetno učenje (76 %) od onih koji to nisu (70 %). </text:p>
        <text:p text:style-name="StyleDefautDecale05Sauf1">■ Razlike u percepciji po spolu su zanemarive. </text:p>
        <text:p text:style-name="Standard"/>
        <text:p text:style-name="P67"/>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13">QB7.1 Recite mi u kojoj se mjeri slažete ili ne slažete sa svakom od sljedećih izjava: IVET nudi visokokvalitetno učenje (%-EU)</text:p>
            </table:table-cell>
            <table:covered-table-cell/>
            <table:covered-table-cell/>
            <table:covered-table-cell/>
          </table:table-row>
          <table:table-row>
            <table:table-cell table:style-name="Tableau8.A1" office:value-type="string">
              <text:p text:style-name="P10"/>
            </table:table-cell>
            <table:table-cell table:style-name="Tableau8.A1" office:value-type="string">
              <text:p text:style-name="P17">Ukupno „suglasnost”</text:p>
            </table:table-cell>
            <table:table-cell table:style-name="Tableau8.A1" office:value-type="string">
              <text:p text:style-name="P17">Ukupno „nesuglasnost” </text:p>
            </table:table-cell>
            <table:table-cell table:style-name="Tableau8.A1" office:value-type="string">
              <text:p text:style-name="P17">♪ Ne znam ♪</text:p>
            </table:table-cell>
          </table:table-row>
          <table:table-row>
            <table:table-cell table:style-name="Tableau8.A1" office:value-type="string">
              <text:p text:style-name="P13">EU-27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Spol</text:p>
            </table:table-cell>
            <table:covered-table-cell/>
            <table:covered-table-cell/>
            <table:covered-table-cell/>
          </table:table-row>
          <table:table-row>
            <table:table-cell table:style-name="Tableau8.A1" office:value-type="string">
              <text:p text:style-name="P13">Čovjek </text:p>
            </table:table-cell>
            <table:table-cell table:style-name="Tableau8.B3" office:value-type="float" office:value="72">
              <text:p text:style-name="P22">72</text:p>
            </table:table-cell>
            <table:table-cell table:style-name="Tableau8.B3" office:value-type="float" office:value="19">
              <text:p text:style-name="P22">19</text:p>
            </table:table-cell>
            <table:table-cell table:style-name="Tableau8.B3" office:value-type="float" office:value="9">
              <text:p text:style-name="P22">9</text:p>
            </table:table-cell>
          </table:table-row>
          <table:table-row>
            <table:table-cell table:style-name="Tableau8.A1" office:value-type="string">
              <text:p text:style-name="P13">Žena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Dob</text:p>
            </table:table-cell>
            <table:covered-table-cell/>
            <table:covered-table-cell/>
            <table:covered-table-cell/>
          </table:table-row>
          <table:table-row>
            <table:table-cell table:style-name="Tableau8.A1" office:value-type="string">
              <text:p text:style-name="P13">15-24 </text:p>
            </table:table-cell>
            <table:table-cell table:style-name="Tableau8.B3" office:value-type="float" office:value="69">
              <text:p text:style-name="P22">69</text:p>
            </table:table-cell>
            <table:table-cell table:style-name="Tableau8.B3" office:value-type="float" office:value="24">
              <text:p text:style-name="P22">24</text:p>
            </table:table-cell>
            <table:table-cell table:style-name="Tableau8.B3" office:value-type="float" office:value="7">
              <text:p text:style-name="P22">7</text:p>
            </table:table-cell>
          </table:table-row>
          <table:table-row>
            <table:table-cell table:style-name="Tableau8.A1" office:value-type="string">
              <text:p text:style-name="P13">25-39 </text:p>
            </table:table-cell>
            <table:table-cell table:style-name="Tableau8.B3" office:value-type="float" office:value="72">
              <text:p text:style-name="P22">72</text:p>
            </table:table-cell>
            <table:table-cell table:style-name="Tableau8.B3" office:value-type="float" office:value="21">
              <text:p text:style-name="P22">21</text:p>
            </table:table-cell>
            <table:table-cell table:style-name="Tableau8.B3" office:value-type="float" office:value="7">
              <text:p text:style-name="P22">7</text:p>
            </table:table-cell>
          </table:table-row>
          <table:table-row>
            <table:table-cell table:style-name="Tableau8.A1" office:value-type="string">
              <text:p text:style-name="P13">40-54 </text:p>
            </table:table-cell>
            <table:table-cell table:style-name="Tableau8.B3" office:value-type="float" office:value="74">
              <text:p text:style-name="P22">74</text:p>
            </table:table-cell>
            <table:table-cell table:style-name="Tableau8.B3" office:value-type="float" office:value="19">
              <text:p text:style-name="P22">19</text:p>
            </table:table-cell>
            <table:table-cell table:style-name="Tableau8.B3" office:value-type="float" office:value="7">
              <text:p text:style-name="P22">7</text:p>
            </table:table-cell>
          </table:table-row>
          <table:table-row>
            <table:table-cell table:style-name="Tableau8.A1" office:value-type="string">
              <text:p text:style-name="P13">&gt;=55</text:p>
            </table:table-cell>
            <table:table-cell table:style-name="Tableau8.B3" office:value-type="float" office:value="73">
              <text:p text:style-name="P22">73</text:p>
            </table:table-cell>
            <table:table-cell table:style-name="Tableau8.B3" office:value-type="float" office:value="16">
              <text:p text:style-name="P22">16</text:p>
            </table:table-cell>
            <table:table-cell table:style-name="Tableau8.B3" office:value-type="float" office:value="11">
              <text:p text:style-name="P22">11</text:p>
            </table:table-cell>
          </table:table-row>
          <table:table-row>
            <table:table-cell table:style-name="Tableau8.A4" table:number-columns-spanned="4" office:value-type="string">
              <text:p text:style-name="P27">Obrazovanje (kraj)</text:p>
            </table:table-cell>
            <table:covered-table-cell/>
            <table:covered-table-cell/>
            <table:covered-table-cell/>
          </table:table-row>
          <table:table-row>
            <table:table-cell table:style-name="Tableau8.A1" office:value-type="string">
              <text:p text:style-name="P13">&lt;=-15</text:p>
            </table:table-cell>
            <table:table-cell table:style-name="Tableau8.B3" office:value-type="float" office:value="71">
              <text:p text:style-name="P22">71</text:p>
            </table:table-cell>
            <table:table-cell table:style-name="Tableau8.B3" office:value-type="float" office:value="15">
              <text:p text:style-name="P22">15</text:p>
            </table:table-cell>
            <table:table-cell table:style-name="Tableau8.B3" office:value-type="float" office:value="14">
              <text:p text:style-name="P22">14</text:p>
            </table:table-cell>
          </table:table-row>
          <table:table-row>
            <table:table-cell table:style-name="Tableau8.A1" office:value-type="string">
              <text:p text:style-name="P13">16-19 </text:p>
            </table:table-cell>
            <table:table-cell table:style-name="Tableau8.B3" office:value-type="float" office:value="74">
              <text:p text:style-name="P22">74</text:p>
            </table:table-cell>
            <table:table-cell table:style-name="Tableau8.B3" office:value-type="float" office:value="18">
              <text:p text:style-name="P22">18</text:p>
            </table:table-cell>
            <table:table-cell table:style-name="Tableau8.B3" office:value-type="float" office:value="8">
              <text:p text:style-name="P22">8</text:p>
            </table:table-cell>
          </table:table-row>
          <table:table-row>
            <table:table-cell table:style-name="Tableau8.A1" office:value-type="string">
              <text:p text:style-name="P13">&gt;=20</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1" office:value-type="string">
              <text:p text:style-name="P13">Još uvijek studiram </text:p>
            </table:table-cell>
            <table:table-cell table:style-name="Tableau8.B3" office:value-type="float" office:value="67">
              <text:p text:style-name="P22">67</text:p>
            </table:table-cell>
            <table:table-cell table:style-name="Tableau8.B3" office:value-type="float" office:value="23">
              <text:p text:style-name="P22">23</text:p>
            </table:table-cell>
            <table:table-cell table:style-name="Tableau8.B3" office:value-type="float" office:value="10">
              <text:p text:style-name="P22">10</text:p>
            </table:table-cell>
          </table:table-row>
          <table:table-row>
            <table:table-cell table:style-name="Tableau8.A4" table:number-columns-spanned="4" office:value-type="string">
              <text:p text:style-name="P27">Socioprofesionalna kategorija</text:p>
            </table:table-cell>
            <table:covered-table-cell/>
            <table:covered-table-cell/>
            <table:covered-table-cell/>
          </table:table-row>
          <table:table-row>
            <table:table-cell table:style-name="Tableau8.A1" office:value-type="string">
              <text:p text:style-name="P13">Samozaposlena osoba </text:p>
            </table:table-cell>
            <table:table-cell table:style-name="Tableau8.B3" office:value-type="float" office:value="71">
              <text:p text:style-name="P22">71</text:p>
            </table:table-cell>
            <table:table-cell table:style-name="Tableau8.B3" office:value-type="float" office:value="21">
              <text:p text:style-name="P22">21</text:p>
            </table:table-cell>
            <table:table-cell table:style-name="Tableau8.B3" office:value-type="float" office:value="8">
              <text:p text:style-name="P22">8</text:p>
            </table:table-cell>
          </table:table-row>
          <table:table-row>
            <table:table-cell table:style-name="Tableau8.A1" office:value-type="string">
              <text:p text:style-name="P13">Upravitelji </text:p>
            </table:table-cell>
            <table:table-cell table:style-name="Tableau8.B3" office:value-type="float" office:value="72">
              <text:p text:style-name="P22">72</text:p>
            </table:table-cell>
            <table:table-cell table:style-name="Tableau8.B3" office:value-type="float" office:value="18">
              <text:p text:style-name="P22">18</text:p>
            </table:table-cell>
            <table:table-cell table:style-name="Tableau8.B3" office:value-type="float" office:value="10">
              <text:p text:style-name="P22">10</text:p>
            </table:table-cell>
          </table:table-row>
          <table:table-row>
            <table:table-cell table:style-name="Tableau8.A1" office:value-type="string">
              <text:p text:style-name="P13">Ostali bijeli ovratnici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1" office:value-type="string">
              <text:p text:style-name="P13">Ručni radnici </text:p>
            </table:table-cell>
            <table:table-cell table:style-name="Tableau8.B3" office:value-type="float" office:value="75">
              <text:p text:style-name="P22">75</text:p>
            </table:table-cell>
            <table:table-cell table:style-name="Tableau8.B3" office:value-type="float" office:value="19">
              <text:p text:style-name="P22">19</text:p>
            </table:table-cell>
            <table:table-cell table:style-name="Tableau8.B3" office:value-type="float" office:value="6">
              <text:p text:style-name="P22">6</text:p>
            </table:table-cell>
          </table:table-row>
          <table:table-row>
            <table:table-cell table:style-name="Tableau8.A1" office:value-type="string">
              <text:p text:style-name="P13">Kućni ljubimci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Nezaposleni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U mirovini </text:p>
            </table:table-cell>
            <table:table-cell table:style-name="Tableau8.B3" office:value-type="float" office:value="73">
              <text:p text:style-name="P22">73</text:p>
            </table:table-cell>
            <table:table-cell table:style-name="Tableau8.B3" office:value-type="float" office:value="15">
              <text:p text:style-name="P22">15</text:p>
            </table:table-cell>
            <table:table-cell table:style-name="Tableau8.B3" office:value-type="float" office:value="12">
              <text:p text:style-name="P22">12</text:p>
            </table:table-cell>
          </table:table-row>
          <table:table-row>
            <table:table-cell table:style-name="Tableau8.A1" office:value-type="string">
              <text:p text:style-name="P13">Studenti </text:p>
            </table:table-cell>
            <table:table-cell table:style-name="Tableau8.B3" office:value-type="float" office:value="68">
              <text:p text:style-name="P22">68</text:p>
            </table:table-cell>
            <table:table-cell table:style-name="Tableau8.B3" office:value-type="float" office:value="24">
              <text:p text:style-name="P22">24</text:p>
            </table:table-cell>
            <table:table-cell table:style-name="Tableau8.B3" office:value-type="float" office:value="8">
              <text:p text:style-name="P22">8</text:p>
            </table:table-cell>
          </table:table-row>
          <table:table-row>
            <table:table-cell table:style-name="Tableau8.A4" table:number-columns-spanned="4" office:value-type="string">
              <text:p text:style-name="P27">Subjektivna urbanizacija</text:p>
            </table:table-cell>
            <table:covered-table-cell/>
            <table:covered-table-cell/>
            <table:covered-table-cell/>
          </table:table-row>
          <table:table-row>
            <table:table-cell table:style-name="Tableau8.A1" office:value-type="string">
              <text:p text:style-name="P13">Ruralno područje ili selo </text:p>
            </table:table-cell>
            <table:table-cell table:style-name="Tableau8.B3" office:value-type="float" office:value="76">
              <text:p text:style-name="P22">76</text:p>
            </table:table-cell>
            <table:table-cell table:style-name="Tableau8.B3" office:value-type="float" office:value="16">
              <text:p text:style-name="P22">16</text:p>
            </table:table-cell>
            <table:table-cell table:style-name="Tableau8.B3" office:value-type="float" office:value="8">
              <text:p text:style-name="P22">8</text:p>
            </table:table-cell>
          </table:table-row>
          <table:table-row>
            <table:table-cell table:style-name="Tableau8.A1" office:value-type="string">
              <text:p text:style-name="P13">Gradić male ili srednje veličine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Veliki grad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4" table:number-columns-spanned="4" office:value-type="string">
              <text:p text:style-name="P27">Percepcija IVET-a u (Naša zemlja)</text:p>
            </table:table-cell>
            <table:covered-table-cell/>
            <table:covered-table-cell/>
            <table:covered-table-cell/>
          </table:table-row>
          <table:table-row>
            <table:table-cell table:style-name="Tableau8.A1" office:value-type="string">
              <text:p text:style-name="P13">Pozitivno </text:p>
            </table:table-cell>
            <table:table-cell table:style-name="Tableau8.B3" office:value-type="float" office:value="82">
              <text:p text:style-name="P22">82</text:p>
            </table:table-cell>
            <table:table-cell table:style-name="Tableau8.B3" office:value-type="float" office:value="12">
              <text:p text:style-name="P22">12</text:p>
            </table:table-cell>
            <table:table-cell table:style-name="Tableau8.B3" office:value-type="float" office:value="6">
              <text:p text:style-name="P22">6</text:p>
            </table:table-cell>
          </table:table-row>
          <table:table-row>
            <table:table-cell table:style-name="Tableau8.A1" office:value-type="string">
              <text:p text:style-name="P13">Negativan </text:p>
            </table:table-cell>
            <table:table-cell table:style-name="Tableau8.B3" office:value-type="float" office:value="56">
              <text:p text:style-name="P22">56</text:p>
            </table:table-cell>
            <table:table-cell table:style-name="Tableau8.B3" office:value-type="float" office:value="35">
              <text:p text:style-name="P22">35</text:p>
            </table:table-cell>
            <table:table-cell table:style-name="Tableau8.B3" office:value-type="float" office:value="9">
              <text:p text:style-name="P22">9</text:p>
            </table:table-cell>
          </table:table-row>
          <table:table-row>
            <table:table-cell table:style-name="Tableau8.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8.A1" office:value-type="string">
              <text:p text:style-name="P13">Da </text:p>
            </table:table-cell>
            <table:table-cell table:style-name="Tableau8.B3" office:value-type="float" office:value="76">
              <text:p text:style-name="P22">76</text:p>
            </table:table-cell>
            <table:table-cell table:style-name="Tableau8.B3" office:value-type="float" office:value="18">
              <text:p text:style-name="P22">18</text:p>
            </table:table-cell>
            <table:table-cell table:style-name="Tableau8.B3" office:value-type="float" office:value="6">
              <text:p text:style-name="P22">6</text:p>
            </table:table-cell>
          </table:table-row>
          <table:table-row>
            <table:table-cell table:style-name="Tableau8.A1" office:value-type="string">
              <text:p text:style-name="P13">Ne </text:p>
            </table:table-cell>
            <table:table-cell table:style-name="Tableau8.B3" office:value-type="float" office:value="70">
              <text:p text:style-name="P22">70</text:p>
            </table:table-cell>
            <table:table-cell table:style-name="Tableau8.B3" office:value-type="float" office:value="19">
              <text:p text:style-name="P22">19</text:p>
            </table:table-cell>
            <table:table-cell table:style-name="Tableau8.B3" office:value-type="float" office:value="11">
              <text:p text:style-name="P22">11</text:p>
            </table:table-cell>
          </table:table-row>
        </table:table>
        <text:p text:style-name="Standard"/>
        <text:h text:style-name="P87" text:outline-level="2"><text:bookmark-start text:name="__RefHeading___Toc215574_2930363814"/>3. Kvaliteta nastavnog osoblja <text:bookmark-end text:name="__RefHeading___Toc215574_2930363814"/></text:h>
        <text:p text:style-name="StyleDefaut11maigre">Otprilike četiri od pet građana EU-a izjavilo je da su nastavnici i predavači u strukovnom obrazovanju i osposobljavanju kompetentni </text:p>
        <text:p text:style-name="Standard">Diljem Europske unije 79 % građana EU-a smatra da su nastavnici i voditelji osposobljavanja u strukovnom obrazovanju i osposobljavanju kompetentni, uključujući 23 % onih koji se snažno slažu i 56 % onih koji se obično slažu.<text:note text:id="ftn21" text:note-class="footnote"><text:note-citation>21</text:note-citation><text:note-body><text:p text:style-name="Footnote">QB7.3. Navedite u kojoj se mjeri slažete ili ne slažete sa svakom od sljedećih izjava: Nastavnici i predavači u SOO-u su kompetentni. </text:p></text:note-body></text:note> Više od 1 od 10 ispitanika ne slaže se (13%), dok 8% ne zna. </text:p>
        <text:p text:style-name="Standard">Sporazum se s vremenom blago povećao. U istraživanju Eurobarometra iz 2011. o strukovnom obrazovanju i osposobljavanju (EU27) 76 % ispitanika složilo se da su nastavnici i voditelji osposobljavanja u strukovnom<text:note text:id="ftn22" text:note-class="footnote"><text:note-citation>22</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i u njemu se upotrebljava pojam „SOO” bez razlikovanja početnog i trajnog SOO-a. QA10.3.: „Molimo vas da mi kažete u kojoj se mjeri slažete ili ne slažete sa svakom od sljedećih izjava. Nastavnici i voditelji osposobljavanja u strukovnom obrazovanju i osposobljavanju kompetentni su.”</text:p></text:note-body></text:note> obrazovanju i osposobljavanju kompetentni. </text:p>
        <text:p text:style-name="Standard">U trenutačnom istraživanju stajališta se razlikuju među državama članicama, a najviše razine sporazuma zabilježene su u Austriji (86 %), Irskoj (84 %) i Cipru (83 %). Najniže razine zabilježene su u Rumunjskoj (64 %), Bugarskoj i Luksemburgu (72 %) te Nizozemskoj (73 %). U svim državama članicama najmanje šest od deset ispitanika smatra da su nastavnici i voditelji osposobljavanja u strukovnom obrazovanju i osposobljavanju kompetentni. </text:p>
        <text:p text:style-name="Standard"><draw:g text:anchor-type="paragraph" draw:z-index="14" draw:name="Forme11" draw:style-name="gr1"><draw:frame draw:style-name="gr354" draw:text-style-name="P89" svg:width="6.091cm" svg:height="6.626cm" svg:x="10.257cm" svg:y="-7.337cm"><draw:image xlink:href="Pictures/10000000000001D100000200177E002838688217.png" xlink:type="simple" xlink:show="embed" xlink:actuate="onLoad" draw:mime-type="image/png"><text:p/></draw:image></draw:frame><draw:frame draw:style-name="gr355" draw:text-style-name="P91" svg:width="7.797cm" svg:height="1.227cm" svg:x="9.017cm" svg:y="-8.722cm"><draw:text-box><text:p text:style-name="P90"><text:span text:style-name="T45">Pitanje B7.3.: Navedite u kojoj se mjeri slažete ili ne slažete sa svakom od sljedećih izjava: - Nastavnici i predavači u IVET-u osposobljeni su (EU27) (%} </text:span></text:p></draw:text-box></draw:frame><draw:frame draw:style-name="gr356" draw:text-style-name="P91" svg:width="1.983cm" svg:height="0.902cm" svg:x="10.799cm" svg:y="-7.727cm"><draw:text-box><text:p text:style-name="P90"><text:span text:style-name="T45">Ne znate 8</text:span></text:p></draw:text-box></draw:frame><draw:frame draw:style-name="gr357" draw:text-style-name="P94" svg:width="2.454cm" svg:height="0.902cm" svg:x="9.236cm" svg:y="-7.027cm"><draw:text-box><text:p text:style-name="P93"><text:span text:style-name="T45">Uopće se ne slažem 2</text:span></text:p></draw:text-box></draw:frame><draw:frame draw:style-name="gr358" draw:text-style-name="P94" svg:width="1.971cm" svg:height="1.227cm" svg:x="8.647cm" svg:y="-6.067cm"><draw:text-box><text:p text:style-name="P93"><text:span text:style-name="T45">Želja za neslaganjem 11</text:span></text:p></draw:text-box></draw:frame><draw:frame draw:style-name="gr359" draw:text-style-name="P91" svg:width="1.715cm" svg:height="0.902cm" svg:x="15.052cm" svg:y="-7.214cm"><draw:text-box><text:p text:style-name="P90"><text:span text:style-name="T45">Slažem se sa 23</text:span></text:p></draw:text-box></draw:frame><draw:frame draw:style-name="gr360" draw:text-style-name="P91" svg:width="3.223cm" svg:height="0.578cm" svg:x="11.406cm" svg:y="-0.615cm"><draw:text-box><text:p text:style-name="P90"><text:span text:style-name="T45">Slažem se sa 56</text:span></text:p></draw:text-box></draw:frame></draw:g><draw:g text:anchor-type="paragraph" draw:z-index="15" draw:name="Forme12" draw:style-name="gr1"><draw:frame draw:style-name="gr346" draw:text-style-name="P89" svg:width="17.119cm" svg:height="7.843cm" svg:x="0.113cm" svg:y="1.49cm"><draw:image xlink:href="Pictures/10000000000005470000026B0A0B940F4BB798D4.png" xlink:type="simple" xlink:show="embed" xlink:actuate="onLoad" draw:mime-type="image/png"><text:p/></draw:image></draw:frame><draw:frame draw:style-name="gr347" draw:text-style-name="P91" svg:width="16.581cm" svg:height="0.902cm" svg:x="0.492cm" svg:y="0.589cm"><draw:text-box><text:p text:style-name="P90"><text:span text:style-name="T45">QB7.3. Recite mi u kojoj se mjeri slažete ili ne slažete sa svakom od sljedećih izjava: - Nastavnici i predavači u IVET-u su kompetentni (%) </text:span></text:p></draw:text-box></draw:frame><draw:g draw:style-name="gr4"><draw:frame draw:style-name="gr348" draw:text-style-name="P89" svg:width="14.098cm" svg:height="0.959cm" svg:x="0.746cm" svg:y="9.389cm"><draw:image xlink:href="Pictures/100000000000022300000022902E68B765C34830.png" xlink:type="simple" xlink:show="embed" xlink:actuate="onLoad" draw:mime-type="image/png"><text:p/></draw:image></draw:frame><draw:frame draw:style-name="gr349" draw:text-style-name="P91" svg:width="2.924cm" svg:height="0.648cm" svg:x="1.207cm" svg:y="9.564cm"><draw:text-box><text:p text:style-name="P95"><text:span text:style-name="T45">Čvrsto se slažem</text:span></text:p></draw:text-box></draw:frame><draw:frame draw:style-name="gr350" draw:text-style-name="P91" svg:width="2.857cm" svg:height="0.59cm" svg:x="4.216cm" svg:y="9.541cm"><draw:text-box><text:p text:style-name="P95"><text:span text:style-name="T45">Želi se složiti</text:span></text:p></draw:text-box></draw:frame><draw:frame draw:style-name="gr351" draw:text-style-name="P91" svg:width="3.282cm" svg:height="0.646cm" svg:x="7.398cm" svg:y="9.583cm"><draw:text-box><text:p text:style-name="P95"><text:span text:style-name="T45">Želja za neslaganjem</text:span></text:p></draw:text-box></draw:frame><draw:frame draw:style-name="gr352" draw:text-style-name="P91" svg:width="3.484cm" svg:height="0.646cm" svg:x="11.026cm" svg:y="9.543cm"><draw:text-box><text:p text:style-name="P95"><text:span text:style-name="T45">Snažno se ne slažem</text:span></text:p></draw:text-box></draw:frame><draw:frame draw:style-name="gr353" draw:text-style-name="P91" svg:width="2.52cm" svg:height="0.687cm" svg:x="14.748cm" svg:y="9.543cm"><draw:text-box><text:p text:style-name="P95"><text:span text:style-name="T45">Ne znam</text:span></text:p></draw:text-box></draw:frame></draw:g></draw:g></text:p>
        <text:p text:style-name="Standard"/>
        <text:p text:style-name="P51">Mjera u kojoj se ispitanici slažu da su nastavnici i voditelji osposobljavanja u strukovnom obrazovanju i osposobljavanju kompetentni razlikuje se ovisno o sociodemografskim čimbenicima i čimbenicima stajališta, kako slijedi. </text:p>
        <text:p text:style-name="StyleDefautDecale05Sauf1">■ Oni koji vide strukovno obrazovanje i osposobljavanje u pozitivnom svjetlu vjerojatnije će imati ovo stajalište: 87 % u usporedbi sa 67 % onih koji smatraju da strukovno obrazovanje i osposobljavanje ima negativnu sliku. </text:p>
        <text:p text:style-name="StyleDefautDecale05Sauf1">■ Ispitanici koji vjeruju da učenici dobivaju dovoljno informacija o mogućnostima strukovnog obrazovanja i osposobljavanja imaju mnogo veću vjerojatnost da će se složiti (87 %) od onih koji to ne čine (69 %). </text:p>
        <text:p text:style-name="StyleDefautDecale05Sauf1">■ Postoje neke značajne razlike između društveno-profesionalnih kategorija, menadžera i drugih radnika s bijelim ovratnicima koji će najvjerojatnije imati to stajalište (oboje 81 %), u usporedbi sa 74 % osoba u kućanstvu. </text:p>
        <text:p text:style-name="StyleDefautDecale05Sauf1">■ Do dobi na kraju obrazovanja, uvjerenje da su nastavnici strukovnog obrazovanja i osposobljavanja kompetentni najraširenije je među ispitanicima koji su završili obrazovanje nakon dobi od 20 godina (81 %). Ta brojka iznosi 79 % za osobe koje su završile obrazovanje u dobi od 16 do 19 godina i 74 % za osobe koje su završile obrazovanje u dobi od 15 godina ili ranije. </text:p>
        <text:p text:style-name="StyleDefautDecale05Sauf1">■ Postoje neke male razlike u dobi od 40 do 54 godine, pri čemu se ispitanici u dobi od 40 do 54 godine najvjerojatnije slažu da su nastavnici u strukovnom obrazovanju i osposobljavanju kompetentni (81 %), dok 77 % ispitanika u dobi od 15 do 24 godine to čini. </text:p>
        <text:p text:style-name="StyleDefautDecale05Sauf1">■ Ispitanici koji su sudjelovali u SOO-u vjerojatnije će se složiti da su nastavnici SOO-a kompetentni (81 %) od onih koji nisu (77 %). </text:p>
        <text:p text:style-name="StyleDefautDecale05Sauf1">■ Ne postoje razlike u percepciji po spolu. </text:p>
        <text:p text:style-name="Standard"/>
        <text:p text:style-name="P67"/>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13">QB7.3 Recite mi u kojoj se mjeri slažete ili ne slažete sa svakom od sljedećih izjava: Nastavnici i predavači u IVET-u osposobljeni su (%-EU)</text:p>
            </table:table-cell>
            <table:covered-table-cell/>
            <table:covered-table-cell/>
            <table:covered-table-cell/>
          </table:table-row>
          <table:table-row>
            <table:table-cell table:style-name="Tableau9.A1" office:value-type="string">
              <text:p text:style-name="P10"/>
            </table:table-cell>
            <table:table-cell table:style-name="Tableau9.A1" office:value-type="string">
              <text:p text:style-name="P17">Ukupno „suglasnost”</text:p>
            </table:table-cell>
            <table:table-cell table:style-name="Tableau9.A1" office:value-type="string">
              <text:p text:style-name="P17">Ukupno „nesuglasnost” </text:p>
            </table:table-cell>
            <table:table-cell table:style-name="Tableau9.A1" office:value-type="string">
              <text:p text:style-name="P17">♪ Ne znam ♪</text:p>
            </table:table-cell>
          </table:table-row>
          <table:table-row>
            <table:table-cell table:style-name="Tableau9.A1" office:value-type="string">
              <text:p text:style-name="P13">EU-27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Spol</text:p>
            </table:table-cell>
            <table:covered-table-cell/>
            <table:covered-table-cell/>
            <table:covered-table-cell/>
          </table:table-row>
          <table:table-row>
            <table:table-cell table:style-name="Tableau9.A1" office:value-type="string">
              <text:p text:style-name="P13">Čovjek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1" office:value-type="string">
              <text:p text:style-name="P13">Žena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Dob</text:p>
            </table:table-cell>
            <table:covered-table-cell/>
            <table:covered-table-cell/>
            <table:covered-table-cell/>
          </table:table-row>
          <table:table-row>
            <table:table-cell table:style-name="Tableau9.A1" office:value-type="string">
              <text:p text:style-name="P13">15-24 </text:p>
            </table:table-cell>
            <table:table-cell table:style-name="Tableau9.B3" office:value-type="float" office:value="77">
              <text:p text:style-name="P22">77</text:p>
            </table:table-cell>
            <table:table-cell table:style-name="Tableau9.B3" office:value-type="float" office:value="16">
              <text:p text:style-name="P22">16</text:p>
            </table:table-cell>
            <table:table-cell table:style-name="Tableau9.B3" office:value-type="float" office:value="7">
              <text:p text:style-name="P22">7</text:p>
            </table:table-cell>
          </table:table-row>
          <table:table-row>
            <table:table-cell table:style-name="Tableau9.A1" office:value-type="string">
              <text:p text:style-name="P13">25-39 </text:p>
            </table:table-cell>
            <table:table-cell table:style-name="Tableau9.B3" office:value-type="float" office:value="80">
              <text:p text:style-name="P22">80</text:p>
            </table:table-cell>
            <table:table-cell table:style-name="Tableau9.B3" office:value-type="float" office:value="13">
              <text:p text:style-name="P22">13</text:p>
            </table:table-cell>
            <table:table-cell table:style-name="Tableau9.B3" office:value-type="float" office:value="7">
              <text:p text:style-name="P22">7</text:p>
            </table:table-cell>
          </table:table-row>
          <table:table-row>
            <table:table-cell table:style-name="Tableau9.A1" office:value-type="string">
              <text:p text:style-name="P13">40-54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gt;=55</text:p>
            </table:table-cell>
            <table:table-cell table:style-name="Tableau9.B3" office:value-type="float" office:value="78">
              <text:p text:style-name="P22">78</text:p>
            </table:table-cell>
            <table:table-cell table:style-name="Tableau9.B3" office:value-type="float" office:value="11">
              <text:p text:style-name="P22">11</text:p>
            </table:table-cell>
            <table:table-cell table:style-name="Tableau9.B3" office:value-type="float" office:value="11">
              <text:p text:style-name="P22">11</text:p>
            </table:table-cell>
          </table:table-row>
          <table:table-row>
            <table:table-cell table:style-name="Tableau9.A4" table:number-columns-spanned="4" office:value-type="string">
              <text:p text:style-name="P27">Obrazovanje (kraj)</text:p>
            </table:table-cell>
            <table:covered-table-cell/>
            <table:covered-table-cell/>
            <table:covered-table-cell/>
          </table:table-row>
          <table:table-row>
            <table:table-cell table:style-name="Tableau9.A1" office:value-type="string">
              <text:p text:style-name="P13">&lt;=-15</text:p>
            </table:table-cell>
            <table:table-cell table:style-name="Tableau9.B3" office:value-type="float" office:value="74">
              <text:p text:style-name="P22">74</text:p>
            </table:table-cell>
            <table:table-cell table:style-name="Tableau9.B3" office:value-type="float" office:value="12">
              <text:p text:style-name="P22">12</text:p>
            </table:table-cell>
            <table:table-cell table:style-name="Tableau9.B3" office:value-type="float" office:value="14">
              <text:p text:style-name="P22">14</text:p>
            </table:table-cell>
          </table:table-row>
          <table:table-row>
            <table:table-cell table:style-name="Tableau9.A1" office:value-type="string">
              <text:p text:style-name="P13">16-19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gt;=20</text:p>
            </table:table-cell>
            <table:table-cell table:style-name="Tableau9.B3" office:value-type="float" office:value="81">
              <text:p text:style-name="P22">81</text:p>
            </table:table-cell>
            <table:table-cell table:style-name="Tableau9.B3" office:value-type="float" office:value="11">
              <text:p text:style-name="P22">11</text:p>
            </table:table-cell>
            <table:table-cell table:style-name="Tableau9.B3" office:value-type="float" office:value="8">
              <text:p text:style-name="P22">8</text:p>
            </table:table-cell>
          </table:table-row>
          <table:table-row>
            <table:table-cell table:style-name="Tableau9.A1" office:value-type="string">
              <text:p text:style-name="P13">Još uvijek studiram </text:p>
            </table:table-cell>
            <table:table-cell table:style-name="Tableau9.B3" office:value-type="float" office:value="77">
              <text:p text:style-name="P22">77</text:p>
            </table:table-cell>
            <table:table-cell table:style-name="Tableau9.B3" office:value-type="float" office:value="15">
              <text:p text:style-name="P22">15</text:p>
            </table:table-cell>
            <table:table-cell table:style-name="Tableau9.B3" office:value-type="float" office:value="8">
              <text:p text:style-name="P22">8</text:p>
            </table:table-cell>
          </table:table-row>
          <table:table-row>
            <table:table-cell table:style-name="Tableau9.A4" table:number-columns-spanned="4" office:value-type="string">
              <text:p text:style-name="P27">Socioprofesionalna kategorija</text:p>
            </table:table-cell>
            <table:covered-table-cell/>
            <table:covered-table-cell/>
            <table:covered-table-cell/>
          </table:table-row>
          <table:table-row>
            <table:table-cell table:style-name="Tableau9.A1" office:value-type="string">
              <text:p text:style-name="P13">Samozaposlena osoba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Upravitelji </text:p>
            </table:table-cell>
            <table:table-cell table:style-name="Tableau9.B3" office:value-type="float" office:value="81">
              <text:p text:style-name="P22">81</text:p>
            </table:table-cell>
            <table:table-cell table:style-name="Tableau9.B3" office:value-type="float" office:value="10">
              <text:p text:style-name="P22">10</text:p>
            </table:table-cell>
            <table:table-cell table:style-name="Tableau9.B3" office:value-type="float" office:value="9">
              <text:p text:style-name="P22">9</text:p>
            </table:table-cell>
          </table:table-row>
          <table:table-row>
            <table:table-cell table:style-name="Tableau9.A1" office:value-type="string">
              <text:p text:style-name="P13">Ostali bijeli ovratnici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Ručni radnici </text:p>
            </table:table-cell>
            <table:table-cell table:style-name="Tableau9.B3" office:value-type="float" office:value="80">
              <text:p text:style-name="P22">80</text:p>
            </table:table-cell>
            <table:table-cell table:style-name="Tableau9.B3" office:value-type="float" office:value="14">
              <text:p text:style-name="P22">14</text:p>
            </table:table-cell>
            <table:table-cell table:style-name="Tableau9.B3" office:value-type="float" office:value="6">
              <text:p text:style-name="P22">6</text:p>
            </table:table-cell>
          </table:table-row>
          <table:table-row>
            <table:table-cell table:style-name="Tableau9.A1" office:value-type="string">
              <text:p text:style-name="P13">Kućni ljubimci </text:p>
            </table:table-cell>
            <table:table-cell table:style-name="Tableau9.B3" office:value-type="float" office:value="74">
              <text:p text:style-name="P22">74</text:p>
            </table:table-cell>
            <table:table-cell table:style-name="Tableau9.B3" office:value-type="float" office:value="17">
              <text:p text:style-name="P22">17</text:p>
            </table:table-cell>
            <table:table-cell table:style-name="Tableau9.B3" office:value-type="float" office:value="9">
              <text:p text:style-name="P22">9</text:p>
            </table:table-cell>
          </table:table-row>
          <table:table-row>
            <table:table-cell table:style-name="Tableau9.A1" office:value-type="string">
              <text:p text:style-name="P13">Nezaposleni </text:p>
            </table:table-cell>
            <table:table-cell table:style-name="Tableau9.B3" office:value-type="float" office:value="75">
              <text:p text:style-name="P22">75</text:p>
            </table:table-cell>
            <table:table-cell table:style-name="Tableau9.B3" office:value-type="float" office:value="16">
              <text:p text:style-name="P22">16</text:p>
            </table:table-cell>
            <table:table-cell table:style-name="Tableau9.B3" office:value-type="float" office:value="9">
              <text:p text:style-name="P22">9</text:p>
            </table:table-cell>
          </table:table-row>
          <table:table-row>
            <table:table-cell table:style-name="Tableau9.A1" office:value-type="string">
              <text:p text:style-name="P13">U mirovini </text:p>
            </table:table-cell>
            <table:table-cell table:style-name="Tableau9.B3" office:value-type="float" office:value="77">
              <text:p text:style-name="P22">77</text:p>
            </table:table-cell>
            <table:table-cell table:style-name="Tableau9.B3" office:value-type="float" office:value="11">
              <text:p text:style-name="P22">11</text:p>
            </table:table-cell>
            <table:table-cell table:style-name="Tableau9.B3" office:value-type="float" office:value="12">
              <text:p text:style-name="P22">12</text:p>
            </table:table-cell>
          </table:table-row>
          <table:table-row>
            <table:table-cell table:style-name="Tableau9.A1" office:value-type="string">
              <text:p text:style-name="P13">Studenti </text:p>
            </table:table-cell>
            <table:table-cell table:style-name="Tableau9.B3" office:value-type="float" office:value="76">
              <text:p text:style-name="P22">76</text:p>
            </table:table-cell>
            <table:table-cell table:style-name="Tableau9.B3" office:value-type="float" office:value="17">
              <text:p text:style-name="P22">17</text:p>
            </table:table-cell>
            <table:table-cell table:style-name="Tableau9.B3" office:value-type="float" office:value="7">
              <text:p text:style-name="P22">7</text:p>
            </table:table-cell>
          </table:table-row>
          <table:table-row>
            <table:table-cell table:style-name="Tableau9.A4" table:number-columns-spanned="4" office:value-type="string">
              <text:p text:style-name="P27">Subjektivna urbanizacija</text:p>
            </table:table-cell>
            <table:covered-table-cell/>
            <table:covered-table-cell/>
            <table:covered-table-cell/>
          </table:table-row>
          <table:table-row>
            <table:table-cell table:style-name="Tableau9.A1" office:value-type="string">
              <text:p text:style-name="P13">Ruralno područje ili selo </text:p>
            </table:table-cell>
            <table:table-cell table:style-name="Tableau9.B3" office:value-type="float" office:value="78">
              <text:p text:style-name="P22">78</text:p>
            </table:table-cell>
            <table:table-cell table:style-name="Tableau9.B3" office:value-type="float" office:value="13">
              <text:p text:style-name="P22">13</text:p>
            </table:table-cell>
            <table:table-cell table:style-name="Tableau9.B3" office:value-type="float" office:value="9">
              <text:p text:style-name="P22">9</text:p>
            </table:table-cell>
          </table:table-row>
          <table:table-row>
            <table:table-cell table:style-name="Tableau9.A1" office:value-type="string">
              <text:p text:style-name="P13">Gradić male ili srednje veličine </text:p>
            </table:table-cell>
            <table:table-cell table:style-name="Tableau9.B3" office:value-type="float" office:value="78">
              <text:p text:style-name="P22">78</text:p>
            </table:table-cell>
            <table:table-cell table:style-name="Tableau9.B3" office:value-type="float" office:value="14">
              <text:p text:style-name="P22">14</text:p>
            </table:table-cell>
            <table:table-cell table:style-name="Tableau9.B3" office:value-type="float" office:value="8">
              <text:p text:style-name="P22">8</text:p>
            </table:table-cell>
          </table:table-row>
          <table:table-row>
            <table:table-cell table:style-name="Tableau9.A1" office:value-type="string">
              <text:p text:style-name="P13">Veliki grad </text:p>
            </table:table-cell>
            <table:table-cell table:style-name="Tableau9.B3" office:value-type="float" office:value="80">
              <text:p text:style-name="P22">80</text:p>
            </table:table-cell>
            <table:table-cell table:style-name="Tableau9.B3" office:value-type="float" office:value="12">
              <text:p text:style-name="P22">12</text:p>
            </table:table-cell>
            <table:table-cell table:style-name="Tableau9.B3" office:value-type="float" office:value="8">
              <text:p text:style-name="P22">8</text:p>
            </table:table-cell>
          </table:table-row>
          <table:table-row>
            <table:table-cell table:style-name="Tableau9.A4" table:number-columns-spanned="4" office:value-type="string">
              <text:p text:style-name="P27">Percepcija IVET-a u (Naša zemlja)</text:p>
            </table:table-cell>
            <table:covered-table-cell/>
            <table:covered-table-cell/>
            <table:covered-table-cell/>
          </table:table-row>
          <table:table-row>
            <table:table-cell table:style-name="Tableau9.A1" office:value-type="string">
              <text:p text:style-name="P13">Pozitivno </text:p>
            </table:table-cell>
            <table:table-cell table:style-name="Tableau9.B3" office:value-type="float" office:value="87">
              <text:p text:style-name="P22">87</text:p>
            </table:table-cell>
            <table:table-cell table:style-name="Tableau9.B3" office:value-type="float" office:value="8">
              <text:p text:style-name="P22">8</text:p>
            </table:table-cell>
            <table:table-cell table:style-name="Tableau9.B3" office:value-type="float" office:value="5">
              <text:p text:style-name="P22">5</text:p>
            </table:table-cell>
          </table:table-row>
          <table:table-row>
            <table:table-cell table:style-name="Tableau9.A1" office:value-type="string">
              <text:p text:style-name="P13">Negativan </text:p>
            </table:table-cell>
            <table:table-cell table:style-name="Tableau9.B3" office:value-type="float" office:value="67">
              <text:p text:style-name="P22">67</text:p>
            </table:table-cell>
            <table:table-cell table:style-name="Tableau9.B3" office:value-type="float" office:value="24">
              <text:p text:style-name="P22">24</text:p>
            </table:table-cell>
            <table:table-cell table:style-name="Tableau9.B3" office:value-type="float" office:value="9">
              <text:p text:style-name="P22">9</text:p>
            </table:table-cell>
          </table:table-row>
          <table:table-row>
            <table:table-cell table:style-name="Tableau9.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9.A1" office:value-type="string">
              <text:p text:style-name="P13">Da </text:p>
            </table:table-cell>
            <table:table-cell table:style-name="Tableau9.B3" office:value-type="float" office:value="81">
              <text:p text:style-name="P22">81</text:p>
            </table:table-cell>
            <table:table-cell table:style-name="Tableau9.B3" office:value-type="float" office:value="13">
              <text:p text:style-name="P22">13</text:p>
            </table:table-cell>
            <table:table-cell table:style-name="Tableau9.B3" office:value-type="float" office:value="6">
              <text:p text:style-name="P22">6</text:p>
            </table:table-cell>
          </table:table-row>
          <table:table-row>
            <table:table-cell table:style-name="Tableau9.A1" office:value-type="string">
              <text:p text:style-name="P13">Ne </text:p>
            </table:table-cell>
            <table:table-cell table:style-name="Tableau9.B3" office:value-type="float" office:value="77">
              <text:p text:style-name="P22">77</text:p>
            </table:table-cell>
            <table:table-cell table:style-name="Tableau9.B3" office:value-type="float" office:value="13">
              <text:p text:style-name="P22">13</text:p>
            </table:table-cell>
            <table:table-cell table:style-name="Tableau9.B3" office:value-type="float" office:value="10">
              <text:p text:style-name="P22">10</text:p>
            </table:table-cell>
          </table:table-row>
        </table:table>
        <text:p text:style-name="Standard"/>
        <text:h text:style-name="P87" text:outline-level="2"><text:bookmark-start text:name="__RefHeading___Toc215576_2930363814"/>4. Kvaliteta infrastrukture <text:bookmark-end text:name="__RefHeading___Toc215576_2930363814"/></text:h>
        <text:p text:style-name="StyleDefaut11maigre">Otprilike četiri od pet građana EU-a izjavilo je da strukovno obrazovanje i osposobljavanje omogućuje pristup modernoj fizičkoj i digitalnoj infrastrukturi. </text:p>
        <text:p text:style-name="Standard">Diljem Europske unije 78 % građana EU-a slaže se da strukovno obrazovanje i osposobljavanje omogućuje pristup modernoj fizičkoj i digitalnoj infrastrukturi, kao što su računala i strojevi. To uključuje 24 % onih koji se snažno slažu i 54 % onih koji se obično slažu. Samo 13 % ispitanika ne slaže se, a 9 % ne zna.<text:note text:id="ftn23" text:note-class="footnote"><text:note-citation>23</text:note-citation><text:note-body><text:p text:style-name="Footnote">Pitanje B7.2. Navedite u kojoj se mjeri slažete ili ne slažete sa svakom od sljedećih izjava: SOO omogućuje pristup modernoj fizičkoj i digitalnoj infrastrukturi (računala, strojevi itd.).</text:p></text:note-body></text:note> </text:p>
        <text:p text:style-name="Standard">U istraživanju Eurobarometra iz 2011. o strukovnom obrazovanju i osposobljavanju (EU27) 82 % ispitanika složilo se da strukovno obrazovanje i osposobljavanje pruža pristup modernoj opremi te vrste,<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4">h</text:span> ttps://europa.eu/eurobarometer/surveys/detail/999.</text:a> Tekst pitanja razlikuje se od trenutačne ankete i u njemu se upotrebljava pojam „SOO” bez razlikovanja početnog i trajnog SOO-a. Pitanje 10.2.: „Molimo vas da mi kažete u kojoj se mjeri slažete ili ne slažete sa svakom od sljedećih izjava. Strukovno obrazovanje i osposobljavanje omogućuje pristup modernoj opremi (računalima, strojevima itd.)”. </text:p></text:note-body></text:note> što je nešto više od 78 % koliko je zabilježeno u tom istraživanju. </text:p>
        <text:p text:style-name="Standard">U trenutačnom istraživanju stajališta se razlikuju među državama članicama, a najviše razine suglasnosti zabilježene su u Malti i Finskoj (88 %) te Latviji (86 %). Najniže razine zabilježene su u Rumunjskoj (61 %), Grčkoj (71 %) i Francuskoj (75 %). </text:p>
        <text:p text:style-name="Standard">U svim državama članicama najmanje šest od deset ispitanika izjavilo je da strukovno obrazovanje i osposobljavanje omogućuje pristup modernoj fizičkoj i digitalnoj infrastrukturi. </text:p>
        <text:p text:style-name="Standard"><draw:g text:anchor-type="paragraph" draw:z-index="17" draw:name="Forme14" draw:style-name="gr1"><draw:frame draw:style-name="gr331" draw:text-style-name="P89" svg:width="16.035cm" svg:height="7.016cm" svg:x="0.208cm" svg:y="1cm"><draw:image xlink:href="Pictures/10000000000005490000025060C3F64AA3A6BE16.png" xlink:type="simple" xlink:show="embed" xlink:actuate="onLoad" draw:mime-type="image/png"><text:p/></draw:image></draw:frame><draw:frame draw:style-name="gr332" draw:text-style-name="P91" svg:width="16.082cm" svg:height="0.902cm" svg:x="0.002cm" svg:y="0.102cm"><draw:text-box><text:p text:style-name="P90"><text:span text:style-name="T45">Pitanje B7.2. Navedite u kojoj se mjeri slažete ili ne slažete sa svakom od sljedećih izjava: IVET omogućuje pristup modernoj fizičkoj i digitalnoj infrastrukturi (računala, strojevi itd.) (%) </text:span></text:p></draw:text-box></draw:frame><draw:g draw:style-name="gr4"><draw:frame draw:style-name="gr333" draw:text-style-name="P89" svg:width="14.098cm" svg:height="0.959cm" svg:x="0.498cm" svg:y="8.04cm"><draw:image xlink:href="Pictures/100000000000022300000022902E68B765C34830.png" xlink:type="simple" xlink:show="embed" xlink:actuate="onLoad" draw:mime-type="image/png"><text:p/></draw:image></draw:frame><draw:frame draw:style-name="gr334" draw:text-style-name="P91" svg:width="2.924cm" svg:height="0.648cm" svg:x="0.96cm" svg:y="8.214cm"><draw:text-box><text:p text:style-name="P95"><text:span text:style-name="T45">Čvrsto se slažem</text:span></text:p></draw:text-box></draw:frame><draw:frame draw:style-name="gr335" draw:text-style-name="P91" svg:width="2.858cm" svg:height="0.59cm" svg:x="3.967cm" svg:y="8.191cm"><draw:text-box><text:p text:style-name="P95"><text:span text:style-name="T45">Želi se složiti</text:span></text:p></draw:text-box></draw:frame><draw:frame draw:style-name="gr336" draw:text-style-name="P91" svg:width="3.282cm" svg:height="0.646cm" svg:x="7.149cm" svg:y="8.235cm"><draw:text-box><text:p text:style-name="P95"><text:span text:style-name="T45">Želja za neslaganjem</text:span></text:p></draw:text-box></draw:frame><draw:frame draw:style-name="gr337" draw:text-style-name="P91" svg:width="3.483cm" svg:height="0.646cm" svg:x="10.779cm" svg:y="8.193cm"><draw:text-box><text:p text:style-name="P95"><text:span text:style-name="T45">Snažno se ne slažem</text:span></text:p></draw:text-box></draw:frame><draw:frame draw:style-name="gr338" draw:text-style-name="P91" svg:width="2.52cm" svg:height="0.687cm" svg:x="14.499cm" svg:y="8.193cm"><draw:text-box><text:p text:style-name="P95"><text:span text:style-name="T45">Ne znam</text:span></text:p></draw:text-box></draw:frame></draw:g></draw:g><draw:g text:anchor-type="paragraph" draw:z-index="16" draw:name="Forme13" draw:style-name="gr32"><draw:frame draw:style-name="gr339" draw:text-style-name="P97" svg:width="5.779cm" svg:height="6.326cm" svg:x="10.844cm" svg:y="-7.181cm"><draw:image xlink:href="Pictures/10000000000001DB0000020877C6ADE3AB3F19F7.png" xlink:type="simple" xlink:show="embed" xlink:actuate="onLoad" draw:mime-type="image/png"><text:p text:style-name="P96"><text:span text:style-name="T45">sv</text:span></text:p></draw:image></draw:frame><draw:frame draw:style-name="gr340" draw:text-style-name="P91" svg:width="8.231cm" svg:height="1.551cm" svg:x="8.911cm" svg:y="-9.398cm"><draw:text-box><text:p text:style-name="P90"><text:span text:style-name="T45">Pitanje B7.2.: Navedite u kojoj se mjeri slažete ili ne slažete sa svakom od sljedećih izjava: - IVET omogućuje pristup modernoj fizičkoj i digitalnoj infrastrukturi (računala, strojevi itd.) (EU27) (%)</text:span></text:p></draw:text-box></draw:frame><draw:frame draw:style-name="gr341" draw:text-style-name="P94" svg:width="2.123cm" svg:height="0.902cm" svg:x="11.052cm" svg:y="-7.862cm"><draw:text-box><text:p text:style-name="P93"><text:span text:style-name="T45">Ne znam 9</text:span></text:p></draw:text-box></draw:frame><draw:frame draw:style-name="gr342" draw:text-style-name="P94" svg:width="2.241cm" svg:height="0.902cm" svg:x="9.996cm" svg:y="-7.227cm"><draw:text-box><text:p text:style-name="P93"><text:span text:style-name="T45">Uopće se ne slažem 2</text:span></text:p></draw:text-box></draw:frame><draw:frame draw:style-name="gr343" draw:text-style-name="P94" svg:width="2.015cm" svg:height="1.227cm" svg:x="9.52cm" svg:y="-6.279cm"><draw:text-box><text:p text:style-name="P93"><text:span text:style-name="T45">Želja za neslaganjem 11</text:span></text:p></draw:text-box></draw:frame><draw:frame draw:style-name="gr344" draw:text-style-name="P91" svg:width="1.936cm" svg:height="1.133cm" svg:x="15.046cm" svg:y="-7.28cm"><draw:text-box><text:p text:style-name="P90"><text:span text:style-name="T45">Slažem se sa 24</text:span></text:p></draw:text-box></draw:frame><draw:frame draw:style-name="gr345" draw:text-style-name="P91" svg:width="3.282cm" svg:height="0.578cm" svg:x="12.351cm" svg:y="-0.905cm"><draw:text-box><text:p text:style-name="P90"><text:span text:style-name="T45">Slažem se! 54</text:span></text:p></draw:text-box></draw:frame></draw:g></text:p>
        <text:p text:style-name="P51">Opseg sporazuma koji strukovno obrazovanje i osposobljavanje omogućuje pristup modernoj infrastrukturi razlikuje se ovisno o sociodemografskim čimbenicima i čimbenicima stajališta, kako slijedi. </text:p>
        <text:p text:style-name="StyleDefautDecale05Sauf1">■ Ispitanici koji vide SOO u pozitivnom svjetlu vjerojatnije će se složiti: To čini 86 % osoba koje navode da se strukovno obrazovanje i osposobljavanje smatra pozitivnim u njihovoj zemlji, u usporedbi sa 67 % onih koji tvrde da se to smatra negativnim. </text:p>
        <text:p text:style-name="StyleDefautDecale05Sauf1">■ Ispitanici koji smatraju da ljudi dobivaju dovoljno informacija o mogućnostima strukovnog obrazovanja i osposobljavanja vjerojatnije će se složiti da strukovno obrazovanje i osposobljavanje omogućuje pristup modernoj infrastrukturi (87 %) od onih koji smatraju da to ne čine (70 %). </text:p>
        <text:p text:style-name="StyleDefautDecale05Sauf1">■ Prema dobi na kraju obrazovanja, stajalište da strukovno obrazovanje i osposobljavanje omogućuje pristup modernoj fizičkoj i digitalnoj infrastrukturi raširenije je među ispitanicima koji su završili obrazovanje u dobi od 16 godina ili kasnije (80 %) nego među onima koji su završili obrazovanje u dobi od 15 godina ili mlađi (71 %). </text:p>
        <text:p text:style-name="StyleDefautDecale05Sauf1">■ Postoje neke značajne razlike između društveno-profesionalnih kategorija, pri čemu su fizički radnici zabilježili najvišu razinu potpore za izjavu (81 %) u usporedbi sa 74 % među osobama koje žive u kućanstvu. </text:p>
        <text:p text:style-name="StyleDefautDecale05Sauf1">■ Ispitanici u dobi od 25 do 39 godina i od 40 do 54 godine najvjerojatnije će se složiti da strukovno obrazovanje i osposobljavanje omogućuje pristup modernoj infrastrukturi (80 % – 81 %). Ta se brojka smanjuje na 78 % među osobama u dobi od 55 i više godina te na 75 % među ispitanicima u dobi od 15 do 24 godine. </text:p>
        <text:p text:style-name="StyleDefautDecale05Sauf1">■ Ispitanici koji su sami pohađali SOO vjerojatnije će vjerovati da SOO pruža pristup modernoj infrastrukturi (82 %) od onih koji to nisu učinili (76 %). </text:p>
        <text:p text:style-name="StyleDefautDecale05Sauf1">■ To je stajalište malo raširenije među ispitanicima koji bi preporučili strukovno srednjoškolsko obrazovanje (82 %) nego među onima koji se zalažu za opće srednjoškolsko obrazovanje (77 %). </text:p>
        <text:p text:style-name="StyleDefautDecale05Sauf1">■ Ne postoje razlike u percepciji po spolu. </text:p>
        <text:p text:style-name="Standard"/>
        <text:p text:style-name="P67"/>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13">QB7.2 Recite mi u kojoj se mjeri slažete ili ne slažete sa svakom od sljedećih izjava: IVET omogućuje pristup modernoj fizičkoj i digitalnoj infrastrukturi (računala, strojevi itd.) (%-EU)</text:p>
            </table:table-cell>
            <table:covered-table-cell/>
            <table:covered-table-cell/>
            <table:covered-table-cell/>
          </table:table-row>
          <table:table-row>
            <table:table-cell table:style-name="Tableau10.A1" office:value-type="string">
              <text:p text:style-name="P10"/>
            </table:table-cell>
            <table:table-cell table:style-name="Tableau10.A1" office:value-type="string">
              <text:p text:style-name="P17">Ukupno „suglasnost”</text:p>
            </table:table-cell>
            <table:table-cell table:style-name="Tableau10.A1" office:value-type="string">
              <text:p text:style-name="P17">Ukupno „nesuglasnost” </text:p>
            </table:table-cell>
            <table:table-cell table:style-name="Tableau10.A1" office:value-type="string">
              <text:p text:style-name="P17">♪ Ne znam ♪</text:p>
            </table:table-cell>
          </table:table-row>
          <table:table-row>
            <table:table-cell table:style-name="Tableau10.A1" office:value-type="string">
              <text:p text:style-name="P13">EU-27 </text:p>
            </table:table-cell>
            <table:table-cell table:style-name="Tableau10.B3" office:value-type="float" office:value="78">
              <text:p text:style-name="P17">78</text:p>
            </table:table-cell>
            <table:table-cell table:style-name="Tableau10.B3" office:value-type="float" office:value="13">
              <text:p text:style-name="P17">13</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Spol</text:p>
            </table:table-cell>
            <table:covered-table-cell/>
            <table:covered-table-cell/>
            <table:covered-table-cell/>
          </table:table-row>
          <table:table-row>
            <table:table-cell table:style-name="Tableau10.A1" office:value-type="string">
              <text:p text:style-name="P13">Čovjek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Žena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Dob</text:p>
            </table:table-cell>
            <table:covered-table-cell/>
            <table:covered-table-cell/>
            <table:covered-table-cell/>
          </table:table-row>
          <table:table-row>
            <table:table-cell table:style-name="Tableau10.A1" office:value-type="string">
              <text:p text:style-name="P13">15-24 </text:p>
            </table:table-cell>
            <table:table-cell table:style-name="Tableau10.B3" office:value-type="float" office:value="75">
              <text:p text:style-name="P17">75</text:p>
            </table:table-cell>
            <table:table-cell table:style-name="Tableau10.B3" office:value-type="float" office:value="18">
              <text:p text:style-name="P17">18</text:p>
            </table:table-cell>
            <table:table-cell table:style-name="Tableau10.B3" office:value-type="float" office:value="7">
              <text:p text:style-name="P17">7</text:p>
            </table:table-cell>
          </table:table-row>
          <table:table-row>
            <table:table-cell table:style-name="Tableau10.A1" office:value-type="string">
              <text:p text:style-name="P13">25-39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40-54 </text:p>
            </table:table-cell>
            <table:table-cell table:style-name="Tableau10.B3" office:value-type="float" office:value="81">
              <text:p text:style-name="P17">81</text:p>
            </table:table-cell>
            <table:table-cell table:style-name="Tableau10.B3" office:value-type="float" office:value="12">
              <text:p text:style-name="P17">12</text:p>
            </table:table-cell>
            <table:table-cell table:style-name="Tableau10.B3" office:value-type="float" office:value="7">
              <text:p text:style-name="P17">7</text:p>
            </table:table-cell>
          </table:table-row>
          <table:table-row>
            <table:table-cell table:style-name="Tableau10.A1" office:value-type="string">
              <text:p text:style-name="P13">&gt;=55</text:p>
            </table:table-cell>
            <table:table-cell table:style-name="Tableau10.B3" office:value-type="float" office:value="78">
              <text:p text:style-name="P17">78</text:p>
            </table:table-cell>
            <table:table-cell table:style-name="Tableau10.B3" office:value-type="float" office:value="9">
              <text:p text:style-name="P17">9</text:p>
            </table:table-cell>
            <table:table-cell table:style-name="Tableau10.B3" office:value-type="float" office:value="13">
              <text:p text:style-name="P17">13</text:p>
            </table:table-cell>
          </table:table-row>
          <table:table-row>
            <table:table-cell table:style-name="Tableau10.A4" table:number-columns-spanned="4" office:value-type="string">
              <text:p text:style-name="P27">Obrazovanje (kraj)</text:p>
            </table:table-cell>
            <table:covered-table-cell/>
            <table:covered-table-cell/>
            <table:covered-table-cell/>
          </table:table-row>
          <table:table-row>
            <table:table-cell table:style-name="Tableau10.A1" office:value-type="string">
              <text:p text:style-name="P13">&lt;=-15</text:p>
            </table:table-cell>
            <table:table-cell table:style-name="Tableau10.B3" office:value-type="float" office:value="71">
              <text:p text:style-name="P17">71</text:p>
            </table:table-cell>
            <table:table-cell table:style-name="Tableau10.B3" office:value-type="float" office:value="10">
              <text:p text:style-name="P17">10</text:p>
            </table:table-cell>
            <table:table-cell table:style-name="Tableau10.B3" office:value-type="float" office:value="19">
              <text:p text:style-name="P17">19</text:p>
            </table:table-cell>
          </table:table-row>
          <table:table-row>
            <table:table-cell table:style-name="Tableau10.A1" office:value-type="string">
              <text:p text:style-name="P13">16-19 </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gt;=20</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Još uvijek studiram </text:p>
            </table:table-cell>
            <table:table-cell table:style-name="Tableau10.B3" office:value-type="float" office:value="74">
              <text:p text:style-name="P17">74</text:p>
            </table:table-cell>
            <table:table-cell table:style-name="Tableau10.B3" office:value-type="float" office:value="16">
              <text:p text:style-name="P17">16</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Socioprofesionalna kategorija</text:p>
            </table:table-cell>
            <table:covered-table-cell/>
            <table:covered-table-cell/>
            <table:covered-table-cell/>
          </table:table-row>
          <table:table-row>
            <table:table-cell table:style-name="Tableau10.A1" office:value-type="string">
              <text:p text:style-name="P13">Samozaposlena osoba </text:p>
            </table:table-cell>
            <table:table-cell table:style-name="Tableau10.B3" office:value-type="float" office:value="78">
              <text:p text:style-name="P17">78</text:p>
            </table:table-cell>
            <table:table-cell table:style-name="Tableau10.B3" office:value-type="float" office:value="14">
              <text:p text:style-name="P17">14</text:p>
            </table:table-cell>
            <table:table-cell table:style-name="Tableau10.B3" office:value-type="float" office:value="8">
              <text:p text:style-name="P17">8</text:p>
            </table:table-cell>
          </table:table-row>
          <table:table-row>
            <table:table-cell table:style-name="Tableau10.A1" office:value-type="string">
              <text:p text:style-name="P13">Upravitelji </text:p>
            </table:table-cell>
            <table:table-cell table:style-name="Tableau10.B3" office:value-type="float" office:value="80">
              <text:p text:style-name="P17">80</text:p>
            </table:table-cell>
            <table:table-cell table:style-name="Tableau10.B3" office:value-type="float" office:value="11">
              <text:p text:style-name="P17">11</text:p>
            </table:table-cell>
            <table:table-cell table:style-name="Tableau10.B3" office:value-type="float" office:value="9">
              <text:p text:style-name="P17">9</text:p>
            </table:table-cell>
          </table:table-row>
          <table:table-row>
            <table:table-cell table:style-name="Tableau10.A1" office:value-type="string">
              <text:p text:style-name="P13">Ostali bijeli ovratnici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Ručni radnici </text:p>
            </table:table-cell>
            <table:table-cell table:style-name="Tableau10.B3" office:value-type="float" office:value="81">
              <text:p text:style-name="P17">81</text:p>
            </table:table-cell>
            <table:table-cell table:style-name="Tableau10.B3" office:value-type="float" office:value="13">
              <text:p text:style-name="P17">13</text:p>
            </table:table-cell>
            <table:table-cell table:style-name="Tableau10.B3" office:value-type="float" office:value="6">
              <text:p text:style-name="P17">6</text:p>
            </table:table-cell>
          </table:table-row>
          <table:table-row>
            <table:table-cell table:style-name="Tableau10.A1" office:value-type="string">
              <text:p text:style-name="P13">Kućni ljubimci </text:p>
            </table:table-cell>
            <table:table-cell table:style-name="Tableau10.B3" office:value-type="float" office:value="74">
              <text:p text:style-name="P17">74</text:p>
            </table:table-cell>
            <table:table-cell table:style-name="Tableau10.B3" office:value-type="float" office:value="15">
              <text:p text:style-name="P17">15</text:p>
            </table:table-cell>
            <table:table-cell table:style-name="Tableau10.B3" office:value-type="float" office:value="11">
              <text:p text:style-name="P17">11</text:p>
            </table:table-cell>
          </table:table-row>
          <table:table-row>
            <table:table-cell table:style-name="Tableau10.A1" office:value-type="string">
              <text:p text:style-name="P13">Nezaposleni </text:p>
            </table:table-cell>
            <table:table-cell table:style-name="Tableau10.B3" office:value-type="float" office:value="76">
              <text:p text:style-name="P17">76</text:p>
            </table:table-cell>
            <table:table-cell table:style-name="Tableau10.B3" office:value-type="float" office:value="14">
              <text:p text:style-name="P17">14</text:p>
            </table:table-cell>
            <table:table-cell table:style-name="Tableau10.B3" office:value-type="float" office:value="10">
              <text:p text:style-name="P17">10</text:p>
            </table:table-cell>
          </table:table-row>
          <table:table-row>
            <table:table-cell table:style-name="Tableau10.A1" office:value-type="string">
              <text:p text:style-name="P13">U mirovini </text:p>
            </table:table-cell>
            <table:table-cell table:style-name="Tableau10.B3" office:value-type="float" office:value="77">
              <text:p text:style-name="P17">77</text:p>
            </table:table-cell>
            <table:table-cell table:style-name="Tableau10.B3" office:value-type="float" office:value="9">
              <text:p text:style-name="P17">9</text:p>
            </table:table-cell>
            <table:table-cell table:style-name="Tableau10.B3" office:value-type="float" office:value="14">
              <text:p text:style-name="P17">14</text:p>
            </table:table-cell>
          </table:table-row>
          <table:table-row>
            <table:table-cell table:style-name="Tableau10.A1" office:value-type="string">
              <text:p text:style-name="P13">Studenti </text:p>
            </table:table-cell>
            <table:table-cell table:style-name="Tableau10.B3" office:value-type="float" office:value="76">
              <text:p text:style-name="P17">76</text:p>
            </table:table-cell>
            <table:table-cell table:style-name="Tableau10.B3" office:value-type="float" office:value="16">
              <text:p text:style-name="P17">16</text:p>
            </table:table-cell>
            <table:table-cell table:style-name="Tableau10.B3" office:value-type="float" office:value="8">
              <text:p text:style-name="P17">8</text:p>
            </table:table-cell>
          </table:table-row>
          <table:table-row>
            <table:table-cell table:style-name="Tableau10.A4" table:number-columns-spanned="4" office:value-type="string">
              <text:p text:style-name="P27">Subjektivna urbanizacija</text:p>
            </table:table-cell>
            <table:covered-table-cell/>
            <table:covered-table-cell/>
            <table:covered-table-cell/>
          </table:table-row>
          <table:table-row>
            <table:table-cell table:style-name="Tableau10.A1" office:value-type="string">
              <text:p text:style-name="P13">Ruralno područje ili selo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Gradić male ili srednje veličine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1" office:value-type="string">
              <text:p text:style-name="P13">Veliki grad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Percepcija IVET-a u (Naša zemlja)</text:p>
            </table:table-cell>
            <table:covered-table-cell/>
            <table:covered-table-cell/>
            <table:covered-table-cell/>
          </table:table-row>
          <table:table-row>
            <table:table-cell table:style-name="Tableau10.A1" office:value-type="string">
              <text:p text:style-name="P13">Pozitivno </text:p>
            </table:table-cell>
            <table:table-cell table:style-name="Tableau10.B3" office:value-type="float" office:value="86">
              <text:p text:style-name="P17">86</text:p>
            </table:table-cell>
            <table:table-cell table:style-name="Tableau10.B3" office:value-type="float" office:value="8">
              <text:p text:style-name="P17">8</text:p>
            </table:table-cell>
            <table:table-cell table:style-name="Tableau10.B3" office:value-type="float" office:value="6">
              <text:p text:style-name="P17">6</text:p>
            </table:table-cell>
          </table:table-row>
          <table:table-row>
            <table:table-cell table:style-name="Tableau10.A1" office:value-type="string">
              <text:p text:style-name="P13">Negativan </text:p>
            </table:table-cell>
            <table:table-cell table:style-name="Tableau10.B3" office:value-type="float" office:value="67">
              <text:p text:style-name="P17">67</text:p>
            </table:table-cell>
            <table:table-cell table:style-name="Tableau10.B3" office:value-type="float" office:value="23">
              <text:p text:style-name="P17">23</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0.A1" office:value-type="string">
              <text:p text:style-name="P13">Da </text:p>
            </table:table-cell>
            <table:table-cell table:style-name="Tableau10.B3" office:value-type="float" office:value="82">
              <text:p text:style-name="P17">82</text:p>
            </table:table-cell>
            <table:table-cell table:style-name="Tableau10.B3" office:value-type="float" office:value="12">
              <text:p text:style-name="P17">12</text:p>
            </table:table-cell>
            <table:table-cell table:style-name="Tableau10.B3" office:value-type="float" office:value="6">
              <text:p text:style-name="P17">6</text:p>
            </table:table-cell>
          </table:table-row>
          <table:table-row>
            <table:table-cell table:style-name="Tableau10.A1" office:value-type="string">
              <text:p text:style-name="P13">Ne </text:p>
            </table:table-cell>
            <table:table-cell table:style-name="Tableau10.B3" office:value-type="float" office:value="76">
              <text:p text:style-name="P17">76</text:p>
            </table:table-cell>
            <table:table-cell table:style-name="Tableau10.B3" office:value-type="float" office:value="12">
              <text:p text:style-name="P17">12</text:p>
            </table:table-cell>
            <table:table-cell table:style-name="Tableau10.B3" office:value-type="float" office:value="12">
              <text:p text:style-name="P17">12</text:p>
            </table:table-cell>
          </table:table-row>
        </table:table>
        <text:p text:style-name="Standard"/>
        <text:h text:style-name="P87" text:outline-level="2"><text:bookmark-start text:name="__RefHeading___Toc215578_2930363814"/>5. Specijalizirane tehničke vještine <text:bookmark-end text:name="__RefHeading___Toc215578_2930363814"/></text:h>
        <text:p text:style-name="StyleDefaut11maigre">Velika većina građana EU-a tvrdi da osobe u programima strukovnog obrazovanja i osposobljavanja uče specijalizirane tehničke vještine koje su izravno relevantne za određena zanimanja </text:p>
        <text:p text:style-name="Standard">Diljem Europske unije 85 % ispitanika slaže se s tvrdnjom da osobe u strukovnom obrazovanju i osposobljavanju uče specijalizirane tehničke vještine koje su izravno relevantne za određena zanimanja, uključujući 34 % koji se snažno slažu i 51 % koji se obično slažu.<text:note text:id="ftn25" text:note-class="footnote"><text:note-citation>25</text:note-citation><text:note-body><text:p text:style-name="Footnote">QB7.8. Navedite u kojoj se mjeri slažete ili ne slažete sa svakom od sljedećih izjava: Osobe u programima strukovnog obrazovanja i osposobljavanja uče specijalizirane tehničke vještine izravno relevantne za određena zanimanja. </text:p></text:note-body></text:note> Manje od 1 na 10 ispitanika ne slaže se (9 %), dok 6 % ispitanika ne zna. </text:p>
        <text:p text:style-name="Standard">U državama članicama postoji širok konsenzus o tom aspektu strukovnog obrazovanja i osposobljavanja. Najviše razine sporazuma zabilježene su u Austriji (94 %), Švedskoj (92 %), Malti i Estoniji (91 %) te Njemačkoj i Španjolskoj (90 %). Najniže razine zabilježene su u Rumunjskoj (71 %), Sloveniji (77 %), Bugarskoj (79 %) i Hrvatskoj (81 %), iako u tim zemljama više od sedam od deset zemalja dijeli to stajalište. </text:p>
        <text:p text:style-name="Standard">U svim državama članicama najmanje dvije trećine ispitanika tvrdi da osobe u programima strukovnog obrazovanja i osposobljavanja uče specijalizirane tehničke vještine koje su izravno relevantne za određena zanimanja. </text:p>
        <text:p text:style-name="Standard"><draw:g text:anchor-type="paragraph" draw:z-index="18" draw:name="Forme15" draw:style-name="gr32"><draw:frame draw:style-name="gr324" draw:text-style-name="P89" svg:width="5.208cm" svg:height="5.718cm" svg:x="10.799cm" svg:y="-7.279cm"><draw:image xlink:href="Pictures/10000000000001CD000001FAA15228AA00F2ABDD.png" xlink:type="simple" xlink:show="embed" xlink:actuate="onLoad" draw:mime-type="image/png"><text:p/></draw:image></draw:frame><draw:frame draw:style-name="gr325" draw:text-style-name="P91" svg:width="8.409cm" svg:height="1.551cm" svg:x="8.532cm" svg:y="-9.629cm"><draw:text-box><text:p text:style-name="P90"><text:span text:style-name="T45">Pitanje B7.8.: Navedite u kojoj se mjeri slažete ili ne slažete sa svakom od sljedećih izjava: osobe u programima IVET-a uče specijalizirane tehničke vještine koje su izravno relevantne za određena zanimanja (EU27) (%) </text:span></text:p></draw:text-box></draw:frame><draw:frame draw:style-name="gr326" draw:text-style-name="P97" svg:width="1.992cm" svg:height="0.902cm" svg:x="12.178cm" svg:y="-8.057cm"><draw:text-box><text:p text:style-name="P96"><text:span text:style-name="T45">♪ </text:span><text:span text:style-name="T45">Ne znam 6 ♪</text:span></text:p></draw:text-box></draw:frame><draw:frame draw:style-name="gr327" draw:text-style-name="P94" svg:width="3.31cm" svg:height="0.578cm" svg:x="9.479cm" svg:y="-7.361cm"><draw:text-box><text:p text:style-name="P93"><text:span text:style-name="T45">Uopće se ne slažem 1</text:span></text:p></draw:text-box></draw:frame><draw:frame draw:style-name="gr328" draw:text-style-name="P94" svg:width="2.648cm" svg:height="0.902cm" svg:x="9.114cm" svg:y="-6.89cm"><draw:text-box><text:p text:style-name="P93"><text:span text:style-name="T45">Želja za neslaganjem 8</text:span></text:p></draw:text-box></draw:frame><draw:frame draw:style-name="gr329" draw:text-style-name="P94" svg:width="2.319cm" svg:height="0.902cm" svg:x="9.615cm" svg:y="-2.138cm"><draw:text-box><text:p text:style-name="P93"><text:span text:style-name="T45">Slažem se s 51</text:span></text:p></draw:text-box></draw:frame><draw:frame draw:style-name="gr330" draw:text-style-name="P91" svg:width="1.689cm" svg:height="0.902cm" svg:x="15.252cm" svg:y="-6.555cm"><draw:text-box><text:p text:style-name="P90"><text:span text:style-name="T45">Slažem se s 34</text:span></text:p></draw:text-box></draw:frame></draw:g><draw:g text:anchor-type="paragraph" draw:z-index="19" draw:name="Forme16" draw:style-name="gr32"><draw:frame draw:style-name="gr316" draw:text-style-name="P89" svg:width="16.654cm" svg:height="7.24cm" svg:x="0.116cm" svg:y="2.734cm"><draw:image xlink:href="Pictures/1000000000000554000002515C5890C5452CB568.png" xlink:type="simple" xlink:show="embed" xlink:actuate="onLoad" draw:mime-type="image/png"><text:p/></draw:image></draw:frame><draw:frame draw:style-name="gr317" draw:text-style-name="P91" svg:width="16.435cm" svg:height="0.902cm" svg:x="0.042cm" svg:y="1.621cm"><draw:text-box><text:p text:style-name="P90"><text:span text:style-name="T45">Pitanje B7.8.: Navedite u kojoj se mjeri slažete ili ne slažete sa svakom od sljedećih izjava: osobe u programima IVET-a uče specijalizirane tehničke vještine koje su izravno relevantne za određena zanimanja (EU27) (%)</text:span></text:p></draw:text-box></draw:frame><draw:g draw:style-name="gr4"><draw:frame draw:style-name="gr318" draw:text-style-name="P89" svg:width="14.098cm" svg:height="0.959cm" svg:x="0.414cm" svg:y="10.179cm"><draw:image xlink:href="Pictures/100000000000022300000022902E68B765C34830.png" xlink:type="simple" xlink:show="embed" xlink:actuate="onLoad" draw:mime-type="image/png"><text:p/></draw:image></draw:frame><draw:frame draw:style-name="gr319" draw:text-style-name="P91" svg:width="2.924cm" svg:height="0.648cm" svg:x="0.875cm" svg:y="10.352cm"><draw:text-box><text:p text:style-name="P95"><text:span text:style-name="T45">Čvrsto se slažem</text:span></text:p></draw:text-box></draw:frame><draw:frame draw:style-name="gr320" draw:text-style-name="P91" svg:width="2.857cm" svg:height="0.59cm" svg:x="3.884cm" svg:y="10.331cm"><draw:text-box><text:p text:style-name="P95"><text:span text:style-name="T45">Želi se složiti</text:span></text:p></draw:text-box></draw:frame><draw:frame draw:style-name="gr321" draw:text-style-name="P91" svg:width="3.282cm" svg:height="0.646cm" svg:x="7.066cm" svg:y="10.373cm"><draw:text-box><text:p text:style-name="P95"><text:span text:style-name="T45">Želja za neslaganjem</text:span></text:p></draw:text-box></draw:frame><draw:frame draw:style-name="gr322" draw:text-style-name="P91" svg:width="3.484cm" svg:height="0.646cm" svg:x="10.694cm" svg:y="10.333cm"><draw:text-box><text:p text:style-name="P95"><text:span text:style-name="T45">Snažno se ne slažem</text:span></text:p></draw:text-box></draw:frame><draw:frame draw:style-name="gr323" draw:text-style-name="P91" svg:width="2.52cm" svg:height="0.687cm" svg:x="14.416cm" svg:y="10.333cm"><draw:text-box><text:p text:style-name="P95"><text:span text:style-name="T45">Ne znam</text:span></text:p></draw:text-box></draw:frame></draw:g></draw:g></text:p>
        <text:p text:style-name="P51">Opseg suglasnosti da osobe u programima strukovnog obrazovanja i osposobljavanja uče izravno relevantne specijalizirane vještine razlikuje se ovisno o sociodemografskim čimbenicima i čimbenicima stajališta kako slijedi. </text:p>
        <text:p text:style-name="StyleDefautDecale05Sauf1">■ Ispitanici koji vide SOO u pozitivnom svjetlu vjerojatnije će se složiti da SOO podučava relevantne specijalizirane tehničke vještine: To čini 91 % onih koji navode da se strukovno obrazovanje i osposobljavanje smatra pozitivnim u njihovoj zemlji, u usporedbi sa 78 % onih koji tvrde da je njegova slika negativna u njihovoj zemlji. </text:p>
        <text:p text:style-name="StyleDefautDecale05Sauf1">■ Ispitanici koji vjeruju da mladi dobivaju dovoljno informacija o mogućnostima strukovnog obrazovanja i osposobljavanja imaju veću vjerojatnost da će se složiti s ovom izjavom (91 %) od onih koji vjeruju da se ne slažu (80 %). </text:p>
        <text:p text:style-name="StyleDefautDecale05Sauf1">■ Postoje neke značajne razlike između društveno-profesionalnih kategorija: rukovoditelji bilježe najvišu razinu suglasnosti da osobe u SOO-u uče specijalizirane tehničke vještine izravno relevantne za određena zanimanja (90 %), a osobe u kućanstvu najnižu razinu (77 %). </text:p>
        <text:p text:style-name="StyleDefautDecale05Sauf1">■ Prema dobi na kraju obrazovanja, uvjerenje da strukovno obrazovanje i osposobljavanje podučava relevantne specijalizirane tehničke vještine najraširenije je među ispitanicima koji su ostali u obrazovanju nakon 20 godina (88 %), nakon čega slijede oni koji su završili između 16 i 19 godina (86 %). Ispitanici koji su završili obrazovanje u dobi od 15 godina ili mlađi najmanje dijele to stajalište (80 %). </text:p>
        <text:p text:style-name="StyleDefautDecale05Sauf1">■ Dogovor s ovom izjavom dosljedno je visok u svim dobnim skupinama te iznosi 88 % među ispitanicima u dobi od 40 do 54 godine, 87 % među osobama u dobi od 25 do 39 godina, 85 % među osobama u dobi od 15 do 24 godine i 84 % među osobama u dobi od 55 godina i starijima. </text:p>
        <text:p text:style-name="StyleDefautDecale05Sauf1">■ Ne postoje razlike u percepciji po spolu. </text:p>
        <text:p text:style-name="Standard"/>
        <text:p text:style-name="P67"/>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13">QB7.8 Recite mi u kojoj se mjeri slažete ili ne slažete sa svakom od sljedećih izjava: Osobe uključene u programe IVET-a uče specijalizirane tehničke vještine izravno relevantne za određena zanimanja (%-EU)</text:p>
            </table:table-cell>
            <table:covered-table-cell/>
            <table:covered-table-cell/>
            <table:covered-table-cell/>
          </table:table-row>
          <table:table-row>
            <table:table-cell table:style-name="Tableau11.A1" office:value-type="string">
              <text:p text:style-name="P13"/>
            </table:table-cell>
            <table:table-cell table:style-name="Tableau11.A1" office:value-type="string">
              <text:p text:style-name="P17">Ukupno „suglasnost”</text:p>
            </table:table-cell>
            <table:table-cell table:style-name="Tableau11.A1" office:value-type="string">
              <text:p text:style-name="P17">Ukupno „nesuglasnost” </text:p>
            </table:table-cell>
            <table:table-cell table:style-name="Tableau11.A1" office:value-type="string">
              <text:p text:style-name="P17">♪ Ne znam ♪</text:p>
            </table:table-cell>
          </table:table-row>
          <table:table-row>
            <table:table-cell table:style-name="Tableau11.A1" office:value-type="string">
              <text:p text:style-name="P13">EU-27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Spol</text:p>
            </table:table-cell>
            <table:covered-table-cell/>
            <table:covered-table-cell/>
            <table:covered-table-cell/>
          </table:table-row>
          <table:table-row>
            <table:table-cell table:style-name="Tableau11.A1" office:value-type="string">
              <text:p text:style-name="P13">Čovjek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Žena </text:p>
            </table:table-cell>
            <table:table-cell table:style-name="Tableau11.B3" office:value-type="float" office:value="86">
              <text:p text:style-name="P17">86</text:p>
            </table:table-cell>
            <table:table-cell table:style-name="Tableau11.B3" office:value-type="float" office:value="8">
              <text:p text:style-name="P17">8</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Dob</text:p>
            </table:table-cell>
            <table:covered-table-cell/>
            <table:covered-table-cell/>
            <table:covered-table-cell/>
          </table:table-row>
          <table:table-row>
            <table:table-cell table:style-name="Tableau11.A1" office:value-type="string">
              <text:p text:style-name="P13">15-24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1" office:value-type="string">
              <text:p text:style-name="P13">25-39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40-54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gt;=55</text:p>
            </table:table-cell>
            <table:table-cell table:style-name="Tableau11.B3" office:value-type="float" office:value="84">
              <text:p text:style-name="P17">84</text:p>
            </table:table-cell>
            <table:table-cell table:style-name="Tableau11.B3" office:value-type="float" office:value="8">
              <text:p text:style-name="P17">8</text:p>
            </table:table-cell>
            <table:table-cell table:style-name="Tableau11.B3" office:value-type="float" office:value="8">
              <text:p text:style-name="P17">8</text:p>
            </table:table-cell>
          </table:table-row>
          <table:table-row>
            <table:table-cell table:style-name="Tableau11.A4" table:number-columns-spanned="4" office:value-type="string">
              <text:p text:style-name="P27">Obrazovanje (kraj)</text:p>
            </table:table-cell>
            <table:covered-table-cell/>
            <table:covered-table-cell/>
            <table:covered-table-cell/>
          </table:table-row>
          <table:table-row>
            <table:table-cell table:style-name="Tableau11.A1" office:value-type="string">
              <text:p text:style-name="P13">&lt;=-15</text:p>
            </table:table-cell>
            <table:table-cell table:style-name="Tableau11.B3" office:value-type="float" office:value="80">
              <text:p text:style-name="P17">80</text:p>
            </table:table-cell>
            <table:table-cell table:style-name="Tableau11.B3" office:value-type="float" office:value="7">
              <text:p text:style-name="P17">7</text:p>
            </table:table-cell>
            <table:table-cell table:style-name="Tableau11.B3" office:value-type="float" office:value="13">
              <text:p text:style-name="P17">13</text:p>
            </table:table-cell>
          </table:table-row>
          <table:table-row>
            <table:table-cell table:style-name="Tableau11.A1" office:value-type="string">
              <text:p text:style-name="P13">16-19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gt;=20</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Još uvijek studiram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Socioprofesionalna kategorija</text:p>
            </table:table-cell>
            <table:covered-table-cell/>
            <table:covered-table-cell/>
            <table:covered-table-cell/>
          </table:table-row>
          <table:table-row>
            <table:table-cell table:style-name="Tableau11.A1" office:value-type="string">
              <text:p text:style-name="P13">Samozaposlena osoba </text:p>
            </table:table-cell>
            <table:table-cell table:style-name="Tableau11.B3" office:value-type="float" office:value="86">
              <text:p text:style-name="P17">86</text:p>
            </table:table-cell>
            <table:table-cell table:style-name="Tableau11.B3" office:value-type="float" office:value="10">
              <text:p text:style-name="P17">10</text:p>
            </table:table-cell>
            <table:table-cell table:style-name="Tableau11.B3" office:value-type="float" office:value="4">
              <text:p text:style-name="P17">4</text:p>
            </table:table-cell>
          </table:table-row>
          <table:table-row>
            <table:table-cell table:style-name="Tableau11.A1" office:value-type="string">
              <text:p text:style-name="P13">Upravitelji </text:p>
            </table:table-cell>
            <table:table-cell table:style-name="Tableau11.B3" office:value-type="float" office:value="90">
              <text:p text:style-name="P17">90</text:p>
            </table:table-cell>
            <table:table-cell table:style-name="Tableau11.B3" office:value-type="float" office:value="6">
              <text:p text:style-name="P17">6</text:p>
            </table:table-cell>
            <table:table-cell table:style-name="Tableau11.B3" office:value-type="float" office:value="4">
              <text:p text:style-name="P17">4</text:p>
            </table:table-cell>
          </table:table-row>
          <table:table-row>
            <table:table-cell table:style-name="Tableau11.A1" office:value-type="string">
              <text:p text:style-name="P13">Ostali bijeli ovratnici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Ručni radnici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Kućni ljubimci </text:p>
            </table:table-cell>
            <table:table-cell table:style-name="Tableau11.B3" office:value-type="float" office:value="77">
              <text:p text:style-name="P17">77</text:p>
            </table:table-cell>
            <table:table-cell table:style-name="Tableau11.B3" office:value-type="float" office:value="14">
              <text:p text:style-name="P17">14</text:p>
            </table:table-cell>
            <table:table-cell table:style-name="Tableau11.B3" office:value-type="float" office:value="9">
              <text:p text:style-name="P17">9</text:p>
            </table:table-cell>
          </table:table-row>
          <table:table-row>
            <table:table-cell table:style-name="Tableau11.A1" office:value-type="string">
              <text:p text:style-name="P13">Nezaposleni </text:p>
            </table:table-cell>
            <table:table-cell table:style-name="Tableau11.B3" office:value-type="float" office:value="83">
              <text:p text:style-name="P17">83</text:p>
            </table:table-cell>
            <table:table-cell table:style-name="Tableau11.B3" office:value-type="float" office:value="11">
              <text:p text:style-name="P17">11</text:p>
            </table:table-cell>
            <table:table-cell table:style-name="Tableau11.B3" office:value-type="float" office:value="6">
              <text:p text:style-name="P17">6</text:p>
            </table:table-cell>
          </table:table-row>
          <table:table-row>
            <table:table-cell table:style-name="Tableau11.A1" office:value-type="string">
              <text:p text:style-name="P13">U mirovini </text:p>
            </table:table-cell>
            <table:table-cell table:style-name="Tableau11.B3" office:value-type="float" office:value="84">
              <text:p text:style-name="P17">84</text:p>
            </table:table-cell>
            <table:table-cell table:style-name="Tableau11.B3" office:value-type="float" office:value="7">
              <text:p text:style-name="P17">7</text:p>
            </table:table-cell>
            <table:table-cell table:style-name="Tableau11.B3" office:value-type="float" office:value="9">
              <text:p text:style-name="P17">9</text:p>
            </table:table-cell>
          </table:table-row>
          <table:table-row>
            <table:table-cell table:style-name="Tableau11.A1" office:value-type="string">
              <text:p text:style-name="P13">Studenti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Subjektivna urbanizacija</text:p>
            </table:table-cell>
            <table:covered-table-cell/>
            <table:covered-table-cell/>
            <table:covered-table-cell/>
          </table:table-row>
          <table:table-row>
            <table:table-cell table:style-name="Tableau11.A1" office:value-type="string">
              <text:p text:style-name="P13">Ruralno područje ili selo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Gradić male ili srednje veličine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Veliki grad </text:p>
            </table:table-cell>
            <table:table-cell table:style-name="Tableau11.B3" office:value-type="float" office:value="88">
              <text:p text:style-name="P17">88</text:p>
            </table:table-cell>
            <table:table-cell table:style-name="Tableau11.B3" office:value-type="float" office:value="7">
              <text:p text:style-name="P17">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Percepcija IVET-a u (Naša zemlja)</text:p>
            </table:table-cell>
            <table:covered-table-cell/>
            <table:covered-table-cell/>
            <table:covered-table-cell/>
          </table:table-row>
          <table:table-row>
            <table:table-cell table:style-name="Tableau11.A1" office:value-type="string">
              <text:p text:style-name="P13">Pozitivno </text:p>
            </table:table-cell>
            <table:table-cell table:style-name="Tableau11.B3" office:value-type="float" office:value="91">
              <text:p text:style-name="P17">91</text:p>
            </table:table-cell>
            <table:table-cell table:style-name="Tableau11.B3" office:value-type="float" office:value="5">
              <text:p text:style-name="P17">5</text:p>
            </table:table-cell>
            <table:table-cell table:style-name="Tableau11.B3" office:value-type="float" office:value="4">
              <text:p text:style-name="P17">4</text:p>
            </table:table-cell>
          </table:table-row>
          <table:table-row>
            <table:table-cell table:style-name="Tableau11.A1" office:value-type="string">
              <text:p text:style-name="P13">Negativan </text:p>
            </table:table-cell>
            <table:table-cell table:style-name="Tableau11.B3" office:value-type="float" office:value="78">
              <text:p text:style-name="P17">78</text:p>
            </table:table-cell>
            <table:table-cell table:style-name="Tableau11.B3" office:value-type="float" office:value="17">
              <text:p text:style-name="P17">1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1.A1" office:value-type="string">
              <text:p text:style-name="P13">Da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Ne </text:p>
            </table:table-cell>
            <table:table-cell table:style-name="Tableau11.B3" office:value-type="float" office:value="83">
              <text:p text:style-name="P17">83</text:p>
            </table:table-cell>
            <table:table-cell table:style-name="Tableau11.B3" office:value-type="float" office:value="9">
              <text:p text:style-name="P17">9</text:p>
            </table:table-cell>
            <table:table-cell table:style-name="Tableau11.B3" office:value-type="float" office:value="8">
              <text:p text:style-name="P17">8</text:p>
            </table:table-cell>
          </table:table-row>
        </table:table>
        <text:p text:style-name="Standard"/>
        <text:h text:style-name="P87" text:outline-level="2"><text:bookmark-start text:name="__RefHeading___Toc215580_2930363814"/>6. Dodatne mogućnosti za učenje <text:bookmark-end text:name="__RefHeading___Toc215580_2930363814"/></text:h>
        <text:p text:style-name="StyleDefaut11maigre">Dvije trećine građana EU-a izjavilo je da se osobe koje završe programe strukovnog obrazovanja i osposobljavanja mogu upisati na sveučilišni studij </text:p>
        <text:p text:style-name="Standard">Širom Europske unije 67 % ispitanika smatra da se osobe koje završe programe strukovnog obrazovanja i osposobljavanja mogu upisati na sveučilišne studije, uključujući 23 % koji se snažno slažu i 44 % koji se obično slažu.<text:note text:id="ftn26" text:note-class="footnote"><text:note-citation>26</text:note-citation><text:note-body><text:p text:style-name="Footnote">Pitanje B7.4. Navedite u kojoj se mjeri slažete ili ne slažete sa svakom od sljedećih izjava: Osobe koje završe programe strukovnog obrazovanja i osposobljavanja mogu se upisati na sveučilišne studije. </text:p></text:note-body></text:note> Svaki peti (21 %) ne slaže se, dok 12 % ne zna. U praksi 72,6 % učenika višeg sekundarnog strukovnog obrazovanja i osposobljavanja u Europskoj uniji sudjeluje u programima koji omogućuju izravan pristup tercijarnom obrazovanju.<text:note text:id="ftn27" text:note-class="footnote"><text:note-citation>27</text:note-citation><text:note-body><text:p text:style-name="Footnote"><text:a xlink:type="simple" xlink:href="https://www.cedefop.europa.eu/files/whatsnewinVET_2025.pdf" text:style-name="Internet_20_link" text:visited-style-name="Visited_20_Internet_20_Link">https://www.cedefop.europa.eu/files/whatsnewinVET_2025.pdf</text:a> </text:p></text:note-body></text:note> To upućuje na to da percepcija javnosti uglavnom odražava stvarnost, iako i dalje postoji određeni stupanj podcjenjivanja s obzirom na to da su stvarne stope pristupa nešto više od percipiranih stopa. </text:p>
        <text:p text:style-name="Standard">Rezultat promatran za ovo pitanje je stabilan tijekom vremena. U istraživanju Eurobarometra iz 2011. o strukovnom obrazovanju i osposobljavanju (EU27) 68 % ispitanika izjavilo je da strukovno obrazovanje i osposobljavanje omogućuje osobama da nakon toga nastave sveučilišni studij.<text:note text:id="ftn28" text:note-class="footnote"><text:note-citation>28</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i u njemu se upotrebljava pojam „SOO” bez razlikovanja početnog i trajnog SOO-a sa svakom od sljedećih izjava. Strukovno obrazovanje i osposobljavanje omogućuje ljudima da nakon toga nastave sveučilišni studij.” </text:p></text:note-body></text:note> </text:p>
        <text:p text:style-name="Standard">U trenutačnoj anketi najmanje polovina ispitanika u 26 država članica navodi da se osobe koje završe programe strukovnog obrazovanja i osposobljavanja mogu upisati na sveučilišne studije. </text:p>
        <text:p text:style-name="Standard"><draw:g text:anchor-type="paragraph" draw:z-index="21" draw:name="Forme18" draw:style-name="gr1"><draw:frame draw:style-name="gr302" draw:text-style-name="P89" svg:width="16.608cm" svg:height="7.603cm" svg:x="0.286cm" svg:y="1.007cm"><draw:image xlink:href="Pictures/10000000000005670000027954BE56C495AE6A3D.png" xlink:type="simple" xlink:show="embed" xlink:actuate="onLoad" draw:mime-type="image/png"><text:p/></draw:image></draw:frame><draw:frame draw:style-name="gr303" draw:text-style-name="P91" svg:width="16.759cm" svg:height="0.902cm" svg:x="-0.023cm" svg:y="0.092cm"><draw:text-box><text:p text:style-name="P90"><text:span text:style-name="T45">QB7.4: Navedite u kojoj se mjeri slažete ili ne slažete sa svakom od sljedećih izjava: - Osobe koje završe programe IVET-a mogu se upisati na sveučilišni studij (EU27) (%) </text:span></text:p></draw:text-box></draw:frame><draw:g draw:style-name="gr4"><draw:frame draw:style-name="gr304" draw:text-style-name="P89" svg:width="14.098cm" svg:height="0.959cm" svg:x="0.785cm" svg:y="8.762cm"><draw:image xlink:href="Pictures/100000000000022300000022902E68B765C34830.png" xlink:type="simple" xlink:show="embed" xlink:actuate="onLoad" draw:mime-type="image/png"><text:p/></draw:image></draw:frame><draw:frame draw:style-name="gr305" draw:text-style-name="P91" svg:width="2.925cm" svg:height="0.648cm" svg:x="1.245cm" svg:y="8.934cm"><draw:text-box><text:p text:style-name="P95"><text:span text:style-name="T45">Čvrsto se slažem</text:span></text:p></draw:text-box></draw:frame><draw:frame draw:style-name="gr306" draw:text-style-name="P91" svg:width="2.857cm" svg:height="0.59cm" svg:x="4.254cm" svg:y="8.913cm"><draw:text-box><text:p text:style-name="P95"><text:span text:style-name="T45">Želi se složiti</text:span></text:p></draw:text-box></draw:frame><draw:frame draw:style-name="gr307" draw:text-style-name="P91" svg:width="3.282cm" svg:height="0.646cm" svg:x="7.436cm" svg:y="8.956cm"><draw:text-box><text:p text:style-name="P95"><text:span text:style-name="T45">Želja za neslaganjem</text:span></text:p></draw:text-box></draw:frame><draw:frame draw:style-name="gr308" draw:text-style-name="P91" svg:width="3.483cm" svg:height="0.646cm" svg:x="11.067cm" svg:y="8.913cm"><draw:text-box><text:p text:style-name="P95"><text:span text:style-name="T45">Snažno se ne slažem</text:span></text:p></draw:text-box></draw:frame><draw:frame draw:style-name="gr309" draw:text-style-name="P91" svg:width="2.52cm" svg:height="0.687cm" svg:x="14.787cm" svg:y="8.913cm"><draw:text-box><text:p text:style-name="P95"><text:span text:style-name="T45">Ne znam</text:span></text:p></draw:text-box></draw:frame></draw:g></draw:g><draw:g text:anchor-type="paragraph" draw:z-index="20" draw:name="Forme17" draw:style-name="gr32"><draw:frame draw:style-name="gr310" draw:text-style-name="P89" svg:width="4.643cm" svg:height="4.866cm" svg:x="11.448cm" svg:y="-6.01cm"><draw:image xlink:href="Pictures/10000000000001E0000001F7EC3289ADC8E3D92C.png" xlink:type="simple" xlink:show="embed" xlink:actuate="onLoad" draw:mime-type="image/png"><text:p/></draw:image></draw:frame><draw:frame draw:style-name="gr311" draw:text-style-name="P91" svg:width="8.275cm" svg:height="1.227cm" svg:x="9.509cm" svg:y="-7.802cm"><draw:text-box><text:p text:style-name="P90"><text:span text:style-name="T45">QB7.4: Navedite u kojoj se mjeri slažete ili ne slažete sa svakom od sljedećih izjava: - Osobe koje završe programe IVET-a mogu se upisati na sveučilišni studij (EU27) (%) </text:span></text:p></draw:text-box></draw:frame><draw:frame draw:style-name="gr312" draw:text-style-name="P94" svg:width="1.943cm" svg:height="0.902cm" svg:x="11.857cm" svg:y="-6.631cm"><draw:text-box><text:p text:style-name="P93"><text:span text:style-name="T45">Ne znam 12</text:span></text:p></draw:text-box></draw:frame><draw:frame draw:style-name="gr313" draw:text-style-name="P94" svg:width="2.788cm" svg:height="0.902cm" svg:x="9.662cm" svg:y="-5.915cm"><draw:text-box><text:p text:style-name="P93"><text:span text:style-name="T45">Uopće se ne slažem 5</text:span></text:p></draw:text-box></draw:frame><draw:frame draw:style-name="gr314" draw:text-style-name="P91" svg:width="2.818cm" svg:height="0.578cm" svg:x="13.845cm" svg:y="-1.161cm"><draw:text-box><text:p text:style-name="P90"><text:span text:style-name="T45">Slažem se s 44</text:span></text:p></draw:text-box></draw:frame><draw:frame draw:style-name="gr315" draw:text-style-name="P91" svg:width="2.818cm" svg:height="0.578cm" svg:x="14.647cm" svg:y="-6.049cm"><draw:text-box><text:p text:style-name="P90"><text:span text:style-name="T45">Slažem se sa 23</text:span></text:p></draw:text-box></draw:frame></draw:g>Stajališta se znatno razlikuju među državama članicama, a najviše razine sporazuma zabilježene su u Cipru (90 %), Litvi (88 %) i Latviji (85 %). Najniže razine zabilježene su u Danskoj (46 %), Nizozemskoj (50 %) i Belgiji (55 %). </text:p>
        <text:p text:style-name="P59"/>
        <text:p text:style-name="P58">Mjera u kojoj se ispitanici slažu da se osobe koje završe programe strukovnog obrazovanja i osposobljavanja mogu upisati na sveučilišne studije razlikuje se ovisno o sociodemografskim čimbenicima kako slijedi. </text:p>
        <text:p text:style-name="StyleDefautDecale05Sauf1">■ Ispitanici koji smatraju strukovno obrazovanje i osposobljavanje pozitivnim vjerojatnije će vjerovati da se osobe s diplomom strukovnog obrazovanja i osposobljavanja mogu upisati na sveučilišne studije (74 % naspram 57 % onih koji prijave negativnu percepciju). </text:p>
        <text:p text:style-name="StyleDefautDecale05Sauf1">■ Stajalište da se osobe koje završe programe strukovnog obrazovanja i osposobljavanja mogu upisati na sveučilišne studije ima 75 % ispitanika koji vjeruju da mladi dobivaju dovoljno informacija o mogućnostima strukovnog obrazovanja i osposobljavanja, u usporedbi sa 62 % onih koji to ne čine. </text:p>
        <text:p text:style-name="StyleDefautDecale05Sauf1">■ To se stajalište skromno smanjuje s povećanjem dobi, sa 71 % među osobama u dobi od 15 do 24 godine na 64 % među osobama u dobi od 55 godina i starijima. </text:p>
        <text:p text:style-name="StyleDefautDecale05Sauf1">■ Prema dobi na kraju obrazovanja, stajalište da se osobe koje završe programe strukovnog obrazovanja i osposobljavanja mogu upisati na sveučilišno obrazovanje najraširenije je među ispitanicima koji su završili obrazovanje u dobi od 20 ili više godina i u dobi od 16 do 19 godina (69 % – 68 %), a među osobama koje su završile u dobi od 15 ili više godina to je 59 %. </text:p>
        <text:p text:style-name="StyleDefautDecale05Sauf1">■ Ispitanici koji su i sami pohađali strukovno obrazovanje i osposobljavanje također će se vjerojatnije složiti s ovom izjavom od onih koji to nisu učinili (71 % naspram 65 %). </text:p>
        <text:p text:style-name="StyleDefautDecale05Sauf1">■ Ne postoje razlike po spolu. </text:p>
        <text:p text:style-name="Standard"/>
        <text:p text:style-name="P67"/>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13">QB7.4 Recite mi u kojoj se mjeri slažete ili ne slažete sa svakom od sljedećih izjava: Osobe koje završe IVET programe mogu se upisati na sveučilišni studij (%-EU)</text:p>
            </table:table-cell>
            <table:covered-table-cell/>
            <table:covered-table-cell/>
            <table:covered-table-cell/>
          </table:table-row>
          <table:table-row>
            <table:table-cell table:style-name="Tableau12.A1" office:value-type="string">
              <text:p text:style-name="P10"/>
            </table:table-cell>
            <table:table-cell table:style-name="Tableau12.A1" office:value-type="string">
              <text:p text:style-name="P17">Ukupno „suglasnost”</text:p>
            </table:table-cell>
            <table:table-cell table:style-name="Tableau12.A1" office:value-type="string">
              <text:p text:style-name="P17">Ukupno „nesuglasnost” </text:p>
            </table:table-cell>
            <table:table-cell table:style-name="Tableau12.A1" office:value-type="string">
              <text:p text:style-name="P17">♪ Ne znam ♪</text:p>
            </table:table-cell>
          </table:table-row>
          <table:table-row>
            <table:table-cell table:style-name="Tableau12.A1" office:value-type="string">
              <text:p text:style-name="P13">EU-27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4" table:number-columns-spanned="4" office:value-type="string">
              <text:p text:style-name="P27">Spol</text:p>
            </table:table-cell>
            <table:covered-table-cell/>
            <table:covered-table-cell/>
            <table:covered-table-cell/>
          </table:table-row>
          <table:table-row>
            <table:table-cell table:style-name="Tableau12.A1" office:value-type="string">
              <text:p text:style-name="P13">Čovjek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1" office:value-type="string">
              <text:p text:style-name="P13">Žena </text:p>
            </table:table-cell>
            <table:table-cell table:style-name="Tableau12.B3" office:value-type="float" office:value="67">
              <text:p text:style-name="P17">67</text:p>
            </table:table-cell>
            <table:table-cell table:style-name="Tableau12.B3" office:value-type="float" office:value="20">
              <text:p text:style-name="P17">20</text:p>
            </table:table-cell>
            <table:table-cell table:style-name="Tableau12.B3" office:value-type="float" office:value="13">
              <text:p text:style-name="P17">13</text:p>
            </table:table-cell>
          </table:table-row>
          <table:table-row>
            <table:table-cell table:style-name="Tableau12.A4" table:number-columns-spanned="4" office:value-type="string">
              <text:p text:style-name="P27">Dob</text:p>
            </table:table-cell>
            <table:covered-table-cell/>
            <table:covered-table-cell/>
            <table:covered-table-cell/>
          </table:table-row>
          <table:table-row>
            <table:table-cell table:style-name="Tableau12.A1" office:value-type="string">
              <text:p text:style-name="P13">15-24 </text:p>
            </table:table-cell>
            <table:table-cell table:style-name="Tableau12.B3" office:value-type="float" office:value="71">
              <text:p text:style-name="P17">71</text:p>
            </table:table-cell>
            <table:table-cell table:style-name="Tableau12.B3" office:value-type="float" office:value="21">
              <text:p text:style-name="P17">21</text:p>
            </table:table-cell>
            <table:table-cell table:style-name="Tableau12.B3" office:value-type="float" office:value="8">
              <text:p text:style-name="P17">8</text:p>
            </table:table-cell>
          </table:table-row>
          <table:table-row>
            <table:table-cell table:style-name="Tableau12.A1" office:value-type="string">
              <text:p text:style-name="P13">25-39 </text:p>
            </table:table-cell>
            <table:table-cell table:style-name="Tableau12.B3" office:value-type="float" office:value="70">
              <text:p text:style-name="P17">70</text:p>
            </table:table-cell>
            <table:table-cell table:style-name="Tableau12.B3" office:value-type="float" office:value="21">
              <text:p text:style-name="P17">21</text:p>
            </table:table-cell>
            <table:table-cell table:style-name="Tableau12.B3" office:value-type="float" office:value="9">
              <text:p text:style-name="P17">9</text:p>
            </table:table-cell>
          </table:table-row>
          <table:table-row>
            <table:table-cell table:style-name="Tableau12.A1" office:value-type="string">
              <text:p text:style-name="P13">40-54 </text:p>
            </table:table-cell>
            <table:table-cell table:style-name="Tableau12.B3" office:value-type="float" office:value="69">
              <text:p text:style-name="P17">69</text:p>
            </table:table-cell>
            <table:table-cell table:style-name="Tableau12.B3" office:value-type="float" office:value="21">
              <text:p text:style-name="P17">21</text:p>
            </table:table-cell>
            <table:table-cell table:style-name="Tableau12.B3" office:value-type="float" office:value="10">
              <text:p text:style-name="P17">10</text:p>
            </table:table-cell>
          </table:table-row>
          <table:table-row>
            <table:table-cell table:style-name="Tableau12.A1" office:value-type="string">
              <text:p text:style-name="P13">&gt;=55</text:p>
            </table:table-cell>
            <table:table-cell table:style-name="Tableau12.B3" office:value-type="float" office:value="64">
              <text:p text:style-name="P17">64</text:p>
            </table:table-cell>
            <table:table-cell table:style-name="Tableau12.B3" office:value-type="float" office:value="19">
              <text:p text:style-name="P17">19</text:p>
            </table:table-cell>
            <table:table-cell table:style-name="Tableau12.B3" office:value-type="float" office:value="17">
              <text:p text:style-name="P17">17</text:p>
            </table:table-cell>
          </table:table-row>
          <table:table-row>
            <table:table-cell table:style-name="Tableau12.A4" table:number-columns-spanned="4" office:value-type="string">
              <text:p text:style-name="P27">Obrazovanje (kraj)</text:p>
            </table:table-cell>
            <table:covered-table-cell/>
            <table:covered-table-cell/>
            <table:covered-table-cell/>
          </table:table-row>
          <table:table-row>
            <table:table-cell table:style-name="Tableau12.A1" office:value-type="string">
              <text:p text:style-name="P13">&lt;=-15</text:p>
            </table:table-cell>
            <table:table-cell table:style-name="Tableau12.B3" office:value-type="float" office:value="59">
              <text:p text:style-name="P17">59</text:p>
            </table:table-cell>
            <table:table-cell table:style-name="Tableau12.B3" office:value-type="float" office:value="17">
              <text:p text:style-name="P17">17</text:p>
            </table:table-cell>
            <table:table-cell table:style-name="Tableau12.B3" office:value-type="float" office:value="24">
              <text:p text:style-name="P17">24</text:p>
            </table:table-cell>
          </table:table-row>
          <table:table-row>
            <table:table-cell table:style-name="Tableau12.A1" office:value-type="string">
              <text:p text:style-name="P13">16-19 </text:p>
            </table:table-cell>
            <table:table-cell table:style-name="Tableau12.B3" office:value-type="float" office:value="68">
              <text:p text:style-name="P17">68</text:p>
            </table:table-cell>
            <table:table-cell table:style-name="Tableau12.B3" office:value-type="float" office:value="20">
              <text:p text:style-name="P17">20</text:p>
            </table:table-cell>
            <table:table-cell table:style-name="Tableau12.B3" office:value-type="float" office:value="12">
              <text:p text:style-name="P17">12</text:p>
            </table:table-cell>
          </table:table-row>
          <table:table-row>
            <table:table-cell table:style-name="Tableau12.A1" office:value-type="string">
              <text:p text:style-name="P13">&gt;=20</text:p>
            </table:table-cell>
            <table:table-cell table:style-name="Tableau12.B3" office:value-type="float" office:value="69">
              <text:p text:style-name="P17">69</text:p>
            </table:table-cell>
            <table:table-cell table:style-name="Tableau12.B3" office:value-type="float" office:value="22">
              <text:p text:style-name="P17">22</text:p>
            </table:table-cell>
            <table:table-cell table:style-name="Tableau12.B3" office:value-type="float" office:value="9">
              <text:p text:style-name="P17">9</text:p>
            </table:table-cell>
          </table:table-row>
          <table:table-row>
            <table:table-cell table:style-name="Tableau12.A1" office:value-type="string">
              <text:p text:style-name="P13">Još uvijek studiram </text:p>
            </table:table-cell>
            <table:table-cell table:style-name="Tableau12.B3" office:value-type="float" office:value="71">
              <text:p text:style-name="P17">71</text:p>
            </table:table-cell>
            <table:table-cell table:style-name="Tableau12.B3" office:value-type="float" office:value="20">
              <text:p text:style-name="P17">20</text:p>
            </table:table-cell>
            <table:table-cell table:style-name="Tableau12.B3" office:value-type="float" office:value="9">
              <text:p text:style-name="P17">9</text:p>
            </table:table-cell>
          </table:table-row>
          <table:table-row>
            <table:table-cell table:style-name="Tableau12.A4" table:number-columns-spanned="4" office:value-type="string">
              <text:p text:style-name="P27">Socioprofesionalna kategorija</text:p>
            </table:table-cell>
            <table:covered-table-cell/>
            <table:covered-table-cell/>
            <table:covered-table-cell/>
          </table:table-row>
          <table:table-row>
            <table:table-cell table:style-name="Tableau12.A1" office:value-type="string">
              <text:p text:style-name="P13">Samozaposlena osoba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Upravitelji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Ostali bijeli ovratnici </text:p>
            </table:table-cell>
            <table:table-cell table:style-name="Tableau12.B3" office:value-type="float" office:value="68">
              <text:p text:style-name="P17">68</text:p>
            </table:table-cell>
            <table:table-cell table:style-name="Tableau12.B3" office:value-type="float" office:value="23">
              <text:p text:style-name="P17">23</text:p>
            </table:table-cell>
            <table:table-cell table:style-name="Tableau12.B3" office:value-type="float" office:value="9">
              <text:p text:style-name="P17">9</text:p>
            </table:table-cell>
          </table:table-row>
          <table:table-row>
            <table:table-cell table:style-name="Tableau12.A1" office:value-type="string">
              <text:p text:style-name="P13">Ručni radnici </text:p>
            </table:table-cell>
            <table:table-cell table:style-name="Tableau12.B3" office:value-type="float" office:value="70">
              <text:p text:style-name="P17">70</text:p>
            </table:table-cell>
            <table:table-cell table:style-name="Tableau12.B3" office:value-type="float" office:value="20">
              <text:p text:style-name="P17">20</text:p>
            </table:table-cell>
            <table:table-cell table:style-name="Tableau12.B3" office:value-type="float" office:value="10">
              <text:p text:style-name="P17">10</text:p>
            </table:table-cell>
          </table:table-row>
          <table:table-row>
            <table:table-cell table:style-name="Tableau12.A1" office:value-type="string">
              <text:p text:style-name="P13">Kućni ljubimci </text:p>
            </table:table-cell>
            <table:table-cell table:style-name="Tableau12.B3" office:value-type="float" office:value="66">
              <text:p text:style-name="P17">66</text:p>
            </table:table-cell>
            <table:table-cell table:style-name="Tableau12.B3" office:value-type="float" office:value="19">
              <text:p text:style-name="P17">19</text:p>
            </table:table-cell>
            <table:table-cell table:style-name="Tableau12.B3" office:value-type="float" office:value="15">
              <text:p text:style-name="P17">15</text:p>
            </table:table-cell>
          </table:table-row>
          <table:table-row>
            <table:table-cell table:style-name="Tableau12.A1" office:value-type="string">
              <text:p text:style-name="P13">Nezaposleni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U mirovini </text:p>
            </table:table-cell>
            <table:table-cell table:style-name="Tableau12.B3" office:value-type="float" office:value="63">
              <text:p text:style-name="P17">63</text:p>
            </table:table-cell>
            <table:table-cell table:style-name="Tableau12.B3" office:value-type="float" office:value="18">
              <text:p text:style-name="P17">18</text:p>
            </table:table-cell>
            <table:table-cell table:style-name="Tableau12.B3" office:value-type="float" office:value="19">
              <text:p text:style-name="P17">19</text:p>
            </table:table-cell>
          </table:table-row>
          <table:table-row>
            <table:table-cell table:style-name="Tableau12.A1" office:value-type="string">
              <text:p text:style-name="P13">Studenti </text:p>
            </table:table-cell>
            <table:table-cell table:style-name="Tableau12.B3" office:value-type="float" office:value="72">
              <text:p text:style-name="P17">72</text:p>
            </table:table-cell>
            <table:table-cell table:style-name="Tableau12.B3" office:value-type="float" office:value="20">
              <text:p text:style-name="P17">20</text:p>
            </table:table-cell>
            <table:table-cell table:style-name="Tableau12.B3" office:value-type="float" office:value="8">
              <text:p text:style-name="P17">8</text:p>
            </table:table-cell>
          </table:table-row>
          <table:table-row>
            <table:table-cell table:style-name="Tableau12.A4" table:number-columns-spanned="4" office:value-type="string">
              <text:p text:style-name="P27">Subjektivna urbanizacija</text:p>
            </table:table-cell>
            <table:covered-table-cell/>
            <table:covered-table-cell/>
            <table:covered-table-cell/>
          </table:table-row>
          <table:table-row>
            <table:table-cell table:style-name="Tableau12.A1" office:value-type="string">
              <text:p text:style-name="P13">Ruralno područje ili selo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Gradić male ili srednje veličine </text:p>
            </table:table-cell>
            <table:table-cell table:style-name="Tableau12.B3" office:value-type="float" office:value="66">
              <text:p text:style-name="P17">66</text:p>
            </table:table-cell>
            <table:table-cell table:style-name="Tableau12.B3" office:value-type="float" office:value="22">
              <text:p text:style-name="P17">22</text:p>
            </table:table-cell>
            <table:table-cell table:style-name="Tableau12.B3" office:value-type="float" office:value="12">
              <text:p text:style-name="P17">12</text:p>
            </table:table-cell>
          </table:table-row>
          <table:table-row>
            <table:table-cell table:style-name="Tableau12.A1" office:value-type="string">
              <text:p text:style-name="P13">Veliki grad </text:p>
            </table:table-cell>
            <table:table-cell table:style-name="Tableau12.B3" office:value-type="float" office:value="71">
              <text:p text:style-name="P17">71</text:p>
            </table:table-cell>
            <table:table-cell table:style-name="Tableau12.B3" office:value-type="float" office:value="18">
              <text:p text:style-name="P17">18</text:p>
            </table:table-cell>
            <table:table-cell table:style-name="Tableau12.B3" office:value-type="float" office:value="11">
              <text:p text:style-name="P17">11</text:p>
            </table:table-cell>
          </table:table-row>
          <table:table-row>
            <table:table-cell table:style-name="Tableau12.A4" table:number-columns-spanned="4" office:value-type="string">
              <text:p text:style-name="P27">Percepcija IVET-a u (Naša zemlja)</text:p>
            </table:table-cell>
            <table:covered-table-cell/>
            <table:covered-table-cell/>
            <table:covered-table-cell/>
          </table:table-row>
          <table:table-row>
            <table:table-cell table:style-name="Tableau12.A1" office:value-type="string">
              <text:p text:style-name="P13">Pozitivno </text:p>
            </table:table-cell>
            <table:table-cell table:style-name="Tableau12.B3" office:value-type="float" office:value="74">
              <text:p text:style-name="P17">74</text:p>
            </table:table-cell>
            <table:table-cell table:style-name="Tableau12.B3" office:value-type="float" office:value="15">
              <text:p text:style-name="P17">15</text:p>
            </table:table-cell>
            <table:table-cell table:style-name="Tableau12.B3" office:value-type="float" office:value="11">
              <text:p text:style-name="P17">11</text:p>
            </table:table-cell>
          </table:table-row>
          <table:table-row>
            <table:table-cell table:style-name="Tableau12.A1" office:value-type="string">
              <text:p text:style-name="P13">Negativan </text:p>
            </table:table-cell>
            <table:table-cell table:style-name="Tableau12.B3" office:value-type="float" office:value="57">
              <text:p text:style-name="P17">57</text:p>
            </table:table-cell>
            <table:table-cell table:style-name="Tableau12.B3" office:value-type="float" office:value="33">
              <text:p text:style-name="P17">33</text:p>
            </table:table-cell>
            <table:table-cell table:style-name="Tableau12.B3" office:value-type="float" office:value="10">
              <text:p text:style-name="P17">10</text:p>
            </table:table-cell>
          </table:table-row>
          <table:table-row>
            <table:table-cell table:style-name="Tableau12.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2.A1" office:value-type="string">
              <text:p text:style-name="P13">Da </text:p>
            </table:table-cell>
            <table:table-cell table:style-name="Tableau12.B3" office:value-type="float" office:value="71">
              <text:p text:style-name="P17">71</text:p>
            </table:table-cell>
            <table:table-cell table:style-name="Tableau12.B3" office:value-type="float" office:value="19">
              <text:p text:style-name="P17">19</text:p>
            </table:table-cell>
            <table:table-cell table:style-name="Tableau12.B3" office:value-type="float" office:value="10">
              <text:p text:style-name="P17">10</text:p>
            </table:table-cell>
          </table:table-row>
          <table:table-row>
            <table:table-cell table:style-name="Tableau12.A1" office:value-type="string">
              <text:p text:style-name="P13">Ne </text:p>
            </table:table-cell>
            <table:table-cell table:style-name="Tableau12.B3" office:value-type="float" office:value="65">
              <text:p text:style-name="P17">65</text:p>
            </table:table-cell>
            <table:table-cell table:style-name="Tableau12.B3" office:value-type="float" office:value="21">
              <text:p text:style-name="P17">21</text:p>
            </table:table-cell>
            <table:table-cell table:style-name="Tableau12.B3" office:value-type="float" office:value="14">
              <text:p text:style-name="P17">14</text:p>
            </table:table-cell>
          </table:table-row>
        </table:table>
        <text:p text:style-name="Standard"/>
        <text:p text:style-name="P52">Oko dvije trećine građana EU-a smatra da osobe koje studiraju za kvalifikaciju u strukovnom obrazovanju i osposobljavanju imaju priliku studirati u inozemstvu kao dio studija </text:p>
        <text:p text:style-name="Standard">Programom Erasmus+ podupire se mobilnost studenata u strukovnom obrazovanju i osposobljavanju, čime se polaznicima strukovnog obrazovanja i osposobljavanja omogućuje da sudjeluju u razdobljima studiranja ili osposobljavanja u inozemstvu.<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https://erasmus-plus.ec.europa.eu/opportunities/individuals/trainees/vocational-education-apprenticeships-and-recent-graduates</text:a> </text:p></text:note-body></text:note> Diljem Europske unije 64 % ispitanika izjavilo je da osobe koje studiraju za kvalifikaciju u strukovnom obrazovanju i osposobljavanju imaju priliku studirati u inozemstvu kao dio studija, uključujući 19 % osoba koje se snažno slažu i 45 % osoba koje se obično slažu.<text:note text:id="ftn30" text:note-class="footnote"><text:note-citation>30</text:note-citation><text:note-body><text:p text:style-name="Footnote">QB7.5. Navedite u kojoj se mjeri slažete ili ne slažete sa svakom od sljedećih izjava: Osobe koje studiraju za kvalifikaciju u strukovnom obrazovanju i osposobljavanju imaju mogućnost studirati u inozemstvu u okviru svojeg studija. </text:p></text:note-body></text:note> Sveukupno, 20% se ne slaže, dok 16% ne zna. </text:p>
        <text:p text:style-name="Standard">S vremenom se povećala svijest o mogućnostima studiranja u inozemstvu s kvalifikacijama strukovnog obrazovanja i osposobljavanja. U anketi Cedefopa iz 2016. (EU28) 60 % ispitanika složilo se da osobe u strukovnom obrazovanju i osposobljavanju imaju priliku studirati ili raditi u inozemstvu, 22 % nije se složilo, a 18 % nije znalo<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Tekst pitanja razlikuje se od trenutačne ankete, koja je usmjerena na studiranje u inozemstvu u okviru studija strukovnog obrazovanja i osposobljavanja, dok je stavka iz 2016. obuhvaćala studij ili rad u inozemstvu nakon strukovnog obrazovanja i osposobljavanja. tromjesečje: „Sljedeće izjave odnose se na ono što se događa nakon strukovnog obrazovanja u višem sekundarnom obrazovanju. U kojoj se mjeri slažete ili ne slažete sa svakim od njih? - Strukovno obrazovanje u višem sekundarnom obrazovanju pruža mogućnosti za studiranje ili rad u inozemstvu.</text:p></text:note-body></text:note> za to. U istraživanju Eurobarometra iz 2011. o strukovnom obrazovanju i osposobljavanju (EU27) nešto drukčije formulirano pitanje pokazalo je da 43 % ispitanika smatra da strukovno obrazovanje i osposobljavanje pruža mogućnosti za studiranje u inozemstvu.<text:note text:id="ftn32" text:note-class="footnote"><text:note-citation>32</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u njemu se upotrebljava pojam „SOO” bez razlikovanja početnog i trajnog SOO-a te je negativno formuliran. Pitanje 10.5.: „Molimo vas da mi kažete u kojoj se mjeri slažete ili ne slažete sa svakom od sljedećih izjava. Strukovno obrazovanje i osposobljavanje ne pruža mogućnosti za studiranje u inozemstvu.”</text:p></text:note-body></text:note> </text:p>
        <text:p text:style-name="Standard">U trenutačnoj anketi najmanje polovina ispitanika u 25 država članica smatra da osobe koje studiraju za kvalifikaciju u strukovnom obrazovanju i osposobljavanju imaju priliku studirati u inozemstvu u okviru svojeg studija. </text:p>
        <text:p text:style-name="Standard">Stajališta se razlikuju među državama članicama, a najviše razine sporazuma zabilježene su na Cipru (86 %), Malti (85 %) i Slovačkoj (75 %). Najniže razine zabilježene su u Švedskoj (45 %), Portugalu (47 %) i Nizozemskoj (51 %). </text:p>
        <text:p text:style-name="Standard"/>
        <text:p text:style-name="Standard"><draw:g text:anchor-type="paragraph" draw:z-index="22" draw:name="Forme19" draw:style-name="gr32"><draw:frame draw:style-name="gr295" draw:text-style-name="P89" svg:width="4.986cm" svg:height="5.047cm" svg:x="10.865cm" svg:y="-7.514cm"><draw:image xlink:href="Pictures/10000000000001EB000001F1CFC63A4FBF2FFA6A.png" xlink:type="simple" xlink:show="embed" xlink:actuate="onLoad" draw:mime-type="image/png"><text:p/></draw:image></draw:frame><draw:frame draw:style-name="gr296" draw:text-style-name="P91" svg:width="7.963cm" svg:height="1.551cm" svg:x="8.692cm" svg:y="-9.999cm"><draw:text-box><text:p text:style-name="P90"><text:span text:style-name="T45">Pitanje B7.5.: Navedite u kojoj se mjeri slažete ili ne slažete sa svakom od sljedećih izjava: - Osobe koje studiraju za kvalifikaciju u okviru IVET-a imaju mogućnost studiranja u inozemstvu u okviru studija (EU27) (%) </text:span></text:p></draw:text-box></draw:frame><draw:frame draw:style-name="gr297" draw:text-style-name="P91" svg:width="2.377cm" svg:height="0.578cm" svg:x="10.756cm" svg:y="-8.089cm"><draw:text-box><text:p text:style-name="P90"><text:span text:style-name="T45">Ne znam 16</text:span></text:p></draw:text-box></draw:frame><draw:frame draw:style-name="gr298" draw:text-style-name="P94" svg:width="2.557cm" svg:height="0.902cm" svg:x="8.895cm" svg:y="-7.08cm"><draw:text-box><text:p text:style-name="P93"><text:span text:style-name="T45">Uopće se ne slažem 4</text:span></text:p></draw:text-box></draw:frame><draw:frame draw:style-name="gr299" draw:text-style-name="P94" svg:width="1.945cm" svg:height="1.227cm" svg:x="8.939cm" svg:y="-5.196cm"><draw:text-box><text:p text:style-name="P93"><text:span text:style-name="T45">Želja za neslaganjem 16</text:span></text:p></draw:text-box></draw:frame><draw:frame draw:style-name="gr300" draw:text-style-name="P91" svg:width="2.527cm" svg:height="0.902cm" svg:x="13.797cm" svg:y="-8.043cm"><draw:text-box><text:p text:style-name="P90"><text:span text:style-name="T45">Slažem se sa 19</text:span></text:p></draw:text-box></draw:frame><draw:frame draw:style-name="gr301" draw:text-style-name="P91" svg:width="2.708cm" svg:height="0.578cm" svg:x="12.809cm" svg:y="-2.504cm"><draw:text-box><text:p text:style-name="P90"><text:span text:style-name="T45">Slažem se sa 45</text:span></text:p></draw:text-box></draw:frame></draw:g></text:p>
        <text:p text:style-name="Standard"/>
        <text:p text:style-name="P51"><draw:g text:anchor-type="paragraph" draw:z-index="23" draw:name="Forme20" draw:style-name="gr1"><draw:frame draw:style-name="gr287" draw:text-style-name="P89" svg:width="16.788cm" svg:height="7.344cm" svg:x="0.182cm" svg:y="1.044cm"><draw:image xlink:href="Pictures/10000000000005400000024CF7E9C784CE4D0E38.png" xlink:type="simple" xlink:show="embed" xlink:actuate="onLoad" draw:mime-type="image/png"><text:p/></draw:image></draw:frame><draw:frame draw:style-name="gr288" draw:text-style-name="P91" svg:width="16.879cm" svg:height="0.902cm" svg:x="0.002cm" svg:y="0.002cm"><draw:text-box><text:p text:style-name="P90"><text:span text:style-name="T45">Pitanje B7.5.: Navedite u kojoj se mjeri slažete ili ne slažete sa svakom od sljedećih izjava: - Osobe koje studiraju za kvalifikaciju u okviru IVET-a imaju mogućnost studiranja u inozemstvu u okviru studija (EU27) (%) </text:span></text:p></draw:text-box></draw:frame><draw:g draw:style-name="gr4"><draw:frame draw:style-name="gr289" draw:text-style-name="P89" svg:width="14.098cm" svg:height="0.959cm" svg:x="0.413cm" svg:y="8.515cm"><draw:image xlink:href="Pictures/100000000000022300000022902E68B765C34830.png" xlink:type="simple" xlink:show="embed" xlink:actuate="onLoad" draw:mime-type="image/png"><text:p/></draw:image></draw:frame><draw:frame draw:style-name="gr290" draw:text-style-name="P91" svg:width="2.924cm" svg:height="0.648cm" svg:x="0.873cm" svg:y="8.687cm"><draw:text-box><text:p text:style-name="P95"><text:span text:style-name="T45">Čvrsto se slažem</text:span></text:p></draw:text-box></draw:frame><draw:frame draw:style-name="gr291" draw:text-style-name="P91" svg:width="2.857cm" svg:height="0.59cm" svg:x="3.883cm" svg:y="8.666cm"><draw:text-box><text:p text:style-name="P95"><text:span text:style-name="T45">Želi se složiti</text:span></text:p></draw:text-box></draw:frame><draw:frame draw:style-name="gr292" draw:text-style-name="P91" svg:width="3.282cm" svg:height="0.646cm" svg:x="7.065cm" svg:y="8.709cm"><draw:text-box><text:p text:style-name="P95"><text:span text:style-name="T45">Želja za neslaganjem</text:span></text:p></draw:text-box></draw:frame><draw:frame draw:style-name="gr293" draw:text-style-name="P91" svg:width="3.483cm" svg:height="0.646cm" svg:x="10.695cm" svg:y="8.666cm"><draw:text-box><text:p text:style-name="P95"><text:span text:style-name="T45">Snažno se ne slažem</text:span></text:p></draw:text-box></draw:frame><draw:frame draw:style-name="gr294" draw:text-style-name="P91" svg:width="2.52cm" svg:height="0.687cm" svg:x="14.415cm" svg:y="8.666cm"><draw:text-box><text:p text:style-name="P95"><text:span text:style-name="T45">Ne znam</text:span></text:p></draw:text-box></draw:frame></draw:g></draw:g></text:p>
        <text:p text:style-name="P52">Mjera u kojoj se ispitanici slažu da osobe koje studiraju za kvalifikaciju u strukovnom obrazovanju i osposobljavanju imaju mogućnosti studiranja u inozemstvu razlikuje se ovisno o sociodemografskim čimbenicima i čimbenicima stajališta kako slijedi. </text:p>
        <text:p text:style-name="Standard">■ Ispitanici koji vide SOO u pozitivnom svjetlu su više </text:p>
        <text:p text:style-name="Standard">vjerojatno će vjerovati da učenici u strukovnom obrazovanju i osposobljavanju imaju prilike </text:p>
        <text:p text:style-name="Standard">studirati u inozemstvu (71 % naspram 52 % onih koji su prijavili negativno </text:p>
        <text:p text:style-name="Standard">percepcija). </text:p>
        <text:p text:style-name="StyleDefautDecale05Sauf1">■ Ispitanici koji smatraju da mladi dobivaju dovoljno informacija o mogućnostima strukovnog obrazovanja i osposobljavanja vjerojatnije će se složiti da osobe koje studiraju za kvalifikaciju strukovnog obrazovanja i osposobljavanja imaju priliku studirati u inozemstvu (72 %) od onih koji smatraju da nemaju (56 %). </text:p>
        <text:p text:style-name="StyleDefautDecale05Sauf1">■ Prema dobi na kraju obrazovanja, uvjerenje da osobe koje studiraju za kvalifikaciju u strukovnom obrazovanju i osposobljavanju imaju priliku studirati u inozemstvu najraširenije je među ispitanicima koji su završili obrazovanje u dobi od 16 do 19 godina (65 %) i u dobi od 20 ili više godina (64 %), a među osobama u dobi od 15 ili mlađih godina taj se postotak smanjio na 59 %. To je 62% među onima koji još uvijek studiraju. </text:p>
        <text:p text:style-name="StyleDefautDecale05Sauf1">■ Vjerovanje da studenti strukovnog obrazovanja i osposobljavanja imaju priliku studirati u inozemstvu nešto je raširenije među ispitanicima koji bi preporučili strukovno srednjoškolsko obrazovanje (67 %) nego među onima koji pogoduju općem srednjoškolskom obrazovanju (63 %). </text:p>
        <text:p text:style-name="StyleDefautDecale05Sauf1">■ Prema dobi, postoje samo manje razlike. </text:p>
        <text:p text:style-name="StyleDefautDecale05Sauf1">■ Ne postoje razlike po spolu. </text:p>
        <text:p text:style-name="Standard"/>
        <text:p text:style-name="P67"/>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13">QB7.5 Recite mi u kojoj se mjeri slažete ili ne slažete sa svakom od sljedećih izjava: Osobe koje studiraju za kvalifikaciju u okviru IVET-a imaju mogućnost studirati u inozemstvu kao dio studija (%-EU)</text:p>
            </table:table-cell>
            <table:covered-table-cell/>
            <table:covered-table-cell/>
            <table:covered-table-cell/>
          </table:table-row>
          <table:table-row>
            <table:table-cell table:style-name="Tableau13.A1" office:value-type="string">
              <text:p text:style-name="P10"/>
            </table:table-cell>
            <table:table-cell table:style-name="Tableau13.A1" office:value-type="string">
              <text:p text:style-name="P17">Ukupno „suglasnost”</text:p>
            </table:table-cell>
            <table:table-cell table:style-name="Tableau13.A1" office:value-type="string">
              <text:p text:style-name="P17">Ukupno „nesuglasnost” </text:p>
            </table:table-cell>
            <table:table-cell table:style-name="Tableau13.A1" office:value-type="string">
              <text:p text:style-name="P17">♪ Ne znam ♪</text:p>
            </table:table-cell>
          </table:table-row>
          <table:table-row>
            <table:table-cell table:style-name="Tableau13.A1" office:value-type="string">
              <text:p text:style-name="P13">EU-27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Spol</text:p>
            </table:table-cell>
            <table:covered-table-cell/>
            <table:covered-table-cell/>
            <table:covered-table-cell/>
          </table:table-row>
          <table:table-row>
            <table:table-cell table:style-name="Tableau13.A1" office:value-type="string">
              <text:p text:style-name="P13">Čovjek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Žena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4" table:number-columns-spanned="4" office:value-type="string">
              <text:p text:style-name="P27">Dob</text:p>
            </table:table-cell>
            <table:covered-table-cell/>
            <table:covered-table-cell/>
            <table:covered-table-cell/>
          </table:table-row>
          <table:table-row>
            <table:table-cell table:style-name="Tableau13.A1" office:value-type="string">
              <text:p text:style-name="P13">15-24 </text:p>
            </table:table-cell>
            <table:table-cell table:style-name="Tableau13.A1" office:value-type="string">
              <text:p text:style-name="P10"/>
            </table:table-cell>
            <table:table-cell table:style-name="Tableau13.A1" office:value-type="string">
              <text:p text:style-name="P10"/>
            </table:table-cell>
            <table:table-cell table:style-name="Tableau13.A1" office:value-type="string">
              <text:p text:style-name="P10"/>
            </table:table-cell>
          </table:table-row>
          <table:table-row>
            <table:table-cell table:style-name="Tableau13.A1" office:value-type="string">
              <text:p text:style-name="P13">25-39 </text:p>
            </table:table-cell>
            <table:table-cell table:style-name="Tableau13.B3" office:value-type="float" office:value="65">
              <text:p text:style-name="P17">65</text:p>
            </table:table-cell>
            <table:table-cell table:style-name="Tableau13.B3" office:value-type="float" office:value="24">
              <text:p text:style-name="P17">24</text:p>
            </table:table-cell>
            <table:table-cell table:style-name="Tableau13.B3" office:value-type="float" office:value="11">
              <text:p text:style-name="P17">11</text:p>
            </table:table-cell>
          </table:table-row>
          <table:table-row>
            <table:table-cell table:style-name="Tableau13.A1" office:value-type="string">
              <text:p text:style-name="P13">40-54 </text:p>
            </table:table-cell>
            <table:table-cell table:style-name="Tableau13.B3" office:value-type="float" office:value="65">
              <text:p text:style-name="P17">65</text:p>
            </table:table-cell>
            <table:table-cell table:style-name="Tableau13.B3" office:value-type="float" office:value="22">
              <text:p text:style-name="P17">22</text:p>
            </table:table-cell>
            <table:table-cell table:style-name="Tableau13.B3" office:value-type="float" office:value="13">
              <text:p text:style-name="P17">13</text:p>
            </table:table-cell>
          </table:table-row>
          <table:table-row>
            <table:table-cell table:style-name="Tableau13.A1" office:value-type="string">
              <text:p text:style-name="P13">&gt;=55</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4" table:number-columns-spanned="4" office:value-type="string">
              <text:p text:style-name="P27">Obrazovanje (kraj)</text:p>
            </table:table-cell>
            <table:covered-table-cell/>
            <table:covered-table-cell/>
            <table:covered-table-cell/>
          </table:table-row>
          <table:table-row>
            <table:table-cell table:style-name="Tableau13.A1" office:value-type="string">
              <text:p text:style-name="P13">&lt;=-15</text:p>
            </table:table-cell>
            <table:table-cell table:style-name="Tableau13.B3" office:value-type="float" office:value="59">
              <text:p text:style-name="P17">59</text:p>
            </table:table-cell>
            <table:table-cell table:style-name="Tableau13.B3" office:value-type="float" office:value="16">
              <text:p text:style-name="P17">16</text:p>
            </table:table-cell>
            <table:table-cell table:style-name="Tableau13.B3" office:value-type="float" office:value="25">
              <text:p text:style-name="P17">25</text:p>
            </table:table-cell>
          </table:table-row>
          <table:table-row>
            <table:table-cell table:style-name="Tableau13.A1" office:value-type="string">
              <text:p text:style-name="P13">16-19 </text:p>
            </table:table-cell>
            <table:table-cell table:style-name="Tableau13.B3" office:value-type="float" office:value="65">
              <text:p text:style-name="P17">65</text:p>
            </table:table-cell>
            <table:table-cell table:style-name="Tableau13.B3" office:value-type="float" office:value="19">
              <text:p text:style-name="P17">19</text:p>
            </table:table-cell>
            <table:table-cell table:style-name="Tableau13.B3" office:value-type="float" office:value="16">
              <text:p text:style-name="P17">16</text:p>
            </table:table-cell>
          </table:table-row>
          <table:table-row>
            <table:table-cell table:style-name="Tableau13.A1" office:value-type="string">
              <text:p text:style-name="P13">&gt;=20</text:p>
            </table:table-cell>
            <table:table-cell table:style-name="Tableau13.B3" office:value-type="float" office:value="64">
              <text:p text:style-name="P17">64</text:p>
            </table:table-cell>
            <table:table-cell table:style-name="Tableau13.B3" office:value-type="float" office:value="21">
              <text:p text:style-name="P17">21</text:p>
            </table:table-cell>
            <table:table-cell table:style-name="Tableau13.B3" office:value-type="float" office:value="15">
              <text:p text:style-name="P17">15</text:p>
            </table:table-cell>
          </table:table-row>
          <table:table-row>
            <table:table-cell table:style-name="Tableau13.A1" office:value-type="string">
              <text:p text:style-name="P13">Još uvijek studiram </text:p>
            </table:table-cell>
            <table:table-cell table:style-name="Tableau13.B3" office:value-type="float" office:value="62">
              <text:p text:style-name="P17">62</text:p>
            </table:table-cell>
            <table:table-cell table:style-name="Tableau13.B3" office:value-type="float" office:value="25">
              <text:p text:style-name="P17">25</text:p>
            </table:table-cell>
            <table:table-cell table:style-name="Tableau13.B3" office:value-type="float" office:value="13">
              <text:p text:style-name="P17">13</text:p>
            </table:table-cell>
          </table:table-row>
          <table:table-row>
            <table:table-cell table:style-name="Tableau13.A4" table:number-columns-spanned="4" office:value-type="string">
              <text:p text:style-name="P27">Socioprofesionalna kategorija</text:p>
            </table:table-cell>
            <table:covered-table-cell/>
            <table:covered-table-cell/>
            <table:covered-table-cell/>
          </table:table-row>
          <table:table-row>
            <table:table-cell table:style-name="Tableau13.A1" office:value-type="string">
              <text:p text:style-name="P13">Samozaposlena osoba </text:p>
            </table:table-cell>
            <table:table-cell table:style-name="Tableau13.B3" office:value-type="float" office:value="67">
              <text:p text:style-name="P17">67</text:p>
            </table:table-cell>
            <table:table-cell table:style-name="Tableau13.B3" office:value-type="float" office:value="20">
              <text:p text:style-name="P17">20</text:p>
            </table:table-cell>
            <table:table-cell table:style-name="Tableau13.B3" office:value-type="float" office:value="13">
              <text:p text:style-name="P17">13</text:p>
            </table:table-cell>
          </table:table-row>
          <table:table-row>
            <table:table-cell table:style-name="Tableau13.A1" office:value-type="string">
              <text:p text:style-name="P13">Upravitelji </text:p>
            </table:table-cell>
            <table:table-cell table:style-name="Tableau13.B3" office:value-type="float" office:value="63">
              <text:p text:style-name="P17">63</text:p>
            </table:table-cell>
            <table:table-cell table:style-name="Tableau13.B3" office:value-type="float" office:value="21">
              <text:p text:style-name="P17">21</text:p>
            </table:table-cell>
            <table:table-cell table:style-name="Tableau13.B3" office:value-type="float" office:value="16">
              <text:p text:style-name="P17">16</text:p>
            </table:table-cell>
          </table:table-row>
          <table:table-row>
            <table:table-cell table:style-name="Tableau13.A1" office:value-type="string">
              <text:p text:style-name="P13">Ostali bijeli ovratnici </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1" office:value-type="string">
              <text:p text:style-name="P13">Ručni radnici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Kućni ljubimci </text:p>
            </table:table-cell>
            <table:table-cell table:style-name="Tableau13.B3" office:value-type="float" office:value="62">
              <text:p text:style-name="P17">62</text:p>
            </table:table-cell>
            <table:table-cell table:style-name="Tableau13.B3" office:value-type="float" office:value="22">
              <text:p text:style-name="P17">22</text:p>
            </table:table-cell>
            <table:table-cell table:style-name="Tableau13.B3" office:value-type="float" office:value="16">
              <text:p text:style-name="P17">16</text:p>
            </table:table-cell>
          </table:table-row>
          <table:table-row>
            <table:table-cell table:style-name="Tableau13.A1" office:value-type="string">
              <text:p text:style-name="P13">Nezaposleni </text:p>
            </table:table-cell>
            <table:table-cell table:style-name="Tableau13.B3" office:value-type="float" office:value="60">
              <text:p text:style-name="P17">60</text:p>
            </table:table-cell>
            <table:table-cell table:style-name="Tableau13.B3" office:value-type="float" office:value="20">
              <text:p text:style-name="P17">20</text:p>
            </table:table-cell>
            <table:table-cell table:style-name="Tableau13.B3" office:value-type="float" office:value="20">
              <text:p text:style-name="P17">20</text:p>
            </table:table-cell>
          </table:table-row>
          <table:table-row>
            <table:table-cell table:style-name="Tableau13.A1" office:value-type="string">
              <text:p text:style-name="P13">U mirovini </text:p>
            </table:table-cell>
            <table:table-cell table:style-name="Tableau13.B3" office:value-type="float" office:value="62">
              <text:p text:style-name="P17">62</text:p>
            </table:table-cell>
            <table:table-cell table:style-name="Tableau13.B3" office:value-type="float" office:value="15">
              <text:p text:style-name="P17">15</text:p>
            </table:table-cell>
            <table:table-cell table:style-name="Tableau13.B3" office:value-type="float" office:value="23">
              <text:p text:style-name="P17">23</text:p>
            </table:table-cell>
          </table:table-row>
          <table:table-row>
            <table:table-cell table:style-name="Tableau13.A1" office:value-type="string">
              <text:p text:style-name="P13">Studenti </text:p>
            </table:table-cell>
            <table:table-cell table:style-name="Tableau13.B3" office:value-type="float" office:value="64">
              <text:p text:style-name="P17">64</text:p>
            </table:table-cell>
            <table:table-cell table:style-name="Tableau13.B3" office:value-type="float" office:value="25">
              <text:p text:style-name="P17">25</text:p>
            </table:table-cell>
            <table:table-cell table:style-name="Tableau13.B3" office:value-type="float" office:value="11">
              <text:p text:style-name="P17">11</text:p>
            </table:table-cell>
          </table:table-row>
          <table:table-row>
            <table:table-cell table:style-name="Tableau13.A4" table:number-columns-spanned="4" office:value-type="string">
              <text:p text:style-name="P27">Subjektivna urbanizacija</text:p>
            </table:table-cell>
            <table:covered-table-cell/>
            <table:covered-table-cell/>
            <table:covered-table-cell/>
          </table:table-row>
          <table:table-row>
            <table:table-cell table:style-name="Tableau13.A1" office:value-type="string">
              <text:p text:style-name="P13">Ruralno područje ili selo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1" office:value-type="string">
              <text:p text:style-name="P13">Gradić male ili srednje veličine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Veliki grad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Percepcija IVET-a u (Naša zemlja)</text:p>
            </table:table-cell>
            <table:covered-table-cell/>
            <table:covered-table-cell/>
            <table:covered-table-cell/>
          </table:table-row>
          <table:table-row>
            <table:table-cell table:style-name="Tableau13.A1" office:value-type="string">
              <text:p text:style-name="P13">Pozitivno </text:p>
            </table:table-cell>
            <table:table-cell table:style-name="Tableau13.B3" office:value-type="float" office:value="71">
              <text:p text:style-name="P17">71</text:p>
            </table:table-cell>
            <table:table-cell table:style-name="Tableau13.B3" office:value-type="float" office:value="15">
              <text:p text:style-name="P17">15</text:p>
            </table:table-cell>
            <table:table-cell table:style-name="Tableau13.B3" office:value-type="float" office:value="14">
              <text:p text:style-name="P17">14</text:p>
            </table:table-cell>
          </table:table-row>
          <table:table-row>
            <table:table-cell table:style-name="Tableau13.A1" office:value-type="string">
              <text:p text:style-name="P13">Negativan </text:p>
            </table:table-cell>
            <table:table-cell table:style-name="Tableau13.B3" office:value-type="float" office:value="52">
              <text:p text:style-name="P17">52</text:p>
            </table:table-cell>
            <table:table-cell table:style-name="Tableau13.B3" office:value-type="float" office:value="32">
              <text:p text:style-name="P17">32</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3.A1" office:value-type="string">
              <text:p text:style-name="P13">Da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Ne </text:p>
            </table:table-cell>
            <table:table-cell table:style-name="Tableau13.B3" office:value-type="float" office:value="62">
              <text:p text:style-name="P17">62</text:p>
            </table:table-cell>
            <table:table-cell table:style-name="Tableau13.B3" office:value-type="float" office:value="20">
              <text:p text:style-name="P17">20</text:p>
            </table:table-cell>
            <table:table-cell table:style-name="Tableau13.B3" office:value-type="float" office:value="18">
              <text:p text:style-name="P17">18</text:p>
            </table:table-cell>
          </table:table-row>
        </table:table>
        <text:p text:style-name="Standard"/>
        <text:p text:style-name="P52">Dvije trećine građana EU-a izjavilo je da su programi strukovnog obrazovanja i osposobljavanja dovoljno uključivi da učenicima pruže potrebnu potporu </text:p>
        <text:p text:style-name="Standard">Širom Europske unije 67 % ispitanika izjavilo je da su programi strukovnog obrazovanja i osposobljavanja dovoljno uključivi kako bi se osiguralo da učenici koji se mogu suočiti s preprekama u određenim vrstama okruženja za učenje dobiju potporu koja im je potrebna za dovršetak programa, uključujući 17 % onih koji se snažno slažu i 50 % onih koji se obično slažu.<text:note text:id="ftn33" text:note-class="footnote"><text:note-citation>33</text:note-citation><text:note-body><text:p text:style-name="Footnote">QB9.4. Navedite u kojoj se mjeri slažete ili ne slažete sa svakom od sljedećih izjava: Programi strukovnog obrazovanja i osposobljavanja dovoljno su uključivi kako bi se osiguralo da učenici koji se mogu suočiti s preprekama u određenim vrstama okruženja za učenje dobiju potporu koja im je potrebna za dovršetak programa. </text:p></text:note-body></text:note> Otprilike svaki peti (19%) ne slaže se, dok 14% ne zna. </text:p>
        <text:p text:style-name="Standard">U svim državama članicama najmanje polovina ispitanika slaže se da su programi strukovnog obrazovanja i osposobljavanja dovoljno uključivi da učenicima pruže potrebnu potporu za dovršetak programa. </text:p>
        <text:p text:style-name="Standard">Stajališta se razlikuju među državama članicama, a najviše razine sporazuma zabilježene su u Malti (82 %), Italiji (81 %) i Sloveniji (80 %). Najniže razine zabilježene su u Njemačkoj (51 %), Finskoj (56 %) i Nizozemskoj (57 %). </text:p>
        <text:p text:style-name="Standard"><draw:g text:anchor-type="paragraph" draw:z-index="25" draw:name="Forme22" draw:style-name="gr1"><draw:frame draw:style-name="gr272" draw:text-style-name="P89" svg:width="16.317cm" svg:height="7.153cm" svg:x="0.032cm" svg:y="1.474cm"><draw:image xlink:href="Pictures/10000000000004F20000022BBBAE7301CD8480E6.png" xlink:type="simple" xlink:show="embed" xlink:actuate="onLoad" draw:mime-type="image/png"><text:p/></draw:image></draw:frame><draw:frame draw:style-name="gr273" draw:text-style-name="P91" svg:width="16.28cm" svg:height="1.227cm" svg:x="0.002cm" svg:y="0.102cm"><draw:text-box><text:p text:style-name="P90"><text:span text:style-name="T45">QB9.4. Navedite u kojoj se mjeri slažete ili ne slažete sa svakom od sljedećih izjava:- Programi IVET dovoljno su uključivi kako bi se osiguralo da učenici koji se mogu suočiti s preprekama U određenim vrstama okruženja za učenje dobiju potporu koja im je potrebna za dovršetak programa (%)</text:span></text:p></draw:text-box></draw:frame><draw:g draw:style-name="gr4"><draw:frame draw:style-name="gr274" draw:text-style-name="P89" svg:width="14.098cm" svg:height="0.959cm" svg:x="0.374cm" svg:y="8.639cm"><draw:image xlink:href="Pictures/100000000000022300000022902E68B765C34830.png" xlink:type="simple" xlink:show="embed" xlink:actuate="onLoad" draw:mime-type="image/png"><text:p/></draw:image></draw:frame><draw:frame draw:style-name="gr275" draw:text-style-name="P91" svg:width="2.924cm" svg:height="0.648cm" svg:x="0.836cm" svg:y="8.814cm"><draw:text-box><text:p text:style-name="P95"><text:span text:style-name="T45">Čvrsto se slažem</text:span></text:p></draw:text-box></draw:frame><draw:frame draw:style-name="gr276" draw:text-style-name="P91" svg:width="2.858cm" svg:height="0.59cm" svg:x="3.844cm" svg:y="8.791cm"><draw:text-box><text:p text:style-name="P95"><text:span text:style-name="T45">Želi se složiti</text:span></text:p></draw:text-box></draw:frame><draw:frame draw:style-name="gr277" draw:text-style-name="P91" svg:width="3.28cm" svg:height="0.646cm" svg:x="7.028cm" svg:y="8.833cm"><draw:text-box><text:p text:style-name="P95"><text:span text:style-name="T45">Želja za neslaganjem</text:span></text:p></draw:text-box></draw:frame><draw:frame draw:style-name="gr278" draw:text-style-name="P91" svg:width="3.484cm" svg:height="0.646cm" svg:x="10.656cm" svg:y="8.793cm"><draw:text-box><text:p text:style-name="P95"><text:span text:style-name="T45">Snažno se ne slažem</text:span></text:p></draw:text-box></draw:frame><draw:frame draw:style-name="gr279" draw:text-style-name="P91" svg:width="2.518cm" svg:height="0.687cm" svg:x="14.378cm" svg:y="8.793cm"><draw:text-box><text:p text:style-name="P95"><text:span text:style-name="T45">Ne znam</text:span></text:p></draw:text-box></draw:frame></draw:g></draw:g><draw:g text:anchor-type="paragraph" draw:z-index="24" draw:name="Forme21" draw:style-name="gr32"><draw:frame draw:style-name="gr280" draw:text-style-name="P89" svg:width="4.59cm" svg:height="4.7cm" svg:x="11.19cm" svg:y="-5.647cm"><draw:image xlink:href="Pictures/10000000000001D5000001E081A67E0BF230BF76.png" xlink:type="simple" xlink:show="embed" xlink:actuate="onLoad" draw:mime-type="image/png"><text:p/></draw:image></draw:frame><draw:frame draw:style-name="gr281" draw:text-style-name="P91" svg:width="7.966cm" svg:height="2.2cm" svg:x="8.909cm" svg:y="-8.056cm"><draw:text-box><text:p text:style-name="P90"><text:span text:style-name="T45">QB9.4: Navedite u kojoj se mjeri slažete ili ne slažete sa svakom od sljedećih izjava: - programi IVET dovoljno su uključivi kako bi se osiguralo da učenici koji se mogu suočiti s preprekama u određenim vrstama okruženja za učenje dobiju potporu koja im je potrebna za dovršetak programa (EU27) (%) </text:span></text:p></draw:text-box></draw:frame><draw:frame draw:style-name="gr282" draw:text-style-name="P94" svg:width="2.527cm" svg:height="0.902cm" svg:x="10.248cm" svg:y="-6.008cm"><draw:text-box><text:p text:style-name="P93"><text:span text:style-name="T45">Još uvijek ne znam 14</text:span></text:p></draw:text-box></draw:frame><draw:frame draw:style-name="gr283" draw:text-style-name="P94" svg:width="2.805cm" svg:height="1.227cm" svg:x="8.965cm" svg:y="-5.204cm"><draw:text-box><text:p text:style-name="P93"><text:span text:style-name="T45">Izrazito se ne slažem sa sljedećim: 3 </text:span></text:p></draw:text-box></draw:frame><draw:frame draw:style-name="gr284" draw:text-style-name="P94" svg:width="2.468cm" svg:height="1.227cm" svg:x="8.886cm" svg:y="-3.789cm"><draw:text-box><text:p text:style-name="P93"><text:span text:style-name="T45">Želja za neslaganjem 16</text:span></text:p></draw:text-box></draw:frame><draw:frame draw:style-name="gr285" draw:text-style-name="P91" svg:width="2.708cm" svg:height="0.578cm" svg:x="13.229cm" svg:y="-1.009cm"><draw:text-box><text:p text:style-name="P90"><text:span text:style-name="T45">Slažem se s 50</text:span></text:p></draw:text-box></draw:frame><draw:frame draw:style-name="gr286" draw:text-style-name="P91" svg:width="2.678cm" svg:height="0.902cm" svg:x="13.693cm" svg:y="-6.19cm"><draw:text-box><text:p text:style-name="P90"><text:span text:style-name="T45">Slažem se sa 17</text:span></text:p></draw:text-box></draw:frame></draw:g></text:p>
        <text:p text:style-name="P51">Mjera u kojoj se ispitanici slažu da su programi strukovnog obrazovanja i osposobljavanja dovoljno uključivi da učenicima pruže potporu razlikuje se ovisno o sociodemografskim čimbenicima i čimbenicima stajališta kako slijedi. </text:p>
        <text:p text:style-name="StyleDefautDecale05Sauf1">■ Ispitanici koji vide tko je SOO u pozitivnom svjetlu vjerojatnije će vjerovati da su programi SOO-a dovoljno uključivi (72 % naspram 58 % onih koji prijave negativnu percepciju). </text:p>
        <text:p text:style-name="StyleDefautDecale05Sauf1">■ Prema dobi, suglasnost da su programi strukovnog obrazovanja i osposobljavanja dovoljno uključivi neznatno se smanjuje s dobi: Ona iznosi 69 % među ispitanicima u dobi od 15 do 24 godine, u usporedbi sa 68 % među ispitanicima u dobi od 25 do 54 godine i 63 % među ispitanicima u dobi od 55 godina i starijima. </text:p>
        <text:p text:style-name="StyleDefautDecale05Sauf1">■ Do dobi na kraju obrazovanja sporazum je nešto rašireniji među ispitanicima koji su završili obrazovanje u dobi od 16 do 19 godina (67 %) i onima koji su završili obrazovanje u dobi od 20 godina (66 %) nego među onima koji su završili obrazovanje u dobi od 15 godina ili mlađi (64 %). </text:p>
        <text:p text:style-name="StyleDefautDecale05Sauf1">■ Ispitanici koji su i sami sudjelovali u SOO-u malo je vjerojatnije da će se složiti da su programi SOO-a dovoljno uključivi (68 %) od onih koji to nisu učinili (65 %). </text:p>
        <text:p text:style-name="StyleDefautDecale05Sauf1">■ Postoje zanemarive razlike po spolu. </text:p>
        <text:p text:style-name="Standard"/>
        <text:p text:style-name="P67"/>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13">QB9.4 Recite mi u kojoj se mjeri slažete ili ne slažete sa svakom od sljedećih izjava: Programi IVET dovoljno su uključivi kako bi se osiguralo da učenici koji se mogu suočiti s preprekama u određenim vrstama okruženja za učenje dobiju potporu koja im je potrebna za dovršetak programa (%-EU)</text:p>
            </table:table-cell>
            <table:covered-table-cell/>
            <table:covered-table-cell/>
            <table:covered-table-cell/>
          </table:table-row>
          <table:table-row>
            <table:table-cell table:style-name="Tableau14.A1" office:value-type="string">
              <text:p text:style-name="P10"/>
            </table:table-cell>
            <table:table-cell table:style-name="Tableau14.A1" office:value-type="string">
              <text:p text:style-name="P17">Ukupno „suglasnost”</text:p>
            </table:table-cell>
            <table:table-cell table:style-name="Tableau14.A1" office:value-type="string">
              <text:p text:style-name="P17">Ukupno „nesuglasnost” </text:p>
            </table:table-cell>
            <table:table-cell table:style-name="Tableau14.A1" office:value-type="string">
              <text:p text:style-name="P17">♪ Ne znam ♪</text:p>
            </table:table-cell>
          </table:table-row>
          <table:table-row>
            <table:table-cell table:style-name="Tableau14.A1" office:value-type="string">
              <text:p text:style-name="P13">EU-27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Spol</text:p>
            </table:table-cell>
            <table:covered-table-cell/>
            <table:covered-table-cell/>
            <table:covered-table-cell/>
          </table:table-row>
          <table:table-row>
            <table:table-cell table:style-name="Tableau14.A1" office:value-type="string">
              <text:p text:style-name="P13">Čovjek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Žena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4" table:number-columns-spanned="4" office:value-type="string">
              <text:p text:style-name="P27">Dob</text:p>
            </table:table-cell>
            <table:covered-table-cell/>
            <table:covered-table-cell/>
            <table:covered-table-cell/>
          </table:table-row>
          <table:table-row>
            <table:table-cell table:style-name="Tableau14.A1" office:value-type="string">
              <text:p text:style-name="P13">15-24 </text:p>
            </table:table-cell>
            <table:table-cell table:style-name="Tableau14.B3" office:value-type="float" office:value="69">
              <text:p text:style-name="P17">69</text:p>
            </table:table-cell>
            <table:table-cell table:style-name="Tableau14.B3" office:value-type="float" office:value="22">
              <text:p text:style-name="P17">22</text:p>
            </table:table-cell>
            <table:table-cell table:style-name="Tableau14.B3" office:value-type="float" office:value="9">
              <text:p text:style-name="P17">9</text:p>
            </table:table-cell>
          </table:table-row>
          <table:table-row>
            <table:table-cell table:style-name="Tableau14.A1" office:value-type="string">
              <text:p text:style-name="P13">25-39 </text:p>
            </table:table-cell>
            <table:table-cell table:style-name="Tableau14.B3" office:value-type="float" office:value="68">
              <text:p text:style-name="P17">68</text:p>
            </table:table-cell>
            <table:table-cell table:style-name="Tableau14.B3" office:value-type="float" office:value="22">
              <text:p text:style-name="P17">22</text:p>
            </table:table-cell>
            <table:table-cell table:style-name="Tableau14.B3" office:value-type="float" office:value="10">
              <text:p text:style-name="P17">10</text:p>
            </table:table-cell>
          </table:table-row>
          <table:table-row>
            <table:table-cell table:style-name="Tableau14.A1" office:value-type="string">
              <text:p text:style-name="P13">40-54 </text:p>
            </table:table-cell>
            <table:table-cell table:style-name="Tableau14.B3" office:value-type="float" office:value="68">
              <text:p text:style-name="P17">68</text:p>
            </table:table-cell>
            <table:table-cell table:style-name="Tableau14.B3" office:value-type="float" office:value="19">
              <text:p text:style-name="P17">19</text:p>
            </table:table-cell>
            <table:table-cell table:style-name="Tableau14.B3" office:value-type="float" office:value="13">
              <text:p text:style-name="P17">13</text:p>
            </table:table-cell>
          </table:table-row>
          <table:table-row>
            <table:table-cell table:style-name="Tableau14.A1" office:value-type="string">
              <text:p text:style-name="P13">&gt;=55</text:p>
            </table:table-cell>
            <table:table-cell table:style-name="Tableau14.B3" office:value-type="float" office:value="63">
              <text:p text:style-name="P17">63</text:p>
            </table:table-cell>
            <table:table-cell table:style-name="Tableau14.B3" office:value-type="float" office:value="18">
              <text:p text:style-name="P17">18</text:p>
            </table:table-cell>
            <table:table-cell table:style-name="Tableau14.B3" office:value-type="float" office:value="19">
              <text:p text:style-name="P17">19</text:p>
            </table:table-cell>
          </table:table-row>
          <table:table-row>
            <table:table-cell table:style-name="Tableau14.A4" table:number-columns-spanned="4" office:value-type="string">
              <text:p text:style-name="P27">Obrazovanje (kraj)</text:p>
            </table:table-cell>
            <table:covered-table-cell/>
            <table:covered-table-cell/>
            <table:covered-table-cell/>
          </table:table-row>
          <table:table-row>
            <table:table-cell table:style-name="Tableau14.A1" office:value-type="string">
              <text:p text:style-name="P13">&lt;=-15</text:p>
            </table:table-cell>
            <table:table-cell table:style-name="Tableau14.B3" office:value-type="float" office:value="64">
              <text:p text:style-name="P17">64</text:p>
            </table:table-cell>
            <table:table-cell table:style-name="Tableau14.B3" office:value-type="float" office:value="12">
              <text:p text:style-name="P17">12</text:p>
            </table:table-cell>
            <table:table-cell table:style-name="Tableau14.B3" office:value-type="float" office:value="24">
              <text:p text:style-name="P17">24</text:p>
            </table:table-cell>
          </table:table-row>
          <table:table-row>
            <table:table-cell table:style-name="Tableau14.A1" office:value-type="string">
              <text:p text:style-name="P13">16-19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gt;=20</text:p>
            </table:table-cell>
            <table:table-cell table:style-name="Tableau14.B3" office:value-type="float" office:value="66">
              <text:p text:style-name="P17">66</text:p>
            </table:table-cell>
            <table:table-cell table:style-name="Tableau14.B3" office:value-type="float" office:value="22">
              <text:p text:style-name="P17">22</text:p>
            </table:table-cell>
            <table:table-cell table:style-name="Tableau14.B3" office:value-type="float" office:value="12">
              <text:p text:style-name="P17">12</text:p>
            </table:table-cell>
          </table:table-row>
          <table:table-row>
            <table:table-cell table:style-name="Tableau14.A1" office:value-type="string">
              <text:p text:style-name="P13">Još uvijek studiram </text:p>
            </table:table-cell>
            <table:table-cell table:style-name="Tableau14.B3" office:value-type="float" office:value="66">
              <text:p text:style-name="P17">66</text:p>
            </table:table-cell>
            <table:table-cell table:style-name="Tableau14.B3" office:value-type="float" office:value="23">
              <text:p text:style-name="P17">23</text:p>
            </table:table-cell>
            <table:table-cell table:style-name="Tableau14.B3" office:value-type="float" office:value="11">
              <text:p text:style-name="P17">11</text:p>
            </table:table-cell>
          </table:table-row>
          <table:table-row>
            <table:table-cell table:style-name="Tableau14.A4" table:number-columns-spanned="4" office:value-type="string">
              <text:p text:style-name="P27">Socioprofesionalna kategorija</text:p>
            </table:table-cell>
            <table:covered-table-cell/>
            <table:covered-table-cell/>
            <table:covered-table-cell/>
          </table:table-row>
          <table:table-row>
            <table:table-cell table:style-name="Tableau14.A1" office:value-type="string">
              <text:p text:style-name="P13">Samozaposlena osoba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Upravitelji </text:p>
            </table:table-cell>
            <table:table-cell table:style-name="Tableau14.B3" office:value-type="float" office:value="66">
              <text:p text:style-name="P17">66</text:p>
            </table:table-cell>
            <table:table-cell table:style-name="Tableau14.B3" office:value-type="float" office:value="20">
              <text:p text:style-name="P17">20</text:p>
            </table:table-cell>
            <table:table-cell table:style-name="Tableau14.B3" office:value-type="float" office:value="14">
              <text:p text:style-name="P17">14</text:p>
            </table:table-cell>
          </table:table-row>
          <table:table-row>
            <table:table-cell table:style-name="Tableau14.A1" office:value-type="string">
              <text:p text:style-name="P13">Ostali bijeli ovratnici </text:p>
            </table:table-cell>
            <table:table-cell table:style-name="Tableau14.B3" office:value-type="float" office:value="70">
              <text:p text:style-name="P17">70</text:p>
            </table:table-cell>
            <table:table-cell table:style-name="Tableau14.B3" office:value-type="float" office:value="19">
              <text:p text:style-name="P17">19</text:p>
            </table:table-cell>
            <table:table-cell table:style-name="Tableau14.B3" office:value-type="float" office:value="11">
              <text:p text:style-name="P17">11</text:p>
            </table:table-cell>
          </table:table-row>
          <table:table-row>
            <table:table-cell table:style-name="Tableau14.A1" office:value-type="string">
              <text:p text:style-name="P13">Ručni radnici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Kućni ljubimci </text:p>
            </table:table-cell>
            <table:table-cell table:style-name="Tableau14.B3" office:value-type="float" office:value="67">
              <text:p text:style-name="P17">67</text:p>
            </table:table-cell>
            <table:table-cell table:style-name="Tableau14.B3" office:value-type="float" office:value="16">
              <text:p text:style-name="P17">16</text:p>
            </table:table-cell>
            <table:table-cell table:style-name="Tableau14.B3" office:value-type="float" office:value="17">
              <text:p text:style-name="P17">17</text:p>
            </table:table-cell>
          </table:table-row>
          <table:table-row>
            <table:table-cell table:style-name="Tableau14.A1" office:value-type="string">
              <text:p text:style-name="P13">Nezaposleni </text:p>
            </table:table-cell>
            <table:table-cell table:style-name="Tableau14.B3" office:value-type="float" office:value="64">
              <text:p text:style-name="P17">64</text:p>
            </table:table-cell>
            <table:table-cell table:style-name="Tableau14.B3" office:value-type="float" office:value="20">
              <text:p text:style-name="P17">20</text:p>
            </table:table-cell>
            <table:table-cell table:style-name="Tableau14.B3" office:value-type="float" office:value="16">
              <text:p text:style-name="P17">16</text:p>
            </table:table-cell>
          </table:table-row>
          <table:table-row>
            <table:table-cell table:style-name="Tableau14.A1" office:value-type="string">
              <text:p text:style-name="P13">U mirovini </text:p>
            </table:table-cell>
            <table:table-cell table:style-name="Tableau14.B3" office:value-type="float" office:value="61">
              <text:p text:style-name="P17">61</text:p>
            </table:table-cell>
            <table:table-cell table:style-name="Tableau14.B3" office:value-type="float" office:value="18">
              <text:p text:style-name="P17">18</text:p>
            </table:table-cell>
            <table:table-cell table:style-name="Tableau14.B3" office:value-type="float" office:value="21">
              <text:p text:style-name="P17">21</text:p>
            </table:table-cell>
          </table:table-row>
          <table:table-row>
            <table:table-cell table:style-name="Tableau14.A1" office:value-type="string">
              <text:p text:style-name="P13">Studenti </text:p>
            </table:table-cell>
            <table:table-cell table:style-name="Tableau14.B3" office:value-type="float" office:value="66">
              <text:p text:style-name="P17">66</text:p>
            </table:table-cell>
            <table:table-cell table:style-name="Tableau14.B3" office:value-type="float" office:value="25">
              <text:p text:style-name="P17">25</text:p>
            </table:table-cell>
            <table:table-cell table:style-name="Tableau14.B3" office:value-type="float" office:value="9">
              <text:p text:style-name="P17">9</text:p>
            </table:table-cell>
          </table:table-row>
          <table:table-row>
            <table:table-cell table:style-name="Tableau14.A4" table:number-columns-spanned="4" office:value-type="string">
              <text:p text:style-name="P27">Subjektivna urbanizacija</text:p>
            </table:table-cell>
            <table:covered-table-cell/>
            <table:covered-table-cell/>
            <table:covered-table-cell/>
          </table:table-row>
          <table:table-row>
            <table:table-cell table:style-name="Tableau14.A1" office:value-type="string">
              <text:p text:style-name="P13">Ruralno područje ili selo </text:p>
            </table:table-cell>
            <table:table-cell table:style-name="Tableau14.B3" office:value-type="float" office:value="65">
              <text:p text:style-name="P17">65</text:p>
            </table:table-cell>
            <table:table-cell table:style-name="Tableau14.B3" office:value-type="float" office:value="19">
              <text:p text:style-name="P17">19</text:p>
            </table:table-cell>
            <table:table-cell table:style-name="Tableau14.B3" office:value-type="float" office:value="16">
              <text:p text:style-name="P17">16</text:p>
            </table:table-cell>
          </table:table-row>
          <table:table-row>
            <table:table-cell table:style-name="Tableau14.A1" office:value-type="string">
              <text:p text:style-name="P13">Gradić male ili srednje veličine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1" office:value-type="string">
              <text:p text:style-name="P13">Veliki grad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able:table-row>
            <table:table-cell table:style-name="Tableau14.A4" table:number-columns-spanned="4" office:value-type="string">
              <text:p text:style-name="P27">Percepcija IVET-a u (Naša zemlja)</text:p>
            </table:table-cell>
            <table:covered-table-cell/>
            <table:covered-table-cell/>
            <table:covered-table-cell/>
          </table:table-row>
          <table:table-row>
            <table:table-cell table:style-name="Tableau14.A1" office:value-type="string">
              <text:p text:style-name="P13">Pozitivno </text:p>
            </table:table-cell>
            <table:table-cell table:style-name="Tableau14.B3" office:value-type="float" office:value="72">
              <text:p text:style-name="P17">72</text:p>
            </table:table-cell>
            <table:table-cell table:style-name="Tableau14.B3" office:value-type="float" office:value="16">
              <text:p text:style-name="P17">16</text:p>
            </table:table-cell>
            <table:table-cell table:style-name="Tableau14.B3" office:value-type="float" office:value="12">
              <text:p text:style-name="P17">12</text:p>
            </table:table-cell>
          </table:table-row>
          <table:table-row>
            <table:table-cell table:style-name="Tableau14.A1" office:value-type="string">
              <text:p text:style-name="P13">Negativan </text:p>
            </table:table-cell>
            <table:table-cell table:style-name="Tableau14.B3" office:value-type="float" office:value="58">
              <text:p text:style-name="P17">58</text:p>
            </table:table-cell>
            <table:table-cell table:style-name="Tableau14.B3" office:value-type="float" office:value="28">
              <text:p text:style-name="P17">28</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4.A1" office:value-type="string">
              <text:p text:style-name="P13">Da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able:table-row>
            <table:table-cell table:style-name="Tableau14.A1" office:value-type="string">
              <text:p text:style-name="P13">Ne </text:p>
            </table:table-cell>
            <table:table-cell table:style-name="Tableau14.B3" office:value-type="float" office:value="65">
              <text:p text:style-name="P17">65</text:p>
            </table:table-cell>
            <table:table-cell table:style-name="Tableau14.B3" office:value-type="float" office:value="18">
              <text:p text:style-name="P20">18</text:p>
            </table:table-cell>
            <table:table-cell table:style-name="Tableau14.B3" office:value-type="float" office:value="17">
              <text:p text:style-name="P20">17</text:p>
            </table:table-cell>
          </table:table-row>
        </table:table>
        <text:p text:style-name="Standard"/>
        <text:h text:style-name="P87" text:outline-level="2"><text:bookmark-start text:name="__RefHeading___Toc215582_2930363814"/>7. Preporuke SOO-a za mlade <text:bookmark-end text:name="__RefHeading___Toc215582_2930363814"/></text:h>
        <text:p text:style-name="StyleDefaut11maigre">Polovina građana EU-a preporučila bi strukovno srednjoškolsko obrazovanje mladoj osobi koja odabere srednjoškolsko obrazovanje </text:p>
        <text:p text:style-name="Standard">Na pitanje koji bi obrazovni put preporučili mladoj osobi koja sada odlučuje o višem sekundarnom obrazovanju, 50 % građana EU-a preporučilo bi strukovno srednjoškolsko obrazovanje, 39 % preporučilo bi opće srednjoškolsko obrazovanje, a 8 % spontano navelo da to ovisi o pojedinačnoj situaciji.<text:note text:id="ftn34" text:note-class="footnote"><text:note-citation>34</text:note-citation><text:note-body><text:p text:style-name="Footnote">Drugo tromjesečje. Koje biste od sljedećih obrazovnih putova preporučili mladoj osobi koja sada odlučuje o višem sekundarnom obrazovanju? </text:p></text:note-body></text:note> </text:p>
        <text:p text:style-name="Standard">Potpora strukovnom obrazovanju kao putu s vremenom je rasla. U istraživanju Eurobarometra iz 2011. o strukovnom obrazovanju i osposobljavanju (EU27) 32 % ispitanika izjavilo je da će preporučiti strukovno osposobljavanje mladoj osobi koja završava obvezno obrazovanje, dok je 34 % izjavilo da će preporučiti opće srednjoškolsko<text:note text:id="ftn35" text:note-class="footnote"><text:note-citation>35</text:note-citation><text:note-body><text:p text:style-name="Footnote"><text:a xlink:type="simple" xlink:href="https://europa.eu/eurobarometer/surveys/detail/999" text:style-name="Internet_20_link" text:visited-style-name="Visited_20_Internet_20_Link">https://europa.eu/eurobarometer/surveys/detail/999.</text:a> Tekst pitanja razlikuje se od trenutačne ankete, u njemu se upotrebljava pojam „SOO” bez razlikovanja početnog i trajnog SOO-a te se opće srednjoškolsko i visoko obrazovanje kombiniraju u jednu opciju odgovora u kojoj ih trenutačna anketa razdvaja. Pitanje 8.: „Danas, što biste od sljedećeg preporučili mladoj osobi koja završava obvezno obrazovanje?”</text:p></text:note-body></text:note> ili visoko obrazovanje. </text:p>
        <text:p text:style-name="Standard"><draw:g text:anchor-type="paragraph" draw:z-index="26" draw:name="Forme23" draw:style-name="gr1"><draw:frame draw:style-name="gr266" draw:text-style-name="P89" svg:width="4.495cm" svg:height="4.472cm" svg:x="10.828cm" svg:y="-6.932cm"><draw:image xlink:href="Pictures/100000000000019300000191040BD833F8319C75.png" xlink:type="simple" xlink:show="embed" xlink:actuate="onLoad" draw:mime-type="image/png"><text:p/></draw:image></draw:frame><draw:frame draw:style-name="gr267" draw:text-style-name="P91" svg:width="7.467cm" svg:height="1.227cm" svg:x="8.999cm" svg:y="-8.497cm"><draw:text-box><text:p text:style-name="P90"><text:span text:style-name="T45">Drugo tromjesečje: Koje biste od sljedećih obrazovnih putova preporučili mladoj osobi koja sada odlučuje o višem sekundarnom obrazovanju? (EU27) (%) </text:span></text:p></draw:text-box></draw:frame><draw:frame draw:style-name="gr268" draw:text-style-name="P94" svg:width="2.412cm" svg:height="0.578cm" svg:x="11.454cm" svg:y="-7.463cm"><draw:text-box><text:p text:style-name="P93"><text:span text:style-name="T45">Ne znam 3</text:span></text:p></draw:text-box></draw:frame><draw:frame draw:style-name="gr269" draw:text-style-name="P91" svg:width="3.132cm" svg:height="0.902cm" svg:x="9.142cm" svg:y="-7.195cm"><draw:text-box><text:p text:style-name="P90"><text:span text:style-name="T45">To ovisi (SPONTANEOUS) 8</text:span></text:p></draw:text-box></draw:frame><draw:frame draw:style-name="gr270" draw:text-style-name="P99" svg:width="1.953cm" svg:height="1.876cm" svg:x="9.11cm" svg:y="-4.556cm"><draw:text-box><text:p text:style-name="P93"><text:span text:style-name="T45">Opće srednjoškolsko obrazovanje 9</text:span></text:p></draw:text-box></draw:frame><draw:frame draw:style-name="gr271" draw:text-style-name="P100" svg:width="2.467cm" svg:height="1.458cm" svg:x="15.076cm" svg:y="-5.072cm"><draw:text-box><text:p text:style-name="P90"><text:span text:style-name="T45">Strukovno srednjoškolsko obrazovanje 50</text:span></text:p></draw:text-box></draw:frame></draw:g><draw:g text:anchor-type="paragraph" draw:z-index="27" draw:name="Forme24" draw:style-name="gr1"><draw:frame draw:style-name="gr259" draw:text-style-name="P89" svg:width="16.386cm" svg:height="7.483cm" svg:x="0.376cm" svg:y="2.041cm"><draw:image xlink:href="Pictures/1000000000000563000002766E6BE9E22FEF44FC.png" xlink:type="simple" xlink:show="embed" xlink:actuate="onLoad" draw:mime-type="image/png"><text:p/></draw:image></draw:frame><draw:frame draw:style-name="gr260" draw:text-style-name="P91" svg:width="15.179cm" svg:height="1.207cm" svg:x="0.337cm" svg:y="1.247cm"><draw:text-box><text:p text:style-name="P90"><text:span text:style-name="T45">Drugo tromjesečje. Koje biste od sljedećih obrazovnih putova preporučili mladoj osobi koja sada odlučuje </text:span></text:p><text:p text:style-name="P90"><text:span text:style-name="T45">o višem sekundarnom obrazovanju? (%) </text:span></text:p></draw:text-box></draw:frame><draw:frame draw:style-name="gr261" draw:text-style-name="P89" svg:width="12.685cm" svg:height="0.537cm" svg:x="0.826cm" svg:y="9.61cm"><draw:image xlink:href="Pictures/10000000000002C30000001E51406E64C61D7BDC.png" xlink:type="simple" xlink:show="embed" xlink:actuate="onLoad" draw:mime-type="image/png"><text:p/></draw:image></draw:frame><draw:frame draw:style-name="gr262" draw:text-style-name="P91" svg:width="4.199cm" svg:height="0.902cm" svg:x="0.811cm" svg:y="9.615cm"><draw:text-box><text:p text:style-name="P90"><text:span text:style-name="T45">Strukovno srednjoškolsko obrazovanje</text:span></text:p></draw:text-box></draw:frame><draw:frame draw:style-name="gr263" draw:text-style-name="P91" svg:width="3.925cm" svg:height="0.902cm" svg:x="5.391cm" svg:y="9.615cm"><draw:text-box><text:p text:style-name="P90"><text:span text:style-name="T45">Opće srednjoškolsko obrazovanje</text:span></text:p></draw:text-box></draw:frame><draw:frame draw:style-name="gr264" draw:text-style-name="P91" svg:width="3.82cm" svg:height="0.902cm" svg:x="9.398cm" svg:y="9.504cm"><draw:text-box><text:p text:style-name="P90"><text:span text:style-name="T45">To ovisi (SPONTANEOUS) </text:span></text:p></draw:text-box></draw:frame><draw:frame draw:style-name="gr265" draw:text-style-name="P100" svg:width="3.073cm" svg:height="0.578cm" svg:x="13.282cm" svg:y="9.61cm"><draw:text-box><text:p text:style-name="P90"><text:span text:style-name="T45">Ne znam</text:span></text:p></draw:text-box></draw:frame></draw:g>U trenutačnoj anketi odgovori se razlikuju među državama članicama. Strukovno srednjoškolsko obrazovanje najvjerojatnije će se preporučiti u Sloveniji (70 %), Mađarskoj (69 %) i Bugarskoj (68 %). Najniže razine zabilježene su u Portugalu (28 %) te Belgiji, Luksemburgu i Švedskoj (svih 30 %). </text:p>
        <text:p text:style-name="Standard">Opće srednjoškolsko obrazovanje najvjerojatnije će se preporučiti u Belgiji (60 %), Italiji (56 %) i Luksemburgu (50 %). Najniže razine zabilježene su u Bugarskoj (20 %), Sloveniji (21 %) i Danskoj (23 %). </text:p>
        <text:p text:style-name="Standard">Najveći udio ispitanika koji spontano kažu da preporuka ovisi o pojedinačnoj situaciji nalazi se u Danskoj (42 %), a slijede je Švedska (22 %) i Luksemburg (19 %). </text:p>
        <text:p text:style-name="Standard">Kad je riječ o prvom izboru po zemlji, strukovno srednjoškolsko obrazovanje najpoželjnija je preporuka u 17 država članica, u rasponu od 70 % u Sloveniji do 41 % u Estoniji. S druge strane, u osam država članica prednost se daje općem srednjoškolskom obrazovanju, koje predvodi Belgija sa 60 %, a slijede Italija (56 %), Luksemburg (50 %) i Irska (49 %). U Finskoj je jednako vjerojatno da će se preporučiti dva puta (41 %). Značajno, <text:soft-page-break/>Danska se izdvaja s 42% ispitanika koji kažu "ovisi", što ovo čini vodećim odgovorom u toj zemlji. </text:p>
        <text:p text:style-name="Standard"/>
        <text:p text:style-name="Standard"><draw:g text:anchor-type="paragraph" draw:z-index="28" draw:name="Forme25" draw:style-name="gr32"><draw:frame draw:style-name="gr255" draw:text-style-name="P89" svg:width="16.294cm" svg:height="6.457cm" svg:x="0.002cm" svg:y="0.733cm"><draw:image xlink:href="Pictures/10000000000005620000022221E6CF7DE1A84231.png" xlink:type="simple" xlink:show="embed" xlink:actuate="onLoad" draw:mime-type="image/png"><text:p/></draw:image></draw:frame><draw:frame draw:style-name="gr256" draw:text-style-name="P91" svg:width="16.544cm" svg:height="0.902cm" svg:x="0.379cm" svg:y="-0.429cm"><draw:text-box><text:p text:style-name="P90"><text:span text:style-name="T45">Drugo tromjesečje: Koje biste od sljedećih obrazovnih putova preporučili mladoj osobi koja sada odlučuje o višem sekundarnom obrazovanju? (%) </text:span></text:p></draw:text-box></draw:frame><draw:frame draw:style-name="gr257" draw:text-style-name="P89" svg:width="0.593cm" svg:height="0.932cm" svg:x="10.107cm" svg:y="0.292cm"><draw:image xlink:href="Pictures/10000000000000310000004DB9793FE54E586113.png" xlink:type="simple" xlink:show="embed" xlink:actuate="onLoad" draw:mime-type="image/png"><text:p/></draw:image></draw:frame><draw:frame draw:style-name="gr258" draw:text-style-name="P91" svg:width="4.894cm" svg:height="1.551cm" svg:x="10.688cm" svg:y="0.299cm"><draw:text-box><text:p text:style-name="P90"><text:span text:style-name="T45">Strukovno srednjoškolsko obrazovanje</text:span></text:p><text:p text:style-name="P90"><text:span text:style-name="T45">Opće srednjoškolsko obrazovanje</text:span></text:p><text:p text:style-name="P90"><text:span text:style-name="T45">To ovisi (SPONTANEOUS)</text:span></text:p></draw:text-box></draw:frame></draw:g></text:p>
        <text:p text:style-name="P51">Kada raščlanimo ove preporuke za srednjoškolske obrazovne putove prema sociodemografskim i attitudinalnim čimbenicima, razlike se pojavljuju kako slijedi. </text:p>
        <text:p text:style-name="StyleDefautDecale05Sauf1">■ Ručni radnici (58%) i osobe u kući i umirovljenici (55%) imaju najveću vjerojatnost da će preporučiti strukovno obrazovanje, dok su studenti (32%) najmanje vjerojatno da će to učiniti. </text:p>
        <text:p text:style-name="StyleDefautDecale05Sauf1">■ Ispitanici iz ruralnih i urbanih područja pokazuju različite preferencije. Vjerojatnije je da će osobe u ruralnim područjima ili selima dati prednost strukovnom obrazovanju (55 %) nego stanovnici velikih gradova (46 %). </text:p>
        <text:p text:style-name="StyleDefautDecale05Sauf1">■ Ispitanici koji su završili obrazovanje u dobi od 16 do 19 godina najvjerojatnije će preporučiti profesionalni put (58 %), nakon čega slijede oni koji su završili obrazovanje u dobi od 15 godina ili mlađi (50 %). Ispitanici s visokoškolskim kvalifikacijama, tj. oni koji su završili obrazovanje u dobi od 20 ili više godina, gotovo su ravnomjerno podijeljeni na opće i strukovno srednjoškolsko obrazovanje (44 % u odnosu na 43 %). </text:p>
        <text:p text:style-name="StyleDefautDecale05Sauf1">■ U preporukama za putove pojavljuje se jasna generacijska podjela. Vjerojatnije je da će stariji ispitanici u dobi od 55 i više godina (53 %) i u dobi od 40 do 54 godine (51 %) preporučiti strukovno obrazovanje, dok se ta prednost smanjuje među mlađim ispitanicima i doseže 39 % u skupini u dobi od 15 do 24 godine. </text:p>
        <text:p text:style-name="StyleDefautDecale05Sauf1">■ Preporuke se znatno razlikuju prema iskustvu u strukovnom obrazovanju. Među ispitanicima koji su i sami sudjelovali u SOO-u 59 % ispitanika preporučuje strukovno srednjoškolsko obrazovanje, u usporedbi s 42 % ispitanika bez iskustva u SOO-u. </text:p>
        <text:p text:style-name="StyleDefautDecale05Sauf1">■ Vjerovanja u rezultate zapošljavanja također utječu na preporuke, pri čemu oni koji vide da strukovno obrazovanje i osposobljavanje dovodi do dobro razmotrenih radnih mjesta vjerojatnije će preporučiti opciju strukovnog obrazovanja (54 % naspram 44 %). </text:p>
        <text:p text:style-name="StyleDefautDecale05Sauf1">■ Stajališta o kvaliteti strukovnog obrazovanja i osposobljavanja pokazuju sličan jaz. Ispitanici koji imaju pozitivno mišljenje o kvaliteti strukovnog obrazovanja i osposobljavanja vjerojatnije će preporučiti strukovno obrazovanje od onih koji to ne čine (53 % u odnosu na 46 %). </text:p>
        <text:p text:style-name="Standard"/>
        <text:p text:style-name="P67"/>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13">QB2 Koje biste od sljedećih obrazovnih putova preporučili mladoj osobi koja sada odlučuje o višem sekundarnom obrazovanju? (% – EU)</text:p>
            </table:table-cell>
            <table:covered-table-cell/>
            <table:covered-table-cell/>
            <table:covered-table-cell/>
            <table:covered-table-cell/>
          </table:table-row>
          <table:table-row>
            <table:table-cell table:style-name="Tableau15.A1" office:value-type="string">
              <text:p text:style-name="P10"/>
            </table:table-cell>
            <table:table-cell table:style-name="Tableau15.A1" office:value-type="string">
              <text:p text:style-name="P17">Opće srednjoškolsko obrazovanje </text:p>
            </table:table-cell>
            <table:table-cell table:style-name="Tableau15.A1" office:value-type="string">
              <text:p text:style-name="P17">Strukovno srednjoškolsko obrazovanje </text:p>
            </table:table-cell>
            <table:table-cell table:style-name="Tableau15.A1" office:value-type="string">
              <text:p text:style-name="P17">To ovisi <text:span text:style-name="T5">(SPONTANEOUS)</text:span> </text:p>
            </table:table-cell>
            <table:table-cell table:style-name="Tableau15.A1" office:value-type="string">
              <text:p text:style-name="P17">Ne znam</text:p>
            </table:table-cell>
          </table:table-row>
          <table:table-row>
            <table:table-cell table:style-name="Tableau15.A1" office:value-type="string">
              <text:p text:style-name="P13">EU-27 </text:p>
            </table:table-cell>
            <table:table-cell table:style-name="Tableau15.B3" office:value-type="float" office:value="39">
              <text:p text:style-name="P17">39</text:p>
            </table:table-cell>
            <table:table-cell table:style-name="Tableau15.B3" office:value-type="float" office:value="50">
              <text:p text:style-name="P17">50</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Spol</text:p>
            </table:table-cell>
            <table:covered-table-cell/>
            <table:covered-table-cell/>
            <table:covered-table-cell/>
            <table:covered-table-cell/>
          </table:table-row>
          <table:table-row>
            <table:table-cell table:style-name="Tableau15.A1" office:value-type="string">
              <text:p text:style-name="P13">Čovjek </text:p>
            </table:table-cell>
            <table:table-cell table:style-name="Tableau15.B3" office:value-type="float" office:value="37">
              <text:p text:style-name="P17">37</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3">
              <text:p text:style-name="P17">3</text:p>
            </table:table-cell>
          </table:table-row>
          <table:table-row>
            <table:table-cell table:style-name="Tableau15.A1" office:value-type="string">
              <text:p text:style-name="P13">Žena </text:p>
            </table:table-cell>
            <table:table-cell table:style-name="Tableau15.B3" office:value-type="float" office:value="40">
              <text:p text:style-name="P17">40</text:p>
            </table:table-cell>
            <table:table-cell table:style-name="Tableau15.B3" office:value-type="float" office:value="47">
              <text:p text:style-name="P17">47</text:p>
            </table:table-cell>
            <table:table-cell table:style-name="Tableau15.B3" office:value-type="float" office:value="10">
              <text:p text:style-name="P17">10</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Dob</text:p>
            </table:table-cell>
            <table:covered-table-cell/>
            <table:covered-table-cell/>
            <table:covered-table-cell/>
            <table:covered-table-cell/>
          </table:table-row>
          <table:table-row>
            <table:table-cell table:style-name="Tableau15.A1" office:value-type="string">
              <text:p text:style-name="P13">15-24 </text:p>
            </table:table-cell>
            <table:table-cell table:style-name="Tableau15.B3" office:value-type="float" office:value="53">
              <text:p text:style-name="P17">53</text:p>
            </table:table-cell>
            <table:table-cell table:style-name="Tableau15.B3" office:value-type="float" office:value="39">
              <text:p text:style-name="P17">3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25-39 </text:p>
            </table:table-cell>
            <table:table-cell table:style-name="Tableau15.B3" office:value-type="float" office:value="42">
              <text:p text:style-name="P17">42</text:p>
            </table:table-cell>
            <table:table-cell table:style-name="Tableau15.B3" office:value-type="float" office:value="48">
              <text:p text:style-name="P17">48</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40-54 </text:p>
            </table:table-cell>
            <table:table-cell table:style-name="Tableau15.B3" office:value-type="float" office:value="39">
              <text:p text:style-name="P17">39</text:p>
            </table:table-cell>
            <table:table-cell table:style-name="Tableau15.B3" office:value-type="float" office:value="51">
              <text:p text:style-name="P17">51</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gt;=55</text:p>
            </table:table-cell>
            <table:table-cell table:style-name="Tableau15.B3" office:value-type="float" office:value="33">
              <text:p text:style-name="P17">33</text:p>
            </table:table-cell>
            <table:table-cell table:style-name="Tableau15.B3" office:value-type="float" office:value="53">
              <text:p text:style-name="P17">53</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4" table:number-columns-spanned="5" office:value-type="string">
              <text:p text:style-name="P27">Obrazovanje (kraj)</text:p>
            </table:table-cell>
            <table:covered-table-cell/>
            <table:covered-table-cell/>
            <table:covered-table-cell/>
            <table:covered-table-cell/>
          </table:table-row>
          <table:table-row>
            <table:table-cell table:style-name="Tableau15.A1" office:value-type="string">
              <text:p text:style-name="P13">&lt;=-15</text:p>
            </table:table-cell>
            <table:table-cell table:style-name="Tableau15.B3" office:value-type="float" office:value="32">
              <text:p text:style-name="P17">32</text:p>
            </table:table-cell>
            <table:table-cell table:style-name="Tableau15.B3" office:value-type="float" office:value="50">
              <text:p text:style-name="P17">50</text:p>
            </table:table-cell>
            <table:table-cell table:style-name="Tableau15.B3" office:value-type="float" office:value="10">
              <text:p text:style-name="P17">10</text:p>
            </table:table-cell>
            <table:table-cell table:style-name="Tableau15.B3" office:value-type="float" office:value="8">
              <text:p text:style-name="P17">8</text:p>
            </table:table-cell>
          </table:table-row>
          <table:table-row>
            <table:table-cell table:style-name="Tableau15.A1" office:value-type="string">
              <text:p text:style-name="P13">16-19 </text:p>
            </table:table-cell>
            <table:table-cell table:style-name="Tableau15.B3" office:value-type="float" office:value="34">
              <text:p text:style-name="P17">34</text:p>
            </table:table-cell>
            <table:table-cell table:style-name="Tableau15.B3" office:value-type="float" office:value="58">
              <text:p text:style-name="P17">5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gt;=20</text:p>
            </table:table-cell>
            <table:table-cell table:style-name="Tableau15.B3" office:value-type="float" office:value="44">
              <text:p text:style-name="P17">44</text:p>
            </table:table-cell>
            <table:table-cell table:style-name="Tableau15.B3" office:value-type="float" office:value="43">
              <text:p text:style-name="P17">43</text:p>
            </table:table-cell>
            <table:table-cell table:style-name="Tableau15.B3" office:value-type="float" office:value="11">
              <text:p text:style-name="P17">11</text:p>
            </table:table-cell>
            <table:table-cell table:style-name="Tableau15.B3" office:value-type="float" office:value="2">
              <text:p text:style-name="P17">2</text:p>
            </table:table-cell>
          </table:table-row>
          <table:table-row>
            <table:table-cell table:style-name="Tableau15.A1" office:value-type="string">
              <text:p text:style-name="P13">Još uvijek studiram </text:p>
            </table:table-cell>
            <table:table-cell table:style-name="Tableau15.B3" office:value-type="float" office:value="61">
              <text:p text:style-name="P17">61</text:p>
            </table:table-cell>
            <table:table-cell table:style-name="Tableau15.B3" office:value-type="float" office:value="30">
              <text:p text:style-name="P17">30</text:p>
            </table:table-cell>
            <table:table-cell table:style-name="Tableau15.B3" office:value-type="float" office:value="8">
              <text:p text:style-name="P17">8</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Socioprofesionalna kategorija</text:p>
            </table:table-cell>
            <table:covered-table-cell/>
            <table:covered-table-cell/>
            <table:covered-table-cell/>
            <table:covered-table-cell/>
          </table:table-row>
          <table:table-row>
            <table:table-cell table:style-name="Tableau15.A1" office:value-type="string">
              <text:p text:style-name="P13">Samozaposlena osoba </text:p>
            </table:table-cell>
            <table:table-cell table:style-name="Tableau15.B3" office:value-type="float" office:value="40">
              <text:p text:style-name="P17">40</text:p>
            </table:table-cell>
            <table:table-cell table:style-name="Tableau15.B3" office:value-type="float" office:value="48">
              <text:p text:style-name="P17">48</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Upravitelji </text:p>
            </table:table-cell>
            <table:table-cell table:style-name="Tableau15.B3" office:value-type="float" office:value="48">
              <text:p text:style-name="P17">48</text:p>
            </table:table-cell>
            <table:table-cell table:style-name="Tableau15.B3" office:value-type="float" office:value="40">
              <text:p text:style-name="P17">40</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Ostali bijeli ovratnici </text:p>
            </table:table-cell>
            <table:table-cell table:style-name="Tableau15.B3" office:value-type="float" office:value="44">
              <text:p text:style-name="P17">44</text:p>
            </table:table-cell>
            <table:table-cell table:style-name="Tableau15.B3" office:value-type="float" office:value="48">
              <text:p text:style-name="P17">4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Ručni radnici </text:p>
            </table:table-cell>
            <table:table-cell table:style-name="Tableau15.B3" office:value-type="float" office:value="33">
              <text:p text:style-name="P17">33</text:p>
            </table:table-cell>
            <table:table-cell table:style-name="Tableau15.B3" office:value-type="float" office:value="58">
              <text:p text:style-name="P17">58</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Kućni ljubimci </text:p>
            </table:table-cell>
            <table:table-cell table:style-name="Tableau15.B3" office:value-type="float" office:value="33">
              <text:p text:style-name="P17">33</text:p>
            </table:table-cell>
            <table:table-cell table:style-name="Tableau15.B3" office:value-type="float" office:value="55">
              <text:p text:style-name="P17">55</text:p>
            </table:table-cell>
            <table:table-cell table:style-name="Tableau15.B3" office:value-type="float" office:value="7">
              <text:p text:style-name="P17">7</text:p>
            </table:table-cell>
            <table:table-cell table:style-name="Tableau15.B3" office:value-type="float" office:value="5">
              <text:p text:style-name="P17">5</text:p>
            </table:table-cell>
          </table:table-row>
          <table:table-row>
            <table:table-cell table:style-name="Tableau15.A1" office:value-type="string">
              <text:p text:style-name="P13">Nezaposleni </text:p>
            </table:table-cell>
            <table:table-cell table:style-name="Tableau15.B3" office:value-type="float" office:value="32">
              <text:p text:style-name="P17">32</text:p>
            </table:table-cell>
            <table:table-cell table:style-name="Tableau15.B3" office:value-type="float" office:value="54">
              <text:p text:style-name="P17">54</text:p>
            </table:table-cell>
            <table:table-cell table:style-name="Tableau15.B3" office:value-type="float" office:value="11">
              <text:p text:style-name="P17">11</text:p>
            </table:table-cell>
            <table:table-cell table:style-name="Tableau15.B3" office:value-type="float" office:value="3">
              <text:p text:style-name="P17">3</text:p>
            </table:table-cell>
          </table:table-row>
          <table:table-row>
            <table:table-cell table:style-name="Tableau15.A1" office:value-type="string">
              <text:p text:style-name="P13">U mirovini </text:p>
            </table:table-cell>
            <table:table-cell table:style-name="Tableau15.B3" office:value-type="float" office:value="31">
              <text:p text:style-name="P17">31</text:p>
            </table:table-cell>
            <table:table-cell table:style-name="Tableau15.B3" office:value-type="float" office:value="55">
              <text:p text:style-name="P17">55</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1" office:value-type="string">
              <text:p text:style-name="P13">Studenti </text:p>
            </table:table-cell>
            <table:table-cell table:style-name="Tableau15.B3" office:value-type="float" office:value="60">
              <text:p text:style-name="P17">60</text:p>
            </table:table-cell>
            <table:table-cell table:style-name="Tableau15.B3" office:value-type="float" office:value="32">
              <text:p text:style-name="P17">32</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Subjektivna urbanizacija</text:p>
            </table:table-cell>
            <table:covered-table-cell/>
            <table:covered-table-cell/>
            <table:covered-table-cell/>
            <table:covered-table-cell/>
          </table:table-row>
          <table:table-row>
            <table:table-cell table:style-name="Tableau15.A1" office:value-type="string">
              <text:p text:style-name="P13">Ruralno područje ili selo </text:p>
            </table:table-cell>
            <table:table-cell table:style-name="Tableau15.B3" office:value-type="float" office:value="32">
              <text:p text:style-name="P17">32</text:p>
            </table:table-cell>
            <table:table-cell table:style-name="Tableau15.B3" office:value-type="float" office:value="55">
              <text:p text:style-name="P17">55</text:p>
            </table:table-cell>
            <table:table-cell table:style-name="Tableau15.B3" office:value-type="float" office:value="9">
              <text:p text:style-name="P17">9</text:p>
            </table:table-cell>
            <table:table-cell table:style-name="Tableau15.B3" office:value-type="float" office:value="4">
              <text:p text:style-name="P17">4</text:p>
            </table:table-cell>
          </table:table-row>
          <table:table-row>
            <table:table-cell table:style-name="Tableau15.A1" office:value-type="string">
              <text:p text:style-name="P13">Gradić male ili srednje veličine </text:p>
            </table:table-cell>
            <table:table-cell table:style-name="Tableau15.B3" office:value-type="float" office:value="41">
              <text:p text:style-name="P17">41</text:p>
            </table:table-cell>
            <table:table-cell table:style-name="Tableau15.B3" office:value-type="float" office:value="49">
              <text:p text:style-name="P17">49</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Veliki grad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Percepcija IVET-a u (Naša zemlja)</text:p>
            </table:table-cell>
            <table:covered-table-cell/>
            <table:covered-table-cell/>
            <table:covered-table-cell/>
            <table:covered-table-cell/>
          </table:table-row>
          <table:table-row>
            <table:table-cell table:style-name="Tableau15.A1" office:value-type="string">
              <text:p text:style-name="P13">Pozitivno </text:p>
            </table:table-cell>
            <table:table-cell table:style-name="Tableau15.B3" office:value-type="float" office:value="38">
              <text:p text:style-name="P17">38</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Negativan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9">
              <text:p text:style-name="P17">9</text:p>
            </table:table-cell>
            <table:table-cell table:style-name="Tableau15.B3" office:value-type="float" office:value="2">
              <text:p text:style-name="P17">2</text:p>
            </table:table-cell>
          </table:table-row>
          <table:table-row>
            <table:table-cell table:style-name="Tableau15.A4" table:number-columns-spanned="5" office:value-type="string">
              <text:p text:style-name="P27">Ikada pohađao inicijalno strukovno obrazovanje (viša srednja škola)</text:p>
            </table:table-cell>
            <table:covered-table-cell/>
            <table:covered-table-cell/>
            <table:covered-table-cell/>
            <table:covered-table-cell/>
          </table:table-row>
          <table:table-row>
            <table:table-cell table:style-name="Tableau15.A1" office:value-type="string">
              <text:p text:style-name="P13">Da </text:p>
            </table:table-cell>
            <table:table-cell table:style-name="Tableau15.B3" office:value-type="float" office:value="33">
              <text:p text:style-name="P17">33</text:p>
            </table:table-cell>
            <table:table-cell table:style-name="Tableau15.B3" office:value-type="float" office:value="59">
              <text:p text:style-name="P17">5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Ne </text:p>
            </table:table-cell>
            <table:table-cell table:style-name="Tableau15.B3" office:value-type="float" office:value="44">
              <text:p text:style-name="P17">44</text:p>
            </table:table-cell>
            <table:table-cell table:style-name="Tableau15.B3" office:value-type="float" office:value="42">
              <text:p text:style-name="P17">42</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
        <text:p text:style-name="Standard"><text:soft-page-break/></text:p>
        <text:p text:style-name="P52">Više od polovine građana EU-a preporučilo bi visoko strukovno obrazovanje i osposobljavanje mladoj osobi koja završava više sekundarno obrazovanje. </text:p>
        <text:p text:style-name="Standard">Na pitanje koji bi obrazovni put preporučili mladoj osobi koja završava srednjoškolsko obrazovanje, 52 % građana EU-a preporučilo bi visoko strukovno obrazovanje i osposobljavanje, 35 % preporučilo bi visoko akademsko obrazovanje, a 10 % ispitanika spontano je izjavilo da to ovisi o pojedinačnoj situaciji.<text:note text:id="ftn36" text:note-class="footnote"><text:note-citation>36</text:note-citation><text:note-body><text:p text:style-name="Footnote">QB3. Koje biste od sljedećih obrazovnih putova preporučili mladoj osobi koja završava srednjoškolsko obrazovanje? </text:p></text:note-body></text:note> </text:p>
        <text:p text:style-name="Standard">Preporuke se razlikuju među državama članicama. Ispitanici će najvjerojatnije preporučiti visoko strukovno obrazovanje i osposobljavanje u Sloveniji (73 %), Nizozemskoj (64 %) i Latviji (63 %). Najniže razine zabilježene su u Portugalu (27 %), Luksemburgu (30 %) i Danskoj (37 %). </text:p>
        <text:p text:style-name="Standard">Visoko akademsko obrazovanje najvjerojatnije će se preporučiti u Italiji (55 %), Portugalu (51 %) i Luksemburgu (50 %). Najniže razine zabilježene su u Sloveniji (15 %) te Danskoj i Latviji (20 %). </text:p>
        <text:p text:style-name="Standard">Velik udio ispitanika spontano je izjavio da će preporuka ovisiti o pojedinačnoj situaciji u Danskoj (41 %), a slijede je Švedska i Estonija (obje 22 %) te Finska i Luksemburg (obje 19 %). </text:p>
        <text:p text:style-name="Standard"><draw:g text:anchor-type="paragraph" draw:z-index="30" draw:name="Forme27" draw:style-name="gr1"><draw:frame draw:style-name="gr242" draw:text-style-name="P89" svg:width="16.772cm" svg:height="7.513cm" svg:x="0.079cm" svg:y="0.968cm"><draw:image xlink:href="Pictures/100000000000057A000002748810A01079FDD550.png" xlink:type="simple" xlink:show="embed" xlink:actuate="onLoad" draw:mime-type="image/png"><text:p/></draw:image></draw:frame><draw:frame draw:style-name="gr243" draw:text-style-name="P91" svg:width="16.146cm" svg:height="0.902cm" svg:x="0.391cm" svg:y="0.097cm"><draw:text-box><text:p text:style-name="P90"><text:span text:style-name="T45">treće tromjesečje: Koje biste od sljedećih obrazovnih putova preporučili mladoj osobi koja završava srednjoškolsko obrazovanje? (%) </text:span></text:p></draw:text-box></draw:frame><draw:frame draw:style-name="gr244" draw:text-style-name="P8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91" svg:width="5.402cm" svg:height="0.902cm" svg:x="0.755cm" svg:y="8.416cm"><draw:text-box><text:p text:style-name="P90"><text:span text:style-name="T45">Visoko strukovno obrazovanje i osposobljavanje</text:span></text:p></draw:text-box></draw:frame><draw:frame draw:style-name="gr246" draw:text-style-name="P91" svg:width="3.761cm" svg:height="0.902cm" svg:x="6.117cm" svg:y="8.371cm"><draw:text-box><text:p text:style-name="P90"><text:span text:style-name="T45">Više akademsko obrazovanje</text:span></text:p></draw:text-box></draw:frame><draw:frame draw:style-name="gr247" draw:text-style-name="P91" svg:width="3.918cm" svg:height="0.902cm" svg:x="9.862cm" svg:y="8.416cm"><draw:text-box><text:p text:style-name="P90"><text:span text:style-name="T45">Ovisi {SPONTANEOUS}</text:span></text:p></draw:text-box></draw:frame><draw:frame draw:style-name="gr248" draw:text-style-name="P91" svg:width="1.895cm" svg:height="0.902cm" svg:x="13.73cm" svg:y="8.438cm"><draw:text-box><text:p text:style-name="P90"><text:span text:style-name="T45">♪ </text:span><text:span text:style-name="T45">Ne znam ♪</text:span></text:p></draw:text-box></draw:frame></draw:g><text:s/></text:p>
        <text:p text:style-name="Standard"><draw:g text:anchor-type="paragraph" draw:z-index="29" draw:name="Forme26" draw:style-name="gr32"><draw:frame draw:style-name="gr249" draw:text-style-name="P89" svg:width="4.216cm" svg:height="4.412cm" svg:x="11.093cm" svg:y="-17.238cm"><draw:image xlink:href="Pictures/100000000000018200000194C21481D8916A1110.png" xlink:type="simple" xlink:show="embed" xlink:actuate="onLoad" draw:mime-type="image/png"><text:p/></draw:image></draw:frame><draw:frame draw:style-name="gr250" draw:text-style-name="P91" svg:width="6.989cm" svg:height="1.227cm" svg:x="9.564cm" svg:y="-19.235cm"><draw:text-box><text:p text:style-name="P90"><text:span text:style-name="T45">treće tromjesečje: Koje biste od sljedećih obrazovnih putova preporučili mladoj osobi koja završava srednjoškolsko obrazovanje? (EU27) (%) </text:span></text:p></draw:text-box></draw:frame><draw:frame draw:style-name="gr251" draw:text-style-name="P91" svg:width="2.603cm" svg:height="0.578cm" svg:x="11.954cm" svg:y="-17.91cm"><draw:text-box><text:p text:style-name="P90"><text:span text:style-name="T45">Ne znate 3</text:span></text:p></draw:text-box></draw:frame><draw:frame draw:style-name="gr252" draw:text-style-name="P94" svg:width="3.463cm" svg:height="0.902cm" svg:x="8.703cm" svg:y="-17.506cm"><draw:text-box><text:p text:style-name="P93"><text:span text:style-name="T45">To ovisi (SPONTANEOUS) 10</text:span></text:p></draw:text-box></draw:frame><draw:frame draw:style-name="gr253" draw:text-style-name="P94" svg:width="2.398cm" svg:height="1.551cm" svg:x="8.996cm" svg:y="-14.218cm"><draw:text-box><text:p text:style-name="P93"><text:span text:style-name="T45">Više akademsko obrazovanje 35</text:span></text:p></draw:text-box></draw:frame><draw:frame draw:style-name="gr254" draw:text-style-name="P91" svg:width="2.165cm" svg:height="2.2cm" svg:x="15.374cm" svg:y="-15.488cm"><draw:text-box><text:p text:style-name="P90"><text:span text:style-name="T45">Visoko strukovno obrazovanje i osposobljavanje 52</text:span></text:p></draw:text-box></draw:frame></draw:g></text:p>
        <text:p text:style-name="P51">Visoko strukovno obrazovanje i osposobljavanje najpoželjnija je preporuka u 19 država članica, u rasponu od 73 % u Sloveniji do 44 % u Litvi. S druge strane, u sedam država članica prednost se daje visokom akademskom obrazovanju, koje predvodi Italija s 55 %, a slijede Portugal (51 %), Luksemburg (50 %) i Belgija (46 %). Danska je jedina zemlja u kojoj je najčešći odgovor bio „ovisno o tome” (41 %). </text:p>
        <text:p text:style-name="Standard"><draw:g text:anchor-type="paragraph" draw:z-index="67" draw:name="Forme28" draw:style-name="gr1"><draw:frame draw:style-name="gr9" draw:text-style-name="P89" svg:width="16.421cm" svg:height="6.349cm" svg:x="0.531cm" svg:y="6.347cm"><draw:image xlink:href="Pictures/100000000000055200000209ECEC3E56A964D450.png" xlink:type="simple" xlink:show="embed" xlink:actuate="onLoad" draw:mime-type="image/png"><text:p/></draw:image></draw:frame><draw:frame draw:style-name="gr10" draw:text-style-name="P91" svg:width="16.895cm" svg:height="0.902cm" svg:x="0.385cm" svg:y="5.232cm"><draw:text-box><text:p text:style-name="P90"><text:span text:style-name="T45">QB3. Koje biste od sljedećih obrazovnih putova preporučili mladoj osobi koja završava srednjoškolsko obrazovanje?</text:span></text:p></draw:text-box></draw:frame><draw:frame draw:style-name="gr11" draw:text-style-name="P89" svg:width="0.75cm" svg:height="1.299cm" svg:x="9.986cm" svg:y="5.872cm"><draw:image xlink:href="Pictures/100000000000002600000041BD9583E1BF51054C.png" xlink:type="simple" xlink:show="embed" xlink:actuate="onLoad" draw:mime-type="image/png"><text:p/></draw:image></draw:frame><draw:frame draw:style-name="gr12" draw:text-style-name="P91" svg:width="5.24cm" svg:height="0.578cm" svg:x="10.653cm" svg:y="6.29cm"><draw:text-box><text:p text:style-name="P90"><text:span text:style-name="T45">Više akademsko obrazovanje</text:span></text:p></draw:text-box></draw:frame><draw:frame draw:style-name="gr13" draw:text-style-name="P91" svg:width="5.329cm" svg:height="0.578cm" svg:x="10.718cm" svg:y="6.678cm"><draw:text-box><text:p text:style-name="P90"><text:span text:style-name="T45">Ovisi {SPONTANEOUS}</text:span></text:p></draw:text-box></draw:frame><draw:frame draw:style-name="gr14" draw:text-style-name="P91" svg:width="6.432cm" svg:height="0.902cm" svg:x="10.691cm" svg:y="5.772cm"><draw:text-box><text:p text:style-name="P90"><text:span text:style-name="T45">Visoko strukovno obrazovanje i osposobljavanje</text:span></text:p></draw:text-box></draw:frame></draw:g></text:p>
        <text:p text:style-name="P51">Kada raščlanimo ove preporuke o putu visokog obrazovanja prema sociodemografskim i stavnim čimbenicima, razlike se pojavljuju kako slijedi. </text:p>
        <text:p text:style-name="Standard">■ Osobe koje su i same pohađale strukovno obrazovanje i osposobljavanje najvjerojatnije će od svih sociodemografskih kategorija preporučiti visoko strukovno obrazovanje (61 %), u usporedbi s 43 % osoba koje to nisu učinile. </text:p>
        <text:p text:style-name="Standard">■ Postoje velike razlike među profesionalnim skupinama. Ručni radnici pokazuju najsnažniju potporu visokom strukovnom obrazovanju (60 %), a studenti najnižu (37 %). Rukovoditelji također bilježe relativno nisku potporu (43 %) i malo je vjerojatnije da će preporučiti akademsko obrazovanje (44 %). </text:p>
        <text:p text:style-name="Standard">■ U preporukama za putove pojavljuje se jasna generacijska podjela. Stariji ispitanici najvjerojatnije će preporučiti visoko strukovno obrazovanje s 54 % među osobama u dobi od 55 i više godina te s 53 – 51 % među srednjim dobnim skupinama (40 – 54 i 25 – 39), ali to je 41 % među najmlađim ispitanicima u dobi od 15 do 24 godine. </text:p>
        <text:p text:style-name="Standard">■ Osobe u ruralnim područjima ili selima pokazuju najveću potporu visokom strukovnom obrazovanju (54 %) u usporedbi s velikim stanovnicima gradova (49 %). </text:p>
        <text:p text:style-name="Standard">■ Muškarci su skloniji visokom strukovnom obrazovanju i osposobljavanju (55 %) nego žene (48 %). </text:p>
        <text:p text:style-name="Standard">■ Percepcija strukovnog obrazovanja i osposobljavanja ima mali utjecaj na rezultat ovog pitanja. Ispitanici koji smatraju da strukovno obrazovanje i osposobljavanje ima pozitivan imidž imaju tek nešto veću vjerojatnost da će preporučiti visoko strukovno obrazovanje od onih koji imaju negativan imidž (54 % u odnosu na 50 %). </text:p>
        <text:p text:style-name="Standard"/>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13">QB3 Koje biste od sljedećih obrazovnih putova preporučili mladoj osobi koja završava srednjoškolsko obrazovanje? (% – EU)</text:p>
            </table:table-cell>
            <table:covered-table-cell/>
            <table:covered-table-cell/>
            <table:covered-table-cell/>
            <table:covered-table-cell/>
          </table:table-row>
          <table:table-row>
            <table:table-cell table:style-name="Tableau16.A1" office:value-type="string">
              <text:p text:style-name="P10"/>
            </table:table-cell>
            <table:table-cell table:style-name="Tableau16.A1" office:value-type="string">
              <text:p text:style-name="P17">Više akademsko obrazovanje</text:p>
            </table:table-cell>
            <table:table-cell table:style-name="Tableau16.A1" office:value-type="string">
              <text:p text:style-name="P17">Visoko strukovno obrazovanje i osposobljavanje </text:p>
            </table:table-cell>
            <table:table-cell table:style-name="Tableau16.A1" office:value-type="string">
              <text:p text:style-name="P17">Ovisi {SPONTANEOUS}</text:p>
            </table:table-cell>
            <table:table-cell table:style-name="Tableau16.A1" office:value-type="string">
              <text:p text:style-name="P17">♪ Ne znam ♪</text:p>
            </table:table-cell>
          </table:table-row>
          <table:table-row>
            <table:table-cell table:style-name="Tableau16.A1" office:value-type="string">
              <text:p text:style-name="P13">EU-27 </text:p>
            </table:table-cell>
            <table:table-cell table:style-name="Tableau16.B3" office:value-type="float" office:value="35">
              <text:p text:style-name="P17">35</text:p>
            </table:table-cell>
            <table:table-cell table:style-name="Tableau16.B3" office:value-type="float" office:value="52">
              <text:p text:style-name="P17">52</text:p>
            </table:table-cell>
            <table:table-cell table:style-name="Tableau16.B3" office:value-type="float" office:value="10">
              <text:p text:style-name="P17">10</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Spol</text:p>
            </table:table-cell>
            <table:covered-table-cell/>
            <table:covered-table-cell/>
            <table:covered-table-cell/>
            <table:covered-table-cell/>
          </table:table-row>
          <table:table-row>
            <table:table-cell table:style-name="Tableau16.A1" office:value-type="string">
              <text:p text:style-name="P13">Čovjek </text:p>
            </table:table-cell>
            <table:table-cell table:style-name="Tableau16.B3" office:value-type="float" office:value="34">
              <text:p text:style-name="P17">34</text:p>
            </table:table-cell>
            <table:table-cell table:style-name="Tableau16.B3" office:value-type="float" office:value="55">
              <text:p text:style-name="P17">55</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Žena </text:p>
            </table:table-cell>
            <table:table-cell table:style-name="Tableau16.B3" office:value-type="float" office:value="37">
              <text:p text:style-name="P17">37</text:p>
            </table:table-cell>
            <table:table-cell table:style-name="Tableau16.B3" office:value-type="float" office:value="48">
              <text:p text:style-name="P17">48</text:p>
            </table:table-cell>
            <table:table-cell table:style-name="Tableau16.B3" office:value-type="float" office:value="12">
              <text:p text:style-name="P17">12</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Dob</text:p>
            </table:table-cell>
            <table:covered-table-cell/>
            <table:covered-table-cell/>
            <table:covered-table-cell/>
            <table:covered-table-cell/>
          </table:table-row>
          <table:table-row>
            <table:table-cell table:style-name="Tableau16.A1" office:value-type="string">
              <text:p text:style-name="P13">15-24 </text:p>
            </table:table-cell>
            <table:table-cell table:style-name="Tableau16.B3" office:value-type="float" office:value="49">
              <text:p text:style-name="P17">49</text:p>
            </table:table-cell>
            <table:table-cell table:style-name="Tableau16.B3" office:value-type="float" office:value="41">
              <text:p text:style-name="P17">41</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25-39 </text:p>
            </table:table-cell>
            <table:table-cell table:style-name="Tableau16.B3" office:value-type="float" office:value="38">
              <text:p text:style-name="P17">38</text:p>
            </table:table-cell>
            <table:table-cell table:style-name="Tableau16.B3" office:value-type="float" office:value="51">
              <text:p text:style-name="P17">51</text:p>
            </table:table-cell>
            <table:table-cell table:style-name="Tableau16.B3" office:value-type="float" office:value="10">
              <text:p text:style-name="P17">10</text:p>
            </table:table-cell>
            <table:table-cell table:style-name="Tableau16.B3" office:value-type="float" office:value="1">
              <text:p text:style-name="P17">1</text:p>
            </table:table-cell>
          </table:table-row>
          <table:table-row>
            <table:table-cell table:style-name="Tableau16.A1" office:value-type="string">
              <text:p text:style-name="P13">40-54 </text:p>
            </table:table-cell>
            <table:table-cell table:style-name="Tableau16.B3" office:value-type="float" office:value="36">
              <text:p text:style-name="P17">36</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gt;=55</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4" table:number-columns-spanned="5" office:value-type="string">
              <text:p text:style-name="P27">Obrazovanje (kraj)</text:p>
            </table:table-cell>
            <table:covered-table-cell/>
            <table:covered-table-cell/>
            <table:covered-table-cell/>
            <table:covered-table-cell/>
          </table:table-row>
          <table:table-row>
            <table:table-cell table:style-name="Tableau16.A1" office:value-type="string">
              <text:p text:style-name="P13">&lt;=-15</text:p>
            </table:table-cell>
            <table:table-cell table:style-name="Tableau16.B3" office:value-type="float" office:value="32">
              <text:p text:style-name="P17">32</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8">
              <text:p text:style-name="P17">8</text:p>
            </table:table-cell>
          </table:table-row>
          <table:table-row>
            <table:table-cell table:style-name="Tableau16.A1" office:value-type="string">
              <text:p text:style-name="P13">16-19 </text:p>
            </table:table-cell>
            <table:table-cell table:style-name="Tableau16.B3" office:value-type="float" office:value="31">
              <text:p text:style-name="P17">31</text:p>
            </table:table-cell>
            <table:table-cell table:style-name="Tableau16.B3" office:value-type="float" office:value="58">
              <text:p text:style-name="P17">58</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gt;=20</text:p>
            </table:table-cell>
            <table:table-cell table:style-name="Tableau16.B3" office:value-type="float" office:value="39">
              <text:p text:style-name="P17">39</text:p>
            </table:table-cell>
            <table:table-cell table:style-name="Tableau16.B3" office:value-type="float" office:value="47">
              <text:p text:style-name="P17">47</text:p>
            </table:table-cell>
            <table:table-cell table:style-name="Tableau16.B3" office:value-type="float" office:value="13">
              <text:p text:style-name="P17">13</text:p>
            </table:table-cell>
            <table:table-cell table:style-name="Tableau16.B3" office:value-type="float" office:value="1">
              <text:p text:style-name="P17">1</text:p>
            </table:table-cell>
          </table:table-row>
          <table:table-row>
            <table:table-cell table:style-name="Tableau16.A1" office:value-type="string">
              <text:p text:style-name="P13">Još uvijek studiram </text:p>
            </table:table-cell>
            <table:table-cell table:style-name="Tableau16.B3" office:value-type="float" office:value="55">
              <text:p text:style-name="P17">55</text:p>
            </table:table-cell>
            <table:table-cell table:style-name="Tableau16.B3" office:value-type="float" office:value="34">
              <text:p text:style-name="P17">3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Socioprofesionalna kategorija</text:p>
            </table:table-cell>
            <table:covered-table-cell/>
            <table:covered-table-cell/>
            <table:covered-table-cell/>
            <table:covered-table-cell/>
          </table:table-row>
          <table:table-row>
            <table:table-cell table:style-name="Tableau16.A1" office:value-type="string">
              <text:p text:style-name="P13">Samozaposlena osoba </text:p>
            </table:table-cell>
            <table:table-cell table:style-name="Tableau16.B3" office:value-type="float" office:value="39">
              <text:p text:style-name="P17">39</text:p>
            </table:table-cell>
            <table:table-cell table:style-name="Tableau16.B3" office:value-type="float" office:value="48">
              <text:p text:style-name="P17">48</text:p>
            </table:table-cell>
            <table:table-cell table:style-name="Tableau16.B3" office:value-type="float" office:value="11">
              <text:p text:style-name="P17">11</text:p>
            </table:table-cell>
            <table:table-cell table:style-name="Tableau16.B3" office:value-type="float" office:value="2">
              <text:p text:style-name="P17">2</text:p>
            </table:table-cell>
          </table:table-row>
          <table:table-row>
            <table:table-cell table:style-name="Tableau16.A1" office:value-type="string">
              <text:p text:style-name="P13">Upravitelji </text:p>
            </table:table-cell>
            <table:table-cell table:style-name="Tableau16.B3" office:value-type="float" office:value="44">
              <text:p text:style-name="P17">44</text:p>
            </table:table-cell>
            <table:table-cell table:style-name="Tableau16.B3" office:value-type="float" office:value="43">
              <text:p text:style-name="P17">43</text:p>
            </table:table-cell>
            <table:table-cell table:style-name="Tableau16.B3" office:value-type="float" office:value="12">
              <text:p text:style-name="P17">12</text:p>
            </table:table-cell>
            <table:table-cell table:style-name="Tableau16.B3" office:value-type="float" office:value="1">
              <text:p text:style-name="P17">1</text:p>
            </table:table-cell>
          </table:table-row>
          <table:table-row>
            <table:table-cell table:style-name="Tableau16.A1" office:value-type="string">
              <text:p text:style-name="P13">Ostali bijeli ovratnici </text:p>
            </table:table-cell>
            <table:table-cell table:style-name="Tableau16.B3" office:value-type="float" office:value="42">
              <text:p text:style-name="P17">42</text:p>
            </table:table-cell>
            <table:table-cell table:style-name="Tableau16.B3" office:value-type="float" office:value="48">
              <text:p text:style-name="P17">48</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Ručni radnici </text:p>
            </table:table-cell>
            <table:table-cell table:style-name="Tableau16.B3" office:value-type="float" office:value="30">
              <text:p text:style-name="P17">30</text:p>
            </table:table-cell>
            <table:table-cell table:style-name="Tableau16.B3" office:value-type="float" office:value="60">
              <text:p text:style-name="P17">60</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Kućni ljubimci </text:p>
            </table:table-cell>
            <table:table-cell table:style-name="Tableau16.B3" office:value-type="float" office:value="33">
              <text:p text:style-name="P17">33</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5">
              <text:p text:style-name="P17">5</text:p>
            </table:table-cell>
          </table:table-row>
          <table:table-row>
            <table:table-cell table:style-name="Tableau16.A1" office:value-type="string">
              <text:p text:style-name="P13">Nezaposleni </text:p>
            </table:table-cell>
            <table:table-cell table:style-name="Tableau16.B3" office:value-type="float" office:value="30">
              <text:p text:style-name="P17">30</text:p>
            </table:table-cell>
            <table:table-cell table:style-name="Tableau16.B3" office:value-type="float" office:value="56">
              <text:p text:style-name="P17">56</text:p>
            </table:table-cell>
            <table:table-cell table:style-name="Tableau16.B3" office:value-type="float" office:value="11">
              <text:p text:style-name="P17">11</text:p>
            </table:table-cell>
            <table:table-cell table:style-name="Tableau16.B3" office:value-type="float" office:value="3">
              <text:p text:style-name="P17">3</text:p>
            </table:table-cell>
          </table:table-row>
          <table:table-row>
            <table:table-cell table:style-name="Tableau16.A1" office:value-type="string">
              <text:p text:style-name="P13">U mirovini </text:p>
            </table:table-cell>
            <table:table-cell table:style-name="Tableau16.B3" office:value-type="float" office:value="27">
              <text:p text:style-name="P17">27</text:p>
            </table:table-cell>
            <table:table-cell table:style-name="Tableau16.B3" office:value-type="float" office:value="56">
              <text:p text:style-name="P17">56</text:p>
            </table:table-cell>
            <table:table-cell table:style-name="Tableau16.B3" office:value-type="float" office:value="12">
              <text:p text:style-name="P17">12</text:p>
            </table:table-cell>
            <table:table-cell table:style-name="Tableau16.B3" office:value-type="float" office:value="5">
              <text:p text:style-name="P17">5</text:p>
            </table:table-cell>
          </table:table-row>
          <table:table-row>
            <table:table-cell table:style-name="Tableau16.A1" office:value-type="string">
              <text:p text:style-name="P13">Studenti </text:p>
            </table:table-cell>
            <table:table-cell table:style-name="Tableau16.B3" office:value-type="float" office:value="53">
              <text:p text:style-name="P17">53</text:p>
            </table:table-cell>
            <table:table-cell table:style-name="Tableau16.B3" office:value-type="float" office:value="37">
              <text:p text:style-name="P17">37</text:p>
            </table:table-cell>
            <table:table-cell table:style-name="Tableau16.B3" office:value-type="float" office:value="9">
              <text:p text:style-name="P17">9</text:p>
            </table:table-cell>
            <table:table-cell table:style-name="Tableau16.B3" office:value-type="float" office:value="1">
              <text:p text:style-name="P17">1</text:p>
            </table:table-cell>
          </table:table-row>
          <table:table-row>
            <table:table-cell table:style-name="Tableau16.A4" table:number-columns-spanned="5" office:value-type="string">
              <text:p text:style-name="P27">Subjektivna urbanizacija</text:p>
            </table:table-cell>
            <table:covered-table-cell/>
            <table:covered-table-cell/>
            <table:covered-table-cell/>
            <table:covered-table-cell/>
          </table:table-row>
          <table:table-row>
            <table:table-cell table:style-name="Tableau16.A1" office:value-type="string">
              <text:p text:style-name="P13">Ruralno područje ili selo </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1" office:value-type="string">
              <text:p text:style-name="P13">Gradić male ili srednje veličine </text:p>
            </table:table-cell>
            <table:table-cell table:style-name="Tableau16.B3" office:value-type="float" office:value="37">
              <text:p text:style-name="P17">37</text:p>
            </table:table-cell>
            <table:table-cell table:style-name="Tableau16.B3" office:value-type="float" office:value="52">
              <text:p text:style-name="P17">52</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Veliki grad </text:p>
            </table:table-cell>
            <table:table-cell table:style-name="Tableau16.B3" office:value-type="float" office:value="40">
              <text:p text:style-name="P17">40</text:p>
            </table:table-cell>
            <table:table-cell table:style-name="Tableau16.B3" office:value-type="float" office:value="49">
              <text:p text:style-name="P17">49</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Percepcija IVET-a u (Naša zemlja)</text:p>
            </table:table-cell>
            <table:covered-table-cell/>
            <table:covered-table-cell/>
            <table:covered-table-cell/>
            <table:covered-table-cell/>
          </table:table-row>
          <table:table-row>
            <table:table-cell table:style-name="Tableau16.A1" office:value-type="string">
              <text:p text:style-name="P13">Pozitivno </text:p>
            </table:table-cell>
            <table:table-cell table:style-name="Tableau16.B3" office:value-type="float" office:value="35">
              <text:p text:style-name="P17">35</text:p>
            </table:table-cell>
            <table:table-cell table:style-name="Tableau16.B3" office:value-type="float" office:value="54">
              <text:p text:style-name="P17">5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Negativan </text:p>
            </table:table-cell>
            <table:table-cell table:style-name="Tableau16.B3" office:value-type="float" office:value="38">
              <text:p text:style-name="P17">38</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Ikada pohađao inicijalno strukovno obrazovanje (viša srednja škola)</text:p>
            </table:table-cell>
            <table:covered-table-cell/>
            <table:covered-table-cell/>
            <table:covered-table-cell/>
            <table:covered-table-cell/>
          </table:table-row>
          <table:table-row>
            <table:table-cell table:style-name="Tableau16.A1" office:value-type="string">
              <text:p text:style-name="P13">Da </text:p>
            </table:table-cell>
            <table:table-cell table:style-name="Tableau16.B3" office:value-type="float" office:value="29">
              <text:p text:style-name="P17">29</text:p>
            </table:table-cell>
            <table:table-cell table:style-name="Tableau16.B3" office:value-type="float" office:value="61">
              <text:p text:style-name="P17">61</text:p>
            </table:table-cell>
            <table:table-cell table:style-name="Tableau16.B3" office:value-type="float" office:value="9">
              <text:p text:style-name="P17">9</text:p>
            </table:table-cell>
            <table:table-cell table:style-name="Tableau16.B3" office:value-type="float" office:value="1">
              <text:p text:style-name="P17">1</text:p>
            </table:table-cell>
          </table:table-row>
          <table:table-row>
            <table:table-cell table:style-name="Tableau16.A1" office:value-type="string">
              <text:p text:style-name="P13">Ne </text:p>
            </table:table-cell>
            <table:table-cell table:style-name="Tableau16.B3" office:value-type="float" office:value="42">
              <text:p text:style-name="P17">42</text:p>
            </table:table-cell>
            <table:table-cell table:style-name="Tableau16.B3" office:value-type="float" office:value="43">
              <text:p text:style-name="P17">43</text:p>
            </table:table-cell>
            <table:table-cell table:style-name="Tableau16.B3" office:value-type="float" office:value="11">
              <text:p text:style-name="P17">11</text:p>
            </table:table-cell>
            <table:table-cell table:style-name="Tableau16.B3" office:value-type="float" office:value="4">
              <text:p text:style-name="P17">4</text:p>
            </table:table-cell>
          </table:table-row>
        </table:table>
        <text:p text:style-name="Standard"/>
        <text:p text:style-name="P51"/>
      </text:section>
      <text:h text:style-name="Heading_20_1" text:outline-level="1"><text:bookmark-start text:name="__RefHeading___Toc215584_2930363814"/>III. Razlika u predodžbama između strukovnog obrazovanja i osposobljavanja i općeg obrazovanja <text:bookmark-end text:name="__RefHeading___Toc215584_2930363814"/></text:h>
      <text:p text:style-name="Standard"/>
      <text:section text:style-name="Sect2" text:name="Section5">
        <text:h text:style-name="P87" text:outline-level="2"><text:bookmark-start text:name="__RefHeading___Toc215586_2930363814"/>1. Komparativna slika strukovnog obrazovanja i osposobljavanja u odnosu na opće obrazovanje <text:bookmark-end text:name="__RefHeading___Toc215586_2930363814"/></text:h>
        <text:p text:style-name="StyleDefaut11maigre">Tri četvrtine građana EU-a izjavilo je da opće obrazovanje na višoj sekundarnoj razini ima pozitivniju predodžbu od strukovnog obrazovanja i osposobljavanja u njihovoj zemlji </text:p>
        <text:p text:style-name="Standard">Diljem Europske unije 75 % ispitanika smatra da opće obrazovanje na srednjoškolskoj razini ima pozitivniju predodžbu od strukovnog obrazovanja i osposobljavanja u njihovoj zemlji, uključujući 25 % koji se snažno slažu i 50 % koji se obično slažu.<text:note text:id="ftn37" text:note-class="footnote"><text:note-citation>37</text:note-citation><text:note-body><text:p text:style-name="Footnote">QB9.3. Navedite u kojoj se mjeri slažete ili ne slažete sa svakom od sljedećih izjava: U (NAŠOJ ZEMLJI) opće obrazovanje na višoj sekundarnoj razini ima pozitivniju sliku od početnog strukovnog obrazovanja. </text:p></text:note-body></text:note> Svaki peti (19%) ne slaže se, dok 6% ne zna. </text:p>
        <text:p text:style-name="Standard">Ti su rezultati stabilni u usporedbi s onima zabilježenima 2016. U anketi Cedefopa iz 2016. (EU28) utvrđeno je da se 74 % ispitanika složilo da opće obrazovanje ima pozitivniju predodžbu od strukovnog obrazovanja.<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Tekst pitanja razlikuje se od trenutačne ankete. tromjesečje: „U kojoj se mjeri slažete ili ne slažete sa svakom od sljedećih izjava? – Opće obrazovanje u vašoj zemlji ima pozitivniju sliku od strukovnog obrazovanja.” </text:p></text:note-body></text:note> </text:p>
        <text:p text:style-name="Standard"><draw:g text:anchor-type="paragraph" draw:z-index="32" draw:name="Forme30" draw:style-name="gr1"><draw:frame draw:style-name="gr227" draw:text-style-name="P8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89" svg:width="14.098cm" svg:height="0.959cm" svg:x="0.589cm" svg:y="10.945cm"><draw:image xlink:href="Pictures/100000000000022300000022902E68B765C34830.png" xlink:type="simple" xlink:show="embed" xlink:actuate="onLoad" draw:mime-type="image/png"><text:p/></draw:image></draw:frame><draw:frame draw:style-name="gr229" draw:text-style-name="P91" svg:width="2.925cm" svg:height="0.648cm" svg:x="1.05cm" svg:y="11.118cm"><draw:text-box><text:p text:style-name="P95"><text:span text:style-name="T45">Čvrsto se slažem</text:span></text:p></draw:text-box></draw:frame><draw:frame draw:style-name="gr230" draw:text-style-name="P91" svg:width="2.857cm" svg:height="0.59cm" svg:x="4.059cm" svg:y="11.097cm"><draw:text-box><text:p text:style-name="P95"><text:span text:style-name="T45">Želi se složiti</text:span></text:p></draw:text-box></draw:frame><draw:frame draw:style-name="gr231" draw:text-style-name="P91" svg:width="3.282cm" svg:height="0.646cm" svg:x="7.241cm" svg:y="11.139cm"><draw:text-box><text:p text:style-name="P95"><text:span text:style-name="T45">Želja za neslaganjem</text:span></text:p></draw:text-box></draw:frame><draw:frame draw:style-name="gr232" draw:text-style-name="P91" svg:width="3.483cm" svg:height="0.646cm" svg:x="10.871cm" svg:y="11.099cm"><draw:text-box><text:p text:style-name="P95"><text:span text:style-name="T45">Snažno se ne slažem</text:span></text:p></draw:text-box></draw:frame><draw:frame draw:style-name="gr233" draw:text-style-name="P91" svg:width="2.52cm" svg:height="0.687cm" svg:x="14.591cm" svg:y="11.099cm"><draw:text-box><text:p text:style-name="P95"><text:span text:style-name="T45">Ne znam</text:span></text:p></draw:text-box></draw:frame></draw:g><draw:frame draw:style-name="gr234" draw:text-style-name="P91" svg:width="16.749cm" svg:height="1.227cm" svg:x="0.127cm" svg:y="2.117cm"><draw:text-box><text:p text:style-name="P90"><text:span text:style-name="T45">QB9.3. Navedite u kojoj se mjeri slažete ili ne slažete sa svakom od sljedećih izjava: U (NAŠOJ ZEMLJI) opće obrazovanje na višoj sekundarnoj razini ima </text:span></text:p><text:p text:style-name="P90"><text:span text:style-name="T45">pozitivniji imidž čovjek početno strukovno obrazovanje (%)</text:span></text:p></draw:text-box></draw:frame></draw:g><draw:g text:anchor-type="paragraph" draw:z-index="31" draw:name="Forme29" draw:style-name="gr1"><draw:frame draw:style-name="gr235" draw:text-style-name="P89" svg:width="4.047cm" svg:height="4.426cm" svg:x="11.128cm" svg:y="-4.65cm"><draw:image xlink:href="Pictures/10000000000001E00000020D1D5D0BC0326BEAD4.png" xlink:type="simple" xlink:show="embed" xlink:actuate="onLoad" draw:mime-type="image/png"><text:p/></draw:image></draw:frame><draw:frame draw:style-name="gr236" draw:text-style-name="P91" svg:width="8.755cm" svg:height="1.551cm" svg:x="8.92cm" svg:y="-6.71cm"><draw:text-box><text:p text:style-name="P90"><text:span text:style-name="T45">Pitanje B9.3.: Navedite u kojoj se mjeri slažete ili ne slažete sa svakom od sljedećih izjava: - U (NAŠOJ ZEMLJI) opće obrazovanje na srednjoškolskoj razini ima pozitivniju predodžbu od početnog strukovnog obrazovanja (EU27) (%) </text:span></text:p></draw:text-box></draw:frame><draw:frame draw:style-name="gr237" draw:text-style-name="P91" svg:width="2.92cm" svg:height="0.578cm" svg:x="11.897cm" svg:y="-5.227cm"><draw:text-box><text:p text:style-name="P90"><text:span text:style-name="T45">♪ </text:span><text:span text:style-name="T45">Ne znam 6 ♪</text:span></text:p></draw:text-box></draw:frame><draw:frame draw:style-name="gr238" draw:text-style-name="P91" svg:width="2.946cm" svg:height="0.902cm" svg:x="9.555cm" svg:y="-4.734cm"><draw:text-box><text:p text:style-name="P90"><text:span text:style-name="T45">Uopće se ne slažem 3</text:span></text:p></draw:text-box></draw:frame><draw:frame draw:style-name="gr239" draw:text-style-name="P94" svg:width="2.329cm" svg:height="1.227cm" svg:x="9.165cm" svg:y="-3.948cm"><draw:text-box><text:p text:style-name="P93"><text:span text:style-name="T45">Želja za neslaganjem 16</text:span></text:p></draw:text-box></draw:frame><draw:frame draw:style-name="gr240" draw:text-style-name="P91" svg:width="3.768cm" svg:height="0.578cm" svg:x="11.34cm" svg:y="-0.159cm"><draw:text-box><text:p text:style-name="P90"><text:span text:style-name="T45">Slažem se s 50</text:span></text:p></draw:text-box></draw:frame><draw:frame draw:style-name="gr241" draw:text-style-name="P91" svg:width="2.493cm" svg:height="0.902cm" svg:x="14.131cm" svg:y="-4.779cm"><draw:text-box><text:p text:style-name="P90"><text:span text:style-name="T45">Slažem se s 25</text:span></text:p></draw:text-box></draw:frame></draw:g>U trenutačnoj anketi većina ispitanika u svim državama članicama smatra da opće obrazovanje ima pozitivniju predodžbu od strukovnog obrazovanja i osposobljavanja u njihovoj zemlji. Međutim, rezultati se razlikuju među državama članicama, a najviše razine suglasnosti s tom izjavom zabilježene su u Švedskoj (91 %), Danskoj i Finskoj (88 %) te Cipru (85 %). Najniže razine zabilježene su u Češkoj (62 %), Latviji (64 %) i Rumunjskoj (66 %). </text:p>
        <text:p text:style-name="Standard">U 17 država članica najmanje tri četvrtine ispitanika izjavilo je da opće obrazovanje na razini višeg sekundarnog obrazovanja ima pozitivniju predodžbu od strukovnog obrazovanja i osposobljavanja u njihovoj zemlji. </text:p>
        <text:p text:style-name="P51"><office:annotation loext:resolved="false"><dc:creator>Pierre Dieumegard</dc:creator><dc:date>2026-08-13T08:34:49.039000000</dc:date><text:p text:style-name="P88"><text:span text:style-name="T44">(Preusmjereno sa Papa aldonita)</text:span></text:p></office:annotation>Mjera u kojoj se ispitanici slažu da opće više srednjoškolsko obrazovanje ima pozitivniju predodžbu od strukovnog obrazovanja i osposobljavanja razlikuje se prema sociodemografskim i stavnim čimbenicima kako slijedi.</text:p>
        <text:p text:style-name="Standard">■ Postoje neke značajne razlike između društveno-profesionalnih kategorija: 83 % učenika smatra da opće srednjoškolsko obrazovanje ima pozitivniju sliku od strukovnog obrazovanja i osposobljavanja, u usporedbi sa 71 % osoba koje žive u kućanstvu.</text:p>
        <text:p text:style-name="Standard">■ Prema dobi na kraju obrazovanja ispitanici koji su završili obrazovanje u dobi od 20 godina ili više najvjerojatnije će se složiti (79 %), u usporedbi sa 73 % među onima koji su završili obrazovanje u dobi od 16 do 19 godina i 68 % među onima koji su završili obrazovanje u dobi od 15 godina ili mlađi.</text:p>
        <text:p text:style-name="Standard">■ Ispitanici u dobi od 15 do 24 godine također će najvjerojatnije vjerovati da opće srednjoškolsko obrazovanje ima pozitivniju sliku (79 %), u usporedbi sa 72 % osoba u dobi od 55 i više godina.</text:p>
        <text:p text:style-name="Standard">■ Ispitanici koji su svjesni učinaka aktivnog usmjeravanja učenika u određenim (često rodno uvjetovanim) smjerovima i utjecaja stigme u obrazovanju mnogo je vjerojatnije da će se složiti da opće srednjoškolsko obrazovanje ima pozitivniju sliku od strukovnog obrazovanja i osposobljavanja. Ovaj obrazac je najočitiji među onima koji vjeruju: da su žene usmjerene prema općem obrazovanju čak i ako su zainteresirane za tehničke predmete (81% naspram 64%) ; da nastavnici ne rješavaju na odgovarajući način pitanje rodne pristranosti (82 % u odnosu na 70 %); da obitelji, vršnjaci i društveni mediji ojačaju stereotipe (81 % naspram 65 %); te da se muškarci u području strukovnog obrazovanja i osposobljavanja koji pružaju skrb suočavaju sa stigmom (82 % u odnosu na 69 %).</text:p>
        <text:p text:style-name="Standard">■ Ispitanici koji bi preporučili opće srednjoškolsko obrazovanje vjerojatnije će se složiti da ono ima pozitivniju sliku od strukovnog obrazovanja i osposobljavanja (82 %) u usporedbi s onima koji bi preporučili strukovno obrazovanje (72 %).</text:p>
        <text:p text:style-name="Standard">■ To je stajalište raširenije među ispitanicima koji navode smjernice učitelja ili školskih savjetnika (80 % u odnosu na 73 %) ili loše rezultate u školi kao čimbenike koji utječu na odabir strukovnog obrazovanja i osposobljavanja (80 % u odnosu na 73 %). Čini se da postoje manji nedostaci u pogledu savjeta roditelja (77 % u odnosu na 74 %) i potrebe za brzim zarađivanjem novca (76 % u odnosu na 74 %). Čini se da utjecaj društvenih medija na odabir strukovnog obrazovanja i osposobljavanja ne utječe na taj rezultat (75 % u obje skupine).</text:p>
        <text:p text:style-name="Standard">■ Ne postoje razlike prema spolu ili prema prethodnom pohađanju strukovnog obrazovanja i osposobljavanja.</text:p>
        <text:p text:style-name="Standard"/>
        <text:p text:style-name="P67"><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13">QB9.3 Recite mi u kojoj se mjeri slažete ili ne slažete sa svakom od sljedećih izjava: U (NAŠOJ ZEMLJI) opće obrazovanje na srednjoškolskoj razini ima pozitivniju predodžbu od početnog strukovnog obrazovanja (%-EU)</text:p>
            </table:table-cell>
            <table:covered-table-cell/>
            <table:covered-table-cell/>
            <table:covered-table-cell/>
          </table:table-row>
          <table:table-row>
            <table:table-cell table:style-name="Tableau17.A1" office:value-type="string">
              <text:p text:style-name="P10"/>
            </table:table-cell>
            <table:table-cell table:style-name="Tableau17.A1" office:value-type="string">
              <text:p text:style-name="P17">Ukupno „suglasnost”</text:p>
            </table:table-cell>
            <table:table-cell table:style-name="Tableau17.A1" office:value-type="string">
              <text:p text:style-name="P17">Ukupno „nesuglasnost” </text:p>
            </table:table-cell>
            <table:table-cell table:style-name="Tableau17.A1" office:value-type="string">
              <text:p text:style-name="P17">♪ Ne znam ♪</text:p>
            </table:table-cell>
          </table:table-row>
          <table:table-row>
            <table:table-cell table:style-name="Tableau17.A1" office:value-type="string">
              <text:p text:style-name="P13">EU-27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Spol</text:p>
            </table:table-cell>
            <table:covered-table-cell/>
            <table:covered-table-cell/>
            <table:covered-table-cell/>
          </table:table-row>
          <table:table-row>
            <table:table-cell table:style-name="Tableau17.A1" office:value-type="string">
              <text:p text:style-name="P13">Čovjek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Žena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Dob</text:p>
            </table:table-cell>
            <table:covered-table-cell/>
            <table:covered-table-cell/>
            <table:covered-table-cell/>
          </table:table-row>
          <table:table-row>
            <table:table-cell table:style-name="Tableau17.A1" office:value-type="string">
              <text:p text:style-name="P13">15-24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25-39 </text:p>
            </table:table-cell>
            <table:table-cell table:style-name="Tableau17.B3" office:value-type="float" office:value="78">
              <text:p text:style-name="P22">78</text:p>
            </table:table-cell>
            <table:table-cell table:style-name="Tableau17.B3" office:value-type="float" office:value="18">
              <text:p text:style-name="P22">18</text:p>
            </table:table-cell>
            <table:table-cell table:style-name="Tableau17.B3" office:value-type="float" office:value="4">
              <text:p text:style-name="P22">4</text:p>
            </table:table-cell>
          </table:table-row>
          <table:table-row>
            <table:table-cell table:style-name="Tableau17.A1" office:value-type="string">
              <text:p text:style-name="P13">40-54 </text:p>
            </table:table-cell>
            <table:table-cell table:style-name="Tableau17.B3" office:value-type="float" office:value="74">
              <text:p text:style-name="P22">74</text:p>
            </table:table-cell>
            <table:table-cell table:style-name="Tableau17.B3" office:value-type="float" office:value="20">
              <text:p text:style-name="P22">20</text:p>
            </table:table-cell>
            <table:table-cell table:style-name="Tableau17.B3" office:value-type="float" office:value="6">
              <text:p text:style-name="P22">6</text:p>
            </table:table-cell>
          </table:table-row>
          <table:table-row>
            <table:table-cell table:style-name="Tableau17.A1" office:value-type="string">
              <text:p text:style-name="P13">&gt;=55</text:p>
            </table:table-cell>
            <table:table-cell table:style-name="Tableau17.B3" office:value-type="float" office:value="72">
              <text:p text:style-name="P22">72</text:p>
            </table:table-cell>
            <table:table-cell table:style-name="Tableau17.B3" office:value-type="float" office:value="19">
              <text:p text:style-name="P22">19</text:p>
            </table:table-cell>
            <table:table-cell table:style-name="Tableau17.B3" office:value-type="float" office:value="9">
              <text:p text:style-name="P22">9</text:p>
            </table:table-cell>
          </table:table-row>
          <table:table-row>
            <table:table-cell table:style-name="Tableau17.A4" table:number-columns-spanned="4" office:value-type="string">
              <text:p text:style-name="P27">Obrazovanje (kraj)</text:p>
            </table:table-cell>
            <table:covered-table-cell/>
            <table:covered-table-cell/>
            <table:covered-table-cell/>
          </table:table-row>
          <table:table-row>
            <table:table-cell table:style-name="Tableau17.A1" office:value-type="string">
              <text:p text:style-name="P13">&lt;=-15</text:p>
            </table:table-cell>
            <table:table-cell table:style-name="Tableau17.B3" office:value-type="float" office:value="68">
              <text:p text:style-name="P22">68</text:p>
            </table:table-cell>
            <table:table-cell table:style-name="Tableau17.B3" office:value-type="float" office:value="19">
              <text:p text:style-name="P22">19</text:p>
            </table:table-cell>
            <table:table-cell table:style-name="Tableau17.B3" office:value-type="float" office:value="13">
              <text:p text:style-name="P22">13</text:p>
            </table:table-cell>
          </table:table-row>
          <table:table-row>
            <table:table-cell table:style-name="Tableau17.A1" office:value-type="string">
              <text:p text:style-name="P13">16-19 </text:p>
            </table:table-cell>
            <table:table-cell table:style-name="Tableau17.B3" office:value-type="float" office:value="73">
              <text:p text:style-name="P22">73</text:p>
            </table:table-cell>
            <table:table-cell table:style-name="Tableau17.B3" office:value-type="float" office:value="21">
              <text:p text:style-name="P22">21</text:p>
            </table:table-cell>
            <table:table-cell table:style-name="Tableau17.B3" office:value-type="float" office:value="6">
              <text:p text:style-name="P22">6</text:p>
            </table:table-cell>
          </table:table-row>
          <table:table-row>
            <table:table-cell table:style-name="Tableau17.A1" office:value-type="string">
              <text:p text:style-name="P13">&gt;=20</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Još uvijek studiram </text:p>
            </table:table-cell>
            <table:table-cell table:style-name="Tableau17.B3" office:value-type="float" office:value="81">
              <text:p text:style-name="P22">81</text:p>
            </table:table-cell>
            <table:table-cell table:style-name="Tableau17.B3" office:value-type="float" office:value="15">
              <text:p text:style-name="P22">15</text:p>
            </table:table-cell>
            <table:table-cell table:style-name="Tableau17.B3" office:value-type="float" office:value="4">
              <text:p text:style-name="P22">4</text:p>
            </table:table-cell>
          </table:table-row>
          <table:table-row>
            <table:table-cell table:style-name="Tableau17.A4" table:number-columns-spanned="4" office:value-type="string">
              <text:p text:style-name="P27">Socioprofesionalna kategorija</text:p>
            </table:table-cell>
            <table:covered-table-cell/>
            <table:covered-table-cell/>
            <table:covered-table-cell/>
          </table:table-row>
          <table:table-row>
            <table:table-cell table:style-name="Tableau17.A1" office:value-type="string">
              <text:p text:style-name="P13">Samozaposlena osoba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Upravitelji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Ostali bijeli ovratnici </text:p>
            </table:table-cell>
            <table:table-cell table:style-name="Tableau17.B3" office:value-type="float" office:value="78">
              <text:p text:style-name="P22">78</text:p>
            </table:table-cell>
            <table:table-cell table:style-name="Tableau17.B3" office:value-type="float" office:value="17">
              <text:p text:style-name="P22">17</text:p>
            </table:table-cell>
            <table:table-cell table:style-name="Tableau17.B3" office:value-type="float" office:value="5">
              <text:p text:style-name="P22">5</text:p>
            </table:table-cell>
          </table:table-row>
          <table:table-row>
            <table:table-cell table:style-name="Tableau17.A1" office:value-type="string">
              <text:p text:style-name="P13">Ručni radnici </text:p>
            </table:table-cell>
            <table:table-cell table:style-name="Tableau17.B3" office:value-type="float" office:value="73">
              <text:p text:style-name="P22">73</text:p>
            </table:table-cell>
            <table:table-cell table:style-name="Tableau17.B3" office:value-type="float" office:value="22">
              <text:p text:style-name="P22">22</text:p>
            </table:table-cell>
            <table:table-cell table:style-name="Tableau17.B3" office:value-type="float" office:value="5">
              <text:p text:style-name="P22">5</text:p>
            </table:table-cell>
          </table:table-row>
          <table:table-row>
            <table:table-cell table:style-name="Tableau17.A1" office:value-type="string">
              <text:p text:style-name="P13">Kućni ljubimci </text:p>
            </table:table-cell>
            <table:table-cell table:style-name="Tableau17.B3" office:value-type="float" office:value="71">
              <text:p text:style-name="P22">71</text:p>
            </table:table-cell>
            <table:table-cell table:style-name="Tableau17.B3" office:value-type="float" office:value="23">
              <text:p text:style-name="P22">23</text:p>
            </table:table-cell>
            <table:table-cell table:style-name="Tableau17.B3" office:value-type="float" office:value="6">
              <text:p text:style-name="P22">6</text:p>
            </table:table-cell>
          </table:table-row>
          <table:table-row>
            <table:table-cell table:style-name="Tableau17.A1" office:value-type="string">
              <text:p text:style-name="P13">Nezaposleni </text:p>
            </table:table-cell>
            <table:table-cell table:style-name="Tableau17.B3" office:value-type="float" office:value="75">
              <text:p text:style-name="P22">75</text:p>
            </table:table-cell>
            <table:table-cell table:style-name="Tableau17.B3" office:value-type="float" office:value="18">
              <text:p text:style-name="P22">18</text:p>
            </table:table-cell>
            <table:table-cell table:style-name="Tableau17.B3" office:value-type="float" office:value="7">
              <text:p text:style-name="P22">7</text:p>
            </table:table-cell>
          </table:table-row>
          <table:table-row>
            <table:table-cell table:style-name="Tableau17.A1" office:value-type="string">
              <text:p text:style-name="P13">U mirovini </text:p>
            </table:table-cell>
            <table:table-cell table:style-name="Tableau17.B3" office:value-type="float" office:value="72">
              <text:p text:style-name="P22">72</text:p>
            </table:table-cell>
            <table:table-cell table:style-name="Tableau17.B3" office:value-type="float" office:value="18">
              <text:p text:style-name="P22">18</text:p>
            </table:table-cell>
            <table:table-cell table:style-name="Tableau17.B3" office:value-type="float" office:value="10">
              <text:p text:style-name="P22">10</text:p>
            </table:table-cell>
          </table:table-row>
          <table:table-row>
            <table:table-cell table:style-name="Tableau17.A1" office:value-type="string">
              <text:p text:style-name="P13">Studenti </text:p>
            </table:table-cell>
            <table:table-cell table:style-name="Tableau17.B3" office:value-type="float" office:value="83">
              <text:p text:style-name="P22">83</text:p>
            </table:table-cell>
            <table:table-cell table:style-name="Tableau17.B3" office:value-type="float" office:value="14">
              <text:p text:style-name="P22">14</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Subjektivna urbanizacija</text:p>
            </table:table-cell>
            <table:covered-table-cell/>
            <table:covered-table-cell/>
            <table:covered-table-cell/>
          </table:table-row>
          <table:table-row>
            <table:table-cell table:style-name="Tableau17.A1" office:value-type="string">
              <text:p text:style-name="P13">Ruralno područje ili selo </text:p>
            </table:table-cell>
            <table:table-cell table:style-name="Tableau17.B3" office:value-type="float" office:value="71">
              <text:p text:style-name="P22">71</text:p>
            </table:table-cell>
            <table:table-cell table:style-name="Tableau17.B3" office:value-type="float" office:value="21">
              <text:p text:style-name="P22">21</text:p>
            </table:table-cell>
            <table:table-cell table:style-name="Tableau17.B3" office:value-type="float" office:value="8">
              <text:p text:style-name="P22">8</text:p>
            </table:table-cell>
          </table:table-row>
          <table:table-row>
            <table:table-cell table:style-name="Tableau17.A1" office:value-type="string">
              <text:p text:style-name="P13">Gradić male ili srednje veličine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Veliki grad </text:p>
            </table:table-cell>
            <table:table-cell table:style-name="Tableau17.B3" office:value-type="float" office:value="79">
              <text:p text:style-name="P22">79</text:p>
            </table:table-cell>
            <table:table-cell table:style-name="Tableau17.B3" office:value-type="float" office:value="16">
              <text:p text:style-name="P22">16</text:p>
            </table:table-cell>
            <table:table-cell table:style-name="Tableau17.B3" office:value-type="float" office:value="5">
              <text:p text:style-name="P22">5</text:p>
            </table:table-cell>
          </table:table-row>
          <table:table-row>
            <table:table-cell table:style-name="Tableau17.A4" table:number-columns-spanned="4" office:value-type="string">
              <text:p text:style-name="P27">Percepcija IVET-a u (Naša zemlja)</text:p>
            </table:table-cell>
            <table:covered-table-cell/>
            <table:covered-table-cell/>
            <table:covered-table-cell/>
          </table:table-row>
          <table:table-row>
            <table:table-cell table:style-name="Tableau17.A1" office:value-type="string">
              <text:p text:style-name="P13">Pozitivno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Negativan </text:p>
            </table:table-cell>
            <table:table-cell table:style-name="Tableau17.B3" office:value-type="float" office:value="78">
              <text:p text:style-name="P22">78</text:p>
            </table:table-cell>
            <table:table-cell table:style-name="Tableau17.B3" office:value-type="float" office:value="19">
              <text:p text:style-name="P22">19</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7.A1" office:value-type="string">
              <text:p text:style-name="P13">Da </text:p>
            </table:table-cell>
            <table:table-cell table:style-name="Tableau17.B3" office:value-type="float" office:value="75">
              <text:p text:style-name="P22">75</text:p>
            </table:table-cell>
            <table:table-cell table:style-name="Tableau17.B3" office:value-type="float" office:value="20">
              <text:p text:style-name="P22">20</text:p>
            </table:table-cell>
            <table:table-cell table:style-name="Tableau17.B3" office:value-type="float" office:value="5">
              <text:p text:style-name="P22">5</text:p>
            </table:table-cell>
          </table:table-row>
          <table:table-row>
            <table:table-cell table:style-name="Tableau17.A1" office:value-type="string">
              <text:p text:style-name="P13">Ne </text:p>
            </table:table-cell>
            <table:table-cell table:style-name="Tableau17.B3" office:value-type="float" office:value="76">
              <text:p text:style-name="P22">76</text:p>
            </table:table-cell>
            <table:table-cell table:style-name="Tableau17.B3" office:value-type="float" office:value="17">
              <text:p text:style-name="P22">17</text:p>
            </table:table-cell>
            <table:table-cell table:style-name="Tableau17.B3" office:value-type="float" office:value="7">
              <text:p text:style-name="P22">7</text:p>
            </table:table-cell>
          </table:table-row>
        </table:table>
        <text:p text:style-name="Standard"/>
        <text:p text:style-name="P52">Velika većina građana EU-a kaže da se studente s višim akademskim rezultatima često potiče da pohađaju opće obrazovanje, a ne strukovno obrazovanje i osposobljavanje. </text:p>
        <text:p text:style-name="Standard">U cijeloj Europskoj uniji 82 % ispitanika smatra da se studente s višim akademskim rezultatima često potiče da na srednjoškolskoj razini nastave opće obrazovanje, a ne strukovno obrazovanje<text:note text:id="ftn39" text:note-class="footnote"><text:note-citation>39</text:note-citation><text:note-body><text:p text:style-name="Footnote">Pitanje B9.2. Navedite u kojoj se mjeri slažete ili ne slažete sa svakom od sljedećih izjava: Studente s višim akademskim uspjehom često se potiče da na višem sekundarnom stupnju nastave opće obrazovanje, a ne početno strukovno obrazovanje. </text:p></text:note-body></text:note> i osposobljavanje. Oko 1 od 10 ispitanika ne slaže se (11%), dok 7% ne zna. </text:p>
        <text:p text:style-name="Standard">Mišljenja se razlikuju među državama članicama, a najviše razine suglasnosti zabilježene su u Švedskoj (93 %), Grčkoj (91 %) i Danskoj (90 %). Međutim, sporazum je široko rasprostranjen čak i u zemljama s najnižom razinom sporazuma: Češka (69 %), Bugarska (71 %) i Rumunjska (73 %). </text:p>
        <text:p text:style-name="Standard"><draw:g text:anchor-type="paragraph" draw:z-index="33" draw:name="Forme31" draw:style-name="gr1"><draw:frame draw:style-name="gr220" draw:text-style-name="P89" svg:width="5.111cm" svg:height="5.495cm" svg:x="10.813cm" svg:y="-3.018cm"><draw:image xlink:href="Pictures/10000000000001CF000001F297DCCCC5D0CD5955.png" xlink:type="simple" xlink:show="embed" xlink:actuate="onLoad" draw:mime-type="image/png"><text:p/></draw:image></draw:frame><draw:frame draw:style-name="gr221" draw:text-style-name="P91" svg:width="8.185cm" svg:height="1.876cm" svg:x="8.904cm" svg:y="-5.606cm"><draw:text-box><text:p text:style-name="P90"><text:span text:style-name="T45">Pitanje 9.2.: Navedite u kojoj se mjeri slažete ili ne slažete sa svakom od sljedećih izjava: - studente s višim akademskim rezultatima često se potiče da na srednjoškolskoj razini nastave opće obrazovanje, a ne početno strukovno obrazovanje (EU27) (%) </text:span></text:p></draw:text-box></draw:frame><draw:frame draw:style-name="gr222" draw:text-style-name="P91" svg:width="2.14cm" svg:height="0.578cm" svg:x="12.028cm" svg:y="-3.549cm"><draw:text-box><text:p text:style-name="P90"><text:span text:style-name="T45">Ne znam 7</text:span></text:p></draw:text-box></draw:frame><draw:frame draw:style-name="gr223" draw:text-style-name="P94" svg:width="2.174cm" svg:height="0.902cm" svg:x="10.172cm" svg:y="-3.212cm"><draw:text-box><text:p text:style-name="P93"><text:span text:style-name="T45">Uopće se ne slažem 2</text:span></text:p></draw:text-box></draw:frame><draw:frame draw:style-name="gr224" draw:text-style-name="P94" svg:width="2.574cm" svg:height="0.902cm" svg:x="8.939cm" svg:y="-2.36cm"><draw:text-box><text:p text:style-name="P93"><text:span text:style-name="T45">Želja za neslaganjem 9</text:span></text:p></draw:text-box></draw:frame><draw:frame draw:style-name="gr225" draw:text-style-name="P94" svg:width="2.107cm" svg:height="0.902cm" svg:x="10.227cm" svg:y="2.139cm"><draw:text-box><text:p text:style-name="P93"><text:span text:style-name="T45">Slažem se s 48</text:span></text:p></draw:text-box></draw:frame><draw:frame draw:style-name="gr226" draw:text-style-name="P91" svg:width="1.821cm" svg:height="0.902cm" svg:x="15.402cm" svg:y="-2.406cm"><draw:text-box><text:p text:style-name="P90"><text:span text:style-name="T45">Slažem se s 34</text:span></text:p></draw:text-box></draw:frame></draw:g><text:s/></text:p>
        <text:p text:style-name="P51">Mjera u kojoj se ispitanici slažu da se studente s višim akademskim rezultatima često potiče da pohađaju opće obrazovanje, a ne strukovno obrazovanje i osposobljavanje, razlikuje se prema sociodemografskim i stavnim čimbenicima kako slijedi. </text:p>
        <text:p text:style-name="StyleDefautDecale05Sauf1">■ Ispitanici koji još uvijek studiraju i oni koji su završili obrazovanje u dobi od 20 ili više godina najvjerojatnije će se složiti da se studente s višim akademskim rezultatima često potiče da nastave opće obrazovanje, a ne strukovno obrazovanje i osposobljavanje (87 % – 86 %). Ta brojka iznosi 76 % među osobama koje su završile obrazovanje u dobi od 15 godina ili mlađima. </text:p>
        <text:p text:style-name="StyleDefautDecale05Sauf1">■ Postoje neke razlike između društveno-profesionalnih kategorija: vjerojatnije je da će se rukovoditelji (88 %) i studenti (87 %) složiti s ovom izjavom nego druge kategorije zanimanja (79–84 %). </text:p>
        <text:p text:style-name="StyleDefautDecale05Sauf1">■ Ispitanici u dobi od 15 do 24 godine i od 25 do 39 godina (84 do 85 %) najvjerojatnije će vjerovati da se studenti s višim akademskim rezultatima potiču na opće obrazovanje. Ta se brojka smanjuje na 80 % među osobama u dobi od 55 i više godina. </text:p>
        <text:p text:style-name="StyleDefautDecale05Sauf1">■ Dogovor s ovom izjavom veći je među onima koji vide vodstvo nastavnika i potrebu za brzim zarađivanjem kao značajne čimbenike u odabiru SOO-a (87 % naspram 81 % odnosno 86 % naspram 79 %). Čini se da utjecaj društvenih medija na odabir strukovnog obrazovanja i osposobljavanja ne utječe na razine suglasnosti (83 % u obje skupine). </text:p>
        <text:p text:style-name="StyleDefautDecale05Sauf1">■ Ispitanici koji smatraju da su loše ocjene - još jedan aspekt uspješnosti škole - čimbenik koji utječe na odabir SOO-a imaju nešto veću vjerojatnost da će se složiti s izjavom (87 %) od onih koji se ne slažu (81 %). </text:p>
        <text:p text:style-name="StyleDefautDecale05Sauf1">■ Ne postoje razlike po spolu. </text:p>
        <text:p text:style-name="Standard"/>
        <text:p text:style-name="P67"/>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13">QB9.2 Recite mi u kojoj se mjeri slažete ili ne slažete sa svakom od sljedećih izjava: Studente s višim akademskim rezultatima često se potiče da na srednjoškolskoj razini nastave opće obrazovanje, a ne početno strukovno obrazovanje (%-EU)</text:p>
            </table:table-cell>
            <table:covered-table-cell/>
            <table:covered-table-cell/>
            <table:covered-table-cell/>
          </table:table-row>
          <table:table-row>
            <table:table-cell table:style-name="Tableau18.A1" office:value-type="string">
              <text:p text:style-name="P10"/>
            </table:table-cell>
            <table:table-cell table:style-name="Tableau18.A1" office:value-type="string">
              <text:p text:style-name="P17">Ukupno „suglasnost”</text:p>
            </table:table-cell>
            <table:table-cell table:style-name="Tableau18.A1" office:value-type="string">
              <text:p text:style-name="P17">Ukupno „nesuglasnost” </text:p>
            </table:table-cell>
            <table:table-cell table:style-name="Tableau18.A1" office:value-type="string">
              <text:p text:style-name="P17">♪ Ne znam ♪</text:p>
            </table:table-cell>
          </table:table-row>
          <table:table-row>
            <table:table-cell table:style-name="Tableau18.A1" office:value-type="string">
              <text:p text:style-name="P13">EU-27 </text:p>
            </table:table-cell>
            <table:table-cell table:style-name="Tableau18.B3" office:value-type="float" office:value="82">
              <text:p text:style-name="P17">82</text:p>
            </table:table-cell>
            <table:table-cell table:style-name="Tableau18.B3" office:value-type="float" office:value="11">
              <text:p text:style-name="P17">11</text:p>
            </table:table-cell>
            <table:table-cell table:style-name="Tableau18.B3" office:value-type="float" office:value="7">
              <text:p text:style-name="P17">7</text:p>
            </table:table-cell>
          </table:table-row>
          <table:table-row>
            <table:table-cell table:style-name="Tableau18.A4" table:number-columns-spanned="4" office:value-type="string">
              <text:p text:style-name="P27">Spol</text:p>
            </table:table-cell>
            <table:covered-table-cell/>
            <table:covered-table-cell/>
            <table:covered-table-cell/>
          </table:table-row>
          <table:table-row>
            <table:table-cell table:style-name="Tableau18.A1" office:value-type="string">
              <text:p text:style-name="P13">Čovjek </text:p>
            </table:table-cell>
            <table:table-cell table:style-name="Tableau18.B3" office:value-type="float" office:value="81">
              <text:p text:style-name="P17">81</text:p>
            </table:table-cell>
            <table:table-cell table:style-name="Tableau18.B3" office:value-type="float" office:value="12">
              <text:p text:style-name="P17">12</text:p>
            </table:table-cell>
            <table:table-cell table:style-name="Tableau18.B3" office:value-type="float" office:value="7">
              <text:p text:style-name="P17">7</text:p>
            </table:table-cell>
          </table:table-row>
          <table:table-row>
            <table:table-cell table:style-name="Tableau18.A1" office:value-type="string">
              <text:p text:style-name="P13">Žena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Dob</text:p>
            </table:table-cell>
            <table:covered-table-cell/>
            <table:covered-table-cell/>
            <table:covered-table-cell/>
          </table:table-row>
          <table:table-row>
            <table:table-cell table:style-name="Tableau18.A1" office:value-type="string">
              <text:p text:style-name="P13">15-24 </text:p>
            </table:table-cell>
            <table:table-cell table:style-name="Tableau18.B3" office:value-type="float" office:value="84">
              <text:p text:style-name="P17">84</text:p>
            </table:table-cell>
            <table:table-cell table:style-name="Tableau18.B3" office:value-type="float" office:value="13">
              <text:p text:style-name="P17">13</text:p>
            </table:table-cell>
            <table:table-cell table:style-name="Tableau18.B3" office:value-type="float" office:value="3">
              <text:p text:style-name="P17">3</text:p>
            </table:table-cell>
          </table:table-row>
          <table:table-row>
            <table:table-cell table:style-name="Tableau18.A1" office:value-type="string">
              <text:p text:style-name="P13">25-39 </text:p>
            </table:table-cell>
            <table:table-cell table:style-name="Tableau18.B3" office:value-type="float" office:value="85">
              <text:p text:style-name="P17">85</text:p>
            </table:table-cell>
            <table:table-cell table:style-name="Tableau18.B3" office:value-type="float" office:value="11">
              <text:p text:style-name="P17">11</text:p>
            </table:table-cell>
            <table:table-cell table:style-name="Tableau18.B3" office:value-type="float" office:value="4">
              <text:p text:style-name="P17">4</text:p>
            </table:table-cell>
          </table:table-row>
          <table:table-row>
            <table:table-cell table:style-name="Tableau18.A1" office:value-type="string">
              <text:p text:style-name="P13">40-54 </text:p>
            </table:table-cell>
            <table:table-cell table:style-name="Tableau18.B3" office:value-type="float" office:value="82">
              <text:p text:style-name="P17">82</text:p>
            </table:table-cell>
            <table:table-cell table:style-name="Tableau18.B3" office:value-type="float" office:value="12">
              <text:p text:style-name="P17">12</text:p>
            </table:table-cell>
            <table:table-cell table:style-name="Tableau18.B3" office:value-type="float" office:value="6">
              <text:p text:style-name="P17">6</text:p>
            </table:table-cell>
          </table:table-row>
          <table:table-row>
            <table:table-cell table:style-name="Tableau18.A1" office:value-type="string">
              <text:p text:style-name="P13">&gt;=55</text:p>
            </table:table-cell>
            <table:table-cell table:style-name="Tableau18.B3" office:value-type="float" office:value="80">
              <text:p text:style-name="P17">80</text:p>
            </table:table-cell>
            <table:table-cell table:style-name="Tableau18.B3" office:value-type="float" office:value="11">
              <text:p text:style-name="P17">11</text:p>
            </table:table-cell>
            <table:table-cell table:style-name="Tableau18.B3" office:value-type="float" office:value="9">
              <text:p text:style-name="P17">9</text:p>
            </table:table-cell>
          </table:table-row>
          <table:table-row>
            <table:table-cell table:style-name="Tableau18.A4" table:number-columns-spanned="4" office:value-type="string">
              <text:p text:style-name="P27">Obrazovanje (kraj)</text:p>
            </table:table-cell>
            <table:covered-table-cell/>
            <table:covered-table-cell/>
            <table:covered-table-cell/>
          </table:table-row>
          <table:table-row>
            <table:table-cell table:style-name="Tableau18.A1" office:value-type="string">
              <text:p text:style-name="P13">&lt;=-15</text:p>
            </table:table-cell>
            <table:table-cell table:style-name="Tableau18.B3" office:value-type="float" office:value="76">
              <text:p text:style-name="P17">76</text:p>
            </table:table-cell>
            <table:table-cell table:style-name="Tableau18.B3" office:value-type="float" office:value="9">
              <text:p text:style-name="P17">9</text:p>
            </table:table-cell>
            <table:table-cell table:style-name="Tableau18.B3" office:value-type="float" office:value="15">
              <text:p text:style-name="P17">15</text:p>
            </table:table-cell>
          </table:table-row>
          <table:table-row>
            <table:table-cell table:style-name="Tableau18.A1" office:value-type="string">
              <text:p text:style-name="P13">16-19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gt;=20</text:p>
            </table:table-cell>
            <table:table-cell table:style-name="Tableau18.B3" office:value-type="float" office:value="86">
              <text:p text:style-name="P17">86</text:p>
            </table:table-cell>
            <table:table-cell table:style-name="Tableau18.B3" office:value-type="float" office:value="10">
              <text:p text:style-name="P17">10</text:p>
            </table:table-cell>
            <table:table-cell table:style-name="Tableau18.B3" office:value-type="float" office:value="4">
              <text:p text:style-name="P17">4</text:p>
            </table:table-cell>
          </table:table-row>
          <table:table-row>
            <table:table-cell table:style-name="Tableau18.A1" office:value-type="string">
              <text:p text:style-name="P13">Još uvijek studiram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Socioprofesionalna kategorija</text:p>
            </table:table-cell>
            <table:covered-table-cell/>
            <table:covered-table-cell/>
            <table:covered-table-cell/>
          </table:table-row>
          <table:table-row>
            <table:table-cell table:style-name="Tableau18.A1" office:value-type="string">
              <text:p text:style-name="P13">Samozaposlena osoba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Upravitelji </text:p>
            </table:table-cell>
            <table:table-cell table:style-name="Tableau18.B3" office:value-type="float" office:value="88">
              <text:p text:style-name="P17">88</text:p>
            </table:table-cell>
            <table:table-cell table:style-name="Tableau18.B3" office:value-type="float" office:value="8">
              <text:p text:style-name="P17">8</text:p>
            </table:table-cell>
            <table:table-cell table:style-name="Tableau18.B3" office:value-type="float" office:value="4">
              <text:p text:style-name="P17">4</text:p>
            </table:table-cell>
          </table:table-row>
          <table:table-row>
            <table:table-cell table:style-name="Tableau18.A1" office:value-type="string">
              <text:p text:style-name="P13">Ostali bijeli ovratnici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able:table-row>
            <table:table-cell table:style-name="Tableau18.A1" office:value-type="string">
              <text:p text:style-name="P13">Ručni radnici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Kućni ljubimci </text:p>
            </table:table-cell>
            <table:table-cell table:style-name="Tableau18.B3" office:value-type="float" office:value="79">
              <text:p text:style-name="P17">79</text:p>
            </table:table-cell>
            <table:table-cell table:style-name="Tableau18.B3" office:value-type="float" office:value="14">
              <text:p text:style-name="P17">14</text:p>
            </table:table-cell>
            <table:table-cell table:style-name="Tableau18.B3" office:value-type="float" office:value="7">
              <text:p text:style-name="P17">7</text:p>
            </table:table-cell>
          </table:table-row>
          <table:table-row>
            <table:table-cell table:style-name="Tableau18.A1" office:value-type="string">
              <text:p text:style-name="P13">Nezaposleni </text:p>
            </table:table-cell>
            <table:table-cell table:style-name="Tableau18.B3" office:value-type="float" office:value="79">
              <text:p text:style-name="P17">79</text:p>
            </table:table-cell>
            <table:table-cell table:style-name="Tableau18.B3" office:value-type="float" office:value="13">
              <text:p text:style-name="P17">13</text:p>
            </table:table-cell>
            <table:table-cell table:style-name="Tableau18.B3" office:value-type="float" office:value="8">
              <text:p text:style-name="P17">8</text:p>
            </table:table-cell>
          </table:table-row>
          <table:table-row>
            <table:table-cell table:style-name="Tableau18.A1" office:value-type="string">
              <text:p text:style-name="P13">U mirovini </text:p>
            </table:table-cell>
            <table:table-cell table:style-name="Tableau18.B3" office:value-type="float" office:value="80">
              <text:p text:style-name="P17">80</text:p>
            </table:table-cell>
            <table:table-cell table:style-name="Tableau18.B3" office:value-type="float" office:value="10">
              <text:p text:style-name="P17">10</text:p>
            </table:table-cell>
            <table:table-cell table:style-name="Tableau18.B3" office:value-type="float" office:value="10">
              <text:p text:style-name="P17">10</text:p>
            </table:table-cell>
          </table:table-row>
          <table:table-row>
            <table:table-cell table:style-name="Tableau18.A1" office:value-type="string">
              <text:p text:style-name="P13">Studenti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Subjektivna urbanizacija</text:p>
            </table:table-cell>
            <table:covered-table-cell/>
            <table:covered-table-cell/>
            <table:covered-table-cell/>
          </table:table-row>
          <table:table-row>
            <table:table-cell table:style-name="Tableau18.A1" office:value-type="string">
              <text:p text:style-name="P13">Ruralno područje ili selo </text:p>
            </table:table-cell>
            <table:table-cell table:style-name="Tableau18.B3" office:value-type="float" office:value="80">
              <text:p text:style-name="P17">80</text:p>
            </table:table-cell>
            <table:table-cell table:style-name="Tableau18.B3" office:value-type="float" office:value="12">
              <text:p text:style-name="P17">12</text:p>
            </table:table-cell>
            <table:table-cell table:style-name="Tableau18.B3" office:value-type="float" office:value="8">
              <text:p text:style-name="P17">8</text:p>
            </table:table-cell>
          </table:table-row>
          <table:table-row>
            <table:table-cell table:style-name="Tableau18.A1" office:value-type="string">
              <text:p text:style-name="P13">Gradić male ili srednje veličine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Veliki grad </text:p>
            </table:table-cell>
            <table:table-cell table:style-name="Tableau18.B3" office:value-type="float" office:value="85">
              <text:p text:style-name="P17">85</text:p>
            </table:table-cell>
            <table:table-cell table:style-name="Tableau18.B3" office:value-type="float" office:value="9">
              <text:p text:style-name="P17">9</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Percepcija IVET-a u (Naša zemlja)</text:p>
            </table:table-cell>
            <table:covered-table-cell/>
            <table:covered-table-cell/>
            <table:covered-table-cell/>
          </table:table-row>
          <table:table-row>
            <table:table-cell table:style-name="Tableau18.A1" office:value-type="string">
              <text:p text:style-name="P13">Pozitivno </text:p>
            </table:table-cell>
            <table:table-cell table:style-name="Tableau18.B3" office:value-type="float" office:value="85">
              <text:p text:style-name="P17">85</text:p>
            </table:table-cell>
            <table:table-cell table:style-name="Tableau18.B3" office:value-type="float" office:value="10">
              <text:p text:style-name="P17">10</text:p>
            </table:table-cell>
            <table:table-cell table:style-name="Tableau18.B3" office:value-type="float" office:value="5">
              <text:p text:style-name="P17">5</text:p>
            </table:table-cell>
          </table:table-row>
          <table:table-row>
            <table:table-cell table:style-name="Tableau18.A1" office:value-type="string">
              <text:p text:style-name="P13">Negativan </text:p>
            </table:table-cell>
            <table:table-cell table:style-name="Tableau18.B3" office:value-type="float" office:value="82">
              <text:p text:style-name="P17">82</text:p>
            </table:table-cell>
            <table:table-cell table:style-name="Tableau18.B3" office:value-type="float" office:value="13">
              <text:p text:style-name="P17">13</text:p>
            </table:table-cell>
            <table:table-cell table:style-name="Tableau18.B3" office:value-type="float" office:value="5">
              <text:p text:style-name="P17">5</text:p>
            </table:table-cell>
          </table:table-row>
          <table:table-row>
            <table:table-cell table:style-name="Tableau18.A4" table:number-columns-spanned="4" office:value-type="string">
              <text:p text:style-name="P27">Ikada pohađao inicijalno strukovno obrazovanje (viša srednja škola)</text:p>
            </table:table-cell>
            <table:covered-table-cell/>
            <table:covered-table-cell/>
            <table:covered-table-cell/>
          </table:table-row>
          <table:table-row>
            <table:table-cell table:style-name="Tableau18.A1" office:value-type="string">
              <text:p text:style-name="P13">Da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able:table-row>
            <table:table-cell table:style-name="Tableau18.A1" office:value-type="string">
              <text:p text:style-name="P13">Ne </text:p>
            </table:table-cell>
            <table:table-cell table:style-name="Tableau18.B3" office:value-type="float" office:value="82">
              <text:p text:style-name="P17">82</text:p>
            </table:table-cell>
            <table:table-cell table:style-name="Tableau18.B3" office:value-type="float" office:value="10">
              <text:p text:style-name="P17">10</text:p>
            </table:table-cell>
            <table:table-cell table:style-name="Tableau18.B3" office:value-type="float" office:value="8">
              <text:p text:style-name="P17">8</text:p>
            </table:table-cell>
          </table:table-row>
        </table:table>
        <text:p text:style-name="Standard"/>
        <text:p text:style-name="P52">Nešto više od polovine građana EU-a izjavilo je da je općenito lakše studirati za kvalifikaciju u općem višem sekundarnom obrazovanju nego u strukovnom obrazovanju i osposobljavanju. </text:p>
        <text:p text:style-name="Standard">U cijeloj Europskoj uniji 52 % ispitanika izjavilo je da je općenito lakše studirati za kvalifikaciju u općem višem sekundarnom obrazovanju nego u strukovnom obrazovanju i osposobljavanju, uključujući 12 % koji se snažno slažu i 40 % koji se obično slažu.<text:note text:id="ftn40" text:note-class="footnote"><text:note-citation>40</text:note-citation><text:note-body><text:p text:style-name="Footnote">QB9.1. Navedite u kojoj se mjeri slažete ili ne slažete sa svakom od sljedećih izjava: Općenito je lakše studirati za kvalifikaciju u općem višem sekundarnom obrazovanju nego u početnom strukovnom obrazovanju i osposobljavanju. </text:p></text:note-body></text:note> Sveukupno, 36% se ne slaže, dok 12% ne zna. To predstavlja očigledan paradoks, budući da većina ispitanika također vjeruje da se studente s višim akademskim rezultatima potiče na nastavak općeg obrazovnog puta. </text:p>
        <text:p text:style-name="Standard">U 18 država članica najmanje polovina ispitanika izjavila je da je općenito lakše studirati za kvalifikaciju u općem višem sekundarnom obrazovanju nego u strukovnom obrazovanju i osposobljavanju. </text:p>
        <text:p text:style-name="Standard">Stajališta se znatno razlikuju među državama članicama, pri čemu su najviše razine sporazuma zabilježene u Italiji (74 %), Hrvatskoj i Mađarskoj (71 %) te Slovačkoj (68 %), a najniže u Finskoj (21 %), Danskoj (26 %) i Španjolskoj (30 %). </text:p>
        <text:p text:style-name="Standard"><draw:g text:anchor-type="paragraph" draw:z-index="34" draw:name="Forme32" draw:style-name="gr1"><draw:frame draw:style-name="gr213" draw:text-style-name="P89" svg:width="4.576cm" svg:height="4.934cm" svg:x="10.678cm" svg:y="-6.334cm"><draw:image xlink:href="Pictures/10000000000001BF000001E2962F76684EB6592E.png" xlink:type="simple" xlink:show="embed" xlink:actuate="onLoad" draw:mime-type="image/png"><text:p/></draw:image></draw:frame><draw:frame draw:style-name="gr214" draw:text-style-name="P91" svg:width="7.938cm" svg:height="1.876cm" svg:x="8.812cm" svg:y="-8.878cm"><draw:text-box><text:p text:style-name="P90"><text:span text:style-name="T45">Pitanje 9.1.: Navedite u kojoj se mjeri slažete ili ne slažete sa svakom od sljedećih izjava: - Općenito je lakše studirati za kvalifikaciju u općem višem sekundarnom obrazovanju nego u početnom strukovnom obrazovanju i osposobljavanju (EU27) (%) </text:span></text:p></draw:text-box></draw:frame><draw:frame draw:style-name="gr215" draw:text-style-name="P94" svg:width="2.149cm" svg:height="0.902cm" svg:x="10.34cm" svg:y="-7.001cm"><draw:text-box><text:p text:style-name="P93"><text:span text:style-name="T45">Ne znam 12</text:span></text:p></draw:text-box></draw:frame><draw:frame draw:style-name="gr216" draw:text-style-name="P94" svg:width="1.888cm" svg:height="1.227cm" svg:x="9.082cm" svg:y="-5.879cm"><draw:text-box><text:p text:style-name="P93"><text:span text:style-name="T45">Uopće se ne slažem 8</text:span></text:p></draw:text-box></draw:frame><draw:frame draw:style-name="gr217" draw:text-style-name="P94" svg:width="1.846cm" svg:height="1.227cm" svg:x="8.99cm" svg:y="-2.875cm"><draw:text-box><text:p text:style-name="P93"><text:span text:style-name="T45">Želja za neslaganjem 28</text:span></text:p></draw:text-box></draw:frame><draw:frame draw:style-name="gr218" draw:text-style-name="P91" svg:width="1.729cm" svg:height="1.227cm" svg:x="14.55cm" svg:y="-2.158cm"><draw:text-box><text:p text:style-name="P90"><text:span text:style-name="T45">Želja za dogovorom 40</text:span></text:p></draw:text-box></draw:frame><draw:frame draw:style-name="gr219" draw:text-style-name="P91" svg:width="2.504cm" svg:height="0.902cm" svg:x="13.709cm" svg:y="-7.001cm"><draw:text-box><text:p text:style-name="P90"><text:span text:style-name="T45">Slažem se s 12 </text:span></text:p></draw:text-box></draw:frame></draw:g><draw:g text:anchor-type="paragraph" draw:z-index="35" draw:name="Forme33" draw:style-name="gr32"><draw:frame draw:style-name="gr205" draw:text-style-name="P89" svg:width="16.885cm" svg:height="7.49cm" svg:x="0.014cm" svg:y="2.593cm"><draw:image xlink:href="Pictures/10000000000005540000025DE75BB0F81EF604E5.png" xlink:type="simple" xlink:show="embed" xlink:actuate="onLoad" draw:mime-type="image/png"><text:p/></draw:image></draw:frame><draw:frame draw:style-name="gr206" draw:text-style-name="P91" svg:width="16.569cm" svg:height="1.206cm" svg:x="0.263cm" svg:y="1.115cm"><draw:text-box><text:p text:style-name="P90"><text:span text:style-name="T45">QB 9.1. Navedite u kojoj se mjeri slažete ili ne slažete sa svakom od sljedećih izjava: - Općenito je lakše studirati za kvalifikaciju u općem višem sekundarnom obrazovanju nego u početnom strukovnom obrazovanju i osposobljavanju (%) </text:span></text:p></draw:text-box></draw:frame><draw:g draw:style-name="gr4"><draw:frame draw:style-name="gr207" draw:text-style-name="P89" svg:width="14.098cm" svg:height="0.959cm" svg:x="0.499cm" svg:y="10.211cm"><draw:image xlink:href="Pictures/100000000000022300000022902E68B765C34830.png" xlink:type="simple" xlink:show="embed" xlink:actuate="onLoad" draw:mime-type="image/png"><text:p/></draw:image></draw:frame><draw:frame draw:style-name="gr208" draw:text-style-name="P91" svg:width="2.925cm" svg:height="0.648cm" svg:x="0.959cm" svg:y="10.384cm"><draw:text-box><text:p text:style-name="P95"><text:span text:style-name="T45">Čvrsto se slažem</text:span></text:p></draw:text-box></draw:frame><draw:frame draw:style-name="gr209" draw:text-style-name="P91" svg:width="2.857cm" svg:height="0.59cm" svg:x="3.969cm" svg:y="10.363cm"><draw:text-box><text:p text:style-name="P95"><text:span text:style-name="T45">Želi se složiti</text:span></text:p></draw:text-box></draw:frame><draw:frame draw:style-name="gr210" draw:text-style-name="P91" svg:width="3.282cm" svg:height="0.646cm" svg:x="7.151cm" svg:y="10.405cm"><draw:text-box><text:p text:style-name="P95"><text:span text:style-name="T45">Želja za neslaganjem</text:span></text:p></draw:text-box></draw:frame><draw:frame draw:style-name="gr211" draw:text-style-name="P91" svg:width="3.483cm" svg:height="0.646cm" svg:x="10.781cm" svg:y="10.365cm"><draw:text-box><text:p text:style-name="P95"><text:span text:style-name="T45">Snažno se ne slažem</text:span></text:p></draw:text-box></draw:frame><draw:frame draw:style-name="gr212" draw:text-style-name="P91" svg:width="2.52cm" svg:height="0.687cm" svg:x="14.501cm" svg:y="10.365cm"><draw:text-box><text:p text:style-name="P95"><text:span text:style-name="T45">Ne znam</text:span></text:p></draw:text-box></draw:frame></draw:g></draw:g><text:s/></text:p>
        <text:p text:style-name="P51">Mjera u kojoj se ispitanici slažu da je općenito lakše studirati za kvalifikaciju u općem obrazovanju nego u strukovnom obrazovanju i osposobljavanju razlikuje se prema sociodemografskim i stavnim čimbenicima kako slijedi. </text:p>
        <text:p text:style-name="StyleDefautDecale05Sauf1">■ Među ispitanicima koji vide strukovno obrazovanje i osposobljavanje u pozitivnom svjetlu, 57 % smatra da je to stajalište, u usporedbi s 46 % onih koji prijave negativne percepcije u svojoj zemlji. </text:p>
        <text:p text:style-name="StyleDefautDecale05Sauf1">■ Ispitanici koji imaju rodno uvjetovana stajališta o STEM-u u strukovnom obrazovanju i osposobljavanju vjerojatnije će se složiti da je lakše studirati za kvalifikaciju u općem srednjoškolskom obrazovanju. To uključuje i one koji: smatra da su područja povezana sa STEM-om prikladnija za muškarce (62 % u odnosu na 41 %); smatra da žene dobivaju manje poticaja za uključivanje u područja strukovnog obrazovanja i osposobljavanja povezana sa STEM-om (57 % u odnosu na 46 %) ; smatra da nastavnici i savjetnici ne rješavaju na odgovarajući način pitanje rodne pristranosti (64 % u odnosu na 43 %); misle da se muškarci u području skrbi ili strukovnog obrazovanja i osposobljavanja suočavaju sa stigmom (62% naspram 43%) ; i vjeruju da su žene usmjerene prema općem obrazovanju unatoč interesu za tehničke predmete (58 % naspram 43 %). Manje razlike vidljive su među ispitanicima koji smatraju da se muškarci s niskim akademskim postignućima suočavaju s pritiskom da odaberu strukovno obrazovanje i osposobljavanje (57 % u odnosu na 47 %) i koji vjeruju da rodne stereotipe jačaju obitelji, vršnjaci i društveni mediji (57 % u odnosu na 51 %). </text:p>
        <text:p text:style-name="StyleDefautDecale05Sauf1">■ Postoje određene razlike među društveno-profesionalnim kategorijama, pri čemu 59 % osoba u kućanstvu smatra da je kvalifikacije u općem višem sekundarnom obrazovanju lakše studirati nego u strukovnom obrazovanju i osposobljavanju, u usporedbi s 43 % nezaposlenih ispitanika. </text:p>
        <text:p text:style-name="StyleDefautDecale05Sauf1">■ Do dobi na kraju obrazovanja to stajalište iznosi 54 % među osobama koje su završile obrazovanje u dobi od 16 do 19 godina, u usporedbi s 53 % među osobama koje još studiraju i 51 % među osobama koje su završile obrazovanje u dobi od 15 godina ili mlađima. Oni koji su nastavili obrazovanje nakon 20 godina bilježe najniži udio od 49%. </text:p>
        <text:p text:style-name="StyleDefautDecale05Sauf1">■ Ne postoje razlike prema spolu, dobi ili prethodnom iskustvu u strukovnom obrazovanju i osposobljavanju. </text:p>
        <text:p text:style-name="Standard"/>
        <text:p text:style-name="P67"/>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13">QB9.1 Recite mi u kojoj se mjeri slažete ili ne slažete sa svakom od sljedećih izjava: Općenito je lakše studirati za kvalifikaciju u općem višem sekundarnom obrazovanju nego u početnom strukovnom obrazovanju i osposobljavanju (%-EU)</text:p>
            </table:table-cell>
            <table:covered-table-cell/>
            <table:covered-table-cell/>
            <table:covered-table-cell/>
          </table:table-row>
          <table:table-row>
            <table:table-cell table:style-name="Tableau19.A1" office:value-type="string">
              <text:p text:style-name="P10"/>
            </table:table-cell>
            <table:table-cell table:style-name="Tableau19.A1" office:value-type="string">
              <text:p text:style-name="P17">Ukupno „suglasnost”</text:p>
            </table:table-cell>
            <table:table-cell table:style-name="Tableau19.A1" office:value-type="string">
              <text:p text:style-name="P17">Ukupno „nesuglasnost” </text:p>
            </table:table-cell>
            <table:table-cell table:style-name="Tableau19.A1" office:value-type="string">
              <text:p text:style-name="P17">♪ Ne znam ♪</text:p>
            </table:table-cell>
          </table:table-row>
          <table:table-row>
            <table:table-cell table:style-name="Tableau19.A1" office:value-type="string">
              <text:p text:style-name="P13">EU-27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4" table:number-columns-spanned="4" office:value-type="string">
              <text:p text:style-name="P27">Spol</text:p>
            </table:table-cell>
            <table:covered-table-cell/>
            <table:covered-table-cell/>
            <table:covered-table-cell/>
          </table:table-row>
          <table:table-row>
            <table:table-cell table:style-name="Tableau19.A1" office:value-type="string">
              <text:p text:style-name="P13">Čovjek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1" office:value-type="string">
              <text:p text:style-name="P13">Žena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row>
            <table:table-cell table:style-name="Tableau19.A4" table:number-columns-spanned="4" office:value-type="string">
              <text:p text:style-name="P27">Dob</text:p>
            </table:table-cell>
            <table:covered-table-cell/>
            <table:covered-table-cell/>
            <table:covered-table-cell/>
          </table:table-row>
          <table:table-row>
            <table:table-cell table:style-name="Tableau19.A1" office:value-type="string">
              <text:p text:style-name="P13">15-24 </text:p>
            </table:table-cell>
            <table:table-cell table:style-name="Tableau19.B3" office:value-type="float" office:value="53">
              <text:p text:style-name="P22">53</text:p>
            </table:table-cell>
            <table:table-cell table:style-name="Tableau19.B3" office:value-type="float" office:value="40">
              <text:p text:style-name="P22">40</text:p>
            </table:table-cell>
            <table:table-cell table:style-name="Tableau19.B3" office:value-type="float" office:value="7">
              <text:p text:style-name="P22">7</text:p>
            </table:table-cell>
          </table:table-row>
          <table:table-row>
            <table:table-cell table:style-name="Tableau19.A1" office:value-type="string">
              <text:p text:style-name="P13">25-39 </text:p>
            </table:table-cell>
            <table:table-cell table:style-name="Tableau19.B3" office:value-type="float" office:value="52">
              <text:p text:style-name="P22">52</text:p>
            </table:table-cell>
            <table:table-cell table:style-name="Tableau19.B3" office:value-type="float" office:value="39">
              <text:p text:style-name="P22">39</text:p>
            </table:table-cell>
            <table:table-cell table:style-name="Tableau19.B3" office:value-type="float" office:value="9">
              <text:p text:style-name="P22">9</text:p>
            </table:table-cell>
          </table:table-row>
          <table:table-row>
            <table:table-cell table:style-name="Tableau19.A1" office:value-type="string">
              <text:p text:style-name="P13">40-54 </text:p>
            </table:table-cell>
            <table:table-cell table:style-name="Tableau19.B3" office:value-type="float" office:value="52">
              <text:p text:style-name="P22">52</text:p>
            </table:table-cell>
            <table:table-cell table:style-name="Tableau19.B3" office:value-type="float" office:value="38">
              <text:p text:style-name="P22">38</text:p>
            </table:table-cell>
            <table:table-cell table:style-name="Tableau19.B3" office:value-type="float" office:value="10">
              <text:p text:style-name="P22">10</text:p>
            </table:table-cell>
          </table:table-row>
          <table:table-row>
            <table:table-cell table:style-name="Tableau19.A1" office:value-type="string">
              <text:p text:style-name="P13">&gt;=55</text:p>
            </table:table-cell>
            <table:table-cell table:style-name="Tableau19.B3" office:value-type="float" office:value="52">
              <text:p text:style-name="P22">52</text:p>
            </table:table-cell>
            <table:table-cell table:style-name="Tableau19.B3" office:value-type="float" office:value="31">
              <text:p text:style-name="P22">31</text:p>
            </table:table-cell>
            <table:table-cell table:style-name="Tableau19.B3" office:value-type="float" office:value="17">
              <text:p text:style-name="P22">17</text:p>
            </table:table-cell>
          </table:table-row>
          <table:table-row>
            <table:table-cell table:style-name="Tableau19.A4" table:number-columns-spanned="4" office:value-type="string">
              <text:p text:style-name="P27">Obrazovanje (kraj)</text:p>
            </table:table-cell>
            <table:covered-table-cell/>
            <table:covered-table-cell/>
            <table:covered-table-cell/>
          </table:table-row>
          <table:table-row>
            <table:table-cell table:style-name="Tableau19.A1" office:value-type="string">
              <text:p text:style-name="P13">&lt;=-15</text:p>
            </table:table-cell>
            <table:table-cell table:style-name="Tableau19.B3" office:value-type="float" office:value="51">
              <text:p text:style-name="P22">51</text:p>
            </table:table-cell>
            <table:table-cell table:style-name="Tableau19.B3" office:value-type="float" office:value="29">
              <text:p text:style-name="P22">29</text:p>
            </table:table-cell>
            <table:table-cell table:style-name="Tableau19.B3" office:value-type="float" office:value="20">
              <text:p text:style-name="P22">20</text:p>
            </table:table-cell>
          </table:table-row>
          <table:table-row>
            <table:table-cell table:style-name="Tableau19.A1" office:value-type="string">
              <text:p text:style-name="P13">16-19 </text:p>
            </table:table-cell>
            <table:table-cell table:style-name="Tableau19.B3" office:value-type="float" office:value="54">
              <text:p text:style-name="P22">54</text:p>
            </table:table-cell>
            <table:table-cell table:style-name="Tableau19.B3" office:value-type="float" office:value="33">
              <text:p text:style-name="P22">33</text:p>
            </table:table-cell>
            <table:table-cell table:style-name="Tableau19.B3" office:value-type="float" office:value="13">
              <text:p text:style-name="P22">13</text:p>
            </table:table-cell>
          </table:table-row>
          <table:table-row>
            <table:table-cell table:style-name="Tableau19.A1" office:value-type="string">
              <text:p text:style-name="P13">&gt;=20</text:p>
            </table:table-cell>
            <table:table-cell table:style-name="Tableau19.B3" office:value-type="float" office:value="49">
              <text:p text:style-name="P22">49</text:p>
            </table:table-cell>
            <table:table-cell table:style-name="Tableau19.B3" office:value-type="float" office:value="41">
              <text:p text:style-name="P22">41</text:p>
            </table:table-cell>
            <table:table-cell table:style-name="Tableau19.B3" office:value-type="float" office:value="10">
              <text:p text:style-name="P22">10</text:p>
            </table:table-cell>
          </table:table-row>
          <table:table-row>
            <table:table-cell table:style-name="Tableau19.A1" office:value-type="string">
              <text:p text:style-name="P13">Još uvijek studiram </text:p>
            </table:table-cell>
            <table:table-cell table:style-name="Tableau19.B3" office:value-type="float" office:value="53">
              <text:p text:style-name="P22">53</text:p>
            </table:table-cell>
            <table:table-cell table:style-name="Tableau19.B3" office:value-type="float" office:value="38">
              <text:p text:style-name="P22">38</text:p>
            </table:table-cell>
            <table:table-cell table:style-name="Tableau19.B3" office:value-type="float" office:value="9">
              <text:p text:style-name="P22">9</text:p>
            </table:table-cell>
          </table:table-row>
          <table:table-row>
            <table:table-cell table:style-name="Tableau19.A4" table:number-columns-spanned="4" office:value-type="string">
              <text:p text:style-name="P27">Socioprofesionalna kategorija</text:p>
            </table:table-cell>
            <table:covered-table-cell/>
            <table:covered-table-cell/>
            <table:covered-table-cell/>
          </table:table-row>
          <table:table-row>
            <table:table-cell table:style-name="Tableau19.A1" office:value-type="string">
              <text:p text:style-name="P13">Samozaposlena osoba </text:p>
            </table:table-cell>
            <table:table-cell table:style-name="Tableau19.B3" office:value-type="float" office:value="51">
              <text:p text:style-name="P22">51</text:p>
            </table:table-cell>
            <table:table-cell table:style-name="Tableau19.B3" office:value-type="float" office:value="40">
              <text:p text:style-name="P22">40</text:p>
            </table:table-cell>
            <table:table-cell table:style-name="Tableau19.B3" office:value-type="float" office:value="9">
              <text:p text:style-name="P22">9</text:p>
            </table:table-cell>
          </table:table-row>
          <table:table-row>
            <table:table-cell table:style-name="Tableau19.A1" office:value-type="string">
              <text:p text:style-name="P13">Upravitelji </text:p>
            </table:table-cell>
            <table:table-cell table:style-name="Tableau19.B3" office:value-type="float" office:value="48">
              <text:p text:style-name="P22">48</text:p>
            </table:table-cell>
            <table:table-cell table:style-name="Tableau19.B3" office:value-type="float" office:value="41">
              <text:p text:style-name="P22">41</text:p>
            </table:table-cell>
            <table:table-cell table:style-name="Tableau19.B3" office:value-type="float" office:value="11">
              <text:p text:style-name="P22">11</text:p>
            </table:table-cell>
          </table:table-row>
          <table:table-row>
            <table:table-cell table:style-name="Tableau19.A1" office:value-type="string">
              <text:p text:style-name="P13">Ostali bijeli ovratnici </text:p>
            </table:table-cell>
            <table:table-cell table:style-name="Tableau19.B3" office:value-type="float" office:value="56">
              <text:p text:style-name="P22">56</text:p>
            </table:table-cell>
            <table:table-cell table:style-name="Tableau19.B3" office:value-type="float" office:value="35">
              <text:p text:style-name="P22">35</text:p>
            </table:table-cell>
            <table:table-cell table:style-name="Tableau19.B3" office:value-type="float" office:value="9">
              <text:p text:style-name="P22">9</text:p>
            </table:table-cell>
          </table:table-row>
          <table:table-row>
            <table:table-cell table:style-name="Tableau19.A1" office:value-type="string">
              <text:p text:style-name="P13">Ručni radnici </text:p>
            </table:table-cell>
            <table:table-cell table:style-name="Tableau19.B3" office:value-type="float" office:value="54">
              <text:p text:style-name="P22">54</text:p>
            </table:table-cell>
            <table:table-cell table:style-name="Tableau19.B3" office:value-type="float" office:value="36">
              <text:p text:style-name="P22">36</text:p>
            </table:table-cell>
            <table:table-cell table:style-name="Tableau19.B3" office:value-type="float" office:value="10">
              <text:p text:style-name="P22">10</text:p>
            </table:table-cell>
          </table:table-row>
          <table:table-row>
            <table:table-cell table:style-name="Tableau19.A1" office:value-type="string">
              <text:p text:style-name="P13">Kućni ljubimci </text:p>
            </table:table-cell>
            <table:table-cell table:style-name="Tableau19.B3" office:value-type="float" office:value="59">
              <text:p text:style-name="P22">59</text:p>
            </table:table-cell>
            <table:table-cell table:style-name="Tableau19.B3" office:value-type="float" office:value="29">
              <text:p text:style-name="P22">29</text:p>
            </table:table-cell>
            <table:table-cell table:style-name="Tableau19.B3" office:value-type="float" office:value="12">
              <text:p text:style-name="P22">12</text:p>
            </table:table-cell>
          </table:table-row>
          <table:table-row>
            <table:table-cell table:style-name="Tableau19.A1" office:value-type="string">
              <text:p text:style-name="P13">Nezaposleni </text:p>
            </table:table-cell>
            <table:table-cell table:style-name="Tableau19.B3" office:value-type="float" office:value="43">
              <text:p text:style-name="P22">43</text:p>
            </table:table-cell>
            <table:table-cell table:style-name="Tableau19.B3" office:value-type="float" office:value="42">
              <text:p text:style-name="P22">42</text:p>
            </table:table-cell>
            <table:table-cell table:style-name="Tableau19.B3" office:value-type="float" office:value="15">
              <text:p text:style-name="P22">15</text:p>
            </table:table-cell>
          </table:table-row>
          <table:table-row>
            <table:table-cell table:style-name="Tableau19.A1" office:value-type="string">
              <text:p text:style-name="P13">U mirovini </text:p>
            </table:table-cell>
            <table:table-cell table:style-name="Tableau19.B3" office:value-type="float" office:value="51">
              <text:p text:style-name="P22">51</text:p>
            </table:table-cell>
            <table:table-cell table:style-name="Tableau19.B3" office:value-type="float" office:value="30">
              <text:p text:style-name="P22">30</text:p>
            </table:table-cell>
            <table:table-cell table:style-name="Tableau19.B3" office:value-type="float" office:value="19">
              <text:p text:style-name="P22">19</text:p>
            </table:table-cell>
          </table:table-row>
          <table:table-row>
            <table:table-cell table:style-name="Tableau19.A1" office:value-type="string">
              <text:p text:style-name="P13">Studenti </text:p>
            </table:table-cell>
            <table:table-cell table:style-name="Tableau19.B3" office:value-type="float" office:value="52">
              <text:p text:style-name="P22">52</text:p>
            </table:table-cell>
            <table:table-cell table:style-name="Tableau19.B3" office:value-type="float" office:value="40">
              <text:p text:style-name="P22">40</text:p>
            </table:table-cell>
            <table:table-cell table:style-name="Tableau19.B3" office:value-type="float" office:value="8">
              <text:p text:style-name="P22">8</text:p>
            </table:table-cell>
          </table:table-row>
          <table:table-row>
            <table:table-cell table:style-name="Tableau19.A4" table:number-columns-spanned="4" office:value-type="string">
              <text:p text:style-name="P27">Subjektivna urbanizacija</text:p>
            </table:table-cell>
            <table:covered-table-cell/>
            <table:covered-table-cell/>
            <table:covered-table-cell/>
          </table:table-row>
          <table:table-row>
            <table:table-cell table:style-name="Tableau19.A1" office:value-type="string">
              <text:p text:style-name="P13">Ruralno područje ili selo </text:p>
            </table:table-cell>
            <table:table-cell table:style-name="Tableau19.B3" office:value-type="float" office:value="49">
              <text:p text:style-name="P22">49</text:p>
            </table:table-cell>
            <table:table-cell table:style-name="Tableau19.B3" office:value-type="float" office:value="36">
              <text:p text:style-name="P22">36</text:p>
            </table:table-cell>
            <table:table-cell table:style-name="Tableau19.B3" office:value-type="float" office:value="15">
              <text:p text:style-name="P22">15</text:p>
            </table:table-cell>
          </table:table-row>
          <table:table-row>
            <table:table-cell table:style-name="Tableau19.A1" office:value-type="string">
              <text:p text:style-name="P13">Gradić male ili srednje veličine </text:p>
            </table:table-cell>
            <table:table-cell table:style-name="Tableau19.B3" office:value-type="float" office:value="54">
              <text:p text:style-name="P22">54</text:p>
            </table:table-cell>
            <table:table-cell table:style-name="Tableau19.B3" office:value-type="float" office:value="34">
              <text:p text:style-name="P22">34</text:p>
            </table:table-cell>
            <table:table-cell table:style-name="Tableau19.B3" office:value-type="float" office:value="12">
              <text:p text:style-name="P22">12</text:p>
            </table:table-cell>
          </table:table-row>
          <table:table-row>
            <table:table-cell table:style-name="Tableau19.A1" office:value-type="string">
              <text:p text:style-name="P13">Veliki grad </text:p>
            </table:table-cell>
            <table:table-cell table:style-name="Tableau19.B3" office:value-type="float" office:value="52">
              <text:p text:style-name="P22">52</text:p>
            </table:table-cell>
            <table:table-cell table:style-name="Tableau19.B3" office:value-type="float" office:value="37">
              <text:p text:style-name="P22">37</text:p>
            </table:table-cell>
            <table:table-cell table:style-name="Tableau19.B3" office:value-type="float" office:value="11">
              <text:p text:style-name="P22">11</text:p>
            </table:table-cell>
          </table:table-row>
          <table:table-row>
            <table:table-cell table:style-name="Tableau19.A4" table:number-columns-spanned="4" office:value-type="string">
              <text:p text:style-name="P27">Percepcija IVET-a u (Naša zemlja)</text:p>
            </table:table-cell>
            <table:covered-table-cell/>
            <table:covered-table-cell/>
            <table:covered-table-cell/>
          </table:table-row>
          <table:table-row>
            <table:table-cell table:style-name="Tableau19.A1" office:value-type="string">
              <text:p text:style-name="P13">Pozitivno </text:p>
            </table:table-cell>
            <table:table-cell table:style-name="Tableau19.B3" office:value-type="float" office:value="57">
              <text:p text:style-name="P22">57</text:p>
            </table:table-cell>
            <table:table-cell table:style-name="Tableau19.B3" office:value-type="float" office:value="33">
              <text:p text:style-name="P22">33</text:p>
            </table:table-cell>
            <table:table-cell table:style-name="Tableau19.B3" office:value-type="float" office:value="10">
              <text:p text:style-name="P22">10</text:p>
            </table:table-cell>
          </table:table-row>
          <table:table-row>
            <table:table-cell table:style-name="Tableau19.A1" office:value-type="string">
              <text:p text:style-name="P13">Negativan </text:p>
            </table:table-cell>
            <table:table-cell table:style-name="Tableau19.B3" office:value-type="float" office:value="46">
              <text:p text:style-name="P22">46</text:p>
            </table:table-cell>
            <table:table-cell table:style-name="Tableau19.B3" office:value-type="float" office:value="44">
              <text:p text:style-name="P22">44</text:p>
            </table:table-cell>
            <table:table-cell table:style-name="Tableau19.B3" office:value-type="float" office:value="10">
              <text:p text:style-name="P22">10</text:p>
            </table:table-cell>
          </table:table-row>
          <table:table-row>
            <table:table-cell table:style-name="Tableau19.A4" table:number-columns-spanned="4" office:value-type="string">
              <text:p text:style-name="P32">Ikada pohađao inicijalno strukovno obrazovanje (viša srednja škola)</text:p>
            </table:table-cell>
            <table:covered-table-cell/>
            <table:covered-table-cell/>
            <table:covered-table-cell/>
          </table:table-row>
          <table:table-row>
            <table:table-cell table:style-name="Tableau19.A1" office:value-type="string">
              <text:p text:style-name="P13">Da </text:p>
            </table:table-cell>
            <table:table-cell table:style-name="Tableau19.B3" office:value-type="float" office:value="53">
              <text:p text:style-name="P22">53</text:p>
            </table:table-cell>
            <table:table-cell table:style-name="Tableau19.B3" office:value-type="float" office:value="36">
              <text:p text:style-name="P22">36</text:p>
            </table:table-cell>
            <table:table-cell table:style-name="Tableau19.B3" office:value-type="float" office:value="11">
              <text:p text:style-name="P22">11</text:p>
            </table:table-cell>
          </table:table-row>
          <table:table-row>
            <table:table-cell table:style-name="Tableau19.A1" office:value-type="string">
              <text:p text:style-name="P13">Ne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
        <text:p text:style-name="Standard"/>
        <text:h text:style-name="P87" text:outline-level="2"><text:bookmark-start text:name="__RefHeading___Toc215588_2930363814"/>2. Iskustvo sa strukovnim obrazovanjem i osposobljavanjem utječe na odabir strukovnog obrazovanja i osposobljavanja <text:bookmark-end text:name="__RefHeading___Toc215588_2930363814"/></text:h>
        <text:p text:style-name="StyleDefaut11maigre">Gotovo polovina građana EU-a ima iskustvo u strukovnom obrazovanju i osposobljavanju </text:p>
        <text:p text:style-name="Standard">Gotovo polovina građana EU-a (48 %) u prošlosti je pohađala strukovno obrazovanje i osposobljavanje, trenutačno ili oboje. Većina tih ispitanika u prošlosti je sudjelovala u strukovnom obrazovanju i osposobljavanju (41 %), dok ih 5 % trenutačno sudjeluje u strukovnom obrazovanju i osposobljavanju, a 2 % u prošlosti i trenutačno. Nešto više od polovine građana EU-a (52 %) nikad nije pohađalo strukovno obrazovanje<text:note text:id="ftn41" text:note-class="footnote"><text:note-citation>41</text:note-citation><text:note-body><text:p text:style-name="Footnote">QB1. Jeste li ikada, u prošlosti ili trenutačno, pohađali početno strukovno obrazovanje i osposobljavanje na višoj sekundarnoj razini? </text:p></text:note-body></text:note> i osposobljavanje. </text:p>
        <text:p text:style-name="Standard">Prema istraživanju Cedefopa o europskom javnom mnijenju o strukovnom obrazovanju i osposobljavanju (2016.),<text:note text:id="ftn42" text:note-class="footnote"><text:note-citation>42</text:note-citation><text:note-body><text:p text:style-name="Footnote"><text:a xlink:type="simple" xlink:href="https://www.cedefop.europa.eu/en/publications/55" text:style-name="Internet_20_link" text:visited-style-name="Visited_20_Internet_20_Link">https://www.cedefop.europa.eu/en/publications/55</text:a> </text:p></text:note-body></text:note> 40 % ispitanika slijedilo je strukovno srednjoškolsko obrazovanje, a 59 % opći pristup. Te brojke odražavaju EU28 u to vrijeme, ali ipak pružaju polaznu vrijednost za usporedbu rezultata za 2025. (EU27), koji pokazuju veći udio s iskustvom u strukovnom obrazovanju.<text:note text:id="ftn43" text:note-class="footnote"><text:note-citation>43</text:note-citation><text:note-body><text:p text:style-name="Footnote"><text:a xlink:type="simple" xlink:href="https://www.cedefop.europa.eu/en/tools/opinion-survey-on-vet" text:style-name="Internet_20_link" text:visited-style-name="Visited_20_Internet_20_Link">https://www.cedefop.europa.eu/en/tools/opinion-survey-on-vet</text:a> </text:p></text:note-body></text:note></text:p>
        <text:p text:style-name="Standard"/>
        <text:p text:style-name="Standard"><draw:g text:anchor-type="paragraph" draw:z-index="36" draw:name="Forme34" draw:style-name="gr1"><draw:frame draw:style-name="gr201" draw:text-style-name="P89" svg:width="3.419cm" svg:height="3.282cm" svg:x="10.821cm" svg:y="-5.898cm"><draw:image xlink:href="Pictures/10000000000001D8000001C52FF723F00506C8BF.png" xlink:type="simple" xlink:show="embed" xlink:actuate="onLoad" draw:mime-type="image/png"><text:p/></draw:image></draw:frame><draw:frame draw:style-name="gr202" draw:text-style-name="P91" svg:width="7.321cm" svg:height="1.551cm" svg:x="9.008cm" svg:y="-7.299cm"><draw:text-box><text:p text:style-name="P90"><text:span text:style-name="T45">Pitanje 1.: Jeste li ikada, u prošlosti ili trenutačno, pohađali početno strukovno obrazovanje i osposobljavanje na višoj sekundarnoj razini? (EU27) (%)</text:span></text:p></draw:text-box></draw:frame><draw:frame draw:style-name="gr203" draw:text-style-name="P99" svg:width="1.571cm" svg:height="0.696cm" svg:x="9.548cm" svg:y="-4.658cm"><draw:text-box><text:p text:style-name="P93"><text:span text:style-name="T45">br. 52</text:span></text:p></draw:text-box></draw:frame><draw:frame draw:style-name="gr204" draw:text-style-name="P91" svg:width="1.874cm" svg:height="1.003cm" svg:x="13.929cm" svg:y="-5.413cm"><draw:text-box><text:p text:style-name="P90"><text:span text:style-name="T45">Ukupno „Da” 48</text:span></text:p></draw:text-box></draw:frame></draw:g></text:p>
        <text:p text:style-name="P51">Razine sudjelovanja znatno se razlikuju među državama članicama. Najviše razine zabilježene su u Sloveniji (68 %), Njemačkoj (63 %) i Slovačkoj (60 %), dok su najniže razine zabilježene u Grčkoj (21 %), Portugalu (22 %) i Cipru (23 %). U 15 država članica najmanje polovina ispitanika pohađala je SOO. </text:p>
        <text:p text:style-name="Standard"><draw:g text:anchor-type="paragraph" draw:z-index="37" draw:name="Forme35" draw:style-name="gr1"><draw:frame draw:style-name="gr199" draw:text-style-name="P89" svg:width="13.44cm" svg:height="11.055cm" svg:x="2.824cm" svg:y="1.681cm"><draw:image xlink:href="Pictures/10000000000003FD000003378FE133B36726D0FF.png" xlink:type="simple" xlink:show="embed" xlink:actuate="onLoad" draw:mime-type="image/png"><text:p/></draw:image></draw:frame><draw:frame draw:style-name="gr200" draw:text-style-name="P91" svg:width="13.477cm" svg:height="1.151cm" svg:x="2.831cm" svg:y="0.212cm"><draw:text-box><text:p text:style-name="P90"><text:span text:style-name="T45">Pitanje 1.: Jeste li ikada, u prošlosti ili trenutačno, pohađali početno strukovno obrazovanje i osposobljavanje na višoj sekundarnoj razini? - Ukupno "Da" (EU27) (%) </text:span></text:p></draw:text-box></draw:frame></draw:g></text:p>
        <text:p text:style-name="P53">Sociodemografska raščlamba i raščlamba na stavove o sudjelovanju u SOO-u pokazuje sljedeće: </text:p>
        <text:p text:style-name="Standard">■ Sudjelovanje je najveće među osobama koje su završile obrazovanje u dobi od 16 do 19 godina (54 %), a slijede osobe koje su završile obrazovanje u dobi od 20 godina ili kasnije (51 %). Osobe koje su završile obrazovanje u dobi od 15 godina ili mlađe bilježe znatno nižu razinu sudjelovanja (19 %). </text:p>
        <text:p text:style-name="Standard">■ Obrasci urbanizacije pokazuju da ispitanici u ruralnim područjima ili selima bilježe više stope sudjelovanja (52 %) od onih u velikim gradovima (43 %). </text:p>
        <text:p text:style-name="Standard">■ Sudjelovanje je 53 % među ispitanicima u dobi od 25 do 39 godina i 52 % među ispitanicima u dobi od 40 do 54 godine, u usporedbi s 44 % među ispitanicima u dobi od 55 godina i starijima. Za najmlađu dobnu skupinu (15 – 24 godine) ta brojka iznosi 46 %. </text:p>
        <text:p text:style-name="Standard">■ Postoje određene razlike između društveno-profesionalnih kategorija, pri čemu su najveće stope sudjelovanja zabilježene kod fizičkih radnika (55 %), a slijede ih samozaposlene osobe (52 %), ostali bijeli ovratnici (50 %) i rukovoditelji (48 %). </text:p>
        <text:p text:style-name="Standard">■ Sudjelovanje u SOO-u nešto je veće među muškarcima (50 %) nego među ženama (46 %). </text:p>
        <text:p text:style-name="Standard">■ Sudjelovanje je veće među ispitanicima koji kažu da se strukovno obrazovanje i osposobljavanje vidi u pozitivnom svjetlu u njihovoj zemlji<text:note text:id="ftn44" text:note-class="footnote"><text:note-citation>44</text:note-citation><text:note-body><text:p text:style-name="Footnote">Temelji se na sljedećem pitanju: Što mislite, kako se gleda na inicijalno strukovno obrazovanje i osposobljavanje u (Naša zemlja)? </text:p></text:note-body></text:note> (52 %) nego među onima koji prijave negativnu percepciju (42 %). </text:p>
        <text:p text:style-name="Standard"/>
        <text:p text:style-name="P67"/>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13">QB1 Jeste li ikada, u prošlosti ili trenutačno, pohađali početno strukovno obrazovanje i osposobljavanje na višoj sekundarnoj razini? (% – EU)</text:p>
            </table:table-cell>
            <table:covered-table-cell/>
            <table:covered-table-cell/>
            <table:covered-table-cell/>
          </table:table-row>
          <table:table-row>
            <table:table-cell table:style-name="Tableau20.A1" office:value-type="string">
              <text:p text:style-name="P10"/>
            </table:table-cell>
            <table:table-cell table:style-name="Tableau20.A1" office:value-type="string">
              <text:p text:style-name="P17">Ukupno „da”</text:p>
            </table:table-cell>
            <table:table-cell table:style-name="Tableau20.A1" office:value-type="string">
              <text:p text:style-name="P17">Ne</text:p>
            </table:table-cell>
            <table:table-cell table:style-name="Tableau20.A1" office:value-type="string">
              <text:p text:style-name="P17">♪ Ne znam ♪</text:p>
            </table:table-cell>
          </table:table-row>
          <table:table-row>
            <table:table-cell table:style-name="Tableau20.A1" office:value-type="string">
              <text:p text:style-name="P13">EU-27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Spol</text:p>
            </table:table-cell>
            <table:covered-table-cell/>
            <table:covered-table-cell/>
            <table:covered-table-cell/>
          </table:table-row>
          <table:table-row>
            <table:table-cell table:style-name="Tableau20.A1" office:value-type="string">
              <text:p text:style-name="P13">Čovjek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Žena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Dob</text:p>
            </table:table-cell>
            <table:covered-table-cell/>
            <table:covered-table-cell/>
            <table:covered-table-cell/>
          </table:table-row>
          <table:table-row>
            <table:table-cell table:style-name="Tableau20.A1" office:value-type="string">
              <text:p text:style-name="P13">15-24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1" office:value-type="string">
              <text:p text:style-name="P13">25-39 </text:p>
            </table:table-cell>
            <table:table-cell table:style-name="Tableau20.B3" office:value-type="float" office:value="53">
              <text:p text:style-name="P22">53</text:p>
            </table:table-cell>
            <table:table-cell table:style-name="Tableau20.B3" office:value-type="float" office:value="47">
              <text:p text:style-name="P22">47</text:p>
            </table:table-cell>
            <table:table-cell table:style-name="Tableau20.B3" office:value-type="float" office:value="0">
              <text:p text:style-name="P22">0</text:p>
            </table:table-cell>
          </table:table-row>
          <table:table-row>
            <table:table-cell table:style-name="Tableau20.A1" office:value-type="string">
              <text:p text:style-name="P13">40-54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gt;=55</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Obrazovanje (kraj)</text:p>
            </table:table-cell>
            <table:covered-table-cell/>
            <table:covered-table-cell/>
            <table:covered-table-cell/>
          </table:table-row>
          <table:table-row>
            <table:table-cell table:style-name="Tableau20.A1" office:value-type="string">
              <text:p text:style-name="P13">&lt;=-15</text:p>
            </table:table-cell>
            <table:table-cell table:style-name="Tableau20.B3" office:value-type="float" office:value="19">
              <text:p text:style-name="P22">19</text:p>
            </table:table-cell>
            <table:table-cell table:style-name="Tableau20.B3" office:value-type="float" office:value="80">
              <text:p text:style-name="P22">80</text:p>
            </table:table-cell>
            <table:table-cell table:style-name="Tableau20.B3" office:value-type="float" office:value="1">
              <text:p text:style-name="P22">1</text:p>
            </table:table-cell>
          </table:table-row>
          <table:table-row>
            <table:table-cell table:style-name="Tableau20.A1" office:value-type="string">
              <text:p text:style-name="P13">16-19 </text:p>
            </table:table-cell>
            <table:table-cell table:style-name="Tableau20.B3" office:value-type="float" office:value="54">
              <text:p text:style-name="P22">54</text:p>
            </table:table-cell>
            <table:table-cell table:style-name="Tableau20.B3" office:value-type="float" office:value="46">
              <text:p text:style-name="P22">46</text:p>
            </table:table-cell>
            <table:table-cell table:style-name="Tableau20.B3" office:value-type="float" office:value="0">
              <text:p text:style-name="P22">0</text:p>
            </table:table-cell>
          </table:table-row>
          <table:table-row>
            <table:table-cell table:style-name="Tableau20.A1" office:value-type="string">
              <text:p text:style-name="P13">&gt;=20</text:p>
            </table:table-cell>
            <table:table-cell table:style-name="Tableau20.B3" office:value-type="float" office:value="51">
              <text:p text:style-name="P22">51</text:p>
            </table:table-cell>
            <table:table-cell table:style-name="Tableau20.B3" office:value-type="float" office:value="49">
              <text:p text:style-name="P22">49</text:p>
            </table:table-cell>
            <table:table-cell table:style-name="Tableau20.B3" office:value-type="float" office:value="0">
              <text:p text:style-name="P22">0</text:p>
            </table:table-cell>
          </table:table-row>
          <table:table-row>
            <table:table-cell table:style-name="Tableau20.A1" office:value-type="string">
              <text:p text:style-name="P13">Još uvijek studiram </text:p>
            </table:table-cell>
            <table:table-cell table:style-name="Tableau20.B3" office:value-type="float" office:value="41">
              <text:p text:style-name="P22">41</text:p>
            </table:table-cell>
            <table:table-cell table:style-name="Tableau20.B3" office:value-type="float" office:value="59">
              <text:p text:style-name="P22">59</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Socioprofesionalna kategorija</text:p>
            </table:table-cell>
            <table:covered-table-cell/>
            <table:covered-table-cell/>
            <table:covered-table-cell/>
          </table:table-row>
          <table:table-row>
            <table:table-cell table:style-name="Tableau20.A1" office:value-type="string">
              <text:p text:style-name="P13">Samozaposlena osoba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Upravitelji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1" office:value-type="string">
              <text:p text:style-name="P13">Ostali bijeli ovratnici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Ručni radnici </text:p>
            </table:table-cell>
            <table:table-cell table:style-name="Tableau20.B3" office:value-type="float" office:value="55">
              <text:p text:style-name="P22">55</text:p>
            </table:table-cell>
            <table:table-cell table:style-name="Tableau20.B3" office:value-type="float" office:value="45">
              <text:p text:style-name="P22">45</text:p>
            </table:table-cell>
            <table:table-cell table:style-name="Tableau20.B3" office:value-type="float" office:value="0">
              <text:p text:style-name="P22">0</text:p>
            </table:table-cell>
          </table:table-row>
          <table:table-row>
            <table:table-cell table:style-name="Tableau20.A1" office:value-type="string">
              <text:p text:style-name="P13">Kućni ljubimci </text:p>
            </table:table-cell>
            <table:table-cell table:style-name="Tableau20.B3" office:value-type="float" office:value="34">
              <text:p text:style-name="P22">34</text:p>
            </table:table-cell>
            <table:table-cell table:style-name="Tableau20.B3" office:value-type="float" office:value="66">
              <text:p text:style-name="P22">66</text:p>
            </table:table-cell>
            <table:table-cell table:style-name="Tableau20.B3" office:value-type="float" office:value="0">
              <text:p text:style-name="P22">0</text:p>
            </table:table-cell>
          </table:table-row>
          <table:table-row>
            <table:table-cell table:style-name="Tableau20.A1" office:value-type="string">
              <text:p text:style-name="P13">Nezaposleni </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1" office:value-type="string">
              <text:p text:style-name="P13">U mirovini </text:p>
            </table:table-cell>
            <table:table-cell table:style-name="Tableau20.B3" office:value-type="float" office:value="45">
              <text:p text:style-name="P22">45</text:p>
            </table:table-cell>
            <table:table-cell table:style-name="Tableau20.B3" office:value-type="float" office:value="55">
              <text:p text:style-name="P22">55</text:p>
            </table:table-cell>
            <table:table-cell table:style-name="Tableau20.B3" office:value-type="float" office:value="0">
              <text:p text:style-name="P22">0</text:p>
            </table:table-cell>
          </table:table-row>
          <table:table-row>
            <table:table-cell table:style-name="Tableau20.A1" office:value-type="string">
              <text:p text:style-name="P13">Studenti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Subjektivna urbanizacija</text:p>
            </table:table-cell>
            <table:covered-table-cell/>
            <table:covered-table-cell/>
            <table:covered-table-cell/>
          </table:table-row>
          <table:table-row>
            <table:table-cell table:style-name="Tableau20.A1" office:value-type="string">
              <text:p text:style-name="P13">Ruralno područje ili selo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Gradić male ili srednje veličine </text:p>
            </table:table-cell>
            <table:table-cell table:style-name="Tableau20.B3" office:value-type="float" office:value="49">
              <text:p text:style-name="P22">49</text:p>
            </table:table-cell>
            <table:table-cell table:style-name="Tableau20.B3" office:value-type="float" office:value="51">
              <text:p text:style-name="P22">51</text:p>
            </table:table-cell>
            <table:table-cell table:style-name="Tableau20.B3" office:value-type="float" office:value="0">
              <text:p text:style-name="P22">0</text:p>
            </table:table-cell>
          </table:table-row>
          <table:table-row>
            <table:table-cell table:style-name="Tableau20.A1" office:value-type="string">
              <text:p text:style-name="P13">Veliki grad </text:p>
            </table:table-cell>
            <table:table-cell table:style-name="Tableau20.B3" office:value-type="float" office:value="43">
              <text:p text:style-name="P22">43</text:p>
            </table:table-cell>
            <table:table-cell table:style-name="Tableau20.B3" office:value-type="float" office:value="57">
              <text:p text:style-name="P22">57</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Percepcija IVET-a u (Naša zemlja)</text:p>
            </table:table-cell>
            <table:covered-table-cell/>
            <table:covered-table-cell/>
            <table:covered-table-cell/>
          </table:table-row>
          <table:table-row>
            <table:table-cell table:style-name="Tableau20.A1" office:value-type="string">
              <text:p text:style-name="P13">Pozitivno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Negativan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
        <text:p text:style-name="Standard"/>
        <text:p text:style-name="Standard"/>
        <text:p text:style-name="P51">Potreba za poslom i zaradom što je prije moguće smatra se glavnim čimbenikom koji utječe na odabir mladih za strukovno obrazovanje i osposobljavanje. </text:p>
        <text:p text:style-name="Standard"><draw:g text:anchor-type="paragraph" draw:z-index="38" draw:name="Forme36" draw:style-name="gr1"><draw:frame draw:style-name="gr187" draw:text-style-name="P89" svg:width="5.933cm" svg:height="9.274cm" svg:x="10.758cm" svg:y="7.864cm"><draw:image xlink:href="Pictures/1000000000000145000001FCF483B9A9BD3EE72D.png" xlink:type="simple" xlink:show="embed" xlink:actuate="onLoad" draw:mime-type="image/png"><text:p/></draw:image></draw:frame><draw:frame draw:style-name="gr188" draw:text-style-name="P91" svg:width="15.292cm" svg:height="1.207cm" svg:x="1.507cm" svg:y="6.712cm"><draw:text-box><text:p text:style-name="P90"><text:span text:style-name="T45">Četvrto tromjesečje. Koji su, prema vašem mišljenju, glavni čimbenici koji utječu na to da mladi danas odaberu strukovno obrazovanje i osposobljavanje umjesto općeg obrazovanja? (MAX. 3. NAPOMENE) (EU27) (%) </text:span></text:p></draw:text-box></draw:frame><draw:frame draw:style-name="gr189" draw:text-style-name="P94" svg:width="10.473cm" svg:height="0.578cm" svg:x="0.242cm" svg:y="8.13cm"><draw:text-box><text:p text:style-name="P93"><text:span text:style-name="T45">Potreba ili želja za poslom i zarađivanjem novca što je više moguće</text:span></text:p></draw:text-box></draw:frame><draw:frame draw:style-name="gr190" draw:text-style-name="P94" svg:width="7.723cm" svg:height="0.578cm" svg:x="2.888cm" svg:y="9.049cm"><draw:text-box><text:p text:style-name="P93"><text:span text:style-name="T45">Savjeti roditelja ili drugih članova obitelji</text:span></text:p></draw:text-box></draw:frame><draw:frame draw:style-name="gr191" draw:text-style-name="P94" svg:width="7.462cm" svg:height="0.578cm" svg:x="3.135cm" svg:y="10.058cm"><draw:text-box><text:p text:style-name="P93"><text:span text:style-name="T45">Smjernice učitelja ili školskih savjetnika</text:span></text:p></draw:text-box></draw:frame><draw:frame draw:style-name="gr192" draw:text-style-name="P94" svg:width="8.363cm" svg:height="0.578cm" svg:x="2.373cm" svg:y="10.799cm"><draw:text-box><text:p text:style-name="P93"><text:span text:style-name="T45">Loša školska uspješnost ili ocjene</text:span></text:p></draw:text-box></draw:frame><draw:frame draw:style-name="gr193" draw:text-style-name="P94" svg:width="9.113cm" svg:height="0.902cm" svg:x="1.699cm" svg:y="11.538cm"><draw:text-box><text:p text:style-name="P93"><text:span text:style-name="T45">Radeći ono što većina ljudi oko njih radi (npr. prijatelji, kolege iz razreda ili drugi u njihovom području)</text:span></text:p></draw:text-box></draw:frame><draw:frame draw:style-name="gr194" draw:text-style-name="P94" svg:width="8.831cm" svg:height="0.578cm" svg:x="1.722cm" svg:y="12.727cm"><draw:text-box><text:p text:style-name="P93"><text:span text:style-name="T45">Žele postati poduzetnici ili samozaposlene osobe</text:span></text:p></draw:text-box></draw:frame><draw:frame draw:style-name="gr195" draw:text-style-name="P94" svg:width="9.051cm" svg:height="0.902cm" svg:x="1.745cm" svg:y="13.602cm"><draw:text-box><text:p text:style-name="P93"><text:span text:style-name="T45">Percipirani prestiž ili socijalni status strukovnog obrazovanja i osposobljavanja</text:span></text:p></draw:text-box></draw:frame><draw:frame draw:style-name="gr196" draw:text-style-name="P94" svg:width="8.653cm" svg:height="0.578cm" svg:x="2.059cm" svg:y="14.588cm"><draw:text-box><text:p text:style-name="P93"><text:span text:style-name="T45">Utjecaj društvenih medija ili internetskog sadržaja</text:span></text:p></draw:text-box></draw:frame><draw:frame draw:style-name="gr197" draw:text-style-name="P94" svg:width="6.619cm" svg:height="0.578cm" svg:x="3.964cm" svg:y="15.394cm"><draw:text-box><text:p text:style-name="P93"><text:span text:style-name="T45">Ostalo (SPONTANEOUS)</text:span></text:p></draw:text-box></draw:frame><draw:frame draw:style-name="gr198" draw:text-style-name="P94" svg:width="4.739cm" svg:height="0.578cm" svg:x="6.049cm" svg:y="16.336cm"><draw:text-box><text:p text:style-name="P93"><text:span text:style-name="T45">♪ </text:span><text:span text:style-name="T45">Ne znam ♪</text:span></text:p></draw:text-box></draw:frame></draw:g>Na pitanje o glavnim čimbenicima koji utječu na to da mladi danas odaberu strukovno obrazovanje i osposobljavanje umjesto općeg obrazovanja, više od polovine građana EU-a (53 %) navodi potrebu ili želju za zaposlenjem i zaradom što je prije moguće.<text:note text:id="ftn45" text:note-class="footnote"><text:note-citation>45</text:note-citation><text:note-body><text:p text:style-name="Footnote">Četvrto tromjesečje. Koji su, prema vašem mišljenju, glavni čimbenici koji utječu na to da mladi danas odaberu strukovno obrazovanje i osposobljavanje umjesto općeg obrazovanja? (MAX. 3 Napadači)</text:p></text:note-body></text:note> Jedna od pet osoba (21 %) također navodi želju da postane poduzetnik ili samozaposlena osoba. Osim tih dvaju čimbenika, odgovori slijede silazni redoslijed: savjeti roditelja ili drugih članova obitelji (35 %), smjernice nastavnika ili školskih savjetnika (28 %), loši školski rezultati ili ocjene (28 %), rad s većinom ljudi oko njih (24 %), percipirani prestiž ili društveni status strukovnog obrazovanja i osposobljavanja (16 %) i utjecaj društvenih medija ili internetskog sadržaja (14 %). </text:p>
        <text:p text:style-name="Standard"/>
        <text:p text:style-name="Standard"/>
        <text:p text:style-name="P51">Percepcija čimbenika koji utječu na odabir mladih razlikuje se među državama članicama. Potreba ili želja za poslom i zaradom što je prije moguće najčešće se navodi u Švedskoj (71 %), Finskoj (69 %), Cipru (65 %) i Grčkoj (63 %), a najmanje se spominje u Mađarskoj (38 %), Rumunjskoj (39 %), Poljskoj (41 %) te Bugarskoj i Slovačkoj (42 %). </text:p>
        <text:p text:style-name="Standard">Savjeti roditelja ili drugih članova obitelji najčešće se navode u Slovačkoj (50 %), Bugarskoj (46 %), Austriji (44 %) i Mađarskoj (42 %), a najmanje u Poljskoj (25 %), Portugalu (27 %) te Latviji i Finskoj (28 %). U Irskoj se kao glavni čimbenici navode potreba ili želja za poslom i zaradom što je prije moguće te savjeti roditelja ili drugih članova obitelji (obje 42 %). </text:p>
        <text:p text:style-name="Standard"/>
        <text:p text:style-name="Standard"><draw:g text:anchor-type="paragraph" draw:z-index="39" draw:name="Forme37" draw:style-name="gr1"><draw:frame draw:style-name="gr181" draw:text-style-name="P89" svg:width="16.758cm" svg:height="6.555cm" svg:x="0cm" svg:y="1.802cm"><draw:image xlink:href="Pictures/10000000000005500000021415EC79650F248000.png" xlink:type="simple" xlink:show="embed" xlink:actuate="onLoad" draw:mime-type="image/png"><text:p/></draw:image></draw:frame><draw:frame draw:style-name="gr182" draw:text-style-name="P89" svg:width="0.969cm" svg:height="1.041cm" svg:x="5.496cm" svg:y="1.488cm"><draw:image xlink:href="Pictures/10000000000000290000002C2D36BDA13045675B.png" xlink:type="simple" xlink:show="embed" xlink:actuate="onLoad" draw:mime-type="image/png"><text:p/></draw:image></draw:frame><draw:frame draw:style-name="gr183" draw:text-style-name="P91" svg:width="16.555cm" svg:height="0.902cm" svg:x="0.15cm" svg:y="0.471cm"><draw:text-box><text:p text:style-name="P90"><text:span text:style-name="T45">četvrto tromjesečje: Koji su, prema vašem mišljenju, glavni čimbenici koji utječu na to da mladi danas odaberu strukovno obrazovanje i osposobljavanje umjesto općeg obrazovanja? (MAX. 3 PRIMJENE) (%)</text:span></text:p></draw:text-box></draw:frame><draw:frame draw:style-name="gr184" draw:text-style-name="P91" svg:width="10.293cm" svg:height="0.578cm" svg:x="6.359cm" svg:y="1.502cm"><draw:text-box><text:p text:style-name="P90"><text:span text:style-name="T45">Potreba ili želja za poslom i zarađivanjem novca što je prije moguće</text:span></text:p></draw:text-box></draw:frame><draw:frame draw:style-name="gr185" draw:text-style-name="P91" svg:width="6.344cm" svg:height="0.578cm" svg:x="6.442cm" svg:y="1.979cm"><draw:text-box><text:p text:style-name="P90"><text:span text:style-name="T45">Savjeti roditelja ili drugih članova obitelji</text:span></text:p></draw:text-box></draw:frame><draw:frame draw:style-name="gr186" draw:text-style-name="P98" svg:width="16.453cm" svg:height="1.064cm" svg:x="0.279cm" svg:y="-0.429cm"><draw:text-box><text:p text:style-name="P90"><text:span text:style-name="T47">Čimbenici koji utječu na odabir strukovnog obrazovanja i osposobljavanja u odnosu na opće obrazovanje: najveći broj odgovora po zastupniku </text:span></text:p></draw:text-box></draw:frame></draw:g></text:p>
        <text:p text:style-name="P51">Smjernice nastavnika ili školskih savjetnika najčešće se navode u Italiji (37 %), Danskoj (35 %) te Grčkoj i Slovačkoj (obje 33 %), dok se najmanje spominju u Latviji (13 %), Litvi (15 %), Finskoj (17 %) i Poljskoj (18 %). </text:p>
        <text:p text:style-name="Standard">Loši školski rezultati ili ocjene najčešće se navode u Grčkoj (51 %), Litvi (46 %), Švedskoj (45 %) te Belgiji i Cipru (41 %), a najmanje u Nizozemskoj i Bugarskoj (14 %), Slovačkoj (20 %) te Hrvatskoj i Malti (21 %). </text:p>
        <text:p text:style-name="Standard">Ono što većina ljudi oko njih radi najčešće se navodi u Finskoj (40 %), Nizozemskoj (39 %), Austriji (36 %) te Bugarskoj i Slovačkoj (35 %), a najmanje se spominje u Luksemburgu (13 %) te Francuskoj i Portugalu (14 %). </text:p>
        <text:p text:style-name="Standard">Želja da se postane poduzetnik ili samozaposlena najčešće se navodi u Hrvatskoj (39 %), Cipru (33 %), Danskoj (31 %) i Sloveniji (29 %), a najmanje se spominje u Njemačkoj (12 %), Portugalu (16 %) te Litvi, Španjolskoj i Poljskoj (18 %). </text:p>
        <text:p text:style-name="Standard">Utjecaj društvenih medija ili internetskog sadržaja najčešće se navodi u Nizozemskoj (31 %), Malti (27 %), Hrvatskoj (24 %) te Češkoj i Slovačkoj (22 %), dok se najmanje spominje u Portugalu (6 %), Litvi (8 %) te Estoniji, Francuskoj i Španjolskoj (11 %). </text:p>
        <text:p text:style-name="Standard">Percepcija prestiža ili socijalnog statusa strukovnog obrazovanja i osposobljavanja najčešće se navodi u Austriji (24 %) te Malti i Mađarskoj (obje 23 %), a najmanje se spominje u Cipru (7 %), Grčkoj (10 %) te Belgiji, Francuskoj, Portugalu i Luksemburgu (svih 11 %). </text:p>
        <text:p text:style-name="Standard"><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Financijska motivacija glavni je pokretač izbora. U 24 države članice najčešće se navodi potreba ili želja za poslom i zarađivanjem novca što je prije moguće, u rasponu od 71 % u Švedskoj do 39 % u Rumunjskoj u onim zemljama u kojima se nalazi među glavnim vozačima. Roditeljsko savjetovanje glavni je čimbenik u samo trima državama članicama: Slovačka (50 %), Bugarska (46 %) i Mađarska (42 %). U Irskoj su financijska motivacija i roditeljski savjeti povezani s 42 % svakog od njih. Iako ih općenito spominje 28 % Europljana, usmjeravanje učitelja nikad nije glavni čimbenik u jednoj od država članica EU-a, s najvećim udjelom u Italiji od 37 %. </text:p>
        <text:p text:style-name="P51">Kada analiziramo čimbenike koji utječu na mlade po sociodemografskim i stavnim kategorijama, mogu se uočiti sljedeći obrasci: </text:p>
        <text:p text:style-name="Standard">Potrebu ili želju za poslom i zaradom što je prije moguće navodi otprilike polovina svih ispitanika, uz minimalne rodne razlike (muškarci 52 %, žene 53 %). Razlike prema dobi skromne su, u rasponu od 51 % među osobama u dobi od 55 i više godina do 55 % među osobama u dobi od 25 do 39 godina. Među društveno-profesionalnim kategorijama, nezaposleni će najvjerojatnije dati taj odgovor (60 %), što predstavlja razliku od 11 postotnih bodova u usporedbi s osobama koje žive u kućanstvu<text:note text:id="ftn46" text:note-class="footnote"><text:note-citation>46</text:note-citation><text:note-body><text:p text:style-name="Footnote">Kućanica je osoba koja upravlja kućanstvom, npr. kućanica ili domaćica. </text:p></text:note-body></text:note> (49 %). </text:p>
        <text:p text:style-name="Standard">Savjeti roditelja ili drugih članova obitelji ne pokazuju rodne razlike, a i muškarci i žene navode taj čimbenik na sličnim razinama (35 %). Razlike u dobi ovdje su značajnije: Taj čimbenik spominje 31 % osoba u dobi od 15 do 24 godine, što je povećanje na 37 % među osobama u dobi od 55 i više godina. Obrasci obrazovanja otkrivaju da oni koji su ranije završili obrazovanje imaju veću vjerojatnost da će spomenuti ovaj čimbenik: To čini 37 % osoba koje su završile obrazovanje u dobi od 15 ili više godina, u usporedbi s 33 % osoba koje su završile obrazovanje u dobi od 20 ili više godina. </text:p>
        <text:p text:style-name="Standard">Muškarci (28 %) i žene (29 %) navode smjernice učitelja ili školskih savjetnika na sličnim razinama. Odgovori među dobnim skupinama i dalje su relativno stabilni, u rasponu od 26 % među osobama u dobi od 15 do 24 godine do 29 % među osobama u dobi od 25 do 39 godina i 40 do 54 godine. Ni stupanj obrazovanja ne utječe mnogo na odgovore jer se navodi u rasponu od 27 % među osobama koje su završile obrazovanje u dobi od 15 godina ili ranije do 29 % među osobama koje još studiraju. </text:p>
        <text:p text:style-name="Standard">Želja da se postane poduzetnik ili samozaposlena minimalno se razlikuje među demografskim skupinama, a otprilike jedan od pet ispitanika navodi taj čimbenik. Razlike među spolovima skromne su (muškarci 22 %, žene 20 %), a malo je razlika prema dobi, pri čemu se navodi u rasponu od 20 % do 22 %. Ispitanici koji su samozaposleni vjerojatnije je da će spomenuti ovu stavku nego bilo koja druga kategorija zanimanja. </text:p>
        <text:p text:style-name="Standard"/>
        <text:p text:style-name="Standard">Loše školske rezultate ili ocjene na sličan način spominju i muškarci i žene (obje 28 %). Razlike u dobi su znatne: trećina osoba u dobi od 15 do 24 godine (33 %) navodi taj čimbenik, koji se smanjio na 26 % među osobama u dobi od 55 godina i starijima. Postoje ograničene razlike u stupnju obrazovanja za ovu stavku. Među društveno-profesionalnim kategorijama udio nezaposlenih (35 %) i studenata (33 %) znatno je veći od udjela fizičkih radnika (25 %). Ispitanici koji kažu da se strukovno obrazovanje i osposobljavanje smatra negativnim u njihovoj zemlji vjerojatnije će spomenuti taj čimbenik (34 %) nego oni koji navode da strukovno obrazovanje i osposobljavanje ima pozitivnu predodžbu u njihovoj zemlji (26 %). </text:p>
        <text:p text:style-name="Standard">Učiniti ono što većina ljudi oko njih čini: postoje minimalne rodne razlike za ovu stavku (muškarci 25 %, žene 24 %). Razlike u dobi skromne su, iako ispitanici u dobi od 25 do 39 godina to spominju nešto češće (26 %) od ispitanika u dobi od 15 do 24 godine (23 %). Obrazovni obrasci pokazuju da je vjerojatnije da će oni koji su završili obrazovanje u dobi od 20 godina ili kasnije spomenuti taj čimbenik (26 %) nego oni koji su završili ranije (22 %). </text:p>
        <text:p text:style-name="Standard">Utjecaj društvenih medija ili internetskog sadržaja ponovno pokazuje minimalne razlike po spolu (muškarci 14 %, žene 15 %). Razlike prema dobi skromne su, a rezultati se kreću od 13 % među osobama u dobi od 55 i više godina do 16 % među osobama u dobi od 15 do 24 godine. Obrazovni obrasci otkrivaju da oni koji su završili obrazovanje u dobi od 20 godina ili kasnije (16 %) navode taj čimbenik češće od onih koji su završili u dobi od 15 godina ili ranije (10 %). </text:p>
        <text:p text:style-name="Standard">Percipirani prestiž ili društveni status strukovnog obrazovanja i osposobljavanja pokazuje minimalne razlike u većini skupina. Rodne razlike su skromne (muškarci 17 %, žene 15 %), a 16 % ispitanika dosljedno spominje ovu stavku u svim dobnim kategorijama. Razlike u obrazovanju su izraženije: osobe koje su završile obrazovanje u dobi od 20 godina ili kasnije vjerojatnije će spomenuti ovu stavku (18 %) nego osobe koje su to učinile u dobi od 15 godina ili ranije (12 %). </text:p>
        <text:p text:style-name="P51"><draw:frame draw:style-name="fr1" draw:name="Cadre1" text:anchor-type="paragraph" svg:x="0.012cm" svg:y="-2.06cm" svg:width="17.089cm" draw:z-index="41"><draw:text-box fo:min-height="1.984cm"><text:p text:style-name="Frame_20_contents"/><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47">QB4 Koji su, prema vašem mišljenju, glavni čimbenici koji utječu na to da mladi danas odaberu strukovno obrazovanje i osposobljavanje umjesto općeg obrazovanja? (MAX. 3 PRIMJEDBE)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6"/></table:table-cell><table:table-cell table:style-name="Tableau21.A1" office:value-type="string"><text:p text:style-name="P48">Smjernice učitelja ili školskih savjetnika </text:p></table:table-cell><table:table-cell table:style-name="Tableau21.A1" office:value-type="string"><text:p text:style-name="P48">Savjeti roditelja ili drugih članova obitelji </text:p></table:table-cell><table:table-cell table:style-name="Tableau21.A1" office:value-type="string"><text:p text:style-name="P48">Potreba ili želja za poslom i zarađivanjem novca što je prije moguće </text:p></table:table-cell><table:table-cell table:style-name="Tableau21.A1" office:value-type="string"><text:p text:style-name="P48">Žele postati poduzetnici ili samozaposlene osobe </text:p></table:table-cell><table:table-cell table:style-name="Tableau21.A1" office:value-type="string"><text:p text:style-name="P48">Loša školska uspješnost ili ocjene </text:p></table:table-cell><table:table-cell table:style-name="Tableau21.A1" office:value-type="string"><text:p text:style-name="P48">Radeći ono što većina ljudi oko njih radi (npr. prijatelji, kolege iz razreda ili drugi u njihovom području)</text:p></table:table-cell><table:table-cell table:style-name="Tableau21.A1" office:value-type="string"><text:p text:style-name="P48">Utjecaj društvenih medija ili internetskog sadržaja </text:p></table:table-cell><table:table-cell table:style-name="Tableau21.A1" office:value-type="string"><text:p text:style-name="P48">Percipirani prestiž ili socijalni status strukovnog obrazovanja i osposobljavanja </text:p></table:table-cell><table:table-cell table:style-name="Tableau21.A1" office:value-type="string"><text:p text:style-name="P48">Ostalo (SPONTANEOUS) </text:p></table:table-cell><table:table-cell table:style-name="Tableau21.A1" office:value-type="string"><text:p text:style-name="P48">♪ Ne znam ♪</text:p></table:table-cell></table:table-row><table:table-row><table:table-cell table:style-name="Tableau21.A1" office:value-type="string"><text:p text:style-name="P47">EU-27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Spo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Čovjek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Žena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0"><text:p text:style-name="P48">20</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Dob</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15-24 </text:p></table:table-cell><table:table-cell table:style-name="Tableau21.B3" office:value-type="float" office:value="26"><text:p text:style-name="P48">26</text:p></table:table-cell><table:table-cell table:style-name="Tableau21.B3" office:value-type="float" office:value="31"><text:p text:style-name="P48">31</text:p></table:table-cell><table:table-cell table:style-name="Tableau21.B3" office:value-type="float" office:value="54"><text:p text:style-name="P48">54</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25-39 </text:p></table:table-cell><table:table-cell table:style-name="Tableau21.B3" office:value-type="float" office:value="29"><text:p text:style-name="P48">29</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2"><text:p text:style-name="P48">22</text:p></table:table-cell><table:table-cell table:style-name="Tableau21.B3" office:value-type="float" office:value="27"><text:p text:style-name="P48">27</text:p></table:table-cell><table:table-cell table:style-name="Tableau21.B3" office:value-type="float" office:value="26"><text:p text:style-name="P48">26</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40-54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55</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4" table:number-columns-spanned="11" office:value-type="string"><text:p text:style-name="P36">Obrazovanje (kraj)</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lt;=-15</text:p></table:table-cell><table:table-cell table:style-name="Tableau21.B3" office:value-type="float" office:value="27"><text:p text:style-name="P48">27</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18"><text:p text:style-name="P48">18</text:p></table:table-cell><table:table-cell table:style-name="Tableau21.B3" office:value-type="float" office:value="29"><text:p text:style-name="P48">29</text:p></table:table-cell><table:table-cell table:style-name="Tableau21.B3" office:value-type="float" office:value="22"><text:p text:style-name="P48">22</text:p></table:table-cell><table:table-cell table:style-name="Tableau21.B3" office:value-type="float" office:value="10"><text:p text:style-name="P48">10</text:p></table:table-cell><table:table-cell table:style-name="Tableau21.B3" office:value-type="float" office:value="12"><text:p text:style-name="P48">12</text:p></table:table-cell><table:table-cell table:style-name="Tableau21.B3" office:value-type="float" office:value="1"><text:p text:style-name="P48">1</text:p></table:table-cell><table:table-cell table:style-name="Tableau21.B3" office:value-type="float" office:value="5"><text:p text:style-name="P48">5</text:p></table:table-cell></table:table-row><table:table-row><table:table-cell table:style-name="Tableau21.A1" office:value-type="string"><text:p text:style-name="P47">16-19 </text:p></table:table-cell><table:table-cell table:style-name="Tableau21.B3" office:value-type="float" office:value="29"><text:p text:style-name="P48">29</text:p></table:table-cell><table:table-cell table:style-name="Tableau21.B3" office:value-type="float" office:value="36"><text:p text:style-name="P48">36</text:p></table:table-cell><table:table-cell table:style-name="Tableau21.B3" office:value-type="float" office:value="51"><text:p text:style-name="P48">51</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20</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6"><text:p text:style-name="P48">26</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Još uvijek studiram </text:p></table:table-cell><table:table-cell table:style-name="Tableau21.B3" office:value-type="float" office:value="29"><text:p text:style-name="P48">29</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2"><text:p text:style-name="P48">22</text:p></table:table-cell><table:table-cell table:style-name="Tableau21.B3" office:value-type="float" office:value="15"><text:p text:style-name="P48">15</text:p></table:table-cell><table:table-cell table:style-name="Tableau21.B3" office:value-type="float" office:value="13"><text:p text:style-name="P48">13</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4" table:number-columns-spanned="11" office:value-type="string"><text:p text:style-name="P36">Socioprofesionalna kategor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Samozaposlena osoba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Upravitelji </text:p></table:table-cell><table:table-cell table:style-name="Tableau21.B3" office:value-type="float" office:value="30"><text:p text:style-name="P48">30</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19"><text:p text:style-name="P48">19</text:p></table:table-cell><table:table-cell table:style-name="Tableau21.B3" office:value-type="float" office:value="29"><text:p text:style-name="P48">29</text:p></table:table-cell><table:table-cell table:style-name="Tableau21.B3" office:value-type="float" office:value="27"><text:p text:style-name="P48">27</text:p></table:table-cell><table:table-cell table:style-name="Tableau21.B3" office:value-type="float" office:value="18"><text:p text:style-name="P48">18</text:p></table:table-cell><table:table-cell table:style-name="Tableau21.B3" office:value-type="float" office:value="19"><text:p text:style-name="P48">19</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Ostali bijeli ovratnici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7"><text:p text:style-name="P48">27</text:p></table:table-cell><table:table-cell table:style-name="Tableau21.B3" office:value-type="float" office:value="16"><text:p text:style-name="P48">16</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Ručni radnici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25"><text:p text:style-name="P48">25</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Kućni ljubimci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49"><text:p text:style-name="P48">49</text:p></table:table-cell><table:table-cell table:style-name="Tableau21.B3" office:value-type="float" office:value="22"><text:p text:style-name="P48">22</text:p></table:table-cell><table:table-cell table:style-name="Tableau21.B3" office:value-type="float" office:value="29"><text:p text:style-name="P48">29</text:p></table:table-cell><table:table-cell table:style-name="Tableau21.B3" office:value-type="float" office:value="25"><text:p text:style-name="P48">25</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1" office:value-type="string"><text:p text:style-name="P47">Nezaposleni </text:p></table:table-cell><table:table-cell table:style-name="Tableau21.B3" office:value-type="float" office:value="25"><text:p text:style-name="P48">25</text:p></table:table-cell><table:table-cell table:style-name="Tableau21.B3" office:value-type="float" office:value="33"><text:p text:style-name="P48">33</text:p></table:table-cell><table:table-cell table:style-name="Tableau21.B3" office:value-type="float" office:value="60"><text:p text:style-name="P48">60</text:p></table:table-cell><table:table-cell table:style-name="Tableau21.B3" office:value-type="float" office:value="20"><text:p text:style-name="P48">20</text:p></table:table-cell><table:table-cell table:style-name="Tableau21.B3" office:value-type="float" office:value="35"><text:p text:style-name="P48">35</text:p></table:table-cell><table:table-cell table:style-name="Tableau21.B3" office:value-type="float" office:value="25"><text:p text:style-name="P48">25</text:p></table:table-cell><table:table-cell table:style-name="Tableau21.B3" office:value-type="float" office:value="12"><text:p text:style-name="P48">12</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U mirovini </text:p></table:table-cell><table:table-cell table:style-name="Tableau21.B3" office:value-type="float" office:value="28"><text:p text:style-name="P48">28</text:p></table:table-cell><table:table-cell table:style-name="Tableau21.B3" office:value-type="float" office:value="38"><text:p text:style-name="P48">38</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2"><text:p text:style-name="P48">22</text:p></table:table-cell><table:table-cell table:style-name="Tableau21.B3" office:value-type="float" office:value="12"><text:p text:style-name="P48">12</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4"><text:p text:style-name="P48">4</text:p></table:table-cell></table:table-row><table:table-row><table:table-cell table:style-name="Tableau21.A1" office:value-type="string"><text:p text:style-name="P47">Studenti </text:p></table:table-cell><table:table-cell table:style-name="Tableau21.B3" office:value-type="float" office:value="27"><text:p text:style-name="P48">27</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Subjektivna urbanizaci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Ruralno područje ili selo </text:p></table:table-cell><table:table-cell table:style-name="Tableau21.B3" office:value-type="float" office:value="26"><text:p text:style-name="P48">26</text:p></table:table-cell><table:table-cell table:style-name="Tableau21.B3" office:value-type="float" office:value="35"><text:p text:style-name="P48">35</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7"><text:p text:style-name="P48">27</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Gradić male ili srednje veličine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3"><text:p text:style-name="P48">23</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Veliki grad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6"><text:p text:style-name="P48">56</text:p></table:table-cell><table:table-cell table:style-name="Tableau21.B3" office:value-type="float" office:value="19"><text:p text:style-name="P48">19</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5"><text:p text:style-name="P48">15</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Percepcija IVET-a u (Naša zemlj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Pozitivno </text:p></table:table-cell><table:table-cell table:style-name="Tableau21.B3" office:value-type="float" office:value="30"><text:p text:style-name="P48">30</text:p></table:table-cell><table:table-cell table:style-name="Tableau21.B3" office:value-type="float" office:value="37"><text:p text:style-name="P48">37</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egativan </text:p></table:table-cell><table:table-cell table:style-name="Tableau21.B3" office:value-type="float" office:value="26"><text:p text:style-name="P48">26</text:p></table:table-cell><table:table-cell table:style-name="Tableau21.B3" office:value-type="float" office:value="30"><text:p text:style-name="P48">30</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3"><text:p text:style-name="P48">23</text:p></table:table-cell><table:table-cell table:style-name="Tableau21.B3" office:value-type="float" office:value="17"><text:p text:style-name="P48">17</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Ikada pohađao inicijalno strukovno obrazovanje (viša srednja škol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Da </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4"><text:p text:style-name="P48">24</text:p></table:table-cell><table:table-cell table:style-name="Tableau21.B3" office:value-type="float" office:value="25"><text:p text:style-name="P48">25</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e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31"><text:p text:style-name="P48">31</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3"><text:p text:style-name="P48">3</text:p></table:table-cell></table:table-row></table:table><text:p text:style-name="Frame_20_contents"/></draw:text-box></draw:frame></text:p>
        <text:p text:style-name="P51"/>
      </text:section>
      <text:h text:style-name="Heading_20_1" text:outline-level="1"><text:bookmark-start text:name="__RefHeading___Toc215590_2930363814"/>IV. Prepreke sudjelovanju u SOO-u <text:bookmark-end text:name="__RefHeading___Toc215590_2930363814"/></text:h>
      <text:p text:style-name="Standard"/>
      <text:section text:style-name="Sect2" text:name="Section6">
        <text:h text:style-name="P87" text:outline-level="2"><text:bookmark-start text:name="__RefHeading___Toc215592_2930363814"/>1. Izazovi povezani s netehničkim vještinama <text:bookmark-end text:name="__RefHeading___Toc215592_2930363814"/></text:h>
        <text:p text:style-name="StyleDefaut11maigre">Polovina građana EU-a tvrdi da strukovno obrazovanje i osposobljavanje ne pruža dovoljno transverzalnih vještina kao što su komunikacija ili kritičko razmišljanje </text:p>
        <text:p text:style-name="Standard">U cijeloj Europskoj uniji 50 % ispitanika smatra da strukovno obrazovanje i osposobljavanje ne pruža dovoljno transverzalnih vještina kao što su komunikacija ili kritičko razmišljanje, uključujući 12 % onih koji se snažno slažu i 38 % onih koji se obično slažu.<text:note text:id="ftn47" text:note-class="footnote"><text:note-citation>47</text:note-citation><text:note-body><text:p text:style-name="Footnote">QB7.6. Navedite u kojoj se mjeri slažete ili ne slažete sa svakom od sljedećih izjava: SOO ne pruža dovoljno transverzalnih vještina kao što su komunikacija ili kritičko razmišljanje</text:p></text:note-body></text:note> Ukupno 37 % ispitanika ne slaže se s tom tvrdnjom, dok 13 % ne zna. </text:p>
        <text:p text:style-name="Standard">Najviša razina sporazuma zabilježena je u Poljskoj (66 %), Hrvatskoj (65 %) i Sloveniji (64 %), a najniža u Španjolskoj (36 %), Danskoj (39 %), Estoniji (40 %) te Irskoj i Švedskoj (44 %). </text:p>
        <text:p text:style-name="Standard">U 24 države članice EU-a većina smatra da strukovno obrazovanje i osposobljavanje ne pruža dovoljno transverzalnih vještina. Samo se u trima zemljama, Estoniji (49 %), Španjolskoj (47 %) i Danskoj (45 %), više ispitanika ne slaže nego se slaže s izjavom. </text:p>
        <text:p text:style-name="Standard">U nekoliko država članica EU-a, uključujući Njemačku, Nizozemsku i Austriju, stajališta su ravnomjernije podijeljena, pri čemu se one slažu s izjavom u rasponu od 45 % do 50 %. </text:p>
        <text:p text:style-name="Standard"><draw:g text:anchor-type="paragraph" draw:z-index="42" draw:name="Forme38" draw:style-name="gr1"><draw:frame draw:style-name="gr174" draw:text-style-name="P89" svg:width="5.299cm" svg:height="5.55cm" svg:x="10.691cm" svg:y="-8.671cm"><draw:image xlink:href="Pictures/10000000000001D3000001E921908F25A2E06E8F.png" xlink:type="simple" xlink:show="embed" xlink:actuate="onLoad" draw:mime-type="image/png"><text:p/></draw:image></draw:frame><draw:frame draw:style-name="gr175" draw:text-style-name="P91" svg:width="8.494cm" svg:height="1.551cm" svg:x="8.733cm" svg:y="-10.864cm"><draw:text-box><text:p text:style-name="P90"><text:span text:style-name="T45">QB7.6. Navedite u kojoj se mjeri slažete ili ne slažete sa svakom od sljedećih izjava: SOO ne pruža dovoljno transverzalnih vještina kao što su komunikacija ili kritičko razmišljanje (EU27) (%) </text:span></text:p></draw:text-box></draw:frame><draw:frame draw:style-name="gr176" draw:text-style-name="P94" svg:width="2.227cm" svg:height="0.902cm" svg:x="10.61cm" svg:y="-9.462cm"><draw:text-box><text:p text:style-name="P93"><text:span text:style-name="T45">♪ </text:span><text:span text:style-name="T45">Ne znam 13 ♪</text:span></text:p></draw:text-box></draw:frame><draw:frame draw:style-name="gr177" draw:text-style-name="P94" svg:width="1.823cm" svg:height="1.227cm" svg:x="9.024cm" svg:y="-7.528cm"><draw:text-box><text:p text:style-name="P93"><text:span text:style-name="T45">Uopće se ne slažem 8</text:span></text:p></draw:text-box></draw:frame><draw:frame draw:style-name="gr178" draw:text-style-name="P94" svg:width="2.234cm" svg:height="1.227cm" svg:x="9.125cm" svg:y="-3.985cm"><draw:text-box><text:p text:style-name="P93"><text:span text:style-name="T45">Želja za neslaganjem 29</text:span></text:p></draw:text-box></draw:frame><draw:frame draw:style-name="gr179" draw:text-style-name="P91" svg:width="1.671cm" svg:height="0.902cm" svg:x="15.556cm" svg:y="-4.565cm"><draw:text-box><text:p text:style-name="P90"><text:span text:style-name="T45">Slažem se s 38</text:span></text:p></draw:text-box></draw:frame><draw:frame draw:style-name="gr180" draw:text-style-name="P91" svg:width="2.899cm" svg:height="0.578cm" svg:x="13.21cm" svg:y="-9.118cm"><draw:text-box><text:p text:style-name="P90"><text:span text:style-name="T45">Slažem se s 12</text:span></text:p></draw:text-box></draw:frame></draw:g><draw:g text:anchor-type="paragraph" draw:z-index="43" draw:name="Forme39" draw:style-name="gr1"><draw:frame draw:style-name="gr166" draw:text-style-name="P89" svg:width="16.675cm" svg:height="7.33cm" svg:x="0.002cm" svg:y="1.186cm"><draw:image xlink:href="Pictures/10000000000005650000025FE1EE3787907AFDEF.png" xlink:type="simple" xlink:show="embed" xlink:actuate="onLoad" draw:mime-type="image/png"><text:p/></draw:image></draw:frame><draw:frame draw:style-name="gr167" draw:text-style-name="P91" svg:width="15.895cm" svg:height="0.922cm" svg:x="0.251cm" svg:y="0.101cm"><draw:text-box><text:p text:style-name="P90"><text:span text:style-name="T45">QB7.6. Navedite u kojoj se mjeri slažete ili ne slažete sa svakom od sljedećih izjava: SOO ne pruža dovoljno transverzalnih vještina kao što su komunikacija ili kritičko razmišljanje (%) </text:span></text:p></draw:text-box></draw:frame><draw:g draw:style-name="gr4"><draw:frame draw:style-name="gr168" draw:text-style-name="P89" svg:width="14.098cm" svg:height="0.959cm" svg:x="0.342cm" svg:y="8.605cm"><draw:image xlink:href="Pictures/100000000000022300000022902E68B765C34830.png" xlink:type="simple" xlink:show="embed" xlink:actuate="onLoad" draw:mime-type="image/png"><text:p/></draw:image></draw:frame><draw:frame draw:style-name="gr169" draw:text-style-name="P91" svg:width="2.924cm" svg:height="0.648cm" svg:x="0.803cm" svg:y="8.779cm"><draw:text-box><text:p text:style-name="P95"><text:span text:style-name="T45">Čvrsto se slažem</text:span></text:p></draw:text-box></draw:frame><draw:frame draw:style-name="gr170" draw:text-style-name="P91" svg:width="2.857cm" svg:height="0.59cm" svg:x="3.812cm" svg:y="8.756cm"><draw:text-box><text:p text:style-name="P95"><text:span text:style-name="T45">Želi se složiti</text:span></text:p></draw:text-box></draw:frame><draw:frame draw:style-name="gr171" draw:text-style-name="P91" svg:width="3.282cm" svg:height="0.646cm" svg:x="6.994cm" svg:y="8.799cm"><draw:text-box><text:p text:style-name="P95"><text:span text:style-name="T45">Želja za neslaganjem</text:span></text:p></draw:text-box></draw:frame><draw:frame draw:style-name="gr172" draw:text-style-name="P91" svg:width="3.484cm" svg:height="0.646cm" svg:x="10.622cm" svg:y="8.756cm"><draw:text-box><text:p text:style-name="P95"><text:span text:style-name="T45">Snažno se ne slažem</text:span></text:p></draw:text-box></draw:frame><draw:frame draw:style-name="gr173" draw:text-style-name="P91" svg:width="2.52cm" svg:height="0.687cm" svg:x="14.344cm" svg:y="8.756cm"><draw:text-box><text:p text:style-name="P95"><text:span text:style-name="T45">Ne znam</text:span></text:p></draw:text-box></draw:frame></draw:g></draw:g></text:p>
        <text:p text:style-name="P51">Mjera u kojoj se ispitanici slažu da strukovno obrazovanje i osposobljavanje ne pruža dovoljno transverzalnih vještina razlikuje se ovisno o sociodemografskim čimbenicima i čimbenicima stajališta kako slijedi: </text:p>
        <text:p text:style-name="StyleDefautDecale05Sauf1">■ Postoje umjerene razlike po društveno-profesionalnim kategorijama, pri čemu studenti i drugi radnici s bijelim ovratnicima najvjerojatnije vjeruju da strukovno obrazovanje i osposobljavanje ne pruža dovoljno transverzalnih vještina kao što su komunikacija ili kritičko razmišljanje (obje 55 %), dok nezaposleni ispitanici bilježe znatno niže razine (45 %). </text:p>
        <text:p text:style-name="StyleDefautDecale05Sauf1">■ Do dobi na kraju obrazovanja to je stajalište najraširenije među ispitanicima koji još studiraju (54 %), nakon čega slijede oni koji su završili obrazovanje u dobi od 20 ili više godina i oni u dobi od 16 do 19 godina (obje 51 %). Ispitanici čije je obrazovanje završilo u dobi od 15 godina ili ranije najmanje se vjerojatno slažu s ovom izjavom (45 %). </text:p>
        <text:p text:style-name="StyleDefautDecale05Sauf1">■ Prema dobi to je stajalište najzastupljenije među ispitanicima u dobi od 25 do 39 godina (54 %), nakon čega slijede ispitanici u dobi od 15 do 24 godine i 40 do 54 godine (obje 52 %). Najmanje je raširen među osobama u dobi od 55 i više godina (48 %). </text:p>
        <text:p text:style-name="StyleDefautDecale05Sauf1">■ Ispitanici koji smatraju da učenici dobivaju dovoljno informacija o strukovnom obrazovanju i osposobljavanju vjerojatnije će se složiti s izjavom (55 %) od onih koji smatraju da su informacije nedostatne (48 %). </text:p>
        <text:p text:style-name="StyleDefautDecale05Sauf1">■ Postoje samo minimalne varijacije kada se gleda pohađanje SOO-a. Ispitanici koji su i sami sudjelovali u SOO-u imaju tek nešto veću vjerojatnost da će se složiti da SOO pruža nedovoljne transverzalne vještine (53 %) od onih koji nemaju iskustva sa SOO-om (50 %). </text:p>
        <text:p text:style-name="StyleDefautDecale05Sauf1">■ Kad je riječ o predodžbi o SOO-u, ispitanici koji imaju pozitivnu predodžbu o SOO-u imaju tek nešto veću vjerojatnost da će se složiti s tom izjavom od onih koji imaju negativnu predodžbu (53 % naspram 50 %). </text:p>
        <text:p text:style-name="StyleDefautDecale05Sauf1">■ Ne postoje razlike po spolu. </text:p>
        <text:p text:style-name="P67"/>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16">QB7.6 Recite mi u kojoj se mjeri slažete ili ne slažete sa svakom od sljedećih izjava: IVET ne pruža dovoljno transverzalnih vještina kao što su komunikacija ili kritičko razmišljanje (%-EU)</text:p>
            </table:table-cell>
            <table:covered-table-cell/>
            <table:covered-table-cell/>
            <table:covered-table-cell/>
          </table:table-row>
          <table:table-row>
            <table:table-cell table:style-name="Tableau22.A1" office:value-type="string">
              <text:p text:style-name="P23"/>
            </table:table-cell>
            <table:table-cell table:style-name="Tableau22.A1" office:value-type="string">
              <text:p text:style-name="P21">Ukupno „suglasnost”</text:p>
            </table:table-cell>
            <table:table-cell table:style-name="Tableau22.A1" office:value-type="string">
              <text:p text:style-name="P21">Ukupno „nesuglasnost” </text:p>
            </table:table-cell>
            <table:table-cell table:style-name="Tableau22.A1" office:value-type="string">
              <text:p text:style-name="P21">♪ Ne znam ♪</text:p>
            </table:table-cell>
          </table:table-row>
          <table:table-row>
            <table:table-cell table:style-name="Tableau22.A1" office:value-type="string">
              <text:p text:style-name="P16">EU-27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Spol</text:p>
            </table:table-cell>
            <table:covered-table-cell/>
            <table:covered-table-cell/>
            <table:covered-table-cell/>
          </table:table-row>
          <table:table-row>
            <table:table-cell table:style-name="Tableau22.A1" office:value-type="string">
              <text:p text:style-name="P16">Čovjek </text:p>
            </table:table-cell>
            <table:table-cell table:style-name="Tableau22.B3" office:value-type="float" office:value="52">
              <text:p text:style-name="P21">52</text:p>
            </table:table-cell>
            <table:table-cell table:style-name="Tableau22.B3" office:value-type="float" office:value="36">
              <text:p text:style-name="P21">36</text:p>
            </table:table-cell>
            <table:table-cell table:style-name="Tableau22.B3" office:value-type="float" office:value="12">
              <text:p text:style-name="P21">12</text:p>
            </table:table-cell>
          </table:table-row>
          <table:table-row>
            <table:table-cell table:style-name="Tableau22.A1" office:value-type="string">
              <text:p text:style-name="P16">Žena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Dob</text:p>
            </table:table-cell>
            <table:covered-table-cell/>
            <table:covered-table-cell/>
            <table:covered-table-cell/>
          </table:table-row>
          <table:table-row>
            <table:table-cell table:style-name="Tableau22.A1" office:value-type="string">
              <text:p text:style-name="P16">15-24 </text:p>
            </table:table-cell>
            <table:table-cell table:style-name="Tableau22.B3" office:value-type="float" office:value="52">
              <text:p text:style-name="P21">52</text:p>
            </table:table-cell>
            <table:table-cell table:style-name="Tableau22.B3" office:value-type="float" office:value="39">
              <text:p text:style-name="P21">39</text:p>
            </table:table-cell>
            <table:table-cell table:style-name="Tableau22.B3" office:value-type="float" office:value="9">
              <text:p text:style-name="P21">9</text:p>
            </table:table-cell>
          </table:table-row>
          <table:table-row>
            <table:table-cell table:style-name="Tableau22.A1" office:value-type="string">
              <text:p text:style-name="P16">25-39 </text:p>
            </table:table-cell>
            <table:table-cell table:style-name="Tableau22.B3" office:value-type="float" office:value="54">
              <text:p text:style-name="P21">54</text:p>
            </table:table-cell>
            <table:table-cell table:style-name="Tableau22.B3" office:value-type="float" office:value="37">
              <text:p text:style-name="P21">37</text:p>
            </table:table-cell>
            <table:table-cell table:style-name="Tableau22.B3" office:value-type="float" office:value="9">
              <text:p text:style-name="P21">9</text:p>
            </table:table-cell>
          </table:table-row>
          <table:table-row>
            <table:table-cell table:style-name="Tableau22.A1" office:value-type="string">
              <text:p text:style-name="P16">40-54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gt;=55</text:p>
            </table:table-cell>
            <table:table-cell table:style-name="Tableau22.B3" office:value-type="float" office:value="48">
              <text:p text:style-name="P21">48</text:p>
            </table:table-cell>
            <table:table-cell table:style-name="Tableau22.B3" office:value-type="float" office:value="35">
              <text:p text:style-name="P21">35</text:p>
            </table:table-cell>
            <table:table-cell table:style-name="Tableau22.B3" office:value-type="float" office:value="17">
              <text:p text:style-name="P21">17</text:p>
            </table:table-cell>
          </table:table-row>
          <table:table-row>
            <table:table-cell table:style-name="Tableau22.A4" table:number-columns-spanned="4" office:value-type="string">
              <text:p text:style-name="P30">Obrazovanje (kraj)</text:p>
            </table:table-cell>
            <table:covered-table-cell/>
            <table:covered-table-cell/>
            <table:covered-table-cell/>
          </table:table-row>
          <table:table-row>
            <table:table-cell table:style-name="Tableau22.A1" office:value-type="string">
              <text:p text:style-name="P16">&lt;=-15</text:p>
            </table:table-cell>
            <table:table-cell table:style-name="Tableau22.B3" office:value-type="float" office:value="45">
              <text:p text:style-name="P21">45</text:p>
            </table:table-cell>
            <table:table-cell table:style-name="Tableau22.B3" office:value-type="float" office:value="33">
              <text:p text:style-name="P21">33</text:p>
            </table:table-cell>
            <table:table-cell table:style-name="Tableau22.B3" office:value-type="float" office:value="22">
              <text:p text:style-name="P21">22</text:p>
            </table:table-cell>
          </table:table-row>
          <table:table-row>
            <table:table-cell table:style-name="Tableau22.A1" office:value-type="string">
              <text:p text:style-name="P16">16-19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1" office:value-type="string">
              <text:p text:style-name="P16">&gt;=20</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Još uvijek studiram </text:p>
            </table:table-cell>
            <table:table-cell table:style-name="Tableau22.B3" office:value-type="float" office:value="54">
              <text:p text:style-name="P21">54</text:p>
            </table:table-cell>
            <table:table-cell table:style-name="Tableau22.B3" office:value-type="float" office:value="36">
              <text:p text:style-name="P21">36</text:p>
            </table:table-cell>
            <table:table-cell table:style-name="Tableau22.B3" office:value-type="float" office:value="10">
              <text:p text:style-name="P21">10</text:p>
            </table:table-cell>
          </table:table-row>
          <table:table-row>
            <table:table-cell table:style-name="Tableau22.A4" table:number-columns-spanned="4" office:value-type="string">
              <text:p text:style-name="P30">Socioprofesionalna kategorija</text:p>
            </table:table-cell>
            <table:covered-table-cell/>
            <table:covered-table-cell/>
            <table:covered-table-cell/>
          </table:table-row>
          <table:table-row>
            <table:table-cell table:style-name="Tableau22.A1" office:value-type="string">
              <text:p text:style-name="P16">Samozaposlena osoba </text:p>
            </table:table-cell>
            <table:table-cell table:style-name="Tableau22.B3" office:value-type="float" office:value="49">
              <text:p text:style-name="P21">49</text:p>
            </table:table-cell>
            <table:table-cell table:style-name="Tableau22.B3" office:value-type="float" office:value="39">
              <text:p text:style-name="P21">39</text:p>
            </table:table-cell>
            <table:table-cell table:style-name="Tableau22.B3" office:value-type="float" office:value="12">
              <text:p text:style-name="P21">12</text:p>
            </table:table-cell>
          </table:table-row>
          <table:table-row>
            <table:table-cell table:style-name="Tableau22.A1" office:value-type="string">
              <text:p text:style-name="P16">Upravitelji </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Ostali bijeli ovratnici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1" office:value-type="string">
              <text:p text:style-name="P16">Ručni radnici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Kućni ljubimci </text:p>
            </table:table-cell>
            <table:table-cell table:style-name="Tableau22.B3" office:value-type="float" office:value="49">
              <text:p text:style-name="P21">49</text:p>
            </table:table-cell>
            <table:table-cell table:style-name="Tableau22.B3" office:value-type="float" office:value="36">
              <text:p text:style-name="P21">36</text:p>
            </table:table-cell>
            <table:table-cell table:style-name="Tableau22.B3" office:value-type="float" office:value="15">
              <text:p text:style-name="P21">15</text:p>
            </table:table-cell>
          </table:table-row>
          <table:table-row>
            <table:table-cell table:style-name="Tableau22.A1" office:value-type="string">
              <text:p text:style-name="P16">Nezaposleni </text:p>
            </table:table-cell>
            <table:table-cell table:style-name="Tableau22.B3" office:value-type="float" office:value="45">
              <text:p text:style-name="P21">45</text:p>
            </table:table-cell>
            <table:table-cell table:style-name="Tableau22.B3" office:value-type="float" office:value="40">
              <text:p text:style-name="P21">40</text:p>
            </table:table-cell>
            <table:table-cell table:style-name="Tableau22.B3" office:value-type="float" office:value="15">
              <text:p text:style-name="P21">15</text:p>
            </table:table-cell>
          </table:table-row>
          <table:table-row>
            <table:table-cell table:style-name="Tableau22.A1" office:value-type="string">
              <text:p text:style-name="P16">U mirovini </text:p>
            </table:table-cell>
            <table:table-cell table:style-name="Tableau22.B3" office:value-type="float" office:value="48">
              <text:p text:style-name="P21">48</text:p>
            </table:table-cell>
            <table:table-cell table:style-name="Tableau22.B3" office:value-type="float" office:value="33">
              <text:p text:style-name="P21">33</text:p>
            </table:table-cell>
            <table:table-cell table:style-name="Tableau22.B3" office:value-type="float" office:value="19">
              <text:p text:style-name="P21">19</text:p>
            </table:table-cell>
          </table:table-row>
          <table:table-row>
            <table:table-cell table:style-name="Tableau22.A1" office:value-type="string">
              <text:p text:style-name="P16">Studenti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4" table:number-columns-spanned="4" office:value-type="string">
              <text:p text:style-name="P30">Subjektivna urbanizacija</text:p>
            </table:table-cell>
            <table:covered-table-cell/>
            <table:covered-table-cell/>
            <table:covered-table-cell/>
          </table:table-row>
          <table:table-row>
            <table:table-cell table:style-name="Tableau22.A1" office:value-type="string">
              <text:p text:style-name="P16">Ruralno područje ili selo </text:p>
            </table:table-cell>
            <table:table-cell table:style-name="Tableau22.B3" office:value-type="float" office:value="49">
              <text:p text:style-name="P21">49</text:p>
            </table:table-cell>
            <table:table-cell table:style-name="Tableau22.B3" office:value-type="float" office:value="38">
              <text:p text:style-name="P21">38</text:p>
            </table:table-cell>
            <table:table-cell table:style-name="Tableau22.B3" office:value-type="float" office:value="13">
              <text:p text:style-name="P21">13</text:p>
            </table:table-cell>
          </table:table-row>
          <table:table-row>
            <table:table-cell table:style-name="Tableau22.A1" office:value-type="string">
              <text:p text:style-name="P16">Gradić male ili srednje veličine </text:p>
            </table:table-cell>
            <table:table-cell table:style-name="Tableau22.B3" office:value-type="float" office:value="52">
              <text:p text:style-name="P21">52</text:p>
            </table:table-cell>
            <table:table-cell table:style-name="Tableau22.B3" office:value-type="float" office:value="35">
              <text:p text:style-name="P21">35</text:p>
            </table:table-cell>
            <table:table-cell table:style-name="Tableau22.B3" office:value-type="float" office:value="13">
              <text:p text:style-name="P21">13</text:p>
            </table:table-cell>
          </table:table-row>
          <table:table-row>
            <table:table-cell table:style-name="Tableau22.A1" office:value-type="string">
              <text:p text:style-name="P16">Veliki grad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Percepcija IVET-a u (Naša zemlja)</text:p>
            </table:table-cell>
            <table:covered-table-cell/>
            <table:covered-table-cell/>
            <table:covered-table-cell/>
          </table:table-row>
          <table:table-row>
            <table:table-cell table:style-name="Tableau22.A1" office:value-type="string">
              <text:p text:style-name="P16">Pozitivno </text:p>
            </table:table-cell>
            <table:table-cell table:style-name="Tableau22.B3" office:value-type="float" office:value="53">
              <text:p text:style-name="P21">53</text:p>
            </table:table-cell>
            <table:table-cell table:style-name="Tableau22.B3" office:value-type="float" office:value="37">
              <text:p text:style-name="P21">37</text:p>
            </table:table-cell>
            <table:table-cell table:style-name="Tableau22.B3" office:value-type="float" office:value="10">
              <text:p text:style-name="P21">10</text:p>
            </table:table-cell>
          </table:table-row>
          <table:table-row>
            <table:table-cell table:style-name="Tableau22.A1" office:value-type="string">
              <text:p text:style-name="P16">Negativan </text:p>
            </table:table-cell>
            <table:table-cell table:style-name="Tableau22.B3" office:value-type="float" office:value="50">
              <text:p text:style-name="P21">50</text:p>
            </table:table-cell>
            <table:table-cell table:style-name="Tableau22.B3" office:value-type="float" office:value="38">
              <text:p text:style-name="P21">38</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Ikada pohađao inicijalno strukovno obrazovanje (viša srednja škola)</text:p>
            </table:table-cell>
            <table:covered-table-cell/>
            <table:covered-table-cell/>
            <table:covered-table-cell/>
          </table:table-row>
          <table:table-row>
            <table:table-cell table:style-name="Tableau22.A1" office:value-type="string">
              <text:p text:style-name="P16">Da </text:p>
            </table:table-cell>
            <table:table-cell table:style-name="Tableau22.B3" office:value-type="float" office:value="53">
              <text:p text:style-name="P21">53</text:p>
            </table:table-cell>
            <table:table-cell table:style-name="Tableau22.B3" office:value-type="float" office:value="38">
              <text:p text:style-name="P21">38</text:p>
            </table:table-cell>
            <table:table-cell table:style-name="Tableau22.B3" office:value-type="float" office:value="9">
              <text:p text:style-name="P21">9</text:p>
            </table:table-cell>
          </table:table-row>
          <table:table-row>
            <table:table-cell table:style-name="Tableau22.A1" office:value-type="string">
              <text:p text:style-name="P16">Ne </text:p>
            </table:table-cell>
            <table:table-cell table:style-name="Tableau22.B3" office:value-type="float" office:value="49">
              <text:p text:style-name="P21">49</text:p>
            </table:table-cell>
            <table:table-cell table:style-name="Tableau22.B3" office:value-type="float" office:value="35">
              <text:p text:style-name="P21">35</text:p>
            </table:table-cell>
            <table:table-cell table:style-name="Tableau22.B3" office:value-type="float" office:value="16">
              <text:p text:style-name="P21">16</text:p>
            </table:table-cell>
          </table:table-row>
        </table:table>
        <text:p text:style-name="Standard"/>
        <text:p text:style-name="P52">Polovina građana EU-a tvrdi da programi strukovnog obrazovanja i osposobljavanja često ne zadovoljavaju osnovne vještine kao što su pismenost ili digitalna pismenost </text:p>
        <text:p text:style-name="Standard">U cijeloj Europskoj uniji 50 % ispitanika smatra da programi strukovnog obrazovanja i osposobljavanja često ne zadovoljavaju osnovne vještine kao što su pismenost ili digitalna pismenost, uključujući 12 % ispitanika koji se snažno slažu i 38 % onih koji se obično slažu.<text:note text:id="ftn48" text:note-class="footnote"><text:note-citation>48</text:note-citation><text:note-body><text:p text:style-name="Footnote">QB7.7. Navedite u kojoj se mjeri slažete ili ne slažete sa svakom od sljedećih izjava: U programima strukovnog obrazovanja i osposobljavanja često se ne podučavaju osnovne vještine kao što su pismenost ili digitalna pismenost. </text:p></text:note-body></text:note> Za razliku od toga, 38 % ne slaže se s tom tvrdnjom, dok 12 % ne zna. </text:p>
        <text:p text:style-name="Standard">U 15 država članica najmanje polovina ispitanika slaže se s izjavom. </text:p>
        <text:p text:style-name="Standard">Percepcija tog pitanja znatno se razlikuje među državama članicama. Najviša razina dogovora zabilježena je u Poljskoj i Sloveniji (obje 65 %), a slijede je Hrvatska (64 %) te Italija i Mađarska (obje 60 %). Najniže razine zabilježene su u Estoniji (32 %), Švedskoj (34 %) i Španjolskoj (35 %). </text:p>
        <text:p text:style-name="Standard"><draw:g text:anchor-type="paragraph" draw:z-index="45" draw:name="Forme41" draw:style-name="gr1"><draw:frame draw:style-name="gr151" draw:text-style-name="P89" svg:width="16.722cm" svg:height="7.34cm" svg:x="0.036cm" svg:y="3.96cm"><draw:image xlink:href="Pictures/100000000000054700000251EB374D4B1564758B.png" xlink:type="simple" xlink:show="embed" xlink:actuate="onLoad" draw:mime-type="image/png"><text:p/></draw:image></draw:frame><draw:frame draw:style-name="gr152" draw:text-style-name="P91" svg:width="16.331cm" svg:height="0.948cm" svg:x="0.002cm" svg:y="2.838cm"><draw:text-box><text:p text:style-name="P90"><text:span text:style-name="T45">QB7.7. Navedite u kojoj se mjeri slažete ili ne slažete sa svakom od sljedećih izjava: U programima strukovnog obrazovanja i osposobljavanja često se ne podučavaju osnovne vještine kao što su pismenost ili digitalna pismenost. (%) </text:span></text:p></draw:text-box></draw:frame><draw:g draw:style-name="gr4"><draw:frame draw:style-name="gr153" draw:text-style-name="P89" svg:width="13.472cm" svg:height="0.392cm" svg:x="0.641cm" svg:y="11.557cm"><draw:image xlink:href="Pictures/100000000000022600000010460632ABE6432EE7.png" xlink:type="simple" xlink:show="embed" xlink:actuate="onLoad" draw:mime-type="image/png"><text:p/></draw:image></draw:frame><draw:frame draw:style-name="gr154" draw:text-style-name="P91" svg:width="3.297cm" svg:height="0.578cm" svg:x="0.997cm" svg:y="11.47cm"><draw:text-box><text:p text:style-name="P90"><text:span text:style-name="T45">Snažno se ne slažem</text:span></text:p></draw:text-box></draw:frame><draw:frame draw:style-name="gr155" draw:text-style-name="P91" svg:width="2.599cm" svg:height="0.902cm" svg:x="4.766cm" svg:y="11.469cm"><draw:text-box><text:p text:style-name="P90"><text:span text:style-name="T45">Želja za neslaganjem</text:span></text:p></draw:text-box></draw:frame><draw:frame draw:style-name="gr156" draw:text-style-name="P91" svg:width="2.234cm" svg:height="0.578cm" svg:x="8.125cm" svg:y="11.47cm"><draw:text-box><text:p text:style-name="P90"><text:span text:style-name="T45">Želi se složiti</text:span></text:p></draw:text-box></draw:frame><draw:frame draw:style-name="gr157" draw:text-style-name="P91" svg:width="2.352cm" svg:height="0.902cm" svg:x="11.081cm" svg:y="11.49cm"><draw:text-box><text:p text:style-name="P90"><text:span text:style-name="T45">Čvrsto se slažem</text:span></text:p></draw:text-box></draw:frame><draw:frame draw:style-name="gr158" draw:text-style-name="P91" svg:width="1.895cm" svg:height="0.902cm" svg:x="13.956cm" svg:y="11.495cm"><draw:text-box><text:p text:style-name="P90"><text:span text:style-name="T45">♪ </text:span><text:span text:style-name="T45">Ne znam ♪</text:span></text:p></draw:text-box></draw:frame></draw:g></draw:g><draw:g text:anchor-type="paragraph" draw:z-index="44" draw:name="Forme40" draw:style-name="gr32"><draw:frame draw:style-name="gr159" draw:text-style-name="P89" svg:width="4.07cm" svg:height="4.261cm" svg:x="10.841cm" svg:y="-4.547cm"><draw:image xlink:href="Pictures/10000000000001BE000001D484900F3D97E9361C.png" xlink:type="simple" xlink:show="embed" xlink:actuate="onLoad" draw:mime-type="image/png"><text:p/></draw:image></draw:frame><draw:frame draw:style-name="gr160" draw:text-style-name="P91" svg:width="8.453cm" svg:height="1.551cm" svg:x="8.735cm" svg:y="-6.974cm"><draw:text-box><text:p text:style-name="P90"><text:span text:style-name="T45">Pitanje B7.7.: Navedite u kojoj se mjeri slažete ili ne slažete sa svakom od sljedećih izjava: - u programima IVET često se ne podučavaju osnovne vještine kao što su pismenost ili digitalna pismenost (EU27) (%) </text:span></text:p></draw:text-box></draw:frame><draw:frame draw:style-name="gr161" draw:text-style-name="P97" svg:width="1.906cm" svg:height="0.902cm" svg:x="10.928cm" svg:y="-5.247cm"><draw:text-box><text:p text:style-name="P96"><text:span text:style-name="T45">♪ </text:span><text:span text:style-name="T45">Ne znam 12 ♪</text:span></text:p></draw:text-box></draw:frame><draw:frame draw:style-name="gr162" draw:text-style-name="P94" svg:width="2.336cm" svg:height="0.902cm" svg:x="9.185cm" svg:y="-4.224cm"><draw:text-box><text:p text:style-name="P93"><text:span text:style-name="T45">Uopće se ne slažem 5</text:span></text:p></draw:text-box></draw:frame><draw:frame draw:style-name="gr163" draw:text-style-name="P94" svg:width="2.057cm" svg:height="1.227cm" svg:x="9.486cm" svg:y="-0.906cm"><draw:text-box><text:p text:style-name="P93"><text:span text:style-name="T45">Želja za neslaganjem 25</text:span></text:p></draw:text-box></draw:frame><draw:frame draw:style-name="gr164" draw:text-style-name="P91" svg:width="1.719cm" svg:height="1.227cm" svg:x="14.492cm" svg:y="-1.428cm"><draw:text-box><text:p text:style-name="P90"><text:span text:style-name="T45">Želja za dogovorom 33</text:span></text:p></draw:text-box></draw:frame><draw:frame draw:style-name="gr165" draw:text-style-name="P91" svg:width="2.035cm" svg:height="0.902cm" svg:x="13.392cm" svg:y="-5.268cm"><draw:text-box><text:p text:style-name="P90"><text:span text:style-name="T45">Slažem se s 12</text:span></text:p></draw:text-box></draw:frame></draw:g>U državama članicama u kojima su stajališta ravnomjernije podijeljena to stajalište zauzima 43 % u Danskoj i Latviji, 44 % u Irskoj i Luksemburgu te 45 % u Nizozemskoj.</text:p>
        <text:p text:style-name="P51">Mjera u kojoj se ispitanici slažu da se u programima strukovnog obrazovanja i osposobljavanja često ne podučavaju osnovne vještine razlikuje se ovisno o sociodemografskim čimbenicima i čimbenicima stajališta kako slijedi. </text:p>
        <text:p text:style-name="StyleDefautDecale05Sauf1">■ Prema dobi na kraju obrazovanja ispitanici koji su završili obrazovanje u dobi od 16 do 19 godina (53 %) najvjerojatnije će se složiti da strukovno obrazovanje i osposobljavanje često ne uspijeva u poučavanju osnovnih vještina, a slijede oni koji su završili u dobi od 20 ili više godina (50 %). Ispitanici čije je obrazovanje završilo u dobi od 15 godina ili ranije najmanje će se vjerojatno složiti (44 %). </text:p>
        <text:p text:style-name="StyleDefautDecale05Sauf1">■ Ispitanici u dobi od 25 do 39 godina imaju najvišu razinu suglasnosti (53 %), a slijede oni u dobi od 40 do 54 godine (52 %). Najmanje je vjerojatno da će se složiti osobe u dobi od 15 do 24 godine i 55 godina i starije (49 %). </text:p>
        <text:p text:style-name="StyleDefautDecale05Sauf1">■ Ispitanici koji su u nekom trenutku sami sudjelovali u SOO-u imaju nešto veću vjerojatnost da će podijeliti tu zabrinutost (53 %) od onih koji to nisu učinili (48 %). </text:p>
        <text:p text:style-name="StyleDefautDecale05Sauf1">■ Oni koji vjeruju da učenici dobivaju dovoljno informacija o mogućnostima strukovnog obrazovanja i osposobljavanja vjerojatnije će reći da strukovno obrazovanje i osposobljavanje ne podučava osnovne vještine (56% naspram 45%). </text:p>
        <text:p text:style-name="StyleDefautDecale05Sauf1">■ Prema preporučenom putu, ispitanici koji bi preporučili opće srednjoškolsko obrazovanje vjerojatnije će se složiti s ovom izjavom (55 %) od onih koji bi preporučili strukovno srednjoškolsko obrazovanje (51 %). </text:p>
        <text:p text:style-name="StyleDefautDecale05Sauf1">■ Ne postoje razlike po spolu.</text:p>
        <text:p text:style-name="Standard"/>
        <text:p text:style-name="P67"/>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26">QB7.7 Recite mi u kojoj se mjeri slažete ili ne slažete sa svakom od sljedećih izjava: U programima IVET često se ne podučavaju osnovne vještine kao što su pismenost ili digitalna pismenost (%-EU)</text:p>
            </table:table-cell>
            <table:covered-table-cell/>
            <table:covered-table-cell/>
            <table:covered-table-cell/>
          </table:table-row>
          <table:table-row>
            <table:table-cell table:style-name="Tableau23.A1" office:value-type="string">
              <text:p text:style-name="Table_20_Contents"/>
            </table:table-cell>
            <table:table-cell table:style-name="Tableau23.A1" office:value-type="string">
              <text:p text:style-name="P4">Ukupno „suglasnost”</text:p>
            </table:table-cell>
            <table:table-cell table:style-name="Tableau23.A1" office:value-type="string">
              <text:p text:style-name="P4">Ukupno „nesuglasnost” </text:p>
            </table:table-cell>
            <table:table-cell table:style-name="Tableau23.A1" office:value-type="string">
              <text:p text:style-name="P4">♪ Ne znam ♪</text:p>
            </table:table-cell>
          </table:table-row>
          <table:table-row>
            <table:table-cell table:style-name="Tableau23.A1" office:value-type="string">
              <text:p text:style-name="P26">EU-27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Spol</text:p>
            </table:table-cell>
            <table:covered-table-cell/>
            <table:covered-table-cell/>
            <table:covered-table-cell/>
          </table:table-row>
          <table:table-row>
            <table:table-cell table:style-name="Tableau23.A1" office:value-type="string">
              <text:p text:style-name="P26">Čovjek </text:p>
            </table:table-cell>
            <table:table-cell table:style-name="Tableau23.B3" office:value-type="float" office:value="51">
              <text:p text:style-name="P4">51</text:p>
            </table:table-cell>
            <table:table-cell table:style-name="Tableau23.B3" office:value-type="float" office:value="38">
              <text:p text:style-name="P4">38</text:p>
            </table:table-cell>
            <table:table-cell table:style-name="Tableau23.B3" office:value-type="float" office:value="11">
              <text:p text:style-name="P4">11</text:p>
            </table:table-cell>
          </table:table-row>
          <table:table-row>
            <table:table-cell table:style-name="Tableau23.A1" office:value-type="string">
              <text:p text:style-name="P26">Žena </text:p>
            </table:table-cell>
            <table:table-cell table:style-name="Tableau23.B3" office:value-type="float" office:value="50">
              <text:p text:style-name="P4">50</text:p>
            </table:table-cell>
            <table:table-cell table:style-name="Tableau23.B3" office:value-type="float" office:value="37">
              <text:p text:style-name="P4">37</text:p>
            </table:table-cell>
            <table:table-cell table:style-name="Tableau23.B3" office:value-type="float" office:value="13">
              <text:p text:style-name="P4">13</text:p>
            </table:table-cell>
          </table:table-row>
          <table:table-row>
            <table:table-cell table:style-name="Tableau23.A4" table:number-columns-spanned="4" office:value-type="string">
              <text:p text:style-name="P34">Dob</text:p>
            </table:table-cell>
            <table:covered-table-cell/>
            <table:covered-table-cell/>
            <table:covered-table-cell/>
          </table:table-row>
          <table:table-row>
            <table:table-cell table:style-name="Tableau23.A1" office:value-type="string">
              <text:p text:style-name="P26">15-24 </text:p>
            </table:table-cell>
            <table:table-cell table:style-name="Tableau23.B3" office:value-type="float" office:value="49">
              <text:p text:style-name="P4">49</text:p>
            </table:table-cell>
            <table:table-cell table:style-name="Tableau23.B3" office:value-type="float" office:value="42">
              <text:p text:style-name="P4">42</text:p>
            </table:table-cell>
            <table:table-cell table:style-name="Tableau23.B3" office:value-type="float" office:value="9">
              <text:p text:style-name="P4">9</text:p>
            </table:table-cell>
          </table:table-row>
          <table:table-row>
            <table:table-cell table:style-name="Tableau23.A1" office:value-type="string">
              <text:p text:style-name="P26">25-39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40-54 </text:p>
            </table:table-cell>
            <table:table-cell table:style-name="Tableau23.B3" office:value-type="float" office:value="52">
              <text:p text:style-name="P4">52</text:p>
            </table:table-cell>
            <table:table-cell table:style-name="Tableau23.B3" office:value-type="float" office:value="39">
              <text:p text:style-name="P4">39</text:p>
            </table:table-cell>
            <table:table-cell table:style-name="Tableau23.B3" office:value-type="float" office:value="9">
              <text:p text:style-name="P4">9</text:p>
            </table:table-cell>
          </table:table-row>
          <table:table-row>
            <table:table-cell table:style-name="Tableau23.A1" office:value-type="string">
              <text:p text:style-name="P26">&gt;=55</text:p>
            </table:table-cell>
            <table:table-cell table:style-name="Tableau23.B3" office:value-type="float" office:value="49">
              <text:p text:style-name="P4">49</text:p>
            </table:table-cell>
            <table:table-cell table:style-name="Tableau23.B3" office:value-type="float" office:value="34">
              <text:p text:style-name="P4">34</text:p>
            </table:table-cell>
            <table:table-cell table:style-name="Tableau23.B3" office:value-type="float" office:value="17">
              <text:p text:style-name="P4">17</text:p>
            </table:table-cell>
          </table:table-row>
          <table:table-row>
            <table:table-cell table:style-name="Tableau23.A4" table:number-columns-spanned="4" office:value-type="string">
              <text:p text:style-name="P34">Obrazovanje (kraj)</text:p>
            </table:table-cell>
            <table:covered-table-cell/>
            <table:covered-table-cell/>
            <table:covered-table-cell/>
          </table:table-row>
          <table:table-row>
            <table:table-cell table:style-name="Tableau23.A1" office:value-type="string">
              <text:p text:style-name="P26">&lt;=-15</text:p>
            </table:table-cell>
            <table:table-cell table:style-name="Tableau23.B3" office:value-type="float" office:value="44">
              <text:p text:style-name="P4">44</text:p>
            </table:table-cell>
            <table:table-cell table:style-name="Tableau23.B3" office:value-type="float" office:value="31">
              <text:p text:style-name="P4">31</text:p>
            </table:table-cell>
            <table:table-cell table:style-name="Tableau23.B3" office:value-type="float" office:value="25">
              <text:p text:style-name="P4">25</text:p>
            </table:table-cell>
          </table:table-row>
          <table:table-row>
            <table:table-cell table:style-name="Tableau23.A1" office:value-type="string">
              <text:p text:style-name="P26">16-19 </text:p>
            </table:table-cell>
            <table:table-cell table:style-name="Tableau23.B3" office:value-type="float" office:value="53">
              <text:p text:style-name="P4">53</text:p>
            </table:table-cell>
            <table:table-cell table:style-name="Tableau23.B3" office:value-type="float" office:value="37">
              <text:p text:style-name="P4">37</text:p>
            </table:table-cell>
            <table:table-cell table:style-name="Tableau23.B3" office:value-type="float" office:value="10">
              <text:p text:style-name="P4">10</text:p>
            </table:table-cell>
          </table:table-row>
          <table:table-row>
            <table:table-cell table:style-name="Tableau23.A1" office:value-type="string">
              <text:p text:style-name="P26">&gt;=20</text:p>
            </table:table-cell>
            <table:table-cell table:style-name="Tableau23.B3" office:value-type="float" office:value="50">
              <text:p text:style-name="P4">50</text:p>
            </table:table-cell>
            <table:table-cell table:style-name="Tableau23.B3" office:value-type="float" office:value="39">
              <text:p text:style-name="P4">39</text:p>
            </table:table-cell>
            <table:table-cell table:style-name="Tableau23.B3" office:value-type="float" office:value="11">
              <text:p text:style-name="P4">11</text:p>
            </table:table-cell>
          </table:table-row>
          <table:table-row>
            <table:table-cell table:style-name="Tableau23.A1" office:value-type="string">
              <text:p text:style-name="P26">Još uvijek studiram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Socioprofesionalna kategorija</text:p>
            </table:table-cell>
            <table:covered-table-cell/>
            <table:covered-table-cell/>
            <table:covered-table-cell/>
          </table:table-row>
          <table:table-row>
            <table:table-cell table:style-name="Tableau23.A1" office:value-type="string">
              <text:p text:style-name="P26">Samozaposlena osoba </text:p>
            </table:table-cell>
            <table:table-cell table:style-name="Tableau23.B3" office:value-type="float" office:value="51">
              <text:p text:style-name="P4">51</text:p>
            </table:table-cell>
            <table:table-cell table:style-name="Tableau23.B3" office:value-type="float" office:value="40">
              <text:p text:style-name="P4">40</text:p>
            </table:table-cell>
            <table:table-cell table:style-name="Tableau23.B3" office:value-type="float" office:value="9">
              <text:p text:style-name="P4">9</text:p>
            </table:table-cell>
          </table:table-row>
          <table:table-row>
            <table:table-cell table:style-name="Tableau23.A1" office:value-type="string">
              <text:p text:style-name="P26">Upravitelji </text:p>
            </table:table-cell>
            <table:table-cell table:style-name="Tableau23.B3" office:value-type="float" office:value="51">
              <text:p text:style-name="P4">51</text:p>
            </table:table-cell>
            <table:table-cell table:style-name="Tableau23.B3" office:value-type="float" office:value="39">
              <text:p text:style-name="P4">39</text:p>
            </table:table-cell>
            <table:table-cell table:style-name="Tableau23.B3" office:value-type="float" office:value="10">
              <text:p text:style-name="P4">10</text:p>
            </table:table-cell>
          </table:table-row>
          <table:table-row>
            <table:table-cell table:style-name="Tableau23.A1" office:value-type="string">
              <text:p text:style-name="P26">Ostali bijeli ovratnici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Ručni radnici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Kućni ljubimci </text:p>
            </table:table-cell>
            <table:table-cell table:style-name="Tableau23.B3" office:value-type="float" office:value="48">
              <text:p text:style-name="P4">48</text:p>
            </table:table-cell>
            <table:table-cell table:style-name="Tableau23.B3" office:value-type="float" office:value="34">
              <text:p text:style-name="P4">34</text:p>
            </table:table-cell>
            <table:table-cell table:style-name="Tableau23.B3" office:value-type="float" office:value="18">
              <text:p text:style-name="P4">18</text:p>
            </table:table-cell>
          </table:table-row>
          <table:table-row>
            <table:table-cell table:style-name="Tableau23.A1" office:value-type="string">
              <text:p text:style-name="P26">Nezaposleni </text:p>
            </table:table-cell>
            <table:table-cell table:style-name="Tableau23.B3" office:value-type="float" office:value="46">
              <text:p text:style-name="P4">46</text:p>
            </table:table-cell>
            <table:table-cell table:style-name="Tableau23.B3" office:value-type="float" office:value="40">
              <text:p text:style-name="P4">40</text:p>
            </table:table-cell>
            <table:table-cell table:style-name="Tableau23.B3" office:value-type="float" office:value="14">
              <text:p text:style-name="P4">14</text:p>
            </table:table-cell>
          </table:table-row>
          <table:table-row>
            <table:table-cell table:style-name="Tableau23.A1" office:value-type="string">
              <text:p text:style-name="P26">U mirovini </text:p>
            </table:table-cell>
            <table:table-cell table:style-name="Tableau23.B3" office:value-type="float" office:value="49">
              <text:p text:style-name="P4">49</text:p>
            </table:table-cell>
            <table:table-cell table:style-name="Tableau23.B3" office:value-type="float" office:value="33">
              <text:p text:style-name="P4">33</text:p>
            </table:table-cell>
            <table:table-cell table:style-name="Tableau23.B3" office:value-type="float" office:value="18">
              <text:p text:style-name="P4">18</text:p>
            </table:table-cell>
          </table:table-row>
          <table:table-row>
            <table:table-cell table:style-name="Tableau23.A1" office:value-type="string">
              <text:p text:style-name="P26">Studenti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Subjektivna urbanizacija</text:p>
            </table:table-cell>
            <table:covered-table-cell/>
            <table:covered-table-cell/>
            <table:covered-table-cell/>
          </table:table-row>
          <table:table-row>
            <table:table-cell table:style-name="Tableau23.A1" office:value-type="string">
              <text:p text:style-name="P26">Ruralno područje ili selo </text:p>
            </table:table-cell>
            <table:table-cell table:style-name="Tableau23.B3" office:value-type="float" office:value="49">
              <text:p text:style-name="P4">49</text:p>
            </table:table-cell>
            <table:table-cell table:style-name="Tableau23.B3" office:value-type="float" office:value="38">
              <text:p text:style-name="P4">38</text:p>
            </table:table-cell>
            <table:table-cell table:style-name="Tableau23.B3" office:value-type="float" office:value="13">
              <text:p text:style-name="P4">13</text:p>
            </table:table-cell>
          </table:table-row>
          <table:table-row>
            <table:table-cell table:style-name="Tableau23.A1" office:value-type="string">
              <text:p text:style-name="P26">Gradić male ili srednje veličine </text:p>
            </table:table-cell>
            <table:table-cell table:style-name="Tableau23.B3" office:value-type="float" office:value="52">
              <text:p text:style-name="P4">52</text:p>
            </table:table-cell>
            <table:table-cell table:style-name="Tableau23.B3" office:value-type="float" office:value="37">
              <text:p text:style-name="P4">37</text:p>
            </table:table-cell>
            <table:table-cell table:style-name="Tableau23.B3" office:value-type="float" office:value="11">
              <text:p text:style-name="P4">11</text:p>
            </table:table-cell>
          </table:table-row>
          <table:table-row>
            <table:table-cell table:style-name="Tableau23.A1" office:value-type="string">
              <text:p text:style-name="P26">Veliki grad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Percepcija IVET-a u (Naša zemlja)</text:p>
            </table:table-cell>
            <table:covered-table-cell/>
            <table:covered-table-cell/>
            <table:covered-table-cell/>
          </table:table-row>
          <table:table-row>
            <table:table-cell table:style-name="Tableau23.A1" office:value-type="string">
              <text:p text:style-name="P26">Pozitivno </text:p>
            </table:table-cell>
            <table:table-cell table:style-name="Tableau23.B3" office:value-type="float" office:value="54">
              <text:p text:style-name="P4">54</text:p>
            </table:table-cell>
            <table:table-cell table:style-name="Tableau23.B3" office:value-type="float" office:value="37">
              <text:p text:style-name="P4">37</text:p>
            </table:table-cell>
            <table:table-cell table:style-name="Tableau23.B3" office:value-type="float" office:value="9">
              <text:p text:style-name="P4">9</text:p>
            </table:table-cell>
          </table:table-row>
          <table:table-row>
            <table:table-cell table:style-name="Tableau23.A1" office:value-type="string">
              <text:p text:style-name="P26">Negativan </text:p>
            </table:table-cell>
            <table:table-cell table:style-name="Tableau23.B3" office:value-type="float" office:value="48">
              <text:p text:style-name="P4">48</text:p>
            </table:table-cell>
            <table:table-cell table:style-name="Tableau23.B3" office:value-type="float" office:value="41">
              <text:p text:style-name="P4">41</text:p>
            </table:table-cell>
            <table:table-cell table:style-name="Tableau23.B3" office:value-type="float" office:value="11">
              <text:p text:style-name="P4">11</text:p>
            </table:table-cell>
          </table:table-row>
          <table:table-row>
            <table:table-cell table:style-name="Tableau23.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3.A1" office:value-type="string">
              <text:p text:style-name="P26">Da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Ne </text:p>
            </table:table-cell>
            <table:table-cell table:style-name="Tableau23.B3" office:value-type="float" office:value="48">
              <text:p text:style-name="P4">48</text:p>
            </table:table-cell>
            <table:table-cell table:style-name="Tableau23.B3" office:value-type="float" office:value="36">
              <text:p text:style-name="P4">36</text:p>
            </table:table-cell>
            <table:table-cell table:style-name="Tableau23.B3" office:value-type="float" office:value="16">
              <text:p text:style-name="P4">16</text:p>
            </table:table-cell>
          </table:table-row>
        </table:table>
        <text:p text:style-name="Standard"/>
        <text:h text:style-name="P87" text:outline-level="2"><text:bookmark-start text:name="__RefHeading___Toc215594_2930363814"/>2. Izazovi povezani sa smjernicama i rodnim stereotipima <text:bookmark-end text:name="__RefHeading___Toc215594_2930363814"/></text:h>
        <text:p text:style-name="StyleDefaut11maigre">Šest od deset građana EU-a govori o odabiru višeg sekundarnog obrazovanja te dobivaju dovoljno informacija o mogućnostima strukovnog obrazovanja i osposobljavanja</text:p>
        <text:p text:style-name="Standard">Širom Europske unije 61 % građana smatra da u njihovoj zemlji osobe koje žele odabrati više srednjoškolsko obrazovanje dobivaju dovoljno informacija o mogućnostima strukovnog obrazovanja i osposobljavanja, uključujući 12 % onih koji se slažu, a 49 % onih koji se obično slažu. Tri od deset ispitanika ne slažu se (30 %), dok 9 % ne zna<text:note text:id="ftn49" text:note-class="footnote"><text:note-citation>49</text:note-citation><text:note-body><text:p text:style-name="Footnote">QB5. Možete li mi reći u kojoj se mjeri slažete ili ne slažete sa sljedećom izjavom: U (Naša zemlja) ljudi koji žele odabrati svoje više srednjoškolsko obrazovanje dobivaju dovoljno informacija o mogućnostima strukovnog obrazovanja i osposobljavanja. </text:p></text:note-body></text:note>. </text:p>
        <text:p text:style-name="Standard">Kad je riječ o kontekstu, u anketi Cedefopa iz 2016. (EU28) postavljeno je slično, ali ne i identično pitanje, koje je bilo usmjereno na to jesu li ljudi dobili informacije u trenutku kada su donijeli svoj viši sekundarni izbor. Rezultati su relativno stabilni tijekom vremena: u tom je istraživanju 58 % ispitanika izjavilo da, 40 % da ne, a 2 % nije znalo<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Tekst pitanja razlikuje se od trenutačne ankete, u kojoj se postavljaju pitanja o informacijama dostupnima osobama koje trenutačno odabiru srednjoškolsko obrazovanje, dok se u točki iz 2016. od ispitanika tražilo da razmisle o svojem prošlom iskustvu. tromjesečje: „U vrijeme kada ste donosili odluku o svojem obrazovanju u višem sekundarnom obrazovanju, jeste li dobili informacije o strukovnom obrazovanju?”</text:p></text:note-body></text:note>. </text:p>
        <text:p text:style-name="Standard"><draw:g text:anchor-type="paragraph" draw:z-index="47" draw:name="Forme43" draw:style-name="gr1"><draw:frame draw:style-name="gr138" draw:text-style-name="P89" svg:width="16.59cm" svg:height="7.287cm" svg:x="0.069cm" svg:y="1.339cm"><draw:image xlink:href="Pictures/100000000000057800000267B404541CBF87DCA9.png" xlink:type="simple" xlink:show="embed" xlink:actuate="onLoad" draw:mime-type="image/png"><text:p/></draw:image></draw:frame><draw:frame draw:style-name="gr139" draw:text-style-name="P91" svg:width="16.692cm" svg:height="1.207cm" svg:x="-0.219cm" svg:y="0.014cm"><draw:text-box><text:p text:style-name="P90"><text:span text:style-name="T45">QB5. Možete li mi reći u kojoj se mjeri slažete ili ne slažete sa sljedećom izjavom U {Naša zemlja}. Ljudi koji će odabrati svoje više srednjoškolsko obrazovanje dobivaju dovoljno informacija o mogućnostima strukovnog obrazovanja i osposobljavanja. (%)</text:span></text:p></draw:text-box></draw:frame><draw:g draw:style-name="gr4"><draw:frame draw:style-name="gr140" draw:text-style-name="P89" svg:width="9.418cm" svg:height="0.812cm" svg:x="3.27cm" svg:y="8.731cm"><draw:image xlink:href="Pictures/100000000000010B00000017B12607B3C1954889.png" xlink:type="simple" xlink:show="embed" xlink:actuate="onLoad" draw:mime-type="image/png"><text:p/></draw:image></draw:frame><draw:frame draw:style-name="gr141" draw:text-style-name="P91" svg:width="2.89cm" svg:height="0.902cm" svg:x="3.847cm" svg:y="8.772cm"><draw:text-box><text:p text:style-name="P90"><text:span text:style-name="T45">Ukupno „suglasnost”</text:span></text:p></draw:text-box></draw:frame><draw:frame draw:style-name="gr142" draw:text-style-name="P91" svg:width="2.504cm" svg:height="0.902cm" svg:x="7.891cm" svg:y="8.772cm"><draw:text-box><text:p text:style-name="P90"><text:span text:style-name="T45">Ukupno „nesuglasnost”</text:span></text:p></draw:text-box></draw:frame><draw:frame draw:style-name="gr143" draw:text-style-name="P91" svg:width="1.976cm" svg:height="0.902cm" svg:x="12.442cm" svg:y="8.692cm"><draw:text-box><text:p text:style-name="P90"><text:span text:style-name="T45">♪ </text:span><text:span text:style-name="T45">Ne znam ♪</text:span></text:p></draw:text-box></draw:frame></draw:g></draw:g><draw:g text:anchor-type="paragraph" draw:z-index="46" draw:name="Forme42" draw:style-name="gr1"><draw:frame draw:style-name="gr144" draw:text-style-name="P89" svg:width="5.153cm" svg:height="5.414cm" svg:x="10.49cm" svg:y="-5.773cm"><draw:image xlink:href="Pictures/10000000000002010000021B0E2CAE37FBCB1F7C.png" xlink:type="simple" xlink:show="embed" xlink:actuate="onLoad" draw:mime-type="image/png"><text:p/></draw:image></draw:frame><draw:frame draw:style-name="gr145" draw:text-style-name="P91" svg:width="8.411cm" svg:height="1.876cm" svg:x="9cm" svg:y="-8.001cm"><draw:text-box><text:p text:style-name="P90"><text:span text:style-name="T45">QB5: Možete li mi reći u kojoj se mjeri slažete ili ne slažete sa sljedećom izjavom: U (Naša zemlja) ljudi koji žele odabrati svoje više srednjoškolsko obrazovanje dobivaju dovoljno informacija o mogućnostima strukovnog obrazovanja i osposobljavanja. (EU27) (%) </text:span></text:p></draw:text-box></draw:frame><draw:frame draw:style-name="gr146" draw:text-style-name="P97" svg:width="2.804cm" svg:height="0.578cm" svg:x="11.145cm" svg:y="-6.445cm"><draw:text-box><text:p text:style-name="P96"><text:span text:style-name="T45">Ne znam 9</text:span></text:p></draw:text-box></draw:frame><draw:frame draw:style-name="gr147" draw:text-style-name="P94" svg:width="1.641cm" svg:height="1.227cm" svg:x="9.795cm" svg:y="-5.731cm"><draw:text-box><text:p text:style-name="P93"><text:span text:style-name="T45">Ne slažem se sa 6</text:span></text:p></draw:text-box></draw:frame><draw:frame draw:style-name="gr148" draw:text-style-name="P94" svg:width="1.71cm" svg:height="1.227cm" svg:x="8.834cm" svg:y="-3.635cm"><draw:text-box><text:p text:style-name="P93"><text:span text:style-name="T45">Želja za neslaganjem 24</text:span></text:p></draw:text-box></draw:frame><draw:frame draw:style-name="gr149" draw:text-style-name="P91" svg:width="1.592cm" svg:height="1.227cm" svg:x="15.032cm" svg:y="-1.466cm"><draw:text-box><text:p text:style-name="P90"><text:span text:style-name="T45">Želja za prihvaćanjem 49</text:span></text:p></draw:text-box></draw:frame><draw:frame draw:style-name="gr150" draw:text-style-name="P91" svg:width="1.893cm" svg:height="0.902cm" svg:x="14.016cm" svg:y="-6.413cm"><draw:text-box><text:p text:style-name="P90"><text:span text:style-name="T45">Slažem se s 12</text:span></text:p></draw:text-box></draw:frame></draw:g>U trenutačnoj anketi stajališta se razlikuju među državama članicama. Najviša razina dogovora zabilježena je u Austriji (80 %), Slovačkoj (79 %) te Češkoj i Poljskoj (76 %). Najniže razine zabilježene su u Francuskoj (48 %), Danskoj (49 %) i Španjolskoj (50 %). Znatan udio ispitanika odgovorio je „ne znam”, a najviše stope zabilježene su u Švedskoj (18 %), Portugalu (17 %) i Luksemburgu (15 %). </text:p>
        <text:p text:style-name="P51">Mjera u kojoj se ispitanici slažu da ljudi dobivaju dovoljno informacija o mogućnostima strukovnog obrazovanja i osposobljavanja razlikuje se ovisno o sociodemografskim čimbenicima i čimbenicima stajališta kako slijedi. </text:p>
        <text:p text:style-name="StyleDefautDecale05Sauf1">■ Ispitanici koji vide strukovno obrazovanje i osposobljavanje u pozitivnom svjetlu u svojoj zemlji mnogo je vjerojatnije da će se složiti da postoji dovoljno informacija o tim mogućnostima (74 %), u usporedbi s 36 % onih koji navode da strukovno obrazovanje i osposobljavanje ima negativnu sliku. </text:p>
        <text:p text:style-name="StyleDefautDecale05Sauf1">■ Slično tome, ispitanici s povoljnim stajalištima o kvaliteti i mogućnostima strukovnog obrazovanja i osposobljavanja općenito su skloniji vjerovati da je dostupno dovoljno informacija. To vrijedi za one koji: smatra da strukovno obrazovanje i osposobljavanje nudi visokokvalitetno učenje (69 % u odnosu na 44 %); kažu da su nastavnici u strukovnom obrazovanju i osposobljavanju kompetentni (67 % u odnosu na 43 %); slažu se da strukovno obrazovanje i osposobljavanje omogućuje pristup modernoj infrastrukturi (67 % u odnosu na 45 %) i da se u strukovnom obrazovanju i osposobljavanju podučavaju tehničke vještine (65 % u odnosu na 43 %); smatra da strukovno obrazovanje i osposobljavanje nudi mogućnosti za studiranje u inozemstvu (69 % u odnosu na 52 %) i put prema sveučilišnom studiju (67 % u odnosu na 54 %). Primjenjuje se i na one koji ne osjećaju nedostatak transverzalnih vještina (67 % u odnosu na 61 %) ili osnovnih vještina (68 % u odnosu na 59 %). </text:p>
        <text:p text:style-name="StyleDefautDecale05Sauf1">■ Postoje neke značajne razlike prema društveno-stručnoj kategoriji: 65 % ostalih radnika smatra da osobe koje žele odabrati više sekundarno obrazovanje dobivaju dovoljno informacija o mogućnostima strukovnog obrazovanja i osposobljavanja, u usporedbi s 50 % među nezaposlenim ispitanicima. </text:p>
        <text:p text:style-name="StyleDefautDecale05Sauf1">■ Ispitanici koji su završili obrazovanje u dobi od 16 do 19 godina najvjerojatnije će se složiti (63 %). Najmanje je vjerojatno da će to učiniti osobe čije je obrazovanje završilo kad su imale 15 godina ili mlađe (58 %). </text:p>
        <text:p text:style-name="StyleDefautDecale05Sauf1">■ Ne postoje razlike po spolu ili dobi. </text:p>
        <text:p text:style-name="Standard"/>
        <text:p text:style-name="P67"/>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26">QB5 Možete li mi reći u kojoj se mjeri slažete ili ne slažete sa sljedećom izjavom: U (Naša zemlja) ljudi koji žele odabrati svoje više srednjoškolsko obrazovanje dobivaju dovoljno informacija o mogućnostima strukovnog obrazovanja i osposobljavanja. (% – EU)</text:p>
            </table:table-cell>
            <table:covered-table-cell/>
            <table:covered-table-cell/>
            <table:covered-table-cell/>
          </table:table-row>
          <table:table-row>
            <table:table-cell table:style-name="Tableau24.A1" office:value-type="string">
              <text:p text:style-name="Table_20_Contents"/>
            </table:table-cell>
            <table:table-cell table:style-name="Tableau24.A1" office:value-type="string">
              <text:p text:style-name="P4">Ukupno „suglasnost”</text:p>
            </table:table-cell>
            <table:table-cell table:style-name="Tableau24.A1" office:value-type="string">
              <text:p text:style-name="P4">Ukupno „nesuglasnost” </text:p>
            </table:table-cell>
            <table:table-cell table:style-name="Tableau24.A1" office:value-type="string">
              <text:p text:style-name="P4">♪ Ne znam ♪</text:p>
            </table:table-cell>
          </table:table-row>
          <table:table-row>
            <table:table-cell table:style-name="Tableau24.A1" office:value-type="string">
              <text:p text:style-name="P26">EU-27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4" table:number-columns-spanned="4" office:value-type="string">
              <text:p text:style-name="P34">Spol</text:p>
            </table:table-cell>
            <table:covered-table-cell/>
            <table:covered-table-cell/>
            <table:covered-table-cell/>
          </table:table-row>
          <table:table-row>
            <table:table-cell table:style-name="Tableau24.A1" office:value-type="string">
              <text:p text:style-name="P26">Čovjek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1" office:value-type="string">
              <text:p text:style-name="P26">Žena </text:p>
            </table:table-cell>
            <table:table-cell table:style-name="Tableau24.B3" office:value-type="float" office:value="61">
              <text:p text:style-name="P4">61</text:p>
            </table:table-cell>
            <table:table-cell table:style-name="Tableau24.B3" office:value-type="float" office:value="31">
              <text:p text:style-name="P4">31</text:p>
            </table:table-cell>
            <table:table-cell table:style-name="Tableau24.B3" office:value-type="float" office:value="8">
              <text:p text:style-name="P4">8</text:p>
            </table:table-cell>
          </table:table-row>
          <table:table-row>
            <table:table-cell table:style-name="Tableau24.A4" table:number-columns-spanned="4" office:value-type="string">
              <text:p text:style-name="P34">Dob</text:p>
            </table:table-cell>
            <table:covered-table-cell/>
            <table:covered-table-cell/>
            <table:covered-table-cell/>
          </table:table-row>
          <table:table-row>
            <table:table-cell table:style-name="Tableau24.A1" office:value-type="string">
              <text:p text:style-name="P26">15-24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1" office:value-type="string">
              <text:p text:style-name="P26">25-39 </text:p>
            </table:table-cell>
            <table:table-cell table:style-name="Tableau24.B3" office:value-type="float" office:value="61">
              <text:p text:style-name="P4">61</text:p>
            </table:table-cell>
            <table:table-cell table:style-name="Tableau24.B3" office:value-type="float" office:value="34">
              <text:p text:style-name="P4">34</text:p>
            </table:table-cell>
            <table:table-cell table:style-name="Tableau24.B3" office:value-type="float" office:value="5">
              <text:p text:style-name="P4">5</text:p>
            </table:table-cell>
          </table:table-row>
          <table:table-row>
            <table:table-cell table:style-name="Tableau24.A1" office:value-type="string">
              <text:p text:style-name="P26">40-54 </text:p>
            </table:table-cell>
            <table:table-cell table:style-name="Tableau24.B3" office:value-type="float" office:value="62">
              <text:p text:style-name="P4">62</text:p>
            </table:table-cell>
            <table:table-cell table:style-name="Tableau24.B3" office:value-type="float" office:value="30">
              <text:p text:style-name="P4">30</text:p>
            </table:table-cell>
            <table:table-cell table:style-name="Tableau24.B3" office:value-type="float" office:value="8">
              <text:p text:style-name="P4">8</text:p>
            </table:table-cell>
          </table:table-row>
          <table:table-row>
            <table:table-cell table:style-name="Tableau24.A1" office:value-type="string">
              <text:p text:style-name="P26">&gt;=55</text:p>
            </table:table-cell>
            <table:table-cell table:style-name="Tableau24.B3" office:value-type="float" office:value="61">
              <text:p text:style-name="P4">61</text:p>
            </table:table-cell>
            <table:table-cell table:style-name="Tableau24.B3" office:value-type="float" office:value="26">
              <text:p text:style-name="P4">26</text:p>
            </table:table-cell>
            <table:table-cell table:style-name="Tableau24.B3" office:value-type="float" office:value="13">
              <text:p text:style-name="P4">13</text:p>
            </table:table-cell>
          </table:table-row>
          <table:table-row>
            <table:table-cell table:style-name="Tableau24.A4" table:number-columns-spanned="4" office:value-type="string">
              <text:p text:style-name="P34">Obrazovanje (kraj)</text:p>
            </table:table-cell>
            <table:covered-table-cell/>
            <table:covered-table-cell/>
            <table:covered-table-cell/>
          </table:table-row>
          <table:table-row>
            <table:table-cell table:style-name="Tableau24.A1" office:value-type="string">
              <text:p text:style-name="P26">&lt;=-15</text:p>
            </table:table-cell>
            <table:table-cell table:style-name="Tableau24.B3" office:value-type="float" office:value="58">
              <text:p text:style-name="P4">58</text:p>
            </table:table-cell>
            <table:table-cell table:style-name="Tableau24.B3" office:value-type="float" office:value="25">
              <text:p text:style-name="P4">25</text:p>
            </table:table-cell>
            <table:table-cell table:style-name="Tableau24.B3" office:value-type="float" office:value="17">
              <text:p text:style-name="P4">17</text:p>
            </table:table-cell>
          </table:table-row>
          <table:table-row>
            <table:table-cell table:style-name="Tableau24.A1" office:value-type="string">
              <text:p text:style-name="P26">16-19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1" office:value-type="string">
              <text:p text:style-name="P26">&gt;=20</text:p>
            </table:table-cell>
            <table:table-cell table:style-name="Tableau24.B3" office:value-type="float" office:value="61">
              <text:p text:style-name="P4">61</text:p>
            </table:table-cell>
            <table:table-cell table:style-name="Tableau24.B3" office:value-type="float" office:value="32">
              <text:p text:style-name="P4">32</text:p>
            </table:table-cell>
            <table:table-cell table:style-name="Tableau24.B3" office:value-type="float" office:value="7">
              <text:p text:style-name="P4">7</text:p>
            </table:table-cell>
          </table:table-row>
          <table:table-row>
            <table:table-cell table:style-name="Tableau24.A1" office:value-type="string">
              <text:p text:style-name="P26">Još uvijek studiram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4" table:number-columns-spanned="4" office:value-type="string">
              <text:p text:style-name="P34">Socioprofesionalna kategorija</text:p>
            </table:table-cell>
            <table:covered-table-cell/>
            <table:covered-table-cell/>
            <table:covered-table-cell/>
          </table:table-row>
          <table:table-row>
            <table:table-cell table:style-name="Tableau24.A1" office:value-type="string">
              <text:p text:style-name="P26">Samozaposlena osoba </text:p>
            </table:table-cell>
            <table:table-cell table:style-name="Tableau24.B3" office:value-type="float" office:value="58">
              <text:p text:style-name="P4">58</text:p>
            </table:table-cell>
            <table:table-cell table:style-name="Tableau24.B3" office:value-type="float" office:value="34">
              <text:p text:style-name="P4">34</text:p>
            </table:table-cell>
            <table:table-cell table:style-name="Tableau24.B3" office:value-type="float" office:value="8">
              <text:p text:style-name="P4">8</text:p>
            </table:table-cell>
          </table:table-row>
          <table:table-row>
            <table:table-cell table:style-name="Tableau24.A1" office:value-type="string">
              <text:p text:style-name="P26">Upravitelji </text:p>
            </table:table-cell>
            <table:table-cell table:style-name="Tableau24.B3" office:value-type="float" office:value="62">
              <text:p text:style-name="P4">62</text:p>
            </table:table-cell>
            <table:table-cell table:style-name="Tableau24.B3" office:value-type="float" office:value="31">
              <text:p text:style-name="P4">31</text:p>
            </table:table-cell>
            <table:table-cell table:style-name="Tableau24.B3" office:value-type="float" office:value="7">
              <text:p text:style-name="P4">7</text:p>
            </table:table-cell>
          </table:table-row>
          <table:table-row>
            <table:table-cell table:style-name="Tableau24.A1" office:value-type="string">
              <text:p text:style-name="P26">Ostali bijeli ovratnici </text:p>
            </table:table-cell>
            <table:table-cell table:style-name="Tableau24.B3" office:value-type="float" office:value="65">
              <text:p text:style-name="P4">65</text:p>
            </table:table-cell>
            <table:table-cell table:style-name="Tableau24.B3" office:value-type="float" office:value="29">
              <text:p text:style-name="P4">29</text:p>
            </table:table-cell>
            <table:table-cell table:style-name="Tableau24.B3" office:value-type="float" office:value="6">
              <text:p text:style-name="P4">6</text:p>
            </table:table-cell>
          </table:table-row>
          <table:table-row>
            <table:table-cell table:style-name="Tableau24.A1" office:value-type="string">
              <text:p text:style-name="P26">Ručni radnici </text:p>
            </table:table-cell>
            <table:table-cell table:style-name="Tableau24.B3" office:value-type="float" office:value="63">
              <text:p text:style-name="P4">63</text:p>
            </table:table-cell>
            <table:table-cell table:style-name="Tableau24.B3" office:value-type="float" office:value="30">
              <text:p text:style-name="P4">30</text:p>
            </table:table-cell>
            <table:table-cell table:style-name="Tableau24.B3" office:value-type="float" office:value="7">
              <text:p text:style-name="P4">7</text:p>
            </table:table-cell>
          </table:table-row>
          <table:table-row>
            <table:table-cell table:style-name="Tableau24.A1" office:value-type="string">
              <text:p text:style-name="P26">Kućni ljubimci </text:p>
            </table:table-cell>
            <table:table-cell table:style-name="Tableau24.B3" office:value-type="float" office:value="58">
              <text:p text:style-name="P4">58</text:p>
            </table:table-cell>
            <table:table-cell table:style-name="Tableau24.B3" office:value-type="float" office:value="33">
              <text:p text:style-name="P4">33</text:p>
            </table:table-cell>
            <table:table-cell table:style-name="Tableau24.B3" office:value-type="float" office:value="9">
              <text:p text:style-name="P4">9</text:p>
            </table:table-cell>
          </table:table-row>
          <table:table-row>
            <table:table-cell table:style-name="Tableau24.A1" office:value-type="string">
              <text:p text:style-name="P26">Nezaposleni </text:p>
            </table:table-cell>
            <table:table-cell table:style-name="Tableau24.B3" office:value-type="float" office:value="50">
              <text:p text:style-name="P4">50</text:p>
            </table:table-cell>
            <table:table-cell table:style-name="Tableau24.B3" office:value-type="float" office:value="40">
              <text:p text:style-name="P4">40</text:p>
            </table:table-cell>
            <table:table-cell table:style-name="Tableau24.B3" office:value-type="float" office:value="10">
              <text:p text:style-name="P4">10</text:p>
            </table:table-cell>
          </table:table-row>
          <table:table-row>
            <table:table-cell table:style-name="Tableau24.A1" office:value-type="string">
              <text:p text:style-name="P26">U mirovini </text:p>
            </table:table-cell>
            <table:table-cell table:style-name="Tableau24.B3" office:value-type="float" office:value="61">
              <text:p text:style-name="P4">61</text:p>
            </table:table-cell>
            <table:table-cell table:style-name="Tableau24.B3" office:value-type="float" office:value="25">
              <text:p text:style-name="P4">25</text:p>
            </table:table-cell>
            <table:table-cell table:style-name="Tableau24.B3" office:value-type="float" office:value="14">
              <text:p text:style-name="P4">14</text:p>
            </table:table-cell>
          </table:table-row>
          <table:table-row>
            <table:table-cell table:style-name="Tableau24.A1" office:value-type="string">
              <text:p text:style-name="P26">Studenti </text:p>
            </table:table-cell>
            <table:table-cell table:style-name="Tableau24.B3" office:value-type="float" office:value="60">
              <text:p text:style-name="P4">60</text:p>
            </table:table-cell>
            <table:table-cell table:style-name="Tableau24.B3" office:value-type="float" office:value="38">
              <text:p text:style-name="P4">38</text:p>
            </table:table-cell>
            <table:table-cell table:style-name="Tableau24.B3" office:value-type="float" office:value="2">
              <text:p text:style-name="P4">2</text:p>
            </table:table-cell>
          </table:table-row>
          <table:table-row>
            <table:table-cell table:style-name="Tableau24.A4" table:number-columns-spanned="4" office:value-type="string">
              <text:p text:style-name="P34">Subjektivna urbanizacija</text:p>
            </table:table-cell>
            <table:covered-table-cell/>
            <table:covered-table-cell/>
            <table:covered-table-cell/>
          </table:table-row>
          <table:table-row>
            <table:table-cell table:style-name="Tableau24.A1" office:value-type="string">
              <text:p text:style-name="P26">Ruralno područje ili selo </text:p>
            </table:table-cell>
            <table:table-cell table:style-name="Tableau24.B3" office:value-type="float" office:value="61">
              <text:p text:style-name="P4">61</text:p>
            </table:table-cell>
            <table:table-cell table:style-name="Tableau24.B3" office:value-type="float" office:value="29">
              <text:p text:style-name="P4">29</text:p>
            </table:table-cell>
            <table:table-cell table:style-name="Tableau24.B3" office:value-type="float" office:value="10">
              <text:p text:style-name="P4">10</text:p>
            </table:table-cell>
          </table:table-row>
          <table:table-row>
            <table:table-cell table:style-name="Tableau24.A1" office:value-type="string">
              <text:p text:style-name="P26">Gradić male ili srednje veličine </text:p>
            </table:table-cell>
            <table:table-cell table:style-name="Tableau24.B3" office:value-type="float" office:value="60">
              <text:p text:style-name="P4">60</text:p>
            </table:table-cell>
            <table:table-cell table:style-name="Tableau24.B3" office:value-type="float" office:value="32">
              <text:p text:style-name="P4">32</text:p>
            </table:table-cell>
            <table:table-cell table:style-name="Tableau24.B3" office:value-type="float" office:value="8">
              <text:p text:style-name="P4">8</text:p>
            </table:table-cell>
          </table:table-row>
          <table:table-row>
            <table:table-cell table:style-name="Tableau24.A1" office:value-type="string">
              <text:p text:style-name="P26">Veliki grad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4" table:number-columns-spanned="4" office:value-type="string">
              <text:p text:style-name="P34">Percepcija IVET-a u (Naša zemlja)</text:p>
            </table:table-cell>
            <table:covered-table-cell/>
            <table:covered-table-cell/>
            <table:covered-table-cell/>
          </table:table-row>
          <table:table-row>
            <table:table-cell table:style-name="Tableau24.A1" office:value-type="string">
              <text:p text:style-name="P26">Pozitivno </text:p>
            </table:table-cell>
            <table:table-cell table:style-name="Tableau24.B3" office:value-type="float" office:value="74">
              <text:p text:style-name="P4">74</text:p>
            </table:table-cell>
            <table:table-cell table:style-name="Tableau24.B3" office:value-type="float" office:value="19">
              <text:p text:style-name="P4">19</text:p>
            </table:table-cell>
            <table:table-cell table:style-name="Tableau24.B3" office:value-type="float" office:value="7">
              <text:p text:style-name="P4">7</text:p>
            </table:table-cell>
          </table:table-row>
          <table:table-row>
            <table:table-cell table:style-name="Tableau24.A1" office:value-type="string">
              <text:p text:style-name="P26">Negativan </text:p>
            </table:table-cell>
            <table:table-cell table:style-name="Tableau24.B3" office:value-type="float" office:value="36">
              <text:p text:style-name="P4">36</text:p>
            </table:table-cell>
            <table:table-cell table:style-name="Tableau24.B3" office:value-type="float" office:value="57">
              <text:p text:style-name="P4">57</text:p>
            </table:table-cell>
            <table:table-cell table:style-name="Tableau24.B3" office:value-type="float" office:value="7">
              <text:p text:style-name="P4">7</text:p>
            </table:table-cell>
          </table:table-row>
          <table:table-row>
            <table:table-cell table:style-name="Tableau24.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4.A1" office:value-type="string">
              <text:p text:style-name="P26">Da </text:p>
            </table:table-cell>
            <table:table-cell table:style-name="Tableau24.B3" office:value-type="float" office:value="65">
              <text:p text:style-name="P4">65</text:p>
            </table:table-cell>
            <table:table-cell table:style-name="Tableau24.B3" office:value-type="float" office:value="28">
              <text:p text:style-name="P4">28</text:p>
            </table:table-cell>
            <table:table-cell table:style-name="Tableau24.B3" office:value-type="float" office:value="7">
              <text:p text:style-name="P4">7</text:p>
            </table:table-cell>
          </table:table-row>
          <table:table-row>
            <table:table-cell table:style-name="Tableau24.A1" office:value-type="string">
              <text:p text:style-name="P26">Ne </text:p>
            </table:table-cell>
            <table:table-cell table:style-name="Tableau24.B3" office:value-type="float" office:value="58">
              <text:p text:style-name="P4">58</text:p>
            </table:table-cell>
            <table:table-cell table:style-name="Tableau24.B3" office:value-type="float" office:value="32">
              <text:p text:style-name="P4">32</text:p>
            </table:table-cell>
            <table:table-cell table:style-name="Tableau24.B3" office:value-type="float" office:value="10">
              <text:p text:style-name="P4">10</text:p>
            </table:table-cell>
          </table:table-row>
        </table:table>
        <text:p text:style-name="Standard"/>
        <text:p text:style-name="P52">Oko sedam od deset građana EU-a izjavilo je da žene koje zanimaju područja povezana sa STEM-om<text:note text:id="ftn51" text:note-class="footnote"><text:note-citation>51</text:note-citation><text:note-body><text:p text:style-name="Footnote">Znanost, tehnologija, inženjerstvo i matematika </text:p></text:note-body></text:note> u strukovnom obrazovanju i osposobljavanju mogu dobiti manje poticaja od muškaraca. </text:p>
        <text:p text:style-name="Standard">Širom Europske unije 69 % građana EU-a izjavilo je da žene koje su zainteresirane za područja povezana sa STEM-om u strukovnom obrazovanju i osposobljavanju mogu dobiti manje poticaja od muškaraca koji su zainteresirani za područja povezana sa STEM-om, uključujući 19 % koji se snažno slažu i 50 % koji se obično slažu.<text:note text:id="ftn52" text:note-class="footnote"><text:note-citation>52</text:note-citation><text:note-body><text:p text:style-name="Footnote">QB10.2. Navedite u kojoj se mjeri slažete ili ne slažete sa svakom od sljedećih izjava: Žene zainteresirane za područja povezana sa STEM-om u strukovnom obrazovanju i osposobljavanju mogu dobiti manje poticaja od muškaraca zainteresiranih za područja povezana sa STEM-om. </text:p></text:note-body></text:note> Svaki četvrti ne slaže se (25%), dok 6% ne zna. </text:p>
        <text:p text:style-name="Standard">Stajališta se razlikuju među državama članicama. Najviša razina dogovora zabilježena je u Mađarskoj i Poljskoj (81 %) te Hrvatskoj (78 %). Najniže razine zabilježene su u Latviji (49 %), Španjolskoj (54 %) i Grčkoj (60 %). </text:p>
        <text:p text:style-name="Standard">U 25 država članica najmanje šest od deset ispitanika izjavilo je da žene koje su zainteresirane za područja povezana sa STEM-om u strukovnom obrazovanju i osposobljavanju mogu dobiti manje poticaja od muškaraca koji su zainteresirani za područja povezana sa STEM-om. </text:p>
        <text:p text:style-name="Standard"><draw:g text:anchor-type="paragraph" draw:z-index="49" draw:name="Forme45" draw:style-name="gr1"><draw:frame draw:style-name="gr123" draw:text-style-name="P89" svg:width="16.705cm" svg:height="7.61cm" svg:x="0.203cm" svg:y="2.224cm"><draw:image xlink:href="Pictures/100000000000055E0000027247963A8C2E5EBB21.png" xlink:type="simple" xlink:show="embed" xlink:actuate="onLoad" draw:mime-type="image/png"><text:p/></draw:image></draw:frame><draw:frame draw:style-name="gr124" draw:text-style-name="P91" svg:width="16.846cm" svg:height="1.227cm" svg:x="0cm" svg:y="0.896cm"><draw:text-box><text:p text:style-name="P90"><text:span text:style-name="T45">QB10.2. Navedite u kojoj se mjeri slažete ili ne slažete sa svakom od sljedećih izjava: Žene zainteresirane za područja povezana sa STEM-om u strukovnom obrazovanju i osposobljavanju mogu dobiti manje poticaja od muškaraca zainteresiranih za područja povezana sa STEM-om. (%) </text:span></text:p></draw:text-box></draw:frame><draw:g draw:style-name="gr4"><draw:frame draw:style-name="gr125" draw:text-style-name="P89" svg:width="14.098cm" svg:height="0.959cm" svg:x="0.704cm" svg:y="10.019cm"><draw:image xlink:href="Pictures/100000000000022300000022902E68B765C34830.png" xlink:type="simple" xlink:show="embed" xlink:actuate="onLoad" draw:mime-type="image/png"><text:p/></draw:image></draw:frame><draw:frame draw:style-name="gr126" draw:text-style-name="P91" svg:width="2.924cm" svg:height="0.648cm" svg:x="1.164cm" svg:y="10.193cm"><draw:text-box><text:p text:style-name="P95"><text:span text:style-name="T45">Čvrsto se slažem</text:span></text:p></draw:text-box></draw:frame><draw:frame draw:style-name="gr127" draw:text-style-name="P91" svg:width="2.946cm" svg:height="1.004cm" svg:x="4.172cm" svg:y="10.171cm"><draw:text-box><text:p text:style-name="P95"><text:span text:style-name="T45">Želi se složiti</text:span></text:p></draw:text-box></draw:frame><draw:frame draw:style-name="gr128" draw:text-style-name="P91" svg:width="3.28cm" svg:height="0.646cm" svg:x="7.355cm" svg:y="10.215cm"><draw:text-box><text:p text:style-name="P95"><text:span text:style-name="T45">Želja za neslaganjem</text:span></text:p></draw:text-box></draw:frame><draw:frame draw:style-name="gr129" draw:text-style-name="P91" svg:width="3.484cm" svg:height="0.646cm" svg:x="10.984cm" svg:y="10.172cm"><draw:text-box><text:p text:style-name="P95"><text:span text:style-name="T45">Snažno se ne slažem</text:span></text:p></draw:text-box></draw:frame><draw:frame draw:style-name="gr130" draw:text-style-name="P91" svg:width="2.518cm" svg:height="0.687cm" svg:x="14.706cm" svg:y="10.172cm"><draw:text-box><text:p text:style-name="P95"><text:span text:style-name="T45">Ne znam</text:span></text:p></draw:text-box></draw:frame></draw:g></draw:g><draw:g text:anchor-type="paragraph" draw:z-index="48" draw:name="Forme44" draw:style-name="gr32"><draw:frame draw:style-name="gr131" draw:text-style-name="P89" svg:width="4.797cm" svg:height="5.176cm" svg:x="11.514cm" svg:y="-5.24cm"><draw:image xlink:href="Pictures/10000000000001D4000001F99249521F5455BD69.png" xlink:type="simple" xlink:show="embed" xlink:actuate="onLoad" draw:mime-type="image/png"><text:p/></draw:image></draw:frame><draw:frame draw:style-name="gr132" draw:text-style-name="P91" svg:width="7.585cm" svg:height="2.2cm" svg:x="9.228cm" svg:y="-8.165cm"><draw:text-box><text:p text:style-name="P90"><text:span text:style-name="T45">QB10.2: Navedite u kojoj se mjeri slažete ili ne slažete sa svakom od sljedećih izjava: Žene zainteresirane za područja povezana sa STEM-om u IVET-u mogu dobiti manje ohrabrenja od obitelji i škola nego muškarci zainteresirani za područja povezana sa STEM-om {EU27) (%} </text:span></text:p></draw:text-box></draw:frame><draw:frame draw:style-name="gr133" draw:text-style-name="P97" svg:width="1.976cm" svg:height="0.902cm" svg:x="12.22cm" svg:y="-6.013cm"><draw:text-box><text:p text:style-name="P96"><text:span text:style-name="T45">♪ </text:span><text:span text:style-name="T45">Ne znam 6 ♪</text:span></text:p></draw:text-box></draw:frame><draw:frame draw:style-name="gr134" draw:text-style-name="P94" svg:width="2.788cm" svg:height="0.902cm" svg:x="10.042cm" svg:y="-5.246cm"><draw:text-box><text:p text:style-name="P93"><text:span text:style-name="T45">Uopće se ne slažem 5</text:span></text:p></draw:text-box></draw:frame><draw:frame draw:style-name="gr135" draw:text-style-name="P94" svg:width="2.553cm" svg:height="0.902cm" svg:x="8.835cm" svg:y="-3.182cm"><draw:text-box><text:p text:style-name="P93"><text:span text:style-name="T45">Želja za neslaganjem 20</text:span></text:p></draw:text-box></draw:frame><draw:frame draw:style-name="gr136" draw:text-style-name="P91" svg:width="2.696cm" svg:height="0.578cm" svg:x="13.897cm" svg:y="-0.06cm"><draw:text-box><text:p text:style-name="P90"><text:span text:style-name="T45">Slažem se s 50</text:span></text:p></draw:text-box></draw:frame><draw:frame draw:style-name="gr137" draw:text-style-name="P91" svg:width="1.777cm" svg:height="0.902cm" svg:x="14.806cm" svg:y="-5.563cm"><draw:text-box><text:p text:style-name="P90"><text:span text:style-name="T45">Slažem se sa 19 </text:span></text:p></draw:text-box></draw:frame></draw:g></text:p>
        <text:p text:style-name="P51">Mjera u kojoj se ispitanici slažu da žene zainteresirane za područja povezana sa STEM-om mogu dobiti manje poticaja od muškaraca razlikuje se ovisno o sociodemografskim čimbenicima, kako slijedi. </text:p>
        <text:p text:style-name="StyleDefautDecale05Sauf1">■ Do dobi na kraju obrazovanja ispitanici koji još studiraju najvjerojatnije će vjerovati da žene koje su zainteresirane za područja strukovnog obrazovanja i osposobljavanja povezana sa STEM-om dobivaju manje poticaja od muškaraca (73 %), dok se 71 % osoba koje su završile obrazovanje u dobi od 20 godina nadalje i 69 % osoba koje su završile obrazovanje u dobi od 16 do 19 godina slaže. Ta se brojka smanjuje na 63 % za ispitanike koji su završili obrazovanje u dobi od 15 godina ili mlađe. </text:p>
        <text:p text:style-name="StyleDefautDecale05Sauf1">■ Postoje određene razlike po društveno-profesionalnim kategorijama, pri čemu 74 % samozaposlenih ispitanika i 72 % studenata dijeli to mišljenje, u usporedbi sa 66 % osoba koje žive u kućanstvu. </text:p>
        <text:p text:style-name="StyleDefautDecale05Sauf1">■ Prema dobi to stajalište iznosi 72 % među ispitanicima u dobi od 15 do 24 godine, u usporedbi sa 68 % među ispitanicima u dobi od 55 godina i starijima. </text:p>
        <text:p text:style-name="StyleDefautDecale05Sauf1">■ Ne postoje razlike po spolu. </text:p>
        <text:p text:style-name="Standard"/>
        <text:p text:style-name="P67"/>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26">QB10.2 Recite mi u kojoj se mjeri slažete ili ne slažete sa svakom od sljedećih izjava: Žene zainteresirane za područja povezana sa STEM-om u IVET-u mogu biti manje ohrabrene od obitelji i škola nego muškarci zainteresirani za područja povezana sa STEM-om (%-EU)</text:p>
            </table:table-cell>
            <table:covered-table-cell/>
            <table:covered-table-cell/>
            <table:covered-table-cell/>
          </table:table-row>
          <table:table-row>
            <table:table-cell table:style-name="Tableau25.A1" office:value-type="string">
              <text:p text:style-name="Table_20_Contents"/>
            </table:table-cell>
            <table:table-cell table:style-name="Tableau25.A1" office:value-type="string">
              <text:p text:style-name="P4">Ukupno „suglasnost”</text:p>
            </table:table-cell>
            <table:table-cell table:style-name="Tableau25.A1" office:value-type="string">
              <text:p text:style-name="P4">Ukupno „nesuglasnost” </text:p>
            </table:table-cell>
            <table:table-cell table:style-name="Tableau25.A1" office:value-type="string">
              <text:p text:style-name="P4">♪ Ne znam ♪</text:p>
            </table:table-cell>
          </table:table-row>
          <table:table-row>
            <table:table-cell table:style-name="Tableau25.A1" office:value-type="string">
              <text:p text:style-name="P26">EU-27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Spol</text:p>
            </table:table-cell>
            <table:covered-table-cell/>
            <table:covered-table-cell/>
            <table:covered-table-cell/>
          </table:table-row>
          <table:table-row>
            <table:table-cell table:style-name="Tableau25.A1" office:value-type="string">
              <text:p text:style-name="P26">Čovjek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1" office:value-type="string">
              <text:p text:style-name="P26">Žena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Dob</text:p>
            </table:table-cell>
            <table:covered-table-cell/>
            <table:covered-table-cell/>
            <table:covered-table-cell/>
          </table:table-row>
          <table:table-row>
            <table:table-cell table:style-name="Tableau25.A1" office:value-type="string">
              <text:p text:style-name="P26">15-24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25-39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40-54 </text:p>
            </table:table-cell>
            <table:table-cell table:style-name="Tableau25.B3" office:value-type="float" office:value="69">
              <text:p text:style-name="P4">69</text:p>
            </table:table-cell>
            <table:table-cell table:style-name="Tableau25.B3" office:value-type="float" office:value="27">
              <text:p text:style-name="P4">27</text:p>
            </table:table-cell>
            <table:table-cell table:style-name="Tableau25.B3" office:value-type="float" office:value="4">
              <text:p text:style-name="P4">4</text:p>
            </table:table-cell>
          </table:table-row>
          <table:table-row>
            <table:table-cell table:style-name="Tableau25.A1" office:value-type="string">
              <text:p text:style-name="P26">&gt;=55</text:p>
            </table:table-cell>
            <table:table-cell table:style-name="Tableau25.B3" office:value-type="float" office:value="68">
              <text:p text:style-name="P4">68</text:p>
            </table:table-cell>
            <table:table-cell table:style-name="Tableau25.B3" office:value-type="float" office:value="24">
              <text:p text:style-name="P4">24</text:p>
            </table:table-cell>
            <table:table-cell table:style-name="Tableau25.B3" office:value-type="float" office:value="8">
              <text:p text:style-name="P4">8</text:p>
            </table:table-cell>
          </table:table-row>
          <table:table-row>
            <table:table-cell table:style-name="Tableau25.A4" table:number-columns-spanned="4" office:value-type="string">
              <text:p text:style-name="P34">Obrazovanje (kraj)</text:p>
            </table:table-cell>
            <table:covered-table-cell/>
            <table:covered-table-cell/>
            <table:covered-table-cell/>
          </table:table-row>
          <table:table-row>
            <table:table-cell table:style-name="Tableau25.A1" office:value-type="string">
              <text:p text:style-name="P26">&lt;=-15</text:p>
            </table:table-cell>
            <table:table-cell table:style-name="Tableau25.B3" office:value-type="float" office:value="63">
              <text:p text:style-name="P4">63</text:p>
            </table:table-cell>
            <table:table-cell table:style-name="Tableau25.B3" office:value-type="float" office:value="24">
              <text:p text:style-name="P4">24</text:p>
            </table:table-cell>
            <table:table-cell table:style-name="Tableau25.B3" office:value-type="float" office:value="13">
              <text:p text:style-name="P4">13</text:p>
            </table:table-cell>
          </table:table-row>
          <table:table-row>
            <table:table-cell table:style-name="Tableau25.A1" office:value-type="string">
              <text:p text:style-name="P26">16-19 </text:p>
            </table:table-cell>
            <table:table-cell table:style-name="Tableau25.B3" office:value-type="float" office:value="69">
              <text:p text:style-name="P4">69</text:p>
            </table:table-cell>
            <table:table-cell table:style-name="Tableau25.B3" office:value-type="float" office:value="26">
              <text:p text:style-name="P4">26</text:p>
            </table:table-cell>
            <table:table-cell table:style-name="Tableau25.B3" office:value-type="float" office:value="5">
              <text:p text:style-name="P4">5</text:p>
            </table:table-cell>
          </table:table-row>
          <table:table-row>
            <table:table-cell table:style-name="Tableau25.A1" office:value-type="string">
              <text:p text:style-name="P26">&gt;=20</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Još uvijek studiram </text:p>
            </table:table-cell>
            <table:table-cell table:style-name="Tableau25.B3" office:value-type="float" office:value="73">
              <text:p text:style-name="P4">73</text:p>
            </table:table-cell>
            <table:table-cell table:style-name="Tableau25.B3" office:value-type="float" office:value="22">
              <text:p text:style-name="P4">22</text:p>
            </table:table-cell>
            <table:table-cell table:style-name="Tableau25.B3" office:value-type="float" office:value="5">
              <text:p text:style-name="P4">5</text:p>
            </table:table-cell>
          </table:table-row>
          <table:table-row>
            <table:table-cell table:style-name="Tableau25.A4" table:number-columns-spanned="4" office:value-type="string">
              <text:p text:style-name="P34">Socioprofesionalna kategorija</text:p>
            </table:table-cell>
            <table:covered-table-cell/>
            <table:covered-table-cell/>
            <table:covered-table-cell/>
          </table:table-row>
          <table:table-row>
            <table:table-cell table:style-name="Tableau25.A1" office:value-type="string">
              <text:p text:style-name="P26">Samozaposlena osoba </text:p>
            </table:table-cell>
            <table:table-cell table:style-name="Tableau25.B3" office:value-type="float" office:value="74">
              <text:p text:style-name="P4">74</text:p>
            </table:table-cell>
            <table:table-cell table:style-name="Tableau25.B3" office:value-type="float" office:value="22">
              <text:p text:style-name="P4">22</text:p>
            </table:table-cell>
            <table:table-cell table:style-name="Tableau25.B3" office:value-type="float" office:value="4">
              <text:p text:style-name="P4">4</text:p>
            </table:table-cell>
          </table:table-row>
          <table:table-row>
            <table:table-cell table:style-name="Tableau25.A1" office:value-type="string">
              <text:p text:style-name="P26">Upravitelji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Ostali bijeli ovratnici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Ručni radnici </text:p>
            </table:table-cell>
            <table:table-cell table:style-name="Tableau25.B3" office:value-type="float" office:value="70">
              <text:p text:style-name="P4">70</text:p>
            </table:table-cell>
            <table:table-cell table:style-name="Tableau25.B3" office:value-type="float" office:value="25">
              <text:p text:style-name="P4">25</text:p>
            </table:table-cell>
            <table:table-cell table:style-name="Tableau25.B3" office:value-type="float" office:value="5">
              <text:p text:style-name="P4">5</text:p>
            </table:table-cell>
          </table:table-row>
          <table:table-row>
            <table:table-cell table:style-name="Tableau25.A1" office:value-type="string">
              <text:p text:style-name="P26">Kućni ljubimci </text:p>
            </table:table-cell>
            <table:table-cell table:style-name="Tableau25.B3" office:value-type="float" office:value="66">
              <text:p text:style-name="P4">66</text:p>
            </table:table-cell>
            <table:table-cell table:style-name="Tableau25.B3" office:value-type="float" office:value="29">
              <text:p text:style-name="P4">29</text:p>
            </table:table-cell>
            <table:table-cell table:style-name="Tableau25.B3" office:value-type="float" office:value="5">
              <text:p text:style-name="P4">5</text:p>
            </table:table-cell>
          </table:table-row>
          <table:table-row>
            <table:table-cell table:style-name="Tableau25.A1" office:value-type="string">
              <text:p text:style-name="P26">Nezaposleni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U mirovini </text:p>
            </table:table-cell>
            <table:table-cell table:style-name="Tableau25.B3" office:value-type="float" office:value="67">
              <text:p text:style-name="P4">67</text:p>
            </table:table-cell>
            <table:table-cell table:style-name="Tableau25.B3" office:value-type="float" office:value="24">
              <text:p text:style-name="P4">24</text:p>
            </table:table-cell>
            <table:table-cell table:style-name="Tableau25.B3" office:value-type="float" office:value="9">
              <text:p text:style-name="P4">9</text:p>
            </table:table-cell>
          </table:table-row>
          <table:table-row>
            <table:table-cell table:style-name="Tableau25.A1" office:value-type="string">
              <text:p text:style-name="P26">Studenti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Subjektivna urbanizacija</text:p>
            </table:table-cell>
            <table:covered-table-cell/>
            <table:covered-table-cell/>
            <table:covered-table-cell/>
          </table:table-row>
          <table:table-row>
            <table:table-cell table:style-name="Tableau25.A1" office:value-type="string">
              <text:p text:style-name="P26">Ruralno područje ili selo </text:p>
            </table:table-cell>
            <table:table-cell table:style-name="Tableau25.B3" office:value-type="float" office:value="68">
              <text:p text:style-name="P4">68</text:p>
            </table:table-cell>
            <table:table-cell table:style-name="Tableau25.B3" office:value-type="float" office:value="26">
              <text:p text:style-name="P4">26</text:p>
            </table:table-cell>
            <table:table-cell table:style-name="Tableau25.B3" office:value-type="float" office:value="6">
              <text:p text:style-name="P4">6</text:p>
            </table:table-cell>
          </table:table-row>
          <table:table-row>
            <table:table-cell table:style-name="Tableau25.A1" office:value-type="string">
              <text:p text:style-name="P26">Gradić male ili srednje veličine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Veliki grad </text:p>
            </table:table-cell>
            <table:table-cell table:style-name="Tableau25.B3" office:value-type="float" office:value="71">
              <text:p text:style-name="P4">71</text:p>
            </table:table-cell>
            <table:table-cell table:style-name="Tableau25.B3" office:value-type="float" office:value="23">
              <text:p text:style-name="P4">23</text:p>
            </table:table-cell>
            <table:table-cell table:style-name="Tableau25.B3" office:value-type="float" office:value="6">
              <text:p text:style-name="P4">6</text:p>
            </table:table-cell>
          </table:table-row>
          <table:table-row>
            <table:table-cell table:style-name="Tableau25.A4" table:number-columns-spanned="4" office:value-type="string">
              <text:p text:style-name="P34">Percepcija IVET-a u (Naša zemlja)</text:p>
            </table:table-cell>
            <table:covered-table-cell/>
            <table:covered-table-cell/>
            <table:covered-table-cell/>
          </table:table-row>
          <table:table-row>
            <table:table-cell table:style-name="Tableau25.A1" office:value-type="string">
              <text:p text:style-name="P26">Pozitivno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Negativan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5.A1" office:value-type="string">
              <text:p text:style-name="P26">Da </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Ne </text:p>
            </table:table-cell>
            <table:table-cell table:style-name="Tableau25.B3" office:value-type="float" office:value="68">
              <text:p text:style-name="P4">68</text:p>
            </table:table-cell>
            <table:table-cell table:style-name="Tableau25.B3" office:value-type="float" office:value="25">
              <text:p text:style-name="P4">25</text:p>
            </table:table-cell>
            <table:table-cell table:style-name="Tableau25.B3" office:value-type="float" office:value="7">
              <text:p text:style-name="P4">7</text:p>
            </table:table-cell>
          </table:table-row>
        </table:table>
        <text:p text:style-name="Standard"/>
        <text:p text:style-name="P52">Oko sedam od deset građana EU-a kaže da se žene često potiče na opće obrazovanje, iako izražavaju interes za tehničke predmete. </text:p>
        <text:p text:style-name="Standard">Diljem Europske unije 71 % građana EU-a kaže da se žene često potiče na opće obrazovanje, iako izražavaju interes za tehničke, praktične i praktične predmete, uključujući 19 % onih koji se snažno slažu i 52 % onih koji se obično slažu.<text:note text:id="ftn53" text:note-class="footnote"><text:note-citation>53</text:note-citation><text:note-body><text:p text:style-name="Footnote">QB11.1. Navedite u kojoj se mjeri slažete ili ne slažete sa svakom od sljedećih izjava: Žene se često potiče da nastave opće obrazovanje, iako izražavaju interes za tehničke, praktične i praktične predmete.</text:p></text:note-body></text:note> Otprilike svaka četvrta osoba (23 %) ne slaže se, dok 6 % ne zna. </text:p>
        <text:p text:style-name="Standard">Većina ispitanika slaže se s tom izjavom u svim državama članicama. Međutim, razine dogovora razlikuju se među državama članicama. Najveće razine zabilježene su u Cipru (81 %), Italiji i Irskoj (80 %) te Mađarskoj (79 %). Najniže razine zabilježene su u Latviji (55 %) te Španjolskoj i Estoniji (obje 60 %). </text:p>
        <text:p text:style-name="Standard">U 17 država članica najmanje sedam od deset ispitanika slaže se da se žene često potiče na opće obrazovanje unatoč tome što su izrazile interes za tehničke teme. </text:p>
        <text:p text:style-name="Standard"><draw:g text:anchor-type="paragraph" draw:z-index="50" draw:name="Forme46" draw:style-name="gr1"><draw:frame draw:style-name="gr116" draw:text-style-name="P89" svg:width="5.068cm" svg:height="5.582cm" svg:x="10.871cm" svg:y="-6.74cm"><draw:image xlink:href="Pictures/10000000000001F80000022BB13BD174BF5478DB.png" xlink:type="simple" xlink:show="embed" xlink:actuate="onLoad" draw:mime-type="image/png"><text:p/></draw:image></draw:frame><draw:frame draw:style-name="gr117" draw:text-style-name="P91" svg:width="8.256cm" svg:height="1.876cm" svg:x="9.151cm" svg:y="-8.774cm"><draw:text-box><text:p text:style-name="P90"><text:span text:style-name="T45">QB11.1.: Navedite u kojoj se mjeri slažete ili ne slažete sa svakom od sljedećih izjava: - Žene se često potiče da pohađaju opće obrazovanje, iako izražavaju interes za tehničke, praktične i praktične predmete (EU27) (%) </text:span></text:p></draw:text-box></draw:frame><draw:frame draw:style-name="gr118" draw:text-style-name="P97" svg:width="2.707cm" svg:height="0.578cm" svg:x="11.657cm" svg:y="-7.185cm"><draw:text-box><text:p text:style-name="P96"><text:span text:style-name="T45">♪ </text:span><text:span text:style-name="T45">Ne znam 6 ♪</text:span></text:p></draw:text-box></draw:frame><draw:frame draw:style-name="gr119" draw:text-style-name="P94" svg:width="1.941cm" svg:height="1.227cm" svg:x="10.192cm" svg:y="-6.735cm"><draw:text-box><text:p text:style-name="P93"><text:span text:style-name="T45">Uopće se ne slažem 4</text:span></text:p></draw:text-box></draw:frame><draw:frame draw:style-name="gr120" draw:text-style-name="P94" svg:width="2.823cm" svg:height="0.902cm" svg:x="8.613cm" svg:y="-5.467cm"><draw:text-box><text:p text:style-name="P93"><text:span text:style-name="T45">Želja za neslaganjem 19</text:span></text:p></draw:text-box></draw:frame><draw:frame draw:style-name="gr121" draw:text-style-name="P91" svg:width="2.758cm" svg:height="0.578cm" svg:x="12.957cm" svg:y="-1.152cm"><draw:text-box><text:p text:style-name="P90"><text:span text:style-name="T45">Slažem se sa 52</text:span></text:p></draw:text-box></draw:frame><draw:frame draw:style-name="gr122" draw:text-style-name="P91" svg:width="2.394cm" svg:height="0.902cm" svg:x="14.092cm" svg:y="-6.788cm"><draw:text-box><text:p text:style-name="P90"><text:span text:style-name="T45">Slažem se sa 19</text:span></text:p></draw:text-box></draw:frame></draw:g><draw:g text:anchor-type="paragraph" draw:z-index="51" draw:name="Forme47" draw:style-name="gr1"><draw:frame draw:style-name="gr108" draw:text-style-name="P89" svg:width="16.722cm" svg:height="7.425cm" svg:x="-0.049cm" svg:y="2.034cm"><draw:image xlink:href="Pictures/100000000000050F0000023F672497EFF7F45573.png" xlink:type="simple" xlink:show="embed" xlink:actuate="onLoad" draw:mime-type="image/png"><text:p/></draw:image></draw:frame><draw:frame draw:style-name="gr109" draw:text-style-name="P91" svg:width="16.537cm" svg:height="1.544cm" svg:x="-0.155cm" svg:y="0.411cm"><draw:text-box><text:p text:style-name="P90"><text:span text:style-name="T46">QB11.1. Navedite u kojoj se mjeri slažete ili ne slažete sa svakom od sljedećih izjava: Žene se često potiče da nastave opće obrazovanje, iako izražavaju interes za tehničke, praktične, praktične predmete.</text:span><text:span text:style-name="T45">(%) </text:span></text:p></draw:text-box></draw:frame><draw:g draw:style-name="gr4"><draw:frame draw:style-name="gr110" draw:text-style-name="P89" svg:width="14.098cm" svg:height="0.959cm" svg:x="0.318cm" svg:y="9.481cm"><draw:image xlink:href="Pictures/100000000000022300000022902E68B765C34830.png" xlink:type="simple" xlink:show="embed" xlink:actuate="onLoad" draw:mime-type="image/png"><text:p/></draw:image></draw:frame><draw:frame draw:style-name="gr111" draw:text-style-name="P91" svg:width="2.924cm" svg:height="0.648cm" svg:x="0.78cm" svg:y="9.656cm"><draw:text-box><text:p text:style-name="P95"><text:span text:style-name="T45">Čvrsto se slažem</text:span></text:p></draw:text-box></draw:frame><draw:frame draw:style-name="gr112" draw:text-style-name="P91" svg:width="2.946cm" svg:height="1.004cm" svg:x="3.787cm" svg:y="9.633cm"><draw:text-box><text:p text:style-name="P95"><text:span text:style-name="T45">Želi se složiti</text:span></text:p></draw:text-box></draw:frame><draw:frame draw:style-name="gr113" draw:text-style-name="P91" svg:width="3.282cm" svg:height="0.646cm" svg:x="6.969cm" svg:y="9.677cm"><draw:text-box><text:p text:style-name="P95"><text:span text:style-name="T45">Želja za neslaganjem</text:span></text:p></draw:text-box></draw:frame><draw:frame draw:style-name="gr114" draw:text-style-name="P91" svg:width="3.483cm" svg:height="0.646cm" svg:x="10.599cm" svg:y="9.634cm"><draw:text-box><text:p text:style-name="P95"><text:span text:style-name="T45">Snažno se ne slažem</text:span></text:p></draw:text-box></draw:frame><draw:frame draw:style-name="gr115" draw:text-style-name="P91" svg:width="2.52cm" svg:height="0.687cm" svg:x="14.319cm" svg:y="9.634cm"><draw:text-box><text:p text:style-name="P95"><text:span text:style-name="T45">Ne znam</text:span></text:p></draw:text-box></draw:frame></draw:g></draw:g></text:p>
        <text:p text:style-name="P51">Mjera u kojoj se ispitanici slažu da se žene često potiču na opće obrazovanje razlikuje se ovisno o sociodemografskim čimbenicima i čimbenicima stajališta, kako slijedi. </text:p>
        <text:p text:style-name="StyleDefautDecale05Sauf1">■ Do dobi na kraju obrazovanja ispitanici koji su završili obrazovanje u dobi od 16 do 19 godina ili u dobi od 20 godina ili kasnije najvjerojatnije će vjerovati da su žene često usmjerene prema općem obrazovanju unatoč interesu za tehničke predmete (obje 71 %). Ta je brojka pala na 68 % među osobama koje su završile obrazovanje u dobi od 15 godina ili mlađima. Najveći je među onima koji još uvijek studiraju (74%). </text:p>
        <text:p text:style-name="StyleDefautDecale05Sauf1">■ Postoje skromne razlike među društveno-profesionalnim kategorijama, pri čemu 74 % studenata dijeli to mišljenje, u usporedbi sa 68 % među rukovoditeljima i nezaposlenim ispitanicima. </text:p>
        <text:p text:style-name="StyleDefautDecale05Sauf1">■ Urbanizacija utječe na odgovore jer se 74 % ispitanika u velikim gradovima slaže da žene dobivaju manje poticaja za preuzimanje tehničkih predmeta od muškaraca, u usporedbi sa 68 % onih u ruralnim područjima ili selima. </text:p>
        <text:p text:style-name="StyleDefautDecale05Sauf1">■ Prema dobi, to se stajalište smanjuje sa 74 % ispitanika u dobi od 15 do 24 godine na 73 % osoba u dobi od 25 do 39 godina, 70 % osoba u dobi od 40 do 54 godine i 69 % osoba u dobi od 55 godina i više. </text:p>
        <text:p text:style-name="StyleDefautDecale05Sauf1">■ Ne postoje razlike prema spolu ili prema prethodnom iskustvu u strukovnom obrazovanju i osposobljavanju. </text:p>
        <text:p text:style-name="Standard"/>
        <text:p text:style-name="P67"/>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26">QB11.1 Recite mi u kojoj se mjeri slažete ili ne slažete sa svakom od sljedećih izjava: Žene se često potiče da pohađaju opće obrazovanje, iako izražavaju interes za tehničke, praktične i praktične predmete (%-EU)</text:p>
            </table:table-cell>
            <table:covered-table-cell/>
            <table:covered-table-cell/>
            <table:covered-table-cell/>
          </table:table-row>
          <table:table-row>
            <table:table-cell table:style-name="Tableau26.A1" office:value-type="string">
              <text:p text:style-name="Table_20_Contents"/>
            </table:table-cell>
            <table:table-cell table:style-name="Tableau26.A1" office:value-type="string">
              <text:p text:style-name="P4">Ukupno „suglasnost”</text:p>
            </table:table-cell>
            <table:table-cell table:style-name="Tableau26.A1" office:value-type="string">
              <text:p text:style-name="P4">Ukupno „nesuglasnost” </text:p>
            </table:table-cell>
            <table:table-cell table:style-name="Tableau26.A1" office:value-type="string">
              <text:p text:style-name="P4">♪ Ne znam ♪</text:p>
            </table:table-cell>
          </table:table-row>
          <table:table-row>
            <table:table-cell table:style-name="Tableau26.A1" office:value-type="string">
              <text:p text:style-name="P26">EU-27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Spol</text:p>
            </table:table-cell>
            <table:covered-table-cell/>
            <table:covered-table-cell/>
            <table:covered-table-cell/>
          </table:table-row>
          <table:table-row>
            <table:table-cell table:style-name="Tableau26.A1" office:value-type="string">
              <text:p text:style-name="P26">Čovjek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Žena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Dob</text:p>
            </table:table-cell>
            <table:covered-table-cell/>
            <table:covered-table-cell/>
            <table:covered-table-cell/>
          </table:table-row>
          <table:table-row>
            <table:table-cell table:style-name="Tableau26.A1" office:value-type="string">
              <text:p text:style-name="P26">15-24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1" office:value-type="string">
              <text:p text:style-name="P26">25-39 </text:p>
            </table:table-cell>
            <table:table-cell table:style-name="Tableau26.B3" office:value-type="float" office:value="73">
              <text:p text:style-name="P4">73</text:p>
            </table:table-cell>
            <table:table-cell table:style-name="Tableau26.B3" office:value-type="float" office:value="22">
              <text:p text:style-name="P4">22</text:p>
            </table:table-cell>
            <table:table-cell table:style-name="Tableau26.B3" office:value-type="float" office:value="5">
              <text:p text:style-name="P4">5</text:p>
            </table:table-cell>
          </table:table-row>
          <table:table-row>
            <table:table-cell table:style-name="Tableau26.A1" office:value-type="string">
              <text:p text:style-name="P26">40-54 </text:p>
            </table:table-cell>
            <table:table-cell table:style-name="Tableau26.B3" office:value-type="float" office:value="70">
              <text:p text:style-name="P4">70</text:p>
            </table:table-cell>
            <table:table-cell table:style-name="Tableau26.B3" office:value-type="float" office:value="24">
              <text:p text:style-name="P4">24</text:p>
            </table:table-cell>
            <table:table-cell table:style-name="Tableau26.B3" office:value-type="float" office:value="6">
              <text:p text:style-name="P4">6</text:p>
            </table:table-cell>
          </table:table-row>
          <table:table-row>
            <table:table-cell table:style-name="Tableau26.A1" office:value-type="string">
              <text:p text:style-name="P26">&gt;=55</text:p>
            </table:table-cell>
            <table:table-cell table:style-name="Tableau26.B3" office:value-type="float" office:value="69">
              <text:p text:style-name="P4">69</text:p>
            </table:table-cell>
            <table:table-cell table:style-name="Tableau26.B3" office:value-type="float" office:value="22">
              <text:p text:style-name="P4">22</text:p>
            </table:table-cell>
            <table:table-cell table:style-name="Tableau26.B3" office:value-type="float" office:value="9">
              <text:p text:style-name="P4">9</text:p>
            </table:table-cell>
          </table:table-row>
          <table:table-row>
            <table:table-cell table:style-name="Tableau26.A4" table:number-columns-spanned="4" office:value-type="string">
              <text:p text:style-name="P34">Obrazovanje (kraj)</text:p>
            </table:table-cell>
            <table:covered-table-cell/>
            <table:covered-table-cell/>
            <table:covered-table-cell/>
          </table:table-row>
          <table:table-row>
            <table:table-cell table:style-name="Tableau26.A1" office:value-type="string">
              <text:p text:style-name="P26">&lt;=-15</text:p>
            </table:table-cell>
            <table:table-cell table:style-name="Tableau26.B3" office:value-type="float" office:value="68">
              <text:p text:style-name="P4">68</text:p>
            </table:table-cell>
            <table:table-cell table:style-name="Tableau26.B3" office:value-type="float" office:value="20">
              <text:p text:style-name="P4">20</text:p>
            </table:table-cell>
            <table:table-cell table:style-name="Tableau26.B3" office:value-type="float" office:value="12">
              <text:p text:style-name="P4">12</text:p>
            </table:table-cell>
          </table:table-row>
          <table:table-row>
            <table:table-cell table:style-name="Tableau26.A1" office:value-type="string">
              <text:p text:style-name="P26">16-19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gt;=20</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1" office:value-type="string">
              <text:p text:style-name="P26">Još uvijek studiram </text:p>
            </table:table-cell>
            <table:table-cell table:style-name="Tableau26.B3" office:value-type="float" office:value="74">
              <text:p text:style-name="P4">74</text:p>
            </table:table-cell>
            <table:table-cell table:style-name="Tableau26.B3" office:value-type="float" office:value="21">
              <text:p text:style-name="P4">21</text:p>
            </table:table-cell>
            <table:table-cell table:style-name="Tableau26.B3" office:value-type="float" office:value="5">
              <text:p text:style-name="P4">5</text:p>
            </table:table-cell>
          </table:table-row>
          <table:table-row>
            <table:table-cell table:style-name="Tableau26.A4" table:number-columns-spanned="4" office:value-type="string">
              <text:p text:style-name="P34">Socioprofesionalna kategorija</text:p>
            </table:table-cell>
            <table:covered-table-cell/>
            <table:covered-table-cell/>
            <table:covered-table-cell/>
          </table:table-row>
          <table:table-row>
            <table:table-cell table:style-name="Tableau26.A1" office:value-type="string">
              <text:p text:style-name="P26">Samozaposlena osoba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Upravitelji </text:p>
            </table:table-cell>
            <table:table-cell table:style-name="Tableau26.B3" office:value-type="float" office:value="68">
              <text:p text:style-name="P4">68</text:p>
            </table:table-cell>
            <table:table-cell table:style-name="Tableau26.B3" office:value-type="float" office:value="26">
              <text:p text:style-name="P4">26</text:p>
            </table:table-cell>
            <table:table-cell table:style-name="Tableau26.B3" office:value-type="float" office:value="6">
              <text:p text:style-name="P4">6</text:p>
            </table:table-cell>
          </table:table-row>
          <table:table-row>
            <table:table-cell table:style-name="Tableau26.A1" office:value-type="string">
              <text:p text:style-name="P26">Ostali bijeli ovratnici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Ručni radnici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Kućni ljubimci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Nezaposleni </text:p>
            </table:table-cell>
            <table:table-cell table:style-name="Tableau26.B3" office:value-type="float" office:value="68">
              <text:p text:style-name="P4">68</text:p>
            </table:table-cell>
            <table:table-cell table:style-name="Tableau26.B3" office:value-type="float" office:value="23">
              <text:p text:style-name="P4">23</text:p>
            </table:table-cell>
            <table:table-cell table:style-name="Tableau26.B3" office:value-type="float" office:value="9">
              <text:p text:style-name="P4">9</text:p>
            </table:table-cell>
          </table:table-row>
          <table:table-row>
            <table:table-cell table:style-name="Tableau26.A1" office:value-type="string">
              <text:p text:style-name="P26">U mirovini </text:p>
            </table:table-cell>
            <table:table-cell table:style-name="Tableau26.B3" office:value-type="float" office:value="69">
              <text:p text:style-name="P4">69</text:p>
            </table:table-cell>
            <table:table-cell table:style-name="Tableau26.B3" office:value-type="float" office:value="21">
              <text:p text:style-name="P4">21</text:p>
            </table:table-cell>
            <table:table-cell table:style-name="Tableau26.B3" office:value-type="float" office:value="10">
              <text:p text:style-name="P4">10</text:p>
            </table:table-cell>
          </table:table-row>
          <table:table-row>
            <table:table-cell table:style-name="Tableau26.A1" office:value-type="string">
              <text:p text:style-name="P26">Studenti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4" table:number-columns-spanned="4" office:value-type="string">
              <text:p text:style-name="P34">Subjektivna urbanizacija</text:p>
            </table:table-cell>
            <table:covered-table-cell/>
            <table:covered-table-cell/>
            <table:covered-table-cell/>
          </table:table-row>
          <table:table-row>
            <table:table-cell table:style-name="Tableau26.A1" office:value-type="string">
              <text:p text:style-name="P26">Ruralno područje ili selo </text:p>
            </table:table-cell>
            <table:table-cell table:style-name="Tableau26.B3" office:value-type="float" office:value="68">
              <text:p text:style-name="P4">68</text:p>
            </table:table-cell>
            <table:table-cell table:style-name="Tableau26.B3" office:value-type="float" office:value="25">
              <text:p text:style-name="P4">25</text:p>
            </table:table-cell>
            <table:table-cell table:style-name="Tableau26.B3" office:value-type="float" office:value="7">
              <text:p text:style-name="P4">7</text:p>
            </table:table-cell>
          </table:table-row>
          <table:table-row>
            <table:table-cell table:style-name="Tableau26.A1" office:value-type="string">
              <text:p text:style-name="P26">Gradić male ili srednje veličine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Veliki grad </text:p>
            </table:table-cell>
            <table:table-cell table:style-name="Tableau26.B3" office:value-type="float" office:value="74">
              <text:p text:style-name="P4">74</text:p>
            </table:table-cell>
            <table:table-cell table:style-name="Tableau26.B3" office:value-type="float" office:value="20">
              <text:p text:style-name="P4">20</text:p>
            </table:table-cell>
            <table:table-cell table:style-name="Tableau26.B3" office:value-type="float" office:value="6">
              <text:p text:style-name="P4">6</text:p>
            </table:table-cell>
          </table:table-row>
          <table:table-row>
            <table:table-cell table:style-name="Tableau26.A4" table:number-columns-spanned="4" office:value-type="string">
              <text:p text:style-name="P34">Percepcija IVET-a u (Naša zemlja)</text:p>
            </table:table-cell>
            <table:covered-table-cell/>
            <table:covered-table-cell/>
            <table:covered-table-cell/>
          </table:table-row>
          <table:table-row>
            <table:table-cell table:style-name="Tableau26.A1" office:value-type="string">
              <text:p text:style-name="P26">Pozitivno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Negativan </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6.A1" office:value-type="string">
              <text:p text:style-name="P26">Da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Ne </text:p>
            </table:table-cell>
            <table:table-cell table:style-name="Tableau26.B3" office:value-type="float" office:value="70">
              <text:p text:style-name="P4">70</text:p>
            </table:table-cell>
            <table:table-cell table:style-name="Tableau26.B3" office:value-type="float" office:value="22">
              <text:p text:style-name="P4">22</text:p>
            </table:table-cell>
            <table:table-cell table:style-name="Tableau26.B3" office:value-type="float" office:value="8">
              <text:p text:style-name="P4">8</text:p>
            </table:table-cell>
          </table:table-row>
        </table:table>
        <text:p text:style-name="Standard"/>
        <text:p text:style-name="P52">Sedam od deset građana EU-a izjavilo je da se muškarci koji ne postižu visoke akademske rezultate suočavaju s većim pritiskom da odaberu strukovno obrazovanje i osposobljavanje umjesto općeg obrazovanja nego žene. </text:p>
        <text:p text:style-name="Standard">Diljem Europske unije 70 % građana EU-a izjavilo je da se muškarci koji ne postižu visoke akademske rezultate suočavaju s većim pritiskom da odaberu strukovno obrazovanje i osposobljavanje u odnosu na opće obrazovanje od žena, uključujući 23 % koji se snažno slažu i 47 % koji se obično slažu.<text:note text:id="ftn54" text:note-class="footnote"><text:note-citation>54</text:note-citation><text:note-body><text:p text:style-name="Footnote">QB11.2. Navedite u kojoj se mjeri slažete ili ne slažete sa svakom od sljedećih izjava: Muškarci koji nisu visokoobrazovani suočavaju se s većim pritiskom da odaberu strukovno obrazovanje i osposobljavanje umjesto općeg obrazovanja nego žene. </text:p></text:note-body></text:note> Otprilike svaka četvrta osoba (22 %) ne slaže se, dok 8 % ne zna. </text:p>
        <text:p text:style-name="Standard">Većina ispitanika slaže se s tom izjavom u svim državama članicama. Međutim, razine suglasnosti u tom području znatno se razlikuju među državama članicama. Najviša razina dogovora zabilježena je u Grčkoj i Cipru (87 %) te Danskoj (86 %). Najniže razine zabilježene su u Nizozemskoj (52 %), Španjolskoj (56 %) i Njemačkoj (62 %). </text:p>
        <text:p text:style-name="Standard">U 17 država članica najmanje sedam od deset ispitanika slaže se da su muškarci koji akademski ne postižu visoke rezultate izloženi većem pritisku da odaberu strukovno obrazovanje i osposobljavanje od žena. </text:p>
        <text:p text:style-name="Standard"><draw:g text:anchor-type="paragraph" draw:z-index="53" draw:name="Forme49" draw:style-name="gr1"><draw:frame draw:style-name="gr93" draw:text-style-name="P89" svg:width="16.564cm" svg:height="7.483cm" svg:x="0.176cm" svg:y="2.849cm"><draw:image xlink:href="Pictures/100000000000059400000285233EC61E9E77629B.png" xlink:type="simple" xlink:show="embed" xlink:actuate="onLoad" draw:mime-type="image/png"><text:p/></draw:image></draw:frame><draw:frame draw:style-name="gr94" draw:text-style-name="P91" svg:width="16.271cm" svg:height="1.227cm" svg:x="0.365cm" svg:y="1.909cm"><draw:text-box><text:p text:style-name="P90"><text:span text:style-name="T45">QB11.2. Navedite u kojoj se mjeri slažete ili ne slažete sa svakom od sljedećih izjava: Muškarci koji nisu visokoobrazovani suočavaju se s većim pritiskom da odaberu strukovno obrazovanje i osposobljavanje umjesto općeg obrazovanja nego žene. (%) </text:span></text:p></draw:text-box></draw:frame><draw:g draw:style-name="gr4"><draw:frame draw:style-name="gr95" draw:text-style-name="P89" svg:width="14.098cm" svg:height="0.959cm" svg:x="0.307cm" svg:y="10.61cm"><draw:image xlink:href="Pictures/100000000000022300000022902E68B765C34830.png" xlink:type="simple" xlink:show="embed" xlink:actuate="onLoad" draw:mime-type="image/png"><text:p/></draw:image></draw:frame><draw:frame draw:style-name="gr96" draw:text-style-name="P91" svg:width="2.924cm" svg:height="0.648cm" svg:x="0.767cm" svg:y="10.783cm"><draw:text-box><text:p text:style-name="P95"><text:span text:style-name="T45">Čvrsto se slažem</text:span></text:p></draw:text-box></draw:frame><draw:frame draw:style-name="gr97" draw:text-style-name="P91" svg:width="2.946cm" svg:height="1.004cm" svg:x="3.776cm" svg:y="10.76cm"><draw:text-box><text:p text:style-name="P95"><text:span text:style-name="T45">Želi se složiti</text:span></text:p></draw:text-box></draw:frame><draw:frame draw:style-name="gr98" draw:text-style-name="P91" svg:width="3.282cm" svg:height="0.646cm" svg:x="6.958cm" svg:y="10.804cm"><draw:text-box><text:p text:style-name="P95"><text:span text:style-name="T45">Želja za neslaganjem</text:span></text:p></draw:text-box></draw:frame><draw:frame draw:style-name="gr99" draw:text-style-name="P91" svg:width="3.484cm" svg:height="0.646cm" svg:x="10.586cm" svg:y="10.762cm"><draw:text-box><text:p text:style-name="P95"><text:span text:style-name="T45">Snažno se ne slažem</text:span></text:p></draw:text-box></draw:frame><draw:frame draw:style-name="gr100" draw:text-style-name="P91" svg:width="2.52cm" svg:height="0.687cm" svg:x="14.308cm" svg:y="10.762cm"><draw:text-box><text:p text:style-name="P95"><text:span text:style-name="T45">Ne znam</text:span></text:p></draw:text-box></draw:frame></draw:g></draw:g><draw:g text:anchor-type="paragraph" draw:z-index="52" draw:name="Forme48" draw:style-name="gr32"><draw:frame draw:style-name="gr101" draw:text-style-name="P89" svg:width="4.506cm" svg:height="4.74cm" svg:x="10.424cm" svg:y="-5.913cm"><draw:image xlink:href="Pictures/10000000000001E600000213FBBBA53A2B3AAAE5.png" xlink:type="simple" xlink:show="embed" xlink:actuate="onLoad" draw:mime-type="image/png"><text:p/></draw:image></draw:frame><draw:frame draw:style-name="gr102" draw:text-style-name="P91" svg:width="7.437cm" svg:height="1.876cm" svg:x="9.056cm" svg:y="-8.331cm"><draw:text-box><text:p text:style-name="P90"><text:span text:style-name="T45">Pitanje 11.2.: Navedite u kojoj se mjeri slažete ili ne slažete sa svakom od sljedećih izjava: - Muškarci koji nisu visokoobrazovani suočavaju se s većim pritiskom da odaberu IVET umjesto općeg obrazovanja nego žene (EU27) (%) </text:span></text:p></draw:text-box></draw:frame><draw:frame draw:style-name="gr103" draw:text-style-name="P97" svg:width="2.557cm" svg:height="0.578cm" svg:x="10.948cm" svg:y="-6.444cm"><draw:text-box><text:p text:style-name="P96"><text:span text:style-name="T45">Ne znate 8</text:span></text:p></draw:text-box></draw:frame><draw:frame draw:style-name="gr104" draw:text-style-name="P94" svg:width="2.495cm" svg:height="0.902cm" svg:x="8.791cm" svg:y="-5.987cm"><draw:text-box><text:p text:style-name="P93"><text:span text:style-name="T45">Uopće se ne slažem 4</text:span></text:p></draw:text-box></draw:frame><draw:frame draw:style-name="gr105" draw:text-style-name="P94" svg:width="1.819cm" svg:height="1.227cm" svg:x="8.87cm" svg:y="-4.711cm"><draw:text-box><text:p text:style-name="P93"><text:span text:style-name="T45">Želja za neslaganjem 18</text:span></text:p></draw:text-box></draw:frame><draw:frame draw:style-name="gr106" draw:text-style-name="P91" svg:width="2.71cm" svg:height="0.902cm" svg:x="11.936cm" svg:y="-1.043cm"><draw:text-box><text:p text:style-name="P90"><text:span text:style-name="T45">Želja za dogovorom 47</text:span></text:p></draw:text-box></draw:frame><draw:frame draw:style-name="gr107" draw:text-style-name="P91" svg:width="2.326cm" svg:height="0.902cm" svg:x="13.532cm" svg:y="-6.017cm"><draw:text-box><text:p text:style-name="P90"><text:span text:style-name="T45">Slažem se sa 23</text:span></text:p></draw:text-box></draw:frame></draw:g></text:p>
        <text:p text:style-name="P51">Mjera u kojoj se ispitanici slažu da se muškarci koji ne postižu visoke akademske rezultate suočavaju s većim pritiskom od žena da odaberu strukovno obrazovanje i osposobljavanje razlikuje se prema sociodemografskim i stavnim čimbenicima kako slijedi. </text:p>
        <text:p text:style-name="StyleDefautDecale05Sauf1">■ Ispitanici koji vjeruju da su učenici s visokim rezultatima u ‑-u usmjereni prema općem obrazovanju vjerojatnije će podijeliti ovo stajalište (76 % naspram 54 %). Sličan obrazac pojavljuje se među onima koji smatraju da opće obrazovanje ima bolji imidž (76 % u odnosu na 58 %), koji misle da je opće obrazovanje lakše (79 % u odnosu na 65 %) i koji vjeruju da su programi strukovnog obrazovanja i osposobljavanja uključivi (76 % u odnosu na 67 %). </text:p>
        <text:p text:style-name="StyleDefautDecale05Sauf1">■ Ispitanici koji su odabrali „lošu uspješnost” kao čimbenik za odabir strukovnog obrazovanja i osposobljavanja vjerojatnije će se složiti s tom izjavom od onih koji to nisu učinili (76 % u odnosu na 68 %). </text:p>
        <text:p text:style-name="StyleDefautDecale05Sauf1">■ Do dobi na kraju obrazovanja ispitanici se najviše vole složiti da su muškarci s nižim akademskim rezultatima izloženi većem pritisku da odaberu strukovno obrazovanje i osposobljavanje od žena oni koji su završili obrazovanje u dobi od 20 godina ili kasnije i oni koji još studiraju (72 %), nakon čega slijede oni koji su završili obrazovanje u dobi od 16 do 19 godina (70 %). Osobe koje su završile obrazovanje u dobi od 15 godina ili mlađe najmanje će se vjerojatno složiti (66%). </text:p>
        <text:p text:style-name="StyleDefautDecale05Sauf1">■ Urbanizacija ovdje ima malu ulogu: 73 % ispitanika u velikim gradovima slaže se s tom izjavom, u usporedbi sa 69 % u ruralnim područjima ili selima. </text:p>
        <text:p text:style-name="StyleDefautDecale05Sauf1">■ Postoje minimalne razlike prema društveno-profesionalnoj kategoriji. Malo je vjerojatnije da će se nezaposleni ispitanici složiti (73 %) s drugim kategorijama (70 – 72 %). </text:p>
        <text:p text:style-name="StyleDefautDecale05Sauf1">■ Ne postoje razlike prema spolu i dobi. </text:p>
        <text:p text:style-name="Standard"/>
        <text:p text:style-name="P67"/>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26">QB11.2 Recite mi u kojoj se mjeri slažete ili ne slažete sa svakom od sljedećih izjava: Muškarci koji nisu visokoobrazovani suočavaju se s većim pritiskom da odaberu IVET umjesto općeg obrazovanja nego žene (%-EU)</text:p>
            </table:table-cell>
            <table:covered-table-cell/>
            <table:covered-table-cell/>
            <table:covered-table-cell/>
          </table:table-row>
          <table:table-row>
            <table:table-cell table:style-name="Tableau27.A1" office:value-type="string">
              <text:p text:style-name="Table_20_Contents"/>
            </table:table-cell>
            <table:table-cell table:style-name="Tableau27.A1" office:value-type="string">
              <text:p text:style-name="P4">Ukupno „suglasnost”</text:p>
            </table:table-cell>
            <table:table-cell table:style-name="Tableau27.A1" office:value-type="string">
              <text:p text:style-name="P4">Ukupno „nesuglasnost” </text:p>
            </table:table-cell>
            <table:table-cell table:style-name="Tableau27.A1" office:value-type="string">
              <text:p text:style-name="P4">♪ Ne znam ♪</text:p>
            </table:table-cell>
          </table:table-row>
          <table:table-row>
            <table:table-cell table:style-name="Tableau27.A1" office:value-type="string">
              <text:p text:style-name="P26">EU-27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Spol</text:p>
            </table:table-cell>
            <table:covered-table-cell/>
            <table:covered-table-cell/>
            <table:covered-table-cell/>
          </table:table-row>
          <table:table-row>
            <table:table-cell table:style-name="Tableau27.A1" office:value-type="string">
              <text:p text:style-name="P26">Čovjek </text:p>
            </table:table-cell>
            <table:table-cell table:style-name="Tableau27.B3" office:value-type="float" office:value="71">
              <text:p text:style-name="P4">71</text:p>
            </table:table-cell>
            <table:table-cell table:style-name="Tableau27.B3" office:value-type="float" office:value="22">
              <text:p text:style-name="P4">22</text:p>
            </table:table-cell>
            <table:table-cell table:style-name="Tableau27.B3" office:value-type="float" office:value="7">
              <text:p text:style-name="P4">7</text:p>
            </table:table-cell>
          </table:table-row>
          <table:table-row>
            <table:table-cell table:style-name="Tableau27.A1" office:value-type="string">
              <text:p text:style-name="P26">Žena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Dob</text:p>
            </table:table-cell>
            <table:covered-table-cell/>
            <table:covered-table-cell/>
            <table:covered-table-cell/>
          </table:table-row>
          <table:table-row>
            <table:table-cell table:style-name="Tableau27.A1" office:value-type="string">
              <text:p text:style-name="P26">15-24 </text:p>
            </table:table-cell>
            <table:table-cell table:style-name="Tableau27.B3" office:value-type="float" office:value="71">
              <text:p text:style-name="P4">71</text:p>
            </table:table-cell>
            <table:table-cell table:style-name="Tableau27.B3" office:value-type="float" office:value="24">
              <text:p text:style-name="P4">24</text:p>
            </table:table-cell>
            <table:table-cell table:style-name="Tableau27.B3" office:value-type="float" office:value="5">
              <text:p text:style-name="P4">5</text:p>
            </table:table-cell>
          </table:table-row>
          <table:table-row>
            <table:table-cell table:style-name="Tableau27.A1" office:value-type="string">
              <text:p text:style-name="P26">25-39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40-54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gt;=55</text:p>
            </table:table-cell>
            <table:table-cell table:style-name="Tableau27.B3" office:value-type="float" office:value="70">
              <text:p text:style-name="P4">70</text:p>
            </table:table-cell>
            <table:table-cell table:style-name="Tableau27.B3" office:value-type="float" office:value="21">
              <text:p text:style-name="P4">21</text:p>
            </table:table-cell>
            <table:table-cell table:style-name="Tableau27.B3" office:value-type="float" office:value="9">
              <text:p text:style-name="P4">9</text:p>
            </table:table-cell>
          </table:table-row>
          <table:table-row>
            <table:table-cell table:style-name="Tableau27.A4" table:number-columns-spanned="4" office:value-type="string">
              <text:p text:style-name="P34">Obrazovanje (kraj)</text:p>
            </table:table-cell>
            <table:covered-table-cell/>
            <table:covered-table-cell/>
            <table:covered-table-cell/>
          </table:table-row>
          <table:table-row>
            <table:table-cell table:style-name="Tableau27.A1" office:value-type="string">
              <text:p text:style-name="P26">&lt;=-15</text:p>
            </table:table-cell>
            <table:table-cell table:style-name="Tableau27.B3" office:value-type="float" office:value="66">
              <text:p text:style-name="P4">66</text:p>
            </table:table-cell>
            <table:table-cell table:style-name="Tableau27.B3" office:value-type="float" office:value="21">
              <text:p text:style-name="P4">21</text:p>
            </table:table-cell>
            <table:table-cell table:style-name="Tableau27.B3" office:value-type="float" office:value="13">
              <text:p text:style-name="P4">13</text:p>
            </table:table-cell>
          </table:table-row>
          <table:table-row>
            <table:table-cell table:style-name="Tableau27.A1" office:value-type="string">
              <text:p text:style-name="P26">16-19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t;=20</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Još uvijek studiram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4" table:number-columns-spanned="4" office:value-type="string">
              <text:p text:style-name="P34">Socioprofesionalna kategorija</text:p>
            </table:table-cell>
            <table:covered-table-cell/>
            <table:covered-table-cell/>
            <table:covered-table-cell/>
          </table:table-row>
          <table:table-row>
            <table:table-cell table:style-name="Tableau27.A1" office:value-type="string">
              <text:p text:style-name="P26">Samozaposlena osoba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Upravitelji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Ostali bijeli ovratnici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Ručni radnici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Kućni ljubimci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Nezaposleni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1" office:value-type="string">
              <text:p text:style-name="P26">U mirovini </text:p>
            </table:table-cell>
            <table:table-cell table:style-name="Tableau27.B3" office:value-type="float" office:value="70">
              <text:p text:style-name="P4">70</text:p>
            </table:table-cell>
            <table:table-cell table:style-name="Tableau27.B3" office:value-type="float" office:value="19">
              <text:p text:style-name="P4">19</text:p>
            </table:table-cell>
            <table:table-cell table:style-name="Tableau27.B3" office:value-type="float" office:value="11">
              <text:p text:style-name="P4">11</text:p>
            </table:table-cell>
          </table:table-row>
          <table:table-row>
            <table:table-cell table:style-name="Tableau27.A1" office:value-type="string">
              <text:p text:style-name="P26">Studenti </text:p>
            </table:table-cell>
            <table:table-cell table:style-name="Tableau27.B3" office:value-type="float" office:value="70">
              <text:p text:style-name="P4">70</text:p>
            </table:table-cell>
            <table:table-cell table:style-name="Tableau27.B3" office:value-type="float" office:value="25">
              <text:p text:style-name="P4">25</text:p>
            </table:table-cell>
            <table:table-cell table:style-name="Tableau27.B3" office:value-type="float" office:value="5">
              <text:p text:style-name="P4">5</text:p>
            </table:table-cell>
          </table:table-row>
          <table:table-row>
            <table:table-cell table:style-name="Tableau27.A4" table:number-columns-spanned="4" office:value-type="string">
              <text:p text:style-name="P34">Subjektivna urbanizacija</text:p>
            </table:table-cell>
            <table:covered-table-cell/>
            <table:covered-table-cell/>
            <table:covered-table-cell/>
          </table:table-row>
          <table:table-row>
            <table:table-cell table:style-name="Tableau27.A1" office:value-type="string">
              <text:p text:style-name="P26">Ruralno područje ili selo </text:p>
            </table:table-cell>
            <table:table-cell table:style-name="Tableau27.B3" office:value-type="float" office:value="69">
              <text:p text:style-name="P4">69</text:p>
            </table:table-cell>
            <table:table-cell table:style-name="Tableau27.B3" office:value-type="float" office:value="22">
              <text:p text:style-name="P4">22</text:p>
            </table:table-cell>
            <table:table-cell table:style-name="Tableau27.B3" office:value-type="float" office:value="9">
              <text:p text:style-name="P4">9</text:p>
            </table:table-cell>
          </table:table-row>
          <table:table-row>
            <table:table-cell table:style-name="Tableau27.A1" office:value-type="string">
              <text:p text:style-name="P26">Gradić male ili srednje veličine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Veliki grad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4" table:number-columns-spanned="4" office:value-type="string">
              <text:p text:style-name="P34">Percepcija IVET-a u (Naša zemlja)</text:p>
            </table:table-cell>
            <table:covered-table-cell/>
            <table:covered-table-cell/>
            <table:covered-table-cell/>
          </table:table-row>
          <table:table-row>
            <table:table-cell table:style-name="Tableau27.A1" office:value-type="string">
              <text:p text:style-name="P26">Pozitivno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egativan </text:p>
            </table:table-cell>
            <table:table-cell table:style-name="Tableau27.B3" office:value-type="float" office:value="72">
              <text:p text:style-name="P4">72</text:p>
            </table:table-cell>
            <table:table-cell table:style-name="Tableau27.B3" office:value-type="float" office:value="23">
              <text:p text:style-name="P4">23</text:p>
            </table:table-cell>
            <table:table-cell table:style-name="Tableau27.B3" office:value-type="float" office:value="5">
              <text:p text:style-name="P4">5</text:p>
            </table:table-cell>
          </table:table-row>
          <table:table-row>
            <table:table-cell table:style-name="Tableau27.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7.A1" office:value-type="string">
              <text:p text:style-name="P26">Da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e </text:p>
            </table:table-cell>
            <table:table-cell table:style-name="Tableau27.B3" office:value-type="float" office:value="71">
              <text:p text:style-name="P4">71</text:p>
            </table:table-cell>
            <table:table-cell table:style-name="Tableau27.B3" office:value-type="float" office:value="21">
              <text:p text:style-name="P4">21</text:p>
            </table:table-cell>
            <table:table-cell table:style-name="Tableau27.B3" office:value-type="float" office:value="8">
              <text:p text:style-name="P4">8</text:p>
            </table:table-cell>
          </table:table-row>
        </table:table>
        <text:p text:style-name="Standard"/>
        <text:p text:style-name="P52">Više od polovine građana EU-a tvrdi da se nastavnici i savjetnici za usmjeravanje ne bave na odgovarajući način rodnim predrasudama prije nego što učenici odaberu između općeg i strukovnog obrazovanja </text:p>
        <text:p text:style-name="Standard">U cijeloj Europskoj uniji 55 % građana EU-a tvrdi da se nastavnici i savjetnici za usmjeravanje ne bave na odgovarajući način rodnom pristranošću prije nego što učenici odaberu između općeg i strukovnog obrazovanja, uključujući 13 % koji se snažno slažu i 42 % koji se obično slažu.<text:note text:id="ftn55" text:note-class="footnote"><text:note-citation>55</text:note-citation><text:note-body><text:p text:style-name="Footnote">QB11.3. Navedite u kojoj se mjeri slažete ili ne slažete sa svakom od sljedećih izjava: Nastavnici i savjetnici za usmjeravanje ne bave se na odgovarajući način rodnim predrasudama prije nego što učenici odaberu između općeg i strukovnog obrazovanja. </text:p></text:note-body></text:note> Gotovo trećina (29%) se ne slaže, dok 16% ne zna. </text:p>
        <text:p text:style-name="Standard">Stajališta se razlikuju među državama članicama. Razine sporazuma h<text:span text:style-name="T6"> i</text:span>ghest zabilježene su u Italiji (74 %), Slovačkoj (71 %) i Poljskoj (68 %). Najniže razine zabilježene su u Švedskoj (31 %), Estoniji (39 %) i Španjolskoj (41 %). </text:p>
        <text:p text:style-name="Standard">U 20 država članica najmanje polovina ispitanika slaže se da se rodna pristranost ne rješava na odgovarajući način. </text:p>
        <text:p text:style-name="Standard"><draw:g text:anchor-type="paragraph" draw:z-index="55" draw:name="Forme51" draw:style-name="gr1"><draw:frame draw:style-name="gr78" draw:text-style-name="P97" svg:width="16.855cm" svg:height="7.677cm" svg:x="0.158cm" svg:y="2.979cm"><draw:image xlink:href="Pictures/1000000000000588000002857116347C29F05388.png" xlink:type="simple" xlink:show="embed" xlink:actuate="onLoad" draw:mime-type="image/png"><text:p/></draw:image></draw:frame><draw:frame draw:style-name="gr79" draw:text-style-name="P91" svg:width="16.722cm" svg:height="1.227cm" svg:x="0.079cm" svg:y="1.54cm"><draw:text-box><text:p text:style-name="P90"><text:span text:style-name="T45">QB11.3. Navedite u kojoj se mjeri slažete ili ne slažete sa svakom od sljedećih izjava: Nastavnici i savjetnici za usmjeravanje ne bave se na odgovarajući način rodnim predrasudama prije nego što učenici odaberu između općeg i strukovnog obrazovanja. (%)</text:span></text:p></draw:text-box></draw:frame><draw:g draw:style-name="gr4"><draw:frame draw:style-name="gr80" draw:text-style-name="P89" svg:width="14.098cm" svg:height="0.959cm" svg:x="0.472cm" svg:y="10.721cm"><draw:image xlink:href="Pictures/100000000000022300000022902E68B765C34830.png" xlink:type="simple" xlink:show="embed" xlink:actuate="onLoad" draw:mime-type="image/png"><text:p/></draw:image></draw:frame><draw:frame draw:style-name="gr81" draw:text-style-name="P91" svg:width="2.924cm" svg:height="0.648cm" svg:x="0.933cm" svg:y="10.896cm"><draw:text-box><text:p text:style-name="P95"><text:span text:style-name="T45">Čvrsto se slažem</text:span></text:p></draw:text-box></draw:frame><draw:frame draw:style-name="gr82" draw:text-style-name="P91" svg:width="2.948cm" svg:height="1.004cm" svg:x="3.94cm" svg:y="10.873cm"><draw:text-box><text:p text:style-name="P95"><text:span text:style-name="T45">Želi se složiti</text:span></text:p></draw:text-box></draw:frame><draw:frame draw:style-name="gr83" draw:text-style-name="P91" svg:width="3.282cm" svg:height="0.646cm" svg:x="7.124cm" svg:y="10.917cm"><draw:text-box><text:p text:style-name="P95"><text:span text:style-name="T45">Želja za neslaganjem</text:span></text:p></draw:text-box></draw:frame><draw:frame draw:style-name="gr84" draw:text-style-name="P91" svg:width="3.484cm" svg:height="0.646cm" svg:x="10.752cm" svg:y="10.876cm"><draw:text-box><text:p text:style-name="P95"><text:span text:style-name="T45">Snažno se ne slažem</text:span></text:p></draw:text-box></draw:frame><draw:frame draw:style-name="gr85" draw:text-style-name="P91" svg:width="2.518cm" svg:height="0.687cm" svg:x="14.474cm" svg:y="10.876cm"><draw:text-box><text:p text:style-name="P95"><text:span text:style-name="T45">Ne znam</text:span></text:p></draw:text-box></draw:frame></draw:g></draw:g><draw:g text:anchor-type="paragraph" draw:z-index="54" draw:name="Forme50" draw:style-name="gr32"><draw:frame draw:style-name="gr86" draw:text-style-name="P89" svg:width="3.661cm" svg:height="3.71cm" svg:x="11.031cm" svg:y="-3.967cm"><draw:image xlink:href="Pictures/10000000000001DF000001EE5AFD4471C52C6054.png" xlink:type="simple" xlink:show="embed" xlink:actuate="onLoad" draw:mime-type="image/png"><text:p/></draw:image></draw:frame><draw:frame draw:style-name="gr87" draw:text-style-name="P91" svg:width="7.474cm" svg:height="2.331cm" svg:x="8.987cm" svg:y="-7.207cm"><draw:text-box><text:p text:style-name="P90"><text:span text:style-name="T45">QB11.3. Navedite u kojoj se mjeri slažete ili ne slažete sa svakom od sljedećih izjava: Nastavnici i savjetnici za usmjeravanje ne bave se na odgovarajući način rodnim predrasudama prije nego što učenici odaberu između općeg i strukovnog obrazovanja. (EU27) (%)</text:span></text:p></draw:text-box></draw:frame><draw:frame draw:style-name="gr88" draw:text-style-name="P91" svg:width="2.555cm" svg:height="0.613cm" svg:x="10.592cm" svg:y="-4.6cm"><draw:text-box><text:p text:style-name="P90"><text:span text:style-name="T45">♪ </text:span><text:span text:style-name="T45">Ne znam 16 ♪</text:span></text:p></draw:text-box></draw:frame><draw:frame draw:style-name="gr89" draw:text-style-name="P94" svg:width="2.345cm" svg:height="0.955cm" svg:x="9.158cm" svg:y="-3.587cm"><draw:text-box><text:p text:style-name="P93"><text:span text:style-name="T45">Uopće se ne slažem 5</text:span></text:p></draw:text-box></draw:frame><draw:frame draw:style-name="gr90" draw:text-style-name="P94" svg:width="1.96cm" svg:height="1.301cm" svg:x="9.529cm" svg:y="-1.347cm"><draw:text-box><text:p text:style-name="P93"><text:span text:style-name="T45">Želja za neslaganjem 24</text:span></text:p></draw:text-box></draw:frame><draw:frame draw:style-name="gr91" draw:text-style-name="P91" svg:width="1.719cm" svg:height="1.301cm" svg:x="14.03cm" svg:y="-0.841cm"><draw:text-box><text:p text:style-name="P90"><text:span text:style-name="T45">Tend tn složiti 42</text:span></text:p></draw:text-box></draw:frame><draw:frame draw:style-name="gr92" draw:text-style-name="P91" svg:width="2.232cm" svg:height="0.957cm" svg:x="13.543cm" svg:y="-4.796cm"><draw:text-box><text:p text:style-name="P90"><text:span text:style-name="T45">Slažem se sa 13</text:span></text:p></draw:text-box></draw:frame></draw:g></text:p>
        <text:p text:style-name="P51">Mjera u kojoj se ispitanici slažu da se rodna pristranost ne rješava na odgovarajući način kada učenici odabiru različite sociodemografske čimbenike i čimbenike stajališta, kako slijedi. </text:p>
        <text:p text:style-name="StyleDefautDecale05Sauf1">■ Postoje neke razlike po društveno-profesionalnim kategorijama, pri čemu 61 % učenika dijeli to mišljenje, u usporedbi s 50 % umirovljenih ispitanika. </text:p>
        <text:p text:style-name="StyleDefautDecale05Sauf1">■ Prema dobi, sporazum se smanjuje sa 62 % među ispitanicima u dobi od 15 do 24 godine na 52 % među ispitanicima u dobi od 55 godina i starijima. </text:p>
        <text:p text:style-name="StyleDefautDecale05Sauf1">■ Do dobi na kraju obrazovanja 57 % onih koji su završili u dobi od 16 do 19 godina i 54 % onih koji su završili u dobi od 20 godina ili kasnije smatra da nastavnici i savjetnici za usmjeravanje ne rješavaju na odgovarajući način rodne predrasude prije nego što učenici odaberu između općeg i strukovnog obrazovanja. Ta brojka iznosi 50 % za one koji su završili u dobi od 15 godina ili mlađi. Dostiže najvišu razinu među Europljanima koji još studiraju (61 %). </text:p>
        <text:p text:style-name="StyleDefautDecale05Sauf1">■ Ispitanici koji bi preporučili opće srednjoškolsko obrazovanje imaju nešto veću vjerojatnost od onih koji pogoduju strukovnom obrazovanju (60 % naspram 56 %) da se slože da se rodna pristranost ne rješava na odgovarajući način. </text:p>
        <text:p text:style-name="StyleDefautDecale05Sauf1">■ Ne postoje razlike po spolu. </text:p>
        <text:p text:style-name="Standard"/>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26">QB11.3 Recite mi u kojoj se mjeri slažete ili ne slažete sa svakom od sljedećih izjava: Nastavnici i savjetnici za usmjeravanje ne bave se na odgovarajući način rodnim predrasudama prije nego što učenici odaberu između općeg i strukovnog obrazovanja (%-EU)</text:p>
            </table:table-cell>
            <table:covered-table-cell/>
            <table:covered-table-cell/>
            <table:covered-table-cell/>
          </table:table-row>
          <table:table-row>
            <table:table-cell table:style-name="Tableau28.A1" office:value-type="string">
              <text:p text:style-name="Table_20_Contents"/>
            </table:table-cell>
            <table:table-cell table:style-name="Tableau28.A1" office:value-type="string">
              <text:p text:style-name="P4">Ukupno „suglasnost”</text:p>
            </table:table-cell>
            <table:table-cell table:style-name="Tableau28.A1" office:value-type="string">
              <text:p text:style-name="P4">Ukupno „nesuglasnost” </text:p>
            </table:table-cell>
            <table:table-cell table:style-name="Tableau28.A1" office:value-type="string">
              <text:p text:style-name="P4">♪ Ne znam ♪</text:p>
            </table:table-cell>
          </table:table-row>
          <table:table-row>
            <table:table-cell table:style-name="Tableau28.A1" office:value-type="string">
              <text:p text:style-name="P26">EU-27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Spol</text:p>
            </table:table-cell>
            <table:covered-table-cell/>
            <table:covered-table-cell/>
            <table:covered-table-cell/>
          </table:table-row>
          <table:table-row>
            <table:table-cell table:style-name="Tableau28.A1" office:value-type="string">
              <text:p text:style-name="P26">Čovjek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1" office:value-type="string">
              <text:p text:style-name="P26">Žena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Dob</text:p>
            </table:table-cell>
            <table:covered-table-cell/>
            <table:covered-table-cell/>
            <table:covered-table-cell/>
          </table:table-row>
          <table:table-row>
            <table:table-cell table:style-name="Tableau28.A1" office:value-type="string">
              <text:p text:style-name="P26">15-24 </text:p>
            </table:table-cell>
            <table:table-cell table:style-name="Tableau28.B3" office:value-type="float" office:value="62">
              <text:p text:style-name="P4">62</text:p>
            </table:table-cell>
            <table:table-cell table:style-name="Tableau28.B3" office:value-type="float" office:value="29">
              <text:p text:style-name="P4">29</text:p>
            </table:table-cell>
            <table:table-cell table:style-name="Tableau28.B3" office:value-type="float" office:value="9">
              <text:p text:style-name="P4">9</text:p>
            </table:table-cell>
          </table:table-row>
          <table:table-row>
            <table:table-cell table:style-name="Tableau28.A1" office:value-type="string">
              <text:p text:style-name="P26">25-39 </text:p>
            </table:table-cell>
            <table:table-cell table:style-name="Tableau28.B3" office:value-type="float" office:value="58">
              <text:p text:style-name="P4">58</text:p>
            </table:table-cell>
            <table:table-cell table:style-name="Tableau28.B3" office:value-type="float" office:value="30">
              <text:p text:style-name="P4">30</text:p>
            </table:table-cell>
            <table:table-cell table:style-name="Tableau28.B3" office:value-type="float" office:value="12">
              <text:p text:style-name="P4">12</text:p>
            </table:table-cell>
          </table:table-row>
          <table:table-row>
            <table:table-cell table:style-name="Tableau28.A1" office:value-type="string">
              <text:p text:style-name="P26">40-54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gt;=55</text:p>
            </table:table-cell>
            <table:table-cell table:style-name="Tableau28.B3" office:value-type="float" office:value="52">
              <text:p text:style-name="P4">52</text:p>
            </table:table-cell>
            <table:table-cell table:style-name="Tableau28.B3" office:value-type="float" office:value="26">
              <text:p text:style-name="P4">26</text:p>
            </table:table-cell>
            <table:table-cell table:style-name="Tableau28.B3" office:value-type="float" office:value="22">
              <text:p text:style-name="P4">22</text:p>
            </table:table-cell>
          </table:table-row>
          <table:table-row>
            <table:table-cell table:style-name="Tableau28.A4" table:number-columns-spanned="4" office:value-type="string">
              <text:p text:style-name="P34">Obrazovanje (kraj)</text:p>
            </table:table-cell>
            <table:covered-table-cell/>
            <table:covered-table-cell/>
            <table:covered-table-cell/>
          </table:table-row>
          <table:table-row>
            <table:table-cell table:style-name="Tableau28.A1" office:value-type="string">
              <text:p text:style-name="P26">&lt;=-15</text:p>
            </table:table-cell>
            <table:table-cell table:style-name="Tableau28.B3" office:value-type="float" office:value="50">
              <text:p text:style-name="P4">50</text:p>
            </table:table-cell>
            <table:table-cell table:style-name="Tableau28.B3" office:value-type="float" office:value="24">
              <text:p text:style-name="P4">24</text:p>
            </table:table-cell>
            <table:table-cell table:style-name="Tableau28.B3" office:value-type="float" office:value="26">
              <text:p text:style-name="P4">26</text:p>
            </table:table-cell>
          </table:table-row>
          <table:table-row>
            <table:table-cell table:style-name="Tableau28.A1" office:value-type="string">
              <text:p text:style-name="P26">16-19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gt;=20</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Još uvijek studiram </text:p>
            </table:table-cell>
            <table:table-cell table:style-name="Tableau28.B3" office:value-type="float" office:value="61">
              <text:p text:style-name="P4">61</text:p>
            </table:table-cell>
            <table:table-cell table:style-name="Tableau28.B3" office:value-type="float" office:value="28">
              <text:p text:style-name="P4">28</text:p>
            </table:table-cell>
            <table:table-cell table:style-name="Tableau28.B3" office:value-type="float" office:value="11">
              <text:p text:style-name="P4">11</text:p>
            </table:table-cell>
          </table:table-row>
          <table:table-row>
            <table:table-cell table:style-name="Tableau28.A4" table:number-columns-spanned="4" office:value-type="string">
              <text:p text:style-name="P34">Socioprofesionalna kategorija</text:p>
            </table:table-cell>
            <table:covered-table-cell/>
            <table:covered-table-cell/>
            <table:covered-table-cell/>
          </table:table-row>
          <table:table-row>
            <table:table-cell table:style-name="Tableau28.A1" office:value-type="string">
              <text:p text:style-name="P26">Samozaposlena osoba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Upravitelji </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Ostali bijeli ovratnici </text:p>
            </table:table-cell>
            <table:table-cell table:style-name="Tableau28.B3" office:value-type="float" office:value="58">
              <text:p text:style-name="P4">58</text:p>
            </table:table-cell>
            <table:table-cell table:style-name="Tableau28.B3" office:value-type="float" office:value="29">
              <text:p text:style-name="P4">29</text:p>
            </table:table-cell>
            <table:table-cell table:style-name="Tableau28.B3" office:value-type="float" office:value="13">
              <text:p text:style-name="P4">13</text:p>
            </table:table-cell>
          </table:table-row>
          <table:table-row>
            <table:table-cell table:style-name="Tableau28.A1" office:value-type="string">
              <text:p text:style-name="P26">Ručni radnici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Kućni ljubimci </text:p>
            </table:table-cell>
            <table:table-cell table:style-name="Tableau28.B3" office:value-type="float" office:value="57">
              <text:p text:style-name="P4">57</text:p>
            </table:table-cell>
            <table:table-cell table:style-name="Tableau28.B3" office:value-type="float" office:value="27">
              <text:p text:style-name="P4">27</text:p>
            </table:table-cell>
            <table:table-cell table:style-name="Tableau28.B3" office:value-type="float" office:value="16">
              <text:p text:style-name="P4">16</text:p>
            </table:table-cell>
          </table:table-row>
          <table:table-row>
            <table:table-cell table:style-name="Tableau28.A1" office:value-type="string">
              <text:p text:style-name="P26">Nezaposleni </text:p>
            </table:table-cell>
            <table:table-cell table:style-name="Tableau28.B3" office:value-type="float" office:value="51">
              <text:p text:style-name="P4">51</text:p>
            </table:table-cell>
            <table:table-cell table:style-name="Tableau28.B3" office:value-type="float" office:value="32">
              <text:p text:style-name="P4">32</text:p>
            </table:table-cell>
            <table:table-cell table:style-name="Tableau28.B3" office:value-type="float" office:value="17">
              <text:p text:style-name="P4">17</text:p>
            </table:table-cell>
          </table:table-row>
          <table:table-row>
            <table:table-cell table:style-name="Tableau28.A1" office:value-type="string">
              <text:p text:style-name="P26">U mirovini </text:p>
            </table:table-cell>
            <table:table-cell table:style-name="Tableau28.B3" office:value-type="float" office:value="50">
              <text:p text:style-name="P4">50</text:p>
            </table:table-cell>
            <table:table-cell table:style-name="Tableau28.B3" office:value-type="float" office:value="26">
              <text:p text:style-name="P4">26</text:p>
            </table:table-cell>
            <table:table-cell table:style-name="Tableau28.B3" office:value-type="float" office:value="24">
              <text:p text:style-name="P4">24</text:p>
            </table:table-cell>
          </table:table-row>
          <table:table-row>
            <table:table-cell table:style-name="Tableau28.A1" office:value-type="string">
              <text:p text:style-name="P26">Studenti </text:p>
            </table:table-cell>
            <table:table-cell table:style-name="Tableau28.B3" office:value-type="float" office:value="61">
              <text:p text:style-name="P4">61</text:p>
            </table:table-cell>
            <table:table-cell table:style-name="Tableau28.B3" office:value-type="float" office:value="29">
              <text:p text:style-name="P4">29</text:p>
            </table:table-cell>
            <table:table-cell table:style-name="Tableau28.B3" office:value-type="float" office:value="10">
              <text:p text:style-name="P4">10</text:p>
            </table:table-cell>
          </table:table-row>
          <table:table-row>
            <table:table-cell table:style-name="Tableau28.A4" table:number-columns-spanned="4" office:value-type="string">
              <text:p text:style-name="P34">Subjektivna urbanizacija</text:p>
            </table:table-cell>
            <table:covered-table-cell/>
            <table:covered-table-cell/>
            <table:covered-table-cell/>
          </table:table-row>
          <table:table-row>
            <table:table-cell table:style-name="Tableau28.A1" office:value-type="string">
              <text:p text:style-name="P26">Ruralno područje ili selo </text:p>
            </table:table-cell>
            <table:table-cell table:style-name="Tableau28.B3" office:value-type="float" office:value="52">
              <text:p text:style-name="P4">52</text:p>
            </table:table-cell>
            <table:table-cell table:style-name="Tableau28.B3" office:value-type="float" office:value="31">
              <text:p text:style-name="P4">31</text:p>
            </table:table-cell>
            <table:table-cell table:style-name="Tableau28.B3" office:value-type="float" office:value="17">
              <text:p text:style-name="P4">17</text:p>
            </table:table-cell>
          </table:table-row>
          <table:table-row>
            <table:table-cell table:style-name="Tableau28.A1" office:value-type="string">
              <text:p text:style-name="P26">Gradić male ili srednje veličine </text:p>
            </table:table-cell>
            <table:table-cell table:style-name="Tableau28.B3" office:value-type="float" office:value="56">
              <text:p text:style-name="P4">56</text:p>
            </table:table-cell>
            <table:table-cell table:style-name="Tableau28.B3" office:value-type="float" office:value="28">
              <text:p text:style-name="P4">28</text:p>
            </table:table-cell>
            <table:table-cell table:style-name="Tableau28.B3" office:value-type="float" office:value="16">
              <text:p text:style-name="P4">16</text:p>
            </table:table-cell>
          </table:table-row>
          <table:table-row>
            <table:table-cell table:style-name="Tableau28.A1" office:value-type="string">
              <text:p text:style-name="P26">Veliki grad </text:p>
            </table:table-cell>
            <table:table-cell table:style-name="Tableau28.B3" office:value-type="float" office:value="58">
              <text:p text:style-name="P4">58</text:p>
            </table:table-cell>
            <table:table-cell table:style-name="Tableau28.B3" office:value-type="float" office:value="27">
              <text:p text:style-name="P4">27</text:p>
            </table:table-cell>
            <table:table-cell table:style-name="Tableau28.B3" office:value-type="float" office:value="15">
              <text:p text:style-name="P4">15</text:p>
            </table:table-cell>
          </table:table-row>
          <table:table-row>
            <table:table-cell table:style-name="Tableau28.A4" table:number-columns-spanned="4" office:value-type="string">
              <text:p text:style-name="P34">Percepcija IVET-a u (Naša zemlja)</text:p>
            </table:table-cell>
            <table:covered-table-cell/>
            <table:covered-table-cell/>
            <table:covered-table-cell/>
          </table:table-row>
          <table:table-row table:style-name="Tableau28.31">
            <table:table-cell table:style-name="Tableau28.A1" office:value-type="string">
              <text:p text:style-name="P26">Pozitivno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Negativan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8.A1" office:value-type="string">
              <text:p text:style-name="P26">Da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Ne </text:p>
            </table:table-cell>
            <table:table-cell table:style-name="Tableau28.B3" office:value-type="float" office:value="54">
              <text:p text:style-name="P4">54</text:p>
            </table:table-cell>
            <table:table-cell table:style-name="Tableau28.B3" office:value-type="float" office:value="29">
              <text:p text:style-name="P4">29</text:p>
            </table:table-cell>
            <table:table-cell table:style-name="Tableau28.B3" office:value-type="float" office:value="17">
              <text:p text:style-name="P4">17</text:p>
            </table:table-cell>
          </table:table-row>
        </table:table>
        <text:p text:style-name="Standard"/>
        <text:p text:style-name="P52">Više od polovine građana EU-a smatra da su područja povezana sa STEM-om u strukovnom obrazovanju i osposobljavanju prikladnija za muškarce </text:p>
        <text:p text:style-name="Standard">U cijeloj Europskoj uniji 55 % građana EU-a smatra da su područja povezana sa STEM-om u strukovnom obrazovanju i osposobljavanju, kao što su građevinarstvo, automobilska industrija, proizvodnja i IKT, prikladnija za muškarce, uključujući 14 % koji se snažno slažu i 41 % koji se obično slažu.<text:note text:id="ftn56" text:note-class="footnote"><text:note-citation>56</text:note-citation><text:note-body><text:p text:style-name="Footnote">QB10.1. Navedite u kojoj se mjeri slažete ili ne slažete sa svakom od sljedećih izjava: Područja strukovnog obrazovanja i osposobljavanja povezana sa STEM-om (npr. građevinarstvo, automobilska industrija, proizvodnja, IKT) prikladnija su za muškarce. </text:p></text:note-body></text:note> Sveukupno, 41% se ne slaže, dok 4% ne zna. </text:p>
        <text:p text:style-name="Standard">U 18 država članica najmanje polovina ispitanika slaže se da su područja povezana sa STEM-om prikladnija za muškarce. </text:p>
        <text:p text:style-name="Standard">Stajališta se razlikuju među državama članicama. Najviša razina dogovora zabilježena je u Mađarskoj i Slovačkoj (86 %) te Bugarskoj (83 %). Najniže razine zabilježene su u Švedskoj (15 %), Nizozemskoj (27 %) i Finskoj (28 %). </text:p>
        <text:p text:style-name="Standard"><draw:g text:anchor-type="paragraph" draw:z-index="56" draw:name="Forme52" draw:style-name="gr32"><draw:frame draw:style-name="gr71" draw:text-style-name="P89" svg:width="4.197cm" svg:height="4.58cm" svg:x="11.119cm" svg:y="-4.129cm"><draw:image xlink:href="Pictures/10000000000001E400000210DB05C0D2BD5F98C4.png" xlink:type="simple" xlink:show="embed" xlink:actuate="onLoad" draw:mime-type="image/png"><text:p/></draw:image></draw:frame><draw:frame draw:style-name="gr72" draw:text-style-name="P91" svg:width="7.753cm" svg:height="1.876cm" svg:x="8.939cm" svg:y="-6.306cm"><draw:text-box><text:p text:style-name="P90"><text:span text:style-name="T45">QB10.1. Navedite u kojoj se mjeri slažete ili ne slažete sa svakom od sljedećih izjava: Područja povezana sa STEM-om u strukovnom obrazovanju i osposobljavanju (npr. građevinarstvo, automobilska industrija, proizvodnja, IKT) prikladnija su za muškarce. (EU27) (%)</text:span></text:p></draw:text-box></draw:frame><draw:frame draw:style-name="gr73" draw:text-style-name="P97" svg:width="2.659cm" svg:height="0.578cm" svg:x="11.44cm" svg:y="-4.761cm"><draw:text-box><text:p text:style-name="P96"><text:span text:style-name="T45">Ne znam 4</text:span></text:p></draw:text-box></draw:frame><draw:frame draw:style-name="gr74" draw:text-style-name="P94" svg:width="1.886cm" svg:height="1.227cm" svg:x="10.07cm" svg:y="-4.203cm"><draw:text-box><text:p text:style-name="P93"><text:span text:style-name="T45">Ne slažem se sa 16</text:span></text:p></draw:text-box></draw:frame><draw:frame draw:style-name="gr75" draw:text-style-name="P94" svg:width="1.786cm" svg:height="1.304cm" svg:x="9.396cm" svg:y="-1.067cm"><draw:text-box><text:p text:style-name="P93"><text:span text:style-name="T45">Želja za neslaganjem 16</text:span></text:p></draw:text-box></draw:frame><draw:frame draw:style-name="gr76" draw:text-style-name="P91" svg:width="1.777cm" svg:height="1.227cm" svg:x="14.612cm" svg:y="-0.208cm"><draw:text-box><text:p text:style-name="P90"><text:span text:style-name="T45">Želja za dogovorom 41</text:span></text:p></draw:text-box></draw:frame><draw:frame draw:style-name="gr77" draw:text-style-name="P91" svg:width="1.77cm" svg:height="0.902cm" svg:x="13.927cm" svg:y="-4.547cm"><draw:text-box><text:p text:style-name="P90"><text:span text:style-name="T45">Slažem se sa 14</text:span></text:p></draw:text-box></draw:frame></draw:g></text:p>
        <text:p text:style-name="Standard"><draw:g text:anchor-type="paragraph" draw:z-index="57" draw:name="Forme53" draw:style-name="gr1"><draw:frame draw:style-name="gr63" draw:text-style-name="P89" svg:width="16.675cm" svg:height="7.374cm" svg:x="-0.131cm" svg:y="1.519cm"><draw:image xlink:href="Pictures/10000000000004E70000022BFEE03172855F860F.png" xlink:type="simple" xlink:show="embed" xlink:actuate="onLoad" draw:mime-type="image/png"><text:p/></draw:image></draw:frame><draw:frame draw:style-name="gr64" draw:text-style-name="P91" svg:width="16.244cm" svg:height="1.227cm" svg:x="0.033cm" svg:y="0.434cm"><draw:text-box><text:p text:style-name="P90"><text:span text:style-name="T45">QB10.1. Navedite u kojoj se mjeri slažete ili ne slažete sa svakom od sljedećih izjava: Područja povezana sa STEM-om u strukovnom obrazovanju i osposobljavanju (npr. građevinarstvo, automobilska industrija, proizvodnja, IKT) prikladnija su za muškarce. (%)</text:span></text:p></draw:text-box></draw:frame><draw:g draw:style-name="gr4"><draw:frame draw:style-name="gr65" draw:text-style-name="P89" svg:width="14.098cm" svg:height="0.959cm" svg:x="0.529cm" svg:y="9.028cm"><draw:image xlink:href="Pictures/100000000000022300000022902E68B765C34830.png" xlink:type="simple" xlink:show="embed" xlink:actuate="onLoad" draw:mime-type="image/png"><text:p/></draw:image></draw:frame><draw:frame draw:style-name="gr66" draw:text-style-name="P91" svg:width="2.924cm" svg:height="0.648cm" svg:x="0.991cm" svg:y="9.201cm"><draw:text-box><text:p text:style-name="P95"><text:span text:style-name="T45">Čvrsto se slažem</text:span></text:p></draw:text-box></draw:frame><draw:frame draw:style-name="gr67" draw:text-style-name="P91" svg:width="2.946cm" svg:height="1.004cm" svg:x="4cm" svg:y="9.179cm"><draw:text-box><text:p text:style-name="P95"><text:span text:style-name="T45">Želi se složiti</text:span></text:p></draw:text-box></draw:frame><draw:frame draw:style-name="gr68" draw:text-style-name="P91" svg:width="3.282cm" svg:height="0.646cm" svg:x="7.182cm" svg:y="9.222cm"><draw:text-box><text:p text:style-name="P95"><text:span text:style-name="T45">Želja za neslaganjem</text:span></text:p></draw:text-box></draw:frame><draw:frame draw:style-name="gr69" draw:text-style-name="P91" svg:width="3.484cm" svg:height="0.646cm" svg:x="10.81cm" svg:y="9.179cm"><draw:text-box><text:p text:style-name="P95"><text:span text:style-name="T45">Snažno se ne slažem</text:span></text:p></draw:text-box></draw:frame><draw:frame draw:style-name="gr70" draw:text-style-name="P91" svg:width="2.52cm" svg:height="0.687cm" svg:x="14.532cm" svg:y="9.179cm"><draw:text-box><text:p text:style-name="P95"><text:span text:style-name="T45">Ne znam</text:span></text:p></draw:text-box></draw:frame></draw:g></draw:g></text:p>
        <text:p text:style-name="P51">Mjera u kojoj se ispitanici slažu da su područja povezana sa STEM-om prikladnija za muškarce razlikuje se ovisno o sociodemografskim čimbenicima i čimbenicima stajališta, kako slijedi. </text:p>
        <text:p text:style-name="StyleDefautDecale05Sauf1">■ Ovo je stajalište raširenije među ispitanicima koji: vjeruju da učitelji i savjetnici za usmjeravanje ne rješavaju na odgovarajući način rodne predrasude (65 % naspram 43 %) ; vjeruju da se muškarci koji nisu visokoobrazovani suočavaju s većim pritiskom da odaberu SOO (62% naspram 42%) ; misle da se žene potiču prema općem obrazovanju unatoč interesu za tehničke predmete (63% naspram 38%) ; osjećaju da su rodni stereotipi ojačani od strane obitelji, vršnjaka i društvenih medija (59% naspram 46%) ; i vjeruje da se muškarci u području strukovnog obrazovanja i osposobljavanja povezanom s ‑-om suočavaju sa socijalnom stigmom (63 % u odnosu na 46 %). </text:p>
        <text:p text:style-name="StyleDefautDecale05Sauf1">■ Ispitanici koji vjeruju da mladi dobivaju dovoljno informacija o mogućnostima strukovnog obrazovanja i osposobljavanja imaju veću vjerojatnost da će se složiti (62 %) od onih koji vjeruju da to ne čine (47 %). </text:p>
        <text:p text:style-name="StyleDefautDecale05Sauf1">■ Gotovo dvije trećine ispitanika (60 %) koji navode da se strukovno obrazovanje i osposobljavanje smatra pozitivnim u njihovoj zemlji slažu se da su područja povezana sa STEM-om prikladnija za muškarce, u usporedbi s 47 % onih koji prijavljuju negativne percepcije. </text:p>
        <text:p text:style-name="StyleDefautDecale05Sauf1">■ Postoje neke značajne razlike po društveno-profesionalnim kategorijama, pri čemu osobe u kućanstvu najvjerojatnije vjeruju da su područja povezana sa STEM-om u strukovnom obrazovanju i osposobljavanju prikladnija za muškarce (63 %), u usporedbi s 47 % rukovoditelja. </text:p>
        <text:p text:style-name="StyleDefautDecale05Sauf1">■ Do dobi na kraju obrazovanja to je stajalište najraširenije među osobama koje su završile obrazovanje u dobi od 16 do 19 godina (62 %), a slijede osobe koje su završile obrazovanje u dobi od 15 godina ili mlađe (59 %). Osobe koje su nastavile obrazovanje nakon 20 godina bilježe najnižu stopu suglasnosti (47 %), dok za ispitanike koji još studiraju ta brojka iznosi 50 %. </text:p>
        <text:p text:style-name="StyleDefautDecale05Sauf1">■ Stajalište da su područja povezana sa STEM-om u strukovnom obrazovanju i osposobljavanju prikladnija za muškarce nešto je raširenije među muškarcima (58 %) nego među ženama (53 %). </text:p>
        <text:p text:style-name="StyleDefautDecale05Sauf1">■ Ne postoje razlike prema dobi ili prethodnom pohađanju SOO-a. </text:p>
        <text:p text:style-name="Standard"/>
        <text:p text:style-name="P67"/>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26">QB10.1 Recite mi u kojoj se mjeri slažete ili ne slažete sa svakom od sljedećih izjava: Područja IVET-a povezana sa STEM-om (npr. građevinarstvo, automobilska industrija, proizvodnja, IKT) prikladnija su za muškarce (%-EU)</text:p>
            </table:table-cell>
            <table:covered-table-cell/>
            <table:covered-table-cell/>
            <table:covered-table-cell/>
          </table:table-row>
          <table:table-row>
            <table:table-cell table:style-name="Tableau29.A1" office:value-type="string">
              <text:p text:style-name="Table_20_Contents"/>
            </table:table-cell>
            <table:table-cell table:style-name="Tableau29.A1" office:value-type="string">
              <text:p text:style-name="P4">Ukupno „suglasnost”</text:p>
            </table:table-cell>
            <table:table-cell table:style-name="Tableau29.A1" office:value-type="string">
              <text:p text:style-name="P4">Ukupno „nesuglasnost” </text:p>
            </table:table-cell>
            <table:table-cell table:style-name="Tableau29.A1" office:value-type="string">
              <text:p text:style-name="P4">♪ Ne znam ♪</text:p>
            </table:table-cell>
          </table:table-row>
          <table:table-row>
            <table:table-cell table:style-name="Tableau29.A1" office:value-type="string">
              <text:p text:style-name="P26">EU-27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Spol</text:p>
            </table:table-cell>
            <table:covered-table-cell/>
            <table:covered-table-cell/>
            <table:covered-table-cell/>
          </table:table-row>
          <table:table-row>
            <table:table-cell table:style-name="Tableau29.A1" office:value-type="string">
              <text:p text:style-name="P26">Čovjek </text:p>
            </table:table-cell>
            <table:table-cell table:style-name="Tableau29.B3" office:value-type="float" office:value="58">
              <text:p text:style-name="P4">58</text:p>
            </table:table-cell>
            <table:table-cell table:style-name="Tableau29.B3" office:value-type="float" office:value="38">
              <text:p text:style-name="P4">38</text:p>
            </table:table-cell>
            <table:table-cell table:style-name="Tableau29.B3" office:value-type="float" office:value="4">
              <text:p text:style-name="P4">4</text:p>
            </table:table-cell>
          </table:table-row>
          <table:table-row>
            <table:table-cell table:style-name="Tableau29.A1" office:value-type="string">
              <text:p text:style-name="P26">Žena </text:p>
            </table:table-cell>
            <table:table-cell table:style-name="Tableau29.B3" office:value-type="float" office:value="53">
              <text:p text:style-name="P4">53</text:p>
            </table:table-cell>
            <table:table-cell table:style-name="Tableau29.B3" office:value-type="float" office:value="43">
              <text:p text:style-name="P4">43</text:p>
            </table:table-cell>
            <table:table-cell table:style-name="Tableau29.B3" office:value-type="float" office:value="4">
              <text:p text:style-name="P4">4</text:p>
            </table:table-cell>
          </table:table-row>
          <table:table-row>
            <table:table-cell table:style-name="Tableau29.A4" table:number-columns-spanned="4" office:value-type="string">
              <text:p text:style-name="P34">Dob</text:p>
            </table:table-cell>
            <table:covered-table-cell/>
            <table:covered-table-cell/>
            <table:covered-table-cell/>
          </table:table-row>
          <table:table-row>
            <table:table-cell table:style-name="Tableau29.A1" office:value-type="string">
              <text:p text:style-name="P26">15-24 </text:p>
            </table:table-cell>
            <table:table-cell table:style-name="Tableau29.B3" office:value-type="float" office:value="55">
              <text:p text:style-name="P4">55</text:p>
            </table:table-cell>
            <table:table-cell table:style-name="Tableau29.B3" office:value-type="float" office:value="42">
              <text:p text:style-name="P4">42</text:p>
            </table:table-cell>
            <table:table-cell table:style-name="Tableau29.B3" office:value-type="float" office:value="3">
              <text:p text:style-name="P4">3</text:p>
            </table:table-cell>
          </table:table-row>
          <table:table-row>
            <table:table-cell table:style-name="Tableau29.A1" office:value-type="string">
              <text:p text:style-name="P26">25-39 </text:p>
            </table:table-cell>
            <table:table-cell table:style-name="Tableau29.B3" office:value-type="float" office:value="55">
              <text:p text:style-name="P4">55</text:p>
            </table:table-cell>
            <table:table-cell table:style-name="Tableau29.B3" office:value-type="float" office:value="43">
              <text:p text:style-name="P4">43</text:p>
            </table:table-cell>
            <table:table-cell table:style-name="Tableau29.B3" office:value-type="float" office:value="2">
              <text:p text:style-name="P4">2</text:p>
            </table:table-cell>
          </table:table-row>
          <table:table-row>
            <table:table-cell table:style-name="Tableau29.A1" office:value-type="string">
              <text:p text:style-name="P26">40-54 </text:p>
            </table:table-cell>
            <table:table-cell table:style-name="Tableau29.B3" office:value-type="float" office:value="56">
              <text:p text:style-name="P4">56</text:p>
            </table:table-cell>
            <table:table-cell table:style-name="Tableau29.B3" office:value-type="float" office:value="41">
              <text:p text:style-name="P4">41</text:p>
            </table:table-cell>
            <table:table-cell table:style-name="Tableau29.B3" office:value-type="float" office:value="3">
              <text:p text:style-name="P4">3</text:p>
            </table:table-cell>
          </table:table-row>
          <table:table-row>
            <table:table-cell table:style-name="Tableau29.A1" office:value-type="string">
              <text:p text:style-name="P26">&gt;=55</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4" table:number-columns-spanned="4" office:value-type="string">
              <text:p text:style-name="P34">Obrazovanje (kraj)</text:p>
            </table:table-cell>
            <table:covered-table-cell/>
            <table:covered-table-cell/>
            <table:covered-table-cell/>
          </table:table-row>
          <table:table-row>
            <table:table-cell table:style-name="Tableau29.A1" office:value-type="string">
              <text:p text:style-name="P26">&lt;=-15</text:p>
            </table:table-cell>
            <table:table-cell table:style-name="Tableau29.B3" office:value-type="float" office:value="59">
              <text:p text:style-name="P4">59</text:p>
            </table:table-cell>
            <table:table-cell table:style-name="Tableau29.B3" office:value-type="float" office:value="31">
              <text:p text:style-name="P4">31</text:p>
            </table:table-cell>
            <table:table-cell table:style-name="Tableau29.B3" office:value-type="float" office:value="10">
              <text:p text:style-name="P4">10</text:p>
            </table:table-cell>
          </table:table-row>
          <table:table-row>
            <table:table-cell table:style-name="Tableau29.A1" office:value-type="string">
              <text:p text:style-name="P26">16-19 </text:p>
            </table:table-cell>
            <table:table-cell table:style-name="Tableau29.B3" office:value-type="float" office:value="62">
              <text:p text:style-name="P4">62</text:p>
            </table:table-cell>
            <table:table-cell table:style-name="Tableau29.B3" office:value-type="float" office:value="35">
              <text:p text:style-name="P4">35</text:p>
            </table:table-cell>
            <table:table-cell table:style-name="Tableau29.B3" office:value-type="float" office:value="3">
              <text:p text:style-name="P4">3</text:p>
            </table:table-cell>
          </table:table-row>
          <table:table-row>
            <table:table-cell table:style-name="Tableau29.A1" office:value-type="string">
              <text:p text:style-name="P26">&gt;=20</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Još uvijek studiram </text:p>
            </table:table-cell>
            <table:table-cell table:style-name="Tableau29.B3" office:value-type="float" office:value="50">
              <text:p text:style-name="P4">50</text:p>
            </table:table-cell>
            <table:table-cell table:style-name="Tableau29.B3" office:value-type="float" office:value="47">
              <text:p text:style-name="P4">47</text:p>
            </table:table-cell>
            <table:table-cell table:style-name="Tableau29.B3" office:value-type="float" office:value="3">
              <text:p text:style-name="P4">3</text:p>
            </table:table-cell>
          </table:table-row>
          <table:table-row>
            <table:table-cell table:style-name="Tableau29.A4" table:number-columns-spanned="4" office:value-type="string">
              <text:p text:style-name="P34">Socioprofesionalna kategorija</text:p>
            </table:table-cell>
            <table:covered-table-cell/>
            <table:covered-table-cell/>
            <table:covered-table-cell/>
          </table:table-row>
          <table:table-row>
            <table:table-cell table:style-name="Tableau29.A1" office:value-type="string">
              <text:p text:style-name="P26">Samozaposlena osoba </text:p>
            </table:table-cell>
            <table:table-cell table:style-name="Tableau29.B3" office:value-type="float" office:value="58">
              <text:p text:style-name="P4">58</text:p>
            </table:table-cell>
            <table:table-cell table:style-name="Tableau29.B3" office:value-type="float" office:value="39">
              <text:p text:style-name="P4">39</text:p>
            </table:table-cell>
            <table:table-cell table:style-name="Tableau29.B3" office:value-type="float" office:value="3">
              <text:p text:style-name="P4">3</text:p>
            </table:table-cell>
          </table:table-row>
          <table:table-row>
            <table:table-cell table:style-name="Tableau29.A1" office:value-type="string">
              <text:p text:style-name="P26">Upravitelji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Ostali bijeli ovratnici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Ručni radnici </text:p>
            </table:table-cell>
            <table:table-cell table:style-name="Tableau29.B3" office:value-type="float" office:value="59">
              <text:p text:style-name="P4">59</text:p>
            </table:table-cell>
            <table:table-cell table:style-name="Tableau29.B3" office:value-type="float" office:value="38">
              <text:p text:style-name="P4">38</text:p>
            </table:table-cell>
            <table:table-cell table:style-name="Tableau29.B3" office:value-type="float" office:value="3">
              <text:p text:style-name="P4">3</text:p>
            </table:table-cell>
          </table:table-row>
          <table:table-row>
            <table:table-cell table:style-name="Tableau29.A1" office:value-type="string">
              <text:p text:style-name="P26">Kućni ljubimci </text:p>
            </table:table-cell>
            <table:table-cell table:style-name="Tableau29.B3" office:value-type="float" office:value="63">
              <text:p text:style-name="P4">63</text:p>
            </table:table-cell>
            <table:table-cell table:style-name="Tableau29.B3" office:value-type="float" office:value="33">
              <text:p text:style-name="P4">33</text:p>
            </table:table-cell>
            <table:table-cell table:style-name="Tableau29.B3" office:value-type="float" office:value="4">
              <text:p text:style-name="P4">4</text:p>
            </table:table-cell>
          </table:table-row>
          <table:table-row>
            <table:table-cell table:style-name="Tableau29.A1" office:value-type="string">
              <text:p text:style-name="P26">Nezaposleni </text:p>
            </table:table-cell>
            <table:table-cell table:style-name="Tableau29.B3" office:value-type="float" office:value="49">
              <text:p text:style-name="P4">49</text:p>
            </table:table-cell>
            <table:table-cell table:style-name="Tableau29.B3" office:value-type="float" office:value="47">
              <text:p text:style-name="P4">47</text:p>
            </table:table-cell>
            <table:table-cell table:style-name="Tableau29.B3" office:value-type="float" office:value="4">
              <text:p text:style-name="P4">4</text:p>
            </table:table-cell>
          </table:table-row>
          <table:table-row>
            <table:table-cell table:style-name="Tableau29.A1" office:value-type="string">
              <text:p text:style-name="P26">U mirovini </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1" office:value-type="string">
              <text:p text:style-name="P26">Studenti </text:p>
            </table:table-cell>
            <table:table-cell table:style-name="Tableau29.B3" office:value-type="float" office:value="51">
              <text:p text:style-name="P4">51</text:p>
            </table:table-cell>
            <table:table-cell table:style-name="Tableau29.B3" office:value-type="float" office:value="46">
              <text:p text:style-name="P4">46</text:p>
            </table:table-cell>
            <table:table-cell table:style-name="Tableau29.B3" office:value-type="float" office:value="3">
              <text:p text:style-name="P4">3</text:p>
            </table:table-cell>
          </table:table-row>
          <table:table-row>
            <table:table-cell table:style-name="Tableau29.A4" table:number-columns-spanned="4" office:value-type="string">
              <text:p text:style-name="P34">Subjektivna urbanizacija</text:p>
            </table:table-cell>
            <table:covered-table-cell/>
            <table:covered-table-cell/>
            <table:covered-table-cell/>
          </table:table-row>
          <table:table-row>
            <table:table-cell table:style-name="Tableau29.A1" office:value-type="string">
              <text:p text:style-name="P26">Ruralno područje ili selo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1" office:value-type="string">
              <text:p text:style-name="P26">Gradić male ili srednje veličine </text:p>
            </table:table-cell>
            <table:table-cell table:style-name="Tableau29.B3" office:value-type="float" office:value="57">
              <text:p text:style-name="P4">57</text:p>
            </table:table-cell>
            <table:table-cell table:style-name="Tableau29.B3" office:value-type="float" office:value="39">
              <text:p text:style-name="P4">39</text:p>
            </table:table-cell>
            <table:table-cell table:style-name="Tableau29.B3" office:value-type="float" office:value="4">
              <text:p text:style-name="P4">4</text:p>
            </table:table-cell>
          </table:table-row>
          <table:table-row>
            <table:table-cell table:style-name="Tableau29.A1" office:value-type="string">
              <text:p text:style-name="P26">Veliki grad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Percepcija IVET-a u (Naša zemlja)</text:p>
            </table:table-cell>
            <table:covered-table-cell/>
            <table:covered-table-cell/>
            <table:covered-table-cell/>
          </table:table-row>
          <table:table-row>
            <table:table-cell table:style-name="Tableau29.A1" office:value-type="string">
              <text:p text:style-name="P26">Pozitivno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Negativan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29.A1" office:value-type="string">
              <text:p text:style-name="P26">Da </text:p>
            </table:table-cell>
            <table:table-cell table:style-name="Tableau29.B3" office:value-type="float" office:value="56">
              <text:p text:style-name="P4">56</text:p>
            </table:table-cell>
            <table:table-cell table:style-name="Tableau29.B3" office:value-type="float" office:value="42">
              <text:p text:style-name="P4">42</text:p>
            </table:table-cell>
            <table:table-cell table:style-name="Tableau29.B3" office:value-type="float" office:value="2">
              <text:p text:style-name="P4">2</text:p>
            </table:table-cell>
          </table:table-row>
          <table:table-row>
            <table:table-cell table:style-name="Tableau29.A1" office:value-type="string">
              <text:p text:style-name="P26">Ne </text:p>
            </table:table-cell>
            <table:table-cell table:style-name="Tableau29.B3" office:value-type="float" office:value="55">
              <text:p text:style-name="P4">55</text:p>
            </table:table-cell>
            <table:table-cell table:style-name="Tableau29.B3" office:value-type="float" office:value="40">
              <text:p text:style-name="P4">40</text:p>
            </table:table-cell>
            <table:table-cell table:style-name="Tableau29.B3" office:value-type="float" office:value="5">
              <text:p text:style-name="P4">5</text:p>
            </table:table-cell>
          </table:table-row>
        </table:table>
        <text:p text:style-name="Standard"/>
        <text:p text:style-name="P52">Oko sedam od deset građana EU-a tvrdi da obitelji, vršnjaci i društveni mediji često jačaju rodne stereotipe o odabiru između općeg i strukovnog obrazovanja. </text:p>
        <text:p text:style-name="Standard">Diljem Europske unije 72 % ispitanika smatra da rodni stereotipi o odabiru između općeg i strukovnog obrazovanja često jačaju obitelji, vršnjaci i društveni mediji, uključujući 19 % onih koji se snažno slažu i 53 % onih koji se obično slažu.<text:note text:id="ftn57" text:note-class="footnote"><text:note-citation>57</text:note-citation><text:note-body><text:p text:style-name="Footnote">QB11.4. Navedite u kojoj se mjeri slažete ili ne slažete sa svakom od sljedećih izjava: Rodne stereotipe o odabiru između općeg i strukovnog obrazovanja često jačaju obitelji, vršnjaci i društveni mediji. </text:p></text:note-body></text:note> Otprilike svaki peti ne slaže se (18 %), dok 10 % ne zna. </text:p>
        <text:p text:style-name="Standard">Većina ispitanika slaže se s tom izjavom u svim državama članicama. Međutim, razine sporazuma razlikuju se među državama članicama. Najviša razina sporazuma zabilježena je u Švedskoj (86 %), Danskoj (84 %) i Cipru (82 %). Najniže razine zabilježene su u Estoniji (53 %), Latviji (61 %) i Rumunjskoj (62 %). </text:p>
        <text:p text:style-name="Standard">U 17 država članica najmanje sedam od deset ispitanika slaže se da obitelji, vršnjaci i društveni mediji često jačaju rodne stereotipe. </text:p>
        <text:p text:style-name="Standard"><draw:g text:anchor-type="paragraph" draw:z-index="59" draw:name="Forme55" draw:style-name="gr1"><draw:frame draw:style-name="gr48" draw:text-style-name="P89" svg:width="17.096cm" svg:height="7.596cm" svg:x="0.192cm" svg:y="1.219cm"><draw:image xlink:href="Pictures/10000000000004EA0000022FA8C165A10A1095E1.png" xlink:type="simple" xlink:show="embed" xlink:actuate="onLoad" draw:mime-type="image/png"><text:p/></draw:image></draw:frame><draw:frame draw:style-name="gr49" draw:text-style-name="P91" svg:width="17.155cm" svg:height="0.902cm" svg:x="0cm" svg:y="0.101cm"><draw:text-box><text:p text:style-name="P90"><text:span text:style-name="T45">QB11.4. Navedite u kojoj se mjeri slažete ili ne slažete sa svakom od sljedećih izjava: Rodne stereotipe o odabiru između općeg i strukovnog obrazovanja često jačaju obitelji, vršnjaci i društveni mediji.(%) </text:span></text:p></draw:text-box></draw:frame><draw:g draw:style-name="gr4"><draw:frame draw:style-name="gr50" draw:text-style-name="P89" svg:width="14.098cm" svg:height="0.959cm" svg:x="0.797cm" svg:y="8.696cm"><draw:image xlink:href="Pictures/100000000000022300000022902E68B765C34830.png" xlink:type="simple" xlink:show="embed" xlink:actuate="onLoad" draw:mime-type="image/png"><text:p/></draw:image></draw:frame><draw:frame draw:style-name="gr51" draw:text-style-name="P91" svg:width="2.924cm" svg:height="0.648cm" svg:x="1.258cm" svg:y="8.869cm"><draw:text-box><text:p text:style-name="P95"><text:span text:style-name="T45">Čvrsto se slažem</text:span></text:p></draw:text-box></draw:frame><draw:frame draw:style-name="gr52" draw:text-style-name="P91" svg:width="2.946cm" svg:height="1.004cm" svg:x="4.267cm" svg:y="8.848cm"><draw:text-box><text:p text:style-name="P95"><text:span text:style-name="T45">Želi se složiti</text:span></text:p></draw:text-box></draw:frame><draw:frame draw:style-name="gr53" draw:text-style-name="P91" svg:width="3.282cm" svg:height="0.646cm" svg:x="7.449cm" svg:y="8.89cm"><draw:text-box><text:p text:style-name="P95"><text:span text:style-name="T45">Želja za neslaganjem</text:span></text:p></draw:text-box></draw:frame><draw:frame draw:style-name="gr54" draw:text-style-name="P91" svg:width="3.484cm" svg:height="0.646cm" svg:x="11.077cm" svg:y="8.848cm"><draw:text-box><text:p text:style-name="P95"><text:span text:style-name="T45">Snažno se ne slažem</text:span></text:p></draw:text-box></draw:frame><draw:frame draw:style-name="gr55" draw:text-style-name="P91" svg:width="2.52cm" svg:height="0.687cm" svg:x="14.799cm" svg:y="8.848cm"><draw:text-box><text:p text:style-name="P95"><text:span text:style-name="T45">Ne znam</text:span></text:p></draw:text-box></draw:frame></draw:g></draw:g><draw:g text:anchor-type="paragraph" draw:z-index="58" draw:name="Forme54" draw:style-name="gr32"><draw:frame draw:style-name="gr56" draw:text-style-name="P89" svg:width="3.952cm" svg:height="4.017cm" svg:x="10.399cm" svg:y="-6.255cm"><draw:image xlink:href="Pictures/10000000000001D8000001F42BF18D640B934B81.png" xlink:type="simple" xlink:show="embed" xlink:actuate="onLoad" draw:mime-type="image/png"><text:p/></draw:image></draw:frame><draw:frame draw:style-name="gr57" draw:text-style-name="P91" svg:width="7.617cm" svg:height="1.876cm" svg:x="8.811cm" svg:y="-8.511cm"><draw:text-box><text:p text:style-name="P90"><text:span text:style-name="T45">QB11.4: Navedite u kojoj se mjeri slažete ili ne slažete sa svakom od sljedećih izjava: - Rodne stereotipe o odabiru između općeg i strukovnog obrazovanja često jačaju obitelji, vršnjaci i društveni mediji (EU27) (%) </text:span></text:p></draw:text-box></draw:frame><draw:frame draw:style-name="gr58" draw:text-style-name="P91" svg:width="2.765cm" svg:height="0.578cm" svg:x="10.518cm" svg:y="-6.802cm"><draw:text-box><text:p text:style-name="P90"><text:span text:style-name="T45">Ne znate 10</text:span></text:p></draw:text-box></draw:frame><draw:frame draw:style-name="gr59" draw:text-style-name="P94" svg:width="2.356cm" svg:height="0.902cm" svg:x="8.97cm" svg:y="-6.218cm"><draw:text-box><text:p text:style-name="P93"><text:span text:style-name="T45">Uopće se ne slažem 2</text:span></text:p></draw:text-box></draw:frame><draw:frame draw:style-name="gr60" draw:text-style-name="P94" svg:width="1.652cm" svg:height="1.227cm" svg:x="8.97cm" svg:y="-5.156cm"><draw:text-box><text:p text:style-name="P93"><text:span text:style-name="T45">Želja za neslaganjem 16</text:span></text:p></draw:text-box></draw:frame><draw:frame draw:style-name="gr61" draw:text-style-name="P91" svg:width="2.632cm" svg:height="0.578cm" svg:x="11.305cm" svg:y="-2.133cm"><draw:text-box><text:p text:style-name="P90"><text:span text:style-name="T45">Slažem se s 53</text:span></text:p></draw:text-box></draw:frame><draw:frame draw:style-name="gr62" draw:text-style-name="P91" svg:width="1.622cm" svg:height="0.902cm" svg:x="13.318cm" svg:y="-6.629cm"><draw:text-box><text:p text:style-name="P90"><text:span text:style-name="T45">Slažem se sa 19</text:span></text:p></draw:text-box></draw:frame></draw:g></text:p>
        <text:p text:style-name="P51">Mjera u kojoj se ispitanici slažu da rodni stereotipi često jačaju obitelji, vršnjaci i društveni mediji razlikuje se ovisno o sociodemografskim čimbenicima i čimbenicima stajališta, kako slijedi. </text:p>
        <text:p text:style-name="StyleDefautDecale05Sauf1">■ Ispitanici koji vjeruju da su učenici s visokim rezultatima usmjereni na opće obrazovanje vjerojatnije se slažu da se rodni stereotipi često pojačavaju (77 % u odnosu na 57 %), kao i oni koji smatraju da opće obrazovanje ima pozitivniju sliku (77 % u odnosu na 61 %). </text:p>
        <text:p text:style-name="StyleDefautDecale05Sauf1">■ Do dobi na kraju obrazovanja 76 % osoba koje su nastavljene nakon 20 godina smatra da su rodni stereotipi oko odabira između općeg i strukovnog obrazovanja ojačani obiteljima, vršnjacima i društvenim mrežama, što je pad na 71 % osoba koje su završile obrazovanje u dobi od 16 do 19 godina i 64 % osoba koje su završile obrazovanje u dobi od 15 godina ili mlađe. Ta brojka iznosi 73 % za ispitanike koji još uvijek studiraju. </text:p>
        <text:p text:style-name="StyleDefautDecale05Sauf1">■ Postoje skromne razlike po društveno-profesionalnim kategorijama, pri čemu 75 % rukovoditelja i drugih radnika s bijelim ovratnicima dijeli to stajalište, u usporedbi sa 68 % umirovljenih ispitanika. </text:p>
        <text:p text:style-name="StyleDefautDecale05Sauf1">■ Postoje i male razlike prema dobi. Ispitanici u dobi od 25 do 39 godina najvjerojatnije će se složiti s tim stajalištem (75 %). Najmanje je raširena među osobama u dobi od 55 i više godina (69 %). </text:p>
        <text:p text:style-name="StyleDefautDecale05Sauf1">■ Kad je riječ o čimbenicima koji utječu na odabir SOO-a, razlike su stopa načina rada. Sporazum je nešto veći među ispitanicima koji navode utjecaj društvenih medija (76 % naspram 71 %). </text:p>
        <text:p text:style-name="StyleDefautDecale05Sauf1">■ Ne postoje razlike po spolu. </text:p>
        <text:p text:style-name="Standard"/>
        <text:p text:style-name="P67"/>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26">QB11.4 Recite mi u kojoj se mjeri slažete ili ne slažete sa svakom od sljedećih izjava: Rodne stereotipe o odabiru između općeg i strukovnog obrazovanja često jačaju obitelji, vršnjaci i društveni mediji (%-EU)</text:p>
            </table:table-cell>
            <table:covered-table-cell/>
            <table:covered-table-cell/>
            <table:covered-table-cell/>
          </table:table-row>
          <table:table-row>
            <table:table-cell table:style-name="Tableau30.A1" office:value-type="string">
              <text:p text:style-name="Table_20_Contents"/>
            </table:table-cell>
            <table:table-cell table:style-name="Tableau30.A1" office:value-type="string">
              <text:p text:style-name="P4">Ukupno „suglasnost”</text:p>
            </table:table-cell>
            <table:table-cell table:style-name="Tableau30.A1" office:value-type="string">
              <text:p text:style-name="P4">Ukupno „nesuglasnost” </text:p>
            </table:table-cell>
            <table:table-cell table:style-name="Tableau30.A1" office:value-type="string">
              <text:p text:style-name="P4">♪ Ne znam ♪</text:p>
            </table:table-cell>
          </table:table-row>
          <table:table-row>
            <table:table-cell table:style-name="Tableau30.A1" office:value-type="string">
              <text:p text:style-name="P26">EU-27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Spol</text:p>
            </table:table-cell>
            <table:covered-table-cell/>
            <table:covered-table-cell/>
            <table:covered-table-cell/>
          </table:table-row>
          <table:table-row>
            <table:table-cell table:style-name="Tableau30.A1" office:value-type="string">
              <text:p text:style-name="P26">Čovjek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Žena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Dob</text:p>
            </table:table-cell>
            <table:covered-table-cell/>
            <table:covered-table-cell/>
            <table:covered-table-cell/>
          </table:table-row>
          <table:table-row>
            <table:table-cell table:style-name="Tableau30.A1" office:value-type="string">
              <text:p text:style-name="P26">15-24 </text:p>
            </table:table-cell>
            <table:table-cell table:style-name="Tableau30.B3" office:value-type="float" office:value="73">
              <text:p text:style-name="P4">73</text:p>
            </table:table-cell>
            <table:table-cell table:style-name="Tableau30.B3" office:value-type="float" office:value="20">
              <text:p text:style-name="P4">20</text:p>
            </table:table-cell>
            <table:table-cell table:style-name="Tableau30.B3" office:value-type="float" office:value="7">
              <text:p text:style-name="P4">7</text:p>
            </table:table-cell>
          </table:table-row>
          <table:table-row>
            <table:table-cell table:style-name="Tableau30.A1" office:value-type="string">
              <text:p text:style-name="P26">25-39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table-cell table:style-name="Tableau30.A1" office:value-type="string">
              <text:p text:style-name="P26">40-54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gt;=55</text:p>
            </table:table-cell>
            <table:table-cell table:style-name="Tableau30.B3" office:value-type="float" office:value="69">
              <text:p text:style-name="P4">69</text:p>
            </table:table-cell>
            <table:table-cell table:style-name="Tableau30.B3" office:value-type="float" office:value="17">
              <text:p text:style-name="P4">17</text:p>
            </table:table-cell>
            <table:table-cell table:style-name="Tableau30.B3" office:value-type="float" office:value="14">
              <text:p text:style-name="P4">14</text:p>
            </table:table-cell>
          </table:table-row>
          <table:table-row>
            <table:table-cell table:style-name="Tableau30.A4" table:number-columns-spanned="4" office:value-type="string">
              <text:p text:style-name="P34">Obrazovanje (kraj)</text:p>
            </table:table-cell>
            <table:covered-table-cell/>
            <table:covered-table-cell/>
            <table:covered-table-cell/>
          </table:table-row>
          <table:table-row>
            <table:table-cell table:style-name="Tableau30.A1" office:value-type="string">
              <text:p text:style-name="P26">&lt;=-15</text:p>
            </table:table-cell>
            <table:table-cell table:style-name="Tableau30.B3" office:value-type="float" office:value="64">
              <text:p text:style-name="P4">64</text:p>
            </table:table-cell>
            <table:table-cell table:style-name="Tableau30.B3" office:value-type="float" office:value="16">
              <text:p text:style-name="P4">16</text:p>
            </table:table-cell>
            <table:table-cell table:style-name="Tableau30.B3" office:value-type="float" office:value="20">
              <text:p text:style-name="P4">20</text:p>
            </table:table-cell>
          </table:table-row>
          <table:table-row>
            <table:table-cell table:style-name="Tableau30.A1" office:value-type="string">
              <text:p text:style-name="P26">16-19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gt;=20</text:p>
            </table:table-cell>
            <table:table-cell table:style-name="Tableau30.B3" office:value-type="float" office:value="76">
              <text:p text:style-name="P4">76</text:p>
            </table:table-cell>
            <table:table-cell table:style-name="Tableau30.B3" office:value-type="float" office:value="18">
              <text:p text:style-name="P4">18</text:p>
            </table:table-cell>
            <table:table-cell table:style-name="Tableau30.B3" office:value-type="float" office:value="6">
              <text:p text:style-name="P4">6</text:p>
            </table:table-cell>
          </table:table-row>
          <table:table-row>
            <table:table-cell table:style-name="Tableau30.A1" office:value-type="string">
              <text:p text:style-name="P26">Još uvijek studiram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4" table:number-columns-spanned="4" office:value-type="string">
              <text:p text:style-name="P34">Socioprofesionalna kategorija</text:p>
            </table:table-cell>
            <table:covered-table-cell/>
            <table:covered-table-cell/>
            <table:covered-table-cell/>
          </table:table-row>
          <table:table-row>
            <table:table-cell table:style-name="Tableau30.A1" office:value-type="string">
              <text:p text:style-name="P26">Samozaposlena osoba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Upravitelji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Ostali bijeli ovratnici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Ručni radnici </text:p>
            </table:table-cell>
            <table:table-cell table:style-name="Tableau30.B3" office:value-type="float" office:value="71">
              <text:p text:style-name="P4">71</text:p>
            </table:table-cell>
            <table:table-cell table:style-name="Tableau30.B3" office:value-type="float" office:value="21">
              <text:p text:style-name="P4">21</text:p>
            </table:table-cell>
            <table:table-cell table:style-name="Tableau30.B3" office:value-type="float" office:value="8">
              <text:p text:style-name="P4">8</text:p>
            </table:table-cell>
          </table:table-row>
          <table:table-row>
            <table:table-cell table:style-name="Tableau30.A1" office:value-type="string">
              <text:p text:style-name="P26">Kućni ljubimci </text:p>
            </table:table-cell>
            <table:table-cell table:style-name="Tableau30.B3" office:value-type="float" office:value="69">
              <text:p text:style-name="P4">69</text:p>
            </table:table-cell>
            <table:table-cell table:style-name="Tableau30.B3" office:value-type="float" office:value="21">
              <text:p text:style-name="P4">21</text:p>
            </table:table-cell>
            <table:table-cell table:style-name="Tableau30.B3" office:value-type="float" office:value="10">
              <text:p text:style-name="P4">10</text:p>
            </table:table-cell>
          </table:table-row>
          <table:table-row>
            <table:table-cell table:style-name="Tableau30.A1" office:value-type="string">
              <text:p text:style-name="P26">Nezaposleni </text:p>
            </table:table-cell>
            <table:table-cell table:style-name="Tableau30.B3" office:value-type="float" office:value="75">
              <text:p text:style-name="P4">75</text:p>
            </table:table-cell>
            <table:table-cell table:style-name="Tableau30.B3" office:value-type="float" office:value="16">
              <text:p text:style-name="P4">16</text:p>
            </table:table-cell>
            <table:table-cell table:style-name="Tableau30.B3" office:value-type="float" office:value="9">
              <text:p text:style-name="P4">9</text:p>
            </table:table-cell>
          </table:table-row>
          <table:table-row>
            <table:table-cell table:style-name="Tableau30.A1" office:value-type="string">
              <text:p text:style-name="P26">U mirovini </text:p>
            </table:table-cell>
            <table:table-cell table:style-name="Tableau30.B3" office:value-type="float" office:value="68">
              <text:p text:style-name="P4">68</text:p>
            </table:table-cell>
            <table:table-cell table:style-name="Tableau30.B3" office:value-type="float" office:value="16">
              <text:p text:style-name="P4">16</text:p>
            </table:table-cell>
            <table:table-cell table:style-name="Tableau30.B3" office:value-type="float" office:value="16">
              <text:p text:style-name="P4">16</text:p>
            </table:table-cell>
          </table:table-row>
          <table:table-row>
            <table:table-cell table:style-name="Tableau30.A1" office:value-type="string">
              <text:p text:style-name="P26">Studenti </text:p>
            </table:table-cell>
            <table:table-cell table:style-name="Tableau30.B3" office:value-type="float" office:value="74">
              <text:p text:style-name="P4">74</text:p>
            </table:table-cell>
            <table:table-cell table:style-name="Tableau30.B3" office:value-type="float" office:value="19">
              <text:p text:style-name="P4">19</text:p>
            </table:table-cell>
            <table:table-cell table:style-name="Tableau30.B3" office:value-type="float" office:value="7">
              <text:p text:style-name="P4">7</text:p>
            </table:table-cell>
          </table:table-row>
          <table:table-row>
            <table:table-cell table:style-name="Tableau30.A4" table:number-columns-spanned="4" office:value-type="string">
              <text:p text:style-name="P34">Subjektivna urbanizacija</text:p>
            </table:table-cell>
            <table:covered-table-cell/>
            <table:covered-table-cell/>
            <table:covered-table-cell/>
          </table:table-row>
          <table:table-row>
            <table:table-cell table:style-name="Tableau30.A1" office:value-type="string">
              <text:p text:style-name="P26">Ruralno područje ili selo </text:p>
            </table:table-cell>
            <table:table-cell table:style-name="Tableau30.B3" office:value-type="float" office:value="70">
              <text:p text:style-name="P4">70</text:p>
            </table:table-cell>
            <table:table-cell table:style-name="Tableau30.B3" office:value-type="float" office:value="19">
              <text:p text:style-name="P4">19</text:p>
            </table:table-cell>
            <table:table-cell table:style-name="Tableau30.B3" office:value-type="float" office:value="11">
              <text:p text:style-name="P4">11</text:p>
            </table:table-cell>
          </table:table-row>
          <table:table-row>
            <table:table-cell table:style-name="Tableau30.A1" office:value-type="string">
              <text:p text:style-name="P26">Gradić male ili srednje veličine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1" office:value-type="string">
              <text:p text:style-name="P26">Veliki grad </text:p>
            </table:table-cell>
            <table:table-cell table:style-name="Tableau30.B3" office:value-type="float" office:value="75">
              <text:p text:style-name="P4">75</text:p>
            </table:table-cell>
            <table:table-cell table:style-name="Tableau30.B3" office:value-type="float" office:value="17">
              <text:p text:style-name="P4">17</text:p>
            </table:table-cell>
            <table:table-cell table:style-name="Tableau30.B3" office:value-type="float" office:value="8">
              <text:p text:style-name="P4">8</text:p>
            </table:table-cell>
          </table:table-row>
          <table:table-row>
            <table:table-cell table:style-name="Tableau30.A4" table:number-columns-spanned="4" office:value-type="string">
              <text:p text:style-name="P34">Percepcija IVET-a u (Naša zemlja)</text:p>
            </table:table-cell>
            <table:covered-table-cell/>
            <table:covered-table-cell/>
            <table:covered-table-cell/>
          </table:table-row>
          <table:table-row>
            <table:table-cell table:style-name="Tableau30.A1" office:value-type="string">
              <text:p text:style-name="P26">Pozitivno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egativan </text:p>
            </table:table-cell>
            <table:table-cell table:style-name="Tableau30.B3" office:value-type="float" office:value="73">
              <text:p text:style-name="P4">73</text:p>
            </table:table-cell>
            <table:table-cell table:style-name="Tableau30.B3" office:value-type="float" office:value="21">
              <text:p text:style-name="P4">21</text:p>
            </table:table-cell>
            <table:table-cell table:style-name="Tableau30.B3" office:value-type="float" office:value="6">
              <text:p text:style-name="P4">6</text:p>
            </table:table-cell>
          </table:table-row>
          <table:table-row>
            <table:table-cell table:style-name="Tableau30.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30.A1" office:value-type="string">
              <text:p text:style-name="P26">Da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e </text:p>
            </table:table-cell>
            <table:table-cell table:style-name="Tableau30.B3" office:value-type="float" office:value="71">
              <text:p text:style-name="P4">71</text:p>
            </table:table-cell>
            <table:table-cell table:style-name="Tableau30.B3" office:value-type="float" office:value="18">
              <text:p text:style-name="P4">18</text:p>
            </table:table-cell>
            <table:table-cell table:style-name="Tableau30.B3" office:value-type="float" office:value="11">
              <text:p text:style-name="P4">11</text:p>
            </table:table-cell>
          </table:table-row>
        </table:table>
        <text:p text:style-name="Standard"/>
        <text:p text:style-name="P52">Više od polovine građana EU-a tvrdi da se muškarci u području skrbi ili strukovnog obrazovanja i osposobljavanja povezanog s uslugama često suočavaju sa socijalnom stigmom ili prosudbom </text:p>
        <text:p text:style-name="Standard">Širom Europske unije 57 % građana EU-a kaže da se muškarci u području skrbi ili strukovnog obrazovanja i osposobljavanja povezanog s uslugama često suočavaju sa socijalnom stigmom ili prosudbom, uključujući 14 % koji se snažno slažu i 43 % koji se obično slažu.<text:note text:id="ftn58" text:note-class="footnote"><text:note-citation>58</text:note-citation><text:note-body><text:p text:style-name="Footnote">QB11.5. Navedite u kojoj se mjeri slažete ili ne slažete sa svakom od sljedećih izjava: Muškarci u području skrbi ili strukovnog obrazovanja i osposobljavanja povezanog s uslugama često se suočavaju s društvenom stigmom ili prosudbom. </text:p></text:note-body></text:note> 35% se ne slaže, a 8% ne zna. </text:p>
        <text:p text:style-name="Standard">Stajališta se razlikuju među državama članicama. Najviša razina dogovora zabilježena je u Poljskoj (71 %), Mađarskoj (70 %) te Italiji i Nizozemskoj (obje 70 %). Najniže razine zabilježene su u Cipru (28 %), Portugalu (39 %) i Grčkoj (43 %). </text:p>
        <text:p text:style-name="P69">U 17 država članica najmanje polovina ispitanika slaže se da se muškarci koji obavljaju poslove skrbi ili usluge često suočavaju sa stigmatizacijom. </text:p>
        <text:p text:style-name="Standard"><draw:g text:anchor-type="paragraph" draw:z-index="60" draw:name="Forme56" draw:style-name="gr1"><draw:frame draw:style-name="gr41" draw:text-style-name="P89" svg:width="4.707cm" svg:height="5.116cm" svg:x="11.224cm" svg:y="-4.902cm"><draw:image xlink:href="Pictures/10000000000001EE00000219032FDF8EA94E370C.png" xlink:type="simple" xlink:show="embed" xlink:actuate="onLoad" draw:mime-type="image/png"><text:p/></draw:image></draw:frame><draw:frame draw:style-name="gr42" draw:text-style-name="P91" svg:width="7.275cm" svg:height="2.2cm" svg:x="9.16cm" svg:y="-7.066cm"><draw:text-box><text:p text:style-name="P90"><text:span text:style-name="T45">QB11.5. Navedite u kojoj se mjeri slažete ili ne slažete sa svakom od sljedećih izjava: Muškarci u područjima strukovnog obrazovanja i osposobljavanja povezanima s pružanjem skrbi ili uslugama često se suočavaju s društvenom stigmom ili prosudbom. (EU27) (%)</text:span></text:p></draw:text-box></draw:frame><draw:frame draw:style-name="gr43" draw:text-style-name="P91" svg:width="2.373cm" svg:height="0.578cm" svg:x="11.73cm" svg:y="-5.637cm"><draw:text-box><text:p text:style-name="P90"><text:span text:style-name="T45">Ne znate 8</text:span></text:p></draw:text-box></draw:frame><draw:frame draw:style-name="gr44" draw:text-style-name="P94" svg:width="2.599cm" svg:height="0.902cm" svg:x="9.769cm" svg:y="-4.817cm"><draw:text-box><text:p text:style-name="P93"><text:span text:style-name="T45">Ne slažem se sa 9</text:span></text:p></draw:text-box></draw:frame><draw:frame draw:style-name="gr45" draw:text-style-name="P94" svg:width="1.666cm" svg:height="1.265cm" svg:x="9.636cm" svg:y="-2.595cm"><draw:text-box><text:p text:style-name="P93"><text:span text:style-name="T45">Želja za neslaganjem 26</text:span></text:p></draw:text-box></draw:frame><draw:frame draw:style-name="gr46" draw:text-style-name="P91" svg:width="1.528cm" svg:height="1.227cm" svg:x="15.067cm" svg:y="-0.372cm"><draw:text-box><text:p text:style-name="P90"><text:span text:style-name="T45">Slažem se s 43</text:span></text:p></draw:text-box></draw:frame><draw:frame draw:style-name="gr47" draw:text-style-name="P91" svg:width="2.285cm" svg:height="0.902cm" svg:x="14.125cm" svg:y="-5.161cm"><draw:text-box><text:p text:style-name="P90"><text:span text:style-name="T45">Slažem se sa 14</text:span></text:p></draw:text-box></draw:frame></draw:g><draw:g text:anchor-type="paragraph" draw:z-index="61" draw:name="Forme57" draw:style-name="gr32"><draw:frame draw:style-name="gr33" draw:text-style-name="P89" svg:width="16.856cm" svg:height="7.421cm" svg:x="0.22cm" svg:y="3.505cm"><draw:image xlink:href="Pictures/100000000000052C00000247016734A023CF45E8.png" xlink:type="simple" xlink:show="embed" xlink:actuate="onLoad" draw:mime-type="image/png"><text:p/></draw:image></draw:frame><draw:frame draw:style-name="gr34" draw:text-style-name="P91" svg:width="16.687cm" svg:height="1.227cm" svg:x="0.176cm" svg:y="2.217cm"><draw:text-box><text:p text:style-name="P90"><text:span text:style-name="T45">QB11.5. Navedite u kojoj se mjeri slažete ili ne slažete sa svakom od sljedećih izjava: Muškarci u područjima strukovnog obrazovanja i osposobljavanja povezanima s pružanjem skrbi ili uslugama često se suočavaju s društvenom stigmom ili prosudbom. (%)</text:span></text:p></draw:text-box></draw:frame><draw:g draw:style-name="gr4"><draw:frame draw:style-name="gr35" draw:text-style-name="P89" svg:width="14.098cm" svg:height="0.959cm" svg:x="0.585cm" svg:y="10.943cm"><draw:image xlink:href="Pictures/100000000000022300000022902E68B765C34830.png" xlink:type="simple" xlink:show="embed" xlink:actuate="onLoad" draw:mime-type="image/png"><text:p/></draw:image></draw:frame><draw:frame draw:style-name="gr36" draw:text-style-name="P91" svg:width="2.924cm" svg:height="0.648cm" svg:x="1.047cm" svg:y="11.118cm"><draw:text-box><text:p text:style-name="P95"><text:span text:style-name="T45">Čvrsto se slažem</text:span></text:p></draw:text-box></draw:frame><draw:frame draw:style-name="gr37" draw:text-style-name="P91" svg:width="2.946cm" svg:height="1.004cm" svg:x="4.055cm" svg:y="11.095cm"><draw:text-box><text:p text:style-name="P95"><text:span text:style-name="T45">Želi se složiti</text:span></text:p></draw:text-box></draw:frame><draw:frame draw:style-name="gr38" draw:text-style-name="P91" svg:width="3.28cm" svg:height="0.646cm" svg:x="7.239cm" svg:y="11.139cm"><draw:text-box><text:p text:style-name="P95"><text:span text:style-name="T45">Želja za neslaganjem</text:span></text:p></draw:text-box></draw:frame><draw:frame draw:style-name="gr39" draw:text-style-name="P91" svg:width="3.484cm" svg:height="0.646cm" svg:x="10.867cm" svg:y="11.096cm"><draw:text-box><text:p text:style-name="P95"><text:span text:style-name="T45">Snažno se ne slažem</text:span></text:p></draw:text-box></draw:frame><draw:frame draw:style-name="gr40" draw:text-style-name="P91" svg:width="2.518cm" svg:height="0.687cm" svg:x="14.589cm" svg:y="11.096cm"><draw:text-box><text:p text:style-name="P95"><text:span text:style-name="T45">Ne znam</text:span></text:p></draw:text-box></draw:frame></draw:g></draw:g></text:p>
        <text:p text:style-name="P51">Mjera u kojoj se ispitanici slažu da se muškarci u ulogama povezanima s pružanjem skrbi ili uslugama često suočavaju sa stigmom razlikuje se ovisno o sociodemografskim čimbenicima i čimbenicima stajališta, kako slijedi. </text:p>
        <text:p text:style-name="StyleDefautDecale05Sauf1">■ Prema dobi, to se stajalište smanjuje sa 63 % među ispitanicima u dobi od 15 do 24 godine na 53 % među osobama u dobi od 55 godina i starijima. </text:p>
        <text:p text:style-name="StyleDefautDecale05Sauf1">■ Postoje neke razlike između društveno-profesionalnih kategorija. Dok se 63 % ostalih radnika i studenata slaže da se muškarci u ulozi njegovatelja mogu suočiti sa stigmom, ta brojka među umirovljenim ispitanicima pada na 53 %. </text:p>
        <text:p text:style-name="StyleDefautDecale05Sauf1">■ Do dobi na kraju obrazovanja ispitanici koji su završili obrazovanje u dobi od 15 godina ili mlađi manje će vjerojatno misliti da se muškarci u području skrbi ili strukovnog obrazovanja i osposobljavanja povezanog s uslugama suočavaju sa socijalnom stigmom (51 %) od onih koji su završili u dobi od 16 do 19 godina ili 20+ (57 – 58 %). Među onima koji još uvijek studiraju, ovo stajalište iznosi 63%. </text:p>
        <text:p text:style-name="StyleDefautDecale05Sauf1">■ Kad je riječ o čimbenicima koji utječu na odabir strukovnog obrazovanja i osposobljavanja, razlike su skromne. To je stajalište nešto češće među ispitanicima koji navode utjecaj društvenih medija (64 % naspram 56 %). </text:p>
        <text:p text:style-name="StyleDefautDecale05Sauf1">■ Ne postoje razlike prema spolu ili prema prethodnom iskustvu u strukovnom obrazovanju i osposobljavanju.</text:p>
        <text:p text:style-name="Standard"/>
        <text:p text:style-name="P67"/>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26">QB11.5 Recite mi u kojoj se mjeri slažete ili ne slažete sa svakom od sljedećih izjava: Muškarci u području skrbi ili IVET-a povezanog s uslugama često se suočavaju sa socijalnom stigmom ili prosudbom (%-EU)</text:p>
            </table:table-cell>
            <table:covered-table-cell/>
            <table:covered-table-cell/>
            <table:covered-table-cell/>
          </table:table-row>
          <table:table-row>
            <table:table-cell table:style-name="Tableau31.A1" office:value-type="string">
              <text:p text:style-name="Table_20_Contents"/>
            </table:table-cell>
            <table:table-cell table:style-name="Tableau31.A1" office:value-type="string">
              <text:p text:style-name="P4">Ukupno „suglasnost”</text:p>
            </table:table-cell>
            <table:table-cell table:style-name="Tableau31.A1" office:value-type="string">
              <text:p text:style-name="P4">Ukupno „nesuglasnost” </text:p>
            </table:table-cell>
            <table:table-cell table:style-name="Tableau31.A1" office:value-type="string">
              <text:p text:style-name="P4">♪ Ne znam ♪</text:p>
            </table:table-cell>
          </table:table-row>
          <table:table-row>
            <table:table-cell table:style-name="Tableau31.A1" office:value-type="string">
              <text:p text:style-name="P26">EU-27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4" table:number-columns-spanned="4" office:value-type="string">
              <text:p text:style-name="P34">Spol</text:p>
            </table:table-cell>
            <table:covered-table-cell/>
            <table:covered-table-cell/>
            <table:covered-table-cell/>
          </table:table-row>
          <table:table-row>
            <table:table-cell table:style-name="Tableau31.A1" office:value-type="string">
              <text:p text:style-name="P26">Čovjek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Žena </text:p>
            </table:table-cell>
            <table:table-cell table:style-name="Tableau31.B3" office:value-type="float" office:value="57">
              <text:p text:style-name="P4">57</text:p>
            </table:table-cell>
            <table:table-cell table:style-name="Tableau31.B3" office:value-type="float" office:value="34">
              <text:p text:style-name="P4">34</text:p>
            </table:table-cell>
            <table:table-cell table:style-name="Tableau31.B3" office:value-type="float" office:value="9">
              <text:p text:style-name="P4">9</text:p>
            </table:table-cell>
          </table:table-row>
          <table:table-row>
            <table:table-cell table:style-name="Tableau31.A4" table:number-columns-spanned="4" office:value-type="string">
              <text:p text:style-name="P34">Dob</text:p>
            </table:table-cell>
            <table:covered-table-cell/>
            <table:covered-table-cell/>
            <table:covered-table-cell/>
          </table:table-row>
          <table:table-row>
            <table:table-cell table:style-name="Tableau31.A1" office:value-type="string">
              <text:p text:style-name="P26">15-24 </text:p>
            </table:table-cell>
            <table:table-cell table:style-name="Tableau31.B3" office:value-type="float" office:value="63">
              <text:p text:style-name="P4">63</text:p>
            </table:table-cell>
            <table:table-cell table:style-name="Tableau31.B3" office:value-type="float" office:value="29">
              <text:p text:style-name="P4">29</text:p>
            </table:table-cell>
            <table:table-cell table:style-name="Tableau31.B3" office:value-type="float" office:value="8">
              <text:p text:style-name="P4">8</text:p>
            </table:table-cell>
          </table:table-row>
          <table:table-row>
            <table:table-cell table:style-name="Tableau31.A1" office:value-type="string">
              <text:p text:style-name="P26">25-39 </text:p>
            </table:table-cell>
            <table:table-cell table:style-name="Tableau31.B3" office:value-type="float" office:value="61">
              <text:p text:style-name="P4">61</text:p>
            </table:table-cell>
            <table:table-cell table:style-name="Tableau31.B3" office:value-type="float" office:value="34">
              <text:p text:style-name="P4">34</text:p>
            </table:table-cell>
            <table:table-cell table:style-name="Tableau31.B3" office:value-type="float" office:value="5">
              <text:p text:style-name="P4">5</text:p>
            </table:table-cell>
          </table:table-row>
          <table:table-row>
            <table:table-cell table:style-name="Tableau31.A1" office:value-type="string">
              <text:p text:style-name="P26">40-54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gt;=55</text:p>
            </table:table-cell>
            <table:table-cell table:style-name="Tableau31.B3" office:value-type="float" office:value="53">
              <text:p text:style-name="P4">53</text:p>
            </table:table-cell>
            <table:table-cell table:style-name="Tableau31.B3" office:value-type="float" office:value="36">
              <text:p text:style-name="P4">36</text:p>
            </table:table-cell>
            <table:table-cell table:style-name="Tableau31.B3" office:value-type="float" office:value="11">
              <text:p text:style-name="P4">11</text:p>
            </table:table-cell>
          </table:table-row>
          <table:table-row>
            <table:table-cell table:style-name="Tableau31.A4" table:number-columns-spanned="4" office:value-type="string">
              <text:p text:style-name="P34">Obrazovanje (kraj)</text:p>
            </table:table-cell>
            <table:covered-table-cell/>
            <table:covered-table-cell/>
            <table:covered-table-cell/>
          </table:table-row>
          <table:table-row>
            <table:table-cell table:style-name="Tableau31.A1" office:value-type="string">
              <text:p text:style-name="P26">&lt;=-15</text:p>
            </table:table-cell>
            <table:table-cell table:style-name="Tableau31.B3" office:value-type="float" office:value="51">
              <text:p text:style-name="P4">51</text:p>
            </table:table-cell>
            <table:table-cell table:style-name="Tableau31.B3" office:value-type="float" office:value="33">
              <text:p text:style-name="P4">33</text:p>
            </table:table-cell>
            <table:table-cell table:style-name="Tableau31.B3" office:value-type="float" office:value="16">
              <text:p text:style-name="P4">16</text:p>
            </table:table-cell>
          </table:table-row>
          <table:table-row>
            <table:table-cell table:style-name="Tableau31.A1" office:value-type="string">
              <text:p text:style-name="P26">16-19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gt;=20</text:p>
            </table:table-cell>
            <table:table-cell table:style-name="Tableau31.B3" office:value-type="float" office:value="58">
              <text:p text:style-name="P4">58</text:p>
            </table:table-cell>
            <table:table-cell table:style-name="Tableau31.B3" office:value-type="float" office:value="36">
              <text:p text:style-name="P4">36</text:p>
            </table:table-cell>
            <table:table-cell table:style-name="Tableau31.B3" office:value-type="float" office:value="6">
              <text:p text:style-name="P4">6</text:p>
            </table:table-cell>
          </table:table-row>
          <table:table-row>
            <table:table-cell table:style-name="Tableau31.A1" office:value-type="string">
              <text:p text:style-name="P26">Još uvijek studiram </text:p>
            </table:table-cell>
            <table:table-cell table:style-name="Tableau31.B3" office:value-type="float" office:value="63">
              <text:p text:style-name="P4">63</text:p>
            </table:table-cell>
            <table:table-cell table:style-name="Tableau31.B3" office:value-type="float" office:value="27">
              <text:p text:style-name="P4">27</text:p>
            </table:table-cell>
            <table:table-cell table:style-name="Tableau31.B3" office:value-type="float" office:value="10">
              <text:p text:style-name="P4">10</text:p>
            </table:table-cell>
          </table:table-row>
          <table:table-row>
            <table:table-cell table:style-name="Tableau31.A4" table:number-columns-spanned="4" office:value-type="string">
              <text:p text:style-name="P34">Socioprofesionalna kategorija</text:p>
            </table:table-cell>
            <table:covered-table-cell/>
            <table:covered-table-cell/>
            <table:covered-table-cell/>
          </table:table-row>
          <table:table-row>
            <table:table-cell table:style-name="Tableau31.A1" office:value-type="string">
              <text:p text:style-name="P26">Samozaposlena osoba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Upravitelji </text:p>
            </table:table-cell>
            <table:table-cell table:style-name="Tableau31.B3" office:value-type="float" office:value="57">
              <text:p text:style-name="P4">57</text:p>
            </table:table-cell>
            <table:table-cell table:style-name="Tableau31.B3" office:value-type="float" office:value="36">
              <text:p text:style-name="P4">36</text:p>
            </table:table-cell>
            <table:table-cell table:style-name="Tableau31.B3" office:value-type="float" office:value="7">
              <text:p text:style-name="P4">7</text:p>
            </table:table-cell>
          </table:table-row>
          <table:table-row>
            <table:table-cell table:style-name="Tableau31.A1" office:value-type="string">
              <text:p text:style-name="P26">Ostali bijeli ovratnici </text:p>
            </table:table-cell>
            <table:table-cell table:style-name="Tableau31.B3" office:value-type="float" office:value="63">
              <text:p text:style-name="P4">63</text:p>
            </table:table-cell>
            <table:table-cell table:style-name="Tableau31.B3" office:value-type="float" office:value="31">
              <text:p text:style-name="P4">31</text:p>
            </table:table-cell>
            <table:table-cell table:style-name="Tableau31.B3" office:value-type="float" office:value="6">
              <text:p text:style-name="P4">6</text:p>
            </table:table-cell>
          </table:table-row>
          <table:table-row>
            <table:table-cell table:style-name="Tableau31.A1" office:value-type="string">
              <text:p text:style-name="P26">Ručni radnici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Kućni ljubimci </text:p>
            </table:table-cell>
            <table:table-cell table:style-name="Tableau31.B3" office:value-type="float" office:value="55">
              <text:p text:style-name="P4">55</text:p>
            </table:table-cell>
            <table:table-cell table:style-name="Tableau31.B3" office:value-type="float" office:value="38">
              <text:p text:style-name="P4">38</text:p>
            </table:table-cell>
            <table:table-cell table:style-name="Tableau31.B3" office:value-type="float" office:value="7">
              <text:p text:style-name="P4">7</text:p>
            </table:table-cell>
          </table:table-row>
          <table:table-row>
            <table:table-cell table:style-name="Tableau31.A1" office:value-type="string">
              <text:p text:style-name="P26">Nezaposleni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U mirovini </text:p>
            </table:table-cell>
            <table:table-cell table:style-name="Tableau31.B3" office:value-type="float" office:value="53">
              <text:p text:style-name="P4">53</text:p>
            </table:table-cell>
            <table:table-cell table:style-name="Tableau31.B3" office:value-type="float" office:value="35">
              <text:p text:style-name="P4">35</text:p>
            </table:table-cell>
            <table:table-cell table:style-name="Tableau31.B3" office:value-type="float" office:value="12">
              <text:p text:style-name="P4">12</text:p>
            </table:table-cell>
          </table:table-row>
          <table:table-row>
            <table:table-cell table:style-name="Tableau31.A1" office:value-type="string">
              <text:p text:style-name="P26">Studenti </text:p>
            </table:table-cell>
            <table:table-cell table:style-name="Tableau31.B3" office:value-type="float" office:value="63">
              <text:p text:style-name="P4">63</text:p>
            </table:table-cell>
            <table:table-cell table:style-name="Tableau31.B3" office:value-type="float" office:value="30">
              <text:p text:style-name="P4">30</text:p>
            </table:table-cell>
            <table:table-cell table:style-name="Tableau31.B3" office:value-type="float" office:value="7">
              <text:p text:style-name="P4">7</text:p>
            </table:table-cell>
          </table:table-row>
          <table:table-row>
            <table:table-cell table:style-name="Tableau31.A4" table:number-columns-spanned="4" office:value-type="string">
              <text:p text:style-name="P34">Subjektivna urbanizacija</text:p>
            </table:table-cell>
            <table:covered-table-cell/>
            <table:covered-table-cell/>
            <table:covered-table-cell/>
          </table:table-row>
          <table:table-row>
            <table:table-cell table:style-name="Tableau31.A1" office:value-type="string">
              <text:p text:style-name="P26">Ruralno područje ili selo </text:p>
            </table:table-cell>
            <table:table-cell table:style-name="Tableau31.B3" office:value-type="float" office:value="55">
              <text:p text:style-name="P4">55</text:p>
            </table:table-cell>
            <table:table-cell table:style-name="Tableau31.B3" office:value-type="float" office:value="36">
              <text:p text:style-name="P4">36</text:p>
            </table:table-cell>
            <table:table-cell table:style-name="Tableau31.B3" office:value-type="float" office:value="9">
              <text:p text:style-name="P4">9</text:p>
            </table:table-cell>
          </table:table-row>
          <table:table-row>
            <table:table-cell table:style-name="Tableau31.A1" office:value-type="string">
              <text:p text:style-name="P26">Gradić male ili srednje veličine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1" office:value-type="string">
              <text:p text:style-name="P26">Veliki grad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4" table:number-columns-spanned="4" office:value-type="string">
              <text:p text:style-name="P34">Percepcija IVET-a u (Naša zemlja)</text:p>
            </table:table-cell>
            <table:covered-table-cell/>
            <table:covered-table-cell/>
            <table:covered-table-cell/>
          </table:table-row>
          <table:table-row>
            <table:table-cell table:style-name="Tableau31.A1" office:value-type="string">
              <text:p text:style-name="P26">Pozitivno </text:p>
            </table:table-cell>
            <table:table-cell table:style-name="Tableau31.B3" office:value-type="float" office:value="59">
              <text:p text:style-name="P4">59</text:p>
            </table:table-cell>
            <table:table-cell table:style-name="Tableau31.B3" office:value-type="float" office:value="35">
              <text:p text:style-name="P4">35</text:p>
            </table:table-cell>
            <table:table-cell table:style-name="Tableau31.B3" office:value-type="float" office:value="6">
              <text:p text:style-name="P4">6</text:p>
            </table:table-cell>
          </table:table-row>
          <table:table-row>
            <table:table-cell table:style-name="Tableau31.A1" office:value-type="string">
              <text:p text:style-name="P26">Negativan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31.A1" office:value-type="string">
              <text:p text:style-name="P26">Da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Ne </text:p>
            </table:table-cell>
            <table:table-cell table:style-name="Tableau31.B3" office:value-type="float" office:value="56">
              <text:p text:style-name="P4">56</text:p>
            </table:table-cell>
            <table:table-cell table:style-name="Tableau31.B3" office:value-type="float" office:value="34">
              <text:p text:style-name="P4">34</text:p>
            </table:table-cell>
            <table:table-cell table:style-name="Tableau31.B3" office:value-type="float" office:value="10">
              <text:p text:style-name="P4">10</text:p>
            </table:table-cell>
          </table:table-row>
        </table:table>
        <text:p text:style-name="Standard"/>
        <text:h text:style-name="P87" text:outline-level="2"><text:bookmark-start text:name="__RefHeading___Toc215596_2930363814"/>3. Budući izazovi <text:bookmark-end text:name="__RefHeading___Toc215596_2930363814"/></text:h>
        <text:p text:style-name="StyleDefaut11maigre">Više od polovine građana EU-a tvrdi da postoji rizik da će radna mjesta povezana s kvalifikacijama u strukovnom obrazovanju i osposobljavanju biti zamijenjena automatizacijom </text:p>
        <text:p text:style-name="Standard">Širom Europske unije 56 % građana EU-a smatra da postoji rizik da će radna mjesta povezana s kvalifikacijama strukovnog obrazovanja i osposobljavanja biti zamijenjena automatizacijom, uključujući 13 % onih koji se snažno slažu i 43 % onih koji se obično slažu.<text:note text:id="ftn59" text:note-class="footnote"><text:note-citation>59</text:note-citation><text:note-body><text:p text:style-name="Footnote">QB8.1. Navedite u kojoj se mjeri slažete ili ne slažete sa svakom od sljedećih izjava: Postoji rizik da će radna mjesta povezana s kvalifikacijama strukovnog obrazovanja i osposobljavanja biti zamijenjena automatizacijom. </text:p></text:note-body></text:note> Više od trećine ispitanika (35 %) ne slaže se s tim, dok ih 9 % ne zna. </text:p>
        <text:p text:style-name="Standard">Za usporedbu, u Posebnom istraživanju Eurobarometra o umjetnoj inteligenciji i budućnosti rada provedenom 2024. utvrđeno je da 66 % ljudi smatra da će više radnih mjesta nestati nego što će biti stvoreno zbog robota i umjetne inteligencije.<text:note text:id="ftn60" text:note-class="footnote"><text:note-citation>60</text:note-citation><text:note-body><text:p text:style-name="Footnote"><text:a xlink:type="simple" xlink:href="https://europa.eu/eurobarometer/surveys/detail/3222" text:style-name="Internet_20_link" text:visited-style-name="Visited_20_Internet_20_Link">https://europa.eu/eurobarometer/surveys/detail/3222</text:a> </text:p></text:note-body></text:note> 56 % zabilježeno u ovom istraživanju znatno je niže, što može upućivati na to da su strahovi od strukovnog obrazovanja i osposobljavanja dio šire društvene anksioznosti, a ne posebna prosudba o budućnosti strukovnog obrazovanja i osposobljavanja. </text:p>
        <text:p text:style-name="Standard">U 23 države članice najmanje polovina ispitanika slaže se da bi radna mjesta u SOO-u mogla biti zamijenjena automatizacijom. </text:p>
        <text:p text:style-name="Standard"><draw:g text:anchor-type="paragraph" draw:z-index="63" draw:name="Forme59" draw:style-name="gr1"><draw:frame draw:style-name="gr17" draw:text-style-name="P8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89" svg:width="14.101cm" svg:height="0.96cm" svg:x="0.63cm" svg:y="10.509cm"><draw:image xlink:href="Pictures/100000000000022300000022902E68B765C34830.png" xlink:type="simple" xlink:show="embed" xlink:actuate="onLoad" draw:mime-type="image/png"><text:p/></draw:image></draw:frame><draw:frame draw:style-name="gr19" draw:text-style-name="P91" svg:width="2.925cm" svg:height="0.652cm" svg:x="1.09cm" svg:y="10.682cm"><draw:text-box><text:p text:style-name="P95"><text:span text:style-name="T45">Čvrsto se slažem</text:span></text:p></draw:text-box></draw:frame><draw:frame draw:style-name="gr20" draw:text-style-name="P91" svg:width="2.952cm" svg:height="1.004cm" svg:x="4.098cm" svg:y="10.659cm"><draw:text-box><text:p text:style-name="P95"><text:span text:style-name="T45">Želi se složiti</text:span></text:p></draw:text-box></draw:frame><draw:frame draw:style-name="gr21" draw:text-style-name="P91" svg:width="3.28cm" svg:height="0.646cm" svg:x="7.281cm" svg:y="10.703cm"><draw:text-box><text:p text:style-name="P95"><text:span text:style-name="T45">Želja za neslaganjem</text:span></text:p></draw:text-box></draw:frame><draw:frame draw:style-name="gr22" draw:text-style-name="P91" svg:width="3.488cm" svg:height="0.65cm" svg:x="10.91cm" svg:y="10.661cm"><draw:text-box><text:p text:style-name="P95"><text:span text:style-name="T45">Snažno se ne slažem</text:span></text:p></draw:text-box></draw:frame><draw:frame draw:style-name="gr23" draw:text-style-name="P91" svg:width="2.518cm" svg:height="0.69cm" svg:x="14.631cm" svg:y="10.661cm"><draw:text-box><text:p text:style-name="P95"><text:span text:style-name="T45">Ne znam</text:span></text:p></draw:text-box></draw:frame></draw:g><draw:frame draw:style-name="gr24" draw:text-style-name="P91" svg:width="16.525cm" svg:height="0.902cm" svg:x="0.46cm" svg:y="1.649cm"><draw:text-box><text:p text:style-name="P90"><text:span text:style-name="T45">QB8.1. Navedite u kojoj se mjeri slažete ili ne slažete sa svakom od sljedećih izjava: Postoji rizik da će radna mjesta povezana s kvalifikacijama strukovnog obrazovanja i osposobljavanja biti zamijenjena automatizacijom. (%)</text:span></text:p></draw:text-box></draw:frame></draw:g><draw:g text:anchor-type="paragraph" draw:z-index="62" draw:name="Forme58" draw:style-name="gr1"><draw:frame draw:style-name="gr25" draw:text-style-name="P89" svg:width="3.41cm" svg:height="3.569cm" svg:x="11.077cm" svg:y="-6.988cm"><draw:image xlink:href="Pictures/10000000000001D6000001ECE0C9DD53E97E29A7.png" xlink:type="simple" xlink:show="embed" xlink:actuate="onLoad" draw:mime-type="image/png"><text:p/></draw:image></draw:frame><draw:frame draw:style-name="gr26" draw:text-style-name="P91" svg:width="6.801cm" svg:height="1.876cm" svg:x="9.066cm" svg:y="-9.006cm"><draw:text-box><text:p text:style-name="P90"><text:span text:style-name="T45">QB8.1. Navedite u kojoj se mjeri slažete ili ne slažete sa svakom od sljedećih izjava: Postoji rizik da će radna mjesta povezana s kvalifikacijama strukovnog obrazovanja i osposobljavanja biti zamijenjena automatizacijom. </text:span></text:p></draw:text-box></draw:frame><draw:frame draw:style-name="gr27" draw:text-style-name="P91" svg:width="2.839cm" svg:height="0.578cm" svg:x="11.387cm" svg:y="-7.625cm"><draw:text-box><text:p text:style-name="P90"><text:span text:style-name="T45">Ne znate 9</text:span></text:p></draw:text-box></draw:frame><draw:frame draw:style-name="gr28" draw:text-style-name="P94" svg:width="2.31cm" svg:height="0.902cm" svg:x="9.648cm" svg:y="-7.117cm"><draw:text-box><text:p text:style-name="P93"><text:span text:style-name="T45">Ne slažem se sa 7</text:span></text:p></draw:text-box></draw:frame><draw:frame draw:style-name="gr29" draw:text-style-name="P94" svg:width="1.893cm" svg:height="1.227cm" svg:x="9.436cm" svg:y="-4.51cm"><draw:text-box><text:p text:style-name="P93"><text:span text:style-name="T45">Želja za neslaganjem 28</text:span></text:p></draw:text-box></draw:frame><draw:frame draw:style-name="gr30" draw:text-style-name="P91" svg:width="1.433cm" svg:height="1.227cm" svg:x="13.908cm" svg:y="-3.914cm"><draw:text-box><text:p text:style-name="P90"><text:span text:style-name="T45">Slažem se s 43</text:span></text:p></draw:text-box></draw:frame><draw:frame draw:style-name="gr31" draw:text-style-name="P91" svg:width="2.352cm" svg:height="0.902cm" svg:x="13.276cm" svg:y="-7.408cm"><draw:text-box><text:p text:style-name="P90"><text:span text:style-name="T45">Slažem se sa 13</text:span></text:p></draw:text-box></draw:frame></draw:g>Stajališta se razlikuju među državama članicama. Najviša razina dogovora zabilježena je u Mađarskoj (68 %), Italiji (65 %) i Slovačkoj (64 %). Najniže razine zabilježene su u Danskoj (37 %), Nizozemskoj (40 %) i Portugalu (43 %). </text:p>
        <text:p text:style-name="Standard"/>
        <text:p text:style-name="P51">Mjera u kojoj ispitanici smatraju da će radna mjesta povezana sa strukovnim obrazovanjem i osposobljavanjem biti zamijenjena automatizacijom razlikuje se ovisno o sociodemografskim čimbenicima i čimbenicima stajališta, kako slijedi. </text:p>
        <text:p text:style-name="StyleDefautDecale05Sauf1">■ Postoje određene razlike po društveno-profesionalnim kategorijama, pri čemu 60 % nezaposlenih ispitanika i 59 % umirovljenih ispitanika smatra da su radna mjesta povezana s kvalifikacijama u SOO-u izložena riziku od automatizacije, u usporedbi s 52 % rukovoditelja. </text:p>
        <text:p text:style-name="StyleDefautDecale05Sauf1">■ Do dobi na kraju obrazovanja to stajalište dijeli 60 % ispitanika koji su završili obrazovanje u dobi od 16 do 19 godina, u usporedbi s 57 % onih koji još studiraju i 56 % onih koji su završili obrazovanje u dobi od 15 godina ili mlađi. Ta je brojka najniža za ispitanike koji su završili obrazovanje u dobi od 20 ili više godina (54 %). </text:p>
        <text:p text:style-name="StyleDefautDecale05Sauf1">■ Prema dobi, ispitanici u dobi od 15 do 24 godine najvjerojatnije će vjerovati da su radna mjesta u SOO-u ugrožena automatizacijom (60 %), u usporedbi s 55 % osoba u dobi od 25 do 39 godina, 56 % osoba u dobi od 40 do 54 godine i 57 % osoba u dobi od 55 i više godina. </text:p>
        <text:p text:style-name="StyleDefautDecale05Sauf1">■ To je stajalište češće među ispitanicima koji vjeruju da mladi dobivaju dovoljno informacija o mogućnostima strukovnog obrazovanja i osposobljavanja (62 % u usporedbi s 51 % među onima koji se ne slažu). </text:p>
        <text:p text:style-name="StyleDefautDecale05Sauf1">■ Oni koji vide strukovno obrazovanje i osposobljavanje u pozitivnom svjetlu vjerojatnije će vjerovati da se poslovi strukovnog obrazovanja i osposobljavanja suočavaju s rizikom od automatizacije (60 % naspram 52 % onih koji prijave negativne percepcije). </text:p>
        <text:p text:style-name="StyleDefautDecale05Sauf1">■ Ispitanici koji smatraju da kvalifikacije u strukovnom obrazovanju i osposobljavanju dovode do radnih mjesta koja su visoko cijenjena u društvu vjerojatnije će se složiti (61 %) od onih koji se ne slažu s tim stajalištem (54 %). </text:p>
        <text:p text:style-name="StyleDefautDecale05Sauf1">■ Ispitanici koji navode potrebu za zaradom novca što je prije moguće kao čimbenik pri odabiru SOO-a malo je manje vjerojatno da će se složiti da se poslovi SOO-a suočavaju s rizikom automatizacije (55 % u odnosu na 59 %). </text:p>
        <text:p text:style-name="StyleDefautDecale05Sauf1">■ Ne postoje razlike po spolu. </text:p>
        <text:p text:style-name="Standard"/>
        <text:p text:style-name="P67"/>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26">QB8.1 Recite mi u kojoj se mjeri slažete ili ne slažete sa svakom od sljedećih izjava: Postoji rizik da će radna mjesta povezana s kvalifikacijama u području IVET-a biti zamijenjena automatizacijom (%-EU)</text:p>
            </table:table-cell>
            <table:covered-table-cell/>
            <table:covered-table-cell/>
            <table:covered-table-cell/>
          </table:table-row>
          <table:table-row>
            <table:table-cell table:style-name="Tableau32.A1" office:value-type="string">
              <text:p text:style-name="Table_20_Contents"/>
            </table:table-cell>
            <table:table-cell table:style-name="Tableau32.A1" office:value-type="string">
              <text:p text:style-name="P4">Ukupno „suglasnost”</text:p>
            </table:table-cell>
            <table:table-cell table:style-name="Tableau32.A1" office:value-type="string">
              <text:p text:style-name="P4">Ukupno „nesuglasnost” </text:p>
            </table:table-cell>
            <table:table-cell table:style-name="Tableau32.A1" office:value-type="string">
              <text:p text:style-name="P4">♪ Ne znam ♪</text:p>
            </table:table-cell>
          </table:table-row>
          <table:table-row>
            <table:table-cell table:style-name="Tableau32.A1" office:value-type="string">
              <text:p text:style-name="P26">EU-27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4" table:number-columns-spanned="4" office:value-type="string">
              <text:p text:style-name="P34">Spol</text:p>
            </table:table-cell>
            <table:covered-table-cell/>
            <table:covered-table-cell/>
            <table:covered-table-cell/>
          </table:table-row>
          <table:table-row>
            <table:table-cell table:style-name="Tableau32.A1" office:value-type="string">
              <text:p text:style-name="P26">Čovjek </text:p>
            </table:table-cell>
            <table:table-cell table:style-name="Tableau32.B3" office:value-type="float" office:value="56">
              <text:p text:style-name="P4">56</text:p>
            </table:table-cell>
            <table:table-cell table:style-name="Tableau32.B3" office:value-type="float" office:value="36">
              <text:p text:style-name="P4">36</text:p>
            </table:table-cell>
            <table:table-cell table:style-name="Tableau32.B3" office:value-type="float" office:value="8">
              <text:p text:style-name="P4">8</text:p>
            </table:table-cell>
          </table:table-row>
          <table:table-row>
            <table:table-cell table:style-name="Tableau32.A1" office:value-type="string">
              <text:p text:style-name="P26">Žena </text:p>
            </table:table-cell>
            <table:table-cell table:style-name="Tableau32.B3" office:value-type="float" office:value="58">
              <text:p text:style-name="P4">58</text:p>
            </table:table-cell>
            <table:table-cell table:style-name="Tableau32.B3" office:value-type="float" office:value="33">
              <text:p text:style-name="P4">33</text:p>
            </table:table-cell>
            <table:table-cell table:style-name="Tableau32.B3" office:value-type="float" office:value="9">
              <text:p text:style-name="P4">9</text:p>
            </table:table-cell>
          </table:table-row>
          <table:table-row>
            <table:table-cell table:style-name="Tableau32.A4" table:number-columns-spanned="4" office:value-type="string">
              <text:p text:style-name="P34">Dob</text:p>
            </table:table-cell>
            <table:covered-table-cell/>
            <table:covered-table-cell/>
            <table:covered-table-cell/>
          </table:table-row>
          <table:table-row>
            <table:table-cell table:style-name="Tableau32.A1" office:value-type="string">
              <text:p text:style-name="P26">15-24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25-39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40-54 </text:p>
            </table:table-cell>
            <table:table-cell table:style-name="Tableau32.B3" office:value-type="float" office:value="56">
              <text:p text:style-name="P4">56</text:p>
            </table:table-cell>
            <table:table-cell table:style-name="Tableau32.B3" office:value-type="float" office:value="37">
              <text:p text:style-name="P4">37</text:p>
            </table:table-cell>
            <table:table-cell table:style-name="Tableau32.B3" office:value-type="float" office:value="7">
              <text:p text:style-name="P4">7</text:p>
            </table:table-cell>
          </table:table-row>
          <table:table-row>
            <table:table-cell table:style-name="Tableau32.A1" office:value-type="string">
              <text:p text:style-name="P26">&gt;=55</text:p>
            </table:table-cell>
            <table:table-cell table:style-name="Tableau32.B3" office:value-type="float" office:value="57">
              <text:p text:style-name="P4">57</text:p>
            </table:table-cell>
            <table:table-cell table:style-name="Tableau32.B3" office:value-type="float" office:value="32">
              <text:p text:style-name="P4">32</text:p>
            </table:table-cell>
            <table:table-cell table:style-name="Tableau32.B3" office:value-type="float" office:value="11">
              <text:p text:style-name="P4">11</text:p>
            </table:table-cell>
          </table:table-row>
          <table:table-row>
            <table:table-cell table:style-name="Tableau32.A4" table:number-columns-spanned="4" office:value-type="string">
              <text:p text:style-name="P34">Obrazovanje (kraj)</text:p>
            </table:table-cell>
            <table:covered-table-cell/>
            <table:covered-table-cell/>
            <table:covered-table-cell/>
          </table:table-row>
          <table:table-row>
            <table:table-cell table:style-name="Tableau32.A1" office:value-type="string">
              <text:p text:style-name="P26">&lt;=-15</text:p>
            </table:table-cell>
            <table:table-cell table:style-name="Tableau32.B3" office:value-type="float" office:value="56">
              <text:p text:style-name="P4">56</text:p>
            </table:table-cell>
            <table:table-cell table:style-name="Tableau32.B3" office:value-type="float" office:value="27">
              <text:p text:style-name="P4">27</text:p>
            </table:table-cell>
            <table:table-cell table:style-name="Tableau32.B3" office:value-type="float" office:value="17">
              <text:p text:style-name="P4">17</text:p>
            </table:table-cell>
          </table:table-row>
          <table:table-row>
            <table:table-cell table:style-name="Tableau32.A1" office:value-type="string">
              <text:p text:style-name="P26">16-19 </text:p>
            </table:table-cell>
            <table:table-cell table:style-name="Tableau32.B3" office:value-type="float" office:value="60">
              <text:p text:style-name="P4">60</text:p>
            </table:table-cell>
            <table:table-cell table:style-name="Tableau32.B3" office:value-type="float" office:value="32">
              <text:p text:style-name="P4">32</text:p>
            </table:table-cell>
            <table:table-cell table:style-name="Tableau32.B3" office:value-type="float" office:value="8">
              <text:p text:style-name="P4">8</text:p>
            </table:table-cell>
          </table:table-row>
          <table:table-row>
            <table:table-cell table:style-name="Tableau32.A1" office:value-type="string">
              <text:p text:style-name="P26">&gt;=20</text:p>
            </table:table-cell>
            <table:table-cell table:style-name="Tableau32.B3" office:value-type="float" office:value="54">
              <text:p text:style-name="P4">54</text:p>
            </table:table-cell>
            <table:table-cell table:style-name="Tableau32.B3" office:value-type="float" office:value="40">
              <text:p text:style-name="P4">40</text:p>
            </table:table-cell>
            <table:table-cell table:style-name="Tableau32.B3" office:value-type="float" office:value="6">
              <text:p text:style-name="P4">6</text:p>
            </table:table-cell>
          </table:table-row>
          <table:table-row>
            <table:table-cell table:style-name="Tableau32.A1" office:value-type="string">
              <text:p text:style-name="P26">Još uvijek studiram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Socioprofesionalna kategorija</text:p>
            </table:table-cell>
            <table:covered-table-cell/>
            <table:covered-table-cell/>
            <table:covered-table-cell/>
          </table:table-row>
          <table:table-row>
            <table:table-cell table:style-name="Tableau32.A1" office:value-type="string">
              <text:p text:style-name="P26">Samozaposlena osoba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Upravitelji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1" office:value-type="string">
              <text:p text:style-name="P26">Ostali bijeli ovratnici </text:p>
            </table:table-cell>
            <table:table-cell table:style-name="Tableau32.B3" office:value-type="float" office:value="58">
              <text:p text:style-name="P4">58</text:p>
            </table:table-cell>
            <table:table-cell table:style-name="Tableau32.B3" office:value-type="float" office:value="36">
              <text:p text:style-name="P4">36</text:p>
            </table:table-cell>
            <table:table-cell table:style-name="Tableau32.B3" office:value-type="float" office:value="6">
              <text:p text:style-name="P4">6</text:p>
            </table:table-cell>
          </table:table-row>
          <table:table-row>
            <table:table-cell table:style-name="Tableau32.A1" office:value-type="string">
              <text:p text:style-name="P26">Ručni radnici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Kućni ljubimci </text:p>
            </table:table-cell>
            <table:table-cell table:style-name="Tableau32.B3" office:value-type="float" office:value="54">
              <text:p text:style-name="P4">54</text:p>
            </table:table-cell>
            <table:table-cell table:style-name="Tableau32.B3" office:value-type="float" office:value="34">
              <text:p text:style-name="P4">34</text:p>
            </table:table-cell>
            <table:table-cell table:style-name="Tableau32.B3" office:value-type="float" office:value="12">
              <text:p text:style-name="P4">12</text:p>
            </table:table-cell>
          </table:table-row>
          <table:table-row>
            <table:table-cell table:style-name="Tableau32.A1" office:value-type="string">
              <text:p text:style-name="P26">Nezaposleni </text:p>
            </table:table-cell>
            <table:table-cell table:style-name="Tableau32.B3" office:value-type="float" office:value="60">
              <text:p text:style-name="P4">60</text:p>
            </table:table-cell>
            <table:table-cell table:style-name="Tableau32.B3" office:value-type="float" office:value="31">
              <text:p text:style-name="P4">31</text:p>
            </table:table-cell>
            <table:table-cell table:style-name="Tableau32.B3" office:value-type="float" office:value="9">
              <text:p text:style-name="P4">9</text:p>
            </table:table-cell>
          </table:table-row>
          <table:table-row>
            <table:table-cell table:style-name="Tableau32.A1" office:value-type="string">
              <text:p text:style-name="P26">U mirovini </text:p>
            </table:table-cell>
            <table:table-cell table:style-name="Tableau32.B3" office:value-type="float" office:value="59">
              <text:p text:style-name="P4">59</text:p>
            </table:table-cell>
            <table:table-cell table:style-name="Tableau32.B3" office:value-type="float" office:value="29">
              <text:p text:style-name="P4">29</text:p>
            </table:table-cell>
            <table:table-cell table:style-name="Tableau32.B3" office:value-type="float" office:value="12">
              <text:p text:style-name="P4">12</text:p>
            </table:table-cell>
          </table:table-row>
          <table:table-row>
            <table:table-cell table:style-name="Tableau32.A1" office:value-type="string">
              <text:p text:style-name="P26">Studenti </text:p>
            </table:table-cell>
            <table:table-cell table:style-name="Tableau32.B3" office:value-type="float" office:value="58">
              <text:p text:style-name="P4">58</text:p>
            </table:table-cell>
            <table:table-cell table:style-name="Tableau32.B3" office:value-type="float" office:value="35">
              <text:p text:style-name="P4">35</text:p>
            </table:table-cell>
            <table:table-cell table:style-name="Tableau32.B3" office:value-type="float" office:value="7">
              <text:p text:style-name="P4">7</text:p>
            </table:table-cell>
          </table:table-row>
          <table:table-row>
            <table:table-cell table:style-name="Tableau32.A4" table:number-columns-spanned="4" office:value-type="string">
              <text:p text:style-name="P34">Subjektivna urbanizacija</text:p>
            </table:table-cell>
            <table:covered-table-cell/>
            <table:covered-table-cell/>
            <table:covered-table-cell/>
          </table:table-row>
          <table:table-row>
            <table:table-cell table:style-name="Tableau32.A1" office:value-type="string">
              <text:p text:style-name="P26">Ruralno područje ili selo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1" office:value-type="string">
              <text:p text:style-name="P26">Gradić male ili srednje veličine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Veliki grad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Percepcija IVET-a u (Naša zemlja)</text:p>
            </table:table-cell>
            <table:covered-table-cell/>
            <table:covered-table-cell/>
            <table:covered-table-cell/>
          </table:table-row>
          <table:table-row>
            <table:table-cell table:style-name="Tableau32.A1" office:value-type="string">
              <text:p text:style-name="P26">Pozitivno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Negativan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4" table:number-columns-spanned="4" office:value-type="string">
              <text:p text:style-name="P34">Ikada pohađao inicijalno strukovno obrazovanje (viša srednja škola)</text:p>
            </table:table-cell>
            <table:covered-table-cell/>
            <table:covered-table-cell/>
            <table:covered-table-cell/>
          </table:table-row>
          <table:table-row>
            <table:table-cell table:style-name="Tableau32.A1" office:value-type="string">
              <text:p text:style-name="P26">Da </text:p>
            </table:table-cell>
            <table:table-cell table:style-name="Tableau32.B3" office:value-type="float" office:value="59">
              <text:p text:style-name="P4">59</text:p>
            </table:table-cell>
            <table:table-cell table:style-name="Tableau32.B3" office:value-type="float" office:value="35">
              <text:p text:style-name="P4">35</text:p>
            </table:table-cell>
            <table:table-cell table:style-name="Tableau32.B3" office:value-type="float" office:value="6">
              <text:p text:style-name="P4">6</text:p>
            </table:table-cell>
          </table:table-row>
          <table:table-row>
            <table:table-cell table:style-name="Tableau32.A1" office:value-type="string">
              <text:p text:style-name="P26">Ne </text:p>
            </table:table-cell>
            <table:table-cell table:style-name="Tableau32.B3" office:value-type="float" office:value="55">
              <text:p text:style-name="P4">55</text:p>
            </table:table-cell>
            <table:table-cell table:style-name="Tableau32.B3" office:value-type="float" office:value="34">
              <text:p text:style-name="P4">34</text:p>
            </table:table-cell>
            <table:table-cell table:style-name="Tableau32.B3" office:value-type="float" office:value="11">
              <text:p text:style-name="P4">11</text:p>
            </table:table-cell>
          </table:table-row>
        </table:table>
        <text:p text:style-name="Standard"/>
        <text:p text:style-name="P51"/>
      </text:section>
      <text:h text:style-name="Heading_20_1" text:outline-level="1"><text:bookmark-start text:name="__RefHeading___Toc215598_2930363814"/>Zaključak <text:bookmark-end text:name="__RefHeading___Toc215598_2930363814"/></text:h>
      <text:p text:style-name="Standard"/>
      <text:section text:style-name="Sect2" text:name="Section7">
        <text:p text:style-name="P51">Ovo posebno istraživanje Eurobarometra pokazuje da Europljani općenito prepoznaju visokokvalitetne i korisne ishode početnog strukovnog obrazovanja i osposobljavanja, čak i ako i dalje postoje zastarjele predodžbe i stereotipi. SOO se vidi u pozitivnom svjetlu, s kvalitetnim učenjem, kompetentnim nastavnicima, modernom infrastrukturom i snažnim vezama s radnim mjestima za kojima postoji velika potražnja. To je obrazovni put koji Europljani najčešće preporučuju mladima. Istodobno, opće obrazovanje i dalje uživa veći društveni ugled, a sudjelovanje u strukovnom obrazovanju i osposobljavanju i dalje je neujednačeno među državama članicama i generacijama. </text:p>
        <text:p text:style-name="P43">Neiskorišteni potencijal SOO-a: jaki rezultati, zastarjele percepcije </text:p>
        <text:p text:style-name="Standard">Europljani jasno cijene praktične prednosti strukovnog obrazovanja i osposobljavanja. Dva od tri građanina kažu da strukovno obrazovanje i osposobljavanje ima pozitivnu sliku u njihovoj zemlji, s većinom u gotovo svim državama članicama. Infrastruktura i osoblje također su dobro ocijenjeni, pri čemu 78 % ispitanika tvrdi da strukovno obrazovanje i osposobljavanje omogućuje pristup modernim objektima, a 79 % da su nastavnici i voditelji osposobljavanja kompetentni. Ukupno 73 % ispitanika uvjereno je da strukovno obrazovanje i osposobljavanje nudi visokokvalitetno učenje. </text:p>
        <text:p text:style-name="P43">SOO je prepoznat kao kvalitetan način obrazovanja </text:p>
        <text:p text:style-name="Standard">Ispitanici dosljedno podržavaju kvalitetu pružanja strukovnog obrazovanja i osposobljavanja diljem Europe. Percepcije kompetencije nastavnika, kvalitete učenja i moderne infrastrukture doprinose širem smislu da strukovno obrazovanje i osposobljavanje nudi čvrste obrazovne temelje. Rani ulazak na tržište rada snažan je motivator za mnoge učenike: više od polovine Europljana (53 %) navodi potrebu ili želju za brzim zarađivanjem novca, što se najčešće spominje u 24 države članice, a više od polovine samozaposlenih osoba ima kvalifikaciju u strukovnom obrazovanju i osposobljavanju. </text:p>
        <text:p text:style-name="P43">SOO pruža vještine za dobro plaćena radna mjesta s velikom potražnjom </text:p>
        <text:p text:style-name="Standard">Europljani općenito vjeruju da strukovno obrazovanje i osposobljavanje studentima pruža tehničke vještine relevantne za posao (85 %) koje dovode do radnih mjesta za kojima postoji velika potražnja (82 %). Dvije trećine njih tvrdi da su ta radna mjesta dobro plaćena. Jedan od pet ispitanika (21 %) također spominje poduzetničke težnje kao razlog za odabir strukovnog obrazovanja i osposobljavanja, naglašavajući njegovu ulogu u podupiranju samozapošljavanja i poduzetništva. </text:p>
        <text:p text:style-name="P43">Europljani mladima preporučuju strukovno obrazovanje i osposobljavanje </text:p>
        <text:p text:style-name="P69">Jačine strukovnog obrazovanja i osposobljavanja pretočene su u konkretne preporuke. Polovina Europljana (50 %) preporučuje strukovno srednjoškolsko obrazovanje mladima koji odaberu više sekundarne načine obrazovanja, što ga čini najpreporučljivijom opcijom u cijelom EU-u. Na tercijarnoj razini 52 % ispitanika preporučilo bi visoko strukovno obrazovanje i osposobljavanje, u usporedbi s 35 % koji bi preporučili visoko akademsko obrazovanje. Međutim, postoji generacijska razlika jer je vjerojatnije da će osobe u dobi od 25 do 54 godine preporučiti opće srednjoškolsko obrazovanje (53 %) u odnosu na ispitanike u dobi od 55 godina i više (33 %), što ukazuje na nagli preokret mišljenja među generacijama. </text:p>
        <text:p text:style-name="P45">Trajni nedostatak slike i dalje je prisutan </text:p>
        <text:p text:style-name="P69">Unatoč tim prednostima, strukovno obrazovanje i osposobljavanje suočava se sa znatnim jazom u percepciji. Tri četvrtine Europljana kaže da opće srednjoškolsko obrazovanje ima pozitivniju sliku u njihovoj zemlji, a više od osam od deset kaže da se učenici s visokim postignućima sustavno potiču prema općem obrazovanju. Ipak, većina ispitanika smatra da je opće obrazovanje lakše kvalificirati nego strukovno obrazovanje i osposobljavanje (52 % naspram 36 %), što upućuje na paradoks u percepciji javnosti. Sudjelovanje u SOO-u znatno se razlikuje diljem Europske unije, od 21 % u Grčkoj do 68 % u Sloveniji, što ukazuje na duboke strukturne i kulturne razlike u načinu na koji države članice organiziraju više sekundarno obrazovanje. Zemlje s dobro uspostavljenim dvojnim sustavima osposobljavanja imaju različite ishode koji dovode u pitanje jednostavne pretpostavke o institucionalnom dizajnu. U Njemačkoj (82 % pozitivne percepcije s, 63 % sudjelovanja) kvaliteta strukovnog obrazovanja i osposobljavanja ima visok ugled i veliko povjerenje javnosti u strukovno obrazovanje i osposobljavanje. Međutim, modelom dvojnog sustava ne jamči se ujednačeno pozitivna percepcija: Nizozemska bilježi najmanje pozitivnu ukupnu predodžbu o strukovnom obrazovanju i osposobljavanju u EU-u (44 %), unatoč svojoj dugoj tradiciji kombiniranja učenja na radnom mjestu s podučavanjem u učionici. Danska predstavlja još jedan obrazac, sa snažnom percepcijom kvalitete, ali s izrazito visokim udjelom ispitanika (42 %) koji kažu da preporuke ovise o pojedinačnim okolnostima, što upućuje na personaliziraniji, manje kategoričan pristup odabiru obrazovnih putova. Te razlike unutar zemalja s dvojnim sustavom pokazuju da institucionalne strukture same po sebi ne određuju percepciju javnosti te da stajališta oblikuje šira kombinacija čimbenika koji mogu uključivati kulturne stavove, uvjete na tržištu rada, komunikacijske prakse i ulogu socijalnih partnera. </text:p>
        <text:p text:style-name="P45"><text:soft-page-break/>Pogrešne predodžbe i rodni stereotipi mogu ograničiti privlačnost strukovnog obrazovanja i osposobljavanja </text:p>
        <text:p text:style-name="P69">Polovina Europljana smatra da se programima strukovnog obrazovanja i osposobljavanja ne posvećuje dovoljno pozornosti osnovnim vještinama kao što su pismenost ili digitalna pismenost, a sličan udio smatra da se transverzalne vještine kao što su komunikacija i kritičko razmišljanje ne rješavaju na odgovarajući način. Razlike među ispitanicima s iskustvom u strukovnom obrazovanju i osposobljavanju i bez njega male su, 53 % naspram 48 % za osnovne vještine i 53 % naspram 50 % za transverzalne vještine. Taj obrazac upućuje na uočeni temeljni jaz u kurikulumu strukovnog obrazovanja i osposobljavanja. </text:p>
        <text:p text:style-name="P69">Budući da u anketi nije uspoređeno strukovno obrazovanje i osposobljavanje s općim obrazovanjem, ta stajališta mogu odražavati širu zabrinutost u pogledu tih vještina i veća očekivanja koja se često postavljaju u pogledu strukovnog obrazovanja i osposobljavanja. Ta su stajališta popraćena snažnom potporom strukovnom obrazovanju i osposobljavanju u pružanju specijaliziranih tehničkih vještina (85 %) i kvalitetnom učenju (73 %). Rodna pristranost i dalje je izazov: 55 % njih smatra da su područja strukovnog obrazovanja i osposobljavanja povezana sa STEM-om prikladnija za muškarce, uz velike razlike među državama članicama. Mnogi ispitanici smatraju da se žene zainteresirane za tehničke predmete često usmjeravaju prema općem obrazovanju te da žene u područjima strukovnog obrazovanja i osposobljavanja povezanima sa STEM-om dobivaju ograničeno poticanje. U međuvremenu, smatra se da se muškarci koji ne postižu visoke rezultate suočavaju s pritiskom da odaberu SOO. </text:p>
        <text:p text:style-name="P69">Niska važnost prestiža i društvenog statusa strukovnog obrazovanja i osposobljavanja (kojeg je samo 16 % navelo kao čimbenik u odabiru obrazovanja) upućuje na znatan prostor za podizanje javne svijesti o vrijednosti i društvenom doprinosu strukovnog obrazovanja. </text:p>
        <text:p text:style-name="P45">Poduzetništvo i samozapošljavanje u strukovnom obrazovanju i osposobljavanju </text:p>
        <text:p text:style-name="P69">Poduzetničke motivacije važan su čimbenik u odabiru obrazovanja. Svaki peti ispitanik (21 %) navodi želju za samozapošljavanjem ili osnivanjem poduzeća kao glavni razlog za odabir SOO-a, a više od polovine samozaposlenih osoba u EU-u ima kvalifikaciju SOO-a. Ti rezultati naglašavaju ulogu strukovnog obrazovanja i osposobljavanja u omogućavanju različitih karijera i podupiranju europskog poduzetničkog okruženja. </text:p>
        <text:p text:style-name="P45">Predstojeća strategija za SOO pruža pravodobnu priliku </text:p>
        <text:p text:style-name="P69">Tijekom istraživanja pojavljuje se generacijski obrazac. Mlađi ispitanici obično su svjesniji prepreka i pristranosti u strukovnom obrazovanju nego starije generacije. Istodobno, ta se svijest podudara s nižim stopama sudjelovanja u SOO-u i jačim preferencijama za akademske putove. Osobe u dobi od 15 do 24 godine prijavljuju stopu sudjelovanja u strukovnom obrazovanju i osposobljavanju od 46 % u usporedbi s 52 – 53 % među osobama u dobi od 25 do 54 godine. Ova najmlađa skupina sklonija je od starijih ispitanika preporučiti opće srednjoškolsko obrazovanje. To upućuje na to da je stjecanje visokog obrazovanja povezano s većom sviješću o nedostacima strukovnog obrazovanja i osposobljavanja i većom sklonošću akademskim putovima, što je obrazac sa znatnim posljedicama za buduću privlačnost strukovnog obrazovanja među visokokvalificiranim stanovništvom. </text:p>
        <text:p text:style-name="P69">Osim toga, 56 % Europljana smatra da postoji rizik da će radna mjesta povezana s kvalifikacijama strukovnog obrazovanja i osposobljavanja biti zamijenjena automatizacijom. Ta zabrinutost postoji zajedno s raširenim priznanjem da kvalifikacije u strukovnom obrazovanju i osposobljavanju trenutačno dovode do radnih mjesta za kojima postoji velika potražnja (prema mišljenju 82 %). Dokazi iz šireg istraživanja to potvrđuju: Posebno istraživanje Eurobarometra o umjetnoj inteligenciji i budućnosti rada (2024.) pokazalo je da je 66 % Europljana izrazilo zabrinutost zbog gubitka radnih mjesta u cijelom gospodarstvu, što upućuje na to da anksioznost u pogledu automatizacije uvelike nadilazi mogućnosti strukovnog osposobljavanja. </text:p>
        <text:p text:style-name="P69">Čini se da nalazi upućuju na to da izazov za strukovno obrazovanje i osposobljavanje nije u njegovoj uspješnosti ili relevantnosti, nego u načinu na koji se percipira. Predstojeća strategija za strukovno obrazovanje i osposobljavanje stoga pruža pravodobnu priliku za jačanje svojeg imidža kao opcije prvog izbora za mnoge druge Europljane, za učinkovitije objavljivanje visokokvalitetnog obrazovanja i vještina koje nudi te za suzbijanje stereotipa i pristranosti koji i dalje utječu na odabir putova i sužavaju ciljnu skupinu. </text:p>
        <text:p text:style-name="P69"/>
        <text:section text:style-name="Sect1" text:name="Section9">
          <text:h text:style-name="P86" text:outline-level="1"><text:bookmark-start text:name="__RefHeading___Toc227318_2832584591"/>Primjedbe<text:bookmark-end text:name="__RefHeading___Toc227318_2832584591"/></text:h>
          <text:p text:style-name="P69"/>
        </text:section>
        <text:p text:style-name="P76">(Preusmjereno sa Pierre Dieumegard)</text:p>
        <text:p text:style-name="P77"><text:span text:style-name="T43">(IV 1) Boje su obrnute između ukupnog tortnog grafikona i bar grafikona po zemlji. </text:span>Šteta je ne održavati dosljedne grafičke konvencije u cijelom izvješću. </text:p>
        <text:p text:style-name="P76"/>
        <text:p text:style-name="P77"><text:span text:style-name="T43">Kao što je to vrlo često slučaj, razlike među zemljama veće su od razlika među društvenim skupinama (rod, dob, razina obrazovanja itd.). U ovom se izvješću često nalaze rečenice kao što su „Razlike po spolu zanemarive su” ili „Ne postoje razlike u percepciji po spolu”. </text:span>Vrijedi istaknuti tu sličnost u odgovorima među spolovima. </text:p>
        <text:p text:style-name="P76"/>
        <text:h text:style-name="P54" text:outline-level="1"/>
        <text:h text:style-name="P54" text:outline-level="1"><text:bookmark-start text:name="__RefHeading___Toc215600_2930363814"/>Tehničke specifikacije<text:bookmark-end text:name="__RefHeading___Toc215600_2930363814"/></text:h>
        <text:p text:style-name="P69">Verian Belgium proveo je od 6. do 30. studenoga 2025. val 104.2 istraživanja Eurobarometra, na zahtjev Europske komisije, Glavne uprave za komunikaciju, Odjel za javno mišljenje i pristup građana. </text:p>
        <text:p text:style-name="P69"/>
        <text:p text:style-name="P69">Val 104.2 obuhvaća stanovništvo odgovarajućih državljanstava država članica Europske unije, s boravištem u svakoj od 27 država članica i starošću od 15 godina i više. </text:p>
        <text:p text:style-name="P69">Osnovni uzorak koji se primjenjuje u svim zemljama stratificiran je višestupanjski, slučajan (vjerojatnost). U svakoj je zemlji okvir uzorka najprije stratificiran prema regijama NUTS-a i unutar svake regije prema mjeri urbanosti (DEGURBA). Broj točaka uzorka odabranih u svakom stratumu odražava populaciju stratuma 15+. U drugoj fazi iz svakog stratuma izvučene su točke uzorkovanja s vjerojatnošću razmjernom njihovoj veličini populacije od 0+. Uzorci stoga predstavljaju cijelo područje zemalja obuhvaćenih istraživanjem prema EUROSTAT-ovoj NUTS-u II (ili ekvivalentnoj razini) i prema raspodjeli rezidentnog stanovništva odgovarajućih nacionalnosti u smislu velegradskih, urbanih i ruralnih područja.<text:note text:id="ftn61" text:note-class="footnote"><text:note-citation>61</text:note-citation><text:note-body><text:p text:style-name="Footnote">Klasifikacija urbanih ruralnih područja na temelju DEGURBA-e<text:a xlink:type="simple" xlink:href="https://ec.europa.eu/eurostat/web/degree-of-urbanisation/background" text:style-name="Internet_20_link" text:visited-style-name="Visited_20_Internet_20_Link"> ( https://ec.europa.eu/eurostat/web/degree-of-urbanisation/background)</text:a> </text:p></text:note-body></text:note> </text:p>
        <text:p text:style-name="P69">U svakoj od odabranih točaka uzorkovanja nasumično je odabrana početna koordinata i upotrijebljen je alat za obrnuto geokodiranje kako bi se utvrdila najbliža adresa koordinate. Ova adresa je bila početna adresa za slučajni hod. Dodatne adrese (svaka N-ta adresa) odabrane su standardnim postupcima "nasumične rute", iz početne adrese. U svakom kućanstvu ispitanik je nasumično odabran. Pristup nasumičnom odabiru ovisio je o veličini kućanstva. Na primjer, za kućanstva s dva 15+ članova scenarij je upotrijebljen za odabir doušnika (osobe koja odgovara na upitnik za provjeru) ili drugog prihvatljivog člana u kućanstvu. Za kućanstva s tri člana od 15+ korišten je scenarij za odabir doušnika (1/3 vremena) ili druga dva člana koja ispunjavaju uvjete u kućanstvu (2/3 vremena). Tamo gdje su odabrana druga dva člana, ispitivaču je rečeno da zatraži najmlađe ili najstarije. Scenarij bi nasumično dodijelio izbor najmlađem ili najstarijem s jednakom vjerojatnošću. Taj se postupak nastavlja za četiri od 15 članova kućanstva, koji nasumično traže najmlađe, drugo najmlađe i najstarije. Za kućanstva s pet 15+ članova vraćamo se na pravilo posljednjeg rođendana. </text:p>
        <text:p text:style-name="P69">Ako nije bilo kontakta ni s kim u kućanstvu ili ako odabrani ispitanik nije bio dostupan (zauzet), ispitivač je ponovno posjetio isto kućanstvo do tri dodatna puta (ukupno četiri pokušaja kontakta). Ispitivači nikada ne navode da se anketa prethodno provodi u ime Europske komisije; te informacije mogu dati po završetku ankete, na zahtjev. </text:p>
        <text:p text:style-name="P69">Faza zapošljavanja neznatno se razlikovala u Nizozemskoj, Finskoj i Švedskoj. U posljednje dvije zemlje odabran je uzorak adresa unutar svake točke uzorkovanja iz adrese ili registra stanovništva (u Finskoj se odabir ne provodi u svim točkama uzorka, već u nekima gdje se očekuje da će se stope odgovora poboljšati). Odabir adresa je napravljen nasumičan način. Kućanstva su zatim telefonski kontaktirana i angažirana za sudjelovanje u anketi. U Nizozemskoj se upotrebljava uzorak RDD-a s dvostrukim okvirom (mobilni i fiksni brojevi) jer ne postoji sveobuhvatan registar stanovništva s dostupnim telefonskim brojevima. Odabir brojeva na oba okvira obavlja se nasumično, pri čemu svaki broj dobiva jednaku vjerojatnost odabira. Za razliku od Švedske i Finske, uzorak nije sastavljen. </text:p>
        <text:p text:style-name="P53"/>
      </text:section>
      <text:p text:style-name="P61">(instituti)</text:p>
      <text:p text:style-name="P6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87" text:outline-level="2"><text:bookmark-start text:name="__RefHeading___Toc227320_2832584591"/>Stope <text:bookmark-start text:name="__RefHeading___Toc215602_2930363814"/>odgovora <text:bookmark-end text:name="__RefHeading___Toc227320_2832584591"/><text:bookmark-end text:name="__RefHeading___Toc215602_2930363814"/></text:h>
        <text:p text:style-name="P61">Za svaku zemlju provodi se usporedba uzorka koji odgovara na upitnik i svemira (tj. ukupne populacije u zemlji). Utezi se upotrebljavaju kako bi se ispitani uzorak usporedio sa svemirom prema spolu prema dobi, regiji i stupnju urbanizacije. Za europske procjene (tj. prosjek EU-a) ponderi pojedinačnih zemalja prilagođavaju se tako da ih se ponderira naviše ili naniže kako bi se odrazilo njihovo 15+ stanovništvo kao udio u 15+ stanovništvu EU-a. </text:p>
        <text:p text:style-name="P61"/>
        <text:p text:style-name="P61">Stope odgovora izračunavaju se dijeljenjem ukupnog broja potpunih razgovora s brojem svih posjećenih adresa, osim onih koje nisu prihvatljive, ali uključuju one za koje je prihvatljivost nepoznata. Za val 104.2 istraživanja Eurobarometra stope odgovora za zemlje EU-27, koje je izračunala Verian Belgium, iznose: </text:p>
        <text:p text:style-name="P61"/>
        <text:p text:style-name="P62"/>
        <table:table table:name="Tableau33" table:style-name="Tableau33">
          <table:table-column table:style-name="Tableau33.A" table:number-columns-repeated="3"/>
          <table:table-row table:style-name="Tableau33.1">
            <table:table-cell table:style-name="Tableau33.A1" office:value-type="string">
              <text:p text:style-name="Table_20_Contents"/>
            </table:table-cell>
            <table:table-cell table:style-name="Tableau33.A1" office:value-type="string">
              <text:p text:style-name="P26">ZEMLJE</text:p>
            </table:table-cell>
            <table:table-cell table:style-name="Tableau33.A1" office:value-type="string">
              <text:p text:style-name="P26">Cijene CAPI RESPONSE</text:p>
            </table:table-cell>
          </table:table-row>
          <table:table-row table:style-name="Tableau33.1">
            <table:table-cell table:style-name="Tableau33.A1" office:value-type="string">
              <text:p text:style-name="P26">BE</text:p>
            </table:table-cell>
            <table:table-cell table:style-name="Tableau33.A1" office:value-type="string">
              <text:p text:style-name="P26">Belgija </text:p>
            </table:table-cell>
            <table:table-cell table:style-name="Tableau33.A1" office:value-type="string">
              <text:p text:style-name="P26">53.9%</text:p>
            </table:table-cell>
          </table:table-row>
          <table:table-row table:style-name="Tableau33.1">
            <table:table-cell table:style-name="Tableau33.A1" office:value-type="string">
              <text:p text:style-name="P26">BG</text:p>
            </table:table-cell>
            <table:table-cell table:style-name="Tableau33.A1" office:value-type="string">
              <text:p text:style-name="P26">Bugarska </text:p>
            </table:table-cell>
            <table:table-cell table:style-name="Tableau33.A1" office:value-type="string">
              <text:p text:style-name="P26">43.7%</text:p>
            </table:table-cell>
          </table:table-row>
          <table:table-row table:style-name="Tableau33.1">
            <table:table-cell table:style-name="Tableau33.A1" office:value-type="string">
              <text:p text:style-name="P26">CZ</text:p>
            </table:table-cell>
            <table:table-cell table:style-name="Tableau33.A1" office:value-type="string">
              <text:p text:style-name="P26">Češka </text:p>
            </table:table-cell>
            <table:table-cell table:style-name="Tableau33.A1" office:value-type="string">
              <text:p text:style-name="P26">63.0%</text:p>
            </table:table-cell>
          </table:table-row>
          <table:table-row table:style-name="Tableau33.1">
            <table:table-cell table:style-name="Tableau33.A1" office:value-type="string">
              <text:p text:style-name="P26">DK</text:p>
            </table:table-cell>
            <table:table-cell table:style-name="Tableau33.A1" office:value-type="string">
              <text:p text:style-name="P26">Danska </text:p>
            </table:table-cell>
            <table:table-cell table:style-name="Tableau33.A1" office:value-type="string">
              <text:p text:style-name="P26">52.1%</text:p>
            </table:table-cell>
          </table:table-row>
          <table:table-row table:style-name="Tableau33.1">
            <table:table-cell table:style-name="Tableau33.A1" office:value-type="string">
              <text:p text:style-name="P26">DE</text:p>
            </table:table-cell>
            <table:table-cell table:style-name="Tableau33.A1" office:value-type="string">
              <text:p text:style-name="P26">Njemačka </text:p>
            </table:table-cell>
            <table:table-cell table:style-name="Tableau33.A1" office:value-type="string">
              <text:p text:style-name="P26">31.8%</text:p>
            </table:table-cell>
          </table:table-row>
          <table:table-row table:style-name="Tableau33.1">
            <table:table-cell table:style-name="Tableau33.A1" office:value-type="string">
              <text:p text:style-name="P26">EE</text:p>
            </table:table-cell>
            <table:table-cell table:style-name="Tableau33.A1" office:value-type="string">
              <text:p text:style-name="P26">Estonija </text:p>
            </table:table-cell>
            <table:table-cell table:style-name="Tableau33.A1" office:value-type="string">
              <text:p text:style-name="P26">57.0%</text:p>
            </table:table-cell>
          </table:table-row>
          <table:table-row table:style-name="Tableau33.1">
            <table:table-cell table:style-name="Tableau33.A1" office:value-type="string">
              <text:p text:style-name="P26">IE</text:p>
            </table:table-cell>
            <table:table-cell table:style-name="Tableau33.A1" office:value-type="string">
              <text:p text:style-name="P26">Irska </text:p>
            </table:table-cell>
            <table:table-cell table:style-name="Tableau33.A1" office:value-type="string">
              <text:p text:style-name="P26">56.9%</text:p>
            </table:table-cell>
          </table:table-row>
          <table:table-row table:style-name="Tableau33.1">
            <table:table-cell table:style-name="Tableau33.A1" office:value-type="string">
              <text:p text:style-name="P26">EL</text:p>
            </table:table-cell>
            <table:table-cell table:style-name="Tableau33.A1" office:value-type="string">
              <text:p text:style-name="P26">Grčka </text:p>
            </table:table-cell>
            <table:table-cell table:style-name="Tableau33.A1" office:value-type="string">
              <text:p text:style-name="P26">32.9%</text:p>
            </table:table-cell>
          </table:table-row>
          <table:table-row table:style-name="Tableau33.1">
            <table:table-cell table:style-name="Tableau33.A1" office:value-type="string">
              <text:p text:style-name="P26">ES</text:p>
            </table:table-cell>
            <table:table-cell table:style-name="Tableau33.A1" office:value-type="string">
              <text:p text:style-name="P26">Španjolska </text:p>
            </table:table-cell>
            <table:table-cell table:style-name="Tableau33.A1" office:value-type="string">
              <text:p text:style-name="P26">36.3%</text:p>
            </table:table-cell>
          </table:table-row>
          <table:table-row table:style-name="Tableau33.1">
            <table:table-cell table:style-name="Tableau33.A1" office:value-type="string">
              <text:p text:style-name="P26">FR</text:p>
            </table:table-cell>
            <table:table-cell table:style-name="Tableau33.A1" office:value-type="string">
              <text:p text:style-name="P26">Francuska </text:p>
            </table:table-cell>
            <table:table-cell table:style-name="Tableau33.A1" office:value-type="string">
              <text:p text:style-name="P26">37.7%</text:p>
            </table:table-cell>
          </table:table-row>
          <table:table-row table:style-name="Tableau33.1">
            <table:table-cell table:style-name="Tableau33.A1" office:value-type="string">
              <text:p text:style-name="P26">HR</text:p>
            </table:table-cell>
            <table:table-cell table:style-name="Tableau33.A1" office:value-type="string">
              <text:p text:style-name="P26">Hrvatska </text:p>
            </table:table-cell>
            <table:table-cell table:style-name="Tableau33.A1" office:value-type="string">
              <text:p text:style-name="P26">47.0%</text:p>
            </table:table-cell>
          </table:table-row>
          <table:table-row table:style-name="Tableau33.1">
            <table:table-cell table:style-name="Tableau33.A1" office:value-type="string">
              <text:p text:style-name="P26">IT</text:p>
            </table:table-cell>
            <table:table-cell table:style-name="Tableau33.A1" office:value-type="string">
              <text:p text:style-name="P26">Italija </text:p>
            </table:table-cell>
            <table:table-cell table:style-name="Tableau33.A1" office:value-type="string">
              <text:p text:style-name="P26">31.2%</text:p>
            </table:table-cell>
          </table:table-row>
          <table:table-row table:style-name="Tableau33.1">
            <table:table-cell table:style-name="Tableau33.A1" office:value-type="string">
              <text:p text:style-name="P26">CY</text:p>
            </table:table-cell>
            <table:table-cell table:style-name="Tableau33.A1" office:value-type="string">
              <text:p text:style-name="P26">Rep. Of Cyprus</text:p>
            </table:table-cell>
            <table:table-cell table:style-name="Tableau33.A1" office:value-type="string">
              <text:p text:style-name="P26">77.4%</text:p>
            </table:table-cell>
          </table:table-row>
          <table:table-row table:style-name="Tableau33.1">
            <table:table-cell table:style-name="Tableau33.A1" office:value-type="string">
              <text:p text:style-name="P26">LV</text:p>
            </table:table-cell>
            <table:table-cell table:style-name="Tableau33.A1" office:value-type="string">
              <text:p text:style-name="P26">Latvija </text:p>
            </table:table-cell>
            <table:table-cell table:style-name="Tableau33.A1" office:value-type="string">
              <text:p text:style-name="P26">63.5%</text:p>
            </table:table-cell>
          </table:table-row>
          <table:table-row table:style-name="Tableau33.1">
            <table:table-cell table:style-name="Tableau33.A1" office:value-type="string">
              <text:p text:style-name="P26">LT</text:p>
            </table:table-cell>
            <table:table-cell table:style-name="Tableau33.A1" office:value-type="string">
              <text:p text:style-name="P26">Litva </text:p>
            </table:table-cell>
            <table:table-cell table:style-name="Tableau33.A1" office:value-type="string">
              <text:p text:style-name="P26">45.2%</text:p>
            </table:table-cell>
          </table:table-row>
          <table:table-row table:style-name="Tableau33.1">
            <table:table-cell table:style-name="Tableau33.A1" office:value-type="string">
              <text:p text:style-name="P26">LU</text:p>
            </table:table-cell>
            <table:table-cell table:style-name="Tableau33.A1" office:value-type="string">
              <text:p text:style-name="P26">Luksemburg </text:p>
            </table:table-cell>
            <table:table-cell table:style-name="Tableau33.A1" office:value-type="string">
              <text:p text:style-name="P26">26.4%</text:p>
            </table:table-cell>
          </table:table-row>
          <table:table-row table:style-name="Tableau33.1">
            <table:table-cell table:style-name="Tableau33.A1" office:value-type="string">
              <text:p text:style-name="P26">HU</text:p>
            </table:table-cell>
            <table:table-cell table:style-name="Tableau33.A1" office:value-type="string">
              <text:p text:style-name="P26">Mađarska </text:p>
            </table:table-cell>
            <table:table-cell table:style-name="Tableau33.A1" office:value-type="string">
              <text:p text:style-name="P26">65.4%</text:p>
            </table:table-cell>
          </table:table-row>
          <table:table-row table:style-name="Tableau33.1">
            <table:table-cell table:style-name="Tableau33.A1" office:value-type="string">
              <text:p text:style-name="P26">MT</text:p>
            </table:table-cell>
            <table:table-cell table:style-name="Tableau33.A1" office:value-type="string">
              <text:p text:style-name="P26">Malta </text:p>
            </table:table-cell>
            <table:table-cell table:style-name="Tableau33.A1" office:value-type="string">
              <text:p text:style-name="P26">86.6%</text:p>
            </table:table-cell>
          </table:table-row>
          <table:table-row table:style-name="Tableau33.1">
            <table:table-cell table:style-name="Tableau33.A1" office:value-type="string">
              <text:p text:style-name="P26">NL</text:p>
            </table:table-cell>
            <table:table-cell table:style-name="Tableau33.A1" office:value-type="string">
              <text:p text:style-name="P26">Nizozemska </text:p>
            </table:table-cell>
            <table:table-cell table:style-name="Tableau33.A1" office:value-type="string">
              <text:p text:style-name="P26">89.9%</text:p>
            </table:table-cell>
          </table:table-row>
          <table:table-row table:style-name="Tableau33.1">
            <table:table-cell table:style-name="Tableau33.A1" office:value-type="string">
              <text:p text:style-name="P26">AT</text:p>
            </table:table-cell>
            <table:table-cell table:style-name="Tableau33.A1" office:value-type="string">
              <text:p text:style-name="P26">Austrija </text:p>
            </table:table-cell>
            <table:table-cell table:style-name="Tableau33.A1" office:value-type="string">
              <text:p text:style-name="P26">45.8%</text:p>
            </table:table-cell>
          </table:table-row>
          <table:table-row table:style-name="Tableau33.1">
            <table:table-cell table:style-name="Tableau33.A1" office:value-type="string">
              <text:p text:style-name="P26">PL</text:p>
            </table:table-cell>
            <table:table-cell table:style-name="Tableau33.A1" office:value-type="string">
              <text:p text:style-name="P26">Poljska </text:p>
            </table:table-cell>
            <table:table-cell table:style-name="Tableau33.A1" office:value-type="string">
              <text:p text:style-name="P26">50.1%</text:p>
            </table:table-cell>
          </table:table-row>
          <table:table-row table:style-name="Tableau33.1">
            <table:table-cell table:style-name="Tableau33.A1" office:value-type="string">
              <text:p text:style-name="P26">PT</text:p>
            </table:table-cell>
            <table:table-cell table:style-name="Tableau33.A1" office:value-type="string">
              <text:p text:style-name="P26">Portugal </text:p>
            </table:table-cell>
            <table:table-cell table:style-name="Tableau33.A1" office:value-type="string">
              <text:p text:style-name="P26">48.7%</text:p>
            </table:table-cell>
          </table:table-row>
          <table:table-row table:style-name="Tableau33.1">
            <table:table-cell table:style-name="Tableau33.A1" office:value-type="string">
              <text:p text:style-name="P26">RO</text:p>
            </table:table-cell>
            <table:table-cell table:style-name="Tableau33.A1" office:value-type="string">
              <text:p text:style-name="P26">Rumunjska </text:p>
            </table:table-cell>
            <table:table-cell table:style-name="Tableau33.A1" office:value-type="string">
              <text:p text:style-name="P26">49.0%</text:p>
            </table:table-cell>
          </table:table-row>
          <table:table-row table:style-name="Tableau33.1">
            <table:table-cell table:style-name="Tableau33.A1" office:value-type="string">
              <text:p text:style-name="P26">SI</text:p>
            </table:table-cell>
            <table:table-cell table:style-name="Tableau33.A1" office:value-type="string">
              <text:p text:style-name="P26">Slovenija </text:p>
            </table:table-cell>
            <table:table-cell table:style-name="Tableau33.A1" office:value-type="string">
              <text:p text:style-name="P26">49.3%</text:p>
            </table:table-cell>
          </table:table-row>
          <table:table-row table:style-name="Tableau33.1">
            <table:table-cell table:style-name="Tableau33.A1" office:value-type="string">
              <text:p text:style-name="P26">SK</text:p>
            </table:table-cell>
            <table:table-cell table:style-name="Tableau33.A1" office:value-type="string">
              <text:p text:style-name="P26">Slovačka </text:p>
            </table:table-cell>
            <table:table-cell table:style-name="Tableau33.A1" office:value-type="string">
              <text:p text:style-name="P26">51.6%</text:p>
            </table:table-cell>
          </table:table-row>
          <table:table-row table:style-name="Tableau33.1">
            <table:table-cell table:style-name="Tableau33.A1" office:value-type="string">
              <text:p text:style-name="P26">FI</text:p>
            </table:table-cell>
            <table:table-cell table:style-name="Tableau33.A1" office:value-type="string">
              <text:p text:style-name="P26">Finska </text:p>
            </table:table-cell>
            <table:table-cell table:style-name="Tableau33.A1" office:value-type="string">
              <text:p text:style-name="P26">31.7%</text:p>
            </table:table-cell>
          </table:table-row>
          <table:table-row table:style-name="Tableau33.1">
            <table:table-cell table:style-name="Tableau33.A1" office:value-type="string">
              <text:p text:style-name="P26">SE</text:p>
            </table:table-cell>
            <table:table-cell table:style-name="Tableau33.A1" office:value-type="string">
              <text:p text:style-name="P26">Švedska </text:p>
            </table:table-cell>
            <table:table-cell table:style-name="Tableau33.A1" office:value-type="string">
              <text:p text:style-name="P26">80.8%</text:p>
            </table:table-cell>
          </table:table-row>
          <table:table-row table:style-name="Tableau33.1">
            <table:table-cell table:style-name="Tableau33.A1" office:value-type="string">
              <text:p text:style-name="Table_20_Contents"/>
            </table:table-cell>
            <table:table-cell table:style-name="Tableau33.A1" office:value-type="string">
              <text:p text:style-name="Table_20_Contents"/>
            </table:table-cell>
            <table:table-cell table:style-name="Tableau33.A1" office:value-type="string">
              <text:p text:style-name="Table_20_Contents"/>
            </table:table-cell>
          </table:table-row>
          <table:table-row table:style-name="Tableau33.1">
            <table:table-cell table:style-name="Tableau33.A1" table:number-columns-spanned="3" office:value-type="string">
              <text:p text:style-name="P26">CAPI: Računalno potpomognuto osobno intervjuiranje</text:p>
            </table:table-cell>
            <table:covered-table-cell/>
            <table:covered-table-cell/>
          </table:table-row>
        </table:table>
        <text:p text:style-name="P61"/>
        <text:h text:style-name="P87" text:outline-level="2"><text:bookmark-start text:name="__RefHeading___Toc215604_2930363814"/>Način intervjuiranja po zemlji <text:bookmark-end text:name="__RefHeading___Toc215604_2930363814"/></text:h>
        <text:p text:style-name="P61">Intervjui su se provodili putem intervjua uživo, fizički u domovima ljudi ili putem videointerakcije na daljinu na odgovarajućem nacionalnom jeziku. Razgovori s videointerakcijom na daljinu („internetski razgovor uživo” ili CAVI, računalno potpomognuto videointervjuiranje, provedeni su samo u Republici Cipru, Danskoj, Malti, Nizozemskoj, Finskoj i Švedskoj).</text:p>
        <text:p text:style-name="P61"/>
        <text:p text:style-name="P62"/>
        <text:p text:style-name="P61"/>
        <text:p text:style-name="P6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87" text:outline-level="2"><text:bookmark-start text:name="__RefHeading___Toc215606_2930363814"/>Granice pogreške <text:bookmark-end text:name="__RefHeading___Toc215606_2930363814"/></text:h>
        <text:p text:style-name="P61"><draw:frame draw:style-name="fr1" draw:name="Cadre2" text:anchor-type="paragraph" svg:x="-0.032cm" svg:y="5.032cm" svg:width="17.11cm" draw:z-index="66"><draw:text-box fo:min-height="3.683cm"><text:p text:style-name="Frame_20_contents"/><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49">Statističke razlike do gornje granice zbog postupka uzorkova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4">(na 95 %-tnoj razini pouzdanost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26">različite veličine uzorka su u redovima </text:p></table:table-cell><table:covered-table-cell/><table:covered-table-cell/><table:covered-table-cell/><table:covered-table-cell/><table:covered-table-cell/><table:table-cell table:style-name="Tableau34.A1" table:number-columns-spanned="6" office:value-type="string"><text:p text:style-name="P7">različiti opaženi rezultati nalaze se u stupcima</text:p></table:table-cell><table:covered-table-cell/><table:covered-table-cell/><table:covered-table-cell/><table:covered-table-cell/><table:covered-table-cell/></table:table-row><table:table-row table:style-name="Tableau34.1"><table:table-cell table:style-name="Tableau34.A1" office:value-type="string"><text:p text:style-name="P50"/></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P7">N = 50 </text:p></table:table-cell><table:table-cell table:style-name="Tableau34.B6" office:value-type="float" office:value="6"><text:p text:style-name="P4">6,0</text:p></table:table-cell><table:table-cell table:style-name="Tableau34.B6" office:value-type="float" office:value="8.3"><text:p text:style-name="P4">8,3</text:p></table:table-cell><table:table-cell table:style-name="Tableau34.B6" office:value-type="float" office:value="9.9"><text:p text:style-name="P4">9,9</text:p></table:table-cell><table:table-cell table:style-name="Tableau34.B6" office:value-type="float" office:value="11.1"><text:p text:style-name="P4">11,1</text:p></table:table-cell><table:table-cell table:style-name="Tableau34.B6" office:value-type="float" office:value="12"><text:p text:style-name="P4">12,0</text:p></table:table-cell><table:table-cell table:style-name="Tableau34.B6" office:value-type="float" office:value="12.7"><text:p text:style-name="P4">12,7</text:p></table:table-cell><table:table-cell table:style-name="Tableau34.B6" office:value-type="float" office:value="13.2"><text:p text:style-name="P4">13,2</text:p></table:table-cell><table:table-cell table:style-name="Tableau34.B6" office:value-type="float" office:value="13.6"><text:p text:style-name="P4">13,6</text:p></table:table-cell><table:table-cell table:style-name="Tableau34.B6" office:value-type="float" office:value="13.8"><text:p text:style-name="P4">13,8</text:p></table:table-cell><table:table-cell table:style-name="Tableau34.B6" office:value-type="float" office:value="13.9"><text:p text:style-name="P4">13,9</text:p></table:table-cell><table:table-cell table:style-name="Tableau34.A1" office:value-type="string"><text:p text:style-name="P26">N = 50</text:p></table:table-cell></table:table-row><table:table-row table:style-name="Tableau34.1"><table:table-cell table:style-name="Tableau34.A1" office:value-type="string"><text:p text:style-name="P7">N = 500 </text:p></table:table-cell><table:table-cell table:style-name="Tableau34.B6" office:value-type="float" office:value="1.9"><text:p text:style-name="P4">1,9</text:p></table:table-cell><table:table-cell table:style-name="Tableau34.B6" office:value-type="float" office:value="2.6"><text:p text:style-name="P4">2,6</text:p></table:table-cell><table:table-cell table:style-name="Tableau34.B6" office:value-type="float" office:value="3.1"><text:p text:style-name="P4">3,1</text:p></table:table-cell><table:table-cell table:style-name="Tableau34.B6" office:value-type="float" office:value="3.5"><text:p text:style-name="P4">3,5</text:p></table:table-cell><table:table-cell table:style-name="Tableau34.B6" office:value-type="float" office:value="3.8"><text:p text:style-name="P4">3,8</text:p></table:table-cell><table:table-cell table:style-name="Tableau34.B6" office:value-type="float" office:value="4"><text:p text:style-name="P4">4,0</text:p></table:table-cell><table:table-cell table:style-name="Tableau34.B6" office:value-type="float" office:value="4.2"><text:p text:style-name="P4">4,2</text:p></table:table-cell><table:table-cell table:style-name="Tableau34.B6" office:value-type="float" office:value="4.3"><text:p text:style-name="P4">4,3</text:p></table:table-cell><table:table-cell table:style-name="Tableau34.B6" office:value-type="float" office:value="4.4"><text:p text:style-name="P4">4,4</text:p></table:table-cell><table:table-cell table:style-name="Tableau34.B6" office:value-type="float" office:value="4.4"><text:p text:style-name="P4">4,4</text:p></table:table-cell><table:table-cell table:style-name="Tableau34.A1" office:value-type="string"><text:p text:style-name="P26">N = 500</text:p></table:table-cell></table:table-row><table:table-row table:style-name="Tableau34.1"><table:table-cell table:style-name="Tableau34.A1" office:value-type="string"><text:p text:style-name="P40">N = 1000 </text:p></table:table-cell><table:table-cell table:style-name="Tableau34.B6" office:value-type="float" office:value="1.4"><text:p text:style-name="P41">1,4</text:p></table:table-cell><table:table-cell table:style-name="Tableau34.B6" office:value-type="float" office:value="1.9"><text:p text:style-name="P41">1,9</text:p></table:table-cell><table:table-cell table:style-name="Tableau34.B6" office:value-type="float" office:value="2.2"><text:p text:style-name="P41">2,2</text:p></table:table-cell><table:table-cell table:style-name="Tableau34.B6" office:value-type="float" office:value="2.5"><text:p text:style-name="P41">2,5</text:p></table:table-cell><table:table-cell table:style-name="Tableau34.B6" office:value-type="float" office:value="2.7"><text:p text:style-name="P41">2,7</text:p></table:table-cell><table:table-cell table:style-name="Tableau34.B6" office:value-type="float" office:value="2.8"><text:p text:style-name="P41">2,8</text:p></table:table-cell><table:table-cell table:style-name="Tableau34.B6" office:value-type="float" office:value="3"><text:p text:style-name="P41">3,0</text:p></table:table-cell><table:table-cell table:style-name="Tableau34.B6" office:value-type="float" office:value="3"><text:p text:style-name="P41">3,0</text:p></table:table-cell><table:table-cell table:style-name="Tableau34.B6" office:value-type="float" office:value="3.1"><text:p text:style-name="P41">3,1</text:p></table:table-cell><table:table-cell table:style-name="Tableau34.B6" office:value-type="float" office:value="3.1"><text:p text:style-name="P41">3,1</text:p></table:table-cell><table:table-cell table:style-name="Tableau34.A1" office:value-type="string"><text:p text:style-name="P42">N = 1000</text:p></table:table-cell></table:table-row><table:table-row table:style-name="Tableau34.1"><table:table-cell table:style-name="Tableau34.A1" office:value-type="string"><text:p text:style-name="P7">N = 1500 </text:p></table:table-cell><table:table-cell table:style-name="Tableau34.B6" office:value-type="float" office:value="1.1"><text:p text:style-name="P4">1,1</text:p></table:table-cell><table:table-cell table:style-name="Tableau34.B6" office:value-type="float" office:value="1.5"><text:p text:style-name="P4">1,5</text:p></table:table-cell><table:table-cell table:style-name="Tableau34.B6" office:value-type="float" office:value="1.8"><text:p text:style-name="P4">1,8</text:p></table:table-cell><table:table-cell table:style-name="Tableau34.B6" office:value-type="float" office:value="2"><text:p text:style-name="P4">2,0</text:p></table:table-cell><table:table-cell table:style-name="Tableau34.B6" office:value-type="float" office:value="2.2"><text:p text:style-name="P4">2,2</text:p></table:table-cell><table:table-cell table:style-name="Tableau34.B6" office:value-type="float" office:value="2.3"><text:p text:style-name="P4">2,3</text:p></table:table-cell><table:table-cell table:style-name="Tableau34.B6" office:value-type="float" office:value="2.4"><text:p text:style-name="P4">2,4</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A1" office:value-type="string"><text:p text:style-name="P26">N = 1500</text:p></table:table-cell></table:table-row><table:table-row table:style-name="Tableau34.1"><table:table-cell table:style-name="Tableau34.A1" office:value-type="string"><text:p text:style-name="P7">N = 2000 </text:p></table:table-cell><table:table-cell table:style-name="Tableau34.B6" office:value-type="float" office:value="1"><text:p text:style-name="P4">1,0</text:p></table:table-cell><table:table-cell table:style-name="Tableau34.B6" office:value-type="float" office:value="1.3"><text:p text:style-name="P4">1,3</text:p></table:table-cell><table:table-cell table:style-name="Tableau34.B6" office:value-type="float" office:value="1.6"><text:p text:style-name="P4">1,6</text:p></table:table-cell><table:table-cell table:style-name="Tableau34.B6" office:value-type="float" office:value="1.8"><text:p text:style-name="P4">1,8</text:p></table:table-cell><table:table-cell table:style-name="Tableau34.B6" office:value-type="float" office:value="1.9"><text:p text:style-name="P4">1,9</text:p></table:table-cell><table:table-cell table:style-name="Tableau34.B6" office:value-type="float" office:value="2"><text:p text:style-name="P4">2,0</text:p></table:table-cell><table:table-cell table:style-name="Tableau34.B6" office:value-type="float" office:value="2.1"><text:p text:style-name="P4">2,1</text:p></table:table-cell><table:table-cell table:style-name="Tableau34.B6" office:value-type="float" office:value="2.1"><text:p text:style-name="P4">2,1</text:p></table:table-cell><table:table-cell table:style-name="Tableau34.B6" office:value-type="float" office:value="2.2"><text:p text:style-name="P4">2,2</text:p></table:table-cell><table:table-cell table:style-name="Tableau34.B6" office:value-type="float" office:value="2.2"><text:p text:style-name="P4">2,2</text:p></table:table-cell><table:table-cell table:style-name="Tableau34.A1" office:value-type="string"><text:p text:style-name="P26">N = 2000</text:p></table:table-cell></table:table-row><table:table-row table:style-name="Tableau34.1"><table:table-cell table:style-name="Tableau34.A1" office:value-type="string"><text:p text:style-name="P7">N=3000 </text:p></table:table-cell><table:table-cell table:style-name="Tableau34.B6" office:value-type="float" office:value="0.8"><text:p text:style-name="P4">0,8</text:p></table:table-cell><table:table-cell table:style-name="Tableau34.B6" office:value-type="float" office:value="1.1"><text:p text:style-name="P4">1,1</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6"><text:p text:style-name="P4">1,6</text:p></table:table-cell><table:table-cell table:style-name="Tableau34.B6" office:value-type="float" office:value="1.7"><text:p text:style-name="P4">1,7</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A1" office:value-type="string"><text:p text:style-name="P26">N=3000</text:p></table:table-cell></table:table-row><table:table-row table:style-name="Tableau34.1"><table:table-cell table:style-name="Tableau34.A1" office:value-type="string"><text:p text:style-name="P7">N=4000 </text:p></table:table-cell><table:table-cell table:style-name="Tableau34.B6" office:value-type="float" office:value="0.7"><text:p text:style-name="P4">0,7</text:p></table:table-cell><table:table-cell table:style-name="Tableau34.B6" office:value-type="float" office:value="0.9"><text:p text:style-name="P4">0,9</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A1" office:value-type="string"><text:p text:style-name="P26">N=4000</text:p></table:table-cell></table:table-row><table:table-row table:style-name="Tableau34.1"><table:table-cell table:style-name="Tableau34.A1" office:value-type="string"><text:p text:style-name="P7">N = 5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A1" office:value-type="string"><text:p text:style-name="P26">N = 5000</text:p></table:table-cell></table:table-row><table:table-row table:style-name="Tableau34.1"><table:table-cell table:style-name="Tableau34.A1" office:value-type="string"><text:p text:style-name="P7">N = 6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A1" office:value-type="string"><text:p text:style-name="P26">N = 6000</text:p></table:table-cell></table:table-row><table:table-row table:style-name="Tableau34.1"><table:table-cell table:style-name="Tableau34.A1" office:value-type="string"><text:p text:style-name="P7">N = 7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A1" office:value-type="string"><text:p text:style-name="P26">N = 700</text:p></table:table-cell></table:table-row><table:table-row table:style-name="Tableau34.1"><table:table-cell table:style-name="Tableau34.A1" office:value-type="string"><text:p text:style-name="P7">N = 75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 = 7500</text:p></table:table-cell></table:table-row><table:table-row table:style-name="Tableau34.1"><table:table-cell table:style-name="Tableau34.A1" office:value-type="string"><text:p text:style-name="P7">N = 8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 = 800</text:p></table:table-cell></table:table-row><table:table-row table:style-name="Tableau34.1"><table:table-cell table:style-name="Tableau34.A1" office:value-type="string"><text:p text:style-name="P7">N = 9000 </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 = 9000</text:p></table:table-cell></table:table-row><table:table-row table:style-name="Tableau34.1"><table:table-cell table:style-name="Tableau34.A1" office:value-type="string"><text:p text:style-name="P7">N = 10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 = 10000</text:p></table:table-cell></table:table-row><table:table-row table:style-name="Tableau34.1"><table:table-cell table:style-name="Tableau34.A1" office:value-type="string"><text:p text:style-name="P7">N = 11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 = 11000</text:p></table:table-cell></table:table-row><table:table-row table:style-name="Tableau34.1"><table:table-cell table:style-name="Tableau34.A1" office:value-type="string"><text:p text:style-name="P7">N = 12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 = 12000</text:p></table:table-cell></table:table-row><table:table-row table:style-name="Tableau34.1"><table:table-cell table:style-name="Tableau34.A1" office:value-type="string"><text:p text:style-name="P7">N = 13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 = 13000</text:p></table:table-cell></table:table-row><table:table-row table:style-name="Tableau34.1"><table:table-cell table:style-name="Tableau34.A1" office:value-type="string"><text:p text:style-name="P7">N = 14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 = 14000</text:p></table:table-cell></table:table-row><table:table-row table:style-name="Tableau34.1"><table:table-cell table:style-name="Tableau34.A1" office:value-type="string"><text:p text:style-name="P7">N = 15000 </text:p></table:table-cell><table:table-cell table:style-name="Tableau34.B6" office:value-type="float" office:value="0.3"><text:p text:style-name="P4">0,3</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 = 15000</text:p></table:table-cell></table:table-row><table:table-row table:style-name="Tableau34.1"><table:table-cell table:style-name="Tableau34.A1" office:value-type="string"><text:p text:style-name="Table_20_Contents"/></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text:p text:style-name="Frame_20_contents"/></draw:text-box></draw:frame>Čitatelje se podsjeća da su rezultati istraživanja procjene čija točnost, budući da je sve jednako, počiva na veličini uzorka i opaženom postotku. Uz uzorke od oko 1000 intervjua, stvarni postoci variraju unutar sljedećih granica pouzdanosti: </text:p>
        <text:h text:style-name="P54" text:outline-level="1"><text:bookmark-start text:name="__RefHeading___Toc215608_2930363814"/>Upitnik <text:bookmark-end text:name="__RefHeading___Toc215608_2930363814"/></text:h>
        <text:p text:style-name="P61"><text:span text:style-name="T2">QB1) Jeste li ikada, u prošlosti ili trenutačno, pohađali početno strukovno obrazovanje i osposobljavanje na višoj sekundarnoj razini?</text:span> (Preusmjereno sa JEDAN ANSWER) </text:p>
        <text:p text:style-name="P61">1 Potpuni dogovor </text:p>
        <text:p text:style-name="P61">2 Slažem se </text:p>
        <text:p text:style-name="P61">3 Nastojeći se ne složiti </text:p>
        <text:p text:style-name="P61">4 Uopće se ne slažem </text:p>
        <text:p text:style-name="P61">999 Ne znam </text:p>
        <text:p text:style-name="P61"><text:span text:style-name="T2">QB2) Koje biste od sljedećih obrazovnih putova preporučili mladoj osobi koja sada odlučuje o višem sekundarnom obrazovanju? </text:span>(Izabrano – samo jedan odgovor) </text:p>
        <text:p text:style-name="P61">1 Opće srednjoškolsko obrazovanje </text:p>
        <text:p text:style-name="P61">2 Strukovno srednjoškolsko obrazovanje </text:p>
        <text:p text:style-name="P61">3 To ovisi (SPONTANEOUS) </text:p>
        <text:p text:style-name="P61">999 Ne znam </text:p>
        <text:p text:style-name="P61"><text:span text:style-name="T2">QB3) Koje biste od sljedećih obrazovnih putova preporučili mladoj osobi koja završava srednjoškolsko obrazovanje?</text:span> (Izabrano – samo jedan odgovor) </text:p>
        <text:p text:style-name="P61">1 Više akademsko obrazovanje </text:p>
        <text:p text:style-name="P61">2 Visoko strukovno obrazovanje i osposobljavanje </text:p>
        <text:p text:style-name="P61">3 To ovisi (SPONTANEOUS) </text:p>
        <text:p text:style-name="P61">999 Ne znam </text:p>
        <text:p text:style-name="P61"><text:span text:style-name="T2">QB4) Koji su, prema vašem mišljenju, glavni čimbenici koji utječu na to da mladi danas odaberu strukovno obrazovanje i osposobljavanje umjesto općeg obrazovanja? </text:span>(SHOW SCREEN-READ OUT-MAX. 3 ODGOVORI POSEBNO-RANDOMISE) </text:p>
        <text:p text:style-name="P61">1 Smjernice učitelja ili školskih savjetnika </text:p>
        <text:p text:style-name="P61">2 Savjeti roditelja ili drugih članova obitelji </text:p>
        <text:p text:style-name="P61">3 Potreba ili želja za poslom i zarađivanjem novca što je prije moguće </text:p>
        <text:p text:style-name="P61">4 Želite postati poduzetnik ili samozaposlena osoba </text:p>
        <text:p text:style-name="P61">5 Loša školska uspješnost ili ocjene </text:p>
        <text:p text:style-name="P61">6 Učiniti ono što većina ljudi oko njih čini (npr. prijatelji, kolege iz razreda ili drugi u njihovom području) </text:p>
        <text:p text:style-name="P61">7 Utjecaj društvenih medija ili sadržaja na internetu </text:p>
        <text:p text:style-name="P61">8 Percipirani prestiž ili socijalni status strukovnog obrazovanja i osposobljavanja </text:p>
        <text:p text:style-name="P61">9 Ostalo (SPONTANEOUS) </text:p>
        <text:p text:style-name="P61">10 Ne znam </text:p>
        <text:p text:style-name="P61"><text:span text:style-name="T2">QB5) Možete li mi reći u kojoj se mjeri slažete ili ne slažete sa sljedećom izjavom: U (Naša zemlja) ljudi koji žele odabrati svoje više srednjoškolsko obrazovanje dobivaju dovoljno informacija o mogućnostima strukovnog obrazovanja i osposobljavanja.</text:span> (SHOW SCREEN-READ OUT-ONE ANSWER SAMO) </text:p>
        <text:p text:style-name="P61">1 Potpuni dogovor </text:p>
        <text:p text:style-name="P61">2 Slažem se </text:p>
        <text:p text:style-name="P61">3 Nastojeći se ne složiti </text:p>
        <text:p text:style-name="P61">4 Uopće se ne slažem </text:p>
        <text:p text:style-name="P61">999 Ne znam </text:p>
        <text:p text:style-name="P61"><text:span text:style-name="T2">QB6) Što mislite, kako se gleda na inicijalno strukovno obrazovanje i osposobljavanje u (Naša zemlja)? </text:span>(SHOW SCREEN-READ OUT-ONE ANSWER SAMO) </text:p>
        <text:p text:style-name="P61">1 Vrlo pozitivno </text:p>
        <text:p text:style-name="P61">2 Prilično pozitivno </text:p>
        <text:p text:style-name="P61">3 Prilično negativno </text:p>
        <text:p text:style-name="P61">4 Vrlo negativno </text:p>
        <text:p text:style-name="P61">999 Ne znam </text:p>
        <text:p text:style-name="P61"><text:span text:style-name="T2">QB7) Navedite u kojoj se mjeri slažete ili ne slažete sa svakom od sljedećih izjava: </text:span>(SHOW SCREEN-READ OUT-ONE ANSWER PER ITEM – RANDOMISE ITEMS) </text:p>
        <text:p text:style-name="P61">Čvrsto se slažem </text:p>
        <text:p text:style-name="P61"/>
        <text:p text:style-name="P61">Želi se složiti </text:p>
        <text:p text:style-name="P61"/>
        <text:p text:style-name="P61">Želja za neslaganjem </text:p>
        <text:p text:style-name="P61"/>
        <text:p text:style-name="P61">Snažno se ne slažem </text:p>
        <text:p text:style-name="P61"/>
        <text:p text:style-name="P61">Ne znam </text:p>
        <text:p text:style-name="P61"/>
        <text:p text:style-name="P61">IVET nudi visokokvalitetno učenje </text:p>
        <text:p text:style-name="P61">1 2 3 4 999 </text:p>
        <text:p text:style-name="P61">IVET omogućuje pristup modernoj fizičkoj i digitalnoj infrastrukturi (računala, strojevi itd.) </text:p>
        <text:p text:style-name="P61">1 2 3 4 999 </text:p>
        <text:p text:style-name="P61">Nastavnici i treneri u IVET-u su kompetentni </text:p>
        <text:p text:style-name="P61">1 2 3 4 999 </text:p>
        <text:p text:style-name="P61">Osobe koje završe IVET programe mogu se upisati na sveučilišne studije </text:p>
        <text:p text:style-name="P61">1 2 3 4 999 </text:p>
        <text:p text:style-name="P61"/>
        <text:p text:style-name="P60">Osobe koje studiraju za kvalifikaciju u okviru IVET-a imaju mogućnost studiranja u inozemstvu kao dio studija </text:p>
        <text:p text:style-name="P61">1 2 3 4 999 </text:p>
        <text:p text:style-name="P61">IVET ne pruža dovoljno transverzalnih vještina kao što su komunikacija ili kritičko razmišljanje </text:p>
        <text:p text:style-name="P61">1 2 3 4 999 </text:p>
        <text:p text:style-name="P61">IVET programi često ne podučavaju osnovne vještine kao što su pismenost ili digitalna pismenost </text:p>
        <text:p text:style-name="P61">1 2 3 4 999 </text:p>
        <text:p text:style-name="P61">Osobe u programima IVET-a uče specijalizirane tehničke vještine izravno relevantne za određena zanimanja </text:p>
        <text:p text:style-name="P61">1 2 3 4 99 </text:p>
        <text:p text:style-name="P61"/>
        <text:p text:style-name="P61"><text:span text:style-name="T2">Pitanje B8) Molimo Vas da mi kažete u kojoj se mjeri slažete ili ne slažete sa svakom od sljedećih izjava: </text:span>(SHOW SCREEN-READ OUT-ONE ANSWER PER ITEM-RANDOMISE) </text:p>
        <text:p text:style-name="P61">Čvrsto se slažem </text:p>
        <text:p text:style-name="P61">Želi se složiti </text:p>
        <text:p text:style-name="P61">Želja za neslaganjem </text:p>
        <text:p text:style-name="P61">Snažno se ne slažem </text:p>
        <text:p text:style-name="P61">Ne znam </text:p>
        <text:p text:style-name="P61">Postoji rizik da će radna mjesta povezana s kvalifikacijama u području IVET-a biti zamijenjena automatizacijom. </text:p>
        <text:p text:style-name="P61">1 2 3 4 999 </text:p>
        <text:p text:style-name="P61">Kvalifikacije za IVET dovode do dobro plaćenih radnih mjesta </text:p>
        <text:p text:style-name="P61">1 2 3 4 999 </text:p>
        <text:p text:style-name="P61">Kvalifikacije za IVET dovode do radnih mjesta koja su visoko cijenjena u društvu </text:p>
        <text:p text:style-name="P61">1 2 3 4 999 </text:p>
        <text:p text:style-name="P61">Kvalifikacije za IVET dovode do radnih mjesta za kojima postoji velika potražnja na tržištu rada u (NAŠOJ ZEMLJI) </text:p>
        <text:p text:style-name="P61">1 2 3 4 999 </text:p>
        <text:p text:style-name="P61">Kvalifikacije u području IVET-a dovode do radnih mjesta koja doprinose zelenoj tranziciji </text:p>
        <text:p text:style-name="P61">1 2 3 4 999 </text:p>
        <text:p text:style-name="P61"/>
        <text:p text:style-name="P61"><text:span text:style-name="T2">QB9) Recite mi u kojoj se mjeri slažete ili ne slažete sa svakom od sljedećih izjava: </text:span>(SHOW SCREEN-READ OUT-ONE ANSWER PER ITEM-RANDOMISE) </text:p>
        <text:p text:style-name="P61">Čvrsto se slažem </text:p>
        <text:p text:style-name="P61">Želi se složiti </text:p>
        <text:p text:style-name="P61">Želja za neslaganjem </text:p>
        <text:p text:style-name="P61">Snažno se ne slažem </text:p>
        <text:p text:style-name="P61">Ne znam </text:p>
        <text:p text:style-name="P61">Općenito je lakše studirati za kvalifikaciju u općem višem sekundarnom obrazovanju nego u početnom strukovnom obrazovanju i osposobljavanju. </text:p>
        <text:p text:style-name="P61">1 2 3 4 999 </text:p>
        <text:p text:style-name="P61">Studenti s višim akademskim rezultatima često se potiču, na višoj sekundarnoj razini, da nastave opće obrazovanje, a ne početno strukovno obrazovanje. </text:p>
        <text:p text:style-name="P61">1 2 3 4 999 </text:p>
        <text:p text:style-name="P61">U (NAŠOJ ZEMLJI) opće obrazovanje na višoj sekundarnoj razini ima pozitivniju sliku od početnog strukovnog obrazovanja </text:p>
        <text:p text:style-name="P61">1 2 3 4 999 </text:p>
        <text:p text:style-name="P61">Programi IVET dovoljno su uključivi kako bi se osiguralo da učenici koji se mogu suočiti s preprekama u određenim vrstama okruženja za učenje dobiju potporu koja im je potrebna kako bi mogli dovršiti programe. </text:p>
        <text:p text:style-name="P61">1 2 3 4 999 </text:p>
        <text:p text:style-name="P61"/>
        <text:p text:style-name="P61">Sljedeće pitanje odnosi se na STEM – znanost, tehnologiju, inženjerstvo i matematiku. To uključuje područja kao što su građevinarstvo, automobilska industrija, proizvodnja i IKT, koja uključuju tehničke vještine, kreativnost i rješavanje problema. </text:p>
        <text:p text:style-name="P61"/>
        <text:p text:style-name="P44">QB10) Recite mi u kojoj se mjeri slažete ili ne slažete sa svakom od sljedećih izjava: </text:p>
        <text:p text:style-name="P61">(SHOW SCREEN-READ OUT-ONE ANSWER PER ITEM) </text:p>
        <text:p text:style-name="P61">Čvrsto se slažem </text:p>
        <text:p text:style-name="P61">Želi se složiti </text:p>
        <text:p text:style-name="P61">Želja za neslaganjem </text:p>
        <text:p text:style-name="P61">Snažno se ne slažem </text:p>
        <text:p text:style-name="P61">Ne znam </text:p>
        <text:p text:style-name="P61"/>
        <text:p text:style-name="P61">Područja povezana sa STEM-om u IVET-u (npr. građevinarstvo, automobilska industrija, proizvodnja, IKT) prikladnija su za muškarce </text:p>
        <text:p text:style-name="P61">1 2 3 4 999 </text:p>
        <text:p text:style-name="P61">Žene zainteresirane za područja povezana sa STEM-om u IVET-u mogu dobiti manje ohrabrenja od obitelji i škola nego muškarci zainteresirani za područja povezana sa STEM-om </text:p>
        <text:p text:style-name="P61">1 2 3 4 999 </text:p>
        <text:p text:style-name="P44">QB11) Recite mi u kojoj se mjeri slažete ili ne slažete sa svakom od sljedećih izjava: </text:p>
        <text:p text:style-name="P61">(SHOW SCREEN-READ OUT-ONE ANSWER PER ITEM) </text:p>
        <text:p text:style-name="P61"/>
        <text:p text:style-name="P61">Čvrsto se slažem </text:p>
        <text:p text:style-name="P61"><text:soft-page-break/>Želi se složiti </text:p>
        <text:p text:style-name="P61">Želja za neslaganjem </text:p>
        <text:p text:style-name="P61">Snažno se ne slažem </text:p>
        <text:p text:style-name="P61">Ne znam </text:p>
        <text:p text:style-name="P61"/>
        <text:p text:style-name="P61">Žene se često potiče da nastave opće obrazovanje, iako izražavaju interes za tehničke, praktične i praktične predmete. </text:p>
        <text:p text:style-name="P61">1 2 3 4 999 </text:p>
        <text:p text:style-name="P61">Muškarci koji ne postižu visoke akademske rezultate suočavaju se s većim pritiskom da odaberu IVET umjesto općeg obrazovanja nego žene </text:p>
        <text:p text:style-name="P61">1 2 3 4 999 </text:p>
        <text:p text:style-name="P61">Nastavnici i savjetnici za usmjeravanje ne bave se na odgovarajući način rodnim predrasudama prije nego što učenici odaberu između općeg i strukovnog obrazovanja </text:p>
        <text:p text:style-name="P61">1 2 3 4 999 </text:p>
        <text:p text:style-name="P61">Rodne stereotipe o odabiru između općeg i strukovnog obrazovanja često jačaju obitelji, vršnjaci i društveni mediji </text:p>
        <text:p text:style-name="P61">1 2 3 4 999 </text:p>
        <text:p text:style-name="P61">Muškarci u područjima IVET-a povezanima s pružanjem skrbi ili uslugama često se suočavaju s društvenom stigmom ili prosudbom </text:p>
        <text:p text:style-name="P61">1 2 3 4 999 </text:p>
      </text:section>
      <text:p text:style-name="P6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hr" fo:country="HR"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hr" fo:country="HR"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Posebno istraživanje Eurobarometra 569 Atraktivnost strukovnog obrazovanja i osposobljavanja </text:p>
        <text:p text:style-name="MP1"><text:chapter text:display="name" text:outline-level="1">Upitnik </text:chapter></text:p>
      </style:header>
      <style:footer>
        <text:p text:style-name="MP2"><text:page-number text:select-page="current">97</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35:46.846000000</dc:date>
    <dc:creator>Pierre Dieumegard</dc:creator>
    <meta:editing-duration>P1DT14H35M37S</meta:editing-duration>
    <meta:editing-cycles>98</meta:editing-cycles>
    <meta:document-statistic meta:table-count="34" meta:image-count="6" meta:object-count="1" meta:page-count="97" meta:paragraph-count="4801" meta:word-count="28189" meta:character-count="172919" meta:non-whitespace-character-count="148080"/>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