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hu" fo:country="HU" officeooo:paragraph-rsid="00823325"/>
    </style:style>
    <style:style style:name="P8" style:family="paragraph" style:parent-style-name="Titre_20_1petit">
      <style:paragraph-properties fo:break-before="page"/>
      <style:text-properties fo:language="hu" fo:country="HU"/>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hu" fo:country="HU"/>
    </style:style>
    <style:style style:name="P12" style:family="paragraph" style:parent-style-name="Footer">
      <style:paragraph-properties fo:text-align="center" style:justify-single-word="false"/>
      <style:text-properties fo:language="hu" fo:country="HU"/>
    </style:style>
    <style:style style:name="P13" style:family="paragraph" style:parent-style-name="Footnote">
      <style:text-properties fo:language="hu" fo:country="HU"/>
    </style:style>
    <style:style style:name="P14" style:family="paragraph" style:parent-style-name="Frame_20_contents">
      <style:text-properties fo:language="hu" fo:country="HU"/>
    </style:style>
    <style:style style:name="P15" style:family="paragraph" style:parent-style-name="Frame_20_contents">
      <style:text-properties fo:font-size="10pt" fo:language="hu" fo:country="HU"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hu" fo:country="HU"/>
    </style:style>
    <style:style style:name="P17" style:family="paragraph" style:parent-style-name="Heading_20_1">
      <style:text-properties fo:language="hu" fo:country="HU"/>
    </style:style>
    <style:style style:name="P18" style:family="paragraph" style:parent-style-name="Heading_20_1">
      <style:paragraph-properties fo:break-before="page"/>
      <style:text-properties fo:language="hu" fo:country="HU"/>
    </style:style>
    <style:style style:name="P19" style:family="paragraph" style:parent-style-name="Heading_20_2">
      <style:paragraph-properties fo:break-before="page"/>
      <style:text-properties fo:language="hu" fo:country="HU"/>
    </style:style>
    <style:style style:name="P20" style:family="paragraph" style:parent-style-name="Standard">
      <style:paragraph-properties fo:margin-top="0.099cm" fo:margin-bottom="0cm" style:contextual-spacing="false"/>
      <style:text-properties fo:font-size="10pt" fo:language="en" fo:country="GB" officeooo:paragraph-rsid="00823325" style:font-size-asian="10pt" style:font-size-complex="10pt"/>
    </style:style>
    <style:style style:name="P21" style:family="paragraph" style:parent-style-name="Standard" style:master-page-name="First_20_Page">
      <style:paragraph-properties style:page-number="auto"/>
      <style:text-properties fo:language="hu" fo:country="HU"/>
    </style:style>
    <style:style style:name="P22" style:family="paragraph" style:parent-style-name="Standard">
      <style:text-properties fo:language="hu" fo:country="HU"/>
    </style:style>
    <style:style style:name="P23" style:family="paragraph" style:parent-style-name="Standard">
      <style:paragraph-properties fo:text-align="end" style:justify-single-word="false" fo:break-before="page"/>
      <style:text-properties fo:language="hu" fo:country="HU"/>
    </style:style>
    <style:style style:name="P24" style:family="paragraph" style:parent-style-name="Standard">
      <style:paragraph-properties fo:text-align="end" style:justify-single-word="false"/>
      <style:text-properties fo:language="hu" fo:country="HU"/>
    </style:style>
    <style:style style:name="P25" style:family="paragraph" style:parent-style-name="Standard">
      <style:paragraph-properties fo:margin-top="0.099cm" fo:margin-bottom="0cm" style:contextual-spacing="false"/>
      <style:text-properties fo:language="hu" fo:country="HU" officeooo:paragraph-rsid="00823325"/>
    </style:style>
    <style:style style:name="P26" style:family="paragraph" style:parent-style-name="Standard">
      <style:paragraph-properties fo:break-before="page"/>
      <style:text-properties fo:language="hu" fo:country="HU" officeooo:rsid="000cee00" officeooo:paragraph-rsid="000cee00"/>
    </style:style>
    <style:style style:name="P27" style:family="paragraph" style:parent-style-name="Standard">
      <style:text-properties fo:language="hu" fo:country="HU" officeooo:rsid="000cee00" officeooo:paragraph-rsid="000cee00"/>
    </style:style>
    <style:style style:name="P28" style:family="paragraph" style:parent-style-name="Standard">
      <style:text-properties fo:language="hu" fo:country="HU" officeooo:paragraph-rsid="000d2c45"/>
    </style:style>
    <style:style style:name="P29" style:family="paragraph" style:parent-style-name="Standard">
      <style:paragraph-properties fo:break-before="column"/>
      <style:text-properties fo:language="hu" fo:country="HU"/>
    </style:style>
    <style:style style:name="P30" style:family="paragraph" style:parent-style-name="Standard">
      <style:paragraph-properties fo:break-before="page"/>
      <style:text-properties fo:language="hu" fo:country="HU"/>
    </style:style>
    <style:style style:name="P31" style:family="paragraph" style:parent-style-name="Standard">
      <style:paragraph-properties fo:break-before="page" style:writing-mode="lr-tb"/>
      <style:text-properties fo:language="hu" fo:country="HU"/>
    </style:style>
    <style:style style:name="P32" style:family="paragraph" style:parent-style-name="Standard">
      <style:text-properties fo:language="hu" fo:country="HU" officeooo:paragraph-rsid="001279ec"/>
    </style:style>
    <style:style style:name="P33" style:family="paragraph" style:parent-style-name="Standard">
      <style:text-properties fo:language="hu" fo:country="HU" officeooo:paragraph-rsid="0018d41e"/>
    </style:style>
    <style:style style:name="P34" style:family="paragraph" style:parent-style-name="Standard">
      <style:text-properties fo:language="hu" fo:country="HU" officeooo:paragraph-rsid="0031c7f2"/>
    </style:style>
    <style:style style:name="P35" style:family="paragraph" style:parent-style-name="Standard">
      <style:paragraph-properties fo:break-before="page"/>
      <style:text-properties fo:language="hu" fo:country="HU" officeooo:paragraph-rsid="0031c7f2"/>
    </style:style>
    <style:style style:name="P36" style:family="paragraph" style:parent-style-name="Standard">
      <style:paragraph-properties style:writing-mode="lr-tb"/>
      <style:text-properties fo:language="hu" fo:country="HU"/>
    </style:style>
    <style:style style:name="P37" style:family="paragraph" style:parent-style-name="Standard">
      <style:text-properties fo:language="hu" fo:country="HU" fo:font-weight="bold" style:font-weight-asian="bold" style:font-weight-complex="bold"/>
    </style:style>
    <style:style style:name="P38" style:family="paragraph" style:parent-style-name="Standard">
      <style:paragraph-properties style:writing-mode="lr-tb"/>
      <style:text-properties fo:language="hu" fo:country="HU" fo:font-weight="bold" style:font-weight-asian="bold" style:font-weight-complex="bold"/>
    </style:style>
    <style:style style:name="P39" style:family="paragraph" style:parent-style-name="Standard">
      <style:text-properties fo:language="hu" fo:country="HU" fo:font-weight="bold" officeooo:rsid="007a449f" officeooo:paragraph-rsid="007a449f" style:font-weight-asian="bold" style:font-weight-complex="bold"/>
    </style:style>
    <style:style style:name="P40" style:family="paragraph" style:parent-style-name="Standard">
      <style:paragraph-properties style:writing-mode="lr-tb"/>
      <style:text-properties fo:language="hu" fo:country="HU" officeooo:rsid="0083c07d" officeooo:paragraph-rsid="0083c07d"/>
    </style:style>
    <style:style style:name="P41" style:family="paragraph" style:parent-style-name="Standard">
      <style:paragraph-properties style:writing-mode="lr-tb"/>
      <style:text-properties fo:language="hu" fo:country="HU" officeooo:paragraph-rsid="0083c07d"/>
    </style:style>
    <style:style style:name="P42" style:family="paragraph" style:parent-style-name="Standard">
      <style:text-properties fo:language="hu" fo:country="HU" officeooo:rsid="007a449f" officeooo:paragraph-rsid="007a449f"/>
    </style:style>
    <style:style style:name="P43" style:family="paragraph" style:parent-style-name="Standard">
      <style:paragraph-properties fo:break-before="column"/>
      <style:text-properties fo:language="hu" fo:country="HU" officeooo:rsid="007a449f" officeooo:paragraph-rsid="007a449f"/>
    </style:style>
    <style:style style:name="P44" style:family="paragraph" style:parent-style-name="Standard">
      <style:paragraph-properties fo:break-before="page"/>
      <style:text-properties fo:language="hu" fo:country="HU" officeooo:rsid="007a449f" officeooo:paragraph-rsid="007a449f"/>
    </style:style>
    <style:style style:name="P45" style:family="paragraph" style:parent-style-name="Standard">
      <style:paragraph-properties fo:text-align="start" style:justify-single-word="false"/>
      <style:text-properties fo:font-size="36pt" fo:language="hu" fo:country="HU" fo:font-weight="bold" style:font-size-asian="36pt" style:font-weight-asian="bold" style:font-size-complex="36pt" style:font-weight-complex="bold"/>
    </style:style>
    <style:style style:name="P46" style:family="paragraph" style:parent-style-name="Standard">
      <style:paragraph-properties fo:margin-top="0.099cm" fo:margin-bottom="0cm" style:contextual-spacing="false"/>
      <style:text-properties fo:font-size="9pt" fo:language="hu" fo:country="HU" officeooo:rsid="0023dbb9" officeooo:paragraph-rsid="00823325" style:font-size-asian="9pt" style:font-size-complex="9pt"/>
    </style:style>
    <style:style style:name="P47" style:family="paragraph" style:parent-style-name="Standard">
      <style:text-properties fo:font-size="9pt" fo:language="hu" fo:country="HU" style:font-size-asian="9pt" style:font-size-complex="9pt"/>
    </style:style>
    <style:style style:name="P48" style:family="paragraph" style:parent-style-name="Standard">
      <style:paragraph-properties fo:margin-top="0.099cm" fo:margin-bottom="0cm" style:contextual-spacing="false"/>
      <style:text-properties fo:font-size="9pt" fo:language="hu" fo:country="HU" fo:font-weight="bold" officeooo:rsid="0023dbb9" officeooo:paragraph-rsid="00823325" style:font-size-asian="9pt" style:font-weight-asian="bold" style:font-size-complex="9pt" style:font-weight-complex="bold"/>
    </style:style>
    <style:style style:name="P49" style:family="paragraph" style:parent-style-name="Standard">
      <style:paragraph-properties fo:text-align="center" style:justify-single-word="false"/>
      <style:text-properties fo:font-size="11pt" fo:language="hu" fo:country="HU" fo:font-weight="bold" style:font-size-asian="11pt" style:font-weight-asian="bold" style:font-size-complex="11pt" style:font-weight-complex="bold"/>
    </style:style>
    <style:style style:name="P50" style:family="paragraph" style:parent-style-name="StyleDefaut11gras">
      <style:text-properties fo:language="hu" fo:country="HU"/>
    </style:style>
    <style:style style:name="P51" style:family="paragraph" style:parent-style-name="StyleDefaut11maigre">
      <style:text-properties fo:language="hu" fo:country="HU"/>
    </style:style>
    <style:style style:name="P52" style:family="paragraph" style:parent-style-name="StyleDefaut11maigre">
      <style:paragraph-properties fo:break-before="page"/>
      <style:text-properties fo:language="hu" fo:country="HU"/>
    </style:style>
    <style:style style:name="P53" style:family="paragraph" style:parent-style-name="StyleDefautDecale05Sauf1">
      <style:text-properties fo:language="hu" fo:country="HU"/>
    </style:style>
    <style:style style:name="P54" style:family="paragraph" style:parent-style-name="StyleDefautDecale1cmSauf1">
      <style:text-properties fo:language="hu" fo:country="HU"/>
    </style:style>
    <style:style style:name="P55" style:family="paragraph" style:parent-style-name="Table_20_Contents">
      <style:paragraph-properties fo:text-align="start" style:justify-single-word="false"/>
      <style:text-properties fo:font-size="7pt" fo:language="hu" fo:country="HU" style:font-size-asian="7pt" style:font-size-complex="7pt"/>
    </style:style>
    <style:style style:name="P56" style:family="paragraph" style:parent-style-name="Table_20_Contents">
      <style:text-properties fo:font-size="7pt" fo:language="hu" fo:country="HU" style:font-size-asian="7pt" style:font-size-complex="7pt"/>
    </style:style>
    <style:style style:name="P57" style:family="paragraph" style:parent-style-name="Table_20_Contents">
      <style:paragraph-properties fo:text-align="center" style:justify-single-word="false"/>
      <style:text-properties fo:font-size="7pt" fo:language="hu" fo:country="HU" style:font-size-asian="7pt" style:font-size-complex="7pt"/>
    </style:style>
    <style:style style:name="P58" style:family="paragraph" style:parent-style-name="Table_20_Contents">
      <style:paragraph-properties fo:text-align="start" style:justify-single-word="false"/>
      <style:text-properties fo:color="#ffffff" loext:opacity="100%" fo:font-size="7pt" fo:language="hu" fo:country="HU" style:font-size-asian="7pt" style:font-size-complex="7pt"/>
    </style:style>
    <style:style style:name="P59" style:family="paragraph" style:parent-style-name="Table_20_Contents">
      <style:paragraph-properties fo:margin-top="0cm" fo:margin-bottom="0cm" style:contextual-spacing="false" fo:text-align="start" style:justify-single-word="false"/>
      <style:text-properties fo:color="#ffffff" loext:opacity="100%" fo:font-size="9pt" fo:language="hu" fo:country="HU" style:font-size-asian="9pt" style:font-size-complex="9pt"/>
    </style:style>
    <style:style style:name="P6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hu" fo:country="HU" style:font-size-asian="9pt" style:font-size-complex="9pt"/>
    </style:style>
    <style:style style:name="P61"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hu" fo:country="HU" style:font-size-asian="9pt" style:font-size-complex="9pt"/>
    </style:style>
    <style:style style:name="P62" style:family="paragraph" style:parent-style-name="Table_20_Contents">
      <style:paragraph-properties fo:text-align="start" style:justify-single-word="false"/>
      <style:text-properties fo:color="#ffffff" loext:opacity="100%" fo:font-size="9pt" fo:language="hu" fo:country="HU" style:font-size-asian="9pt" style:font-size-complex="9pt"/>
    </style:style>
    <style:style style:name="P6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hu" fo:country="HU" style:font-size-asian="9pt" style:font-size-complex="9pt"/>
    </style:style>
    <style:style style:name="P64" style:family="paragraph" style:parent-style-name="Table_20_Contents">
      <style:paragraph-properties fo:margin-top="0cm" fo:margin-bottom="0cm" style:contextual-spacing="false" fo:text-align="start" style:justify-single-word="false"/>
      <style:text-properties fo:color="#ffffff" loext:opacity="100%" fo:font-size="9pt" fo:language="hu" fo:country="HU" officeooo:rsid="004fa417" officeooo:paragraph-rsid="004fa417" style:font-size-asian="9pt" style:font-size-complex="9pt"/>
    </style:style>
    <style:style style:name="P65" style:family="paragraph" style:parent-style-name="Table_20_Contents">
      <style:paragraph-properties fo:text-align="start" style:justify-single-word="false"/>
      <style:text-properties fo:color="#ffffff" loext:opacity="100%" fo:font-size="8pt" fo:language="hu" fo:country="HU" style:font-size-asian="8pt" style:font-size-complex="8pt"/>
    </style:style>
    <style:style style:name="P66" style:family="paragraph" style:parent-style-name="Table_20_Contents">
      <style:paragraph-properties fo:margin-top="0cm" fo:margin-bottom="0cm" style:contextual-spacing="false" fo:text-align="start" style:justify-single-word="false"/>
      <style:text-properties fo:color="#ffffff" loext:opacity="100%" fo:language="hu" fo:country="HU"/>
    </style:style>
    <style:style style:name="P67" style:family="paragraph" style:parent-style-name="Table_20_Contents">
      <style:paragraph-properties fo:text-align="start" style:justify-single-word="false"/>
      <style:text-properties fo:color="#ffffff" loext:opacity="100%" fo:language="hu" fo:country="HU"/>
    </style:style>
    <style:style style:name="P68" style:family="paragraph" style:parent-style-name="Table_20_Contents">
      <style:text-properties fo:language="hu" fo:country="HU"/>
    </style:style>
    <style:style style:name="P69" style:family="paragraph" style:parent-style-name="Table_20_Contents">
      <style:paragraph-properties fo:text-align="center" style:justify-single-word="false"/>
      <style:text-properties fo:language="hu" fo:country="HU" style:text-underline-style="solid" style:text-underline-width="auto" style:text-underline-color="font-color"/>
    </style:style>
    <style:style style:name="P70" style:family="paragraph" style:parent-style-name="Table_20_Contents">
      <style:paragraph-properties fo:text-align="center" style:justify-single-word="false"/>
      <style:text-properties fo:language="hu" fo:country="HU"/>
    </style:style>
    <style:style style:name="P71" style:family="paragraph" style:parent-style-name="Table_20_Contents">
      <style:paragraph-properties fo:margin-top="0cm" fo:margin-bottom="0cm" style:contextual-spacing="false" fo:text-align="center" style:justify-single-word="false"/>
      <style:text-properties fo:language="hu" fo:country="HU"/>
    </style:style>
    <style:style style:name="P72" style:family="paragraph" style:parent-style-name="Table_20_Contents">
      <style:paragraph-properties fo:text-align="start" style:justify-single-word="false"/>
      <style:text-properties fo:language="hu" fo:country="HU"/>
    </style:style>
    <style:style style:name="P73" style:family="paragraph" style:parent-style-name="Table_20_Contents">
      <style:paragraph-properties fo:margin-top="0cm" fo:margin-bottom="0cm" style:contextual-spacing="false" fo:text-align="start" style:justify-single-word="false"/>
      <style:text-properties fo:language="hu" fo:country="HU"/>
    </style:style>
    <style:style style:name="P74" style:family="paragraph" style:parent-style-name="Table_20_Contents">
      <style:paragraph-properties fo:text-align="end" style:justify-single-word="false"/>
      <style:text-properties fo:language="hu" fo:country="HU"/>
    </style:style>
    <style:style style:name="P75" style:family="paragraph" style:parent-style-name="Table_20_Contents">
      <style:paragraph-properties fo:margin-top="0cm" fo:margin-bottom="0cm" style:contextual-spacing="false" fo:text-align="end" style:justify-single-word="false"/>
      <style:text-properties fo:language="hu" fo:country="HU"/>
    </style:style>
    <style:style style:name="P76" style:family="paragraph" style:parent-style-name="Table_20_Contents">
      <style:paragraph-properties fo:text-align="end" style:justify-single-word="false"/>
      <style:text-properties fo:language="hu" fo:country="HU" fo:font-weight="bold"/>
    </style:style>
    <style:style style:name="P77" style:family="paragraph" style:parent-style-name="Table_20_Contents">
      <style:paragraph-properties fo:text-align="center" style:justify-single-word="false"/>
      <style:text-properties fo:language="hu" fo:country="HU" fo:font-weight="bold"/>
    </style:style>
    <style:style style:name="P78" style:family="paragraph" style:parent-style-name="Table_20_Contents">
      <style:paragraph-properties fo:text-align="start" style:justify-single-word="false"/>
      <style:text-properties fo:language="hu" fo:country="HU" fo:font-weight="bold"/>
    </style:style>
    <style:style style:name="P79" style:family="paragraph" style:parent-style-name="Table_20_Contents">
      <style:paragraph-properties fo:margin-top="0cm" fo:margin-bottom="0cm" style:contextual-spacing="false"/>
      <style:text-properties fo:language="hu" fo:country="HU"/>
    </style:style>
    <style:style style:name="P80" style:family="paragraph" style:parent-style-name="Table_20_Contents">
      <style:text-properties fo:font-size="2pt" fo:language="hu" fo:country="HU" style:font-size-asian="2pt" style:font-size-complex="2pt"/>
    </style:style>
    <style:style style:name="P81" style:family="paragraph" style:parent-style-name="Table_20_Contents">
      <style:paragraph-properties fo:margin-top="0cm" fo:margin-bottom="0cm" style:contextual-spacing="false"/>
      <style:text-properties fo:font-size="9pt" fo:language="hu" fo:country="HU" style:font-size-asian="9pt" style:font-size-complex="9pt"/>
    </style:style>
    <style:style style:name="P82" style:family="paragraph" style:parent-style-name="Table_20_Contents">
      <loext:graphic-properties draw:fill-gradient-name="gradient" draw:fill-hatch-name="hatch"/>
      <style:paragraph-properties fo:margin-top="0cm" fo:margin-bottom="0cm" style:contextual-spacing="false"/>
      <style:text-properties fo:font-size="9pt" fo:language="hu" fo:country="HU" style:font-size-asian="9pt" style:font-size-complex="9pt"/>
    </style:style>
    <style:style style:name="P83" style:family="paragraph" style:parent-style-name="Table_20_Contents">
      <loext:graphic-properties draw:fill-hatch-name="hatch"/>
      <style:paragraph-properties fo:margin-top="0cm" fo:margin-bottom="0cm" style:contextual-spacing="false"/>
      <style:text-properties fo:font-size="9pt" fo:language="hu" fo:country="HU"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hu" fo:country="HU" style:font-size-asian="9pt" style:font-size-complex="9pt"/>
    </style:style>
    <style:style style:name="P8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hu" fo:country="HU" style:font-size-asian="9pt" style:font-size-complex="9pt"/>
    </style:style>
    <style:style style:name="P86"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hu" fo:country="HU" style:font-size-asian="9pt" style:font-size-complex="9pt"/>
    </style:style>
    <style:style style:name="P87" style:family="paragraph" style:parent-style-name="Table_20_Contents">
      <style:paragraph-properties fo:margin-top="0cm" fo:margin-bottom="0cm" style:contextual-spacing="false" fo:text-align="center" style:justify-single-word="false" style:writing-mode="lr-tb"/>
      <style:text-properties fo:font-size="9pt" fo:language="hu" fo:country="HU" style:font-size-asian="9pt" style:font-size-complex="9pt"/>
    </style:style>
    <style:style style:name="P88" style:family="paragraph" style:parent-style-name="Table_20_Contents">
      <style:paragraph-properties fo:text-align="center" style:justify-single-word="false"/>
      <style:text-properties fo:font-size="9pt" fo:language="hu" fo:country="HU"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9pt" fo:language="hu" fo:country="HU" style:font-size-asian="9pt" style:font-size-complex="9pt"/>
    </style:style>
    <style:style style:name="P9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hu" fo:country="HU" style:font-size-asian="9pt" style:font-size-complex="9pt"/>
    </style:style>
    <style:style style:name="P91"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hu" fo:country="HU" style:font-size-asian="9pt" style:font-size-complex="9pt"/>
    </style:style>
    <style:style style:name="P92" style:family="paragraph" style:parent-style-name="Table_20_Contents">
      <style:paragraph-properties fo:text-align="start" style:justify-single-word="false"/>
      <style:text-properties fo:font-size="9pt" fo:language="hu" fo:country="HU" style:font-size-asian="9pt" style:font-size-complex="9pt"/>
    </style:style>
    <style:style style:name="P93" style:family="paragraph" style:parent-style-name="Table_20_Contents">
      <style:paragraph-properties fo:margin-top="0cm" fo:margin-bottom="0cm" style:contextual-spacing="false" fo:text-align="end" style:justify-single-word="false"/>
      <style:text-properties fo:font-size="9pt" fo:language="hu" fo:country="HU" style:font-size-asian="9pt" style:font-size-complex="9pt"/>
    </style:style>
    <style:style style:name="P94" style:family="paragraph" style:parent-style-name="Table_20_Contents">
      <style:text-properties fo:font-size="9pt" fo:language="hu" fo:country="HU" style:font-size-asian="9pt" style:font-size-complex="9pt"/>
    </style:style>
    <style:style style:name="P95" style:family="paragraph" style:parent-style-name="Table_20_Contents">
      <style:text-properties fo:font-size="8pt" fo:language="hu" fo:country="HU" style:font-size-asian="8pt" style:font-size-complex="8pt"/>
    </style:style>
    <style:style style:name="P96" style:family="paragraph" style:parent-style-name="Table_20_Contents">
      <style:paragraph-properties fo:text-align="center" style:justify-single-word="false"/>
      <style:text-properties fo:font-size="8pt" fo:language="hu" fo:country="HU" style:font-size-asian="8pt" style:font-size-complex="8pt"/>
    </style:style>
    <style:style style:name="P97" style:family="paragraph" style:parent-style-name="Table_20_Contents">
      <style:paragraph-properties fo:text-align="start" style:justify-single-word="false"/>
      <style:text-properties fo:font-size="8pt" fo:language="hu" fo:country="HU" style:font-size-asian="8pt" style:font-size-complex="8pt"/>
    </style:style>
    <style:style style:name="P98" style:family="paragraph" style:parent-style-name="Text_20_body">
      <style:text-properties fo:language="hu" fo:country="HU"/>
    </style:style>
    <style:style style:name="P99"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indent="0cm"/>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style:paragraph-properties fo:margin-left="0cm" fo:margin-right="0cm" fo:margin-top="0cm" fo:margin-bottom="0cm" fo:line-height="100%" fo:text-align="center" fo:text-indent="0cm"/>
    </style:style>
    <style:style style:name="P10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cm" fo:margin-bottom="0cm" fo:line-height="100%" fo:text-align="start" fo:text-indent="0cm" style:writing-mode="lr-tb"/>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4"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6"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b4285"/>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style:font-size-asian="10pt" style:font-size-complex="10pt"/>
    </style:style>
    <style:style style:name="T11" style:family="text">
      <style:text-properties fo:font-size="10pt" fo:language="hu" fo:country="HU" style:font-size-asian="10pt" style:font-size-complex="10pt"/>
    </style:style>
    <style:style style:name="T12" style:family="text">
      <style:text-properties fo:font-size="9pt" fo:language="en" fo:country="GB" style:font-size-asian="9pt" style:font-size-complex="9pt"/>
    </style:style>
    <style:style style:name="T13" style:family="text">
      <style:text-properties fo:font-size="9pt" fo:language="en" fo:country="GB" officeooo:rsid="0072664e" style:font-size-asian="9pt" style:font-size-complex="9pt"/>
    </style:style>
    <style:style style:name="T14" style:family="text">
      <style:text-properties fo:font-size="9pt" fo:language="en" fo:country="GB" officeooo:rsid="0023dbb9"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officeooo:rsid="009b1774" style:font-size-asian="9pt" style:font-size-complex="9pt"/>
    </style:style>
    <style:style style:name="T17" style:family="text">
      <style:text-properties fo:font-size="9pt" fo:language="en" fo:country="GB" officeooo:rsid="00ab31f3" style:font-size-asian="9pt" style:font-size-complex="9pt"/>
    </style:style>
    <style:style style:name="T18" style:family="text">
      <style:text-properties fo:font-size="9pt" fo:language="en" fo:country="GB" officeooo:rsid="009b9fcc" style:font-size-asian="9pt" style:font-size-complex="9pt"/>
    </style:style>
    <style:style style:name="T19" style:family="text">
      <style:text-properties fo:font-size="9pt" fo:language="en" fo:country="GB" officeooo:rsid="00b3958c" style:font-size-asian="9pt" style:font-size-complex="9pt"/>
    </style:style>
    <style:style style:name="T20" style:family="text">
      <style:text-properties fo:font-size="9pt" fo:language="en" fo:country="GB" officeooo:rsid="00c2af9c" style:font-size-asian="9pt" style:font-size-complex="9pt"/>
    </style:style>
    <style:style style:name="T21" style:family="text">
      <style:text-properties fo:font-size="9pt" fo:language="en" fo:country="GB" fo:font-weight="bold" style:font-size-asian="9pt" style:font-weight-asian="bold" style:font-size-complex="9pt" style:font-weight-complex="bold"/>
    </style:style>
    <style:style style:name="T22" style:family="text">
      <style:text-properties fo:font-size="9pt" fo:language="en" fo:country="GB" fo:font-weight="bold" officeooo:rsid="0070cdc6" style:font-size-asian="9pt" style:font-weight-asian="bold" style:font-size-complex="9pt" style:font-weight-complex="bold"/>
    </style:style>
    <style:style style:name="T23" style:family="text">
      <style:text-properties fo:font-size="9pt" fo:language="en" fo:country="GB" fo:font-weight="bold" officeooo:rsid="0072664e" style:font-size-asian="9pt" style:font-weight-asian="bold" style:font-size-complex="9pt" style:font-weight-complex="bold"/>
    </style:style>
    <style:style style:name="T24" style:family="text">
      <style:text-properties fo:font-size="9pt" style:font-size-asian="9pt" style:font-size-complex="9pt"/>
    </style:style>
    <style:style style:name="T25" style:family="text">
      <style:text-properties fo:font-size="9pt" officeooo:rsid="0072664e" style:font-size-asian="9pt" style:font-size-complex="9pt"/>
    </style:style>
    <style:style style:name="T26" style:family="text">
      <style:text-properties fo:font-size="9pt" officeooo:rsid="00b3958c" style:font-size-asian="9pt" style:font-size-complex="9pt"/>
    </style:style>
    <style:style style:name="T27" style:family="text">
      <style:text-properties fo:font-size="9pt" officeooo:rsid="0023dbb9" style:font-size-asian="9pt" style:font-size-complex="9pt"/>
    </style:style>
    <style:style style:name="T28" style:family="text">
      <style:text-properties fo:font-size="9pt" officeooo:rsid="0091e4f1" style:font-size-asian="9pt" style:font-size-complex="9pt"/>
    </style:style>
    <style:style style:name="T29" style:family="text">
      <style:text-properties fo:font-size="9pt" officeooo:rsid="009b1774" style:font-size-asian="9pt" style:font-size-complex="9pt"/>
    </style:style>
    <style:style style:name="T30" style:family="text">
      <style:text-properties fo:font-size="9pt" officeooo:rsid="00ab31f3" style:font-size-asian="9pt" style:font-size-complex="9pt"/>
    </style:style>
    <style:style style:name="T31" style:family="text">
      <style:text-properties fo:font-size="9pt" officeooo:rsid="009b9fcc" style:font-size-asian="9pt" style:font-size-complex="9pt"/>
    </style:style>
    <style:style style:name="T32" style:family="text">
      <style:text-properties fo:font-size="9pt" officeooo:rsid="00c2af9c" style:font-size-asian="9pt" style:font-size-complex="9pt"/>
    </style:style>
    <style:style style:name="T33" style:family="text">
      <style:text-properties fo:font-size="9pt" fo:font-weight="bold" style:font-size-asian="9pt" style:font-weight-asian="bold" style:font-size-complex="9pt" style:font-weight-complex="bold"/>
    </style:style>
    <style:style style:name="T34" style:family="text">
      <style:text-properties fo:font-size="9pt" fo:font-weight="bold" officeooo:rsid="0070cdc6" style:font-size-asian="9pt" style:font-weight-asian="bold" style:font-size-complex="9pt" style:font-weight-complex="bold"/>
    </style:style>
    <style:style style:name="T35" style:family="text">
      <style:text-properties fo:font-size="9pt" fo:font-weight="bold" officeooo:rsid="0072664e" style:font-size-asian="9pt" style:font-weight-asian="bold" style:font-size-complex="9pt" style:font-weight-complex="bold"/>
    </style:style>
    <style:style style:name="T36" style:family="text">
      <style:text-properties fo:font-size="9pt" fo:language="hu" fo:country="HU" style:font-size-asian="9pt" style:font-size-complex="9pt"/>
    </style:style>
    <style:style style:name="T37" style:family="text">
      <style:text-properties fo:font-size="9pt" fo:language="hu" fo:country="HU" officeooo:rsid="0023dbb9" style:font-size-asian="9pt" style:font-size-complex="9pt"/>
    </style:style>
    <style:style style:name="T38" style:family="text">
      <style:text-properties fo:font-size="9pt" fo:language="hu" fo:country="HU" officeooo:rsid="0091e4f1" style:font-size-asian="9pt" style:font-size-complex="9pt"/>
    </style:style>
    <style:style style:name="T39" style:family="text">
      <style:text-properties fo:font-size="9pt" fo:language="hu" fo:country="HU" officeooo:rsid="009b1774" style:font-size-asian="9pt" style:font-size-complex="9pt"/>
    </style:style>
    <style:style style:name="T40" style:family="text">
      <style:text-properties fo:font-size="9pt" fo:language="hu" fo:country="HU" officeooo:rsid="0072664e" style:font-size-asian="9pt" style:font-size-complex="9pt"/>
    </style:style>
    <style:style style:name="T41" style:family="text">
      <style:text-properties fo:font-size="9pt" fo:language="hu" fo:country="HU" officeooo:rsid="00ab31f3" style:font-size-asian="9pt" style:font-size-complex="9pt"/>
    </style:style>
    <style:style style:name="T42" style:family="text">
      <style:text-properties fo:font-size="9pt" fo:language="hu" fo:country="HU" officeooo:rsid="00b3958c" style:font-size-asian="9pt" style:font-size-complex="9pt"/>
    </style:style>
    <style:style style:name="T43" style:family="text">
      <style:text-properties fo:font-size="9pt" fo:language="hu" fo:country="HU" officeooo:rsid="00c2af9c" style:font-size-asian="9pt" style:font-size-complex="9pt"/>
    </style:style>
    <style:style style:name="T44" style:family="text">
      <style:text-properties style:font-name="Arial4" fo:font-size="9pt" fo:language="en" fo:country="GB" officeooo:rsid="00b13b9b" style:font-size-asian="9pt" style:font-size-complex="9pt"/>
    </style:style>
    <style:style style:name="T45" style:family="text">
      <style:text-properties style:font-name="Arial4" fo:font-size="9pt" officeooo:rsid="00b13b9b" style:font-size-asian="9pt" style:font-size-complex="9pt"/>
    </style:style>
    <style:style style:name="T46" style:family="text">
      <style:text-properties style:text-underline-style="solid" style:text-underline-width="auto" style:text-underline-color="font-color"/>
    </style:style>
    <style:style style:name="T47" style:family="text">
      <style:text-properties officeooo:rsid="00834cef"/>
    </style:style>
    <style:style style:name="T48" style:family="text">
      <style:text-properties fo:language="en" fo:country="US"/>
    </style:style>
    <style:style style:name="T49" style:family="text">
      <style:text-properties fo:language="en" fo:country="US" officeooo:rsid="0083c07d"/>
    </style:style>
    <style:style style:name="T50" style:family="text">
      <style:text-properties officeooo:rsid="008f454e"/>
    </style:style>
    <style:style style:name="T51" style:family="text">
      <style:text-properties officeooo:rsid="0083c07d"/>
    </style:style>
    <style:style style:name="T52" style:family="text">
      <style:text-properties fo:language="hu" fo:country="HU"/>
    </style:style>
    <style:style style:name="T53" style:family="text">
      <style:text-properties fo:language="hu" fo:country="HU" officeooo:rsid="000d2c45"/>
    </style:style>
    <style:style style:name="T54" style:family="text">
      <style:text-properties fo:language="hu" fo:country="HU" officeooo:rsid="007eb20e"/>
    </style:style>
    <style:style style:name="T55" style:family="text">
      <style:text-properties fo:language="hu" fo:country="HU" officeooo:rsid="002b09e5"/>
    </style:style>
    <style:style style:name="T56" style:family="text">
      <style:text-properties fo:language="hu" fo:country="HU" officeooo:rsid="008f454e"/>
    </style:style>
    <style:style style:name="T57"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9"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60"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61"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g text:anchor-type="paragraph" draw:z-index="0" draw:name="Forme1" draw:style-name="gr1"><draw:g draw:style-name="gr4"><draw:frame draw:style-name="gr425" draw:text-style-name="P113" svg:width="2.946cm" svg:height="1.876cm" svg:x="3.443cm" svg:y="0.551cm"><draw:text-box><text:p text:style-name="P112"><text:span text:style-name="T61">Európai Bizottság</text:span></text:p><text:p text:style-name="P112"><text:span text:style-name="T61"/></text:p></draw:text-box></draw:frame></draw:g><draw:g draw:style-name="gr4"><draw:polygon draw:style-name="gr426" draw:text-style-name="P114" svg:width="1.397cm" svg:height="0.819cm" svg:x="0.792cm" svg:y="0.605cm" svg:viewBox="0 0 1398 820" draw:points="1397,820 0,820 0,0 1397,0 1398,0 1398,820"><text:p/></draw:polygon><draw:polygon draw:style-name="gr427" draw:text-style-name="P115" svg:width="0.127cm" svg:height="0.111cm" svg:x="1.427cm" svg:y="0.688cm" svg:viewBox="0 0 128 112" draw:points="63,85 24,112 39,69 0,43 49,43 63,0 78,43 128,43 87,69 103,112"><text:p/></draw:polygon><draw:polygon draw:style-name="gr427" draw:text-style-name="P115" svg:width="0.127cm" svg:height="0.106cm" svg:x="1.427cm" svg:y="1.234cm" svg:viewBox="0 0 128 107" draw:points="63,82 24,107 39,66 0,40 49,40 63,0 77,40 128,40 87,66 103,107"><text:p/></draw:polygon><draw:polygon draw:style-name="gr427" draw:text-style-name="P115" svg:width="0.127cm" svg:height="0.107cm" svg:x="1.582cm" svg:y="1.197cm" svg:viewBox="0 0 128 108" draw:points="64,82 24,108 39,67 0,40 49,40 64,0 78,40 128,40 87,67 104,108"><text:p/></draw:polygon><draw:polygon draw:style-name="gr427" draw:text-style-name="P115" svg:width="0.127cm" svg:height="0.107cm" svg:x="1.582cm" svg:y="0.725cm" svg:viewBox="0 0 128 108" draw:points="64,83 24,108 39,67 0,41 49,41 64,0 78,41 128,41 87,67 104,108"><text:p/></draw:polygon><draw:polygon draw:style-name="gr427" draw:text-style-name="P115" svg:width="0.127cm" svg:height="0.107cm" svg:x="1.7cm" svg:y="0.823cm" svg:viewBox="0 0 128 108" draw:points="63,83 24,108 39,67 0,41 49,41 63,0 79,41 128,41 88,67 103,108"><text:p/></draw:polygon><draw:polygon draw:style-name="gr427" draw:text-style-name="P115" svg:width="0.127cm" svg:height="0.107cm" svg:x="1.7cm" svg:y="1.099cm" svg:viewBox="0 0 128 108" draw:points="63,83 24,108 39,67 0,40 49,40 63,0 79,40 128,40 88,67 103,108"><text:p/></draw:polygon><draw:polygon draw:style-name="gr427" draw:text-style-name="P115" svg:width="0.127cm" svg:height="0.107cm" svg:x="1.74cm" svg:y="0.958cm" svg:viewBox="0 0 128 108" draw:points="65,82 24,108 39,66 0,40 49,40 65,0 79,40 128,40 88,66 103,108"><text:p/></draw:polygon><draw:polygon draw:style-name="gr427" draw:text-style-name="P115" svg:width="0.127cm" svg:height="0.106cm" svg:x="1.27cm" svg:y="0.725cm" svg:viewBox="0 0 128 107" draw:points="65,82 26,107 41,66 0,40 50,40 65,0 79,40 128,40 88,66 103,107"><text:p/></draw:polygon><draw:polygon draw:style-name="gr427" draw:text-style-name="P115" svg:width="0.127cm" svg:height="0.106cm" svg:x="1.159cm" svg:y="0.824cm" svg:viewBox="0 0 128 107" draw:points="65,82 26,107 41,66 0,40 50,40 65,0 79,40 128,40 88,66 103,107"><text:p/></draw:polygon><draw:polygon draw:style-name="gr427" draw:text-style-name="P115" svg:width="0.127cm" svg:height="0.107cm" svg:x="1.12cm" svg:y="0.959cm" svg:viewBox="0 0 128 108" draw:points="65,81 24,108 41,66 0,40 50,40 65,0 79,40 128,40 88,66 103,108"><text:p/></draw:polygon><draw:polygon draw:style-name="gr427" draw:text-style-name="P115" svg:width="0.127cm" svg:height="0.107cm" svg:x="1.159cm" svg:y="1.099cm" svg:viewBox="0 0 128 108" draw:points="65,82 26,108 41,67 0,40 50,40 65,0 79,40 128,40 88,67 103,108"><text:p/></draw:polygon><draw:polygon draw:style-name="gr427" draw:text-style-name="P115" svg:width="0.127cm" svg:height="0.107cm" svg:x="1.275cm" svg:y="1.197cm" svg:viewBox="0 0 128 108" draw:points="64,83 26,108 41,67 0,40 50,40 64,0 79,40 128,40 88,67 103,108"><text:p/></draw:polygon><draw:path draw:style-name="gr428" draw:text-style-name="P116" svg:width="0.97cm" svg:height="0.718cm" svg:x="2.404cm" svg:y="0.018cm" svg:viewBox="0 0 971 719" svg:d="M0 0c0 0 287 402 340 475 52 74 113 132 325 172 213 39 306 58 306 58v14c0 0-135-25-309-59-173-34-245-46-325-142-65-81-337-441-337-441z"><text:p/></draw:path><draw:path draw:style-name="gr428" draw:text-style-name="P116" svg:width="0.97cm" svg:height="0.491cm" svg:x="2.404cm" svg:y="0.478cm" svg:viewBox="0 0 971 492" svg:d="M0 1c0 0 261 241 337 309 81 74 184 101 326 123 136 21 308 46 308 46v13c0 0-162-23-308-45-143-21-244-33-326-100-75-59-337-276-337-276v-71z"><text:p/></draw:path><draw:path draw:style-name="gr428" draw:text-style-name="P116" svg:width="0.97cm" svg:height="0.442cm" svg:x="2.404cm" svg:y="0.584cm" svg:viewBox="0 0 971 443" svg:d="M0 0c0 0 248 203 337 272 82 64 148 83 327 111s307 46 307 46v14c0 0-163-23-308-43-145-21-238-29-326-92-101-71-337-241-337-241z"><text:p/></draw:path><draw:path draw:style-name="gr428" draw:text-style-name="P116" svg:width="0.97cm" svg:height="0.386cm" svg:x="2.404cm" svg:y="0.702cm" svg:viewBox="0 0 971 387" svg:d="M0 0c0 0 283 198 337 233 53 34 124 75 328 101 202 26 306 38 306 38v15c0 0-184-23-306-37-123-13-217-19-327-83-107-63-338-205-338-205z"><text:p/></draw:path><draw:path draw:style-name="gr428" draw:text-style-name="P116" svg:width="0.97cm" svg:height="0.333cm" svg:x="2.404cm" svg:y="0.815cm" svg:viewBox="0 0 971 334" svg:d="M0 0c0 0 284 167 339 194 53 25 118 69 326 92 207 23 306 34 306 34v14c0 0-172-17-307-29-135-13-226-30-327-78-100-48-337-170-337-170z"><text:p/></draw:path><draw:path draw:style-name="gr428" draw:text-style-name="P116" svg:width="0.97cm" svg:height="0.278cm" svg:x="2.404cm" svg:y="0.923cm" svg:viewBox="0 0 971 279" svg:d="M0 0c0 0 251 120 337 158 96 42 177 62 327 77 145 16 307 31 307 31v13c0 0-149-13-307-27-158-13-212-19-327-63-101-41-337-137-337-137z"><text:p/></draw:path><draw:path draw:style-name="gr428" draw:text-style-name="P116" svg:width="0.97cm" svg:height="0.225cm" svg:x="2.404cm" svg:y="1.034cm" svg:viewBox="0 0 971 226" svg:d="M0 0c0 0 199 75 339 124 138 48 244 53 326 61 37 3 306 27 306 27v14c0 0-161-11-306-23-146-11-209-16-327-50-119-35-338-102-338-102z"><text:p/></draw:path><draw:path draw:style-name="gr428" draw:text-style-name="P116" svg:width="0.97cm" svg:height="0.168cm" svg:x="2.404cm" svg:y="1.15cm" svg:viewBox="0 0 971 169" svg:d="M0 0c0 0 201 55 338 86 138 33 263 46 327 49 63 4 306 21 306 21v13c0 0-139-8-307-19-136-8-246-17-327-33-89-17-337-69-337-69z"><text:p/></draw:path><draw:path draw:style-name="gr428" draw:text-style-name="P116" svg:width="0.97cm" svg:height="0.114cm" svg:x="2.404cm" svg:y="1.263cm" svg:viewBox="0 0 971 115" svg:d="M0 0c0 0 165 25 338 52 131 18 308 30 326 31 19 1 307 17 307 17v15c0 0-185-9-307-15-126-7-255-13-327-19-162-15-337-35-337-35z"><text:p/></draw:path><draw:path draw:style-name="gr428" draw:text-style-name="P116" svg:width="0.97cm" svg:height="0.043cm" svg:x="2.404cm" svg:y="1.378cm" svg:viewBox="0 0 971 44" svg:d="M0 0c0 0 259 8 338 10 80 2 633 22 633 22v12h-971z"><text:p/></draw:path><draw:path draw:style-name="gr428" draw:text-style-name="P116" svg:width="0.97cm" svg:height="0.659cm" svg:x="2.404cm" svg:y="0.134cm" svg:viewBox="0 0 971 660" svg:d="M664 594c-234-44-289-120-327-167-40-47-337-427-337-427v70c12 14 266 321 337 402 81 91 208 112 327 134 120 22 307 54 307 54v-12c0 0-247-43-307-54z"><text:p/></draw:path><draw:path draw:style-name="gr428" draw:text-style-name="P116" svg:width="0.97cm" svg:height="0.609cm" svg:x="2.404cm" svg:y="0.239cm" svg:viewBox="0 0 971 610" svg:d="M664 547c-193-33-272-86-327-151-57-64-337-396-337-396v82c12 11 267 287 337 355 80 80 192 101 327 124 136 21 307 49 307 49v-11c0 0-195-32-307-52z"><text:p/></draw:path><draw:path draw:style-name="gr428" draw:text-style-name="P116" svg:width="0.97cm" svg:height="0.55cm" svg:x="2.404cm" svg:y="0.36cm" svg:viewBox="0 0 971 551" svg:d="M664 489c-201-34-241-62-327-143-54-52-325-334-337-346v76c0 0 254 238 337 308 108 92 209 99 327 118 119 19 307 49 307 49v-13c0 0-227-35-307-48z"><text:p/></draw:path><draw:path draw:style-name="gr428" draw:text-style-name="P116" svg:width="1.603cm" svg:height="0.482cm" svg:x="0.132cm" svg:y="0.127cm" svg:viewBox="0 0 1604 483" svg:d="M0 483c0 0 662-62 849-84 293-36 534-75 755-374 0 0 0-17 0-25-135 182-323 307-581 342-253 36-1023 87-1023 87z"><text:p/></draw:path><draw:path draw:style-name="gr428" draw:text-style-name="P116" svg:width="1.603cm" svg:height="0.515cm" svg:x="0.132cm" svg:y="0.018cm" svg:viewBox="0 0 1604 516" svg:d="M0 516c0 0 614-67 817-92 321-39 546-75 787-402 0 0 0-14 0-22-147 198-332 327-613 366-276 38-991 94-991 94z"><text:p/></draw:path><draw:polygon draw:style-name="gr428" draw:text-style-name="P116" svg:width="0.627cm" svg:height="0.043cm" svg:x="0.132cm" svg:y="1.378cm" svg:viewBox="0 0 628 44" draw:points="0,0 628,0 628,44 0,44"><text:p/></draw:polygon><draw:path draw:style-name="gr428" draw:text-style-name="P116" svg:width="0.113cm" svg:height="0.107cm" svg:x="1.621cm" svg:y="0.466cm" svg:viewBox="0 0 114 108" svg:d="M114 31c0 0 0-26 0-31-29 39-69 76-114 108h45c25-23 48-48 69-77z"><text:p/></draw:path><draw:path draw:style-name="gr428" draw:text-style-name="P116" svg:width="0.299cm" svg:height="0.22cm" svg:x="1.436cm" svg:y="0.352cm" svg:viewBox="0 0 300 221" svg:d="M300 28c0 0 0-22 0-28-72 96-178 171-300 221h72c84-42 161-103 228-193z"><text:p/></draw:path><draw:path draw:style-name="gr428" draw:text-style-name="P116" svg:width="0.802cm" svg:height="0.336cm" svg:x="0.932cm" svg:y="0.238cm" svg:viewBox="0 0 803 337" svg:d="M803 27c0 0 0-20 0-27-124 165-315 279-552 312-55 7-147 16-251 25l287-1c190-37 367-109 515-309z"><text:p/></draw:path><draw:path draw:style-name="gr428" draw:text-style-name="P116" svg:width="0.627cm" svg:height="0.048cm" svg:x="0.132cm" svg:y="1.307cm" svg:viewBox="0 0 628 49" svg:d="M628 0c-321 1-628 3-628 3v46c0 0 322-3 628-5z"><text:p/></draw:path><draw:path draw:style-name="gr428" draw:text-style-name="P116" svg:width="0.627cm" svg:height="0.051cm" svg:x="0.132cm" svg:y="1.227cm" svg:viewBox="0 0 628 52" svg:d="M628 0c-318 4-628 6-628 6v46c0 0 325-3 628-8z"><text:p/></draw:path><draw:path draw:style-name="gr428" draw:text-style-name="P116" svg:width="0.627cm" svg:height="0.056cm" svg:x="0.132cm" svg:y="1.15cm" svg:viewBox="0 0 628 57" svg:d="M628 0c-316 4-628 9-628 9v48c0 0 329-6 628-13z"><text:p/></draw:path><draw:path draw:style-name="gr428" draw:text-style-name="P116" svg:width="0.627cm" svg:height="0.059cm" svg:x="0.132cm" svg:y="1.071cm" svg:viewBox="0 0 628 60" svg:d="M628 0c-315 6-628 12-628 12v48c0 0 332-8 628-16z"><text:p/></draw:path><draw:path draw:style-name="gr428" draw:text-style-name="P116" svg:width="0.627cm" svg:height="0.065cm" svg:x="0.132cm" svg:y="0.993cm" svg:viewBox="0 0 628 66" svg:d="M628 0c-311 9-628 17-628 17v49c0 0 337-11 628-22z"><text:p/></draw:path><draw:path draw:style-name="gr428" draw:text-style-name="P116" svg:width="0.627cm" svg:height="0.069cm" svg:x="0.132cm" svg:y="0.913cm" svg:viewBox="0 0 628 70" svg:d="M628 0c-309 11-628 20-628 20v50c0 0 340-12 628-26z"><text:p/></draw:path><draw:path draw:style-name="gr428" draw:text-style-name="P116" svg:width="0.627cm" svg:height="0.075cm" svg:x="0.132cm" svg:y="0.836cm" svg:viewBox="0 0 628 76" svg:d="M628 0c-308 13-628 24-628 24v52c0 0 345-16 628-32z"><text:p/></draw:path><draw:path draw:style-name="gr428" draw:text-style-name="P116" svg:width="0.627cm" svg:height="0.081cm" svg:x="0.132cm" svg:y="0.755cm" svg:viewBox="0 0 628 82" svg:d="M628 0c-304 16-628 29-628 29v53c0 0 349-20 628-38z"><text:p/></draw:path><draw:path draw:style-name="gr428" draw:text-style-name="P116" svg:width="0.627cm" svg:height="0.087cm" svg:x="0.132cm" svg:y="0.673cm" svg:viewBox="0 0 628 88" svg:d="M628 0c-302 20-628 36-628 36v52c0 0 354-24 628-45z"><text:p/></draw:path><draw:path draw:style-name="gr428" draw:text-style-name="P116" svg:width="0.627cm" svg:height="0.093cm" svg:x="0.132cm" svg:y="0.592cm" svg:viewBox="0 0 628 94" svg:d="M628 0c-299 21-628 41-628 41v53c0 0 359-28 628-52z"><text:p/></draw:path><draw:polygon draw:style-name="gr426" draw:text-style-name="P114" svg:width="0.08cm" svg:height="0.819cm" svg:x="6.156cm" svg:y="0.605cm" svg:viewBox="0 0 81 820" draw:points="81,0 0,0 0,820 81,820"><text:p/></draw:polygon></draw:g></draw:g></text:p>
      <text:p text:style-name="P22"><text:span text:style-name="T1">KÜLÖNLEGES EUROBAROMETER 569</text:span> </text:p>
      <text:p text:style-name="P22"/>
      <text:p text:style-name="P22"/>
      <text:p text:style-name="P22"/>
      <text:p text:style-name="P45">A szakképzés vonzereje </text:p>
      <text:p text:style-name="P22">EUROBAROMETER-JELENTÉS </text:p>
      <text:p text:style-name="P22">2025. NOVEMBER </text:p>
      <text:p text:style-name="P22"><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2"/>
      <text:p text:style-name="P22"/>
      <text:p text:style-name="P23">Ezt a felmérést az Európai Bizottság Foglalkoztatás, Szociális Ügyek és Társadalmi Befogadás Főigazgatósága (DG EMPL) kérte, és az Európai Bizottság Kommunikációs Főigazgatósága (DG COMM „Public Opinion &amp; Citizens Engagement” Unit) koordinálta. </text:p>
      <text:p text:style-name="P24">Ez a dokumentum nem képviseli az Európai Bizottság álláspontját. A benne foglalt értelmezések és vélemények kizárólag a szerzők értelmezései és véleményei. </text:p>
      <table:table table:name="Tableau1" table:style-name="Tableau1">
        <table:table-column table:style-name="Tableau1.A"/>
        <table:table-column table:style-name="Tableau1.B"/>
        <table:table-row>
          <table:table-cell table:style-name="Tableau1.A1" office:value-type="string">
            <text:p text:style-name="P72">A projekt címe </text:p>
          </table:table-cell>
          <table:table-cell table:style-name="Tableau1.A1" office:value-type="string">
            <text:p text:style-name="P74">A szakoktatás és -képzés vonzereje – Jelentés </text:p>
          </table:table-cell>
        </table:table-row>
        <table:table-row>
          <table:table-cell table:style-name="Tableau1.A1" office:value-type="string">
            <text:p text:style-name="P72">Nyelvi változat </text:p>
          </table:table-cell>
          <table:table-cell table:style-name="Tableau1.A1" office:value-type="string">
            <text:p text:style-name="P74">HU </text:p>
          </table:table-cell>
        </table:table-row>
        <table:table-row>
          <table:table-cell table:style-name="Tableau1.A1" office:value-type="string">
            <text:p text:style-name="P72">Média/kötet </text:p>
          </table:table-cell>
          <table:table-cell table:style-name="Tableau1.A1" office:value-type="string">
            <text:p text:style-name="P74">PDF Web </text:p>
          </table:table-cell>
        </table:table-row>
        <table:table-row>
          <table:table-cell table:style-name="Tableau1.A1" office:value-type="string">
            <text:p text:style-name="P72">Katalógusszám </text:p>
          </table:table-cell>
          <table:table-cell table:style-name="Tableau1.A1" office:value-type="string">
            <text:p text:style-name="P74">KE-01-26-025-HU-N </text:p>
          </table:table-cell>
        </table:table-row>
        <table:table-row>
          <table:table-cell table:style-name="Tableau1.A1" office:value-type="string">
            <text:p text:style-name="P72">ISBN </text:p>
          </table:table-cell>
          <table:table-cell table:style-name="Tableau1.A1" office:value-type="string">
            <text:p text:style-name="P74">978-92-68-37337-8 </text:p>
          </table:table-cell>
        </table:table-row>
        <table:table-row>
          <table:table-cell table:style-name="Tableau1.A1" office:value-type="string">
            <text:p text:style-name="P72">DOI </text:p>
          </table:table-cell>
          <table:table-cell table:style-name="Tableau1.A1" office:value-type="string">
            <text:p text:style-name="P74">10.2767/1737362 </text:p>
          </table:table-cell>
        </table:table-row>
      </table:table>
      <text:p text:style-name="P22">© Európai Unió, 2026 </text:p>
      <text:p text:style-name="P22"><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2"/>
      <text:p text:style-name="P22"/>
      <text:p text:style-name="Standard"><text:span text:style-name="T52">A Bizottság további felhasználásra vonatkozó politikáját a bizottsági dokumentumok további felhasználásáról szóló, 2011. december 12-i 2011/833/EU bizottsági határozat (HL L 330., 2011.12.14., 39. o., ELI: </text:span><text:a xlink:type="simple" xlink:href="http://data.europa.eu/eli/dec/2011/833/oj" text:style-name="Internet_20_link" text:visited-style-name="Visited_20_Internet_20_Link"><text:span text:style-name="T52">http://data.europa.eu/eli/dec/2011/833/oj</text:span></text:a><text:span text:style-name="T52">). Eltérő rendelkezés hiányában e dokumentum további felhasználása a Creative Commons Attribution 4.0 International (CC BY 4.0) licenc alapján engedélyezett (</text:span><text:a xlink:type="simple" xlink:href="https://creativecommons.org/licenses/by/4.0/" text:style-name="Internet_20_link" text:visited-style-name="Visited_20_Internet_20_Link"><text:span text:style-name="T52">https://creativecommons.org/licenses/by/4.0/</text:span></text:a><text:span text:style-name="T52">). Ez azt jelenti, hogy az újrafelhasználás megengedett, feltéve, hogy megfelelő jóváírást adnak, és feltüntetik az esetleges változásokat. </text:span></text:p>
      <text:p text:style-name="Standard"><text:a xlink:type="simple" xlink:href="https://www.europa.eu/eurobarometer" text:style-name="Internet_20_link" text:visited-style-name="Visited_20_Internet_20_Link"><text:span text:style-name="T52">https://www.europa.eu/eurobarometer</text:span></text:a><text:span text:style-name="T52"> </text:span></text:p>
      <text:p text:style-name="P7"/>
      <text:p text:style-name="P20"><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3" svg:width="5.158cm" svg:height="2.899cm" svg:x="1.191cm" svg:y="-0.425cm"><draw:image xlink:href="Pictures/10000001000001A20000010D054676CE5C0DECD7.png" xlink:type="simple" xlink:show="embed" xlink:actuate="onLoad" draw:mime-type="image/png"><text:p/></draw:image></draw:frame><text:span text:style-name="T52">A dokumentumot Pierre Dieumegard készítette az </text:span><text:a xlink:type="simple" xlink:href="https://europokune.eu/" text:style-name="Internet_20_link" text:visited-style-name="Visited_20_Internet_20_Link"><text:span text:style-name="T52">Europokune</text:span></text:a><text:span text:style-name="T56">– Europe Together – and</text:span><text:span text:style-name="T52"> </text:span><text:a xlink:type="simple" xlink:href="https://e-d-e.org/" text:style-name="Internet_20_link" text:visited-style-name="Visited_20_Internet_20_Link"><text:span text:style-name="T52">Europe Democracy Esperanto számára.</text:span></text:a><text:span text:style-name="T52"> </text:span></text:p>
      <text:p text:style-name="P25"><text:span text:style-name="T24">Ennek az "ideiglenes" dokumentumnak az a </text:span><text:span text:style-name="T10">célja,</text:span><text:span text:style-name="T24"> hogy</text:span> <text:span text:style-name="T24">az Európai Unióban több ember szerezhessen </text:span><text:span text:style-name="T24">tudomást az Európai Unió által készített (és az adókból finanszírozott) dokumentumokról.</text:span></text:p>
      <text:p text:style-name="P25"><text:span text:style-name="T34">Fordítás</text:span><text:span text:style-name="T33"> hiányában a polgárokat</text:span> <text:span text:style-name="T33">kizárják a vitából.</text:span></text:p>
      <text:p text:style-name="P4"><text:span text:style-name="T36">Ez az</text:span><text:span text:style-name="T52"> </text:span><text:span text:style-name="T37">„Eurobaro</text:span><text:span text:style-name="T38"> meter”</text:span><text:span text:style-name="T37"> dokumentum</text:span><text:span text:style-name="T52"> </text:span><text:a xlink:type="simple" xlink:href="https://europa.eu/eurobarometer/surveys/detail/3367" text:style-name="Internet_20_link" text:visited-style-name="Visited_20_Internet_20_Link"><text:span text:style-name="T39">csak</text:span><text:span text:style-name="T52"> </text:span><text:span text:style-name="T36">angol nyelven,</text:span><text:span text:style-name="T52"> </text:span><text:span text:style-name="T41">pdf-fájlban</text:span><text:span text:style-name="T41"> </text:span><text:span text:style-name="T40">létezett.</text:span></text:a><text:span text:style-name="T36"> </text:span><text:span text:style-name="T41">A</text:span><text:span text:style-name="T42"> kezdeti</text:span><text:span text:style-name="T41"> fájlból </text:span><text:span text:style-name="T40">létrehoztunk</text:span><text:span text:style-name="T41"> egy odt-fájlt,</text:span><text:span text:style-name="T52"> </text:span><text:span text:style-name="T36">amelyet a Libre Office szoftver készített,</text:span><text:span text:style-name="T52"> gépi </text:span><text:span text:style-name="T37">fordításra más nyelvekre. </text:span><text:span text:style-name="T43">Az eredmények immár</text:span><text:span text:style-name="T52"> </text:span><text:a xlink:type="simple" xlink:href="https://europokune.eu/article56/ebsp569metiaeduk" text:style-name="Internet_20_link" text:visited-style-name="Visited_20_Internet_20_Link"><text:span text:style-name="T36">valamennyi hivatalos nyelven</text:span><text:span text:style-name="T36"> elérhetők.</text:span></text:a></text:p>
      <text:p text:style-name="P46"/>
      <text:p text:style-name="P48">Kívánatos, hogy az uniós közigazgatás vegye át a fontos dokumentumok fordítását. A „fontos dokumentumok” nemcsak törvények és rendeletek, hanem <text:span text:style-name="T46">a megalapozott döntések közös meghozatalához szükséges fontos információk</text:span> is.</text:p>
      <text:p text:style-name="P46">Közös jövőnk közös megvitatása és a megbízható fordítások lehetővé tétele érdekében az eszperantó nemzetközi nyelv nagyon hasznos lenne egyszerűsége, rendszeressége és pontossága miatt.</text:p>
      <text:p text:style-name="P15">Lépjen velünk kapcsolatba:</text:p>
      <text:p text:style-name="P6"><text:a xlink:type="simple" xlink:href="https://europokune.eu/static6/kontaktu-nin" text:style-name="Internet_20_link" text:visited-style-name="Visited_20_Internet_20_Link"><text:span text:style-name="T52">Kontaktu nin-Ek ! - További részletek Az eupropo kune!</text:span></text:a><text:span text:style-name="T11"> </text:span></text:p>
      <text:p text:style-name="P5"><text:a xlink:type="simple" xlink:href="https://e-d-e.org/-Kontakti-EDE" text:style-name="Internet_20_link" text:visited-style-name="Visited_20_Internet_20_Link"><text:span text:style-name="T11">https://e-d-e.org/-Kontakti-EDE</text:span></text:a></text:p>
      <text:p text:style-name="P26"/>
      <text:table-of-content text:style-name="Sect1" text:protected="true" text:name="Table des matières1">
        <text:table-of-content-source text:outline-level="10">
          <text:index-title-template text:style-name="Contents_20_Heading">Tartalom</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Tartalom</text:p>
          </text:index-title>
          <text:p text:style-name="P2"><text:a xlink:type="simple" xlink:href="#__RefHeading___Toc215552_2930363814" text:style-name="Index_20_Link" text:visited-style-name="Index_20_Link">Bevezetés<text:tab/>4</text:a></text:p>
          <text:p text:style-name="P3"><text:a xlink:type="simple" xlink:href="#__RefHeading___Toc215554_2930363814" text:style-name="Index_20_Link" text:visited-style-name="Index_20_Link">Bevezetés<text:tab/>5</text:a></text:p>
          <text:p text:style-name="P3"><text:a xlink:type="simple" xlink:href="#__RefHeading___Toc215556_2930363814" text:style-name="Index_20_Link" text:visited-style-name="Index_20_Link">Módszertan<text:tab/>6</text:a></text:p>
          <text:p text:style-name="P2"><text:a xlink:type="simple" xlink:href="#__RefHeading___Toc215558_2930363814" text:style-name="Index_20_Link" text:visited-style-name="Index_20_Link">Főbb megállapítások<text:tab/>7</text:a></text:p>
          <text:p text:style-name="P2"><text:a xlink:type="simple" xlink:href="#__RefHeading___Toc215560_2930363814" text:style-name="Index_20_Link" text:visited-style-name="Index_20_Link">I. A szakképzés munkaerőpiaci eredményei<text:tab/>9</text:a></text:p>
          <text:p text:style-name="P3"><text:a xlink:type="simple" xlink:href="#__RefHeading___Toc215562_2930363814" text:style-name="Index_20_Link" text:visited-style-name="Index_20_Link">1. A szakképzés nagy keresletet eredményez a munkahelyek iránt<text:tab/>10</text:a></text:p>
          <text:p text:style-name="P3"><text:a xlink:type="simple" xlink:href="#__RefHeading___Toc215564_2930363814" text:style-name="Index_20_Link" text:visited-style-name="Index_20_Link">2. A szakképzés jól fizetett munkahelyekhez vezet<text:tab/>13</text:a></text:p>
          <text:p text:style-name="P3"><text:a xlink:type="simple" xlink:href="#__RefHeading___Toc215566_2930363814" text:style-name="Index_20_Link" text:visited-style-name="Index_20_Link">3. Tágabb munkaerőpiaci megítélés<text:tab/>16</text:a></text:p>
          <text:p text:style-name="P2"><text:a xlink:type="simple" xlink:href="#__RefHeading___Toc215568_2930363814" text:style-name="Index_20_Link" text:visited-style-name="Index_20_Link">II. A szakképzés minőségéről és pályáiról alkotott közvélekedés<text:tab/>20</text:a></text:p>
          <text:p text:style-name="P3"><text:a xlink:type="simple" xlink:href="#__RefHeading___Toc215570_2930363814" text:style-name="Index_20_Link" text:visited-style-name="Index_20_Link">1. A szakképzés általános áttekintése az országban<text:tab/>21</text:a></text:p>
          <text:p text:style-name="P3"><text:a xlink:type="simple" xlink:href="#__RefHeading___Toc215572_2930363814" text:style-name="Index_20_Link" text:visited-style-name="Index_20_Link">2. A tanulás minősége<text:tab/>24</text:a></text:p>
          <text:p text:style-name="P3"><text:a xlink:type="simple" xlink:href="#__RefHeading___Toc215574_2930363814" text:style-name="Index_20_Link" text:visited-style-name="Index_20_Link">3. Az oktatói munkaerő minősége<text:tab/>26</text:a></text:p>
          <text:p text:style-name="P3"><text:a xlink:type="simple" xlink:href="#__RefHeading___Toc215576_2930363814" text:style-name="Index_20_Link" text:visited-style-name="Index_20_Link">4. Az infrastruktúra minősége<text:tab/>28</text:a></text:p>
          <text:p text:style-name="P3"><text:a xlink:type="simple" xlink:href="#__RefHeading___Toc215578_2930363814" text:style-name="Index_20_Link" text:visited-style-name="Index_20_Link">5. Szakosodott technikai készségek<text:tab/>30</text:a></text:p>
          <text:p text:style-name="P3"><text:a xlink:type="simple" xlink:href="#__RefHeading___Toc215580_2930363814" text:style-name="Index_20_Link" text:visited-style-name="Index_20_Link">6. További tanulási lehetőségek<text:tab/>32</text:a></text:p>
          <text:p text:style-name="P3"><text:a xlink:type="simple" xlink:href="#__RefHeading___Toc215582_2930363814" text:style-name="Index_20_Link" text:visited-style-name="Index_20_Link">7. A szakképzésre vonatkozó ajánlások a fiatalok számára<text:tab/>39</text:a></text:p>
          <text:p text:style-name="P2"><text:a xlink:type="simple" xlink:href="#__RefHeading___Toc215584_2930363814" text:style-name="Index_20_Link" text:visited-style-name="Index_20_Link">III. A szakoktatás és -képzés és az általános oktatás közötti képkülönbség<text:tab/>45</text:a></text:p>
          <text:p text:style-name="P3"><text:a xlink:type="simple" xlink:href="#__RefHeading___Toc215586_2930363814" text:style-name="Index_20_Link" text:visited-style-name="Index_20_Link">1. Összehasonlító kép a szakképzésről és az általános oktatásról<text:tab/>46</text:a></text:p>
          <text:p text:style-name="P3"><text:a xlink:type="simple" xlink:href="#__RefHeading___Toc215588_2930363814" text:style-name="Index_20_Link" text:visited-style-name="Index_20_Link">2. A szakoktatásban és -képzésben szerzett tapasztalat befolyásolja a szakoktatás és -képzés kiválasztását<text:tab/>53</text:a></text:p>
          <text:p text:style-name="P2"><text:a xlink:type="simple" xlink:href="#__RefHeading___Toc215590_2930363814" text:style-name="Index_20_Link" text:visited-style-name="Index_20_Link">IV. A szakképzésben való részvétel akadályai<text:tab/>61</text:a></text:p>
          <text:p text:style-name="P3"><text:a xlink:type="simple" xlink:href="#__RefHeading___Toc215592_2930363814" text:style-name="Index_20_Link" text:visited-style-name="Index_20_Link">1. A nem technikai készségekkel kapcsolatos kihívások<text:tab/>62</text:a></text:p>
          <text:p text:style-name="P3"><text:a xlink:type="simple" xlink:href="#__RefHeading___Toc215594_2930363814" text:style-name="Index_20_Link" text:visited-style-name="Index_20_Link">2. Az iránymutatással és a nemi sztereotípiákkal kapcsolatos kihívások<text:tab/>66</text:a></text:p>
          <text:p text:style-name="P3"><text:a xlink:type="simple" xlink:href="#__RefHeading___Toc215596_2930363814" text:style-name="Index_20_Link" text:visited-style-name="Index_20_Link">3. Jövőbeli kihívások<text:tab/>82</text:a></text:p>
          <text:p text:style-name="P2"><text:a xlink:type="simple" xlink:href="#__RefHeading___Toc215598_2930363814" text:style-name="Index_20_Link" text:visited-style-name="Index_20_Link">Következtetés<text:tab/>84</text:a></text:p>
          <text:p text:style-name="P2"><text:a xlink:type="simple" xlink:href="#__RefHeading___Toc227123_2832584591" text:style-name="Index_20_Link" text:visited-style-name="Index_20_Link">Megjegyzések<text:tab/>87</text:a></text:p>
          <text:p text:style-name="P2"><text:a xlink:type="simple" xlink:href="#__RefHeading___Toc215600_2930363814" text:style-name="Index_20_Link" text:visited-style-name="Index_20_Link">Műszaki adatok<text:tab/>89</text:a></text:p>
          <text:p text:style-name="P3"><text:a xlink:type="simple" xlink:href="#__RefHeading___Toc215602_2930363814" text:style-name="Index_20_Link" text:visited-style-name="Index_20_Link">Válaszadási arányok<text:tab/>91</text:a></text:p>
          <text:p text:style-name="P3"><text:a xlink:type="simple" xlink:href="#__RefHeading___Toc215604_2930363814" text:style-name="Index_20_Link" text:visited-style-name="Index_20_Link">Interjú mód országonként<text:tab/>92</text:a></text:p>
          <text:p text:style-name="P3"><text:a xlink:type="simple" xlink:href="#__RefHeading___Toc215606_2930363814" text:style-name="Index_20_Link" text:visited-style-name="Index_20_Link">Hibahatárok<text:tab/>93</text:a></text:p>
          <text:p text:style-name="P2"><text:a xlink:type="simple" xlink:href="#__RefHeading___Toc215608_2930363814" text:style-name="Index_20_Link" text:visited-style-name="Index_20_Link">Kérdőív<text:tab/>94</text:a></text:p>
        </text:index-body>
      </text:table-of-content>
      <text:p text:style-name="P27"/>
      <text:p text:style-name="P26"/>
      <text:h text:style-name="P17" text:outline-level="1"><text:bookmark-start text:name="__RefHeading___Toc215552_2930363814"/>Bevezetés <text:bookmark-end text:name="__RefHeading___Toc215552_2930363814"/></text:h>
      <text:p text:style-name="P22"/>
      <text:section text:style-name="Sect2" text:name="Section1">
        <text:h text:style-name="P19" text:outline-level="2"><text:bookmark-start text:name="__RefHeading___Toc215554_2930363814"/>Bevezetés<text:bookmark-end text:name="__RefHeading___Toc215554_2930363814"/></text:h>
        <text:p text:style-name="P22">Ez az 569. sz. Eurobarométer tematikus jelentés egy átfogó tanulmány, amelyet az Európai Bizottság Foglalkoztatás, a Szociális Ügyek és a Társadalmi Befogadás Főigazgatósága (DG EMPL) rendelt meg, és amelyet 2025 novemberében végeztek el. Ez a jelentés a szakmai alapképzés vonzerejét vizsgálja, betekintést nyújtva a polgárok tagállami megítélésébe és tapasztalataiba. Eltérő rendelkezés hiányában a felmérés a szakmai alapképzésre (azaz a felső középfokú szakképzési programokra) összpontosít. Ebben a jelentésben a szakképzés kifejezés kifejezetten eltérő rendelkezés hiányában ezekre az alapprogramokra utal, például a felsőfokú vagy posztszekunder szakképzési pályák megvitatásakor. </text:p>
        <text:p text:style-name="P22">Az Európai Unió több összehangolt szakpolitikai kezdeményezés révén prioritásként kezelte a szakoktatás és -képzés megerősítését. 2002 óta a koppenhágai folyamat keretet biztosít a szakképzés terén folytatott európai együttműködéshez, amelynek célja a szakképzési rendszerek minőségének, átláthatóságának, mobilitásának és vonzerejének javítása Európa-szerte.<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2">https://www.cedefop.europa.eu/en/content/copenhagen-declaration</text:span></text:a><text:span text:style-name="T52"> </text:span></text:p></text:note-body></text:note> Erre az alapra építve a szakképzésről szóló 2020. évi tanácsi ajánlás uniós szintű elveket állapított meg, amelyek kiemelik az agilitást, a munkaerőpiaci reagálóképességet, a magas színvonalú és a munkaalapú tanulást.<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2">https://www.cedefop.europa.eu/en/content/council-recommendation-24-november-2020-vocational-education-and-training-vet-sustainable</text:span></text:a><text:span text:style-name="T52"> </text:span></text:p></text:note-body></text:note> </text:p>
        <text:p text:style-name="P22">Ezeket az erőfeszítéseket olyan szakpolitikai kötelezettségvállalások erősítették meg, mint az osnabrücki nyilatkozat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2">https://www.cedefop.europa.eu/files/osnabrueck_declaration_eu2020.pdf</text:span></text:a><text:span text:style-name="T52"> </text:span></text:p></text:note-body></text:note> és a herningi nyilatkozat (2025), amelyeket a tagállamok, a tagjelölt és az EGT-országok szakképzési miniszterei, az európai szociális partnerek és az Európai Bizottság<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2">https://danish-presidency.consilium.europa.eu/media/23xla4rt/herning</text:span></text:a><text:span text:style-name="T52"> </text:span></text:p></text:note-body></text:note> hagytak jóvá. A Herning-nyilatkozat újólag megerősíti elkötelezettségét a szakképzés vonzóbbá tételére irányuló erőfeszítések összehangolása iránt, beleértve a jobb minőséget és a munkaerőpiaci igényekhez való jobb igazodást. </text:p>
        <text:p text:style-name="P22">Bár ezek a szakpolitikai keretek egyértelmű törekvéseket vázolnak fel, nem szüntetik meg a fennmaradó jelentős kihívásokat. Ez a felmérés azt mutatja, hogy míg az európaiak kétharmada pozitívan tekint a szakképzésre, és elismeri annak erősségeit a munkával kapcsolatos készségek oktatása terén, háromnegyedük szerint az általános oktatás pozitívabb képet mutat. A nemi sztereotípiák továbbra is fennállnak, és korlátozzák a pályaválasztást: az európaiak több mint fele (55%) úgy véli, hogy a TTMM-mel kapcsolatos szakképzési területek megfelelőbbek a férfiak számára, és több mint fele (57%) úgy véli, hogy a gondozással vagy a szolgáltatással kapcsolatos szakképzési területeken dolgozó férfiak gyakran szembesülnek társadalmi megbélyegzéssel vagy ítélettel. </text:p>
        <text:p text:style-name="P22">Ez a jelentés részletesen ismerteti, hogy az európaiak hogyan ítélik meg a szakképzést, beleértve annak minőségét, hozzáférhetőségét, munkaerőpiaci relevanciáját, az emberek oktatási döntéseit alakító társadalmi tényezőket, valamint a szakképzést eredményező munkahelyek vonzerejét. Az eredmények értékes forrásként szolgálnak majd a politikai döntéshozók, az érdekelt felek és a nyilvánosság számára, betekintést nyújtva a figyelmet és fejlesztést igénylő területekbe. Az e jelentésben azonosított kihívások kezelése révén a tagállamok az EU-val együttműködve jelentős lépéseket tehetnek annak érdekében, hogy a szakképzést az egyéni törekvéseknek és a munkaerő-piaci igényeknek egyaránt megfelelő, valódi első választási lehetőséggé tegyék. </text:p>
        <text:p text:style-name="P28">E 202 5 felmérés fő célkitűzései a következők: </text:p>
        <text:p text:style-name="P54">• A szakképzés minőségéről alkotott közvélekedés értékelése, beleértve a tanítási szabványokat, az infrastruktúrát (azaz azokat a fizikai és digitális berendezéseket, amelyekhez a tanulók hozzáférnek) és a tanulási eredményeket </text:p>
        <text:p text:style-name="P54">• A szakképzési pályákkal kapcsolatos tudatosság és hozzáférhetőség vizsgálata, beleértve a tájékoztatást, valamint a mobilitási és továbbképzési lehetőségeket </text:p>
        <text:p text:style-name="P54">• Ismerje meg azokat a tényezőket, amelyek befolyásolják a fiatalok oktatási döntéseit, valamint a tanárok, a szülők és a kortársak iránymutatásának szerepét </text:p>
        <text:p text:style-name="P54">• A szakoktatás és -képzés munkaerő-piaci relevanciájával kapcsolatos elképzelések feltérképezése, beleértve a munkaerő-keresletet, a bérszinteket, a társadalmi státuszt és a jövőbeli fenntarthatóságot </text:p>
        <text:p text:style-name="P54">• Azon nemi sztereotípiák és elfogultságok azonosítása, amelyek alakítják az általános és a szakképzési pályák közötti választásokat </text:p>
        <text:p text:style-name="P54">• A szakképzéssel kapcsolatos tagállami attitűdök összehasonlítása a bevált gyakorlatok és a célzott beavatkozást igénylő területek azonosítása érdekében </text:p>
        <text:p text:style-name="P22"/>
        <text:h text:style-name="P19" text:outline-level="2"><text:bookmark-start text:name="__RefHeading___Toc215556_2930363814"/>Módszertan<text:bookmark-end text:name="__RefHeading___Toc215556_2930363814"/></text:h>
        <text:p text:style-name="P22">A szakképzés vonzerejéről szóló 569. sz. Eurobarométer tematikus felmérés a 104.2. sz. Eurobarométer-felmérés részét képezi, és 2025 novemberében készült. A különböző társadalmi és demográfiai csoportokból mintegy 26 453 válaszadót kérdeztek meg a megfelelő nemzeti nyelven. A felmérést az Európai Bizottság Foglalkoztatás, a Szociális Ügyek és a Társadalmi Befogadás Főigazgatósága (DG EMPL) rendelte meg.</text:p>
        <text:p text:style-name="P22">Az alkalmazott módszertan a Kommunikációs Főigazgatóság által végzett standard Eurobarométer felmérések („Public Opinion &amp; Citizens engagement” Unit)<text:note text:id="ftn5" text:note-class="footnote"><text:note-citation>5</text:note-citation><text:note-body><text:p text:style-name="Footnote"><text:span text:style-name="T52">Az Eurobarométer módszertani megközelítései: </text:span><text:a xlink:type="simple" xlink:href="https://europa.eu/eurobarometer/about/eurobarometer" text:style-name="Internet_20_link" text:visited-style-name="Visited_20_Internet_20_Link"><text:span text:style-name="T52">https://europa.eu/eurobarometer/about/eurobaromete</text:span><text:span text:style-name="T53"> r</text:span></text:a><text:span text:style-name="T53"> </text:span></text:p></text:note-body></text:note> módszertana volt. Az interjúkat szemtől-szemben végezték, akár fizikailag az emberek otthonában, akár távoli videointerakción keresztül a megfelelő nemzeti nyelven. Távoli videointerjúk („online szemtől-szembe” vagy CAVI, számítógéppel segített videointerjú), amelyekre csak Csehországban, Dániában, Máltán és Finnországban került sor. A Verian hálózat tagintézményei által folytatott interjúkra vonatkozó technikai feljegyzés e jelentés mellékletében található.</text:p>
        <text:p text:style-name="P49">Szeretnénk köszönetet mondani azoknak az embereknek szerte az Európai Unióban, akik időt szántak arra, hogy részt vegyenek ebben a felmérésben.</text:p>
        <text:p text:style-name="P49">Aktív részvételük nélkül ez a tanulmány nem lett volna lehetséges.</text:p>
        <text:p text:style-name="P22"/>
        <text:p text:style-name="P29">Megjegyzés: Ebben a jelentésben az uniós országokra az alábbiakban felsorolt hivatalos rövidítésekkel hivatkozunk: </text:p>
        <text:p text:style-name="P22"/>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2">Belgium </text:p>
            </table:table-cell>
            <table:table-cell table:style-name="Tableau2.A1" office:value-type="string">
              <text:p text:style-name="P72">BE</text:p>
            </table:table-cell>
            <table:table-cell table:style-name="Tableau2.A1" office:value-type="string">
              <text:p text:style-name="P72">Litvánia</text:p>
            </table:table-cell>
            <table:table-cell table:style-name="Tableau2.A1" office:value-type="string">
              <text:p text:style-name="P72">LT</text:p>
            </table:table-cell>
          </table:table-row>
          <table:table-row table:style-name="Tableau2.1">
            <table:table-cell table:style-name="Tableau2.A1" office:value-type="string">
              <text:p text:style-name="P72">Bulgária </text:p>
            </table:table-cell>
            <table:table-cell table:style-name="Tableau2.A1" office:value-type="string">
              <text:p text:style-name="P72">BG</text:p>
            </table:table-cell>
            <table:table-cell table:style-name="Tableau2.A1" office:value-type="string">
              <text:p text:style-name="P72">Luxemburg</text:p>
            </table:table-cell>
            <table:table-cell table:style-name="Tableau2.A1" office:value-type="string">
              <text:p text:style-name="P72">LU</text:p>
            </table:table-cell>
          </table:table-row>
          <table:table-row table:style-name="Tableau2.1">
            <table:table-cell table:style-name="Tableau2.A1" office:value-type="string">
              <text:p text:style-name="P72">Csehország </text:p>
            </table:table-cell>
            <table:table-cell table:style-name="Tableau2.A1" office:value-type="string">
              <text:p text:style-name="P72">CZ</text:p>
            </table:table-cell>
            <table:table-cell table:style-name="Tableau2.A1" office:value-type="string">
              <text:p text:style-name="P72">Magyarország</text:p>
            </table:table-cell>
            <table:table-cell table:style-name="Tableau2.A1" office:value-type="string">
              <text:p text:style-name="P72">HU</text:p>
            </table:table-cell>
          </table:table-row>
          <table:table-row table:style-name="Tableau2.1">
            <table:table-cell table:style-name="Tableau2.A1" office:value-type="string">
              <text:p text:style-name="P72">Dánia </text:p>
            </table:table-cell>
            <table:table-cell table:style-name="Tableau2.A1" office:value-type="string">
              <text:p text:style-name="P72">DK</text:p>
            </table:table-cell>
            <table:table-cell table:style-name="Tableau2.A1" office:value-type="string">
              <text:p text:style-name="P72">Málta</text:p>
            </table:table-cell>
            <table:table-cell table:style-name="Tableau2.A1" office:value-type="string">
              <text:p text:style-name="P72">MT</text:p>
            </table:table-cell>
          </table:table-row>
          <table:table-row table:style-name="Tableau2.1">
            <table:table-cell table:style-name="Tableau2.A1" office:value-type="string">
              <text:p text:style-name="P72">Németország </text:p>
            </table:table-cell>
            <table:table-cell table:style-name="Tableau2.A1" office:value-type="string">
              <text:p text:style-name="P72">DE</text:p>
            </table:table-cell>
            <table:table-cell table:style-name="Tableau2.A1" office:value-type="string">
              <text:p text:style-name="P72">Hollandia</text:p>
            </table:table-cell>
            <table:table-cell table:style-name="Tableau2.A1" office:value-type="string">
              <text:p text:style-name="P72">NL</text:p>
            </table:table-cell>
          </table:table-row>
          <table:table-row table:style-name="Tableau2.1">
            <table:table-cell table:style-name="Tableau2.A1" office:value-type="string">
              <text:p text:style-name="P72">Észtország </text:p>
            </table:table-cell>
            <table:table-cell table:style-name="Tableau2.A1" office:value-type="string">
              <text:p text:style-name="P72">EE</text:p>
            </table:table-cell>
            <table:table-cell table:style-name="Tableau2.A1" office:value-type="string">
              <text:p text:style-name="P72">Ausztria</text:p>
            </table:table-cell>
            <table:table-cell table:style-name="Tableau2.A1" office:value-type="string">
              <text:p text:style-name="P72">AT</text:p>
            </table:table-cell>
          </table:table-row>
          <table:table-row table:style-name="Tableau2.1">
            <table:table-cell table:style-name="Tableau2.A1" office:value-type="string">
              <text:p text:style-name="P72">Írország </text:p>
            </table:table-cell>
            <table:table-cell table:style-name="Tableau2.A1" office:value-type="string">
              <text:p text:style-name="P72">IE</text:p>
            </table:table-cell>
            <table:table-cell table:style-name="Tableau2.A1" office:value-type="string">
              <text:p text:style-name="P72">Lengyelország</text:p>
            </table:table-cell>
            <table:table-cell table:style-name="Tableau2.A1" office:value-type="string">
              <text:p text:style-name="P72">PL</text:p>
            </table:table-cell>
          </table:table-row>
          <table:table-row table:style-name="Tableau2.1">
            <table:table-cell table:style-name="Tableau2.A1" office:value-type="string">
              <text:p text:style-name="P72">Görögország </text:p>
            </table:table-cell>
            <table:table-cell table:style-name="Tableau2.A1" office:value-type="string">
              <text:p text:style-name="P72">EL</text:p>
            </table:table-cell>
            <table:table-cell table:style-name="Tableau2.A1" office:value-type="string">
              <text:p text:style-name="P72">Portugália</text:p>
            </table:table-cell>
            <table:table-cell table:style-name="Tableau2.A1" office:value-type="string">
              <text:p text:style-name="P72">PT</text:p>
            </table:table-cell>
          </table:table-row>
          <table:table-row table:style-name="Tableau2.1">
            <table:table-cell table:style-name="Tableau2.A1" office:value-type="string">
              <text:p text:style-name="P72">Spanyolország </text:p>
            </table:table-cell>
            <table:table-cell table:style-name="Tableau2.A1" office:value-type="string">
              <text:p text:style-name="P72">ES</text:p>
            </table:table-cell>
            <table:table-cell table:style-name="Tableau2.A1" office:value-type="string">
              <text:p text:style-name="P72">Románia</text:p>
            </table:table-cell>
            <table:table-cell table:style-name="Tableau2.A1" office:value-type="string">
              <text:p text:style-name="P72">RO</text:p>
            </table:table-cell>
          </table:table-row>
          <table:table-row table:style-name="Tableau2.1">
            <table:table-cell table:style-name="Tableau2.A1" office:value-type="string">
              <text:p text:style-name="P72">Franciaország </text:p>
            </table:table-cell>
            <table:table-cell table:style-name="Tableau2.A1" office:value-type="string">
              <text:p text:style-name="P72">FR</text:p>
            </table:table-cell>
            <table:table-cell table:style-name="Tableau2.A1" office:value-type="string">
              <text:p text:style-name="P72">Szlovénia</text:p>
            </table:table-cell>
            <table:table-cell table:style-name="Tableau2.A1" office:value-type="string">
              <text:p text:style-name="P72">SI</text:p>
            </table:table-cell>
          </table:table-row>
          <table:table-row table:style-name="Tableau2.1">
            <table:table-cell table:style-name="Tableau2.A1" office:value-type="string">
              <text:p text:style-name="P72">Horvátország </text:p>
            </table:table-cell>
            <table:table-cell table:style-name="Tableau2.A1" office:value-type="string">
              <text:p text:style-name="P72">HR</text:p>
            </table:table-cell>
            <table:table-cell table:style-name="Tableau2.A1" office:value-type="string">
              <text:p text:style-name="P72">Szlovákia</text:p>
            </table:table-cell>
            <table:table-cell table:style-name="Tableau2.A1" office:value-type="string">
              <text:p text:style-name="P72">SK</text:p>
            </table:table-cell>
          </table:table-row>
          <table:table-row table:style-name="Tableau2.1">
            <table:table-cell table:style-name="Tableau2.A1" office:value-type="string">
              <text:p text:style-name="P72">Olaszország </text:p>
            </table:table-cell>
            <table:table-cell table:style-name="Tableau2.A1" office:value-type="string">
              <text:p text:style-name="P72">IT</text:p>
            </table:table-cell>
            <table:table-cell table:style-name="Tableau2.A1" office:value-type="string">
              <text:p text:style-name="P72">Finnország</text:p>
            </table:table-cell>
            <table:table-cell table:style-name="Tableau2.A1" office:value-type="string">
              <text:p text:style-name="P72">FI</text:p>
            </table:table-cell>
          </table:table-row>
          <table:table-row table:style-name="Tableau2.1">
            <table:table-cell table:style-name="Tableau2.A1" office:value-type="string">
              <text:p text:style-name="P72">Ciprusi Köztársaság </text:p>
            </table:table-cell>
            <table:table-cell table:style-name="Tableau2.A1" office:value-type="string">
              <text:p text:style-name="P72">CY*</text:p>
            </table:table-cell>
            <table:table-cell table:style-name="Tableau2.A1" office:value-type="string">
              <text:p text:style-name="P72">Svédország</text:p>
            </table:table-cell>
            <table:table-cell table:style-name="Tableau2.A1" office:value-type="string">
              <text:p text:style-name="P72">SE</text:p>
            </table:table-cell>
          </table:table-row>
          <table:table-row table:style-name="Tableau2.1">
            <table:table-cell table:style-name="Tableau2.A1" office:value-type="string">
              <text:p text:style-name="P72">Lettország</text:p>
            </table:table-cell>
            <table:table-cell table:style-name="Tableau2.A1" office:value-type="string">
              <text:p text:style-name="P72">LV</text:p>
            </table:table-cell>
            <table:table-cell table:style-name="Tableau2.A1" office:value-type="string">
              <text:p text:style-name="P68"/>
            </table:table-cell>
            <table:table-cell table:style-name="Tableau2.A1" office:value-type="string">
              <text:p text:style-name="P68"/>
            </table:table-cell>
          </table:table-row>
          <table:table-row table:style-name="Tableau2.1">
            <table:table-cell table:style-name="Tableau2.A1" table:number-columns-spanned="3" office:value-type="string">
              <text:p text:style-name="P72">Európai Unió – a 27 tagállam súlyozott átlaga</text:p>
            </table:table-cell>
            <table:covered-table-cell/>
            <table:covered-table-cell/>
            <table:table-cell table:style-name="Tableau2.A1" office:value-type="string">
              <text:p text:style-name="P72">EU-27</text:p>
            </table:table-cell>
          </table:table-row>
        </table:table>
        <text:p text:style-name="P47">Ciprus az Európai Unió 27 tagállamának egyike. A közösségi vívmányok alkalmazását azonban felfüggesztették az országnak a Ciprusi Köztársaság kormányának ellenőrzésén kívül eső részén. Gyakorlati okokból csak a Ciprusi Köztársaság kormánya által ellenőrzött országrészben végzett interjúk szerepelnek a „CY” kategóriában és az EU-27 átlagában. </text:p>
        <text:p text:style-name="P30"/>
      </text:section>
      <text:h text:style-name="P17" text:outline-level="1"><text:bookmark-start text:name="__RefHeading___Toc215558_2930363814"/>Főbb megállapítások <text:bookmark-end text:name="__RefHeading___Toc215558_2930363814"/></text:h>
      <text:section text:style-name="Sect2" text:name="Section2">
        <text:p text:style-name="P50">A szakképzést magas színvonalúnak és a munka szempontjából relevánsnak tekintik, és leggyakrabban oktatási útvonalként ajánlják, bár az általános oktatás továbbra is pozitívabb képet mutat </text:p>
        <text:p text:style-name="P53"><text:span text:style-name="T7">■</text:span> Az európaiak kétharmada (67%) úgy véli, hogy országában a szakképzés pozitív fényben jelenik meg, míg 73%-uk úgy véli, hogy a szakképzés magas színvonalú tanulást kínál. </text:p>
        <text:p text:style-name="P53">■ A szakoktatásról és -képzésről úgy vélik, hogy a munka szempontjából releváns technikai készségeket tanít (a válaszadók 85 %-a), hozzáértő tanárokat foglalkoztat (79 %), és hozzáférést biztosít a modern infrastruktúrához (78 %). </text:p>
        <text:p text:style-name="P53">■ Az önfoglalkoztatók több mint fele (52%) rendelkezik szakképzési képesítéssel, ami rávilágít arra, hogy ez az út milyen szerepet játszik az önfoglalkoztatás és a vállalkozásalapítás támogatásában. </text:p>
        <text:p text:style-name="P53">■ Kétharmaduk (67%) véli úgy, hogy a szakképzés utat kínál az egyetemi tanulmányokhoz, és hasonló arányban mondják, hogy lehetőséget kínál a külföldi tanulásra. </text:p>
        <text:p text:style-name="P53">■ Tíz európai közül öt ajánlaná a szakképzést azoknak a fiataloknak, akik felső középfokú képzést választanak, míg tízből kevesebb mint négyen (39%) ajánlanák az általános oktatást. Felsőfokú szinten a magasabb szintű szakképzési pályák is nagyobb valószínűséggel ajánlottak (52%), mint a tudományos pályák (35%). </text:p>
        <text:p text:style-name="P53">■ Mindazonáltal a válaszadók háromnegyede (75%) úgy véli, hogy az általános oktatásról pozitívabb kép alakul ki, mint a szakképzésről, és tízből több mint nyolc (82%) úgy véli, hogy a jól teljesítők eltávolodnak a szakképzési pályáktól. </text:p>
        <text:p text:style-name="P50">A munkahely és a jövedelem iránti igény a vezető tényező a szakképzés kiválasztásakor </text:p>
        <text:p text:style-name="P53">■ Az európaiak több mint fele (53%) a munkahely és a gyors pénzkereset szükségességét említi fő tényezőként, amely befolyásolja a fiatalokat a szakképzés választásában, és 24 tagállamban ez a vezető tényező. </text:p>
        <text:p text:style-name="P53">■ A szülők tanácsai (35%) nagyobb befolyással bírnak, mint a tanárok tanácsai (28%), míg a szakképzés (16%) és a közösségi média (14%) presztízse sokkal kisebb súllyal esik latba. Ez arra utal, hogy a közbeszédben jelentős lehetőség van a szakképzés státuszának növelésére. </text:p>
        <text:p text:style-name="P53">■ Minden ötödik európai (21%) a vállalkozóvá vagy önfoglalkoztatóvá válást tartja a szakképzés kiválasztásának egyik fő tényezőjének. </text:p>
        <text:p text:style-name="P50">A szakoktatáshoz és -képzéshez kapcsolódó, keresettnek, jól fizetettnek és zöldnek tekintett munkahelyek </text:p>
        <text:p text:style-name="P53">■ Az európaiak több mint nyolctizede (82%) szerint a szakoktatási és szakképzési képesítések nagy kereslettel járó munkahelyeket eredményeznek. </text:p>
        <text:p text:style-name="P53">■ Kétharmaduk (66%) szerint a szakoktatási és szakképzési képesítések jól fizetett munkahelyekhez vezetnek. </text:p>
        <text:p text:style-name="P53">■ Az európaiak kétharmada (63%) szerint a szakoktatási és szakképzési képesítések olyan munkahelyeket eredményeznek, amelyek hozzájárulnak a zöld átálláshoz. </text:p>
        <text:p text:style-name="P50">Eltérnek a vélemények az alapvető és a humán készségekről, valamint az inkluzivitásról </text:p>
        <text:p text:style-name="P53">■ Az európaiak fele szerint a szakképzési programok nem képesek olyan alapvető készségek oktatására, mint az írástudás vagy a digitális írástudás, valamint a transzverzális készségek, például a kommunikáció vagy a kritikus gondolkodás. </text:p>
        <text:p text:style-name="P53">■ Az európaiak kétharmada szerint a szakképzési programok elég inkluzívak ahhoz, hogy támogassák az akadályokkal szembesülő tanulókat, bár a vélemények tagállamonként jelentősen eltérnek. </text:p>
        <text:p text:style-name="P50">A generációs megosztottság alakítja a szakképzés megítélését és ajánlását </text:p>
        <text:p text:style-name="P53">■ A 15–24 éves fiatalok nagyobb valószínűséggel mondják azt, hogy a tanárok és a pályaorientációs tanácsadók nem kezelik megfelelően a nemi elfogultságot, mielőtt a diákok választanának az általános és a szakképzés között. Ez az észlelés a legfiatalabb korcsoport 62%-ára jellemző, szemben az 55 évesek és idősebbek 52%-ával. </text:p>
        <text:p text:style-name="P53">■ A fiatalabb válaszadók körében alacsonyabb a szakképzésben való részvétel aránya (46%), mint a 25–54 évesek körében (52–53%), és hajlamosabbak az általános oktatást ajánlani a szakképzéssel szemben <text:soft-page-break/>(53%, szemben az 55 év felettiek 33%-ával), ami a hozzáállás egyértelmű generációváltását mutatja. </text:p>
        <text:p text:style-name="P53">■ Mindazonáltal azok a válaszadók, akik 20 évesen vagy annál idősebben hagyták el az iskolát, kisebb valószínűséggel javasolnak szakképzési pályákat (43%), mint azok, akik 16 és 19 év között hagyták el az iskolát (58%). </text:p>
        <text:p text:style-name="P50">A nemi sztereotípiák elterjedtek az oktatási pályában és a helyszíni döntésekben </text:p>
        <text:p text:style-name="P53">■ Az európaiak több mint fele azt állítja, hogy a TTMM-mel kapcsolatos szakképzési területek megfelelőbbek a férfiak számára, de jelentős különbségek vannak a tagállamok között: Magyarországon és Szlovákiában 86 %, Svédországban pedig mindössze 15 %. </text:p>
        <text:p text:style-name="P53">■ Tíz válaszadóból körülbelül hét (71%) véli úgy, hogy a műszaki tantárgyak iránt érdeklődő nőket az általános oktatás felé irányítják, míg tízből közel hét (69%) szerint a nők kevesebb ösztönzést kapnak a TTMM-mel kapcsolatos szakképzésre, mint a férfiak. </text:p>
        <text:p text:style-name="P53">■ Tíz európaiból hét szerint a felsőfokú végzettséggel nem rendelkező férfiakra nagyobb nyomás nehezedik, mint a nőkre, hogy a szakképzést válasszák az általános oktatás helyett. </text:p>
        <text:p text:style-name="P53">■ A megkérdezettek több mint fele (57%) azt állítja, hogy a gondozási vagy<text:span text:style-name="T47">*</text:span> a szolgáltatással kapcsolatos szakoktatási és szakképzési területen dolgozó férfiak társadalmi megbélyegzéssel szembesülnek, ami mindkét nem esetében korlátozza a pályaválasztást. </text:p>
        <text:p text:style-name="P30"/>
      </text:section>
      <text:h text:style-name="P17" text:outline-level="1"><text:bookmark-start text:name="__RefHeading___Toc215560_2930363814"/>I. A szakképzés munkaerőpiaci eredményei <text:bookmark-end text:name="__RefHeading___Toc215560_2930363814"/></text:h>
      <text:p text:style-name="P22"/>
      <text:section text:style-name="Sect2" text:name="Section3">
        <text:h text:style-name="P19" text:outline-level="2"><text:bookmark-start text:name="__RefHeading___Toc215562_2930363814"/>1. A szakképzés nagy keresletet eredményez a munkahelyek iránt <text:bookmark-end text:name="__RefHeading___Toc215562_2930363814"/></text:h>
        <text:p text:style-name="P51">Tízből több mint nyolc uniós polgár szerint a szakoktatási és -képzési képesítések olyan munkahelyeket eredményeznek, amelyekre nagy a kereslet a munkaerőpiacon </text:p>
        <text:p text:style-name="P22">Az Európai Unióban a válaszadók 82%-a véli úgy, hogy a szakoktatási és -képzési képesítések olyan munkahelyeket eredményeznek, amelyekre országuk munkaerőpiacán nagy a kereslet, köztük 30%-uk határozottan egyetért az állítással, 52%-uk pedig hajlamos egyetérteni azzal.<text:note text:id="ftn6" text:note-class="footnote"><text:note-citation>6</text:note-citation><text:note-body><text:p text:style-name="P13">QB8.4. kérdés Kérjük, mondja el, hogy milyen mértékben ért egyet vagy nem ért egyet az alábbi állításokkal: A szakképesítések olyan munkahelyeket eredményeznek, amelyekre nagy a kereslet a munkaerőpiacon (ORSZÁGUNKBAN). </text:p></text:note-body></text:note> Csak 12% nem ért egyet, míg 6% nem tudja. </text:p>
        <text:p text:style-name="P22"><draw:g text:anchor-type="paragraph" draw:z-index="3" draw:name="Objet de groupe 1" draw:style-name="gr1"><draw:frame draw:style-name="gr2" draw:text-style-name="P100" svg:width="6.132cm" svg:height="5.845cm" svg:x="10.222cm" svg:y="-1.695cm"><draw:image xlink:href="Pictures/10000000000001CA000001C10C0385DE5F5589C5.png" xlink:type="simple" xlink:show="embed" xlink:actuate="onLoad" draw:mime-type="image/png"><text:p/></draw:image></draw:frame><draw:frame draw:style-name="gr16" draw:text-style-name="P102" svg:width="8.344cm" svg:height="1.876cm" svg:x="9.001cm" svg:y="-4.217cm"><draw:text-box><text:p text:style-name="P101"><text:span text:style-name="T58">kérdés: Kérjük, mondja el, hogy milyen mértékben ért egyet vagy nem ért egyet az alábbi állításokkal: A szakmai alapképzési képesítések olyan munkahelyeket eredményeznek, amelyekre [ORSZÁGUNK] (EU-27) munkaerőpiacán nagy a kereslet (%) </text:span></text:p></draw:text-box></draw:frame><draw:frame draw:style-name="gr424" draw:text-style-name="P102" svg:width="2.356cm" svg:height="0.578cm" svg:x="10.94cm" svg:y="-2.744cm"><draw:text-box><text:p text:style-name="P101"><text:span text:style-name="T58">Nem tudom 6</text:span></text:p></draw:text-box></draw:frame><draw:frame draw:style-name="gr3" draw:text-style-name="P102" svg:width="2.835cm" svg:height="0.902cm" svg:x="9.277cm" svg:y="-2.194cm"><draw:text-box><text:p text:style-name="P101"><text:span text:style-name="T58">Határozottan nem értek egyet 2</text:span></text:p></draw:text-box></draw:frame><draw:frame draw:style-name="gr3" draw:text-style-name="P105" svg:width="2.668cm" svg:height="0.902cm" svg:x="8.705cm" svg:y="-1.594cm"><draw:text-box><text:p text:style-name="P104"><text:span text:style-name="T58">Hajlamosak nem egyetérteni 10</text:span></text:p></draw:text-box></draw:frame><draw:frame draw:style-name="gr424" draw:text-style-name="P105" svg:width="2.83cm" svg:height="0.902cm" svg:x="9.747cm" svg:y="4.191cm"><draw:text-box><text:p text:style-name="P104"><text:span text:style-name="T58">Hajlamosak egyetérteni 52</text:span></text:p></draw:text-box></draw:frame><draw:frame draw:style-name="gr3" draw:text-style-name="P102" svg:width="1.726cm" svg:height="1.551cm" svg:x="15.413cm" svg:y="-1.524cm"><draw:text-box><text:p text:style-name="P101"><text:span text:style-name="T58">Határozottan egyetértek 30</text:span></text:p></draw:text-box></draw:frame></draw:g>Ezt az átfogó megállapítást idővel össze lehet hasonlítani, és a 2011-ben megfigyelt eredményekhez képest nőtt az egyetértés ; i a 2016. évi Cedefop-felmérésben (EU28) a válaszadók 86 %-a vélte úgy, hogy a szakképzésben részt vevők elsajátították a munkáltatók által igényelt készségeket,<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text:span><text:span text:style-name="T54"> c</text:span><text:span text:style-name="T52"> ountryB=EU28.</text:span></text:a><text:span text:style-name="T52"> A kérdések megfogalmazása eltér a jelenlegi felmérés megfogalmazásától: „Az alábbi állítások azokra a munkahelyekre vonatkoznak, amelyeket az emberek a felső középfokú szakképzés után kaphatnak. Milyen mértékben ért egyet vagy nem ért egyet mindegyikükkel? – A szakképzésben részt vevő emberek olyan készségeket sajátítanak el, amelyekre az Ön országában a munkáltatóknak szükségük van.” </text:span></text:p></text:note-body></text:note> míg a 2011. évi Eurobarométer szakképzési felmérés (EU27) megállapította, hogy a válaszadók 73 %-a vélte úgy, hogy a szakképzés olyan szakmákhoz vezet, amelyek iránt nagy a kereslet a munkaerőpiacon.<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QA10.11. kérdés: A kérdések megfogalmazása eltér a jelenlegi felmérés megfogalmazásától, és a szakoktatásra és -képzésre utal, nem pedig kifejezetten a kezdeti szakoktatásra és -képzésre: „Kérjük, mondja el, milyen mértékben ért egyet vagy nem ért egyet az alábbi állításokkal: A szakképzés olyan szakmákhoz vezet, amelyek iránt nagy a kereslet a munkaerőpiacon.” </text:span></text:p></text:note-body></text:note> </text:p>
        <text:p text:style-name="P30"/>
        <text:p text:style-name="P22"><draw:g text:anchor-type="paragraph" draw:z-index="70" draw:name="Objet de groupe 2" draw:style-name="gr1"><draw:frame draw:style-name="gr2" draw:text-style-name="P100" svg:width="16.805cm" svg:height="7.367cm" svg:x="0.03cm" svg:y="4.999cm"><draw:image xlink:href="Pictures/1000000000000554000002569B26B4695693A5B5.png" xlink:type="simple" xlink:show="embed" xlink:actuate="onLoad" draw:mime-type="image/png"><text:p/></draw:image></draw:frame><draw:frame draw:style-name="gr3" draw:text-style-name="P102" svg:width="17.125cm" svg:height="1.227cm" svg:x="-0.261cm" svg:y="4.048cm"><draw:text-box><text:p text:style-name="P101"><text:span text:style-name="T58">QB8.4. kérdés Kérjük, mondja meg, hogy milyen mértékben ért egyet vagy nem ért egyet az alábbi állításokkal:- A szakmai alapképzési képesítések olyan munkahelyeket eredményeznek, amelyekre nagy a kereslet a munkaerőpiacon (ORSZÁGUNKBAN) (%)</text:span></text:p></draw:text-box></draw:frame><draw:g draw:style-name="gr4"><draw:frame draw:style-name="gr2" draw:text-style-name="P100" svg:width="14.1cm" svg:height="0.96cm" svg:x="0.03cm" svg:y="12.337cm"><draw:image xlink:href="Pictures/100000000000022300000022902E68B765C34830.png" xlink:type="simple" xlink:show="embed" xlink:actuate="onLoad" draw:mime-type="image/png"><text:p/></draw:image></draw:frame><draw:frame draw:style-name="gr5" draw:text-style-name="P102" svg:width="2.925cm" svg:height="0.902cm" svg:x="0.492cm" svg:y="12.511cm"><draw:text-box><text:p text:style-name="P101"><text:span text:style-name="T58">Határozottan egyetértek</text:span></text:p></draw:text-box></draw:frame><draw:frame draw:style-name="gr6" draw:text-style-name="P102" svg:width="2.946cm" svg:height="1.006cm" svg:x="3.5cm" svg:y="12.488cm"><draw:text-box><text:p text:style-name="P101"><text:span text:style-name="T58">Hajlamosak egyetérteni</text:span></text:p></draw:text-box></draw:frame><draw:frame draw:style-name="gr5" draw:text-style-name="P102" svg:width="3.282cm" svg:height="0.902cm" svg:x="6.683cm" svg:y="12.532cm"><draw:text-box><text:p text:style-name="P101"><text:span text:style-name="T58">Hajlamosak nem egyetérteni</text:span></text:p></draw:text-box></draw:frame><draw:frame draw:style-name="gr5" draw:text-style-name="P102" svg:width="3.484cm" svg:height="0.902cm" svg:x="10.312cm" svg:y="12.49cm"><draw:text-box><text:p text:style-name="P101"><text:span text:style-name="T58">Határozottan nem értek egyet</text:span></text:p></draw:text-box></draw:frame><draw:frame draw:style-name="gr7" draw:text-style-name="P102" svg:width="2.518cm" svg:height="0.687cm" svg:x="14.034cm" svg:y="12.49cm"><draw:text-box><text:p text:style-name="P101"><text:span text:style-name="T58">Nem tudom</text:span></text:p></draw:text-box></draw:frame></draw:g></draw:g>A jelenlegi felmérésben a vélemények tagállamonként eltérőek: Dániában (93%), Svédországban (91%) és Írországban (90%) volt a legmagasabb az egyetértés szintje. A legalacsonyabb értékeket Észtországban (66%), Romániában (67%) és Bulgáriában (70%) mérték. 19 tagállamban tíz válaszadóból legalább nyolc egyetért abban, hogy a szakképzési képesítések olyan munkahelyeket eredményeznek, amelyekre nagy a kereslet a munkaerőpiacon. </text:p>
        <text:p text:style-name="P30">Az arra vonatkozó vélemények, hogy a szakoktatási és szakképzési képesítések milyen mértékben vezetnek nagy kereslettel járó munkahelyekhez, szociodemográfiai és attitűdbeli tényezők szerint változnak, az alábbiak szerint. </text:p>
        <text:p text:style-name="P53">■ Azt a nézetet, hogy a szakoktatási és szakképzési képesítések nagy kereslettel járó munkahelyeket eredményeznek, a válaszadók 88%-a vallja, hogy a szakoktatást és szakképzést országukban pozitívan ítélik meg, szemben azok 74%-ával, akik arról számolnak be, hogy a szakoktatást és szakképzést negatívan ítélik meg. </text:p>
        <text:p text:style-name="P53">■ A megállapodás elterjedtebb azon válaszadók körében, akik úgy vélik, hogy a fiatalok elegendő tájékoztatást kapnak a szakképzési lehetőségekről (88%), mint azok körében, akik úgy vélik, hogy nem (75%). </text:p>
        <text:p text:style-name="P53">■ Vannak különbségek társadalmi-szakmai kategóriák szerint: A vezetők 85%-a véli úgy, hogy a szakoktatási és szakképzési képesítések igény szerinti munkahelyeket eredményeznek, szemben a háztartásbeliek,<text:note text:id="ftn9" text:note-class="footnote"><text:note-citation>9</text:note-citation><text:note-body><text:p text:style-name="P13">A háztartásbeli személyek olyan személyek, akik felelősek a szokásos vásárlásért és az otthon gondozásáért, vagy bármilyen jelenlegi foglalkozás nélkül, nem dolgoznak </text:p></text:note-body></text:note> a munkanélküli válaszadók és a diákok 79%-ával. </text:p>
        <text:p text:style-name="P53">■ Azok a válaszadók, akik 20 éves vagy annál idősebb korban fejezték be tanulmányaikat, a legnagyobb valószínűséggel úgy vélik, hogy a szakoktatási és -képzési képesítések nagy keresletet eredményeznek (84%), őket követik azok, akik 16–19 éves koruk között fejezték be tanulmányaikat (82%), valamint azok, akik 15 éves vagy annál fiatalabb korukban fejezték be tanulmányaikat (77%). </text:p>
        <text:p text:style-name="P53">■ A válaszadók életkora szerint is csak kis eltérések vannak. Osztja azokat, akik egyetértenek azzal, hogy a szakoktatási és szakképzési képesítések nagy kereslettel járó munkahelyeket eredményeznek, ami a 40–54 évesek körében a legmagasabb (83%), és csak kismértékben, 82%-ra csökkent az 55 évesek és idősebbek körében, 81%-ra a 25–39 évesek körében és 79%-ra a 15–24 éves válaszadók körében. </text:p>
        <text:p text:style-name="P53">■ A nemek szerinti megítélésben csak marginális különbségek vannak. </text:p>
        <text:p text:style-name="P53">■ A szakoktatásban és -képzésben részt vevők és a szakképzésben részt nem vevők közötti különbségek szintén marginálisak. </text:p>
        <text:p text:style-name="P22"/>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2">QB8.4 Kérjük, mondja el, hogy milyen mértékben ért egyet vagy nem ért egyet az alábbi állításokkal: A szakképesítések olyan munkahelyeket eredményeznek, amelyekre nagy a kereslet a munkaerőpiacon (ORSZÁGUNKBAN) (%-EU) </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5">„Elfogadom” összesen</text:p>
            </table:table-cell>
            <table:table-cell table:style-name="Tableau3.A1" office:value-type="string">
              <text:p text:style-name="P85">„Nem ért egyet” összesen </text:p>
            </table:table-cell>
            <table:table-cell table:style-name="Tableau3.A1" office:value-type="string">
              <text:p text:style-name="P85">Nem tudom</text:p>
            </table:table-cell>
          </table:table-row>
          <table:table-row>
            <table:table-cell table:style-name="Tableau3.A1" office:value-type="string">
              <text:p text:style-name="P90">EU-27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4" table:number-columns-spanned="4" office:value-type="string">
              <text:p text:style-name="P60">Nem</text:p>
            </table:table-cell>
            <table:covered-table-cell/>
            <table:covered-table-cell/>
            <table:covered-table-cell/>
          </table:table-row>
          <table:table-row>
            <table:table-cell table:style-name="Tableau3.A1" office:value-type="string">
              <text:p text:style-name="P90">Férfi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Nő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4" table:number-columns-spanned="4" office:value-type="string">
              <text:p text:style-name="P60">Életkor</text:p>
            </table:table-cell>
            <table:covered-table-cell/>
            <table:covered-table-cell/>
            <table:covered-table-cell/>
          </table:table-row>
          <table:table-row>
            <table:table-cell table:style-name="Tableau3.A1" office:value-type="string">
              <text:p text:style-name="P90">15-24 </text:p>
            </table:table-cell>
            <table:table-cell table:style-name="Tableau3.B3" office:value-type="float" office:value="79">
              <text:p text:style-name="P85">79</text:p>
            </table:table-cell>
            <table:table-cell table:style-name="Tableau3.B3" office:value-type="float" office:value="16">
              <text:p text:style-name="P85">16</text:p>
            </table:table-cell>
            <table:table-cell table:style-name="Tableau3.B3" office:value-type="float" office:value="5">
              <text:p text:style-name="P85">5</text:p>
            </table:table-cell>
          </table:table-row>
          <table:table-row>
            <table:table-cell table:style-name="Tableau3.A1" office:value-type="string">
              <text:p text:style-name="P90">25-39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40-54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gt;=55</text:p>
            </table:table-cell>
            <table:table-cell table:style-name="Tableau3.B3" office:value-type="float" office:value="82">
              <text:p text:style-name="P85">82</text:p>
            </table:table-cell>
            <table:table-cell table:style-name="Tableau3.B3" office:value-type="float" office:value="11">
              <text:p text:style-name="P85">11</text:p>
            </table:table-cell>
            <table:table-cell table:style-name="Tableau3.B3" office:value-type="float" office:value="7">
              <text:p text:style-name="P85">7</text:p>
            </table:table-cell>
          </table:table-row>
          <table:table-row>
            <table:table-cell table:style-name="Tableau3.A4" table:number-columns-spanned="4" office:value-type="string">
              <text:p text:style-name="P60">Oktatás (vége)</text:p>
            </table:table-cell>
            <table:covered-table-cell/>
            <table:covered-table-cell/>
            <table:covered-table-cell/>
          </table:table-row>
          <table:table-row>
            <table:table-cell table:style-name="Tableau3.A1" office:value-type="string">
              <text:p text:style-name="P90">&lt;=-15</text:p>
            </table:table-cell>
            <table:table-cell table:style-name="Tableau3.B3" office:value-type="float" office:value="77">
              <text:p text:style-name="P85">77</text:p>
            </table:table-cell>
            <table:table-cell table:style-name="Tableau3.B3" office:value-type="float" office:value="11">
              <text:p text:style-name="P85">11</text:p>
            </table:table-cell>
            <table:table-cell table:style-name="Tableau3.B3" office:value-type="float" office:value="12">
              <text:p text:style-name="P63">12</text:p>
            </table:table-cell>
          </table:table-row>
          <table:table-row>
            <table:table-cell table:style-name="Tableau3.A1" office:value-type="string">
              <text:p text:style-name="P90">16-19 </text:p>
            </table:table-cell>
            <table:table-cell table:style-name="Tableau3.B3" office:value-type="float" office:value="82">
              <text:p text:style-name="P85">82</text:p>
            </table:table-cell>
            <table:table-cell table:style-name="Tableau3.B3" office:value-type="float" office:value="13">
              <text:p text:style-name="P85">13</text:p>
            </table:table-cell>
            <table:table-cell table:style-name="Tableau3.B3" office:value-type="float" office:value="5">
              <text:p text:style-name="P85">5</text:p>
            </table:table-cell>
          </table:table-row>
          <table:table-row>
            <table:table-cell table:style-name="Tableau3.A1" office:value-type="string">
              <text:p text:style-name="P90">&gt;=20</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1" office:value-type="string">
              <text:p text:style-name="P90">Még mindig tanulok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4" table:number-columns-spanned="4" office:value-type="string">
              <text:p text:style-name="P60">Társadalmi-szakmai kategória</text:p>
            </table:table-cell>
            <table:covered-table-cell/>
            <table:covered-table-cell/>
            <table:covered-table-cell/>
          </table:table-row>
          <table:table-row>
            <table:table-cell table:style-name="Tableau3.A1" office:value-type="string">
              <text:p text:style-name="P90">Önálló vállalkozó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Menedzserek </text:p>
            </table:table-cell>
            <table:table-cell table:style-name="Tableau3.B3" office:value-type="float" office:value="85">
              <text:p text:style-name="P85">85</text:p>
            </table:table-cell>
            <table:table-cell table:style-name="Tableau3.B3" office:value-type="float" office:value="11">
              <text:p text:style-name="P85">11</text:p>
            </table:table-cell>
            <table:table-cell table:style-name="Tableau3.B3" office:value-type="float" office:value="4">
              <text:p text:style-name="P85">4</text:p>
            </table:table-cell>
          </table:table-row>
          <table:table-row>
            <table:table-cell table:style-name="Tableau3.A1" office:value-type="string">
              <text:p text:style-name="P90">Egyéb fehér gallér </text:p>
            </table:table-cell>
            <table:table-cell table:style-name="Tableau3.B3" office:value-type="float" office:value="83">
              <text:p text:style-name="P85">83</text:p>
            </table:table-cell>
            <table:table-cell table:style-name="Tableau3.B3" office:value-type="float" office:value="13">
              <text:p text:style-name="P85">13</text:p>
            </table:table-cell>
            <table:table-cell table:style-name="Tableau3.B3" office:value-type="float" office:value="4">
              <text:p text:style-name="P85">4</text:p>
            </table:table-cell>
          </table:table-row>
          <table:table-row>
            <table:table-cell table:style-name="Tableau3.A1" office:value-type="string">
              <text:p text:style-name="P90">Manuális munkások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Házi személyek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1" office:value-type="string">
              <text:p text:style-name="P90">Munkanélküli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1" office:value-type="string">
              <text:p text:style-name="P90">Nyugdíjas </text:p>
            </table:table-cell>
            <table:table-cell table:style-name="Tableau3.B3" office:value-type="float" office:value="81">
              <text:p text:style-name="P85">81</text:p>
            </table:table-cell>
            <table:table-cell table:style-name="Tableau3.B3" office:value-type="float" office:value="11">
              <text:p text:style-name="P85">11</text:p>
            </table:table-cell>
            <table:table-cell table:style-name="Tableau3.B3" office:value-type="float" office:value="8">
              <text:p text:style-name="P85">8</text:p>
            </table:table-cell>
          </table:table-row>
          <table:table-row>
            <table:table-cell table:style-name="Tableau3.A1" office:value-type="string">
              <text:p text:style-name="P90">Diákok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4" table:number-columns-spanned="4" office:value-type="string">
              <text:p text:style-name="P60">Szubjektív urbanizáció</text:p>
            </table:table-cell>
            <table:covered-table-cell/>
            <table:covered-table-cell/>
            <table:covered-table-cell/>
          </table:table-row>
          <table:table-row>
            <table:table-cell table:style-name="Tableau3.A1" office:value-type="string">
              <text:p text:style-name="P90">Vidéki terület vagy falu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1" office:value-type="string">
              <text:p text:style-name="P90">Kis- és középváros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1" office:value-type="string">
              <text:p text:style-name="P90">Nagyváros </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4" table:number-columns-spanned="4" office:value-type="string">
              <text:p text:style-name="P60">A szakmai alapképzés megítélése (ORSZÁGUNKBAN)</text:p>
            </table:table-cell>
            <table:covered-table-cell/>
            <table:covered-table-cell/>
            <table:covered-table-cell/>
          </table:table-row>
          <table:table-row>
            <table:table-cell table:style-name="Tableau3.A1" office:value-type="string">
              <text:p text:style-name="P90">Pozitív </text:p>
            </table:table-cell>
            <table:table-cell table:style-name="Tableau3.B3" office:value-type="float" office:value="88">
              <text:p text:style-name="P85">88</text:p>
            </table:table-cell>
            <table:table-cell table:style-name="Tableau3.B3" office:value-type="float" office:value="9">
              <text:p text:style-name="P85">9</text:p>
            </table:table-cell>
            <table:table-cell table:style-name="Tableau3.B3" office:value-type="float" office:value="3">
              <text:p text:style-name="P85">3</text:p>
            </table:table-cell>
          </table:table-row>
          <table:table-row>
            <table:table-cell table:style-name="Tableau3.A1" office:value-type="string">
              <text:p text:style-name="P90">Negatív </text:p>
            </table:table-cell>
            <table:table-cell table:style-name="Tableau3.B3" office:value-type="float" office:value="74">
              <text:p text:style-name="P85">74</text:p>
            </table:table-cell>
            <table:table-cell table:style-name="Tableau3.B3" office:value-type="float" office:value="21">
              <text:p text:style-name="P85">21</text:p>
            </table:table-cell>
            <table:table-cell table:style-name="Tableau3.B3" office:value-type="float" office:value="5">
              <text:p text:style-name="P85">5</text:p>
            </table:table-cell>
          </table:table-row>
          <table:table-row>
            <table:table-cell table:style-name="Tableau3.A4" table:number-columns-spanned="4" office:value-type="string">
              <text:p text:style-name="P60">Valaha részt vett szakmai alapképzésben (felső középfokú)</text:p>
            </table:table-cell>
            <table:covered-table-cell/>
            <table:covered-table-cell/>
            <table:covered-table-cell/>
          </table:table-row>
          <table:table-row>
            <table:table-cell table:style-name="Tableau3.A1" office:value-type="string">
              <text:p text:style-name="P90">Igen </text:p>
            </table:table-cell>
            <table:table-cell table:style-name="Tableau3.B3" office:value-type="float" office:value="84">
              <text:p text:style-name="P85">84</text:p>
            </table:table-cell>
            <table:table-cell table:style-name="Tableau3.B3" office:value-type="float" office:value="12">
              <text:p text:style-name="P85">12</text:p>
            </table:table-cell>
            <table:table-cell table:style-name="Tableau3.B3" office:value-type="float" office:value="4">
              <text:p text:style-name="P85">4</text:p>
            </table:table-cell>
          </table:table-row>
          <table:table-row>
            <table:table-cell table:style-name="Tableau3.A1" office:value-type="string">
              <text:p text:style-name="P90">Nem </text:p>
            </table:table-cell>
            <table:table-cell table:style-name="Tableau3.B3" office:value-type="float" office:value="80">
              <text:p text:style-name="P85">80</text:p>
            </table:table-cell>
            <table:table-cell table:style-name="Tableau3.B3" office:value-type="float" office:value="13">
              <text:p text:style-name="P85">13</text:p>
            </table:table-cell>
            <table:table-cell table:style-name="Tableau3.B3" office:value-type="float" office:value="7">
              <text:p text:style-name="P85">7</text:p>
            </table:table-cell>
          </table:table-row>
        </table:table>
        <text:p text:style-name="P22"/>
        <text:h text:style-name="P19" text:outline-level="2"><text:bookmark-start text:name="__RefHeading___Toc215564_2930363814"/>2. A szakképzés jól fizetett munkahelyekhez vezet <text:bookmark-end text:name="__RefHeading___Toc215564_2930363814"/></text:h>
        <text:p text:style-name="P51">Az uniós polgárok kétharmada szerint a szakoktatási és szakképzési képesítések jól fizetett munkahelyeket eredményeznek</text:p>
        <text:p text:style-name="P22">Az Európai Unióban a válaszadók 66%-a véli úgy, hogy a szakoktatási és szakképzési képesítések jól fizetett munkahelyeket eredményeznek, ebből 15% határozottan egyetért, 51% pedig hajlamos egyetérteni.<text:note text:id="ftn10" text:note-class="footnote"><text:note-citation>10</text:note-citation><text:note-body><text:p text:style-name="P13">kérdés: Kérjük, mondja el, hogy milyen mértékben ért egyet vagy nem ért egyet az alábbi állításokkal: A szakoktatási és szakképzési képesítések jól fizetett munkahelyeket eredményeznek. </text:p></text:note-body></text:note> A válaszadók mintegy negyede nem ért egyet ezzel a kijelentéssel (27%), míg 7% nem tudja. </text:p>
        <text:p text:style-name="P22">Ez az eredmény összehasonlítható a korábbi felmérések eredményeivel, és összességében nőtt azon válaszadók aránya, akik egyetértenek ezzel a kijelentéssel: a 2016. évi Cedefop-felmérés (EU28) megállapította, hogy a válaszadók 60 %-a úgy vélte,<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A kérdések megfogalmazása eltér a jelenlegi felmérés megfogalmazásától: „Az alábbi állítások azokra a munkahelyekre vonatkoznak, amelyeket az emberek a felső középfokú szakképzés után kaphatnak. Mennyire ért egyet vagy nem ért egyet mindegyikükkel? — A szakképzés jól fizetett munkahelyekhez vezet”. </text:span></text:p></text:note-body></text:note> hogy a szakképzés jól fizetett munkahelyekhez vezetett‑fizetett munkahelyekhez vezetett, míg a 2011. évi Eurobarométer szakképzési felmérés (EU27) 55 %-a szerint a szakképzés jól fizetett munkahelyekhez vezetett.<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 megfogalmazásától, és a „szakképzés” kifejezést használja, anélkül, hogy különbséget tenne a szakmai alapképzés és a szakmai továbbképzés között. kérdés: „A szakképzés jól fizetett munkahelyekhez vezet”. </text:span></text:p></text:note-body></text:note> </text:p>
        <text:p text:style-name="P22"><draw:g text:anchor-type="paragraph" draw:z-index="65" draw:name="Objet de groupe 4" draw:style-name="gr1"><draw:frame draw:style-name="gr2" draw:text-style-name="P100"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2" svg:width="2.107cm" svg:height="1.227cm" svg:x="14.152cm" svg:y="-4.828cm"><draw:text-box><text:p text:style-name="P101"><text:span text:style-name="T58">Határozottan egyetértek 15</text:span></text:p></draw:text-box></draw:frame><draw:frame draw:style-name="gr3" draw:text-style-name="P102" svg:width="1.923cm" svg:height="0.902cm" svg:x="11.462cm" svg:y="-5.311cm"><draw:text-box><text:p text:style-name="P101"><text:span text:style-name="T58">Nem tudom 7</text:span></text:p></draw:text-box></draw:frame><draw:frame draw:style-name="gr3" draw:text-style-name="P105" svg:width="2.424cm" svg:height="1.227cm" svg:x="9.144cm" svg:y="-4.713cm"><draw:text-box><text:p text:style-name="P104"><text:span text:style-name="T58">Határozottan nem értek egyet 4</text:span></text:p></draw:text-box></draw:frame><draw:frame draw:style-name="gr15" draw:text-style-name="P105" svg:width="1.841cm" svg:height="1.551cm" svg:x="8.721cm" svg:y="-3.009cm"><draw:text-box><text:p text:style-name="P104"><text:span text:style-name="T58">Hajlamosak nem egyetérteni 23</text:span></text:p></draw:text-box></draw:frame><draw:frame draw:style-name="gr3" draw:text-style-name="P102" svg:width="1.638cm" svg:height="1.551cm" svg:x="14.579cm" svg:y="0.557cm"><draw:text-box><text:p text:style-name="P101"><text:span text:style-name="T58">Hajlamosak egyetérteni 51</text:span></text:p></draw:text-box></draw:frame><draw:frame draw:style-name="gr16" draw:text-style-name="P102" svg:width="7.063cm" svg:height="1.551cm" svg:x="9.421cm" svg:y="-6.761cm"><draw:text-box><text:p text:style-name="P101"><text:span text:style-name="T58">kérdés: Kérjük, mondja el, hogy milyen mértékben ért egyet vagy nem ért egyet az alábbi állításokkal: A szakmai alapképzési képesítések jól fizetett munkahelyeket eredményeznek (EU-27) (%) </text:span></text:p></draw:text-box></draw:frame></draw:g></draw:g></text:p>
        <text:p text:style-name="P30"/>
        <text:p text:style-name="P22"><draw:g text:anchor-type="paragraph" draw:z-index="4" draw:name="Objet de groupe 3" draw:style-name="gr1"><draw:frame draw:style-name="gr2" draw:text-style-name="P100"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100" svg:width="14.098cm" svg:height="0.96cm" svg:x="0.469cm" svg:y="15.108cm"><draw:image xlink:href="Pictures/100000000000022300000022902E68B765C34830.png" xlink:type="simple" xlink:show="embed" xlink:actuate="onLoad" draw:mime-type="image/png"><text:p/></draw:image></draw:frame><draw:frame draw:style-name="gr5" draw:text-style-name="P102" svg:width="2.924cm" svg:height="0.902cm" svg:x="0.93cm" svg:y="15.283cm"><draw:text-box><text:p text:style-name="P106"><text:span text:style-name="T58">Határozottan egyetértek</text:span></text:p></draw:text-box></draw:frame><draw:frame draw:style-name="gr423" draw:text-style-name="P102" svg:width="2.857cm" svg:height="0.902cm" svg:x="3.939cm" svg:y="15.262cm"><draw:text-box><text:p text:style-name="P106"><text:span text:style-name="T58">Hajlamosak egyetérteni</text:span></text:p></draw:text-box></draw:frame><draw:frame draw:style-name="gr5" draw:text-style-name="P102" svg:width="3.282cm" svg:height="0.902cm" svg:x="7.121cm" svg:y="15.304cm"><draw:text-box><text:p text:style-name="P106"><text:span text:style-name="T58">Hajlamosak nem egyetérteni</text:span></text:p></draw:text-box></draw:frame><draw:frame draw:style-name="gr5" draw:text-style-name="P102" svg:width="3.484cm" svg:height="0.902cm" svg:x="10.749cm" svg:y="15.262cm"><draw:text-box><text:p text:style-name="P106"><text:span text:style-name="T58">Határozottan nem értek egyet</text:span></text:p></draw:text-box></draw:frame><draw:frame draw:style-name="gr7" draw:text-style-name="P102" svg:width="2.52cm" svg:height="0.687cm" svg:x="14.471cm" svg:y="15.262cm"><draw:text-box><text:p text:style-name="P106"><text:span text:style-name="T58">Nem tudom</text:span></text:p></draw:text-box></draw:frame></draw:g><draw:frame draw:style-name="gr3" draw:text-style-name="P102" svg:width="16.468cm" svg:height="0.902cm" svg:x="0.457cm" svg:y="6.541cm"><draw:text-box><text:p text:style-name="P101"><text:span text:style-name="T58">kérdés: Kérjük, mondja meg, hogy milyen mértékben ért egyet vagy nem ért egyet az alábbi állításokkal:- IVET qualiﬁcations olyan munkahelyeket eredményez, amelyek jól fizetettek (%) </text:span></text:p></draw:text-box></draw:frame></draw:g>A jelenlegi felmérésben ez az eredmény a szakképzésben való részvételi mintákban is tükröződik: az önfoglalkoztató válaszadók körében a legmagasabb a szakképzésben való részvétel aránya (52%), ami arra utal, hogy szoros kapcsolat van a szakképzési pályák és a vállalkozói karrierek között (lásd a III.2. szakaszt a szakképzésben való részvételi mintákról társadalmi-szakmai kategóriák szerint). </text:p>
        <text:p text:style-name="P22">24 tagállamban a válaszadók legalább fele úgy véli, hogy a szakoktatási és szakképzési képesítések jól fizetett munkahelyeket eredményeznek. </text:p>
        <text:p text:style-name="P32">A vélemények tagállamonként eltérőek: Írországban (85%), Dániában (83%) és Máltán (80%) volt a legmagasabb az egyetértés szintje. A legalacsonyabb szint Franciaországban (48%), valamint Luxemburgban és Finnországban (mindkettő 49%) található. </text:p>
        <text:p text:style-name="P30">Az arra vonatkozó vélemények, hogy a szakoktatási és szakképzési képesítések milyen mértékben vezetnek jól fizetett munkahelyekhez, szociodemográfiai és attitűdbeli tényezők szerint változnak, az alábbiak szerint. </text:p>
        <text:p text:style-name="P53">■ Azt a nézetet, hogy a szakoktatási és szakképzési képesítések jól fizetett munkahelyeket eredményeznek, azon válaszadók 75%-a vallja magáénak, akik azt állítják, hogy országukban a szakoktatást és szakképzést pozitívan ítélik meg, szemben a negatív megítélésről beszámolók 50%-ával. </text:p>
        <text:p text:style-name="P53">■ Szembetűnő különbségek vannak a társadalmi-szakmai kategóriák között: A fehérgallérosok 68%-a és a fizikai dolgozók 67%-a véli úgy, hogy a szakképzési képesítések jól fizetett munkahelyeket eredményeznek, szemben a munkanélküli válaszadók 60%-ával. </text:p>
        <text:p text:style-name="P53">■ Azok a válaszadók, akik 16–19 éves koruk között fejezték be tanulmányaikat, nagyobb valószínűséggel értenek egyet ezzel az állítással (68%), mint azok, akik 15 éves vagy annál fiatalabb korban fejezték be tanulmányaikat, vagy 20 éves vagy annál idősebb korban fejezték be tanulmányaikat (64, illetve 65 %). </text:p>
        <text:p text:style-name="P53">■ Az a meggyőződés, hogy a szakoktatási és szakképzési képesítések jól fizetett munkahelyekhez vezetnek, az életkortól függően némileg eltér: a 40 évesek és idősebbek (40–54 évesek, 55 évesek és idősebbek) 67%-a, a 25–39 évesek 65%-a és a 15–24 évesek 63%-a.</text:p>
        <text:p text:style-name="P22"/>
        <text:p text:style-name="P29"/>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1">QB8.2 Kérjük, mondja el, hogy milyen mértékben ért egyet vagy nem ért egyet az alábbi állításokkal: A szakmai alapképzési képesítések jól fizetett munkahelyeket eredményeznek (%-os arány az EU-ban)</text:p>
            </table:table-cell>
            <table:covered-table-cell/>
            <table:covered-table-cell/>
            <table:covered-table-cell/>
          </table:table-row>
          <table:table-row>
            <table:table-cell table:style-name="Tableau4.A1" office:value-type="string">
              <text:p text:style-name="P83"/>
            </table:table-cell>
            <table:table-cell table:style-name="Tableau4.A1" office:value-type="string">
              <text:p text:style-name="P86">„Elfogadom” összesen</text:p>
            </table:table-cell>
            <table:table-cell table:style-name="Tableau4.A1" office:value-type="string">
              <text:p text:style-name="P86">„Nem ért egyet” összesen </text:p>
            </table:table-cell>
            <table:table-cell table:style-name="Tableau4.A1" office:value-type="string">
              <text:p text:style-name="P86">Nem tudom</text:p>
            </table:table-cell>
          </table:table-row>
          <table:table-row>
            <table:table-cell table:style-name="Tableau4.A1" office:value-type="string">
              <text:p text:style-name="P91">EU-27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Nem</text:p>
            </table:table-cell>
            <table:covered-table-cell/>
            <table:covered-table-cell/>
            <table:covered-table-cell/>
          </table:table-row>
          <table:table-row>
            <table:table-cell table:style-name="Tableau4.A1" office:value-type="string">
              <text:p text:style-name="P91">Férfi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Nő </text:p>
            </table:table-cell>
            <table:table-cell table:style-name="Tableau4.B3" office:value-type="float" office:value="64">
              <text:p text:style-name="P86">64</text:p>
            </table:table-cell>
            <table:table-cell table:style-name="Tableau4.B3" office:value-type="float" office:value="28">
              <text:p text:style-name="P86">28</text:p>
            </table:table-cell>
            <table:table-cell table:style-name="Tableau4.B3" office:value-type="float" office:value="8">
              <text:p text:style-name="P86">8</text:p>
            </table:table-cell>
          </table:table-row>
          <table:table-row>
            <table:table-cell table:style-name="Tableau4.A4" table:number-columns-spanned="4" office:value-type="string">
              <text:p text:style-name="P61">Életkor</text:p>
            </table:table-cell>
            <table:covered-table-cell/>
            <table:covered-table-cell/>
            <table:covered-table-cell/>
          </table:table-row>
          <table:table-row>
            <table:table-cell table:style-name="Tableau4.A1" office:value-type="string">
              <text:p text:style-name="P91">15-24 </text:p>
            </table:table-cell>
            <table:table-cell table:style-name="Tableau4.B3" office:value-type="float" office:value="63">
              <text:p text:style-name="P86">63</text:p>
            </table:table-cell>
            <table:table-cell table:style-name="Tableau4.B3" office:value-type="float" office:value="31">
              <text:p text:style-name="P86">31</text:p>
            </table:table-cell>
            <table:table-cell table:style-name="Tableau4.B3" office:value-type="float" office:value="6">
              <text:p text:style-name="P86">6</text:p>
            </table:table-cell>
          </table:table-row>
          <table:table-row>
            <table:table-cell table:style-name="Tableau4.A1" office:value-type="string">
              <text:p text:style-name="P91">25-39 </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40-54 </text:p>
            </table:table-cell>
            <table:table-cell table:style-name="Tableau4.B3" office:value-type="float" office:value="67">
              <text:p text:style-name="P86">67</text:p>
            </table:table-cell>
            <table:table-cell table:style-name="Tableau4.B3" office:value-type="float" office:value="28">
              <text:p text:style-name="P86">28</text:p>
            </table:table-cell>
            <table:table-cell table:style-name="Tableau4.B3" office:value-type="float" office:value="5">
              <text:p text:style-name="P86">5</text:p>
            </table:table-cell>
          </table:table-row>
          <table:table-row>
            <table:table-cell table:style-name="Tableau4.A1" office:value-type="string">
              <text:p text:style-name="P91">&gt;=55</text:p>
            </table:table-cell>
            <table:table-cell table:style-name="Tableau4.B3" office:value-type="float" office:value="67">
              <text:p text:style-name="P86">67</text:p>
            </table:table-cell>
            <table:table-cell table:style-name="Tableau4.B3" office:value-type="float" office:value="24">
              <text:p text:style-name="P86">24</text:p>
            </table:table-cell>
            <table:table-cell table:style-name="Tableau4.B3" office:value-type="float" office:value="9">
              <text:p text:style-name="P86">9</text:p>
            </table:table-cell>
          </table:table-row>
          <table:table-row>
            <table:table-cell table:style-name="Tableau4.A4" table:number-columns-spanned="4" office:value-type="string">
              <text:p text:style-name="P61">Oktatás (vége)</text:p>
            </table:table-cell>
            <table:covered-table-cell/>
            <table:covered-table-cell/>
            <table:covered-table-cell/>
          </table:table-row>
          <table:table-row>
            <table:table-cell table:style-name="Tableau4.A1" office:value-type="string">
              <text:p text:style-name="P91">&lt;=-15</text:p>
            </table:table-cell>
            <table:table-cell table:style-name="Tableau4.B3" office:value-type="float" office:value="64">
              <text:p text:style-name="P86">64</text:p>
            </table:table-cell>
            <table:table-cell table:style-name="Tableau4.B3" office:value-type="float" office:value="24">
              <text:p text:style-name="P86">24</text:p>
            </table:table-cell>
            <table:table-cell table:style-name="Tableau4.B3" office:value-type="float" office:value="12">
              <text:p text:style-name="P86">12</text:p>
            </table:table-cell>
          </table:table-row>
          <table:table-row>
            <table:table-cell table:style-name="Tableau4.A1" office:value-type="string">
              <text:p text:style-name="P91">16-19 </text:p>
            </table:table-cell>
            <table:table-cell table:style-name="Tableau4.B3" office:value-type="float" office:value="68">
              <text:p text:style-name="P86">68</text:p>
            </table:table-cell>
            <table:table-cell table:style-name="Tableau4.B3" office:value-type="float" office:value="26">
              <text:p text:style-name="P86">26</text:p>
            </table:table-cell>
            <table:table-cell table:style-name="Tableau4.B3" office:value-type="float" office:value="6">
              <text:p text:style-name="P86">6</text:p>
            </table:table-cell>
          </table:table-row>
          <table:table-row>
            <table:table-cell table:style-name="Tableau4.A1" office:value-type="string">
              <text:p text:style-name="P91">&gt;=20</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Még mindig tanulok </text:p>
            </table:table-cell>
            <table:table-cell table:style-name="Tableau4.B3" office:value-type="float" office:value="59">
              <text:p text:style-name="P86">59</text:p>
            </table:table-cell>
            <table:table-cell table:style-name="Tableau4.B3" office:value-type="float" office:value="33">
              <text:p text:style-name="P86">33</text:p>
            </table:table-cell>
            <table:table-cell table:style-name="Tableau4.B3" office:value-type="float" office:value="8">
              <text:p text:style-name="P86">8</text:p>
            </table:table-cell>
          </table:table-row>
          <table:table-row>
            <table:table-cell table:style-name="Tableau4.A4" table:number-columns-spanned="4" office:value-type="string">
              <text:p text:style-name="P61">Társadalmi-szakmai kategória</text:p>
            </table:table-cell>
            <table:covered-table-cell/>
            <table:covered-table-cell/>
            <table:covered-table-cell/>
          </table:table-row>
          <table:table-row>
            <table:table-cell table:style-name="Tableau4.A1" office:value-type="string">
              <text:p text:style-name="P91">Önálló vállalkozó </text:p>
            </table:table-cell>
            <table:table-cell table:style-name="Tableau4.B3" office:value-type="float" office:value="65">
              <text:p text:style-name="P86">65</text:p>
            </table:table-cell>
            <table:table-cell table:style-name="Tableau4.B3" office:value-type="float" office:value="30">
              <text:p text:style-name="P86">30</text:p>
            </table:table-cell>
            <table:table-cell table:style-name="Tableau4.B3" office:value-type="float" office:value="5">
              <text:p text:style-name="P86">5</text:p>
            </table:table-cell>
          </table:table-row>
          <table:table-row>
            <table:table-cell table:style-name="Tableau4.A1" office:value-type="string">
              <text:p text:style-name="P91">Menedzserek </text:p>
            </table:table-cell>
            <table:table-cell table:style-name="Tableau4.B3" office:value-type="float" office:value="66">
              <text:p text:style-name="P86">66</text:p>
            </table:table-cell>
            <table:table-cell table:style-name="Tableau4.B3" office:value-type="float" office:value="28">
              <text:p text:style-name="P86">28</text:p>
            </table:table-cell>
            <table:table-cell table:style-name="Tableau4.B3" office:value-type="float" office:value="6">
              <text:p text:style-name="P86">6</text:p>
            </table:table-cell>
          </table:table-row>
          <table:table-row>
            <table:table-cell table:style-name="Tableau4.A1" office:value-type="string">
              <text:p text:style-name="P91">Egyéb fehér gallér </text:p>
            </table:table-cell>
            <table:table-cell table:style-name="Tableau4.B3" office:value-type="float" office:value="68">
              <text:p text:style-name="P86">68</text:p>
            </table:table-cell>
            <table:table-cell table:style-name="Tableau4.B3" office:value-type="float" office:value="27">
              <text:p text:style-name="P86">27</text:p>
            </table:table-cell>
            <table:table-cell table:style-name="Tableau4.B3" office:value-type="float" office:value="5">
              <text:p text:style-name="P86">5</text:p>
            </table:table-cell>
          </table:table-row>
          <table:table-row>
            <table:table-cell table:style-name="Tableau4.A1" office:value-type="string">
              <text:p text:style-name="P91">Manuális munkások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Házi személyek </text:p>
            </table:table-cell>
            <table:table-cell table:style-name="Tableau4.B3" office:value-type="float" office:value="62">
              <text:p text:style-name="P86">62</text:p>
            </table:table-cell>
            <table:table-cell table:style-name="Tableau4.B3" office:value-type="float" office:value="28">
              <text:p text:style-name="P86">28</text:p>
            </table:table-cell>
            <table:table-cell table:style-name="Tableau4.B3" office:value-type="float" office:value="10">
              <text:p text:style-name="P86">10</text:p>
            </table:table-cell>
          </table:table-row>
          <table:table-row>
            <table:table-cell table:style-name="Tableau4.A1" office:value-type="string">
              <text:p text:style-name="P91">Munkanélküli </text:p>
            </table:table-cell>
            <table:table-cell table:style-name="Tableau4.B3" office:value-type="float" office:value="60">
              <text:p text:style-name="P86">60</text:p>
            </table:table-cell>
            <table:table-cell table:style-name="Tableau4.B3" office:value-type="float" office:value="33">
              <text:p text:style-name="P86">33</text:p>
            </table:table-cell>
            <table:table-cell table:style-name="Tableau4.B3" office:value-type="float" office:value="7">
              <text:p text:style-name="P86">7</text:p>
            </table:table-cell>
          </table:table-row>
          <table:table-row>
            <table:table-cell table:style-name="Tableau4.A1" office:value-type="string">
              <text:p text:style-name="P91">Nyugdíjas </text:p>
            </table:table-cell>
            <table:table-cell table:style-name="Tableau4.B3" office:value-type="float" office:value="66">
              <text:p text:style-name="P86">66</text:p>
            </table:table-cell>
            <table:table-cell table:style-name="Tableau4.B3" office:value-type="float" office:value="24">
              <text:p text:style-name="P86">24</text:p>
            </table:table-cell>
            <table:table-cell table:style-name="Tableau4.B3" office:value-type="float" office:value="10">
              <text:p text:style-name="P86">10</text:p>
            </table:table-cell>
          </table:table-row>
          <table:table-row>
            <table:table-cell table:style-name="Tableau4.A1" office:value-type="string">
              <text:p text:style-name="P91">Diákok </text:p>
            </table:table-cell>
            <table:table-cell table:style-name="Tableau4.B3" office:value-type="float" office:value="62">
              <text:p text:style-name="P86">62</text:p>
            </table:table-cell>
            <table:table-cell table:style-name="Tableau4.B3" office:value-type="float" office:value="31">
              <text:p text:style-name="P86">31</text:p>
            </table:table-cell>
            <table:table-cell table:style-name="Tableau4.B3" office:value-type="float" office:value="7">
              <text:p text:style-name="P86">7</text:p>
            </table:table-cell>
          </table:table-row>
          <table:table-row>
            <table:table-cell table:style-name="Tableau4.A4" table:number-columns-spanned="4" office:value-type="string">
              <text:p text:style-name="P61">Szubjektív urbanizáció</text:p>
            </table:table-cell>
            <table:covered-table-cell/>
            <table:covered-table-cell/>
            <table:covered-table-cell/>
          </table:table-row>
          <table:table-row>
            <table:table-cell table:style-name="Tableau4.A1" office:value-type="string">
              <text:p text:style-name="P91">Vidéki terület vagy falu </text:p>
            </table:table-cell>
            <table:table-cell table:style-name="Tableau4.B3" office:value-type="float" office:value="65">
              <text:p text:style-name="P86">65</text:p>
            </table:table-cell>
            <table:table-cell table:style-name="Tableau4.B3" office:value-type="float" office:value="28">
              <text:p text:style-name="P86">28</text:p>
            </table:table-cell>
            <table:table-cell table:style-name="Tableau4.B3" office:value-type="float" office:value="7">
              <text:p text:style-name="P86">7</text:p>
            </table:table-cell>
          </table:table-row>
          <table:table-row>
            <table:table-cell table:style-name="Tableau4.A1" office:value-type="string">
              <text:p text:style-name="P91">Kis- és középváros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1" office:value-type="string">
              <text:p text:style-name="P91">Nagyváros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A szakmai alapképzés megítélése (ORSZÁGUNKBAN)</text:p>
            </table:table-cell>
            <table:covered-table-cell/>
            <table:covered-table-cell/>
            <table:covered-table-cell/>
          </table:table-row>
          <table:table-row>
            <table:table-cell table:style-name="Tableau4.A1" office:value-type="string">
              <text:p text:style-name="P91">Pozitív </text:p>
            </table:table-cell>
            <table:table-cell table:style-name="Tableau4.B3" office:value-type="float" office:value="75">
              <text:p text:style-name="P86">75</text:p>
            </table:table-cell>
            <table:table-cell table:style-name="Tableau4.B3" office:value-type="float" office:value="20">
              <text:p text:style-name="P86">20</text:p>
            </table:table-cell>
            <table:table-cell table:style-name="Tableau4.B3" office:value-type="float" office:value="5">
              <text:p text:style-name="P86">5</text:p>
            </table:table-cell>
          </table:table-row>
          <table:table-row>
            <table:table-cell table:style-name="Tableau4.A1" office:value-type="string">
              <text:p text:style-name="P91">Negatív </text:p>
            </table:table-cell>
            <table:table-cell table:style-name="Tableau4.B3" office:value-type="float" office:value="50">
              <text:p text:style-name="P86">50</text:p>
            </table:table-cell>
            <table:table-cell table:style-name="Tableau4.B3" office:value-type="float" office:value="44">
              <text:p text:style-name="P86">44</text:p>
            </table:table-cell>
            <table:table-cell table:style-name="Tableau4.B3" office:value-type="float" office:value="6">
              <text:p text:style-name="P86">6</text:p>
            </table:table-cell>
          </table:table-row>
          <table:table-row>
            <table:table-cell table:style-name="Tableau4.A4" table:number-columns-spanned="4" office:value-type="string">
              <text:p text:style-name="P61">Valaha részt vett szakmai alapképzésben (felső középfokú)</text:p>
            </table:table-cell>
            <table:covered-table-cell/>
            <table:covered-table-cell/>
            <table:covered-table-cell/>
          </table:table-row>
          <table:table-row>
            <table:table-cell table:style-name="Tableau4.A1" office:value-type="string">
              <text:p text:style-name="P91">Igen </text:p>
            </table:table-cell>
            <table:table-cell table:style-name="Tableau4.B3" office:value-type="float" office:value="68">
              <text:p text:style-name="P86">68</text:p>
            </table:table-cell>
            <table:table-cell table:style-name="Tableau4.B3" office:value-type="float" office:value="28">
              <text:p text:style-name="P86">28</text:p>
            </table:table-cell>
            <table:table-cell table:style-name="Tableau4.B3" office:value-type="float" office:value="4">
              <text:p text:style-name="P86">4</text:p>
            </table:table-cell>
          </table:table-row>
          <table:table-row>
            <table:table-cell table:style-name="Tableau4.A1" office:value-type="string">
              <text:p text:style-name="P91">Nem </text:p>
            </table:table-cell>
            <table:table-cell table:style-name="Tableau4.B3" office:value-type="float" office:value="64">
              <text:p text:style-name="P86">64</text:p>
            </table:table-cell>
            <table:table-cell table:style-name="Tableau4.B3" office:value-type="float" office:value="27">
              <text:p text:style-name="P86">27</text:p>
            </table:table-cell>
            <table:table-cell table:style-name="Tableau4.B3" office:value-type="float" office:value="9">
              <text:p text:style-name="P86">9</text:p>
            </table:table-cell>
          </table:table-row>
        </table:table>
        <text:p text:style-name="P22"/>
        <text:h text:style-name="P19" text:outline-level="2"><text:bookmark-start text:name="__RefHeading___Toc215566_2930363814"/>3. Tágabb munkaerőpiaci megítélés <text:bookmark-end text:name="__RefHeading___Toc215566_2930363814"/></text:h>
        <text:p text:style-name="P51">Az uniós polgárok mintegy kétharmada szerint a szakoktatási és szakképzési képesítések olyan munkahelyeket eredményeznek, amelyeket a társadalom nagyra értékel. </text:p>
        <text:p text:style-name="P22">Az Európai Unióban az uniós polgárok 64%-a véli úgy, hogy a szakoktatási és -képzési képesítések olyan munkahelyeket eredményeznek, amelyeket a társadalom nagyra értékel, beleértve 15%-ukat, akik határozottan egyetértenek, és 49%-ukat, akik hajlamosak egyetérteni.<text:note text:id="ftn13" text:note-class="footnote"><text:note-citation>13</text:note-citation><text:note-body><text:p text:style-name="P13">kérdés: Kérjük, mondja el, hogy milyen mértékben ért egyet vagy nem ért egyet az alábbi állításokkal: A szakoktatási és szakképzési képesítések olyan munkahelyekhez vezetnek, amelyeket a társadalom nagyra értékel. </text:p></text:note-body></text:note> Közel egyharmaduk nem ért ezzel egyet (30%), míg 6%-uk nem tudja. Ez az általános egyetértés növekedését jelenti 2016-hoz képest, amikor a válaszadók 60 %-a úgy vélte, hogy a szakképzés olyan munkahelyekre irányul, amelyeket országukban nagyra értékelnek.<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A kérdés megfogalmazása 2016-ban némileg eltérő volt: „Az alábbi állítások azokra a munkahelyekre vonatkoznak, amelyeket az emberek a felső középfokú szakképzés után kaphatnak. Mennyire ért egyet vagy nem ért egyet mindegyikükkel? - A szakképzés olyan munkahelyekhez vezet, amelyeket az Ön országában nagyra becsülnek ”</text:span></text:p></text:note-body></text:note> </text:p>
        <text:p text:style-name="P22">Ebben a felmérésben 26 tagállam válaszadóinak legalább fele egyetért azzal, hogy a szakoktatási és szakképzési képesítések olyan munkahelyeket eredményeznek, amelyeket a társadalom nagyra értékel. </text:p>
        <text:p text:style-name="P22"><draw:g text:anchor-type="paragraph" draw:z-index="5" draw:name="Forme2" draw:style-name="gr32"><draw:frame draw:style-name="gr416" draw:text-style-name="P100" svg:width="6.374cm" svg:height="6.712cm" svg:x="10.418cm" svg:y="-5.554cm"><draw:image xlink:href="Pictures/10000000000001D5000001EEB76ACB3BF906B6E1.png" xlink:type="simple" xlink:show="embed" xlink:actuate="onLoad" draw:mime-type="image/png"><text:p/></draw:image></draw:frame><draw:frame draw:style-name="gr417" draw:text-style-name="P102" svg:width="8.079cm" svg:height="1.551cm" svg:x="8.933cm" svg:y="-7.078cm"><draw:text-box><text:p text:style-name="P101"><text:span text:style-name="T58">kérdés: Kérjük, mondja el, hogy milyen mértékben ért egyet vagy nem ért egyet az alábbi állításokkal: A szakmai alapképzési képesítések a társadalomban nagyra értékelt munkahelyeket eredményeznek (EU-27) (%) </text:span></text:p></draw:text-box></draw:frame><draw:frame draw:style-name="gr418" draw:text-style-name="P105" svg:width="2.103cm" svg:height="0.902cm" svg:x="11.215cm" svg:y="-5.963cm"><draw:text-box><text:p text:style-name="P104"><text:span text:style-name="T58">Nem tudom 6</text:span></text:p></draw:text-box></draw:frame><draw:frame draw:style-name="gr419" draw:text-style-name="P105" svg:width="2.971cm" svg:height="0.902cm" svg:x="9.22cm" svg:y="-5.328cm"><draw:text-box><text:p text:style-name="P104"><text:span text:style-name="T58">Határozottan nem értek egyet 4</text:span></text:p></draw:text-box></draw:frame><draw:frame draw:style-name="gr420" draw:text-style-name="P105" svg:width="1.796cm" svg:height="1.551cm" svg:x="8.721cm" svg:y="-2.839cm"><draw:text-box><text:p text:style-name="P104"><text:span text:style-name="T58">Hajlamosak nem egyetérteni 2</text:span></text:p></draw:text-box></draw:frame><draw:frame draw:style-name="gr421" draw:text-style-name="P102" svg:width="1.759cm" svg:height="1.551cm" svg:x="15.297cm" svg:y="0.759cm"><draw:text-box><text:p text:style-name="P101"><text:span text:style-name="T58">Hajlamosak egyetérteni 49</text:span></text:p></draw:text-box></draw:frame><draw:frame draw:style-name="gr422" draw:text-style-name="P102" svg:width="2.373cm" svg:height="0.902cm" svg:x="14.335cm" svg:y="-5.697cm"><draw:text-box><text:p text:style-name="P101"><text:span text:style-name="T58">Határozottan egyetértek 15</text:span></text:p></draw:text-box></draw:frame></draw:g>A vélemények tagállamonként eltérőek: Írországban (81%), Litvániában (80%) és Lengyelországban (78%) volt a legmagasabb az egyetértés szintje. A legalacsonyabb szintet Hollandiában (39%), valamint Franciaországban és Cipruson (mindkettő 51%) mérték. </text:p>
        <text:p text:style-name="P22"><draw:g text:anchor-type="paragraph" draw:z-index="6" draw:name="Forme3" draw:style-name="gr32"><draw:frame draw:style-name="gr408" draw:text-style-name="P100"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100" svg:width="13.678cm" svg:height="0.877cm" svg:x="0.358cm" svg:y="8.495cm"><draw:image xlink:href="Pictures/100000000000022300000022902E68B765C34830.png" xlink:type="simple" xlink:show="embed" xlink:actuate="onLoad" draw:mime-type="image/png"><text:p/></draw:image></draw:frame><draw:frame draw:style-name="gr410" draw:text-style-name="P102" svg:width="2.835cm" svg:height="0.902cm" svg:x="0.806cm" svg:y="8.653cm"><draw:text-box><text:p text:style-name="P106"><text:span text:style-name="T58">Határozottan egyetértek</text:span></text:p></draw:text-box></draw:frame><draw:frame draw:style-name="gr411" draw:text-style-name="P102" svg:width="2.775cm" svg:height="0.902cm" svg:x="3.722cm" svg:y="8.634cm"><draw:text-box><text:p text:style-name="P106"><text:span text:style-name="T58">Hajlamosak egyetérteni</text:span></text:p></draw:text-box></draw:frame><draw:frame draw:style-name="gr412" draw:text-style-name="P102" svg:width="3.181cm" svg:height="0.902cm" svg:x="6.812cm" svg:y="8.673cm"><draw:text-box><text:p text:style-name="P106"><text:span text:style-name="T58">Hajlamosak nem egyetérteni</text:span></text:p></draw:text-box></draw:frame><draw:frame draw:style-name="gr413" draw:text-style-name="P102" svg:width="3.382cm" svg:height="0.902cm" svg:x="10.331cm" svg:y="8.634cm"><draw:text-box><text:p text:style-name="P106"><text:span text:style-name="T58">Határozottan nem értek egyet</text:span></text:p></draw:text-box></draw:frame><draw:frame draw:style-name="gr414" draw:text-style-name="P102" svg:width="2.442cm" svg:height="0.63cm" svg:x="13.944cm" svg:y="8.634cm"><draw:text-box><text:p text:style-name="P106"><text:span text:style-name="T58">Nem tudom</text:span></text:p></draw:text-box></draw:frame></draw:g><draw:frame draw:style-name="gr415" draw:text-style-name="P102" svg:width="16.5cm" svg:height="0.902cm" svg:x="-0.042cm" svg:y="0.155cm"><draw:text-box><text:p text:style-name="P101"><text:span text:style-name="T58">kérdés: Kérjük, mondja meg, hogy milyen mértékben ért egyet vagy nem ért egyet az alábbi állításokkal:- A szakmai alapképzési képesítések a társadalomban nagyra értékelt munkahelyekhez vezetnek (%)</text:span></text:p></draw:text-box></draw:frame></draw:g></text:p>
        <text:p text:style-name="P30">Az arra vonatkozó vélemények, hogy a szakképzési képesítések milyen mértékben vezetnek a társadalomban nagyra értékelt munkahelyekhez, szociodemográfiai és attitűdbeli tényezők szerint változnak, az alábbiak szerint. </text:p>
        <text:p text:style-name="P53">■ A szakképzés megítélése ismét jelentős hatással van az eredményekre. A szakoktatás és -képzés pozitív megítélését valló válaszadók több mint háromnegyede (76%) egyetért azzal, hogy a szakoktatás és -képzés olyan munkahelyekhez vezet, amelyeket nagyra értékelnek a társadalomban, míg csak 42% gondolja úgy, hogy a szakoktatás és -képzés negatív képet mutat. </text:p>
        <text:p text:style-name="P53">■ Szembetűnő különbségek vannak a szakmai kategóriák között: A fizikai dolgozók és a háztartásbeliek 68%-a egyetért abban, hogy a szakképzési képesítések nagyra becsült munkahelyeket eredményeznek, szemben a diákok 57%-ával. </text:p>
        <text:p text:style-name="P53">■ Ez a meggyőződés az életkor csökkentésével csökken: az 55 éves és idősebb válaszadók 67%-áról a 40–54 évesek 65%-ára, a 25–39 évesek 63%-ára és a 15–24 évesek 58%-ára. </text:p>
        <text:p text:style-name="P53">■ A legvalószínűbb, hogy azok a válaszadók, akik 16–19 éves koruk között fejezték be tanulmányaikat, egyetértenek abban, hogy a szakoktatási és -képzési képesítések nagyra értékelt munkahelyekhez vezetnek (68%), őket követik a 15 éves vagy annál fiatalabb végzettségűek (66%), valamint azok, akik 20 éves vagy annál idősebb korban fejezték be tanulmányaikat (60%). Ezt a véleményt a még tanulmányokat folytató válaszadók 54%-a osztja. </text:p>
        <text:p text:style-name="P53">■ Azok a válaszadók, akik maguk is részt vettek szakképzésben, nagyobb valószínűséggel értenek egyet az állítással, mint azok, akik nem (68%, szemben a 60%-kal). </text:p>
        <text:p text:style-name="P53">■ Nincs különbség a nemek között. </text:p>
        <text:p text:style-name="P22"/>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2">QB8.3 Kérjük, mondja el, hogy milyen mértékben ért egyet vagy nem ért egyet az alábbi állításokkal: A szakmai alapképzési képesítések olyan munkahelyeket eredményeznek, amelyeket nagyra értékelnek a társadalomban (%-os arány az EU-ban)</text:p>
            </table:table-cell>
            <table:covered-table-cell/>
            <table:covered-table-cell/>
            <table:covered-table-cell/>
          </table:table-row>
          <table:table-row>
            <table:table-cell table:style-name="Tableau5.A1" office:value-type="string">
              <text:p text:style-name="P95"/>
            </table:table-cell>
            <table:table-cell table:style-name="Tableau5.A1" office:value-type="string">
              <text:p text:style-name="P96">„Elfogadom” összesen</text:p>
            </table:table-cell>
            <table:table-cell table:style-name="Tableau5.A1" office:value-type="string">
              <text:p text:style-name="P96">„Nem ért egyet” összesen </text:p>
            </table:table-cell>
            <table:table-cell table:style-name="Tableau5.A1" office:value-type="string">
              <text:p text:style-name="P96">Nem tudom</text:p>
            </table:table-cell>
          </table:table-row>
          <table:table-row>
            <table:table-cell table:style-name="Tableau5.A1" office:value-type="string">
              <text:p text:style-name="P97">EU-27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4" table:number-columns-spanned="4" office:value-type="string">
              <text:p text:style-name="P65">Nem</text:p>
            </table:table-cell>
            <table:covered-table-cell/>
            <table:covered-table-cell/>
            <table:covered-table-cell/>
          </table:table-row>
          <table:table-row>
            <table:table-cell table:style-name="Tableau5.A1" office:value-type="string">
              <text:p text:style-name="P97">Férfi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1" office:value-type="string">
              <text:p text:style-name="P97">Nő </text:p>
            </table:table-cell>
            <table:table-cell table:style-name="Tableau5.B3" office:value-type="float" office:value="64">
              <text:p text:style-name="P96">64</text:p>
            </table:table-cell>
            <table:table-cell table:style-name="Tableau5.B3" office:value-type="float" office:value="29">
              <text:p text:style-name="P96">29</text:p>
            </table:table-cell>
            <table:table-cell table:style-name="Tableau5.B3" office:value-type="float" office:value="7">
              <text:p text:style-name="P96">7</text:p>
            </table:table-cell>
          </table:table-row>
          <table:table-row>
            <table:table-cell table:style-name="Tableau5.A4" table:number-columns-spanned="4" office:value-type="string">
              <text:p text:style-name="P65">Életkor</text:p>
            </table:table-cell>
            <table:covered-table-cell/>
            <table:covered-table-cell/>
            <table:covered-table-cell/>
          </table:table-row>
          <table:table-row>
            <table:table-cell table:style-name="Tableau5.A1" office:value-type="string">
              <text:p text:style-name="P97">15-24 </text:p>
            </table:table-cell>
            <table:table-cell table:style-name="Tableau5.B3" office:value-type="float" office:value="58">
              <text:p text:style-name="P96">58</text:p>
            </table:table-cell>
            <table:table-cell table:style-name="Tableau5.B3" office:value-type="float" office:value="37">
              <text:p text:style-name="P96">37</text:p>
            </table:table-cell>
            <table:table-cell table:style-name="Tableau5.B3" office:value-type="float" office:value="5">
              <text:p text:style-name="P96">5</text:p>
            </table:table-cell>
          </table:table-row>
          <table:table-row>
            <table:table-cell table:style-name="Tableau5.A1" office:value-type="string">
              <text:p text:style-name="P97">25-39 </text:p>
            </table:table-cell>
            <table:table-cell table:style-name="Tableau5.B3" office:value-type="float" office:value="63">
              <text:p text:style-name="P96">63</text:p>
            </table:table-cell>
            <table:table-cell table:style-name="Tableau5.B3" office:value-type="float" office:value="32">
              <text:p text:style-name="P96">32</text:p>
            </table:table-cell>
            <table:table-cell table:style-name="Tableau5.B3" office:value-type="float" office:value="5">
              <text:p text:style-name="P96">5</text:p>
            </table:table-cell>
          </table:table-row>
          <table:table-row>
            <table:table-cell table:style-name="Tableau5.A1" office:value-type="string">
              <text:p text:style-name="P97">40-54 </text:p>
            </table:table-cell>
            <table:table-cell table:style-name="Tableau5.B3" office:value-type="float" office:value="65">
              <text:p text:style-name="P96">65</text:p>
            </table:table-cell>
            <table:table-cell table:style-name="Tableau5.B3" office:value-type="float" office:value="31">
              <text:p text:style-name="P96">31</text:p>
            </table:table-cell>
            <table:table-cell table:style-name="Tableau5.B3" office:value-type="float" office:value="4">
              <text:p text:style-name="P96">4</text:p>
            </table:table-cell>
          </table:table-row>
          <table:table-row>
            <table:table-cell table:style-name="Tableau5.A1" office:value-type="string">
              <text:p text:style-name="P97">&gt;=55</text:p>
            </table:table-cell>
            <table:table-cell table:style-name="Tableau5.B3" office:value-type="float" office:value="67">
              <text:p text:style-name="P96">67</text:p>
            </table:table-cell>
            <table:table-cell table:style-name="Tableau5.B3" office:value-type="float" office:value="25">
              <text:p text:style-name="P96">25</text:p>
            </table:table-cell>
            <table:table-cell table:style-name="Tableau5.B3" office:value-type="float" office:value="8">
              <text:p text:style-name="P96">8</text:p>
            </table:table-cell>
          </table:table-row>
          <table:table-row>
            <table:table-cell table:style-name="Tableau5.A4" table:number-columns-spanned="4" office:value-type="string">
              <text:p text:style-name="P65">Oktatás (vége)</text:p>
            </table:table-cell>
            <table:covered-table-cell/>
            <table:covered-table-cell/>
            <table:covered-table-cell/>
          </table:table-row>
          <table:table-row>
            <table:table-cell table:style-name="Tableau5.A1" office:value-type="string">
              <text:p text:style-name="P97">&lt;=-15</text:p>
            </table:table-cell>
            <table:table-cell table:style-name="Tableau5.B3" office:value-type="float" office:value="66">
              <text:p text:style-name="P96">66</text:p>
            </table:table-cell>
            <table:table-cell table:style-name="Tableau5.B3" office:value-type="float" office:value="22">
              <text:p text:style-name="P96">22</text:p>
            </table:table-cell>
            <table:table-cell table:style-name="Tableau5.B3" office:value-type="float" office:value="12">
              <text:p text:style-name="P96">12</text:p>
            </table:table-cell>
          </table:table-row>
          <table:table-row>
            <table:table-cell table:style-name="Tableau5.A1" office:value-type="string">
              <text:p text:style-name="P97">16-19 </text:p>
            </table:table-cell>
            <table:table-cell table:style-name="Tableau5.B3" office:value-type="float" office:value="68">
              <text:p text:style-name="P96">68</text:p>
            </table:table-cell>
            <table:table-cell table:style-name="Tableau5.B3" office:value-type="float" office:value="26">
              <text:p text:style-name="P96">26</text:p>
            </table:table-cell>
            <table:table-cell table:style-name="Tableau5.B3" office:value-type="float" office:value="6">
              <text:p text:style-name="P96">6</text:p>
            </table:table-cell>
          </table:table-row>
          <table:table-row>
            <table:table-cell table:style-name="Tableau5.A1" office:value-type="string">
              <text:p text:style-name="P97">&gt;=20</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Még mindig tanulok </text:p>
            </table:table-cell>
            <table:table-cell table:style-name="Tableau5.B3" office:value-type="float" office:value="54">
              <text:p text:style-name="P96">54</text:p>
            </table:table-cell>
            <table:table-cell table:style-name="Tableau5.B3" office:value-type="float" office:value="40">
              <text:p text:style-name="P96">40</text:p>
            </table:table-cell>
            <table:table-cell table:style-name="Tableau5.B3" office:value-type="float" office:value="6">
              <text:p text:style-name="P96">6</text:p>
            </table:table-cell>
          </table:table-row>
          <table:table-row>
            <table:table-cell table:style-name="Tableau5.A4" table:number-columns-spanned="4" office:value-type="string">
              <text:p text:style-name="P65">Társadalmi-szakmai kategória</text:p>
            </table:table-cell>
            <table:covered-table-cell/>
            <table:covered-table-cell/>
            <table:covered-table-cell/>
          </table:table-row>
          <table:table-row>
            <table:table-cell table:style-name="Tableau5.A1" office:value-type="string">
              <text:p text:style-name="P97">Önálló vállalkozó </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Menedzserek </text:p>
            </table:table-cell>
            <table:table-cell table:style-name="Tableau5.B3" office:value-type="float" office:value="61">
              <text:p text:style-name="P96">61</text:p>
            </table:table-cell>
            <table:table-cell table:style-name="Tableau5.B3" office:value-type="float" office:value="34">
              <text:p text:style-name="P96">34</text:p>
            </table:table-cell>
            <table:table-cell table:style-name="Tableau5.B3" office:value-type="float" office:value="5">
              <text:p text:style-name="P96">5</text:p>
            </table:table-cell>
          </table:table-row>
          <table:table-row>
            <table:table-cell table:style-name="Tableau5.A1" office:value-type="string">
              <text:p text:style-name="P97">Egyéb fehér gallér </text:p>
            </table:table-cell>
            <table:table-cell table:style-name="Tableau5.B3" office:value-type="float" office:value="66">
              <text:p text:style-name="P96">66</text:p>
            </table:table-cell>
            <table:table-cell table:style-name="Tableau5.B3" office:value-type="float" office:value="30">
              <text:p text:style-name="P96">30</text:p>
            </table:table-cell>
            <table:table-cell table:style-name="Tableau5.B3" office:value-type="float" office:value="4">
              <text:p text:style-name="P96">4</text:p>
            </table:table-cell>
          </table:table-row>
          <table:table-row>
            <table:table-cell table:style-name="Tableau5.A1" office:value-type="string">
              <text:p text:style-name="P97">Manuális munkások </text:p>
            </table:table-cell>
            <table:table-cell table:style-name="Tableau5.B3" office:value-type="float" office:value="68">
              <text:p text:style-name="P96">68</text:p>
            </table:table-cell>
            <table:table-cell table:style-name="Tableau5.B3" office:value-type="float" office:value="27">
              <text:p text:style-name="P96">27</text:p>
            </table:table-cell>
            <table:table-cell table:style-name="Tableau5.B3" office:value-type="float" office:value="5">
              <text:p text:style-name="P96">5</text:p>
            </table:table-cell>
          </table:table-row>
          <table:table-row>
            <table:table-cell table:style-name="Tableau5.A1" office:value-type="string">
              <text:p text:style-name="P97">Házi személyek </text:p>
            </table:table-cell>
            <table:table-cell table:style-name="Tableau5.B3" office:value-type="float" office:value="68">
              <text:p text:style-name="P96">68</text:p>
            </table:table-cell>
            <table:table-cell table:style-name="Tableau5.B3" office:value-type="float" office:value="25">
              <text:p text:style-name="P96">25</text:p>
            </table:table-cell>
            <table:table-cell table:style-name="Tableau5.B3" office:value-type="float" office:value="7">
              <text:p text:style-name="P96">7</text:p>
            </table:table-cell>
          </table:table-row>
          <table:table-row>
            <table:table-cell table:style-name="Tableau5.A1" office:value-type="string">
              <text:p text:style-name="P97">Munkanélküli </text:p>
            </table:table-cell>
            <table:table-cell table:style-name="Tableau5.B3" office:value-type="float" office:value="59">
              <text:p text:style-name="P96">59</text:p>
            </table:table-cell>
            <table:table-cell table:style-name="Tableau5.B3" office:value-type="float" office:value="34">
              <text:p text:style-name="P96">34</text:p>
            </table:table-cell>
            <table:table-cell table:style-name="Tableau5.B3" office:value-type="float" office:value="7">
              <text:p text:style-name="P96">7</text:p>
            </table:table-cell>
          </table:table-row>
          <table:table-row>
            <table:table-cell table:style-name="Tableau5.A1" office:value-type="string">
              <text:p text:style-name="P97">Nyugdíjas </text:p>
            </table:table-cell>
            <table:table-cell table:style-name="Tableau5.B3" office:value-type="float" office:value="66">
              <text:p text:style-name="P96">66</text:p>
            </table:table-cell>
            <table:table-cell table:style-name="Tableau5.B3" office:value-type="float" office:value="25">
              <text:p text:style-name="P96">25</text:p>
            </table:table-cell>
            <table:table-cell table:style-name="Tableau5.B3" office:value-type="float" office:value="9">
              <text:p text:style-name="P96">9</text:p>
            </table:table-cell>
          </table:table-row>
          <table:table-row>
            <table:table-cell table:style-name="Tableau5.A1" office:value-type="string">
              <text:p text:style-name="P97">Diákok </text:p>
            </table:table-cell>
            <table:table-cell table:style-name="Tableau5.B3" office:value-type="float" office:value="57">
              <text:p text:style-name="P96">57</text:p>
            </table:table-cell>
            <table:table-cell table:style-name="Tableau5.B3" office:value-type="float" office:value="38">
              <text:p text:style-name="P96">38</text:p>
            </table:table-cell>
            <table:table-cell table:style-name="Tableau5.B3" office:value-type="float" office:value="5">
              <text:p text:style-name="P96">5</text:p>
            </table:table-cell>
          </table:table-row>
          <table:table-row>
            <table:table-cell table:style-name="Tableau5.A4" table:number-columns-spanned="4" office:value-type="string">
              <text:p text:style-name="P65">Szubjektív urbanizáció</text:p>
            </table:table-cell>
            <table:covered-table-cell/>
            <table:covered-table-cell/>
            <table:covered-table-cell/>
          </table:table-row>
          <table:table-row>
            <table:table-cell table:style-name="Tableau5.A1" office:value-type="string">
              <text:p text:style-name="P97">Vidéki terület vagy falu </text:p>
            </table:table-cell>
            <table:table-cell table:style-name="Tableau5.B3" office:value-type="float" office:value="66">
              <text:p text:style-name="P96">66</text:p>
            </table:table-cell>
            <table:table-cell table:style-name="Tableau5.B3" office:value-type="float" office:value="28">
              <text:p text:style-name="P96">28</text:p>
            </table:table-cell>
            <table:table-cell table:style-name="Tableau5.B3" office:value-type="float" office:value="6">
              <text:p text:style-name="P96">6</text:p>
            </table:table-cell>
          </table:table-row>
          <table:table-row>
            <table:table-cell table:style-name="Tableau5.A1" office:value-type="string">
              <text:p text:style-name="P97">Kis- és középváros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1" office:value-type="string">
              <text:p text:style-name="P97">Nagyváros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4" table:number-columns-spanned="4" office:value-type="string">
              <text:p text:style-name="P65">A szakmai alapképzés megítélése (ORSZÁGUNKBAN)</text:p>
            </table:table-cell>
            <table:covered-table-cell/>
            <table:covered-table-cell/>
            <table:covered-table-cell/>
          </table:table-row>
          <table:table-row>
            <table:table-cell table:style-name="Tableau5.A1" office:value-type="string">
              <text:p text:style-name="P97">Pozitív </text:p>
            </table:table-cell>
            <table:table-cell table:style-name="Tableau5.B3" office:value-type="float" office:value="76">
              <text:p text:style-name="P96">76</text:p>
            </table:table-cell>
            <table:table-cell table:style-name="Tableau5.B3" office:value-type="float" office:value="20">
              <text:p text:style-name="P96">20</text:p>
            </table:table-cell>
            <table:table-cell table:style-name="Tableau5.B3" office:value-type="float" office:value="4">
              <text:p text:style-name="P96">4</text:p>
            </table:table-cell>
          </table:table-row>
          <table:table-row>
            <table:table-cell table:style-name="Tableau5.A1" office:value-type="string">
              <text:p text:style-name="P97">Negatív </text:p>
            </table:table-cell>
            <table:table-cell table:style-name="Tableau5.B3" office:value-type="float" office:value="42">
              <text:p text:style-name="P96">42</text:p>
            </table:table-cell>
            <table:table-cell table:style-name="Tableau5.B3" office:value-type="float" office:value="53">
              <text:p text:style-name="P96">53</text:p>
            </table:table-cell>
            <table:table-cell table:style-name="Tableau5.B3" office:value-type="float" office:value="5">
              <text:p text:style-name="P96">5</text:p>
            </table:table-cell>
          </table:table-row>
          <table:table-row>
            <table:table-cell table:style-name="Tableau5.A4" table:number-columns-spanned="4" office:value-type="string">
              <text:p text:style-name="P65">Valaha részt vett szakmai alapképzésben (felső középfokú)</text:p>
            </table:table-cell>
            <table:covered-table-cell/>
            <table:covered-table-cell/>
            <table:covered-table-cell/>
          </table:table-row>
          <table:table-row>
            <table:table-cell table:style-name="Tableau5.A1" office:value-type="string">
              <text:p text:style-name="P97">Igen </text:p>
            </table:table-cell>
            <table:table-cell table:style-name="Tableau5.B3" office:value-type="float" office:value="68">
              <text:p text:style-name="P96">68</text:p>
            </table:table-cell>
            <table:table-cell table:style-name="Tableau5.B3" office:value-type="float" office:value="28">
              <text:p text:style-name="P96">28</text:p>
            </table:table-cell>
            <table:table-cell table:style-name="Tableau5.B3" office:value-type="float" office:value="4">
              <text:p text:style-name="P96">4</text:p>
            </table:table-cell>
          </table:table-row>
          <table:table-row>
            <table:table-cell table:style-name="Tableau5.A1" office:value-type="string">
              <text:p text:style-name="P97">Nem </text:p>
            </table:table-cell>
            <table:table-cell table:style-name="Tableau5.B3" office:value-type="float" office:value="60">
              <text:p text:style-name="P96">60</text:p>
            </table:table-cell>
            <table:table-cell table:style-name="Tableau5.B3" office:value-type="float" office:value="32">
              <text:p text:style-name="P96">32</text:p>
            </table:table-cell>
            <table:table-cell table:style-name="Tableau5.B3" office:value-type="float" office:value="8">
              <text:p text:style-name="P96">8</text:p>
            </table:table-cell>
          </table:table-row>
        </table:table>
        <text:p text:style-name="P22"/>
        <text:p text:style-name="P52">Az uniós polgárok mintegy kétharmada egyetért azzal, hogy a szakképzési képesítések olyan munkahelyeket eredményeznek, amelyek hozzájárulnak a zöld átálláshoz </text:p>
        <text:p text:style-name="P22">Az Európai Unióban az uniós polgárok 63%-a egyetért azzal az állítással, hogy a szakképzési képesítések olyan munkahelyeket eredményeznek, amelyek hozzájárulnak a zöld átálláshoz, ebből 14% határozottan egyetért, 49% pedig hajlamos egyetérteni.<text:note text:id="ftn15" text:note-class="footnote"><text:note-citation>15</text:note-citation><text:note-body><text:p text:style-name="P13">QB8.5. kérdés Kérjük, mondja el, hogy milyen mértékben ért egyet vagy nem ért egyet az alábbi állításokkal: A szakképzési képesítések olyan munkahelyeket eredményeznek, amelyek hozzájárulnak a zöld átálláshoz. </text:p></text:note-body></text:note> Körülbelül minden ötödik (21%) nem ért egyet, míg 16% nem tudja. </text:p>
        <text:p text:style-name="P22">25 tagállamban a válaszadók legalább fele szerint a szakképzési képesítések olyan munkahelyeket eredményeznek, amelyek hozzájárulnak a zöld átálláshoz. </text:p>
        <text:p text:style-name="P22">A vélemények tagállamonként eltérőek: Olaszországban (80%), Horvátországban (78%) és Máltán (77%) volt a legmagasabb az egyetértés szintje. A legalacsonyabb szintet Észtországban (44%), Németországban (48%) és Finnországban (49%) mérték. </text:p>
        <text:p text:style-name="P22"/>
        <text:p text:style-name="P22"><draw:g text:anchor-type="paragraph" draw:z-index="7" draw:name="Forme5" draw:style-name="gr1"><draw:frame draw:style-name="gr400" draw:text-style-name="P100" svg:width="16.751cm" svg:height="7.404cm" svg:x="0.109cm" svg:y="2.977cm"><draw:image xlink:href="Pictures/100000000000050E0000023C999002D5CD0C4A6C.png" xlink:type="simple" xlink:show="embed" xlink:actuate="onLoad" draw:mime-type="image/png"><text:p/></draw:image></draw:frame><draw:frame draw:style-name="gr401" draw:text-style-name="P102" svg:width="16.812cm" svg:height="1.227cm" svg:x="0.125cm" svg:y="1.732cm"><draw:text-box><text:p text:style-name="P101"><text:span text:style-name="T58">QB8.5. kérdés Kérjük, mondja el, hogy milyen mértékben ért egyet vagy nem ért egyet az alábbi állításokkal: A szakmai alapképzésre vonatkozó számszerűsített adatok olyan munkahelyeket eredményeznek, amelyek hozzájárulnak a zöld átálláshoz (%) </text:span></text:p></draw:text-box></draw:frame><draw:g draw:style-name="gr4"><draw:frame draw:style-name="gr402" draw:text-style-name="P100" svg:width="14.098cm" svg:height="0.959cm" svg:x="0.16cm" svg:y="10.537cm"><draw:image xlink:href="Pictures/100000000000022300000022902E68B765C34830.png" xlink:type="simple" xlink:show="embed" xlink:actuate="onLoad" draw:mime-type="image/png"><text:p/></draw:image></draw:frame><draw:frame draw:style-name="gr403" draw:text-style-name="P102" svg:width="2.924cm" svg:height="0.902cm" svg:x="0.621cm" svg:y="10.712cm"><draw:text-box><text:p text:style-name="P106"><text:span text:style-name="T58">Határozottan egyetértek</text:span></text:p></draw:text-box></draw:frame><draw:frame draw:style-name="gr404" draw:text-style-name="P102" svg:width="2.857cm" svg:height="0.902cm" svg:x="3.63cm" svg:y="10.691cm"><draw:text-box><text:p text:style-name="P106"><text:span text:style-name="T58">Hajlamosak egyetérteni</text:span></text:p></draw:text-box></draw:frame><draw:frame draw:style-name="gr405" draw:text-style-name="P102" svg:width="3.282cm" svg:height="0.902cm" svg:x="6.812cm" svg:y="10.733cm"><draw:text-box><text:p text:style-name="P106"><text:span text:style-name="T58">Hajlamosak nem egyetérteni</text:span></text:p></draw:text-box></draw:frame><draw:frame draw:style-name="gr406" draw:text-style-name="P102" svg:width="3.483cm" svg:height="0.902cm" svg:x="10.442cm" svg:y="10.691cm"><draw:text-box><text:p text:style-name="P106"><text:span text:style-name="T58">Határozottan nem értek egyet</text:span></text:p></draw:text-box></draw:frame><draw:frame draw:style-name="gr407" draw:text-style-name="P102" svg:width="2.52cm" svg:height="0.687cm" svg:x="14.162cm" svg:y="10.691cm"><draw:text-box><text:p text:style-name="P106"><text:span text:style-name="T58">Nem tudom</text:span></text:p></draw:text-box></draw:frame></draw:g></draw:g><draw:g text:anchor-type="paragraph" draw:z-index="8" draw:name="Forme4" draw:style-name="gr32"><draw:frame draw:style-name="gr393" draw:text-style-name="P100" svg:width="4.668cm" svg:height="4.783cm" svg:x="11.119cm" svg:y="-4.235cm"><draw:image xlink:href="Pictures/10000000000001EF000001F65B8C384BEEA7E699.png" xlink:type="simple" xlink:show="embed" xlink:actuate="onLoad" draw:mime-type="image/png"><text:p/></draw:image></draw:frame><draw:frame draw:style-name="gr394" draw:text-style-name="P102" svg:width="7.21cm" svg:height="1.876cm" svg:x="9.407cm" svg:y="-6.209cm"><draw:text-box><text:p text:style-name="P101"><text:span text:style-name="T58">kérdés: Kérjük, mondja el, hogy milyen mértékben ért egyet vagy nem ért egyet az alábbi állításokkal: A WET-képesítések olyan munkahelyeket eredményeznek, amelyek hozzájárulnak a zöld átálláshoz (EU-27) (%) </text:span></text:p></draw:text-box></draw:frame><draw:frame draw:style-name="gr395" draw:text-style-name="P105" svg:width="2.084cm" svg:height="0.902cm" svg:x="10.983cm" svg:y="-4.704cm"><draw:text-box><text:p text:style-name="P104"><text:span text:style-name="T58">Nem tudom 15</text:span></text:p></draw:text-box></draw:frame><draw:frame draw:style-name="gr396" draw:text-style-name="P102" svg:width="2.269cm" svg:height="0.902cm" svg:x="13.753cm" svg:y="-4.727cm"><draw:text-box><text:p text:style-name="P101"><text:span text:style-name="T58">Határozottan egyetértek 14</text:span></text:p></draw:text-box></draw:frame><draw:frame draw:style-name="gr397" draw:text-style-name="P105" svg:width="1.833cm" svg:height="1.551cm" svg:x="9.385cm" svg:y="-3.265cm"><draw:text-box><text:p text:style-name="P104"><text:span text:style-name="T58">Határozottan nem értek egyet 3</text:span></text:p></draw:text-box></draw:frame><draw:frame draw:style-name="gr398" draw:text-style-name="P105" svg:width="1.985cm" svg:height="1.551cm" svg:x="9.209cm" svg:y="-1.605cm"><draw:text-box><text:p text:style-name="P104"><text:span text:style-name="T58">Hajlamosak nem egyetérteni 18</text:span></text:p></draw:text-box></draw:frame><draw:frame draw:style-name="gr399" draw:text-style-name="P102" svg:width="2.116cm" svg:height="1.227cm" svg:x="14.684cm" svg:y="0.123cm"><draw:text-box><text:p text:style-name="P101"><text:span text:style-name="T58">Hajlamosak egyetérteni 49</text:span></text:p></draw:text-box></draw:frame></draw:g></text:p>
        <text:p text:style-name="P30">Az arra vonatkozó vélemények, hogy a szakképzési képesítések milyen mértékben vezetnek a zöld átálláshoz hozzájáruló munkahelyekhez, szociodemográfiai és attitűdbeli tényezők szerint változnak, az alábbiak szerint. </text:p>
        <text:p text:style-name="P53">■ Azok a válaszadók, akik úgy vélik, hogy a szakképzést országukban pozitívan ítélik meg, nagyobb valószínűséggel vélik úgy, hogy a szakképzési képesítések olyan munkahelyeket eredményeznek, amelyek hozzájárulnak a zöld átálláshoz (69%, szemben az 53%-kal). </text:p>
        <text:p text:style-name="P53">■ Van néhány különbség a társadalmi-szakmai kategóriák között: a szellemi munkavállalók a legnagyobb valószínűséggel úgy vélik, hogy a szakképzési képesítések a zöld átálláshoz hozzájáruló munkahelyekhez vezetnek (67%), szemben a vezetők és a nyugdíjas válaszadók 60%-ával. </text:p>
        <text:p text:style-name="P53">■ Azok a válaszadók, akiknek a tanulmányait 16 éves vagy annál idősebb korban fejezték be, nagyobb valószínűséggel gondolják úgy, hogy a szakképzés a zöld átálláshoz hozzájáruló munkahelyekhez vezet, mint azok, akiknek a tanulmányai 15 éves vagy annál fiatalabb korban fejeződtek be (64%, szemben az 58%-kal). </text:p>
        <text:p text:style-name="P53">■ Különbség van a szubjektív urbanizáció terén: a nagyvárosok válaszadóinak 66%-a ért egyet a kijelentéssel, szemben a vidéki területek vagy falvak válaszadóinak 61%-ával. </text:p>
        <text:p text:style-name="P53">■ Az életkor szerinti különbségek csak marginálisak. A 15–24 és a 40–54 éves korcsoportban (65%), majd a 25–39 éves korcsoportban (64%) a legerősebb a megállapodás arról, hogy a szakképzés a zöld átálláshoz hozzájáruló munkahelyeket eredményez. Ez a legalacsonyabb arány az 55 év felettiek körében (61%). </text:p>
        <text:p text:style-name="P22"/>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9">QB8.5 Kérjük, mondja el, hogy milyen mértékben ért egyet vagy nem ért egyet az alábbi állításokkal: A szakmai alapképzési képesítések olyan munkahelyeket eredményeznek, amelyek hozzájárulnak a zöld átálláshoz (%-os uniós arány)</text:p>
            </table:table-cell>
            <table:covered-table-cell/>
            <table:covered-table-cell/>
            <table:covered-table-cell/>
          </table:table-row>
          <table:table-row>
            <table:table-cell table:style-name="Tableau6.A1" office:value-type="string">
              <text:p text:style-name="P81"/>
            </table:table-cell>
            <table:table-cell table:style-name="Tableau6.A1" office:value-type="string">
              <text:p text:style-name="P84">„Elfogadom” összesen</text:p>
            </table:table-cell>
            <table:table-cell table:style-name="Tableau6.A1" office:value-type="string">
              <text:p text:style-name="P84">„Nem ért egyet” összesen </text:p>
            </table:table-cell>
            <table:table-cell table:style-name="Tableau6.A1" office:value-type="string">
              <text:p text:style-name="P84">Nem tudom</text:p>
            </table:table-cell>
          </table:table-row>
          <table:table-row>
            <table:table-cell table:style-name="Tableau6.A1" office:value-type="string">
              <text:p text:style-name="P89">EU-27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Nem</text:p>
            </table:table-cell>
            <table:covered-table-cell/>
            <table:covered-table-cell/>
            <table:covered-table-cell/>
          </table:table-row>
          <table:table-row>
            <table:table-cell table:style-name="Tableau6.A1" office:value-type="string">
              <text:p text:style-name="P89">Férfi </text:p>
            </table:table-cell>
            <table:table-cell table:style-name="Tableau6.B3" office:value-type="float" office:value="64">
              <text:p text:style-name="P93">64</text:p>
            </table:table-cell>
            <table:table-cell table:style-name="Tableau6.B3" office:value-type="float" office:value="21">
              <text:p text:style-name="P93">21</text:p>
            </table:table-cell>
            <table:table-cell table:style-name="Tableau6.B3" office:value-type="float" office:value="15">
              <text:p text:style-name="P93">15</text:p>
            </table:table-cell>
          </table:table-row>
          <table:table-row>
            <table:table-cell table:style-name="Tableau6.A1" office:value-type="string">
              <text:p text:style-name="P89">Nő </text:p>
            </table:table-cell>
            <table:table-cell table:style-name="Tableau6.B3" office:value-type="float" office:value="62">
              <text:p text:style-name="P93">62</text:p>
            </table:table-cell>
            <table:table-cell table:style-name="Tableau6.B3" office:value-type="float" office:value="21">
              <text:p text:style-name="P93">21</text:p>
            </table:table-cell>
            <table:table-cell table:style-name="Tableau6.B3" office:value-type="float" office:value="17">
              <text:p text:style-name="P93">17</text:p>
            </table:table-cell>
          </table:table-row>
          <table:table-row>
            <table:table-cell table:style-name="Tableau6.A4" table:number-columns-spanned="4" office:value-type="string">
              <text:p text:style-name="P59">Életkor</text:p>
            </table:table-cell>
            <table:covered-table-cell/>
            <table:covered-table-cell/>
            <table:covered-table-cell/>
          </table:table-row>
          <table:table-row>
            <table:table-cell table:style-name="Tableau6.A1" office:value-type="string">
              <text:p text:style-name="P89">15-24 </text:p>
            </table:table-cell>
            <table:table-cell table:style-name="Tableau6.B3" office:value-type="float" office:value="65">
              <text:p text:style-name="P93">65</text:p>
            </table:table-cell>
            <table:table-cell table:style-name="Tableau6.B3" office:value-type="float" office:value="25">
              <text:p text:style-name="P93">25</text:p>
            </table:table-cell>
            <table:table-cell table:style-name="Tableau6.B3" office:value-type="float" office:value="10">
              <text:p text:style-name="P93">10</text:p>
            </table:table-cell>
          </table:table-row>
          <table:table-row>
            <table:table-cell table:style-name="Tableau6.A1" office:value-type="string">
              <text:p text:style-name="P89">25-39 </text:p>
            </table:table-cell>
            <table:table-cell table:style-name="Tableau6.B3" office:value-type="float" office:value="64">
              <text:p text:style-name="P93">64</text:p>
            </table:table-cell>
            <table:table-cell table:style-name="Tableau6.B3" office:value-type="float" office:value="24">
              <text:p text:style-name="P93">24</text:p>
            </table:table-cell>
            <table:table-cell table:style-name="Tableau6.B3" office:value-type="float" office:value="12">
              <text:p text:style-name="P93">12</text:p>
            </table:table-cell>
          </table:table-row>
          <table:table-row>
            <table:table-cell table:style-name="Tableau6.A1" office:value-type="string">
              <text:p text:style-name="P89">40-54 </text:p>
            </table:table-cell>
            <table:table-cell table:style-name="Tableau6.B3" office:value-type="float" office:value="65">
              <text:p text:style-name="P93">65</text:p>
            </table:table-cell>
            <table:table-cell table:style-name="Tableau6.B3" office:value-type="float" office:value="21">
              <text:p text:style-name="P93">21</text:p>
            </table:table-cell>
            <table:table-cell table:style-name="Tableau6.B3" office:value-type="float" office:value="14">
              <text:p text:style-name="P93">14</text:p>
            </table:table-cell>
          </table:table-row>
          <table:table-row>
            <table:table-cell table:style-name="Tableau6.A1" office:value-type="string">
              <text:p text:style-name="P89">&gt;=55</text:p>
            </table:table-cell>
            <table:table-cell table:style-name="Tableau6.B3" office:value-type="float" office:value="61">
              <text:p text:style-name="P93">61</text:p>
            </table:table-cell>
            <table:table-cell table:style-name="Tableau6.B3" office:value-type="float" office:value="18">
              <text:p text:style-name="P93">18</text:p>
            </table:table-cell>
            <table:table-cell table:style-name="Tableau6.B3" office:value-type="float" office:value="21">
              <text:p text:style-name="P93">21</text:p>
            </table:table-cell>
          </table:table-row>
          <table:table-row>
            <table:table-cell table:style-name="Tableau6.A4" table:number-columns-spanned="4" office:value-type="string">
              <text:p text:style-name="P59">Oktatás (vége)</text:p>
            </table:table-cell>
            <table:covered-table-cell/>
            <table:covered-table-cell/>
            <table:covered-table-cell/>
          </table:table-row>
          <table:table-row>
            <table:table-cell table:style-name="Tableau6.A1" office:value-type="string">
              <text:p text:style-name="P89">&lt;=-15</text:p>
            </table:table-cell>
            <table:table-cell table:style-name="Tableau6.B3" office:value-type="float" office:value="58">
              <text:p text:style-name="P93">58</text:p>
            </table:table-cell>
            <table:table-cell table:style-name="Tableau6.B3" office:value-type="float" office:value="16">
              <text:p text:style-name="P93">16</text:p>
            </table:table-cell>
            <table:table-cell table:style-name="Tableau6.B3" office:value-type="float" office:value="26">
              <text:p text:style-name="P93">26</text:p>
            </table:table-cell>
          </table:table-row>
          <table:table-row>
            <table:table-cell table:style-name="Tableau6.A1" office:value-type="string">
              <text:p text:style-name="P89">16-19 </text:p>
            </table:table-cell>
            <table:table-cell table:style-name="Tableau6.B3" office:value-type="float" office:value="64">
              <text:p text:style-name="P93">64</text:p>
            </table:table-cell>
            <table:table-cell table:style-name="Tableau6.B3" office:value-type="float" office:value="20">
              <text:p text:style-name="P93">20</text:p>
            </table:table-cell>
            <table:table-cell table:style-name="Tableau6.B3" office:value-type="float" office:value="16">
              <text:p text:style-name="P93">16</text:p>
            </table:table-cell>
          </table:table-row>
          <table:table-row>
            <table:table-cell table:style-name="Tableau6.A1" office:value-type="string">
              <text:p text:style-name="P89">&gt;=20</text:p>
            </table:table-cell>
            <table:table-cell table:style-name="Tableau6.B3" office:value-type="float" office:value="64">
              <text:p text:style-name="P93">64</text:p>
            </table:table-cell>
            <table:table-cell table:style-name="Tableau6.B3" office:value-type="float" office:value="23">
              <text:p text:style-name="P93">23</text:p>
            </table:table-cell>
            <table:table-cell table:style-name="Tableau6.B3" office:value-type="float" office:value="13">
              <text:p text:style-name="P93">13</text:p>
            </table:table-cell>
          </table:table-row>
          <table:table-row>
            <table:table-cell table:style-name="Tableau6.A1" office:value-type="string">
              <text:p text:style-name="P89">Még mindig tanulok </text:p>
            </table:table-cell>
            <table:table-cell table:style-name="Tableau6.B3" office:value-type="float" office:value="63">
              <text:p text:style-name="P93">63</text:p>
            </table:table-cell>
            <table:table-cell table:style-name="Tableau6.B3" office:value-type="float" office:value="24">
              <text:p text:style-name="P93">24</text:p>
            </table:table-cell>
            <table:table-cell table:style-name="Tableau6.B3" office:value-type="float" office:value="13">
              <text:p text:style-name="P93">13</text:p>
            </table:table-cell>
          </table:table-row>
          <table:table-row>
            <table:table-cell table:style-name="Tableau6.A4" table:number-columns-spanned="4" office:value-type="string">
              <text:p text:style-name="P59">Társadalmi-szakmai kategória</text:p>
            </table:table-cell>
            <table:covered-table-cell/>
            <table:covered-table-cell/>
            <table:covered-table-cell/>
          </table:table-row>
          <table:table-row>
            <table:table-cell table:style-name="Tableau6.A1" office:value-type="string">
              <text:p text:style-name="P89">Önálló vállalkozó </text:p>
            </table:table-cell>
            <table:table-cell table:style-name="Tableau6.B3" office:value-type="float" office:value="65">
              <text:p text:style-name="P93">65</text:p>
            </table:table-cell>
            <table:table-cell table:style-name="Tableau6.B3" office:value-type="float" office:value="22">
              <text:p text:style-name="P93">22</text:p>
            </table:table-cell>
            <table:table-cell table:style-name="Tableau6.B3" office:value-type="float" office:value="13">
              <text:p text:style-name="P93">13</text:p>
            </table:table-cell>
          </table:table-row>
          <table:table-row>
            <table:table-cell table:style-name="Tableau6.A1" office:value-type="string">
              <text:p text:style-name="P89">Menedzserek </text:p>
            </table:table-cell>
            <table:table-cell table:style-name="Tableau6.B3" office:value-type="float" office:value="60">
              <text:p text:style-name="P93">60</text:p>
            </table:table-cell>
            <table:table-cell table:style-name="Tableau6.B3" office:value-type="float" office:value="24">
              <text:p text:style-name="P93">24</text:p>
            </table:table-cell>
            <table:table-cell table:style-name="Tableau6.B3" office:value-type="float" office:value="16">
              <text:p text:style-name="P93">16</text:p>
            </table:table-cell>
          </table:table-row>
          <table:table-row>
            <table:table-cell table:style-name="Tableau6.A1" office:value-type="string">
              <text:p text:style-name="P89">Egyéb fehér gallér </text:p>
            </table:table-cell>
            <table:table-cell table:style-name="Tableau6.B3" office:value-type="float" office:value="67">
              <text:p text:style-name="P93">67</text:p>
            </table:table-cell>
            <table:table-cell table:style-name="Tableau6.B3" office:value-type="float" office:value="21">
              <text:p text:style-name="P93">21</text:p>
            </table:table-cell>
            <table:table-cell table:style-name="Tableau6.B3" office:value-type="float" office:value="12">
              <text:p text:style-name="P93">12</text:p>
            </table:table-cell>
          </table:table-row>
          <table:table-row>
            <table:table-cell table:style-name="Tableau6.A1" office:value-type="string">
              <text:p text:style-name="P89">Manuális munkások </text:p>
            </table:table-cell>
            <table:table-cell table:style-name="Tableau6.B3" office:value-type="float" office:value="66">
              <text:p text:style-name="P93">66</text:p>
            </table:table-cell>
            <table:table-cell table:style-name="Tableau6.B3" office:value-type="float" office:value="21">
              <text:p text:style-name="P93">21</text:p>
            </table:table-cell>
            <table:table-cell table:style-name="Tableau6.B3" office:value-type="float" office:value="13">
              <text:p text:style-name="P93">13</text:p>
            </table:table-cell>
          </table:table-row>
          <table:table-row>
            <table:table-cell table:style-name="Tableau6.A1" office:value-type="string">
              <text:p text:style-name="P89">Házi személyek </text:p>
            </table:table-cell>
            <table:table-cell table:style-name="Tableau6.B3" office:value-type="float" office:value="64">
              <text:p text:style-name="P93">64</text:p>
            </table:table-cell>
            <table:table-cell table:style-name="Tableau6.B3" office:value-type="float" office:value="17">
              <text:p text:style-name="P93">17</text:p>
            </table:table-cell>
            <table:table-cell table:style-name="Tableau6.B3" office:value-type="float" office:value="19">
              <text:p text:style-name="P93">19</text:p>
            </table:table-cell>
          </table:table-row>
          <table:table-row>
            <table:table-cell table:style-name="Tableau6.A1" office:value-type="string">
              <text:p text:style-name="P89">Munkanélküli </text:p>
            </table:table-cell>
            <table:table-cell table:style-name="Tableau6.B3" office:value-type="float" office:value="61">
              <text:p text:style-name="P93">61</text:p>
            </table:table-cell>
            <table:table-cell table:style-name="Tableau6.B3" office:value-type="float" office:value="22">
              <text:p text:style-name="P93">22</text:p>
            </table:table-cell>
            <table:table-cell table:style-name="Tableau6.B3" office:value-type="float" office:value="17">
              <text:p text:style-name="P93">17</text:p>
            </table:table-cell>
          </table:table-row>
          <table:table-row>
            <table:table-cell table:style-name="Tableau6.A1" office:value-type="string">
              <text:p text:style-name="P89">Nyugdíjas </text:p>
            </table:table-cell>
            <table:table-cell table:style-name="Tableau6.B3" office:value-type="float" office:value="60">
              <text:p text:style-name="P93">60</text:p>
            </table:table-cell>
            <table:table-cell table:style-name="Tableau6.B3" office:value-type="float" office:value="17">
              <text:p text:style-name="P93">17</text:p>
            </table:table-cell>
            <table:table-cell table:style-name="Tableau6.B3" office:value-type="float" office:value="23">
              <text:p text:style-name="P93">23</text:p>
            </table:table-cell>
          </table:table-row>
          <table:table-row>
            <table:table-cell table:style-name="Tableau6.A1" office:value-type="string">
              <text:p text:style-name="P89">Diákok </text:p>
            </table:table-cell>
            <table:table-cell table:style-name="Tableau6.B3" office:value-type="float" office:value="63">
              <text:p text:style-name="P93">63</text:p>
            </table:table-cell>
            <table:table-cell table:style-name="Tableau6.B3" office:value-type="float" office:value="26">
              <text:p text:style-name="P93">26</text:p>
            </table:table-cell>
            <table:table-cell table:style-name="Tableau6.B3" office:value-type="float" office:value="11">
              <text:p text:style-name="P93">11</text:p>
            </table:table-cell>
          </table:table-row>
          <table:table-row>
            <table:table-cell table:style-name="Tableau6.A4" table:number-columns-spanned="4" office:value-type="string">
              <text:p text:style-name="P59">Szubjektív urbanizáció</text:p>
            </table:table-cell>
            <table:covered-table-cell/>
            <table:covered-table-cell/>
            <table:covered-table-cell/>
          </table:table-row>
          <table:table-row>
            <table:table-cell table:style-name="Tableau6.A1" office:value-type="string">
              <text:p text:style-name="P89">Vidéki terület vagy falu </text:p>
            </table:table-cell>
            <table:table-cell table:style-name="Tableau6.B3" office:value-type="float" office:value="61">
              <text:p text:style-name="P93">61</text:p>
            </table:table-cell>
            <table:table-cell table:style-name="Tableau6.B3" office:value-type="float" office:value="21">
              <text:p text:style-name="P93">21</text:p>
            </table:table-cell>
            <table:table-cell table:style-name="Tableau6.B3" office:value-type="float" office:value="18">
              <text:p text:style-name="P93">18</text:p>
            </table:table-cell>
          </table:table-row>
          <table:table-row>
            <table:table-cell table:style-name="Tableau6.A1" office:value-type="string">
              <text:p text:style-name="P89">Kis- és középváros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1" office:value-type="string">
              <text:p text:style-name="P89">Nagyváros </text:p>
            </table:table-cell>
            <table:table-cell table:style-name="Tableau6.B3" office:value-type="float" office:value="66">
              <text:p text:style-name="P93">66</text:p>
            </table:table-cell>
            <table:table-cell table:style-name="Tableau6.B3" office:value-type="float" office:value="20">
              <text:p text:style-name="P93">20</text:p>
            </table:table-cell>
            <table:table-cell table:style-name="Tableau6.B3" office:value-type="float" office:value="14">
              <text:p text:style-name="P93">14</text:p>
            </table:table-cell>
          </table:table-row>
          <table:table-row>
            <table:table-cell table:style-name="Tableau6.A4" table:number-columns-spanned="4" office:value-type="string">
              <text:p text:style-name="P59">A szakmai alapképzés megítélése (ORSZÁGUNKBAN)</text:p>
            </table:table-cell>
            <table:covered-table-cell/>
            <table:covered-table-cell/>
            <table:covered-table-cell/>
          </table:table-row>
          <table:table-row>
            <table:table-cell table:style-name="Tableau6.A1" office:value-type="string">
              <text:p text:style-name="P89">Pozitív </text:p>
            </table:table-cell>
            <table:table-cell table:style-name="Tableau6.B3" office:value-type="float" office:value="69">
              <text:p text:style-name="P93">69</text:p>
            </table:table-cell>
            <table:table-cell table:style-name="Tableau6.B3" office:value-type="float" office:value="18">
              <text:p text:style-name="P93">18</text:p>
            </table:table-cell>
            <table:table-cell table:style-name="Tableau6.B3" office:value-type="float" office:value="13">
              <text:p text:style-name="P93">13</text:p>
            </table:table-cell>
          </table:table-row>
          <table:table-row>
            <table:table-cell table:style-name="Tableau6.A1" office:value-type="string">
              <text:p text:style-name="P89">Negatív </text:p>
            </table:table-cell>
            <table:table-cell table:style-name="Tableau6.B3" office:value-type="float" office:value="53">
              <text:p text:style-name="P93">53</text:p>
            </table:table-cell>
            <table:table-cell table:style-name="Tableau6.B3" office:value-type="float" office:value="31">
              <text:p text:style-name="P93">3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6.A1" office:value-type="string">
              <text:p text:style-name="P89">Igen </text:p>
            </table:table-cell>
            <table:table-cell table:style-name="Tableau6.B3" office:value-type="float" office:value="63">
              <text:p text:style-name="P93">63</text:p>
            </table:table-cell>
            <table:table-cell table:style-name="Tableau6.B3" office:value-type="float" office:value="22">
              <text:p text:style-name="P93">22</text:p>
            </table:table-cell>
            <table:table-cell table:style-name="Tableau6.B3" office:value-type="float" office:value="15">
              <text:p text:style-name="P93">15</text:p>
            </table:table-cell>
          </table:table-row>
          <table:table-row>
            <table:table-cell table:style-name="Tableau6.A1" office:value-type="string">
              <text:p text:style-name="P89">Nem </text:p>
            </table:table-cell>
            <table:table-cell table:style-name="Tableau6.B3" office:value-type="float" office:value="63">
              <text:p text:style-name="P93">63</text:p>
            </table:table-cell>
            <table:table-cell table:style-name="Tableau6.B3" office:value-type="float" office:value="20">
              <text:p text:style-name="P93">20</text:p>
            </table:table-cell>
            <table:table-cell table:style-name="Tableau6.B3" office:value-type="float" office:value="17">
              <text:p text:style-name="P93">17</text:p>
            </table:table-cell>
          </table:table-row>
        </table:table>
        <text:p text:style-name="P33"/>
      </text:section>
      <text:h text:style-name="P18" text:outline-level="1"><text:bookmark-start text:name="__RefHeading___Toc215568_2930363814"/>II. A szakképzés minőségéről és pályáiról alkotott közvélekedés <text:bookmark-end text:name="__RefHeading___Toc215568_2930363814"/></text:h>
      <text:p text:style-name="P98"/>
      <text:p text:style-name="P22"/>
      <text:section text:style-name="Sect2" text:name="Section4">
        <text:h text:style-name="P19" text:outline-level="2"><text:bookmark-start text:name="__RefHeading___Toc215570_2930363814"/>1. A szakképzés általános áttekintése az országban <text:bookmark-end text:name="__RefHeading___Toc215570_2930363814"/></text:h>
        <text:p text:style-name="P51">Az uniós polgárok kétharmada úgy véli, hogy hazájában a szakképzés pozitív fényben jelenik meg </text:p>
        <text:p text:style-name="P22">Az Európai Unióban az uniós polgárok 67%-a gondolja úgy, hogy a szakoktatást és -képzést hazájában pozitívan ítélik meg, köztük 10%-uk igen pozitívan, 57%-uk pedig meglehetősen pozitívan vélekedik<text:note text:id="ftn16" text:note-class="footnote"><text:note-citation>16</text:note-citation><text:note-body><text:p text:style-name="P13">QB6. kérdés: Ön szerint hogyan néz ki az INITIAL szakoktatás és -képzés (AZ ORSZÁGUNKBAN)? </text:p></text:note-body></text:note> a szakképzésről. Tízből körülbelül három válaszadó úgy véli, hogy a szakképzést negatívan ítélik meg, 27%-uk meglehetősen negatívan, 2%-uk pedig nagyon negatívan vélekedik. Ezek az eredmények viszonylag stabilak az idő múlásával. A 2016. évi Cedefop-felmérésben (EU-28) a válaszadók 67%-a nyilatkozott úgy,<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A kérdések megfogalmazása eltér a jelenlegi felmérés megfogalmazásától: kérdés: „Azt mondaná, hogy ezekben a napokban a felső középfokú oktatásban a 16–18 évesek szakképzése pozitív vagy negatív képet mutat az Ön országában?” </text:span></text:p></text:note-body></text:note> hogy a felső középfokú szakképzés pozitív képet mutat hazájában, és a szakképzésről szóló 2011. évi Eurobarométer-felmérés (EU-27) válaszadóinak 71%-a<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 megfogalmazásától, és a „szakképzés” kifejezést használja, anélkül, hogy különbséget tenne a szakmai alapképzés és a szakmai továbbképzés között. kérdés: „Ön szerint a szakképzésről nagyon pozitív, meglehetősen pozitív, meglehetősen negatív vagy nagyon negatív kép alakul ki (ORSZÁGUNKBAN)?”</text:span></text:p></text:note-body></text:note> is egyetértett ezzel. </text:p>
        <text:p text:style-name="P22"><draw:g text:anchor-type="paragraph" draw:z-index="10" draw:name="Forme7" draw:style-name="gr1"><draw:frame draw:style-name="gr378" draw:text-style-name="P100" svg:width="15.093cm" svg:height="6.608cm" svg:x="0.092cm" svg:y="3.286cm"><draw:image xlink:href="Pictures/10000000000005450000026916AE5F4EEB1656FD.png" xlink:type="simple" xlink:show="embed" xlink:actuate="onLoad" draw:mime-type="image/png"><text:p/></draw:image></draw:frame><draw:frame draw:style-name="gr379" draw:text-style-name="P102" svg:width="14.384cm" svg:height="0.593cm" svg:x="0.184cm" svg:y="2.91cm"><draw:text-box><text:p text:style-name="P101"><text:span text:style-name="T58">QB6. kérdés: Ön szerint hogyan néz ki az INITIAL szakoktatás és -képzés (AZ ORSZÁGUNKBAN)? (%) </text:span></text:p></draw:text-box></draw:frame><draw:g draw:style-name="gr4"><draw:frame draw:style-name="gr380" draw:text-style-name="P100" svg:width="13.47cm" svg:height="0.897cm" svg:x="0.369cm" svg:y="9.893cm"><draw:image xlink:href="Pictures/100000000000022300000022902E68B765C34830.png" xlink:type="simple" xlink:show="embed" xlink:actuate="onLoad" draw:mime-type="image/png"><text:p/></draw:image></draw:frame><draw:frame draw:style-name="gr381" draw:text-style-name="P102" svg:width="2.793cm" svg:height="0.606cm" svg:x="0.808cm" svg:y="10.056cm"><draw:text-box><text:p text:style-name="P106"><text:span text:style-name="T58">Nagyon pozitív</text:span></text:p></draw:text-box></draw:frame><draw:frame draw:style-name="gr382" draw:text-style-name="P102" svg:width="2.73cm" svg:height="0.902cm" svg:x="3.886cm" svg:y="10.108cm"><draw:text-box><text:p text:style-name="P106"><text:span text:style-name="T58">Meglehetősen pozitív</text:span></text:p></draw:text-box></draw:frame><draw:frame draw:style-name="gr383" draw:text-style-name="P102" svg:width="3.135cm" svg:height="0.902cm" svg:x="6.901cm" svg:y="10.05cm"><draw:text-box><text:p text:style-name="P106"><text:span text:style-name="T58">Meglehetősen negatív</text:span></text:p></draw:text-box></draw:frame><draw:frame draw:style-name="gr384" draw:text-style-name="P102" svg:width="3.331cm" svg:height="0.606cm" svg:x="10.19cm" svg:y="10.036cm"><draw:text-box><text:p text:style-name="P106"><text:span text:style-name="T58">Nagyon negatív</text:span></text:p></draw:text-box></draw:frame><draw:frame draw:style-name="gr385" draw:text-style-name="P102" svg:width="2.407cm" svg:height="0.643cm" svg:x="13.748cm" svg:y="10.036cm"><draw:text-box><text:p text:style-name="P106"><text:span text:style-name="T58">Nem tudom</text:span></text:p></draw:text-box></draw:frame></draw:g></draw:g><draw:g text:anchor-type="paragraph" draw:z-index="9" draw:name="Forme6" draw:style-name="gr1"><draw:frame draw:style-name="gr386" draw:text-style-name="P100" svg:width="5.439cm" svg:height="5.785cm" svg:x="10.268cm" svg:y="-4.524cm"><draw:image xlink:href="Pictures/10000000000001E7000002016D0CD36994D96C29.png" xlink:type="simple" xlink:show="embed" xlink:actuate="onLoad" draw:mime-type="image/png"><text:p/></draw:image></draw:frame><draw:frame draw:style-name="gr387" draw:text-style-name="P102" svg:width="7.781cm" svg:height="1.151cm" svg:x="9.1cm" svg:y="-5.983cm"><draw:text-box><text:p text:style-name="P101"><text:span text:style-name="T58">kérdés: Ön szerint hogyan néz ki az INITIAL szakoktatás és -képzés (AZ ORSZÁGUNKBAN)? (EU-27) (%) </text:span></text:p></draw:text-box></draw:frame><draw:frame draw:style-name="gr388" draw:text-style-name="P102" svg:width="2.504cm" svg:height="0.902cm" svg:x="13.753cm" svg:y="-4.798cm"><draw:text-box><text:p text:style-name="P101"><text:span text:style-name="T58">Nagyon pozitív 10</text:span></text:p></draw:text-box></draw:frame><draw:frame draw:style-name="gr389" draw:text-style-name="P108" svg:width="2.375cm" svg:height="0.578cm" svg:x="11.257cm" svg:y="-5.175cm"><draw:text-box><text:p text:style-name="P107"><text:span text:style-name="T58">Nem tudom 4</text:span></text:p></draw:text-box></draw:frame><draw:frame draw:style-name="gr390" draw:text-style-name="P105" svg:width="2.442cm" svg:height="0.902cm" svg:x="9.682cm" svg:y="-4.671cm"><draw:text-box><text:p text:style-name="P104"><text:span text:style-name="T58">Nagyon negatív 2</text:span></text:p></draw:text-box></draw:frame><draw:frame draw:style-name="gr391" draw:text-style-name="P105" svg:width="1.858cm" svg:height="1.227cm" svg:x="8.733cm" svg:y="-3.612cm"><draw:text-box><text:p text:style-name="P104"><text:span text:style-name="T58">Meglehetősen negatív 27</text:span></text:p></draw:text-box></draw:frame><draw:frame draw:style-name="gr392" draw:text-style-name="P108" svg:width="1.816cm" svg:height="1.227cm" svg:x="14.49cm" svg:y="0.653cm"><draw:text-box><text:p text:style-name="P107"><text:span text:style-name="T58">Meglehetősen pozitív 57</text:span></text:p></draw:text-box></draw:frame></draw:g>A jelenlegi felmérés szerint a szakképzés megítélése jelentősen eltér az egyes uniós tagállamokban. A pozitív megítélés Németországban (82%), Ausztriában és Lengyelországban (mindkettő 81%), Horvátországban (77%), valamint Litvániában és Máltán (mindkettő 76%) volt a legmagasabb. Az észlelések Belgiumban és Hollandiában (mindkettő 44%), Franciaországban (50%) és Svédországban (56%) a legkevésbé pozitívak. </text:p>
        <text:p text:style-name="P22"/>
        <text:p text:style-name="P22"/>
        <text:p text:style-name="P30"><draw:g text:anchor-type="paragraph" draw:z-index="11" draw:name="Forme8" draw:style-name="gr1"><draw:frame draw:style-name="gr376" draw:text-style-name="P100" svg:width="16.102cm" svg:height="13.424cm" svg:x="0cm" svg:y="0.967cm"><draw:image xlink:href="Pictures/100000000000048F000003CD9AC14196A640288D.png" xlink:type="simple" xlink:show="embed" xlink:actuate="onLoad" draw:mime-type="image/png"><text:p/></draw:image></draw:frame><draw:frame draw:style-name="gr377" draw:text-style-name="P102" svg:width="14.008cm" svg:height="0.902cm" svg:x="1.526cm" svg:y="0.002cm"><draw:text-box><text:p text:style-name="P101"><text:span text:style-name="T58">kérdés: Ön szerint hogyan néz ki az INITIAL szakoktatás és -képzés (AZ ORSZÁGUNKBAN)? „Pozitív” összesen (EU-27) (%) </text:span></text:p></draw:text-box></draw:frame></draw:g></text:p>
        <text:p text:style-name="P22"/>
        <text:p text:style-name="P30">Ami a szakmai alapképzést illeti, az európaiak között az alábbiak szerint vannak szociodemográfiai és attitűdbeli különbségek. </text:p>
        <text:p text:style-name="P53">■ A szakképzés pozitív megítélése sokkal elterjedtebb azon válaszadók körében, akik úgy vélik, hogy a diákok elegendő információt kapnak a szakképzési lehetőségekről (81%), mint azok körében, akik úgy vélik, hogy a diákok nem kapnak elegendő információt (42%). </text:p>
        <text:p text:style-name="P53">■ Azok, akik úgy vélik, hogy a szakképzés magas színvonalú tanulást kínál, nagyobb valószínűséggel értékelik pozitívan a szakképzést (76%), mint azok, akik nem osztják ezt a nézetet (42%). </text:p>
        <text:p text:style-name="P53">■ Azok a válaszadók, akik úgy vélik, hogy a szakképzés jól fizetett munkahelyekhez vezet, nagyobb valószínűséggel számolnak be a szakképzés pozitív megítéléséről (76%), mint azok, akik nem (50%). </text:p>
        <text:p text:style-name="P53">■ Jelentős különbségek vannak a társadalmi-szakmai kategóriák között: a háztartásbeliek, a nyugdíjasok és a fizikai dolgozók esetében a legvalószínűbb, hogy a szakmai alapképzést pozitívan ítélik meg (69–70 %), szemben a munkanélküli válaszadók 60 %-ával. </text:p>
        <text:p text:style-name="P53">■ Az 55 éves és idősebb válaszadók körében a legnagyobb a valószínűsége annak, hogy pozitív kép alakul ki a szakképzésről (68%), míg ez az arány a 15–24 éves válaszadók körében 61%. </text:p>
        <text:p text:style-name="P53">■ Azok a válaszadók, akik 16–19 éves koruk között fejezték be tanulmányaikat, gondolják a legnagyobb valószínűséggel azt, hogy a szakképzés pozitív képet mutat (70%), szemben a 20 éves vagy annál idősebb korukig tanulmányokat folytató válaszadók 64%-ával. </text:p>
        <text:p text:style-name="P53">■ Azok az emberek, akik úgy vélik, hogy a STEM ‑-hez kapcsolódó szakképzés megfelelőbb a férfiak számára, észrevehetően pozitívabbak a szakképzéssel kapcsolatban, mint azok, akik nem tartják ezt a nézetet (72%, szemben a 61%-kal). </text:p>
        <text:p text:style-name="P53">■ A nemek közötti különbségek elhanyagolhatók. </text:p>
        <text:p text:style-name="P22"/>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3">QB6 Ön szerint hogyan tekintenek a KEZDEMÉNYEZÉSI szakoktatásra és -képzésre (AZ ORSZÁGUNKBAN)?(%-EU)</text:p>
            </table:table-cell>
            <table:covered-table-cell/>
            <table:covered-table-cell/>
            <table:covered-table-cell/>
          </table:table-row>
          <table:table-row>
            <table:table-cell table:style-name="Tableau7.A1" office:value-type="string">
              <text:p text:style-name="P79"/>
            </table:table-cell>
            <table:table-cell table:style-name="Tableau7.A1" office:value-type="string">
              <text:p text:style-name="P71">„Pozitív” összesen</text:p>
            </table:table-cell>
            <table:table-cell table:style-name="Tableau7.A1" office:value-type="string">
              <text:p text:style-name="P71">„Negatív” összesen </text:p>
            </table:table-cell>
            <table:table-cell table:style-name="Tableau7.A1" office:value-type="string">
              <text:p text:style-name="P71">Nem tudom</text:p>
            </table:table-cell>
          </table:table-row>
          <table:table-row>
            <table:table-cell table:style-name="Tableau7.A1" office:value-type="string">
              <text:p text:style-name="P73">EU-27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Nem</text:p>
            </table:table-cell>
            <table:covered-table-cell/>
            <table:covered-table-cell/>
            <table:covered-table-cell/>
          </table:table-row>
          <table:table-row>
            <table:table-cell table:style-name="Tableau7.A1" office:value-type="string">
              <text:p text:style-name="P73">Férfi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Nő </text:p>
            </table:table-cell>
            <table:table-cell table:style-name="Tableau7.B3" office:value-type="float" office:value="66">
              <text:p text:style-name="P75">66</text:p>
            </table:table-cell>
            <table:table-cell table:style-name="Tableau7.B3" office:value-type="float" office:value="29">
              <text:p text:style-name="P75">29</text:p>
            </table:table-cell>
            <table:table-cell table:style-name="Tableau7.B3" office:value-type="float" office:value="5">
              <text:p text:style-name="P75">5</text:p>
            </table:table-cell>
          </table:table-row>
          <table:table-row>
            <table:table-cell table:style-name="Tableau7.A4" table:number-columns-spanned="4" office:value-type="string">
              <text:p text:style-name="P66">Életkor</text:p>
            </table:table-cell>
            <table:covered-table-cell/>
            <table:covered-table-cell/>
            <table:covered-table-cell/>
          </table:table-row>
          <table:table-row>
            <table:table-cell table:style-name="Tableau7.A1" office:value-type="string">
              <text:p text:style-name="P73">15-24 </text:p>
            </table:table-cell>
            <table:table-cell table:style-name="Tableau7.B3" office:value-type="float" office:value="61">
              <text:p text:style-name="P75">61</text:p>
            </table:table-cell>
            <table:table-cell table:style-name="Tableau7.B3" office:value-type="float" office:value="36">
              <text:p text:style-name="P75">36</text:p>
            </table:table-cell>
            <table:table-cell table:style-name="Tableau7.B3" office:value-type="float" office:value="3">
              <text:p text:style-name="P75">3</text:p>
            </table:table-cell>
          </table:table-row>
          <table:table-row>
            <table:table-cell table:style-name="Tableau7.A1" office:value-type="string">
              <text:p text:style-name="P73">25-39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40-54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gt;=55</text:p>
            </table:table-cell>
            <table:table-cell table:style-name="Tableau7.B3" office:value-type="float" office:value="68">
              <text:p text:style-name="P75">68</text:p>
            </table:table-cell>
            <table:table-cell table:style-name="Tableau7.B3" office:value-type="float" office:value="26">
              <text:p text:style-name="P75">26</text:p>
            </table:table-cell>
            <table:table-cell table:style-name="Tableau7.B3" office:value-type="float" office:value="6">
              <text:p text:style-name="P75">6</text:p>
            </table:table-cell>
          </table:table-row>
          <table:table-row>
            <table:table-cell table:style-name="Tableau7.A4" table:number-columns-spanned="4" office:value-type="string">
              <text:p text:style-name="P66">Oktatás (vége)</text:p>
            </table:table-cell>
            <table:covered-table-cell/>
            <table:covered-table-cell/>
            <table:covered-table-cell/>
          </table:table-row>
          <table:table-row>
            <table:table-cell table:style-name="Tableau7.A1" office:value-type="string">
              <text:p text:style-name="P73">&lt;=-15</text:p>
            </table:table-cell>
            <table:table-cell table:style-name="Tableau7.B3" office:value-type="float" office:value="69">
              <text:p text:style-name="P75">69</text:p>
            </table:table-cell>
            <table:table-cell table:style-name="Tableau7.B3" office:value-type="float" office:value="21">
              <text:p text:style-name="P75">21</text:p>
            </table:table-cell>
            <table:table-cell table:style-name="Tableau7.B3" office:value-type="float" office:value="10">
              <text:p text:style-name="P75">10</text:p>
            </table:table-cell>
          </table:table-row>
          <table:table-row>
            <table:table-cell table:style-name="Tableau7.A1" office:value-type="string">
              <text:p text:style-name="P73">16-19 </text:p>
            </table:table-cell>
            <table:table-cell table:style-name="Tableau7.B3" office:value-type="float" office:value="70">
              <text:p text:style-name="P75">70</text:p>
            </table:table-cell>
            <table:table-cell table:style-name="Tableau7.B3" office:value-type="float" office:value="26">
              <text:p text:style-name="P75">26</text:p>
            </table:table-cell>
            <table:table-cell table:style-name="Tableau7.B3" office:value-type="float" office:value="4">
              <text:p text:style-name="P75">4</text:p>
            </table:table-cell>
          </table:table-row>
          <table:table-row>
            <table:table-cell table:style-name="Tableau7.A1" office:value-type="string">
              <text:p text:style-name="P73">&gt;=20</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Még mindig tanulok </text:p>
            </table:table-cell>
            <table:table-cell table:style-name="Tableau7.B3" office:value-type="float" office:value="60">
              <text:p text:style-name="P75">60</text:p>
            </table:table-cell>
            <table:table-cell table:style-name="Tableau7.B3" office:value-type="float" office:value="36">
              <text:p text:style-name="P75">36</text:p>
            </table:table-cell>
            <table:table-cell table:style-name="Tableau7.B3" office:value-type="float" office:value="4">
              <text:p text:style-name="P75">4</text:p>
            </table:table-cell>
          </table:table-row>
          <table:table-row>
            <table:table-cell table:style-name="Tableau7.A4" table:number-columns-spanned="4" office:value-type="string">
              <text:p text:style-name="P66">Társadalmi-szakmai kategória</text:p>
            </table:table-cell>
            <table:covered-table-cell/>
            <table:covered-table-cell/>
            <table:covered-table-cell/>
          </table:table-row>
          <table:table-row>
            <table:table-cell table:style-name="Tableau7.A1" office:value-type="string">
              <text:p text:style-name="P73">Önálló vállalkozó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Menedzserek </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Egyéb fehér gallér </text:p>
            </table:table-cell>
            <table:table-cell table:style-name="Tableau7.B3" office:value-type="float" office:value="68">
              <text:p text:style-name="P75">68</text:p>
            </table:table-cell>
            <table:table-cell table:style-name="Tableau7.B3" office:value-type="float" office:value="30">
              <text:p text:style-name="P75">30</text:p>
            </table:table-cell>
            <table:table-cell table:style-name="Tableau7.B3" office:value-type="float" office:value="2">
              <text:p text:style-name="P75">2</text:p>
            </table:table-cell>
          </table:table-row>
          <table:table-row>
            <table:table-cell table:style-name="Tableau7.A1" office:value-type="string">
              <text:p text:style-name="P73">Manuális munkások </text:p>
            </table:table-cell>
            <table:table-cell table:style-name="Tableau7.B3" office:value-type="float" office:value="69">
              <text:p text:style-name="P75">69</text:p>
            </table:table-cell>
            <table:table-cell table:style-name="Tableau7.B3" office:value-type="float" office:value="27">
              <text:p text:style-name="P75">27</text:p>
            </table:table-cell>
            <table:table-cell table:style-name="Tableau7.B3" office:value-type="float" office:value="4">
              <text:p text:style-name="P75">4</text:p>
            </table:table-cell>
          </table:table-row>
          <table:table-row>
            <table:table-cell table:style-name="Tableau7.A1" office:value-type="string">
              <text:p text:style-name="P73">Házi személyek </text:p>
            </table:table-cell>
            <table:table-cell table:style-name="Tableau7.B3" office:value-type="float" office:value="70">
              <text:p text:style-name="P75">70</text:p>
            </table:table-cell>
            <table:table-cell table:style-name="Tableau7.B3" office:value-type="float" office:value="25">
              <text:p text:style-name="P75">25</text:p>
            </table:table-cell>
            <table:table-cell table:style-name="Tableau7.B3" office:value-type="float" office:value="5">
              <text:p text:style-name="P75">5</text:p>
            </table:table-cell>
          </table:table-row>
          <table:table-row>
            <table:table-cell table:style-name="Tableau7.A1" office:value-type="string">
              <text:p text:style-name="P73">Munkanélküli </text:p>
            </table:table-cell>
            <table:table-cell table:style-name="Tableau7.B3" office:value-type="float" office:value="60">
              <text:p text:style-name="P75">60</text:p>
            </table:table-cell>
            <table:table-cell table:style-name="Tableau7.B3" office:value-type="float" office:value="35">
              <text:p text:style-name="P75">35</text:p>
            </table:table-cell>
            <table:table-cell table:style-name="Tableau7.B3" office:value-type="float" office:value="5">
              <text:p text:style-name="P75">5</text:p>
            </table:table-cell>
          </table:table-row>
          <table:table-row>
            <table:table-cell table:style-name="Tableau7.A1" office:value-type="string">
              <text:p text:style-name="P73">Nyugdíjas </text:p>
            </table:table-cell>
            <table:table-cell table:style-name="Tableau7.B3" office:value-type="float" office:value="69">
              <text:p text:style-name="P75">69</text:p>
            </table:table-cell>
            <table:table-cell table:style-name="Tableau7.B3" office:value-type="float" office:value="24">
              <text:p text:style-name="P75">24</text:p>
            </table:table-cell>
            <table:table-cell table:style-name="Tableau7.B3" office:value-type="float" office:value="7">
              <text:p text:style-name="P75">7</text:p>
            </table:table-cell>
          </table:table-row>
          <table:table-row>
            <table:table-cell table:style-name="Tableau7.A1" office:value-type="string">
              <text:p text:style-name="P73">Diákok </text:p>
            </table:table-cell>
            <table:table-cell table:style-name="Tableau7.B3" office:value-type="float" office:value="62">
              <text:p text:style-name="P75">62</text:p>
            </table:table-cell>
            <table:table-cell table:style-name="Tableau7.B3" office:value-type="float" office:value="35">
              <text:p text:style-name="P75">35</text:p>
            </table:table-cell>
            <table:table-cell table:style-name="Tableau7.B3" office:value-type="float" office:value="3">
              <text:p text:style-name="P75">3</text:p>
            </table:table-cell>
          </table:table-row>
          <table:table-row>
            <table:table-cell table:style-name="Tableau7.A4" table:number-columns-spanned="4" office:value-type="string">
              <text:p text:style-name="P66">Szubjektív urbanizáció</text:p>
            </table:table-cell>
            <table:covered-table-cell/>
            <table:covered-table-cell/>
            <table:covered-table-cell/>
          </table:table-row>
          <table:table-row>
            <table:table-cell table:style-name="Tableau7.A1" office:value-type="string">
              <text:p text:style-name="P73">Vidéki terület vagy falu </text:p>
            </table:table-cell>
            <table:table-cell table:style-name="Tableau7.B3" office:value-type="float" office:value="69">
              <text:p text:style-name="P75">69</text:p>
            </table:table-cell>
            <table:table-cell table:style-name="Tableau7.B3" office:value-type="float" office:value="26">
              <text:p text:style-name="P75">26</text:p>
            </table:table-cell>
            <table:table-cell table:style-name="Tableau7.B3" office:value-type="float" office:value="5">
              <text:p text:style-name="P75">5</text:p>
            </table:table-cell>
          </table:table-row>
          <table:table-row>
            <table:table-cell table:style-name="Tableau7.A1" office:value-type="string">
              <text:p text:style-name="P73">Kis- és középváros </text:p>
            </table:table-cell>
            <table:table-cell table:style-name="Tableau7.B3" office:value-type="float" office:value="65">
              <text:p text:style-name="P75">65</text:p>
            </table:table-cell>
            <table:table-cell table:style-name="Tableau7.B3" office:value-type="float" office:value="31">
              <text:p text:style-name="P75">31</text:p>
            </table:table-cell>
            <table:table-cell table:style-name="Tableau7.B3" office:value-type="float" office:value="4">
              <text:p text:style-name="P75">4</text:p>
            </table:table-cell>
          </table:table-row>
          <table:table-row>
            <table:table-cell table:style-name="Tableau7.A1" office:value-type="string">
              <text:p text:style-name="P73">Nagyváros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Valaha részt vett szakmai alapképzésben (felső középfokú)</text:p>
            </table:table-cell>
            <table:covered-table-cell/>
            <table:covered-table-cell/>
            <table:covered-table-cell/>
          </table:table-row>
          <table:table-row>
            <table:table-cell table:style-name="Tableau7.A1" office:value-type="string">
              <text:p text:style-name="P73">Igen </text:p>
            </table:table-cell>
            <table:table-cell table:style-name="Tableau7.B3" office:value-type="float" office:value="72">
              <text:p text:style-name="P75">72</text:p>
            </table:table-cell>
            <table:table-cell table:style-name="Tableau7.B3" office:value-type="float" office:value="25">
              <text:p text:style-name="P75">25</text:p>
            </table:table-cell>
            <table:table-cell table:style-name="Tableau7.B3" office:value-type="float" office:value="3">
              <text:p text:style-name="P75">3</text:p>
            </table:table-cell>
          </table:table-row>
          <table:table-row>
            <table:table-cell table:style-name="Tableau7.A1" office:value-type="string">
              <text:p text:style-name="P73">Nem </text:p>
            </table:table-cell>
            <table:table-cell table:style-name="Tableau7.B3" office:value-type="float" office:value="62">
              <text:p text:style-name="P75">62</text:p>
            </table:table-cell>
            <table:table-cell table:style-name="Tableau7.B3" office:value-type="float" office:value="32">
              <text:p text:style-name="P75">32</text:p>
            </table:table-cell>
            <table:table-cell table:style-name="Tableau7.B3" office:value-type="float" office:value="6">
              <text:p text:style-name="P75">6</text:p>
            </table:table-cell>
          </table:table-row>
        </table:table>
        <text:p text:style-name="P22"/>
        <text:h text:style-name="P19" text:outline-level="2"><text:bookmark-start text:name="__RefHeading___Toc215572_2930363814"/>2. A tanulás minősége <text:bookmark-end text:name="__RefHeading___Toc215572_2930363814"/></text:h>
        <text:p text:style-name="P51">Az uniós polgárok mintegy háromnegyede szerint a szakképzés magas színvonalú tanulást kínál </text:p>
        <text:p text:style-name="P22">Az Európai Unióban a válaszadók 73%-a egyetért azzal az állítással, hogy a szakképzés magas színvonalú tanulást kínál, ebből 19% határozottan egyetért, 54% pedig hajlamos egyetérteni ezzel.<text:note text:id="ftn19" text:note-class="footnote"><text:note-citation>19</text:note-citation><text:note-body><text:p text:style-name="P13">kérdés: Kérjük, mondja el, hogy milyen mértékben ért egyet vagy nem ért egyet az alábbi állításokkal: A szakképzés magas színvonalú tanulást kínál. </text:p></text:note-body></text:note> Csak 18% nem ért egyet, míg 9% nem tudja. </text:p>
        <text:p text:style-name="P22">A szakoktatásról és -képzésről szóló 2011. évi Eurobarométer felmérésben (EU-27) a válaszadók 75%-a nyilatkozott úgy, hogy a szakoktatás és -képzés magas színvonalú tanulást<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 megfogalmazásától, és a „szakképzés” kifejezést használja, anélkül, hogy különbséget tenne a szakmai alapképzés és a szakmai továbbképzés között. kérdés: „Kérjük, mondja el, milyen mértékben ért egyet vagy nem ért egyet az alábbi állításokkal. A szakképzés magas színvonalú tanulást kínál.” </text:span></text:p></text:note-body></text:note> kínál, ami szorosan tükrözi az Eurobarométer tematikus felmérés eredményeit. </text:p>
        <text:p text:style-name="P22">A jelenlegi felmérés nézetei tagállamonként eltérőek: Írországban (84%), Spanyolországban és Dániában (mindkettő 82%), valamint Máltán (81%) volt a legmagasabb az egyetértés szintje. A legalacsonyabb szintet Romániában (56%), Luxemburgban (62%), valamint Bulgáriában és Finnországban (mindkettő 64%) mérték. Valamennyi tagállamban a válaszadók legalább fele egyetért azzal, hogy a szakképzés magas színvonalú tanulást kínál. </text:p>
        <text:p text:style-name="P22">A válaszadók jelentős része „nem tudja” választ adott, a legmagasabb arány Portugáliában és Luxemburgban volt (mindkettő 16 %). </text:p>
        <text:p text:style-name="P22"><draw:g text:anchor-type="paragraph" draw:z-index="12" draw:name="Forme9" draw:style-name="gr1"><draw:frame draw:style-name="gr369" draw:text-style-name="P100" svg:width="4.839cm" svg:height="5.428cm" svg:x="10.755cm" svg:y="-7.911cm"><draw:image xlink:href="Pictures/10000000000001E700000213B6109411327796E7.png" xlink:type="simple" xlink:show="embed" xlink:actuate="onLoad" draw:mime-type="image/png"><text:p/></draw:image></draw:frame><draw:frame draw:style-name="gr370" draw:text-style-name="P102" svg:width="8.434cm" svg:height="1.227cm" svg:x="8.802cm" svg:y="-9.596cm"><draw:text-box><text:p text:style-name="P101"><text:span text:style-name="T58">kérdés: Kérjük, mondja el, hogy milyen mértékben ért egyet vagy nem ért egyet az alábbi állításokkal: A szakmai alapképzés magas színvonalú tanulást kínál (EU-27) (%) </text:span></text:p></draw:text-box></draw:frame><draw:frame draw:style-name="gr371" draw:text-style-name="P110" svg:width="2.527cm" svg:height="0.578cm" svg:x="10.303cm" svg:y="-8.372cm"><draw:text-box><text:p text:style-name="P104"><text:span text:style-name="T58">Nem tudom 9</text:span></text:p></draw:text-box></draw:frame><draw:frame draw:style-name="gr372" draw:text-style-name="P110" svg:width="3.264cm" svg:height="0.902cm" svg:x="8.961cm" svg:y="-7.797cm"><draw:text-box><text:p text:style-name="P104"><text:span text:style-name="T58">Határozottan nem értek egyet 2</text:span></text:p></draw:text-box></draw:frame><draw:frame draw:style-name="gr373" draw:text-style-name="P110" svg:width="2.102cm" svg:height="1.551cm" svg:x="8.67cm" svg:y="-6.83cm"><draw:text-box><text:p text:style-name="P104"><text:span text:style-name="T58">Hajlamosak nem egyetérteni 16</text:span></text:p></draw:text-box></draw:frame><draw:frame draw:style-name="gr374" draw:text-style-name="P111" svg:width="2.818cm" svg:height="0.902cm" svg:x="13.544cm" svg:y="-7.98cm"><draw:text-box><text:p text:style-name="P101"><text:span text:style-name="T58">Határozottan egyetértek 19</text:span></text:p></draw:text-box></draw:frame><draw:frame draw:style-name="gr375" draw:text-style-name="P111" svg:width="3.735cm" svg:height="0.902cm" svg:x="11.956cm" svg:y="-2.599cm"><draw:text-box><text:p text:style-name="P101"><text:span text:style-name="T58">Hajlamosak vagyunk egyetérteni 54</text:span></text:p></draw:text-box></draw:frame></draw:g></text:p>
        <text:p text:style-name="P22"/>
        <text:p text:style-name="P22"><draw:g text:anchor-type="paragraph" draw:z-index="13" draw:name="Forme10" draw:style-name="gr1"><draw:frame draw:style-name="gr361" draw:text-style-name="P100" svg:width="16.537cm" svg:height="7.571cm" svg:x="0.228cm" svg:y="-0.13cm"><draw:image xlink:href="Pictures/10000000000005590000027325238147A4E7155C.png" xlink:type="simple" xlink:show="embed" xlink:actuate="onLoad" draw:mime-type="image/png"><text:p/></draw:image></draw:frame><draw:frame draw:style-name="gr362" draw:text-style-name="P102" svg:width="16.394cm" svg:height="0.902cm" svg:x="0cm" svg:y="-0.961cm"><draw:text-box><text:p text:style-name="P101"><text:span text:style-name="T58">kérdés: Kérjük, mondja el, hogy milyen mértékben ért egyet a 111a. sz. ajánlással1 a következő állításokban:— A szakmai alapképzés magas színvonalú tanulást kínál (%) </text:span></text:p></draw:text-box></draw:frame><draw:g draw:style-name="gr4"><draw:frame draw:style-name="gr363" draw:text-style-name="P100" svg:width="14.098cm" svg:height="0.959cm" svg:x="0.543cm" svg:y="7.476cm"><draw:image xlink:href="Pictures/100000000000022300000022902E68B765C34830.png" xlink:type="simple" xlink:show="embed" xlink:actuate="onLoad" draw:mime-type="image/png"><text:p/></draw:image></draw:frame><draw:frame draw:style-name="gr364" draw:text-style-name="P102" svg:width="2.924cm" svg:height="0.902cm" svg:x="1.004cm" svg:y="7.65cm"><draw:text-box><text:p text:style-name="P106"><text:span text:style-name="T58">Határozottan egyetértek</text:span></text:p></draw:text-box></draw:frame><draw:frame draw:style-name="gr365" draw:text-style-name="P102" svg:width="2.857cm" svg:height="0.902cm" svg:x="4.013cm" svg:y="7.627cm"><draw:text-box><text:p text:style-name="P106"><text:span text:style-name="T58">Hajlamosak egyetérteni</text:span></text:p></draw:text-box></draw:frame><draw:frame draw:style-name="gr366" draw:text-style-name="P102" svg:width="3.282cm" svg:height="0.902cm" svg:x="7.195cm" svg:y="7.671cm"><draw:text-box><text:p text:style-name="P106"><text:span text:style-name="T58">Hajlamosak nem egyetérteni</text:span></text:p></draw:text-box></draw:frame><draw:frame draw:style-name="gr367" draw:text-style-name="P102" svg:width="3.484cm" svg:height="0.902cm" svg:x="10.823cm" svg:y="7.629cm"><draw:text-box><text:p text:style-name="P106"><text:span text:style-name="T58">Határozottan nem értek egyet</text:span></text:p></draw:text-box></draw:frame><draw:frame draw:style-name="gr368" draw:text-style-name="P102" svg:width="2.52cm" svg:height="0.687cm" svg:x="14.545cm" svg:y="7.629cm"><draw:text-box><text:p text:style-name="P106"><text:span text:style-name="T58">Nem tudom</text:span></text:p></draw:text-box></draw:frame></draw:g></draw:g></text:p>
        <text:p text:style-name="P30">Az arra vonatkozó vélemények, hogy a szakképzés milyen mértékben kínál magas színvonalú tanulást, szociodemográfiai és attitűdbeli tényezők szerint változnak, az alábbiak szerint. </text:p>
        <text:p text:style-name="P53">■ Azok a válaszadók, akik pozitívan ítélik meg a szakképzést, nagyobb valószínűséggel értenek egyet: Azoknak a 82%-a, akik arról számolnak be, hogy hazájukban a szakképzést pozitívan ítélik meg, egyetért az állítással, szemben azoknak az 56%-ával, akik azt állítják, hogy a szakképzést negatívan ítélik meg. </text:p>
        <text:p text:style-name="P53">■ Az a nézet, hogy a szakképzés magas színvonalú tanulást kínál, elterjedtebb azon válaszadók körében, akik úgy érzik, hogy az emberek elegendő tájékoztatást kapnak a szakképzési lehetőségekről (82%), mint azok körében, akik úgy érzik, hogy nem (61%). </text:p>
        <text:p text:style-name="P53">■ Jelentős különbségek vannak a társadalmi-szakmai kategóriák között: a fizikai dolgozók nagy valószínűséggel egyetértenek abban, hogy a szakképzés magas színvonalú tanulást kínál (75%), szemben a diákok 68%-ával. </text:p>
        <text:p text:style-name="P53">■ A szubjektív urbanizációhoz különböző válaszok is társulnak, mivel a vidéki térségekben vagy falvakban a válaszadók 76%-a egyetért ezzel az állítással, szemben a kis- vagy közepes méretű városok 70%-ával. </text:p>
        <text:p text:style-name="P53">■ Kor szerint kisebb különbségek vannak. A 40–55 éves válaszadók legnagyobb valószínűséggel egyetértenek azzal, hogy a szakképzés magas színvonalú tanulást kínál (74%). Ez az arány kismértékben, 73 %-ra csökken az 55 évesek és idősebbek körében, 72 %-ra a 25–39 évesek körében, és 69 %-ra a 15–24 éves válaszadók körében. </text:p>
        <text:p text:style-name="P53">■ Az életkor az oktatás végén szintén kis szerepet játszik. Az a meggyőződés, hogy a szakképzés magas színvonalú tanulást kínál, a 16–19 év közöttiek körében a legmagasabb (74%), szemben a 20 éves vagy annál idősebbek 73%-ával és a 15 éves vagy annál fiatalabbak 71%-ával. </text:p>
        <text:p text:style-name="P53">■ A középfokú szakképzést ajánló válaszadók nagyobb valószínűséggel értenek egyet az állítással (77%), mint az általános középfokú oktatást ajánlók (70%). </text:p>
        <text:p text:style-name="P53">■ Azok a válaszadók, akik maguk is részt vettek szakképzésben, nagyobb valószínűséggel értenek egyet azzal, hogy a szakképzés magas színvonalú tanulást kínál (76%), mint azok, akik nem (70%). </text:p>
        <text:p text:style-name="P53">■ A nemek szerinti megítélésbeli különbségek elhanyagolhatók. </text:p>
        <text:p text:style-name="P22"/>
        <text:p text:style-name="P29"/>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9">QB7.1 Kérjük, mondja el, hogy milyen mértékben ért egyet vagy nem ért egyet az alábbi állításokkal: A szakmai alapképzés magas színvonalú tanulást kínál (%-os arány az EU-ban)</text:p>
            </table:table-cell>
            <table:covered-table-cell/>
            <table:covered-table-cell/>
            <table:covered-table-cell/>
          </table:table-row>
          <table:table-row>
            <table:table-cell table:style-name="Tableau8.A1" office:value-type="string">
              <text:p text:style-name="P81"/>
            </table:table-cell>
            <table:table-cell table:style-name="Tableau8.A1" office:value-type="string">
              <text:p text:style-name="P84">„Elfogadom” összesen</text:p>
            </table:table-cell>
            <table:table-cell table:style-name="Tableau8.A1" office:value-type="string">
              <text:p text:style-name="P84">„Nem ért egyet” összesen </text:p>
            </table:table-cell>
            <table:table-cell table:style-name="Tableau8.A1" office:value-type="string">
              <text:p text:style-name="P84">Nem tudom</text:p>
            </table:table-cell>
          </table:table-row>
          <table:table-row>
            <table:table-cell table:style-name="Tableau8.A1" office:value-type="string">
              <text:p text:style-name="P89">EU-27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Nem</text:p>
            </table:table-cell>
            <table:covered-table-cell/>
            <table:covered-table-cell/>
            <table:covered-table-cell/>
          </table:table-row>
          <table:table-row>
            <table:table-cell table:style-name="Tableau8.A1" office:value-type="string">
              <text:p text:style-name="P89">Férfi </text:p>
            </table:table-cell>
            <table:table-cell table:style-name="Tableau8.B3" office:value-type="float" office:value="72">
              <text:p text:style-name="P93">72</text:p>
            </table:table-cell>
            <table:table-cell table:style-name="Tableau8.B3" office:value-type="float" office:value="19">
              <text:p text:style-name="P93">19</text:p>
            </table:table-cell>
            <table:table-cell table:style-name="Tableau8.B3" office:value-type="float" office:value="9">
              <text:p text:style-name="P93">9</text:p>
            </table:table-cell>
          </table:table-row>
          <table:table-row>
            <table:table-cell table:style-name="Tableau8.A1" office:value-type="string">
              <text:p text:style-name="P89">Nő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Életkor</text:p>
            </table:table-cell>
            <table:covered-table-cell/>
            <table:covered-table-cell/>
            <table:covered-table-cell/>
          </table:table-row>
          <table:table-row>
            <table:table-cell table:style-name="Tableau8.A1" office:value-type="string">
              <text:p text:style-name="P89">15-24 </text:p>
            </table:table-cell>
            <table:table-cell table:style-name="Tableau8.B3" office:value-type="float" office:value="69">
              <text:p text:style-name="P93">69</text:p>
            </table:table-cell>
            <table:table-cell table:style-name="Tableau8.B3" office:value-type="float" office:value="24">
              <text:p text:style-name="P93">24</text:p>
            </table:table-cell>
            <table:table-cell table:style-name="Tableau8.B3" office:value-type="float" office:value="7">
              <text:p text:style-name="P93">7</text:p>
            </table:table-cell>
          </table:table-row>
          <table:table-row>
            <table:table-cell table:style-name="Tableau8.A1" office:value-type="string">
              <text:p text:style-name="P89">25-39 </text:p>
            </table:table-cell>
            <table:table-cell table:style-name="Tableau8.B3" office:value-type="float" office:value="72">
              <text:p text:style-name="P93">72</text:p>
            </table:table-cell>
            <table:table-cell table:style-name="Tableau8.B3" office:value-type="float" office:value="21">
              <text:p text:style-name="P93">21</text:p>
            </table:table-cell>
            <table:table-cell table:style-name="Tableau8.B3" office:value-type="float" office:value="7">
              <text:p text:style-name="P93">7</text:p>
            </table:table-cell>
          </table:table-row>
          <table:table-row>
            <table:table-cell table:style-name="Tableau8.A1" office:value-type="string">
              <text:p text:style-name="P89">40-54 </text:p>
            </table:table-cell>
            <table:table-cell table:style-name="Tableau8.B3" office:value-type="float" office:value="74">
              <text:p text:style-name="P93">74</text:p>
            </table:table-cell>
            <table:table-cell table:style-name="Tableau8.B3" office:value-type="float" office:value="19">
              <text:p text:style-name="P93">19</text:p>
            </table:table-cell>
            <table:table-cell table:style-name="Tableau8.B3" office:value-type="float" office:value="7">
              <text:p text:style-name="P93">7</text:p>
            </table:table-cell>
          </table:table-row>
          <table:table-row>
            <table:table-cell table:style-name="Tableau8.A1" office:value-type="string">
              <text:p text:style-name="P89">&gt;=55</text:p>
            </table:table-cell>
            <table:table-cell table:style-name="Tableau8.B3" office:value-type="float" office:value="73">
              <text:p text:style-name="P93">73</text:p>
            </table:table-cell>
            <table:table-cell table:style-name="Tableau8.B3" office:value-type="float" office:value="16">
              <text:p text:style-name="P93">16</text:p>
            </table:table-cell>
            <table:table-cell table:style-name="Tableau8.B3" office:value-type="float" office:value="11">
              <text:p text:style-name="P93">11</text:p>
            </table:table-cell>
          </table:table-row>
          <table:table-row>
            <table:table-cell table:style-name="Tableau8.A4" table:number-columns-spanned="4" office:value-type="string">
              <text:p text:style-name="P59">Oktatás (vége)</text:p>
            </table:table-cell>
            <table:covered-table-cell/>
            <table:covered-table-cell/>
            <table:covered-table-cell/>
          </table:table-row>
          <table:table-row>
            <table:table-cell table:style-name="Tableau8.A1" office:value-type="string">
              <text:p text:style-name="P89">&lt;=-15</text:p>
            </table:table-cell>
            <table:table-cell table:style-name="Tableau8.B3" office:value-type="float" office:value="71">
              <text:p text:style-name="P93">71</text:p>
            </table:table-cell>
            <table:table-cell table:style-name="Tableau8.B3" office:value-type="float" office:value="15">
              <text:p text:style-name="P93">15</text:p>
            </table:table-cell>
            <table:table-cell table:style-name="Tableau8.B3" office:value-type="float" office:value="14">
              <text:p text:style-name="P93">14</text:p>
            </table:table-cell>
          </table:table-row>
          <table:table-row>
            <table:table-cell table:style-name="Tableau8.A1" office:value-type="string">
              <text:p text:style-name="P89">16-19 </text:p>
            </table:table-cell>
            <table:table-cell table:style-name="Tableau8.B3" office:value-type="float" office:value="74">
              <text:p text:style-name="P93">74</text:p>
            </table:table-cell>
            <table:table-cell table:style-name="Tableau8.B3" office:value-type="float" office:value="18">
              <text:p text:style-name="P93">18</text:p>
            </table:table-cell>
            <table:table-cell table:style-name="Tableau8.B3" office:value-type="float" office:value="8">
              <text:p text:style-name="P93">8</text:p>
            </table:table-cell>
          </table:table-row>
          <table:table-row>
            <table:table-cell table:style-name="Tableau8.A1" office:value-type="string">
              <text:p text:style-name="P89">&gt;=20</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1" office:value-type="string">
              <text:p text:style-name="P89">Még mindig tanulok </text:p>
            </table:table-cell>
            <table:table-cell table:style-name="Tableau8.B3" office:value-type="float" office:value="67">
              <text:p text:style-name="P93">67</text:p>
            </table:table-cell>
            <table:table-cell table:style-name="Tableau8.B3" office:value-type="float" office:value="23">
              <text:p text:style-name="P93">23</text:p>
            </table:table-cell>
            <table:table-cell table:style-name="Tableau8.B3" office:value-type="float" office:value="10">
              <text:p text:style-name="P93">10</text:p>
            </table:table-cell>
          </table:table-row>
          <table:table-row>
            <table:table-cell table:style-name="Tableau8.A4" table:number-columns-spanned="4" office:value-type="string">
              <text:p text:style-name="P59">Társadalmi-szakmai kategória</text:p>
            </table:table-cell>
            <table:covered-table-cell/>
            <table:covered-table-cell/>
            <table:covered-table-cell/>
          </table:table-row>
          <table:table-row>
            <table:table-cell table:style-name="Tableau8.A1" office:value-type="string">
              <text:p text:style-name="P89">Önálló vállalkozó </text:p>
            </table:table-cell>
            <table:table-cell table:style-name="Tableau8.B3" office:value-type="float" office:value="71">
              <text:p text:style-name="P93">71</text:p>
            </table:table-cell>
            <table:table-cell table:style-name="Tableau8.B3" office:value-type="float" office:value="21">
              <text:p text:style-name="P93">21</text:p>
            </table:table-cell>
            <table:table-cell table:style-name="Tableau8.B3" office:value-type="float" office:value="8">
              <text:p text:style-name="P93">8</text:p>
            </table:table-cell>
          </table:table-row>
          <table:table-row>
            <table:table-cell table:style-name="Tableau8.A1" office:value-type="string">
              <text:p text:style-name="P89">Menedzserek </text:p>
            </table:table-cell>
            <table:table-cell table:style-name="Tableau8.B3" office:value-type="float" office:value="72">
              <text:p text:style-name="P93">72</text:p>
            </table:table-cell>
            <table:table-cell table:style-name="Tableau8.B3" office:value-type="float" office:value="18">
              <text:p text:style-name="P93">18</text:p>
            </table:table-cell>
            <table:table-cell table:style-name="Tableau8.B3" office:value-type="float" office:value="10">
              <text:p text:style-name="P93">10</text:p>
            </table:table-cell>
          </table:table-row>
          <table:table-row>
            <table:table-cell table:style-name="Tableau8.A1" office:value-type="string">
              <text:p text:style-name="P89">Egyéb fehér gallér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1" office:value-type="string">
              <text:p text:style-name="P89">Manuális munkások </text:p>
            </table:table-cell>
            <table:table-cell table:style-name="Tableau8.B3" office:value-type="float" office:value="75">
              <text:p text:style-name="P93">75</text:p>
            </table:table-cell>
            <table:table-cell table:style-name="Tableau8.B3" office:value-type="float" office:value="19">
              <text:p text:style-name="P93">19</text:p>
            </table:table-cell>
            <table:table-cell table:style-name="Tableau8.B3" office:value-type="float" office:value="6">
              <text:p text:style-name="P93">6</text:p>
            </table:table-cell>
          </table:table-row>
          <table:table-row>
            <table:table-cell table:style-name="Tableau8.A1" office:value-type="string">
              <text:p text:style-name="P89">Házi személyek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Munkanélküli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Nyugdíjas </text:p>
            </table:table-cell>
            <table:table-cell table:style-name="Tableau8.B3" office:value-type="float" office:value="73">
              <text:p text:style-name="P93">73</text:p>
            </table:table-cell>
            <table:table-cell table:style-name="Tableau8.B3" office:value-type="float" office:value="15">
              <text:p text:style-name="P93">15</text:p>
            </table:table-cell>
            <table:table-cell table:style-name="Tableau8.B3" office:value-type="float" office:value="12">
              <text:p text:style-name="P93">12</text:p>
            </table:table-cell>
          </table:table-row>
          <table:table-row>
            <table:table-cell table:style-name="Tableau8.A1" office:value-type="string">
              <text:p text:style-name="P89">Diákok </text:p>
            </table:table-cell>
            <table:table-cell table:style-name="Tableau8.B3" office:value-type="float" office:value="68">
              <text:p text:style-name="P93">68</text:p>
            </table:table-cell>
            <table:table-cell table:style-name="Tableau8.B3" office:value-type="float" office:value="24">
              <text:p text:style-name="P93">24</text:p>
            </table:table-cell>
            <table:table-cell table:style-name="Tableau8.B3" office:value-type="float" office:value="8">
              <text:p text:style-name="P93">8</text:p>
            </table:table-cell>
          </table:table-row>
          <table:table-row>
            <table:table-cell table:style-name="Tableau8.A4" table:number-columns-spanned="4" office:value-type="string">
              <text:p text:style-name="P59">Szubjektív urbanizáció</text:p>
            </table:table-cell>
            <table:covered-table-cell/>
            <table:covered-table-cell/>
            <table:covered-table-cell/>
          </table:table-row>
          <table:table-row>
            <table:table-cell table:style-name="Tableau8.A1" office:value-type="string">
              <text:p text:style-name="P89">Vidéki terület vagy falu </text:p>
            </table:table-cell>
            <table:table-cell table:style-name="Tableau8.B3" office:value-type="float" office:value="76">
              <text:p text:style-name="P93">76</text:p>
            </table:table-cell>
            <table:table-cell table:style-name="Tableau8.B3" office:value-type="float" office:value="16">
              <text:p text:style-name="P93">16</text:p>
            </table:table-cell>
            <table:table-cell table:style-name="Tableau8.B3" office:value-type="float" office:value="8">
              <text:p text:style-name="P93">8</text:p>
            </table:table-cell>
          </table:table-row>
          <table:table-row>
            <table:table-cell table:style-name="Tableau8.A1" office:value-type="string">
              <text:p text:style-name="P89">Kis- és középváros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Nagyváros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4" table:number-columns-spanned="4" office:value-type="string">
              <text:p text:style-name="P59">A szakmai alapképzés megítélése (ORSZÁGUNKBAN)</text:p>
            </table:table-cell>
            <table:covered-table-cell/>
            <table:covered-table-cell/>
            <table:covered-table-cell/>
          </table:table-row>
          <table:table-row>
            <table:table-cell table:style-name="Tableau8.A1" office:value-type="string">
              <text:p text:style-name="P89">Pozitív </text:p>
            </table:table-cell>
            <table:table-cell table:style-name="Tableau8.B3" office:value-type="float" office:value="82">
              <text:p text:style-name="P93">82</text:p>
            </table:table-cell>
            <table:table-cell table:style-name="Tableau8.B3" office:value-type="float" office:value="12">
              <text:p text:style-name="P93">12</text:p>
            </table:table-cell>
            <table:table-cell table:style-name="Tableau8.B3" office:value-type="float" office:value="6">
              <text:p text:style-name="P93">6</text:p>
            </table:table-cell>
          </table:table-row>
          <table:table-row>
            <table:table-cell table:style-name="Tableau8.A1" office:value-type="string">
              <text:p text:style-name="P89">Negatív </text:p>
            </table:table-cell>
            <table:table-cell table:style-name="Tableau8.B3" office:value-type="float" office:value="56">
              <text:p text:style-name="P93">56</text:p>
            </table:table-cell>
            <table:table-cell table:style-name="Tableau8.B3" office:value-type="float" office:value="35">
              <text:p text:style-name="P93">35</text:p>
            </table:table-cell>
            <table:table-cell table:style-name="Tableau8.B3" office:value-type="float" office:value="9">
              <text:p text:style-name="P93">9</text:p>
            </table:table-cell>
          </table:table-row>
          <table:table-row>
            <table:table-cell table:style-name="Tableau8.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8.A1" office:value-type="string">
              <text:p text:style-name="P89">Igen </text:p>
            </table:table-cell>
            <table:table-cell table:style-name="Tableau8.B3" office:value-type="float" office:value="76">
              <text:p text:style-name="P93">76</text:p>
            </table:table-cell>
            <table:table-cell table:style-name="Tableau8.B3" office:value-type="float" office:value="18">
              <text:p text:style-name="P93">18</text:p>
            </table:table-cell>
            <table:table-cell table:style-name="Tableau8.B3" office:value-type="float" office:value="6">
              <text:p text:style-name="P93">6</text:p>
            </table:table-cell>
          </table:table-row>
          <table:table-row>
            <table:table-cell table:style-name="Tableau8.A1" office:value-type="string">
              <text:p text:style-name="P89">Nem </text:p>
            </table:table-cell>
            <table:table-cell table:style-name="Tableau8.B3" office:value-type="float" office:value="70">
              <text:p text:style-name="P93">70</text:p>
            </table:table-cell>
            <table:table-cell table:style-name="Tableau8.B3" office:value-type="float" office:value="19">
              <text:p text:style-name="P93">19</text:p>
            </table:table-cell>
            <table:table-cell table:style-name="Tableau8.B3" office:value-type="float" office:value="11">
              <text:p text:style-name="P93">11</text:p>
            </table:table-cell>
          </table:table-row>
        </table:table>
        <text:p text:style-name="P22"/>
        <text:h text:style-name="P19" text:outline-level="2"><text:bookmark-start text:name="__RefHeading___Toc215574_2930363814"/>3. Az oktatói munkaerő minősége <text:bookmark-end text:name="__RefHeading___Toc215574_2930363814"/></text:h>
        <text:p text:style-name="P51">Az uniós polgárok mintegy négyötöde állítja, hogy a szakoktatásban és -képzésben dolgozó tanárok és oktatók kompetensek </text:p>
        <text:p text:style-name="P22">Az Európai Unióban az uniós polgárok 79%-a állítja, hogy a szakoktatásban és -képzésben dolgozó tanárok és oktatók kompetensek, közülük 23% határozottan egyetért, 56% pedig hajlamos egyetérteni.<text:note text:id="ftn21" text:note-class="footnote"><text:note-citation>21</text:note-citation><text:note-body><text:p text:style-name="P13">kérdés: Kérjük, mondja el, hogy milyen mértékben ért egyet vagy nem ért egyet az alábbi állításokkal: A szakoktatásban és -képzésben dolgozó tanárok és oktatók kompetensek. </text:p></text:note-body></text:note> Tíz válaszadóból több mint egy (13%) nem ért ezzel egyet, míg 8% nem tudja. </text:p>
        <text:p text:style-name="P22">A megállapodás az idő múlásával kismértékben nőtt. A szakoktatásról és -képzésről szóló 2011. évi Eurobarométer felmérésben (EU-27) a válaszadók 76 %-a egyetértett azzal, hogy a szakoktatásban és -képzésben részt vevő tanárok és oktatók kompetensek.<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 megfogalmazása eltér a jelenlegi felmérés megfogalmazásától, és a „szakképzés” kifejezést használja, anélkül, hogy különbséget tenne a szakmai alap- és továbbképzés között. kérdés: „Kérjük, mondja el, milyen mértékben ért egyet vagy nem ért egyet az alábbi állításokkal. A szakoktatásban és szakképzésben dolgozó tanárok és oktatók kompetensek.”</text:span></text:p></text:note-body></text:note> </text:p>
        <text:p text:style-name="P22">A jelenlegi felmérésben a vélemények tagállamonként eltérőek: a legmagasabb szintű egyetértést Ausztriában (86%), Írországban (84%) és Cipruson (83%) mérték. A legalacsonyabb szintet Romániában (64%), Bulgáriában és Luxemburgban (mindkettő 72%), valamint Hollandiában (73%) mérték. Minden tagállamban tíz válaszadóból legalább hat állítja, hogy a szakoktatásban és -képzésben dolgozó tanárok és oktatók kompetensek. </text:p>
        <text:p text:style-name="P22"><draw:g text:anchor-type="paragraph" draw:z-index="14" draw:name="Forme11" draw:style-name="gr1"><draw:frame draw:style-name="gr354" draw:text-style-name="P100" svg:width="6.091cm" svg:height="6.626cm" svg:x="10.257cm" svg:y="-7.337cm"><draw:image xlink:href="Pictures/10000000000001D100000200177E002838688217.png" xlink:type="simple" xlink:show="embed" xlink:actuate="onLoad" draw:mime-type="image/png"><text:p/></draw:image></draw:frame><draw:frame draw:style-name="gr355" draw:text-style-name="P102" svg:width="7.797cm" svg:height="1.551cm" svg:x="9.017cm" svg:y="-8.722cm"><draw:text-box><text:p text:style-name="P101"><text:span text:style-name="T58">kérdés: Kérjük, mondja el, hogy milyen mértékben ért egyet vagy nem ért egyet az alábbi állításokkal: A szakmai alapképzésben részt vevő tanárok és oktatók kompetensek (EU-27) (%} </text:span></text:p></draw:text-box></draw:frame><draw:frame draw:style-name="gr356" draw:text-style-name="P102" svg:width="1.983cm" svg:height="0.902cm" svg:x="10.799cm" svg:y="-7.727cm"><draw:text-box><text:p text:style-name="P101"><text:span text:style-name="T58">Nem tudom 8</text:span></text:p></draw:text-box></draw:frame><draw:frame draw:style-name="gr357" draw:text-style-name="P105" svg:width="2.454cm" svg:height="1.227cm" svg:x="9.236cm" svg:y="-7.027cm"><draw:text-box><text:p text:style-name="P104"><text:span text:style-name="T58">Határozottan nem értek egyet 2</text:span></text:p></draw:text-box></draw:frame><draw:frame draw:style-name="gr358" draw:text-style-name="P105" svg:width="1.971cm" svg:height="1.551cm" svg:x="8.647cm" svg:y="-6.067cm"><draw:text-box><text:p text:style-name="P104"><text:span text:style-name="T58">Hajlamosak nem egyetérteni 11</text:span></text:p></draw:text-box></draw:frame><draw:frame draw:style-name="gr359" draw:text-style-name="P102" svg:width="1.715cm" svg:height="1.551cm" svg:x="15.052cm" svg:y="-7.214cm"><draw:text-box><text:p text:style-name="P101"><text:span text:style-name="T58">Határozottan egyetértek 23</text:span></text:p></draw:text-box></draw:frame><draw:frame draw:style-name="gr360" draw:text-style-name="P102" svg:width="3.223cm" svg:height="0.902cm" svg:x="11.406cm" svg:y="-0.615cm"><draw:text-box><text:p text:style-name="P101"><text:span text:style-name="T58">Hajlamosak egyetérteni 56</text:span></text:p></draw:text-box></draw:frame></draw:g><draw:g text:anchor-type="paragraph" draw:z-index="15" draw:name="Forme12" draw:style-name="gr1"><draw:frame draw:style-name="gr346" draw:text-style-name="P100" svg:width="17.119cm" svg:height="7.843cm" svg:x="0.113cm" svg:y="1.49cm"><draw:image xlink:href="Pictures/10000000000005470000026B0A0B940F4BB798D4.png" xlink:type="simple" xlink:show="embed" xlink:actuate="onLoad" draw:mime-type="image/png"><text:p/></draw:image></draw:frame><draw:frame draw:style-name="gr347" draw:text-style-name="P102" svg:width="16.581cm" svg:height="0.902cm" svg:x="0.492cm" svg:y="0.589cm"><draw:text-box><text:p text:style-name="P101"><text:span text:style-name="T58">kérdés: Kérjük, mondja el, hogy milyen mértékben ért egyet vagy nem ért egyet az alábbi állításokkal:- A szakmai alapképzésben részt vevő tanárok és oktatók kompetensek (%) </text:span></text:p></draw:text-box></draw:frame><draw:g draw:style-name="gr4"><draw:frame draw:style-name="gr348" draw:text-style-name="P100" svg:width="14.098cm" svg:height="0.959cm" svg:x="0.746cm" svg:y="9.389cm"><draw:image xlink:href="Pictures/100000000000022300000022902E68B765C34830.png" xlink:type="simple" xlink:show="embed" xlink:actuate="onLoad" draw:mime-type="image/png"><text:p/></draw:image></draw:frame><draw:frame draw:style-name="gr349" draw:text-style-name="P102" svg:width="2.924cm" svg:height="0.902cm" svg:x="1.207cm" svg:y="9.564cm"><draw:text-box><text:p text:style-name="P106"><text:span text:style-name="T58">Határozottan egyetértek</text:span></text:p></draw:text-box></draw:frame><draw:frame draw:style-name="gr350" draw:text-style-name="P102" svg:width="2.857cm" svg:height="0.902cm" svg:x="4.216cm" svg:y="9.541cm"><draw:text-box><text:p text:style-name="P106"><text:span text:style-name="T58">Hajlamosak egyetérteni</text:span></text:p></draw:text-box></draw:frame><draw:frame draw:style-name="gr351" draw:text-style-name="P102" svg:width="3.282cm" svg:height="0.902cm" svg:x="7.398cm" svg:y="9.583cm"><draw:text-box><text:p text:style-name="P106"><text:span text:style-name="T58">Hajlamosak nem egyetérteni</text:span></text:p></draw:text-box></draw:frame><draw:frame draw:style-name="gr352" draw:text-style-name="P102" svg:width="3.484cm" svg:height="0.902cm" svg:x="11.026cm" svg:y="9.543cm"><draw:text-box><text:p text:style-name="P106"><text:span text:style-name="T58">Határozottan nem értek egyet</text:span></text:p></draw:text-box></draw:frame><draw:frame draw:style-name="gr353" draw:text-style-name="P102" svg:width="2.52cm" svg:height="0.687cm" svg:x="14.748cm" svg:y="9.543cm"><draw:text-box><text:p text:style-name="P106"><text:span text:style-name="T58">Nem tudom</text:span></text:p></draw:text-box></draw:frame></draw:g></draw:g></text:p>
        <text:p text:style-name="P22"/>
        <text:p text:style-name="P30">Az, hogy a válaszadók milyen mértékben értenek egyet azzal, hogy a szakoktatásban és -képzésben dolgozó tanárok és oktatók kompetensek, szociodemográfiai és attitűdbeli tényezők szerint változik, az alábbiak szerint. </text:p>
        <text:p text:style-name="P53">■ Azok, akik pozitívan ítélik meg a szakképzést, nagyobb valószínűséggel vallják ezt a nézetet: 87%, szemben azok 67%-ával, akik úgy vélik, hogy a szakképzés negatív képet mutat. </text:p>
        <text:p text:style-name="P53">■ Azok a válaszadók, akik úgy vélik, hogy a diákok elegendő információt kapnak a szakképzési lehetőségekről, sokkal nagyobb valószínűséggel értenek egyet (87%), mint azok, akik nem (69%). </text:p>
        <text:p text:style-name="P53">■ Jelentős különbségek vannak a társadalmi-szakmai kategóriák között, a vezetők és más szellemi munkavállalók valószínűleg ezt a nézetet vallják (mindkettő 81%), szemben a háztartásbeliek 74%-ával. </text:p>
        <text:p text:style-name="P53">■ A tanulmányaikat 20 éves koruk után befejező válaszadók körében a legelterjedtebb (81%) az a meggyőződés, hogy a szakképzésben részt vevő tanárok kompetensek. Ez az arány 79% azok esetében, akik 16–19 éves koruk között fejezték be tanulmányaikat, és 74% azok esetében, akik 15 évesen vagy korábban fejezték be tanulmányaikat. </text:p>
        <text:p text:style-name="P53">■ Van néhány kis különbség az életkor tekintetében: a 40–54 éves válaszadók nagy valószínűséggel egyetértenek azzal, hogy a szakoktatásban és -képzésben dolgozó tanárok kompetensek (81%), míg a 15–24 éves válaszadók 77%-a ért ezzel egyet. </text:p>
        <text:p text:style-name="P53">■ A szakoktatásban és -képzésben részt vevő válaszadók nagyobb valószínűséggel értenek egyet azzal, hogy a szakoktatásban és -képzésben dolgozó tanárok kompetensek (81%), mint azok, akik nem vettek részt szakoktatásban és -képzésben (77%). </text:p>
        <text:p text:style-name="P53">■ Nincs különbség a nemek közötti észlelésben. </text:p>
        <text:p text:style-name="P22"/>
        <text:p text:style-name="P29"/>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9">QB7.3 Kérjük, mondja el, hogy milyen mértékben ért egyet vagy nem ért egyet az alábbi állításokkal: A szakmai alapképzésben részt vevő tanárok és oktatók kompetensek (%-os uniós arány)</text:p>
            </table:table-cell>
            <table:covered-table-cell/>
            <table:covered-table-cell/>
            <table:covered-table-cell/>
          </table:table-row>
          <table:table-row>
            <table:table-cell table:style-name="Tableau9.A1" office:value-type="string">
              <text:p text:style-name="P81"/>
            </table:table-cell>
            <table:table-cell table:style-name="Tableau9.A1" office:value-type="string">
              <text:p text:style-name="P84">„Elfogadom” összesen</text:p>
            </table:table-cell>
            <table:table-cell table:style-name="Tableau9.A1" office:value-type="string">
              <text:p text:style-name="P84">„Nem ért egyet” összesen </text:p>
            </table:table-cell>
            <table:table-cell table:style-name="Tableau9.A1" office:value-type="string">
              <text:p text:style-name="P84">Nem tudom</text:p>
            </table:table-cell>
          </table:table-row>
          <table:table-row>
            <table:table-cell table:style-name="Tableau9.A1" office:value-type="string">
              <text:p text:style-name="P89">EU-27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Nem</text:p>
            </table:table-cell>
            <table:covered-table-cell/>
            <table:covered-table-cell/>
            <table:covered-table-cell/>
          </table:table-row>
          <table:table-row>
            <table:table-cell table:style-name="Tableau9.A1" office:value-type="string">
              <text:p text:style-name="P89">Férfi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1" office:value-type="string">
              <text:p text:style-name="P89">Nő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Életkor</text:p>
            </table:table-cell>
            <table:covered-table-cell/>
            <table:covered-table-cell/>
            <table:covered-table-cell/>
          </table:table-row>
          <table:table-row>
            <table:table-cell table:style-name="Tableau9.A1" office:value-type="string">
              <text:p text:style-name="P89">15-24 </text:p>
            </table:table-cell>
            <table:table-cell table:style-name="Tableau9.B3" office:value-type="float" office:value="77">
              <text:p text:style-name="P93">77</text:p>
            </table:table-cell>
            <table:table-cell table:style-name="Tableau9.B3" office:value-type="float" office:value="16">
              <text:p text:style-name="P93">16</text:p>
            </table:table-cell>
            <table:table-cell table:style-name="Tableau9.B3" office:value-type="float" office:value="7">
              <text:p text:style-name="P93">7</text:p>
            </table:table-cell>
          </table:table-row>
          <table:table-row>
            <table:table-cell table:style-name="Tableau9.A1" office:value-type="string">
              <text:p text:style-name="P89">25-39 </text:p>
            </table:table-cell>
            <table:table-cell table:style-name="Tableau9.B3" office:value-type="float" office:value="80">
              <text:p text:style-name="P93">80</text:p>
            </table:table-cell>
            <table:table-cell table:style-name="Tableau9.B3" office:value-type="float" office:value="13">
              <text:p text:style-name="P93">13</text:p>
            </table:table-cell>
            <table:table-cell table:style-name="Tableau9.B3" office:value-type="float" office:value="7">
              <text:p text:style-name="P93">7</text:p>
            </table:table-cell>
          </table:table-row>
          <table:table-row>
            <table:table-cell table:style-name="Tableau9.A1" office:value-type="string">
              <text:p text:style-name="P89">40-54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gt;=55</text:p>
            </table:table-cell>
            <table:table-cell table:style-name="Tableau9.B3" office:value-type="float" office:value="78">
              <text:p text:style-name="P93">78</text:p>
            </table:table-cell>
            <table:table-cell table:style-name="Tableau9.B3" office:value-type="float" office:value="11">
              <text:p text:style-name="P93">11</text:p>
            </table:table-cell>
            <table:table-cell table:style-name="Tableau9.B3" office:value-type="float" office:value="11">
              <text:p text:style-name="P93">11</text:p>
            </table:table-cell>
          </table:table-row>
          <table:table-row>
            <table:table-cell table:style-name="Tableau9.A4" table:number-columns-spanned="4" office:value-type="string">
              <text:p text:style-name="P59">Oktatás (vége)</text:p>
            </table:table-cell>
            <table:covered-table-cell/>
            <table:covered-table-cell/>
            <table:covered-table-cell/>
          </table:table-row>
          <table:table-row>
            <table:table-cell table:style-name="Tableau9.A1" office:value-type="string">
              <text:p text:style-name="P89">&lt;=-15</text:p>
            </table:table-cell>
            <table:table-cell table:style-name="Tableau9.B3" office:value-type="float" office:value="74">
              <text:p text:style-name="P93">74</text:p>
            </table:table-cell>
            <table:table-cell table:style-name="Tableau9.B3" office:value-type="float" office:value="12">
              <text:p text:style-name="P93">12</text:p>
            </table:table-cell>
            <table:table-cell table:style-name="Tableau9.B3" office:value-type="float" office:value="14">
              <text:p text:style-name="P93">14</text:p>
            </table:table-cell>
          </table:table-row>
          <table:table-row>
            <table:table-cell table:style-name="Tableau9.A1" office:value-type="string">
              <text:p text:style-name="P89">16-19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gt;=20</text:p>
            </table:table-cell>
            <table:table-cell table:style-name="Tableau9.B3" office:value-type="float" office:value="81">
              <text:p text:style-name="P93">81</text:p>
            </table:table-cell>
            <table:table-cell table:style-name="Tableau9.B3" office:value-type="float" office:value="11">
              <text:p text:style-name="P93">11</text:p>
            </table:table-cell>
            <table:table-cell table:style-name="Tableau9.B3" office:value-type="float" office:value="8">
              <text:p text:style-name="P93">8</text:p>
            </table:table-cell>
          </table:table-row>
          <table:table-row>
            <table:table-cell table:style-name="Tableau9.A1" office:value-type="string">
              <text:p text:style-name="P89">Még mindig tanulok </text:p>
            </table:table-cell>
            <table:table-cell table:style-name="Tableau9.B3" office:value-type="float" office:value="77">
              <text:p text:style-name="P93">77</text:p>
            </table:table-cell>
            <table:table-cell table:style-name="Tableau9.B3" office:value-type="float" office:value="15">
              <text:p text:style-name="P93">15</text:p>
            </table:table-cell>
            <table:table-cell table:style-name="Tableau9.B3" office:value-type="float" office:value="8">
              <text:p text:style-name="P93">8</text:p>
            </table:table-cell>
          </table:table-row>
          <table:table-row>
            <table:table-cell table:style-name="Tableau9.A4" table:number-columns-spanned="4" office:value-type="string">
              <text:p text:style-name="P59">Társadalmi-szakmai kategória</text:p>
            </table:table-cell>
            <table:covered-table-cell/>
            <table:covered-table-cell/>
            <table:covered-table-cell/>
          </table:table-row>
          <table:table-row>
            <table:table-cell table:style-name="Tableau9.A1" office:value-type="string">
              <text:p text:style-name="P89">Önálló vállalkozó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Menedzserek </text:p>
            </table:table-cell>
            <table:table-cell table:style-name="Tableau9.B3" office:value-type="float" office:value="81">
              <text:p text:style-name="P93">81</text:p>
            </table:table-cell>
            <table:table-cell table:style-name="Tableau9.B3" office:value-type="float" office:value="10">
              <text:p text:style-name="P93">10</text:p>
            </table:table-cell>
            <table:table-cell table:style-name="Tableau9.B3" office:value-type="float" office:value="9">
              <text:p text:style-name="P93">9</text:p>
            </table:table-cell>
          </table:table-row>
          <table:table-row>
            <table:table-cell table:style-name="Tableau9.A1" office:value-type="string">
              <text:p text:style-name="P89">Egyéb fehér gallér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Manuális munkások </text:p>
            </table:table-cell>
            <table:table-cell table:style-name="Tableau9.B3" office:value-type="float" office:value="80">
              <text:p text:style-name="P93">80</text:p>
            </table:table-cell>
            <table:table-cell table:style-name="Tableau9.B3" office:value-type="float" office:value="14">
              <text:p text:style-name="P93">14</text:p>
            </table:table-cell>
            <table:table-cell table:style-name="Tableau9.B3" office:value-type="float" office:value="6">
              <text:p text:style-name="P93">6</text:p>
            </table:table-cell>
          </table:table-row>
          <table:table-row>
            <table:table-cell table:style-name="Tableau9.A1" office:value-type="string">
              <text:p text:style-name="P89">Házi személyek </text:p>
            </table:table-cell>
            <table:table-cell table:style-name="Tableau9.B3" office:value-type="float" office:value="74">
              <text:p text:style-name="P93">74</text:p>
            </table:table-cell>
            <table:table-cell table:style-name="Tableau9.B3" office:value-type="float" office:value="17">
              <text:p text:style-name="P93">17</text:p>
            </table:table-cell>
            <table:table-cell table:style-name="Tableau9.B3" office:value-type="float" office:value="9">
              <text:p text:style-name="P93">9</text:p>
            </table:table-cell>
          </table:table-row>
          <table:table-row>
            <table:table-cell table:style-name="Tableau9.A1" office:value-type="string">
              <text:p text:style-name="P89">Munkanélküli </text:p>
            </table:table-cell>
            <table:table-cell table:style-name="Tableau9.B3" office:value-type="float" office:value="75">
              <text:p text:style-name="P93">75</text:p>
            </table:table-cell>
            <table:table-cell table:style-name="Tableau9.B3" office:value-type="float" office:value="16">
              <text:p text:style-name="P93">16</text:p>
            </table:table-cell>
            <table:table-cell table:style-name="Tableau9.B3" office:value-type="float" office:value="9">
              <text:p text:style-name="P93">9</text:p>
            </table:table-cell>
          </table:table-row>
          <table:table-row>
            <table:table-cell table:style-name="Tableau9.A1" office:value-type="string">
              <text:p text:style-name="P89">Nyugdíjas </text:p>
            </table:table-cell>
            <table:table-cell table:style-name="Tableau9.B3" office:value-type="float" office:value="77">
              <text:p text:style-name="P93">77</text:p>
            </table:table-cell>
            <table:table-cell table:style-name="Tableau9.B3" office:value-type="float" office:value="11">
              <text:p text:style-name="P93">11</text:p>
            </table:table-cell>
            <table:table-cell table:style-name="Tableau9.B3" office:value-type="float" office:value="12">
              <text:p text:style-name="P93">12</text:p>
            </table:table-cell>
          </table:table-row>
          <table:table-row>
            <table:table-cell table:style-name="Tableau9.A1" office:value-type="string">
              <text:p text:style-name="P89">Diákok </text:p>
            </table:table-cell>
            <table:table-cell table:style-name="Tableau9.B3" office:value-type="float" office:value="76">
              <text:p text:style-name="P93">76</text:p>
            </table:table-cell>
            <table:table-cell table:style-name="Tableau9.B3" office:value-type="float" office:value="17">
              <text:p text:style-name="P93">17</text:p>
            </table:table-cell>
            <table:table-cell table:style-name="Tableau9.B3" office:value-type="float" office:value="7">
              <text:p text:style-name="P93">7</text:p>
            </table:table-cell>
          </table:table-row>
          <table:table-row>
            <table:table-cell table:style-name="Tableau9.A4" table:number-columns-spanned="4" office:value-type="string">
              <text:p text:style-name="P59">Szubjektív urbanizáció</text:p>
            </table:table-cell>
            <table:covered-table-cell/>
            <table:covered-table-cell/>
            <table:covered-table-cell/>
          </table:table-row>
          <table:table-row>
            <table:table-cell table:style-name="Tableau9.A1" office:value-type="string">
              <text:p text:style-name="P89">Vidéki terület vagy falu </text:p>
            </table:table-cell>
            <table:table-cell table:style-name="Tableau9.B3" office:value-type="float" office:value="78">
              <text:p text:style-name="P93">78</text:p>
            </table:table-cell>
            <table:table-cell table:style-name="Tableau9.B3" office:value-type="float" office:value="13">
              <text:p text:style-name="P93">13</text:p>
            </table:table-cell>
            <table:table-cell table:style-name="Tableau9.B3" office:value-type="float" office:value="9">
              <text:p text:style-name="P93">9</text:p>
            </table:table-cell>
          </table:table-row>
          <table:table-row>
            <table:table-cell table:style-name="Tableau9.A1" office:value-type="string">
              <text:p text:style-name="P89">Kis- és középváros </text:p>
            </table:table-cell>
            <table:table-cell table:style-name="Tableau9.B3" office:value-type="float" office:value="78">
              <text:p text:style-name="P93">78</text:p>
            </table:table-cell>
            <table:table-cell table:style-name="Tableau9.B3" office:value-type="float" office:value="14">
              <text:p text:style-name="P93">14</text:p>
            </table:table-cell>
            <table:table-cell table:style-name="Tableau9.B3" office:value-type="float" office:value="8">
              <text:p text:style-name="P93">8</text:p>
            </table:table-cell>
          </table:table-row>
          <table:table-row>
            <table:table-cell table:style-name="Tableau9.A1" office:value-type="string">
              <text:p text:style-name="P89">Nagyváros </text:p>
            </table:table-cell>
            <table:table-cell table:style-name="Tableau9.B3" office:value-type="float" office:value="80">
              <text:p text:style-name="P93">80</text:p>
            </table:table-cell>
            <table:table-cell table:style-name="Tableau9.B3" office:value-type="float" office:value="12">
              <text:p text:style-name="P93">12</text:p>
            </table:table-cell>
            <table:table-cell table:style-name="Tableau9.B3" office:value-type="float" office:value="8">
              <text:p text:style-name="P93">8</text:p>
            </table:table-cell>
          </table:table-row>
          <table:table-row>
            <table:table-cell table:style-name="Tableau9.A4" table:number-columns-spanned="4" office:value-type="string">
              <text:p text:style-name="P59">A szakmai alapképzés megítélése (ORSZÁGUNKBAN)</text:p>
            </table:table-cell>
            <table:covered-table-cell/>
            <table:covered-table-cell/>
            <table:covered-table-cell/>
          </table:table-row>
          <table:table-row>
            <table:table-cell table:style-name="Tableau9.A1" office:value-type="string">
              <text:p text:style-name="P89">Pozitív </text:p>
            </table:table-cell>
            <table:table-cell table:style-name="Tableau9.B3" office:value-type="float" office:value="87">
              <text:p text:style-name="P93">87</text:p>
            </table:table-cell>
            <table:table-cell table:style-name="Tableau9.B3" office:value-type="float" office:value="8">
              <text:p text:style-name="P93">8</text:p>
            </table:table-cell>
            <table:table-cell table:style-name="Tableau9.B3" office:value-type="float" office:value="5">
              <text:p text:style-name="P93">5</text:p>
            </table:table-cell>
          </table:table-row>
          <table:table-row>
            <table:table-cell table:style-name="Tableau9.A1" office:value-type="string">
              <text:p text:style-name="P89">Negatív </text:p>
            </table:table-cell>
            <table:table-cell table:style-name="Tableau9.B3" office:value-type="float" office:value="67">
              <text:p text:style-name="P93">67</text:p>
            </table:table-cell>
            <table:table-cell table:style-name="Tableau9.B3" office:value-type="float" office:value="24">
              <text:p text:style-name="P93">24</text:p>
            </table:table-cell>
            <table:table-cell table:style-name="Tableau9.B3" office:value-type="float" office:value="9">
              <text:p text:style-name="P93">9</text:p>
            </table:table-cell>
          </table:table-row>
          <table:table-row>
            <table:table-cell table:style-name="Tableau9.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9.A1" office:value-type="string">
              <text:p text:style-name="P89">Igen </text:p>
            </table:table-cell>
            <table:table-cell table:style-name="Tableau9.B3" office:value-type="float" office:value="81">
              <text:p text:style-name="P93">81</text:p>
            </table:table-cell>
            <table:table-cell table:style-name="Tableau9.B3" office:value-type="float" office:value="13">
              <text:p text:style-name="P93">13</text:p>
            </table:table-cell>
            <table:table-cell table:style-name="Tableau9.B3" office:value-type="float" office:value="6">
              <text:p text:style-name="P93">6</text:p>
            </table:table-cell>
          </table:table-row>
          <table:table-row>
            <table:table-cell table:style-name="Tableau9.A1" office:value-type="string">
              <text:p text:style-name="P89">Nem </text:p>
            </table:table-cell>
            <table:table-cell table:style-name="Tableau9.B3" office:value-type="float" office:value="77">
              <text:p text:style-name="P93">77</text:p>
            </table:table-cell>
            <table:table-cell table:style-name="Tableau9.B3" office:value-type="float" office:value="13">
              <text:p text:style-name="P93">13</text:p>
            </table:table-cell>
            <table:table-cell table:style-name="Tableau9.B3" office:value-type="float" office:value="10">
              <text:p text:style-name="P93">10</text:p>
            </table:table-cell>
          </table:table-row>
        </table:table>
        <text:p text:style-name="P22"/>
        <text:h text:style-name="P19" text:outline-level="2"><text:bookmark-start text:name="__RefHeading___Toc215576_2930363814"/>4. Az infrastruktúra minősége <text:bookmark-end text:name="__RefHeading___Toc215576_2930363814"/></text:h>
        <text:p text:style-name="P51">Az uniós polgárok mintegy négyötöde szerint a szakképzés modern fizikai és digitális infrastruktúrákhoz biztosít hozzáférést </text:p>
        <text:p text:style-name="P22">Az Európai Unióban az uniós polgárok 78%-a egyetért azzal, hogy a szakképzés modern fizikai és digitális infrastruktúrákhoz, például számítógépekhez és gépekhez biztosít hozzáférést. Ez 24%-ot jelent, akik határozottan egyetértenek, és 54%-ot, akik hajlamosak egyetérteni. Csak 13% nem ért ezzel egyet, míg 9% nem tudja.<text:note text:id="ftn23" text:note-class="footnote"><text:note-citation>23</text:note-citation><text:note-body><text:p text:style-name="P13">QB7.2. kérdés Kérjük, mondja el, hogy milyen mértékben ért egyet vagy nem ért egyet az alábbi állításokkal: A szakképzés hozzáférést biztosít a modern fizikai és digitális infrastruktúrákhoz (számítógépek, gépek stb.).</text:p></text:note-body></text:note> </text:p>
        <text:p text:style-name="P22">A szakoktatásról és -képzésről szóló 2011. évi Eurobarométer felmérésben (EU-27) a válaszadók 82%-a egyetértett azzal,<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5">h</text:span><text:span text:style-name="T52"> ttps://europa.eu/eurobarometer/surveys/detail/999</text:span></text:a><text:span text:style-name="T52">. A kérdések megfogalmazása eltér a jelenlegi felmérés megfogalmazásától, és a „szakképzés” kifejezést használja, anélkül, hogy különbséget tenne a szakmai alapképzés és a szakmai továbbképzés között. kérdés: „Kérjük, mondja el, milyen mértékben ért egyet vagy nem ért egyet az alábbi állításokkal. A szakképzés hozzáférést biztosít a modern berendezésekhez (számítógépek, gépek stb.)”. </text:span></text:p></text:note-body></text:note> hogy a szakoktatás és -képzés hozzáférést biztosít az ilyen típusú modern berendezésekhez, ami valamivel magasabb, mint a felmérésben rögzített 78%. </text:p>
        <text:p text:style-name="P22">A jelenlegi felmérésben a vélemények tagállamonként eltérőek: Máltán és Finnországban (88%) és Lettországban (86%) volt a legmagasabb az egyetértés szintje. A legalacsonyabb szinteket Romániában (61%), Görögországban (71%) és Franciaországban (75%) mérték. </text:p>
        <text:p text:style-name="P22">Minden tagállamban tíz válaszadóból legalább hat úgy véli, hogy a szakképzés hozzáférést biztosít a modern fizikai és digitális infrastruktúrákhoz. </text:p>
        <text:p text:style-name="P22"><draw:g text:anchor-type="paragraph" draw:z-index="17" draw:name="Forme14" draw:style-name="gr1"><draw:frame draw:style-name="gr331" draw:text-style-name="P100" svg:width="16.035cm" svg:height="7.016cm" svg:x="0.208cm" svg:y="1cm"><draw:image xlink:href="Pictures/10000000000005490000025060C3F64AA3A6BE16.png" xlink:type="simple" xlink:show="embed" xlink:actuate="onLoad" draw:mime-type="image/png"><text:p/></draw:image></draw:frame><draw:frame draw:style-name="gr332" draw:text-style-name="P102" svg:width="16.082cm" svg:height="0.902cm" svg:x="0.002cm" svg:y="0.102cm"><draw:text-box><text:p text:style-name="P101"><text:span text:style-name="T58">QB7.2. kérdés Kérjük, mondja el, hogy milyen mértékben ért egyet vagy nem ért egyet az alábbi állításokkal: A szakmai alapképzés hozzáférést biztosít a modern fizikai és digitális infrastruktúrákhoz (számítógépek, gépek stb.) (%) </text:span></text:p></draw:text-box></draw:frame><draw:g draw:style-name="gr4"><draw:frame draw:style-name="gr333" draw:text-style-name="P100" svg:width="14.098cm" svg:height="0.959cm" svg:x="0.498cm" svg:y="8.04cm"><draw:image xlink:href="Pictures/100000000000022300000022902E68B765C34830.png" xlink:type="simple" xlink:show="embed" xlink:actuate="onLoad" draw:mime-type="image/png"><text:p/></draw:image></draw:frame><draw:frame draw:style-name="gr334" draw:text-style-name="P102" svg:width="2.924cm" svg:height="0.902cm" svg:x="0.96cm" svg:y="8.214cm"><draw:text-box><text:p text:style-name="P106"><text:span text:style-name="T58">Határozottan egyetértek</text:span></text:p></draw:text-box></draw:frame><draw:frame draw:style-name="gr335" draw:text-style-name="P102" svg:width="2.858cm" svg:height="0.902cm" svg:x="3.967cm" svg:y="8.191cm"><draw:text-box><text:p text:style-name="P106"><text:span text:style-name="T58">Hajlamosak egyetérteni</text:span></text:p></draw:text-box></draw:frame><draw:frame draw:style-name="gr336" draw:text-style-name="P102" svg:width="3.282cm" svg:height="0.902cm" svg:x="7.149cm" svg:y="8.235cm"><draw:text-box><text:p text:style-name="P106"><text:span text:style-name="T58">Hajlamosak nem egyetérteni</text:span></text:p></draw:text-box></draw:frame><draw:frame draw:style-name="gr337" draw:text-style-name="P102" svg:width="3.483cm" svg:height="0.902cm" svg:x="10.779cm" svg:y="8.193cm"><draw:text-box><text:p text:style-name="P106"><text:span text:style-name="T58">Határozottan nem értek egyet</text:span></text:p></draw:text-box></draw:frame><draw:frame draw:style-name="gr338" draw:text-style-name="P102" svg:width="2.52cm" svg:height="0.687cm" svg:x="14.499cm" svg:y="8.193cm"><draw:text-box><text:p text:style-name="P106"><text:span text:style-name="T58">Nem tudom</text:span></text:p></draw:text-box></draw:frame></draw:g></draw:g><draw:g text:anchor-type="paragraph" draw:z-index="16" draw:name="Forme13" draw:style-name="gr32"><draw:frame draw:style-name="gr339" draw:text-style-name="P108" svg:width="5.779cm" svg:height="6.326cm" svg:x="10.844cm" svg:y="-7.181cm"><draw:image xlink:href="Pictures/10000000000001DB0000020877C6ADE3AB3F19F7.png" xlink:type="simple" xlink:show="embed" xlink:actuate="onLoad" draw:mime-type="image/png"><text:p text:style-name="P107"><text:span text:style-name="T58">St</text:span></text:p></draw:image></draw:frame><draw:frame draw:style-name="gr340" draw:text-style-name="P102" svg:width="8.231cm" svg:height="1.551cm" svg:x="8.911cm" svg:y="-9.398cm"><draw:text-box><text:p text:style-name="P101"><text:span text:style-name="T58">kérdés: Kérjük, mondja el, hogy milyen mértékben ért egyet vagy nem ért egyet az alábbi állításokkal: A szakmai alapképzés hozzáférést biztosít a modern fizikai és digitális infrastruktúrákhoz (számítógépek, gépek stb.) (EU-27) (%)</text:span></text:p></draw:text-box></draw:frame><draw:frame draw:style-name="gr341" draw:text-style-name="P105" svg:width="2.123cm" svg:height="0.902cm" svg:x="11.052cm" svg:y="-7.862cm"><draw:text-box><text:p text:style-name="P104"><text:span text:style-name="T58">Nem tudom 9</text:span></text:p></draw:text-box></draw:frame><draw:frame draw:style-name="gr342" draw:text-style-name="P105" svg:width="2.241cm" svg:height="1.227cm" svg:x="9.996cm" svg:y="-7.227cm"><draw:text-box><text:p text:style-name="P104"><text:span text:style-name="T58">Határozottan nem értek egyet 2</text:span></text:p></draw:text-box></draw:frame><draw:frame draw:style-name="gr343" draw:text-style-name="P105" svg:width="2.015cm" svg:height="1.551cm" svg:x="9.52cm" svg:y="-6.279cm"><draw:text-box><text:p text:style-name="P104"><text:span text:style-name="T58">Hajlamosak nem egyetérteni 11</text:span></text:p></draw:text-box></draw:frame><draw:frame draw:style-name="gr344" draw:text-style-name="P102" svg:width="1.936cm" svg:height="1.551cm" svg:x="15.046cm" svg:y="-7.28cm"><draw:text-box><text:p text:style-name="P101"><text:span text:style-name="T58">Határozottan egyetértek 24</text:span></text:p></draw:text-box></draw:frame><draw:frame draw:style-name="gr345" draw:text-style-name="P102" svg:width="3.282cm" svg:height="0.902cm" svg:x="12.351cm" svg:y="-0.905cm"><draw:text-box><text:p text:style-name="P101"><text:span text:style-name="T58">Tend! hogy egyetértsünk 54</text:span></text:p></draw:text-box></draw:frame></draw:g></text:p>
        <text:p text:style-name="P30">Az, hogy a szakképzés milyen mértékben biztosít hozzáférést a modern infrastruktúrákhoz, szociodemográfiai és attitűdbeli tényezők szerint változik, az alábbiak szerint. </text:p>
        <text:p text:style-name="P53">■ Azok a válaszadók, akik pozitívan ítélik meg a szakképzést, nagyobb valószínűséggel értenek egyet: Azoknak az embereknek a 86%-a, akik arról számolnak be, hogy hazájukban pozitívan ítélik meg a szakképzést, szemben azoknak a 67%-ával, akik azt állítják, hogy azt negatívan ítélik meg. </text:p>
        <text:p text:style-name="P53">■ Azok a válaszadók, akik úgy vélik, hogy az emberek elegendő információt kapnak a szakképzési lehetőségekről, nagyobb valószínűséggel értenek egyet azzal, hogy a szakképzés hozzáférést biztosít a modern infrastruktúrákhoz (87%), mint azok, akik úgy érzik, hogy nem (70%). </text:p>
        <text:p text:style-name="P53">■ Az oktatás végének korát tekintve az a nézet, hogy a szakképzés hozzáférést biztosít a modern fizikai és digitális infrastruktúrákhoz, elterjedtebb azon válaszadók körében, akik 16 éves vagy annál idősebb korban fejezték be tanulmányaikat (80%), mint azok körében, akik 15 éves vagy annál fiatalabb korban fejezték be tanulmányaikat (71%). </text:p>
        <text:p text:style-name="P53">■ Jelentős különbségek vannak a társadalmi-szakmai kategóriák között: a fizikai dolgozók támogatják a legnagyobb mértékben a nyilatkozatot (81%), szemben a háztartási alkalmazottak 74%-ával. </text:p>
        <text:p text:style-name="P53">■ Életkor szerint a 25–39 éves és a 40–54 éves válaszadók nagy valószínűséggel egyetértenek azzal, hogy a szakképzés hozzáférést biztosít a modern infrastruktúrákhoz (80–81 %). Ez az arány az 55 évesek és idősebbek körében 78 %-ra, a 15–24 éves válaszadók körében pedig 75 %-ra csökken. </text:p>
        <text:p text:style-name="P53">■ Azok a válaszadók, akik maguk is részt vettek szakképzésben, nagyobb valószínűséggel hiszik azt, hogy a szakképzés hozzáférést biztosít a modern infrastruktúrákhoz (82%), mint azok, akik nem (76%). </text:p>
        <text:p text:style-name="P53">■ Ez a nézet valamivel szélesebb körben elterjedt azon válaszadók körében, akik a középfokú szakképzést ajánlanák (82%), mint az általános középfokú oktatást előnyben részesítők körében (77%). </text:p>
        <text:p text:style-name="P53">■ Nincs különbség a nemek közötti észlelésben. </text:p>
        <text:p text:style-name="P22"/>
        <text:p text:style-name="P29"/>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9">QB7.2 Kérjük, mondja el, hogy milyen mértékben ért egyet vagy nem ért egyet az alábbi állításokkal: A szakmai alapképzés hozzáférést biztosít a modern fizikai és digitális infrastruktúrákhoz (számítógépek, gépek stb.) (%-os uniós átlag)</text:p>
            </table:table-cell>
            <table:covered-table-cell/>
            <table:covered-table-cell/>
            <table:covered-table-cell/>
          </table:table-row>
          <table:table-row>
            <table:table-cell table:style-name="Tableau10.A1" office:value-type="string">
              <text:p text:style-name="P81"/>
            </table:table-cell>
            <table:table-cell table:style-name="Tableau10.A1" office:value-type="string">
              <text:p text:style-name="P84">„Elfogadom” összesen</text:p>
            </table:table-cell>
            <table:table-cell table:style-name="Tableau10.A1" office:value-type="string">
              <text:p text:style-name="P84">„Nem ért egyet” összesen </text:p>
            </table:table-cell>
            <table:table-cell table:style-name="Tableau10.A1" office:value-type="string">
              <text:p text:style-name="P84">Nem tudom</text:p>
            </table:table-cell>
          </table:table-row>
          <table:table-row>
            <table:table-cell table:style-name="Tableau10.A1" office:value-type="string">
              <text:p text:style-name="P89">EU-27 </text:p>
            </table:table-cell>
            <table:table-cell table:style-name="Tableau10.B3" office:value-type="float" office:value="78">
              <text:p text:style-name="P84">78</text:p>
            </table:table-cell>
            <table:table-cell table:style-name="Tableau10.B3" office:value-type="float" office:value="13">
              <text:p text:style-name="P84">13</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Nem</text:p>
            </table:table-cell>
            <table:covered-table-cell/>
            <table:covered-table-cell/>
            <table:covered-table-cell/>
          </table:table-row>
          <table:table-row>
            <table:table-cell table:style-name="Tableau10.A1" office:value-type="string">
              <text:p text:style-name="P89">Férfi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Nő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Életkor</text:p>
            </table:table-cell>
            <table:covered-table-cell/>
            <table:covered-table-cell/>
            <table:covered-table-cell/>
          </table:table-row>
          <table:table-row>
            <table:table-cell table:style-name="Tableau10.A1" office:value-type="string">
              <text:p text:style-name="P89">15-24 </text:p>
            </table:table-cell>
            <table:table-cell table:style-name="Tableau10.B3" office:value-type="float" office:value="75">
              <text:p text:style-name="P84">75</text:p>
            </table:table-cell>
            <table:table-cell table:style-name="Tableau10.B3" office:value-type="float" office:value="18">
              <text:p text:style-name="P84">18</text:p>
            </table:table-cell>
            <table:table-cell table:style-name="Tableau10.B3" office:value-type="float" office:value="7">
              <text:p text:style-name="P84">7</text:p>
            </table:table-cell>
          </table:table-row>
          <table:table-row>
            <table:table-cell table:style-name="Tableau10.A1" office:value-type="string">
              <text:p text:style-name="P89">25-39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40-54 </text:p>
            </table:table-cell>
            <table:table-cell table:style-name="Tableau10.B3" office:value-type="float" office:value="81">
              <text:p text:style-name="P84">81</text:p>
            </table:table-cell>
            <table:table-cell table:style-name="Tableau10.B3" office:value-type="float" office:value="12">
              <text:p text:style-name="P84">12</text:p>
            </table:table-cell>
            <table:table-cell table:style-name="Tableau10.B3" office:value-type="float" office:value="7">
              <text:p text:style-name="P84">7</text:p>
            </table:table-cell>
          </table:table-row>
          <table:table-row>
            <table:table-cell table:style-name="Tableau10.A1" office:value-type="string">
              <text:p text:style-name="P89">&gt;=55</text:p>
            </table:table-cell>
            <table:table-cell table:style-name="Tableau10.B3" office:value-type="float" office:value="78">
              <text:p text:style-name="P84">78</text:p>
            </table:table-cell>
            <table:table-cell table:style-name="Tableau10.B3" office:value-type="float" office:value="9">
              <text:p text:style-name="P84">9</text:p>
            </table:table-cell>
            <table:table-cell table:style-name="Tableau10.B3" office:value-type="float" office:value="13">
              <text:p text:style-name="P84">13</text:p>
            </table:table-cell>
          </table:table-row>
          <table:table-row>
            <table:table-cell table:style-name="Tableau10.A4" table:number-columns-spanned="4" office:value-type="string">
              <text:p text:style-name="P59">Oktatás (vége)</text:p>
            </table:table-cell>
            <table:covered-table-cell/>
            <table:covered-table-cell/>
            <table:covered-table-cell/>
          </table:table-row>
          <table:table-row>
            <table:table-cell table:style-name="Tableau10.A1" office:value-type="string">
              <text:p text:style-name="P89">&lt;=-15</text:p>
            </table:table-cell>
            <table:table-cell table:style-name="Tableau10.B3" office:value-type="float" office:value="71">
              <text:p text:style-name="P84">71</text:p>
            </table:table-cell>
            <table:table-cell table:style-name="Tableau10.B3" office:value-type="float" office:value="10">
              <text:p text:style-name="P84">10</text:p>
            </table:table-cell>
            <table:table-cell table:style-name="Tableau10.B3" office:value-type="float" office:value="19">
              <text:p text:style-name="P84">19</text:p>
            </table:table-cell>
          </table:table-row>
          <table:table-row>
            <table:table-cell table:style-name="Tableau10.A1" office:value-type="string">
              <text:p text:style-name="P89">16-19 </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gt;=20</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Még mindig tanulok </text:p>
            </table:table-cell>
            <table:table-cell table:style-name="Tableau10.B3" office:value-type="float" office:value="74">
              <text:p text:style-name="P84">74</text:p>
            </table:table-cell>
            <table:table-cell table:style-name="Tableau10.B3" office:value-type="float" office:value="16">
              <text:p text:style-name="P84">16</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Társadalmi-szakmai kategória</text:p>
            </table:table-cell>
            <table:covered-table-cell/>
            <table:covered-table-cell/>
            <table:covered-table-cell/>
          </table:table-row>
          <table:table-row>
            <table:table-cell table:style-name="Tableau10.A1" office:value-type="string">
              <text:p text:style-name="P89">Önálló vállalkozó </text:p>
            </table:table-cell>
            <table:table-cell table:style-name="Tableau10.B3" office:value-type="float" office:value="78">
              <text:p text:style-name="P84">78</text:p>
            </table:table-cell>
            <table:table-cell table:style-name="Tableau10.B3" office:value-type="float" office:value="14">
              <text:p text:style-name="P84">14</text:p>
            </table:table-cell>
            <table:table-cell table:style-name="Tableau10.B3" office:value-type="float" office:value="8">
              <text:p text:style-name="P84">8</text:p>
            </table:table-cell>
          </table:table-row>
          <table:table-row>
            <table:table-cell table:style-name="Tableau10.A1" office:value-type="string">
              <text:p text:style-name="P89">Menedzserek </text:p>
            </table:table-cell>
            <table:table-cell table:style-name="Tableau10.B3" office:value-type="float" office:value="80">
              <text:p text:style-name="P84">80</text:p>
            </table:table-cell>
            <table:table-cell table:style-name="Tableau10.B3" office:value-type="float" office:value="11">
              <text:p text:style-name="P84">11</text:p>
            </table:table-cell>
            <table:table-cell table:style-name="Tableau10.B3" office:value-type="float" office:value="9">
              <text:p text:style-name="P84">9</text:p>
            </table:table-cell>
          </table:table-row>
          <table:table-row>
            <table:table-cell table:style-name="Tableau10.A1" office:value-type="string">
              <text:p text:style-name="P89">Egyéb fehér gallér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Manuális munkások </text:p>
            </table:table-cell>
            <table:table-cell table:style-name="Tableau10.B3" office:value-type="float" office:value="81">
              <text:p text:style-name="P84">81</text:p>
            </table:table-cell>
            <table:table-cell table:style-name="Tableau10.B3" office:value-type="float" office:value="13">
              <text:p text:style-name="P84">13</text:p>
            </table:table-cell>
            <table:table-cell table:style-name="Tableau10.B3" office:value-type="float" office:value="6">
              <text:p text:style-name="P84">6</text:p>
            </table:table-cell>
          </table:table-row>
          <table:table-row>
            <table:table-cell table:style-name="Tableau10.A1" office:value-type="string">
              <text:p text:style-name="P89">Házi személyek </text:p>
            </table:table-cell>
            <table:table-cell table:style-name="Tableau10.B3" office:value-type="float" office:value="74">
              <text:p text:style-name="P84">74</text:p>
            </table:table-cell>
            <table:table-cell table:style-name="Tableau10.B3" office:value-type="float" office:value="15">
              <text:p text:style-name="P84">15</text:p>
            </table:table-cell>
            <table:table-cell table:style-name="Tableau10.B3" office:value-type="float" office:value="11">
              <text:p text:style-name="P84">11</text:p>
            </table:table-cell>
          </table:table-row>
          <table:table-row>
            <table:table-cell table:style-name="Tableau10.A1" office:value-type="string">
              <text:p text:style-name="P89">Munkanélküli </text:p>
            </table:table-cell>
            <table:table-cell table:style-name="Tableau10.B3" office:value-type="float" office:value="76">
              <text:p text:style-name="P84">76</text:p>
            </table:table-cell>
            <table:table-cell table:style-name="Tableau10.B3" office:value-type="float" office:value="14">
              <text:p text:style-name="P84">14</text:p>
            </table:table-cell>
            <table:table-cell table:style-name="Tableau10.B3" office:value-type="float" office:value="10">
              <text:p text:style-name="P84">10</text:p>
            </table:table-cell>
          </table:table-row>
          <table:table-row>
            <table:table-cell table:style-name="Tableau10.A1" office:value-type="string">
              <text:p text:style-name="P89">Nyugdíjas </text:p>
            </table:table-cell>
            <table:table-cell table:style-name="Tableau10.B3" office:value-type="float" office:value="77">
              <text:p text:style-name="P84">77</text:p>
            </table:table-cell>
            <table:table-cell table:style-name="Tableau10.B3" office:value-type="float" office:value="9">
              <text:p text:style-name="P84">9</text:p>
            </table:table-cell>
            <table:table-cell table:style-name="Tableau10.B3" office:value-type="float" office:value="14">
              <text:p text:style-name="P84">14</text:p>
            </table:table-cell>
          </table:table-row>
          <table:table-row>
            <table:table-cell table:style-name="Tableau10.A1" office:value-type="string">
              <text:p text:style-name="P89">Diákok </text:p>
            </table:table-cell>
            <table:table-cell table:style-name="Tableau10.B3" office:value-type="float" office:value="76">
              <text:p text:style-name="P84">76</text:p>
            </table:table-cell>
            <table:table-cell table:style-name="Tableau10.B3" office:value-type="float" office:value="16">
              <text:p text:style-name="P84">16</text:p>
            </table:table-cell>
            <table:table-cell table:style-name="Tableau10.B3" office:value-type="float" office:value="8">
              <text:p text:style-name="P84">8</text:p>
            </table:table-cell>
          </table:table-row>
          <table:table-row>
            <table:table-cell table:style-name="Tableau10.A4" table:number-columns-spanned="4" office:value-type="string">
              <text:p text:style-name="P59">Szubjektív urbanizáció</text:p>
            </table:table-cell>
            <table:covered-table-cell/>
            <table:covered-table-cell/>
            <table:covered-table-cell/>
          </table:table-row>
          <table:table-row>
            <table:table-cell table:style-name="Tableau10.A1" office:value-type="string">
              <text:p text:style-name="P89">Vidéki terület vagy falu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Kis- és középváros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1" office:value-type="string">
              <text:p text:style-name="P89">Nagyváros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A szakmai alapképzés megítélése (ORSZÁGUNKBAN)</text:p>
            </table:table-cell>
            <table:covered-table-cell/>
            <table:covered-table-cell/>
            <table:covered-table-cell/>
          </table:table-row>
          <table:table-row>
            <table:table-cell table:style-name="Tableau10.A1" office:value-type="string">
              <text:p text:style-name="P89">Pozitív </text:p>
            </table:table-cell>
            <table:table-cell table:style-name="Tableau10.B3" office:value-type="float" office:value="86">
              <text:p text:style-name="P84">86</text:p>
            </table:table-cell>
            <table:table-cell table:style-name="Tableau10.B3" office:value-type="float" office:value="8">
              <text:p text:style-name="P84">8</text:p>
            </table:table-cell>
            <table:table-cell table:style-name="Tableau10.B3" office:value-type="float" office:value="6">
              <text:p text:style-name="P84">6</text:p>
            </table:table-cell>
          </table:table-row>
          <table:table-row>
            <table:table-cell table:style-name="Tableau10.A1" office:value-type="string">
              <text:p text:style-name="P89">Negatív </text:p>
            </table:table-cell>
            <table:table-cell table:style-name="Tableau10.B3" office:value-type="float" office:value="67">
              <text:p text:style-name="P84">67</text:p>
            </table:table-cell>
            <table:table-cell table:style-name="Tableau10.B3" office:value-type="float" office:value="23">
              <text:p text:style-name="P84">23</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0.A1" office:value-type="string">
              <text:p text:style-name="P89">Igen </text:p>
            </table:table-cell>
            <table:table-cell table:style-name="Tableau10.B3" office:value-type="float" office:value="82">
              <text:p text:style-name="P84">82</text:p>
            </table:table-cell>
            <table:table-cell table:style-name="Tableau10.B3" office:value-type="float" office:value="12">
              <text:p text:style-name="P84">12</text:p>
            </table:table-cell>
            <table:table-cell table:style-name="Tableau10.B3" office:value-type="float" office:value="6">
              <text:p text:style-name="P84">6</text:p>
            </table:table-cell>
          </table:table-row>
          <table:table-row>
            <table:table-cell table:style-name="Tableau10.A1" office:value-type="string">
              <text:p text:style-name="P89">Nem </text:p>
            </table:table-cell>
            <table:table-cell table:style-name="Tableau10.B3" office:value-type="float" office:value="76">
              <text:p text:style-name="P84">76</text:p>
            </table:table-cell>
            <table:table-cell table:style-name="Tableau10.B3" office:value-type="float" office:value="12">
              <text:p text:style-name="P84">12</text:p>
            </table:table-cell>
            <table:table-cell table:style-name="Tableau10.B3" office:value-type="float" office:value="12">
              <text:p text:style-name="P84">12</text:p>
            </table:table-cell>
          </table:table-row>
        </table:table>
        <text:p text:style-name="P22"/>
        <text:h text:style-name="P19" text:outline-level="2"><text:bookmark-start text:name="__RefHeading___Toc215578_2930363814"/>5. Szakosodott technikai készségek <text:bookmark-end text:name="__RefHeading___Toc215578_2930363814"/></text:h>
        <text:p text:style-name="P51">Az uniós polgárok nagy többsége azt állítja, hogy a szakképzési programokban részt vevő emberek olyan speciális technikai készségeket sajátítanak el, amelyek közvetlenül kapcsolódnak bizonyos foglalkozásokhoz. </text:p>
        <text:p text:style-name="P22">Az Európai Unióban a válaszadók 85%-a egyetért azzal az állítással, hogy a szakképzésben részt vevő emberek olyan speciális technikai készségeket sajátítanak el, amelyek közvetlenül kapcsolódnak bizonyos szakmákhoz, ebből 34% határozottan egyetért, 51% pedig hajlamos egyetérteni.<text:note text:id="ftn25" text:note-class="footnote"><text:note-citation>25</text:note-citation><text:note-body><text:p text:style-name="P13">QB7.8. kérdés Kérjük, mondja el, hogy milyen mértékben ért egyet vagy nem ért egyet az alábbi állításokkal: A szakképzési programokban részt vevő emberek speciális technikai készségeket tanulnak meg, amelyek közvetlenül relevánsak az adott foglalkozásokhoz. </text:p></text:note-body></text:note> Tíz válaszadóból kevesebb mint egy (9%) nem ért ezzel egyet, míg a válaszadók 6%-a nem tudja. </text:p>
        <text:p text:style-name="P22">A tagállamok között széles körű egyetértés van a szakképzés e szempontját illetően. A megállapodás szintje Ausztriában (94%), Svédországban (92%), Máltán és Észtországban (mindkettő 91%), valamint Németországban és Spanyolországban (mindkettő 90%) volt a legmagasabb. A legalacsonyabb szinteket Romániában (71%), Szlovéniában (77%), Bulgáriában (79%) és Horvátországban (81%) mérték, bár még ezekben az országokban is tízből több mint hét osztja ezt a nézetet. </text:p>
        <text:p text:style-name="P22">Valamennyi tagállamban a válaszadók legalább kétharmada szerint a szakképzési programokban részt vevő emberek olyan speciális technikai készségeket sajátítanak el, amelyek közvetlenül kapcsolódnak bizonyos foglalkozásokhoz. </text:p>
        <text:p text:style-name="P22"><draw:g text:anchor-type="paragraph" draw:z-index="18" draw:name="Forme15" draw:style-name="gr32"><draw:frame draw:style-name="gr324" draw:text-style-name="P100" svg:width="5.208cm" svg:height="5.718cm" svg:x="10.799cm" svg:y="-7.279cm"><draw:image xlink:href="Pictures/10000000000001CD000001FAA15228AA00F2ABDD.png" xlink:type="simple" xlink:show="embed" xlink:actuate="onLoad" draw:mime-type="image/png"><text:p/></draw:image></draw:frame><draw:frame draw:style-name="gr325" draw:text-style-name="P102" svg:width="8.409cm" svg:height="1.876cm" svg:x="8.532cm" svg:y="-9.629cm"><draw:text-box><text:p text:style-name="P101"><text:span text:style-name="T58">kérdés: Kérjük, mondja el, hogy milyen mértékben ért egyet vagy nem ért egyet az alábbi állításokkal: A szakmai alapképzésben részt vevő személyek az egyes foglalkozásokhoz közvetlenül kapcsolódó speciális technikai készségeket sajátítanak el (EU-27) (%) </text:span></text:p></draw:text-box></draw:frame><draw:frame draw:style-name="gr326" draw:text-style-name="P108" svg:width="1.992cm" svg:height="0.902cm" svg:x="12.178cm" svg:y="-8.057cm"><draw:text-box><text:p text:style-name="P107"><text:span text:style-name="T58">Nem tudom 6</text:span></text:p></draw:text-box></draw:frame><draw:frame draw:style-name="gr327" draw:text-style-name="P105" svg:width="3.31cm" svg:height="0.902cm" svg:x="9.479cm" svg:y="-7.361cm"><draw:text-box><text:p text:style-name="P104"><text:span text:style-name="T58">Határozottan nem értek egyet 1</text:span></text:p></draw:text-box></draw:frame><draw:frame draw:style-name="gr328" draw:text-style-name="P105" svg:width="2.648cm" svg:height="0.902cm" svg:x="9.114cm" svg:y="-6.89cm"><draw:text-box><text:p text:style-name="P104"><text:span text:style-name="T58">Hajlamosak nem egyetérteni 8</text:span></text:p></draw:text-box></draw:frame><draw:frame draw:style-name="gr329" draw:text-style-name="P105" svg:width="2.319cm" svg:height="0.902cm" svg:x="9.615cm" svg:y="-2.138cm"><draw:text-box><text:p text:style-name="P104"><text:span text:style-name="T58">Hajlamosak egyetérteni 51</text:span></text:p></draw:text-box></draw:frame><draw:frame draw:style-name="gr330" draw:text-style-name="P102" svg:width="1.689cm" svg:height="1.551cm" svg:x="15.252cm" svg:y="-6.555cm"><draw:text-box><text:p text:style-name="P101"><text:span text:style-name="T58">Határozottan egyetértek 34</text:span></text:p></draw:text-box></draw:frame></draw:g><draw:g text:anchor-type="paragraph" draw:z-index="19" draw:name="Forme16" draw:style-name="gr32"><draw:frame draw:style-name="gr316" draw:text-style-name="P100" svg:width="16.654cm" svg:height="7.24cm" svg:x="0.116cm" svg:y="2.734cm"><draw:image xlink:href="Pictures/1000000000000554000002515C5890C5452CB568.png" xlink:type="simple" xlink:show="embed" xlink:actuate="onLoad" draw:mime-type="image/png"><text:p/></draw:image></draw:frame><draw:frame draw:style-name="gr317" draw:text-style-name="P102" svg:width="16.435cm" svg:height="1.227cm" svg:x="0.042cm" svg:y="1.621cm"><draw:text-box><text:p text:style-name="P101"><text:span text:style-name="T58">kérdés: Kérjük, mondja el, hogy milyen mértékben ért egyet vagy nem ért egyet az alábbi állításokkal: A szakmai alapképzésben részt vevő személyek az egyes foglalkozásokhoz közvetlenül kapcsolódó speciális technikai készségeket sajátítanak el (EU-27) (%)</text:span></text:p></draw:text-box></draw:frame><draw:g draw:style-name="gr4"><draw:frame draw:style-name="gr318" draw:text-style-name="P100" svg:width="14.098cm" svg:height="0.959cm" svg:x="0.414cm" svg:y="10.179cm"><draw:image xlink:href="Pictures/100000000000022300000022902E68B765C34830.png" xlink:type="simple" xlink:show="embed" xlink:actuate="onLoad" draw:mime-type="image/png"><text:p/></draw:image></draw:frame><draw:frame draw:style-name="gr319" draw:text-style-name="P102" svg:width="2.924cm" svg:height="0.902cm" svg:x="0.875cm" svg:y="10.352cm"><draw:text-box><text:p text:style-name="P106"><text:span text:style-name="T58">Határozottan egyetértek</text:span></text:p></draw:text-box></draw:frame><draw:frame draw:style-name="gr320" draw:text-style-name="P102" svg:width="2.857cm" svg:height="0.902cm" svg:x="3.884cm" svg:y="10.331cm"><draw:text-box><text:p text:style-name="P106"><text:span text:style-name="T58">Hajlamosak egyetérteni</text:span></text:p></draw:text-box></draw:frame><draw:frame draw:style-name="gr321" draw:text-style-name="P102" svg:width="3.282cm" svg:height="0.902cm" svg:x="7.066cm" svg:y="10.373cm"><draw:text-box><text:p text:style-name="P106"><text:span text:style-name="T58">Hajlamosak nem egyetérteni</text:span></text:p></draw:text-box></draw:frame><draw:frame draw:style-name="gr322" draw:text-style-name="P102" svg:width="3.484cm" svg:height="0.902cm" svg:x="10.694cm" svg:y="10.333cm"><draw:text-box><text:p text:style-name="P106"><text:span text:style-name="T58">Határozottan nem értek egyet</text:span></text:p></draw:text-box></draw:frame><draw:frame draw:style-name="gr323" draw:text-style-name="P102" svg:width="2.52cm" svg:height="0.687cm" svg:x="14.416cm" svg:y="10.333cm"><draw:text-box><text:p text:style-name="P106"><text:span text:style-name="T58">Nem tudom</text:span></text:p></draw:text-box></draw:frame></draw:g></draw:g></text:p>
        <text:p text:style-name="P30">Az, hogy a szakképzési programokban részt vevő személyek mennyire értenek egyet azzal, hogy közvetlenül releváns speciális készségeket sajátítsanak el, szociodemográfiai és attitűdbeli tényezők szerint változik az alábbiak szerint. </text:p>
        <text:p text:style-name="P53">■ Azok a válaszadók, akik pozitívan ítélik meg a szakképzést, nagyobb valószínűséggel értenek egyet azzal, hogy a szakképzés releváns speciális technikai készségeket tanít: Azoknak a 91%-a, akik arról számolnak be, hogy hazájukban pozitívan ítélik meg a szakképzést, szemben azoknak a 78%-ával, akik szerint az országukról kialakult kép negatív. </text:p>
        <text:p text:style-name="P53">■ Azok a válaszadók, akik úgy vélik, hogy a fiatalok elegendő információt kapnak a szakképzési lehetőségekről, nagyobb valószínűséggel értenek egyet ezzel az állítással (91%), mint azok, akik úgy vélik, hogy nem (80%). </text:p>
        <text:p text:style-name="P53">■ Jelentős különbségek vannak a társadalmi-szakmai kategóriák között: a vezetők körében a legmagasabb az egyetértés abban, hogy a szakoktatásban és -képzésben dolgozók az egyes foglalkozásokhoz közvetlenül kapcsolódó speciális technikai készségeket sajátítanak el (90%), a legalacsonyabb szinten pedig a háztartásbeliek állnak (77%). </text:p>
        <text:p text:style-name="P53">■ Az oktatás végének korát tekintve az a meggyőződés, hogy a szakképzés releváns speciális technikai készségeket tanít, a 20 évnél idősebb válaszadók körében a legelterjedtebb (88%), akiket a 16 és 19 év közöttiek követnek (86%). Azok a válaszadók, akik 15 éves vagy annál fiatalabb korukban fejezték be tanulmányaikat, a legkevésbé valószínű, hogy osztják ezt a nézetet (80%). </text:p>
        <text:p text:style-name="P53">■ Az ezzel az állítással való egyetértés minden korcsoportban következetesen magas, a 40–54 éves válaszadók körében 88%, a 25–39 évesek körében 87%, a 15–24 évesek körében 85%, az 55 évesek és idősebbek körében pedig 84%. </text:p>
        <text:p text:style-name="P53">■ Nincs különbség a nemek közötti észlelésben. </text:p>
        <text:p text:style-name="P22"/>
        <text:p text:style-name="P29"/>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9">QB7.8 Kérjük, mondja el, hogy milyen mértékben ért egyet vagy nem ért egyet az alábbi állításokkal: Az IVET programokban részt vevő emberek speciális technikai készségeket tanulnak, amelyek közvetlenül relevánsak az adott foglalkozásokhoz (% - EU)</text:p>
            </table:table-cell>
            <table:covered-table-cell/>
            <table:covered-table-cell/>
            <table:covered-table-cell/>
          </table:table-row>
          <table:table-row>
            <table:table-cell table:style-name="Tableau11.A1" office:value-type="string">
              <text:p text:style-name="P89"/>
            </table:table-cell>
            <table:table-cell table:style-name="Tableau11.A1" office:value-type="string">
              <text:p text:style-name="P84">„Elfogadom” összesen</text:p>
            </table:table-cell>
            <table:table-cell table:style-name="Tableau11.A1" office:value-type="string">
              <text:p text:style-name="P84">„Nem ért egyet” összesen </text:p>
            </table:table-cell>
            <table:table-cell table:style-name="Tableau11.A1" office:value-type="string">
              <text:p text:style-name="P84">Nem tudom</text:p>
            </table:table-cell>
          </table:table-row>
          <table:table-row>
            <table:table-cell table:style-name="Tableau11.A1" office:value-type="string">
              <text:p text:style-name="P89">EU-27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Nem</text:p>
            </table:table-cell>
            <table:covered-table-cell/>
            <table:covered-table-cell/>
            <table:covered-table-cell/>
          </table:table-row>
          <table:table-row>
            <table:table-cell table:style-name="Tableau11.A1" office:value-type="string">
              <text:p text:style-name="P89">Férfi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Nő </text:p>
            </table:table-cell>
            <table:table-cell table:style-name="Tableau11.B3" office:value-type="float" office:value="86">
              <text:p text:style-name="P84">86</text:p>
            </table:table-cell>
            <table:table-cell table:style-name="Tableau11.B3" office:value-type="float" office:value="8">
              <text:p text:style-name="P84">8</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Életkor</text:p>
            </table:table-cell>
            <table:covered-table-cell/>
            <table:covered-table-cell/>
            <table:covered-table-cell/>
          </table:table-row>
          <table:table-row>
            <table:table-cell table:style-name="Tableau11.A1" office:value-type="string">
              <text:p text:style-name="P89">15-24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1" office:value-type="string">
              <text:p text:style-name="P89">25-39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40-54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gt;=55</text:p>
            </table:table-cell>
            <table:table-cell table:style-name="Tableau11.B3" office:value-type="float" office:value="84">
              <text:p text:style-name="P84">84</text:p>
            </table:table-cell>
            <table:table-cell table:style-name="Tableau11.B3" office:value-type="float" office:value="8">
              <text:p text:style-name="P84">8</text:p>
            </table:table-cell>
            <table:table-cell table:style-name="Tableau11.B3" office:value-type="float" office:value="8">
              <text:p text:style-name="P84">8</text:p>
            </table:table-cell>
          </table:table-row>
          <table:table-row>
            <table:table-cell table:style-name="Tableau11.A4" table:number-columns-spanned="4" office:value-type="string">
              <text:p text:style-name="P59">Oktatás (vége)</text:p>
            </table:table-cell>
            <table:covered-table-cell/>
            <table:covered-table-cell/>
            <table:covered-table-cell/>
          </table:table-row>
          <table:table-row>
            <table:table-cell table:style-name="Tableau11.A1" office:value-type="string">
              <text:p text:style-name="P89">&lt;=-15</text:p>
            </table:table-cell>
            <table:table-cell table:style-name="Tableau11.B3" office:value-type="float" office:value="80">
              <text:p text:style-name="P84">80</text:p>
            </table:table-cell>
            <table:table-cell table:style-name="Tableau11.B3" office:value-type="float" office:value="7">
              <text:p text:style-name="P84">7</text:p>
            </table:table-cell>
            <table:table-cell table:style-name="Tableau11.B3" office:value-type="float" office:value="13">
              <text:p text:style-name="P84">13</text:p>
            </table:table-cell>
          </table:table-row>
          <table:table-row>
            <table:table-cell table:style-name="Tableau11.A1" office:value-type="string">
              <text:p text:style-name="P89">16-19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gt;=20</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Még mindig tanulok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Társadalmi-szakmai kategória</text:p>
            </table:table-cell>
            <table:covered-table-cell/>
            <table:covered-table-cell/>
            <table:covered-table-cell/>
          </table:table-row>
          <table:table-row>
            <table:table-cell table:style-name="Tableau11.A1" office:value-type="string">
              <text:p text:style-name="P89">Önálló vállalkozó </text:p>
            </table:table-cell>
            <table:table-cell table:style-name="Tableau11.B3" office:value-type="float" office:value="86">
              <text:p text:style-name="P84">86</text:p>
            </table:table-cell>
            <table:table-cell table:style-name="Tableau11.B3" office:value-type="float" office:value="10">
              <text:p text:style-name="P84">10</text:p>
            </table:table-cell>
            <table:table-cell table:style-name="Tableau11.B3" office:value-type="float" office:value="4">
              <text:p text:style-name="P84">4</text:p>
            </table:table-cell>
          </table:table-row>
          <table:table-row>
            <table:table-cell table:style-name="Tableau11.A1" office:value-type="string">
              <text:p text:style-name="P89">Menedzserek </text:p>
            </table:table-cell>
            <table:table-cell table:style-name="Tableau11.B3" office:value-type="float" office:value="90">
              <text:p text:style-name="P84">90</text:p>
            </table:table-cell>
            <table:table-cell table:style-name="Tableau11.B3" office:value-type="float" office:value="6">
              <text:p text:style-name="P84">6</text:p>
            </table:table-cell>
            <table:table-cell table:style-name="Tableau11.B3" office:value-type="float" office:value="4">
              <text:p text:style-name="P84">4</text:p>
            </table:table-cell>
          </table:table-row>
          <table:table-row>
            <table:table-cell table:style-name="Tableau11.A1" office:value-type="string">
              <text:p text:style-name="P89">Egyéb fehér gallér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Manuális munkások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Házi személyek </text:p>
            </table:table-cell>
            <table:table-cell table:style-name="Tableau11.B3" office:value-type="float" office:value="77">
              <text:p text:style-name="P84">77</text:p>
            </table:table-cell>
            <table:table-cell table:style-name="Tableau11.B3" office:value-type="float" office:value="14">
              <text:p text:style-name="P84">14</text:p>
            </table:table-cell>
            <table:table-cell table:style-name="Tableau11.B3" office:value-type="float" office:value="9">
              <text:p text:style-name="P84">9</text:p>
            </table:table-cell>
          </table:table-row>
          <table:table-row>
            <table:table-cell table:style-name="Tableau11.A1" office:value-type="string">
              <text:p text:style-name="P89">Munkanélküli </text:p>
            </table:table-cell>
            <table:table-cell table:style-name="Tableau11.B3" office:value-type="float" office:value="83">
              <text:p text:style-name="P84">83</text:p>
            </table:table-cell>
            <table:table-cell table:style-name="Tableau11.B3" office:value-type="float" office:value="11">
              <text:p text:style-name="P84">11</text:p>
            </table:table-cell>
            <table:table-cell table:style-name="Tableau11.B3" office:value-type="float" office:value="6">
              <text:p text:style-name="P84">6</text:p>
            </table:table-cell>
          </table:table-row>
          <table:table-row>
            <table:table-cell table:style-name="Tableau11.A1" office:value-type="string">
              <text:p text:style-name="P89">Nyugdíjas </text:p>
            </table:table-cell>
            <table:table-cell table:style-name="Tableau11.B3" office:value-type="float" office:value="84">
              <text:p text:style-name="P84">84</text:p>
            </table:table-cell>
            <table:table-cell table:style-name="Tableau11.B3" office:value-type="float" office:value="7">
              <text:p text:style-name="P84">7</text:p>
            </table:table-cell>
            <table:table-cell table:style-name="Tableau11.B3" office:value-type="float" office:value="9">
              <text:p text:style-name="P84">9</text:p>
            </table:table-cell>
          </table:table-row>
          <table:table-row>
            <table:table-cell table:style-name="Tableau11.A1" office:value-type="string">
              <text:p text:style-name="P89">Diákok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Szubjektív urbanizáció</text:p>
            </table:table-cell>
            <table:covered-table-cell/>
            <table:covered-table-cell/>
            <table:covered-table-cell/>
          </table:table-row>
          <table:table-row>
            <table:table-cell table:style-name="Tableau11.A1" office:value-type="string">
              <text:p text:style-name="P89">Vidéki terület vagy falu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Kis- és középváro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Nagyváros </text:p>
            </table:table-cell>
            <table:table-cell table:style-name="Tableau11.B3" office:value-type="float" office:value="88">
              <text:p text:style-name="P84">88</text:p>
            </table:table-cell>
            <table:table-cell table:style-name="Tableau11.B3" office:value-type="float" office:value="7">
              <text:p text:style-name="P84">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A szakmai alapképzés megítélése (ORSZÁGUNKBAN)</text:p>
            </table:table-cell>
            <table:covered-table-cell/>
            <table:covered-table-cell/>
            <table:covered-table-cell/>
          </table:table-row>
          <table:table-row>
            <table:table-cell table:style-name="Tableau11.A1" office:value-type="string">
              <text:p text:style-name="P89">Pozitív </text:p>
            </table:table-cell>
            <table:table-cell table:style-name="Tableau11.B3" office:value-type="float" office:value="91">
              <text:p text:style-name="P84">91</text:p>
            </table:table-cell>
            <table:table-cell table:style-name="Tableau11.B3" office:value-type="float" office:value="5">
              <text:p text:style-name="P84">5</text:p>
            </table:table-cell>
            <table:table-cell table:style-name="Tableau11.B3" office:value-type="float" office:value="4">
              <text:p text:style-name="P84">4</text:p>
            </table:table-cell>
          </table:table-row>
          <table:table-row>
            <table:table-cell table:style-name="Tableau11.A1" office:value-type="string">
              <text:p text:style-name="P89">Negatív </text:p>
            </table:table-cell>
            <table:table-cell table:style-name="Tableau11.B3" office:value-type="float" office:value="78">
              <text:p text:style-name="P84">78</text:p>
            </table:table-cell>
            <table:table-cell table:style-name="Tableau11.B3" office:value-type="float" office:value="17">
              <text:p text:style-name="P84">1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1.A1" office:value-type="string">
              <text:p text:style-name="P89">Igen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Nem </text:p>
            </table:table-cell>
            <table:table-cell table:style-name="Tableau11.B3" office:value-type="float" office:value="83">
              <text:p text:style-name="P84">83</text:p>
            </table:table-cell>
            <table:table-cell table:style-name="Tableau11.B3" office:value-type="float" office:value="9">
              <text:p text:style-name="P84">9</text:p>
            </table:table-cell>
            <table:table-cell table:style-name="Tableau11.B3" office:value-type="float" office:value="8">
              <text:p text:style-name="P84">8</text:p>
            </table:table-cell>
          </table:table-row>
        </table:table>
        <text:p text:style-name="P22"/>
        <text:h text:style-name="P19" text:outline-level="2"><text:bookmark-start text:name="__RefHeading___Toc215580_2930363814"/>6. További tanulási lehetőségek <text:bookmark-end text:name="__RefHeading___Toc215580_2930363814"/></text:h>
        <text:p text:style-name="P51">Az uniós polgárok kétharmada szerint a szakoktatási és -képzési programokban részt vevő személyek beiratkozhatnak egyetemi tanulmányokra </text:p>
        <text:p text:style-name="P22">Unió-szerte 67%-uk gondolja úgy, hogy a szakképzési programokat befejező személyek beiratkozhatnak egyetemi tanulmányokra, közülük 23% határozottan egyetért, 44% pedig hajlamos egyetérteni ezzel.<text:note text:id="ftn26" text:note-class="footnote"><text:note-citation>26</text:note-citation><text:note-body><text:p text:style-name="P13">QB7.4. Kérjük, mondja el, hogy milyen mértékben ért egyet vagy nem ért egyet az alábbi állításokkal: Azok az emberek, akik befejezik a szakképzési programokat, beiratkozhatnak egyetemi tanulmányokra. </text:p></text:note-body></text:note> Minden ötödik (21%) nem ért egyet, míg 12% nem tudja. A gyakorlatban az Európai Unióban a felső középfokú szakképzésben részt vevő diákok 72,6%-a vesz részt olyan programokban, amelyek közvetlen hozzáférést biztosítanak a felsőoktatáshoz.<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2">https://www.cedefop.europa.eu/files/whatsnewinVET_2025.pdf</text:span></text:a><text:span text:style-name="T52"> </text:span></text:p></text:note-body></text:note> Ez arra utal, hogy a közvélemény megítélése nagyjából tükrözi a valóságot, bár bizonyos mértékű alábecsülés továbbra is fennáll, mivel a tényleges hozzáférési arányok valamivel magasabbak, mint az érzékelt arányok. </text:p>
        <text:p text:style-name="P22">Az erre a kérdésre vonatkozóan megfigyelt eredmény az idő múlásával stabil. A szakoktatásról és -képzésről szóló 2011. évi Eurobarométer felmérésben (EU-27) a válaszadók 68%-a mondta azt, hogy a szakoktatás és -képzés lehetővé teszi az emberek számára, hogy ezt követően folytassák egyetemi tanulmányaikat.<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 megfogalmazásától, és a „szakképzés” kifejezést használja, anélkül, hogy különbséget tenne a szakmai alapképzés és a szakmai továbbképzés között. A szakképzés lehetővé teszi az emberek számára, hogy ezt követően folytassák egyetemi tanulmányaikat.” </text:span></text:p></text:note-body></text:note> </text:p>
        <text:p text:style-name="P22">A jelenlegi felmérésben 26 tagállam válaszadóinak legalább fele azt állítja, hogy a szakképzési programokat befejező személyek beiratkozhatnak egyetemi tanulmányokra. </text:p>
        <text:p text:style-name="P22"><draw:g text:anchor-type="paragraph" draw:z-index="21" draw:name="Forme18" draw:style-name="gr1"><draw:frame draw:style-name="gr302" draw:text-style-name="P100" svg:width="16.608cm" svg:height="7.603cm" svg:x="0.286cm" svg:y="1.007cm"><draw:image xlink:href="Pictures/10000000000005670000027954BE56C495AE6A3D.png" xlink:type="simple" xlink:show="embed" xlink:actuate="onLoad" draw:mime-type="image/png"><text:p/></draw:image></draw:frame><draw:frame draw:style-name="gr303" draw:text-style-name="P102" svg:width="16.759cm" svg:height="0.902cm" svg:x="-0.023cm" svg:y="0.092cm"><draw:text-box><text:p text:style-name="P101"><text:span text:style-name="T58">kérdés: Kérjük, mondja el, hogy milyen mértékben ért egyet vagy nem ért egyet az alábbi állításokkal: Azok a személyek, akik befejezik a szakmai alapképzési programokat, beiratkozhatnak egyetemi tanulmányokra (EU-27) (%) </text:span></text:p></draw:text-box></draw:frame><draw:g draw:style-name="gr4"><draw:frame draw:style-name="gr304" draw:text-style-name="P100" svg:width="14.098cm" svg:height="0.959cm" svg:x="0.785cm" svg:y="8.762cm"><draw:image xlink:href="Pictures/100000000000022300000022902E68B765C34830.png" xlink:type="simple" xlink:show="embed" xlink:actuate="onLoad" draw:mime-type="image/png"><text:p/></draw:image></draw:frame><draw:frame draw:style-name="gr305" draw:text-style-name="P102" svg:width="2.925cm" svg:height="0.902cm" svg:x="1.245cm" svg:y="8.934cm"><draw:text-box><text:p text:style-name="P106"><text:span text:style-name="T58">Határozottan egyetértek</text:span></text:p></draw:text-box></draw:frame><draw:frame draw:style-name="gr306" draw:text-style-name="P102" svg:width="2.857cm" svg:height="0.902cm" svg:x="4.254cm" svg:y="8.913cm"><draw:text-box><text:p text:style-name="P106"><text:span text:style-name="T58">Hajlamosak egyetérteni</text:span></text:p></draw:text-box></draw:frame><draw:frame draw:style-name="gr307" draw:text-style-name="P102" svg:width="3.282cm" svg:height="0.902cm" svg:x="7.436cm" svg:y="8.956cm"><draw:text-box><text:p text:style-name="P106"><text:span text:style-name="T58">Hajlamosak nem egyetérteni</text:span></text:p></draw:text-box></draw:frame><draw:frame draw:style-name="gr308" draw:text-style-name="P102" svg:width="3.483cm" svg:height="0.902cm" svg:x="11.067cm" svg:y="8.913cm"><draw:text-box><text:p text:style-name="P106"><text:span text:style-name="T58">Határozottan nem értek egyet</text:span></text:p></draw:text-box></draw:frame><draw:frame draw:style-name="gr309" draw:text-style-name="P102" svg:width="2.52cm" svg:height="0.687cm" svg:x="14.787cm" svg:y="8.913cm"><draw:text-box><text:p text:style-name="P106"><text:span text:style-name="T58">Nem tudom</text:span></text:p></draw:text-box></draw:frame></draw:g></draw:g><draw:g text:anchor-type="paragraph" draw:z-index="20" draw:name="Forme17" draw:style-name="gr32"><draw:frame draw:style-name="gr310" draw:text-style-name="P100" svg:width="4.643cm" svg:height="4.866cm" svg:x="11.448cm" svg:y="-6.01cm"><draw:image xlink:href="Pictures/10000000000001E0000001F7EC3289ADC8E3D92C.png" xlink:type="simple" xlink:show="embed" xlink:actuate="onLoad" draw:mime-type="image/png"><text:p/></draw:image></draw:frame><draw:frame draw:style-name="gr311" draw:text-style-name="P102" svg:width="8.275cm" svg:height="1.551cm" svg:x="9.509cm" svg:y="-7.802cm"><draw:text-box><text:p text:style-name="P101"><text:span text:style-name="T58">kérdés: Kérjük, mondja el, hogy milyen mértékben ért egyet vagy nem ért egyet az alábbi állításokkal: Azok a személyek, akik befejezik a szakmai alapképzési programokat, beiratkozhatnak egyetemi tanulmányokra (EU-27) (%) </text:span></text:p></draw:text-box></draw:frame><draw:frame draw:style-name="gr312" draw:text-style-name="P105" svg:width="1.943cm" svg:height="0.902cm" svg:x="11.857cm" svg:y="-6.631cm"><draw:text-box><text:p text:style-name="P104"><text:span text:style-name="T58">Nem tudom 12</text:span></text:p></draw:text-box></draw:frame><draw:frame draw:style-name="gr313" draw:text-style-name="P105" svg:width="2.788cm" svg:height="0.902cm" svg:x="9.662cm" svg:y="-5.915cm"><draw:text-box><text:p text:style-name="P104"><text:span text:style-name="T58">Határozottan nem értek egyet 5</text:span></text:p></draw:text-box></draw:frame><draw:frame draw:style-name="gr314" draw:text-style-name="P102" svg:width="2.818cm" svg:height="0.578cm" svg:x="13.845cm" svg:y="-1.161cm"><draw:text-box><text:p text:style-name="P101"><text:span text:style-name="T58">Egyetértés 44</text:span></text:p></draw:text-box></draw:frame><draw:frame draw:style-name="gr315" draw:text-style-name="P102" svg:width="2.818cm" svg:height="0.902cm" svg:x="14.647cm" svg:y="-6.049cm"><draw:text-box><text:p text:style-name="P101"><text:span text:style-name="T58">Határozottan egyetértek 23</text:span></text:p></draw:text-box></draw:frame></draw:g>A vélemények tagállamonként jelentősen eltérnek: Cipruson (90%), Litvániában (88%) és Lettországban (85%) volt a legmagasabb az egyetértés szintje. A legalacsonyabb szintet Dániában (46%), Hollandiában (50%) és Belgiumban (55%) mérték. </text:p>
        <text:p text:style-name="P34"/>
        <text:p text:style-name="P35">Az, hogy a válaszadók milyen mértékben értenek egyet azzal, hogy a szakképzési programokat befejező személyek beiratkozhatnak egyetemi tanulmányokra, szociodemográfiai tényezők szerint változik az alábbiak szerint. </text:p>
        <text:p text:style-name="P53">■ Azok a válaszadók, akik pozitívan ítélik meg a szakképzést, nagyobb valószínűséggel hiszik azt, hogy a szakképzésben végzettek beiratkozhatnak egyetemi tanulmányokra (74%, szemben a negatív megítélésről beszámolók 57%-ával). </text:p>
        <text:p text:style-name="P53">■ Azon válaszadók 75 %-a, akik úgy vélik, hogy a fiatalok elegendő tájékoztatást kapnak a szakképzési lehetőségekről, úgy véli, hogy azok, akik befejezik a szakképzési programokat, beiratkozhatnak egyetemi tanulmányokra, szemben azok 62 %-ával, akik nem. </text:p>
        <text:p text:style-name="P53">■ Ez a nézet az életkor növekedésével szerény mértékben, a 15–24 évesek 71%-áról az 55 évesek és idősebbek 64%-ára csökken. </text:p>
        <text:p text:style-name="P53">■ Az oktatás végének korát tekintve az a nézet, hogy a szakoktatási és -képzési programokat befejezők beiratkozhatnak egyetemi tanulmányokra, a 20 éves vagy annál idősebb, valamint a 16–19 év közötti válaszadók körében a legelterjedtebb (69%–68 %), míg a 15 éves vagy annál idősebbek körében 59 %-ra csökken. </text:p>
        <text:p text:style-name="P53">■ Azok a válaszadók, akik maguk is részt vettek szakképzésben, nagyobb valószínűséggel értenek egyet ezzel az állítással, mint azok, akik nem (71%, szemben a 65%-kal). </text:p>
        <text:p text:style-name="P53">■ Nincs különbség a nemek között. </text:p>
        <text:p text:style-name="P22"/>
        <text:p text:style-name="P29"/>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9">QB7.4 Kérjük, mondja el, hogy milyen mértékben ért egyet vagy nem ért egyet az alábbi állításokkal: Azok a személyek, akik befejezik a szakmai alapképzési programokat, beiratkozhatnak egyetemi tanulmányokra (% - EU)</text:p>
            </table:table-cell>
            <table:covered-table-cell/>
            <table:covered-table-cell/>
            <table:covered-table-cell/>
          </table:table-row>
          <table:table-row>
            <table:table-cell table:style-name="Tableau12.A1" office:value-type="string">
              <text:p text:style-name="P81"/>
            </table:table-cell>
            <table:table-cell table:style-name="Tableau12.A1" office:value-type="string">
              <text:p text:style-name="P84">„Elfogadom” összesen</text:p>
            </table:table-cell>
            <table:table-cell table:style-name="Tableau12.A1" office:value-type="string">
              <text:p text:style-name="P84">„Nem ért egyet” összesen </text:p>
            </table:table-cell>
            <table:table-cell table:style-name="Tableau12.A1" office:value-type="string">
              <text:p text:style-name="P84">Nem tudom</text:p>
            </table:table-cell>
          </table:table-row>
          <table:table-row>
            <table:table-cell table:style-name="Tableau12.A1" office:value-type="string">
              <text:p text:style-name="P89">EU-27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4" table:number-columns-spanned="4" office:value-type="string">
              <text:p text:style-name="P59">Nem</text:p>
            </table:table-cell>
            <table:covered-table-cell/>
            <table:covered-table-cell/>
            <table:covered-table-cell/>
          </table:table-row>
          <table:table-row>
            <table:table-cell table:style-name="Tableau12.A1" office:value-type="string">
              <text:p text:style-name="P89">Férfi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1" office:value-type="string">
              <text:p text:style-name="P89">Nő </text:p>
            </table:table-cell>
            <table:table-cell table:style-name="Tableau12.B3" office:value-type="float" office:value="67">
              <text:p text:style-name="P84">67</text:p>
            </table:table-cell>
            <table:table-cell table:style-name="Tableau12.B3" office:value-type="float" office:value="20">
              <text:p text:style-name="P84">20</text:p>
            </table:table-cell>
            <table:table-cell table:style-name="Tableau12.B3" office:value-type="float" office:value="13">
              <text:p text:style-name="P84">13</text:p>
            </table:table-cell>
          </table:table-row>
          <table:table-row>
            <table:table-cell table:style-name="Tableau12.A4" table:number-columns-spanned="4" office:value-type="string">
              <text:p text:style-name="P59">Életkor</text:p>
            </table:table-cell>
            <table:covered-table-cell/>
            <table:covered-table-cell/>
            <table:covered-table-cell/>
          </table:table-row>
          <table:table-row>
            <table:table-cell table:style-name="Tableau12.A1" office:value-type="string">
              <text:p text:style-name="P89">15-24 </text:p>
            </table:table-cell>
            <table:table-cell table:style-name="Tableau12.B3" office:value-type="float" office:value="71">
              <text:p text:style-name="P84">71</text:p>
            </table:table-cell>
            <table:table-cell table:style-name="Tableau12.B3" office:value-type="float" office:value="21">
              <text:p text:style-name="P84">21</text:p>
            </table:table-cell>
            <table:table-cell table:style-name="Tableau12.B3" office:value-type="float" office:value="8">
              <text:p text:style-name="P84">8</text:p>
            </table:table-cell>
          </table:table-row>
          <table:table-row>
            <table:table-cell table:style-name="Tableau12.A1" office:value-type="string">
              <text:p text:style-name="P89">25-39 </text:p>
            </table:table-cell>
            <table:table-cell table:style-name="Tableau12.B3" office:value-type="float" office:value="70">
              <text:p text:style-name="P84">70</text:p>
            </table:table-cell>
            <table:table-cell table:style-name="Tableau12.B3" office:value-type="float" office:value="21">
              <text:p text:style-name="P84">21</text:p>
            </table:table-cell>
            <table:table-cell table:style-name="Tableau12.B3" office:value-type="float" office:value="9">
              <text:p text:style-name="P84">9</text:p>
            </table:table-cell>
          </table:table-row>
          <table:table-row>
            <table:table-cell table:style-name="Tableau12.A1" office:value-type="string">
              <text:p text:style-name="P89">40-54 </text:p>
            </table:table-cell>
            <table:table-cell table:style-name="Tableau12.B3" office:value-type="float" office:value="69">
              <text:p text:style-name="P84">69</text:p>
            </table:table-cell>
            <table:table-cell table:style-name="Tableau12.B3" office:value-type="float" office:value="21">
              <text:p text:style-name="P84">21</text:p>
            </table:table-cell>
            <table:table-cell table:style-name="Tableau12.B3" office:value-type="float" office:value="10">
              <text:p text:style-name="P84">10</text:p>
            </table:table-cell>
          </table:table-row>
          <table:table-row>
            <table:table-cell table:style-name="Tableau12.A1" office:value-type="string">
              <text:p text:style-name="P89">&gt;=55</text:p>
            </table:table-cell>
            <table:table-cell table:style-name="Tableau12.B3" office:value-type="float" office:value="64">
              <text:p text:style-name="P84">64</text:p>
            </table:table-cell>
            <table:table-cell table:style-name="Tableau12.B3" office:value-type="float" office:value="19">
              <text:p text:style-name="P84">19</text:p>
            </table:table-cell>
            <table:table-cell table:style-name="Tableau12.B3" office:value-type="float" office:value="17">
              <text:p text:style-name="P84">17</text:p>
            </table:table-cell>
          </table:table-row>
          <table:table-row>
            <table:table-cell table:style-name="Tableau12.A4" table:number-columns-spanned="4" office:value-type="string">
              <text:p text:style-name="P59">Oktatás (vége)</text:p>
            </table:table-cell>
            <table:covered-table-cell/>
            <table:covered-table-cell/>
            <table:covered-table-cell/>
          </table:table-row>
          <table:table-row>
            <table:table-cell table:style-name="Tableau12.A1" office:value-type="string">
              <text:p text:style-name="P89">&lt;=-15</text:p>
            </table:table-cell>
            <table:table-cell table:style-name="Tableau12.B3" office:value-type="float" office:value="59">
              <text:p text:style-name="P84">59</text:p>
            </table:table-cell>
            <table:table-cell table:style-name="Tableau12.B3" office:value-type="float" office:value="17">
              <text:p text:style-name="P84">17</text:p>
            </table:table-cell>
            <table:table-cell table:style-name="Tableau12.B3" office:value-type="float" office:value="24">
              <text:p text:style-name="P84">24</text:p>
            </table:table-cell>
          </table:table-row>
          <table:table-row>
            <table:table-cell table:style-name="Tableau12.A1" office:value-type="string">
              <text:p text:style-name="P89">16-19 </text:p>
            </table:table-cell>
            <table:table-cell table:style-name="Tableau12.B3" office:value-type="float" office:value="68">
              <text:p text:style-name="P84">68</text:p>
            </table:table-cell>
            <table:table-cell table:style-name="Tableau12.B3" office:value-type="float" office:value="20">
              <text:p text:style-name="P84">20</text:p>
            </table:table-cell>
            <table:table-cell table:style-name="Tableau12.B3" office:value-type="float" office:value="12">
              <text:p text:style-name="P84">12</text:p>
            </table:table-cell>
          </table:table-row>
          <table:table-row>
            <table:table-cell table:style-name="Tableau12.A1" office:value-type="string">
              <text:p text:style-name="P89">&gt;=20</text:p>
            </table:table-cell>
            <table:table-cell table:style-name="Tableau12.B3" office:value-type="float" office:value="69">
              <text:p text:style-name="P84">69</text:p>
            </table:table-cell>
            <table:table-cell table:style-name="Tableau12.B3" office:value-type="float" office:value="22">
              <text:p text:style-name="P84">22</text:p>
            </table:table-cell>
            <table:table-cell table:style-name="Tableau12.B3" office:value-type="float" office:value="9">
              <text:p text:style-name="P84">9</text:p>
            </table:table-cell>
          </table:table-row>
          <table:table-row>
            <table:table-cell table:style-name="Tableau12.A1" office:value-type="string">
              <text:p text:style-name="P89">Még mindig tanulok </text:p>
            </table:table-cell>
            <table:table-cell table:style-name="Tableau12.B3" office:value-type="float" office:value="71">
              <text:p text:style-name="P84">71</text:p>
            </table:table-cell>
            <table:table-cell table:style-name="Tableau12.B3" office:value-type="float" office:value="20">
              <text:p text:style-name="P84">20</text:p>
            </table:table-cell>
            <table:table-cell table:style-name="Tableau12.B3" office:value-type="float" office:value="9">
              <text:p text:style-name="P84">9</text:p>
            </table:table-cell>
          </table:table-row>
          <table:table-row>
            <table:table-cell table:style-name="Tableau12.A4" table:number-columns-spanned="4" office:value-type="string">
              <text:p text:style-name="P59">Társadalmi-szakmai kategória</text:p>
            </table:table-cell>
            <table:covered-table-cell/>
            <table:covered-table-cell/>
            <table:covered-table-cell/>
          </table:table-row>
          <table:table-row>
            <table:table-cell table:style-name="Tableau12.A1" office:value-type="string">
              <text:p text:style-name="P89">Önálló vállalkozó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Menedzserek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Egyéb fehér gallér </text:p>
            </table:table-cell>
            <table:table-cell table:style-name="Tableau12.B3" office:value-type="float" office:value="68">
              <text:p text:style-name="P84">68</text:p>
            </table:table-cell>
            <table:table-cell table:style-name="Tableau12.B3" office:value-type="float" office:value="23">
              <text:p text:style-name="P84">23</text:p>
            </table:table-cell>
            <table:table-cell table:style-name="Tableau12.B3" office:value-type="float" office:value="9">
              <text:p text:style-name="P84">9</text:p>
            </table:table-cell>
          </table:table-row>
          <table:table-row>
            <table:table-cell table:style-name="Tableau12.A1" office:value-type="string">
              <text:p text:style-name="P89">Manuális munkások </text:p>
            </table:table-cell>
            <table:table-cell table:style-name="Tableau12.B3" office:value-type="float" office:value="70">
              <text:p text:style-name="P84">70</text:p>
            </table:table-cell>
            <table:table-cell table:style-name="Tableau12.B3" office:value-type="float" office:value="20">
              <text:p text:style-name="P84">20</text:p>
            </table:table-cell>
            <table:table-cell table:style-name="Tableau12.B3" office:value-type="float" office:value="10">
              <text:p text:style-name="P84">10</text:p>
            </table:table-cell>
          </table:table-row>
          <table:table-row>
            <table:table-cell table:style-name="Tableau12.A1" office:value-type="string">
              <text:p text:style-name="P89">Házi személyek </text:p>
            </table:table-cell>
            <table:table-cell table:style-name="Tableau12.B3" office:value-type="float" office:value="66">
              <text:p text:style-name="P84">66</text:p>
            </table:table-cell>
            <table:table-cell table:style-name="Tableau12.B3" office:value-type="float" office:value="19">
              <text:p text:style-name="P84">19</text:p>
            </table:table-cell>
            <table:table-cell table:style-name="Tableau12.B3" office:value-type="float" office:value="15">
              <text:p text:style-name="P84">15</text:p>
            </table:table-cell>
          </table:table-row>
          <table:table-row>
            <table:table-cell table:style-name="Tableau12.A1" office:value-type="string">
              <text:p text:style-name="P89">Munkanélküli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Nyugdíjas </text:p>
            </table:table-cell>
            <table:table-cell table:style-name="Tableau12.B3" office:value-type="float" office:value="63">
              <text:p text:style-name="P84">63</text:p>
            </table:table-cell>
            <table:table-cell table:style-name="Tableau12.B3" office:value-type="float" office:value="18">
              <text:p text:style-name="P84">18</text:p>
            </table:table-cell>
            <table:table-cell table:style-name="Tableau12.B3" office:value-type="float" office:value="19">
              <text:p text:style-name="P84">19</text:p>
            </table:table-cell>
          </table:table-row>
          <table:table-row>
            <table:table-cell table:style-name="Tableau12.A1" office:value-type="string">
              <text:p text:style-name="P89">Diákok </text:p>
            </table:table-cell>
            <table:table-cell table:style-name="Tableau12.B3" office:value-type="float" office:value="72">
              <text:p text:style-name="P84">72</text:p>
            </table:table-cell>
            <table:table-cell table:style-name="Tableau12.B3" office:value-type="float" office:value="20">
              <text:p text:style-name="P84">20</text:p>
            </table:table-cell>
            <table:table-cell table:style-name="Tableau12.B3" office:value-type="float" office:value="8">
              <text:p text:style-name="P84">8</text:p>
            </table:table-cell>
          </table:table-row>
          <table:table-row>
            <table:table-cell table:style-name="Tableau12.A4" table:number-columns-spanned="4" office:value-type="string">
              <text:p text:style-name="P59">Szubjektív urbanizáció</text:p>
            </table:table-cell>
            <table:covered-table-cell/>
            <table:covered-table-cell/>
            <table:covered-table-cell/>
          </table:table-row>
          <table:table-row>
            <table:table-cell table:style-name="Tableau12.A1" office:value-type="string">
              <text:p text:style-name="P89">Vidéki terület vagy falu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Kis- és középváros </text:p>
            </table:table-cell>
            <table:table-cell table:style-name="Tableau12.B3" office:value-type="float" office:value="66">
              <text:p text:style-name="P84">66</text:p>
            </table:table-cell>
            <table:table-cell table:style-name="Tableau12.B3" office:value-type="float" office:value="22">
              <text:p text:style-name="P84">22</text:p>
            </table:table-cell>
            <table:table-cell table:style-name="Tableau12.B3" office:value-type="float" office:value="12">
              <text:p text:style-name="P84">12</text:p>
            </table:table-cell>
          </table:table-row>
          <table:table-row>
            <table:table-cell table:style-name="Tableau12.A1" office:value-type="string">
              <text:p text:style-name="P89">Nagyváros </text:p>
            </table:table-cell>
            <table:table-cell table:style-name="Tableau12.B3" office:value-type="float" office:value="71">
              <text:p text:style-name="P84">71</text:p>
            </table:table-cell>
            <table:table-cell table:style-name="Tableau12.B3" office:value-type="float" office:value="18">
              <text:p text:style-name="P84">18</text:p>
            </table:table-cell>
            <table:table-cell table:style-name="Tableau12.B3" office:value-type="float" office:value="11">
              <text:p text:style-name="P84">11</text:p>
            </table:table-cell>
          </table:table-row>
          <table:table-row>
            <table:table-cell table:style-name="Tableau12.A4" table:number-columns-spanned="4" office:value-type="string">
              <text:p text:style-name="P59">A szakmai alapképzés megítélése (ORSZÁGUNKBAN)</text:p>
            </table:table-cell>
            <table:covered-table-cell/>
            <table:covered-table-cell/>
            <table:covered-table-cell/>
          </table:table-row>
          <table:table-row>
            <table:table-cell table:style-name="Tableau12.A1" office:value-type="string">
              <text:p text:style-name="P89">Pozitív </text:p>
            </table:table-cell>
            <table:table-cell table:style-name="Tableau12.B3" office:value-type="float" office:value="74">
              <text:p text:style-name="P84">74</text:p>
            </table:table-cell>
            <table:table-cell table:style-name="Tableau12.B3" office:value-type="float" office:value="15">
              <text:p text:style-name="P84">15</text:p>
            </table:table-cell>
            <table:table-cell table:style-name="Tableau12.B3" office:value-type="float" office:value="11">
              <text:p text:style-name="P84">11</text:p>
            </table:table-cell>
          </table:table-row>
          <table:table-row>
            <table:table-cell table:style-name="Tableau12.A1" office:value-type="string">
              <text:p text:style-name="P89">Negatív </text:p>
            </table:table-cell>
            <table:table-cell table:style-name="Tableau12.B3" office:value-type="float" office:value="57">
              <text:p text:style-name="P84">57</text:p>
            </table:table-cell>
            <table:table-cell table:style-name="Tableau12.B3" office:value-type="float" office:value="33">
              <text:p text:style-name="P84">33</text:p>
            </table:table-cell>
            <table:table-cell table:style-name="Tableau12.B3" office:value-type="float" office:value="10">
              <text:p text:style-name="P84">10</text:p>
            </table:table-cell>
          </table:table-row>
          <table:table-row>
            <table:table-cell table:style-name="Tableau12.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2.A1" office:value-type="string">
              <text:p text:style-name="P89">Igen </text:p>
            </table:table-cell>
            <table:table-cell table:style-name="Tableau12.B3" office:value-type="float" office:value="71">
              <text:p text:style-name="P84">71</text:p>
            </table:table-cell>
            <table:table-cell table:style-name="Tableau12.B3" office:value-type="float" office:value="19">
              <text:p text:style-name="P84">19</text:p>
            </table:table-cell>
            <table:table-cell table:style-name="Tableau12.B3" office:value-type="float" office:value="10">
              <text:p text:style-name="P84">10</text:p>
            </table:table-cell>
          </table:table-row>
          <table:table-row>
            <table:table-cell table:style-name="Tableau12.A1" office:value-type="string">
              <text:p text:style-name="P89">Nem </text:p>
            </table:table-cell>
            <table:table-cell table:style-name="Tableau12.B3" office:value-type="float" office:value="65">
              <text:p text:style-name="P84">65</text:p>
            </table:table-cell>
            <table:table-cell table:style-name="Tableau12.B3" office:value-type="float" office:value="21">
              <text:p text:style-name="P84">21</text:p>
            </table:table-cell>
            <table:table-cell table:style-name="Tableau12.B3" office:value-type="float" office:value="14">
              <text:p text:style-name="P84">14</text:p>
            </table:table-cell>
          </table:table-row>
        </table:table>
        <text:p text:style-name="P22"/>
        <text:p text:style-name="P52">Az uniós polgárok mintegy kétharmada úgy véli, hogy a szakoktatási és -képzési képesítés megszerzése céljából tanulóknak lehetőségük van arra, hogy tanulmányaik részeként külföldön tanuljanak. </text:p>
        <text:p text:style-name="P22">Az Erasmus+ támogatja a szakképzésben részt vevő hallgatók mobilitását, lehetővé téve a szakképzésben részt vevő tanulók számára, hogy külföldi tanulmányi vagy képzési időszakokban vegyenek részt.<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2">https://erasmus-plus.ec.europa.eu/opportunities/individuals/trainees/vocational-education-apprenticeships-and-recent-graduates</text:span></text:a><text:span text:style-name="T52"> </text:span></text:p></text:note-body></text:note> Az Európai Unióban a válaszadók 64%-a mondta azt, hogy a szakoktatási és szakképzési képesítés megszerzéséhez szükséges tanulmányokat folytatóknak lehetőségük van arra, hogy tanulmányaik részeként külföldön tanuljanak, ebből 19% határozottan egyetért, 45% pedig hajlamos egyetérteni.<text:note text:id="ftn30" text:note-class="footnote"><text:note-citation>30</text:note-citation><text:note-body><text:p text:style-name="P13">QB7.5. kérdés Kérjük, mondja el, hogy milyen mértékben ért egyet vagy nem ért egyet az alábbi állításokkal: A szakoktatási és szakképzési képesítéssel rendelkezőknek lehetőségük van arra, hogy tanulmányaik részeként külföldön tanuljanak. </text:p></text:note-body></text:note> Összességében 20% nem ért egyet, míg 16% nem tudja. </text:p>
        <text:p text:style-name="P22">Idővel nőtt a szakképzési képesítéssel rendelkező külföldi tanulmányi lehetőségek ismertsége. A 2016. évi Cedefop-felmérésben (EU-28) a válaszadók 60%-a egyetértett azzal, hogy a szakképzésben részt vevőknek lehetőségük van külföldön tanulni vagy dolgozni, 22%-uk nem értett egyet ezzel, 18%-uk pedig nem tudott róla.<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2">https://www.cedefop.europa.eu/en/tools/opinion-survey-on-vet?visualisation=MAP&amp;topic=group4&amp;question=Q18T2__Q&amp;answer=Q18T2_A1&amp;subset=EducationLevel&amp;subsetVal=All&amp;country=AT&amp;countryB=EU28</text:span></text:a><text:span text:style-name="T52"> A kérdések megfogalmazása eltér a jelenlegi felmérés megfogalmazásától, amely a szakképzés keretében folytatott külföldi tanulmányokra összpontosít, míg a 2016-os tétel a szakképzést követő külföldi tanulmányokra vagy munkavállalásra terjedt ki. kérdés: „A következő állítások arról szólnak, hogy mi történik a felső középfokú szakképzést követően. Milyen mértékben ért egyet vagy nem ért egyet mindegyikükkel? – A felső középfokú oktatás lehetőséget biztosít a külföldi tanulásra vagy munkavállalásra.”</text:span></text:p></text:note-body></text:note> A szakoktatásról és -képzésről szóló 2011. évi Eurobarométer felmérésben (EU-27) egy némileg eltérő megfogalmazású kérdés azt mutatta, hogy a válaszadók 43%-a gondolta úgy, hogy a szakoktatás és -képzés lehetőséget biztosít a külföldi tanulásra.<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től, a „szakképzés” kifejezést használja, anélkül, hogy különbséget tenne a szakmai alapképzés és a szakmai továbbképzés között, és negatívan van megfogalmazva. kérdés: „Kérjük, mondja el, milyen mértékben ért egyet vagy nem ért egyet az alábbi állításokkal. A szakoktatás és -képzés nem nyújt lehetőséget külföldi tanulmányok folytatására.”</text:span></text:p></text:note-body></text:note> </text:p>
        <text:p text:style-name="P22">A jelenlegi felmérésben 25 tagállam válaszadóinak legalább fele úgy véli, hogy a szakoktatási és szakképzési képesítés megszerzése céljából tanulóknak lehetőségük van arra, hogy tanulmányaik részeként külföldön tanuljanak. </text:p>
        <text:p text:style-name="P22">A vélemények tagállamonként eltérőek: Cipruson (86%), Máltán (85%) és Szlovákiában (75%) volt a legmagasabb az egyetértés szintje. A legalacsonyabb szinteket Svédországban (45%), Portugáliában (47%) és Hollandiában (51%) mérték. </text:p>
        <text:p text:style-name="P22"/>
        <text:p text:style-name="P22"><draw:g text:anchor-type="paragraph" draw:z-index="22" draw:name="Forme19" draw:style-name="gr32"><draw:frame draw:style-name="gr295" draw:text-style-name="P100" svg:width="4.986cm" svg:height="5.047cm" svg:x="10.865cm" svg:y="-7.514cm"><draw:image xlink:href="Pictures/10000000000001EB000001F1CFC63A4FBF2FFA6A.png" xlink:type="simple" xlink:show="embed" xlink:actuate="onLoad" draw:mime-type="image/png"><text:p/></draw:image></draw:frame><draw:frame draw:style-name="gr296" draw:text-style-name="P102" svg:width="7.963cm" svg:height="1.876cm" svg:x="8.692cm" svg:y="-9.999cm"><draw:text-box><text:p text:style-name="P101"><text:span text:style-name="T58">QB7.5. kérdés: Kérjük, mondja el, hogy milyen mértékben ért egyet vagy nem ért egyet az alábbi állításokkal: A szakmai alapképzésben részt vevő személyeknek lehetőségük van arra, hogy tanulmányaik részeként külföldön tanuljanak (EU-27) (%) </text:span></text:p></draw:text-box></draw:frame><draw:frame draw:style-name="gr297" draw:text-style-name="P102" svg:width="2.377cm" svg:height="0.578cm" svg:x="10.756cm" svg:y="-8.089cm"><draw:text-box><text:p text:style-name="P101"><text:span text:style-name="T58">Nem tudom 16</text:span></text:p></draw:text-box></draw:frame><draw:frame draw:style-name="gr298" draw:text-style-name="P105" svg:width="2.557cm" svg:height="1.227cm" svg:x="8.895cm" svg:y="-7.08cm"><draw:text-box><text:p text:style-name="P104"><text:span text:style-name="T58">Határozottan nem értek egyet 4</text:span></text:p></draw:text-box></draw:frame><draw:frame draw:style-name="gr299" draw:text-style-name="P105" svg:width="1.945cm" svg:height="1.551cm" svg:x="8.939cm" svg:y="-5.196cm"><draw:text-box><text:p text:style-name="P104"><text:span text:style-name="T58">Hajlamosak nem egyetérteni 16</text:span></text:p></draw:text-box></draw:frame><draw:frame draw:style-name="gr300" draw:text-style-name="P102" svg:width="2.527cm" svg:height="0.902cm" svg:x="13.797cm" svg:y="-8.043cm"><draw:text-box><text:p text:style-name="P101"><text:span text:style-name="T58">Határozottan egyetértek 19</text:span></text:p></draw:text-box></draw:frame><draw:frame draw:style-name="gr301" draw:text-style-name="P102" svg:width="2.708cm" svg:height="0.902cm" svg:x="12.809cm" svg:y="-2.504cm"><draw:text-box><text:p text:style-name="P101"><text:span text:style-name="T58">Hajlamosak egyetérteni 45</text:span></text:p></draw:text-box></draw:frame></draw:g></text:p>
        <text:p text:style-name="P22"/>
        <text:p text:style-name="P30"><draw:g text:anchor-type="paragraph" draw:z-index="23" draw:name="Forme20" draw:style-name="gr1"><draw:frame draw:style-name="gr287" draw:text-style-name="P100" svg:width="16.788cm" svg:height="7.344cm" svg:x="0.182cm" svg:y="1.044cm"><draw:image xlink:href="Pictures/10000000000005400000024CF7E9C784CE4D0E38.png" xlink:type="simple" xlink:show="embed" xlink:actuate="onLoad" draw:mime-type="image/png"><text:p/></draw:image></draw:frame><draw:frame draw:style-name="gr288" draw:text-style-name="P102" svg:width="16.879cm" svg:height="0.902cm" svg:x="0.002cm" svg:y="0.002cm"><draw:text-box><text:p text:style-name="P101"><text:span text:style-name="T58">QB7.5. kérdés: Kérjük, mondja el, hogy milyen mértékben ért egyet vagy nem ért egyet az alábbi állításokkal: A szakmai alapképzésben részt vevő személyeknek lehetőségük van arra, hogy tanulmányaik részeként külföldön tanuljanak (EU-27) (%) </text:span></text:p></draw:text-box></draw:frame><draw:g draw:style-name="gr4"><draw:frame draw:style-name="gr289" draw:text-style-name="P100" svg:width="14.098cm" svg:height="0.959cm" svg:x="0.413cm" svg:y="8.515cm"><draw:image xlink:href="Pictures/100000000000022300000022902E68B765C34830.png" xlink:type="simple" xlink:show="embed" xlink:actuate="onLoad" draw:mime-type="image/png"><text:p/></draw:image></draw:frame><draw:frame draw:style-name="gr290" draw:text-style-name="P102" svg:width="2.924cm" svg:height="0.902cm" svg:x="0.873cm" svg:y="8.687cm"><draw:text-box><text:p text:style-name="P106"><text:span text:style-name="T58">Határozottan egyetértek</text:span></text:p></draw:text-box></draw:frame><draw:frame draw:style-name="gr291" draw:text-style-name="P102" svg:width="2.857cm" svg:height="0.902cm" svg:x="3.883cm" svg:y="8.666cm"><draw:text-box><text:p text:style-name="P106"><text:span text:style-name="T58">Hajlamosak egyetérteni</text:span></text:p></draw:text-box></draw:frame><draw:frame draw:style-name="gr292" draw:text-style-name="P102" svg:width="3.282cm" svg:height="0.902cm" svg:x="7.065cm" svg:y="8.709cm"><draw:text-box><text:p text:style-name="P106"><text:span text:style-name="T58">Hajlamosak nem egyetérteni</text:span></text:p></draw:text-box></draw:frame><draw:frame draw:style-name="gr293" draw:text-style-name="P102" svg:width="3.483cm" svg:height="0.902cm" svg:x="10.695cm" svg:y="8.666cm"><draw:text-box><text:p text:style-name="P106"><text:span text:style-name="T58">Határozottan nem értek egyet</text:span></text:p></draw:text-box></draw:frame><draw:frame draw:style-name="gr294" draw:text-style-name="P102" svg:width="2.52cm" svg:height="0.687cm" svg:x="14.415cm" svg:y="8.666cm"><draw:text-box><text:p text:style-name="P106"><text:span text:style-name="T58">Nem tudom</text:span></text:p></draw:text-box></draw:frame></draw:g></draw:g></text:p>
        <text:p text:style-name="P52">Az alábbi szociodemográfiai és attitűdbeli tényezők alapján változik, hogy a válaszadók milyen mértékben értenek egyet azzal, hogy a szakképzési képesítés megszerzése céljából tanulmányokat folytató személyeknek lehetőségük van külföldön tanulni. </text:p>
        <text:p text:style-name="P22">■ Azok a válaszadók, akik pozitív fényben látják a szakképzést, több </text:p>
        <text:p text:style-name="P22">valószínűsíthetően úgy vélik, hogy a szakoktatásban és -képzésben részt vevő hallgatóknak lehetőségük van arra, hogy </text:p>
        <text:p text:style-name="P22">külföldön végzett tanulmányok (71%, szemben a negatív jelentést benyújtók 52%-ával) </text:p>
        <text:p text:style-name="P22">érzékelés). </text:p>
        <text:p text:style-name="P53">■ Azok a válaszadók, akik úgy vélik, hogy a fiatalok elegendő tájékoztatást kapnak a szakképzési lehetőségekről, nagyobb valószínűséggel értenek egyet azzal, hogy a szakképzési képesítés megszerzése céljából tanulóknak lehetőségük van külföldön tanulni (72%), mint azok, akik úgy vélik, hogy nem (56%). </text:p>
        <text:p text:style-name="P53">■ Az oktatás végének korát tekintve a 16–19 éves (65%) és 20 éves vagy annál idősebb (64%) válaszadók körében a legelterjedtebb az a meggyőződés, hogy a szakképzésben való részvétel céljából tanulmányokat folytatóknak lehetőségük van külföldön tanulni, míg a 15 éves vagy annál fiatalabbak körében ez az arány 59%-ra csökkent. Ez az arány 62% a még tanulmányokat folytatók között. </text:p>
        <text:p text:style-name="P53">■ Az a meggyőződés, hogy a szakoktatásban és -képzésben részt vevő hallgatóknak lehetőségük van külföldön tanulni, valamivel elterjedtebb azon válaszadók körében, akik a középfokú szakképzést ajánlanák (67%), mint az általános középfokú oktatást előnyben részesítők körében (63%). </text:p>
        <text:p text:style-name="P53">■ Kor szerint csak kisebb különbségek vannak. </text:p>
        <text:p text:style-name="P53">■ Nincs különbség a nemek között. </text:p>
        <text:p text:style-name="P22"/>
        <text:p text:style-name="P29"/>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9">QB7.5 Kérjük, mondja el, hogy milyen mértékben ért egyet vagy nem ért egyet az alábbi állításokkal: A szakmai alapképzésben részt vevő személyeknek lehetőségük van arra, hogy tanulmányaik részeként külföldön tanuljanak (%-EU)</text:p>
            </table:table-cell>
            <table:covered-table-cell/>
            <table:covered-table-cell/>
            <table:covered-table-cell/>
          </table:table-row>
          <table:table-row>
            <table:table-cell table:style-name="Tableau13.A1" office:value-type="string">
              <text:p text:style-name="P81"/>
            </table:table-cell>
            <table:table-cell table:style-name="Tableau13.A1" office:value-type="string">
              <text:p text:style-name="P84">„Elfogadom” összesen</text:p>
            </table:table-cell>
            <table:table-cell table:style-name="Tableau13.A1" office:value-type="string">
              <text:p text:style-name="P84">„Nem ért egyet” összesen </text:p>
            </table:table-cell>
            <table:table-cell table:style-name="Tableau13.A1" office:value-type="string">
              <text:p text:style-name="P84">Nem tudom</text:p>
            </table:table-cell>
          </table:table-row>
          <table:table-row>
            <table:table-cell table:style-name="Tableau13.A1" office:value-type="string">
              <text:p text:style-name="P89">EU-27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Nem</text:p>
            </table:table-cell>
            <table:covered-table-cell/>
            <table:covered-table-cell/>
            <table:covered-table-cell/>
          </table:table-row>
          <table:table-row>
            <table:table-cell table:style-name="Tableau13.A1" office:value-type="string">
              <text:p text:style-name="P89">Férfi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Nő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4" table:number-columns-spanned="4" office:value-type="string">
              <text:p text:style-name="P59">Életkor</text:p>
            </table:table-cell>
            <table:covered-table-cell/>
            <table:covered-table-cell/>
            <table:covered-table-cell/>
          </table:table-row>
          <table:table-row>
            <table:table-cell table:style-name="Tableau13.A1" office:value-type="string">
              <text:p text:style-name="P89">15-24 </text:p>
            </table:table-cell>
            <table:table-cell table:style-name="Tableau13.A1" office:value-type="string">
              <text:p text:style-name="P81"/>
            </table:table-cell>
            <table:table-cell table:style-name="Tableau13.A1" office:value-type="string">
              <text:p text:style-name="P81"/>
            </table:table-cell>
            <table:table-cell table:style-name="Tableau13.A1" office:value-type="string">
              <text:p text:style-name="P81"/>
            </table:table-cell>
          </table:table-row>
          <table:table-row>
            <table:table-cell table:style-name="Tableau13.A1" office:value-type="string">
              <text:p text:style-name="P89">25-39 </text:p>
            </table:table-cell>
            <table:table-cell table:style-name="Tableau13.B3" office:value-type="float" office:value="65">
              <text:p text:style-name="P84">65</text:p>
            </table:table-cell>
            <table:table-cell table:style-name="Tableau13.B3" office:value-type="float" office:value="24">
              <text:p text:style-name="P84">24</text:p>
            </table:table-cell>
            <table:table-cell table:style-name="Tableau13.B3" office:value-type="float" office:value="11">
              <text:p text:style-name="P84">11</text:p>
            </table:table-cell>
          </table:table-row>
          <table:table-row>
            <table:table-cell table:style-name="Tableau13.A1" office:value-type="string">
              <text:p text:style-name="P89">40-54 </text:p>
            </table:table-cell>
            <table:table-cell table:style-name="Tableau13.B3" office:value-type="float" office:value="65">
              <text:p text:style-name="P84">65</text:p>
            </table:table-cell>
            <table:table-cell table:style-name="Tableau13.B3" office:value-type="float" office:value="22">
              <text:p text:style-name="P84">22</text:p>
            </table:table-cell>
            <table:table-cell table:style-name="Tableau13.B3" office:value-type="float" office:value="13">
              <text:p text:style-name="P84">13</text:p>
            </table:table-cell>
          </table:table-row>
          <table:table-row>
            <table:table-cell table:style-name="Tableau13.A1" office:value-type="string">
              <text:p text:style-name="P89">&gt;=55</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4" table:number-columns-spanned="4" office:value-type="string">
              <text:p text:style-name="P59">Oktatás (vége)</text:p>
            </table:table-cell>
            <table:covered-table-cell/>
            <table:covered-table-cell/>
            <table:covered-table-cell/>
          </table:table-row>
          <table:table-row>
            <table:table-cell table:style-name="Tableau13.A1" office:value-type="string">
              <text:p text:style-name="P89">&lt;=-15</text:p>
            </table:table-cell>
            <table:table-cell table:style-name="Tableau13.B3" office:value-type="float" office:value="59">
              <text:p text:style-name="P84">59</text:p>
            </table:table-cell>
            <table:table-cell table:style-name="Tableau13.B3" office:value-type="float" office:value="16">
              <text:p text:style-name="P84">16</text:p>
            </table:table-cell>
            <table:table-cell table:style-name="Tableau13.B3" office:value-type="float" office:value="25">
              <text:p text:style-name="P84">25</text:p>
            </table:table-cell>
          </table:table-row>
          <table:table-row>
            <table:table-cell table:style-name="Tableau13.A1" office:value-type="string">
              <text:p text:style-name="P89">16-19 </text:p>
            </table:table-cell>
            <table:table-cell table:style-name="Tableau13.B3" office:value-type="float" office:value="65">
              <text:p text:style-name="P84">65</text:p>
            </table:table-cell>
            <table:table-cell table:style-name="Tableau13.B3" office:value-type="float" office:value="19">
              <text:p text:style-name="P84">19</text:p>
            </table:table-cell>
            <table:table-cell table:style-name="Tableau13.B3" office:value-type="float" office:value="16">
              <text:p text:style-name="P84">16</text:p>
            </table:table-cell>
          </table:table-row>
          <table:table-row>
            <table:table-cell table:style-name="Tableau13.A1" office:value-type="string">
              <text:p text:style-name="P89">&gt;=20</text:p>
            </table:table-cell>
            <table:table-cell table:style-name="Tableau13.B3" office:value-type="float" office:value="64">
              <text:p text:style-name="P84">64</text:p>
            </table:table-cell>
            <table:table-cell table:style-name="Tableau13.B3" office:value-type="float" office:value="21">
              <text:p text:style-name="P84">21</text:p>
            </table:table-cell>
            <table:table-cell table:style-name="Tableau13.B3" office:value-type="float" office:value="15">
              <text:p text:style-name="P84">15</text:p>
            </table:table-cell>
          </table:table-row>
          <table:table-row>
            <table:table-cell table:style-name="Tableau13.A1" office:value-type="string">
              <text:p text:style-name="P89">Még mindig tanulok </text:p>
            </table:table-cell>
            <table:table-cell table:style-name="Tableau13.B3" office:value-type="float" office:value="62">
              <text:p text:style-name="P84">62</text:p>
            </table:table-cell>
            <table:table-cell table:style-name="Tableau13.B3" office:value-type="float" office:value="25">
              <text:p text:style-name="P84">25</text:p>
            </table:table-cell>
            <table:table-cell table:style-name="Tableau13.B3" office:value-type="float" office:value="13">
              <text:p text:style-name="P84">13</text:p>
            </table:table-cell>
          </table:table-row>
          <table:table-row>
            <table:table-cell table:style-name="Tableau13.A4" table:number-columns-spanned="4" office:value-type="string">
              <text:p text:style-name="P59">Társadalmi-szakmai kategória</text:p>
            </table:table-cell>
            <table:covered-table-cell/>
            <table:covered-table-cell/>
            <table:covered-table-cell/>
          </table:table-row>
          <table:table-row>
            <table:table-cell table:style-name="Tableau13.A1" office:value-type="string">
              <text:p text:style-name="P89">Önálló vállalkozó </text:p>
            </table:table-cell>
            <table:table-cell table:style-name="Tableau13.B3" office:value-type="float" office:value="67">
              <text:p text:style-name="P84">67</text:p>
            </table:table-cell>
            <table:table-cell table:style-name="Tableau13.B3" office:value-type="float" office:value="20">
              <text:p text:style-name="P84">20</text:p>
            </table:table-cell>
            <table:table-cell table:style-name="Tableau13.B3" office:value-type="float" office:value="13">
              <text:p text:style-name="P84">13</text:p>
            </table:table-cell>
          </table:table-row>
          <table:table-row>
            <table:table-cell table:style-name="Tableau13.A1" office:value-type="string">
              <text:p text:style-name="P89">Menedzserek </text:p>
            </table:table-cell>
            <table:table-cell table:style-name="Tableau13.B3" office:value-type="float" office:value="63">
              <text:p text:style-name="P84">63</text:p>
            </table:table-cell>
            <table:table-cell table:style-name="Tableau13.B3" office:value-type="float" office:value="21">
              <text:p text:style-name="P84">21</text:p>
            </table:table-cell>
            <table:table-cell table:style-name="Tableau13.B3" office:value-type="float" office:value="16">
              <text:p text:style-name="P84">16</text:p>
            </table:table-cell>
          </table:table-row>
          <table:table-row>
            <table:table-cell table:style-name="Tableau13.A1" office:value-type="string">
              <text:p text:style-name="P89">Egyéb fehér gallér </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1" office:value-type="string">
              <text:p text:style-name="P89">Manuális munkások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Házi személyek </text:p>
            </table:table-cell>
            <table:table-cell table:style-name="Tableau13.B3" office:value-type="float" office:value="62">
              <text:p text:style-name="P84">62</text:p>
            </table:table-cell>
            <table:table-cell table:style-name="Tableau13.B3" office:value-type="float" office:value="22">
              <text:p text:style-name="P84">22</text:p>
            </table:table-cell>
            <table:table-cell table:style-name="Tableau13.B3" office:value-type="float" office:value="16">
              <text:p text:style-name="P84">16</text:p>
            </table:table-cell>
          </table:table-row>
          <table:table-row>
            <table:table-cell table:style-name="Tableau13.A1" office:value-type="string">
              <text:p text:style-name="P89">Munkanélküli </text:p>
            </table:table-cell>
            <table:table-cell table:style-name="Tableau13.B3" office:value-type="float" office:value="60">
              <text:p text:style-name="P84">60</text:p>
            </table:table-cell>
            <table:table-cell table:style-name="Tableau13.B3" office:value-type="float" office:value="20">
              <text:p text:style-name="P84">20</text:p>
            </table:table-cell>
            <table:table-cell table:style-name="Tableau13.B3" office:value-type="float" office:value="20">
              <text:p text:style-name="P84">20</text:p>
            </table:table-cell>
          </table:table-row>
          <table:table-row>
            <table:table-cell table:style-name="Tableau13.A1" office:value-type="string">
              <text:p text:style-name="P89">Nyugdíjas </text:p>
            </table:table-cell>
            <table:table-cell table:style-name="Tableau13.B3" office:value-type="float" office:value="62">
              <text:p text:style-name="P84">62</text:p>
            </table:table-cell>
            <table:table-cell table:style-name="Tableau13.B3" office:value-type="float" office:value="15">
              <text:p text:style-name="P84">15</text:p>
            </table:table-cell>
            <table:table-cell table:style-name="Tableau13.B3" office:value-type="float" office:value="23">
              <text:p text:style-name="P84">23</text:p>
            </table:table-cell>
          </table:table-row>
          <table:table-row>
            <table:table-cell table:style-name="Tableau13.A1" office:value-type="string">
              <text:p text:style-name="P89">Diákok </text:p>
            </table:table-cell>
            <table:table-cell table:style-name="Tableau13.B3" office:value-type="float" office:value="64">
              <text:p text:style-name="P84">64</text:p>
            </table:table-cell>
            <table:table-cell table:style-name="Tableau13.B3" office:value-type="float" office:value="25">
              <text:p text:style-name="P84">25</text:p>
            </table:table-cell>
            <table:table-cell table:style-name="Tableau13.B3" office:value-type="float" office:value="11">
              <text:p text:style-name="P84">11</text:p>
            </table:table-cell>
          </table:table-row>
          <table:table-row>
            <table:table-cell table:style-name="Tableau13.A4" table:number-columns-spanned="4" office:value-type="string">
              <text:p text:style-name="P59">Szubjektív urbanizáció</text:p>
            </table:table-cell>
            <table:covered-table-cell/>
            <table:covered-table-cell/>
            <table:covered-table-cell/>
          </table:table-row>
          <table:table-row>
            <table:table-cell table:style-name="Tableau13.A1" office:value-type="string">
              <text:p text:style-name="P89">Vidéki terület vagy falu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1" office:value-type="string">
              <text:p text:style-name="P89">Kis- és középváros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Nagyváros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A szakmai alapképzés megítélése (ORSZÁGUNKBAN)</text:p>
            </table:table-cell>
            <table:covered-table-cell/>
            <table:covered-table-cell/>
            <table:covered-table-cell/>
          </table:table-row>
          <table:table-row>
            <table:table-cell table:style-name="Tableau13.A1" office:value-type="string">
              <text:p text:style-name="P89">Pozitív </text:p>
            </table:table-cell>
            <table:table-cell table:style-name="Tableau13.B3" office:value-type="float" office:value="71">
              <text:p text:style-name="P84">71</text:p>
            </table:table-cell>
            <table:table-cell table:style-name="Tableau13.B3" office:value-type="float" office:value="15">
              <text:p text:style-name="P84">15</text:p>
            </table:table-cell>
            <table:table-cell table:style-name="Tableau13.B3" office:value-type="float" office:value="14">
              <text:p text:style-name="P84">14</text:p>
            </table:table-cell>
          </table:table-row>
          <table:table-row>
            <table:table-cell table:style-name="Tableau13.A1" office:value-type="string">
              <text:p text:style-name="P89">Negatív </text:p>
            </table:table-cell>
            <table:table-cell table:style-name="Tableau13.B3" office:value-type="float" office:value="52">
              <text:p text:style-name="P84">52</text:p>
            </table:table-cell>
            <table:table-cell table:style-name="Tableau13.B3" office:value-type="float" office:value="32">
              <text:p text:style-name="P84">32</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3.A1" office:value-type="string">
              <text:p text:style-name="P89">Igen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Nem </text:p>
            </table:table-cell>
            <table:table-cell table:style-name="Tableau13.B3" office:value-type="float" office:value="62">
              <text:p text:style-name="P84">62</text:p>
            </table:table-cell>
            <table:table-cell table:style-name="Tableau13.B3" office:value-type="float" office:value="20">
              <text:p text:style-name="P84">20</text:p>
            </table:table-cell>
            <table:table-cell table:style-name="Tableau13.B3" office:value-type="float" office:value="18">
              <text:p text:style-name="P84">18</text:p>
            </table:table-cell>
          </table:table-row>
        </table:table>
        <text:p text:style-name="P22"/>
        <text:p text:style-name="P52">Az uniós polgárok kétharmada szerint a szakképzési programok elég inkluzívak ahhoz, hogy biztosítsák a tanulók számára a szükséges támogatást </text:p>
        <text:p text:style-name="P22">Az Európai Unióban a válaszadók 67%-a szerint a szakképzési programok elég inkluzívak ahhoz, hogy biztosítsák, hogy azok a tanulók, akik bizonyos típusú tanulási környezetekben akadályokkal szembesülhetnek, megkapják a programok befejezéséhez szükséges támogatást, beleértve 17%-ukat, akik határozottan egyetértenek, és 50%-ukat, akik hajlamosak egyetérteni.<text:note text:id="ftn33" text:note-class="footnote"><text:note-citation>33</text:note-citation><text:note-body><text:p text:style-name="P13">kérdés: Kérjük, mondja el, hogy milyen mértékben ért egyet vagy nem ért egyet az alábbi állításokkal: A szakképzési programok elég inkluzívak ahhoz, hogy biztosítsák, hogy azok a tanulók, akik bizonyos típusú tanulási környezetekben akadályokkal szembesülhetnek, megkapják a programok befejezéséhez szükséges támogatást. </text:p></text:note-body></text:note> Körülbelül minden ötödik (19%) nem ért egyet, míg 14% nem tudja. </text:p>
        <text:p text:style-name="P22">Valamennyi tagállamban a válaszadók legalább fele egyetért azzal, hogy a szakképzési programok elég inkluzívak ahhoz, hogy biztosítsák a tanulók számára a programok befejezéséhez szükséges támogatást. </text:p>
        <text:p text:style-name="P22">A vélemények tagállamonként eltérőek, az egyetértés legmagasabb szintjét Máltán (82%), Olaszországban (81%) és Szlovéniában (80%) mérték. A legalacsonyabb szinteket Németországban (51%), Finnországban (56%) és Hollandiában (57%) mérték. </text:p>
        <text:p text:style-name="P22"><draw:g text:anchor-type="paragraph" draw:z-index="25" draw:name="Forme22" draw:style-name="gr1"><draw:frame draw:style-name="gr272" draw:text-style-name="P100" svg:width="16.317cm" svg:height="7.153cm" svg:x="0.032cm" svg:y="1.474cm"><draw:image xlink:href="Pictures/10000000000004F20000022BBBAE7301CD8480E6.png" xlink:type="simple" xlink:show="embed" xlink:actuate="onLoad" draw:mime-type="image/png"><text:p/></draw:image></draw:frame><draw:frame draw:style-name="gr273" draw:text-style-name="P102" svg:width="16.28cm" svg:height="1.227cm" svg:x="0.002cm" svg:y="0.102cm"><draw:text-box><text:p text:style-name="P101"><text:span text:style-name="T58">kérdés: Kérjük, mondja el, hogy milyen mértékben ért egyet vagy nem ért egyet az alábbi állításokkal:- A szakmai alapképzési programok eléggé inkluzívak ahhoz, hogy biztosítsák, hogy azok a tanulók, akik akadályokba ütközhetnek, bizonyos típusú tanulási környezetekben megkapják a programok befejezéséhez szükséges támogatást (%)</text:span></text:p></draw:text-box></draw:frame><draw:g draw:style-name="gr4"><draw:frame draw:style-name="gr274" draw:text-style-name="P100" svg:width="14.098cm" svg:height="0.959cm" svg:x="0.374cm" svg:y="8.639cm"><draw:image xlink:href="Pictures/100000000000022300000022902E68B765C34830.png" xlink:type="simple" xlink:show="embed" xlink:actuate="onLoad" draw:mime-type="image/png"><text:p/></draw:image></draw:frame><draw:frame draw:style-name="gr275" draw:text-style-name="P102" svg:width="2.924cm" svg:height="0.902cm" svg:x="0.836cm" svg:y="8.814cm"><draw:text-box><text:p text:style-name="P106"><text:span text:style-name="T58">Határozottan egyetértek</text:span></text:p></draw:text-box></draw:frame><draw:frame draw:style-name="gr276" draw:text-style-name="P102" svg:width="2.858cm" svg:height="0.902cm" svg:x="3.844cm" svg:y="8.791cm"><draw:text-box><text:p text:style-name="P106"><text:span text:style-name="T58">Hajlamosak egyetérteni</text:span></text:p></draw:text-box></draw:frame><draw:frame draw:style-name="gr277" draw:text-style-name="P102" svg:width="3.28cm" svg:height="0.902cm" svg:x="7.028cm" svg:y="8.833cm"><draw:text-box><text:p text:style-name="P106"><text:span text:style-name="T58">Hajlamosak nem egyetérteni</text:span></text:p></draw:text-box></draw:frame><draw:frame draw:style-name="gr278" draw:text-style-name="P102" svg:width="3.484cm" svg:height="0.902cm" svg:x="10.656cm" svg:y="8.793cm"><draw:text-box><text:p text:style-name="P106"><text:span text:style-name="T58">Határozottan nem értek egyet</text:span></text:p></draw:text-box></draw:frame><draw:frame draw:style-name="gr279" draw:text-style-name="P102" svg:width="2.518cm" svg:height="0.687cm" svg:x="14.378cm" svg:y="8.793cm"><draw:text-box><text:p text:style-name="P106"><text:span text:style-name="T58">Nem tudom</text:span></text:p></draw:text-box></draw:frame></draw:g></draw:g><draw:g text:anchor-type="paragraph" draw:z-index="24" draw:name="Forme21" draw:style-name="gr32"><draw:frame draw:style-name="gr280" draw:text-style-name="P100" svg:width="4.59cm" svg:height="4.7cm" svg:x="11.19cm" svg:y="-5.647cm"><draw:image xlink:href="Pictures/10000000000001D5000001E081A67E0BF230BF76.png" xlink:type="simple" xlink:show="embed" xlink:actuate="onLoad" draw:mime-type="image/png"><text:p/></draw:image></draw:frame><draw:frame draw:style-name="gr281" draw:text-style-name="P102" svg:width="7.966cm" svg:height="2.525cm" svg:x="8.909cm" svg:y="-8.056cm"><draw:text-box><text:p text:style-name="P101"><text:span text:style-name="T58">kérdés: Kérjük, mondja el, hogy milyen mértékben ért egyet vagy nem ért egyet az alábbi állításokkal: A szakmai alapképzési programok kellően inkluzívak ahhoz, hogy biztosítsák, hogy azok a tanulók, akik bizonyos típusú tanulási környezetekben akadályokkal szembesülhetnek, megkapják a programok befejezéséhez szükséges támogatást (EU-27) (%) </text:span></text:p></draw:text-box></draw:frame><draw:frame draw:style-name="gr282" draw:text-style-name="P105" svg:width="2.527cm" svg:height="0.578cm" svg:x="10.248cm" svg:y="-6.008cm"><draw:text-box><text:p text:style-name="P104"><text:span text:style-name="T58">Nem tudom 14</text:span></text:p></draw:text-box></draw:frame><draw:frame draw:style-name="gr283" draw:text-style-name="P105" svg:width="2.805cm" svg:height="0.902cm" svg:x="8.965cm" svg:y="-5.204cm"><draw:text-box><text:p text:style-name="P104"><text:span text:style-name="T58">Határozottan nem értek egyet: 3 </text:span></text:p></draw:text-box></draw:frame><draw:frame draw:style-name="gr284" draw:text-style-name="P105" svg:width="2.468cm" svg:height="1.227cm" svg:x="8.886cm" svg:y="-3.789cm"><draw:text-box><text:p text:style-name="P104"><text:span text:style-name="T58">Hajlamosak nem egyetérteni 16</text:span></text:p></draw:text-box></draw:frame><draw:frame draw:style-name="gr285" draw:text-style-name="P102" svg:width="2.708cm" svg:height="0.902cm" svg:x="13.229cm" svg:y="-1.009cm"><draw:text-box><text:p text:style-name="P101"><text:span text:style-name="T58">Hajlamosak egyetérteni 50</text:span></text:p></draw:text-box></draw:frame><draw:frame draw:style-name="gr286" draw:text-style-name="P102" svg:width="2.678cm" svg:height="0.902cm" svg:x="13.693cm" svg:y="-6.19cm"><draw:text-box><text:p text:style-name="P101"><text:span text:style-name="T58">Határozottan egyetértek 17</text:span></text:p></draw:text-box></draw:frame></draw:g></text:p>
        <text:p text:style-name="P30">Az, hogy a válaszadók milyen mértékben értenek egyet azzal, hogy a szakképzési programok kellően inkluzívak ahhoz, hogy támogatást nyújtsanak a tanulóknak, szociodemográfiai és attitűdbeli tényezők szerint változik az alábbiak szerint. </text:p>
        <text:p text:style-name="P53">■ Azok a válaszadók, akik pozitív fényben látják, hogy kik vesznek részt a szakképzésben, nagyobb valószínűséggel vélik úgy, hogy a szakképzési programok kellően inkluzívak (72%, szemben a negatív megítélésről beszámolók 58%-ával). </text:p>
        <text:p text:style-name="P53">■ Az életkor előrehaladtával kismértékben csökken az az egyetértés, hogy a szakképzési programok kellően inkluzívak: A 15–24 éves válaszadók körében ez az arány 69%, míg a 25–54 évesek körében 68%, az 55 évesek és idősebbek körében pedig 63%. </text:p>
        <text:p text:style-name="P53">■ Az oktatás befejezésének korát tekintve az egyetértés valamivel elterjedtebb a 16–19 év közötti válaszadók (67%) és a 20 évesen végzettek (66%) körében, mint a 15 éves vagy annál fiatalabbak (64%) körében. </text:p>
        <text:p text:style-name="P53">■ Azok a válaszadók, akik maguk is részt vettek szakképzésben, valamivel nagyobb valószínűséggel értenek egyet azzal, hogy a szakképzési programok kellően inkluzívak (68%), mint azok, akik nem vettek részt szakképzésben (65%). </text:p>
        <text:p text:style-name="P53">■ Elhanyagolható különbségek vannak a nemek között. </text:p>
        <text:p text:style-name="P22"/>
        <text:p text:style-name="P29"/>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9">QB9.4 Kérjük, mondja el, hogy milyen mértékben ért egyet vagy nem ért egyet az alábbi állításokkal: A szakmai alapképzési programok kellően inkluzívak ahhoz, hogy biztosítsák, hogy azok a tanulók, akik bizonyos típusú tanulási környezetekben akadályokkal szembesülhetnek, megkapják a programok befejezéséhez szükséges támogatást (%-EU)</text:p>
            </table:table-cell>
            <table:covered-table-cell/>
            <table:covered-table-cell/>
            <table:covered-table-cell/>
          </table:table-row>
          <table:table-row>
            <table:table-cell table:style-name="Tableau14.A1" office:value-type="string">
              <text:p text:style-name="P81"/>
            </table:table-cell>
            <table:table-cell table:style-name="Tableau14.A1" office:value-type="string">
              <text:p text:style-name="P84">„Elfogadom” összesen</text:p>
            </table:table-cell>
            <table:table-cell table:style-name="Tableau14.A1" office:value-type="string">
              <text:p text:style-name="P84">„Nem ért egyet” összesen </text:p>
            </table:table-cell>
            <table:table-cell table:style-name="Tableau14.A1" office:value-type="string">
              <text:p text:style-name="P84">Nem tudom</text:p>
            </table:table-cell>
          </table:table-row>
          <table:table-row>
            <table:table-cell table:style-name="Tableau14.A1" office:value-type="string">
              <text:p text:style-name="P89">EU-27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Nem</text:p>
            </table:table-cell>
            <table:covered-table-cell/>
            <table:covered-table-cell/>
            <table:covered-table-cell/>
          </table:table-row>
          <table:table-row>
            <table:table-cell table:style-name="Tableau14.A1" office:value-type="string">
              <text:p text:style-name="P89">Férfi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Nő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4" table:number-columns-spanned="4" office:value-type="string">
              <text:p text:style-name="P59">Életkor</text:p>
            </table:table-cell>
            <table:covered-table-cell/>
            <table:covered-table-cell/>
            <table:covered-table-cell/>
          </table:table-row>
          <table:table-row>
            <table:table-cell table:style-name="Tableau14.A1" office:value-type="string">
              <text:p text:style-name="P89">15-24 </text:p>
            </table:table-cell>
            <table:table-cell table:style-name="Tableau14.B3" office:value-type="float" office:value="69">
              <text:p text:style-name="P84">69</text:p>
            </table:table-cell>
            <table:table-cell table:style-name="Tableau14.B3" office:value-type="float" office:value="22">
              <text:p text:style-name="P84">22</text:p>
            </table:table-cell>
            <table:table-cell table:style-name="Tableau14.B3" office:value-type="float" office:value="9">
              <text:p text:style-name="P84">9</text:p>
            </table:table-cell>
          </table:table-row>
          <table:table-row>
            <table:table-cell table:style-name="Tableau14.A1" office:value-type="string">
              <text:p text:style-name="P89">25-39 </text:p>
            </table:table-cell>
            <table:table-cell table:style-name="Tableau14.B3" office:value-type="float" office:value="68">
              <text:p text:style-name="P84">68</text:p>
            </table:table-cell>
            <table:table-cell table:style-name="Tableau14.B3" office:value-type="float" office:value="22">
              <text:p text:style-name="P84">22</text:p>
            </table:table-cell>
            <table:table-cell table:style-name="Tableau14.B3" office:value-type="float" office:value="10">
              <text:p text:style-name="P84">10</text:p>
            </table:table-cell>
          </table:table-row>
          <table:table-row>
            <table:table-cell table:style-name="Tableau14.A1" office:value-type="string">
              <text:p text:style-name="P89">40-54 </text:p>
            </table:table-cell>
            <table:table-cell table:style-name="Tableau14.B3" office:value-type="float" office:value="68">
              <text:p text:style-name="P84">68</text:p>
            </table:table-cell>
            <table:table-cell table:style-name="Tableau14.B3" office:value-type="float" office:value="19">
              <text:p text:style-name="P84">19</text:p>
            </table:table-cell>
            <table:table-cell table:style-name="Tableau14.B3" office:value-type="float" office:value="13">
              <text:p text:style-name="P84">13</text:p>
            </table:table-cell>
          </table:table-row>
          <table:table-row>
            <table:table-cell table:style-name="Tableau14.A1" office:value-type="string">
              <text:p text:style-name="P89">&gt;=55</text:p>
            </table:table-cell>
            <table:table-cell table:style-name="Tableau14.B3" office:value-type="float" office:value="63">
              <text:p text:style-name="P84">63</text:p>
            </table:table-cell>
            <table:table-cell table:style-name="Tableau14.B3" office:value-type="float" office:value="18">
              <text:p text:style-name="P84">18</text:p>
            </table:table-cell>
            <table:table-cell table:style-name="Tableau14.B3" office:value-type="float" office:value="19">
              <text:p text:style-name="P84">19</text:p>
            </table:table-cell>
          </table:table-row>
          <table:table-row>
            <table:table-cell table:style-name="Tableau14.A4" table:number-columns-spanned="4" office:value-type="string">
              <text:p text:style-name="P59">Oktatás (vége)</text:p>
            </table:table-cell>
            <table:covered-table-cell/>
            <table:covered-table-cell/>
            <table:covered-table-cell/>
          </table:table-row>
          <table:table-row>
            <table:table-cell table:style-name="Tableau14.A1" office:value-type="string">
              <text:p text:style-name="P89">&lt;=-15</text:p>
            </table:table-cell>
            <table:table-cell table:style-name="Tableau14.B3" office:value-type="float" office:value="64">
              <text:p text:style-name="P84">64</text:p>
            </table:table-cell>
            <table:table-cell table:style-name="Tableau14.B3" office:value-type="float" office:value="12">
              <text:p text:style-name="P84">12</text:p>
            </table:table-cell>
            <table:table-cell table:style-name="Tableau14.B3" office:value-type="float" office:value="24">
              <text:p text:style-name="P84">24</text:p>
            </table:table-cell>
          </table:table-row>
          <table:table-row>
            <table:table-cell table:style-name="Tableau14.A1" office:value-type="string">
              <text:p text:style-name="P89">16-19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gt;=20</text:p>
            </table:table-cell>
            <table:table-cell table:style-name="Tableau14.B3" office:value-type="float" office:value="66">
              <text:p text:style-name="P84">66</text:p>
            </table:table-cell>
            <table:table-cell table:style-name="Tableau14.B3" office:value-type="float" office:value="22">
              <text:p text:style-name="P84">22</text:p>
            </table:table-cell>
            <table:table-cell table:style-name="Tableau14.B3" office:value-type="float" office:value="12">
              <text:p text:style-name="P84">12</text:p>
            </table:table-cell>
          </table:table-row>
          <table:table-row>
            <table:table-cell table:style-name="Tableau14.A1" office:value-type="string">
              <text:p text:style-name="P89">Még mindig tanulok </text:p>
            </table:table-cell>
            <table:table-cell table:style-name="Tableau14.B3" office:value-type="float" office:value="66">
              <text:p text:style-name="P84">66</text:p>
            </table:table-cell>
            <table:table-cell table:style-name="Tableau14.B3" office:value-type="float" office:value="23">
              <text:p text:style-name="P84">23</text:p>
            </table:table-cell>
            <table:table-cell table:style-name="Tableau14.B3" office:value-type="float" office:value="11">
              <text:p text:style-name="P84">11</text:p>
            </table:table-cell>
          </table:table-row>
          <table:table-row>
            <table:table-cell table:style-name="Tableau14.A4" table:number-columns-spanned="4" office:value-type="string">
              <text:p text:style-name="P59">Társadalmi-szakmai kategória</text:p>
            </table:table-cell>
            <table:covered-table-cell/>
            <table:covered-table-cell/>
            <table:covered-table-cell/>
          </table:table-row>
          <table:table-row>
            <table:table-cell table:style-name="Tableau14.A1" office:value-type="string">
              <text:p text:style-name="P89">Önálló vállalkozó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Menedzserek </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14">
              <text:p text:style-name="P84">14</text:p>
            </table:table-cell>
          </table:table-row>
          <table:table-row>
            <table:table-cell table:style-name="Tableau14.A1" office:value-type="string">
              <text:p text:style-name="P89">Egyéb fehér gallér </text:p>
            </table:table-cell>
            <table:table-cell table:style-name="Tableau14.B3" office:value-type="float" office:value="70">
              <text:p text:style-name="P84">70</text:p>
            </table:table-cell>
            <table:table-cell table:style-name="Tableau14.B3" office:value-type="float" office:value="19">
              <text:p text:style-name="P84">19</text:p>
            </table:table-cell>
            <table:table-cell table:style-name="Tableau14.B3" office:value-type="float" office:value="11">
              <text:p text:style-name="P84">11</text:p>
            </table:table-cell>
          </table:table-row>
          <table:table-row>
            <table:table-cell table:style-name="Tableau14.A1" office:value-type="string">
              <text:p text:style-name="P89">Manuális munkások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Házi személyek </text:p>
            </table:table-cell>
            <table:table-cell table:style-name="Tableau14.B3" office:value-type="float" office:value="67">
              <text:p text:style-name="P84">67</text:p>
            </table:table-cell>
            <table:table-cell table:style-name="Tableau14.B3" office:value-type="float" office:value="16">
              <text:p text:style-name="P84">16</text:p>
            </table:table-cell>
            <table:table-cell table:style-name="Tableau14.B3" office:value-type="float" office:value="17">
              <text:p text:style-name="P84">17</text:p>
            </table:table-cell>
          </table:table-row>
          <table:table-row>
            <table:table-cell table:style-name="Tableau14.A1" office:value-type="string">
              <text:p text:style-name="P89">Munkanélküli </text:p>
            </table:table-cell>
            <table:table-cell table:style-name="Tableau14.B3" office:value-type="float" office:value="64">
              <text:p text:style-name="P84">64</text:p>
            </table:table-cell>
            <table:table-cell table:style-name="Tableau14.B3" office:value-type="float" office:value="20">
              <text:p text:style-name="P84">20</text:p>
            </table:table-cell>
            <table:table-cell table:style-name="Tableau14.B3" office:value-type="float" office:value="16">
              <text:p text:style-name="P84">16</text:p>
            </table:table-cell>
          </table:table-row>
          <table:table-row>
            <table:table-cell table:style-name="Tableau14.A1" office:value-type="string">
              <text:p text:style-name="P89">Nyugdíjas </text:p>
            </table:table-cell>
            <table:table-cell table:style-name="Tableau14.B3" office:value-type="float" office:value="61">
              <text:p text:style-name="P84">61</text:p>
            </table:table-cell>
            <table:table-cell table:style-name="Tableau14.B3" office:value-type="float" office:value="18">
              <text:p text:style-name="P84">18</text:p>
            </table:table-cell>
            <table:table-cell table:style-name="Tableau14.B3" office:value-type="float" office:value="21">
              <text:p text:style-name="P84">21</text:p>
            </table:table-cell>
          </table:table-row>
          <table:table-row>
            <table:table-cell table:style-name="Tableau14.A1" office:value-type="string">
              <text:p text:style-name="P89">Diákok </text:p>
            </table:table-cell>
            <table:table-cell table:style-name="Tableau14.B3" office:value-type="float" office:value="66">
              <text:p text:style-name="P84">66</text:p>
            </table:table-cell>
            <table:table-cell table:style-name="Tableau14.B3" office:value-type="float" office:value="25">
              <text:p text:style-name="P84">25</text:p>
            </table:table-cell>
            <table:table-cell table:style-name="Tableau14.B3" office:value-type="float" office:value="9">
              <text:p text:style-name="P84">9</text:p>
            </table:table-cell>
          </table:table-row>
          <table:table-row>
            <table:table-cell table:style-name="Tableau14.A4" table:number-columns-spanned="4" office:value-type="string">
              <text:p text:style-name="P59">Szubjektív urbanizáció</text:p>
            </table:table-cell>
            <table:covered-table-cell/>
            <table:covered-table-cell/>
            <table:covered-table-cell/>
          </table:table-row>
          <table:table-row>
            <table:table-cell table:style-name="Tableau14.A1" office:value-type="string">
              <text:p text:style-name="P89">Vidéki terület vagy falu </text:p>
            </table:table-cell>
            <table:table-cell table:style-name="Tableau14.B3" office:value-type="float" office:value="65">
              <text:p text:style-name="P84">65</text:p>
            </table:table-cell>
            <table:table-cell table:style-name="Tableau14.B3" office:value-type="float" office:value="19">
              <text:p text:style-name="P84">19</text:p>
            </table:table-cell>
            <table:table-cell table:style-name="Tableau14.B3" office:value-type="float" office:value="16">
              <text:p text:style-name="P84">16</text:p>
            </table:table-cell>
          </table:table-row>
          <table:table-row>
            <table:table-cell table:style-name="Tableau14.A1" office:value-type="string">
              <text:p text:style-name="P89">Kis- és középváros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1" office:value-type="string">
              <text:p text:style-name="P89">Nagyváros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4" table:number-columns-spanned="4" office:value-type="string">
              <text:p text:style-name="P59">A szakmai alapképzés megítélése (ORSZÁGUNKBAN)</text:p>
            </table:table-cell>
            <table:covered-table-cell/>
            <table:covered-table-cell/>
            <table:covered-table-cell/>
          </table:table-row>
          <table:table-row>
            <table:table-cell table:style-name="Tableau14.A1" office:value-type="string">
              <text:p text:style-name="P89">Pozitív </text:p>
            </table:table-cell>
            <table:table-cell table:style-name="Tableau14.B3" office:value-type="float" office:value="72">
              <text:p text:style-name="P84">72</text:p>
            </table:table-cell>
            <table:table-cell table:style-name="Tableau14.B3" office:value-type="float" office:value="16">
              <text:p text:style-name="P84">16</text:p>
            </table:table-cell>
            <table:table-cell table:style-name="Tableau14.B3" office:value-type="float" office:value="12">
              <text:p text:style-name="P84">12</text:p>
            </table:table-cell>
          </table:table-row>
          <table:table-row>
            <table:table-cell table:style-name="Tableau14.A1" office:value-type="string">
              <text:p text:style-name="P89">Negatív </text:p>
            </table:table-cell>
            <table:table-cell table:style-name="Tableau14.B3" office:value-type="float" office:value="58">
              <text:p text:style-name="P84">58</text:p>
            </table:table-cell>
            <table:table-cell table:style-name="Tableau14.B3" office:value-type="float" office:value="28">
              <text:p text:style-name="P84">28</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4.A1" office:value-type="string">
              <text:p text:style-name="P89">Igen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1" office:value-type="string">
              <text:p text:style-name="P89">Nem </text:p>
            </table:table-cell>
            <table:table-cell table:style-name="Tableau14.B3" office:value-type="float" office:value="65">
              <text:p text:style-name="P84">65</text:p>
            </table:table-cell>
            <table:table-cell table:style-name="Tableau14.B3" office:value-type="float" office:value="18">
              <text:p text:style-name="P87">18</text:p>
            </table:table-cell>
            <table:table-cell table:style-name="Tableau14.B3" office:value-type="float" office:value="17">
              <text:p text:style-name="P87">17</text:p>
            </table:table-cell>
          </table:table-row>
        </table:table>
        <text:p text:style-name="P22"/>
        <text:h text:style-name="P19" text:outline-level="2"><text:bookmark-start text:name="__RefHeading___Toc215582_2930363814"/>7. A szakképzésre vonatkozó ajánlások a fiatalok számára <text:bookmark-end text:name="__RefHeading___Toc215582_2930363814"/></text:h>
        <text:p text:style-name="P51">Az uniós polgárok fele ajánlaná a középfokú szakképzést azoknak a fiataloknak, akik a felső középfokú oktatási utat választják </text:p>
        <text:p text:style-name="P22">Arra a kérdésre, hogy milyen oktatási pályát ajánlanának egy olyan fiatalnak, aki most dönt a felső középfokú oktatásról, az uniós polgárok 50%-a a középfokú szakképzést, 39%-a az általános középfokú oktatást, 8%-a pedig spontán módon azt mondaná, hogy az az egyéni helyzettől függ.<text:note text:id="ftn34" text:note-class="footnote"><text:note-citation>34</text:note-citation><text:note-body><text:p text:style-name="P13">QB2. Az alábbi oktatási pályák közül melyiket ajánlaná azoknak a fiataloknak, akik most döntenek a felső középfokú oktatásról? </text:p></text:note-body></text:note> </text:p>
        <text:p text:style-name="P22">A szakképzés mint út támogatása az idők során nőtt. A szakoktatásról és -képzésről szóló 2011. évi Eurobarométer felmérésben (EU-27) a válaszadók 32%-a nyilatkozott úgy, hogy a kötelező oktatást befejező fiatalok számára ajánlaná a szakképzést, 34%-uk pedig általános közép- vagy felsőfokú oktatást<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2">https://europa.eu/eurobarometer/surveys/detail/999</text:span></text:a><text:span text:style-name="T52">. A kérdések megfogalmazása eltér a jelenlegi felmérés megfogalmazásától, a „szakképzés” kifejezést használja anélkül, hogy különbséget tenne az alap- és a továbbképzés között, és az általános közép- és felsőfokú oktatást egyetlen válaszlehetőségben egyesíti, ahol a jelenlegi felmérés elválasztja őket egymástól. kérdés: „Manapság az alábbiak közül melyiket ajánlaná azoknak a fiataloknak, akik befejezik a kötelező oktatást?”</text:span></text:p></text:note-body></text:note> javasolna. </text:p>
        <text:p text:style-name="P22"><draw:g text:anchor-type="paragraph" draw:z-index="26" draw:name="Forme23" draw:style-name="gr1"><draw:frame draw:style-name="gr266" draw:text-style-name="P100" svg:width="4.495cm" svg:height="4.472cm" svg:x="10.828cm" svg:y="-6.932cm"><draw:image xlink:href="Pictures/100000000000019300000191040BD833F8319C75.png" xlink:type="simple" xlink:show="embed" xlink:actuate="onLoad" draw:mime-type="image/png"><text:p/></draw:image></draw:frame><draw:frame draw:style-name="gr267" draw:text-style-name="P102" svg:width="7.467cm" svg:height="1.227cm" svg:x="8.999cm" svg:y="-8.497cm"><draw:text-box><text:p text:style-name="P101"><text:span text:style-name="T58">QB2: Az alábbi oktatási pályák közül melyiket ajánlaná azoknak a fiataloknak, akik most döntenek a felső középfokú oktatásról? (EU-27) (%) </text:span></text:p></draw:text-box></draw:frame><draw:frame draw:style-name="gr268" draw:text-style-name="P105" svg:width="2.412cm" svg:height="0.578cm" svg:x="11.454cm" svg:y="-7.463cm"><draw:text-box><text:p text:style-name="P104"><text:span text:style-name="T58">Nem tudom 3</text:span></text:p></draw:text-box></draw:frame><draw:frame draw:style-name="gr269" draw:text-style-name="P102" svg:width="3.132cm" svg:height="0.902cm" svg:x="9.142cm" svg:y="-7.195cm"><draw:text-box><text:p text:style-name="P101"><text:span text:style-name="T58">Ez attól függ (SPONTANEOUS) 8</text:span></text:p></draw:text-box></draw:frame><draw:frame draw:style-name="gr270" draw:text-style-name="P110" svg:width="1.953cm" svg:height="1.594cm" svg:x="9.11cm" svg:y="-4.556cm"><draw:text-box><text:p text:style-name="P104"><text:span text:style-name="T58">Általános középfokú oktatás 9</text:span></text:p></draw:text-box></draw:frame><draw:frame draw:style-name="gr271" draw:text-style-name="P111" svg:width="2.467cm" svg:height="1.458cm" svg:x="15.076cm" svg:y="-5.072cm"><draw:text-box><text:p text:style-name="P101"><text:span text:style-name="T58">Középfokú szakképzés 50</text:span></text:p></draw:text-box></draw:frame></draw:g><draw:g text:anchor-type="paragraph" draw:z-index="27" draw:name="Forme24" draw:style-name="gr1"><draw:frame draw:style-name="gr259" draw:text-style-name="P100" svg:width="16.386cm" svg:height="7.483cm" svg:x="0.376cm" svg:y="2.041cm"><draw:image xlink:href="Pictures/1000000000000563000002766E6BE9E22FEF44FC.png" xlink:type="simple" xlink:show="embed" xlink:actuate="onLoad" draw:mime-type="image/png"><text:p/></draw:image></draw:frame><draw:frame draw:style-name="gr260" draw:text-style-name="P102" svg:width="15.179cm" svg:height="1.207cm" svg:x="0.337cm" svg:y="1.247cm"><draw:text-box><text:p text:style-name="P101"><text:span text:style-name="T58">QB2. Az alábbi oktatási utak közül melyiket ajánlaná egy olyan fiatalnak, aki most dönt </text:span></text:p><text:p text:style-name="P101"><text:span text:style-name="T58">a felső középfokú oktatásról? (%) </text:span></text:p></draw:text-box></draw:frame><draw:frame draw:style-name="gr261" draw:text-style-name="P100" svg:width="12.685cm" svg:height="0.537cm" svg:x="0.826cm" svg:y="9.61cm"><draw:image xlink:href="Pictures/10000000000002C30000001E51406E64C61D7BDC.png" xlink:type="simple" xlink:show="embed" xlink:actuate="onLoad" draw:mime-type="image/png"><text:p/></draw:image></draw:frame><draw:frame draw:style-name="gr262" draw:text-style-name="P102" svg:width="4.199cm" svg:height="0.902cm" svg:x="0.811cm" svg:y="9.615cm"><draw:text-box><text:p text:style-name="P101"><text:span text:style-name="T58">Középfokú szakképzés</text:span></text:p></draw:text-box></draw:frame><draw:frame draw:style-name="gr263" draw:text-style-name="P102" svg:width="3.925cm" svg:height="0.902cm" svg:x="5.391cm" svg:y="9.615cm"><draw:text-box><text:p text:style-name="P101"><text:span text:style-name="T58">Általános középfokú oktatás</text:span></text:p></draw:text-box></draw:frame><draw:frame draw:style-name="gr264" draw:text-style-name="P102" svg:width="3.82cm" svg:height="0.902cm" svg:x="9.398cm" svg:y="9.504cm"><draw:text-box><text:p text:style-name="P101"><text:span text:style-name="T58">Ez attól függ (SPONTANEOUS) </text:span></text:p></draw:text-box></draw:frame><draw:frame draw:style-name="gr265" draw:text-style-name="P111" svg:width="3.073cm" svg:height="0.578cm" svg:x="13.282cm" svg:y="9.61cm"><draw:text-box><text:p text:style-name="P101"><text:span text:style-name="T58">Nem tudom</text:span></text:p></draw:text-box></draw:frame></draw:g>A jelenlegi felmérésben a válaszok tagállamonként eltérőek. A középfokú szakképzést valószínűleg Szlovéniában (70%), Magyarországon (69%) és Bulgáriában (68%) ajánlják. A legalacsonyabb szintet Portugáliában (28%), valamint Belgiumban, Luxemburgban és Svédországban (mindegyik 30%) mérték. </text:p>
        <text:p text:style-name="P22">Az általános középfokú oktatást valószínűleg Belgiumban (60%), Olaszországban (56%) és Luxemburgban (50%) ajánlják. A legalacsonyabb szintet Bulgáriában (20%), Szlovéniában (21%) és Dániában (23%) mérték. </text:p>
        <text:p text:style-name="P22">Dániában (42%), majd Svédországban (22%) és Luxemburgban (19%) volt a legmagasabb azon válaszadók aránya, akik spontán módon azt mondták, hogy az ajánlás az egyéni helyzettől függ. </text:p>
        <text:p text:style-name="P22">Ami az országonkénti első választást illeti, 17 tagállamban a középfokú szakképzés az előnyben részesített ajánlás, amely a szlovéniai 70%-tól az észtországi 41%-ig terjed. Ezzel szemben nyolc tagállamban az általános középfokú oktatás az előnyben részesített ajánlás, ezt követi Belgium <text:soft-page-break/>60%-kal, majd Olaszország (56%), Luxemburg (50%) és Írország (49%). Finnországban a két útvonal egyformán ajánlott (mindkettő 41%). Dániában a válaszadók 42%-a mondta azt, hogy "ez attól függ", így ez az ország vezető válasza. </text:p>
        <text:p text:style-name="P22"/>
        <text:p text:style-name="P22"><draw:g text:anchor-type="paragraph" draw:z-index="28" draw:name="Forme25" draw:style-name="gr32"><draw:frame draw:style-name="gr255" draw:text-style-name="P100" svg:width="16.294cm" svg:height="6.457cm" svg:x="0.002cm" svg:y="0.733cm"><draw:image xlink:href="Pictures/10000000000005620000022221E6CF7DE1A84231.png" xlink:type="simple" xlink:show="embed" xlink:actuate="onLoad" draw:mime-type="image/png"><text:p/></draw:image></draw:frame><draw:frame draw:style-name="gr256" draw:text-style-name="P102" svg:width="16.544cm" svg:height="0.902cm" svg:x="0.379cm" svg:y="-0.429cm"><draw:text-box><text:p text:style-name="P101"><text:span text:style-name="T58">QB2: Az alábbi oktatási pályák közül melyiket ajánlaná azoknak a fiataloknak, akik most döntenek a felső középfokú oktatásról? (%) </text:span></text:p></draw:text-box></draw:frame><draw:frame draw:style-name="gr257" draw:text-style-name="P100" svg:width="0.593cm" svg:height="0.932cm" svg:x="10.107cm" svg:y="0.292cm"><draw:image xlink:href="Pictures/10000000000000310000004DB9793FE54E586113.png" xlink:type="simple" xlink:show="embed" xlink:actuate="onLoad" draw:mime-type="image/png"><text:p/></draw:image></draw:frame><draw:frame draw:style-name="gr258" draw:text-style-name="P102" svg:width="4.894cm" svg:height="1.227cm" svg:x="10.688cm" svg:y="0.299cm"><draw:text-box><text:p text:style-name="P101"><text:span text:style-name="T58">Középfokú szakképzés</text:span></text:p><text:p text:style-name="P101"><text:span text:style-name="T58">Általános középfokú oktatás</text:span></text:p><text:p text:style-name="P101"><text:span text:style-name="T58">Ez attól függ (SPONTANEOUS)</text:span></text:p></draw:text-box></draw:frame></draw:g></text:p>
        <text:p text:style-name="P30">Amikor ezeket a felső középfokú oktatási útvonalra vonatkozó ajánlásokat szociodemográfiai és attitűdbeli tényezőkre bontjuk, a különbségek a következőképpen jelennek meg. </text:p>
        <text:p text:style-name="P53">■ A fizikai dolgozók (58%), valamint a háztartásbeliek és a nyugdíjasok (55%) ajánlják a legnagyobb valószínűséggel a szakképzést, míg a diákok (32%) a legkevésbé. </text:p>
        <text:p text:style-name="P53">■ A vidéki és városi válaszadók eltérő preferenciákat mutatnak. A vidéki területeken vagy falvakban élők nagyobb valószínűséggel részesítik előnyben a szakképzést (55%), mint a nagyvárosi lakosok (46%). </text:p>
        <text:p text:style-name="P53">■ Azok a válaszadók, akik 16–19 éves korukban fejezték be tanulmányaikat, a legnagyobb valószínűséggel ajánlják a szakképzési pályát (58%), őket követik azok, akik 15 éves vagy annál fiatalabb korban fejezték be tanulmányaikat (50%). A felsőfokú végzettséggel rendelkező válaszadók, azaz azok, akik 20 éves vagy annál idősebb korban fejezték be tanulmányaikat, szinte egyenlő arányban oszlanak meg az általános és a szakközépiskolai oktatás között (44%, illetve 43%). </text:p>
        <text:p text:style-name="P53">■ Egyértelmű generációs megosztottság mutatkozik a pályaajánlásokban. Az 55 éves és idősebb (53%) és a 40–54 éves (51%) válaszadók nagyobb valószínűséggel ajánlják a szakképzést, míg ez a preferencia a fiatalabb válaszadók körében csökken, és a 15–24 évesek körében eléri a 39%-ot. </text:p>
        <text:p text:style-name="P53">■ Az ajánlások a szakképzés terén szerzett tapasztalatok tekintetében jelentősen eltérnek egymástól. A szakoktatásban és -képzésben részt vevő válaszadók 59 %-a ajánlja a középfokú szakképzést, szemben a szakoktatásban és -képzésben tapasztalattal nem rendelkezők 42 %-ával. </text:p>
        <text:p text:style-name="P53">■ A foglalkoztatási eredményekkel kapcsolatos meggyőződések szintén befolyásolják az ajánlásokat, és azok, akik úgy vélik, hogy a szakképzés jól működik‑ szerint a munkahelyek nagyobb valószínűséggel ajánlják a szakképzési lehetőséget (54%, szemben a 44%-kal). </text:p>
        <text:p text:style-name="P53">■ A szakképzés minőségével kapcsolatos vélemények hasonló hiányosságot mutatnak. Azok a válaszadók, akik pozitívan vélekednek a szakképzés minőségéről, nagyobb valószínűséggel ajánlják a szakképzést, mint azok, akik nem (53%, szemben a 46%-kal). </text:p>
        <text:p text:style-name="P22"/>
        <text:p text:style-name="P29"/>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9">QB2 Az alábbi oktatási utak közül melyiket ajánlaná azoknak a fiataloknak, akik most döntenek a felső középfokú oktatásról? (%-EU)</text:p>
            </table:table-cell>
            <table:covered-table-cell/>
            <table:covered-table-cell/>
            <table:covered-table-cell/>
            <table:covered-table-cell/>
          </table:table-row>
          <table:table-row>
            <table:table-cell table:style-name="Tableau15.A1" office:value-type="string">
              <text:p text:style-name="P81"/>
            </table:table-cell>
            <table:table-cell table:style-name="Tableau15.A1" office:value-type="string">
              <text:p text:style-name="P84">Általános középfokú oktatás </text:p>
            </table:table-cell>
            <table:table-cell table:style-name="Tableau15.A1" office:value-type="string">
              <text:p text:style-name="P84">Középfokú szakképzés </text:p>
            </table:table-cell>
            <table:table-cell table:style-name="Tableau15.A1" office:value-type="string">
              <text:p text:style-name="P84">Ez attól függ <text:span text:style-name="T5">(SPONTANEOUS)</text:span> </text:p>
            </table:table-cell>
            <table:table-cell table:style-name="Tableau15.A1" office:value-type="string">
              <text:p text:style-name="P84">Nem tudom</text:p>
            </table:table-cell>
          </table:table-row>
          <table:table-row>
            <table:table-cell table:style-name="Tableau15.A1" office:value-type="string">
              <text:p text:style-name="P89">EU-27 </text:p>
            </table:table-cell>
            <table:table-cell table:style-name="Tableau15.B3" office:value-type="float" office:value="39">
              <text:p text:style-name="P84">39</text:p>
            </table:table-cell>
            <table:table-cell table:style-name="Tableau15.B3" office:value-type="float" office:value="50">
              <text:p text:style-name="P84">50</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Nem</text:p>
            </table:table-cell>
            <table:covered-table-cell/>
            <table:covered-table-cell/>
            <table:covered-table-cell/>
            <table:covered-table-cell/>
          </table:table-row>
          <table:table-row>
            <table:table-cell table:style-name="Tableau15.A1" office:value-type="string">
              <text:p text:style-name="P89">Férfi </text:p>
            </table:table-cell>
            <table:table-cell table:style-name="Tableau15.B3" office:value-type="float" office:value="37">
              <text:p text:style-name="P84">37</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1" office:value-type="string">
              <text:p text:style-name="P89">Nő </text:p>
            </table:table-cell>
            <table:table-cell table:style-name="Tableau15.B3" office:value-type="float" office:value="40">
              <text:p text:style-name="P84">40</text:p>
            </table:table-cell>
            <table:table-cell table:style-name="Tableau15.B3" office:value-type="float" office:value="47">
              <text:p text:style-name="P84">4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Életkor</text:p>
            </table:table-cell>
            <table:covered-table-cell/>
            <table:covered-table-cell/>
            <table:covered-table-cell/>
            <table:covered-table-cell/>
          </table:table-row>
          <table:table-row>
            <table:table-cell table:style-name="Tableau15.A1" office:value-type="string">
              <text:p text:style-name="P89">15-24 </text:p>
            </table:table-cell>
            <table:table-cell table:style-name="Tableau15.B3" office:value-type="float" office:value="53">
              <text:p text:style-name="P84">53</text:p>
            </table:table-cell>
            <table:table-cell table:style-name="Tableau15.B3" office:value-type="float" office:value="39">
              <text:p text:style-name="P84">3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25-39 </text:p>
            </table:table-cell>
            <table:table-cell table:style-name="Tableau15.B3" office:value-type="float" office:value="42">
              <text:p text:style-name="P84">42</text:p>
            </table:table-cell>
            <table:table-cell table:style-name="Tableau15.B3" office:value-type="float" office:value="48">
              <text:p text:style-name="P84">48</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40-54 </text:p>
            </table:table-cell>
            <table:table-cell table:style-name="Tableau15.B3" office:value-type="float" office:value="39">
              <text:p text:style-name="P84">39</text:p>
            </table:table-cell>
            <table:table-cell table:style-name="Tableau15.B3" office:value-type="float" office:value="51">
              <text:p text:style-name="P84">51</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t;=55</text:p>
            </table:table-cell>
            <table:table-cell table:style-name="Tableau15.B3" office:value-type="float" office:value="33">
              <text:p text:style-name="P84">33</text:p>
            </table:table-cell>
            <table:table-cell table:style-name="Tableau15.B3" office:value-type="float" office:value="53">
              <text:p text:style-name="P84">53</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4" table:number-columns-spanned="5" office:value-type="string">
              <text:p text:style-name="P59">Oktatás (vége)</text:p>
            </table:table-cell>
            <table:covered-table-cell/>
            <table:covered-table-cell/>
            <table:covered-table-cell/>
            <table:covered-table-cell/>
          </table:table-row>
          <table:table-row>
            <table:table-cell table:style-name="Tableau15.A1" office:value-type="string">
              <text:p text:style-name="P89">&lt;=-15</text:p>
            </table:table-cell>
            <table:table-cell table:style-name="Tableau15.B3" office:value-type="float" office:value="32">
              <text:p text:style-name="P84">32</text:p>
            </table:table-cell>
            <table:table-cell table:style-name="Tableau15.B3" office:value-type="float" office:value="50">
              <text:p text:style-name="P84">50</text:p>
            </table:table-cell>
            <table:table-cell table:style-name="Tableau15.B3" office:value-type="float" office:value="10">
              <text:p text:style-name="P84">10</text:p>
            </table:table-cell>
            <table:table-cell table:style-name="Tableau15.B3" office:value-type="float" office:value="8">
              <text:p text:style-name="P84">8</text:p>
            </table:table-cell>
          </table:table-row>
          <table:table-row>
            <table:table-cell table:style-name="Tableau15.A1" office:value-type="string">
              <text:p text:style-name="P89">16-19 </text:p>
            </table:table-cell>
            <table:table-cell table:style-name="Tableau15.B3" office:value-type="float" office:value="34">
              <text:p text:style-name="P84">34</text:p>
            </table:table-cell>
            <table:table-cell table:style-name="Tableau15.B3" office:value-type="float" office:value="58">
              <text:p text:style-name="P84">5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gt;=20</text:p>
            </table:table-cell>
            <table:table-cell table:style-name="Tableau15.B3" office:value-type="float" office:value="44">
              <text:p text:style-name="P84">44</text:p>
            </table:table-cell>
            <table:table-cell table:style-name="Tableau15.B3" office:value-type="float" office:value="43">
              <text:p text:style-name="P84">43</text:p>
            </table:table-cell>
            <table:table-cell table:style-name="Tableau15.B3" office:value-type="float" office:value="11">
              <text:p text:style-name="P84">11</text:p>
            </table:table-cell>
            <table:table-cell table:style-name="Tableau15.B3" office:value-type="float" office:value="2">
              <text:p text:style-name="P84">2</text:p>
            </table:table-cell>
          </table:table-row>
          <table:table-row>
            <table:table-cell table:style-name="Tableau15.A1" office:value-type="string">
              <text:p text:style-name="P89">Még mindig tanulok </text:p>
            </table:table-cell>
            <table:table-cell table:style-name="Tableau15.B3" office:value-type="float" office:value="61">
              <text:p text:style-name="P84">61</text:p>
            </table:table-cell>
            <table:table-cell table:style-name="Tableau15.B3" office:value-type="float" office:value="30">
              <text:p text:style-name="P84">30</text:p>
            </table:table-cell>
            <table:table-cell table:style-name="Tableau15.B3" office:value-type="float" office:value="8">
              <text:p text:style-name="P84">8</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Társadalmi-szakmai kategória</text:p>
            </table:table-cell>
            <table:covered-table-cell/>
            <table:covered-table-cell/>
            <table:covered-table-cell/>
            <table:covered-table-cell/>
          </table:table-row>
          <table:table-row>
            <table:table-cell table:style-name="Tableau15.A1" office:value-type="string">
              <text:p text:style-name="P89">Önálló vállalkozó </text:p>
            </table:table-cell>
            <table:table-cell table:style-name="Tableau15.B3" office:value-type="float" office:value="40">
              <text:p text:style-name="P84">40</text:p>
            </table:table-cell>
            <table:table-cell table:style-name="Tableau15.B3" office:value-type="float" office:value="48">
              <text:p text:style-name="P84">48</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Menedzserek </text:p>
            </table:table-cell>
            <table:table-cell table:style-name="Tableau15.B3" office:value-type="float" office:value="48">
              <text:p text:style-name="P84">48</text:p>
            </table:table-cell>
            <table:table-cell table:style-name="Tableau15.B3" office:value-type="float" office:value="40">
              <text:p text:style-name="P84">40</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Egyéb fehér gallér </text:p>
            </table:table-cell>
            <table:table-cell table:style-name="Tableau15.B3" office:value-type="float" office:value="44">
              <text:p text:style-name="P84">44</text:p>
            </table:table-cell>
            <table:table-cell table:style-name="Tableau15.B3" office:value-type="float" office:value="48">
              <text:p text:style-name="P84">4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Manuális munkások </text:p>
            </table:table-cell>
            <table:table-cell table:style-name="Tableau15.B3" office:value-type="float" office:value="33">
              <text:p text:style-name="P84">33</text:p>
            </table:table-cell>
            <table:table-cell table:style-name="Tableau15.B3" office:value-type="float" office:value="58">
              <text:p text:style-name="P84">58</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Házi személyek </text:p>
            </table:table-cell>
            <table:table-cell table:style-name="Tableau15.B3" office:value-type="float" office:value="33">
              <text:p text:style-name="P84">33</text:p>
            </table:table-cell>
            <table:table-cell table:style-name="Tableau15.B3" office:value-type="float" office:value="55">
              <text:p text:style-name="P84">55</text:p>
            </table:table-cell>
            <table:table-cell table:style-name="Tableau15.B3" office:value-type="float" office:value="7">
              <text:p text:style-name="P84">7</text:p>
            </table:table-cell>
            <table:table-cell table:style-name="Tableau15.B3" office:value-type="float" office:value="5">
              <text:p text:style-name="P84">5</text:p>
            </table:table-cell>
          </table:table-row>
          <table:table-row>
            <table:table-cell table:style-name="Tableau15.A1" office:value-type="string">
              <text:p text:style-name="P89">Munkanélküli </text:p>
            </table:table-cell>
            <table:table-cell table:style-name="Tableau15.B3" office:value-type="float" office:value="32">
              <text:p text:style-name="P84">32</text:p>
            </table:table-cell>
            <table:table-cell table:style-name="Tableau15.B3" office:value-type="float" office:value="54">
              <text:p text:style-name="P84">54</text:p>
            </table:table-cell>
            <table:table-cell table:style-name="Tableau15.B3" office:value-type="float" office:value="11">
              <text:p text:style-name="P84">11</text:p>
            </table:table-cell>
            <table:table-cell table:style-name="Tableau15.B3" office:value-type="float" office:value="3">
              <text:p text:style-name="P84">3</text:p>
            </table:table-cell>
          </table:table-row>
          <table:table-row>
            <table:table-cell table:style-name="Tableau15.A1" office:value-type="string">
              <text:p text:style-name="P89">Nyugdíjas </text:p>
            </table:table-cell>
            <table:table-cell table:style-name="Tableau15.B3" office:value-type="float" office:value="31">
              <text:p text:style-name="P84">31</text:p>
            </table:table-cell>
            <table:table-cell table:style-name="Tableau15.B3" office:value-type="float" office:value="55">
              <text:p text:style-name="P84">55</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1" office:value-type="string">
              <text:p text:style-name="P89">Diákok </text:p>
            </table:table-cell>
            <table:table-cell table:style-name="Tableau15.B3" office:value-type="float" office:value="60">
              <text:p text:style-name="P84">60</text:p>
            </table:table-cell>
            <table:table-cell table:style-name="Tableau15.B3" office:value-type="float" office:value="32">
              <text:p text:style-name="P84">32</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zubjektív urbanizáció</text:p>
            </table:table-cell>
            <table:covered-table-cell/>
            <table:covered-table-cell/>
            <table:covered-table-cell/>
            <table:covered-table-cell/>
          </table:table-row>
          <table:table-row>
            <table:table-cell table:style-name="Tableau15.A1" office:value-type="string">
              <text:p text:style-name="P89">Vidéki terület vagy falu </text:p>
            </table:table-cell>
            <table:table-cell table:style-name="Tableau15.B3" office:value-type="float" office:value="32">
              <text:p text:style-name="P84">32</text:p>
            </table:table-cell>
            <table:table-cell table:style-name="Tableau15.B3" office:value-type="float" office:value="55">
              <text:p text:style-name="P84">55</text:p>
            </table:table-cell>
            <table:table-cell table:style-name="Tableau15.B3" office:value-type="float" office:value="9">
              <text:p text:style-name="P84">9</text:p>
            </table:table-cell>
            <table:table-cell table:style-name="Tableau15.B3" office:value-type="float" office:value="4">
              <text:p text:style-name="P84">4</text:p>
            </table:table-cell>
          </table:table-row>
          <table:table-row>
            <table:table-cell table:style-name="Tableau15.A1" office:value-type="string">
              <text:p text:style-name="P89">Kis- és középváros </text:p>
            </table:table-cell>
            <table:table-cell table:style-name="Tableau15.B3" office:value-type="float" office:value="41">
              <text:p text:style-name="P84">41</text:p>
            </table:table-cell>
            <table:table-cell table:style-name="Tableau15.B3" office:value-type="float" office:value="49">
              <text:p text:style-name="P84">49</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Nagyváros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A szakmai alapképzés megítélése (ORSZÁGUNKBAN)</text:p>
            </table:table-cell>
            <table:covered-table-cell/>
            <table:covered-table-cell/>
            <table:covered-table-cell/>
            <table:covered-table-cell/>
          </table:table-row>
          <table:table-row>
            <table:table-cell table:style-name="Tableau15.A1" office:value-type="string">
              <text:p text:style-name="P89">Pozitív </text:p>
            </table:table-cell>
            <table:table-cell table:style-name="Tableau15.B3" office:value-type="float" office:value="38">
              <text:p text:style-name="P84">38</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Negatív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9">
              <text:p text:style-name="P84">9</text:p>
            </table:table-cell>
            <table:table-cell table:style-name="Tableau15.B3" office:value-type="float" office:value="2">
              <text:p text:style-name="P84">2</text:p>
            </table:table-cell>
          </table:table-row>
          <table:table-row>
            <table:table-cell table:style-name="Tableau15.A4" table:number-columns-spanned="5" office:value-type="string">
              <text:p text:style-name="P59">Valaha részt vett szakmai alapképzésben (felső középfokú)</text:p>
            </table:table-cell>
            <table:covered-table-cell/>
            <table:covered-table-cell/>
            <table:covered-table-cell/>
            <table:covered-table-cell/>
          </table:table-row>
          <table:table-row>
            <table:table-cell table:style-name="Tableau15.A1" office:value-type="string">
              <text:p text:style-name="P89">Igen </text:p>
            </table:table-cell>
            <table:table-cell table:style-name="Tableau15.B3" office:value-type="float" office:value="33">
              <text:p text:style-name="P84">33</text:p>
            </table:table-cell>
            <table:table-cell table:style-name="Tableau15.B3" office:value-type="float" office:value="59">
              <text:p text:style-name="P84">5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Nem </text:p>
            </table:table-cell>
            <table:table-cell table:style-name="Tableau15.B3" office:value-type="float" office:value="44">
              <text:p text:style-name="P84">44</text:p>
            </table:table-cell>
            <table:table-cell table:style-name="Tableau15.B3" office:value-type="float" office:value="42">
              <text:p text:style-name="P84">42</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
        <text:p text:style-name="P22"/>
        <text:p text:style-name="P52">Az uniós polgárok több mint fele felsőfokú szakoktatást és -képzést ajánlana a felső középfokú végzettséggel rendelkező fiataloknak </text:p>
        <text:p text:style-name="P22">Arra a kérdésre, hogy milyen tanulmányi pályát ajánlanának a felső középfokú oktatást befejező fiataloknak, az uniós polgárok 52 %-a ajánlaná a felsőfokú szakképzést,<text:note text:id="ftn36" text:note-class="footnote"><text:note-citation>36</text:note-citation><text:note-body><text:p text:style-name="P13">QB3. kérdés: Az alábbi oktatási pályák közül melyiket ajánlaná a felső középfokú oktatást befejező fiataloknak? </text:p></text:note-body></text:note> 35 %-uk ajánlaná a felsőfokú oktatást, és a válaszadók 10 %-a spontán módon azt mondaná, hogy ez az egyéni helyzettől függ. </text:p>
        <text:p text:style-name="P22">Az ajánlások tagállamonként eltérőek. A válaszadók leginkább Szlovéniában (73%), Hollandiában (64%) és Lettországban (63%) javasolják a felsőfokú szakképzést. A legalacsonyabb szintet Portugáliában (27%), Luxemburgban (30%) és Dániában (37%) mérték. </text:p>
        <text:p text:style-name="P22">A felsőoktatást valószínűleg Olaszországban (55%), Portugáliában (51%) és Luxemburgban (50%) ajánlják. A legalacsonyabb szintet Szlovéniában (15 %), valamint Dániában és Lettországban (mindkettő 20 %) mérték. </text:p>
        <text:p text:style-name="P22">A válaszadók nagy része spontán módon azt állítja, hogy az ajánlás a dániai egyéni helyzettől függ (41%), ezt követi Svédország és Észtország (mindkettő 22%), valamint Finnország és Luxemburg (mindkettő 19%). </text:p>
        <text:p text:style-name="P22"><draw:g text:anchor-type="paragraph" draw:z-index="30" draw:name="Forme27" draw:style-name="gr1"><draw:frame draw:style-name="gr242" draw:text-style-name="P100" svg:width="16.772cm" svg:height="7.513cm" svg:x="0.079cm" svg:y="0.968cm"><draw:image xlink:href="Pictures/100000000000057A000002748810A01079FDD550.png" xlink:type="simple" xlink:show="embed" xlink:actuate="onLoad" draw:mime-type="image/png"><text:p/></draw:image></draw:frame><draw:frame draw:style-name="gr243" draw:text-style-name="P102" svg:width="16.146cm" svg:height="0.902cm" svg:x="0.391cm" svg:y="0.097cm"><draw:text-box><text:p text:style-name="P101"><text:span text:style-name="T58">QB3: Az alábbi oktatási pályák közül melyiket ajánlaná a felső középfokú oktatást befejező fiataloknak? (%) </text:span></text:p></draw:text-box></draw:frame><draw:frame draw:style-name="gr244" draw:text-style-name="P100"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2" svg:width="5.402cm" svg:height="0.902cm" svg:x="0.755cm" svg:y="8.416cm"><draw:text-box><text:p text:style-name="P101"><text:span text:style-name="T58">Felsőfokú szakoktatás és -képzés</text:span></text:p></draw:text-box></draw:frame><draw:frame draw:style-name="gr246" draw:text-style-name="P102" svg:width="3.761cm" svg:height="0.902cm" svg:x="6.117cm" svg:y="8.371cm"><draw:text-box><text:p text:style-name="P101"><text:span text:style-name="T58">Felsőoktatás</text:span></text:p></draw:text-box></draw:frame><draw:frame draw:style-name="gr247" draw:text-style-name="P102" svg:width="3.918cm" svg:height="0.902cm" svg:x="9.862cm" svg:y="8.416cm"><draw:text-box><text:p text:style-name="P101"><text:span text:style-name="T58">Attól függ {SPONTANEOUS}</text:span></text:p></draw:text-box></draw:frame><draw:frame draw:style-name="gr248" draw:text-style-name="P102" svg:width="1.895cm" svg:height="0.902cm" svg:x="13.73cm" svg:y="8.438cm"><draw:text-box><text:p text:style-name="P101"><text:span text:style-name="T58">Nem tudom</text:span></text:p></draw:text-box></draw:frame></draw:g><text:s/></text:p>
        <text:p text:style-name="P22"><draw:g text:anchor-type="paragraph" draw:z-index="29" draw:name="Forme26" draw:style-name="gr32"><draw:frame draw:style-name="gr249" draw:text-style-name="P100" svg:width="4.216cm" svg:height="4.412cm" svg:x="11.093cm" svg:y="-17.238cm"><draw:image xlink:href="Pictures/100000000000018200000194C21481D8916A1110.png" xlink:type="simple" xlink:show="embed" xlink:actuate="onLoad" draw:mime-type="image/png"><text:p/></draw:image></draw:frame><draw:frame draw:style-name="gr250" draw:text-style-name="P102" svg:width="6.989cm" svg:height="1.227cm" svg:x="9.564cm" svg:y="-19.235cm"><draw:text-box><text:p text:style-name="P101"><text:span text:style-name="T58">QB3: Az alábbi oktatási pályák közül melyiket ajánlaná a felső középfokú oktatást befejező fiataloknak? (EU-27) (%) </text:span></text:p></draw:text-box></draw:frame><draw:frame draw:style-name="gr251" draw:text-style-name="P102" svg:width="2.603cm" svg:height="0.578cm" svg:x="11.954cm" svg:y="-17.91cm"><draw:text-box><text:p text:style-name="P101"><text:span text:style-name="T58">Nem tudom 3</text:span></text:p></draw:text-box></draw:frame><draw:frame draw:style-name="gr252" draw:text-style-name="P105" svg:width="3.463cm" svg:height="0.902cm" svg:x="8.703cm" svg:y="-17.506cm"><draw:text-box><text:p text:style-name="P104"><text:span text:style-name="T58">Ez attól függ (SPONTANEOUS) 10</text:span></text:p></draw:text-box></draw:frame><draw:frame draw:style-name="gr253" draw:text-style-name="P105" svg:width="2.398cm" svg:height="1.412cm" svg:x="8.996cm" svg:y="-14.218cm"><draw:text-box><text:p text:style-name="P104"><text:span text:style-name="T58">Felsőoktatás 35</text:span></text:p></draw:text-box></draw:frame><draw:frame draw:style-name="gr254" draw:text-style-name="P102" svg:width="2.165cm" svg:height="1.876cm" svg:x="15.374cm" svg:y="-15.488cm"><draw:text-box><text:p text:style-name="P101"><text:span text:style-name="T58">Felsőfokú szakképzés 52</text:span></text:p></draw:text-box></draw:frame></draw:g></text:p>
        <text:p text:style-name="P30">19 tagállamban a felsőfokú szakképzés az előnyben részesített ajánlás, amely a szlovéniai 73%-tól a litvániai 44%-ig terjed. Ezzel szemben hét tagállamban a felsőoktatás az előnyben részesített ajánlás, amelyet Olaszország (55%), majd Portugália (51%), Luxemburg (50%) és Belgium (46%) követ. Dánia az egyetlen olyan ország, ahol a leggyakoribb válasz az volt, hogy „attól függ” (41%). </text:p>
        <text:p text:style-name="P22"><draw:g text:anchor-type="paragraph" draw:z-index="67" draw:name="Forme28" draw:style-name="gr1"><draw:frame draw:style-name="gr9" draw:text-style-name="P100" svg:width="16.421cm" svg:height="6.349cm" svg:x="0.531cm" svg:y="6.347cm"><draw:image xlink:href="Pictures/100000000000055200000209ECEC3E56A964D450.png" xlink:type="simple" xlink:show="embed" xlink:actuate="onLoad" draw:mime-type="image/png"><text:p/></draw:image></draw:frame><draw:frame draw:style-name="gr10" draw:text-style-name="P102" svg:width="16.895cm" svg:height="0.902cm" svg:x="0.385cm" svg:y="5.232cm"><draw:text-box><text:p text:style-name="P101"><text:span text:style-name="T58">QB3. kérdés: Az alábbi oktatási pályák közül melyiket ajánlaná a felső középfokú oktatást befejező fiataloknak?</text:span></text:p></draw:text-box></draw:frame><draw:frame draw:style-name="gr11" draw:text-style-name="P100" svg:width="0.75cm" svg:height="1.299cm" svg:x="9.986cm" svg:y="5.872cm"><draw:image xlink:href="Pictures/100000000000002600000041BD9583E1BF51054C.png" xlink:type="simple" xlink:show="embed" xlink:actuate="onLoad" draw:mime-type="image/png"><text:p/></draw:image></draw:frame><draw:frame draw:style-name="gr12" draw:text-style-name="P102" svg:width="5.24cm" svg:height="0.578cm" svg:x="10.653cm" svg:y="6.29cm"><draw:text-box><text:p text:style-name="P101"><text:span text:style-name="T58">Felsőoktatás</text:span></text:p></draw:text-box></draw:frame><draw:frame draw:style-name="gr13" draw:text-style-name="P102" svg:width="5.329cm" svg:height="0.578cm" svg:x="10.718cm" svg:y="6.678cm"><draw:text-box><text:p text:style-name="P101"><text:span text:style-name="T58">Attól függ {SPONTANEOUS}</text:span></text:p></draw:text-box></draw:frame><draw:frame draw:style-name="gr14" draw:text-style-name="P102" svg:width="6.432cm" svg:height="0.578cm" svg:x="10.691cm" svg:y="5.772cm"><draw:text-box><text:p text:style-name="P101"><text:span text:style-name="T58">Felsőfokú szakoktatás és -képzés</text:span></text:p></draw:text-box></draw:frame></draw:g></text:p>
        <text:p text:style-name="P30">Amikor ezeket a felsőoktatási pályaajánlásokat szociodemográfiai és attitűdbeli tényezőkre bontjuk, a különbségek a következőképpen jelennek meg. </text:p>
        <text:p text:style-name="P22">■ Az összes szociodemográfiai kategória közül a szakképzésben részt vevő személyek ajánlják a felsőfokú szakképzést (61%), szemben a szakképzésben részt nem vevő személyek 43%-ával. </text:p>
        <text:p text:style-name="P22">■ Nagy különbségek vannak a foglalkozási csoportok között. A fizikai dolgozók támogatják leginkább a felsőoktatást (60%), míg a diákoké a legalacsonyabb (37%). A vezetők viszonylag alacsony támogatottságot is mutatnak (43%), és valamivel nagyobb valószínűséggel ajánlják az egyetemi oktatást (44%). </text:p>
        <text:p text:style-name="P22">■ Egyértelmű generációs megosztottság mutatkozik a pályaajánlásokban. Az idősebb válaszadók a legnagyobb valószínűséggel ajánlják a felsőfokú szakképzést: az 55 évesek és idősebbek 54%-a, a középkorúak (40–54 évesek és 25–39 évesek) 53–51%-a, de ez az arány a legfiatalabb, 15–24 éves válaszadók körében 41%-ra csökken. </text:p>
        <text:p text:style-name="P22">■ A vidéki térségekben vagy falvakban élők támogatják a legjobban a felsőfokú szakképzést (54%), szemben a nagyvárosi lakosokkal (49%). </text:p>
        <text:p text:style-name="P22">■ A férfiak nagyobb arányban részesítik előnyben a felsőfokú szakképzést (55%), mint a nők (48%). </text:p>
        <text:p text:style-name="P22">■ A szakképzés megítélése csekély hatással van e kérdés eredményére. Azok a válaszadók, akik úgy vélik, hogy a szakképzés pozitív képet mutat, csak kismértékben nagyobb valószínűséggel ajánlják a felsőfokú szakképzést, mint azok, akik negatív képet mutatnak (54%, szemben az 50%-kal). </text:p>
        <text:p text:style-name="P22"/>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9">QB3 Az alábbi oktatási utak közül melyiket ajánlaná azoknak a fiataloknak, akik befejezik a felső középfokú oktatást? (%-EU)</text:p>
            </table:table-cell>
            <table:covered-table-cell/>
            <table:covered-table-cell/>
            <table:covered-table-cell/>
            <table:covered-table-cell/>
          </table:table-row>
          <table:table-row>
            <table:table-cell table:style-name="Tableau16.A1" office:value-type="string">
              <text:p text:style-name="P81"/>
            </table:table-cell>
            <table:table-cell table:style-name="Tableau16.A1" office:value-type="string">
              <text:p text:style-name="P84">Felsőoktatás</text:p>
            </table:table-cell>
            <table:table-cell table:style-name="Tableau16.A1" office:value-type="string">
              <text:p text:style-name="P84">Felsőfokú szakoktatás és -képzés </text:p>
            </table:table-cell>
            <table:table-cell table:style-name="Tableau16.A1" office:value-type="string">
              <text:p text:style-name="P84">Attól függ {SPONTANEOUS}</text:p>
            </table:table-cell>
            <table:table-cell table:style-name="Tableau16.A1" office:value-type="string">
              <text:p text:style-name="P84">Nem tudom</text:p>
            </table:table-cell>
          </table:table-row>
          <table:table-row>
            <table:table-cell table:style-name="Tableau16.A1" office:value-type="string">
              <text:p text:style-name="P89">EU-27 </text:p>
            </table:table-cell>
            <table:table-cell table:style-name="Tableau16.B3" office:value-type="float" office:value="35">
              <text:p text:style-name="P84">35</text:p>
            </table:table-cell>
            <table:table-cell table:style-name="Tableau16.B3" office:value-type="float" office:value="52">
              <text:p text:style-name="P84">52</text:p>
            </table:table-cell>
            <table:table-cell table:style-name="Tableau16.B3" office:value-type="float" office:value="10">
              <text:p text:style-name="P84">10</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Nem</text:p>
            </table:table-cell>
            <table:covered-table-cell/>
            <table:covered-table-cell/>
            <table:covered-table-cell/>
            <table:covered-table-cell/>
          </table:table-row>
          <table:table-row>
            <table:table-cell table:style-name="Tableau16.A1" office:value-type="string">
              <text:p text:style-name="P89">Férfi </text:p>
            </table:table-cell>
            <table:table-cell table:style-name="Tableau16.B3" office:value-type="float" office:value="34">
              <text:p text:style-name="P84">34</text:p>
            </table:table-cell>
            <table:table-cell table:style-name="Tableau16.B3" office:value-type="float" office:value="55">
              <text:p text:style-name="P84">55</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Nő </text:p>
            </table:table-cell>
            <table:table-cell table:style-name="Tableau16.B3" office:value-type="float" office:value="37">
              <text:p text:style-name="P84">37</text:p>
            </table:table-cell>
            <table:table-cell table:style-name="Tableau16.B3" office:value-type="float" office:value="48">
              <text:p text:style-name="P84">48</text:p>
            </table:table-cell>
            <table:table-cell table:style-name="Tableau16.B3" office:value-type="float" office:value="12">
              <text:p text:style-name="P84">12</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Életkor</text:p>
            </table:table-cell>
            <table:covered-table-cell/>
            <table:covered-table-cell/>
            <table:covered-table-cell/>
            <table:covered-table-cell/>
          </table:table-row>
          <table:table-row>
            <table:table-cell table:style-name="Tableau16.A1" office:value-type="string">
              <text:p text:style-name="P89">15-24 </text:p>
            </table:table-cell>
            <table:table-cell table:style-name="Tableau16.B3" office:value-type="float" office:value="49">
              <text:p text:style-name="P84">49</text:p>
            </table:table-cell>
            <table:table-cell table:style-name="Tableau16.B3" office:value-type="float" office:value="41">
              <text:p text:style-name="P84">41</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25-39 </text:p>
            </table:table-cell>
            <table:table-cell table:style-name="Tableau16.B3" office:value-type="float" office:value="38">
              <text:p text:style-name="P84">38</text:p>
            </table:table-cell>
            <table:table-cell table:style-name="Tableau16.B3" office:value-type="float" office:value="51">
              <text:p text:style-name="P84">51</text:p>
            </table:table-cell>
            <table:table-cell table:style-name="Tableau16.B3" office:value-type="float" office:value="10">
              <text:p text:style-name="P84">10</text:p>
            </table:table-cell>
            <table:table-cell table:style-name="Tableau16.B3" office:value-type="float" office:value="1">
              <text:p text:style-name="P84">1</text:p>
            </table:table-cell>
          </table:table-row>
          <table:table-row>
            <table:table-cell table:style-name="Tableau16.A1" office:value-type="string">
              <text:p text:style-name="P89">40-54 </text:p>
            </table:table-cell>
            <table:table-cell table:style-name="Tableau16.B3" office:value-type="float" office:value="36">
              <text:p text:style-name="P84">36</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t;=55</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4" table:number-columns-spanned="5" office:value-type="string">
              <text:p text:style-name="P59">Oktatás (vége)</text:p>
            </table:table-cell>
            <table:covered-table-cell/>
            <table:covered-table-cell/>
            <table:covered-table-cell/>
            <table:covered-table-cell/>
          </table:table-row>
          <table:table-row>
            <table:table-cell table:style-name="Tableau16.A1" office:value-type="string">
              <text:p text:style-name="P89">&lt;=-15</text:p>
            </table:table-cell>
            <table:table-cell table:style-name="Tableau16.B3" office:value-type="float" office:value="32">
              <text:p text:style-name="P84">32</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8">
              <text:p text:style-name="P84">8</text:p>
            </table:table-cell>
          </table:table-row>
          <table:table-row>
            <table:table-cell table:style-name="Tableau16.A1" office:value-type="string">
              <text:p text:style-name="P89">16-19 </text:p>
            </table:table-cell>
            <table:table-cell table:style-name="Tableau16.B3" office:value-type="float" office:value="31">
              <text:p text:style-name="P84">31</text:p>
            </table:table-cell>
            <table:table-cell table:style-name="Tableau16.B3" office:value-type="float" office:value="58">
              <text:p text:style-name="P84">58</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gt;=20</text:p>
            </table:table-cell>
            <table:table-cell table:style-name="Tableau16.B3" office:value-type="float" office:value="39">
              <text:p text:style-name="P84">39</text:p>
            </table:table-cell>
            <table:table-cell table:style-name="Tableau16.B3" office:value-type="float" office:value="47">
              <text:p text:style-name="P84">47</text:p>
            </table:table-cell>
            <table:table-cell table:style-name="Tableau16.B3" office:value-type="float" office:value="13">
              <text:p text:style-name="P84">13</text:p>
            </table:table-cell>
            <table:table-cell table:style-name="Tableau16.B3" office:value-type="float" office:value="1">
              <text:p text:style-name="P84">1</text:p>
            </table:table-cell>
          </table:table-row>
          <table:table-row>
            <table:table-cell table:style-name="Tableau16.A1" office:value-type="string">
              <text:p text:style-name="P89">Még mindig tanulok </text:p>
            </table:table-cell>
            <table:table-cell table:style-name="Tableau16.B3" office:value-type="float" office:value="55">
              <text:p text:style-name="P84">55</text:p>
            </table:table-cell>
            <table:table-cell table:style-name="Tableau16.B3" office:value-type="float" office:value="34">
              <text:p text:style-name="P84">3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Társadalmi-szakmai kategória</text:p>
            </table:table-cell>
            <table:covered-table-cell/>
            <table:covered-table-cell/>
            <table:covered-table-cell/>
            <table:covered-table-cell/>
          </table:table-row>
          <table:table-row>
            <table:table-cell table:style-name="Tableau16.A1" office:value-type="string">
              <text:p text:style-name="P89">Önálló vállalkozó </text:p>
            </table:table-cell>
            <table:table-cell table:style-name="Tableau16.B3" office:value-type="float" office:value="39">
              <text:p text:style-name="P84">39</text:p>
            </table:table-cell>
            <table:table-cell table:style-name="Tableau16.B3" office:value-type="float" office:value="48">
              <text:p text:style-name="P84">48</text:p>
            </table:table-cell>
            <table:table-cell table:style-name="Tableau16.B3" office:value-type="float" office:value="11">
              <text:p text:style-name="P84">11</text:p>
            </table:table-cell>
            <table:table-cell table:style-name="Tableau16.B3" office:value-type="float" office:value="2">
              <text:p text:style-name="P84">2</text:p>
            </table:table-cell>
          </table:table-row>
          <table:table-row>
            <table:table-cell table:style-name="Tableau16.A1" office:value-type="string">
              <text:p text:style-name="P89">Menedzserek </text:p>
            </table:table-cell>
            <table:table-cell table:style-name="Tableau16.B3" office:value-type="float" office:value="44">
              <text:p text:style-name="P84">44</text:p>
            </table:table-cell>
            <table:table-cell table:style-name="Tableau16.B3" office:value-type="float" office:value="43">
              <text:p text:style-name="P84">43</text:p>
            </table:table-cell>
            <table:table-cell table:style-name="Tableau16.B3" office:value-type="float" office:value="12">
              <text:p text:style-name="P84">12</text:p>
            </table:table-cell>
            <table:table-cell table:style-name="Tableau16.B3" office:value-type="float" office:value="1">
              <text:p text:style-name="P84">1</text:p>
            </table:table-cell>
          </table:table-row>
          <table:table-row>
            <table:table-cell table:style-name="Tableau16.A1" office:value-type="string">
              <text:p text:style-name="P89">Egyéb fehér gallér </text:p>
            </table:table-cell>
            <table:table-cell table:style-name="Tableau16.B3" office:value-type="float" office:value="42">
              <text:p text:style-name="P84">42</text:p>
            </table:table-cell>
            <table:table-cell table:style-name="Tableau16.B3" office:value-type="float" office:value="48">
              <text:p text:style-name="P84">48</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Manuális munkások </text:p>
            </table:table-cell>
            <table:table-cell table:style-name="Tableau16.B3" office:value-type="float" office:value="30">
              <text:p text:style-name="P84">30</text:p>
            </table:table-cell>
            <table:table-cell table:style-name="Tableau16.B3" office:value-type="float" office:value="60">
              <text:p text:style-name="P84">60</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Házi személyek </text:p>
            </table:table-cell>
            <table:table-cell table:style-name="Tableau16.B3" office:value-type="float" office:value="33">
              <text:p text:style-name="P84">33</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5">
              <text:p text:style-name="P84">5</text:p>
            </table:table-cell>
          </table:table-row>
          <table:table-row>
            <table:table-cell table:style-name="Tableau16.A1" office:value-type="string">
              <text:p text:style-name="P89">Munkanélküli </text:p>
            </table:table-cell>
            <table:table-cell table:style-name="Tableau16.B3" office:value-type="float" office:value="30">
              <text:p text:style-name="P84">30</text:p>
            </table:table-cell>
            <table:table-cell table:style-name="Tableau16.B3" office:value-type="float" office:value="56">
              <text:p text:style-name="P84">56</text:p>
            </table:table-cell>
            <table:table-cell table:style-name="Tableau16.B3" office:value-type="float" office:value="11">
              <text:p text:style-name="P84">11</text:p>
            </table:table-cell>
            <table:table-cell table:style-name="Tableau16.B3" office:value-type="float" office:value="3">
              <text:p text:style-name="P84">3</text:p>
            </table:table-cell>
          </table:table-row>
          <table:table-row>
            <table:table-cell table:style-name="Tableau16.A1" office:value-type="string">
              <text:p text:style-name="P89">Nyugdíjas </text:p>
            </table:table-cell>
            <table:table-cell table:style-name="Tableau16.B3" office:value-type="float" office:value="27">
              <text:p text:style-name="P84">27</text:p>
            </table:table-cell>
            <table:table-cell table:style-name="Tableau16.B3" office:value-type="float" office:value="56">
              <text:p text:style-name="P84">56</text:p>
            </table:table-cell>
            <table:table-cell table:style-name="Tableau16.B3" office:value-type="float" office:value="12">
              <text:p text:style-name="P84">12</text:p>
            </table:table-cell>
            <table:table-cell table:style-name="Tableau16.B3" office:value-type="float" office:value="5">
              <text:p text:style-name="P84">5</text:p>
            </table:table-cell>
          </table:table-row>
          <table:table-row>
            <table:table-cell table:style-name="Tableau16.A1" office:value-type="string">
              <text:p text:style-name="P89">Diákok </text:p>
            </table:table-cell>
            <table:table-cell table:style-name="Tableau16.B3" office:value-type="float" office:value="53">
              <text:p text:style-name="P84">53</text:p>
            </table:table-cell>
            <table:table-cell table:style-name="Tableau16.B3" office:value-type="float" office:value="37">
              <text:p text:style-name="P84">37</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4" table:number-columns-spanned="5" office:value-type="string">
              <text:p text:style-name="P59">Szubjektív urbanizáció</text:p>
            </table:table-cell>
            <table:covered-table-cell/>
            <table:covered-table-cell/>
            <table:covered-table-cell/>
            <table:covered-table-cell/>
          </table:table-row>
          <table:table-row>
            <table:table-cell table:style-name="Tableau16.A1" office:value-type="string">
              <text:p text:style-name="P89">Vidéki terület vagy falu </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1" office:value-type="string">
              <text:p text:style-name="P89">Kis- és középváros </text:p>
            </table:table-cell>
            <table:table-cell table:style-name="Tableau16.B3" office:value-type="float" office:value="37">
              <text:p text:style-name="P84">37</text:p>
            </table:table-cell>
            <table:table-cell table:style-name="Tableau16.B3" office:value-type="float" office:value="52">
              <text:p text:style-name="P84">52</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agyváros </text:p>
            </table:table-cell>
            <table:table-cell table:style-name="Tableau16.B3" office:value-type="float" office:value="40">
              <text:p text:style-name="P84">40</text:p>
            </table:table-cell>
            <table:table-cell table:style-name="Tableau16.B3" office:value-type="float" office:value="49">
              <text:p text:style-name="P84">49</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A szakmai alapképzés megítélése (ORSZÁGUNKBAN)</text:p>
            </table:table-cell>
            <table:covered-table-cell/>
            <table:covered-table-cell/>
            <table:covered-table-cell/>
            <table:covered-table-cell/>
          </table:table-row>
          <table:table-row>
            <table:table-cell table:style-name="Tableau16.A1" office:value-type="string">
              <text:p text:style-name="P89">Pozitív </text:p>
            </table:table-cell>
            <table:table-cell table:style-name="Tableau16.B3" office:value-type="float" office:value="35">
              <text:p text:style-name="P84">35</text:p>
            </table:table-cell>
            <table:table-cell table:style-name="Tableau16.B3" office:value-type="float" office:value="54">
              <text:p text:style-name="P84">5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egatív </text:p>
            </table:table-cell>
            <table:table-cell table:style-name="Tableau16.B3" office:value-type="float" office:value="38">
              <text:p text:style-name="P84">38</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Valaha részt vett szakmai alapképzésben (felső középfokú)</text:p>
            </table:table-cell>
            <table:covered-table-cell/>
            <table:covered-table-cell/>
            <table:covered-table-cell/>
            <table:covered-table-cell/>
          </table:table-row>
          <table:table-row>
            <table:table-cell table:style-name="Tableau16.A1" office:value-type="string">
              <text:p text:style-name="P89">Igen </text:p>
            </table:table-cell>
            <table:table-cell table:style-name="Tableau16.B3" office:value-type="float" office:value="29">
              <text:p text:style-name="P84">29</text:p>
            </table:table-cell>
            <table:table-cell table:style-name="Tableau16.B3" office:value-type="float" office:value="61">
              <text:p text:style-name="P84">61</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1" office:value-type="string">
              <text:p text:style-name="P89">Nem </text:p>
            </table:table-cell>
            <table:table-cell table:style-name="Tableau16.B3" office:value-type="float" office:value="42">
              <text:p text:style-name="P84">42</text:p>
            </table:table-cell>
            <table:table-cell table:style-name="Tableau16.B3" office:value-type="float" office:value="43">
              <text:p text:style-name="P84">43</text:p>
            </table:table-cell>
            <table:table-cell table:style-name="Tableau16.B3" office:value-type="float" office:value="11">
              <text:p text:style-name="P84">11</text:p>
            </table:table-cell>
            <table:table-cell table:style-name="Tableau16.B3" office:value-type="float" office:value="4">
              <text:p text:style-name="P84">4</text:p>
            </table:table-cell>
          </table:table-row>
        </table:table>
        <text:p text:style-name="P22"/>
        <text:p text:style-name="P30"/>
      </text:section>
      <text:h text:style-name="P17" text:outline-level="1"><text:bookmark-start text:name="__RefHeading___Toc215584_2930363814"/>III. A szakoktatás és -képzés és az általános oktatás közötti képkülönbség <text:bookmark-end text:name="__RefHeading___Toc215584_2930363814"/></text:h>
      <text:p text:style-name="P22"/>
      <text:section text:style-name="Sect2" text:name="Section5">
        <text:h text:style-name="P19" text:outline-level="2"><text:bookmark-start text:name="__RefHeading___Toc215586_2930363814"/>1. Összehasonlító kép a szakképzésről és az általános oktatásról <text:bookmark-end text:name="__RefHeading___Toc215586_2930363814"/></text:h>
        <text:p text:style-name="P51">Az uniós polgárok háromnegyede szerint országukban a felső középfokú általános oktatás pozitívabb képet mutat, mint a szakképzés </text:p>
        <text:p text:style-name="P22">Az Európai Unióban a válaszadók 75 %-a úgy véli, hogy a felső középfokú általános oktatás pozitívabb képet mutat, mint a szakképzés saját országában, beleértve 25 %-ukat, akik határozottan egyetértenek, és 50 %-ukat, akik hajlamosak egyetérteni.<text:note text:id="ftn37" text:note-class="footnote"><text:note-citation>37</text:note-citation><text:note-body><text:p text:style-name="P13">kérdés: Kérjük, mondja el, hogy milyen mértékben ért egyet vagy nem ért egyet az alábbi állításokkal: (ORSZÁGUNKBAN) a felső középfokú általános oktatás pozitívabb képet mutat, mint a szakmai alapképzés. </text:p></text:note-body></text:note> Minden ötödik (19%) nem ért egyet, míg 6% nem tudja. </text:p>
        <text:p text:style-name="P22">Ezek az eredmények a 2016-ban megfigyeltekhez képest stabilak. A 2016. évi Cedefop-felmérés (EU28) megállapította, hogy 74%-uk egyetértett azzal, hogy az általános oktatásról pozitívabb kép alakult ki, mint a szakképzésről.<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A kérdés megfogalmazása eltér a jelenlegi felméréstől. kérdés: Milyen mértékben ért egyet vagy nem ért egyet az alábbi állításokkal? - Az Ön országában az általános oktatás pozitívabb képet mutat, mint a szakképzés. </text:span></text:p></text:note-body></text:note> </text:p>
        <text:p text:style-name="P22"><draw:g text:anchor-type="paragraph" draw:z-index="32" draw:name="Forme30" draw:style-name="gr1"><draw:frame draw:style-name="gr227" draw:text-style-name="P100"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100" svg:width="14.098cm" svg:height="0.959cm" svg:x="0.589cm" svg:y="10.945cm"><draw:image xlink:href="Pictures/100000000000022300000022902E68B765C34830.png" xlink:type="simple" xlink:show="embed" xlink:actuate="onLoad" draw:mime-type="image/png"><text:p/></draw:image></draw:frame><draw:frame draw:style-name="gr229" draw:text-style-name="P102" svg:width="2.925cm" svg:height="0.902cm" svg:x="1.05cm" svg:y="11.118cm"><draw:text-box><text:p text:style-name="P106"><text:span text:style-name="T58">Határozottan egyetértek</text:span></text:p></draw:text-box></draw:frame><draw:frame draw:style-name="gr230" draw:text-style-name="P102" svg:width="2.857cm" svg:height="0.902cm" svg:x="4.059cm" svg:y="11.097cm"><draw:text-box><text:p text:style-name="P106"><text:span text:style-name="T58">Hajlamosak egyetérteni</text:span></text:p></draw:text-box></draw:frame><draw:frame draw:style-name="gr231" draw:text-style-name="P102" svg:width="3.282cm" svg:height="0.902cm" svg:x="7.241cm" svg:y="11.139cm"><draw:text-box><text:p text:style-name="P106"><text:span text:style-name="T58">Hajlamosak nem egyetérteni</text:span></text:p></draw:text-box></draw:frame><draw:frame draw:style-name="gr232" draw:text-style-name="P102" svg:width="3.483cm" svg:height="0.902cm" svg:x="10.871cm" svg:y="11.099cm"><draw:text-box><text:p text:style-name="P106"><text:span text:style-name="T58">Határozottan nem értek egyet</text:span></text:p></draw:text-box></draw:frame><draw:frame draw:style-name="gr233" draw:text-style-name="P102" svg:width="2.52cm" svg:height="0.687cm" svg:x="14.591cm" svg:y="11.099cm"><draw:text-box><text:p text:style-name="P106"><text:span text:style-name="T58">Nem tudom</text:span></text:p></draw:text-box></draw:frame></draw:g><draw:frame draw:style-name="gr234" draw:text-style-name="P102" svg:width="16.749cm" svg:height="1.227cm" svg:x="0.127cm" svg:y="2.117cm"><draw:text-box><text:p text:style-name="P101"><text:span text:style-name="T58">kérdés: Kérjük, mondja el, hogy milyen mértékben ért egyet vagy nem ért egyet az alábbi állításokkal: - (ORSZÁGUNKBAN) a felső középfokú általános oktatásban </text:span></text:p><text:p text:style-name="P101"><text:span text:style-name="T58">pozitívabb kép az ember szakmai alapképzéséről (%)</text:span></text:p></draw:text-box></draw:frame></draw:g><draw:g text:anchor-type="paragraph" draw:z-index="31" draw:name="Forme29" draw:style-name="gr1"><draw:frame draw:style-name="gr235" draw:text-style-name="P100" svg:width="4.047cm" svg:height="4.426cm" svg:x="11.128cm" svg:y="-4.65cm"><draw:image xlink:href="Pictures/10000000000001E00000020D1D5D0BC0326BEAD4.png" xlink:type="simple" xlink:show="embed" xlink:actuate="onLoad" draw:mime-type="image/png"><text:p/></draw:image></draw:frame><draw:frame draw:style-name="gr236" draw:text-style-name="P102" svg:width="8.755cm" svg:height="1.551cm" svg:x="8.92cm" svg:y="-6.71cm"><draw:text-box><text:p text:style-name="P101"><text:span text:style-name="T58">kérdés: Kérjük, mondja el, hogy milyen mértékben ért egyet vagy nem ért egyet az alábbi állításokkal: (ORSZÁGUNKBAN) a felső középfokú általános oktatás pozitívabb képet mutat, mint a szakmai alapképzés (EU-27) (%) </text:span></text:p></draw:text-box></draw:frame><draw:frame draw:style-name="gr237" draw:text-style-name="P102" svg:width="2.92cm" svg:height="0.578cm" svg:x="11.897cm" svg:y="-5.227cm"><draw:text-box><text:p text:style-name="P101"><text:span text:style-name="T58">Nem tudom 6</text:span></text:p></draw:text-box></draw:frame><draw:frame draw:style-name="gr238" draw:text-style-name="P102" svg:width="2.946cm" svg:height="0.902cm" svg:x="9.555cm" svg:y="-4.734cm"><draw:text-box><text:p text:style-name="P101"><text:span text:style-name="T58">Határozottan nem értek egyet 3</text:span></text:p></draw:text-box></draw:frame><draw:frame draw:style-name="gr239" draw:text-style-name="P105" svg:width="2.329cm" svg:height="1.227cm" svg:x="9.165cm" svg:y="-3.948cm"><draw:text-box><text:p text:style-name="P104"><text:span text:style-name="T58">Hajlamosak nem egyetérteni 16</text:span></text:p></draw:text-box></draw:frame><draw:frame draw:style-name="gr240" draw:text-style-name="P102" svg:width="3.768cm" svg:height="0.902cm" svg:x="11.34cm" svg:y="-0.159cm"><draw:text-box><text:p text:style-name="P101"><text:span text:style-name="T58">Hajlamosak egyetérteni 50</text:span></text:p></draw:text-box></draw:frame><draw:frame draw:style-name="gr241" draw:text-style-name="P102" svg:width="2.493cm" svg:height="0.902cm" svg:x="14.131cm" svg:y="-4.779cm"><draw:text-box><text:p text:style-name="P101"><text:span text:style-name="T58">Határozottan egyetértek 25</text:span></text:p></draw:text-box></draw:frame></draw:g>A jelenlegi felmérésben a válaszadók többsége valamennyi tagállamban úgy véli, hogy az általános oktatásról országukban pozitívabb a kép, mint a szakképzésről. Az eredmények azonban tagállamonként eltérőek: Svédországban (91%), Dániában és Finnországban (mindkettő 88%), valamint Cipruson (85%) volt a legmagasabb az ezzel az állítással való egyetértés szintje. A legalacsonyabb szintet Csehországban (62%), Lettországban (64%) és Romániában (66%) mérték. </text:p>
        <text:p text:style-name="P22">17 tagállamban a válaszadók legalább háromnegyede szerint a felső középfokú általános oktatás pozitívabb képet mutat, mint a szakképzés az adott országban. </text:p>
        <text:p text:style-name="P30"><office:annotation loext:resolved="false"><dc:creator>Pierre Dieumegard</dc:creator><dc:date>2026-08-13T08:34:49.039000000</dc:date><text:p text:style-name="P99"><text:span text:style-name="T57">(pa↑o aldonita) [Nincs magyar neve]</text:span></text:p></office:annotation>Az, hogy a válaszadók milyen mértékben értenek egyet azzal, hogy az általános felső középfokú oktatás pozitívabb képet mutat, mint a szakképzés, szociodemográfiai és attitűdbeli tényezők szerint változik az alábbiak szerint.</text:p>
        <text:p text:style-name="P22">■ Jelentős különbségek vannak a társadalmi-szakmai kategóriák között: A diákok 83%-a véli úgy, hogy az általános felső középfokú oktatás pozitívabb képet mutat, mint a szakképzés, szemben a háztartásbeliek 71%-ával.</text:p>
        <text:p text:style-name="P22">■ A tanulmányaikat 20 éves vagy annál idősebb korban befejező válaszadók életkor szerint a legnagyobb valószínűséggel egyetértenek ezzel (79%), szemben a 16–19 évesek körében mért 73%-kal és a 15 éves vagy annál fiatalabbak körében mért 68%-kal.</text:p>
        <text:p text:style-name="P22">■ A 15–24 éves válaszadók körében a legnagyobb a valószínűsége annak is, hogy az általános középfokú oktatásról pozitívabb kép alakul ki (79%), szemben az 55 évesek és idősebbek 72%-ával.</text:p>
        <text:p text:style-name="P22">■ Azok a válaszadók, akik tisztában vannak a diákok bizonyos (gyakran nemi) irányokba való aktív irányításának hatásaival és a megbélyegzés oktatásra gyakorolt hatásával, sokkal nagyobb valószínűséggel értenek egyet azzal, hogy az általános középfokú oktatás pozitívabb képet mutat, mint a szakképzés. Ez a minta a legnyilvánvalóbb azok között, akik hisznek: a nőket az általános oktatás felé irányítják, még akkor is, ha érdeklődnek a műszaki tantárgyak iránt (81% vs. 64%) ; a tanárok nem kezelik megfelelően a nemi elfogultságot (82%, szemben a 70%-kal); hogy a családok, a társak és a közösségi média erősítik a sztereotípiákat (81%, szemben a 65%-kal); valamint hogy az ápolási-gondozási szakoktatási és szakképzési területen dolgozó férfiak megbélyegzéssel szembesülnek (82%, szemben a 69%-kal).</text:p>
        <text:p text:style-name="P22">■ Azok a válaszadók, akik az általános középfokú oktatást ajánlanák, nagyobb valószínűséggel értenek egyet azzal, hogy az pozitívabb képet mutat, mint a szakképzés (82%), szemben azokkal, akik a szakképzést ajánlanák (72%).</text:p>
        <text:p text:style-name="P22">■ Ez a nézet elterjedtebb azon válaszadók körében, akik a tanárok vagy iskolai tanácsadók iránymutatását (80%, szemben a 73%-kal) vagy a rossz iskolai teljesítményt említik a szakképzés kiválasztását befolyásoló tényezőkként (80%, szemben a 73%-kal). Kisebb hiányosságok mutatkoznak a szülők tanácsai (77%, szemben a 74%-kal) és a gyors pénzkereset szükségessége (76%, szemben a 74%-kal) tekintetében. Úgy tűnik, hogy a közösségi média szakképzésre gyakorolt hatása nem befolyásolja ezt az eredményt (mindkét csoportban 75 %).</text:p>
        <text:p text:style-name="P22">■ Nincsenek különbségek a nemek vagy az előzetes szakképzési részvétel szerint.</text:p>
        <text:p text:style-name="P22"/>
        <text:p text:style-name="P29"><text:soft-page-break/></text:p>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9">QB9.3 Kérjük, mondja el, hogy milyen mértékben ért egyet vagy nem ért egyet az alábbi állításokkal: (ORSZÁGUNKBAN) a felső középfokú általános oktatás pozitívabb képet mutat, mint a szakmai alapképzés (%-os arány az EU-ban)</text:p>
            </table:table-cell>
            <table:covered-table-cell/>
            <table:covered-table-cell/>
            <table:covered-table-cell/>
          </table:table-row>
          <table:table-row>
            <table:table-cell table:style-name="Tableau17.A1" office:value-type="string">
              <text:p text:style-name="P81"/>
            </table:table-cell>
            <table:table-cell table:style-name="Tableau17.A1" office:value-type="string">
              <text:p text:style-name="P84">„Elfogadom” összesen</text:p>
            </table:table-cell>
            <table:table-cell table:style-name="Tableau17.A1" office:value-type="string">
              <text:p text:style-name="P84">„Nem ért egyet” összesen </text:p>
            </table:table-cell>
            <table:table-cell table:style-name="Tableau17.A1" office:value-type="string">
              <text:p text:style-name="P84">Nem tudom</text:p>
            </table:table-cell>
          </table:table-row>
          <table:table-row>
            <table:table-cell table:style-name="Tableau17.A1" office:value-type="string">
              <text:p text:style-name="P89">EU-27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Nem</text:p>
            </table:table-cell>
            <table:covered-table-cell/>
            <table:covered-table-cell/>
            <table:covered-table-cell/>
          </table:table-row>
          <table:table-row>
            <table:table-cell table:style-name="Tableau17.A1" office:value-type="string">
              <text:p text:style-name="P89">Férfi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Nő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Életkor</text:p>
            </table:table-cell>
            <table:covered-table-cell/>
            <table:covered-table-cell/>
            <table:covered-table-cell/>
          </table:table-row>
          <table:table-row>
            <table:table-cell table:style-name="Tableau17.A1" office:value-type="string">
              <text:p text:style-name="P89">15-24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25-39 </text:p>
            </table:table-cell>
            <table:table-cell table:style-name="Tableau17.B3" office:value-type="float" office:value="78">
              <text:p text:style-name="P93">78</text:p>
            </table:table-cell>
            <table:table-cell table:style-name="Tableau17.B3" office:value-type="float" office:value="18">
              <text:p text:style-name="P93">18</text:p>
            </table:table-cell>
            <table:table-cell table:style-name="Tableau17.B3" office:value-type="float" office:value="4">
              <text:p text:style-name="P93">4</text:p>
            </table:table-cell>
          </table:table-row>
          <table:table-row>
            <table:table-cell table:style-name="Tableau17.A1" office:value-type="string">
              <text:p text:style-name="P89">40-54 </text:p>
            </table:table-cell>
            <table:table-cell table:style-name="Tableau17.B3" office:value-type="float" office:value="74">
              <text:p text:style-name="P93">74</text:p>
            </table:table-cell>
            <table:table-cell table:style-name="Tableau17.B3" office:value-type="float" office:value="20">
              <text:p text:style-name="P93">20</text:p>
            </table:table-cell>
            <table:table-cell table:style-name="Tableau17.B3" office:value-type="float" office:value="6">
              <text:p text:style-name="P93">6</text:p>
            </table:table-cell>
          </table:table-row>
          <table:table-row>
            <table:table-cell table:style-name="Tableau17.A1" office:value-type="string">
              <text:p text:style-name="P89">&gt;=55</text:p>
            </table:table-cell>
            <table:table-cell table:style-name="Tableau17.B3" office:value-type="float" office:value="72">
              <text:p text:style-name="P93">72</text:p>
            </table:table-cell>
            <table:table-cell table:style-name="Tableau17.B3" office:value-type="float" office:value="19">
              <text:p text:style-name="P93">19</text:p>
            </table:table-cell>
            <table:table-cell table:style-name="Tableau17.B3" office:value-type="float" office:value="9">
              <text:p text:style-name="P93">9</text:p>
            </table:table-cell>
          </table:table-row>
          <table:table-row>
            <table:table-cell table:style-name="Tableau17.A4" table:number-columns-spanned="4" office:value-type="string">
              <text:p text:style-name="P59">Oktatás (vége)</text:p>
            </table:table-cell>
            <table:covered-table-cell/>
            <table:covered-table-cell/>
            <table:covered-table-cell/>
          </table:table-row>
          <table:table-row>
            <table:table-cell table:style-name="Tableau17.A1" office:value-type="string">
              <text:p text:style-name="P89">&lt;=-15</text:p>
            </table:table-cell>
            <table:table-cell table:style-name="Tableau17.B3" office:value-type="float" office:value="68">
              <text:p text:style-name="P93">68</text:p>
            </table:table-cell>
            <table:table-cell table:style-name="Tableau17.B3" office:value-type="float" office:value="19">
              <text:p text:style-name="P93">19</text:p>
            </table:table-cell>
            <table:table-cell table:style-name="Tableau17.B3" office:value-type="float" office:value="13">
              <text:p text:style-name="P93">13</text:p>
            </table:table-cell>
          </table:table-row>
          <table:table-row>
            <table:table-cell table:style-name="Tableau17.A1" office:value-type="string">
              <text:p text:style-name="P89">16-19 </text:p>
            </table:table-cell>
            <table:table-cell table:style-name="Tableau17.B3" office:value-type="float" office:value="73">
              <text:p text:style-name="P93">73</text:p>
            </table:table-cell>
            <table:table-cell table:style-name="Tableau17.B3" office:value-type="float" office:value="21">
              <text:p text:style-name="P93">21</text:p>
            </table:table-cell>
            <table:table-cell table:style-name="Tableau17.B3" office:value-type="float" office:value="6">
              <text:p text:style-name="P93">6</text:p>
            </table:table-cell>
          </table:table-row>
          <table:table-row>
            <table:table-cell table:style-name="Tableau17.A1" office:value-type="string">
              <text:p text:style-name="P89">&gt;=20</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Még mindig tanulok </text:p>
            </table:table-cell>
            <table:table-cell table:style-name="Tableau17.B3" office:value-type="float" office:value="81">
              <text:p text:style-name="P93">81</text:p>
            </table:table-cell>
            <table:table-cell table:style-name="Tableau17.B3" office:value-type="float" office:value="15">
              <text:p text:style-name="P93">15</text:p>
            </table:table-cell>
            <table:table-cell table:style-name="Tableau17.B3" office:value-type="float" office:value="4">
              <text:p text:style-name="P93">4</text:p>
            </table:table-cell>
          </table:table-row>
          <table:table-row>
            <table:table-cell table:style-name="Tableau17.A4" table:number-columns-spanned="4" office:value-type="string">
              <text:p text:style-name="P59">Társadalmi-szakmai kategória</text:p>
            </table:table-cell>
            <table:covered-table-cell/>
            <table:covered-table-cell/>
            <table:covered-table-cell/>
          </table:table-row>
          <table:table-row>
            <table:table-cell table:style-name="Tableau17.A1" office:value-type="string">
              <text:p text:style-name="P89">Önálló vállalkozó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Menedzserek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Egyéb fehér gallér </text:p>
            </table:table-cell>
            <table:table-cell table:style-name="Tableau17.B3" office:value-type="float" office:value="78">
              <text:p text:style-name="P93">78</text:p>
            </table:table-cell>
            <table:table-cell table:style-name="Tableau17.B3" office:value-type="float" office:value="17">
              <text:p text:style-name="P93">17</text:p>
            </table:table-cell>
            <table:table-cell table:style-name="Tableau17.B3" office:value-type="float" office:value="5">
              <text:p text:style-name="P93">5</text:p>
            </table:table-cell>
          </table:table-row>
          <table:table-row>
            <table:table-cell table:style-name="Tableau17.A1" office:value-type="string">
              <text:p text:style-name="P89">Manuális munkások </text:p>
            </table:table-cell>
            <table:table-cell table:style-name="Tableau17.B3" office:value-type="float" office:value="73">
              <text:p text:style-name="P93">73</text:p>
            </table:table-cell>
            <table:table-cell table:style-name="Tableau17.B3" office:value-type="float" office:value="22">
              <text:p text:style-name="P93">22</text:p>
            </table:table-cell>
            <table:table-cell table:style-name="Tableau17.B3" office:value-type="float" office:value="5">
              <text:p text:style-name="P93">5</text:p>
            </table:table-cell>
          </table:table-row>
          <table:table-row>
            <table:table-cell table:style-name="Tableau17.A1" office:value-type="string">
              <text:p text:style-name="P89">Házi személyek </text:p>
            </table:table-cell>
            <table:table-cell table:style-name="Tableau17.B3" office:value-type="float" office:value="71">
              <text:p text:style-name="P93">71</text:p>
            </table:table-cell>
            <table:table-cell table:style-name="Tableau17.B3" office:value-type="float" office:value="23">
              <text:p text:style-name="P93">23</text:p>
            </table:table-cell>
            <table:table-cell table:style-name="Tableau17.B3" office:value-type="float" office:value="6">
              <text:p text:style-name="P93">6</text:p>
            </table:table-cell>
          </table:table-row>
          <table:table-row>
            <table:table-cell table:style-name="Tableau17.A1" office:value-type="string">
              <text:p text:style-name="P89">Munkanélküli </text:p>
            </table:table-cell>
            <table:table-cell table:style-name="Tableau17.B3" office:value-type="float" office:value="75">
              <text:p text:style-name="P93">75</text:p>
            </table:table-cell>
            <table:table-cell table:style-name="Tableau17.B3" office:value-type="float" office:value="18">
              <text:p text:style-name="P93">18</text:p>
            </table:table-cell>
            <table:table-cell table:style-name="Tableau17.B3" office:value-type="float" office:value="7">
              <text:p text:style-name="P93">7</text:p>
            </table:table-cell>
          </table:table-row>
          <table:table-row>
            <table:table-cell table:style-name="Tableau17.A1" office:value-type="string">
              <text:p text:style-name="P89">Nyugdíjas </text:p>
            </table:table-cell>
            <table:table-cell table:style-name="Tableau17.B3" office:value-type="float" office:value="72">
              <text:p text:style-name="P93">72</text:p>
            </table:table-cell>
            <table:table-cell table:style-name="Tableau17.B3" office:value-type="float" office:value="18">
              <text:p text:style-name="P93">18</text:p>
            </table:table-cell>
            <table:table-cell table:style-name="Tableau17.B3" office:value-type="float" office:value="10">
              <text:p text:style-name="P93">10</text:p>
            </table:table-cell>
          </table:table-row>
          <table:table-row>
            <table:table-cell table:style-name="Tableau17.A1" office:value-type="string">
              <text:p text:style-name="P89">Diákok </text:p>
            </table:table-cell>
            <table:table-cell table:style-name="Tableau17.B3" office:value-type="float" office:value="83">
              <text:p text:style-name="P93">83</text:p>
            </table:table-cell>
            <table:table-cell table:style-name="Tableau17.B3" office:value-type="float" office:value="14">
              <text:p text:style-name="P93">14</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Szubjektív urbanizáció</text:p>
            </table:table-cell>
            <table:covered-table-cell/>
            <table:covered-table-cell/>
            <table:covered-table-cell/>
          </table:table-row>
          <table:table-row>
            <table:table-cell table:style-name="Tableau17.A1" office:value-type="string">
              <text:p text:style-name="P89">Vidéki terület vagy falu </text:p>
            </table:table-cell>
            <table:table-cell table:style-name="Tableau17.B3" office:value-type="float" office:value="71">
              <text:p text:style-name="P93">71</text:p>
            </table:table-cell>
            <table:table-cell table:style-name="Tableau17.B3" office:value-type="float" office:value="21">
              <text:p text:style-name="P93">21</text:p>
            </table:table-cell>
            <table:table-cell table:style-name="Tableau17.B3" office:value-type="float" office:value="8">
              <text:p text:style-name="P93">8</text:p>
            </table:table-cell>
          </table:table-row>
          <table:table-row>
            <table:table-cell table:style-name="Tableau17.A1" office:value-type="string">
              <text:p text:style-name="P89">Kis- és középváros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Nagyváros </text:p>
            </table:table-cell>
            <table:table-cell table:style-name="Tableau17.B3" office:value-type="float" office:value="79">
              <text:p text:style-name="P93">79</text:p>
            </table:table-cell>
            <table:table-cell table:style-name="Tableau17.B3" office:value-type="float" office:value="16">
              <text:p text:style-name="P93">16</text:p>
            </table:table-cell>
            <table:table-cell table:style-name="Tableau17.B3" office:value-type="float" office:value="5">
              <text:p text:style-name="P93">5</text:p>
            </table:table-cell>
          </table:table-row>
          <table:table-row>
            <table:table-cell table:style-name="Tableau17.A4" table:number-columns-spanned="4" office:value-type="string">
              <text:p text:style-name="P59">A szakmai alapképzés megítélése (ORSZÁGUNKBAN)</text:p>
            </table:table-cell>
            <table:covered-table-cell/>
            <table:covered-table-cell/>
            <table:covered-table-cell/>
          </table:table-row>
          <table:table-row>
            <table:table-cell table:style-name="Tableau17.A1" office:value-type="string">
              <text:p text:style-name="P89">Pozitív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Negatív </text:p>
            </table:table-cell>
            <table:table-cell table:style-name="Tableau17.B3" office:value-type="float" office:value="78">
              <text:p text:style-name="P93">78</text:p>
            </table:table-cell>
            <table:table-cell table:style-name="Tableau17.B3" office:value-type="float" office:value="19">
              <text:p text:style-name="P93">19</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7.A1" office:value-type="string">
              <text:p text:style-name="P89">Igen </text:p>
            </table:table-cell>
            <table:table-cell table:style-name="Tableau17.B3" office:value-type="float" office:value="75">
              <text:p text:style-name="P93">75</text:p>
            </table:table-cell>
            <table:table-cell table:style-name="Tableau17.B3" office:value-type="float" office:value="20">
              <text:p text:style-name="P93">20</text:p>
            </table:table-cell>
            <table:table-cell table:style-name="Tableau17.B3" office:value-type="float" office:value="5">
              <text:p text:style-name="P93">5</text:p>
            </table:table-cell>
          </table:table-row>
          <table:table-row>
            <table:table-cell table:style-name="Tableau17.A1" office:value-type="string">
              <text:p text:style-name="P89">Nem </text:p>
            </table:table-cell>
            <table:table-cell table:style-name="Tableau17.B3" office:value-type="float" office:value="76">
              <text:p text:style-name="P93">76</text:p>
            </table:table-cell>
            <table:table-cell table:style-name="Tableau17.B3" office:value-type="float" office:value="17">
              <text:p text:style-name="P93">17</text:p>
            </table:table-cell>
            <table:table-cell table:style-name="Tableau17.B3" office:value-type="float" office:value="7">
              <text:p text:style-name="P93">7</text:p>
            </table:table-cell>
          </table:table-row>
        </table:table>
        <text:p text:style-name="P22"/>
        <text:p text:style-name="P52">Az uniós polgárok nagy többsége szerint a magasabb tanulmányi teljesítményű diákokat gyakran arra ösztönzik, hogy a szakképzés helyett általános oktatásban vegyenek részt </text:p>
        <text:p text:style-name="P22">Az Európai Unióban a megkérdezettek 82%-a véli úgy, hogy a felsőfokú végzettséggel rendelkező diákokat gyakran arra ösztönzik a felső középfokú oktatásban, hogy a szakképzés helyett általános oktatásban<text:note text:id="ftn39" text:note-class="footnote"><text:note-citation>39</text:note-citation><text:note-body><text:p text:style-name="P13">kérdés: Kérjük, mondja el, hogy milyen mértékben ért egyet vagy nem ért egyet az alábbi állításokkal: A magasabb iskolai teljesítményt nyújtó hallgatókat gyakran arra ösztönzik a felső középfokú szinten, hogy általános oktatást folytassanak a kezdeti szakképzés helyett. </text:p></text:note-body></text:note> vegyenek részt. Tízből egy válaszadó nem ért ezzel egyet (11%), míg 7% nem tudja. </text:p>
        <text:p text:style-name="P22">A vélemények tagállamonként eltérőek, a legmagasabb szintű egyetértés Svédországban (93%), Görögországban (91%) és Dániában (90%) figyelhető meg. A megállapodás azonban még a legalacsonyabb szintű megállapodásokkal rendelkező országokban is széles körben elterjedt: Csehország (69%), Bulgária (71%) és Románia (73%). </text:p>
        <text:p text:style-name="P22"><draw:g text:anchor-type="paragraph" draw:z-index="33" draw:name="Forme31" draw:style-name="gr1"><draw:frame draw:style-name="gr220" draw:text-style-name="P100" svg:width="5.111cm" svg:height="5.495cm" svg:x="10.813cm" svg:y="-3.018cm"><draw:image xlink:href="Pictures/10000000000001CF000001F297DCCCC5D0CD5955.png" xlink:type="simple" xlink:show="embed" xlink:actuate="onLoad" draw:mime-type="image/png"><text:p/></draw:image></draw:frame><draw:frame draw:style-name="gr221" draw:text-style-name="P102" svg:width="8.185cm" svg:height="2.2cm" svg:x="8.904cm" svg:y="-5.606cm"><draw:text-box><text:p text:style-name="P101"><text:span text:style-name="T58">kérdés: Kérjük, mondja el, hogy milyen mértékben ért egyet vagy nem ért egyet az alábbi állításokkal: A felsőfokú végzettséggel rendelkező hallgatókat gyakran arra ösztönzik a felső középfokú oktatásban, hogy a szakmai alapképzés helyett inkább általános oktatásban vegyenek részt (EU-27) (%) </text:span></text:p></draw:text-box></draw:frame><draw:frame draw:style-name="gr222" draw:text-style-name="P102" svg:width="2.14cm" svg:height="0.902cm" svg:x="12.028cm" svg:y="-3.549cm"><draw:text-box><text:p text:style-name="P101"><text:span text:style-name="T58">Nem tudom 7</text:span></text:p></draw:text-box></draw:frame><draw:frame draw:style-name="gr223" draw:text-style-name="P105" svg:width="2.174cm" svg:height="1.227cm" svg:x="10.172cm" svg:y="-3.212cm"><draw:text-box><text:p text:style-name="P104"><text:span text:style-name="T58">Határozottan nem értek egyet 2</text:span></text:p></draw:text-box></draw:frame><draw:frame draw:style-name="gr224" draw:text-style-name="P105" svg:width="2.574cm" svg:height="1.227cm" svg:x="8.939cm" svg:y="-2.36cm"><draw:text-box><text:p text:style-name="P104"><text:span text:style-name="T58">Hajlamosak nem egyetérteni 9</text:span></text:p></draw:text-box></draw:frame><draw:frame draw:style-name="gr225" draw:text-style-name="P105" svg:width="2.107cm" svg:height="1.551cm" svg:x="10.227cm" svg:y="2.139cm"><draw:text-box><text:p text:style-name="P104"><text:span text:style-name="T58">Hajlamosak vagyunk egyetérteni 48</text:span></text:p></draw:text-box></draw:frame><draw:frame draw:style-name="gr226" draw:text-style-name="P102" svg:width="1.821cm" svg:height="1.551cm" svg:x="15.402cm" svg:y="-2.406cm"><draw:text-box><text:p text:style-name="P101"><text:span text:style-name="T58">Határozottan egyetértek 34</text:span></text:p></draw:text-box></draw:frame></draw:g><text:s/></text:p>
        <text:p text:style-name="P30">Az, hogy a válaszadók milyen mértékben értenek egyet azzal, hogy a magasabb tanulmányi teljesítményű diákokat gyakran arra ösztönzik, hogy a szakképzés helyett az általános oktatásban vegyenek részt, szociodemográfiai és attitűdbeli tényezők szerint változik az alábbiak szerint. </text:p>
        <text:p text:style-name="P53">■ Azok a válaszadók, akik még tanulnak, és azok, akik 20 éves vagy annál idősebb korban fejezték be tanulmányaikat, a legnagyobb valószínűséggel egyetértenek abban, hogy a magasabb tanulmányi teljesítményű diákokat gyakran arra ösztönzik, hogy a szakképzés helyett általános oktatásban vegyenek részt (87%-86%). Ez az arány 76% a 15 éves vagy annál fiatalabb végzettséggel rendelkezők körében. </text:p>
        <text:p text:style-name="P53">■ Van néhány különbség a társadalmi-szakmai kategóriák között: a vezetők (88%) és a diákok (87%) nagyobb valószínűséggel értenek egyet ezzel az állítással, mint más foglalkozási kategóriák (79–84%). </text:p>
        <text:p text:style-name="P53">■ A 15–24 és 25–39 éves válaszadók (84–85 %) a legnagyobb valószínűséggel úgy vélik, hogy a magasabb tanulmányi teljesítményű diákokat ösztönzik az általános oktatásba való felvételre. Ez az arány az 55 évesek és idősebbek körében 80%-ra csökken. </text:p>
        <text:p text:style-name="P53">■ Az ezzel a kijelentéssel való egyetértés magasabb azok körében, akik a tanári útmutatást és a gyors pénzkereset szükségességét jelentős tényezőnek tekintik a szakképzés kiválasztásában (87% vs. 81% és 86% vs. 79%). Úgy tűnik, hogy a közösségi média szakképzés-választásra gyakorolt hatása nem befolyásolja az egyetértés szintjét (mindkét csoportban 83 %). </text:p>
        <text:p text:style-name="P53">■ Azok a válaszadók, akik úgy vélik, hogy a rossz jegyek - az iskolai teljesítmény egy másik aspektusa - a szakképzési választást befolyásoló tényező, valamivel nagyobb valószínűséggel értenek egyet az állítással (87%), mint azok, akik nem (81%). </text:p>
        <text:p text:style-name="P53">■ Nincs különbség a nemek között. </text:p>
        <text:p text:style-name="P22"/>
        <text:p text:style-name="P29"/>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9">QB9.2 Kérjük, mondja el, hogy milyen mértékben ért egyet vagy nem ért egyet az alábbi állításokkal: A felsőfokú végzettséggel rendelkező hallgatókat gyakran arra ösztönzik a felső középfokú oktatásban, hogy a szakmai alapképzés helyett általános oktatásban vegyenek részt (%-os EU-s arány)</text:p>
            </table:table-cell>
            <table:covered-table-cell/>
            <table:covered-table-cell/>
            <table:covered-table-cell/>
          </table:table-row>
          <table:table-row>
            <table:table-cell table:style-name="Tableau18.A1" office:value-type="string">
              <text:p text:style-name="P81"/>
            </table:table-cell>
            <table:table-cell table:style-name="Tableau18.A1" office:value-type="string">
              <text:p text:style-name="P84">„Elfogadom” összesen</text:p>
            </table:table-cell>
            <table:table-cell table:style-name="Tableau18.A1" office:value-type="string">
              <text:p text:style-name="P84">„Nem ért egyet” összesen </text:p>
            </table:table-cell>
            <table:table-cell table:style-name="Tableau18.A1" office:value-type="string">
              <text:p text:style-name="P84">Nem tudom</text:p>
            </table:table-cell>
          </table:table-row>
          <table:table-row>
            <table:table-cell table:style-name="Tableau18.A1" office:value-type="string">
              <text:p text:style-name="P89">EU-27 </text:p>
            </table:table-cell>
            <table:table-cell table:style-name="Tableau18.B3" office:value-type="float" office:value="82">
              <text:p text:style-name="P84">82</text:p>
            </table:table-cell>
            <table:table-cell table:style-name="Tableau18.B3" office:value-type="float" office:value="11">
              <text:p text:style-name="P84">11</text:p>
            </table:table-cell>
            <table:table-cell table:style-name="Tableau18.B3" office:value-type="float" office:value="7">
              <text:p text:style-name="P84">7</text:p>
            </table:table-cell>
          </table:table-row>
          <table:table-row>
            <table:table-cell table:style-name="Tableau18.A4" table:number-columns-spanned="4" office:value-type="string">
              <text:p text:style-name="P59">Nem</text:p>
            </table:table-cell>
            <table:covered-table-cell/>
            <table:covered-table-cell/>
            <table:covered-table-cell/>
          </table:table-row>
          <table:table-row>
            <table:table-cell table:style-name="Tableau18.A1" office:value-type="string">
              <text:p text:style-name="P89">Férfi </text:p>
            </table:table-cell>
            <table:table-cell table:style-name="Tableau18.B3" office:value-type="float" office:value="81">
              <text:p text:style-name="P84">81</text:p>
            </table:table-cell>
            <table:table-cell table:style-name="Tableau18.B3" office:value-type="float" office:value="12">
              <text:p text:style-name="P84">12</text:p>
            </table:table-cell>
            <table:table-cell table:style-name="Tableau18.B3" office:value-type="float" office:value="7">
              <text:p text:style-name="P84">7</text:p>
            </table:table-cell>
          </table:table-row>
          <table:table-row>
            <table:table-cell table:style-name="Tableau18.A1" office:value-type="string">
              <text:p text:style-name="P89">Nő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Életkor</text:p>
            </table:table-cell>
            <table:covered-table-cell/>
            <table:covered-table-cell/>
            <table:covered-table-cell/>
          </table:table-row>
          <table:table-row>
            <table:table-cell table:style-name="Tableau18.A1" office:value-type="string">
              <text:p text:style-name="P89">15-24 </text:p>
            </table:table-cell>
            <table:table-cell table:style-name="Tableau18.B3" office:value-type="float" office:value="84">
              <text:p text:style-name="P84">84</text:p>
            </table:table-cell>
            <table:table-cell table:style-name="Tableau18.B3" office:value-type="float" office:value="13">
              <text:p text:style-name="P84">13</text:p>
            </table:table-cell>
            <table:table-cell table:style-name="Tableau18.B3" office:value-type="float" office:value="3">
              <text:p text:style-name="P84">3</text:p>
            </table:table-cell>
          </table:table-row>
          <table:table-row>
            <table:table-cell table:style-name="Tableau18.A1" office:value-type="string">
              <text:p text:style-name="P89">25-39 </text:p>
            </table:table-cell>
            <table:table-cell table:style-name="Tableau18.B3" office:value-type="float" office:value="85">
              <text:p text:style-name="P84">85</text:p>
            </table:table-cell>
            <table:table-cell table:style-name="Tableau18.B3" office:value-type="float" office:value="11">
              <text:p text:style-name="P84">11</text:p>
            </table:table-cell>
            <table:table-cell table:style-name="Tableau18.B3" office:value-type="float" office:value="4">
              <text:p text:style-name="P84">4</text:p>
            </table:table-cell>
          </table:table-row>
          <table:table-row>
            <table:table-cell table:style-name="Tableau18.A1" office:value-type="string">
              <text:p text:style-name="P89">40-54 </text:p>
            </table:table-cell>
            <table:table-cell table:style-name="Tableau18.B3" office:value-type="float" office:value="82">
              <text:p text:style-name="P84">82</text:p>
            </table:table-cell>
            <table:table-cell table:style-name="Tableau18.B3" office:value-type="float" office:value="12">
              <text:p text:style-name="P84">12</text:p>
            </table:table-cell>
            <table:table-cell table:style-name="Tableau18.B3" office:value-type="float" office:value="6">
              <text:p text:style-name="P84">6</text:p>
            </table:table-cell>
          </table:table-row>
          <table:table-row>
            <table:table-cell table:style-name="Tableau18.A1" office:value-type="string">
              <text:p text:style-name="P89">&gt;=55</text:p>
            </table:table-cell>
            <table:table-cell table:style-name="Tableau18.B3" office:value-type="float" office:value="80">
              <text:p text:style-name="P84">80</text:p>
            </table:table-cell>
            <table:table-cell table:style-name="Tableau18.B3" office:value-type="float" office:value="11">
              <text:p text:style-name="P84">11</text:p>
            </table:table-cell>
            <table:table-cell table:style-name="Tableau18.B3" office:value-type="float" office:value="9">
              <text:p text:style-name="P84">9</text:p>
            </table:table-cell>
          </table:table-row>
          <table:table-row>
            <table:table-cell table:style-name="Tableau18.A4" table:number-columns-spanned="4" office:value-type="string">
              <text:p text:style-name="P59">Oktatás (vége)</text:p>
            </table:table-cell>
            <table:covered-table-cell/>
            <table:covered-table-cell/>
            <table:covered-table-cell/>
          </table:table-row>
          <table:table-row>
            <table:table-cell table:style-name="Tableau18.A1" office:value-type="string">
              <text:p text:style-name="P89">&lt;=-15</text:p>
            </table:table-cell>
            <table:table-cell table:style-name="Tableau18.B3" office:value-type="float" office:value="76">
              <text:p text:style-name="P84">76</text:p>
            </table:table-cell>
            <table:table-cell table:style-name="Tableau18.B3" office:value-type="float" office:value="9">
              <text:p text:style-name="P84">9</text:p>
            </table:table-cell>
            <table:table-cell table:style-name="Tableau18.B3" office:value-type="float" office:value="15">
              <text:p text:style-name="P84">15</text:p>
            </table:table-cell>
          </table:table-row>
          <table:table-row>
            <table:table-cell table:style-name="Tableau18.A1" office:value-type="string">
              <text:p text:style-name="P89">16-19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gt;=20</text:p>
            </table:table-cell>
            <table:table-cell table:style-name="Tableau18.B3" office:value-type="float" office:value="86">
              <text:p text:style-name="P84">86</text:p>
            </table:table-cell>
            <table:table-cell table:style-name="Tableau18.B3" office:value-type="float" office:value="10">
              <text:p text:style-name="P84">10</text:p>
            </table:table-cell>
            <table:table-cell table:style-name="Tableau18.B3" office:value-type="float" office:value="4">
              <text:p text:style-name="P84">4</text:p>
            </table:table-cell>
          </table:table-row>
          <table:table-row>
            <table:table-cell table:style-name="Tableau18.A1" office:value-type="string">
              <text:p text:style-name="P89">Még mindig tanulok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Társadalmi-szakmai kategória</text:p>
            </table:table-cell>
            <table:covered-table-cell/>
            <table:covered-table-cell/>
            <table:covered-table-cell/>
          </table:table-row>
          <table:table-row>
            <table:table-cell table:style-name="Tableau18.A1" office:value-type="string">
              <text:p text:style-name="P89">Önálló vállalkozó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Menedzserek </text:p>
            </table:table-cell>
            <table:table-cell table:style-name="Tableau18.B3" office:value-type="float" office:value="88">
              <text:p text:style-name="P84">88</text:p>
            </table:table-cell>
            <table:table-cell table:style-name="Tableau18.B3" office:value-type="float" office:value="8">
              <text:p text:style-name="P84">8</text:p>
            </table:table-cell>
            <table:table-cell table:style-name="Tableau18.B3" office:value-type="float" office:value="4">
              <text:p text:style-name="P84">4</text:p>
            </table:table-cell>
          </table:table-row>
          <table:table-row>
            <table:table-cell table:style-name="Tableau18.A1" office:value-type="string">
              <text:p text:style-name="P89">Egyéb fehér gallér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Manuális munkások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Házi személyek </text:p>
            </table:table-cell>
            <table:table-cell table:style-name="Tableau18.B3" office:value-type="float" office:value="79">
              <text:p text:style-name="P84">79</text:p>
            </table:table-cell>
            <table:table-cell table:style-name="Tableau18.B3" office:value-type="float" office:value="14">
              <text:p text:style-name="P84">14</text:p>
            </table:table-cell>
            <table:table-cell table:style-name="Tableau18.B3" office:value-type="float" office:value="7">
              <text:p text:style-name="P84">7</text:p>
            </table:table-cell>
          </table:table-row>
          <table:table-row>
            <table:table-cell table:style-name="Tableau18.A1" office:value-type="string">
              <text:p text:style-name="P89">Munkanélküli </text:p>
            </table:table-cell>
            <table:table-cell table:style-name="Tableau18.B3" office:value-type="float" office:value="79">
              <text:p text:style-name="P84">79</text:p>
            </table:table-cell>
            <table:table-cell table:style-name="Tableau18.B3" office:value-type="float" office:value="13">
              <text:p text:style-name="P84">13</text:p>
            </table:table-cell>
            <table:table-cell table:style-name="Tableau18.B3" office:value-type="float" office:value="8">
              <text:p text:style-name="P84">8</text:p>
            </table:table-cell>
          </table:table-row>
          <table:table-row>
            <table:table-cell table:style-name="Tableau18.A1" office:value-type="string">
              <text:p text:style-name="P89">Nyugdíjas </text:p>
            </table:table-cell>
            <table:table-cell table:style-name="Tableau18.B3" office:value-type="float" office:value="80">
              <text:p text:style-name="P84">80</text:p>
            </table:table-cell>
            <table:table-cell table:style-name="Tableau18.B3" office:value-type="float" office:value="10">
              <text:p text:style-name="P84">10</text:p>
            </table:table-cell>
            <table:table-cell table:style-name="Tableau18.B3" office:value-type="float" office:value="10">
              <text:p text:style-name="P84">10</text:p>
            </table:table-cell>
          </table:table-row>
          <table:table-row>
            <table:table-cell table:style-name="Tableau18.A1" office:value-type="string">
              <text:p text:style-name="P89">Diákok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zubjektív urbanizáció</text:p>
            </table:table-cell>
            <table:covered-table-cell/>
            <table:covered-table-cell/>
            <table:covered-table-cell/>
          </table:table-row>
          <table:table-row>
            <table:table-cell table:style-name="Tableau18.A1" office:value-type="string">
              <text:p text:style-name="P89">Vidéki terület vagy falu </text:p>
            </table:table-cell>
            <table:table-cell table:style-name="Tableau18.B3" office:value-type="float" office:value="80">
              <text:p text:style-name="P84">80</text:p>
            </table:table-cell>
            <table:table-cell table:style-name="Tableau18.B3" office:value-type="float" office:value="12">
              <text:p text:style-name="P84">12</text:p>
            </table:table-cell>
            <table:table-cell table:style-name="Tableau18.B3" office:value-type="float" office:value="8">
              <text:p text:style-name="P84">8</text:p>
            </table:table-cell>
          </table:table-row>
          <table:table-row>
            <table:table-cell table:style-name="Tableau18.A1" office:value-type="string">
              <text:p text:style-name="P89">Kis- és középváros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Nagyváros </text:p>
            </table:table-cell>
            <table:table-cell table:style-name="Tableau18.B3" office:value-type="float" office:value="85">
              <text:p text:style-name="P84">85</text:p>
            </table:table-cell>
            <table:table-cell table:style-name="Tableau18.B3" office:value-type="float" office:value="9">
              <text:p text:style-name="P84">9</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A szakmai alapképzés megítélése (ORSZÁGUNKBAN)</text:p>
            </table:table-cell>
            <table:covered-table-cell/>
            <table:covered-table-cell/>
            <table:covered-table-cell/>
          </table:table-row>
          <table:table-row>
            <table:table-cell table:style-name="Tableau18.A1" office:value-type="string">
              <text:p text:style-name="P89">Pozitív </text:p>
            </table:table-cell>
            <table:table-cell table:style-name="Tableau18.B3" office:value-type="float" office:value="85">
              <text:p text:style-name="P84">85</text:p>
            </table:table-cell>
            <table:table-cell table:style-name="Tableau18.B3" office:value-type="float" office:value="10">
              <text:p text:style-name="P84">10</text:p>
            </table:table-cell>
            <table:table-cell table:style-name="Tableau18.B3" office:value-type="float" office:value="5">
              <text:p text:style-name="P84">5</text:p>
            </table:table-cell>
          </table:table-row>
          <table:table-row>
            <table:table-cell table:style-name="Tableau18.A1" office:value-type="string">
              <text:p text:style-name="P89">Negatív </text:p>
            </table:table-cell>
            <table:table-cell table:style-name="Tableau18.B3" office:value-type="float" office:value="82">
              <text:p text:style-name="P84">82</text:p>
            </table:table-cell>
            <table:table-cell table:style-name="Tableau18.B3" office:value-type="float" office:value="13">
              <text:p text:style-name="P84">13</text:p>
            </table:table-cell>
            <table:table-cell table:style-name="Tableau18.B3" office:value-type="float" office:value="5">
              <text:p text:style-name="P84">5</text:p>
            </table:table-cell>
          </table:table-row>
          <table:table-row>
            <table:table-cell table:style-name="Tableau18.A4" table:number-columns-spanned="4" office:value-type="string">
              <text:p text:style-name="P59">Valaha részt vett szakmai alapképzésben (felső középfokú)</text:p>
            </table:table-cell>
            <table:covered-table-cell/>
            <table:covered-table-cell/>
            <table:covered-table-cell/>
          </table:table-row>
          <table:table-row>
            <table:table-cell table:style-name="Tableau18.A1" office:value-type="string">
              <text:p text:style-name="P89">Igen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Nem </text:p>
            </table:table-cell>
            <table:table-cell table:style-name="Tableau18.B3" office:value-type="float" office:value="82">
              <text:p text:style-name="P84">82</text:p>
            </table:table-cell>
            <table:table-cell table:style-name="Tableau18.B3" office:value-type="float" office:value="10">
              <text:p text:style-name="P84">10</text:p>
            </table:table-cell>
            <table:table-cell table:style-name="Tableau18.B3" office:value-type="float" office:value="8">
              <text:p text:style-name="P84">8</text:p>
            </table:table-cell>
          </table:table-row>
        </table:table>
        <text:p text:style-name="P22"/>
        <text:p text:style-name="P52">Az uniós polgárok valamivel több mint fele szerint általában könnyebb általános felső középfokú végzettséget szerezni, mint szakképzésben </text:p>
        <text:p text:style-name="P22">Az Európai Unióban a válaszadók 52%-a mondta azt, hogy általában könnyebb általános felső középfokú végzettséget szerezni, mint szakképzésben, beleértve 12%-ukat, akik határozottan egyetértenek, és 40%-ukat, akik hajlamosak egyetérteni.<text:note text:id="ftn40" text:note-class="footnote"><text:note-citation>40</text:note-citation><text:note-body><text:p text:style-name="P13">kérdés: Kérjük, mondja el, hogy milyen mértékben ért egyet vagy nem ért egyet az alábbi állításokkal: Általában könnyebb az általános felső középfokú oktatásban megszerezni a képesítést, mint a szakmai alapképzésben. </text:p></text:note-body></text:note> Összességében 36% nem ért egyet, míg 12% nem tudja. Ez látszólagos paradoxont jelent, mivel a válaszadók többsége úgy véli, hogy a magasabb tanulmányi teljesítményű diákokat arra ösztönzik, hogy folytassák az általános oktatási pályát. </text:p>
        <text:p text:style-name="P22">18 tagállamban a válaszadók legalább fele szerint általában könnyebb általános felső középfokú végzettséget szerezni, mint szakképzésben. </text:p>
        <text:p text:style-name="P22">A vélemények tagállamonként igen eltérőek: Olaszországban (74%), Horvátországban és Magyarországon (mindkettő 71%), valamint Szlovákiában (68%) volt a legmagasabb az egyetértés szintje, Finnországban (21%), Dániában (26%) és Spanyolországban (30%) pedig a legalacsonyabb. </text:p>
        <text:p text:style-name="P22"><draw:g text:anchor-type="paragraph" draw:z-index="34" draw:name="Forme32" draw:style-name="gr1"><draw:frame draw:style-name="gr213" draw:text-style-name="P100" svg:width="4.576cm" svg:height="4.934cm" svg:x="10.678cm" svg:y="-6.334cm"><draw:image xlink:href="Pictures/10000000000001BF000001E2962F76684EB6592E.png" xlink:type="simple" xlink:show="embed" xlink:actuate="onLoad" draw:mime-type="image/png"><text:p/></draw:image></draw:frame><draw:frame draw:style-name="gr214" draw:text-style-name="P102" svg:width="7.938cm" svg:height="1.876cm" svg:x="8.812cm" svg:y="-8.878cm"><draw:text-box><text:p text:style-name="P101"><text:span text:style-name="T58">kérdés: Kérjük, mondja el, hogy milyen mértékben ért egyet vagy nem ért egyet az alábbi állításokkal: Az általános felső középfokú oktatásban általában könnyebb képesítést szerezni, mint a szakmai alapképzésben (EU-27) (%) </text:span></text:p></draw:text-box></draw:frame><draw:frame draw:style-name="gr215" draw:text-style-name="P105" svg:width="2.149cm" svg:height="0.902cm" svg:x="10.34cm" svg:y="-7.001cm"><draw:text-box><text:p text:style-name="P104"><text:span text:style-name="T58">Nem tudom 12</text:span></text:p></draw:text-box></draw:frame><draw:frame draw:style-name="gr216" draw:text-style-name="P105" svg:width="1.888cm" svg:height="1.551cm" svg:x="9.082cm" svg:y="-5.879cm"><draw:text-box><text:p text:style-name="P104"><text:span text:style-name="T58">Határozottan nem értek egyet 8</text:span></text:p></draw:text-box></draw:frame><draw:frame draw:style-name="gr217" draw:text-style-name="P105" svg:width="1.846cm" svg:height="1.876cm" svg:x="8.99cm" svg:y="-2.875cm"><draw:text-box><text:p text:style-name="P104"><text:span text:style-name="T58">Hajlamosak vagyunk nem egyetérteni 28</text:span></text:p></draw:text-box></draw:frame><draw:frame draw:style-name="gr218" draw:text-style-name="P102" svg:width="1.729cm" svg:height="1.551cm" svg:x="14.55cm" svg:y="-2.158cm"><draw:text-box><text:p text:style-name="P101"><text:span text:style-name="T58">Hajlamosak egyetérteni 40</text:span></text:p></draw:text-box></draw:frame><draw:frame draw:style-name="gr219" draw:text-style-name="P102" svg:width="2.504cm" svg:height="0.902cm" svg:x="13.709cm" svg:y="-7.001cm"><draw:text-box><text:p text:style-name="P101"><text:span text:style-name="T58">Határozottan egyetértek 12 </text:span></text:p></draw:text-box></draw:frame></draw:g><draw:g text:anchor-type="paragraph" draw:z-index="35" draw:name="Forme33" draw:style-name="gr32"><draw:frame draw:style-name="gr205" draw:text-style-name="P100" svg:width="16.885cm" svg:height="7.49cm" svg:x="0.014cm" svg:y="2.593cm"><draw:image xlink:href="Pictures/10000000000005540000025DE75BB0F81EF604E5.png" xlink:type="simple" xlink:show="embed" xlink:actuate="onLoad" draw:mime-type="image/png"><text:p/></draw:image></draw:frame><draw:frame draw:style-name="gr206" draw:text-style-name="P102" svg:width="16.569cm" svg:height="1.206cm" svg:x="0.263cm" svg:y="1.115cm"><draw:text-box><text:p text:style-name="P101"><text:span text:style-name="T58">kérdés: Kérjük, fejtse ki, hogy milyen mértékben ért egyet vagy nem ért egyet az alábbi állításokkal: Az általános felső középfokú oktatásban általában könnyebb képesítést szerezni, mint a szakmai alapképzésben (%) </text:span></text:p></draw:text-box></draw:frame><draw:g draw:style-name="gr4"><draw:frame draw:style-name="gr207" draw:text-style-name="P100" svg:width="14.098cm" svg:height="0.959cm" svg:x="0.499cm" svg:y="10.211cm"><draw:image xlink:href="Pictures/100000000000022300000022902E68B765C34830.png" xlink:type="simple" xlink:show="embed" xlink:actuate="onLoad" draw:mime-type="image/png"><text:p/></draw:image></draw:frame><draw:frame draw:style-name="gr208" draw:text-style-name="P102" svg:width="2.925cm" svg:height="0.902cm" svg:x="0.959cm" svg:y="10.384cm"><draw:text-box><text:p text:style-name="P106"><text:span text:style-name="T58">Határozottan egyetértek</text:span></text:p></draw:text-box></draw:frame><draw:frame draw:style-name="gr209" draw:text-style-name="P102" svg:width="2.857cm" svg:height="0.902cm" svg:x="3.969cm" svg:y="10.363cm"><draw:text-box><text:p text:style-name="P106"><text:span text:style-name="T58">Hajlamosak egyetérteni</text:span></text:p></draw:text-box></draw:frame><draw:frame draw:style-name="gr210" draw:text-style-name="P102" svg:width="3.282cm" svg:height="0.902cm" svg:x="7.151cm" svg:y="10.405cm"><draw:text-box><text:p text:style-name="P106"><text:span text:style-name="T58">Hajlamosak nem egyetérteni</text:span></text:p></draw:text-box></draw:frame><draw:frame draw:style-name="gr211" draw:text-style-name="P102" svg:width="3.483cm" svg:height="0.902cm" svg:x="10.781cm" svg:y="10.365cm"><draw:text-box><text:p text:style-name="P106"><text:span text:style-name="T58">Határozottan nem értek egyet</text:span></text:p></draw:text-box></draw:frame><draw:frame draw:style-name="gr212" draw:text-style-name="P102" svg:width="2.52cm" svg:height="0.687cm" svg:x="14.501cm" svg:y="10.365cm"><draw:text-box><text:p text:style-name="P106"><text:span text:style-name="T58">Nem tudom</text:span></text:p></draw:text-box></draw:frame></draw:g></draw:g><text:s/></text:p>
        <text:p text:style-name="P30">Az alábbi szociodemográfiai és attitűdbeli tényezők alapján változik, hogy a válaszadók milyen mértékben értenek egyet azzal, hogy általában könnyebb az általános iskolai végzettség megszerzése érdekében tanulni, mint a szakképzésben. </text:p>
        <text:p text:style-name="P53">■ Azon válaszadók körében, akik pozitívan ítélik meg a szakképzést, 57%-uk vallja ezt a nézetet, szemben az országukban negatív megítélésről beszámoló válaszadók 46%-ával. </text:p>
        <text:p text:style-name="P53">■ Azok a válaszadók, akik a szakoktatásban és -képzésben a természettudományok, a technológia, a műszaki tudományok és a matematika nemi szempontjait képviselik, nagyobb valószínűséggel értenek egyet azzal, hogy az általános középfokú oktatásban végzettség megszerzése érdekében könnyebb tanulmányokat folytatni. Ide tartoznak azok is, akik: úgy vélik, hogy a TTMM-mel kapcsolatos területek megfelelőbbek a férfiak számára (62%, szemben a 41%-kal); úgy véli, hogy a nők kevésbé kapnak ösztönzést a TTMM-mel kapcsolatos szakképzési területeken való részvételre (57%, szemben a 46%-kal) ; úgy véli, hogy a tanárok és a tanácsadók nem kezelik megfelelően a nemi elfogultságot (64%, szemben a 43%-kal); úgy vélik, hogy a gondozói vagy szolgáltatói szakképzésben részt vevő férfiak megbélyegzéssel szembesülnek (62%, szemben a 43%-kal) ; és úgy vélik, hogy a nőket a műszaki tantárgyak iránti érdeklődés ellenére az általános oktatás felé irányítják (58%, szemben a 43%-kal). Kisebb különbségek figyelhetők meg azon válaszadók között, akik úgy vélik, hogy az alacsony iskolai végzettséggel rendelkező férfiakra nyomást gyakorol a szakképzés választása (57%, szemben a 47%-kal), és akik úgy vélik, hogy a nemi sztereotípiákat megerősítik a családok, a kortársak és a közösségi média (57%, szemben az 51%-kal). </text:p>
        <text:p text:style-name="P53">■ A társadalmi-szakmai kategóriák között vannak különbségek: a háztartásban élők 59%-a véli úgy, hogy az általános felső középfokú oktatásban szerzett képesítést könnyebb megszerezni, mint a szakképzést, szemben a munkanélküli válaszadók 43%-ával. </text:p>
        <text:p text:style-name="P53">■ Az oktatás végének korát tekintve ez az arány 54% a 16–19 év közöttiek körében, szemben a még tanulmányokat folytatók 53%-ával és a 15 éves vagy annál fiatalabb végzettek 51%-ával. Azok, akik 20 éves koruk után folytatták tanulmányaikat, a legalacsonyabb arányt 49% -kal érték el. </text:p>
        <text:p text:style-name="P53">■ Nincs különbség nem, kor vagy korábbi szakoktatási és szakképzési tapasztalat szerint. </text:p>
        <text:p text:style-name="P22"/>
        <text:p text:style-name="P29"/>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9">QB9.1 Kérjük, mondja el, hogy milyen mértékben ért egyet vagy nem ért egyet az alábbi állításokkal: Az általános felső középfokú oktatásban általában könnyebb képesítést szerezni, mint a szakmai alapképzésben (%-os arány az EU-ban).</text:p>
            </table:table-cell>
            <table:covered-table-cell/>
            <table:covered-table-cell/>
            <table:covered-table-cell/>
          </table:table-row>
          <table:table-row>
            <table:table-cell table:style-name="Tableau19.A1" office:value-type="string">
              <text:p text:style-name="P81"/>
            </table:table-cell>
            <table:table-cell table:style-name="Tableau19.A1" office:value-type="string">
              <text:p text:style-name="P84">„Elfogadom” összesen</text:p>
            </table:table-cell>
            <table:table-cell table:style-name="Tableau19.A1" office:value-type="string">
              <text:p text:style-name="P84">„Nem ért egyet” összesen </text:p>
            </table:table-cell>
            <table:table-cell table:style-name="Tableau19.A1" office:value-type="string">
              <text:p text:style-name="P84">Nem tudom</text:p>
            </table:table-cell>
          </table:table-row>
          <table:table-row>
            <table:table-cell table:style-name="Tableau19.A1" office:value-type="string">
              <text:p text:style-name="P89">EU-27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4" table:number-columns-spanned="4" office:value-type="string">
              <text:p text:style-name="P59">Nem</text:p>
            </table:table-cell>
            <table:covered-table-cell/>
            <table:covered-table-cell/>
            <table:covered-table-cell/>
          </table:table-row>
          <table:table-row>
            <table:table-cell table:style-name="Tableau19.A1" office:value-type="string">
              <text:p text:style-name="P89">Férfi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1" office:value-type="string">
              <text:p text:style-name="P89">Nő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row>
            <table:table-cell table:style-name="Tableau19.A4" table:number-columns-spanned="4" office:value-type="string">
              <text:p text:style-name="P59">Életkor</text:p>
            </table:table-cell>
            <table:covered-table-cell/>
            <table:covered-table-cell/>
            <table:covered-table-cell/>
          </table:table-row>
          <table:table-row>
            <table:table-cell table:style-name="Tableau19.A1" office:value-type="string">
              <text:p text:style-name="P89">15-24 </text:p>
            </table:table-cell>
            <table:table-cell table:style-name="Tableau19.B3" office:value-type="float" office:value="53">
              <text:p text:style-name="P93">53</text:p>
            </table:table-cell>
            <table:table-cell table:style-name="Tableau19.B3" office:value-type="float" office:value="40">
              <text:p text:style-name="P93">40</text:p>
            </table:table-cell>
            <table:table-cell table:style-name="Tableau19.B3" office:value-type="float" office:value="7">
              <text:p text:style-name="P93">7</text:p>
            </table:table-cell>
          </table:table-row>
          <table:table-row>
            <table:table-cell table:style-name="Tableau19.A1" office:value-type="string">
              <text:p text:style-name="P89">25-39 </text:p>
            </table:table-cell>
            <table:table-cell table:style-name="Tableau19.B3" office:value-type="float" office:value="52">
              <text:p text:style-name="P93">52</text:p>
            </table:table-cell>
            <table:table-cell table:style-name="Tableau19.B3" office:value-type="float" office:value="39">
              <text:p text:style-name="P93">39</text:p>
            </table:table-cell>
            <table:table-cell table:style-name="Tableau19.B3" office:value-type="float" office:value="9">
              <text:p text:style-name="P93">9</text:p>
            </table:table-cell>
          </table:table-row>
          <table:table-row>
            <table:table-cell table:style-name="Tableau19.A1" office:value-type="string">
              <text:p text:style-name="P89">40-54 </text:p>
            </table:table-cell>
            <table:table-cell table:style-name="Tableau19.B3" office:value-type="float" office:value="52">
              <text:p text:style-name="P93">52</text:p>
            </table:table-cell>
            <table:table-cell table:style-name="Tableau19.B3" office:value-type="float" office:value="38">
              <text:p text:style-name="P93">38</text:p>
            </table:table-cell>
            <table:table-cell table:style-name="Tableau19.B3" office:value-type="float" office:value="10">
              <text:p text:style-name="P93">10</text:p>
            </table:table-cell>
          </table:table-row>
          <table:table-row>
            <table:table-cell table:style-name="Tableau19.A1" office:value-type="string">
              <text:p text:style-name="P89">&gt;=55</text:p>
            </table:table-cell>
            <table:table-cell table:style-name="Tableau19.B3" office:value-type="float" office:value="52">
              <text:p text:style-name="P93">52</text:p>
            </table:table-cell>
            <table:table-cell table:style-name="Tableau19.B3" office:value-type="float" office:value="31">
              <text:p text:style-name="P93">31</text:p>
            </table:table-cell>
            <table:table-cell table:style-name="Tableau19.B3" office:value-type="float" office:value="17">
              <text:p text:style-name="P93">17</text:p>
            </table:table-cell>
          </table:table-row>
          <table:table-row>
            <table:table-cell table:style-name="Tableau19.A4" table:number-columns-spanned="4" office:value-type="string">
              <text:p text:style-name="P59">Oktatás (vége)</text:p>
            </table:table-cell>
            <table:covered-table-cell/>
            <table:covered-table-cell/>
            <table:covered-table-cell/>
          </table:table-row>
          <table:table-row>
            <table:table-cell table:style-name="Tableau19.A1" office:value-type="string">
              <text:p text:style-name="P89">&lt;=-15</text:p>
            </table:table-cell>
            <table:table-cell table:style-name="Tableau19.B3" office:value-type="float" office:value="51">
              <text:p text:style-name="P93">51</text:p>
            </table:table-cell>
            <table:table-cell table:style-name="Tableau19.B3" office:value-type="float" office:value="29">
              <text:p text:style-name="P93">29</text:p>
            </table:table-cell>
            <table:table-cell table:style-name="Tableau19.B3" office:value-type="float" office:value="20">
              <text:p text:style-name="P93">20</text:p>
            </table:table-cell>
          </table:table-row>
          <table:table-row>
            <table:table-cell table:style-name="Tableau19.A1" office:value-type="string">
              <text:p text:style-name="P89">16-19 </text:p>
            </table:table-cell>
            <table:table-cell table:style-name="Tableau19.B3" office:value-type="float" office:value="54">
              <text:p text:style-name="P93">54</text:p>
            </table:table-cell>
            <table:table-cell table:style-name="Tableau19.B3" office:value-type="float" office:value="33">
              <text:p text:style-name="P93">33</text:p>
            </table:table-cell>
            <table:table-cell table:style-name="Tableau19.B3" office:value-type="float" office:value="13">
              <text:p text:style-name="P93">13</text:p>
            </table:table-cell>
          </table:table-row>
          <table:table-row>
            <table:table-cell table:style-name="Tableau19.A1" office:value-type="string">
              <text:p text:style-name="P89">&gt;=20</text:p>
            </table:table-cell>
            <table:table-cell table:style-name="Tableau19.B3" office:value-type="float" office:value="49">
              <text:p text:style-name="P93">49</text:p>
            </table:table-cell>
            <table:table-cell table:style-name="Tableau19.B3" office:value-type="float" office:value="41">
              <text:p text:style-name="P93">41</text:p>
            </table:table-cell>
            <table:table-cell table:style-name="Tableau19.B3" office:value-type="float" office:value="10">
              <text:p text:style-name="P93">10</text:p>
            </table:table-cell>
          </table:table-row>
          <table:table-row>
            <table:table-cell table:style-name="Tableau19.A1" office:value-type="string">
              <text:p text:style-name="P89">Még mindig tanulok </text:p>
            </table:table-cell>
            <table:table-cell table:style-name="Tableau19.B3" office:value-type="float" office:value="53">
              <text:p text:style-name="P93">53</text:p>
            </table:table-cell>
            <table:table-cell table:style-name="Tableau19.B3" office:value-type="float" office:value="38">
              <text:p text:style-name="P93">38</text:p>
            </table:table-cell>
            <table:table-cell table:style-name="Tableau19.B3" office:value-type="float" office:value="9">
              <text:p text:style-name="P93">9</text:p>
            </table:table-cell>
          </table:table-row>
          <table:table-row>
            <table:table-cell table:style-name="Tableau19.A4" table:number-columns-spanned="4" office:value-type="string">
              <text:p text:style-name="P59">Társadalmi-szakmai kategória</text:p>
            </table:table-cell>
            <table:covered-table-cell/>
            <table:covered-table-cell/>
            <table:covered-table-cell/>
          </table:table-row>
          <table:table-row>
            <table:table-cell table:style-name="Tableau19.A1" office:value-type="string">
              <text:p text:style-name="P89">Önálló vállalkozó </text:p>
            </table:table-cell>
            <table:table-cell table:style-name="Tableau19.B3" office:value-type="float" office:value="51">
              <text:p text:style-name="P93">51</text:p>
            </table:table-cell>
            <table:table-cell table:style-name="Tableau19.B3" office:value-type="float" office:value="40">
              <text:p text:style-name="P93">40</text:p>
            </table:table-cell>
            <table:table-cell table:style-name="Tableau19.B3" office:value-type="float" office:value="9">
              <text:p text:style-name="P93">9</text:p>
            </table:table-cell>
          </table:table-row>
          <table:table-row>
            <table:table-cell table:style-name="Tableau19.A1" office:value-type="string">
              <text:p text:style-name="P89">Menedzserek </text:p>
            </table:table-cell>
            <table:table-cell table:style-name="Tableau19.B3" office:value-type="float" office:value="48">
              <text:p text:style-name="P93">48</text:p>
            </table:table-cell>
            <table:table-cell table:style-name="Tableau19.B3" office:value-type="float" office:value="41">
              <text:p text:style-name="P93">41</text:p>
            </table:table-cell>
            <table:table-cell table:style-name="Tableau19.B3" office:value-type="float" office:value="11">
              <text:p text:style-name="P93">11</text:p>
            </table:table-cell>
          </table:table-row>
          <table:table-row>
            <table:table-cell table:style-name="Tableau19.A1" office:value-type="string">
              <text:p text:style-name="P89">Egyéb fehér gallér </text:p>
            </table:table-cell>
            <table:table-cell table:style-name="Tableau19.B3" office:value-type="float" office:value="56">
              <text:p text:style-name="P93">56</text:p>
            </table:table-cell>
            <table:table-cell table:style-name="Tableau19.B3" office:value-type="float" office:value="35">
              <text:p text:style-name="P93">35</text:p>
            </table:table-cell>
            <table:table-cell table:style-name="Tableau19.B3" office:value-type="float" office:value="9">
              <text:p text:style-name="P93">9</text:p>
            </table:table-cell>
          </table:table-row>
          <table:table-row>
            <table:table-cell table:style-name="Tableau19.A1" office:value-type="string">
              <text:p text:style-name="P89">Manuális munkások </text:p>
            </table:table-cell>
            <table:table-cell table:style-name="Tableau19.B3" office:value-type="float" office:value="54">
              <text:p text:style-name="P93">54</text:p>
            </table:table-cell>
            <table:table-cell table:style-name="Tableau19.B3" office:value-type="float" office:value="36">
              <text:p text:style-name="P93">36</text:p>
            </table:table-cell>
            <table:table-cell table:style-name="Tableau19.B3" office:value-type="float" office:value="10">
              <text:p text:style-name="P93">10</text:p>
            </table:table-cell>
          </table:table-row>
          <table:table-row>
            <table:table-cell table:style-name="Tableau19.A1" office:value-type="string">
              <text:p text:style-name="P89">Házi személyek </text:p>
            </table:table-cell>
            <table:table-cell table:style-name="Tableau19.B3" office:value-type="float" office:value="59">
              <text:p text:style-name="P93">59</text:p>
            </table:table-cell>
            <table:table-cell table:style-name="Tableau19.B3" office:value-type="float" office:value="29">
              <text:p text:style-name="P93">29</text:p>
            </table:table-cell>
            <table:table-cell table:style-name="Tableau19.B3" office:value-type="float" office:value="12">
              <text:p text:style-name="P93">12</text:p>
            </table:table-cell>
          </table:table-row>
          <table:table-row>
            <table:table-cell table:style-name="Tableau19.A1" office:value-type="string">
              <text:p text:style-name="P89">Munkanélküli </text:p>
            </table:table-cell>
            <table:table-cell table:style-name="Tableau19.B3" office:value-type="float" office:value="43">
              <text:p text:style-name="P93">43</text:p>
            </table:table-cell>
            <table:table-cell table:style-name="Tableau19.B3" office:value-type="float" office:value="42">
              <text:p text:style-name="P93">42</text:p>
            </table:table-cell>
            <table:table-cell table:style-name="Tableau19.B3" office:value-type="float" office:value="15">
              <text:p text:style-name="P93">15</text:p>
            </table:table-cell>
          </table:table-row>
          <table:table-row>
            <table:table-cell table:style-name="Tableau19.A1" office:value-type="string">
              <text:p text:style-name="P89">Nyugdíjas </text:p>
            </table:table-cell>
            <table:table-cell table:style-name="Tableau19.B3" office:value-type="float" office:value="51">
              <text:p text:style-name="P93">51</text:p>
            </table:table-cell>
            <table:table-cell table:style-name="Tableau19.B3" office:value-type="float" office:value="30">
              <text:p text:style-name="P93">30</text:p>
            </table:table-cell>
            <table:table-cell table:style-name="Tableau19.B3" office:value-type="float" office:value="19">
              <text:p text:style-name="P93">19</text:p>
            </table:table-cell>
          </table:table-row>
          <table:table-row>
            <table:table-cell table:style-name="Tableau19.A1" office:value-type="string">
              <text:p text:style-name="P89">Diákok </text:p>
            </table:table-cell>
            <table:table-cell table:style-name="Tableau19.B3" office:value-type="float" office:value="52">
              <text:p text:style-name="P93">52</text:p>
            </table:table-cell>
            <table:table-cell table:style-name="Tableau19.B3" office:value-type="float" office:value="40">
              <text:p text:style-name="P93">40</text:p>
            </table:table-cell>
            <table:table-cell table:style-name="Tableau19.B3" office:value-type="float" office:value="8">
              <text:p text:style-name="P93">8</text:p>
            </table:table-cell>
          </table:table-row>
          <table:table-row>
            <table:table-cell table:style-name="Tableau19.A4" table:number-columns-spanned="4" office:value-type="string">
              <text:p text:style-name="P59">Szubjektív urbanizáció</text:p>
            </table:table-cell>
            <table:covered-table-cell/>
            <table:covered-table-cell/>
            <table:covered-table-cell/>
          </table:table-row>
          <table:table-row>
            <table:table-cell table:style-name="Tableau19.A1" office:value-type="string">
              <text:p text:style-name="P89">Vidéki terület vagy falu </text:p>
            </table:table-cell>
            <table:table-cell table:style-name="Tableau19.B3" office:value-type="float" office:value="49">
              <text:p text:style-name="P93">49</text:p>
            </table:table-cell>
            <table:table-cell table:style-name="Tableau19.B3" office:value-type="float" office:value="36">
              <text:p text:style-name="P93">36</text:p>
            </table:table-cell>
            <table:table-cell table:style-name="Tableau19.B3" office:value-type="float" office:value="15">
              <text:p text:style-name="P93">15</text:p>
            </table:table-cell>
          </table:table-row>
          <table:table-row>
            <table:table-cell table:style-name="Tableau19.A1" office:value-type="string">
              <text:p text:style-name="P89">Kis- és középváros </text:p>
            </table:table-cell>
            <table:table-cell table:style-name="Tableau19.B3" office:value-type="float" office:value="54">
              <text:p text:style-name="P93">54</text:p>
            </table:table-cell>
            <table:table-cell table:style-name="Tableau19.B3" office:value-type="float" office:value="34">
              <text:p text:style-name="P93">34</text:p>
            </table:table-cell>
            <table:table-cell table:style-name="Tableau19.B3" office:value-type="float" office:value="12">
              <text:p text:style-name="P93">12</text:p>
            </table:table-cell>
          </table:table-row>
          <table:table-row>
            <table:table-cell table:style-name="Tableau19.A1" office:value-type="string">
              <text:p text:style-name="P89">Nagyváros </text:p>
            </table:table-cell>
            <table:table-cell table:style-name="Tableau19.B3" office:value-type="float" office:value="52">
              <text:p text:style-name="P93">52</text:p>
            </table:table-cell>
            <table:table-cell table:style-name="Tableau19.B3" office:value-type="float" office:value="37">
              <text:p text:style-name="P93">37</text:p>
            </table:table-cell>
            <table:table-cell table:style-name="Tableau19.B3" office:value-type="float" office:value="11">
              <text:p text:style-name="P93">11</text:p>
            </table:table-cell>
          </table:table-row>
          <table:table-row>
            <table:table-cell table:style-name="Tableau19.A4" table:number-columns-spanned="4" office:value-type="string">
              <text:p text:style-name="P59">A szakmai alapképzés megítélése (ORSZÁGUNKBAN)</text:p>
            </table:table-cell>
            <table:covered-table-cell/>
            <table:covered-table-cell/>
            <table:covered-table-cell/>
          </table:table-row>
          <table:table-row>
            <table:table-cell table:style-name="Tableau19.A1" office:value-type="string">
              <text:p text:style-name="P89">Pozitív </text:p>
            </table:table-cell>
            <table:table-cell table:style-name="Tableau19.B3" office:value-type="float" office:value="57">
              <text:p text:style-name="P93">57</text:p>
            </table:table-cell>
            <table:table-cell table:style-name="Tableau19.B3" office:value-type="float" office:value="33">
              <text:p text:style-name="P93">33</text:p>
            </table:table-cell>
            <table:table-cell table:style-name="Tableau19.B3" office:value-type="float" office:value="10">
              <text:p text:style-name="P93">10</text:p>
            </table:table-cell>
          </table:table-row>
          <table:table-row>
            <table:table-cell table:style-name="Tableau19.A1" office:value-type="string">
              <text:p text:style-name="P89">Negatív </text:p>
            </table:table-cell>
            <table:table-cell table:style-name="Tableau19.B3" office:value-type="float" office:value="46">
              <text:p text:style-name="P93">46</text:p>
            </table:table-cell>
            <table:table-cell table:style-name="Tableau19.B3" office:value-type="float" office:value="44">
              <text:p text:style-name="P93">44</text:p>
            </table:table-cell>
            <table:table-cell table:style-name="Tableau19.B3" office:value-type="float" office:value="10">
              <text:p text:style-name="P93">10</text:p>
            </table:table-cell>
          </table:table-row>
          <table:table-row>
            <table:table-cell table:style-name="Tableau19.A4" table:number-columns-spanned="4" office:value-type="string">
              <text:p text:style-name="P64">Valaha részt vett szakmai alapképzésben (felső középfokú)</text:p>
            </table:table-cell>
            <table:covered-table-cell/>
            <table:covered-table-cell/>
            <table:covered-table-cell/>
          </table:table-row>
          <table:table-row>
            <table:table-cell table:style-name="Tableau19.A1" office:value-type="string">
              <text:p text:style-name="P89">Igen </text:p>
            </table:table-cell>
            <table:table-cell table:style-name="Tableau19.B3" office:value-type="float" office:value="53">
              <text:p text:style-name="P93">53</text:p>
            </table:table-cell>
            <table:table-cell table:style-name="Tableau19.B3" office:value-type="float" office:value="36">
              <text:p text:style-name="P93">36</text:p>
            </table:table-cell>
            <table:table-cell table:style-name="Tableau19.B3" office:value-type="float" office:value="11">
              <text:p text:style-name="P93">11</text:p>
            </table:table-cell>
          </table:table-row>
          <table:table-row>
            <table:table-cell table:style-name="Tableau19.A1" office:value-type="string">
              <text:p text:style-name="P89">Nem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
        <text:p text:style-name="P22"/>
        <text:h text:style-name="P19" text:outline-level="2"><text:bookmark-start text:name="__RefHeading___Toc215588_2930363814"/>2. A szakoktatásban és -képzésben szerzett tapasztalat befolyásolja a szakoktatás és -képzés kiválasztását <text:bookmark-end text:name="__RefHeading___Toc215588_2930363814"/></text:h>
        <text:p text:style-name="P51">Az uniós polgárok közel fele rendelkezik szakoktatási és -képzési tapasztalattal </text:p>
        <text:p text:style-name="P22">Az uniós polgárok közel fele (48%) vett részt szakképzésben a múltban, jelenleg vagy mindkettőben. E válaszadók többsége a múltban részt vett a szakképzésben (41%), míg jelenleg 5%-uk, 2%-uk pedig a múltban és jelenleg is részt vett a szakképzésben. Az uniós polgárok valamivel több mint fele (52%) soha nem vett részt szakképzésben.<text:note text:id="ftn41" text:note-class="footnote"><text:note-citation>41</text:note-citation><text:note-body><text:p text:style-name="P13">QB1. Részt vett-e korábban vagy jelenleg felső középfokú szakmai alapképzésben? </text:p></text:note-body></text:note> </text:p>
        <text:p text:style-name="P22">A Cedefop szakoktatásról és szakképzésről szóló európai közvélemény-kutatása (2016) szerint 40%-uk a felső középfokú szakképzést,<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2">https://www.cedefop.europa.eu/en/publications/55</text:span></text:a><text:span text:style-name="T52"> </text:span></text:p></text:note-body></text:note> 59%-uk pedig az általános szakképzést választotta. Ezek az adatok az akkori EU-28-at tükrözik, ugyanakkor olyan viszonyítási alapot jelentenek, amelyhez képest össze lehet hasonlítani a 2025-ös (EU-27) eredményeket, amelyek nagyobb arányt mutatnak a szakképzés terén szerzett tapasztalatokkal.<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2">https://www.cedefop.europa.eu/en/tools/opinion-survey-on-vet</text:span></text:a><text:span text:style-name="T52"> </text:span></text:p></text:note-body></text:note></text:p>
        <text:p text:style-name="P22"/>
        <text:p text:style-name="P22"><draw:g text:anchor-type="paragraph" draw:z-index="36" draw:name="Forme34" draw:style-name="gr1"><draw:frame draw:style-name="gr201" draw:text-style-name="P100" svg:width="3.419cm" svg:height="3.282cm" svg:x="10.821cm" svg:y="-5.898cm"><draw:image xlink:href="Pictures/10000000000001D8000001C52FF723F00506C8BF.png" xlink:type="simple" xlink:show="embed" xlink:actuate="onLoad" draw:mime-type="image/png"><text:p/></draw:image></draw:frame><draw:frame draw:style-name="gr202" draw:text-style-name="P102" svg:width="7.321cm" svg:height="1.227cm" svg:x="9.008cm" svg:y="-7.299cm"><draw:text-box><text:p text:style-name="P101"><text:span text:style-name="T58">QB1: Részt vett-e valaha, korábban vagy jelenleg felső középfokú szakmai alapképzésben? (EU-27) (%)</text:span></text:p></draw:text-box></draw:frame><draw:frame draw:style-name="gr203" draw:text-style-name="P110" svg:width="1.571cm" svg:height="0.696cm" svg:x="9.548cm" svg:y="-4.658cm"><draw:text-box><text:p text:style-name="P104"><text:span text:style-name="T58">52. sz.</text:span></text:p></draw:text-box></draw:frame><draw:frame draw:style-name="gr204" draw:text-style-name="P102" svg:width="1.874cm" svg:height="1.227cm" svg:x="13.929cm" svg:y="-5.413cm"><draw:text-box><text:p text:style-name="P101"><text:span text:style-name="T58">„</text:span><text:span text:style-name="T58">Igen” összesen 48</text:span></text:p></draw:text-box></draw:frame></draw:g></text:p>
        <text:p text:style-name="P30">A részvételi szintek tagállamonként igen eltérőek. A legmagasabb szinteket Szlovéniában (68%), Németországban (63%) és Szlovákiában (60%) mérték, míg a legalacsonyabb szinteket Görögországban (21%), Portugáliában (22%) és Cipruson (23%) mérték. 15 tagállamban a válaszadók legalább fele vett részt szakképzésben. </text:p>
        <text:p text:style-name="P22"><draw:g text:anchor-type="paragraph" draw:z-index="37" draw:name="Forme35" draw:style-name="gr1"><draw:frame draw:style-name="gr199" draw:text-style-name="P100" svg:width="13.44cm" svg:height="11.055cm" svg:x="2.824cm" svg:y="1.681cm"><draw:image xlink:href="Pictures/10000000000003FD000003378FE133B36726D0FF.png" xlink:type="simple" xlink:show="embed" xlink:actuate="onLoad" draw:mime-type="image/png"><text:p/></draw:image></draw:frame><draw:frame draw:style-name="gr200" draw:text-style-name="P102" svg:width="13.477cm" svg:height="1.151cm" svg:x="2.831cm" svg:y="0.212cm"><draw:text-box><text:p text:style-name="P101"><text:span text:style-name="T58">QB1: Részt vett-e korábban vagy jelenleg felső középfokú szakmai alapképzésben? „Igen” összesen (EU-27) (%) </text:span></text:p></draw:text-box></draw:frame></draw:g></text:p>
        <text:p text:style-name="P31">A szakképzésben való részvétel szociodemográfiai és attitűd szerinti bontása a következőket mutatja: </text:p>
        <text:p text:style-name="P22">■ A részvétel a 16–19 év közöttiek körében a legmagasabb (54%), őket követik a 20 éves vagy annál idősebbek (51%). A 15 éves vagy annál fiatalabb végzettséggel rendelkezők részvételi aránya jelentősen alacsonyabb (19%). </text:p>
        <text:p text:style-name="P22">■ Az urbanizációs minták azt jelzik, hogy a vidéki térségekben vagy falvakban a válaszadók részvételi aránya magasabb (52%), mint a nagyvárosokban (43%). </text:p>
        <text:p text:style-name="P22">■ A részvétel a 25–39 éves válaszadók körében 53 %, a 40–54 évesek körében pedig 52 %, szemben az 55 évesek és idősebbek 44 %-ával. A legfiatalabb korcsoport (15–24 év) esetében ez az arány 46 %. </text:p>
        <text:p text:style-name="P22">■ Van némi különbség a társadalmi-szakmai kategóriák között: a fizikai dolgozók esetében a legmagasabb a részvételi arány (55%), őket szorosan követik az önálló vállalkozók (52%), az egyéb fehérgallérosok (50%) és a vezetők (48%). </text:p>
        <text:p text:style-name="P22">■ A szakképzésben való részvétel valamivel magasabb a férfiak (50%), mint a nők (46%) körében. </text:p>
        <text:p text:style-name="P22">■ A részvétel magasabb azon válaszadók körében, akik azt mondják, hogy országukban a szakképzést pozitív fényben látják<text:note text:id="ftn44" text:note-class="footnote"><text:note-citation>44</text:note-citation><text:note-body><text:p text:style-name="P13">Ez a következő kérdésen alapul: Ön szerint hogyan néz ki az INITIAL szakoktatás és -képzés (AZ ORSZÁGUNKBAN)? </text:p></text:note-body></text:note> (52%), mint azok körében, akik negatív megítélésről számolnak be (42%). </text:p>
        <text:p text:style-name="P22"/>
        <text:p text:style-name="P29"/>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9">QB1 Részt vett-e valaha, korábban vagy jelenleg felső középfokú szakmai alapképzésben? (%-EU)</text:p>
            </table:table-cell>
            <table:covered-table-cell/>
            <table:covered-table-cell/>
            <table:covered-table-cell/>
          </table:table-row>
          <table:table-row>
            <table:table-cell table:style-name="Tableau20.A1" office:value-type="string">
              <text:p text:style-name="P81"/>
            </table:table-cell>
            <table:table-cell table:style-name="Tableau20.A1" office:value-type="string">
              <text:p text:style-name="P84">„Igen” összesen</text:p>
            </table:table-cell>
            <table:table-cell table:style-name="Tableau20.A1" office:value-type="string">
              <text:p text:style-name="P84">Nem</text:p>
            </table:table-cell>
            <table:table-cell table:style-name="Tableau20.A1" office:value-type="string">
              <text:p text:style-name="P84">Nem tudom</text:p>
            </table:table-cell>
          </table:table-row>
          <table:table-row>
            <table:table-cell table:style-name="Tableau20.A1" office:value-type="string">
              <text:p text:style-name="P89">EU-27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Nem</text:p>
            </table:table-cell>
            <table:covered-table-cell/>
            <table:covered-table-cell/>
            <table:covered-table-cell/>
          </table:table-row>
          <table:table-row>
            <table:table-cell table:style-name="Tableau20.A1" office:value-type="string">
              <text:p text:style-name="P89">Férfi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Nő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Életkor</text:p>
            </table:table-cell>
            <table:covered-table-cell/>
            <table:covered-table-cell/>
            <table:covered-table-cell/>
          </table:table-row>
          <table:table-row>
            <table:table-cell table:style-name="Tableau20.A1" office:value-type="string">
              <text:p text:style-name="P89">15-24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1" office:value-type="string">
              <text:p text:style-name="P89">25-39 </text:p>
            </table:table-cell>
            <table:table-cell table:style-name="Tableau20.B3" office:value-type="float" office:value="53">
              <text:p text:style-name="P93">53</text:p>
            </table:table-cell>
            <table:table-cell table:style-name="Tableau20.B3" office:value-type="float" office:value="47">
              <text:p text:style-name="P93">47</text:p>
            </table:table-cell>
            <table:table-cell table:style-name="Tableau20.B3" office:value-type="float" office:value="0">
              <text:p text:style-name="P93">0</text:p>
            </table:table-cell>
          </table:table-row>
          <table:table-row>
            <table:table-cell table:style-name="Tableau20.A1" office:value-type="string">
              <text:p text:style-name="P89">40-54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gt;=55</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Oktatás (vége)</text:p>
            </table:table-cell>
            <table:covered-table-cell/>
            <table:covered-table-cell/>
            <table:covered-table-cell/>
          </table:table-row>
          <table:table-row>
            <table:table-cell table:style-name="Tableau20.A1" office:value-type="string">
              <text:p text:style-name="P89">&lt;=-15</text:p>
            </table:table-cell>
            <table:table-cell table:style-name="Tableau20.B3" office:value-type="float" office:value="19">
              <text:p text:style-name="P93">19</text:p>
            </table:table-cell>
            <table:table-cell table:style-name="Tableau20.B3" office:value-type="float" office:value="80">
              <text:p text:style-name="P93">80</text:p>
            </table:table-cell>
            <table:table-cell table:style-name="Tableau20.B3" office:value-type="float" office:value="1">
              <text:p text:style-name="P93">1</text:p>
            </table:table-cell>
          </table:table-row>
          <table:table-row>
            <table:table-cell table:style-name="Tableau20.A1" office:value-type="string">
              <text:p text:style-name="P89">16-19 </text:p>
            </table:table-cell>
            <table:table-cell table:style-name="Tableau20.B3" office:value-type="float" office:value="54">
              <text:p text:style-name="P93">54</text:p>
            </table:table-cell>
            <table:table-cell table:style-name="Tableau20.B3" office:value-type="float" office:value="46">
              <text:p text:style-name="P93">46</text:p>
            </table:table-cell>
            <table:table-cell table:style-name="Tableau20.B3" office:value-type="float" office:value="0">
              <text:p text:style-name="P93">0</text:p>
            </table:table-cell>
          </table:table-row>
          <table:table-row>
            <table:table-cell table:style-name="Tableau20.A1" office:value-type="string">
              <text:p text:style-name="P89">&gt;=20</text:p>
            </table:table-cell>
            <table:table-cell table:style-name="Tableau20.B3" office:value-type="float" office:value="51">
              <text:p text:style-name="P93">51</text:p>
            </table:table-cell>
            <table:table-cell table:style-name="Tableau20.B3" office:value-type="float" office:value="49">
              <text:p text:style-name="P93">49</text:p>
            </table:table-cell>
            <table:table-cell table:style-name="Tableau20.B3" office:value-type="float" office:value="0">
              <text:p text:style-name="P93">0</text:p>
            </table:table-cell>
          </table:table-row>
          <table:table-row>
            <table:table-cell table:style-name="Tableau20.A1" office:value-type="string">
              <text:p text:style-name="P89">Még mindig tanulok </text:p>
            </table:table-cell>
            <table:table-cell table:style-name="Tableau20.B3" office:value-type="float" office:value="41">
              <text:p text:style-name="P93">41</text:p>
            </table:table-cell>
            <table:table-cell table:style-name="Tableau20.B3" office:value-type="float" office:value="59">
              <text:p text:style-name="P93">59</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Társadalmi-szakmai kategória</text:p>
            </table:table-cell>
            <table:covered-table-cell/>
            <table:covered-table-cell/>
            <table:covered-table-cell/>
          </table:table-row>
          <table:table-row>
            <table:table-cell table:style-name="Tableau20.A1" office:value-type="string">
              <text:p text:style-name="P89">Önálló vállalkozó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Menedzserek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1" office:value-type="string">
              <text:p text:style-name="P89">Egyéb fehér gallér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Manuális munkások </text:p>
            </table:table-cell>
            <table:table-cell table:style-name="Tableau20.B3" office:value-type="float" office:value="55">
              <text:p text:style-name="P93">55</text:p>
            </table:table-cell>
            <table:table-cell table:style-name="Tableau20.B3" office:value-type="float" office:value="45">
              <text:p text:style-name="P93">45</text:p>
            </table:table-cell>
            <table:table-cell table:style-name="Tableau20.B3" office:value-type="float" office:value="0">
              <text:p text:style-name="P93">0</text:p>
            </table:table-cell>
          </table:table-row>
          <table:table-row>
            <table:table-cell table:style-name="Tableau20.A1" office:value-type="string">
              <text:p text:style-name="P89">Házi személyek </text:p>
            </table:table-cell>
            <table:table-cell table:style-name="Tableau20.B3" office:value-type="float" office:value="34">
              <text:p text:style-name="P93">34</text:p>
            </table:table-cell>
            <table:table-cell table:style-name="Tableau20.B3" office:value-type="float" office:value="66">
              <text:p text:style-name="P93">66</text:p>
            </table:table-cell>
            <table:table-cell table:style-name="Tableau20.B3" office:value-type="float" office:value="0">
              <text:p text:style-name="P93">0</text:p>
            </table:table-cell>
          </table:table-row>
          <table:table-row>
            <table:table-cell table:style-name="Tableau20.A1" office:value-type="string">
              <text:p text:style-name="P89">Munkanélküli </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1" office:value-type="string">
              <text:p text:style-name="P89">Nyugdíjas </text:p>
            </table:table-cell>
            <table:table-cell table:style-name="Tableau20.B3" office:value-type="float" office:value="45">
              <text:p text:style-name="P93">45</text:p>
            </table:table-cell>
            <table:table-cell table:style-name="Tableau20.B3" office:value-type="float" office:value="55">
              <text:p text:style-name="P93">55</text:p>
            </table:table-cell>
            <table:table-cell table:style-name="Tableau20.B3" office:value-type="float" office:value="0">
              <text:p text:style-name="P93">0</text:p>
            </table:table-cell>
          </table:table-row>
          <table:table-row>
            <table:table-cell table:style-name="Tableau20.A1" office:value-type="string">
              <text:p text:style-name="P89">Diákok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zubjektív urbanizáció</text:p>
            </table:table-cell>
            <table:covered-table-cell/>
            <table:covered-table-cell/>
            <table:covered-table-cell/>
          </table:table-row>
          <table:table-row>
            <table:table-cell table:style-name="Tableau20.A1" office:value-type="string">
              <text:p text:style-name="P89">Vidéki terület vagy falu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Kis- és középváros </text:p>
            </table:table-cell>
            <table:table-cell table:style-name="Tableau20.B3" office:value-type="float" office:value="49">
              <text:p text:style-name="P93">49</text:p>
            </table:table-cell>
            <table:table-cell table:style-name="Tableau20.B3" office:value-type="float" office:value="51">
              <text:p text:style-name="P93">51</text:p>
            </table:table-cell>
            <table:table-cell table:style-name="Tableau20.B3" office:value-type="float" office:value="0">
              <text:p text:style-name="P93">0</text:p>
            </table:table-cell>
          </table:table-row>
          <table:table-row>
            <table:table-cell table:style-name="Tableau20.A1" office:value-type="string">
              <text:p text:style-name="P89">Nagyváros </text:p>
            </table:table-cell>
            <table:table-cell table:style-name="Tableau20.B3" office:value-type="float" office:value="43">
              <text:p text:style-name="P93">43</text:p>
            </table:table-cell>
            <table:table-cell table:style-name="Tableau20.B3" office:value-type="float" office:value="57">
              <text:p text:style-name="P93">57</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A szakmai alapképzés megítélése (ORSZÁGUNKBAN)</text:p>
            </table:table-cell>
            <table:covered-table-cell/>
            <table:covered-table-cell/>
            <table:covered-table-cell/>
          </table:table-row>
          <table:table-row>
            <table:table-cell table:style-name="Tableau20.A1" office:value-type="string">
              <text:p text:style-name="P89">Pozitív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Negatív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
        <text:p text:style-name="P22"/>
        <text:p text:style-name="P22"/>
        <text:p text:style-name="P30">A fiatalok szakoktatási és -képzési választását befolyásoló fő tényezőnek azt tekintik, hogy a lehető leghamarabb munkát kell vállalni és pénzt kell keresni. </text:p>
        <text:p text:style-name="P22"><draw:g text:anchor-type="paragraph" draw:z-index="38" draw:name="Forme36" draw:style-name="gr1"><draw:frame draw:style-name="gr187" draw:text-style-name="P100" svg:width="5.933cm" svg:height="9.274cm" svg:x="10.758cm" svg:y="7.864cm"><draw:image xlink:href="Pictures/1000000000000145000001FCF483B9A9BD3EE72D.png" xlink:type="simple" xlink:show="embed" xlink:actuate="onLoad" draw:mime-type="image/png"><text:p/></draw:image></draw:frame><draw:frame draw:style-name="gr188" draw:text-style-name="P102" svg:width="15.292cm" svg:height="1.207cm" svg:x="1.507cm" svg:y="6.712cm"><draw:text-box><text:p text:style-name="P101"><text:span text:style-name="T58">QB4. Ön szerint melyek azok a fő tényezők, amelyek befolyásolják a fiatalokat abban, hogy manapság a szakoktatást és -képzést válasszák az általános oktatás helyett? (MAX. 3 VÁLASZ) (EU-27) (%) </text:span></text:p></draw:text-box></draw:frame><draw:frame draw:style-name="gr189" draw:text-style-name="P105" svg:width="10.473cm" svg:height="0.902cm" svg:x="0.242cm" svg:y="8.13cm"><draw:text-box><text:p text:style-name="P104"><text:span text:style-name="T58">Az igény vagy a vágy, hogy munkát és pénzt keresni, mint soan, amennyire csak lehetséges</text:span></text:p></draw:text-box></draw:frame><draw:frame draw:style-name="gr190" draw:text-style-name="P105" svg:width="7.723cm" svg:height="0.578cm" svg:x="2.888cm" svg:y="9.049cm"><draw:text-box><text:p text:style-name="P104"><text:span text:style-name="T58">Szülők vagy más családtagok tanácsai</text:span></text:p></draw:text-box></draw:frame><draw:frame draw:style-name="gr191" draw:text-style-name="P105" svg:width="7.462cm" svg:height="0.578cm" svg:x="3.135cm" svg:y="10.058cm"><draw:text-box><text:p text:style-name="P104"><text:span text:style-name="T58">Tanárok vagy iskolai tanácsadók iránymutatása</text:span></text:p></draw:text-box></draw:frame><draw:frame draw:style-name="gr192" draw:text-style-name="P105" svg:width="8.363cm" svg:height="0.578cm" svg:x="2.373cm" svg:y="10.799cm"><draw:text-box><text:p text:style-name="P104"><text:span text:style-name="T58">Gyenge iskolai teljesítmény vagy osztályzatok</text:span></text:p></draw:text-box></draw:frame><draw:frame draw:style-name="gr193" draw:text-style-name="P105" svg:width="9.113cm" svg:height="0.902cm" svg:x="1.699cm" svg:y="11.538cm"><draw:text-box><text:p text:style-name="P104"><text:span text:style-name="T58">Azt csinálják, amit a körülöttük lévő emberek (pl. barátok, osztálytársak vagy mások a területükön)</text:span></text:p></draw:text-box></draw:frame><draw:frame draw:style-name="gr194" draw:text-style-name="P105" svg:width="8.831cm" svg:height="0.578cm" svg:x="1.722cm" svg:y="12.727cm"><draw:text-box><text:p text:style-name="P104"><text:span text:style-name="T58">Vállalkozóvá vagy önfoglalkoztatóvá akarnak válni</text:span></text:p></draw:text-box></draw:frame><draw:frame draw:style-name="gr195" draw:text-style-name="P105" svg:width="9.051cm" svg:height="0.902cm" svg:x="1.745cm" svg:y="13.602cm"><draw:text-box><text:p text:style-name="P104"><text:span text:style-name="T58">A szakoktatási és szakképzési pálya elismert presztízse vagy társadalmi státusza</text:span></text:p></draw:text-box></draw:frame><draw:frame draw:style-name="gr196" draw:text-style-name="P105" svg:width="8.653cm" svg:height="0.578cm" svg:x="2.059cm" svg:y="14.588cm"><draw:text-box><text:p text:style-name="P104"><text:span text:style-name="T58">A közösségi média vagy az online tartalom hatása</text:span></text:p></draw:text-box></draw:frame><draw:frame draw:style-name="gr197" draw:text-style-name="P105" svg:width="6.619cm" svg:height="0.578cm" svg:x="3.964cm" svg:y="15.394cm"><draw:text-box><text:p text:style-name="P104"><text:span text:style-name="T58">Egyéb (SPONTANEOUS)</text:span></text:p></draw:text-box></draw:frame><draw:frame draw:style-name="gr198" draw:text-style-name="P105" svg:width="4.739cm" svg:height="0.578cm" svg:x="6.049cm" svg:y="16.336cm"><draw:text-box><text:p text:style-name="P104"><text:span text:style-name="T58">Nem tudom</text:span></text:p></draw:text-box></draw:frame></draw:g>Arra a kérdésre, hogy napjainkban melyek azok a fő tényezők, amelyek befolyásolják a fiatalokat abban, hogy a szakoktatást és -képzést válasszák az általános oktatás helyett, az uniós polgárok több mint fele (53%) hivatkozik arra, hogy a lehető leghamarabb munkát kell vállalniuk és pénzt kell keresniük.<text:note text:id="ftn45" text:note-class="footnote"><text:note-citation>45</text:note-citation><text:note-body><text:p text:style-name="P13">QB4. Ön szerint melyek azok a fő tényezők, amelyek befolyásolják a fiatalokat abban, hogy manapság a szakoktatást és -képzést válasszák az általános oktatás helyett? (MAX. 3 VÁLASZ)</text:p></text:note-body></text:note> Nevezetesen minden ötödik (21%) a vállalkozóvá vagy önfoglalkoztatóvá válás vágyát is említi. E két tényezőn túl a válaszok csökkenő sorrendet követnek: a szülők vagy más családtagok tanácsai (35%), a tanárok vagy iskolai tanácsadók iránymutatása (28%), rossz iskolai teljesítmény vagy osztályzatok (28%), amit a körülöttük élők többsége tesz (24%), a szakképzési pálya vélt presztízse vagy társadalmi státusza (16%), valamint a közösségi média vagy az online tartalom befolyása (14%). </text:p>
        <text:p text:style-name="P22"/>
        <text:p text:style-name="P22"/>
        <text:p text:style-name="P30">A fiatalok döntéseit befolyásoló tényezők megítélése tagállamonként eltérő. Leggyakrabban Svédországban (71%), Finnországban (69%), Cipruson (65%) és Görögországban (63%) említik, és a legkevésbé Magyarországon (38%), Romániában (39%), Lengyelországban (41%), valamint Bulgáriában és Szlovákiában (mindkettő 42%) említik. </text:p>
        <text:p text:style-name="P22">A szülők vagy más családtagok tanácsait leggyakrabban Szlovákiában (50%), Bulgáriában (46%), Ausztriában (44%) és Magyarországon (42%) említik, legkevésbé Lengyelországban (25%), Portugáliában (27%), valamint Lettországban és Finnországban (mindkettő 28%). Írországban a legfontosabb tényezők között említik az álláskeresés és a lehető leghamarabbi pénzkereset szükségességét vagy vágyát, valamint a szülők vagy más családtagok tanácsait (mindkettő 42%). </text:p>
        <text:p text:style-name="P22"/>
        <text:p text:style-name="P22"><draw:g text:anchor-type="paragraph" draw:z-index="39" draw:name="Forme37" draw:style-name="gr1"><draw:frame draw:style-name="gr181" draw:text-style-name="P100" svg:width="16.758cm" svg:height="6.555cm" svg:x="0cm" svg:y="1.802cm"><draw:image xlink:href="Pictures/10000000000005500000021415EC79650F248000.png" xlink:type="simple" xlink:show="embed" xlink:actuate="onLoad" draw:mime-type="image/png"><text:p/></draw:image></draw:frame><draw:frame draw:style-name="gr182" draw:text-style-name="P100" svg:width="0.969cm" svg:height="1.041cm" svg:x="5.496cm" svg:y="1.488cm"><draw:image xlink:href="Pictures/10000000000000290000002C2D36BDA13045675B.png" xlink:type="simple" xlink:show="embed" xlink:actuate="onLoad" draw:mime-type="image/png"><text:p/></draw:image></draw:frame><draw:frame draw:style-name="gr183" draw:text-style-name="P102" svg:width="16.555cm" svg:height="0.902cm" svg:x="0.15cm" svg:y="0.471cm"><draw:text-box><text:p text:style-name="P101"><text:span text:style-name="T58">kérdés: Ön szerint melyek azok a fő tényezők, amelyek befolyásolják a fiatalokat abban, hogy manapság a szakoktatást és -képzést válasszák az általános oktatás helyett? (MAX. 3 VÁLASZ) (%)</text:span></text:p></draw:text-box></draw:frame><draw:frame draw:style-name="gr184" draw:text-style-name="P102" svg:width="10.293cm" svg:height="0.902cm" svg:x="6.359cm" svg:y="1.502cm"><draw:text-box><text:p text:style-name="P101"><text:span text:style-name="T58">Az igény vagy a vágy, hogy legyen egy munka, és pénzt keresni a lehető leghamarabb</text:span></text:p></draw:text-box></draw:frame><draw:frame draw:style-name="gr185" draw:text-style-name="P102" svg:width="6.344cm" svg:height="0.578cm" svg:x="6.442cm" svg:y="1.979cm"><draw:text-box><text:p text:style-name="P101"><text:span text:style-name="T58">Szülők vagy más családtagok tanácsai</text:span></text:p></draw:text-box></draw:frame><draw:frame draw:style-name="gr186" draw:text-style-name="P109" svg:width="16.453cm" svg:height="1.064cm" svg:x="0.279cm" svg:y="-0.429cm"><draw:text-box><text:p text:style-name="P101"><text:span text:style-name="T60">A szakoktatás és -képzés választását az általános oktatással szemben befolyásoló tényezők: a legmagasabb válasz képviselőnként </text:span></text:p></draw:text-box></draw:frame></draw:g></text:p>
        <text:p text:style-name="P30">A tanárok vagy iskolai tanácsadók iránymutatását leggyakrabban Olaszországban (37%), Dániában (35%), valamint Görögországban és Szlovákiában (mindkettő 33%) említik, míg a legkevésbé Lettországban (13%), Litvániában (15%), Finnországban (17%) és Lengyelországban (18%). </text:p>
        <text:p text:style-name="P22">A rossz iskolai teljesítményt vagy osztályzatokat leggyakrabban Görögországban (51%), Litvániában (46%), Svédországban (45%), valamint Belgiumban és Cipruson (mindkettő 41%) említik, legkevésbé Hollandiában és Bulgáriában (mindkettő 14%), Szlovákiában (20%), valamint Horvátországban és Máltán (mindkettő 21%). </text:p>
        <text:p text:style-name="P22">A leggyakrabban Finnországban (40%), Hollandiában (39%), Ausztriában (36%), valamint Bulgáriában és Szlovákiában (mindkettő 35%) említik, míg Luxemburgban (13%), Franciaországban és Portugáliában (mindkettő 14%) a legkevésbé. </text:p>
        <text:p text:style-name="P22">A vállalkozóvá vagy önálló vállalkozóvá válás iránti vágyat leggyakrabban Horvátországban (39%), Cipruson (33%), Dániában (31%) és Szlovéniában (29%) említik, míg a legkevésbé Németországban (12%), Portugáliában (16%), valamint Litvániában, Spanyolországban és Lengyelországban (mindegyik 18%). </text:p>
        <text:p text:style-name="P22">A közösségi médiából vagy az online tartalmakból származó hatást leggyakrabban Hollandiában (31%), Máltán (27%), Horvátországban (24%), valamint Csehországban és Szlovákiában (mindkettőben 22%) említik, míg a legkevésbé Portugáliában (6 %), Litvániában (8 %), valamint Észtországban, Franciaországban és Spanyolországban (mindegyikben 11 %). </text:p>
        <text:p text:style-name="P22">A szakképzési pálya érzékelt presztízsét vagy társadalmi státuszát leggyakrabban Ausztriában (24%), Máltán és Magyarországon (mindkettő 23%) említik, míg a legkevésbé Cipruson (7%), Görögországban (10%), valamint Belgiumban, Franciaországban, Portugáliában és Luxemburgban (mindegyik 11%) említik. </text:p>
        <text:p text:style-name="P22"><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A pénzügyi motiváció a választás domináns mozgatórugója. 24 tagállamban a leggyakrabban említett tényező az, hogy a lehető leghamarabb munkát kell vállalni és pénzt kell keresni; a svédországi 71%-tól a romániai 39%-ig terjed azokban az országokban, ahol az első helyen áll. A szülői tanácsadás csak három tagállamban számít elsődleges tényezőnek: Szlovákia (50%), Bulgária (46%) és Magyarország (42%). Írországban a pénzügyi motiváció és a szülői tanácsadás egyenként 42%. A tanári pályaorientáció – annak ellenére, hogy azt az európaiak 28%-a említette – soha nem számít elsődleges tényezőnek az EU egyik tagállamában sem, és Olaszországban a legmagasabb, 37%-os aránnyal rendelkezik. </text:p>
        <text:p text:style-name="P30">A fiatalokat befolyásoló tényezők szociodemográfiai és attitűdbeli kategóriák szerinti elemzése során a következő minták figyelhetők meg: </text:p>
        <text:p text:style-name="P22">A válaszadók mintegy fele említette, hogy a lehető leghamarabb munkát kell vállalni és pénzt kell keresni, minimális nemek közötti különbséggel (férfiak 52%, nők 53%). Az életkor szerinti eltérések szerények, az 55 évesek 51%-ától a 25–39 évesek 55%-áig terjednek. A társadalmi-szakmai kategóriák közül a munkanélküliek adják a legnagyobb valószínűséggel ezt a választ (60%), ami 11 százalékpontos különbséget jelent a háztartásban élőkhöz képest<text:note text:id="ftn46" text:note-class="footnote"><text:note-citation>46</text:note-citation><text:note-body><text:p text:style-name="P13">A háztartásbeli olyan személy, aki háztartást vezet, például háziasszony vagy házi férj. </text:p></text:note-body></text:note> (49%). </text:p>
        <text:p text:style-name="P22">A szülők vagy más családtagok tanácsai nem mutatnak nemi különbségeket, és mind a férfiak, mind a nők hasonló szinten (35%) hivatkoznak erre a tényezőre. Az életkorbeli különbségek itt jelentősebbek: A 15–24 évesek 31%-a említi ezt a tényezőt, amely az 55 évesek és idősebbek körében 37%-ra emelkedik. Az oktatási minták azt mutatják, hogy azok, akik korábban befejezték az oktatást, nagyobb valószínűséggel említik ezt a tényezőt: A 15 éves vagy annál fiatalabb végzettségűek 37%-a, míg a 20 éves vagy annál idősebb végzettségűek 33%-a. </text:p>
        <text:p text:style-name="P22">A tanároktól vagy iskolai tanácsadóktól származó útmutatást hasonló szinten említik a férfiak (28%) és a nők (29%). A különböző korcsoportokban a válaszok viszonylag stabilak, a 15–24 évesek körében 26%-tól a 25–39 évesek és a 40–54 évesek körében 29%-ig terjednek. Az iskolai végzettség szintén nem befolyásolja jelentősen a válaszokat, mivel az említések a 15 évesen vagy korábban végzettek 27%-ától a még tanulmányokat folytatók 29%-áig terjednek. </text:p>
        <text:p text:style-name="P22">A vállalkozóvá vagy önfoglalkoztatóvá válás vágya demográfiai csoportok szerint minimálisan változik, és öt válaszadóból körülbelül egy hivatkozik erre a tényezőre. A nemek közötti különbségek szerények (férfiak 22%, nők 20%), és kevés különbség van az életkor szerint, a említések 20% és 22% között mozognak. Az önálló vállalkozói tevékenységet folytató válaszadók minden más foglalkozási kategóriánál nagyobb valószínűséggel említik ezt a tételt. </text:p>
        <text:p text:style-name="P22"/>
        <text:p text:style-name="P22">A rossz iskolai teljesítményt vagy osztályzatokat hasonlóképpen említik mind a férfiak, mind a nők (mind a 28%). Az életkorbeli különbségek jelentősek: a 15–24 évesek egyharmada (33%) említette ezt a tényezőt, és az 55 évesek és idősebbek körében ez az arány 26%-ra csökkent. E tétel esetében korlátozott eltérések vannak az iskolai végzettség tekintetében. A társadalmi-szakmai kategóriák közül a munkanélküliek (35%) és a diákok (33%) aránya sokkal magasabb, mint a fizikai dolgozóké (25%). Azok a válaszadók, akik azt állítják, hogy országukban a szakképzést negatívan ítélik meg, nagyobb valószínűséggel említik ezt a tényezőt (34%), mint azok, akik azt állítják, hogy országukban a szakképzésről pozitív kép alakul ki (26%). </text:p>
        <text:p text:style-name="P22">Azt tesszük, amit a körülöttünk lévők többsége: e tétel esetében minimálisak a nemek közötti különbségek (férfiak 25%, nők 24%). A korkülönbség szerény, bár a 25–39 éves válaszadók valamivel gyakrabban (26%) említik ezt, mint a 15–24 évesek (23%). Az oktatási minták azt mutatják, hogy azok, akik 20 évesen vagy később fejezték be az oktatást, nagyobb valószínűséggel említik ezt a tényezőt (26%), mint azok, akik korábban fejezték be (22%). </text:p>
        <text:p text:style-name="P22">A közösségi média vagy az online tartalmak hatása ismét minimális különbségeket mutat nemek szerint (férfiak 14%, nők 15%). Az életkor szerinti különbségek szerények, az 55 évesek körében 13%, a 15–24 évesek körében pedig 16% között mozognak. Az oktatási minták azt mutatják, hogy azok, akik 20 évesen vagy később fejezték be tanulmányaikat (16%), gyakrabban hivatkoznak erre a tényezőre, mint azok, akik 15 évesen vagy korábban fejezték be tanulmányaikat (10%). </text:p>
        <text:p text:style-name="P22">A szakoktatási és szakképzési pálya érzékelt presztízse vagy társadalmi státusza a legtöbb csoportban minimális eltéréseket mutat. A nemek közötti különbségek szerények (férfiak 17%, nők 15%), és a válaszadók 16%-a minden korcsoportban következetesen említi ezt a tételt. Az oktatási különbségek jelentősebbek: azok, akik 20 éves vagy annál idősebb korban fejezték be tanulmányaikat, nagyobb valószínűséggel említik ezt a tételt (18%), mint azok, akik 15 éves vagy annál fiatalabb korban fejezték be tanulmányaikat (12%). </text:p>
        <text:p text:style-name="P30"><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5">QB4 Ön szerint melyek azok a fő tényezők, amelyek befolyásolják a fiatalokat abban, hogy manapság a szakoktatást és -képzést válasszák az általános oktatás helyett? (MAX. 3 VÁLASZ) (%-E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6"/></table:table-cell><table:table-cell table:style-name="Tableau21.A1" office:value-type="string"><text:p text:style-name="P57">Tanárok vagy iskolai tanácsadók iránymutatása </text:p></table:table-cell><table:table-cell table:style-name="Tableau21.A1" office:value-type="string"><text:p text:style-name="P57">Szülők vagy más családtagok tanácsai </text:p></table:table-cell><table:table-cell table:style-name="Tableau21.A1" office:value-type="string"><text:p text:style-name="P57">Az igény vagy a vágy, hogy legyen egy munka, és pénzt keresni a lehető leghamarabb </text:p></table:table-cell><table:table-cell table:style-name="Tableau21.A1" office:value-type="string"><text:p text:style-name="P57">Vállalkozóvá vagy önfoglalkoztatóvá akarnak válni </text:p></table:table-cell><table:table-cell table:style-name="Tableau21.A1" office:value-type="string"><text:p text:style-name="P57">Gyenge iskolai teljesítmény vagy osztályzatok </text:p></table:table-cell><table:table-cell table:style-name="Tableau21.A1" office:value-type="string"><text:p text:style-name="P57">Azt csinálják, amit a körülöttük lévő emberek (pl. barátok, osztálytársak vagy mások a területükön)</text:p></table:table-cell><table:table-cell table:style-name="Tableau21.A1" office:value-type="string"><text:p text:style-name="P57">A közösségi média vagy az online tartalom hatása </text:p></table:table-cell><table:table-cell table:style-name="Tableau21.A1" office:value-type="string"><text:p text:style-name="P57">A szakoktatási és szakképzési pálya elismert presztízse vagy társadalmi státusza </text:p></table:table-cell><table:table-cell table:style-name="Tableau21.A1" office:value-type="string"><text:p text:style-name="P57">Egyéb (SPONTANEOUS) </text:p></table:table-cell><table:table-cell table:style-name="Tableau21.A1" office:value-type="string"><text:p text:style-name="P57">Nem tudom</text:p></table:table-cell></table:table-row><table:table-row><table:table-cell table:style-name="Tableau21.A1" office:value-type="string"><text:p text:style-name="P55">EU-27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Nem</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Férfi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Nő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0"><text:p text:style-name="P57">20</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Életkor</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15-24 </text:p></table:table-cell><table:table-cell table:style-name="Tableau21.B3" office:value-type="float" office:value="26"><text:p text:style-name="P57">26</text:p></table:table-cell><table:table-cell table:style-name="Tableau21.B3" office:value-type="float" office:value="31"><text:p text:style-name="P57">31</text:p></table:table-cell><table:table-cell table:style-name="Tableau21.B3" office:value-type="float" office:value="54"><text:p text:style-name="P57">54</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25-39 </text:p></table:table-cell><table:table-cell table:style-name="Tableau21.B3" office:value-type="float" office:value="29"><text:p text:style-name="P57">29</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2"><text:p text:style-name="P57">22</text:p></table:table-cell><table:table-cell table:style-name="Tableau21.B3" office:value-type="float" office:value="27"><text:p text:style-name="P57">27</text:p></table:table-cell><table:table-cell table:style-name="Tableau21.B3" office:value-type="float" office:value="26"><text:p text:style-name="P57">26</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40-54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55</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4" table:number-columns-spanned="11" office:value-type="string"><text:p text:style-name="P58">Oktatás (vég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t;=-15</text:p></table:table-cell><table:table-cell table:style-name="Tableau21.B3" office:value-type="float" office:value="27"><text:p text:style-name="P57">27</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18"><text:p text:style-name="P57">18</text:p></table:table-cell><table:table-cell table:style-name="Tableau21.B3" office:value-type="float" office:value="29"><text:p text:style-name="P57">29</text:p></table:table-cell><table:table-cell table:style-name="Tableau21.B3" office:value-type="float" office:value="22"><text:p text:style-name="P57">22</text:p></table:table-cell><table:table-cell table:style-name="Tableau21.B3" office:value-type="float" office:value="10"><text:p text:style-name="P57">10</text:p></table:table-cell><table:table-cell table:style-name="Tableau21.B3" office:value-type="float" office:value="12"><text:p text:style-name="P57">12</text:p></table:table-cell><table:table-cell table:style-name="Tableau21.B3" office:value-type="float" office:value="1"><text:p text:style-name="P57">1</text:p></table:table-cell><table:table-cell table:style-name="Tableau21.B3" office:value-type="float" office:value="5"><text:p text:style-name="P57">5</text:p></table:table-cell></table:table-row><table:table-row><table:table-cell table:style-name="Tableau21.A1" office:value-type="string"><text:p text:style-name="P55">16-19 </text:p></table:table-cell><table:table-cell table:style-name="Tableau21.B3" office:value-type="float" office:value="29"><text:p text:style-name="P57">29</text:p></table:table-cell><table:table-cell table:style-name="Tableau21.B3" office:value-type="float" office:value="36"><text:p text:style-name="P57">36</text:p></table:table-cell><table:table-cell table:style-name="Tableau21.B3" office:value-type="float" office:value="51"><text:p text:style-name="P57">51</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20</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6"><text:p text:style-name="P57">26</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Még mindig tanulok </text:p></table:table-cell><table:table-cell table:style-name="Tableau21.B3" office:value-type="float" office:value="29"><text:p text:style-name="P57">29</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2"><text:p text:style-name="P57">22</text:p></table:table-cell><table:table-cell table:style-name="Tableau21.B3" office:value-type="float" office:value="15"><text:p text:style-name="P57">15</text:p></table:table-cell><table:table-cell table:style-name="Tableau21.B3" office:value-type="float" office:value="13"><text:p text:style-name="P57">13</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4" table:number-columns-spanned="11" office:value-type="string"><text:p text:style-name="P58">Társadalmi-szakmai kategóri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Önálló vállalkozó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Menedzserek </text:p></table:table-cell><table:table-cell table:style-name="Tableau21.B3" office:value-type="float" office:value="30"><text:p text:style-name="P57">30</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19"><text:p text:style-name="P57">19</text:p></table:table-cell><table:table-cell table:style-name="Tableau21.B3" office:value-type="float" office:value="29"><text:p text:style-name="P57">29</text:p></table:table-cell><table:table-cell table:style-name="Tableau21.B3" office:value-type="float" office:value="27"><text:p text:style-name="P57">27</text:p></table:table-cell><table:table-cell table:style-name="Tableau21.B3" office:value-type="float" office:value="18"><text:p text:style-name="P57">18</text:p></table:table-cell><table:table-cell table:style-name="Tableau21.B3" office:value-type="float" office:value="19"><text:p text:style-name="P57">19</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Egyéb fehér gallér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7"><text:p text:style-name="P57">27</text:p></table:table-cell><table:table-cell table:style-name="Tableau21.B3" office:value-type="float" office:value="16"><text:p text:style-name="P57">16</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Manuális munkások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25"><text:p text:style-name="P57">25</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Házi személyek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49"><text:p text:style-name="P57">49</text:p></table:table-cell><table:table-cell table:style-name="Tableau21.B3" office:value-type="float" office:value="22"><text:p text:style-name="P57">22</text:p></table:table-cell><table:table-cell table:style-name="Tableau21.B3" office:value-type="float" office:value="29"><text:p text:style-name="P57">29</text:p></table:table-cell><table:table-cell table:style-name="Tableau21.B3" office:value-type="float" office:value="25"><text:p text:style-name="P57">25</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1" office:value-type="string"><text:p text:style-name="P55">Munkanélküli </text:p></table:table-cell><table:table-cell table:style-name="Tableau21.B3" office:value-type="float" office:value="25"><text:p text:style-name="P57">25</text:p></table:table-cell><table:table-cell table:style-name="Tableau21.B3" office:value-type="float" office:value="33"><text:p text:style-name="P57">33</text:p></table:table-cell><table:table-cell table:style-name="Tableau21.B3" office:value-type="float" office:value="60"><text:p text:style-name="P57">60</text:p></table:table-cell><table:table-cell table:style-name="Tableau21.B3" office:value-type="float" office:value="20"><text:p text:style-name="P57">20</text:p></table:table-cell><table:table-cell table:style-name="Tableau21.B3" office:value-type="float" office:value="35"><text:p text:style-name="P57">35</text:p></table:table-cell><table:table-cell table:style-name="Tableau21.B3" office:value-type="float" office:value="25"><text:p text:style-name="P57">25</text:p></table:table-cell><table:table-cell table:style-name="Tableau21.B3" office:value-type="float" office:value="12"><text:p text:style-name="P57">12</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Nyugdíjas </text:p></table:table-cell><table:table-cell table:style-name="Tableau21.B3" office:value-type="float" office:value="28"><text:p text:style-name="P57">28</text:p></table:table-cell><table:table-cell table:style-name="Tableau21.B3" office:value-type="float" office:value="38"><text:p text:style-name="P57">38</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2"><text:p text:style-name="P57">22</text:p></table:table-cell><table:table-cell table:style-name="Tableau21.B3" office:value-type="float" office:value="12"><text:p text:style-name="P57">12</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4"><text:p text:style-name="P57">4</text:p></table:table-cell></table:table-row><table:table-row><table:table-cell table:style-name="Tableau21.A1" office:value-type="string"><text:p text:style-name="P55">Diákok </text:p></table:table-cell><table:table-cell table:style-name="Tableau21.B3" office:value-type="float" office:value="27"><text:p text:style-name="P57">27</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Szubjektív urbanizáció</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Vidéki terület vagy falu </text:p></table:table-cell><table:table-cell table:style-name="Tableau21.B3" office:value-type="float" office:value="26"><text:p text:style-name="P57">26</text:p></table:table-cell><table:table-cell table:style-name="Tableau21.B3" office:value-type="float" office:value="35"><text:p text:style-name="P57">35</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7"><text:p text:style-name="P57">27</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Kis- és középváros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3"><text:p text:style-name="P57">23</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Nagyváros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6"><text:p text:style-name="P57">56</text:p></table:table-cell><table:table-cell table:style-name="Tableau21.B3" office:value-type="float" office:value="19"><text:p text:style-name="P57">19</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5"><text:p text:style-name="P57">15</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A szakmai alapképzés megítélése (ORSZÁGUNKBAN)</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Pozitív </text:p></table:table-cell><table:table-cell table:style-name="Tableau21.B3" office:value-type="float" office:value="30"><text:p text:style-name="P57">30</text:p></table:table-cell><table:table-cell table:style-name="Tableau21.B3" office:value-type="float" office:value="37"><text:p text:style-name="P57">37</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gatív </text:p></table:table-cell><table:table-cell table:style-name="Tableau21.B3" office:value-type="float" office:value="26"><text:p text:style-name="P57">26</text:p></table:table-cell><table:table-cell table:style-name="Tableau21.B3" office:value-type="float" office:value="30"><text:p text:style-name="P57">30</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3"><text:p text:style-name="P57">23</text:p></table:table-cell><table:table-cell table:style-name="Tableau21.B3" office:value-type="float" office:value="17"><text:p text:style-name="P57">17</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Valaha részt vett szakmai alapképzésben (felső középfokú)</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Igen </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4"><text:p text:style-name="P57">24</text:p></table:table-cell><table:table-cell table:style-name="Tableau21.B3" office:value-type="float" office:value="25"><text:p text:style-name="P57">25</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m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31"><text:p text:style-name="P57">31</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3"><text:p text:style-name="P57">3</text:p></table:table-cell></table:table-row></table:table><text:p text:style-name="P14"/></draw:text-box></draw:frame></text:p>
        <text:p text:style-name="P30"/>
      </text:section>
      <text:h text:style-name="P17" text:outline-level="1"><text:bookmark-start text:name="__RefHeading___Toc215590_2930363814"/>IV. A szakképzésben való részvétel akadályai <text:bookmark-end text:name="__RefHeading___Toc215590_2930363814"/></text:h>
      <text:p text:style-name="P22"/>
      <text:section text:style-name="Sect2" text:name="Section6">
        <text:h text:style-name="P19" text:outline-level="2"><text:bookmark-start text:name="__RefHeading___Toc215592_2930363814"/>1. A nem technikai készségekkel kapcsolatos kihívások <text:bookmark-end text:name="__RefHeading___Toc215592_2930363814"/></text:h>
        <text:p text:style-name="P51">Az uniós polgárok fele szerint a szakképzés nem biztosít elegendő transzverzális készséget, például kommunikációt vagy kritikus gondolkodást </text:p>
        <text:p text:style-name="P22">Az Európai Unió egészében a szakképzés nem biztosít elegendő transzverzális készséget, például kommunikációt vagy kritikus gondolkodást, ebből 12% határozottan egyetért, 38% pedig hajlamos egyetérteni.<text:note text:id="ftn47" text:note-class="footnote"><text:note-citation>47</text:note-citation><text:note-body><text:p text:style-name="P13">QB7.6. kérdés Kérjük, mondja el, hogy milyen mértékben ért egyet vagy nem ért egyet az alábbi állításokkal: A szakképzés nem nyújt elegendő transzverzális készséget, például kommunikációt vagy kritikus gondolkodást</text:p></text:note-body></text:note> Összességében 37% nem ért egyet ezzel a kijelentéssel, míg 13% nem tudja. </text:p>
        <text:p text:style-name="P22">A megállapodás szintje Lengyelországban (66%), Horvátországban (65%) és Szlovéniában (64%) volt a legmagasabb, a legalacsonyabb Spanyolországban (36%), Dániában (39%), Észtországban (40%), valamint Írországban és Svédországban (mindkettő 44%). </text:p>
        <text:p text:style-name="P22">24 uniós tagállamban a többség úgy véli, hogy a szakképzés nem biztosít elegendő transzverzális készséget. Csak három országban, Észtországban (49%), Spanyolországban (47%) és Dániában (45%) van több válaszadó, aki nem ért egyet a kijelentéssel, mint amennyien egyetértenek vele. </text:p>
        <text:p text:style-name="P22">Több uniós tagállamban, köztük Németországban, Hollandiában és Ausztriában a nézetek egyenletesebben oszlanak meg, és azok, amelyek egyetértenek a nyilatkozattal, 45% és 50% között mozognak. </text:p>
        <text:p text:style-name="P22"><draw:g text:anchor-type="paragraph" draw:z-index="42" draw:name="Forme38" draw:style-name="gr1"><draw:frame draw:style-name="gr174" draw:text-style-name="P100" svg:width="5.299cm" svg:height="5.55cm" svg:x="10.691cm" svg:y="-8.671cm"><draw:image xlink:href="Pictures/10000000000001D3000001E921908F25A2E06E8F.png" xlink:type="simple" xlink:show="embed" xlink:actuate="onLoad" draw:mime-type="image/png"><text:p/></draw:image></draw:frame><draw:frame draw:style-name="gr175" draw:text-style-name="P102" svg:width="8.494cm" svg:height="1.551cm" svg:x="8.733cm" svg:y="-10.864cm"><draw:text-box><text:p text:style-name="P101"><text:span text:style-name="T58">QB7.6. kérdés Kérjük, mondja el, hogy milyen mértékben ért egyet vagy nem ért egyet az alábbi állításokkal: A szakképzés nem biztosít elegendő transzverzális készséget, például kommunikációt vagy kritikus gondolkodást (EU-27) (%) </text:span></text:p></draw:text-box></draw:frame><draw:frame draw:style-name="gr176" draw:text-style-name="P105" svg:width="2.227cm" svg:height="0.902cm" svg:x="10.61cm" svg:y="-9.462cm"><draw:text-box><text:p text:style-name="P104"><text:span text:style-name="T58">Nem tudom 13</text:span></text:p></draw:text-box></draw:frame><draw:frame draw:style-name="gr177" draw:text-style-name="P105" svg:width="1.823cm" svg:height="1.551cm" svg:x="9.024cm" svg:y="-7.528cm"><draw:text-box><text:p text:style-name="P104"><text:span text:style-name="T58">Határozottan nem értek egyet 8</text:span></text:p></draw:text-box></draw:frame><draw:frame draw:style-name="gr178" draw:text-style-name="P105" svg:width="2.234cm" svg:height="1.551cm" svg:x="9.125cm" svg:y="-3.985cm"><draw:text-box><text:p text:style-name="P104"><text:span text:style-name="T58">Hajlamosak vagyunk nem egyetérteni 29</text:span></text:p></draw:text-box></draw:frame><draw:frame draw:style-name="gr179" draw:text-style-name="P102" svg:width="1.671cm" svg:height="1.876cm" svg:x="15.556cm" svg:y="-4.565cm"><draw:text-box><text:p text:style-name="P101"><text:span text:style-name="T58">Hajlamosak vagyunk egyetérteni 38</text:span></text:p></draw:text-box></draw:frame><draw:frame draw:style-name="gr180" draw:text-style-name="P102" svg:width="2.899cm" svg:height="0.902cm" svg:x="13.21cm" svg:y="-9.118cm"><draw:text-box><text:p text:style-name="P101"><text:span text:style-name="T58">Határozottan egyetértek 12</text:span></text:p></draw:text-box></draw:frame></draw:g><draw:g text:anchor-type="paragraph" draw:z-index="43" draw:name="Forme39" draw:style-name="gr1"><draw:frame draw:style-name="gr166" draw:text-style-name="P100" svg:width="16.675cm" svg:height="7.33cm" svg:x="0.002cm" svg:y="1.186cm"><draw:image xlink:href="Pictures/10000000000005650000025FE1EE3787907AFDEF.png" xlink:type="simple" xlink:show="embed" xlink:actuate="onLoad" draw:mime-type="image/png"><text:p/></draw:image></draw:frame><draw:frame draw:style-name="gr167" draw:text-style-name="P102" svg:width="15.895cm" svg:height="0.922cm" svg:x="0.251cm" svg:y="0.101cm"><draw:text-box><text:p text:style-name="P101"><text:span text:style-name="T58">QB7.6. kérdés Kérjük, mondja el, hogy milyen mértékben ért egyet vagy nem ért egyet az alábbi állításokkal: A szakképzés nem biztosít elegendő transzverzális készséget, például kommunikációt vagy kritikus gondolkodást (%) </text:span></text:p></draw:text-box></draw:frame><draw:g draw:style-name="gr4"><draw:frame draw:style-name="gr168" draw:text-style-name="P100" svg:width="14.098cm" svg:height="0.959cm" svg:x="0.342cm" svg:y="8.605cm"><draw:image xlink:href="Pictures/100000000000022300000022902E68B765C34830.png" xlink:type="simple" xlink:show="embed" xlink:actuate="onLoad" draw:mime-type="image/png"><text:p/></draw:image></draw:frame><draw:frame draw:style-name="gr169" draw:text-style-name="P102" svg:width="2.924cm" svg:height="0.902cm" svg:x="0.803cm" svg:y="8.779cm"><draw:text-box><text:p text:style-name="P106"><text:span text:style-name="T58">Határozottan egyetértek</text:span></text:p></draw:text-box></draw:frame><draw:frame draw:style-name="gr170" draw:text-style-name="P102" svg:width="2.857cm" svg:height="0.902cm" svg:x="3.812cm" svg:y="8.756cm"><draw:text-box><text:p text:style-name="P106"><text:span text:style-name="T58">Hajlamosak egyetérteni</text:span></text:p></draw:text-box></draw:frame><draw:frame draw:style-name="gr171" draw:text-style-name="P102" svg:width="3.282cm" svg:height="0.902cm" svg:x="6.994cm" svg:y="8.799cm"><draw:text-box><text:p text:style-name="P106"><text:span text:style-name="T58">Hajlamosak nem egyetérteni</text:span></text:p></draw:text-box></draw:frame><draw:frame draw:style-name="gr172" draw:text-style-name="P102" svg:width="3.484cm" svg:height="0.902cm" svg:x="10.622cm" svg:y="8.756cm"><draw:text-box><text:p text:style-name="P106"><text:span text:style-name="T58">Határozottan nem értek egyet</text:span></text:p></draw:text-box></draw:frame><draw:frame draw:style-name="gr173" draw:text-style-name="P102" svg:width="2.52cm" svg:height="0.687cm" svg:x="14.344cm" svg:y="8.756cm"><draw:text-box><text:p text:style-name="P106"><text:span text:style-name="T58">Nem tudom</text:span></text:p></draw:text-box></draw:frame></draw:g></draw:g></text:p>
        <text:p text:style-name="P30">Az, hogy a válaszadók milyen mértékben értenek egyet azzal, hogy a szakképzés nem biztosít elegendő transzverzális készséget, szociodemográfiai és attitűdbeli tényezők szerint változik az alábbiak szerint: </text:p>
        <text:p text:style-name="P53">■ Társadalmi-szakmai kategóriák szerint mérsékelt különbségek vannak: a diákok és más szellemi munkavállalók nagy valószínűséggel úgy vélik, hogy a szakképzés nem biztosít elegendő transzverzális készséget, például kommunikációt vagy kritikus gondolkodást (mindkettő 55%), míg a munkanélküli válaszadók jelentősen alacsonyabb szintet (45%) mutatnak. </text:p>
        <text:p text:style-name="P53">■ Az oktatás végének korát tekintve ez a nézet a még tanuló válaszadók körében a legelterjedtebb (54%), őket követik a 20 éves vagy annál idősebb, valamint a 16–19 évesek (mindkettő 51%). Azok a válaszadók, akik 15 évesen vagy korábban fejezték be tanulmányaikat, a legkevésbé valószínű, hogy egyetértenek ezzel az állítással (45%). </text:p>
        <text:p text:style-name="P53">■ Életkor szerint ez a nézet a 25–39 éves válaszadók körében a legelterjedtebb (54%), őket követik a 15–24 évesek és a 40–54 évesek (mindkettő 52%). Ez az arány az 55 év felettiek körében a legkevésbé elterjedt (48%). </text:p>
        <text:p text:style-name="P53">■ Azok a válaszadók, akik úgy vélik, hogy a diákok elegendő információt kapnak a szakképzésről, nagyobb valószínűséggel értenek egyet az állítással (55%), mint azok, akik úgy vélik, hogy az információ nem elegendő (48%). </text:p>
        <text:p text:style-name="P53">■ A szakképzésben való részvétel tekintetében csak minimális eltérések vannak. Azok a válaszadók, akik maguk is részt vettek szakképzésben, csak kismértékben valószínűbb, hogy egyetértenek azzal, hogy a szakképzés nem biztosít elegendő transzverzális készséget (53%), mint azok, akik nem rendelkeznek tapasztalattal a szakképzés terén (50%). </text:p>
        <text:p text:style-name="P53">■ Ami a szakképzésről alkotott képüket illeti, azok a válaszadók, akik pozitív képpel rendelkeznek a szakképzésről, csak kismértékben nagyobb valószínűséggel értenek egyet ezzel az állítással, mint azok, akik negatív képpel rendelkeznek (53%, szemben az 50%-kal). </text:p>
        <text:p text:style-name="P53">■ Nincs különbség a nemek között. </text:p>
        <text:p text:style-name="P29"/>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2">QB7.6 Kérjük, mondja el, hogy milyen mértékben ért egyet vagy nem ért egyet az alábbi állításokkal: A szakmai alapképzés nem biztosít elegendő transzverzális készséget, például kommunikációt vagy kritikus gondolkodást (%-EU)</text:p>
            </table:table-cell>
            <table:covered-table-cell/>
            <table:covered-table-cell/>
            <table:covered-table-cell/>
          </table:table-row>
          <table:table-row>
            <table:table-cell table:style-name="Tableau22.A1" office:value-type="string">
              <text:p text:style-name="P94"/>
            </table:table-cell>
            <table:table-cell table:style-name="Tableau22.A1" office:value-type="string">
              <text:p text:style-name="P88">„Elfogadom” összesen</text:p>
            </table:table-cell>
            <table:table-cell table:style-name="Tableau22.A1" office:value-type="string">
              <text:p text:style-name="P88">„Nem ért egyet” összesen </text:p>
            </table:table-cell>
            <table:table-cell table:style-name="Tableau22.A1" office:value-type="string">
              <text:p text:style-name="P88">Nem tudom</text:p>
            </table:table-cell>
          </table:table-row>
          <table:table-row>
            <table:table-cell table:style-name="Tableau22.A1" office:value-type="string">
              <text:p text:style-name="P92">EU-27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Nem</text:p>
            </table:table-cell>
            <table:covered-table-cell/>
            <table:covered-table-cell/>
            <table:covered-table-cell/>
          </table:table-row>
          <table:table-row>
            <table:table-cell table:style-name="Tableau22.A1" office:value-type="string">
              <text:p text:style-name="P92">Férfi </text:p>
            </table:table-cell>
            <table:table-cell table:style-name="Tableau22.B3" office:value-type="float" office:value="52">
              <text:p text:style-name="P88">52</text:p>
            </table:table-cell>
            <table:table-cell table:style-name="Tableau22.B3" office:value-type="float" office:value="36">
              <text:p text:style-name="P88">36</text:p>
            </table:table-cell>
            <table:table-cell table:style-name="Tableau22.B3" office:value-type="float" office:value="12">
              <text:p text:style-name="P88">12</text:p>
            </table:table-cell>
          </table:table-row>
          <table:table-row>
            <table:table-cell table:style-name="Tableau22.A1" office:value-type="string">
              <text:p text:style-name="P92">Nő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Életkor</text:p>
            </table:table-cell>
            <table:covered-table-cell/>
            <table:covered-table-cell/>
            <table:covered-table-cell/>
          </table:table-row>
          <table:table-row>
            <table:table-cell table:style-name="Tableau22.A1" office:value-type="string">
              <text:p text:style-name="P92">15-24 </text:p>
            </table:table-cell>
            <table:table-cell table:style-name="Tableau22.B3" office:value-type="float" office:value="52">
              <text:p text:style-name="P88">52</text:p>
            </table:table-cell>
            <table:table-cell table:style-name="Tableau22.B3" office:value-type="float" office:value="39">
              <text:p text:style-name="P88">39</text:p>
            </table:table-cell>
            <table:table-cell table:style-name="Tableau22.B3" office:value-type="float" office:value="9">
              <text:p text:style-name="P88">9</text:p>
            </table:table-cell>
          </table:table-row>
          <table:table-row>
            <table:table-cell table:style-name="Tableau22.A1" office:value-type="string">
              <text:p text:style-name="P92">25-39 </text:p>
            </table:table-cell>
            <table:table-cell table:style-name="Tableau22.B3" office:value-type="float" office:value="54">
              <text:p text:style-name="P88">54</text:p>
            </table:table-cell>
            <table:table-cell table:style-name="Tableau22.B3" office:value-type="float" office:value="37">
              <text:p text:style-name="P88">37</text:p>
            </table:table-cell>
            <table:table-cell table:style-name="Tableau22.B3" office:value-type="float" office:value="9">
              <text:p text:style-name="P88">9</text:p>
            </table:table-cell>
          </table:table-row>
          <table:table-row>
            <table:table-cell table:style-name="Tableau22.A1" office:value-type="string">
              <text:p text:style-name="P92">40-54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gt;=55</text:p>
            </table:table-cell>
            <table:table-cell table:style-name="Tableau22.B3" office:value-type="float" office:value="48">
              <text:p text:style-name="P88">48</text:p>
            </table:table-cell>
            <table:table-cell table:style-name="Tableau22.B3" office:value-type="float" office:value="35">
              <text:p text:style-name="P88">35</text:p>
            </table:table-cell>
            <table:table-cell table:style-name="Tableau22.B3" office:value-type="float" office:value="17">
              <text:p text:style-name="P88">17</text:p>
            </table:table-cell>
          </table:table-row>
          <table:table-row>
            <table:table-cell table:style-name="Tableau22.A4" table:number-columns-spanned="4" office:value-type="string">
              <text:p text:style-name="P62">Oktatás (vége)</text:p>
            </table:table-cell>
            <table:covered-table-cell/>
            <table:covered-table-cell/>
            <table:covered-table-cell/>
          </table:table-row>
          <table:table-row>
            <table:table-cell table:style-name="Tableau22.A1" office:value-type="string">
              <text:p text:style-name="P92">&lt;=-15</text:p>
            </table:table-cell>
            <table:table-cell table:style-name="Tableau22.B3" office:value-type="float" office:value="45">
              <text:p text:style-name="P88">45</text:p>
            </table:table-cell>
            <table:table-cell table:style-name="Tableau22.B3" office:value-type="float" office:value="33">
              <text:p text:style-name="P88">33</text:p>
            </table:table-cell>
            <table:table-cell table:style-name="Tableau22.B3" office:value-type="float" office:value="22">
              <text:p text:style-name="P88">22</text:p>
            </table:table-cell>
          </table:table-row>
          <table:table-row>
            <table:table-cell table:style-name="Tableau22.A1" office:value-type="string">
              <text:p text:style-name="P92">16-19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1" office:value-type="string">
              <text:p text:style-name="P92">&gt;=20</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Még mindig tanulok </text:p>
            </table:table-cell>
            <table:table-cell table:style-name="Tableau22.B3" office:value-type="float" office:value="54">
              <text:p text:style-name="P88">54</text:p>
            </table:table-cell>
            <table:table-cell table:style-name="Tableau22.B3" office:value-type="float" office:value="36">
              <text:p text:style-name="P88">36</text:p>
            </table:table-cell>
            <table:table-cell table:style-name="Tableau22.B3" office:value-type="float" office:value="10">
              <text:p text:style-name="P88">10</text:p>
            </table:table-cell>
          </table:table-row>
          <table:table-row>
            <table:table-cell table:style-name="Tableau22.A4" table:number-columns-spanned="4" office:value-type="string">
              <text:p text:style-name="P62">Társadalmi-szakmai kategória</text:p>
            </table:table-cell>
            <table:covered-table-cell/>
            <table:covered-table-cell/>
            <table:covered-table-cell/>
          </table:table-row>
          <table:table-row>
            <table:table-cell table:style-name="Tableau22.A1" office:value-type="string">
              <text:p text:style-name="P92">Önálló vállalkozó </text:p>
            </table:table-cell>
            <table:table-cell table:style-name="Tableau22.B3" office:value-type="float" office:value="49">
              <text:p text:style-name="P88">49</text:p>
            </table:table-cell>
            <table:table-cell table:style-name="Tableau22.B3" office:value-type="float" office:value="39">
              <text:p text:style-name="P88">39</text:p>
            </table:table-cell>
            <table:table-cell table:style-name="Tableau22.B3" office:value-type="float" office:value="12">
              <text:p text:style-name="P88">12</text:p>
            </table:table-cell>
          </table:table-row>
          <table:table-row>
            <table:table-cell table:style-name="Tableau22.A1" office:value-type="string">
              <text:p text:style-name="P92">Menedzserek </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Egyéb fehér gallér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1" office:value-type="string">
              <text:p text:style-name="P92">Manuális munkások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Házi személyek </text:p>
            </table:table-cell>
            <table:table-cell table:style-name="Tableau22.B3" office:value-type="float" office:value="49">
              <text:p text:style-name="P88">49</text:p>
            </table:table-cell>
            <table:table-cell table:style-name="Tableau22.B3" office:value-type="float" office:value="36">
              <text:p text:style-name="P88">36</text:p>
            </table:table-cell>
            <table:table-cell table:style-name="Tableau22.B3" office:value-type="float" office:value="15">
              <text:p text:style-name="P88">15</text:p>
            </table:table-cell>
          </table:table-row>
          <table:table-row>
            <table:table-cell table:style-name="Tableau22.A1" office:value-type="string">
              <text:p text:style-name="P92">Munkanélküli </text:p>
            </table:table-cell>
            <table:table-cell table:style-name="Tableau22.B3" office:value-type="float" office:value="45">
              <text:p text:style-name="P88">45</text:p>
            </table:table-cell>
            <table:table-cell table:style-name="Tableau22.B3" office:value-type="float" office:value="40">
              <text:p text:style-name="P88">40</text:p>
            </table:table-cell>
            <table:table-cell table:style-name="Tableau22.B3" office:value-type="float" office:value="15">
              <text:p text:style-name="P88">15</text:p>
            </table:table-cell>
          </table:table-row>
          <table:table-row>
            <table:table-cell table:style-name="Tableau22.A1" office:value-type="string">
              <text:p text:style-name="P92">Nyugdíjas </text:p>
            </table:table-cell>
            <table:table-cell table:style-name="Tableau22.B3" office:value-type="float" office:value="48">
              <text:p text:style-name="P88">48</text:p>
            </table:table-cell>
            <table:table-cell table:style-name="Tableau22.B3" office:value-type="float" office:value="33">
              <text:p text:style-name="P88">33</text:p>
            </table:table-cell>
            <table:table-cell table:style-name="Tableau22.B3" office:value-type="float" office:value="19">
              <text:p text:style-name="P88">19</text:p>
            </table:table-cell>
          </table:table-row>
          <table:table-row>
            <table:table-cell table:style-name="Tableau22.A1" office:value-type="string">
              <text:p text:style-name="P92">Diákok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4" table:number-columns-spanned="4" office:value-type="string">
              <text:p text:style-name="P62">Szubjektív urbanizáció</text:p>
            </table:table-cell>
            <table:covered-table-cell/>
            <table:covered-table-cell/>
            <table:covered-table-cell/>
          </table:table-row>
          <table:table-row>
            <table:table-cell table:style-name="Tableau22.A1" office:value-type="string">
              <text:p text:style-name="P92">Vidéki terület vagy falu </text:p>
            </table:table-cell>
            <table:table-cell table:style-name="Tableau22.B3" office:value-type="float" office:value="49">
              <text:p text:style-name="P88">49</text:p>
            </table:table-cell>
            <table:table-cell table:style-name="Tableau22.B3" office:value-type="float" office:value="38">
              <text:p text:style-name="P88">38</text:p>
            </table:table-cell>
            <table:table-cell table:style-name="Tableau22.B3" office:value-type="float" office:value="13">
              <text:p text:style-name="P88">13</text:p>
            </table:table-cell>
          </table:table-row>
          <table:table-row>
            <table:table-cell table:style-name="Tableau22.A1" office:value-type="string">
              <text:p text:style-name="P92">Kis- és középváros </text:p>
            </table:table-cell>
            <table:table-cell table:style-name="Tableau22.B3" office:value-type="float" office:value="52">
              <text:p text:style-name="P88">52</text:p>
            </table:table-cell>
            <table:table-cell table:style-name="Tableau22.B3" office:value-type="float" office:value="35">
              <text:p text:style-name="P88">35</text:p>
            </table:table-cell>
            <table:table-cell table:style-name="Tableau22.B3" office:value-type="float" office:value="13">
              <text:p text:style-name="P88">13</text:p>
            </table:table-cell>
          </table:table-row>
          <table:table-row>
            <table:table-cell table:style-name="Tableau22.A1" office:value-type="string">
              <text:p text:style-name="P92">Nagyváros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A szakmai alapképzés megítélése (ORSZÁGUNKBAN)</text:p>
            </table:table-cell>
            <table:covered-table-cell/>
            <table:covered-table-cell/>
            <table:covered-table-cell/>
          </table:table-row>
          <table:table-row>
            <table:table-cell table:style-name="Tableau22.A1" office:value-type="string">
              <text:p text:style-name="P92">Pozitív </text:p>
            </table:table-cell>
            <table:table-cell table:style-name="Tableau22.B3" office:value-type="float" office:value="53">
              <text:p text:style-name="P88">53</text:p>
            </table:table-cell>
            <table:table-cell table:style-name="Tableau22.B3" office:value-type="float" office:value="37">
              <text:p text:style-name="P88">37</text:p>
            </table:table-cell>
            <table:table-cell table:style-name="Tableau22.B3" office:value-type="float" office:value="10">
              <text:p text:style-name="P88">10</text:p>
            </table:table-cell>
          </table:table-row>
          <table:table-row>
            <table:table-cell table:style-name="Tableau22.A1" office:value-type="string">
              <text:p text:style-name="P92">Negatív </text:p>
            </table:table-cell>
            <table:table-cell table:style-name="Tableau22.B3" office:value-type="float" office:value="50">
              <text:p text:style-name="P88">50</text:p>
            </table:table-cell>
            <table:table-cell table:style-name="Tableau22.B3" office:value-type="float" office:value="38">
              <text:p text:style-name="P88">38</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Valaha részt vett szakmai alapképzésben (felső középfokú)</text:p>
            </table:table-cell>
            <table:covered-table-cell/>
            <table:covered-table-cell/>
            <table:covered-table-cell/>
          </table:table-row>
          <table:table-row>
            <table:table-cell table:style-name="Tableau22.A1" office:value-type="string">
              <text:p text:style-name="P92">Igen </text:p>
            </table:table-cell>
            <table:table-cell table:style-name="Tableau22.B3" office:value-type="float" office:value="53">
              <text:p text:style-name="P88">53</text:p>
            </table:table-cell>
            <table:table-cell table:style-name="Tableau22.B3" office:value-type="float" office:value="38">
              <text:p text:style-name="P88">38</text:p>
            </table:table-cell>
            <table:table-cell table:style-name="Tableau22.B3" office:value-type="float" office:value="9">
              <text:p text:style-name="P88">9</text:p>
            </table:table-cell>
          </table:table-row>
          <table:table-row>
            <table:table-cell table:style-name="Tableau22.A1" office:value-type="string">
              <text:p text:style-name="P92">Nem </text:p>
            </table:table-cell>
            <table:table-cell table:style-name="Tableau22.B3" office:value-type="float" office:value="49">
              <text:p text:style-name="P88">49</text:p>
            </table:table-cell>
            <table:table-cell table:style-name="Tableau22.B3" office:value-type="float" office:value="35">
              <text:p text:style-name="P88">35</text:p>
            </table:table-cell>
            <table:table-cell table:style-name="Tableau22.B3" office:value-type="float" office:value="16">
              <text:p text:style-name="P88">16</text:p>
            </table:table-cell>
          </table:table-row>
        </table:table>
        <text:p text:style-name="P22"/>
        <text:p text:style-name="P52">Az uniós polgárok fele szerint a szakképzési programok gyakran elmaradnak az olyan alapvető készségek oktatásától, mint az írni-olvasni tudás vagy a digitális írástudás. </text:p>
        <text:p text:style-name="P22">Az Európai Unióban a válaszadók 50%-a véli úgy, hogy a szakképzési programok gyakran elmaradnak az olyan alapvető készségek oktatásától, mint az írni-olvasni tudás vagy a digitális írástudás, beleértve 12%-ukat, akik határozottan egyetértenek, és 38%-ukat, akik hajlamosak egyetérteni.<text:note text:id="ftn48" text:note-class="footnote"><text:note-citation>48</text:note-citation><text:note-body><text:p text:style-name="P13">QB7.7. kérdés Kérjük, mondja el, hogy milyen mértékben ért egyet vagy nem ért egyet az alábbi állításokkal: A szakképzési programok gyakran nem tanítanak olyan alapvető készségeket, mint az írástudás vagy a digitális írástudás. </text:p></text:note-body></text:note> Ezzel szemben 38% nem ért egyet ezzel az állítással, míg 12% nem tudja. </text:p>
        <text:p text:style-name="P22">15 tagállamban a válaszadók legalább fele egyetért a kijelentéssel. </text:p>
        <text:p text:style-name="P22">E kérdés megítélése tagállamonként jelentősen eltér. A megállapodás szintje Lengyelországban és Szlovéniában volt a legmagasabb (mindkettő 65 %), ezt követte Horvátország (64 %), valamint Olaszország és Magyarország (mindkettő 60 %). A legalacsonyabb szintet Észtországban (32%), Svédországban (34%) és Spanyolországban (35%) mérték. </text:p>
        <text:p text:style-name="P22"><draw:g text:anchor-type="paragraph" draw:z-index="45" draw:name="Forme41" draw:style-name="gr1"><draw:frame draw:style-name="gr151" draw:text-style-name="P100" svg:width="16.722cm" svg:height="7.34cm" svg:x="0.036cm" svg:y="3.96cm"><draw:image xlink:href="Pictures/100000000000054700000251EB374D4B1564758B.png" xlink:type="simple" xlink:show="embed" xlink:actuate="onLoad" draw:mime-type="image/png"><text:p/></draw:image></draw:frame><draw:frame draw:style-name="gr152" draw:text-style-name="P102" svg:width="16.331cm" svg:height="0.948cm" svg:x="0.002cm" svg:y="2.838cm"><draw:text-box><text:p text:style-name="P101"><text:span text:style-name="T58">QB7.7. kérdés Kérjük, mondja el, hogy milyen mértékben ért egyet vagy nem ért egyet az alábbi állításokkal: A szakképzési programok gyakran nem tanítanak olyan alapvető készségeket, mint az írástudás vagy a digitális írástudás. (%) </text:span></text:p></draw:text-box></draw:frame><draw:g draw:style-name="gr4"><draw:frame draw:style-name="gr153" draw:text-style-name="P100" svg:width="13.472cm" svg:height="0.392cm" svg:x="0.641cm" svg:y="11.557cm"><draw:image xlink:href="Pictures/100000000000022600000010460632ABE6432EE7.png" xlink:type="simple" xlink:show="embed" xlink:actuate="onLoad" draw:mime-type="image/png"><text:p/></draw:image></draw:frame><draw:frame draw:style-name="gr154" draw:text-style-name="P102" svg:width="3.297cm" svg:height="0.902cm" svg:x="0.997cm" svg:y="11.47cm"><draw:text-box><text:p text:style-name="P101"><text:span text:style-name="T58">Határozottan nem értek egyet</text:span></text:p></draw:text-box></draw:frame><draw:frame draw:style-name="gr155" draw:text-style-name="P102" svg:width="2.599cm" svg:height="0.902cm" svg:x="4.766cm" svg:y="11.469cm"><draw:text-box><text:p text:style-name="P101"><text:span text:style-name="T58">Hajlamosak nem egyetérteni</text:span></text:p></draw:text-box></draw:frame><draw:frame draw:style-name="gr156" draw:text-style-name="P102" svg:width="2.234cm" svg:height="0.902cm" svg:x="8.125cm" svg:y="11.47cm"><draw:text-box><text:p text:style-name="P101"><text:span text:style-name="T58">Hajlamosak egyetérteni</text:span></text:p></draw:text-box></draw:frame><draw:frame draw:style-name="gr157" draw:text-style-name="P102" svg:width="2.352cm" svg:height="0.902cm" svg:x="11.081cm" svg:y="11.49cm"><draw:text-box><text:p text:style-name="P101"><text:span text:style-name="T58">Határozottan egyetértek</text:span></text:p></draw:text-box></draw:frame><draw:frame draw:style-name="gr158" draw:text-style-name="P102" svg:width="1.895cm" svg:height="0.902cm" svg:x="13.956cm" svg:y="11.495cm"><draw:text-box><text:p text:style-name="P101"><text:span text:style-name="T58">Nem tudom</text:span></text:p></draw:text-box></draw:frame></draw:g></draw:g><draw:g text:anchor-type="paragraph" draw:z-index="44" draw:name="Forme40" draw:style-name="gr32"><draw:frame draw:style-name="gr159" draw:text-style-name="P100" svg:width="4.07cm" svg:height="4.261cm" svg:x="10.841cm" svg:y="-4.547cm"><draw:image xlink:href="Pictures/10000000000001BE000001D484900F3D97E9361C.png" xlink:type="simple" xlink:show="embed" xlink:actuate="onLoad" draw:mime-type="image/png"><text:p/></draw:image></draw:frame><draw:frame draw:style-name="gr160" draw:text-style-name="P102" svg:width="8.453cm" svg:height="1.876cm" svg:x="8.735cm" svg:y="-6.974cm"><draw:text-box><text:p text:style-name="P101"><text:span text:style-name="T58">kérdés: Kérjük, mondja el, hogy milyen mértékben ért egyet vagy nem ért egyet az alábbi állításokkal: A szakmai alapképzési programok gyakran nem tanítanak olyan alapvető készségeket, mint az írni-olvasni tudás vagy a digitális írástudás (EU-27) (%) </text:span></text:p></draw:text-box></draw:frame><draw:frame draw:style-name="gr161" draw:text-style-name="P108" svg:width="1.906cm" svg:height="0.902cm" svg:x="10.928cm" svg:y="-5.247cm"><draw:text-box><text:p text:style-name="P107"><text:span text:style-name="T58">Nem tudom 12</text:span></text:p></draw:text-box></draw:frame><draw:frame draw:style-name="gr162" draw:text-style-name="P105" svg:width="2.336cm" svg:height="1.227cm" svg:x="9.185cm" svg:y="-4.224cm"><draw:text-box><text:p text:style-name="P104"><text:span text:style-name="T58">Határozottan nem értek egyet 5</text:span></text:p></draw:text-box></draw:frame><draw:frame draw:style-name="gr163" draw:text-style-name="P105" svg:width="2.057cm" svg:height="1.551cm" svg:x="9.486cm" svg:y="-0.906cm"><draw:text-box><text:p text:style-name="P104"><text:span text:style-name="T58">Hajlamosak nem egyetérteni 25</text:span></text:p></draw:text-box></draw:frame><draw:frame draw:style-name="gr164" draw:text-style-name="P102" svg:width="1.719cm" svg:height="1.876cm" svg:x="14.492cm" svg:y="-1.428cm"><draw:text-box><text:p text:style-name="P101"><text:span text:style-name="T58">Hajlamosak vagyunk egyetérteni 33</text:span></text:p></draw:text-box></draw:frame><draw:frame draw:style-name="gr165" draw:text-style-name="P102" svg:width="2.035cm" svg:height="1.551cm" svg:x="13.392cm" svg:y="-5.268cm"><draw:text-box><text:p text:style-name="P101"><text:span text:style-name="T58">Határozottan egyetértek 12</text:span></text:p></draw:text-box></draw:frame></draw:g>Azokban a tagállamokban, ahol a nézetek egyenletesebben oszlanak meg, ez az álláspont Dániában és Lettországban 43 %, Írországban és Luxemburgban 44 %, Hollandiában pedig 45 %.</text:p>
        <text:p text:style-name="P30">Az, hogy a válaszadók milyen mértékben értenek egyet azzal, hogy a szakképzési programok gyakran nem tanítják az alapkészségeket, szociodemográfiai és attitűdbeli tényezők szerint változik az alábbiak szerint. </text:p>
        <text:p text:style-name="P53">■ Az oktatás végének korát tekintve a 16–19 éves kor között végzett válaszadók (53%) nagy valószínűséggel egyetértenek azzal, hogy a szakképzés gyakran nem tanítja az alapkészségeket, őket követik azok, akik 20 éves vagy annál idősebb korban fejezték be az oktatást (50%). Azok a válaszadók, akik 15 évesen vagy korábban fejezték be tanulmányaikat, a legkevésbé valószínű, hogy egyetértenek (44%). </text:p>
        <text:p text:style-name="P53">■ A 25–39 éves válaszadók körében a legmagasabb az egyetértés szintje (53%), őket követik a 40–54 évesek (52%). A 15–24 évesek, valamint az 55 évesek és idősebbek esetében a legkisebb a valószínűsége annak, hogy egyetértenek (mindkettő esetében 49%). </text:p>
        <text:p text:style-name="P53">■ Azok a válaszadók, akik valamikor maguk is részt vettek szakképzésben, valamivel nagyobb valószínűséggel osztják ezt az aggodalmat (53%), mint azok, akik nem vettek részt szakképzésben (48%). </text:p>
        <text:p text:style-name="P53">■ Azok, akik úgy vélik, hogy a diákok elegendő információt kapnak a szakképzési lehetőségekről, nagyobb valószínűséggel mondják azt, hogy a szakképzés nem tanítja az alapvető készségeket (56%, szemben a 45%-kal). </text:p>
        <text:p text:style-name="P53">■ Az ajánlott útvonal szerint azok a válaszadók, akik az általános középfokú oktatást ajánlanák, nagyobb valószínűséggel értenek egyet ezzel az állítással (55%), mint azok, akik a középfokú szakképzést ajánlanák (51%). </text:p>
        <text:p text:style-name="P53">■ Nincs különbség a nemek között.</text:p>
        <text:p text:style-name="P22"/>
        <text:p text:style-name="P29"/>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2">QB7.7 Kérjük, mondja el, hogy milyen mértékben ért egyet vagy nem ért egyet az alábbi állításokkal: A szakmai alapképzési programok gyakran nem tanítanak olyan alapvető készségeket, mint az írni-olvasni tudás vagy a digitális írástudás (%-EU)</text:p>
            </table:table-cell>
            <table:covered-table-cell/>
            <table:covered-table-cell/>
            <table:covered-table-cell/>
          </table:table-row>
          <table:table-row>
            <table:table-cell table:style-name="Tableau23.A1" office:value-type="string">
              <text:p text:style-name="P68"/>
            </table:table-cell>
            <table:table-cell table:style-name="Tableau23.A1" office:value-type="string">
              <text:p text:style-name="P70">„Elfogadom” összesen</text:p>
            </table:table-cell>
            <table:table-cell table:style-name="Tableau23.A1" office:value-type="string">
              <text:p text:style-name="P70">„Nem ért egyet” összesen </text:p>
            </table:table-cell>
            <table:table-cell table:style-name="Tableau23.A1" office:value-type="string">
              <text:p text:style-name="P70">Nem tudom</text:p>
            </table:table-cell>
          </table:table-row>
          <table:table-row>
            <table:table-cell table:style-name="Tableau23.A1" office:value-type="string">
              <text:p text:style-name="P72">EU-27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Nem</text:p>
            </table:table-cell>
            <table:covered-table-cell/>
            <table:covered-table-cell/>
            <table:covered-table-cell/>
          </table:table-row>
          <table:table-row>
            <table:table-cell table:style-name="Tableau23.A1" office:value-type="string">
              <text:p text:style-name="P72">Férfi </text:p>
            </table:table-cell>
            <table:table-cell table:style-name="Tableau23.B3" office:value-type="float" office:value="51">
              <text:p text:style-name="P70">51</text:p>
            </table:table-cell>
            <table:table-cell table:style-name="Tableau23.B3" office:value-type="float" office:value="38">
              <text:p text:style-name="P70">38</text:p>
            </table:table-cell>
            <table:table-cell table:style-name="Tableau23.B3" office:value-type="float" office:value="11">
              <text:p text:style-name="P70">11</text:p>
            </table:table-cell>
          </table:table-row>
          <table:table-row>
            <table:table-cell table:style-name="Tableau23.A1" office:value-type="string">
              <text:p text:style-name="P72">Nő </text:p>
            </table:table-cell>
            <table:table-cell table:style-name="Tableau23.B3" office:value-type="float" office:value="50">
              <text:p text:style-name="P70">50</text:p>
            </table:table-cell>
            <table:table-cell table:style-name="Tableau23.B3" office:value-type="float" office:value="37">
              <text:p text:style-name="P70">37</text:p>
            </table:table-cell>
            <table:table-cell table:style-name="Tableau23.B3" office:value-type="float" office:value="13">
              <text:p text:style-name="P70">13</text:p>
            </table:table-cell>
          </table:table-row>
          <table:table-row>
            <table:table-cell table:style-name="Tableau23.A4" table:number-columns-spanned="4" office:value-type="string">
              <text:p text:style-name="P67">Életkor</text:p>
            </table:table-cell>
            <table:covered-table-cell/>
            <table:covered-table-cell/>
            <table:covered-table-cell/>
          </table:table-row>
          <table:table-row>
            <table:table-cell table:style-name="Tableau23.A1" office:value-type="string">
              <text:p text:style-name="P72">15-24 </text:p>
            </table:table-cell>
            <table:table-cell table:style-name="Tableau23.B3" office:value-type="float" office:value="49">
              <text:p text:style-name="P70">49</text:p>
            </table:table-cell>
            <table:table-cell table:style-name="Tableau23.B3" office:value-type="float" office:value="42">
              <text:p text:style-name="P70">42</text:p>
            </table:table-cell>
            <table:table-cell table:style-name="Tableau23.B3" office:value-type="float" office:value="9">
              <text:p text:style-name="P70">9</text:p>
            </table:table-cell>
          </table:table-row>
          <table:table-row>
            <table:table-cell table:style-name="Tableau23.A1" office:value-type="string">
              <text:p text:style-name="P72">25-39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40-54 </text:p>
            </table:table-cell>
            <table:table-cell table:style-name="Tableau23.B3" office:value-type="float" office:value="52">
              <text:p text:style-name="P70">52</text:p>
            </table:table-cell>
            <table:table-cell table:style-name="Tableau23.B3" office:value-type="float" office:value="39">
              <text:p text:style-name="P70">39</text:p>
            </table:table-cell>
            <table:table-cell table:style-name="Tableau23.B3" office:value-type="float" office:value="9">
              <text:p text:style-name="P70">9</text:p>
            </table:table-cell>
          </table:table-row>
          <table:table-row>
            <table:table-cell table:style-name="Tableau23.A1" office:value-type="string">
              <text:p text:style-name="P72">&gt;=55</text:p>
            </table:table-cell>
            <table:table-cell table:style-name="Tableau23.B3" office:value-type="float" office:value="49">
              <text:p text:style-name="P70">49</text:p>
            </table:table-cell>
            <table:table-cell table:style-name="Tableau23.B3" office:value-type="float" office:value="34">
              <text:p text:style-name="P70">34</text:p>
            </table:table-cell>
            <table:table-cell table:style-name="Tableau23.B3" office:value-type="float" office:value="17">
              <text:p text:style-name="P70">17</text:p>
            </table:table-cell>
          </table:table-row>
          <table:table-row>
            <table:table-cell table:style-name="Tableau23.A4" table:number-columns-spanned="4" office:value-type="string">
              <text:p text:style-name="P67">Oktatás (vége)</text:p>
            </table:table-cell>
            <table:covered-table-cell/>
            <table:covered-table-cell/>
            <table:covered-table-cell/>
          </table:table-row>
          <table:table-row>
            <table:table-cell table:style-name="Tableau23.A1" office:value-type="string">
              <text:p text:style-name="P72">&lt;=-15</text:p>
            </table:table-cell>
            <table:table-cell table:style-name="Tableau23.B3" office:value-type="float" office:value="44">
              <text:p text:style-name="P70">44</text:p>
            </table:table-cell>
            <table:table-cell table:style-name="Tableau23.B3" office:value-type="float" office:value="31">
              <text:p text:style-name="P70">31</text:p>
            </table:table-cell>
            <table:table-cell table:style-name="Tableau23.B3" office:value-type="float" office:value="25">
              <text:p text:style-name="P70">25</text:p>
            </table:table-cell>
          </table:table-row>
          <table:table-row>
            <table:table-cell table:style-name="Tableau23.A1" office:value-type="string">
              <text:p text:style-name="P72">16-19 </text:p>
            </table:table-cell>
            <table:table-cell table:style-name="Tableau23.B3" office:value-type="float" office:value="53">
              <text:p text:style-name="P70">53</text:p>
            </table:table-cell>
            <table:table-cell table:style-name="Tableau23.B3" office:value-type="float" office:value="37">
              <text:p text:style-name="P70">37</text:p>
            </table:table-cell>
            <table:table-cell table:style-name="Tableau23.B3" office:value-type="float" office:value="10">
              <text:p text:style-name="P70">10</text:p>
            </table:table-cell>
          </table:table-row>
          <table:table-row>
            <table:table-cell table:style-name="Tableau23.A1" office:value-type="string">
              <text:p text:style-name="P72">&gt;=20</text:p>
            </table:table-cell>
            <table:table-cell table:style-name="Tableau23.B3" office:value-type="float" office:value="50">
              <text:p text:style-name="P70">50</text:p>
            </table:table-cell>
            <table:table-cell table:style-name="Tableau23.B3" office:value-type="float" office:value="39">
              <text:p text:style-name="P70">39</text:p>
            </table:table-cell>
            <table:table-cell table:style-name="Tableau23.B3" office:value-type="float" office:value="11">
              <text:p text:style-name="P70">11</text:p>
            </table:table-cell>
          </table:table-row>
          <table:table-row>
            <table:table-cell table:style-name="Tableau23.A1" office:value-type="string">
              <text:p text:style-name="P72">Még mindig tanulok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Társadalmi-szakmai kategória</text:p>
            </table:table-cell>
            <table:covered-table-cell/>
            <table:covered-table-cell/>
            <table:covered-table-cell/>
          </table:table-row>
          <table:table-row>
            <table:table-cell table:style-name="Tableau23.A1" office:value-type="string">
              <text:p text:style-name="P72">Önálló vállalkozó </text:p>
            </table:table-cell>
            <table:table-cell table:style-name="Tableau23.B3" office:value-type="float" office:value="51">
              <text:p text:style-name="P70">51</text:p>
            </table:table-cell>
            <table:table-cell table:style-name="Tableau23.B3" office:value-type="float" office:value="40">
              <text:p text:style-name="P70">40</text:p>
            </table:table-cell>
            <table:table-cell table:style-name="Tableau23.B3" office:value-type="float" office:value="9">
              <text:p text:style-name="P70">9</text:p>
            </table:table-cell>
          </table:table-row>
          <table:table-row>
            <table:table-cell table:style-name="Tableau23.A1" office:value-type="string">
              <text:p text:style-name="P72">Menedzserek </text:p>
            </table:table-cell>
            <table:table-cell table:style-name="Tableau23.B3" office:value-type="float" office:value="51">
              <text:p text:style-name="P70">51</text:p>
            </table:table-cell>
            <table:table-cell table:style-name="Tableau23.B3" office:value-type="float" office:value="39">
              <text:p text:style-name="P70">39</text:p>
            </table:table-cell>
            <table:table-cell table:style-name="Tableau23.B3" office:value-type="float" office:value="10">
              <text:p text:style-name="P70">10</text:p>
            </table:table-cell>
          </table:table-row>
          <table:table-row>
            <table:table-cell table:style-name="Tableau23.A1" office:value-type="string">
              <text:p text:style-name="P72">Egyéb fehér gallér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Manuális munkások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Házi személyek </text:p>
            </table:table-cell>
            <table:table-cell table:style-name="Tableau23.B3" office:value-type="float" office:value="48">
              <text:p text:style-name="P70">48</text:p>
            </table:table-cell>
            <table:table-cell table:style-name="Tableau23.B3" office:value-type="float" office:value="34">
              <text:p text:style-name="P70">34</text:p>
            </table:table-cell>
            <table:table-cell table:style-name="Tableau23.B3" office:value-type="float" office:value="18">
              <text:p text:style-name="P70">18</text:p>
            </table:table-cell>
          </table:table-row>
          <table:table-row>
            <table:table-cell table:style-name="Tableau23.A1" office:value-type="string">
              <text:p text:style-name="P72">Munkanélküli </text:p>
            </table:table-cell>
            <table:table-cell table:style-name="Tableau23.B3" office:value-type="float" office:value="46">
              <text:p text:style-name="P70">46</text:p>
            </table:table-cell>
            <table:table-cell table:style-name="Tableau23.B3" office:value-type="float" office:value="40">
              <text:p text:style-name="P70">40</text:p>
            </table:table-cell>
            <table:table-cell table:style-name="Tableau23.B3" office:value-type="float" office:value="14">
              <text:p text:style-name="P70">14</text:p>
            </table:table-cell>
          </table:table-row>
          <table:table-row>
            <table:table-cell table:style-name="Tableau23.A1" office:value-type="string">
              <text:p text:style-name="P72">Nyugdíjas </text:p>
            </table:table-cell>
            <table:table-cell table:style-name="Tableau23.B3" office:value-type="float" office:value="49">
              <text:p text:style-name="P70">49</text:p>
            </table:table-cell>
            <table:table-cell table:style-name="Tableau23.B3" office:value-type="float" office:value="33">
              <text:p text:style-name="P70">33</text:p>
            </table:table-cell>
            <table:table-cell table:style-name="Tableau23.B3" office:value-type="float" office:value="18">
              <text:p text:style-name="P70">18</text:p>
            </table:table-cell>
          </table:table-row>
          <table:table-row>
            <table:table-cell table:style-name="Tableau23.A1" office:value-type="string">
              <text:p text:style-name="P72">Diákok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zubjektív urbanizáció</text:p>
            </table:table-cell>
            <table:covered-table-cell/>
            <table:covered-table-cell/>
            <table:covered-table-cell/>
          </table:table-row>
          <table:table-row>
            <table:table-cell table:style-name="Tableau23.A1" office:value-type="string">
              <text:p text:style-name="P72">Vidéki terület vagy falu </text:p>
            </table:table-cell>
            <table:table-cell table:style-name="Tableau23.B3" office:value-type="float" office:value="49">
              <text:p text:style-name="P70">49</text:p>
            </table:table-cell>
            <table:table-cell table:style-name="Tableau23.B3" office:value-type="float" office:value="38">
              <text:p text:style-name="P70">38</text:p>
            </table:table-cell>
            <table:table-cell table:style-name="Tableau23.B3" office:value-type="float" office:value="13">
              <text:p text:style-name="P70">13</text:p>
            </table:table-cell>
          </table:table-row>
          <table:table-row>
            <table:table-cell table:style-name="Tableau23.A1" office:value-type="string">
              <text:p text:style-name="P72">Kis- és középváros </text:p>
            </table:table-cell>
            <table:table-cell table:style-name="Tableau23.B3" office:value-type="float" office:value="52">
              <text:p text:style-name="P70">52</text:p>
            </table:table-cell>
            <table:table-cell table:style-name="Tableau23.B3" office:value-type="float" office:value="37">
              <text:p text:style-name="P70">37</text:p>
            </table:table-cell>
            <table:table-cell table:style-name="Tableau23.B3" office:value-type="float" office:value="11">
              <text:p text:style-name="P70">11</text:p>
            </table:table-cell>
          </table:table-row>
          <table:table-row>
            <table:table-cell table:style-name="Tableau23.A1" office:value-type="string">
              <text:p text:style-name="P72">Nagyváros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A szakmai alapképzés megítélése (ORSZÁGUNKBAN)</text:p>
            </table:table-cell>
            <table:covered-table-cell/>
            <table:covered-table-cell/>
            <table:covered-table-cell/>
          </table:table-row>
          <table:table-row>
            <table:table-cell table:style-name="Tableau23.A1" office:value-type="string">
              <text:p text:style-name="P72">Pozitív </text:p>
            </table:table-cell>
            <table:table-cell table:style-name="Tableau23.B3" office:value-type="float" office:value="54">
              <text:p text:style-name="P70">54</text:p>
            </table:table-cell>
            <table:table-cell table:style-name="Tableau23.B3" office:value-type="float" office:value="37">
              <text:p text:style-name="P70">37</text:p>
            </table:table-cell>
            <table:table-cell table:style-name="Tableau23.B3" office:value-type="float" office:value="9">
              <text:p text:style-name="P70">9</text:p>
            </table:table-cell>
          </table:table-row>
          <table:table-row>
            <table:table-cell table:style-name="Tableau23.A1" office:value-type="string">
              <text:p text:style-name="P72">Negatív </text:p>
            </table:table-cell>
            <table:table-cell table:style-name="Tableau23.B3" office:value-type="float" office:value="48">
              <text:p text:style-name="P70">48</text:p>
            </table:table-cell>
            <table:table-cell table:style-name="Tableau23.B3" office:value-type="float" office:value="41">
              <text:p text:style-name="P70">41</text:p>
            </table:table-cell>
            <table:table-cell table:style-name="Tableau23.B3" office:value-type="float" office:value="11">
              <text:p text:style-name="P70">11</text:p>
            </table:table-cell>
          </table:table-row>
          <table:table-row>
            <table:table-cell table:style-name="Tableau23.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3.A1" office:value-type="string">
              <text:p text:style-name="P72">Igen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Nem </text:p>
            </table:table-cell>
            <table:table-cell table:style-name="Tableau23.B3" office:value-type="float" office:value="48">
              <text:p text:style-name="P70">48</text:p>
            </table:table-cell>
            <table:table-cell table:style-name="Tableau23.B3" office:value-type="float" office:value="36">
              <text:p text:style-name="P70">36</text:p>
            </table:table-cell>
            <table:table-cell table:style-name="Tableau23.B3" office:value-type="float" office:value="16">
              <text:p text:style-name="P70">16</text:p>
            </table:table-cell>
          </table:table-row>
        </table:table>
        <text:p text:style-name="P22"/>
        <text:h text:style-name="P19" text:outline-level="2"><text:bookmark-start text:name="__RefHeading___Toc215594_2930363814"/>2. Az iránymutatással és a nemi sztereotípiákkal kapcsolatos kihívások <text:bookmark-end text:name="__RefHeading___Toc215594_2930363814"/></text:h>
        <text:p text:style-name="P51">Tízből hat uniós polgár azt állítja, hogy a felső középfokú oktatást választók elegendő tájékoztatást kapnak a szakképzési lehetőségekről</text:p>
        <text:p text:style-name="P22">Az Európai Unióban a polgárok 61%-a véli úgy, hogy országában a felső középfokú oktatást választók elegendő tájékoztatást kapnak a szakképzési lehetőségekről, köztük 12%-uk határozottan egyetért, 49%-uk pedig hajlamos egyetérteni. Tíz válaszadóból három (30%) nem ért ezzel egyet, míg 9% nem tudja.<text:note text:id="ftn49" text:note-class="footnote"><text:note-citation>49</text:note-citation><text:note-body><text:p text:style-name="P13">QB5. Meg tudná mondani, hogy milyen mértékben ért egyet vagy nem ért egyet az alábbi állítással: (ORSZÁGUNKBAN) a felső középfokú oktatást választók elegendő tájékoztatást kapnak a szakképzési lehetőségekről. </text:p></text:note-body></text:note> </text:p>
        <text:p text:style-name="P22">Ezzel összefüggésben a 2016-os Cedefop-felmérés (EU28) hasonló, de nem azonos kérdést tett fel, arra összpontosítva, hogy az emberek tájékoztatást kaptak-e a felső középfokú választásuk időpontjában. Az eredmények idővel viszonylag stabilak: a felmérésben 58 % igent, 40 % nemet mondott, 2 % pedig nem tudta.<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2">https://www.cedefop.europa.eu/en/tools/opinion-survey-on-vet?visualisation=MAP&amp;topic=group2&amp;question=Q21T2__Q&amp;answer=Q21T2_A1&amp;subset=EducationLevel&amp;subsetVal=All&amp;country=AT&amp;countryB=EU28</text:span></text:a><text:span text:style-name="T52"> A kérdés megfogalmazása eltér a jelenlegi felmérés megfogalmazásától, amely a jelenleg a felső középfokú oktatást választók rendelkezésére álló információkat kérdezi, míg a 2016-os tétel arra kérte a válaszadókat, hogy mérlegeljék saját múltbeli tapasztalataikat. kérdés: „Abban az időben, amikor döntést hozott a felső középfokú oktatásban való részvételéről, tájékoztatást kapott-e a szakképzésről?”</text:span></text:p></text:note-body></text:note> </text:p>
        <text:p text:style-name="P22"><draw:g text:anchor-type="paragraph" draw:z-index="47" draw:name="Forme43" draw:style-name="gr1"><draw:frame draw:style-name="gr138" draw:text-style-name="P100" svg:width="16.59cm" svg:height="7.287cm" svg:x="0.069cm" svg:y="1.339cm"><draw:image xlink:href="Pictures/100000000000057800000267B404541CBF87DCA9.png" xlink:type="simple" xlink:show="embed" xlink:actuate="onLoad" draw:mime-type="image/png"><text:p/></draw:image></draw:frame><draw:frame draw:style-name="gr139" draw:text-style-name="P102" svg:width="16.692cm" svg:height="1.227cm" svg:x="-0.219cm" svg:y="0.014cm"><draw:text-box><text:p text:style-name="P101"><text:span text:style-name="T58">QB5. Meg tudná mondani, hogy milyen mértékben ért egyet vagy nem ért egyet az alábbi állítással? {AZ ORSZÁGUNKBAN}. Azok az emberek, akik felső középfokú végzettségüket választják, elegendő tájékoztatást kapnak a szakképzési lehetőségekről. (%)</text:span></text:p></draw:text-box></draw:frame><draw:g draw:style-name="gr4"><draw:frame draw:style-name="gr140" draw:text-style-name="P100" svg:width="9.418cm" svg:height="0.812cm" svg:x="3.27cm" svg:y="8.731cm"><draw:image xlink:href="Pictures/100000000000010B00000017B12607B3C1954889.png" xlink:type="simple" xlink:show="embed" xlink:actuate="onLoad" draw:mime-type="image/png"><text:p/></draw:image></draw:frame><draw:frame draw:style-name="gr141" draw:text-style-name="P102" svg:width="2.89cm" svg:height="0.902cm" svg:x="3.847cm" svg:y="8.772cm"><draw:text-box><text:p text:style-name="P101"><text:span text:style-name="T58">„</text:span><text:span text:style-name="T58">Elfogadom” összesen</text:span></text:p></draw:text-box></draw:frame><draw:frame draw:style-name="gr142" draw:text-style-name="P102" svg:width="2.504cm" svg:height="0.902cm" svg:x="7.891cm" svg:y="8.772cm"><draw:text-box><text:p text:style-name="P101"><text:span text:style-name="T58">„</text:span><text:span text:style-name="T58">Nem ért egyet” összesen</text:span></text:p></draw:text-box></draw:frame><draw:frame draw:style-name="gr143" draw:text-style-name="P102" svg:width="1.976cm" svg:height="0.578cm" svg:x="12.442cm" svg:y="8.692cm"><draw:text-box><text:p text:style-name="P101"><text:span text:style-name="T58">Nem tudom</text:span></text:p></draw:text-box></draw:frame></draw:g></draw:g><draw:g text:anchor-type="paragraph" draw:z-index="46" draw:name="Forme42" draw:style-name="gr1"><draw:frame draw:style-name="gr144" draw:text-style-name="P100" svg:width="5.153cm" svg:height="5.414cm" svg:x="10.49cm" svg:y="-5.773cm"><draw:image xlink:href="Pictures/10000000000002010000021B0E2CAE37FBCB1F7C.png" xlink:type="simple" xlink:show="embed" xlink:actuate="onLoad" draw:mime-type="image/png"><text:p/></draw:image></draw:frame><draw:frame draw:style-name="gr145" draw:text-style-name="P102" svg:width="8.411cm" svg:height="1.551cm" svg:x="9cm" svg:y="-8.001cm"><draw:text-box><text:p text:style-name="P101"><text:span text:style-name="T58">kérdés: Meg tudná mondani, hogy milyen mértékben ért egyet vagy nem ért egyet az alábbi állítással: (ORSZÁGUNKBAN) a felső középfokú oktatást választók elegendő tájékoztatást kapnak a szakképzési lehetőségekről. (EU-27) (%) </text:span></text:p></draw:text-box></draw:frame><draw:frame draw:style-name="gr146" draw:text-style-name="P108" svg:width="2.804cm" svg:height="0.578cm" svg:x="11.145cm" svg:y="-6.445cm"><draw:text-box><text:p text:style-name="P107"><text:span text:style-name="T58">Nem tudom 9</text:span></text:p></draw:text-box></draw:frame><draw:frame draw:style-name="gr147" draw:text-style-name="P105" svg:width="1.641cm" svg:height="1.876cm" svg:x="9.795cm" svg:y="-5.731cm"><draw:text-box><text:p text:style-name="P104"><text:span text:style-name="T58">Határozottan nem értek egyet 6</text:span></text:p></draw:text-box></draw:frame><draw:frame draw:style-name="gr148" draw:text-style-name="P105" svg:width="1.71cm" svg:height="1.551cm" svg:x="8.834cm" svg:y="-3.635cm"><draw:text-box><text:p text:style-name="P104"><text:span text:style-name="T58">Hajlamosak nem egyetérteni 24</text:span></text:p></draw:text-box></draw:frame><draw:frame draw:style-name="gr149" draw:text-style-name="P102" svg:width="1.592cm" svg:height="1.551cm" svg:x="15.032cm" svg:y="-1.466cm"><draw:text-box><text:p text:style-name="P101"><text:span text:style-name="T58">Hajlamosak egyetérteni 49</text:span></text:p></draw:text-box></draw:frame><draw:frame draw:style-name="gr150" draw:text-style-name="P102" svg:width="1.893cm" svg:height="1.551cm" svg:x="14.016cm" svg:y="-6.413cm"><draw:text-box><text:p text:style-name="P101"><text:span text:style-name="T58">Határozottan egyetértek 12</text:span></text:p></draw:text-box></draw:frame></draw:g>A jelenlegi felmérésben a vélemények tagállamonként eltérőek. A megállapodás szintje Ausztriában (80%), Szlovákiában (79%), valamint Csehországban és Lengyelországban (mindkettő 76%) volt a legmagasabb. A legalacsonyabb szinteket Franciaországban (48%), Dániában (49%) és Spanyolországban (50%) mérték. A válaszadók jelentős hányada „nem tudom” választ adott, a legmagasabb arányt Svédországban (18%), Portugáliában (17%) és Luxemburgban (15%) mérték. </text:p>
        <text:p text:style-name="P30">Az, hogy a válaszadók milyen mértékben értenek egyet azzal, hogy az emberek elegendő tájékoztatást kapnak a szakképzési lehetőségekről, szociodemográfiai és attitűdbeli tényezők szerint változik az alábbiak szerint. </text:p>
        <text:p text:style-name="P53">■ Azok a válaszadók, akik hazájukban pozitívan ítélik meg a szakképzést, sokkal nagyobb valószínűséggel értenek egyet azzal, hogy elegendő információ áll rendelkezésre ezekről a lehetőségekről (74%), szemben azok 36%-ával, akik azt állítják, hogy a szakképzésről negatív kép alakul ki. </text:p>
        <text:p text:style-name="P53">■ Hasonlóképpen azok a válaszadók, akik kedvezően vélekednek a szakképzés minőségéről és lehetőségeiről, általában sokkal nagyobb valószínűséggel vélik úgy, hogy elegendő információ áll rendelkezésre. Ez azokra vonatkozik, akik: úgy véli, hogy a szakképzés magas színvonalú tanulást kínál (69%, szemben a 44%-kal); mondják, hogy a szakoktatásban és -képzésben dolgozó tanárok kompetensek (67%, szemben a 43%-kal); egyetért azzal, hogy a szakképzés hozzáférést biztosít a modern infrastruktúrához (67%, szemben a 45%-kal), és hogy a szakképzés technikai készségeket tanít (65%, szemben a 43%-kal); úgy véli, hogy a szakképzés lehetőséget kínál a külföldi tanulmányokra (69%, szemben az 52%-kal), és utat kínál az egyetemi tanulmányokhoz (67%, szemben az 54%-kal). Ez azokra is vonatkozik, akik nem érzékelik a transzverzális készségek (67% vs. 61%) vagy az alapkészségek (68% vs. 59%) hiányát. </text:p>
        <text:p text:style-name="P53">■ Jelentős különbségek vannak társadalmi-szakmai kategóriák szerint: Az egyéb szellemi munkavállalók 65%-a véli úgy, hogy a felső középfokú oktatást választók elegendő tájékoztatást kapnak a szakképzési lehetőségekről, szemben a munkanélküli válaszadók 50%-ával. </text:p>
        <text:p text:style-name="P53">■ A legnagyobb valószínűséggel (63%) azok a válaszadók értenek egyet, akik 16–19 éves koruk között fejezték be tanulmányaikat. Azok, akik 15 éves vagy annál fiatalabb korukban fejezték be tanulmányaikat, a legkevésbé valószínűek (58%). </text:p>
        <text:p text:style-name="P53">■ Nincs különbség nem és életkor szerint. </text:p>
        <text:p text:style-name="P22"/>
        <text:p text:style-name="P29"/>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2">QB5 Meg tudná mondani, hogy milyen mértékben ért egyet vagy nem ért egyet az alábbi állítással: (ORSZÁGUNKBAN) a felső középfokú oktatást választók elegendő tájékoztatást kapnak a szakképzési lehetőségekről. (%-EU)</text:p>
            </table:table-cell>
            <table:covered-table-cell/>
            <table:covered-table-cell/>
            <table:covered-table-cell/>
          </table:table-row>
          <table:table-row>
            <table:table-cell table:style-name="Tableau24.A1" office:value-type="string">
              <text:p text:style-name="P68"/>
            </table:table-cell>
            <table:table-cell table:style-name="Tableau24.A1" office:value-type="string">
              <text:p text:style-name="P70">„Elfogadom” összesen</text:p>
            </table:table-cell>
            <table:table-cell table:style-name="Tableau24.A1" office:value-type="string">
              <text:p text:style-name="P70">„Nem ért egyet” összesen </text:p>
            </table:table-cell>
            <table:table-cell table:style-name="Tableau24.A1" office:value-type="string">
              <text:p text:style-name="P70">Nem tudom</text:p>
            </table:table-cell>
          </table:table-row>
          <table:table-row>
            <table:table-cell table:style-name="Tableau24.A1" office:value-type="string">
              <text:p text:style-name="P72">EU-27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4" table:number-columns-spanned="4" office:value-type="string">
              <text:p text:style-name="P67">Nem</text:p>
            </table:table-cell>
            <table:covered-table-cell/>
            <table:covered-table-cell/>
            <table:covered-table-cell/>
          </table:table-row>
          <table:table-row>
            <table:table-cell table:style-name="Tableau24.A1" office:value-type="string">
              <text:p text:style-name="P72">Férfi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1" office:value-type="string">
              <text:p text:style-name="P72">Nő </text:p>
            </table:table-cell>
            <table:table-cell table:style-name="Tableau24.B3" office:value-type="float" office:value="61">
              <text:p text:style-name="P70">61</text:p>
            </table:table-cell>
            <table:table-cell table:style-name="Tableau24.B3" office:value-type="float" office:value="31">
              <text:p text:style-name="P70">31</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Életkor</text:p>
            </table:table-cell>
            <table:covered-table-cell/>
            <table:covered-table-cell/>
            <table:covered-table-cell/>
          </table:table-row>
          <table:table-row>
            <table:table-cell table:style-name="Tableau24.A1" office:value-type="string">
              <text:p text:style-name="P72">15-24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1" office:value-type="string">
              <text:p text:style-name="P72">25-39 </text:p>
            </table:table-cell>
            <table:table-cell table:style-name="Tableau24.B3" office:value-type="float" office:value="61">
              <text:p text:style-name="P70">61</text:p>
            </table:table-cell>
            <table:table-cell table:style-name="Tableau24.B3" office:value-type="float" office:value="34">
              <text:p text:style-name="P70">34</text:p>
            </table:table-cell>
            <table:table-cell table:style-name="Tableau24.B3" office:value-type="float" office:value="5">
              <text:p text:style-name="P70">5</text:p>
            </table:table-cell>
          </table:table-row>
          <table:table-row>
            <table:table-cell table:style-name="Tableau24.A1" office:value-type="string">
              <text:p text:style-name="P72">40-54 </text:p>
            </table:table-cell>
            <table:table-cell table:style-name="Tableau24.B3" office:value-type="float" office:value="62">
              <text:p text:style-name="P70">62</text:p>
            </table:table-cell>
            <table:table-cell table:style-name="Tableau24.B3" office:value-type="float" office:value="30">
              <text:p text:style-name="P70">30</text:p>
            </table:table-cell>
            <table:table-cell table:style-name="Tableau24.B3" office:value-type="float" office:value="8">
              <text:p text:style-name="P70">8</text:p>
            </table:table-cell>
          </table:table-row>
          <table:table-row>
            <table:table-cell table:style-name="Tableau24.A1" office:value-type="string">
              <text:p text:style-name="P72">&gt;=55</text:p>
            </table:table-cell>
            <table:table-cell table:style-name="Tableau24.B3" office:value-type="float" office:value="61">
              <text:p text:style-name="P70">61</text:p>
            </table:table-cell>
            <table:table-cell table:style-name="Tableau24.B3" office:value-type="float" office:value="26">
              <text:p text:style-name="P70">26</text:p>
            </table:table-cell>
            <table:table-cell table:style-name="Tableau24.B3" office:value-type="float" office:value="13">
              <text:p text:style-name="P70">13</text:p>
            </table:table-cell>
          </table:table-row>
          <table:table-row>
            <table:table-cell table:style-name="Tableau24.A4" table:number-columns-spanned="4" office:value-type="string">
              <text:p text:style-name="P67">Oktatás (vége)</text:p>
            </table:table-cell>
            <table:covered-table-cell/>
            <table:covered-table-cell/>
            <table:covered-table-cell/>
          </table:table-row>
          <table:table-row>
            <table:table-cell table:style-name="Tableau24.A1" office:value-type="string">
              <text:p text:style-name="P72">&lt;=-15</text:p>
            </table:table-cell>
            <table:table-cell table:style-name="Tableau24.B3" office:value-type="float" office:value="58">
              <text:p text:style-name="P70">58</text:p>
            </table:table-cell>
            <table:table-cell table:style-name="Tableau24.B3" office:value-type="float" office:value="25">
              <text:p text:style-name="P70">25</text:p>
            </table:table-cell>
            <table:table-cell table:style-name="Tableau24.B3" office:value-type="float" office:value="17">
              <text:p text:style-name="P70">17</text:p>
            </table:table-cell>
          </table:table-row>
          <table:table-row>
            <table:table-cell table:style-name="Tableau24.A1" office:value-type="string">
              <text:p text:style-name="P72">16-19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1" office:value-type="string">
              <text:p text:style-name="P72">&gt;=20</text:p>
            </table:table-cell>
            <table:table-cell table:style-name="Tableau24.B3" office:value-type="float" office:value="61">
              <text:p text:style-name="P70">61</text:p>
            </table:table-cell>
            <table:table-cell table:style-name="Tableau24.B3" office:value-type="float" office:value="32">
              <text:p text:style-name="P70">32</text:p>
            </table:table-cell>
            <table:table-cell table:style-name="Tableau24.B3" office:value-type="float" office:value="7">
              <text:p text:style-name="P70">7</text:p>
            </table:table-cell>
          </table:table-row>
          <table:table-row>
            <table:table-cell table:style-name="Tableau24.A1" office:value-type="string">
              <text:p text:style-name="P72">Még mindig tanulok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Társadalmi-szakmai kategória</text:p>
            </table:table-cell>
            <table:covered-table-cell/>
            <table:covered-table-cell/>
            <table:covered-table-cell/>
          </table:table-row>
          <table:table-row>
            <table:table-cell table:style-name="Tableau24.A1" office:value-type="string">
              <text:p text:style-name="P72">Önálló vállalkozó </text:p>
            </table:table-cell>
            <table:table-cell table:style-name="Tableau24.B3" office:value-type="float" office:value="58">
              <text:p text:style-name="P70">58</text:p>
            </table:table-cell>
            <table:table-cell table:style-name="Tableau24.B3" office:value-type="float" office:value="34">
              <text:p text:style-name="P70">34</text:p>
            </table:table-cell>
            <table:table-cell table:style-name="Tableau24.B3" office:value-type="float" office:value="8">
              <text:p text:style-name="P70">8</text:p>
            </table:table-cell>
          </table:table-row>
          <table:table-row>
            <table:table-cell table:style-name="Tableau24.A1" office:value-type="string">
              <text:p text:style-name="P72">Menedzserek </text:p>
            </table:table-cell>
            <table:table-cell table:style-name="Tableau24.B3" office:value-type="float" office:value="62">
              <text:p text:style-name="P70">62</text:p>
            </table:table-cell>
            <table:table-cell table:style-name="Tableau24.B3" office:value-type="float" office:value="31">
              <text:p text:style-name="P70">31</text:p>
            </table:table-cell>
            <table:table-cell table:style-name="Tableau24.B3" office:value-type="float" office:value="7">
              <text:p text:style-name="P70">7</text:p>
            </table:table-cell>
          </table:table-row>
          <table:table-row>
            <table:table-cell table:style-name="Tableau24.A1" office:value-type="string">
              <text:p text:style-name="P72">Egyéb fehér gallér </text:p>
            </table:table-cell>
            <table:table-cell table:style-name="Tableau24.B3" office:value-type="float" office:value="65">
              <text:p text:style-name="P70">65</text:p>
            </table:table-cell>
            <table:table-cell table:style-name="Tableau24.B3" office:value-type="float" office:value="29">
              <text:p text:style-name="P70">29</text:p>
            </table:table-cell>
            <table:table-cell table:style-name="Tableau24.B3" office:value-type="float" office:value="6">
              <text:p text:style-name="P70">6</text:p>
            </table:table-cell>
          </table:table-row>
          <table:table-row>
            <table:table-cell table:style-name="Tableau24.A1" office:value-type="string">
              <text:p text:style-name="P72">Manuális munkások </text:p>
            </table:table-cell>
            <table:table-cell table:style-name="Tableau24.B3" office:value-type="float" office:value="63">
              <text:p text:style-name="P70">63</text:p>
            </table:table-cell>
            <table:table-cell table:style-name="Tableau24.B3" office:value-type="float" office:value="30">
              <text:p text:style-name="P70">30</text:p>
            </table:table-cell>
            <table:table-cell table:style-name="Tableau24.B3" office:value-type="float" office:value="7">
              <text:p text:style-name="P70">7</text:p>
            </table:table-cell>
          </table:table-row>
          <table:table-row>
            <table:table-cell table:style-name="Tableau24.A1" office:value-type="string">
              <text:p text:style-name="P72">Házi személyek </text:p>
            </table:table-cell>
            <table:table-cell table:style-name="Tableau24.B3" office:value-type="float" office:value="58">
              <text:p text:style-name="P70">58</text:p>
            </table:table-cell>
            <table:table-cell table:style-name="Tableau24.B3" office:value-type="float" office:value="33">
              <text:p text:style-name="P70">33</text:p>
            </table:table-cell>
            <table:table-cell table:style-name="Tableau24.B3" office:value-type="float" office:value="9">
              <text:p text:style-name="P70">9</text:p>
            </table:table-cell>
          </table:table-row>
          <table:table-row>
            <table:table-cell table:style-name="Tableau24.A1" office:value-type="string">
              <text:p text:style-name="P72">Munkanélküli </text:p>
            </table:table-cell>
            <table:table-cell table:style-name="Tableau24.B3" office:value-type="float" office:value="50">
              <text:p text:style-name="P70">50</text:p>
            </table:table-cell>
            <table:table-cell table:style-name="Tableau24.B3" office:value-type="float" office:value="40">
              <text:p text:style-name="P70">40</text:p>
            </table:table-cell>
            <table:table-cell table:style-name="Tableau24.B3" office:value-type="float" office:value="10">
              <text:p text:style-name="P70">10</text:p>
            </table:table-cell>
          </table:table-row>
          <table:table-row>
            <table:table-cell table:style-name="Tableau24.A1" office:value-type="string">
              <text:p text:style-name="P72">Nyugdíjas </text:p>
            </table:table-cell>
            <table:table-cell table:style-name="Tableau24.B3" office:value-type="float" office:value="61">
              <text:p text:style-name="P70">61</text:p>
            </table:table-cell>
            <table:table-cell table:style-name="Tableau24.B3" office:value-type="float" office:value="25">
              <text:p text:style-name="P70">25</text:p>
            </table:table-cell>
            <table:table-cell table:style-name="Tableau24.B3" office:value-type="float" office:value="14">
              <text:p text:style-name="P70">14</text:p>
            </table:table-cell>
          </table:table-row>
          <table:table-row>
            <table:table-cell table:style-name="Tableau24.A1" office:value-type="string">
              <text:p text:style-name="P72">Diákok </text:p>
            </table:table-cell>
            <table:table-cell table:style-name="Tableau24.B3" office:value-type="float" office:value="60">
              <text:p text:style-name="P70">60</text:p>
            </table:table-cell>
            <table:table-cell table:style-name="Tableau24.B3" office:value-type="float" office:value="38">
              <text:p text:style-name="P70">38</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zubjektív urbanizáció</text:p>
            </table:table-cell>
            <table:covered-table-cell/>
            <table:covered-table-cell/>
            <table:covered-table-cell/>
          </table:table-row>
          <table:table-row>
            <table:table-cell table:style-name="Tableau24.A1" office:value-type="string">
              <text:p text:style-name="P72">Vidéki terület vagy falu </text:p>
            </table:table-cell>
            <table:table-cell table:style-name="Tableau24.B3" office:value-type="float" office:value="61">
              <text:p text:style-name="P70">61</text:p>
            </table:table-cell>
            <table:table-cell table:style-name="Tableau24.B3" office:value-type="float" office:value="29">
              <text:p text:style-name="P70">29</text:p>
            </table:table-cell>
            <table:table-cell table:style-name="Tableau24.B3" office:value-type="float" office:value="10">
              <text:p text:style-name="P70">10</text:p>
            </table:table-cell>
          </table:table-row>
          <table:table-row>
            <table:table-cell table:style-name="Tableau24.A1" office:value-type="string">
              <text:p text:style-name="P72">Kis- és középváros </text:p>
            </table:table-cell>
            <table:table-cell table:style-name="Tableau24.B3" office:value-type="float" office:value="60">
              <text:p text:style-name="P70">60</text:p>
            </table:table-cell>
            <table:table-cell table:style-name="Tableau24.B3" office:value-type="float" office:value="32">
              <text:p text:style-name="P70">32</text:p>
            </table:table-cell>
            <table:table-cell table:style-name="Tableau24.B3" office:value-type="float" office:value="8">
              <text:p text:style-name="P70">8</text:p>
            </table:table-cell>
          </table:table-row>
          <table:table-row>
            <table:table-cell table:style-name="Tableau24.A1" office:value-type="string">
              <text:p text:style-name="P72">Nagyváros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A szakmai alapképzés megítélése (ORSZÁGUNKBAN)</text:p>
            </table:table-cell>
            <table:covered-table-cell/>
            <table:covered-table-cell/>
            <table:covered-table-cell/>
          </table:table-row>
          <table:table-row>
            <table:table-cell table:style-name="Tableau24.A1" office:value-type="string">
              <text:p text:style-name="P72">Pozitív </text:p>
            </table:table-cell>
            <table:table-cell table:style-name="Tableau24.B3" office:value-type="float" office:value="74">
              <text:p text:style-name="P70">74</text:p>
            </table:table-cell>
            <table:table-cell table:style-name="Tableau24.B3" office:value-type="float" office:value="19">
              <text:p text:style-name="P70">19</text:p>
            </table:table-cell>
            <table:table-cell table:style-name="Tableau24.B3" office:value-type="float" office:value="7">
              <text:p text:style-name="P70">7</text:p>
            </table:table-cell>
          </table:table-row>
          <table:table-row>
            <table:table-cell table:style-name="Tableau24.A1" office:value-type="string">
              <text:p text:style-name="P72">Negatív </text:p>
            </table:table-cell>
            <table:table-cell table:style-name="Tableau24.B3" office:value-type="float" office:value="36">
              <text:p text:style-name="P70">36</text:p>
            </table:table-cell>
            <table:table-cell table:style-name="Tableau24.B3" office:value-type="float" office:value="57">
              <text:p text:style-name="P70">57</text:p>
            </table:table-cell>
            <table:table-cell table:style-name="Tableau24.B3" office:value-type="float" office:value="7">
              <text:p text:style-name="P70">7</text:p>
            </table:table-cell>
          </table:table-row>
          <table:table-row>
            <table:table-cell table:style-name="Tableau24.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4.A1" office:value-type="string">
              <text:p text:style-name="P72">Igen </text:p>
            </table:table-cell>
            <table:table-cell table:style-name="Tableau24.B3" office:value-type="float" office:value="65">
              <text:p text:style-name="P70">65</text:p>
            </table:table-cell>
            <table:table-cell table:style-name="Tableau24.B3" office:value-type="float" office:value="28">
              <text:p text:style-name="P70">28</text:p>
            </table:table-cell>
            <table:table-cell table:style-name="Tableau24.B3" office:value-type="float" office:value="7">
              <text:p text:style-name="P70">7</text:p>
            </table:table-cell>
          </table:table-row>
          <table:table-row>
            <table:table-cell table:style-name="Tableau24.A1" office:value-type="string">
              <text:p text:style-name="P72">Nem </text:p>
            </table:table-cell>
            <table:table-cell table:style-name="Tableau24.B3" office:value-type="float" office:value="58">
              <text:p text:style-name="P70">58</text:p>
            </table:table-cell>
            <table:table-cell table:style-name="Tableau24.B3" office:value-type="float" office:value="32">
              <text:p text:style-name="P70">32</text:p>
            </table:table-cell>
            <table:table-cell table:style-name="Tableau24.B3" office:value-type="float" office:value="10">
              <text:p text:style-name="P70">10</text:p>
            </table:table-cell>
          </table:table-row>
        </table:table>
        <text:p text:style-name="P22"/>
        <text:p text:style-name="P52">Tízből hét uniós polgár úgy véli, hogy a TTMM-mel<text:note text:id="ftn51" text:note-class="footnote"><text:note-citation>51</text:note-citation><text:note-body><text:p text:style-name="P13">Tudomány, technológia, mérnöki tudományok és matematika </text:p></text:note-body></text:note> kapcsolatos szakoktatási és szakképzési területek iránt érdeklődő nők kevesebb ösztönzést kaphatnak a családoktól és az iskoláktól, mint a férfiak </text:p>
        <text:p text:style-name="P22">Az Európai Unióban az uniós polgárok 69%-a szerint a TTMM-mel kapcsolatos szakoktatási és szakképzési területek iránt érdeklődő nők kevesebb ösztönzést kaphatnak a családoktól és az iskoláktól, mint a TTMM-mel kapcsolatos területek iránt érdeklődő férfiak, köztük 19%-uk határozottan egyetért, 50%-uk pedig hajlamos egyetérteni.<text:note text:id="ftn52" text:note-class="footnote"><text:note-citation>52</text:note-citation><text:note-body><text:p text:style-name="P13">QB10.2. Kérjük, mondja el, hogy milyen mértékben ért egyet vagy nem ért egyet az alábbi állításokkal: A TTMM-mel kapcsolatos szakoktatási és szakképzési területek iránt érdeklődő nők kevesebb ösztönzést kaphatnak a családoktól és az iskoláktól, mint a TTMM-mel kapcsolatos területek iránt érdeklődő férfiak. </text:p></text:note-body></text:note> Minden negyedik nem ért egyet (25%), míg 6% nem tudja. </text:p>
        <text:p text:style-name="P22">A vélemények tagállamonként eltérőek. A legmagasabb szintű egyetértést Magyarországon és Lengyelországban (mindkettő 81%), valamint Horvátországban (78%) mérték. A legalacsonyabb szintet Lettországban (49%), Spanyolországban (54%) és Görögországban (60%) mérték. </text:p>
        <text:p text:style-name="P22">25 tagállamban tízből legalább hat válaszadó szerint a TTMM-mel kapcsolatos szakoktatási és szakképzési területek iránt érdeklődő nők kevesebb ösztönzést kaphatnak a családoktól és az iskoláktól, mint a TTMM-mel kapcsolatos területek iránt érdeklődő férfiak. </text:p>
        <text:p text:style-name="P22"><draw:g text:anchor-type="paragraph" draw:z-index="49" draw:name="Forme45" draw:style-name="gr1"><draw:frame draw:style-name="gr123" draw:text-style-name="P100" svg:width="16.705cm" svg:height="7.61cm" svg:x="0.203cm" svg:y="2.224cm"><draw:image xlink:href="Pictures/100000000000055E0000027247963A8C2E5EBB21.png" xlink:type="simple" xlink:show="embed" xlink:actuate="onLoad" draw:mime-type="image/png"><text:p/></draw:image></draw:frame><draw:frame draw:style-name="gr124" draw:text-style-name="P102" svg:width="16.846cm" svg:height="1.227cm" svg:x="0cm" svg:y="0.896cm"><draw:text-box><text:p text:style-name="P101"><text:span text:style-name="T58">QB10.2. Kérjük, mondja el, hogy milyen mértékben ért egyet vagy nem ért egyet az alábbi állításokkal: A TTMM-mel kapcsolatos szakoktatási és szakképzési területek iránt érdeklődő nők kevesebb ösztönzést kaphatnak a családoktól és az iskoláktól, mint a TTMM-mel kapcsolatos területek iránt érdeklődő férfiak. (%) </text:span></text:p></draw:text-box></draw:frame><draw:g draw:style-name="gr4"><draw:frame draw:style-name="gr125" draw:text-style-name="P100" svg:width="14.098cm" svg:height="0.959cm" svg:x="0.704cm" svg:y="10.019cm"><draw:image xlink:href="Pictures/100000000000022300000022902E68B765C34830.png" xlink:type="simple" xlink:show="embed" xlink:actuate="onLoad" draw:mime-type="image/png"><text:p/></draw:image></draw:frame><draw:frame draw:style-name="gr126" draw:text-style-name="P102" svg:width="2.924cm" svg:height="0.902cm" svg:x="1.164cm" svg:y="10.193cm"><draw:text-box><text:p text:style-name="P106"><text:span text:style-name="T58">Határozottan egyetértek</text:span></text:p></draw:text-box></draw:frame><draw:frame draw:style-name="gr127" draw:text-style-name="P102" svg:width="2.946cm" svg:height="1.004cm" svg:x="4.172cm" svg:y="10.171cm"><draw:text-box><text:p text:style-name="P106"><text:span text:style-name="T58">Hajlamosak egyetérteni</text:span></text:p></draw:text-box></draw:frame><draw:frame draw:style-name="gr128" draw:text-style-name="P102" svg:width="3.28cm" svg:height="0.902cm" svg:x="7.355cm" svg:y="10.215cm"><draw:text-box><text:p text:style-name="P106"><text:span text:style-name="T58">Hajlamosak nem egyetérteni</text:span></text:p></draw:text-box></draw:frame><draw:frame draw:style-name="gr129" draw:text-style-name="P102" svg:width="3.484cm" svg:height="0.902cm" svg:x="10.984cm" svg:y="10.172cm"><draw:text-box><text:p text:style-name="P106"><text:span text:style-name="T58">Határozottan nem értek egyet</text:span></text:p></draw:text-box></draw:frame><draw:frame draw:style-name="gr130" draw:text-style-name="P102" svg:width="2.518cm" svg:height="0.687cm" svg:x="14.706cm" svg:y="10.172cm"><draw:text-box><text:p text:style-name="P106"><text:span text:style-name="T58">Nem tudom</text:span></text:p></draw:text-box></draw:frame></draw:g></draw:g><draw:g text:anchor-type="paragraph" draw:z-index="48" draw:name="Forme44" draw:style-name="gr32"><draw:frame draw:style-name="gr131" draw:text-style-name="P100" svg:width="4.797cm" svg:height="5.176cm" svg:x="11.514cm" svg:y="-5.24cm"><draw:image xlink:href="Pictures/10000000000001D4000001F99249521F5455BD69.png" xlink:type="simple" xlink:show="embed" xlink:actuate="onLoad" draw:mime-type="image/png"><text:p/></draw:image></draw:frame><draw:frame draw:style-name="gr132" draw:text-style-name="P102" svg:width="7.585cm" svg:height="2.2cm" svg:x="9.228cm" svg:y="-8.165cm"><draw:text-box><text:p text:style-name="P101"><text:span text:style-name="T58">kérdés: Kérjük, mondja el, hogy milyen mértékben ért egyet vagy nem ért egyet az alábbi állításokkal: A TTMM-mel kapcsolatos területek iránt érdeklődő nők kevesebb bátorítást kaphatnak a családoktól és az iskoláktól, mint a TTMM-mel kapcsolatos területek iránt érdeklődő férfiak {EU27) (%} </text:span></text:p></draw:text-box></draw:frame><draw:frame draw:style-name="gr133" draw:text-style-name="P108" svg:width="1.976cm" svg:height="0.902cm" svg:x="12.22cm" svg:y="-6.013cm"><draw:text-box><text:p text:style-name="P107"><text:span text:style-name="T58">Nem tudom 6</text:span></text:p></draw:text-box></draw:frame><draw:frame draw:style-name="gr134" draw:text-style-name="P105" svg:width="2.788cm" svg:height="0.902cm" svg:x="10.042cm" svg:y="-5.246cm"><draw:text-box><text:p text:style-name="P104"><text:span text:style-name="T58">Határozottan nem értek egyet 5</text:span></text:p></draw:text-box></draw:frame><draw:frame draw:style-name="gr135" draw:text-style-name="P105" svg:width="2.553cm" svg:height="1.227cm" svg:x="8.835cm" svg:y="-3.182cm"><draw:text-box><text:p text:style-name="P104"><text:span text:style-name="T58">Hajlamosak nem egyetérteni 20</text:span></text:p></draw:text-box></draw:frame><draw:frame draw:style-name="gr136" draw:text-style-name="P102" svg:width="2.696cm" svg:height="0.902cm" svg:x="13.897cm" svg:y="-0.06cm"><draw:text-box><text:p text:style-name="P101"><text:span text:style-name="T58">Hajlamosak egyetérteni 50</text:span></text:p></draw:text-box></draw:frame><draw:frame draw:style-name="gr137" draw:text-style-name="P102" svg:width="1.777cm" svg:height="1.551cm" svg:x="14.806cm" svg:y="-5.563cm"><draw:text-box><text:p text:style-name="P101"><text:span text:style-name="T58">Határozottan egyetértek 19 </text:span></text:p></draw:text-box></draw:frame></draw:g></text:p>
        <text:p text:style-name="P30">Az, hogy a válaszadók milyen mértékben értenek egyet azzal, hogy a természettudományok, a technológia, a műszaki tudományok és a matematika (STEM) területén érdekelt nők kevesebb ösztönzést kaphatnak, mint a férfiak, szociodemográfiai tényezők szerint változik, az alábbiak szerint. </text:p>
        <text:p text:style-name="P53">■ A tanulmányaikat befejező válaszadók életkora alapján a legnagyobb valószínűséggel úgy vélik, hogy a TTMM-mel kapcsolatos szakképzési területek iránt érdeklődő nők kevesebb ösztönzést kapnak, mint a férfiak (73%), míg a 20 év felettiek 71%-a és a 16–19 év közöttiek 69%-a egyetért ezzel. Ez a szám 63%-ra csökken azon válaszadók esetében, akik 15 éves vagy annál fiatalabb korukban fejezték be tanulmányaikat. </text:p>
        <text:p text:style-name="P53">■ Társadalmi-szakmai kategóriánként vannak különbségek: az önfoglalkoztató válaszadók 74%-a és a diákok 72%-a osztja ezt a nézetet, szemben a háztartásbeliek 66%-ával. </text:p>
        <text:p text:style-name="P53">■ Életkor szerint ez a nézet 72% a 15–24 éves válaszadók körében, szemben az 55 évesek és idősebbek 68%-ával. </text:p>
        <text:p text:style-name="P53">■ Nincs különbség a nemek között. </text:p>
        <text:p text:style-name="P22"/>
        <text:p text:style-name="P29"/>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2">QB10.2 Kérjük, mondja el, hogy milyen mértékben ért egyet vagy nem ért egyet az alábbi állításokkal: A TTMM-mel kapcsolatos területek iránt érdeklődő nők kevesebb ösztönzést kaphatnak a családoktól és az iskoláktól, mint a TTMM-mel kapcsolatos területek iránt érdeklődő férfiak (%-EU)</text:p>
            </table:table-cell>
            <table:covered-table-cell/>
            <table:covered-table-cell/>
            <table:covered-table-cell/>
          </table:table-row>
          <table:table-row>
            <table:table-cell table:style-name="Tableau25.A1" office:value-type="string">
              <text:p text:style-name="P68"/>
            </table:table-cell>
            <table:table-cell table:style-name="Tableau25.A1" office:value-type="string">
              <text:p text:style-name="P70">„Elfogadom” összesen</text:p>
            </table:table-cell>
            <table:table-cell table:style-name="Tableau25.A1" office:value-type="string">
              <text:p text:style-name="P70">„Nem ért egyet” összesen </text:p>
            </table:table-cell>
            <table:table-cell table:style-name="Tableau25.A1" office:value-type="string">
              <text:p text:style-name="P70">Nem tudom</text:p>
            </table:table-cell>
          </table:table-row>
          <table:table-row>
            <table:table-cell table:style-name="Tableau25.A1" office:value-type="string">
              <text:p text:style-name="P72">EU-27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Nem</text:p>
            </table:table-cell>
            <table:covered-table-cell/>
            <table:covered-table-cell/>
            <table:covered-table-cell/>
          </table:table-row>
          <table:table-row>
            <table:table-cell table:style-name="Tableau25.A1" office:value-type="string">
              <text:p text:style-name="P72">Férfi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1" office:value-type="string">
              <text:p text:style-name="P72">Nő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Életkor</text:p>
            </table:table-cell>
            <table:covered-table-cell/>
            <table:covered-table-cell/>
            <table:covered-table-cell/>
          </table:table-row>
          <table:table-row>
            <table:table-cell table:style-name="Tableau25.A1" office:value-type="string">
              <text:p text:style-name="P72">15-24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25-39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40-54 </text:p>
            </table:table-cell>
            <table:table-cell table:style-name="Tableau25.B3" office:value-type="float" office:value="69">
              <text:p text:style-name="P70">69</text:p>
            </table:table-cell>
            <table:table-cell table:style-name="Tableau25.B3" office:value-type="float" office:value="27">
              <text:p text:style-name="P70">27</text:p>
            </table:table-cell>
            <table:table-cell table:style-name="Tableau25.B3" office:value-type="float" office:value="4">
              <text:p text:style-name="P70">4</text:p>
            </table:table-cell>
          </table:table-row>
          <table:table-row>
            <table:table-cell table:style-name="Tableau25.A1" office:value-type="string">
              <text:p text:style-name="P72">&gt;=55</text:p>
            </table:table-cell>
            <table:table-cell table:style-name="Tableau25.B3" office:value-type="float" office:value="68">
              <text:p text:style-name="P70">68</text:p>
            </table:table-cell>
            <table:table-cell table:style-name="Tableau25.B3" office:value-type="float" office:value="24">
              <text:p text:style-name="P70">24</text:p>
            </table:table-cell>
            <table:table-cell table:style-name="Tableau25.B3" office:value-type="float" office:value="8">
              <text:p text:style-name="P70">8</text:p>
            </table:table-cell>
          </table:table-row>
          <table:table-row>
            <table:table-cell table:style-name="Tableau25.A4" table:number-columns-spanned="4" office:value-type="string">
              <text:p text:style-name="P67">Oktatás (vége)</text:p>
            </table:table-cell>
            <table:covered-table-cell/>
            <table:covered-table-cell/>
            <table:covered-table-cell/>
          </table:table-row>
          <table:table-row>
            <table:table-cell table:style-name="Tableau25.A1" office:value-type="string">
              <text:p text:style-name="P72">&lt;=-15</text:p>
            </table:table-cell>
            <table:table-cell table:style-name="Tableau25.B3" office:value-type="float" office:value="63">
              <text:p text:style-name="P70">63</text:p>
            </table:table-cell>
            <table:table-cell table:style-name="Tableau25.B3" office:value-type="float" office:value="24">
              <text:p text:style-name="P70">24</text:p>
            </table:table-cell>
            <table:table-cell table:style-name="Tableau25.B3" office:value-type="float" office:value="13">
              <text:p text:style-name="P70">13</text:p>
            </table:table-cell>
          </table:table-row>
          <table:table-row>
            <table:table-cell table:style-name="Tableau25.A1" office:value-type="string">
              <text:p text:style-name="P72">16-19 </text:p>
            </table:table-cell>
            <table:table-cell table:style-name="Tableau25.B3" office:value-type="float" office:value="69">
              <text:p text:style-name="P70">69</text:p>
            </table:table-cell>
            <table:table-cell table:style-name="Tableau25.B3" office:value-type="float" office:value="26">
              <text:p text:style-name="P70">26</text:p>
            </table:table-cell>
            <table:table-cell table:style-name="Tableau25.B3" office:value-type="float" office:value="5">
              <text:p text:style-name="P70">5</text:p>
            </table:table-cell>
          </table:table-row>
          <table:table-row>
            <table:table-cell table:style-name="Tableau25.A1" office:value-type="string">
              <text:p text:style-name="P72">&gt;=20</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Még mindig tanulok </text:p>
            </table:table-cell>
            <table:table-cell table:style-name="Tableau25.B3" office:value-type="float" office:value="73">
              <text:p text:style-name="P70">73</text:p>
            </table:table-cell>
            <table:table-cell table:style-name="Tableau25.B3" office:value-type="float" office:value="22">
              <text:p text:style-name="P70">22</text:p>
            </table:table-cell>
            <table:table-cell table:style-name="Tableau25.B3" office:value-type="float" office:value="5">
              <text:p text:style-name="P70">5</text:p>
            </table:table-cell>
          </table:table-row>
          <table:table-row>
            <table:table-cell table:style-name="Tableau25.A4" table:number-columns-spanned="4" office:value-type="string">
              <text:p text:style-name="P67">Társadalmi-szakmai kategória</text:p>
            </table:table-cell>
            <table:covered-table-cell/>
            <table:covered-table-cell/>
            <table:covered-table-cell/>
          </table:table-row>
          <table:table-row>
            <table:table-cell table:style-name="Tableau25.A1" office:value-type="string">
              <text:p text:style-name="P72">Önálló vállalkozó </text:p>
            </table:table-cell>
            <table:table-cell table:style-name="Tableau25.B3" office:value-type="float" office:value="74">
              <text:p text:style-name="P70">74</text:p>
            </table:table-cell>
            <table:table-cell table:style-name="Tableau25.B3" office:value-type="float" office:value="22">
              <text:p text:style-name="P70">22</text:p>
            </table:table-cell>
            <table:table-cell table:style-name="Tableau25.B3" office:value-type="float" office:value="4">
              <text:p text:style-name="P70">4</text:p>
            </table:table-cell>
          </table:table-row>
          <table:table-row>
            <table:table-cell table:style-name="Tableau25.A1" office:value-type="string">
              <text:p text:style-name="P72">Menedzserek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Egyéb fehér gallér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Manuális munkások </text:p>
            </table:table-cell>
            <table:table-cell table:style-name="Tableau25.B3" office:value-type="float" office:value="70">
              <text:p text:style-name="P70">70</text:p>
            </table:table-cell>
            <table:table-cell table:style-name="Tableau25.B3" office:value-type="float" office:value="25">
              <text:p text:style-name="P70">25</text:p>
            </table:table-cell>
            <table:table-cell table:style-name="Tableau25.B3" office:value-type="float" office:value="5">
              <text:p text:style-name="P70">5</text:p>
            </table:table-cell>
          </table:table-row>
          <table:table-row>
            <table:table-cell table:style-name="Tableau25.A1" office:value-type="string">
              <text:p text:style-name="P72">Házi személyek </text:p>
            </table:table-cell>
            <table:table-cell table:style-name="Tableau25.B3" office:value-type="float" office:value="66">
              <text:p text:style-name="P70">66</text:p>
            </table:table-cell>
            <table:table-cell table:style-name="Tableau25.B3" office:value-type="float" office:value="29">
              <text:p text:style-name="P70">29</text:p>
            </table:table-cell>
            <table:table-cell table:style-name="Tableau25.B3" office:value-type="float" office:value="5">
              <text:p text:style-name="P70">5</text:p>
            </table:table-cell>
          </table:table-row>
          <table:table-row>
            <table:table-cell table:style-name="Tableau25.A1" office:value-type="string">
              <text:p text:style-name="P72">Munkanélküli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Nyugdíjas </text:p>
            </table:table-cell>
            <table:table-cell table:style-name="Tableau25.B3" office:value-type="float" office:value="67">
              <text:p text:style-name="P70">67</text:p>
            </table:table-cell>
            <table:table-cell table:style-name="Tableau25.B3" office:value-type="float" office:value="24">
              <text:p text:style-name="P70">24</text:p>
            </table:table-cell>
            <table:table-cell table:style-name="Tableau25.B3" office:value-type="float" office:value="9">
              <text:p text:style-name="P70">9</text:p>
            </table:table-cell>
          </table:table-row>
          <table:table-row>
            <table:table-cell table:style-name="Tableau25.A1" office:value-type="string">
              <text:p text:style-name="P72">Diákok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Szubjektív urbanizáció</text:p>
            </table:table-cell>
            <table:covered-table-cell/>
            <table:covered-table-cell/>
            <table:covered-table-cell/>
          </table:table-row>
          <table:table-row>
            <table:table-cell table:style-name="Tableau25.A1" office:value-type="string">
              <text:p text:style-name="P72">Vidéki terület vagy falu </text:p>
            </table:table-cell>
            <table:table-cell table:style-name="Tableau25.B3" office:value-type="float" office:value="68">
              <text:p text:style-name="P70">68</text:p>
            </table:table-cell>
            <table:table-cell table:style-name="Tableau25.B3" office:value-type="float" office:value="26">
              <text:p text:style-name="P70">26</text:p>
            </table:table-cell>
            <table:table-cell table:style-name="Tableau25.B3" office:value-type="float" office:value="6">
              <text:p text:style-name="P70">6</text:p>
            </table:table-cell>
          </table:table-row>
          <table:table-row>
            <table:table-cell table:style-name="Tableau25.A1" office:value-type="string">
              <text:p text:style-name="P72">Kis- és középváros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Nagyváros </text:p>
            </table:table-cell>
            <table:table-cell table:style-name="Tableau25.B3" office:value-type="float" office:value="71">
              <text:p text:style-name="P70">71</text:p>
            </table:table-cell>
            <table:table-cell table:style-name="Tableau25.B3" office:value-type="float" office:value="23">
              <text:p text:style-name="P70">23</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A szakmai alapképzés megítélése (ORSZÁGUNKBAN)</text:p>
            </table:table-cell>
            <table:covered-table-cell/>
            <table:covered-table-cell/>
            <table:covered-table-cell/>
          </table:table-row>
          <table:table-row>
            <table:table-cell table:style-name="Tableau25.A1" office:value-type="string">
              <text:p text:style-name="P72">Pozitív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Negatív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5.A1" office:value-type="string">
              <text:p text:style-name="P72">Igen </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Nem </text:p>
            </table:table-cell>
            <table:table-cell table:style-name="Tableau25.B3" office:value-type="float" office:value="68">
              <text:p text:style-name="P70">68</text:p>
            </table:table-cell>
            <table:table-cell table:style-name="Tableau25.B3" office:value-type="float" office:value="25">
              <text:p text:style-name="P70">25</text:p>
            </table:table-cell>
            <table:table-cell table:style-name="Tableau25.B3" office:value-type="float" office:value="7">
              <text:p text:style-name="P70">7</text:p>
            </table:table-cell>
          </table:table-row>
        </table:table>
        <text:p text:style-name="P22"/>
        <text:p text:style-name="P52">Tízből hét uniós polgár azt mondja, hogy a nőket gyakran arra ösztönzik, hogy általános oktatásban vegyenek részt, annak ellenére, hogy érdeklődésüket fejezik ki a műszaki tárgyak iránt. </text:p>
        <text:p text:style-name="P22">Az Európai Unióban az uniós polgárok 71%-a állítja, hogy a nőket gyakran arra ösztönzik, hogy általános oktatásban vegyenek részt, annak ellenére, hogy érdeklődésüket fejezik ki a technikai, gyakorlati, gyakorlati tantárgyak iránt, beleértve 19%-ukat, akik határozottan egyetértenek, és 52%-ukat, akik hajlamosak egyetérteni.<text:note text:id="ftn53" text:note-class="footnote"><text:note-citation>53</text:note-citation><text:note-body><text:p text:style-name="P13">QB11.1. Kérjük, mondja el, hogy milyen mértékben ért egyet vagy nem ért egyet az alábbi állításokkal: A nőket gyakran arra ösztönzik, hogy folytassák az általános oktatást, még akkor is, ha érdeklődésüket fejezik ki a technikai, gyakorlati, gyakorlati tantárgyak iránt.</text:p></text:note-body></text:note> Körülbelül minden negyedik (23%) nem ért egyet, míg 6% nem tudja. </text:p>
        <text:p text:style-name="P22">A válaszadók többsége valamennyi tagállamban egyetért ezzel az állítással. A megállapodások szintje azonban tagállamonként eltérő. A legmagasabb szintet Cipruson (81%), Olaszországban és Írországban (mindkettő 80%), valamint Magyarországon (79%) mérték. A legalacsonyabb szint Lettországban (55%), valamint Spanyolországban és Észtországban (mindkettő 60%) található. </text:p>
        <text:p text:style-name="P22">17 tagállamban tíz válaszadóból legalább hét egyetért azzal, hogy a nőket gyakran arra ösztönzik, hogy általános oktatásban vegyenek részt, annak ellenére, hogy érdeklődésüket fejezik ki a műszaki tantárgyak iránt. </text:p>
        <text:p text:style-name="P22"><draw:g text:anchor-type="paragraph" draw:z-index="50" draw:name="Forme46" draw:style-name="gr1"><draw:frame draw:style-name="gr116" draw:text-style-name="P100" svg:width="5.068cm" svg:height="5.582cm" svg:x="10.871cm" svg:y="-6.74cm"><draw:image xlink:href="Pictures/10000000000001F80000022BB13BD174BF5478DB.png" xlink:type="simple" xlink:show="embed" xlink:actuate="onLoad" draw:mime-type="image/png"><text:p/></draw:image></draw:frame><draw:frame draw:style-name="gr117" draw:text-style-name="P102" svg:width="8.256cm" svg:height="1.876cm" svg:x="9.151cm" svg:y="-8.774cm"><draw:text-box><text:p text:style-name="P101"><text:span text:style-name="T58">QB11.1.: Kérjük, mondja el, hogy milyen mértékben ért egyet vagy nem ért egyet az alábbi állításokkal: A nőket gyakran arra ösztönzik, hogy folytassanak általános oktatást, még akkor is, ha érdeklődésüket fejezik ki a technikai, gyakorlati, gyakorlati tantárgyak iránt (EU-27) (%) </text:span></text:p></draw:text-box></draw:frame><draw:frame draw:style-name="gr118" draw:text-style-name="P108" svg:width="2.707cm" svg:height="0.578cm" svg:x="11.657cm" svg:y="-7.185cm"><draw:text-box><text:p text:style-name="P107"><text:span text:style-name="T58">Nem tudom 6</text:span></text:p></draw:text-box></draw:frame><draw:frame draw:style-name="gr119" draw:text-style-name="P105" svg:width="1.941cm" svg:height="1.551cm" svg:x="10.192cm" svg:y="-6.735cm"><draw:text-box><text:p text:style-name="P104"><text:span text:style-name="T58">Határozottan nem értek egyet 4</text:span></text:p></draw:text-box></draw:frame><draw:frame draw:style-name="gr120" draw:text-style-name="P105" svg:width="2.823cm" svg:height="0.902cm" svg:x="8.613cm" svg:y="-5.467cm"><draw:text-box><text:p text:style-name="P104"><text:span text:style-name="T58">Hajlamosak nem egyetérteni 19</text:span></text:p></draw:text-box></draw:frame><draw:frame draw:style-name="gr121" draw:text-style-name="P102" svg:width="2.758cm" svg:height="0.902cm" svg:x="12.957cm" svg:y="-1.152cm"><draw:text-box><text:p text:style-name="P101"><text:span text:style-name="T58">Hajlamosak egyetérteni 52</text:span></text:p></draw:text-box></draw:frame><draw:frame draw:style-name="gr122" draw:text-style-name="P102" svg:width="2.394cm" svg:height="0.902cm" svg:x="14.092cm" svg:y="-6.788cm"><draw:text-box><text:p text:style-name="P101"><text:span text:style-name="T58">Határozottan egyetértek 19</text:span></text:p></draw:text-box></draw:frame></draw:g><draw:g text:anchor-type="paragraph" draw:z-index="51" draw:name="Forme47" draw:style-name="gr1"><draw:frame draw:style-name="gr108" draw:text-style-name="P100" svg:width="16.722cm" svg:height="7.425cm" svg:x="-0.049cm" svg:y="2.034cm"><draw:image xlink:href="Pictures/100000000000050F0000023F672497EFF7F45573.png" xlink:type="simple" xlink:show="embed" xlink:actuate="onLoad" draw:mime-type="image/png"><text:p/></draw:image></draw:frame><draw:frame draw:style-name="gr109" draw:text-style-name="P102" svg:width="16.537cm" svg:height="1.544cm" svg:x="-0.155cm" svg:y="0.411cm"><draw:text-box><text:p text:style-name="P101"><text:span text:style-name="T59">QB11.1. Kérjük, mondja el, hogy milyen mértékben ért egyet vagy nem ért egyet az alábbi állításokkal: A nőket gyakran arra ösztönzik, hogy folytassanak általános oktatást, még akkor is, ha érdeklődésüket fejezik ki a technikai, gyakorlati, gyakorlati tantárgyak iránt.</text:span><text:span text:style-name="T58">(%) </text:span></text:p></draw:text-box></draw:frame><draw:g draw:style-name="gr4"><draw:frame draw:style-name="gr110" draw:text-style-name="P100" svg:width="14.098cm" svg:height="0.959cm" svg:x="0.318cm" svg:y="9.481cm"><draw:image xlink:href="Pictures/100000000000022300000022902E68B765C34830.png" xlink:type="simple" xlink:show="embed" xlink:actuate="onLoad" draw:mime-type="image/png"><text:p/></draw:image></draw:frame><draw:frame draw:style-name="gr111" draw:text-style-name="P102" svg:width="2.924cm" svg:height="0.902cm" svg:x="0.78cm" svg:y="9.656cm"><draw:text-box><text:p text:style-name="P106"><text:span text:style-name="T58">Határozottan egyetértek</text:span></text:p></draw:text-box></draw:frame><draw:frame draw:style-name="gr112" draw:text-style-name="P102" svg:width="2.946cm" svg:height="1.004cm" svg:x="3.787cm" svg:y="9.633cm"><draw:text-box><text:p text:style-name="P106"><text:span text:style-name="T58">Hajlamosak egyetérteni</text:span></text:p></draw:text-box></draw:frame><draw:frame draw:style-name="gr113" draw:text-style-name="P102" svg:width="3.282cm" svg:height="0.902cm" svg:x="6.969cm" svg:y="9.677cm"><draw:text-box><text:p text:style-name="P106"><text:span text:style-name="T58">Hajlamosak nem egyetérteni</text:span></text:p></draw:text-box></draw:frame><draw:frame draw:style-name="gr114" draw:text-style-name="P102" svg:width="3.483cm" svg:height="0.902cm" svg:x="10.599cm" svg:y="9.634cm"><draw:text-box><text:p text:style-name="P106"><text:span text:style-name="T58">Határozottan nem értek egyet</text:span></text:p></draw:text-box></draw:frame><draw:frame draw:style-name="gr115" draw:text-style-name="P102" svg:width="2.52cm" svg:height="0.687cm" svg:x="14.319cm" svg:y="9.634cm"><draw:text-box><text:p text:style-name="P106"><text:span text:style-name="T58">Nem tudom</text:span></text:p></draw:text-box></draw:frame></draw:g></draw:g></text:p>
        <text:p text:style-name="P30">Az, hogy a válaszadók milyen mértékben értenek egyet azzal, hogy a nőket gyakran arra ösztönzik, hogy általános oktatásban vegyenek részt, szociodemográfiai és attitűdbeli tényezők szerint változik, az alábbiak szerint. </text:p>
        <text:p text:style-name="P53">■ A 16–19 évesek, illetve a 20 évesek vagy annál idősebbek körében a legvalószínűbb, hogy azok a válaszadók, akik az oktatás végén befejezték tanulmányaikat, úgy vélik, hogy a nőket gyakran az általános oktatás felé irányítják a műszaki tantárgyak iránti érdeklődés ellenére (mindkettő 71%). Ez a szám 68%-ra csökken azok körében, akik 15 éves vagy annál fiatalabb korukban fejezték be tanulmányaikat. Ez a legmagasabb azok között, akik még tanulnak (74%). </text:p>
        <text:p text:style-name="P53">■ A társadalmi-szakmai kategóriák között szerény különbségek vannak: a diákok 74%-a osztja ezt a nézetet, szemben a vezetők és a munkanélküli válaszadók 68%-ával. </text:p>
        <text:p text:style-name="P53">■ Az urbanizáció itt befolyásolja a válaszokat, mivel a nagyvárosokban a válaszadók 74%-a egyetért azzal, hogy a nőket kevésbé ösztönzik a műszaki tantárgyak elsajátítására, mint a férfiakat, szemben a vidéki területeken vagy falvakban élők 68%-ával. </text:p>
        <text:p text:style-name="P53">■ Életkor szerint ez a nézet a 15-24 éves válaszadók 74%-áról a 25-39 évesek 73%-ára, a 40-54 évesek 70%-ára és az 55 évesek és idősebbek 69%-ára csökken. </text:p>
        <text:p text:style-name="P53">■ Nincsenek különbségek a nemek vagy a szakképzéssel kapcsolatos korábbi tapasztalatok szerint. </text:p>
        <text:p text:style-name="P22"/>
        <text:p text:style-name="P29"/>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2">QB11.1 Kérjük, mondja el, hogy milyen mértékben ért egyet vagy nem ért egyet az alábbi állításokkal: A nőket gyakran arra ösztönzik, hogy folytassanak általános oktatást, még akkor is, ha érdeklődésüket fejezik ki a technikai, gyakorlati, gyakorlati tantárgyak iránt (% - EU)</text:p>
            </table:table-cell>
            <table:covered-table-cell/>
            <table:covered-table-cell/>
            <table:covered-table-cell/>
          </table:table-row>
          <table:table-row>
            <table:table-cell table:style-name="Tableau26.A1" office:value-type="string">
              <text:p text:style-name="P68"/>
            </table:table-cell>
            <table:table-cell table:style-name="Tableau26.A1" office:value-type="string">
              <text:p text:style-name="P70">„Elfogadom” összesen</text:p>
            </table:table-cell>
            <table:table-cell table:style-name="Tableau26.A1" office:value-type="string">
              <text:p text:style-name="P70">„Nem ért egyet” összesen </text:p>
            </table:table-cell>
            <table:table-cell table:style-name="Tableau26.A1" office:value-type="string">
              <text:p text:style-name="P70">Nem tudom</text:p>
            </table:table-cell>
          </table:table-row>
          <table:table-row>
            <table:table-cell table:style-name="Tableau26.A1" office:value-type="string">
              <text:p text:style-name="P72">EU-27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Nem</text:p>
            </table:table-cell>
            <table:covered-table-cell/>
            <table:covered-table-cell/>
            <table:covered-table-cell/>
          </table:table-row>
          <table:table-row>
            <table:table-cell table:style-name="Tableau26.A1" office:value-type="string">
              <text:p text:style-name="P72">Férfi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Nő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Életkor</text:p>
            </table:table-cell>
            <table:covered-table-cell/>
            <table:covered-table-cell/>
            <table:covered-table-cell/>
          </table:table-row>
          <table:table-row>
            <table:table-cell table:style-name="Tableau26.A1" office:value-type="string">
              <text:p text:style-name="P72">15-24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1" office:value-type="string">
              <text:p text:style-name="P72">25-39 </text:p>
            </table:table-cell>
            <table:table-cell table:style-name="Tableau26.B3" office:value-type="float" office:value="73">
              <text:p text:style-name="P70">73</text:p>
            </table:table-cell>
            <table:table-cell table:style-name="Tableau26.B3" office:value-type="float" office:value="22">
              <text:p text:style-name="P70">22</text:p>
            </table:table-cell>
            <table:table-cell table:style-name="Tableau26.B3" office:value-type="float" office:value="5">
              <text:p text:style-name="P70">5</text:p>
            </table:table-cell>
          </table:table-row>
          <table:table-row>
            <table:table-cell table:style-name="Tableau26.A1" office:value-type="string">
              <text:p text:style-name="P72">40-54 </text:p>
            </table:table-cell>
            <table:table-cell table:style-name="Tableau26.B3" office:value-type="float" office:value="70">
              <text:p text:style-name="P70">70</text:p>
            </table:table-cell>
            <table:table-cell table:style-name="Tableau26.B3" office:value-type="float" office:value="24">
              <text:p text:style-name="P70">24</text:p>
            </table:table-cell>
            <table:table-cell table:style-name="Tableau26.B3" office:value-type="float" office:value="6">
              <text:p text:style-name="P70">6</text:p>
            </table:table-cell>
          </table:table-row>
          <table:table-row>
            <table:table-cell table:style-name="Tableau26.A1" office:value-type="string">
              <text:p text:style-name="P72">&gt;=55</text:p>
            </table:table-cell>
            <table:table-cell table:style-name="Tableau26.B3" office:value-type="float" office:value="69">
              <text:p text:style-name="P70">69</text:p>
            </table:table-cell>
            <table:table-cell table:style-name="Tableau26.B3" office:value-type="float" office:value="22">
              <text:p text:style-name="P70">22</text:p>
            </table:table-cell>
            <table:table-cell table:style-name="Tableau26.B3" office:value-type="float" office:value="9">
              <text:p text:style-name="P70">9</text:p>
            </table:table-cell>
          </table:table-row>
          <table:table-row>
            <table:table-cell table:style-name="Tableau26.A4" table:number-columns-spanned="4" office:value-type="string">
              <text:p text:style-name="P67">Oktatás (vége)</text:p>
            </table:table-cell>
            <table:covered-table-cell/>
            <table:covered-table-cell/>
            <table:covered-table-cell/>
          </table:table-row>
          <table:table-row>
            <table:table-cell table:style-name="Tableau26.A1" office:value-type="string">
              <text:p text:style-name="P72">&lt;=-15</text:p>
            </table:table-cell>
            <table:table-cell table:style-name="Tableau26.B3" office:value-type="float" office:value="68">
              <text:p text:style-name="P70">68</text:p>
            </table:table-cell>
            <table:table-cell table:style-name="Tableau26.B3" office:value-type="float" office:value="20">
              <text:p text:style-name="P70">20</text:p>
            </table:table-cell>
            <table:table-cell table:style-name="Tableau26.B3" office:value-type="float" office:value="12">
              <text:p text:style-name="P70">12</text:p>
            </table:table-cell>
          </table:table-row>
          <table:table-row>
            <table:table-cell table:style-name="Tableau26.A1" office:value-type="string">
              <text:p text:style-name="P72">16-19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t;=20</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1" office:value-type="string">
              <text:p text:style-name="P72">Még mindig tanulok </text:p>
            </table:table-cell>
            <table:table-cell table:style-name="Tableau26.B3" office:value-type="float" office:value="74">
              <text:p text:style-name="P70">74</text:p>
            </table:table-cell>
            <table:table-cell table:style-name="Tableau26.B3" office:value-type="float" office:value="21">
              <text:p text:style-name="P70">21</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Társadalmi-szakmai kategória</text:p>
            </table:table-cell>
            <table:covered-table-cell/>
            <table:covered-table-cell/>
            <table:covered-table-cell/>
          </table:table-row>
          <table:table-row>
            <table:table-cell table:style-name="Tableau26.A1" office:value-type="string">
              <text:p text:style-name="P72">Önálló vállalkozó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Menedzserek </text:p>
            </table:table-cell>
            <table:table-cell table:style-name="Tableau26.B3" office:value-type="float" office:value="68">
              <text:p text:style-name="P70">68</text:p>
            </table:table-cell>
            <table:table-cell table:style-name="Tableau26.B3" office:value-type="float" office:value="26">
              <text:p text:style-name="P70">26</text:p>
            </table:table-cell>
            <table:table-cell table:style-name="Tableau26.B3" office:value-type="float" office:value="6">
              <text:p text:style-name="P70">6</text:p>
            </table:table-cell>
          </table:table-row>
          <table:table-row>
            <table:table-cell table:style-name="Tableau26.A1" office:value-type="string">
              <text:p text:style-name="P72">Egyéb fehér gallér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Manuális munkások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Házi személyek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Munkanélküli </text:p>
            </table:table-cell>
            <table:table-cell table:style-name="Tableau26.B3" office:value-type="float" office:value="68">
              <text:p text:style-name="P70">68</text:p>
            </table:table-cell>
            <table:table-cell table:style-name="Tableau26.B3" office:value-type="float" office:value="23">
              <text:p text:style-name="P70">23</text:p>
            </table:table-cell>
            <table:table-cell table:style-name="Tableau26.B3" office:value-type="float" office:value="9">
              <text:p text:style-name="P70">9</text:p>
            </table:table-cell>
          </table:table-row>
          <table:table-row>
            <table:table-cell table:style-name="Tableau26.A1" office:value-type="string">
              <text:p text:style-name="P72">Nyugdíjas </text:p>
            </table:table-cell>
            <table:table-cell table:style-name="Tableau26.B3" office:value-type="float" office:value="69">
              <text:p text:style-name="P70">69</text:p>
            </table:table-cell>
            <table:table-cell table:style-name="Tableau26.B3" office:value-type="float" office:value="21">
              <text:p text:style-name="P70">21</text:p>
            </table:table-cell>
            <table:table-cell table:style-name="Tableau26.B3" office:value-type="float" office:value="10">
              <text:p text:style-name="P70">10</text:p>
            </table:table-cell>
          </table:table-row>
          <table:table-row>
            <table:table-cell table:style-name="Tableau26.A1" office:value-type="string">
              <text:p text:style-name="P72">Diákok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4" table:number-columns-spanned="4" office:value-type="string">
              <text:p text:style-name="P67">Szubjektív urbanizáció</text:p>
            </table:table-cell>
            <table:covered-table-cell/>
            <table:covered-table-cell/>
            <table:covered-table-cell/>
          </table:table-row>
          <table:table-row>
            <table:table-cell table:style-name="Tableau26.A1" office:value-type="string">
              <text:p text:style-name="P72">Vidéki terület vagy falu </text:p>
            </table:table-cell>
            <table:table-cell table:style-name="Tableau26.B3" office:value-type="float" office:value="68">
              <text:p text:style-name="P70">68</text:p>
            </table:table-cell>
            <table:table-cell table:style-name="Tableau26.B3" office:value-type="float" office:value="25">
              <text:p text:style-name="P70">25</text:p>
            </table:table-cell>
            <table:table-cell table:style-name="Tableau26.B3" office:value-type="float" office:value="7">
              <text:p text:style-name="P70">7</text:p>
            </table:table-cell>
          </table:table-row>
          <table:table-row>
            <table:table-cell table:style-name="Tableau26.A1" office:value-type="string">
              <text:p text:style-name="P72">Kis- és középváros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Nagyváros </text:p>
            </table:table-cell>
            <table:table-cell table:style-name="Tableau26.B3" office:value-type="float" office:value="74">
              <text:p text:style-name="P70">74</text:p>
            </table:table-cell>
            <table:table-cell table:style-name="Tableau26.B3" office:value-type="float" office:value="20">
              <text:p text:style-name="P70">20</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A szakmai alapképzés megítélése (ORSZÁGUNKBAN)</text:p>
            </table:table-cell>
            <table:covered-table-cell/>
            <table:covered-table-cell/>
            <table:covered-table-cell/>
          </table:table-row>
          <table:table-row>
            <table:table-cell table:style-name="Tableau26.A1" office:value-type="string">
              <text:p text:style-name="P72">Pozitív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Negatív </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6.A1" office:value-type="string">
              <text:p text:style-name="P72">Igen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Nem </text:p>
            </table:table-cell>
            <table:table-cell table:style-name="Tableau26.B3" office:value-type="float" office:value="70">
              <text:p text:style-name="P70">70</text:p>
            </table:table-cell>
            <table:table-cell table:style-name="Tableau26.B3" office:value-type="float" office:value="22">
              <text:p text:style-name="P70">22</text:p>
            </table:table-cell>
            <table:table-cell table:style-name="Tableau26.B3" office:value-type="float" office:value="8">
              <text:p text:style-name="P70">8</text:p>
            </table:table-cell>
          </table:table-row>
        </table:table>
        <text:p text:style-name="P22"/>
        <text:p text:style-name="P52">Tízből hét uniós polgár szerint a felsőfokú végzettséggel nem rendelkező férfiakra nagyobb nyomás nehezedik, hogy a szakképzést válasszák az általános oktatás helyett, mint a nőkre </text:p>
        <text:p text:style-name="P22">Az Európai Unióban az uniós polgárok 70%-a szerint a felsőfokú végzettséggel nem rendelkező férfiakra nagyobb nyomás nehezedik, hogy a szakképzést válasszák az általános oktatás helyett, mint a nőkre, köztük 23%-uk határozottan egyetért, 47%-uk pedig hajlamos egyetérteni.<text:note text:id="ftn54" text:note-class="footnote"><text:note-citation>54</text:note-citation><text:note-body><text:p text:style-name="P13">kérdés: Kérjük, mondja el, hogy milyen mértékben ért egyet vagy nem ért egyet az alábbi állításokkal: Az egyetemi végzettséggel nem rendelkező férfiakra nagyobb nyomás nehezedik, hogy a szakképzést válasszák az általános oktatás helyett, mint a nőkre. </text:p></text:note-body></text:note> Körülbelül minden negyedik (22%) nem ért egyet, míg 8% nem tudja. </text:p>
        <text:p text:style-name="P22">A válaszadók többsége valamennyi tagállamban egyetért ezzel az állítással. Az egyetértés szintje azonban ezen a területen tagállamonként jelentősen eltér. A legmagasabb szintű egyetértés Görögországban és Cipruson (mindkettő 87%), valamint Dániában (86%) volt tapasztalható. A legalacsonyabb szint Hollandiában (52%), Spanyolországban (56%) és Németországban (62%) található. </text:p>
        <text:p text:style-name="P22">17 tagállamban tíz válaszadóból legalább hét egyetért abban, hogy a tanulmányi szempontból nem jól teljesítő férfiakra nagyobb nyomás nehezedik a szakképzés választása tekintetében, mint a nőkre. </text:p>
        <text:p text:style-name="P22"><draw:g text:anchor-type="paragraph" draw:z-index="53" draw:name="Forme49" draw:style-name="gr1"><draw:frame draw:style-name="gr93" draw:text-style-name="P100" svg:width="16.564cm" svg:height="7.483cm" svg:x="0.176cm" svg:y="2.849cm"><draw:image xlink:href="Pictures/100000000000059400000285233EC61E9E77629B.png" xlink:type="simple" xlink:show="embed" xlink:actuate="onLoad" draw:mime-type="image/png"><text:p/></draw:image></draw:frame><draw:frame draw:style-name="gr94" draw:text-style-name="P102" svg:width="16.271cm" svg:height="1.227cm" svg:x="0.365cm" svg:y="1.909cm"><draw:text-box><text:p text:style-name="P101"><text:span text:style-name="T58">kérdés: Kérjük, mondja el, hogy milyen mértékben ért egyet vagy nem ért egyet az alábbi állításokkal: Az egyetemi végzettséggel nem rendelkező férfiakra nagyobb nyomás nehezedik, hogy a szakképzést válasszák az általános oktatás helyett, mint a nőkre. (%) </text:span></text:p></draw:text-box></draw:frame><draw:g draw:style-name="gr4"><draw:frame draw:style-name="gr95" draw:text-style-name="P100" svg:width="14.098cm" svg:height="0.959cm" svg:x="0.307cm" svg:y="10.61cm"><draw:image xlink:href="Pictures/100000000000022300000022902E68B765C34830.png" xlink:type="simple" xlink:show="embed" xlink:actuate="onLoad" draw:mime-type="image/png"><text:p/></draw:image></draw:frame><draw:frame draw:style-name="gr96" draw:text-style-name="P102" svg:width="2.924cm" svg:height="0.902cm" svg:x="0.767cm" svg:y="10.783cm"><draw:text-box><text:p text:style-name="P106"><text:span text:style-name="T58">Határozottan egyetértek</text:span></text:p></draw:text-box></draw:frame><draw:frame draw:style-name="gr97" draw:text-style-name="P102" svg:width="2.946cm" svg:height="1.004cm" svg:x="3.776cm" svg:y="10.76cm"><draw:text-box><text:p text:style-name="P106"><text:span text:style-name="T58">Hajlamosak egyetérteni</text:span></text:p></draw:text-box></draw:frame><draw:frame draw:style-name="gr98" draw:text-style-name="P102" svg:width="3.282cm" svg:height="0.902cm" svg:x="6.958cm" svg:y="10.804cm"><draw:text-box><text:p text:style-name="P106"><text:span text:style-name="T58">Hajlamosak nem egyetérteni</text:span></text:p></draw:text-box></draw:frame><draw:frame draw:style-name="gr99" draw:text-style-name="P102" svg:width="3.484cm" svg:height="0.902cm" svg:x="10.586cm" svg:y="10.762cm"><draw:text-box><text:p text:style-name="P106"><text:span text:style-name="T58">Határozottan nem értek egyet</text:span></text:p></draw:text-box></draw:frame><draw:frame draw:style-name="gr100" draw:text-style-name="P102" svg:width="2.52cm" svg:height="0.687cm" svg:x="14.308cm" svg:y="10.762cm"><draw:text-box><text:p text:style-name="P106"><text:span text:style-name="T58">Nem tudom</text:span></text:p></draw:text-box></draw:frame></draw:g></draw:g><draw:g text:anchor-type="paragraph" draw:z-index="52" draw:name="Forme48" draw:style-name="gr32"><draw:frame draw:style-name="gr101" draw:text-style-name="P100" svg:width="4.506cm" svg:height="4.74cm" svg:x="10.424cm" svg:y="-5.913cm"><draw:image xlink:href="Pictures/10000000000001E600000213FBBBA53A2B3AAAE5.png" xlink:type="simple" xlink:show="embed" xlink:actuate="onLoad" draw:mime-type="image/png"><text:p/></draw:image></draw:frame><draw:frame draw:style-name="gr102" draw:text-style-name="P102" svg:width="7.437cm" svg:height="2.2cm" svg:x="9.056cm" svg:y="-8.331cm"><draw:text-box><text:p text:style-name="P101"><text:span text:style-name="T58">kérdés: Kérjük, mondja el, hogy milyen mértékben ért egyet vagy nem ért egyet az alábbi állításokkal: A felsőfokú végzettséggel nem rendelkező férfiakra nagyobb nyomás nehezedik, hogy a szakmai alapképzést válasszák az általános oktatás helyett, mint a nőkre (EU-27) (%) </text:span></text:p></draw:text-box></draw:frame><draw:frame draw:style-name="gr103" draw:text-style-name="P108" svg:width="2.557cm" svg:height="0.578cm" svg:x="10.948cm" svg:y="-6.444cm"><draw:text-box><text:p text:style-name="P107"><text:span text:style-name="T58">Nem tudom 8</text:span></text:p></draw:text-box></draw:frame><draw:frame draw:style-name="gr104" draw:text-style-name="P105" svg:width="2.495cm" svg:height="1.227cm" svg:x="8.791cm" svg:y="-5.987cm"><draw:text-box><text:p text:style-name="P104"><text:span text:style-name="T58">Határozottan nem értek egyet 4</text:span></text:p></draw:text-box></draw:frame><draw:frame draw:style-name="gr105" draw:text-style-name="P105" svg:width="1.819cm" svg:height="1.551cm" svg:x="8.87cm" svg:y="-4.711cm"><draw:text-box><text:p text:style-name="P104"><text:span text:style-name="T58">Hajlamosak nem egyetérteni 18</text:span></text:p></draw:text-box></draw:frame><draw:frame draw:style-name="gr106" draw:text-style-name="P102" svg:width="2.71cm" svg:height="1.227cm" svg:x="11.936cm" svg:y="-1.043cm"><draw:text-box><text:p text:style-name="P101"><text:span text:style-name="T58">Hajlamosak vagyunk egyetérteni 47</text:span></text:p></draw:text-box></draw:frame><draw:frame draw:style-name="gr107" draw:text-style-name="P102" svg:width="2.326cm" svg:height="0.902cm" svg:x="13.532cm" svg:y="-6.017cm"><draw:text-box><text:p text:style-name="P101"><text:span text:style-name="T58">Határozottan egyetértek 23</text:span></text:p></draw:text-box></draw:frame></draw:g></text:p>
        <text:p text:style-name="P30">Az alábbiak szerint szociodemográfiai és attitűdbeli tényezők szerint változik, hogy a válaszadók milyen mértékben értenek egyet azzal, hogy a felsőfokú végzettséggel nem rendelkező férfiakra nagyobb nyomás nehezedik, mint a nőkre, hogy a szakképzést válasszák. </text:p>
        <text:p text:style-name="P53">■ Azok a válaszadók, akik úgy vélik, hogy a magas ‑-teljesítményű diákokat az általános oktatás felé irányítják, nagyobb valószínűséggel osztják ezt a nézetet (76%, szemben az 54%-kal). Hasonló minta figyelhető meg azok körében, akik úgy érzik, hogy az általános oktatásról jobb a kép (76%, szemben az 58%-kal), akik szerint az általános oktatás könnyebb (79%, szemben a 65%-kal), és akik úgy vélik, hogy a szakképzési programok inkluzívak (76%, szemben a 67%-kal). </text:p>
        <text:p text:style-name="P53">■ Azok a válaszadók, akik a „rossz teljesítményt” választották a szakképzés kiválasztásának tényezőjeként, nagyobb valószínűséggel értenek egyet ezzel az állítással, mint azok, akik nem (76%, szemben a 68%-kal). </text:p>
        <text:p text:style-name="P53">■ Az oktatás végének korát tekintve a válaszadók leginkább egyetértenek azzal, hogy az alacsonyabb tanulmányi teljesítményű férfiakra nagyobb nyomás nehezedik a szakképzés választása tekintetében, mint a nőkre: azok, akik 20 évesen vagy később fejezték be tanulmányaikat, és azok, akik még tanulnak (mindkettő 72%), őket követik azok, akik 16–19 éves koruk között fejezték be tanulmányaikat (70%). Azok, akik 15 évesek vagy annál fiatalabbak, a legkevésbé valószínű, hogy egyetértenek (66%). </text:p>
        <text:p text:style-name="P53">■ Az urbanizáció ebben kis szerepet játszik: A nagyvárosok válaszadóinak 73%-a egyetért ezzel az állítással, szemben a vidéki területek vagy falvak 69%-ával. </text:p>
        <text:p text:style-name="P53">■ Minimális különbségek vannak társadalmi-szakmai kategóriák szerint. A munkanélküli válaszadók valamivel nagyobb valószínűséggel (73%) értenek egyet ezzel, mint más kategóriák (70–72%). </text:p>
        <text:p text:style-name="P53">■ Nincs különbség nem és életkor szerint. </text:p>
        <text:p text:style-name="P22"/>
        <text:p text:style-name="P29"/>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2">QB11.2 Kérjük, mondja el, hogy milyen mértékben ért egyet vagy nem ért egyet az alábbi állításokkal: A felsőfokú végzettséggel nem rendelkező férfiakra nagyobb nyomás nehezedik, hogy a szakmai alapképzést válasszák az általános oktatás helyett, mint a nőkre (%-os arány az EU-ban)</text:p>
            </table:table-cell>
            <table:covered-table-cell/>
            <table:covered-table-cell/>
            <table:covered-table-cell/>
          </table:table-row>
          <table:table-row>
            <table:table-cell table:style-name="Tableau27.A1" office:value-type="string">
              <text:p text:style-name="P68"/>
            </table:table-cell>
            <table:table-cell table:style-name="Tableau27.A1" office:value-type="string">
              <text:p text:style-name="P70">„Elfogadom” összesen</text:p>
            </table:table-cell>
            <table:table-cell table:style-name="Tableau27.A1" office:value-type="string">
              <text:p text:style-name="P70">„Nem ért egyet” összesen </text:p>
            </table:table-cell>
            <table:table-cell table:style-name="Tableau27.A1" office:value-type="string">
              <text:p text:style-name="P70">Nem tudom</text:p>
            </table:table-cell>
          </table:table-row>
          <table:table-row>
            <table:table-cell table:style-name="Tableau27.A1" office:value-type="string">
              <text:p text:style-name="P72">EU-27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Nem</text:p>
            </table:table-cell>
            <table:covered-table-cell/>
            <table:covered-table-cell/>
            <table:covered-table-cell/>
          </table:table-row>
          <table:table-row>
            <table:table-cell table:style-name="Tableau27.A1" office:value-type="string">
              <text:p text:style-name="P72">Férfi </text:p>
            </table:table-cell>
            <table:table-cell table:style-name="Tableau27.B3" office:value-type="float" office:value="71">
              <text:p text:style-name="P70">71</text:p>
            </table:table-cell>
            <table:table-cell table:style-name="Tableau27.B3" office:value-type="float" office:value="22">
              <text:p text:style-name="P70">22</text:p>
            </table:table-cell>
            <table:table-cell table:style-name="Tableau27.B3" office:value-type="float" office:value="7">
              <text:p text:style-name="P70">7</text:p>
            </table:table-cell>
          </table:table-row>
          <table:table-row>
            <table:table-cell table:style-name="Tableau27.A1" office:value-type="string">
              <text:p text:style-name="P72">Nő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Életkor</text:p>
            </table:table-cell>
            <table:covered-table-cell/>
            <table:covered-table-cell/>
            <table:covered-table-cell/>
          </table:table-row>
          <table:table-row>
            <table:table-cell table:style-name="Tableau27.A1" office:value-type="string">
              <text:p text:style-name="P72">15-24 </text:p>
            </table:table-cell>
            <table:table-cell table:style-name="Tableau27.B3" office:value-type="float" office:value="71">
              <text:p text:style-name="P70">71</text:p>
            </table:table-cell>
            <table:table-cell table:style-name="Tableau27.B3" office:value-type="float" office:value="24">
              <text:p text:style-name="P70">24</text:p>
            </table:table-cell>
            <table:table-cell table:style-name="Tableau27.B3" office:value-type="float" office:value="5">
              <text:p text:style-name="P70">5</text:p>
            </table:table-cell>
          </table:table-row>
          <table:table-row>
            <table:table-cell table:style-name="Tableau27.A1" office:value-type="string">
              <text:p text:style-name="P72">25-39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40-54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gt;=55</text:p>
            </table:table-cell>
            <table:table-cell table:style-name="Tableau27.B3" office:value-type="float" office:value="70">
              <text:p text:style-name="P70">70</text:p>
            </table:table-cell>
            <table:table-cell table:style-name="Tableau27.B3" office:value-type="float" office:value="21">
              <text:p text:style-name="P70">21</text:p>
            </table:table-cell>
            <table:table-cell table:style-name="Tableau27.B3" office:value-type="float" office:value="9">
              <text:p text:style-name="P70">9</text:p>
            </table:table-cell>
          </table:table-row>
          <table:table-row>
            <table:table-cell table:style-name="Tableau27.A4" table:number-columns-spanned="4" office:value-type="string">
              <text:p text:style-name="P67">Oktatás (vége)</text:p>
            </table:table-cell>
            <table:covered-table-cell/>
            <table:covered-table-cell/>
            <table:covered-table-cell/>
          </table:table-row>
          <table:table-row>
            <table:table-cell table:style-name="Tableau27.A1" office:value-type="string">
              <text:p text:style-name="P72">&lt;=-15</text:p>
            </table:table-cell>
            <table:table-cell table:style-name="Tableau27.B3" office:value-type="float" office:value="66">
              <text:p text:style-name="P70">66</text:p>
            </table:table-cell>
            <table:table-cell table:style-name="Tableau27.B3" office:value-type="float" office:value="21">
              <text:p text:style-name="P70">21</text:p>
            </table:table-cell>
            <table:table-cell table:style-name="Tableau27.B3" office:value-type="float" office:value="13">
              <text:p text:style-name="P70">13</text:p>
            </table:table-cell>
          </table:table-row>
          <table:table-row>
            <table:table-cell table:style-name="Tableau27.A1" office:value-type="string">
              <text:p text:style-name="P72">16-19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t;=20</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Még mindig tanulok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Társadalmi-szakmai kategória</text:p>
            </table:table-cell>
            <table:covered-table-cell/>
            <table:covered-table-cell/>
            <table:covered-table-cell/>
          </table:table-row>
          <table:table-row>
            <table:table-cell table:style-name="Tableau27.A1" office:value-type="string">
              <text:p text:style-name="P72">Önálló vállalkozó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Menedzserek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Egyéb fehér gallér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Manuális munkások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Házi személyek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Munkanélküli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1" office:value-type="string">
              <text:p text:style-name="P72">Nyugdíjas </text:p>
            </table:table-cell>
            <table:table-cell table:style-name="Tableau27.B3" office:value-type="float" office:value="70">
              <text:p text:style-name="P70">70</text:p>
            </table:table-cell>
            <table:table-cell table:style-name="Tableau27.B3" office:value-type="float" office:value="19">
              <text:p text:style-name="P70">19</text:p>
            </table:table-cell>
            <table:table-cell table:style-name="Tableau27.B3" office:value-type="float" office:value="11">
              <text:p text:style-name="P70">11</text:p>
            </table:table-cell>
          </table:table-row>
          <table:table-row>
            <table:table-cell table:style-name="Tableau27.A1" office:value-type="string">
              <text:p text:style-name="P72">Diákok </text:p>
            </table:table-cell>
            <table:table-cell table:style-name="Tableau27.B3" office:value-type="float" office:value="70">
              <text:p text:style-name="P70">70</text:p>
            </table:table-cell>
            <table:table-cell table:style-name="Tableau27.B3" office:value-type="float" office:value="25">
              <text:p text:style-name="P70">25</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Szubjektív urbanizáció</text:p>
            </table:table-cell>
            <table:covered-table-cell/>
            <table:covered-table-cell/>
            <table:covered-table-cell/>
          </table:table-row>
          <table:table-row>
            <table:table-cell table:style-name="Tableau27.A1" office:value-type="string">
              <text:p text:style-name="P72">Vidéki terület vagy falu </text:p>
            </table:table-cell>
            <table:table-cell table:style-name="Tableau27.B3" office:value-type="float" office:value="69">
              <text:p text:style-name="P70">69</text:p>
            </table:table-cell>
            <table:table-cell table:style-name="Tableau27.B3" office:value-type="float" office:value="22">
              <text:p text:style-name="P70">22</text:p>
            </table:table-cell>
            <table:table-cell table:style-name="Tableau27.B3" office:value-type="float" office:value="9">
              <text:p text:style-name="P70">9</text:p>
            </table:table-cell>
          </table:table-row>
          <table:table-row>
            <table:table-cell table:style-name="Tableau27.A1" office:value-type="string">
              <text:p text:style-name="P72">Kis- és középváros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Nagyváros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A szakmai alapképzés megítélése (ORSZÁGUNKBAN)</text:p>
            </table:table-cell>
            <table:covered-table-cell/>
            <table:covered-table-cell/>
            <table:covered-table-cell/>
          </table:table-row>
          <table:table-row>
            <table:table-cell table:style-name="Tableau27.A1" office:value-type="string">
              <text:p text:style-name="P72">Pozitív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gatív </text:p>
            </table:table-cell>
            <table:table-cell table:style-name="Tableau27.B3" office:value-type="float" office:value="72">
              <text:p text:style-name="P70">72</text:p>
            </table:table-cell>
            <table:table-cell table:style-name="Tableau27.B3" office:value-type="float" office:value="23">
              <text:p text:style-name="P70">23</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7.A1" office:value-type="string">
              <text:p text:style-name="P72">Igen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m </text:p>
            </table:table-cell>
            <table:table-cell table:style-name="Tableau27.B3" office:value-type="float" office:value="71">
              <text:p text:style-name="P70">71</text:p>
            </table:table-cell>
            <table:table-cell table:style-name="Tableau27.B3" office:value-type="float" office:value="21">
              <text:p text:style-name="P70">21</text:p>
            </table:table-cell>
            <table:table-cell table:style-name="Tableau27.B3" office:value-type="float" office:value="8">
              <text:p text:style-name="P70">8</text:p>
            </table:table-cell>
          </table:table-row>
        </table:table>
        <text:p text:style-name="P22"/>
        <text:p text:style-name="P52">Az uniós polgárok több mint fele szerint a tanárok és a pályaorientációs tanácsadók nem kezelik megfelelően a nemi előítéleteket, mielőtt a diákok választanának az általános és a szakképzés között </text:p>
        <text:p text:style-name="P22">Az Európai Unióban az uniós polgárok 55%-a állítja, hogy a tanárok és a pályaorientációs tanácsadók nem kezelik megfelelően a nemi előítéleteket, mielőtt a diákok választanának az általános és a szakképzés között, köztük 13%-uk határozottan egyetért, 42%-uk pedig hajlamos egyetérteni.<text:note text:id="ftn55" text:note-class="footnote"><text:note-citation>55</text:note-citation><text:note-body><text:p text:style-name="P13">QB11.3. Kérjük, mondja el, hogy milyen mértékben ért egyet vagy nem ért egyet az alábbi állításokkal: A tanárok és a pályaorientációs tanácsadók nem kezelik megfelelően a nemi előítéleteket, mielőtt a diákok választanának az általános és a szakképzés között. </text:p></text:note-body></text:note> Közel egyharmaduk (29%) nem ért ezzel egyet, míg 16%-uk nem tudja. </text:p>
        <text:p text:style-name="P22">A vélemények tagállamonként eltérőek. A megállapodás h<text:span text:style-name="T6"> i</text:span>ghest szintjét Olaszországban (74%), Szlovákiában (71%) és Lengyelországban (68%) rögzítették. A legalacsonyabb szinteket Svédországban (31%), Észtországban (39%) és Spanyolországban (41%) mérték. </text:p>
        <text:p text:style-name="P22">20 tagállamban a válaszadók legalább fele egyetért azzal, hogy a nemi elfogultságot nem kezelik megfelelően. </text:p>
        <text:p text:style-name="P22"><draw:g text:anchor-type="paragraph" draw:z-index="55" draw:name="Forme51" draw:style-name="gr1"><draw:frame draw:style-name="gr78" draw:text-style-name="P108" svg:width="16.855cm" svg:height="7.677cm" svg:x="0.158cm" svg:y="2.979cm"><draw:image xlink:href="Pictures/1000000000000588000002857116347C29F05388.png" xlink:type="simple" xlink:show="embed" xlink:actuate="onLoad" draw:mime-type="image/png"><text:p/></draw:image></draw:frame><draw:frame draw:style-name="gr79" draw:text-style-name="P102" svg:width="16.722cm" svg:height="1.227cm" svg:x="0.079cm" svg:y="1.54cm"><draw:text-box><text:p text:style-name="P101"><text:span text:style-name="T58">QB11.3. Kérjük, mondja el, hogy milyen mértékben ért egyet vagy nem ért egyet az alábbi állításokkal: A tanárok és a pályaorientációs tanácsadók nem kezelik megfelelően a nemi előítéleteket, mielőtt a diákok választanának az általános és a szakképzés között. (%)</text:span></text:p></draw:text-box></draw:frame><draw:g draw:style-name="gr4"><draw:frame draw:style-name="gr80" draw:text-style-name="P100" svg:width="14.098cm" svg:height="0.959cm" svg:x="0.472cm" svg:y="10.721cm"><draw:image xlink:href="Pictures/100000000000022300000022902E68B765C34830.png" xlink:type="simple" xlink:show="embed" xlink:actuate="onLoad" draw:mime-type="image/png"><text:p/></draw:image></draw:frame><draw:frame draw:style-name="gr81" draw:text-style-name="P102" svg:width="2.924cm" svg:height="0.902cm" svg:x="0.933cm" svg:y="10.896cm"><draw:text-box><text:p text:style-name="P106"><text:span text:style-name="T58">Határozottan egyetértek</text:span></text:p></draw:text-box></draw:frame><draw:frame draw:style-name="gr82" draw:text-style-name="P102" svg:width="2.948cm" svg:height="1.004cm" svg:x="3.94cm" svg:y="10.873cm"><draw:text-box><text:p text:style-name="P106"><text:span text:style-name="T58">Hajlamosak egyetérteni</text:span></text:p></draw:text-box></draw:frame><draw:frame draw:style-name="gr83" draw:text-style-name="P102" svg:width="3.282cm" svg:height="0.902cm" svg:x="7.124cm" svg:y="10.917cm"><draw:text-box><text:p text:style-name="P106"><text:span text:style-name="T58">Hajlamosak nem egyetérteni</text:span></text:p></draw:text-box></draw:frame><draw:frame draw:style-name="gr84" draw:text-style-name="P102" svg:width="3.484cm" svg:height="0.902cm" svg:x="10.752cm" svg:y="10.876cm"><draw:text-box><text:p text:style-name="P106"><text:span text:style-name="T58">Határozottan nem értek egyet</text:span></text:p></draw:text-box></draw:frame><draw:frame draw:style-name="gr85" draw:text-style-name="P102" svg:width="2.518cm" svg:height="0.687cm" svg:x="14.474cm" svg:y="10.876cm"><draw:text-box><text:p text:style-name="P106"><text:span text:style-name="T58">Nem tudom</text:span></text:p></draw:text-box></draw:frame></draw:g></draw:g><draw:g text:anchor-type="paragraph" draw:z-index="54" draw:name="Forme50" draw:style-name="gr32"><draw:frame draw:style-name="gr86" draw:text-style-name="P100" svg:width="3.661cm" svg:height="3.71cm" svg:x="11.031cm" svg:y="-3.967cm"><draw:image xlink:href="Pictures/10000000000001DF000001EE5AFD4471C52C6054.png" xlink:type="simple" xlink:show="embed" xlink:actuate="onLoad" draw:mime-type="image/png"><text:p/></draw:image></draw:frame><draw:frame draw:style-name="gr87" draw:text-style-name="P102" svg:width="7.474cm" svg:height="2.331cm" svg:x="8.987cm" svg:y="-7.207cm"><draw:text-box><text:p text:style-name="P101"><text:span text:style-name="T58">QB11.3. Kérjük, mondja el, hogy milyen mértékben ért egyet vagy nem ért egyet az alábbi állításokkal: A tanárok és a pályaorientációs tanácsadók nem kezelik megfelelően a nemi előítéleteket, mielőtt a diákok választanának az általános és a szakképzés között. (EU-27) (%)</text:span></text:p></draw:text-box></draw:frame><draw:frame draw:style-name="gr88" draw:text-style-name="P102" svg:width="2.555cm" svg:height="0.613cm" svg:x="10.592cm" svg:y="-4.6cm"><draw:text-box><text:p text:style-name="P101"><text:span text:style-name="T58">Nem tudom 16</text:span></text:p></draw:text-box></draw:frame><draw:frame draw:style-name="gr89" draw:text-style-name="P105" svg:width="2.345cm" svg:height="1.227cm" svg:x="9.158cm" svg:y="-3.587cm"><draw:text-box><text:p text:style-name="P104"><text:span text:style-name="T58">Határozottan nem értek egyet 5</text:span></text:p></draw:text-box></draw:frame><draw:frame draw:style-name="gr90" draw:text-style-name="P105" svg:width="1.96cm" svg:height="1.551cm" svg:x="9.529cm" svg:y="-1.347cm"><draw:text-box><text:p text:style-name="P104"><text:span text:style-name="T58">Hajlamosak nem egyetérteni 24</text:span></text:p></draw:text-box></draw:frame><draw:frame draw:style-name="gr91" draw:text-style-name="P102" svg:width="1.719cm" svg:height="1.301cm" svg:x="14.03cm" svg:y="-0.841cm"><draw:text-box><text:p text:style-name="P101"><text:span text:style-name="T58">Tend tn egyetértek 42</text:span></text:p></draw:text-box></draw:frame><draw:frame draw:style-name="gr92" draw:text-style-name="P102" svg:width="2.232cm" svg:height="0.957cm" svg:x="13.543cm" svg:y="-4.796cm"><draw:text-box><text:p text:style-name="P101"><text:span text:style-name="T58">Határozottan egyetértek 13</text:span></text:p></draw:text-box></draw:frame></draw:g></text:p>
        <text:p text:style-name="P30">Az, hogy a válaszadók milyen mértékben értenek egyet azzal, hogy a diákok választása során nem kezelik megfelelően a nemi elfogultságot, szociodemográfiai és attitűdbeli tényezők szerint változik, az alábbiak szerint. </text:p>
        <text:p text:style-name="P53">■ Társadalmi-szakmai kategóriánként vannak különbségek: a diákok 61%-a osztja ezt a nézetet, szemben a nyugdíjas válaszadók 50%-ával. </text:p>
        <text:p text:style-name="P53">■ Életkor szerint az egyetértés a 15-24 éves válaszadók 62%-áról az 55 évesek és idősebbek 52%-ára csökken. </text:p>
        <text:p text:style-name="P53">■ Az oktatás végén a 16–19 év közöttiek 57%-a, a 20 éves vagy annál idősebbek pedig 54%-a véli úgy, hogy a tanárok és a pályaorientációs tanácsadók nem kezelik megfelelően a nemi előítéleteket, mielőtt a diákok választanának az általános és a szakképzés között. Ez a szám 50% azok számára, akik 15 éves vagy annál fiatalabb. A legmagasabb szintet a még tanulmányokat folytató európaiak körében éri el (61%). </text:p>
        <text:p text:style-name="P53">■ Azok a válaszadók, akik az általános középfokú oktatást ajánlanák, valamivel nagyobb valószínűséggel értenek egyet azzal, hogy a nemi előítéleteket nem kezelik megfelelően, mint azok, akik a szakképzést részesítik előnyben (60%, szemben az 56%-kal). </text:p>
        <text:p text:style-name="P53">■ Nincs különbség a nemek között. </text:p>
        <text:p text:style-name="P22"/>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2">QB11.3 Kérjük, mondja el, hogy milyen mértékben ért egyet vagy nem ért egyet az alábbi állításokkal: A tanárok és a pályaorientációs tanácsadók nem kezelik megfelelően a nemi előítéleteket, mielőtt a diákok választanának az általános és a szakképzés között (%-os uniós arány)</text:p>
            </table:table-cell>
            <table:covered-table-cell/>
            <table:covered-table-cell/>
            <table:covered-table-cell/>
          </table:table-row>
          <table:table-row>
            <table:table-cell table:style-name="Tableau28.A1" office:value-type="string">
              <text:p text:style-name="P68"/>
            </table:table-cell>
            <table:table-cell table:style-name="Tableau28.A1" office:value-type="string">
              <text:p text:style-name="P70">„Elfogadom” összesen</text:p>
            </table:table-cell>
            <table:table-cell table:style-name="Tableau28.A1" office:value-type="string">
              <text:p text:style-name="P70">„Nem ért egyet” összesen </text:p>
            </table:table-cell>
            <table:table-cell table:style-name="Tableau28.A1" office:value-type="string">
              <text:p text:style-name="P70">Nem tudom</text:p>
            </table:table-cell>
          </table:table-row>
          <table:table-row>
            <table:table-cell table:style-name="Tableau28.A1" office:value-type="string">
              <text:p text:style-name="P72">EU-27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Nem</text:p>
            </table:table-cell>
            <table:covered-table-cell/>
            <table:covered-table-cell/>
            <table:covered-table-cell/>
          </table:table-row>
          <table:table-row>
            <table:table-cell table:style-name="Tableau28.A1" office:value-type="string">
              <text:p text:style-name="P72">Férfi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1" office:value-type="string">
              <text:p text:style-name="P72">Nő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Életkor</text:p>
            </table:table-cell>
            <table:covered-table-cell/>
            <table:covered-table-cell/>
            <table:covered-table-cell/>
          </table:table-row>
          <table:table-row>
            <table:table-cell table:style-name="Tableau28.A1" office:value-type="string">
              <text:p text:style-name="P72">15-24 </text:p>
            </table:table-cell>
            <table:table-cell table:style-name="Tableau28.B3" office:value-type="float" office:value="62">
              <text:p text:style-name="P70">62</text:p>
            </table:table-cell>
            <table:table-cell table:style-name="Tableau28.B3" office:value-type="float" office:value="29">
              <text:p text:style-name="P70">29</text:p>
            </table:table-cell>
            <table:table-cell table:style-name="Tableau28.B3" office:value-type="float" office:value="9">
              <text:p text:style-name="P70">9</text:p>
            </table:table-cell>
          </table:table-row>
          <table:table-row>
            <table:table-cell table:style-name="Tableau28.A1" office:value-type="string">
              <text:p text:style-name="P72">25-39 </text:p>
            </table:table-cell>
            <table:table-cell table:style-name="Tableau28.B3" office:value-type="float" office:value="58">
              <text:p text:style-name="P70">58</text:p>
            </table:table-cell>
            <table:table-cell table:style-name="Tableau28.B3" office:value-type="float" office:value="30">
              <text:p text:style-name="P70">30</text:p>
            </table:table-cell>
            <table:table-cell table:style-name="Tableau28.B3" office:value-type="float" office:value="12">
              <text:p text:style-name="P70">12</text:p>
            </table:table-cell>
          </table:table-row>
          <table:table-row>
            <table:table-cell table:style-name="Tableau28.A1" office:value-type="string">
              <text:p text:style-name="P72">40-54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gt;=55</text:p>
            </table:table-cell>
            <table:table-cell table:style-name="Tableau28.B3" office:value-type="float" office:value="52">
              <text:p text:style-name="P70">52</text:p>
            </table:table-cell>
            <table:table-cell table:style-name="Tableau28.B3" office:value-type="float" office:value="26">
              <text:p text:style-name="P70">26</text:p>
            </table:table-cell>
            <table:table-cell table:style-name="Tableau28.B3" office:value-type="float" office:value="22">
              <text:p text:style-name="P70">22</text:p>
            </table:table-cell>
          </table:table-row>
          <table:table-row>
            <table:table-cell table:style-name="Tableau28.A4" table:number-columns-spanned="4" office:value-type="string">
              <text:p text:style-name="P67">Oktatás (vége)</text:p>
            </table:table-cell>
            <table:covered-table-cell/>
            <table:covered-table-cell/>
            <table:covered-table-cell/>
          </table:table-row>
          <table:table-row>
            <table:table-cell table:style-name="Tableau28.A1" office:value-type="string">
              <text:p text:style-name="P72">&lt;=-15</text:p>
            </table:table-cell>
            <table:table-cell table:style-name="Tableau28.B3" office:value-type="float" office:value="50">
              <text:p text:style-name="P70">50</text:p>
            </table:table-cell>
            <table:table-cell table:style-name="Tableau28.B3" office:value-type="float" office:value="24">
              <text:p text:style-name="P70">24</text:p>
            </table:table-cell>
            <table:table-cell table:style-name="Tableau28.B3" office:value-type="float" office:value="26">
              <text:p text:style-name="P70">26</text:p>
            </table:table-cell>
          </table:table-row>
          <table:table-row>
            <table:table-cell table:style-name="Tableau28.A1" office:value-type="string">
              <text:p text:style-name="P72">16-19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gt;=20</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Még mindig tanulok </text:p>
            </table:table-cell>
            <table:table-cell table:style-name="Tableau28.B3" office:value-type="float" office:value="61">
              <text:p text:style-name="P70">61</text:p>
            </table:table-cell>
            <table:table-cell table:style-name="Tableau28.B3" office:value-type="float" office:value="28">
              <text:p text:style-name="P70">28</text:p>
            </table:table-cell>
            <table:table-cell table:style-name="Tableau28.B3" office:value-type="float" office:value="11">
              <text:p text:style-name="P70">11</text:p>
            </table:table-cell>
          </table:table-row>
          <table:table-row>
            <table:table-cell table:style-name="Tableau28.A4" table:number-columns-spanned="4" office:value-type="string">
              <text:p text:style-name="P67">Társadalmi-szakmai kategória</text:p>
            </table:table-cell>
            <table:covered-table-cell/>
            <table:covered-table-cell/>
            <table:covered-table-cell/>
          </table:table-row>
          <table:table-row>
            <table:table-cell table:style-name="Tableau28.A1" office:value-type="string">
              <text:p text:style-name="P72">Önálló vállalkozó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Menedzserek </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Egyéb fehér gallér </text:p>
            </table:table-cell>
            <table:table-cell table:style-name="Tableau28.B3" office:value-type="float" office:value="58">
              <text:p text:style-name="P70">58</text:p>
            </table:table-cell>
            <table:table-cell table:style-name="Tableau28.B3" office:value-type="float" office:value="29">
              <text:p text:style-name="P70">29</text:p>
            </table:table-cell>
            <table:table-cell table:style-name="Tableau28.B3" office:value-type="float" office:value="13">
              <text:p text:style-name="P70">13</text:p>
            </table:table-cell>
          </table:table-row>
          <table:table-row>
            <table:table-cell table:style-name="Tableau28.A1" office:value-type="string">
              <text:p text:style-name="P72">Manuális munkások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Házi személyek </text:p>
            </table:table-cell>
            <table:table-cell table:style-name="Tableau28.B3" office:value-type="float" office:value="57">
              <text:p text:style-name="P70">57</text:p>
            </table:table-cell>
            <table:table-cell table:style-name="Tableau28.B3" office:value-type="float" office:value="27">
              <text:p text:style-name="P70">27</text:p>
            </table:table-cell>
            <table:table-cell table:style-name="Tableau28.B3" office:value-type="float" office:value="16">
              <text:p text:style-name="P70">16</text:p>
            </table:table-cell>
          </table:table-row>
          <table:table-row>
            <table:table-cell table:style-name="Tableau28.A1" office:value-type="string">
              <text:p text:style-name="P72">Munkanélküli </text:p>
            </table:table-cell>
            <table:table-cell table:style-name="Tableau28.B3" office:value-type="float" office:value="51">
              <text:p text:style-name="P70">51</text:p>
            </table:table-cell>
            <table:table-cell table:style-name="Tableau28.B3" office:value-type="float" office:value="32">
              <text:p text:style-name="P70">32</text:p>
            </table:table-cell>
            <table:table-cell table:style-name="Tableau28.B3" office:value-type="float" office:value="17">
              <text:p text:style-name="P70">17</text:p>
            </table:table-cell>
          </table:table-row>
          <table:table-row>
            <table:table-cell table:style-name="Tableau28.A1" office:value-type="string">
              <text:p text:style-name="P72">Nyugdíjas </text:p>
            </table:table-cell>
            <table:table-cell table:style-name="Tableau28.B3" office:value-type="float" office:value="50">
              <text:p text:style-name="P70">50</text:p>
            </table:table-cell>
            <table:table-cell table:style-name="Tableau28.B3" office:value-type="float" office:value="26">
              <text:p text:style-name="P70">26</text:p>
            </table:table-cell>
            <table:table-cell table:style-name="Tableau28.B3" office:value-type="float" office:value="24">
              <text:p text:style-name="P70">24</text:p>
            </table:table-cell>
          </table:table-row>
          <table:table-row>
            <table:table-cell table:style-name="Tableau28.A1" office:value-type="string">
              <text:p text:style-name="P72">Diákok </text:p>
            </table:table-cell>
            <table:table-cell table:style-name="Tableau28.B3" office:value-type="float" office:value="61">
              <text:p text:style-name="P70">61</text:p>
            </table:table-cell>
            <table:table-cell table:style-name="Tableau28.B3" office:value-type="float" office:value="29">
              <text:p text:style-name="P70">29</text:p>
            </table:table-cell>
            <table:table-cell table:style-name="Tableau28.B3" office:value-type="float" office:value="10">
              <text:p text:style-name="P70">10</text:p>
            </table:table-cell>
          </table:table-row>
          <table:table-row>
            <table:table-cell table:style-name="Tableau28.A4" table:number-columns-spanned="4" office:value-type="string">
              <text:p text:style-name="P67">Szubjektív urbanizáció</text:p>
            </table:table-cell>
            <table:covered-table-cell/>
            <table:covered-table-cell/>
            <table:covered-table-cell/>
          </table:table-row>
          <table:table-row>
            <table:table-cell table:style-name="Tableau28.A1" office:value-type="string">
              <text:p text:style-name="P72">Vidéki terület vagy falu </text:p>
            </table:table-cell>
            <table:table-cell table:style-name="Tableau28.B3" office:value-type="float" office:value="52">
              <text:p text:style-name="P70">52</text:p>
            </table:table-cell>
            <table:table-cell table:style-name="Tableau28.B3" office:value-type="float" office:value="31">
              <text:p text:style-name="P70">31</text:p>
            </table:table-cell>
            <table:table-cell table:style-name="Tableau28.B3" office:value-type="float" office:value="17">
              <text:p text:style-name="P70">17</text:p>
            </table:table-cell>
          </table:table-row>
          <table:table-row>
            <table:table-cell table:style-name="Tableau28.A1" office:value-type="string">
              <text:p text:style-name="P72">Kis- és középváros </text:p>
            </table:table-cell>
            <table:table-cell table:style-name="Tableau28.B3" office:value-type="float" office:value="56">
              <text:p text:style-name="P70">56</text:p>
            </table:table-cell>
            <table:table-cell table:style-name="Tableau28.B3" office:value-type="float" office:value="28">
              <text:p text:style-name="P70">28</text:p>
            </table:table-cell>
            <table:table-cell table:style-name="Tableau28.B3" office:value-type="float" office:value="16">
              <text:p text:style-name="P70">16</text:p>
            </table:table-cell>
          </table:table-row>
          <table:table-row>
            <table:table-cell table:style-name="Tableau28.A1" office:value-type="string">
              <text:p text:style-name="P72">Nagyváros </text:p>
            </table:table-cell>
            <table:table-cell table:style-name="Tableau28.B3" office:value-type="float" office:value="58">
              <text:p text:style-name="P70">58</text:p>
            </table:table-cell>
            <table:table-cell table:style-name="Tableau28.B3" office:value-type="float" office:value="27">
              <text:p text:style-name="P70">27</text:p>
            </table:table-cell>
            <table:table-cell table:style-name="Tableau28.B3" office:value-type="float" office:value="15">
              <text:p text:style-name="P70">15</text:p>
            </table:table-cell>
          </table:table-row>
          <table:table-row>
            <table:table-cell table:style-name="Tableau28.A4" table:number-columns-spanned="4" office:value-type="string">
              <text:p text:style-name="P67">A szakmai alapképzés megítélése (ORSZÁGUNKBAN)</text:p>
            </table:table-cell>
            <table:covered-table-cell/>
            <table:covered-table-cell/>
            <table:covered-table-cell/>
          </table:table-row>
          <table:table-row table:style-name="Tableau28.31">
            <table:table-cell table:style-name="Tableau28.A1" office:value-type="string">
              <text:p text:style-name="P72">Pozitív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Negatív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8.A1" office:value-type="string">
              <text:p text:style-name="P72">Igen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Nem </text:p>
            </table:table-cell>
            <table:table-cell table:style-name="Tableau28.B3" office:value-type="float" office:value="54">
              <text:p text:style-name="P70">54</text:p>
            </table:table-cell>
            <table:table-cell table:style-name="Tableau28.B3" office:value-type="float" office:value="29">
              <text:p text:style-name="P70">29</text:p>
            </table:table-cell>
            <table:table-cell table:style-name="Tableau28.B3" office:value-type="float" office:value="17">
              <text:p text:style-name="P70">17</text:p>
            </table:table-cell>
          </table:table-row>
        </table:table>
        <text:p text:style-name="P22"/>
        <text:p text:style-name="P52">Az uniós polgárok több mint fele szerint a TTMM-mel kapcsolatos szakoktatási és szakképzési területek megfelelőbbek a férfiak számára </text:p>
        <text:p text:style-name="P22">Az Európai Unióban az uniós polgárok 55%-a véli úgy, hogy a TTMM-mel kapcsolatos szakoktatási és szakképzési területek – például az építőipar, a gépjárműipar, a gyártás és az IKT – megfelelőbbek a férfiak számára, beleértve 14%-ukat, akik határozottan egyetértenek, és 41%-ukat, akik hajlamosak egyetérteni.<text:note text:id="ftn56" text:note-class="footnote"><text:note-citation>56</text:note-citation><text:note-body><text:p text:style-name="P13">QB10.1. Kérjük, mondja el, hogy milyen mértékben ért egyet vagy nem ért egyet az alábbi állításokkal: A STEM-hez kapcsolódó szakoktatási és szakképzési területek (pl. építőipar, gépjárműipar, gyártás, IKT) megfelelőbbek a férfiak számára. </text:p></text:note-body></text:note> Összességében 41% nem ért egyet, míg 4% nem tudja. </text:p>
        <text:p text:style-name="P22">18 tagállamban a válaszadók legalább fele egyetért azzal, hogy a TTMM-mel kapcsolatos területek megfelelőbbek a férfiak számára. </text:p>
        <text:p text:style-name="P22">A vélemények tagállamonként eltérőek. Az egyetértés legmagasabb szintjét Magyarországon és Szlovákiában (mindkettő 86 %), valamint Bulgáriában (83 %) mérték. A legalacsonyabb szinteket Svédországban (15 %), Hollandiában (27 %) és Finnországban (28 %) mérték. </text:p>
        <text:p text:style-name="P22"><draw:g text:anchor-type="paragraph" draw:z-index="56" draw:name="Forme52" draw:style-name="gr32"><draw:frame draw:style-name="gr71" draw:text-style-name="P100" svg:width="4.197cm" svg:height="4.58cm" svg:x="11.119cm" svg:y="-4.129cm"><draw:image xlink:href="Pictures/10000000000001E400000210DB05C0D2BD5F98C4.png" xlink:type="simple" xlink:show="embed" xlink:actuate="onLoad" draw:mime-type="image/png"><text:p/></draw:image></draw:frame><draw:frame draw:style-name="gr72" draw:text-style-name="P102" svg:width="7.753cm" svg:height="1.876cm" svg:x="8.939cm" svg:y="-6.306cm"><draw:text-box><text:p text:style-name="P101"><text:span text:style-name="T58">QB10.1. Kérjük, mondja el, hogy milyen mértékben ért egyet vagy nem ért egyet az alábbi állításokkal: A STEM-hez kapcsolódó szakoktatási és szakképzési területek (pl. építőipar, gépjárműipar, gyártás, IKT) megfelelőbbek a férfiak számára. (EU-27) (%)</text:span></text:p></draw:text-box></draw:frame><draw:frame draw:style-name="gr73" draw:text-style-name="P108" svg:width="2.659cm" svg:height="0.578cm" svg:x="11.44cm" svg:y="-4.761cm"><draw:text-box><text:p text:style-name="P107"><text:span text:style-name="T58">Nem tudom 4</text:span></text:p></draw:text-box></draw:frame><draw:frame draw:style-name="gr74" draw:text-style-name="P105" svg:width="1.886cm" svg:height="1.227cm" svg:x="10.07cm" svg:y="-4.203cm"><draw:text-box><text:p text:style-name="P104"><text:span text:style-name="T58">Nem értek egyet 16</text:span></text:p></draw:text-box></draw:frame><draw:frame draw:style-name="gr75" draw:text-style-name="P105" svg:width="1.786cm" svg:height="1.551cm" svg:x="9.396cm" svg:y="-1.067cm"><draw:text-box><text:p text:style-name="P104"><text:span text:style-name="T58">Hajlamosak nem egyetérteni 16</text:span></text:p></draw:text-box></draw:frame><draw:frame draw:style-name="gr76" draw:text-style-name="P102" svg:width="1.777cm" svg:height="1.551cm" svg:x="14.612cm" svg:y="-0.208cm"><draw:text-box><text:p text:style-name="P101"><text:span text:style-name="T58">Hajlamosak egyetérteni 41</text:span></text:p></draw:text-box></draw:frame><draw:frame draw:style-name="gr77" draw:text-style-name="P102" svg:width="1.77cm" svg:height="1.551cm" svg:x="13.927cm" svg:y="-4.547cm"><draw:text-box><text:p text:style-name="P101"><text:span text:style-name="T58">Határozottan egyetértek 14</text:span></text:p></draw:text-box></draw:frame></draw:g></text:p>
        <text:p text:style-name="P22"><draw:g text:anchor-type="paragraph" draw:z-index="57" draw:name="Forme53" draw:style-name="gr1"><draw:frame draw:style-name="gr63" draw:text-style-name="P100" svg:width="16.675cm" svg:height="7.374cm" svg:x="-0.131cm" svg:y="1.519cm"><draw:image xlink:href="Pictures/10000000000004E70000022BFEE03172855F860F.png" xlink:type="simple" xlink:show="embed" xlink:actuate="onLoad" draw:mime-type="image/png"><text:p/></draw:image></draw:frame><draw:frame draw:style-name="gr64" draw:text-style-name="P102" svg:width="16.244cm" svg:height="1.227cm" svg:x="0.033cm" svg:y="0.434cm"><draw:text-box><text:p text:style-name="P101"><text:span text:style-name="T58">QB10.1. Kérjük, mondja el, hogy milyen mértékben ért egyet vagy nem ért egyet az alábbi állításokkal: A STEM-hez kapcsolódó szakoktatási és szakképzési területek (pl. építőipar, gépjárműipar, gyártás, IKT) megfelelőbbek a férfiak számára. (%)</text:span></text:p></draw:text-box></draw:frame><draw:g draw:style-name="gr4"><draw:frame draw:style-name="gr65" draw:text-style-name="P100" svg:width="14.098cm" svg:height="0.959cm" svg:x="0.529cm" svg:y="9.028cm"><draw:image xlink:href="Pictures/100000000000022300000022902E68B765C34830.png" xlink:type="simple" xlink:show="embed" xlink:actuate="onLoad" draw:mime-type="image/png"><text:p/></draw:image></draw:frame><draw:frame draw:style-name="gr66" draw:text-style-name="P102" svg:width="2.924cm" svg:height="0.902cm" svg:x="0.991cm" svg:y="9.201cm"><draw:text-box><text:p text:style-name="P106"><text:span text:style-name="T58">Határozottan egyetértek</text:span></text:p></draw:text-box></draw:frame><draw:frame draw:style-name="gr67" draw:text-style-name="P102" svg:width="2.946cm" svg:height="1.004cm" svg:x="4cm" svg:y="9.179cm"><draw:text-box><text:p text:style-name="P106"><text:span text:style-name="T58">Hajlamosak egyetérteni</text:span></text:p></draw:text-box></draw:frame><draw:frame draw:style-name="gr68" draw:text-style-name="P102" svg:width="3.282cm" svg:height="0.902cm" svg:x="7.182cm" svg:y="9.222cm"><draw:text-box><text:p text:style-name="P106"><text:span text:style-name="T58">Hajlamosak nem egyetérteni</text:span></text:p></draw:text-box></draw:frame><draw:frame draw:style-name="gr69" draw:text-style-name="P102" svg:width="3.484cm" svg:height="0.902cm" svg:x="10.81cm" svg:y="9.179cm"><draw:text-box><text:p text:style-name="P106"><text:span text:style-name="T58">Határozottan nem értek egyet</text:span></text:p></draw:text-box></draw:frame><draw:frame draw:style-name="gr70" draw:text-style-name="P102" svg:width="2.52cm" svg:height="0.687cm" svg:x="14.532cm" svg:y="9.179cm"><draw:text-box><text:p text:style-name="P106"><text:span text:style-name="T58">Nem tudom</text:span></text:p></draw:text-box></draw:frame></draw:g></draw:g></text:p>
        <text:p text:style-name="P30">Az, hogy a válaszadók milyen mértékben értenek egyet azzal, hogy a STEM-mel kapcsolatos területek megfelelőbbek a férfiak számára, szociodemográfiai és attitűdbeli tényezők szerint változik, az alábbiak szerint. </text:p>
        <text:p text:style-name="P53">■ Ez a nézet elterjedtebb azon válaszadók körében, akik: úgy vélik, hogy a tanárok és a pályaorientációs tanácsadók nem kezelik megfelelően a nemi elfogultságot (65% vs. 43%) ; úgy vélik, hogy a felsőfokú végzettséggel nem rendelkező férfiakra nagyobb nyomás nehezedik, hogy a szakképzést válasszák (62%, szemben a 42%-kal) ; úgy véli, hogy a nőket a műszaki tantárgyak iránti érdeklődés ellenére ösztönzik az általános oktatásra (63%, szemben a 38%-kal) ; úgy érzi, hogy a nemi sztereotípiákat erősítik a családok, a kortársak és a közösségi média (59%, szemben a 46%-kal) ; és úgy vélik, hogy a gondozásban vagy szolgáltatásban részt vevő férfiaknak a ‑-hoz kapcsolódó szakképzési területeken társadalmi megbélyegzéssel kell szembenézniük (63%, szemben a 46%-kal). </text:p>
        <text:p text:style-name="P53">■ Azok a válaszadók, akik úgy vélik, hogy a fiatalok elegendő tájékoztatást kapnak a szakképzési lehetőségekről, nagyobb valószínűséggel értenek egyet (62%), mint azok, akik úgy vélik, hogy nem (47%). </text:p>
        <text:p text:style-name="P53">■ Azon válaszadók közel kétharmada (60%), akik arról számolnak be, hogy országukban a szakképzést pozitívan ítélik meg, egyetért azzal, hogy a TTMM-mel kapcsolatos területek megfelelőbbek a férfiak számára, szemben a negatív megítélésről beszámoló válaszadók 47%-ával. </text:p>
        <text:p text:style-name="P53">■ Szembetűnő különbségek mutatkoznak társadalmi-szakmai kategóriák szerint: a háztartásbeliek körében a legnagyobb a valószínűsége annak, hogy a TTMM-mel kapcsolatos szakoktatási és szakképzési területek megfelelőbbek a férfiak számára (63%), szemben a vezetők 47%-ával. </text:p>
        <text:p text:style-name="P53">■ Az oktatás végének korát tekintve ez a nézet a 16 és 19 év közöttiek körében a legelterjedtebb (62%), őket követik a 15 éves vagy annál fiatalabbak (59%). Azok körében, akik 20 éves koruk után is folytatták tanulmányaikat, a legalacsonyabb az egyetértés aránya (47%), míg a még tanulmányokat folytató válaszadók esetében ez az arány 50%. </text:p>
        <text:p text:style-name="P53">■ Az a nézet, hogy a TTMM-mel kapcsolatos szakoktatási és szakképzési területek megfelelőbbek a férfiak számára, valamivel elterjedtebb a férfiak (58%), mint a nők (53%) körében. </text:p>
        <text:p text:style-name="P53">■ Nincs különbség az életkor vagy a korábbi szakképzésben való részvétel szerint. </text:p>
        <text:p text:style-name="P22"/>
        <text:p text:style-name="P29"/>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2">QB10.1 Kérjük, mondja el, hogy milyen mértékben ért egyet vagy nem ért egyet az alábbi állításokkal: A TTMM-mel kapcsolatos területek a szakmai alapképzésben (pl. építőipar, gépjárműipar, gyártás, IKT) megfelelőbbek a férfiak számára (%-os uniós arány)</text:p>
            </table:table-cell>
            <table:covered-table-cell/>
            <table:covered-table-cell/>
            <table:covered-table-cell/>
          </table:table-row>
          <table:table-row>
            <table:table-cell table:style-name="Tableau29.A1" office:value-type="string">
              <text:p text:style-name="P68"/>
            </table:table-cell>
            <table:table-cell table:style-name="Tableau29.A1" office:value-type="string">
              <text:p text:style-name="P70">„Elfogadom” összesen</text:p>
            </table:table-cell>
            <table:table-cell table:style-name="Tableau29.A1" office:value-type="string">
              <text:p text:style-name="P70">„Nem ért egyet” összesen </text:p>
            </table:table-cell>
            <table:table-cell table:style-name="Tableau29.A1" office:value-type="string">
              <text:p text:style-name="P70">Nem tudom</text:p>
            </table:table-cell>
          </table:table-row>
          <table:table-row>
            <table:table-cell table:style-name="Tableau29.A1" office:value-type="string">
              <text:p text:style-name="P72">EU-27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Nem</text:p>
            </table:table-cell>
            <table:covered-table-cell/>
            <table:covered-table-cell/>
            <table:covered-table-cell/>
          </table:table-row>
          <table:table-row>
            <table:table-cell table:style-name="Tableau29.A1" office:value-type="string">
              <text:p text:style-name="P72">Férfi </text:p>
            </table:table-cell>
            <table:table-cell table:style-name="Tableau29.B3" office:value-type="float" office:value="58">
              <text:p text:style-name="P70">58</text:p>
            </table:table-cell>
            <table:table-cell table:style-name="Tableau29.B3" office:value-type="float" office:value="38">
              <text:p text:style-name="P70">38</text:p>
            </table:table-cell>
            <table:table-cell table:style-name="Tableau29.B3" office:value-type="float" office:value="4">
              <text:p text:style-name="P70">4</text:p>
            </table:table-cell>
          </table:table-row>
          <table:table-row>
            <table:table-cell table:style-name="Tableau29.A1" office:value-type="string">
              <text:p text:style-name="P72">Nő </text:p>
            </table:table-cell>
            <table:table-cell table:style-name="Tableau29.B3" office:value-type="float" office:value="53">
              <text:p text:style-name="P70">53</text:p>
            </table:table-cell>
            <table:table-cell table:style-name="Tableau29.B3" office:value-type="float" office:value="43">
              <text:p text:style-name="P70">43</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Életkor</text:p>
            </table:table-cell>
            <table:covered-table-cell/>
            <table:covered-table-cell/>
            <table:covered-table-cell/>
          </table:table-row>
          <table:table-row>
            <table:table-cell table:style-name="Tableau29.A1" office:value-type="string">
              <text:p text:style-name="P72">15-24 </text:p>
            </table:table-cell>
            <table:table-cell table:style-name="Tableau29.B3" office:value-type="float" office:value="55">
              <text:p text:style-name="P70">55</text:p>
            </table:table-cell>
            <table:table-cell table:style-name="Tableau29.B3" office:value-type="float" office:value="42">
              <text:p text:style-name="P70">42</text:p>
            </table:table-cell>
            <table:table-cell table:style-name="Tableau29.B3" office:value-type="float" office:value="3">
              <text:p text:style-name="P70">3</text:p>
            </table:table-cell>
          </table:table-row>
          <table:table-row>
            <table:table-cell table:style-name="Tableau29.A1" office:value-type="string">
              <text:p text:style-name="P72">25-39 </text:p>
            </table:table-cell>
            <table:table-cell table:style-name="Tableau29.B3" office:value-type="float" office:value="55">
              <text:p text:style-name="P70">55</text:p>
            </table:table-cell>
            <table:table-cell table:style-name="Tableau29.B3" office:value-type="float" office:value="43">
              <text:p text:style-name="P70">43</text:p>
            </table:table-cell>
            <table:table-cell table:style-name="Tableau29.B3" office:value-type="float" office:value="2">
              <text:p text:style-name="P70">2</text:p>
            </table:table-cell>
          </table:table-row>
          <table:table-row>
            <table:table-cell table:style-name="Tableau29.A1" office:value-type="string">
              <text:p text:style-name="P72">40-54 </text:p>
            </table:table-cell>
            <table:table-cell table:style-name="Tableau29.B3" office:value-type="float" office:value="56">
              <text:p text:style-name="P70">56</text:p>
            </table:table-cell>
            <table:table-cell table:style-name="Tableau29.B3" office:value-type="float" office:value="41">
              <text:p text:style-name="P70">41</text:p>
            </table:table-cell>
            <table:table-cell table:style-name="Tableau29.B3" office:value-type="float" office:value="3">
              <text:p text:style-name="P70">3</text:p>
            </table:table-cell>
          </table:table-row>
          <table:table-row>
            <table:table-cell table:style-name="Tableau29.A1" office:value-type="string">
              <text:p text:style-name="P72">&gt;=55</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4" table:number-columns-spanned="4" office:value-type="string">
              <text:p text:style-name="P67">Oktatás (vége)</text:p>
            </table:table-cell>
            <table:covered-table-cell/>
            <table:covered-table-cell/>
            <table:covered-table-cell/>
          </table:table-row>
          <table:table-row>
            <table:table-cell table:style-name="Tableau29.A1" office:value-type="string">
              <text:p text:style-name="P72">&lt;=-15</text:p>
            </table:table-cell>
            <table:table-cell table:style-name="Tableau29.B3" office:value-type="float" office:value="59">
              <text:p text:style-name="P70">59</text:p>
            </table:table-cell>
            <table:table-cell table:style-name="Tableau29.B3" office:value-type="float" office:value="31">
              <text:p text:style-name="P70">31</text:p>
            </table:table-cell>
            <table:table-cell table:style-name="Tableau29.B3" office:value-type="float" office:value="10">
              <text:p text:style-name="P70">10</text:p>
            </table:table-cell>
          </table:table-row>
          <table:table-row>
            <table:table-cell table:style-name="Tableau29.A1" office:value-type="string">
              <text:p text:style-name="P72">16-19 </text:p>
            </table:table-cell>
            <table:table-cell table:style-name="Tableau29.B3" office:value-type="float" office:value="62">
              <text:p text:style-name="P70">62</text:p>
            </table:table-cell>
            <table:table-cell table:style-name="Tableau29.B3" office:value-type="float" office:value="35">
              <text:p text:style-name="P70">35</text:p>
            </table:table-cell>
            <table:table-cell table:style-name="Tableau29.B3" office:value-type="float" office:value="3">
              <text:p text:style-name="P70">3</text:p>
            </table:table-cell>
          </table:table-row>
          <table:table-row>
            <table:table-cell table:style-name="Tableau29.A1" office:value-type="string">
              <text:p text:style-name="P72">&gt;=20</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Még mindig tanulok </text:p>
            </table:table-cell>
            <table:table-cell table:style-name="Tableau29.B3" office:value-type="float" office:value="50">
              <text:p text:style-name="P70">50</text:p>
            </table:table-cell>
            <table:table-cell table:style-name="Tableau29.B3" office:value-type="float" office:value="47">
              <text:p text:style-name="P70">47</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Társadalmi-szakmai kategória</text:p>
            </table:table-cell>
            <table:covered-table-cell/>
            <table:covered-table-cell/>
            <table:covered-table-cell/>
          </table:table-row>
          <table:table-row>
            <table:table-cell table:style-name="Tableau29.A1" office:value-type="string">
              <text:p text:style-name="P72">Önálló vállalkozó </text:p>
            </table:table-cell>
            <table:table-cell table:style-name="Tableau29.B3" office:value-type="float" office:value="58">
              <text:p text:style-name="P70">58</text:p>
            </table:table-cell>
            <table:table-cell table:style-name="Tableau29.B3" office:value-type="float" office:value="39">
              <text:p text:style-name="P70">39</text:p>
            </table:table-cell>
            <table:table-cell table:style-name="Tableau29.B3" office:value-type="float" office:value="3">
              <text:p text:style-name="P70">3</text:p>
            </table:table-cell>
          </table:table-row>
          <table:table-row>
            <table:table-cell table:style-name="Tableau29.A1" office:value-type="string">
              <text:p text:style-name="P72">Menedzserek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Egyéb fehér gallér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Manuális munkások </text:p>
            </table:table-cell>
            <table:table-cell table:style-name="Tableau29.B3" office:value-type="float" office:value="59">
              <text:p text:style-name="P70">59</text:p>
            </table:table-cell>
            <table:table-cell table:style-name="Tableau29.B3" office:value-type="float" office:value="38">
              <text:p text:style-name="P70">38</text:p>
            </table:table-cell>
            <table:table-cell table:style-name="Tableau29.B3" office:value-type="float" office:value="3">
              <text:p text:style-name="P70">3</text:p>
            </table:table-cell>
          </table:table-row>
          <table:table-row>
            <table:table-cell table:style-name="Tableau29.A1" office:value-type="string">
              <text:p text:style-name="P72">Házi személyek </text:p>
            </table:table-cell>
            <table:table-cell table:style-name="Tableau29.B3" office:value-type="float" office:value="63">
              <text:p text:style-name="P70">63</text:p>
            </table:table-cell>
            <table:table-cell table:style-name="Tableau29.B3" office:value-type="float" office:value="33">
              <text:p text:style-name="P70">33</text:p>
            </table:table-cell>
            <table:table-cell table:style-name="Tableau29.B3" office:value-type="float" office:value="4">
              <text:p text:style-name="P70">4</text:p>
            </table:table-cell>
          </table:table-row>
          <table:table-row>
            <table:table-cell table:style-name="Tableau29.A1" office:value-type="string">
              <text:p text:style-name="P72">Munkanélküli </text:p>
            </table:table-cell>
            <table:table-cell table:style-name="Tableau29.B3" office:value-type="float" office:value="49">
              <text:p text:style-name="P70">49</text:p>
            </table:table-cell>
            <table:table-cell table:style-name="Tableau29.B3" office:value-type="float" office:value="47">
              <text:p text:style-name="P70">47</text:p>
            </table:table-cell>
            <table:table-cell table:style-name="Tableau29.B3" office:value-type="float" office:value="4">
              <text:p text:style-name="P70">4</text:p>
            </table:table-cell>
          </table:table-row>
          <table:table-row>
            <table:table-cell table:style-name="Tableau29.A1" office:value-type="string">
              <text:p text:style-name="P72">Nyugdíjas </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1" office:value-type="string">
              <text:p text:style-name="P72">Diákok </text:p>
            </table:table-cell>
            <table:table-cell table:style-name="Tableau29.B3" office:value-type="float" office:value="51">
              <text:p text:style-name="P70">51</text:p>
            </table:table-cell>
            <table:table-cell table:style-name="Tableau29.B3" office:value-type="float" office:value="46">
              <text:p text:style-name="P70">46</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zubjektív urbanizáció</text:p>
            </table:table-cell>
            <table:covered-table-cell/>
            <table:covered-table-cell/>
            <table:covered-table-cell/>
          </table:table-row>
          <table:table-row>
            <table:table-cell table:style-name="Tableau29.A1" office:value-type="string">
              <text:p text:style-name="P72">Vidéki terület vagy falu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1" office:value-type="string">
              <text:p text:style-name="P72">Kis- és középváros </text:p>
            </table:table-cell>
            <table:table-cell table:style-name="Tableau29.B3" office:value-type="float" office:value="57">
              <text:p text:style-name="P70">57</text:p>
            </table:table-cell>
            <table:table-cell table:style-name="Tableau29.B3" office:value-type="float" office:value="39">
              <text:p text:style-name="P70">39</text:p>
            </table:table-cell>
            <table:table-cell table:style-name="Tableau29.B3" office:value-type="float" office:value="4">
              <text:p text:style-name="P70">4</text:p>
            </table:table-cell>
          </table:table-row>
          <table:table-row>
            <table:table-cell table:style-name="Tableau29.A1" office:value-type="string">
              <text:p text:style-name="P72">Nagyváros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A szakmai alapképzés megítélése (ORSZÁGUNKBAN)</text:p>
            </table:table-cell>
            <table:covered-table-cell/>
            <table:covered-table-cell/>
            <table:covered-table-cell/>
          </table:table-row>
          <table:table-row>
            <table:table-cell table:style-name="Tableau29.A1" office:value-type="string">
              <text:p text:style-name="P72">Pozitív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Negatív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29.A1" office:value-type="string">
              <text:p text:style-name="P72">Igen </text:p>
            </table:table-cell>
            <table:table-cell table:style-name="Tableau29.B3" office:value-type="float" office:value="56">
              <text:p text:style-name="P70">56</text:p>
            </table:table-cell>
            <table:table-cell table:style-name="Tableau29.B3" office:value-type="float" office:value="42">
              <text:p text:style-name="P70">42</text:p>
            </table:table-cell>
            <table:table-cell table:style-name="Tableau29.B3" office:value-type="float" office:value="2">
              <text:p text:style-name="P70">2</text:p>
            </table:table-cell>
          </table:table-row>
          <table:table-row>
            <table:table-cell table:style-name="Tableau29.A1" office:value-type="string">
              <text:p text:style-name="P72">Nem </text:p>
            </table:table-cell>
            <table:table-cell table:style-name="Tableau29.B3" office:value-type="float" office:value="55">
              <text:p text:style-name="P70">55</text:p>
            </table:table-cell>
            <table:table-cell table:style-name="Tableau29.B3" office:value-type="float" office:value="40">
              <text:p text:style-name="P70">40</text:p>
            </table:table-cell>
            <table:table-cell table:style-name="Tableau29.B3" office:value-type="float" office:value="5">
              <text:p text:style-name="P70">5</text:p>
            </table:table-cell>
          </table:table-row>
        </table:table>
        <text:p text:style-name="P22"/>
        <text:p text:style-name="P52">Tízből hét uniós polgár szerint az általános és a szakképzés közötti választással kapcsolatos nemi sztereotípiákat gyakran erősítik a családok, a társak és a közösségi média </text:p>
        <text:p text:style-name="P22">Az Európai Unióban 72% szerint az általános és a szakképzés közötti választással kapcsolatos nemi sztereotípiákat gyakran erősítik a családok, a kortársak és a közösségi média, ebből 19% határozottan egyetért, 53% pedig hajlamos egyetérteni.<text:note text:id="ftn57" text:note-class="footnote"><text:note-citation>57</text:note-citation><text:note-body><text:p text:style-name="P13">QB11.4. Kérjük, mondja el, hogy milyen mértékben ért egyet vagy nem ért egyet az alábbi állításokkal: Az általános és a szakképzés közötti választással kapcsolatos nemi sztereotípiákat gyakran erősítik a családok, a társak és a közösségi média. </text:p></text:note-body></text:note> Körülbelül minden ötödik nem ért egyet (18%), míg 10% nem tudja. </text:p>
        <text:p text:style-name="P22">A válaszadók többsége valamennyi tagállamban egyetért ezzel az állítással. A megállapodások szintje azonban tagállamonként eltérő. A megállapodás szintje Svédországban (86%), Dániában (84%) és Cipruson (82%) volt a legmagasabb. A legalacsonyabb szintet Észtországban (53%), Lettországban (61%) és Romániában (62%) mérték. </text:p>
        <text:p text:style-name="P22">17 tagállamban tíz válaszadóból legalább hét egyetért azzal, hogy a nemi sztereotípiákat gyakran erősítik a családok, a kortársak és a közösségi média. </text:p>
        <text:p text:style-name="P22"><draw:g text:anchor-type="paragraph" draw:z-index="59" draw:name="Forme55" draw:style-name="gr1"><draw:frame draw:style-name="gr48" draw:text-style-name="P100" svg:width="17.096cm" svg:height="7.596cm" svg:x="0.192cm" svg:y="1.219cm"><draw:image xlink:href="Pictures/10000000000004EA0000022FA8C165A10A1095E1.png" xlink:type="simple" xlink:show="embed" xlink:actuate="onLoad" draw:mime-type="image/png"><text:p/></draw:image></draw:frame><draw:frame draw:style-name="gr49" draw:text-style-name="P102" svg:width="17.155cm" svg:height="0.902cm" svg:x="0cm" svg:y="0.101cm"><draw:text-box><text:p text:style-name="P101"><text:span text:style-name="T58">QB11.4. Kérjük, mondja el, hogy milyen mértékben ért egyet vagy nem ért egyet az alábbi állításokkal: Az általános és a szakképzés közötti választással kapcsolatos nemi sztereotípiákat gyakran erősítik a családok, a társak és a közösségi média.(%) </text:span></text:p></draw:text-box></draw:frame><draw:g draw:style-name="gr4"><draw:frame draw:style-name="gr50" draw:text-style-name="P100" svg:width="14.098cm" svg:height="0.959cm" svg:x="0.797cm" svg:y="8.696cm"><draw:image xlink:href="Pictures/100000000000022300000022902E68B765C34830.png" xlink:type="simple" xlink:show="embed" xlink:actuate="onLoad" draw:mime-type="image/png"><text:p/></draw:image></draw:frame><draw:frame draw:style-name="gr51" draw:text-style-name="P102" svg:width="2.924cm" svg:height="0.902cm" svg:x="1.258cm" svg:y="8.869cm"><draw:text-box><text:p text:style-name="P106"><text:span text:style-name="T58">Határozottan egyetértek</text:span></text:p></draw:text-box></draw:frame><draw:frame draw:style-name="gr52" draw:text-style-name="P102" svg:width="2.946cm" svg:height="1.004cm" svg:x="4.267cm" svg:y="8.848cm"><draw:text-box><text:p text:style-name="P106"><text:span text:style-name="T58">Hajlamosak egyetérteni</text:span></text:p></draw:text-box></draw:frame><draw:frame draw:style-name="gr53" draw:text-style-name="P102" svg:width="3.282cm" svg:height="0.902cm" svg:x="7.449cm" svg:y="8.89cm"><draw:text-box><text:p text:style-name="P106"><text:span text:style-name="T58">Hajlamosak nem egyetérteni</text:span></text:p></draw:text-box></draw:frame><draw:frame draw:style-name="gr54" draw:text-style-name="P102" svg:width="3.484cm" svg:height="0.902cm" svg:x="11.077cm" svg:y="8.848cm"><draw:text-box><text:p text:style-name="P106"><text:span text:style-name="T58">Határozottan nem értek egyet</text:span></text:p></draw:text-box></draw:frame><draw:frame draw:style-name="gr55" draw:text-style-name="P102" svg:width="2.52cm" svg:height="0.687cm" svg:x="14.799cm" svg:y="8.848cm"><draw:text-box><text:p text:style-name="P106"><text:span text:style-name="T58">Nem tudom</text:span></text:p></draw:text-box></draw:frame></draw:g></draw:g><draw:g text:anchor-type="paragraph" draw:z-index="58" draw:name="Forme54" draw:style-name="gr32"><draw:frame draw:style-name="gr56" draw:text-style-name="P100" svg:width="3.952cm" svg:height="4.017cm" svg:x="10.399cm" svg:y="-6.255cm"><draw:image xlink:href="Pictures/10000000000001D8000001F42BF18D640B934B81.png" xlink:type="simple" xlink:show="embed" xlink:actuate="onLoad" draw:mime-type="image/png"><text:p/></draw:image></draw:frame><draw:frame draw:style-name="gr57" draw:text-style-name="P102" svg:width="7.617cm" svg:height="1.876cm" svg:x="8.811cm" svg:y="-8.511cm"><draw:text-box><text:p text:style-name="P101"><text:span text:style-name="T58">kérdés: Kérjük, mondja el, hogy milyen mértékben ért egyet vagy nem ért egyet az alábbi állításokkal: Az általános és a szakképzés közötti választással kapcsolatos nemi sztereotípiákat gyakran erősítik a családok, a kortársak és a közösségi média (EU-27) (%) </text:span></text:p></draw:text-box></draw:frame><draw:frame draw:style-name="gr58" draw:text-style-name="P102" svg:width="2.765cm" svg:height="0.578cm" svg:x="10.518cm" svg:y="-6.802cm"><draw:text-box><text:p text:style-name="P101"><text:span text:style-name="T58">Nem tudom 10</text:span></text:p></draw:text-box></draw:frame><draw:frame draw:style-name="gr59" draw:text-style-name="P105" svg:width="2.356cm" svg:height="1.227cm" svg:x="8.97cm" svg:y="-6.218cm"><draw:text-box><text:p text:style-name="P104"><text:span text:style-name="T58">Határozottan nem értek egyet 2</text:span></text:p></draw:text-box></draw:frame><draw:frame draw:style-name="gr60" draw:text-style-name="P105" svg:width="1.652cm" svg:height="1.551cm" svg:x="8.97cm" svg:y="-5.156cm"><draw:text-box><text:p text:style-name="P104"><text:span text:style-name="T58">Hajlamosak nem egyetérteni 16</text:span></text:p></draw:text-box></draw:frame><draw:frame draw:style-name="gr61" draw:text-style-name="P102" svg:width="2.632cm" svg:height="0.902cm" svg:x="11.305cm" svg:y="-2.133cm"><draw:text-box><text:p text:style-name="P101"><text:span text:style-name="T58">Hajlamosak egyetérteni 53</text:span></text:p></draw:text-box></draw:frame><draw:frame draw:style-name="gr62" draw:text-style-name="P102" svg:width="1.622cm" svg:height="1.551cm" svg:x="13.318cm" svg:y="-6.629cm"><draw:text-box><text:p text:style-name="P101"><text:span text:style-name="T58">Határozottan egyetértek 19</text:span></text:p></draw:text-box></draw:frame></draw:g></text:p>
        <text:p text:style-name="P30">Az, hogy a válaszadók mennyire értenek egyet azzal, hogy a nemi sztereotípiákat gyakran erősítik a családok, a kortársak és a közösségi média, szociodemográfiai és attitűdbeli tényezők szerint változik, az alábbiak szerint. </text:p>
        <text:p text:style-name="P53">■ Azok a válaszadók, akik úgy vélik, hogy a jól teljesítő diákokat az általános oktatás felé irányítják, nagyobb valószínűséggel értenek egyet azzal, hogy a nemi sztereotípiák gyakran erősödnek (77%, szemben az 57%-kal), valamint azok, akik úgy érzik, hogy az általános oktatás pozitívabb képet mutat (77%, szemben a 61%-kal). </text:p>
        <text:p text:style-name="P53">■ Az oktatás végén a 20 év felettiek 76%-a véli úgy, hogy az általános és a szakképzés közötti választással kapcsolatos nemi sztereotípiákat megerősítik a családok, a kortársak és a közösségi média; ez az arány a 16–19 év közöttiek körében 71%, a 15 éves vagy annál fiatalabbak körében pedig 64%. Ez az arány 73% azon válaszadók esetében, akik még tanulnak. </text:p>
        <text:p text:style-name="P53">■ Társadalmi-szakmai kategóriák szerint szerény különbségek vannak: a vezetők és más szellemi munkavállalók 75%-a osztja ezt a nézetet, szemben a nyugdíjas válaszadók 68%-ával. </text:p>
        <text:p text:style-name="P53">■ Kis különbségek is vannak az életkor szerint. A legvalószínűbb, hogy a 25–39 éves válaszadók osztják ezt a nézetet (75%). Ez a legkevésbé elterjedt az 55 év felettiek körében (69%). </text:p>
        <text:p text:style-name="P53">■ A szakképzés kiválasztását befolyásoló tényezők tekintetében a különbségek a módozati arányok. Az egyetértés valamivel magasabb azon válaszadók körében, akik a közösségi média befolyására hivatkoznak (76%, szemben a 71%-kal). </text:p>
        <text:p text:style-name="P53">■ Nincs különbség a nemek között. </text:p>
        <text:p text:style-name="P22"/>
        <text:p text:style-name="P29"/>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2">QB11.4 Kérjük, mondja el, hogy milyen mértékben ért egyet vagy nem ért egyet az alábbi állításokkal: Az általános és a szakképzés közötti választással kapcsolatos nemi sztereotípiákat gyakran erősítik a családok, a társak és a közösségi média (%-os uniós arány)</text:p>
            </table:table-cell>
            <table:covered-table-cell/>
            <table:covered-table-cell/>
            <table:covered-table-cell/>
          </table:table-row>
          <table:table-row>
            <table:table-cell table:style-name="Tableau30.A1" office:value-type="string">
              <text:p text:style-name="P68"/>
            </table:table-cell>
            <table:table-cell table:style-name="Tableau30.A1" office:value-type="string">
              <text:p text:style-name="P70">„Elfogadom” összesen</text:p>
            </table:table-cell>
            <table:table-cell table:style-name="Tableau30.A1" office:value-type="string">
              <text:p text:style-name="P70">„Nem ért egyet” összesen </text:p>
            </table:table-cell>
            <table:table-cell table:style-name="Tableau30.A1" office:value-type="string">
              <text:p text:style-name="P70">Nem tudom</text:p>
            </table:table-cell>
          </table:table-row>
          <table:table-row>
            <table:table-cell table:style-name="Tableau30.A1" office:value-type="string">
              <text:p text:style-name="P72">EU-27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Nem</text:p>
            </table:table-cell>
            <table:covered-table-cell/>
            <table:covered-table-cell/>
            <table:covered-table-cell/>
          </table:table-row>
          <table:table-row>
            <table:table-cell table:style-name="Tableau30.A1" office:value-type="string">
              <text:p text:style-name="P72">Férfi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Nő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Életkor</text:p>
            </table:table-cell>
            <table:covered-table-cell/>
            <table:covered-table-cell/>
            <table:covered-table-cell/>
          </table:table-row>
          <table:table-row>
            <table:table-cell table:style-name="Tableau30.A1" office:value-type="string">
              <text:p text:style-name="P72">15-24 </text:p>
            </table:table-cell>
            <table:table-cell table:style-name="Tableau30.B3" office:value-type="float" office:value="73">
              <text:p text:style-name="P70">73</text:p>
            </table:table-cell>
            <table:table-cell table:style-name="Tableau30.B3" office:value-type="float" office:value="20">
              <text:p text:style-name="P70">20</text:p>
            </table:table-cell>
            <table:table-cell table:style-name="Tableau30.B3" office:value-type="float" office:value="7">
              <text:p text:style-name="P70">7</text:p>
            </table:table-cell>
          </table:table-row>
          <table:table-row>
            <table:table-cell table:style-name="Tableau30.A1" office:value-type="string">
              <text:p text:style-name="P72">25-39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table-cell table:style-name="Tableau30.A1" office:value-type="string">
              <text:p text:style-name="P72">40-54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gt;=55</text:p>
            </table:table-cell>
            <table:table-cell table:style-name="Tableau30.B3" office:value-type="float" office:value="69">
              <text:p text:style-name="P70">69</text:p>
            </table:table-cell>
            <table:table-cell table:style-name="Tableau30.B3" office:value-type="float" office:value="17">
              <text:p text:style-name="P70">17</text:p>
            </table:table-cell>
            <table:table-cell table:style-name="Tableau30.B3" office:value-type="float" office:value="14">
              <text:p text:style-name="P70">14</text:p>
            </table:table-cell>
          </table:table-row>
          <table:table-row>
            <table:table-cell table:style-name="Tableau30.A4" table:number-columns-spanned="4" office:value-type="string">
              <text:p text:style-name="P67">Oktatás (vége)</text:p>
            </table:table-cell>
            <table:covered-table-cell/>
            <table:covered-table-cell/>
            <table:covered-table-cell/>
          </table:table-row>
          <table:table-row>
            <table:table-cell table:style-name="Tableau30.A1" office:value-type="string">
              <text:p text:style-name="P72">&lt;=-15</text:p>
            </table:table-cell>
            <table:table-cell table:style-name="Tableau30.B3" office:value-type="float" office:value="64">
              <text:p text:style-name="P70">64</text:p>
            </table:table-cell>
            <table:table-cell table:style-name="Tableau30.B3" office:value-type="float" office:value="16">
              <text:p text:style-name="P70">16</text:p>
            </table:table-cell>
            <table:table-cell table:style-name="Tableau30.B3" office:value-type="float" office:value="20">
              <text:p text:style-name="P70">20</text:p>
            </table:table-cell>
          </table:table-row>
          <table:table-row>
            <table:table-cell table:style-name="Tableau30.A1" office:value-type="string">
              <text:p text:style-name="P72">16-19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gt;=20</text:p>
            </table:table-cell>
            <table:table-cell table:style-name="Tableau30.B3" office:value-type="float" office:value="76">
              <text:p text:style-name="P70">76</text:p>
            </table:table-cell>
            <table:table-cell table:style-name="Tableau30.B3" office:value-type="float" office:value="18">
              <text:p text:style-name="P70">18</text:p>
            </table:table-cell>
            <table:table-cell table:style-name="Tableau30.B3" office:value-type="float" office:value="6">
              <text:p text:style-name="P70">6</text:p>
            </table:table-cell>
          </table:table-row>
          <table:table-row>
            <table:table-cell table:style-name="Tableau30.A1" office:value-type="string">
              <text:p text:style-name="P72">Még mindig tanulok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Társadalmi-szakmai kategória</text:p>
            </table:table-cell>
            <table:covered-table-cell/>
            <table:covered-table-cell/>
            <table:covered-table-cell/>
          </table:table-row>
          <table:table-row>
            <table:table-cell table:style-name="Tableau30.A1" office:value-type="string">
              <text:p text:style-name="P72">Önálló vállalkozó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Menedzserek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Egyéb fehér gallér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Manuális munkások </text:p>
            </table:table-cell>
            <table:table-cell table:style-name="Tableau30.B3" office:value-type="float" office:value="71">
              <text:p text:style-name="P70">71</text:p>
            </table:table-cell>
            <table:table-cell table:style-name="Tableau30.B3" office:value-type="float" office:value="21">
              <text:p text:style-name="P70">21</text:p>
            </table:table-cell>
            <table:table-cell table:style-name="Tableau30.B3" office:value-type="float" office:value="8">
              <text:p text:style-name="P70">8</text:p>
            </table:table-cell>
          </table:table-row>
          <table:table-row>
            <table:table-cell table:style-name="Tableau30.A1" office:value-type="string">
              <text:p text:style-name="P72">Házi személyek </text:p>
            </table:table-cell>
            <table:table-cell table:style-name="Tableau30.B3" office:value-type="float" office:value="69">
              <text:p text:style-name="P70">69</text:p>
            </table:table-cell>
            <table:table-cell table:style-name="Tableau30.B3" office:value-type="float" office:value="21">
              <text:p text:style-name="P70">21</text:p>
            </table:table-cell>
            <table:table-cell table:style-name="Tableau30.B3" office:value-type="float" office:value="10">
              <text:p text:style-name="P70">10</text:p>
            </table:table-cell>
          </table:table-row>
          <table:table-row>
            <table:table-cell table:style-name="Tableau30.A1" office:value-type="string">
              <text:p text:style-name="P72">Munkanélküli </text:p>
            </table:table-cell>
            <table:table-cell table:style-name="Tableau30.B3" office:value-type="float" office:value="75">
              <text:p text:style-name="P70">75</text:p>
            </table:table-cell>
            <table:table-cell table:style-name="Tableau30.B3" office:value-type="float" office:value="16">
              <text:p text:style-name="P70">16</text:p>
            </table:table-cell>
            <table:table-cell table:style-name="Tableau30.B3" office:value-type="float" office:value="9">
              <text:p text:style-name="P70">9</text:p>
            </table:table-cell>
          </table:table-row>
          <table:table-row>
            <table:table-cell table:style-name="Tableau30.A1" office:value-type="string">
              <text:p text:style-name="P72">Nyugdíjas </text:p>
            </table:table-cell>
            <table:table-cell table:style-name="Tableau30.B3" office:value-type="float" office:value="68">
              <text:p text:style-name="P70">68</text:p>
            </table:table-cell>
            <table:table-cell table:style-name="Tableau30.B3" office:value-type="float" office:value="16">
              <text:p text:style-name="P70">16</text:p>
            </table:table-cell>
            <table:table-cell table:style-name="Tableau30.B3" office:value-type="float" office:value="16">
              <text:p text:style-name="P70">16</text:p>
            </table:table-cell>
          </table:table-row>
          <table:table-row>
            <table:table-cell table:style-name="Tableau30.A1" office:value-type="string">
              <text:p text:style-name="P72">Diákok </text:p>
            </table:table-cell>
            <table:table-cell table:style-name="Tableau30.B3" office:value-type="float" office:value="74">
              <text:p text:style-name="P70">74</text:p>
            </table:table-cell>
            <table:table-cell table:style-name="Tableau30.B3" office:value-type="float" office:value="19">
              <text:p text:style-name="P70">19</text:p>
            </table:table-cell>
            <table:table-cell table:style-name="Tableau30.B3" office:value-type="float" office:value="7">
              <text:p text:style-name="P70">7</text:p>
            </table:table-cell>
          </table:table-row>
          <table:table-row>
            <table:table-cell table:style-name="Tableau30.A4" table:number-columns-spanned="4" office:value-type="string">
              <text:p text:style-name="P67">Szubjektív urbanizáció</text:p>
            </table:table-cell>
            <table:covered-table-cell/>
            <table:covered-table-cell/>
            <table:covered-table-cell/>
          </table:table-row>
          <table:table-row>
            <table:table-cell table:style-name="Tableau30.A1" office:value-type="string">
              <text:p text:style-name="P72">Vidéki terület vagy falu </text:p>
            </table:table-cell>
            <table:table-cell table:style-name="Tableau30.B3" office:value-type="float" office:value="70">
              <text:p text:style-name="P70">70</text:p>
            </table:table-cell>
            <table:table-cell table:style-name="Tableau30.B3" office:value-type="float" office:value="19">
              <text:p text:style-name="P70">19</text:p>
            </table:table-cell>
            <table:table-cell table:style-name="Tableau30.B3" office:value-type="float" office:value="11">
              <text:p text:style-name="P70">11</text:p>
            </table:table-cell>
          </table:table-row>
          <table:table-row>
            <table:table-cell table:style-name="Tableau30.A1" office:value-type="string">
              <text:p text:style-name="P72">Kis- és középváros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1" office:value-type="string">
              <text:p text:style-name="P72">Nagyváros </text:p>
            </table:table-cell>
            <table:table-cell table:style-name="Tableau30.B3" office:value-type="float" office:value="75">
              <text:p text:style-name="P70">75</text:p>
            </table:table-cell>
            <table:table-cell table:style-name="Tableau30.B3" office:value-type="float" office:value="17">
              <text:p text:style-name="P70">17</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A szakmai alapképzés megítélése (ORSZÁGUNKBAN)</text:p>
            </table:table-cell>
            <table:covered-table-cell/>
            <table:covered-table-cell/>
            <table:covered-table-cell/>
          </table:table-row>
          <table:table-row>
            <table:table-cell table:style-name="Tableau30.A1" office:value-type="string">
              <text:p text:style-name="P72">Pozitív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gatív </text:p>
            </table:table-cell>
            <table:table-cell table:style-name="Tableau30.B3" office:value-type="float" office:value="73">
              <text:p text:style-name="P70">73</text:p>
            </table:table-cell>
            <table:table-cell table:style-name="Tableau30.B3" office:value-type="float" office:value="21">
              <text:p text:style-name="P70">21</text:p>
            </table:table-cell>
            <table:table-cell table:style-name="Tableau30.B3" office:value-type="float" office:value="6">
              <text:p text:style-name="P70">6</text:p>
            </table:table-cell>
          </table:table-row>
          <table:table-row>
            <table:table-cell table:style-name="Tableau30.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30.A1" office:value-type="string">
              <text:p text:style-name="P72">Igen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m </text:p>
            </table:table-cell>
            <table:table-cell table:style-name="Tableau30.B3" office:value-type="float" office:value="71">
              <text:p text:style-name="P70">71</text:p>
            </table:table-cell>
            <table:table-cell table:style-name="Tableau30.B3" office:value-type="float" office:value="18">
              <text:p text:style-name="P70">18</text:p>
            </table:table-cell>
            <table:table-cell table:style-name="Tableau30.B3" office:value-type="float" office:value="11">
              <text:p text:style-name="P70">11</text:p>
            </table:table-cell>
          </table:table-row>
        </table:table>
        <text:p text:style-name="P22"/>
        <text:p text:style-name="P52">Az uniós polgárok több mint fele szerint a gondozással vagy a szolgáltatással kapcsolatos szakképzési területeken dolgozó férfiak gyakran szembesülnek társadalmi megbélyegzéssel vagy ítélettel </text:p>
        <text:p text:style-name="P22">Az Európai Unióban az uniós polgárok 57%-a állítja, hogy a gondozással vagy a szolgáltatással kapcsolatos szakképzési területeken dolgozó férfiak gyakran szembesülnek társadalmi megbélyegzéssel vagy ítélettel, köztük 14%-uk határozottan egyetért, 43%-uk pedig hajlamos egyetérteni.<text:note text:id="ftn58" text:note-class="footnote"><text:note-citation>58</text:note-citation><text:note-body><text:p text:style-name="P13">QB11.5. kérdés Kérjük, mondja el, hogy milyen mértékben ért egyet vagy nem ért egyet az alábbi állításokkal: A gondozással vagy a szolgáltatással kapcsolatos szakképzési területeken dolgozó férfiak gyakran szembesülnek társadalmi megbélyegzéssel vagy ítélettel. </text:p></text:note-body></text:note> 35% nem ért egyet, 8% nem tudja. </text:p>
        <text:p text:style-name="P22">A vélemények tagállamonként eltérőek. A megállapodás szintje Lengyelországban (71%), Magyarországon (70%), valamint Olaszországban és Hollandiában (mindkettő 70%) volt a legmagasabb. A legalacsonyabb szintet Cipruson (28%), Portugáliában (39%) és Görögországban (43%) mérték. </text:p>
        <text:p text:style-name="P36">17 tagállamban a válaszadók legalább fele egyetért azzal, hogy a gondozási vagy szolgáltatási feladatokat ellátó férfiakat gyakran megbélyegzik. </text:p>
        <text:p text:style-name="P22"><draw:g text:anchor-type="paragraph" draw:z-index="60" draw:name="Forme56" draw:style-name="gr1"><draw:frame draw:style-name="gr41" draw:text-style-name="P100" svg:width="4.707cm" svg:height="5.116cm" svg:x="11.224cm" svg:y="-4.902cm"><draw:image xlink:href="Pictures/10000000000001EE00000219032FDF8EA94E370C.png" xlink:type="simple" xlink:show="embed" xlink:actuate="onLoad" draw:mime-type="image/png"><text:p/></draw:image></draw:frame><draw:frame draw:style-name="gr42" draw:text-style-name="P102" svg:width="7.275cm" svg:height="2.2cm" svg:x="9.16cm" svg:y="-7.066cm"><draw:text-box><text:p text:style-name="P101"><text:span text:style-name="T58">QB11.5. kérdés Kérjük, mondja el, hogy milyen mértékben ért egyet vagy nem ért egyet az alábbi állításokkal: A gondozással vagy szolgáltatással kapcsolatos szakképzési területeken dolgozó férfiak gyakran szembesülnek társadalmi megbélyegzéssel vagy ítélettel. (EU-27) (%)</text:span></text:p></draw:text-box></draw:frame><draw:frame draw:style-name="gr43" draw:text-style-name="P102" svg:width="2.373cm" svg:height="0.578cm" svg:x="11.73cm" svg:y="-5.637cm"><draw:text-box><text:p text:style-name="P101"><text:span text:style-name="T58">Nem tudom 8</text:span></text:p></draw:text-box></draw:frame><draw:frame draw:style-name="gr44" draw:text-style-name="P105" svg:width="2.599cm" svg:height="1.227cm" svg:x="9.769cm" svg:y="-4.817cm"><draw:text-box><text:p text:style-name="P104"><text:span text:style-name="T58">Határozottan nem értek egyet 9</text:span></text:p></draw:text-box></draw:frame><draw:frame draw:style-name="gr45" draw:text-style-name="P105" svg:width="1.666cm" svg:height="1.551cm" svg:x="9.636cm" svg:y="-2.595cm"><draw:text-box><text:p text:style-name="P104"><text:span text:style-name="T58">Hajlamosak nem egyetérteni 26</text:span></text:p></draw:text-box></draw:frame><draw:frame draw:style-name="gr46" draw:text-style-name="P102" svg:width="1.528cm" svg:height="2.2cm" svg:x="15.067cm" svg:y="-0.372cm"><draw:text-box><text:p text:style-name="P101"><text:span text:style-name="T58">Hajlamosak vagyunk egyetérteni 43</text:span></text:p></draw:text-box></draw:frame><draw:frame draw:style-name="gr47" draw:text-style-name="P102" svg:width="2.285cm" svg:height="0.902cm" svg:x="14.125cm" svg:y="-5.161cm"><draw:text-box><text:p text:style-name="P101"><text:span text:style-name="T58">Határozottan egyetértek 14</text:span></text:p></draw:text-box></draw:frame></draw:g><draw:g text:anchor-type="paragraph" draw:z-index="61" draw:name="Forme57" draw:style-name="gr32"><draw:frame draw:style-name="gr33" draw:text-style-name="P100" svg:width="16.856cm" svg:height="7.421cm" svg:x="0.22cm" svg:y="3.505cm"><draw:image xlink:href="Pictures/100000000000052C00000247016734A023CF45E8.png" xlink:type="simple" xlink:show="embed" xlink:actuate="onLoad" draw:mime-type="image/png"><text:p/></draw:image></draw:frame><draw:frame draw:style-name="gr34" draw:text-style-name="P102" svg:width="16.687cm" svg:height="1.227cm" svg:x="0.176cm" svg:y="2.217cm"><draw:text-box><text:p text:style-name="P101"><text:span text:style-name="T58">QB11.5. kérdés Kérjük, mondja el, hogy milyen mértékben ért egyet vagy nem ért egyet az alábbi állításokkal: A gondozással vagy szolgáltatással kapcsolatos szakképzési területeken dolgozó férfiak gyakran szembesülnek társadalmi megbélyegzéssel vagy ítélettel. (%)</text:span></text:p></draw:text-box></draw:frame><draw:g draw:style-name="gr4"><draw:frame draw:style-name="gr35" draw:text-style-name="P100" svg:width="14.098cm" svg:height="0.959cm" svg:x="0.585cm" svg:y="10.943cm"><draw:image xlink:href="Pictures/100000000000022300000022902E68B765C34830.png" xlink:type="simple" xlink:show="embed" xlink:actuate="onLoad" draw:mime-type="image/png"><text:p/></draw:image></draw:frame><draw:frame draw:style-name="gr36" draw:text-style-name="P102" svg:width="2.924cm" svg:height="0.902cm" svg:x="1.047cm" svg:y="11.118cm"><draw:text-box><text:p text:style-name="P106"><text:span text:style-name="T58">Határozottan egyetértek</text:span></text:p></draw:text-box></draw:frame><draw:frame draw:style-name="gr37" draw:text-style-name="P102" svg:width="2.946cm" svg:height="1.004cm" svg:x="4.055cm" svg:y="11.095cm"><draw:text-box><text:p text:style-name="P106"><text:span text:style-name="T58">Hajlamosak egyetérteni</text:span></text:p></draw:text-box></draw:frame><draw:frame draw:style-name="gr38" draw:text-style-name="P102" svg:width="3.28cm" svg:height="0.902cm" svg:x="7.239cm" svg:y="11.139cm"><draw:text-box><text:p text:style-name="P106"><text:span text:style-name="T58">Hajlamosak nem egyetérteni</text:span></text:p></draw:text-box></draw:frame><draw:frame draw:style-name="gr39" draw:text-style-name="P102" svg:width="3.484cm" svg:height="0.902cm" svg:x="10.867cm" svg:y="11.096cm"><draw:text-box><text:p text:style-name="P106"><text:span text:style-name="T58">Határozottan nem értek egyet</text:span></text:p></draw:text-box></draw:frame><draw:frame draw:style-name="gr40" draw:text-style-name="P102" svg:width="2.518cm" svg:height="0.687cm" svg:x="14.589cm" svg:y="11.096cm"><draw:text-box><text:p text:style-name="P106"><text:span text:style-name="T58">Nem tudom</text:span></text:p></draw:text-box></draw:frame></draw:g></draw:g></text:p>
        <text:p text:style-name="P30">A válaszadók szociodemográfiai és attitűdbeli tényezők szerint eltérő mértékben értenek egyet azzal, hogy a gondozási vagy szolgáltatási feladatokat ellátó férfiak gyakran szembesülnek megbélyegzéssel, az alábbiak szerint. </text:p>
        <text:p text:style-name="P53">■ Életkor szerint ez a nézet a 15–24 éves válaszadók 63%-áról az 55 évesek és idősebbek 53%-ára csökken. </text:p>
        <text:p text:style-name="P53">■ Van némi különbség a társadalmi-szakmai kategóriák között. Míg a fehérgalléros munkavállalók és diákok 63%-a egyetért abban, hogy a gondozói feladatokat ellátó férfiakhoz képest megbélyegzéssel kell szembenézniük, ez a szám a nyugdíjas válaszadók körében 53%-ra csökken. </text:p>
        <text:p text:style-name="P53">■ A tanulmányaikat 15 éves vagy annál fiatalabb korban befejező válaszadók életkor szerint kisebb valószínűséggel gondolják úgy, hogy a gondozással vagy a szolgáltatással kapcsolatos szakképzési területeken dolgozó férfiak társadalmi megbélyegzéssel szembesülnek (51%), mint azok, akik 16–19 éves vagy annál idősebb korban fejezték be tanulmányaikat (57–58%). Azok között, akik még tanulnak, ez a nézet áll 63%. </text:p>
        <text:p text:style-name="P53">■ A szakképzés megválasztását befolyásoló tényezők tekintetében a különbségek szerények. Ez a nézet valamivel gyakoribb azon válaszadók körében, akik a közösségi média befolyására hivatkoznak (64%, szemben az 56%-kal). </text:p>
        <text:p text:style-name="P53">■ Nincsenek nemek vagy korábbi szakképzési tapasztalatok szerinti különbségek.</text:p>
        <text:p text:style-name="P22"/>
        <text:p text:style-name="P29"/>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2">QB11.5 Kérjük, mondja el, hogy milyen mértékben ért egyet vagy nem ért egyet az alábbi állításokkal: A gondozással vagy a szolgáltatással kapcsolatos szakmai alapképzésben részt vevő férfiak gyakran szembesülnek társadalmi megbélyegzéssel vagy ítélettel (%-EU)</text:p>
            </table:table-cell>
            <table:covered-table-cell/>
            <table:covered-table-cell/>
            <table:covered-table-cell/>
          </table:table-row>
          <table:table-row>
            <table:table-cell table:style-name="Tableau31.A1" office:value-type="string">
              <text:p text:style-name="P68"/>
            </table:table-cell>
            <table:table-cell table:style-name="Tableau31.A1" office:value-type="string">
              <text:p text:style-name="P70">„Elfogadom” összesen</text:p>
            </table:table-cell>
            <table:table-cell table:style-name="Tableau31.A1" office:value-type="string">
              <text:p text:style-name="P70">„Nem ért egyet” összesen </text:p>
            </table:table-cell>
            <table:table-cell table:style-name="Tableau31.A1" office:value-type="string">
              <text:p text:style-name="P70">Nem tudom</text:p>
            </table:table-cell>
          </table:table-row>
          <table:table-row>
            <table:table-cell table:style-name="Tableau31.A1" office:value-type="string">
              <text:p text:style-name="P72">EU-27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Nem</text:p>
            </table:table-cell>
            <table:covered-table-cell/>
            <table:covered-table-cell/>
            <table:covered-table-cell/>
          </table:table-row>
          <table:table-row>
            <table:table-cell table:style-name="Tableau31.A1" office:value-type="string">
              <text:p text:style-name="P72">Férfi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Nő </text:p>
            </table:table-cell>
            <table:table-cell table:style-name="Tableau31.B3" office:value-type="float" office:value="57">
              <text:p text:style-name="P70">57</text:p>
            </table:table-cell>
            <table:table-cell table:style-name="Tableau31.B3" office:value-type="float" office:value="34">
              <text:p text:style-name="P70">34</text:p>
            </table:table-cell>
            <table:table-cell table:style-name="Tableau31.B3" office:value-type="float" office:value="9">
              <text:p text:style-name="P70">9</text:p>
            </table:table-cell>
          </table:table-row>
          <table:table-row>
            <table:table-cell table:style-name="Tableau31.A4" table:number-columns-spanned="4" office:value-type="string">
              <text:p text:style-name="P67">Életkor</text:p>
            </table:table-cell>
            <table:covered-table-cell/>
            <table:covered-table-cell/>
            <table:covered-table-cell/>
          </table:table-row>
          <table:table-row>
            <table:table-cell table:style-name="Tableau31.A1" office:value-type="string">
              <text:p text:style-name="P72">15-24 </text:p>
            </table:table-cell>
            <table:table-cell table:style-name="Tableau31.B3" office:value-type="float" office:value="63">
              <text:p text:style-name="P70">63</text:p>
            </table:table-cell>
            <table:table-cell table:style-name="Tableau31.B3" office:value-type="float" office:value="29">
              <text:p text:style-name="P70">29</text:p>
            </table:table-cell>
            <table:table-cell table:style-name="Tableau31.B3" office:value-type="float" office:value="8">
              <text:p text:style-name="P70">8</text:p>
            </table:table-cell>
          </table:table-row>
          <table:table-row>
            <table:table-cell table:style-name="Tableau31.A1" office:value-type="string">
              <text:p text:style-name="P72">25-39 </text:p>
            </table:table-cell>
            <table:table-cell table:style-name="Tableau31.B3" office:value-type="float" office:value="61">
              <text:p text:style-name="P70">61</text:p>
            </table:table-cell>
            <table:table-cell table:style-name="Tableau31.B3" office:value-type="float" office:value="34">
              <text:p text:style-name="P70">34</text:p>
            </table:table-cell>
            <table:table-cell table:style-name="Tableau31.B3" office:value-type="float" office:value="5">
              <text:p text:style-name="P70">5</text:p>
            </table:table-cell>
          </table:table-row>
          <table:table-row>
            <table:table-cell table:style-name="Tableau31.A1" office:value-type="string">
              <text:p text:style-name="P72">40-54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gt;=55</text:p>
            </table:table-cell>
            <table:table-cell table:style-name="Tableau31.B3" office:value-type="float" office:value="53">
              <text:p text:style-name="P70">53</text:p>
            </table:table-cell>
            <table:table-cell table:style-name="Tableau31.B3" office:value-type="float" office:value="36">
              <text:p text:style-name="P70">36</text:p>
            </table:table-cell>
            <table:table-cell table:style-name="Tableau31.B3" office:value-type="float" office:value="11">
              <text:p text:style-name="P70">11</text:p>
            </table:table-cell>
          </table:table-row>
          <table:table-row>
            <table:table-cell table:style-name="Tableau31.A4" table:number-columns-spanned="4" office:value-type="string">
              <text:p text:style-name="P67">Oktatás (vége)</text:p>
            </table:table-cell>
            <table:covered-table-cell/>
            <table:covered-table-cell/>
            <table:covered-table-cell/>
          </table:table-row>
          <table:table-row>
            <table:table-cell table:style-name="Tableau31.A1" office:value-type="string">
              <text:p text:style-name="P72">&lt;=-15</text:p>
            </table:table-cell>
            <table:table-cell table:style-name="Tableau31.B3" office:value-type="float" office:value="51">
              <text:p text:style-name="P70">51</text:p>
            </table:table-cell>
            <table:table-cell table:style-name="Tableau31.B3" office:value-type="float" office:value="33">
              <text:p text:style-name="P70">33</text:p>
            </table:table-cell>
            <table:table-cell table:style-name="Tableau31.B3" office:value-type="float" office:value="16">
              <text:p text:style-name="P70">16</text:p>
            </table:table-cell>
          </table:table-row>
          <table:table-row>
            <table:table-cell table:style-name="Tableau31.A1" office:value-type="string">
              <text:p text:style-name="P72">16-19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gt;=20</text:p>
            </table:table-cell>
            <table:table-cell table:style-name="Tableau31.B3" office:value-type="float" office:value="58">
              <text:p text:style-name="P70">58</text:p>
            </table:table-cell>
            <table:table-cell table:style-name="Tableau31.B3" office:value-type="float" office:value="36">
              <text:p text:style-name="P70">36</text:p>
            </table:table-cell>
            <table:table-cell table:style-name="Tableau31.B3" office:value-type="float" office:value="6">
              <text:p text:style-name="P70">6</text:p>
            </table:table-cell>
          </table:table-row>
          <table:table-row>
            <table:table-cell table:style-name="Tableau31.A1" office:value-type="string">
              <text:p text:style-name="P72">Még mindig tanulok </text:p>
            </table:table-cell>
            <table:table-cell table:style-name="Tableau31.B3" office:value-type="float" office:value="63">
              <text:p text:style-name="P70">63</text:p>
            </table:table-cell>
            <table:table-cell table:style-name="Tableau31.B3" office:value-type="float" office:value="27">
              <text:p text:style-name="P70">27</text:p>
            </table:table-cell>
            <table:table-cell table:style-name="Tableau31.B3" office:value-type="float" office:value="10">
              <text:p text:style-name="P70">10</text:p>
            </table:table-cell>
          </table:table-row>
          <table:table-row>
            <table:table-cell table:style-name="Tableau31.A4" table:number-columns-spanned="4" office:value-type="string">
              <text:p text:style-name="P67">Társadalmi-szakmai kategória</text:p>
            </table:table-cell>
            <table:covered-table-cell/>
            <table:covered-table-cell/>
            <table:covered-table-cell/>
          </table:table-row>
          <table:table-row>
            <table:table-cell table:style-name="Tableau31.A1" office:value-type="string">
              <text:p text:style-name="P72">Önálló vállalkozó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Menedzserek </text:p>
            </table:table-cell>
            <table:table-cell table:style-name="Tableau31.B3" office:value-type="float" office:value="57">
              <text:p text:style-name="P70">57</text:p>
            </table:table-cell>
            <table:table-cell table:style-name="Tableau31.B3" office:value-type="float" office:value="36">
              <text:p text:style-name="P70">36</text:p>
            </table:table-cell>
            <table:table-cell table:style-name="Tableau31.B3" office:value-type="float" office:value="7">
              <text:p text:style-name="P70">7</text:p>
            </table:table-cell>
          </table:table-row>
          <table:table-row>
            <table:table-cell table:style-name="Tableau31.A1" office:value-type="string">
              <text:p text:style-name="P72">Egyéb fehér gallér </text:p>
            </table:table-cell>
            <table:table-cell table:style-name="Tableau31.B3" office:value-type="float" office:value="63">
              <text:p text:style-name="P70">63</text:p>
            </table:table-cell>
            <table:table-cell table:style-name="Tableau31.B3" office:value-type="float" office:value="31">
              <text:p text:style-name="P70">31</text:p>
            </table:table-cell>
            <table:table-cell table:style-name="Tableau31.B3" office:value-type="float" office:value="6">
              <text:p text:style-name="P70">6</text:p>
            </table:table-cell>
          </table:table-row>
          <table:table-row>
            <table:table-cell table:style-name="Tableau31.A1" office:value-type="string">
              <text:p text:style-name="P72">Manuális munkások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Házi személyek </text:p>
            </table:table-cell>
            <table:table-cell table:style-name="Tableau31.B3" office:value-type="float" office:value="55">
              <text:p text:style-name="P70">55</text:p>
            </table:table-cell>
            <table:table-cell table:style-name="Tableau31.B3" office:value-type="float" office:value="38">
              <text:p text:style-name="P70">38</text:p>
            </table:table-cell>
            <table:table-cell table:style-name="Tableau31.B3" office:value-type="float" office:value="7">
              <text:p text:style-name="P70">7</text:p>
            </table:table-cell>
          </table:table-row>
          <table:table-row>
            <table:table-cell table:style-name="Tableau31.A1" office:value-type="string">
              <text:p text:style-name="P72">Munkanélküli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Nyugdíjas </text:p>
            </table:table-cell>
            <table:table-cell table:style-name="Tableau31.B3" office:value-type="float" office:value="53">
              <text:p text:style-name="P70">53</text:p>
            </table:table-cell>
            <table:table-cell table:style-name="Tableau31.B3" office:value-type="float" office:value="35">
              <text:p text:style-name="P70">35</text:p>
            </table:table-cell>
            <table:table-cell table:style-name="Tableau31.B3" office:value-type="float" office:value="12">
              <text:p text:style-name="P70">12</text:p>
            </table:table-cell>
          </table:table-row>
          <table:table-row>
            <table:table-cell table:style-name="Tableau31.A1" office:value-type="string">
              <text:p text:style-name="P72">Diákok </text:p>
            </table:table-cell>
            <table:table-cell table:style-name="Tableau31.B3" office:value-type="float" office:value="63">
              <text:p text:style-name="P70">63</text:p>
            </table:table-cell>
            <table:table-cell table:style-name="Tableau31.B3" office:value-type="float" office:value="30">
              <text:p text:style-name="P70">30</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Szubjektív urbanizáció</text:p>
            </table:table-cell>
            <table:covered-table-cell/>
            <table:covered-table-cell/>
            <table:covered-table-cell/>
          </table:table-row>
          <table:table-row>
            <table:table-cell table:style-name="Tableau31.A1" office:value-type="string">
              <text:p text:style-name="P72">Vidéki terület vagy falu </text:p>
            </table:table-cell>
            <table:table-cell table:style-name="Tableau31.B3" office:value-type="float" office:value="55">
              <text:p text:style-name="P70">55</text:p>
            </table:table-cell>
            <table:table-cell table:style-name="Tableau31.B3" office:value-type="float" office:value="36">
              <text:p text:style-name="P70">36</text:p>
            </table:table-cell>
            <table:table-cell table:style-name="Tableau31.B3" office:value-type="float" office:value="9">
              <text:p text:style-name="P70">9</text:p>
            </table:table-cell>
          </table:table-row>
          <table:table-row>
            <table:table-cell table:style-name="Tableau31.A1" office:value-type="string">
              <text:p text:style-name="P72">Kis- és középváros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1" office:value-type="string">
              <text:p text:style-name="P72">Nagyváros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A szakmai alapképzés megítélése (ORSZÁGUNKBAN)</text:p>
            </table:table-cell>
            <table:covered-table-cell/>
            <table:covered-table-cell/>
            <table:covered-table-cell/>
          </table:table-row>
          <table:table-row>
            <table:table-cell table:style-name="Tableau31.A1" office:value-type="string">
              <text:p text:style-name="P72">Pozitív </text:p>
            </table:table-cell>
            <table:table-cell table:style-name="Tableau31.B3" office:value-type="float" office:value="59">
              <text:p text:style-name="P70">59</text:p>
            </table:table-cell>
            <table:table-cell table:style-name="Tableau31.B3" office:value-type="float" office:value="35">
              <text:p text:style-name="P70">35</text:p>
            </table:table-cell>
            <table:table-cell table:style-name="Tableau31.B3" office:value-type="float" office:value="6">
              <text:p text:style-name="P70">6</text:p>
            </table:table-cell>
          </table:table-row>
          <table:table-row>
            <table:table-cell table:style-name="Tableau31.A1" office:value-type="string">
              <text:p text:style-name="P72">Negatív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31.A1" office:value-type="string">
              <text:p text:style-name="P72">Igen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Nem </text:p>
            </table:table-cell>
            <table:table-cell table:style-name="Tableau31.B3" office:value-type="float" office:value="56">
              <text:p text:style-name="P70">56</text:p>
            </table:table-cell>
            <table:table-cell table:style-name="Tableau31.B3" office:value-type="float" office:value="34">
              <text:p text:style-name="P70">34</text:p>
            </table:table-cell>
            <table:table-cell table:style-name="Tableau31.B3" office:value-type="float" office:value="10">
              <text:p text:style-name="P70">10</text:p>
            </table:table-cell>
          </table:table-row>
        </table:table>
        <text:p text:style-name="P22"/>
        <text:h text:style-name="P19" text:outline-level="2"><text:bookmark-start text:name="__RefHeading___Toc215596_2930363814"/>3. Jövőbeli kihívások <text:bookmark-end text:name="__RefHeading___Toc215596_2930363814"/></text:h>
        <text:p text:style-name="P51">Az uniós polgárok több mint fele szerint fennáll a veszélye annak, hogy a szakoktatási és szakképzési képesítésekhez kapcsolódó munkahelyeket automatizálás váltja fel </text:p>
        <text:p text:style-name="P22">Az Európai Unióban az uniós polgárok 56%-a véli úgy, hogy fennáll a veszélye annak, hogy a szakoktatási és szakképzési képesítésekhez kapcsolódó munkahelyeket automatizálás váltja fel, közülük 13% határozottan egyetért, 43% pedig hajlamos egyetérteni ezzel.<text:note text:id="ftn59" text:note-class="footnote"><text:note-citation>59</text:note-citation><text:note-body><text:p text:style-name="P13">kérdés: Kérjük, mondja el, hogy milyen mértékben ért egyet vagy nem ért egyet az alábbi állításokkal: Fennáll a veszélye annak, hogy a szakképzési képesítésekhez kapcsolódó munkahelyeket automatizálás váltja fel. </text:p></text:note-body></text:note> A válaszadók több mint egyharmada (35%) nem ért ezzel egyet, míg 9%-uk nem tudja. </text:p>
        <text:p text:style-name="P22">Összehasonlításképpen, a mesterséges intelligenciáról és a munka jövőjéről szóló, 2024-ben végzett Eurobarométer tematikus felmérés megállapította, hogy az emberek 66 %-a úgy vélte, hogy a robotok és a mesterséges intelligencia miatt több munkahely szűnik meg, mint amennyi létrejön.<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2">https://europa.eu/eurobarometer/surveys/detail/3222</text:span></text:a><text:span text:style-name="T52"> </text:span></text:p></text:note-body></text:note> A jelen felmérésben rögzített 56% lényegesen alacsonyabb, ami arra utalhat, hogy a szakképzés jövőjével kapcsolatos konkrét megítélés helyett a szakmai pályákkal kapcsolatos félelmek egy szélesebb körű társadalmi szorongás részét képezik. </text:p>
        <text:p text:style-name="P22">23 tagállamban a válaszadók legalább fele egyetért azzal, hogy fennáll a veszélye annak, hogy a szakképzési munkahelyeket automatizálás váltja fel. </text:p>
        <text:p text:style-name="P22"><draw:g text:anchor-type="paragraph" draw:z-index="63" draw:name="Forme59" draw:style-name="gr1"><draw:frame draw:style-name="gr17" draw:text-style-name="P100"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100" svg:width="14.101cm" svg:height="0.96cm" svg:x="0.63cm" svg:y="10.509cm"><draw:image xlink:href="Pictures/100000000000022300000022902E68B765C34830.png" xlink:type="simple" xlink:show="embed" xlink:actuate="onLoad" draw:mime-type="image/png"><text:p/></draw:image></draw:frame><draw:frame draw:style-name="gr19" draw:text-style-name="P102" svg:width="2.925cm" svg:height="0.902cm" svg:x="1.09cm" svg:y="10.682cm"><draw:text-box><text:p text:style-name="P106"><text:span text:style-name="T58">Határozottan egyetértek</text:span></text:p></draw:text-box></draw:frame><draw:frame draw:style-name="gr20" draw:text-style-name="P102" svg:width="2.952cm" svg:height="1.004cm" svg:x="4.098cm" svg:y="10.659cm"><draw:text-box><text:p text:style-name="P106"><text:span text:style-name="T58">Hajlamosak egyetérteni</text:span></text:p></draw:text-box></draw:frame><draw:frame draw:style-name="gr21" draw:text-style-name="P102" svg:width="3.28cm" svg:height="0.902cm" svg:x="7.281cm" svg:y="10.703cm"><draw:text-box><text:p text:style-name="P106"><text:span text:style-name="T58">Hajlamosak nem egyetérteni</text:span></text:p></draw:text-box></draw:frame><draw:frame draw:style-name="gr22" draw:text-style-name="P102" svg:width="3.488cm" svg:height="0.902cm" svg:x="10.91cm" svg:y="10.661cm"><draw:text-box><text:p text:style-name="P106"><text:span text:style-name="T58">Határozottan nem értek egyet</text:span></text:p></draw:text-box></draw:frame><draw:frame draw:style-name="gr23" draw:text-style-name="P102" svg:width="2.518cm" svg:height="0.69cm" svg:x="14.631cm" svg:y="10.661cm"><draw:text-box><text:p text:style-name="P106"><text:span text:style-name="T58">Nem tudom</text:span></text:p></draw:text-box></draw:frame></draw:g><draw:frame draw:style-name="gr24" draw:text-style-name="P102" svg:width="16.525cm" svg:height="0.902cm" svg:x="0.46cm" svg:y="1.649cm"><draw:text-box><text:p text:style-name="P101"><text:span text:style-name="T58">kérdés: Kérjük, mondja el, hogy milyen mértékben ért egyet vagy nem ért egyet az alábbi állításokkal: Fennáll a veszélye annak, hogy a szakképzési képesítésekhez kapcsolódó munkahelyeket automatizálás váltja fel. (%)</text:span></text:p></draw:text-box></draw:frame></draw:g><draw:g text:anchor-type="paragraph" draw:z-index="62" draw:name="Forme58" draw:style-name="gr1"><draw:frame draw:style-name="gr25" draw:text-style-name="P100" svg:width="3.41cm" svg:height="3.569cm" svg:x="11.077cm" svg:y="-6.988cm"><draw:image xlink:href="Pictures/10000000000001D6000001ECE0C9DD53E97E29A7.png" xlink:type="simple" xlink:show="embed" xlink:actuate="onLoad" draw:mime-type="image/png"><text:p/></draw:image></draw:frame><draw:frame draw:style-name="gr26" draw:text-style-name="P102" svg:width="6.801cm" svg:height="1.876cm" svg:x="9.066cm" svg:y="-9.006cm"><draw:text-box><text:p text:style-name="P101"><text:span text:style-name="T58">kérdés: Kérjük, mondja el, hogy milyen mértékben ért egyet vagy nem ért egyet az alábbi állításokkal: Fennáll a veszélye annak, hogy a szakképzési képesítésekhez kapcsolódó munkahelyeket automatizálás váltja fel. </text:span></text:p></draw:text-box></draw:frame><draw:frame draw:style-name="gr27" draw:text-style-name="P102" svg:width="2.839cm" svg:height="0.578cm" svg:x="11.387cm" svg:y="-7.625cm"><draw:text-box><text:p text:style-name="P101"><text:span text:style-name="T58">Nem tudom 9</text:span></text:p></draw:text-box></draw:frame><draw:frame draw:style-name="gr28" draw:text-style-name="P105" svg:width="2.31cm" svg:height="1.227cm" svg:x="9.648cm" svg:y="-7.117cm"><draw:text-box><text:p text:style-name="P104"><text:span text:style-name="T58">Határozottan nem értek egyet 7</text:span></text:p></draw:text-box></draw:frame><draw:frame draw:style-name="gr29" draw:text-style-name="P105" svg:width="1.893cm" svg:height="1.876cm" svg:x="9.436cm" svg:y="-4.51cm"><draw:text-box><text:p text:style-name="P104"><text:span text:style-name="T58">Hajlamosak vagyunk nem egyetérteni 28</text:span></text:p></draw:text-box></draw:frame><draw:frame draw:style-name="gr30" draw:text-style-name="P102" svg:width="1.433cm" svg:height="2.525cm" svg:x="13.908cm" svg:y="-3.914cm"><draw:text-box><text:p text:style-name="P101"><text:span text:style-name="T58">Hajlamosak vagyunk egyetérteni 43</text:span></text:p></draw:text-box></draw:frame><draw:frame draw:style-name="gr31" draw:text-style-name="P102" svg:width="2.352cm" svg:height="0.902cm" svg:x="13.276cm" svg:y="-7.408cm"><draw:text-box><text:p text:style-name="P101"><text:span text:style-name="T58">Határozottan egyetértek 13</text:span></text:p></draw:text-box></draw:frame></draw:g>A vélemények tagállamonként eltérőek. A megállapodás szintje Magyarországon (68%), Olaszországban (65%) és Szlovákiában (64%) volt a legmagasabb. A legalacsonyabb szintet Dániában (37%), Hollandiában (40%) és Portugáliában (43%) mérték. </text:p>
        <text:p text:style-name="P22"/>
        <text:p text:style-name="P30">Az, hogy a válaszadók szerint a szakképzéshez kapcsolódó munkahelyeket milyen mértékben váltja fel az automatizálás, szociodemográfiai és attitűdbeli tényezőktől függ, az alábbiak szerint. </text:p>
        <text:p text:style-name="P53">■ Társadalmi-szakmai kategóriánként vannak különbségek: a munkanélküli válaszadók 60%-a és a nyugdíjas válaszadók 59%-a véli úgy, hogy a szakoktatási és szakképzési képesítésekhez kapcsolódó munkahelyek ki vannak téve az automatizálás kockázatának, szemben a vezetők 52%-ával. </text:p>
        <text:p text:style-name="P53">■ Az oktatás végének korát tekintve ezt a nézetet a 16–19 éves kor között végzett válaszadók 60%-a osztja, szemben a még tanulmányokat folytatók 57%-ával és a 15 éves vagy annál fiatalabb végzettek 56%-ával. Ez a legalacsonyabb arány azon válaszadók körében, akik 20 éves vagy annál idősebb korban fejezték be tanulmányaikat (54%). </text:p>
        <text:p text:style-name="P53">■ Életkor szerint a 15–24 éves válaszadók vélik a legnagyobb valószínűséggel úgy, hogy a szakképzési munkahelyeket veszélyezteti az automatizálás (60%), szemben a 25–39 évesek 55%-ával, a 40–54 évesek 56%-ával, valamint az 55 évesek és idősebbek 57%-ával. </text:p>
        <text:p text:style-name="P53">■ Ez a nézet gyakoribb azon válaszadók körében, akik úgy vélik, hogy a fiatalok elegendő tájékoztatást kapnak a szakképzési lehetőségekről (62%, szemben az egyet nem értők 51%-ával). </text:p>
        <text:p text:style-name="P53">■ Azok, akik pozitívan ítélik meg a szakképzést, nagyobb valószínűséggel hiszik azt, hogy a szakképzési munkahelyek automatizálási kockázattal szembesülnek (60%, szemben a negatív megítélésről beszámolók 52%-ával). </text:p>
        <text:p text:style-name="P53">■ Azok a válaszadók, akik úgy vélik, hogy a szakképzési képesítések olyan munkahelyekhez vezetnek, amelyeket a társadalom nagyra értékel (61%), nagyobb valószínűséggel értenek egyet ezzel, mint azok, akik nem osztják ezt a nézetet (54%). </text:p>
        <text:p text:style-name="P53">■ Azok a válaszadók, akik a szakképzés kiválasztásakor a lehető leghamarabbi pénzkereseti igényre hivatkoznak, valamivel kevésbé valószínű, hogy egyetértenek azzal, hogy a szakképzési munkahelyek automatizálási kockázattal szembesülnek (55%, szemben az 59%-kal). </text:p>
        <text:p text:style-name="P53">■ Nincs különbség a nemek között. </text:p>
        <text:p text:style-name="P22"/>
        <text:p text:style-name="P29"/>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2">QB8.1 Kérjük, mondja el, hogy milyen mértékben ért egyet vagy nem ért egyet az alábbi állításokkal: Fennáll annak a kockázata, hogy a szakmai alapképzési képesítésekhez kapcsolódó munkahelyeket automatizálás váltja fel (%-os arány az EU-ban)</text:p>
            </table:table-cell>
            <table:covered-table-cell/>
            <table:covered-table-cell/>
            <table:covered-table-cell/>
          </table:table-row>
          <table:table-row>
            <table:table-cell table:style-name="Tableau32.A1" office:value-type="string">
              <text:p text:style-name="P68"/>
            </table:table-cell>
            <table:table-cell table:style-name="Tableau32.A1" office:value-type="string">
              <text:p text:style-name="P70">„Elfogadom” összesen</text:p>
            </table:table-cell>
            <table:table-cell table:style-name="Tableau32.A1" office:value-type="string">
              <text:p text:style-name="P70">„Nem ért egyet” összesen </text:p>
            </table:table-cell>
            <table:table-cell table:style-name="Tableau32.A1" office:value-type="string">
              <text:p text:style-name="P70">Nem tudom</text:p>
            </table:table-cell>
          </table:table-row>
          <table:table-row>
            <table:table-cell table:style-name="Tableau32.A1" office:value-type="string">
              <text:p text:style-name="P72">EU-27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Nem</text:p>
            </table:table-cell>
            <table:covered-table-cell/>
            <table:covered-table-cell/>
            <table:covered-table-cell/>
          </table:table-row>
          <table:table-row>
            <table:table-cell table:style-name="Tableau32.A1" office:value-type="string">
              <text:p text:style-name="P72">Férfi </text:p>
            </table:table-cell>
            <table:table-cell table:style-name="Tableau32.B3" office:value-type="float" office:value="56">
              <text:p text:style-name="P70">56</text:p>
            </table:table-cell>
            <table:table-cell table:style-name="Tableau32.B3" office:value-type="float" office:value="36">
              <text:p text:style-name="P70">36</text:p>
            </table:table-cell>
            <table:table-cell table:style-name="Tableau32.B3" office:value-type="float" office:value="8">
              <text:p text:style-name="P70">8</text:p>
            </table:table-cell>
          </table:table-row>
          <table:table-row>
            <table:table-cell table:style-name="Tableau32.A1" office:value-type="string">
              <text:p text:style-name="P72">Nő </text:p>
            </table:table-cell>
            <table:table-cell table:style-name="Tableau32.B3" office:value-type="float" office:value="58">
              <text:p text:style-name="P70">58</text:p>
            </table:table-cell>
            <table:table-cell table:style-name="Tableau32.B3" office:value-type="float" office:value="33">
              <text:p text:style-name="P70">33</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Életkor</text:p>
            </table:table-cell>
            <table:covered-table-cell/>
            <table:covered-table-cell/>
            <table:covered-table-cell/>
          </table:table-row>
          <table:table-row>
            <table:table-cell table:style-name="Tableau32.A1" office:value-type="string">
              <text:p text:style-name="P72">15-24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25-39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40-54 </text:p>
            </table:table-cell>
            <table:table-cell table:style-name="Tableau32.B3" office:value-type="float" office:value="56">
              <text:p text:style-name="P70">56</text:p>
            </table:table-cell>
            <table:table-cell table:style-name="Tableau32.B3" office:value-type="float" office:value="37">
              <text:p text:style-name="P70">37</text:p>
            </table:table-cell>
            <table:table-cell table:style-name="Tableau32.B3" office:value-type="float" office:value="7">
              <text:p text:style-name="P70">7</text:p>
            </table:table-cell>
          </table:table-row>
          <table:table-row>
            <table:table-cell table:style-name="Tableau32.A1" office:value-type="string">
              <text:p text:style-name="P72">&gt;=55</text:p>
            </table:table-cell>
            <table:table-cell table:style-name="Tableau32.B3" office:value-type="float" office:value="57">
              <text:p text:style-name="P70">57</text:p>
            </table:table-cell>
            <table:table-cell table:style-name="Tableau32.B3" office:value-type="float" office:value="32">
              <text:p text:style-name="P70">32</text:p>
            </table:table-cell>
            <table:table-cell table:style-name="Tableau32.B3" office:value-type="float" office:value="11">
              <text:p text:style-name="P70">11</text:p>
            </table:table-cell>
          </table:table-row>
          <table:table-row>
            <table:table-cell table:style-name="Tableau32.A4" table:number-columns-spanned="4" office:value-type="string">
              <text:p text:style-name="P67">Oktatás (vége)</text:p>
            </table:table-cell>
            <table:covered-table-cell/>
            <table:covered-table-cell/>
            <table:covered-table-cell/>
          </table:table-row>
          <table:table-row>
            <table:table-cell table:style-name="Tableau32.A1" office:value-type="string">
              <text:p text:style-name="P72">&lt;=-15</text:p>
            </table:table-cell>
            <table:table-cell table:style-name="Tableau32.B3" office:value-type="float" office:value="56">
              <text:p text:style-name="P70">56</text:p>
            </table:table-cell>
            <table:table-cell table:style-name="Tableau32.B3" office:value-type="float" office:value="27">
              <text:p text:style-name="P70">27</text:p>
            </table:table-cell>
            <table:table-cell table:style-name="Tableau32.B3" office:value-type="float" office:value="17">
              <text:p text:style-name="P70">17</text:p>
            </table:table-cell>
          </table:table-row>
          <table:table-row>
            <table:table-cell table:style-name="Tableau32.A1" office:value-type="string">
              <text:p text:style-name="P72">16-19 </text:p>
            </table:table-cell>
            <table:table-cell table:style-name="Tableau32.B3" office:value-type="float" office:value="60">
              <text:p text:style-name="P70">60</text:p>
            </table:table-cell>
            <table:table-cell table:style-name="Tableau32.B3" office:value-type="float" office:value="32">
              <text:p text:style-name="P70">32</text:p>
            </table:table-cell>
            <table:table-cell table:style-name="Tableau32.B3" office:value-type="float" office:value="8">
              <text:p text:style-name="P70">8</text:p>
            </table:table-cell>
          </table:table-row>
          <table:table-row>
            <table:table-cell table:style-name="Tableau32.A1" office:value-type="string">
              <text:p text:style-name="P72">&gt;=20</text:p>
            </table:table-cell>
            <table:table-cell table:style-name="Tableau32.B3" office:value-type="float" office:value="54">
              <text:p text:style-name="P70">54</text:p>
            </table:table-cell>
            <table:table-cell table:style-name="Tableau32.B3" office:value-type="float" office:value="40">
              <text:p text:style-name="P70">40</text:p>
            </table:table-cell>
            <table:table-cell table:style-name="Tableau32.B3" office:value-type="float" office:value="6">
              <text:p text:style-name="P70">6</text:p>
            </table:table-cell>
          </table:table-row>
          <table:table-row>
            <table:table-cell table:style-name="Tableau32.A1" office:value-type="string">
              <text:p text:style-name="P72">Még mindig tanulok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Társadalmi-szakmai kategória</text:p>
            </table:table-cell>
            <table:covered-table-cell/>
            <table:covered-table-cell/>
            <table:covered-table-cell/>
          </table:table-row>
          <table:table-row>
            <table:table-cell table:style-name="Tableau32.A1" office:value-type="string">
              <text:p text:style-name="P72">Önálló vállalkozó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Menedzserek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1" office:value-type="string">
              <text:p text:style-name="P72">Egyéb fehér gallér </text:p>
            </table:table-cell>
            <table:table-cell table:style-name="Tableau32.B3" office:value-type="float" office:value="58">
              <text:p text:style-name="P70">58</text:p>
            </table:table-cell>
            <table:table-cell table:style-name="Tableau32.B3" office:value-type="float" office:value="36">
              <text:p text:style-name="P70">36</text:p>
            </table:table-cell>
            <table:table-cell table:style-name="Tableau32.B3" office:value-type="float" office:value="6">
              <text:p text:style-name="P70">6</text:p>
            </table:table-cell>
          </table:table-row>
          <table:table-row>
            <table:table-cell table:style-name="Tableau32.A1" office:value-type="string">
              <text:p text:style-name="P72">Manuális munkások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Házi személyek </text:p>
            </table:table-cell>
            <table:table-cell table:style-name="Tableau32.B3" office:value-type="float" office:value="54">
              <text:p text:style-name="P70">54</text:p>
            </table:table-cell>
            <table:table-cell table:style-name="Tableau32.B3" office:value-type="float" office:value="34">
              <text:p text:style-name="P70">34</text:p>
            </table:table-cell>
            <table:table-cell table:style-name="Tableau32.B3" office:value-type="float" office:value="12">
              <text:p text:style-name="P70">12</text:p>
            </table:table-cell>
          </table:table-row>
          <table:table-row>
            <table:table-cell table:style-name="Tableau32.A1" office:value-type="string">
              <text:p text:style-name="P72">Munkanélküli </text:p>
            </table:table-cell>
            <table:table-cell table:style-name="Tableau32.B3" office:value-type="float" office:value="60">
              <text:p text:style-name="P70">60</text:p>
            </table:table-cell>
            <table:table-cell table:style-name="Tableau32.B3" office:value-type="float" office:value="31">
              <text:p text:style-name="P70">31</text:p>
            </table:table-cell>
            <table:table-cell table:style-name="Tableau32.B3" office:value-type="float" office:value="9">
              <text:p text:style-name="P70">9</text:p>
            </table:table-cell>
          </table:table-row>
          <table:table-row>
            <table:table-cell table:style-name="Tableau32.A1" office:value-type="string">
              <text:p text:style-name="P72">Nyugdíjas </text:p>
            </table:table-cell>
            <table:table-cell table:style-name="Tableau32.B3" office:value-type="float" office:value="59">
              <text:p text:style-name="P70">59</text:p>
            </table:table-cell>
            <table:table-cell table:style-name="Tableau32.B3" office:value-type="float" office:value="29">
              <text:p text:style-name="P70">29</text:p>
            </table:table-cell>
            <table:table-cell table:style-name="Tableau32.B3" office:value-type="float" office:value="12">
              <text:p text:style-name="P70">12</text:p>
            </table:table-cell>
          </table:table-row>
          <table:table-row>
            <table:table-cell table:style-name="Tableau32.A1" office:value-type="string">
              <text:p text:style-name="P72">Diákok </text:p>
            </table:table-cell>
            <table:table-cell table:style-name="Tableau32.B3" office:value-type="float" office:value="58">
              <text:p text:style-name="P70">58</text:p>
            </table:table-cell>
            <table:table-cell table:style-name="Tableau32.B3" office:value-type="float" office:value="35">
              <text:p text:style-name="P70">35</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Szubjektív urbanizáció</text:p>
            </table:table-cell>
            <table:covered-table-cell/>
            <table:covered-table-cell/>
            <table:covered-table-cell/>
          </table:table-row>
          <table:table-row>
            <table:table-cell table:style-name="Tableau32.A1" office:value-type="string">
              <text:p text:style-name="P72">Vidéki terület vagy falu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1" office:value-type="string">
              <text:p text:style-name="P72">Kis- és középváros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Nagyváros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A szakmai alapképzés megítélése (ORSZÁGUNKBAN)</text:p>
            </table:table-cell>
            <table:covered-table-cell/>
            <table:covered-table-cell/>
            <table:covered-table-cell/>
          </table:table-row>
          <table:table-row>
            <table:table-cell table:style-name="Tableau32.A1" office:value-type="string">
              <text:p text:style-name="P72">Pozitív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Negatív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Valaha részt vett szakmai alapképzésben (felső középfokú)</text:p>
            </table:table-cell>
            <table:covered-table-cell/>
            <table:covered-table-cell/>
            <table:covered-table-cell/>
          </table:table-row>
          <table:table-row>
            <table:table-cell table:style-name="Tableau32.A1" office:value-type="string">
              <text:p text:style-name="P72">Igen </text:p>
            </table:table-cell>
            <table:table-cell table:style-name="Tableau32.B3" office:value-type="float" office:value="59">
              <text:p text:style-name="P70">59</text:p>
            </table:table-cell>
            <table:table-cell table:style-name="Tableau32.B3" office:value-type="float" office:value="35">
              <text:p text:style-name="P70">35</text:p>
            </table:table-cell>
            <table:table-cell table:style-name="Tableau32.B3" office:value-type="float" office:value="6">
              <text:p text:style-name="P70">6</text:p>
            </table:table-cell>
          </table:table-row>
          <table:table-row>
            <table:table-cell table:style-name="Tableau32.A1" office:value-type="string">
              <text:p text:style-name="P72">Nem </text:p>
            </table:table-cell>
            <table:table-cell table:style-name="Tableau32.B3" office:value-type="float" office:value="55">
              <text:p text:style-name="P70">55</text:p>
            </table:table-cell>
            <table:table-cell table:style-name="Tableau32.B3" office:value-type="float" office:value="34">
              <text:p text:style-name="P70">34</text:p>
            </table:table-cell>
            <table:table-cell table:style-name="Tableau32.B3" office:value-type="float" office:value="11">
              <text:p text:style-name="P70">11</text:p>
            </table:table-cell>
          </table:table-row>
        </table:table>
        <text:p text:style-name="P22"/>
        <text:p text:style-name="P30"/>
      </text:section>
      <text:h text:style-name="P17" text:outline-level="1"><text:bookmark-start text:name="__RefHeading___Toc215598_2930363814"/>Következtetés <text:bookmark-end text:name="__RefHeading___Toc215598_2930363814"/></text:h>
      <text:p text:style-name="P22"/>
      <text:section text:style-name="Sect2" text:name="Section7">
        <text:p text:style-name="P30">Ez az Eurobarométer tematikus felmérés azt mutatja, hogy az európaiak széles körben elismerik a szakmai alapoktatás és -képzés (VET) magas színvonalú és kedvező eredményeit, még akkor is, ha az elavult felfogások és sztereotípiák továbbra is fennállnak. A szakképzés pozitívan értékelhető a minőségi tanulás, a hozzáértő tanárok, a modern infrastruktúra és a nagy igényű munkahelyekkel való szoros kapcsolat révén. Ez az európaiak által a fiatalok számára leggyakrabban ajánlott oktatási út. Ugyanakkor az általános oktatás továbbra is magasabb társadalmi presztízst élvez, és a szakképzésben való részvétel továbbra is egyenlőtlen mind a tagállamok, mind a generációk között. </text:p>
        <text:p text:style-name="P37">A szakképzésben rejlő kiaknázatlan lehetőségek: erős eredmények, elavult felfogások </text:p>
        <text:p text:style-name="P22">Az európaiak egyértelműen értékelik a szakképzés gyakorlati erősségeit. Háromból két polgár úgy véli, hogy a szakképzésről országukban pozitív kép alakul ki, és szinte minden tagállamban többségben vannak. Az infrastruktúrát és a személyzetet is nagyra értékelik: 78%-uk szerint a szakképzés hozzáférést biztosít a modern létesítményekhez, 79%-uk szerint pedig a tanárok és az oktatók kompetensek. Összességében 73%-uk meg van győződve arról, hogy a szakképzés magas színvonalú tanulást kínál. </text:p>
        <text:p text:style-name="P37">A szakoktatást és -képzést minőségi oktatási útként ismerik el </text:p>
        <text:p text:style-name="P22">A válaszadók Európa-szerte következetesen támogatják a szakképzés minőségét. A tanárok kompetenciájának, a tanulás minőségének és a modern infrastruktúrának az érzékelése hozzájárul ahhoz a tág értelmezéshez, hogy a szakképzés szilárd oktatási alapokat kínál. A munkaerőpiacra való korai belépés sok tanuló számára erős motivációt jelent: az európaiak több mint fele (53%) a gyors pénzkereset szükségességét vagy vágyát említi, amely 24 tagállamban a leggyakrabban említett tényező, és az önálló vállalkozók több mint fele rendelkezik szakoktatási és szakképzési képesítéssel. </text:p>
        <text:p text:style-name="P37">A szakoktatás és -képzés a magas kereslet mellett jól fizetett munkahelyekhez szükséges készségeket biztosít </text:p>
        <text:p text:style-name="P22">Az európaiak széles körben úgy vélik, hogy a szakképzés a hallgatók számára a munka szempontjából releváns technikai készségeket biztosít (85%), amelyek nagy keresletű munkahelyekhez vezetnek (82%). Kétharmaduk szerint ezek a munkahelyek jól fizetettek. Minden ötödik válaszadó (21%) a vállalkozói törekvéseket is megemlíti a szakképzés választásának okaként, hangsúlyozva annak szerepét az önfoglalkoztatás és a vállalkozás támogatásában. </text:p>
        <text:p text:style-name="P37">Az európaiak szakképzést ajánlanak a fiataloknak </text:p>
        <text:p text:style-name="P36">A szakképzés erősségei konkrét ajánlásokban testesülnek meg. Az európaiak fele (50%) ajánlja a középfokú szakképzést azoknak a fiataloknak, akik felső középfokú tanulmányi utat választanak, így ez a leggyakrabban ajánlott lehetőség az EU-ban. Felsőfokú szinten 52% ajánlaná a felsőfokú szakképzést, szemben a felsőfokú oktatást ajánló 35%-kal. Generációs szakadék áll fenn azonban, mivel a 25–54 évesek lényegesen nagyobb valószínűséggel ajánlják az általános középfokú oktatást (53%), mint az 55 éves vagy annál idősebb válaszadók (33%), ami azt mutatja, hogy a generációk körében feltűnően megfordult a vélemény. </text:p>
        <text:p text:style-name="P38">Továbbra is fennáll a képeltérés </text:p>
        <text:p text:style-name="P36">Ezen erősségek ellenére a szakképzés megítélésében jelentős eltérés mutatkozik. Az európaiak háromnegyede úgy véli, hogy az általános felső középfokú oktatás pozitívabb képet mutat hazájában, és tízből több mint nyolcan azt mondják, hogy a magasan teljesítő diákokat szisztematikusan az általános oktatás felé ösztönzik. A legtöbb válaszadó azonban úgy véli, hogy az általános oktatásban való részvétel könnyebb, mint a szakképzésben való részvétel (52%, szemben a 36%-kal), ami paradoxonra utal a közvélemény megítélésében. A szakképzésben való részvétel igen eltérő az Európai Unióban, a görögországi 21%-tól a szlovéniai 68%-ig, ami mély strukturális és kulturális különbségeket tár fel a tagállamok felső középfokú oktatásának megszervezésében. A jól megalapozott duális képzési rendszerekkel rendelkező országok eltérő eredményekkel rendelkeznek, ami megkérdőjelezi az intézményi kialakítással kapcsolatos egyszerű feltételezéseket. Németországban (82%-os pozitív megítélés, 63%-os részvétel) a szakoktatás és -képzés minősége magas presztízsű, és erős a szakoktatásba és -képzésbe vetett közbizalom. A kettős rendszer modellje azonban nem garantálja az egységesen pozitív megítélést: Hollandiában a legkevésbé pozitív az általános kép a szakképzésről az EU-ban (44%), annak ellenére, hogy nagy hagyománya van a munkahelyi tanulás és az osztálytermi oktatás ötvözésében. Dánia egy másik mintát mutat be, amely erőteljesen érzékeli a minőséget, de kifejezetten magas azon válaszadók aránya (42%), akik szerint az ajánlások az egyéni körülményektől függenek, ami személyre szabottabb, kevésbé kategorikus megközelítést sugall az oktatási útvonal kiválasztásában. Ezek a kettős rendszerű országokon belüli eltérések azt mutatják, hogy az intézményi struktúrák önmagukban nem határozzák meg a közvélemény megítélését, és hogy a nézeteket olyan tényezők szélesebb köre alakítja, amelyek magukban foglalhatják a kulturális attitűdöket, a munkaerőpiaci feltételeket, a kommunikációs gyakorlatokat és a szociális partnerek szerepét. </text:p>
        <text:p text:style-name="P38"><text:soft-page-break/>A félreértések és a nemi sztereotípiák korlátozhatják a szakképzés vonzerejét </text:p>
        <text:p text:style-name="P36">Az európaiak fele úgy véli, hogy a szakképzési programok nem fordítanak kellő figyelmet az olyan alapvető készségekre, mint az írástudás vagy a digitális írástudás, és hasonló arányban vélik úgy, hogy a transzverzális készségekkel, például a kommunikációval és a kritikus gondolkodással nem foglalkoznak megfelelően. A szakoktatási és szakképzési tapasztalattal rendelkező és nem rendelkező válaszadók között kicsi a különbség: 53 %, szemben az alapkészségek 48 %-ával és 53 %, szemben a transzverzális készségek 50 %-ával. Ez a minta arra utal, hogy a szakoktatási és -képzési tantervben vélhetően alapvető hiányosságok vannak. </text:p>
        <text:p text:style-name="P36">Mivel a felmérés nem hasonlította össze a szakoktatást és -képzést az általános oktatással, ezek a nézetek az e készségekkel kapcsolatos szélesebb körű aggodalmakat és a szakoktatással és -képzéssel szemben gyakran támasztott magasabb elvárásokat tükrözhetik. Ezek a vélemények amellett szólnak, hogy határozottan támogatják a szakképzés speciális technikai készségekkel való ellátását (85%) és a minőségi tanulást (73%). A nemi elfogultság továbbra is kihívást jelent: 55%-uk úgy véli, hogy a STEM-hez kapcsolódó szakképzési területek megfelelőbbek a férfiak számára, és a tagállamok között jelentős eltérések mutatkoznak. Sok válaszadó úgy véli, hogy a műszaki tantárgyak iránt érdeklődő nőket gyakran az általános oktatás felé irányítják, és hogy a TTMM-mel kapcsolatos szakképzési területeken dolgozó nők korlátozott ösztönzést kapnak. Mindeközben úgy gondolják, hogy a nem jól teljesítő férfiakra nyomás nehezedik, hogy a szakképzést válasszák. </text:p>
        <text:p text:style-name="P36">A szakoktatás és -képzés presztízsének és társadalmi státuszának csekély jelentősége (amelyet csupán 16%-uk említett az oktatási választás egyik tényezőjeként) arra enged következtetni, hogy jelentős mozgástér áll rendelkezésre a szakképzés értékével és társadalmi hozzájárulásával kapcsolatos figyelemfelkeltésre. </text:p>
        <text:p text:style-name="P38">Vállalkozói tevékenység és önfoglalkoztatás a szakképzésben </text:p>
        <text:p text:style-name="P36">A vállalkozói motiváció fontos tényező az oktatási választásban. A válaszadók egyötöde (21%) a szakoktatás és -képzés választásának fő okaként az önfoglalkoztatóvá válást vagy a vállalkozásindítást jelölte meg, és az EU-ban az önfoglalkoztatók több mint fele rendelkezik szakoktatási és -képzési képesítéssel. Ezek az eredmények rávilágítanak a szakképzés szerepére a különböző karrierlehetőségek lehetővé tételében és az európai vállalkozói környezet támogatásában. </text:p>
        <text:p text:style-name="P38">A közelgő szakképzési stratégia időszerű lehetőséget kínál </text:p>
        <text:p text:style-name="P36">A felmérés során generációs minta rajzolódik ki. A fiatalabb válaszadók általában jobban tudatában vannak a szakképzés akadályainak és előítéleteinek, mint az idősebb generációk. Ugyanakkor ez a tudatosság egybeesik a szakképzésben való részvétel alacsonyabb arányával és a tudományos pályák erősebb preferenciáival. A 15–24 évesek 46%-os szakképzési részvételi arányról számolnak be, szemben a 25–54 évesek 52–53%-os arányával. Ez a legfiatalabb csoport az idősebb válaszadóknál hajlamosabb az általános középfokú oktatást ajánlani. Ez arra utal, hogy a felsőfokú végzettség összefügg mind a szakoktatás és -képzés hiányosságainak fokozottabb tudatosításával, mind pedig a felsőoktatási pályák iránti nagyobb preferenciával, ami jelentős következményekkel jár a magasan képzett népesség körében a szakképzés jövőbeli vonzerejére nézve. </text:p>
        <text:p text:style-name="P36">E felfogás mellett az európaiak 56%-a állítja, hogy fennáll a veszélye annak, hogy a szakoktatási és szakképzési képesítésekhez kapcsolódó munkahelyeket automatizálás váltja fel. Ez az aggodalom azzal a széles körben elterjedt felismeréssel párosul, hogy a szakoktatási és szakképzési képesítések jelenleg nagy kereslettel járó munkahelyeket eredményeznek (ahogyan azt a válaszadók 82%-a véli). A szélesebb körű felmérési bizonyítékok megerősítik ezt: a mesterséges intelligenciáról és a munka jövőjéről szóló Eurobarométer tematikus felmérés (2024) megállapította, hogy az európaiak 66%-a aggodalmát fejezte ki a gazdaság egészében bekövetkező munkahelymegszűnésekkel kapcsolatban, ami arra utal, hogy az automatizálással kapcsolatos szorongás jóval túlmutat a szakmai pályákon. </text:p>
        <text:p text:style-name="P36">Úgy tűnik, hogy a megállapítások arra utalnak, hogy a szakképzés előtt álló kihívás nem a teljesítményében vagy relevanciájában rejlik, hanem abban, hogy hogyan érzékelik azt. A közelgő szakképzési stratégia ezért időszerű lehetőséget kínál arra, hogy még több európai polgár számára megerősítse az első választási lehetőségként róla kialakult képet, hatékonyabban népszerűsítse az általa kínált magas színvonalú oktatást és készségeket, és kezelje azokat a sztereotípiákat és elfogultságokat, amelyek továbbra is befolyásolják a pályaválasztást és szűkítik a célcsoportot. </text:p>
        <text:p text:style-name="P36"/>
        <text:section text:style-name="Sect1" text:name="Section9">
          <text:h text:style-name="P18" text:outline-level="1"><text:bookmark-start text:name="__RefHeading___Toc227123_2832584591"/>Megjegyzések<text:bookmark-end text:name="__RefHeading___Toc227123_2832584591"/></text:h>
          <text:p text:style-name="P36"/>
        </text:section>
        <text:p text:style-name="P40">(Pierre Dieumegard) [Nincs magyar neve]</text:p>
        <text:p text:style-name="P41"><text:span text:style-name="T51">(IV 1) A színek felcserélődnek a teljes kördiagram és az országonkénti sávdiagram között. </text:span>Sajnálatos, hogy a jelentés egészében nem tartanak fenn következetes grafikus konvenciókat. </text:p>
        <text:p text:style-name="P40"/>
        <text:p text:style-name="P41"><text:span text:style-name="T51">Ahogy az nagyon gyakran előfordul, az országok közötti különbségek nagyobbak, mint a társadalmi csoportok közötti különbségek (nem, életkor, iskolai végzettség stb.). Ebben a jelentésben gyakran találunk olyan mondatokat, mint például: „A nemek közötti különbségek elhanyagolhatók” vagy „Nincs különbség a nemek szerinti megítélésben”. </text:span>Érdemes kiemelni ezt a hasonlóságot a nemek közötti válaszokban. </text:p>
        <text:p text:style-name="P40"/>
        <text:h text:style-name="P8" text:outline-level="1"/>
        <text:h text:style-name="P8" text:outline-level="1"><text:bookmark-start text:name="__RefHeading___Toc215600_2930363814"/>Műszaki adatok<text:bookmark-end text:name="__RefHeading___Toc215600_2930363814"/></text:h>
        <text:p text:style-name="P36">2025. november 6. és 30. között a Verian Belgium az Európai Bizottság Kommunikációs Főigazgatósága „Public Opinion &amp; Citizen Engagement” osztályának kérésére elvégezte az Eurobarométer felmérés 104.2. hullámát. </text:p>
        <text:p text:style-name="P36"/>
        <text:p text:style-name="P36">A 104.2. hullám az Európai Unió tagállamainak állampolgáraira vonatkozik, akik mind a 27 tagállamban lakóhellyel rendelkeznek, és legalább 15 évesek. </text:p>
        <text:p text:style-name="P36">Az összes országban alkalmazott alapminta-terv rétegzett, többlépcsős, véletlenszerű (valószínűségi) minta. Az egyes országokban a mintakeretet először NUTS-régiók szerint, az egyes régiókon belül pedig városiasság-mérővel (DEGURBA) rétegezik. Az egyes rétegekben kiválasztott mintavételi pontok száma a 15+ rétegsokaságot tükrözi. A második szakaszban a mintavételi pontokat az egyes rétegeken belüli 0+ populációmérettel arányos valószínűséggel vontuk ki. A minták tehát a vizsgált országok teljes területét képviselik az EUROSTAT NUTS II (vagy azzal egyenértékű) rendszere szerint, valamint az adott nemzetiség rezidens népességének a nagyvárosi, városi és vidéki területek szerinti eloszlása szerint.<text:note text:id="ftn61" text:note-class="footnote"><text:note-citation>61</text:note-citation><text:note-body><text:p text:style-name="Footnote"><text:span text:style-name="T52">Városi vidéki besorolás a DEGURBA alapján (</text:span><text:a xlink:type="simple" xlink:href="https://ec.europa.eu/eurostat/web/degree-of-urbanisation/background" text:style-name="Internet_20_link" text:visited-style-name="Visited_20_Internet_20_Link"><text:span text:style-name="T52">https://ec.europa.eu/eurostat/web/urbanizációs fok/háttér)</text:span></text:a><text:span text:style-name="T52"> </text:span></text:p></text:note-body></text:note> </text:p>
        <text:p text:style-name="P36">A kiválasztott mintavételi pontok mindegyikében véletlenszerűen kiválasztották a kiindulási koordinátát, és fordított földrajzi kódolási eszközt alkalmaztak a koordinátához legközelebb eső cím azonosítására. Ez a cím volt a kezdőcíme a véletlen sétának. További címeket (minden N-edik címet) választottak ki a szokásos "véletlenszerű útvonal" eljárásokkal, az eredeti címről. Minden háztartásban véletlenszerűen választották ki a válaszadót. A véletlenszerű kiválasztás megközelítése a háztartás méretétől függött. Például a két 15+ taggal rendelkező háztartások esetében a forgatókönyvet vagy az informátor (az átvilágító kérdőívre válaszoló személy) vagy a háztartás másik jogosult tagjának kiválasztására használták. A három 15+ taggal rendelkező háztartások esetében a forgatókönyvet vagy az informátor (az idő 1/3-a) vagy a háztartás két másik jogosult tagja (az idő 2/3-a) kiválasztására használták. A másik két tag kiválasztásakor a kérdezőnek vagy a legfiatalabbat, vagy a legidősebbet kellett megkérdeznie. A szkript véletlenszerűen hozzárendeli a kiválasztást a legfiatalabb vagy a legidősebb, egyenlő valószínűséggel. Ez a folyamat a háztartás négy 15+ tagja esetében folytatódik – véletlenszerűen megkérdezve a legfiatalabbat, a második legfiatalabbat és a legidősebbet. Az öt 15+ taggal rendelkező háztartások esetében visszatérünk az utolsó születésnapi szabályhoz. </text:p>
        <text:p text:style-name="P36">Ha a háztartásban senkivel sem került sor kapcsolatfelvételre, vagy ha a kiválasztott válaszadó nem volt elérhető (foglalt), a kérdező legfeljebb további három alkalommal (összesen négy kapcsolatfelvételi kísérlet) újra felkereste ugyanazt a háztartást. Az interjúalanyok soha nem jelzik, hogy a felmérést előzetesen az Európai Bizottság nevében folytatják le; kérésre ezt az információt a felmérés befejezését követően is megadhatják. </text:p>
        <text:p text:style-name="P36">A felvételi szakasz kissé eltérő volt Hollandiában, Finnországban és Svédországban. Ez utóbbi két országban az egyes mintavételi pontokon belül címekből álló mintát választottak ki a cím- vagy népesség-nyilvántartásból (Finnországban a kiválasztás nem minden mintavételi ponton történik, de egyes esetekben a válaszadási arány várhatóan javulni fog). A címek kiválasztása véletlenszerűen történt. Ezt követően telefonon vették fel a kapcsolatot a háztartásokkal, és toborozták őket, hogy vegyenek részt a felmérésben. Hollandiában kettős keretű RDD-mintát (mobil- és vezetékes számokat) használnak, mivel nem áll rendelkezésre átfogó népesség-nyilvántartás telefonszámokkal. A számok kiválasztása mindkét kereten véletlenszerűen történik, és minden szám egyenlő valószínűséget kap a kiválasztásra. Svédországgal és Finnországgal ellentétben a minta nem klaszterezett. </text:p>
        <text:p text:style-name="P31"/>
      </text:section>
      <text:p text:style-name="P42">(intézmények)</text:p>
      <text:p text:style-name="P42"><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Válaszadási arányok <text:bookmark-end text:name="__RefHeading___Toc215602_2930363814"/></text:h>
        <text:p text:style-name="P42">Minden ország esetében összehasonlítást végeznek a válaszadó minta és az univerzum (azaz az ország teljes népessége) között. A súlyokat arra használják, hogy kor, régió és urbanizációs fok szerint megegyezzenek az univerzumra adott válaszmintával. Az európai becslések (azaz az uniós átlag) esetében kiigazítják az egyes országok súlyait, és azokat felfelé vagy lefelé súlyozzák, hogy tükrözzék 15 év feletti népességüket az EU 15 év feletti népességének arányában. </text:p>
        <text:p text:style-name="P42"/>
        <text:p text:style-name="P42">A válaszadási arányt úgy számítják ki, hogy a teljes interjúk számát elosztják az összes felkeresett cím számával, kivéve azokat, amelyek nem támogathatók, de beleértve azokat is, amelyek esetében a támogathatóság nem ismert. Az Eurobarométer felmérés 104.2. hulláma esetében a Verian Belgium a következő válaszadási arányokat számította ki az EU-27 országaira vonatkozóan: </text:p>
        <text:p text:style-name="P42"/>
        <text:p text:style-name="P43"/>
        <table:table table:name="Tableau33" table:style-name="Tableau33">
          <table:table-column table:style-name="Tableau33.A" table:number-columns-repeated="3"/>
          <table:table-row table:style-name="Tableau33.1">
            <table:table-cell table:style-name="Tableau33.A1" office:value-type="string">
              <text:p text:style-name="P68"/>
            </table:table-cell>
            <table:table-cell table:style-name="Tableau33.A1" office:value-type="string">
              <text:p text:style-name="P72">ORSZÁGOK</text:p>
            </table:table-cell>
            <table:table-cell table:style-name="Tableau33.A1" office:value-type="string">
              <text:p text:style-name="P72">CAPI válaszadási árfolyamok</text:p>
            </table:table-cell>
          </table:table-row>
          <table:table-row table:style-name="Tableau33.1">
            <table:table-cell table:style-name="Tableau33.A1" office:value-type="string">
              <text:p text:style-name="P72">BE</text:p>
            </table:table-cell>
            <table:table-cell table:style-name="Tableau33.A1" office:value-type="string">
              <text:p text:style-name="P72">Belgium </text:p>
            </table:table-cell>
            <table:table-cell table:style-name="Tableau33.A1" office:value-type="string">
              <text:p text:style-name="P72">53.9%</text:p>
            </table:table-cell>
          </table:table-row>
          <table:table-row table:style-name="Tableau33.1">
            <table:table-cell table:style-name="Tableau33.A1" office:value-type="string">
              <text:p text:style-name="P72">BG</text:p>
            </table:table-cell>
            <table:table-cell table:style-name="Tableau33.A1" office:value-type="string">
              <text:p text:style-name="P72">Bulgária </text:p>
            </table:table-cell>
            <table:table-cell table:style-name="Tableau33.A1" office:value-type="string">
              <text:p text:style-name="P72">43.7%</text:p>
            </table:table-cell>
          </table:table-row>
          <table:table-row table:style-name="Tableau33.1">
            <table:table-cell table:style-name="Tableau33.A1" office:value-type="string">
              <text:p text:style-name="P72">CZ</text:p>
            </table:table-cell>
            <table:table-cell table:style-name="Tableau33.A1" office:value-type="string">
              <text:p text:style-name="P72">Csehország </text:p>
            </table:table-cell>
            <table:table-cell table:style-name="Tableau33.A1" office:value-type="string">
              <text:p text:style-name="P72">63.0%</text:p>
            </table:table-cell>
          </table:table-row>
          <table:table-row table:style-name="Tableau33.1">
            <table:table-cell table:style-name="Tableau33.A1" office:value-type="string">
              <text:p text:style-name="P72">DK</text:p>
            </table:table-cell>
            <table:table-cell table:style-name="Tableau33.A1" office:value-type="string">
              <text:p text:style-name="P72">Dánia </text:p>
            </table:table-cell>
            <table:table-cell table:style-name="Tableau33.A1" office:value-type="string">
              <text:p text:style-name="P72">52.1%</text:p>
            </table:table-cell>
          </table:table-row>
          <table:table-row table:style-name="Tableau33.1">
            <table:table-cell table:style-name="Tableau33.A1" office:value-type="string">
              <text:p text:style-name="P72">DE</text:p>
            </table:table-cell>
            <table:table-cell table:style-name="Tableau33.A1" office:value-type="string">
              <text:p text:style-name="P72">Németország </text:p>
            </table:table-cell>
            <table:table-cell table:style-name="Tableau33.A1" office:value-type="string">
              <text:p text:style-name="P72">31.8%</text:p>
            </table:table-cell>
          </table:table-row>
          <table:table-row table:style-name="Tableau33.1">
            <table:table-cell table:style-name="Tableau33.A1" office:value-type="string">
              <text:p text:style-name="P72">EE</text:p>
            </table:table-cell>
            <table:table-cell table:style-name="Tableau33.A1" office:value-type="string">
              <text:p text:style-name="P72">Észtország </text:p>
            </table:table-cell>
            <table:table-cell table:style-name="Tableau33.A1" office:value-type="string">
              <text:p text:style-name="P72">57.0%</text:p>
            </table:table-cell>
          </table:table-row>
          <table:table-row table:style-name="Tableau33.1">
            <table:table-cell table:style-name="Tableau33.A1" office:value-type="string">
              <text:p text:style-name="P72">IE</text:p>
            </table:table-cell>
            <table:table-cell table:style-name="Tableau33.A1" office:value-type="string">
              <text:p text:style-name="P72">Írország </text:p>
            </table:table-cell>
            <table:table-cell table:style-name="Tableau33.A1" office:value-type="string">
              <text:p text:style-name="P72">56.9%</text:p>
            </table:table-cell>
          </table:table-row>
          <table:table-row table:style-name="Tableau33.1">
            <table:table-cell table:style-name="Tableau33.A1" office:value-type="string">
              <text:p text:style-name="P72">EL</text:p>
            </table:table-cell>
            <table:table-cell table:style-name="Tableau33.A1" office:value-type="string">
              <text:p text:style-name="P72">Görögország </text:p>
            </table:table-cell>
            <table:table-cell table:style-name="Tableau33.A1" office:value-type="string">
              <text:p text:style-name="P72">32.9%</text:p>
            </table:table-cell>
          </table:table-row>
          <table:table-row table:style-name="Tableau33.1">
            <table:table-cell table:style-name="Tableau33.A1" office:value-type="string">
              <text:p text:style-name="P72">ES</text:p>
            </table:table-cell>
            <table:table-cell table:style-name="Tableau33.A1" office:value-type="string">
              <text:p text:style-name="P72">Spanyolország </text:p>
            </table:table-cell>
            <table:table-cell table:style-name="Tableau33.A1" office:value-type="string">
              <text:p text:style-name="P72">36.3%</text:p>
            </table:table-cell>
          </table:table-row>
          <table:table-row table:style-name="Tableau33.1">
            <table:table-cell table:style-name="Tableau33.A1" office:value-type="string">
              <text:p text:style-name="P72">FR</text:p>
            </table:table-cell>
            <table:table-cell table:style-name="Tableau33.A1" office:value-type="string">
              <text:p text:style-name="P72">Franciaország </text:p>
            </table:table-cell>
            <table:table-cell table:style-name="Tableau33.A1" office:value-type="string">
              <text:p text:style-name="P72">37.7%</text:p>
            </table:table-cell>
          </table:table-row>
          <table:table-row table:style-name="Tableau33.1">
            <table:table-cell table:style-name="Tableau33.A1" office:value-type="string">
              <text:p text:style-name="P72">HR</text:p>
            </table:table-cell>
            <table:table-cell table:style-name="Tableau33.A1" office:value-type="string">
              <text:p text:style-name="P72">Horvátország </text:p>
            </table:table-cell>
            <table:table-cell table:style-name="Tableau33.A1" office:value-type="string">
              <text:p text:style-name="P72">47.0%</text:p>
            </table:table-cell>
          </table:table-row>
          <table:table-row table:style-name="Tableau33.1">
            <table:table-cell table:style-name="Tableau33.A1" office:value-type="string">
              <text:p text:style-name="P72">IT</text:p>
            </table:table-cell>
            <table:table-cell table:style-name="Tableau33.A1" office:value-type="string">
              <text:p text:style-name="P72">Olaszország </text:p>
            </table:table-cell>
            <table:table-cell table:style-name="Tableau33.A1" office:value-type="string">
              <text:p text:style-name="P72">31.2%</text:p>
            </table:table-cell>
          </table:table-row>
          <table:table-row table:style-name="Tableau33.1">
            <table:table-cell table:style-name="Tableau33.A1" office:value-type="string">
              <text:p text:style-name="P72">CY</text:p>
            </table:table-cell>
            <table:table-cell table:style-name="Tableau33.A1" office:value-type="string">
              <text:p text:style-name="P72">Ciprusi Köztársaság</text:p>
            </table:table-cell>
            <table:table-cell table:style-name="Tableau33.A1" office:value-type="string">
              <text:p text:style-name="P72">77.4%</text:p>
            </table:table-cell>
          </table:table-row>
          <table:table-row table:style-name="Tableau33.1">
            <table:table-cell table:style-name="Tableau33.A1" office:value-type="string">
              <text:p text:style-name="P72">LV</text:p>
            </table:table-cell>
            <table:table-cell table:style-name="Tableau33.A1" office:value-type="string">
              <text:p text:style-name="P72">Lettország </text:p>
            </table:table-cell>
            <table:table-cell table:style-name="Tableau33.A1" office:value-type="string">
              <text:p text:style-name="P72">63.5%</text:p>
            </table:table-cell>
          </table:table-row>
          <table:table-row table:style-name="Tableau33.1">
            <table:table-cell table:style-name="Tableau33.A1" office:value-type="string">
              <text:p text:style-name="P72">LT</text:p>
            </table:table-cell>
            <table:table-cell table:style-name="Tableau33.A1" office:value-type="string">
              <text:p text:style-name="P72">Litvánia </text:p>
            </table:table-cell>
            <table:table-cell table:style-name="Tableau33.A1" office:value-type="string">
              <text:p text:style-name="P72">45.2%</text:p>
            </table:table-cell>
          </table:table-row>
          <table:table-row table:style-name="Tableau33.1">
            <table:table-cell table:style-name="Tableau33.A1" office:value-type="string">
              <text:p text:style-name="P72">LU</text:p>
            </table:table-cell>
            <table:table-cell table:style-name="Tableau33.A1" office:value-type="string">
              <text:p text:style-name="P72">Luxemburg </text:p>
            </table:table-cell>
            <table:table-cell table:style-name="Tableau33.A1" office:value-type="string">
              <text:p text:style-name="P72">26.4%</text:p>
            </table:table-cell>
          </table:table-row>
          <table:table-row table:style-name="Tableau33.1">
            <table:table-cell table:style-name="Tableau33.A1" office:value-type="string">
              <text:p text:style-name="P72">HU</text:p>
            </table:table-cell>
            <table:table-cell table:style-name="Tableau33.A1" office:value-type="string">
              <text:p text:style-name="P72">Magyarország </text:p>
            </table:table-cell>
            <table:table-cell table:style-name="Tableau33.A1" office:value-type="string">
              <text:p text:style-name="P72">65.4%</text:p>
            </table:table-cell>
          </table:table-row>
          <table:table-row table:style-name="Tableau33.1">
            <table:table-cell table:style-name="Tableau33.A1" office:value-type="string">
              <text:p text:style-name="P72">MT</text:p>
            </table:table-cell>
            <table:table-cell table:style-name="Tableau33.A1" office:value-type="string">
              <text:p text:style-name="P72">Málta </text:p>
            </table:table-cell>
            <table:table-cell table:style-name="Tableau33.A1" office:value-type="string">
              <text:p text:style-name="P72">86.6%</text:p>
            </table:table-cell>
          </table:table-row>
          <table:table-row table:style-name="Tableau33.1">
            <table:table-cell table:style-name="Tableau33.A1" office:value-type="string">
              <text:p text:style-name="P72">NL</text:p>
            </table:table-cell>
            <table:table-cell table:style-name="Tableau33.A1" office:value-type="string">
              <text:p text:style-name="P72">Hollandia </text:p>
            </table:table-cell>
            <table:table-cell table:style-name="Tableau33.A1" office:value-type="string">
              <text:p text:style-name="P72">89.9%</text:p>
            </table:table-cell>
          </table:table-row>
          <table:table-row table:style-name="Tableau33.1">
            <table:table-cell table:style-name="Tableau33.A1" office:value-type="string">
              <text:p text:style-name="P72">AT</text:p>
            </table:table-cell>
            <table:table-cell table:style-name="Tableau33.A1" office:value-type="string">
              <text:p text:style-name="P72">Ausztria </text:p>
            </table:table-cell>
            <table:table-cell table:style-name="Tableau33.A1" office:value-type="string">
              <text:p text:style-name="P72">45.8%</text:p>
            </table:table-cell>
          </table:table-row>
          <table:table-row table:style-name="Tableau33.1">
            <table:table-cell table:style-name="Tableau33.A1" office:value-type="string">
              <text:p text:style-name="P72">PL</text:p>
            </table:table-cell>
            <table:table-cell table:style-name="Tableau33.A1" office:value-type="string">
              <text:p text:style-name="P72">Lengyelország </text:p>
            </table:table-cell>
            <table:table-cell table:style-name="Tableau33.A1" office:value-type="string">
              <text:p text:style-name="P72">50.1%</text:p>
            </table:table-cell>
          </table:table-row>
          <table:table-row table:style-name="Tableau33.1">
            <table:table-cell table:style-name="Tableau33.A1" office:value-type="string">
              <text:p text:style-name="P72">PT</text:p>
            </table:table-cell>
            <table:table-cell table:style-name="Tableau33.A1" office:value-type="string">
              <text:p text:style-name="P72">Portugália </text:p>
            </table:table-cell>
            <table:table-cell table:style-name="Tableau33.A1" office:value-type="string">
              <text:p text:style-name="P72">48.7%</text:p>
            </table:table-cell>
          </table:table-row>
          <table:table-row table:style-name="Tableau33.1">
            <table:table-cell table:style-name="Tableau33.A1" office:value-type="string">
              <text:p text:style-name="P72">RO</text:p>
            </table:table-cell>
            <table:table-cell table:style-name="Tableau33.A1" office:value-type="string">
              <text:p text:style-name="P72">Románia </text:p>
            </table:table-cell>
            <table:table-cell table:style-name="Tableau33.A1" office:value-type="string">
              <text:p text:style-name="P72">49.0%</text:p>
            </table:table-cell>
          </table:table-row>
          <table:table-row table:style-name="Tableau33.1">
            <table:table-cell table:style-name="Tableau33.A1" office:value-type="string">
              <text:p text:style-name="P72">SI</text:p>
            </table:table-cell>
            <table:table-cell table:style-name="Tableau33.A1" office:value-type="string">
              <text:p text:style-name="P72">Szlovénia </text:p>
            </table:table-cell>
            <table:table-cell table:style-name="Tableau33.A1" office:value-type="string">
              <text:p text:style-name="P72">49.3%</text:p>
            </table:table-cell>
          </table:table-row>
          <table:table-row table:style-name="Tableau33.1">
            <table:table-cell table:style-name="Tableau33.A1" office:value-type="string">
              <text:p text:style-name="P72">SK</text:p>
            </table:table-cell>
            <table:table-cell table:style-name="Tableau33.A1" office:value-type="string">
              <text:p text:style-name="P72">Szlovákia </text:p>
            </table:table-cell>
            <table:table-cell table:style-name="Tableau33.A1" office:value-type="string">
              <text:p text:style-name="P72">51.6%</text:p>
            </table:table-cell>
          </table:table-row>
          <table:table-row table:style-name="Tableau33.1">
            <table:table-cell table:style-name="Tableau33.A1" office:value-type="string">
              <text:p text:style-name="P72">FI</text:p>
            </table:table-cell>
            <table:table-cell table:style-name="Tableau33.A1" office:value-type="string">
              <text:p text:style-name="P72">Finnország </text:p>
            </table:table-cell>
            <table:table-cell table:style-name="Tableau33.A1" office:value-type="string">
              <text:p text:style-name="P72">31.7%</text:p>
            </table:table-cell>
          </table:table-row>
          <table:table-row table:style-name="Tableau33.1">
            <table:table-cell table:style-name="Tableau33.A1" office:value-type="string">
              <text:p text:style-name="P72">SE</text:p>
            </table:table-cell>
            <table:table-cell table:style-name="Tableau33.A1" office:value-type="string">
              <text:p text:style-name="P72">Svédország </text:p>
            </table:table-cell>
            <table:table-cell table:style-name="Tableau33.A1" office:value-type="string">
              <text:p text:style-name="P72">80.8%</text:p>
            </table:table-cell>
          </table:table-row>
          <table:table-row table:style-name="Tableau33.1">
            <table:table-cell table:style-name="Tableau33.A1" office:value-type="string">
              <text:p text:style-name="P68"/>
            </table:table-cell>
            <table:table-cell table:style-name="Tableau33.A1" office:value-type="string">
              <text:p text:style-name="P68"/>
            </table:table-cell>
            <table:table-cell table:style-name="Tableau33.A1" office:value-type="string">
              <text:p text:style-name="P68"/>
            </table:table-cell>
          </table:table-row>
          <table:table-row table:style-name="Tableau33.1">
            <table:table-cell table:style-name="Tableau33.A1" table:number-columns-spanned="3" office:value-type="string">
              <text:p text:style-name="P72">CAPI: Számítógéppel támogatott személyes interjú</text:p>
            </table:table-cell>
            <table:covered-table-cell/>
            <table:covered-table-cell/>
          </table:table-row>
        </table:table>
        <text:p text:style-name="P42"/>
        <text:h text:style-name="P19" text:outline-level="2"><text:bookmark-start text:name="__RefHeading___Toc215604_2930363814"/>Interjú mód országonként <text:bookmark-end text:name="__RefHeading___Toc215604_2930363814"/></text:h>
        <text:p text:style-name="P42">Az interjúkat személyes interjúkon keresztül végezték, akár fizikailag az emberek otthonában, akár távoli videointerakción keresztül a megfelelő nemzeti nyelven. Távoli videointerakcióval készült interjúkat („online szemtől-szembe” vagy CAVI, számítógéppel segített videointerjú) csak a Ciprusi Köztársaságban, Dániában, Máltán, Hollandiában, Finnországban és Svédországban folytattak.</text:p>
        <text:p text:style-name="P42"/>
        <text:p text:style-name="P43"/>
        <text:p text:style-name="P42"/>
        <text:p text:style-name="P42"><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Hibahatárok <text:bookmark-end text:name="__RefHeading___Toc215606_2930363814"/></text:h>
        <text:p text:style-name="P42"><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8"/></table:table-cell><table:table-cell table:style-name="Tableau34.A1" table:number-columns-spanned="10" office:value-type="string"><text:p text:style-name="P69">Statisztikai tartalékok a mintavételi folyamat miatt</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A1" table:number-columns-spanned="10" office:value-type="string"><text:p text:style-name="P70">(95 %-os megbízhatósági szinten)</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table:number-columns-spanned="6" office:value-type="string"><text:p text:style-name="P72">a különböző mintaméretek sorba vannak rendezve </text:p></table:table-cell><table:covered-table-cell/><table:covered-table-cell/><table:covered-table-cell/><table:covered-table-cell/><table:covered-table-cell/><table:table-cell table:style-name="Tableau34.A1" table:number-columns-spanned="6" office:value-type="string"><text:p text:style-name="P74">a különböző megfigyelt eredmények oszlopokban vannak megadva</text:p></table:table-cell><table:covered-table-cell/><table:covered-table-cell/><table:covered-table-cell/><table:covered-table-cell/><table:covered-table-cell/></table:table-row><table:table-row table:style-name="Tableau34.1"><table:table-cell table:style-name="Tableau34.A1" office:value-type="string"><text:p text:style-name="P80"/></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74">N=50 </text:p></table:table-cell><table:table-cell table:style-name="Tableau34.B6" office:value-type="float" office:value="6"><text:p text:style-name="P70">6,0</text:p></table:table-cell><table:table-cell table:style-name="Tableau34.B6" office:value-type="float" office:value="8.3"><text:p text:style-name="P70">8,3</text:p></table:table-cell><table:table-cell table:style-name="Tableau34.B6" office:value-type="float" office:value="9.9"><text:p text:style-name="P70">9,9</text:p></table:table-cell><table:table-cell table:style-name="Tableau34.B6" office:value-type="float" office:value="11.1"><text:p text:style-name="P70">11,1</text:p></table:table-cell><table:table-cell table:style-name="Tableau34.B6" office:value-type="float" office:value="12"><text:p text:style-name="P70">12,0</text:p></table:table-cell><table:table-cell table:style-name="Tableau34.B6" office:value-type="float" office:value="12.7"><text:p text:style-name="P70">12,7</text:p></table:table-cell><table:table-cell table:style-name="Tableau34.B6" office:value-type="float" office:value="13.2"><text:p text:style-name="P70">13,2</text:p></table:table-cell><table:table-cell table:style-name="Tableau34.B6" office:value-type="float" office:value="13.6"><text:p text:style-name="P70">13,6</text:p></table:table-cell><table:table-cell table:style-name="Tableau34.B6" office:value-type="float" office:value="13.8"><text:p text:style-name="P70">13,8</text:p></table:table-cell><table:table-cell table:style-name="Tableau34.B6" office:value-type="float" office:value="13.9"><text:p text:style-name="P70">13,9</text:p></table:table-cell><table:table-cell table:style-name="Tableau34.A1" office:value-type="string"><text:p text:style-name="P72">N=50</text:p></table:table-cell></table:table-row><table:table-row table:style-name="Tableau34.1"><table:table-cell table:style-name="Tableau34.A1" office:value-type="string"><text:p text:style-name="P74">N=500 </text:p></table:table-cell><table:table-cell table:style-name="Tableau34.B6" office:value-type="float" office:value="1.9"><text:p text:style-name="P70">1,9</text:p></table:table-cell><table:table-cell table:style-name="Tableau34.B6" office:value-type="float" office:value="2.6"><text:p text:style-name="P70">2,6</text:p></table:table-cell><table:table-cell table:style-name="Tableau34.B6" office:value-type="float" office:value="3.1"><text:p text:style-name="P70">3,1</text:p></table:table-cell><table:table-cell table:style-name="Tableau34.B6" office:value-type="float" office:value="3.5"><text:p text:style-name="P70">3,5</text:p></table:table-cell><table:table-cell table:style-name="Tableau34.B6" office:value-type="float" office:value="3.8"><text:p text:style-name="P70">3,8</text:p></table:table-cell><table:table-cell table:style-name="Tableau34.B6" office:value-type="float" office:value="4"><text:p text:style-name="P70">4,0</text:p></table:table-cell><table:table-cell table:style-name="Tableau34.B6" office:value-type="float" office:value="4.2"><text:p text:style-name="P70">4,2</text:p></table:table-cell><table:table-cell table:style-name="Tableau34.B6" office:value-type="float" office:value="4.3"><text:p text:style-name="P70">4,3</text:p></table:table-cell><table:table-cell table:style-name="Tableau34.B6" office:value-type="float" office:value="4.4"><text:p text:style-name="P70">4,4</text:p></table:table-cell><table:table-cell table:style-name="Tableau34.B6" office:value-type="float" office:value="4.4"><text:p text:style-name="P70">4,4</text:p></table:table-cell><table:table-cell table:style-name="Tableau34.A1" office:value-type="string"><text:p text:style-name="P72">N=500</text:p></table:table-cell></table:table-row><table:table-row table:style-name="Tableau34.1"><table:table-cell table:style-name="Tableau34.A1" office:value-type="string"><text:p text:style-name="P76">N=1000 </text:p></table:table-cell><table:table-cell table:style-name="Tableau34.B6" office:value-type="float" office:value="1.4"><text:p text:style-name="P77">1,4</text:p></table:table-cell><table:table-cell table:style-name="Tableau34.B6" office:value-type="float" office:value="1.9"><text:p text:style-name="P77">1,9</text:p></table:table-cell><table:table-cell table:style-name="Tableau34.B6" office:value-type="float" office:value="2.2"><text:p text:style-name="P77">2,2</text:p></table:table-cell><table:table-cell table:style-name="Tableau34.B6" office:value-type="float" office:value="2.5"><text:p text:style-name="P77">2,5</text:p></table:table-cell><table:table-cell table:style-name="Tableau34.B6" office:value-type="float" office:value="2.7"><text:p text:style-name="P77">2,7</text:p></table:table-cell><table:table-cell table:style-name="Tableau34.B6" office:value-type="float" office:value="2.8"><text:p text:style-name="P77">2,8</text:p></table:table-cell><table:table-cell table:style-name="Tableau34.B6" office:value-type="float" office:value="3"><text:p text:style-name="P77">3,0</text:p></table:table-cell><table:table-cell table:style-name="Tableau34.B6" office:value-type="float" office:value="3"><text:p text:style-name="P77">3,0</text:p></table:table-cell><table:table-cell table:style-name="Tableau34.B6" office:value-type="float" office:value="3.1"><text:p text:style-name="P77">3,1</text:p></table:table-cell><table:table-cell table:style-name="Tableau34.B6" office:value-type="float" office:value="3.1"><text:p text:style-name="P77">3,1</text:p></table:table-cell><table:table-cell table:style-name="Tableau34.A1" office:value-type="string"><text:p text:style-name="P78">N=1000</text:p></table:table-cell></table:table-row><table:table-row table:style-name="Tableau34.1"><table:table-cell table:style-name="Tableau34.A1" office:value-type="string"><text:p text:style-name="P74">N=1500 </text:p></table:table-cell><table:table-cell table:style-name="Tableau34.B6" office:value-type="float" office:value="1.1"><text:p text:style-name="P70">1,1</text:p></table:table-cell><table:table-cell table:style-name="Tableau34.B6" office:value-type="float" office:value="1.5"><text:p text:style-name="P70">1,5</text:p></table:table-cell><table:table-cell table:style-name="Tableau34.B6" office:value-type="float" office:value="1.8"><text:p text:style-name="P70">1,8</text:p></table:table-cell><table:table-cell table:style-name="Tableau34.B6" office:value-type="float" office:value="2"><text:p text:style-name="P70">2,0</text:p></table:table-cell><table:table-cell table:style-name="Tableau34.B6" office:value-type="float" office:value="2.2"><text:p text:style-name="P70">2,2</text:p></table:table-cell><table:table-cell table:style-name="Tableau34.B6" office:value-type="float" office:value="2.3"><text:p text:style-name="P70">2,3</text:p></table:table-cell><table:table-cell table:style-name="Tableau34.B6" office:value-type="float" office:value="2.4"><text:p text:style-name="P70">2,4</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A1" office:value-type="string"><text:p text:style-name="P72">N=1500</text:p></table:table-cell></table:table-row><table:table-row table:style-name="Tableau34.1"><table:table-cell table:style-name="Tableau34.A1" office:value-type="string"><text:p text:style-name="P74">N=2000 </text:p></table:table-cell><table:table-cell table:style-name="Tableau34.B6" office:value-type="float" office:value="1"><text:p text:style-name="P70">1,0</text:p></table:table-cell><table:table-cell table:style-name="Tableau34.B6" office:value-type="float" office:value="1.3"><text:p text:style-name="P70">1,3</text:p></table:table-cell><table:table-cell table:style-name="Tableau34.B6" office:value-type="float" office:value="1.6"><text:p text:style-name="P70">1,6</text:p></table:table-cell><table:table-cell table:style-name="Tableau34.B6" office:value-type="float" office:value="1.8"><text:p text:style-name="P70">1,8</text:p></table:table-cell><table:table-cell table:style-name="Tableau34.B6" office:value-type="float" office:value="1.9"><text:p text:style-name="P70">1,9</text:p></table:table-cell><table:table-cell table:style-name="Tableau34.B6" office:value-type="float" office:value="2"><text:p text:style-name="P70">2,0</text:p></table:table-cell><table:table-cell table:style-name="Tableau34.B6" office:value-type="float" office:value="2.1"><text:p text:style-name="P70">2,1</text:p></table:table-cell><table:table-cell table:style-name="Tableau34.B6" office:value-type="float" office:value="2.1"><text:p text:style-name="P70">2,1</text:p></table:table-cell><table:table-cell table:style-name="Tableau34.B6" office:value-type="float" office:value="2.2"><text:p text:style-name="P70">2,2</text:p></table:table-cell><table:table-cell table:style-name="Tableau34.B6" office:value-type="float" office:value="2.2"><text:p text:style-name="P70">2,2</text:p></table:table-cell><table:table-cell table:style-name="Tableau34.A1" office:value-type="string"><text:p text:style-name="P72">N=2000</text:p></table:table-cell></table:table-row><table:table-row table:style-name="Tableau34.1"><table:table-cell table:style-name="Tableau34.A1" office:value-type="string"><text:p text:style-name="P74">N=3000 </text:p></table:table-cell><table:table-cell table:style-name="Tableau34.B6" office:value-type="float" office:value="0.8"><text:p text:style-name="P70">0,8</text:p></table:table-cell><table:table-cell table:style-name="Tableau34.B6" office:value-type="float" office:value="1.1"><text:p text:style-name="P70">1,1</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6"><text:p text:style-name="P70">1,6</text:p></table:table-cell><table:table-cell table:style-name="Tableau34.B6" office:value-type="float" office:value="1.7"><text:p text:style-name="P70">1,7</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A1" office:value-type="string"><text:p text:style-name="P72">N=3000</text:p></table:table-cell></table:table-row><table:table-row table:style-name="Tableau34.1"><table:table-cell table:style-name="Tableau34.A1" office:value-type="string"><text:p text:style-name="P74">N=4000 </text:p></table:table-cell><table:table-cell table:style-name="Tableau34.B6" office:value-type="float" office:value="0.7"><text:p text:style-name="P70">0,7</text:p></table:table-cell><table:table-cell table:style-name="Tableau34.B6" office:value-type="float" office:value="0.9"><text:p text:style-name="P70">0,9</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A1" office:value-type="string"><text:p text:style-name="P72">N=4000</text:p></table:table-cell></table:table-row><table:table-row table:style-name="Tableau34.1"><table:table-cell table:style-name="Tableau34.A1" office:value-type="string"><text:p text:style-name="P74">N=5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A1" office:value-type="string"><text:p text:style-name="P72">N=5000</text:p></table:table-cell></table:table-row><table:table-row table:style-name="Tableau34.1"><table:table-cell table:style-name="Tableau34.A1" office:value-type="string"><text:p text:style-name="P74">N=6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A1" office:value-type="string"><text:p text:style-name="P72">N=6000</text:p></table:table-cell></table:table-row><table:table-row table:style-name="Tableau34.1"><table:table-cell table:style-name="Tableau34.A1" office:value-type="string"><text:p text:style-name="P74">N=7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A1" office:value-type="string"><text:p text:style-name="P72">N=7000</text:p></table:table-cell></table:table-row><table:table-row table:style-name="Tableau34.1"><table:table-cell table:style-name="Tableau34.A1" office:value-type="string"><text:p text:style-name="P74">N=75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7500</text:p></table:table-cell></table:table-row><table:table-row table:style-name="Tableau34.1"><table:table-cell table:style-name="Tableau34.A1" office:value-type="string"><text:p text:style-name="P74">N=8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8000</text:p></table:table-cell></table:table-row><table:table-row table:style-name="Tableau34.1"><table:table-cell table:style-name="Tableau34.A1" office:value-type="string"><text:p text:style-name="P74">N=9000 </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9000</text:p></table:table-cell></table:table-row><table:table-row table:style-name="Tableau34.1"><table:table-cell table:style-name="Tableau34.A1" office:value-type="string"><text:p text:style-name="P74">N=10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10000</text:p></table:table-cell></table:table-row><table:table-row table:style-name="Tableau34.1"><table:table-cell table:style-name="Tableau34.A1" office:value-type="string"><text:p text:style-name="P74">N=11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1000</text:p></table:table-cell></table:table-row><table:table-row table:style-name="Tableau34.1"><table:table-cell table:style-name="Tableau34.A1" office:value-type="string"><text:p text:style-name="P74">N=12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2000</text:p></table:table-cell></table:table-row><table:table-row table:style-name="Tableau34.1"><table:table-cell table:style-name="Tableau34.A1" office:value-type="string"><text:p text:style-name="P74">N=13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13000</text:p></table:table-cell></table:table-row><table:table-row table:style-name="Tableau34.1"><table:table-cell table:style-name="Tableau34.A1" office:value-type="string"><text:p text:style-name="P74">N=14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4000</text:p></table:table-cell></table:table-row><table:table-row table:style-name="Tableau34.1"><table:table-cell table:style-name="Tableau34.A1" office:value-type="string"><text:p text:style-name="P74">N=15000 </text:p></table:table-cell><table:table-cell table:style-name="Tableau34.B6" office:value-type="float" office:value="0.3"><text:p text:style-name="P70">0,3</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15000</text:p></table:table-cell></table:table-row><table:table-row table:style-name="Tableau34.1"><table:table-cell table:style-name="Tableau34.A1" office:value-type="string"><text:p text:style-name="P68"/></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text:p text:style-name="P14"/></draw:text-box></draw:frame>Emlékeztetjük az olvasókat, hogy a felmérés eredményei olyan becslések, amelyek pontossága, mivel minden egyenlő, a minta méretén és a megfigyelt százalékos arányon alapul. Mintegy 1000 interjúból álló mintákkal a tényleges százalékok a következő konfidenciahatárokon belül változnak: </text:p>
        <text:h text:style-name="P8" text:outline-level="1"><text:bookmark-start text:name="__RefHeading___Toc215608_2930363814"/>Kérdőív <text:bookmark-end text:name="__RefHeading___Toc215608_2930363814"/></text:h>
        <text:p text:style-name="P42"><text:span text:style-name="T2">QB1) Részt vett-e valaha, korábban vagy jelenleg felső középfokú szakmai alapképzésben?</text:span> (KIZÁRÓLAG EGYETLEN VÁLASZBAN OLVASSA EL) </text:p>
        <text:p text:style-name="P42">1 Teljesen egyetértek </text:p>
        <text:p text:style-name="P42">2 Hajlamosak egyetérteni </text:p>
        <text:p text:style-name="P42">3 Hajlamosak nem egyetérteni </text:p>
        <text:p text:style-name="P42">4 Egyáltalán nem értek egyet </text:p>
        <text:p text:style-name="P42">999 Nem tudom </text:p>
        <text:p text:style-name="P42"><text:span text:style-name="T2">QB2) Az alábbi oktatási utak közül melyiket ajánlaná azoknak a fiataloknak, akik most döntenek a felső középfokú oktatásról? </text:span>(OLVASSA EL – CSAK EGY VÁLASZ) </text:p>
        <text:p text:style-name="P42">1 Általános középfokú oktatás </text:p>
        <text:p text:style-name="P42">2 Középfokú szakképzés </text:p>
        <text:p text:style-name="P42">3 Ez attól függ (SPONTANEOUS) </text:p>
        <text:p text:style-name="P42">999 Nem tudom </text:p>
        <text:p text:style-name="P42"><text:span text:style-name="T2">QB3) Az alábbi oktatási utak közül melyiket ajánlaná azoknak a fiataloknak, akik befejezik a felső középfokú oktatást?</text:span> (OLVASSA EL – CSAK EGY VÁLASZ) </text:p>
        <text:p text:style-name="P42">1 Felsőoktatás </text:p>
        <text:p text:style-name="P42">2 Felsőfokú szakoktatás és -képzés </text:p>
        <text:p text:style-name="P42">3 Ez attól függ (SPONTANEOUS) </text:p>
        <text:p text:style-name="P42">999 Nem tudom </text:p>
        <text:p text:style-name="P42"><text:span text:style-name="T2">QB4) Ön szerint melyek azok a fő tényezők, amelyek befolyásolják a fiatalokat abban, hogy manapság a szakoktatást és -képzést válasszák az általános oktatás helyett? </text:span>(LEHETSÉGES-RANDOMIZISÚ VÁLASZOK: OLVASSA EL A MAX. 3 OLDALT) </text:p>
        <text:p text:style-name="P42">1 Tanárok vagy iskolai tanácsadók útmutatása </text:p>
        <text:p text:style-name="P42">2 Tanácsok a szülőktől vagy más családtagoktól </text:p>
        <text:p text:style-name="P42">3. Szükség vagy vágy arra, hogy minél hamarabb legyen munkája és pénzt keressen </text:p>
        <text:p text:style-name="P42">4 Vállalkozó vagy önálló vállalkozó szeretne lenni </text:p>
        <text:p text:style-name="P42">5 Gyenge iskolai teljesítmény vagy osztályzatok </text:p>
        <text:p text:style-name="P42">6 Azt teszi, amit a körülöttük lévő emberek többsége (pl. barátok, osztálytársak vagy mások a területükön) </text:p>
        <text:p text:style-name="P42">7 A közösségi média vagy az online tartalom hatása </text:p>
        <text:p text:style-name="P42">8 A szakoktatási és szakképzési pálya elismert presztízse vagy társadalmi státusza </text:p>
        <text:p text:style-name="P42">9 Egyéb (SPONTANEOUS) </text:p>
        <text:p text:style-name="P42">10 Nem tudom </text:p>
        <text:p text:style-name="P42"><text:span text:style-name="T2">QB5) Meg tudná mondani, hogy milyen mértékben ért egyet vagy nem ért egyet az alábbi állítással: (ORSZÁGUNKBAN) a felső középfokú oktatást választók elegendő tájékoztatást kapnak a szakképzési lehetőségekről.</text:span> (KIZÁRÓLAG EGYETLEN VÁLASZTÁSRA SZOLGÁLÓ OLVASATOS OLVASAT) </text:p>
        <text:p text:style-name="P42">1 Teljesen egyetértek </text:p>
        <text:p text:style-name="P42">2 Hajlamosak egyetérteni </text:p>
        <text:p text:style-name="P42">3 Hajlamosak nem egyetérteni </text:p>
        <text:p text:style-name="P42">4 Egyáltalán nem értek egyet </text:p>
        <text:p text:style-name="P42">999 Nem tudom </text:p>
        <text:p text:style-name="P42"><text:span text:style-name="T2">QB6) Ön szerint hogyan tekintenek az első szakoktatásra és -képzésre (AZ ORSZÁGUNKBAN)? </text:span>(KIZÁRÓLAG EGYETLEN VÁLASZTÁSRA SZOLGÁLÓ OLVASATOS OLVASAT) </text:p>
        <text:p text:style-name="P42">1 Nagyon pozitív </text:p>
        <text:p text:style-name="P42">2 Meglehetősen pozitív </text:p>
        <text:p text:style-name="P42">3 Meglehetősen negatív </text:p>
        <text:p text:style-name="P42">4 Nagyon negatív </text:p>
        <text:p text:style-name="P42">999 Nem tudom </text:p>
        <text:p text:style-name="P42"><text:span text:style-name="T2">QB7) Kérjük, mondja el, hogy milyen mértékben ért egyet vagy nem ért egyet az alábbi állításokkal: </text:span>(Olvassa el a VÉLEMÉNYT – VÉLETLENSZERŰSÉGI TÉTELEK – EGYETLEN VÁLASZTÁSI TÉTELEK) </text:p>
        <text:p text:style-name="P42">Határozottan egyetértek </text:p>
        <text:p text:style-name="P42"/>
        <text:p text:style-name="P42">Hajlamosak egyetérteni </text:p>
        <text:p text:style-name="P42"/>
        <text:p text:style-name="P42">Hajlamosak nem egyetérteni </text:p>
        <text:p text:style-name="P42"/>
        <text:p text:style-name="P42">Határozottan nem értek egyet </text:p>
        <text:p text:style-name="P42"/>
        <text:p text:style-name="P42">Nem tudom </text:p>
        <text:p text:style-name="P42"/>
        <text:p text:style-name="P42">Az IVET magas színvonalú tanulást kínál </text:p>
        <text:p text:style-name="P42">1 2 3 4 999 </text:p>
        <text:p text:style-name="P42">Az IVET hozzáférést biztosít a modern fizikai és digitális infrastruktúrákhoz (számítógépek, gépek stb.) </text:p>
        <text:p text:style-name="P42">1 2 3 4 999 </text:p>
        <text:p text:style-name="P42">A szakmai alapképzésben részt vevő tanárok és oktatók kompetensek </text:p>
        <text:p text:style-name="P42">1 2 3 4 999 </text:p>
        <text:p text:style-name="P42">Azok az emberek, akik befejezik a IVET programokat, beiratkozhatnak egyetemi tanulmányokra </text:p>
        <text:p text:style-name="P42">1 2 3 4 999 </text:p>
        <text:p text:style-name="P42"/>
        <text:p text:style-name="P44">A szakmai alapképzésben részt vevő személyeknek lehetőségük van arra, hogy tanulmányaik részeként külföldön tanuljanak </text:p>
        <text:p text:style-name="P42">1 2 3 4 999 </text:p>
        <text:p text:style-name="P42">A szakmai alapképzés nem biztosít elegendő transzverzális készséget, például kommunikációt vagy kritikus gondolkodást </text:p>
        <text:p text:style-name="P42">1 2 3 4 999 </text:p>
        <text:p text:style-name="P42">A szakmai alapképzési programok gyakran nem tanítanak olyan alapvető készségeket, mint az írástudás vagy a digitális írástudás </text:p>
        <text:p text:style-name="P42">1 2 3 4 999 </text:p>
        <text:p text:style-name="P42">Az IVET programokban részt vevő emberek speciális technikai készségeket tanulnak, amelyek közvetlenül relevánsak az adott foglalkozásokhoz </text:p>
        <text:p text:style-name="P42">1 2 3 4 99 </text:p>
        <text:p text:style-name="P42"/>
        <text:p text:style-name="P42"><text:span text:style-name="T2">QB8) Kérjük, mondja el, hogy milyen mértékben ért egyet vagy nem ért egyet az alábbi állításokkal: </text:span>(Olvassa el a képernyő-Olvassa el az EGYETLEN VÁLASZOT RENDSZERENKÉNT-RANDOMIZUS) </text:p>
        <text:p text:style-name="P42">Határozottan egyetértek </text:p>
        <text:p text:style-name="P42">Hajlamosak egyetérteni </text:p>
        <text:p text:style-name="P42">Hajlamosak nem egyetérteni </text:p>
        <text:p text:style-name="P42">Határozottan nem értek egyet </text:p>
        <text:p text:style-name="P42">Nem tudom </text:p>
        <text:p text:style-name="P42">Fennáll a veszélye annak, hogy a szakmai alapképzési képesítésekhez kapcsolódó munkahelyeket automatizálás váltja fel </text:p>
        <text:p text:style-name="P42">1 2 3 4 999 </text:p>
        <text:p text:style-name="P42">A szakmai alapképzési képesítések jól fizetett munkahelyeket eredményeznek </text:p>
        <text:p text:style-name="P42">1 2 3 4 999 </text:p>
        <text:p text:style-name="P42">A szakmai alapképzési képesítések olyan munkahelyekhez vezetnek, amelyeket a társadalom nagyra értékel. </text:p>
        <text:p text:style-name="P42">1 2 3 4 999 </text:p>
        <text:p text:style-name="P42">A szakképesítések olyan munkahelyeket eredményeznek, amelyekre nagy a kereslet a munkaerőpiacon (ORSZÁGUNKBAN) </text:p>
        <text:p text:style-name="P42">1 2 3 4 999 </text:p>
        <text:p text:style-name="P42">A szakmai alapképzési képesítések olyan munkahelyeket eredményeznek, amelyek hozzájárulnak a zöld átálláshoz </text:p>
        <text:p text:style-name="P42">1 2 3 4 999 </text:p>
        <text:p text:style-name="P42"/>
        <text:p text:style-name="P42"><text:span text:style-name="T2">QB9) Kérjük, mondja el, hogy milyen mértékben ért egyet vagy nem ért egyet az alábbi állításokkal: </text:span>(Olvassa el a képernyő-Olvassa el az EGYETLEN VÁLASZOT RENDSZERENKÉNT-RANDOMIZUS) </text:p>
        <text:p text:style-name="P42">Határozottan egyetértek </text:p>
        <text:p text:style-name="P42">Hajlamosak egyetérteni </text:p>
        <text:p text:style-name="P42">Hajlamosak nem egyetérteni </text:p>
        <text:p text:style-name="P42">Határozottan nem értek egyet </text:p>
        <text:p text:style-name="P42">Nem tudom </text:p>
        <text:p text:style-name="P42">Az általános felső középfokú oktatásban általában könnyebb képesítést szerezni, mint a szakmai alapképzésben. </text:p>
        <text:p text:style-name="P42">1 2 3 4 999 </text:p>
        <text:p text:style-name="P42">A magasabb iskolai teljesítményt nyújtó hallgatókat gyakran arra ösztönzik a felső középfokú szinten, hogy általános oktatást folytassanak a szakmai alapképzés helyett. </text:p>
        <text:p text:style-name="P42">1 2 3 4 999 </text:p>
        <text:p text:style-name="P42">(ORSZÁGUNKBAN) a felső középfokú általános oktatás pozitívabb képet mutat, mint a szakmai alapképzés </text:p>
        <text:p text:style-name="P42">1 2 3 4 999 </text:p>
        <text:p text:style-name="P42">A szakmai alapképzési programok eléggé inkluzívak ahhoz, hogy biztosítsák, hogy azok a tanulók, akik bizonyos típusú tanulási környezetekben akadályokkal szembesülhetnek, megkapják a programok befejezéséhez szükséges támogatást. </text:p>
        <text:p text:style-name="P42">1 2 3 4 999 </text:p>
        <text:p text:style-name="P42"/>
        <text:p text:style-name="P42">A következő kérdés a természettudományokra, a technológiára, a műszaki tudományokra és a matematikára vonatkozik. Ez olyan területeket foglal magában, mint az építőipar, az autóipar, a gyártás és az IKT, amelyek magukban foglalják a technikai készségeket, a kreativitást és a problémamegoldást. </text:p>
        <text:p text:style-name="P42"/>
        <text:p text:style-name="P39">QB10) Kérjük, mondja el, hogy milyen mértékben ért egyet vagy nem ért egyet az alábbi állításokkal: </text:p>
        <text:p text:style-name="P42">(Olvassa el a képernyő-Olvassa el az EGYETLEN VÁLASZTÁST RENDSZERENKÉNT) </text:p>
        <text:p text:style-name="P42">Határozottan egyetértek </text:p>
        <text:p text:style-name="P42">Hajlamosak egyetérteni </text:p>
        <text:p text:style-name="P42">Hajlamosak nem egyetérteni </text:p>
        <text:p text:style-name="P42">Határozottan nem értek egyet </text:p>
        <text:p text:style-name="P42">Nem tudom </text:p>
        <text:p text:style-name="P42"/>
        <text:p text:style-name="P42">A TTMM-mel kapcsolatos területek a szakmai alapképzésben (pl. építőipar, gépjárműipar, gyártás, IKT) megfelelőbbek a férfiak számára </text:p>
        <text:p text:style-name="P42">1 2 3 4 999 </text:p>
        <text:p text:style-name="P42"><text:soft-page-break/>A TTMM-mel kapcsolatos területek iránt érdeklődő nők kevesebb ösztönzést kaphatnak a családoktól és az iskoláktól, mint a TTMM-mel kapcsolatos területek iránt érdeklődő férfiak </text:p>
        <text:p text:style-name="P42">1 2 3 4 999 </text:p>
        <text:p text:style-name="P39">QB11) Kérjük, mondja el, hogy milyen mértékben ért egyet vagy nem ért egyet az alábbi állításokkal: </text:p>
        <text:p text:style-name="P42">(Olvassa el a képernyő-Olvassa el az EGYETLEN VÁLASZTÁST RENDSZERENKÉNT) </text:p>
        <text:p text:style-name="P42"/>
        <text:p text:style-name="P42">Határozottan egyetértek </text:p>
        <text:p text:style-name="P42">Hajlamosak egyetérteni </text:p>
        <text:p text:style-name="P42">Hajlamosak nem egyetérteni </text:p>
        <text:p text:style-name="P42">Határozottan nem értek egyet </text:p>
        <text:p text:style-name="P42">Nem tudom </text:p>
        <text:p text:style-name="P42"/>
        <text:p text:style-name="P42">A nőket gyakran arra ösztönzik, hogy folytassanak általános oktatást, még akkor is, ha érdeklődésüket fejezik ki a technikai, gyakorlati, gyakorlati tantárgyak iránt </text:p>
        <text:p text:style-name="P42">1 2 3 4 999 </text:p>
        <text:p text:style-name="P42">Az egyetemi végzettséggel nem rendelkező férfiakra nagyobb nyomás nehezedik, hogy a szakmai alapképzést válasszák az általános oktatás helyett, mint a nőkre </text:p>
        <text:p text:style-name="P42">1 2 3 4 999 </text:p>
        <text:p text:style-name="P42">A tanárok és a pályaorientációs tanácsadók nem kezelik megfelelően a nemi előítéleteket, mielőtt a diákok választanának az általános és a szakképzés között </text:p>
        <text:p text:style-name="P42">1 2 3 4 999 </text:p>
        <text:p text:style-name="P42">Az általános és a szakképzés közötti választással kapcsolatos nemi sztereotípiákat gyakran erősítik a családok, a társak és a közösségi média </text:p>
        <text:p text:style-name="P42">1 2 3 4 999 </text:p>
        <text:p text:style-name="P42">A gondozással vagy a szolgáltatással kapcsolatos szakmai alapképzésben részt vevő férfiak gyakran szembesülnek társadalmi megbélyegzéssel vagy ítélettel </text:p>
        <text:p text:style-name="P42">1 2 3 4 999 </text:p>
      </text:section>
      <text:p text:style-name="P4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hu" fo:country="HU"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hu" fo:country="HU"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hu" fo:country="HU"/>
    </style:style>
    <style:style style:name="MP2" style:family="paragraph" style:parent-style-name="Footer">
      <style:paragraph-properties fo:text-align="center" style:justify-single-word="false"/>
      <style:text-properties fo:language="hu" fo:country="HU"/>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Az Eurobarométer 569. sz. tematikus felmérése: A szakoktatás és -képzés vonzereje </text:p>
        <text:p text:style-name="MP1"><text:chapter text:display="name" text:outline-level="1">Kérdőív </text:chapter></text:p>
      </style:header>
      <style:footer>
        <text:p text:style-name="MP2"><text:page-number text:select-page="current">96</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8:34:22.366000000</dc:date>
    <dc:creator>Pierre Dieumegard</dc:creator>
    <meta:editing-duration>P1DT14H34M8S</meta:editing-duration>
    <meta:editing-cycles>98</meta:editing-cycles>
    <meta:document-statistic meta:table-count="34" meta:image-count="6" meta:object-count="1" meta:page-count="96" meta:paragraph-count="4801" meta:word-count="25351" meta:character-count="174550" meta:non-whitespace-character-count="152655"/>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