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lt" fo:country="LT"/>
    </style:style>
    <style:style style:name="P8" style:family="paragraph" style:parent-style-name="Horizontal_20_Line">
      <style:text-properties fo:language="lt" fo:country="LT"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lt" fo:country="LT"/>
    </style:style>
    <style:style style:name="P12" style:family="paragraph" style:parent-style-name="Footer">
      <style:paragraph-properties fo:text-align="center" style:justify-single-word="false"/>
      <style:text-properties fo:language="lt" fo:country="LT"/>
    </style:style>
    <style:style style:name="P13" style:family="paragraph" style:parent-style-name="Footnote">
      <style:text-properties fo:language="lt" fo:country="LT"/>
    </style:style>
    <style:style style:name="P14" style:family="paragraph" style:parent-style-name="Frame_20_contents">
      <style:text-properties fo:language="lt" fo:country="LT"/>
    </style:style>
    <style:style style:name="P15" style:family="paragraph" style:parent-style-name="Frame_20_contents">
      <style:text-properties fo:font-size="10pt" fo:language="lt" fo:country="LT"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lt" fo:country="LT"/>
    </style:style>
    <style:style style:name="P17" style:family="paragraph" style:parent-style-name="Heading_20_1">
      <style:text-properties fo:language="lt" fo:country="LT"/>
    </style:style>
    <style:style style:name="P18" style:family="paragraph" style:parent-style-name="Heading_20_1">
      <style:paragraph-properties fo:break-before="page"/>
      <style:text-properties fo:language="lt" fo:country="LT"/>
    </style:style>
    <style:style style:name="P19" style:family="paragraph" style:parent-style-name="Heading_20_2">
      <style:paragraph-properties fo:break-before="page"/>
      <style:text-properties fo:language="lt" fo:country="LT"/>
    </style:style>
    <style:style style:name="P20" style:family="paragraph" style:parent-style-name="Standard" style:master-page-name="First_20_Page">
      <style:paragraph-properties style:page-number="auto"/>
      <style:text-properties fo:language="lt" fo:country="LT"/>
    </style:style>
    <style:style style:name="P21" style:family="paragraph" style:parent-style-name="Standard">
      <style:text-properties fo:language="lt" fo:country="LT"/>
    </style:style>
    <style:style style:name="P22" style:family="paragraph" style:parent-style-name="Standard">
      <style:paragraph-properties fo:text-align="end" style:justify-single-word="false" fo:break-before="page"/>
      <style:text-properties fo:language="lt" fo:country="LT"/>
    </style:style>
    <style:style style:name="P23" style:family="paragraph" style:parent-style-name="Standard">
      <style:paragraph-properties fo:text-align="end" style:justify-single-word="false"/>
      <style:text-properties fo:language="lt" fo:country="LT"/>
    </style:style>
    <style:style style:name="P24" style:family="paragraph" style:parent-style-name="Standard">
      <style:paragraph-properties fo:margin-top="0.099cm" fo:margin-bottom="0cm" style:contextual-spacing="false"/>
      <style:text-properties fo:language="lt" fo:country="LT" officeooo:paragraph-rsid="00823325"/>
    </style:style>
    <style:style style:name="P25" style:family="paragraph" style:parent-style-name="Standard">
      <style:paragraph-properties fo:break-before="page"/>
      <style:text-properties fo:language="lt" fo:country="LT" officeooo:rsid="000cee00" officeooo:paragraph-rsid="000cee00"/>
    </style:style>
    <style:style style:name="P26" style:family="paragraph" style:parent-style-name="Standard">
      <style:text-properties fo:language="lt" fo:country="LT" officeooo:rsid="000cee00" officeooo:paragraph-rsid="000cee00"/>
    </style:style>
    <style:style style:name="P27" style:family="paragraph" style:parent-style-name="Standard">
      <style:text-properties fo:language="lt" fo:country="LT" officeooo:paragraph-rsid="000d2c45"/>
    </style:style>
    <style:style style:name="P28" style:family="paragraph" style:parent-style-name="Standard">
      <style:paragraph-properties fo:break-before="column"/>
      <style:text-properties fo:language="lt" fo:country="LT"/>
    </style:style>
    <style:style style:name="P29" style:family="paragraph" style:parent-style-name="Standard">
      <style:paragraph-properties fo:break-before="page"/>
      <style:text-properties fo:language="lt" fo:country="LT"/>
    </style:style>
    <style:style style:name="P30" style:family="paragraph" style:parent-style-name="Standard">
      <style:paragraph-properties fo:break-before="page" style:writing-mode="lr-tb"/>
      <style:text-properties fo:language="lt" fo:country="LT"/>
    </style:style>
    <style:style style:name="P31" style:family="paragraph" style:parent-style-name="Standard">
      <style:text-properties fo:language="lt" fo:country="LT" officeooo:paragraph-rsid="001279ec"/>
    </style:style>
    <style:style style:name="P32" style:family="paragraph" style:parent-style-name="Standard">
      <style:text-properties fo:language="lt" fo:country="LT" officeooo:paragraph-rsid="0018d41e"/>
    </style:style>
    <style:style style:name="P33" style:family="paragraph" style:parent-style-name="Standard">
      <style:text-properties fo:language="lt" fo:country="LT" officeooo:paragraph-rsid="0031c7f2"/>
    </style:style>
    <style:style style:name="P34" style:family="paragraph" style:parent-style-name="Standard">
      <style:paragraph-properties fo:break-before="page"/>
      <style:text-properties fo:language="lt" fo:country="LT" officeooo:paragraph-rsid="0031c7f2"/>
    </style:style>
    <style:style style:name="P35" style:family="paragraph" style:parent-style-name="Standard">
      <style:paragraph-properties style:writing-mode="lr-tb"/>
      <style:text-properties fo:language="lt" fo:country="LT"/>
    </style:style>
    <style:style style:name="P36" style:family="paragraph" style:parent-style-name="Standard">
      <style:text-properties fo:language="lt" fo:country="LT" fo:font-weight="bold" style:font-weight-asian="bold" style:font-weight-complex="bold"/>
    </style:style>
    <style:style style:name="P37" style:family="paragraph" style:parent-style-name="Standard">
      <style:paragraph-properties style:writing-mode="lr-tb"/>
      <style:text-properties fo:language="lt" fo:country="LT" fo:font-weight="bold" style:font-weight-asian="bold" style:font-weight-complex="bold"/>
    </style:style>
    <style:style style:name="P38" style:family="paragraph" style:parent-style-name="Standard">
      <style:text-properties fo:language="lt" fo:country="LT"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lt" fo:country="LT" officeooo:rsid="0083c07d" officeooo:paragraph-rsid="0083c07d"/>
    </style:style>
    <style:style style:name="P40" style:family="paragraph" style:parent-style-name="Standard">
      <style:paragraph-properties style:writing-mode="lr-tb"/>
      <style:text-properties fo:language="lt" fo:country="LT" officeooo:paragraph-rsid="0083c07d"/>
    </style:style>
    <style:style style:name="P41" style:family="paragraph" style:parent-style-name="Standard">
      <style:text-properties fo:language="lt" fo:country="LT" officeooo:rsid="007a449f" officeooo:paragraph-rsid="007a449f"/>
    </style:style>
    <style:style style:name="P42" style:family="paragraph" style:parent-style-name="Standard">
      <style:paragraph-properties fo:break-before="column"/>
      <style:text-properties fo:language="lt" fo:country="LT" officeooo:rsid="007a449f" officeooo:paragraph-rsid="007a449f"/>
    </style:style>
    <style:style style:name="P43" style:family="paragraph" style:parent-style-name="Standard">
      <style:paragraph-properties fo:break-before="page"/>
      <style:text-properties fo:language="lt" fo:country="LT" officeooo:rsid="007a449f" officeooo:paragraph-rsid="007a449f"/>
    </style:style>
    <style:style style:name="P44" style:family="paragraph" style:parent-style-name="Standard">
      <style:paragraph-properties fo:text-align="start" style:justify-single-word="false"/>
      <style:text-properties fo:font-size="36pt" fo:language="lt" fo:country="LT"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lt" fo:country="LT" officeooo:rsid="0023dbb9" officeooo:paragraph-rsid="00823325" style:font-size-asian="9pt" style:font-size-complex="9pt"/>
    </style:style>
    <style:style style:name="P46" style:family="paragraph" style:parent-style-name="Standard">
      <style:text-properties fo:font-size="9pt" fo:language="lt" fo:country="LT" style:font-size-asian="9pt" style:font-size-complex="9pt"/>
    </style:style>
    <style:style style:name="P47" style:family="paragraph" style:parent-style-name="Standard">
      <style:paragraph-properties fo:margin-top="0.099cm" fo:margin-bottom="0cm" style:contextual-spacing="false"/>
      <style:text-properties fo:font-size="9pt" fo:language="lt" fo:country="LT"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lt" fo:country="LT" fo:font-weight="bold" style:font-size-asian="11pt" style:font-weight-asian="bold" style:font-size-complex="11pt" style:font-weight-complex="bold"/>
    </style:style>
    <style:style style:name="P49" style:family="paragraph" style:parent-style-name="StyleDefaut11gras">
      <style:text-properties fo:language="lt" fo:country="LT"/>
    </style:style>
    <style:style style:name="P50" style:family="paragraph" style:parent-style-name="StyleDefaut11maigre">
      <style:text-properties fo:language="lt" fo:country="LT"/>
    </style:style>
    <style:style style:name="P51" style:family="paragraph" style:parent-style-name="StyleDefaut11maigre">
      <style:paragraph-properties fo:break-before="page"/>
      <style:text-properties fo:language="lt" fo:country="LT"/>
    </style:style>
    <style:style style:name="P52" style:family="paragraph" style:parent-style-name="StyleDefautDecale05Sauf1">
      <style:text-properties fo:language="lt" fo:country="LT"/>
    </style:style>
    <style:style style:name="P53" style:family="paragraph" style:parent-style-name="StyleDefautDecale1cmSauf1">
      <style:text-properties fo:language="lt" fo:country="LT"/>
    </style:style>
    <style:style style:name="P54" style:family="paragraph" style:parent-style-name="Table_20_Contents">
      <style:paragraph-properties fo:text-align="start" style:justify-single-word="false"/>
      <style:text-properties fo:font-size="7pt" fo:language="lt" fo:country="LT" style:font-size-asian="7pt" style:font-size-complex="7pt"/>
    </style:style>
    <style:style style:name="P55" style:family="paragraph" style:parent-style-name="Table_20_Contents">
      <style:text-properties fo:font-size="7pt" fo:language="lt" fo:country="LT" style:font-size-asian="7pt" style:font-size-complex="7pt"/>
    </style:style>
    <style:style style:name="P56" style:family="paragraph" style:parent-style-name="Table_20_Contents">
      <style:paragraph-properties fo:text-align="center" style:justify-single-word="false"/>
      <style:text-properties fo:font-size="7pt" fo:language="lt" fo:country="LT"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lt" fo:country="LT"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lt" fo:country="LT"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lt" fo:country="LT"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lt" fo:country="LT"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lt" fo:country="LT"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lt" fo:country="LT"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lt" fo:country="LT"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lt" fo:country="LT"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lt" fo:country="LT"/>
    </style:style>
    <style:style style:name="P66" style:family="paragraph" style:parent-style-name="Table_20_Contents">
      <style:paragraph-properties fo:text-align="start" style:justify-single-word="false"/>
      <style:text-properties fo:color="#ffffff" loext:opacity="100%" fo:language="lt" fo:country="LT"/>
    </style:style>
    <style:style style:name="P67" style:family="paragraph" style:parent-style-name="Table_20_Contents">
      <style:text-properties fo:language="lt" fo:country="LT"/>
    </style:style>
    <style:style style:name="P68" style:family="paragraph" style:parent-style-name="Table_20_Contents">
      <style:paragraph-properties fo:text-align="center" style:justify-single-word="false"/>
      <style:text-properties fo:language="lt" fo:country="LT"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lt" fo:country="LT"/>
    </style:style>
    <style:style style:name="P70" style:family="paragraph" style:parent-style-name="Table_20_Contents">
      <style:paragraph-properties fo:margin-top="0cm" fo:margin-bottom="0cm" style:contextual-spacing="false" fo:text-align="center" style:justify-single-word="false"/>
      <style:text-properties fo:language="lt" fo:country="LT"/>
    </style:style>
    <style:style style:name="P71" style:family="paragraph" style:parent-style-name="Table_20_Contents">
      <style:paragraph-properties fo:text-align="start" style:justify-single-word="false"/>
      <style:text-properties fo:language="lt" fo:country="LT"/>
    </style:style>
    <style:style style:name="P72" style:family="paragraph" style:parent-style-name="Table_20_Contents">
      <style:paragraph-properties fo:margin-top="0cm" fo:margin-bottom="0cm" style:contextual-spacing="false" fo:text-align="start" style:justify-single-word="false"/>
      <style:text-properties fo:language="lt" fo:country="LT"/>
    </style:style>
    <style:style style:name="P73" style:family="paragraph" style:parent-style-name="Table_20_Contents">
      <style:paragraph-properties fo:text-align="end" style:justify-single-word="false"/>
      <style:text-properties fo:language="lt" fo:country="LT"/>
    </style:style>
    <style:style style:name="P74" style:family="paragraph" style:parent-style-name="Table_20_Contents">
      <style:paragraph-properties fo:margin-top="0cm" fo:margin-bottom="0cm" style:contextual-spacing="false" fo:text-align="end" style:justify-single-word="false"/>
      <style:text-properties fo:language="lt" fo:country="LT"/>
    </style:style>
    <style:style style:name="P75" style:family="paragraph" style:parent-style-name="Table_20_Contents">
      <style:paragraph-properties fo:text-align="end" style:justify-single-word="false"/>
      <style:text-properties fo:language="lt" fo:country="LT" fo:font-weight="bold"/>
    </style:style>
    <style:style style:name="P76" style:family="paragraph" style:parent-style-name="Table_20_Contents">
      <style:paragraph-properties fo:text-align="center" style:justify-single-word="false"/>
      <style:text-properties fo:language="lt" fo:country="LT" fo:font-weight="bold"/>
    </style:style>
    <style:style style:name="P77" style:family="paragraph" style:parent-style-name="Table_20_Contents">
      <style:paragraph-properties fo:text-align="start" style:justify-single-word="false"/>
      <style:text-properties fo:language="lt" fo:country="LT" fo:font-weight="bold"/>
    </style:style>
    <style:style style:name="P78" style:family="paragraph" style:parent-style-name="Table_20_Contents">
      <style:paragraph-properties fo:margin-top="0cm" fo:margin-bottom="0cm" style:contextual-spacing="false"/>
      <style:text-properties fo:language="lt" fo:country="LT"/>
    </style:style>
    <style:style style:name="P79" style:family="paragraph" style:parent-style-name="Table_20_Contents">
      <style:text-properties fo:font-size="2pt" fo:language="lt" fo:country="LT" style:font-size-asian="2pt" style:font-size-complex="2pt"/>
    </style:style>
    <style:style style:name="P80" style:family="paragraph" style:parent-style-name="Table_20_Contents">
      <style:paragraph-properties fo:margin-top="0cm" fo:margin-bottom="0cm" style:contextual-spacing="false"/>
      <style:text-properties fo:font-size="9pt" fo:language="lt" fo:country="LT"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lt" fo:country="LT"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lt" fo:country="LT"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lt" fo:country="LT"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lt" fo:country="LT"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lt" fo:country="LT"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lt" fo:country="LT" style:font-size-asian="9pt" style:font-size-complex="9pt"/>
    </style:style>
    <style:style style:name="P87" style:family="paragraph" style:parent-style-name="Table_20_Contents">
      <style:paragraph-properties fo:text-align="center" style:justify-single-word="false"/>
      <style:text-properties fo:font-size="9pt" fo:language="lt" fo:country="LT"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lt" fo:country="LT"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lt" fo:country="LT"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lt" fo:country="LT" style:font-size-asian="9pt" style:font-size-complex="9pt"/>
    </style:style>
    <style:style style:name="P91" style:family="paragraph" style:parent-style-name="Table_20_Contents">
      <style:paragraph-properties fo:text-align="start" style:justify-single-word="false"/>
      <style:text-properties fo:font-size="9pt" fo:language="lt" fo:country="LT"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lt" fo:country="LT" style:font-size-asian="9pt" style:font-size-complex="9pt"/>
    </style:style>
    <style:style style:name="P93" style:family="paragraph" style:parent-style-name="Table_20_Contents">
      <style:text-properties fo:font-size="9pt" fo:language="lt" fo:country="LT" style:font-size-asian="9pt" style:font-size-complex="9pt"/>
    </style:style>
    <style:style style:name="P94" style:family="paragraph" style:parent-style-name="Table_20_Contents">
      <style:text-properties fo:font-size="8pt" fo:language="lt" fo:country="LT" style:font-size-asian="8pt" style:font-size-complex="8pt"/>
    </style:style>
    <style:style style:name="P95" style:family="paragraph" style:parent-style-name="Table_20_Contents">
      <style:paragraph-properties fo:text-align="center" style:justify-single-word="false"/>
      <style:text-properties fo:font-size="8pt" fo:language="lt" fo:country="LT" style:font-size-asian="8pt" style:font-size-complex="8pt"/>
    </style:style>
    <style:style style:name="P96" style:family="paragraph" style:parent-style-name="Table_20_Contents">
      <style:paragraph-properties fo:text-align="start" style:justify-single-word="false"/>
      <style:text-properties fo:font-size="8pt" fo:language="lt" fo:country="LT" style:font-size-asian="8pt" style:font-size-complex="8pt"/>
    </style:style>
    <style:style style:name="P97" style:family="paragraph" style:parent-style-name="Text_20_body">
      <style:text-properties fo:language="lt" fo:country="LT"/>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43aad"/>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lt" fo:country="LT" style:font-size-asian="10pt" style:font-size-complex="10pt"/>
    </style:style>
    <style:style style:name="T14" style:family="text">
      <style:text-properties fo:font-size="10pt" fo:language="lt" fo:country="LT"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b1774" style:font-size-asian="9pt" style:font-size-complex="9pt"/>
    </style:style>
    <style:style style:name="T32" style:family="text">
      <style:text-properties fo:font-size="9pt" officeooo:rsid="00ab31f3"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c2af9c" style:font-size-asian="9pt" style:font-size-complex="9pt"/>
    </style:style>
    <style:style style:name="T35" style:family="text">
      <style:text-properties fo:font-size="9pt" officeooo:rsid="0091e4f1"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lt" fo:country="LT" style:font-size-asian="9pt" style:font-size-complex="9pt"/>
    </style:style>
    <style:style style:name="T40" style:family="text">
      <style:text-properties fo:font-size="9pt" fo:language="lt" fo:country="LT" officeooo:rsid="0023dbb9" style:font-size-asian="9pt" style:font-size-complex="9pt"/>
    </style:style>
    <style:style style:name="T41" style:family="text">
      <style:text-properties fo:font-size="9pt" fo:language="lt" fo:country="LT" officeooo:rsid="0072664e" style:font-size-asian="9pt" style:font-size-complex="9pt"/>
    </style:style>
    <style:style style:name="T42" style:family="text">
      <style:text-properties fo:font-size="9pt" fo:language="lt" fo:country="LT" officeooo:rsid="009b1774" style:font-size-asian="9pt" style:font-size-complex="9pt"/>
    </style:style>
    <style:style style:name="T43" style:family="text">
      <style:text-properties fo:font-size="9pt" fo:language="lt" fo:country="LT" officeooo:rsid="00ab31f3" style:font-size-asian="9pt" style:font-size-complex="9pt"/>
    </style:style>
    <style:style style:name="T44" style:family="text">
      <style:text-properties fo:font-size="9pt" fo:language="lt" fo:country="LT" officeooo:rsid="00c2af9c" style:font-size-asian="9pt" style:font-size-complex="9pt"/>
    </style:style>
    <style:style style:name="T45" style:family="text">
      <style:text-properties style:font-name="Arial4" fo:font-size="9pt" fo:language="en" fo:country="GB" officeooo:rsid="0091e4f1" style:font-size-asian="9pt" style:font-size-complex="9pt"/>
    </style:style>
    <style:style style:name="T46" style:family="text">
      <style:text-properties style:font-name="Arial4" fo:font-size="9pt" officeooo:rsid="0091e4f1" style:font-size-asian="9pt" style:font-size-complex="9pt"/>
    </style:style>
    <style:style style:name="T47" style:family="text">
      <style:text-properties style:text-underline-style="solid" style:text-underline-width="auto" style:text-underline-color="font-color"/>
    </style:style>
    <style:style style:name="T48" style:family="text">
      <style:text-properties officeooo:rsid="00834cef"/>
    </style:style>
    <style:style style:name="T49" style:family="text">
      <style:text-properties fo:language="en" fo:country="US"/>
    </style:style>
    <style:style style:name="T50" style:family="text">
      <style:text-properties fo:language="en" fo:country="US" officeooo:rsid="0083c07d"/>
    </style:style>
    <style:style style:name="T51" style:family="text">
      <style:text-properties officeooo:rsid="0083c07d"/>
    </style:style>
    <style:style style:name="T52" style:family="text">
      <style:text-properties fo:language="lt" fo:country="LT"/>
    </style:style>
    <style:style style:name="T53" style:family="text">
      <style:text-properties fo:language="lt" fo:country="LT" officeooo:rsid="000d2c45"/>
    </style:style>
    <style:style style:name="T54" style:family="text">
      <style:text-properties fo:language="lt" fo:country="LT" officeooo:rsid="007eb20e"/>
    </style:style>
    <style:style style:name="T55" style:family="text">
      <style:text-properties fo:language="lt" fo:country="LT" officeooo:rsid="002b09e5"/>
    </style:style>
    <style:style style:name="T56"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7"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8"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0">Europos Komisija</text:span></text:p><text:p text:style-name="P111"><text:span text:style-name="T60"/></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Specialusis EUROBAROMETER 569</text:span> </text:p>
      <text:p text:style-name="P21"/>
      <text:p text:style-name="P21"/>
      <text:p text:style-name="P21"/>
      <text:p text:style-name="P44">Profesinio rengimo ir mokymo patrauklumas </text:p>
      <text:p text:style-name="P21">EUROBAROMETERIO <text:span text:style-name="T2">ATASKAITA</text:span> </text:p>
      <text:p text:style-name="P21">2025 m. LAPKRIČIO MĖN.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Šią apklausą užsakė Europos Komisijos Užimtumo, socialinių reikalų ir įtraukties generalinis direktoratas (EMPL GD), o koordinavo Europos Komisijos Komunikacijos generalinis direktoratas (COMM GD Viešosios nuomonės ir kampanijos skyrius „Piliečių dalyvavimas“). </text:p>
      <text:p text:style-name="P23">Šis dokumentas neatspindi Europos Komisijos požiūrio. Jame pateikiami tik autorių aiškinimai ir nuomonės. </text:p>
      <table:table table:name="Tableau1" table:style-name="Tableau1">
        <table:table-column table:style-name="Tableau1.A"/>
        <table:table-column table:style-name="Tableau1.B"/>
        <table:table-row>
          <table:table-cell table:style-name="Tableau1.A1" office:value-type="string">
            <text:p text:style-name="P71">Projekto pavadinimas </text:p>
          </table:table-cell>
          <table:table-cell table:style-name="Tableau1.A1" office:value-type="string">
            <text:p text:style-name="P73">Profesinio rengimo ir mokymo patrauklumas. Ataskaita </text:p>
          </table:table-cell>
        </table:table-row>
        <table:table-row>
          <table:table-cell table:style-name="Tableau1.A1" office:value-type="string">
            <text:p text:style-name="P71">Kalbinė versija </text:p>
          </table:table-cell>
          <table:table-cell table:style-name="Tableau1.A1" office:value-type="string">
            <text:p text:style-name="P73">LT </text:p>
          </table:table-cell>
        </table:table-row>
        <table:table-row>
          <table:table-cell table:style-name="Tableau1.A1" office:value-type="string">
            <text:p text:style-name="P71">Žiniasklaida / apimtis </text:p>
          </table:table-cell>
          <table:table-cell table:style-name="Tableau1.A1" office:value-type="string">
            <text:p text:style-name="P73">PDF interneto svetainė </text:p>
          </table:table-cell>
        </table:table-row>
        <table:table-row>
          <table:table-cell table:style-name="Tableau1.A1" office:value-type="string">
            <text:p text:style-name="P71">Katalogo numeris </text:p>
          </table:table-cell>
          <table:table-cell table:style-name="Tableau1.A1" office:value-type="string">
            <text:p text:style-name="P73">KE-01-26-025-EN-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Europos Sąjunga, 2026 m.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2">Komisijos pakartotinio naudojimo politika įgyvendinama pagal 2011 m. gruodžio 12 d. Komisijos sprendimą 2011/833/ES dėl pakartotinio Komisijos dokumentų naudojimo (OL L 330, 2011 12 14, p. 39, ELI: </text:span><text:a xlink:type="simple" xlink:href="http://data.europa.eu/eli/dec/2011/833/oj" text:style-name="Internet_20_link" text:visited-style-name="Visited_20_Internet_20_Link"><text:span text:style-name="T52">http://data.europa.eu/eli/dec/2011/833/oj</text:span></text:a><text:span text:style-name="T52">). Jei nenurodyta kitaip, šį dokumentą leidžiama pakartotinai naudoti pagal Creative Commons Attribution 4.0 International (CC BY 4.0) licenciją (https://creativecommons.org/licenses/by/4.0/).</text:span><text:span text:style-name="T52"> Tai reiškia, kad pakartotinis naudojimas leidžiamas, jei tinkamai nurodoma autorystė ir visi pakeitimai. </text:span></text:p>
      <text:p text:style-name="Standard"><text:a xlink:type="simple" xlink:href="https://www.europa.eu/eurobarometer" text:style-name="Internet_20_link" text:visited-style-name="Visited_20_Internet_20_Link"><text:span text:style-name="T52">https://www.europa.eu/eurobarometer</text:span></text:a><text:span text:style-name="T52">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3">Dokumentą parengė Pierre Dieumegard </text:span><text:a xlink:type="simple" xlink:href="https://europokune.eu/" text:style-name="Internet_20_link" text:visited-style-name="Visited_20_Internet_20_Link"><text:span text:style-name="T13">„Europokune</text:span></text:a><text:span text:style-name="T52"> </text:span><text:span text:style-name="T14">– Europa kartu“ ir</text:span><text:span text:style-name="T52"> </text:span><text:a xlink:type="simple" xlink:href="https://e-d-e.org/" text:style-name="Internet_20_link" text:visited-style-name="Visited_20_Internet_20_Link"><text:span text:style-name="T52">„Europe Democracy Esperanto“.</text:span></text:a></text:p>
      <text:p text:style-name="P24"><text:span text:style-name="T27">Šio "laikino" dokumento </text:span><text:span text:style-name="T11">tikslas</text:span><text:span text:style-name="T27">- suteikti</text:span> <text:span text:style-name="T28">galimybę</text:span><text:span text:style-name="T27"> daugiau Europos Sąjungos gyventojų susipažinti su Europos Sąjungos parengtais (ir iš jos mokesčių finansuojamais) dokumentais.</text:span></text:p>
      <text:p text:style-name="P24"><text:span text:style-name="T37">Jei</text:span><text:span text:style-name="T36"> vertimų nėra,</text:span> <text:span text:style-name="T38">piliečiai</text:span><text:span text:style-name="T36"> į diskusijas neįtraukiami.</text:span></text:p>
      <text:p text:style-name="P4"><text:span text:style-name="T39">Šis</text:span><text:span text:style-name="T52"> </text:span><text:span text:style-name="T40">dokumentas „Eurobarometras“</text:span><text:span text:style-name="T52"> </text:span><text:a xlink:type="simple" xlink:href="https://europa.eu/eurobarometer/surveys/detail/3367" text:style-name="Internet_20_link" text:visited-style-name="Visited_20_Internet_20_Link"><text:span text:style-name="T41">egzistavo</text:span><text:span text:style-name="T52"> </text:span><text:span text:style-name="T42">tik</text:span><text:span text:style-name="T52"> </text:span><text:span text:style-name="T39">anglų kalba</text:span></text:a><text:span text:style-name="T39"> pdf</text:span><text:span text:style-name="T52"> </text:span><text:span text:style-name="T43">rinkmenoje.</text:span><text:span text:style-name="T39"> </text:span><text:span text:style-name="T43">Iš pradinio</text:span><text:span text:style-name="T43"> failo </text:span><text:span text:style-name="T41">sukūrėme</text:span><text:span text:style-name="T52"> </text:span><text:span text:style-name="T43">nelyginį failą,</text:span><text:span text:style-name="T52"> </text:span><text:span text:style-name="T39">parengtą "Libre Office" programinės įrangos,</text:span><text:span text:style-name="T52"> </text:span><text:span text:style-name="T40">skirtą mašininiam vertimui į kitas kalbas. </text:span><text:span text:style-name="T44">Dabar rezultatai pateikiami</text:span><text:span text:style-name="T52"> </text:span><text:a xlink:type="simple" xlink:href="https://europokune.eu/article56/ebsp569metiaeduk" text:style-name="Internet_20_link" text:visited-style-name="Visited_20_Internet_20_Link"><text:span text:style-name="T39">visomis oficialiosiomis kalbomis</text:span></text:a><text:a xlink:type="simple" xlink:href="https://europokune.eu/article41/ebsp565klimshangh" text:style-name="Internet_20_link" text:visited-style-name="Visited_20_Internet_20_Link"><text:span text:style-name="T44">.</text:span></text:a></text:p>
      <text:p text:style-name="P45"/>
      <text:p text:style-name="P47">Pageidautina, kad ES administracija perimtų svarbių dokumentų vertimą raštu. „Svarbūs dokumentai“ yra ne tik įstatymai ir kiti teisės aktai, bet <text:span text:style-name="T47">ir svarbi informacija, reikalinga norint kartu priimti informacija pagrįstus sprendimus.</text:span></text:p>
      <text:p text:style-name="P45">Siekiant kartu aptarti mūsų bendrą ateitį ir sudaryti sąlygas patikimiems vertimams, tarptautinė esperanto kalba būtų labai naudinga dėl savo paprastumo, reguliarumo ir tikslumo.</text:p>
      <text:p text:style-name="P15">Susisiekite su mumis:</text:p>
      <text:p text:style-name="P6"><text:a xlink:type="simple" xlink:href="https://europokune.eu/static6/kontaktu-nin" text:style-name="Internet_20_link" text:visited-style-name="Visited_20_Internet_20_Link"><text:span text:style-name="T52">Kontaktu nin-Ek ! Eŭropo kune!</text:span></text:a><text:span text:style-name="T13"> </text:span></text:p>
      <text:p text:style-name="P5"><text:a xlink:type="simple" xlink:href="https://e-d-e.org/-Kontakti-EDE" text:style-name="Internet_20_link" text:visited-style-name="Visited_20_Internet_20_Link"><text:span text:style-name="T13">https://e-d-e.org/-Kontakti-EDE</text:span></text:a></text:p>
      <text:p text:style-name="P25"/>
      <text:table-of-content text:style-name="Sect1" text:protected="true" text:name="Table des matières1">
        <text:table-of-content-source text:outline-level="10">
          <text:index-title-template text:style-name="Contents_20_Heading">Turiny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Turinys</text:p>
          </text:index-title>
          <text:p text:style-name="P2"><text:a xlink:type="simple" xlink:href="#__RefHeading___Toc215552_2930363814" text:style-name="Index_20_Link" text:visited-style-name="Index_20_Link">Įžanga<text:tab/>4</text:a></text:p>
          <text:p text:style-name="P3"><text:a xlink:type="simple" xlink:href="#__RefHeading___Toc215554_2930363814" text:style-name="Index_20_Link" text:visited-style-name="Index_20_Link">Įžanga<text:tab/>5</text:a></text:p>
          <text:p text:style-name="P3"><text:a xlink:type="simple" xlink:href="#__RefHeading___Toc215556_2930363814" text:style-name="Index_20_Link" text:visited-style-name="Index_20_Link">Metodika<text:tab/>6</text:a></text:p>
          <text:p text:style-name="P2"><text:a xlink:type="simple" xlink:href="#__RefHeading___Toc215558_2930363814" text:style-name="Index_20_Link" text:visited-style-name="Index_20_Link">Pagrindinės išvados<text:tab/>7</text:a></text:p>
          <text:p text:style-name="P2"><text:a xlink:type="simple" xlink:href="#__RefHeading___Toc215560_2930363814" text:style-name="Index_20_Link" text:visited-style-name="Index_20_Link">I. Profesinio rengimo ir mokymo rezultatai darbo rinkoje<text:tab/>9</text:a></text:p>
          <text:p text:style-name="P3"><text:a xlink:type="simple" xlink:href="#__RefHeading___Toc215562_2930363814" text:style-name="Index_20_Link" text:visited-style-name="Index_20_Link">1. Profesinis rengimas ir mokymas lemia didelę paklausą turinčias darbo vietas<text:tab/>10</text:a></text:p>
          <text:p text:style-name="P3"><text:a xlink:type="simple" xlink:href="#__RefHeading___Toc215564_2930363814" text:style-name="Index_20_Link" text:visited-style-name="Index_20_Link">2. Profesinis rengimas ir mokymas padeda kurti gerai apmokamas darbo vietas<text:tab/>14</text:a></text:p>
          <text:p text:style-name="P3"><text:a xlink:type="simple" xlink:href="#__RefHeading___Toc215566_2930363814" text:style-name="Index_20_Link" text:visited-style-name="Index_20_Link">3. Platesnis darbo rinkos suvokimas<text:tab/>18</text:a></text:p>
          <text:p text:style-name="P2"><text:a xlink:type="simple" xlink:href="#__RefHeading___Toc215568_2930363814" text:style-name="Index_20_Link" text:visited-style-name="Index_20_Link">II. Visuomenės požiūris į profesinio rengimo ir mokymo kokybę ir būdus<text:tab/>23</text:a></text:p>
          <text:p text:style-name="P3"><text:a xlink:type="simple" xlink:href="#__RefHeading___Toc215570_2930363814" text:style-name="Index_20_Link" text:visited-style-name="Index_20_Link">1. Bendras požiūris į profesinį rengimą ir mokymą šalyje<text:tab/>24</text:a></text:p>
          <text:p text:style-name="P3"><text:a xlink:type="simple" xlink:href="#__RefHeading___Toc215572_2930363814" text:style-name="Index_20_Link" text:visited-style-name="Index_20_Link">2. Mokymosi kokybė<text:tab/>27</text:a></text:p>
          <text:p text:style-name="P3"><text:a xlink:type="simple" xlink:href="#__RefHeading___Toc215574_2930363814" text:style-name="Index_20_Link" text:visited-style-name="Index_20_Link">3. Mokytojų darbo jėgos kokybė<text:tab/>29</text:a></text:p>
          <text:p text:style-name="P3"><text:a xlink:type="simple" xlink:href="#__RefHeading___Toc215576_2930363814" text:style-name="Index_20_Link" text:visited-style-name="Index_20_Link">4. Infrastruktūros kokybė<text:tab/>33</text:a></text:p>
          <text:p text:style-name="P3"><text:a xlink:type="simple" xlink:href="#__RefHeading___Toc215578_2930363814" text:style-name="Index_20_Link" text:visited-style-name="Index_20_Link">5. Specializuoti techniniai įgūdžiai<text:tab/>36</text:a></text:p>
          <text:p text:style-name="P3"><text:a xlink:type="simple" xlink:href="#__RefHeading___Toc215580_2930363814" text:style-name="Index_20_Link" text:visited-style-name="Index_20_Link">6. Papildomos mokymosi galimybės<text:tab/>39</text:a></text:p>
          <text:p text:style-name="P3"><text:a xlink:type="simple" xlink:href="#__RefHeading___Toc215582_2930363814" text:style-name="Index_20_Link" text:visited-style-name="Index_20_Link">7. Profesinio rengimo ir mokymo rekomendacijos jaunimui<text:tab/>49</text:a></text:p>
          <text:p text:style-name="P2"><text:a xlink:type="simple" xlink:href="#__RefHeading___Toc215584_2930363814" text:style-name="Index_20_Link" text:visited-style-name="Index_20_Link">III. Įvaizdžio atotrūkis tarp profesinio rengimo ir mokymo ir bendrojo lavinimo<text:tab/>57</text:a></text:p>
          <text:p text:style-name="P3"><text:a xlink:type="simple" xlink:href="#__RefHeading___Toc215586_2930363814" text:style-name="Index_20_Link" text:visited-style-name="Index_20_Link">1. PRM ir bendrojo lavinimo lyginamasis įvaizdis<text:tab/>58</text:a></text:p>
          <text:p text:style-name="P3"><text:a xlink:type="simple" xlink:href="#__RefHeading___Toc215588_2930363814" text:style-name="Index_20_Link" text:visited-style-name="Index_20_Link">2. Profesinio rengimo ir mokymo patirtis turi įtakos profesinio rengimo ir mokymo pasirinkimui<text:tab/>67</text:a></text:p>
          <text:p text:style-name="P2"><text:a xlink:type="simple" xlink:href="#__RefHeading___Toc215590_2930363814" text:style-name="Index_20_Link" text:visited-style-name="Index_20_Link">IV. Kliūtys dalyvauti profesiniame rengime ir mokyme<text:tab/>75</text:a></text:p>
          <text:p text:style-name="P3"><text:a xlink:type="simple" xlink:href="#__RefHeading___Toc215592_2930363814" text:style-name="Index_20_Link" text:visited-style-name="Index_20_Link">1. Su netechniniais įgūdžiais susiję iššūkiai<text:tab/>76</text:a></text:p>
          <text:p text:style-name="P3"><text:a xlink:type="simple" xlink:href="#__RefHeading___Toc215594_2930363814" text:style-name="Index_20_Link" text:visited-style-name="Index_20_Link">2. Su orientavimu ir lyčių stereotipais susiję iššūkiai<text:tab/>82</text:a></text:p>
          <text:p text:style-name="P3"><text:a xlink:type="simple" xlink:href="#__RefHeading___Toc215596_2930363814" text:style-name="Index_20_Link" text:visited-style-name="Index_20_Link">3. Būsimi uždaviniai<text:tab/>106</text:a></text:p>
          <text:p text:style-name="P2"><text:a xlink:type="simple" xlink:href="#__RefHeading___Toc215598_2930363814" text:style-name="Index_20_Link" text:visited-style-name="Index_20_Link">Išvada<text:tab/>109</text:a></text:p>
          <text:p text:style-name="P2"><text:a xlink:type="simple" xlink:href="#__RefHeading___Toc226704_2832584591" text:style-name="Index_20_Link" text:visited-style-name="Index_20_Link">Pastabos<text:tab/>112</text:a></text:p>
          <text:p text:style-name="P2"><text:a xlink:type="simple" xlink:href="#__RefHeading___Toc215600_2930363814" text:style-name="Index_20_Link" text:visited-style-name="Index_20_Link">Techninės specifikacijos<text:tab/>114</text:a></text:p>
          <text:p text:style-name="P3"><text:a xlink:type="simple" xlink:href="#__RefHeading___Toc215602_2930363814" text:style-name="Index_20_Link" text:visited-style-name="Index_20_Link">Atsakymų skaičius<text:tab/>116</text:a></text:p>
          <text:p text:style-name="P3"><text:a xlink:type="simple" xlink:href="#__RefHeading___Toc215604_2930363814" text:style-name="Index_20_Link" text:visited-style-name="Index_20_Link">Pokalbio režimas pagal šalis<text:tab/>117</text:a></text:p>
          <text:p text:style-name="P3"><text:a xlink:type="simple" xlink:href="#__RefHeading___Toc215606_2930363814" text:style-name="Index_20_Link" text:visited-style-name="Index_20_Link">Klaidų ribos<text:tab/>118</text:a></text:p>
          <text:p text:style-name="P2"><text:a xlink:type="simple" xlink:href="#__RefHeading___Toc215608_2930363814" text:style-name="Index_20_Link" text:visited-style-name="Index_20_Link">Klausimynas<text:tab/>119</text:a></text:p>
        </text:index-body>
      </text:table-of-content>
      <text:p text:style-name="P26"/>
      <text:p text:style-name="P25"/>
      <text:h text:style-name="P17" text:outline-level="1"><text:bookmark-start text:name="__RefHeading___Toc215552_2930363814"/>Įžanga <text:bookmark-end text:name="__RefHeading___Toc215552_2930363814"/></text:h>
      <text:p text:style-name="P21"/>
      <text:section text:style-name="Sect2" text:name="Section1">
        <text:h text:style-name="P19" text:outline-level="2"><text:bookmark-start text:name="__RefHeading___Toc215554_2930363814"/>Įžanga<text:bookmark-end text:name="__RefHeading___Toc215554_2930363814"/></text:h>
        <text:p text:style-name="P21">Ši specialioji „Eurobarometro“ ataskaita Nr. 569 yra išsamus tyrimas, kurį užsakė Europos Komisijos Užimtumo, socialinių reikalų ir įtraukties generalinis direktoratas (EMPL GD) ir kuris buvo atliktas 2025 m. lapkričio mėn. Šioje ataskaitoje nagrinėjamas pirminio profesinio rengimo ir mokymo (PRM) patrauklumas ir pateikiama įžvalgų apie piliečių suvokimą ir patirtį visose valstybėse narėse. Jei nenurodyta kitaip, tyrime daugiausia dėmesio skiriama pirminiam profesiniam rengimui ir mokymui (t. y. vidurinio ugdymo lygmens profesinio mokymo programoms). Šioje ataskaitoje terminas „profesinis rengimas ir mokymas“ reiškia šias pradines programas, nebent būtų aiškiai nurodyta kitaip, pavyzdžiui, aptariant aukštesniojo arba povidurinio profesinio rengimo ir mokymo būdus. </text:p>
        <text:p text:style-name="P21">Europos Sąjunga, įgyvendindama kelias suderintas politikos iniciatyvas, pirmenybę teikė profesinio rengimo ir mokymo (PRM) stiprinimui. Nuo 2002 m. Kopenhagos procesas yra Europos bendradarbiavimo profesinio rengimo ir mokymo srityje pagrindas, kuriuo siekiama pagerinti profesinio rengimo ir mokymo sistemų kokybę, skaidrumą, judumą ir patrauklumą visoje Europoje.<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2">https://www.cedefop.europa.eu/en/content/copenhagen-declaration</text:span></text:a><text:span text:style-name="T52"> </text:span></text:p></text:note-body></text:note> Remiantis šiuo pagrindu, 2020 m. Tarybos rekomendacijoje dėl profesinio rengimo ir mokymo nustatyti ES lygmens principai, kuriais pabrėžiamas lankstumas, gebėjimas reaguoti į darbo rinkos poreikius, aukšta kokybė ir mokymasis darbo vietoje.<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2">https://www.cedefop.europa.eu/en/content/council-recommendation-24-november-2020-vocational-education-and-training-vet-sustainable</text:span></text:a><text:span text:style-name="T52"> </text:span></text:p></text:note-body></text:note> </text:p>
        <text:p text:style-name="P21">Šios pastangos sustiprintos politiniais įsipareigojimais, pavyzdžiui, Osnabriuko deklaracija (2020 m.)<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2">https://www.cedefop.europa.eu/files/osnabrueck_declaration_eu2020.pdf</text:span></text:a><text:span text:style-name="T52"> </text:span></text:p></text:note-body></text:note> ir Herningo deklaracija (2025 m.), kurias<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2">https://danish-presidency.consilium.europa.eu/media/23xla4rt/herning</text:span></text:a><text:span text:style-name="T52"> </text:span></text:p></text:note-body></text:note> patvirtino valstybių narių, šalių kandidačių ir EEE šalių profesinio rengimo ir mokymo ministrai, Europos socialiniai partneriai ir Europos Komisija. Herningo deklaracijoje dar kartą patvirtinamas įsipareigojimas koordinuoti pastangas, kad profesinis rengimas ir mokymas taptų patrauklesnis, įtraukesnis, geresnės kokybės ir geriau atitiktų darbo rinkos poreikius. </text:p>
        <text:p text:style-name="P21">Nors šiose politikos sistemose nustatyti aiškūs užmojai, jomis nepašalinami likę dideli uždaviniai. Ši apklausa rodo, kad nors du trečdaliai europiečių teigiamai vertina profesinį rengimą ir mokymą ir pripažįsta jo privalumus mokant darbui svarbių įgūdžių, trys ketvirtadaliai teigia, kad bendrojo lavinimo įvaizdis yra palankesnis. Lyčių stereotipai išlieka ir riboja pasirinkimo galimybes: daugiau kaip pusė (55 proc.) europiečių teigia, kad su gamtos mokslais, technologijomis, inžinerija ir matematika susijusios profesinio rengimo ir mokymo sritys yra tinkamesnės vyrams, o daugiau kaip pusė (57 proc.) mano, kad priežiūros ar su paslaugomis susijusiose profesinio rengimo ir mokymo srityse dirbantys vyrai dažnai patiria socialinę stigmą ar nuovoką. </text:p>
        <text:p text:style-name="P21">Šioje ataskaitoje pateikiama išsami informacija apie tai, kaip europiečiai vertina profesinį rengimą ir mokymą, įskaitant jo kokybę, prieinamumą, aktualumą darbo rinkai ir socialinius veiksnius, nuo kurių priklauso žmonių mokymosi pasirinkimai ir darbo vietų, kurias lemia profesinis rengimas ir mokymas, patrauklumas. Išvados bus vertingas šaltinis politikos formuotojams, suinteresuotiesiems subjektams ir visuomenei, suteiksiantis įžvalgų apie sritis, kurioms reikia skirti dėmesio ir kurias reikia tobulinti. Spręsdamos šioje ataskaitoje nustatytas problemas, valstybės narės, bendradarbiaudamos su ES, gali padaryti didelę pažangą, kad profesinis rengimas taptų tikru pirmuoju pasirinkimu, atitinkančiu tiek individualius siekius, tiek darbo rinkos poreikius. </text:p>
        <text:p text:style-name="P27">Pagrindiniai šio 202 5 tyrimo tikslai: </text:p>
        <text:p text:style-name="P53">• Įvertinti visuomenės požiūrį į profesinio rengimo ir mokymo kokybę, įskaitant mokymo standartus, infrastruktūrą (t. y. fizinę ir skaitmeninę įrangą, kuria besimokantys asmenys gali naudotis) ir mokymosi rezultatus. </text:p>
        <text:p text:style-name="P53">• Išnagrinėti informuotumą apie profesinio rengimo ir mokymo būdus ir jų prieinamumą, įskaitant informacijos teikimą ir judumo bei tolesnio švietimo galimybes. </text:p>
        <text:p text:style-name="P53">• Suprasti veiksnius, turinčius įtakos jaunimo mokymosi pasirinkimui, ir mokytojų, tėvų ir bendraamžių orientavimo vaidmenį. </text:p>
        <text:p text:style-name="P53">• Ištirti, kaip suvokiama profesinio rengimo ir mokymo svarba darbo rinkai, įskaitant darbo vietų paklausą, darbo užmokesčio lygį, socialinį statusą ir tvarumą ateityje. </text:p>
        <text:p text:style-name="P53">• Nustatyti lyčių stereotipus ir šališkumą, lemiančius bendrojo ir profesinio mokymo krypčių pasirinkimą </text:p>
        <text:p text:style-name="P53">• Palyginkite valstybių narių požiūrį į profesinį rengimą ir mokymą, kad nustatytumėte geriausią praktiką ir sritis, kuriose reikia tikslinės intervencijos </text:p>
        <text:p text:style-name="P21"/>
        <text:h text:style-name="P19" text:outline-level="2"><text:bookmark-start text:name="__RefHeading___Toc215556_2930363814"/>Metodika<text:bookmark-end text:name="__RefHeading___Toc215556_2930363814"/></text:h>
        <text:p text:style-name="P21">Ši speciali „Eurobarometro“ apklausa Nr. 569 dėl profesinio rengimo ir mokymo patrauklumo yra „Eurobarometro“ apklausos Nr. 104,2 dalis ir buvo atlikta 2025 m. lapkričio mėn. Apklausti 26 453 skirtingų socialinių ir demografinių grupių respondentai atitinkama nacionaline kalba. Šią apklausą užsakė Europos Komisijos Užimtumo, socialinių reikalų ir įtraukties generalinis direktoratas (EMPL GD).</text:p>
        <text:p text:style-name="P21">Buvo naudojama Komunikacijos generalinio direktorato (Viešosios nuomonės ir kampanijos, piliečių dalyvavimo skyrius) atliktų standartinių „Eurobarometro“ apklausų<text:note text:id="ftn5" text:note-class="footnote"><text:note-citation>5</text:note-citation><text:note-body><text:p text:style-name="Footnote"><text:span text:style-name="T52">„Eurobarometro“ metodiniai metodai: </text:span><text:a xlink:type="simple" xlink:href="https://europa.eu/eurobarometer/about/eurobarometer" text:style-name="Internet_20_link" text:visited-style-name="Visited_20_Internet_20_Link"><text:span text:style-name="T52">https://europa.eu/eurobarometer/about/eurobaromete</text:span><text:span text:style-name="T53"> r</text:span></text:a><text:span text:style-name="T53"> </text:span></text:p></text:note-body></text:note> metodika. Pokalbiai vyko akis į akį – fiziškai žmonių namuose arba per nuotolinę vaizdo sąveiką atitinkama nacionaline kalba. Interviu su nuotoline vaizdo sąveika (internetinis pokalbis akis į akį arba CAVI, kompiuterinis pokalbis vaizdo pagalba), kurie buvo vykdomi tik Čekijoje, Danijoje, Maltoje ir Suomijoje. Prie šios ataskaitos pridedama techninė pastaba dėl Verjano tinklui priklausančių institutų surengtų pokalbių.</text:p>
        <text:p text:style-name="P48">Norėtume padėkoti žmonėms visoje Europos Sąjungoje, kurie pasiūlė savo laiką dalyvauti šioje apklausoje.</text:p>
        <text:p text:style-name="P48">Be aktyvaus jų dalyvavimo šis tyrimas nebūtų buvęs įmanomas.</text:p>
        <text:p text:style-name="P21"/>
        <text:p text:style-name="P28">Pastaba. Šioje ataskaitoje ES šalys vadinamos toliau išvardytomis oficialiomis santrumpomis: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ja </text:p>
            </table:table-cell>
            <table:table-cell table:style-name="Tableau2.A1" office:value-type="string">
              <text:p text:style-name="P71">BE</text:p>
            </table:table-cell>
            <table:table-cell table:style-name="Tableau2.A1" office:value-type="string">
              <text:p text:style-name="P71">Lietuva</text:p>
            </table:table-cell>
            <table:table-cell table:style-name="Tableau2.A1" office:value-type="string">
              <text:p text:style-name="P71">LT</text:p>
            </table:table-cell>
          </table:table-row>
          <table:table-row table:style-name="Tableau2.1">
            <table:table-cell table:style-name="Tableau2.A1" office:value-type="string">
              <text:p text:style-name="P71">Bulgarija </text:p>
            </table:table-cell>
            <table:table-cell table:style-name="Tableau2.A1" office:value-type="string">
              <text:p text:style-name="P71">BG</text:p>
            </table:table-cell>
            <table:table-cell table:style-name="Tableau2.A1" office:value-type="string">
              <text:p text:style-name="P71">Liuksemburgas</text:p>
            </table:table-cell>
            <table:table-cell table:style-name="Tableau2.A1" office:value-type="string">
              <text:p text:style-name="P71">LU</text:p>
            </table:table-cell>
          </table:table-row>
          <table:table-row table:style-name="Tableau2.1">
            <table:table-cell table:style-name="Tableau2.A1" office:value-type="string">
              <text:p text:style-name="P71">Čekija </text:p>
            </table:table-cell>
            <table:table-cell table:style-name="Tableau2.A1" office:value-type="string">
              <text:p text:style-name="P71">CZ</text:p>
            </table:table-cell>
            <table:table-cell table:style-name="Tableau2.A1" office:value-type="string">
              <text:p text:style-name="P71">Vengrija</text:p>
            </table:table-cell>
            <table:table-cell table:style-name="Tableau2.A1" office:value-type="string">
              <text:p text:style-name="P71">HU</text:p>
            </table:table-cell>
          </table:table-row>
          <table:table-row table:style-name="Tableau2.1">
            <table:table-cell table:style-name="Tableau2.A1" office:value-type="string">
              <text:p text:style-name="P71">Danija </text:p>
            </table:table-cell>
            <table:table-cell table:style-name="Tableau2.A1" office:value-type="string">
              <text:p text:style-name="P71">DK</text:p>
            </table:table-cell>
            <table:table-cell table:style-name="Tableau2.A1" office:value-type="string">
              <text:p text:style-name="P71">Мalta</text:p>
            </table:table-cell>
            <table:table-cell table:style-name="Tableau2.A1" office:value-type="string">
              <text:p text:style-name="P71">MT</text:p>
            </table:table-cell>
          </table:table-row>
          <table:table-row table:style-name="Tableau2.1">
            <table:table-cell table:style-name="Tableau2.A1" office:value-type="string">
              <text:p text:style-name="P71">Vokietija </text:p>
            </table:table-cell>
            <table:table-cell table:style-name="Tableau2.A1" office:value-type="string">
              <text:p text:style-name="P71">DE</text:p>
            </table:table-cell>
            <table:table-cell table:style-name="Tableau2.A1" office:value-type="string">
              <text:p text:style-name="P71">Nyderlandai</text:p>
            </table:table-cell>
            <table:table-cell table:style-name="Tableau2.A1" office:value-type="string">
              <text:p text:style-name="P71">NL</text:p>
            </table:table-cell>
          </table:table-row>
          <table:table-row table:style-name="Tableau2.1">
            <table:table-cell table:style-name="Tableau2.A1" office:value-type="string">
              <text:p text:style-name="P71">Estija </text:p>
            </table:table-cell>
            <table:table-cell table:style-name="Tableau2.A1" office:value-type="string">
              <text:p text:style-name="P71">EE</text:p>
            </table:table-cell>
            <table:table-cell table:style-name="Tableau2.A1" office:value-type="string">
              <text:p text:style-name="P71">Austrija</text:p>
            </table:table-cell>
            <table:table-cell table:style-name="Tableau2.A1" office:value-type="string">
              <text:p text:style-name="P71">AT</text:p>
            </table:table-cell>
          </table:table-row>
          <table:table-row table:style-name="Tableau2.1">
            <table:table-cell table:style-name="Tableau2.A1" office:value-type="string">
              <text:p text:style-name="P71">Airija </text:p>
            </table:table-cell>
            <table:table-cell table:style-name="Tableau2.A1" office:value-type="string">
              <text:p text:style-name="P71">IE</text:p>
            </table:table-cell>
            <table:table-cell table:style-name="Tableau2.A1" office:value-type="string">
              <text:p text:style-name="P71">Lenkija</text:p>
            </table:table-cell>
            <table:table-cell table:style-name="Tableau2.A1" office:value-type="string">
              <text:p text:style-name="P71">PL</text:p>
            </table:table-cell>
          </table:table-row>
          <table:table-row table:style-name="Tableau2.1">
            <table:table-cell table:style-name="Tableau2.A1" office:value-type="string">
              <text:p text:style-name="P71">Graikija </text:p>
            </table:table-cell>
            <table:table-cell table:style-name="Tableau2.A1" office:value-type="string">
              <text:p text:style-name="P71">EL</text:p>
            </table:table-cell>
            <table:table-cell table:style-name="Tableau2.A1" office:value-type="string">
              <text:p text:style-name="P71">Portugalija</text:p>
            </table:table-cell>
            <table:table-cell table:style-name="Tableau2.A1" office:value-type="string">
              <text:p text:style-name="P71">PT</text:p>
            </table:table-cell>
          </table:table-row>
          <table:table-row table:style-name="Tableau2.1">
            <table:table-cell table:style-name="Tableau2.A1" office:value-type="string">
              <text:p text:style-name="P71">Ispanija </text:p>
            </table:table-cell>
            <table:table-cell table:style-name="Tableau2.A1" office:value-type="string">
              <text:p text:style-name="P71">ES</text:p>
            </table:table-cell>
            <table:table-cell table:style-name="Tableau2.A1" office:value-type="string">
              <text:p text:style-name="P71">Rumunija</text:p>
            </table:table-cell>
            <table:table-cell table:style-name="Tableau2.A1" office:value-type="string">
              <text:p text:style-name="P71">RO</text:p>
            </table:table-cell>
          </table:table-row>
          <table:table-row table:style-name="Tableau2.1">
            <table:table-cell table:style-name="Tableau2.A1" office:value-type="string">
              <text:p text:style-name="P71">Prancūzija </text:p>
            </table:table-cell>
            <table:table-cell table:style-name="Tableau2.A1" office:value-type="string">
              <text:p text:style-name="P71">FR</text:p>
            </table:table-cell>
            <table:table-cell table:style-name="Tableau2.A1" office:value-type="string">
              <text:p text:style-name="P71">Slovėnija</text:p>
            </table:table-cell>
            <table:table-cell table:style-name="Tableau2.A1" office:value-type="string">
              <text:p text:style-name="P71">SI</text:p>
            </table:table-cell>
          </table:table-row>
          <table:table-row table:style-name="Tableau2.1">
            <table:table-cell table:style-name="Tableau2.A1" office:value-type="string">
              <text:p text:style-name="P71">Kroatija </text:p>
            </table:table-cell>
            <table:table-cell table:style-name="Tableau2.A1" office:value-type="string">
              <text:p text:style-name="P71">HR</text:p>
            </table:table-cell>
            <table:table-cell table:style-name="Tableau2.A1" office:value-type="string">
              <text:p text:style-name="P71">Slovakija</text:p>
            </table:table-cell>
            <table:table-cell table:style-name="Tableau2.A1" office:value-type="string">
              <text:p text:style-name="P71">SK</text:p>
            </table:table-cell>
          </table:table-row>
          <table:table-row table:style-name="Tableau2.1">
            <table:table-cell table:style-name="Tableau2.A1" office:value-type="string">
              <text:p text:style-name="P71">Italija </text:p>
            </table:table-cell>
            <table:table-cell table:style-name="Tableau2.A1" office:value-type="string">
              <text:p text:style-name="P71">IT</text:p>
            </table:table-cell>
            <table:table-cell table:style-name="Tableau2.A1" office:value-type="string">
              <text:p text:style-name="P71">Suomija</text:p>
            </table:table-cell>
            <table:table-cell table:style-name="Tableau2.A1" office:value-type="string">
              <text:p text:style-name="P71">FI</text:p>
            </table:table-cell>
          </table:table-row>
          <table:table-row table:style-name="Tableau2.1">
            <table:table-cell table:style-name="Tableau2.A1" office:value-type="string">
              <text:p text:style-name="P71">Kipro Respublika </text:p>
            </table:table-cell>
            <table:table-cell table:style-name="Tableau2.A1" office:value-type="string">
              <text:p text:style-name="P71">CY*</text:p>
            </table:table-cell>
            <table:table-cell table:style-name="Tableau2.A1" office:value-type="string">
              <text:p text:style-name="P71">Švedija</text:p>
            </table:table-cell>
            <table:table-cell table:style-name="Tableau2.A1" office:value-type="string">
              <text:p text:style-name="P71">SE</text:p>
            </table:table-cell>
          </table:table-row>
          <table:table-row table:style-name="Tableau2.1">
            <table:table-cell table:style-name="Tableau2.A1" office:value-type="string">
              <text:p text:style-name="P71">Latvija</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Europos Sąjunga. 27 valstybių narių svertinis vidurkis</text:p>
            </table:table-cell>
            <table:covered-table-cell/>
            <table:covered-table-cell/>
            <table:table-cell table:style-name="Tableau2.A1" office:value-type="string">
              <text:p text:style-name="P71">27 ES valstybės narės</text:p>
            </table:table-cell>
          </table:table-row>
        </table:table>
        <text:p text:style-name="P46">* Visas Kipras yra viena iš 27 Europos Sąjungos valstybių narių. Tačiau acquis communautaire taikymas sustabdytas toje šalies dalyje, kurios nekontroliuoja Kipro Respublikos Vyriausybė. Dėl praktinių priežasčių „CY“ kategorijai ir ES 27 vidurkiui priskiriami tik pokalbiai, surengti Kipro Respublikos vyriausybės kontroliuojamoje šalies dalyje. </text:p>
        <text:p text:style-name="P29"/>
      </text:section>
      <text:h text:style-name="P17" text:outline-level="1"><text:bookmark-start text:name="__RefHeading___Toc215558_2930363814"/>Pagrindinės išvados <text:bookmark-end text:name="__RefHeading___Toc215558_2930363814"/></text:h>
      <text:section text:style-name="Sect2" text:name="Section2">
        <text:p text:style-name="P49">Profesinis rengimas ir mokymas laikomas kokybišku ir svarbiu darbui ir dažniausiai rekomenduojamas kaip švietimo būdas, nors bendrasis lavinimas išlaiko teigiamą įvaizdį. </text:p>
        <text:p text:style-name="P52"><text:span text:style-name="T7">■</text:span> Du iš trijų europiečių (67 proc.) teigia, kad jų šalyse profesinis rengimas ir mokymas vertinamas teigiamai, o 73 proc. mano, kad profesinis rengimas ir mokymas suteikia galimybę mokytis kokybiškai. </text:p>
        <text:p text:style-name="P52">■ Manoma, kad profesinis rengimas ir mokymas padeda ugdyti darbui svarbius techninius įgūdžius (85 proc. respondentų), įdarbinti kompetentingus mokytojus (79 proc.) ir suteikti prieigą prie šiuolaikinės infrastruktūros (78 proc.). </text:p>
        <text:p text:style-name="P52">■ Daugiau kaip pusė (52 proc.) savarankiškai dirbančių asmenų turi profesinio rengimo ir mokymo kvalifikaciją, pabrėždami šios krypties vaidmenį remiant savarankišką darbą ir verslo kūrimą. </text:p>
        <text:p text:style-name="P52">■ Du trečdaliai (67 proc.) mano, kad profesinis rengimas ir mokymas yra kelias į universitetines studijas, o panašios proporcijos teigia, kad jis suteikia galimybių studijuoti užsienyje. </text:p>
        <text:p text:style-name="P52">■ Penki iš dešimties europiečių rekomenduotų profesinį rengimą ir mokymą vidurinę mokyklą pasirinkusiems jaunuoliams, o mažiau nei keturi iš dešimties (39 proc.) rekomenduotų bendrąjį lavinimą. Aukštojo mokslo lygmeniu taip pat labiau tikėtina, kad bus rekomenduojamos aukštesnės profesinio mokymo pakopos (52 proc.), palyginti su akademinėmis trajektorijomis (35 proc.). </text:p>
        <text:p text:style-name="P52">■ Vis dėlto trys ketvirtadaliai respondentų (75 proc.) mano, kad bendrojo ugdymo įvaizdis yra palankesnis nei profesinio rengimo ir mokymo, o daugiau kaip aštuoni iš dešimties respondentų (82 proc.) mano, kad aukštąjį išsilavinimą įgyjantys asmenys yra atitraukiami nuo profesinio rengimo ir mokymo. </text:p>
        <text:p text:style-name="P49">Darbo ir pajamų poreikis yra pagrindinis veiksnys renkantis profesinį rengimą ir mokymą </text:p>
        <text:p text:style-name="P52">■ Daugiau kaip pusė europiečių (53 proc.) nurodo, kad poreikis turėti darbą ir greitai užsidirbti pinigų yra pagrindinis veiksnys, darantis įtaką jaunimui renkantis profesinį rengimą ir mokymą, ir tai yra pagrindinis veiksnys 24 valstybėse narėse. </text:p>
        <text:p text:style-name="P52">■ Tėvų patarimai (35 proc.) yra įtakingesni nei mokytojų patarimai (28 proc.), o profesinio rengimo ir mokymo (16 proc.) ir socialinės žiniasklaidos (14 proc.) prestižas yra daug mažesnis. Tai rodo, kad yra daug galimybių kelti profesinio mokymo statusą viešajame diskurse. </text:p>
        <text:p text:style-name="P52">■ Vienas iš penkių europiečių (21 proc.) norą tapti verslininku arba savarankiškai dirbančiu asmeniu laiko vienu iš pagrindinių profesinio rengimo ir mokymo pasirinkimo veiksnių. </text:p>
        <text:p text:style-name="P49">Su profesiniu rengimu ir mokymu susijusios darbo vietos laikomos paklausiomis, gerai apmokamomis ir ekologiškomis </text:p>
        <text:p text:style-name="P52">■ Daugiau kaip aštuoni iš dešimties (82 proc.) europiečių teigia, kad profesinio rengimo ir mokymo kvalifikacijos lemia didelės paklausos darbo vietas. </text:p>
        <text:p text:style-name="P52">■ Du trečdaliai (66 proc.) teigia, kad profesinio rengimo ir mokymo kvalifikacijos lemia gerai apmokamą darbą. </text:p>
        <text:p text:style-name="P52">■ Du trečdaliai (63 proc.) europiečių teigia, kad profesinio rengimo ir mokymo kvalifikacijos padeda kurti darbo vietas, kuriomis prisidedama prie žaliosios pertvarkos. </text:p>
        <text:p text:style-name="P49">Nuomonės dėl pagrindinių ir socialinių emocinių įgūdžių ir įtraukties skiriasi </text:p>
        <text:p text:style-name="P52">■ Pusė europiečių teigia, kad PRM programomis nepakankamai ugdomi pagrindiniai įgūdžiai, pavyzdžiui, raštingumas arba skaitmeninis raštingumas, ir universalieji įgūdžiai, pavyzdžiui, bendravimo ar kritinio mąstymo įgūdžiai. </text:p>
        <text:p text:style-name="P52">■ Du trečdaliai europiečių teigia, kad profesinio rengimo ir mokymo programos yra pakankamai įtraukios, kad padėtų su kliūtimis susiduriantiems besimokantiems asmenims, nors nuomonės valstybėse narėse labai skiriasi. </text:p>
        <text:p text:style-name="P49">Kartų takoskyra lemia, kaip profesinis rengimas ir mokymas suvokiamas ir rekomenduojamas </text:p>
        <text:p text:style-name="P52">■ 15–24 m. jaunuoliai dažniau teigia, kad mokytojai ir profesinio orientavimo konsultantai tinkamai nesprendžia šališkumo lyčių atžvilgiu problemos, kol studentai nepasirinko bendrojo lavinimo ar profesinio mokymo. Toks suvokimas būdingas 62 proc. šios jauniausios amžiaus grupės žmonių, palyginti su 52 proc. 55 metų ir vyresnių asmenų. </text:p>
        <text:p text:style-name="P52">■ Jaunesni respondentai nurodo mažesnį dalyvavimo profesinio rengimo ir mokymo programose lygį (46 <text:soft-page-break/>proc.) nei 25–54 m. asmenys (52–53 proc.) ir yra labiau linkę rekomenduoti bendrąjį, o ne profesinį mokymą (53 proc., palyginti su 33 proc. vyresnių nei 55 m. asmenų), o tai rodo, kad kartų požiūris akivaizdžiai pasikeitė. </text:p>
        <text:p text:style-name="P52">■ Vis dėlto respondentai, kurie baigė mokslus būdami 20 metų ar vyresni, mažiau linkę rekomenduoti profesinio mokymo būdus (43 proc.) nei tie, kurie baigė mokslus būdami 16–19 metų (58 proc.). </text:p>
        <text:p text:style-name="P49">Lyčių stereotipai yra paplitę švietimo trajektorijoje ir vietos pasirinkimuose </text:p>
        <text:p text:style-name="P52">■ Daugiau kaip pusė europiečių teigia, kad su gamtos mokslais, technologijomis, inžinerija ir matematika susijusios profesinio rengimo ir mokymo sritys labiau tinka vyrams, tačiau tarp valstybių narių esama didelių skirtumų – nuo 86 proc. Vengrijoje ir Slovakijoje iki vos 15 proc. Švedijoje. </text:p>
        <text:p text:style-name="P52">■ Maždaug septyni iš dešimties respondentų (71 proc.) mano, kad moterys, kurios domisi techniniais dalykais, yra nukreiptos į bendrąjį lavinimą, o beveik septyni iš dešimties (69 proc.) teigia, kad moterys mažiau skatinamos dalyvauti su gamtos mokslais, technologijomis, inžinerija ir matematika susijusiame profesiniame mokyme nei vyrai. </text:p>
        <text:p text:style-name="P52">■ Septyni iš dešimties europiečių teigia, kad vyrai, kurių akademinis išsilavinimas nėra aukštas, patiria didesnį spaudimą nei moterys rinktis profesinį rengimą ir mokymą, o ne bendrąjį lavinimą. </text:p>
        <text:p text:style-name="P52">■ Daugiau nei pusė (57 proc.) teigia, kad priežiūros ar<text:span text:style-name="T48"> su</text:span> paslaugomis susijusiose profesinio rengimo ir mokymo srityse dirbantys vyrai patiria socialinę stigmą, o tai rodo, kad abiejų lyčių atstovų galimybės rinktis mokymo būdus yra ribotos. </text:p>
        <text:p text:style-name="P29"/>
      </text:section>
      <text:h text:style-name="P17" text:outline-level="1"><text:bookmark-start text:name="__RefHeading___Toc215560_2930363814"/>I. Profesinio rengimo ir mokymo rezultatai darbo rinkoje <text:bookmark-end text:name="__RefHeading___Toc215560_2930363814"/></text:h>
      <text:p text:style-name="P21"/>
      <text:section text:style-name="Sect2" text:name="Section3">
        <text:h text:style-name="P19" text:outline-level="2"><text:bookmark-start text:name="__RefHeading___Toc215562_2930363814"/>1. Profesinis rengimas ir mokymas lemia didelę paklausą turinčias darbo vietas <text:bookmark-end text:name="__RefHeading___Toc215562_2930363814"/></text:h>
        <text:p text:style-name="P50">Daugiau kaip aštuoni iš dešimties ES piliečių teigia, kad dėl profesinio rengimo ir mokymo kvalifikacijų atsiranda darbo vietų, kurių paklausa darbo rinkoje yra didelė </text:p>
        <text:p text:style-name="P21">Visoje Europos Sąjungoje 82 proc. respondentų mano, kad profesinio rengimo ir mokymo kvalifikacijos lemia darbo vietas, kurių paklausa jų šalies darbo rinkoje yra didelė, įskaitant 30 proc. respondentų, kurie visiškai pritaria teiginiui, ir 52 proc. respondentų, kurie linkę pritarti<text:note text:id="ftn6" text:note-class="footnote"><text:note-citation>6</text:note-citation><text:note-body><text:p text:style-name="P13">QB8.4. Pasakykite, kiek sutinkate arba nesutinkate su kiekvienu iš šių teiginių: Dėl profesinio rengimo ir mokymo kvalifikacijų atsiranda darbo vietų, kurios yra labai paklausios darbo rinkoje (MŪSŲ ŠALYJE). </text:p></text:note-body></text:note> teiginiui. Tik 12 proc. su tuo nesutinka, o 6 proc. nežino.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714cm" svg:x="9.001cm" svg:y="-4.217cm"><draw:text-box><text:p text:style-name="P100">ketvirtis: <text:span text:style-name="T57">Pasakykite, kiek sutinkate arba nesutinkate su kiekvienu iš šių teiginių: PRM kvalifikacija lemia darbo vietas, kurios yra labai paklausios [MŪSŲ ŠALYJE] (ES 27) darbo rinkoje (proc.) </text:span></text:p></draw:text-box></draw:frame><draw:frame draw:style-name="gr424" draw:text-style-name="P101" svg:width="2.356cm" svg:height="0.578cm" svg:x="10.94cm" svg:y="-2.744cm"><draw:text-box><text:p text:style-name="P100"><text:span text:style-name="T57">Nežinau 6</text:span></text:p></draw:text-box></draw:frame><draw:frame draw:style-name="gr3" draw:text-style-name="P101" svg:width="2.835cm" svg:height="0.902cm" svg:x="9.277cm" svg:y="-2.194cm"><draw:text-box><text:p text:style-name="P100"><text:span text:style-name="T57">Visiškai nesutinku 2</text:span></text:p></draw:text-box></draw:frame><draw:frame draw:style-name="gr3" draw:text-style-name="P104" svg:width="2.668cm" svg:height="0.902cm" svg:x="8.705cm" svg:y="-1.594cm"><draw:text-box><text:p text:style-name="P103"><text:span text:style-name="T57">Nesutinku 10</text:span></text:p></draw:text-box></draw:frame><draw:frame draw:style-name="gr424" draw:text-style-name="P104" svg:width="2.83cm" svg:height="0.578cm" svg:x="9.747cm" svg:y="4.191cm"><draw:text-box><text:p text:style-name="P103"><text:span text:style-name="T57">Sutinku 52</text:span></text:p></draw:text-box></draw:frame><draw:frame draw:style-name="gr3" draw:text-style-name="P101" svg:width="1.726cm" svg:height="1.227cm" svg:x="15.413cm" svg:y="-1.524cm"><draw:text-box><text:p text:style-name="P100"><text:span text:style-name="T57">Visiškai sutinku 30</text:span></text:p></draw:text-box></draw:frame></draw:g>Šį bendrą nustatytą faktą laikui bėgant galima palyginti su 2011 m. ; rezultatais. 2016 m. CEDEFOP apklausoje (ES 28) 86 proc. respondentų manė, kad profesiniame švietime dalyvaujantys asmenys išmoko įgūdžių, kurių reikia darbdaviams,<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text:span><text:span text:style-name="T54"> c</text:span><text:span text:style-name="T52"> ountryB=EU28</text:span></text:a><text:span text:style-name="T52">. Klausimo formuluotė skiriasi nuo dabartinės apklausos formuluotės: „Toliau pateikiami teiginiai apie darbo vietas, kurias žmonės gali gauti po profesinio mokymo vidurinėje mokykloje. Ar sutinkate su kiekvienu iš jų? – Profesinio rengimo srities žmonės mokosi įgūdžių, kurių reikia darbdaviams jūsų šalyje“ </text:span></text:p></text:note-body></text:note> o 2011 m. „Eurobarometro“ profesinio rengimo ir mokymo apklausoje (ES 27) nustatyta, kad 73 proc.<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11 klausimas. Klausimo formuluotė skiriasi nuo dabartinės apklausos formuluotės ir yra susijusi su profesiniu rengimu ir mokymu apskritai, o ne su pradiniu profesiniu rengimu ir mokymu konkrečiai: „Papasakokite, kiek sutinkate arba nesutinkate su kiekvienu iš šių teiginių, kad profesinis rengimas ir mokymas lemia profesijas, kurios yra labai paklausios darbo rinkoje.“ </text:span></text:p></text:note-body></text:note> respondentų manė, kad profesinis rengimas ir mokymas lemia profesijas, kurių paklausa darbo rinkoje yra didelė.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0.902cm" svg:x="-0.261cm" svg:y="4.048cm"><draw:text-box><text:p text:style-name="P100"><text:span text:style-name="T57">QB8.4. Pasakykite man, kiek sutinkate arba nesutinkate su kiekvienu iš šių teiginių: - PRM kvalifikacija lemia darbo vietas, kurios yra labai paklausios darbo rinkoje (MŪSŲ ŠALYJE)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646cm" svg:x="0.492cm" svg:y="12.511cm"><draw:text-box><text:p text:style-name="P100"><text:span text:style-name="T57">Visiškai sutinku</text:span></text:p></draw:text-box></draw:frame><draw:frame draw:style-name="gr6" draw:text-style-name="P101" svg:width="2.946cm" svg:height="1.006cm" svg:x="3.5cm" svg:y="12.488cm"><draw:text-box><text:p text:style-name="P100"><text:span text:style-name="T57">Tendencija sutikti</text:span></text:p></draw:text-box></draw:frame><draw:frame draw:style-name="gr5" draw:text-style-name="P101" svg:width="3.282cm" svg:height="0.646cm" svg:x="6.683cm" svg:y="12.532cm"><draw:text-box><text:p text:style-name="P100"><text:span text:style-name="T57">Polinkis nesutikti</text:span></text:p></draw:text-box></draw:frame><draw:frame draw:style-name="gr5" draw:text-style-name="P101" svg:width="3.484cm" svg:height="0.646cm" svg:x="10.312cm" svg:y="12.49cm"><draw:text-box><text:p text:style-name="P100"><text:span text:style-name="T57">Visiškai nesutinku</text:span></text:p></draw:text-box></draw:frame><draw:frame draw:style-name="gr7" draw:text-style-name="P101" svg:width="2.518cm" svg:height="0.687cm" svg:x="14.034cm" svg:y="12.49cm"><draw:text-box><text:p text:style-name="P100"><text:span text:style-name="T57">Nežinau</text:span></text:p></draw:text-box></draw:frame></draw:g></draw:g>Šioje apklausoje valstybių narių nuomonės skiriasi: daugiausia sutikta Danijoje (93 proc.), Švedijoje (91 proc.) ir Airijoje (90 proc.). Žemiausias lygis užfiksuotas Estijoje (66 proc.), Rumunijoje (67 proc.) ir Bulgarijoje (70 proc.). 19-oje valstybių narių bent aštuoni iš dešimties respondentų sutinka, kad dėl profesinio rengimo ir mokymo kvalifikacijų atsiranda darbo vietų, kurios yra labai paklausios darbo rinkoje. </text:p>
        <text:p text:style-name="P29">Nuomonės dėl to, kokiu mastu profesinio rengimo ir mokymo kvalifikacijos lemia didelės paklausos darbo vietas, skiriasi priklausomai nuo socialinių, demografinių ir požiūrio veiksnių, kaip nurodyta toliau. </text:p>
        <text:p text:style-name="P52">■ Nuomonę, kad profesinio rengimo ir mokymo kvalifikacijos lemia didelės paklausos darbo vietas, laikosi 88 proc. respondentų, kurie teigia, kad jų šalyje profesinis rengimas ir mokymas vertinamas teigiamai, palyginti su 74 proc. respondentų, kurie teigia, kad profesinis rengimas ir mokymas vertinamas neigiamai. </text:p>
        <text:p text:style-name="P52">■ Susitarimas labiau paplitęs tarp respondentų, kurie mano, kad jaunimas gauna pakankamai informacijos apie profesinio rengimo ir mokymo galimybes (88 proc.), nei tarp tų, kurie mano, kad ne (75 proc.). </text:p>
        <text:p text:style-name="P52">■ Yra keletas skirtumų pagal socialinę ir profesinę kategoriją: 85 proc. vadovų mano, kad dėl profesinio rengimo ir mokymo kvalifikacijų atsiranda paklausių darbo vietų, palyginti su 79 proc. namų ūkių darbuotojų,<text:note text:id="ftn9" text:note-class="footnote"><text:note-citation>9</text:note-citation><text:note-body><text:p text:style-name="P13">Namų gyventojai apibrėžiami kaip asmenys, atsakingi už įprastą apsipirkimą ir priežiūrą namuose, arba be jokios dabartinės profesijos, nedirbantys </text:p></text:note-body></text:note> bedarbių respondentų ir studentų. </text:p>
        <text:p text:style-name="P52">■ Respondentai, kurie baigė mokslus sulaukę 20 metų ar vėliau, labiausiai linkę manyti, kad dėl profesinio rengimo ir mokymo kvalifikacijų atsiranda didelės paklausos darbo vietų (84 proc.), po jų eina 16–19 metų asmenys (82 proc.) ir asmenys, kurie baigė mokslus sulaukę 15 metų ar jaunesnio amžiaus (77 proc.). </text:p>
        <text:p text:style-name="P52">■ Taip pat yra tik nedidelių skirtumų pagal respondentų amžių. Jis pritaria tiems, kurie sutinka, kad profesinio rengimo ir mokymo kvalifikacijos lemia labai paklausias darbo vietas, ir yra didžiausias tarp 40–54 m. amžiaus asmenų (83 proc.), tik šiek tiek – iki 82 proc. – tarp 55 m. ir vyresnių asmenų, 81 proc. – tarp 25–39 m. amžiaus asmenų ir 79 proc. – tarp 15–24 m. amžiaus respondentų. </text:p>
        <text:p text:style-name="P52">■ Lyčių suvokimo skirtumai yra tik nežymūs. </text:p>
        <text:p text:style-name="P52">■ Skirtumai tarp tų, kurie patys dalyvavo profesiniame rengime ir mokyme, ir tų, kurie to nedarė, taip pat yra nedideli.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Pasakykite, kiek sutinkate arba nesutinkate su kiekvienu iš šių teiginių: Profesinio rengimo ir mokymo kvalifikacija padeda sukurti darbo vietas, kurių paklausa darbo rinkoje yra didelė (MŪSŲ ŠALYJE) (proc. ES)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Iš viso „Sutinku“</text:p>
            </table:table-cell>
            <table:table-cell table:style-name="Tableau3.A1" office:value-type="string">
              <text:p text:style-name="P84">Iš viso „Nesutinku“ </text:p>
            </table:table-cell>
            <table:table-cell table:style-name="Tableau3.A1" office:value-type="string">
              <text:p text:style-name="P84">Nežinau</text:p>
            </table:table-cell>
          </table:table-row>
          <table:table-row>
            <table:table-cell table:style-name="Tableau3.A1" office:value-type="string">
              <text:p text:style-name="P89">27 ES valstybės narės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Lytis</text:p>
            </table:table-cell>
            <table:covered-table-cell/>
            <table:covered-table-cell/>
            <table:covered-table-cell/>
          </table:table-row>
          <table:table-row>
            <table:table-cell table:style-name="Tableau3.A1" office:value-type="string">
              <text:p text:style-name="P89">Žmogus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Moteris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Amžius</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Išsilavinimas (pabaiga)</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Vis dar studijuoja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Socialinė ir profesinė kategorija</text:p>
            </table:table-cell>
            <table:covered-table-cell/>
            <table:covered-table-cell/>
            <table:covered-table-cell/>
          </table:table-row>
          <table:table-row>
            <table:table-cell table:style-name="Tableau3.A1" office:value-type="string">
              <text:p text:style-name="P89">Savarankiškai dirbantys asmenys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Vadovai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Kitos baltos apykaklės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Fiziniai darbuotojai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Namų šeimininkai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Bedarbia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Išėjęs į pensiją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Moksleiviai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Subjektyvi urbanizacija</text:p>
            </table:table-cell>
            <table:covered-table-cell/>
            <table:covered-table-cell/>
            <table:covered-table-cell/>
          </table:table-row>
          <table:table-row>
            <table:table-cell table:style-name="Tableau3.A1" office:value-type="string">
              <text:p text:style-name="P89">Kaimo vietovė arba kaimas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Mažas arba vidutinio dydžio miestas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Didelis miestas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IVET suvokimas (MŪSŲ ŠALYJE)</text:p>
            </table:table-cell>
            <table:covered-table-cell/>
            <table:covered-table-cell/>
            <table:covered-table-cell/>
          </table:table-row>
          <table:table-row>
            <table:table-cell table:style-name="Tableau3.A1" office:value-type="string">
              <text:p text:style-name="P89">Teigiamas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igiamas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Kada nors lankytas pirminis profesinis mokymas (vidurinis ugdymas)</text:p>
            </table:table-cell>
            <table:covered-table-cell/>
            <table:covered-table-cell/>
            <table:covered-table-cell/>
          </table:table-row>
          <table:table-row>
            <table:table-cell table:style-name="Tableau3.A1" office:value-type="string">
              <text:p text:style-name="P89">Taip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e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text:soft-page-break/></text:p>
        <text:h text:style-name="P19" text:outline-level="2"><text:bookmark-start text:name="__RefHeading___Toc215564_2930363814"/>2. Profesinis rengimas ir mokymas padeda kurti gerai apmokamas darbo vietas <text:bookmark-end text:name="__RefHeading___Toc215564_2930363814"/></text:h>
        <text:p text:style-name="P50">Du trečdaliai ES piliečių mano, kad profesinio rengimo ir mokymo kvalifikacijos lemia gerai apmokamas darbo vietas</text:p>
        <text:p text:style-name="P21">Visoje Europos Sąjungoje 66 proc. respondentų mano, kad profesinio rengimo ir mokymo kvalifikacijos lemia gerai apmokamą darbą, įskaitant 15 proc.<text:note text:id="ftn10" text:note-class="footnote"><text:note-citation>10</text:note-citation><text:note-body><text:p text:style-name="P13">QB8.2. Pasakykite, kiek sutinkate arba nesutinkate su kiekvienu iš šių teiginių: Profesinio rengimo ir mokymo kvalifikacija lemia gerai apmokamas darbo vietas. </text:p></text:note-body></text:note> respondentų, kurie visiškai sutinka, ir 51 proc. respondentų, kurie linkę sutikti. Maždaug ketvirtadalis respondentų nesutinka su šiuo teiginiu (27 proc.), o 7 proc. nežino. </text:p>
        <text:p text:style-name="P21">Šį rezultatą galima palyginti su ankstesnių apklausų rezultatais, nes apskritai padidėjo respondentų, kurie sutinka su šiuo teiginiu, dalis: 2016 m. CEDEFOP apklausoje (ES 28) nustatyta, kad 60 proc. respondentų manė, jog profesinis rengimas ir mokymas lėmė gerai apmokamas darbo vietas ‑,<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Klausimo formuluotė skiriasi nuo dabartinės apklausos formuluotės: „Toliau pateikiami teiginiai apie darbo vietas, kurias žmonės gali gauti po profesinio mokymo vidurinėje mokykloje. Ar sutinkate su kiekvienu iš jų? — Profesinis mokymas padeda kurti gerai apmokamas darbo vietas“. </text:span></text:p></text:note-body></text:note> o 2011 m. „Eurobarometro“ profesinio rengimo ir mokymo apklausoje (ES 27) 55 proc. teigė, kad profesinis mokymas lėmė gerai apmokamas darbo vietas<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Klausimo formuluotė skiriasi nuo dabartinės apklausos formuluotės ir joje vartojamas terminas „profesinis rengimas ir mokymas“, neskiriant pirminio ir tęstinio profesinio rengimo ir mokymo. 10.9 klausimas. „Profesinis švietimas ir mokymas lemia gerai apmokamas darbo vietas“.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0.902cm" svg:x="14.152cm" svg:y="-4.828cm"><draw:text-box><text:p text:style-name="P100"><text:span text:style-name="T57">Visiškai sutinku 15</text:span></text:p></draw:text-box></draw:frame><draw:frame draw:style-name="gr3" draw:text-style-name="P101" svg:width="1.923cm" svg:height="0.902cm" svg:x="11.462cm" svg:y="-5.311cm"><draw:text-box><text:p text:style-name="P100"><text:span text:style-name="T57">Nežinau 7</text:span></text:p></draw:text-box></draw:frame><draw:frame draw:style-name="gr3" draw:text-style-name="P104" svg:width="2.424cm" svg:height="0.902cm" svg:x="9.144cm" svg:y="-4.713cm"><draw:text-box><text:p text:style-name="P103"><text:span text:style-name="T57">Visiškai nesutinku 4</text:span></text:p></draw:text-box></draw:frame><draw:frame draw:style-name="gr15" draw:text-style-name="P104" svg:width="1.841cm" svg:height="1.227cm" svg:x="8.721cm" svg:y="-3.009cm"><draw:text-box><text:p text:style-name="P103"><text:span text:style-name="T57">Nesutinku 23</text:span></text:p></draw:text-box></draw:frame><draw:frame draw:style-name="gr3" draw:text-style-name="P101" svg:width="1.638cm" svg:height="0.902cm" svg:x="14.579cm" svg:y="0.557cm"><draw:text-box><text:p text:style-name="P100"><text:span text:style-name="T57">Sutinku 51</text:span></text:p></draw:text-box></draw:frame><draw:frame draw:style-name="gr16" draw:text-style-name="P101" svg:width="7.063cm" svg:height="1.551cm" svg:x="9.421cm" svg:y="-6.761cm"><draw:text-box><text:p text:style-name="P100"><text:span text:style-name="T57">QB8.2. Pasakykite, kiek sutinkate arba nesutinkate su kiekvienu iš šių teiginių: PRM kvalifikacija suteikia galimybę gauti gerai apmokamą darbą (ES 27) (proc.)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646cm" svg:x="0.93cm" svg:y="15.283cm"><draw:text-box><text:p text:style-name="P105"><text:span text:style-name="T57">Visiškai sutinku</text:span></text:p></draw:text-box></draw:frame><draw:frame draw:style-name="gr423" draw:text-style-name="P101" svg:width="2.857cm" svg:height="0.588cm" svg:x="3.939cm" svg:y="15.262cm"><draw:text-box><text:p text:style-name="P105"><text:span text:style-name="T57">Tendencija sutikti</text:span></text:p></draw:text-box></draw:frame><draw:frame draw:style-name="gr5" draw:text-style-name="P101" svg:width="3.282cm" svg:height="0.646cm" svg:x="7.121cm" svg:y="15.304cm"><draw:text-box><text:p text:style-name="P105"><text:span text:style-name="T57">Polinkis nesutikti</text:span></text:p></draw:text-box></draw:frame><draw:frame draw:style-name="gr5" draw:text-style-name="P101" svg:width="3.484cm" svg:height="0.646cm" svg:x="10.749cm" svg:y="15.262cm"><draw:text-box><text:p text:style-name="P105"><text:span text:style-name="T57">Visiškai nesutinku</text:span></text:p></draw:text-box></draw:frame><draw:frame draw:style-name="gr7" draw:text-style-name="P101" svg:width="2.52cm" svg:height="0.687cm" svg:x="14.471cm" svg:y="15.262cm"><draw:text-box><text:p text:style-name="P105"><text:span text:style-name="T57">Nežinau</text:span></text:p></draw:text-box></draw:frame></draw:g><draw:frame draw:style-name="gr3" draw:text-style-name="P101" svg:width="16.468cm" svg:height="0.902cm" svg:x="0.457cm" svg:y="6.541cm"><draw:text-box><text:p text:style-name="P100"><text:span text:style-name="T57">QB8.2. Pasakykite man, kiek sutinkate arba nesutinkate su kiekvienu iš šių teiginių:- IVET qualiﬁcations sukelti darbo vietų, kurios yra gerai apmokamos (%) </text:span></text:p></draw:text-box></draw:frame></draw:g>Dabartiniame tyrime šį rezultatą taip pat atspindi dalyvavimo profesiniame rengime ir mokyme modeliai: savarankiškai dirbantys respondentai nurodo kai kuriuos didžiausius dalyvavimo profesinio rengimo ir mokymo programose rodiklius (52 proc.), o tai rodo, kad profesinio rengimo ir mokymo būdai ir verslininko karjera yra glaudžiai susiję (žr. III.2 skirsnį dėl dalyvavimo profesinio rengimo ir mokymo programose modelių pagal socialines ir profesines kategorijas). </text:p>
        <text:p text:style-name="P21">Bent pusė respondentų 24 valstybėse narėse mano, kad profesinio rengimo ir mokymo kvalifikacijos lemia gerai apmokamas darbo vietas. </text:p>
        <text:p text:style-name="P31">Valstybių narių nuomonės skiriasi – daugiausia sutarimo pasiekta Airijoje (85 proc.), Danijoje (83 proc.) ir Maltoje (80 proc.). Žemiausias lygis nustatytas Prancūzijoje (48 proc.) ir Liuksemburge bei Suomijoje (po 49 proc.). </text:p>
        <text:p text:style-name="P29">Nuomonės dėl to, kokiu mastu profesinio rengimo ir mokymo kvalifikacijos lemia gerai apmokamą darbą, skiriasi priklausomai nuo socialinių, demografinių ir požiūrio veiksnių, kaip nurodyta toliau. </text:p>
        <text:p text:style-name="P52">■ Nuomonę, kad profesinio rengimo ir mokymo kvalifikacijos lemia gerai apmokamą darbą, laikosi 75 proc. respondentų, kurie teigia, kad jų šalyje profesinis rengimas ir mokymas vertinamas teigiamai, palyginti su 50 proc. respondentų, kurie teigia, kad jų nuomonė yra neigiama. </text:p>
        <text:p text:style-name="P52">■ Esama tam tikrų ryškių socialinių ir profesinių kategorijų skirtumų: 68 proc. baltaodžių ir 67 proc. fizinį darbą dirbančių darbuotojų mano, kad profesinio rengimo ir mokymo kvalifikacijos lemia gerai apmokamą darbą, palyginti su 60 proc. bedarbių respondentų. </text:p>
        <text:p text:style-name="P52">■ Respondentai, kurie baigė mokslus 16–19 metų amžiaus grupėje, labiau linkę sutikti su šiuo teiginiu (68 proc.) nei tie, kurie baigė mokslus 15 metų amžiaus ar jaunesni arba kurie baigė mokslus 20 metų amžiaus ar vėliau (atitinkamai 64 ir 65 proc.). </text:p>
        <text:p text:style-name="P52">■ Tikėjimas, kad profesinio rengimo ir mokymo kvalifikacija lemia gerai apmokamą darbą, šiek tiek skiriasi priklausomai nuo amžiaus: nuo 67 proc. 40 metų ir vyresnių (40–54 metų, 55 metų ir vyresnių) asmenų ir 65 proc. 25–39 metų amžiaus asmenų iki 63 proc. 15–24 metų amžiaus respondentų.</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Pasakykite, kiek sutinkate arba nesutinkate su kiekvienu iš šių teiginių: Profesinio rengimo ir mokymo kvalifikacijos lemia gerai apmokamas darbo vietas (proc. ES)</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Iš viso „Sutinku“</text:p>
            </table:table-cell>
            <table:table-cell table:style-name="Tableau4.A1" office:value-type="string">
              <text:p text:style-name="P85">Iš viso „Nesutinku“ </text:p>
            </table:table-cell>
            <table:table-cell table:style-name="Tableau4.A1" office:value-type="string">
              <text:p text:style-name="P85">Nežinau</text:p>
            </table:table-cell>
          </table:table-row>
          <table:table-row>
            <table:table-cell table:style-name="Tableau4.A1" office:value-type="string">
              <text:p text:style-name="P90">27 ES valstybės narės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Lytis</text:p>
            </table:table-cell>
            <table:covered-table-cell/>
            <table:covered-table-cell/>
            <table:covered-table-cell/>
          </table:table-row>
          <table:table-row>
            <table:table-cell table:style-name="Tableau4.A1" office:value-type="string">
              <text:p text:style-name="P90">Žmogus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Moteris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Amžius</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Išsilavinimas (pabaiga)</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Vis dar studijuoja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Socialinė ir profesinė kategorija</text:p>
            </table:table-cell>
            <table:covered-table-cell/>
            <table:covered-table-cell/>
            <table:covered-table-cell/>
          </table:table-row>
          <table:table-row>
            <table:table-cell table:style-name="Tableau4.A1" office:value-type="string">
              <text:p text:style-name="P90">Savarankiškai dirbantys asmenys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Vadovai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Kitos baltos apykaklės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Fiziniai darbuotojai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Namų šeimininkai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Bedarbiai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Išėjęs į pensiją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Moksleiviai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Subjektyvi urbanizacija</text:p>
            </table:table-cell>
            <table:covered-table-cell/>
            <table:covered-table-cell/>
            <table:covered-table-cell/>
          </table:table-row>
          <table:table-row>
            <table:table-cell table:style-name="Tableau4.A1" office:value-type="string">
              <text:p text:style-name="P90">Kaimo vietovė arba kaimas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Mažas arba vidutinio dydžio miestas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Didelis miestas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IVET suvokimas (MŪSŲ ŠALYJE)</text:p>
            </table:table-cell>
            <table:covered-table-cell/>
            <table:covered-table-cell/>
            <table:covered-table-cell/>
          </table:table-row>
          <table:table-row>
            <table:table-cell table:style-name="Tableau4.A1" office:value-type="string">
              <text:p text:style-name="P90">Teigiamas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igiamas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Kada nors lankytas pirminis profesinis mokymas (vidurinis ugdymas)</text:p>
            </table:table-cell>
            <table:covered-table-cell/>
            <table:covered-table-cell/>
            <table:covered-table-cell/>
          </table:table-row>
          <table:table-row>
            <table:table-cell table:style-name="Tableau4.A1" office:value-type="string">
              <text:p text:style-name="P90">Taip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e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text:soft-page-break/></text:p>
        <text:h text:style-name="P19" text:outline-level="2"><text:bookmark-start text:name="__RefHeading___Toc215566_2930363814"/>3. Platesnis darbo rinkos suvokimas <text:bookmark-end text:name="__RefHeading___Toc215566_2930363814"/></text:h>
        <text:p text:style-name="P50">Maždaug du trečdaliai ES piliečių teigia, kad dėl profesinio rengimo ir mokymo kvalifikacijų atsiranda darbo vietų, kurios yra labai vertinamos visuomenėje. </text:p>
        <text:p text:style-name="P21">Visoje Europos Sąjungoje 64 proc. ES piliečių mano, kad profesinio rengimo ir mokymo kvalifikacijos lemia darbą, kuris yra labai vertinamas visuomenėje, įskaitant 15 proc.<text:note text:id="ftn13" text:note-class="footnote"><text:note-citation>13</text:note-citation><text:note-body><text:p text:style-name="P13">QB8.3. Pasakykite, kiek sutinkate arba nesutinkate su kiekvienu iš šių teiginių: Profesinio rengimo ir mokymo kvalifikacijos padeda kurti darbo vietas, kurios yra labai vertinamos visuomenėje. </text:p></text:note-body></text:note> piliečių, kurie visiškai sutinka, ir 49 proc. piliečių, kurie linkę sutikti. Beveik trečdalis nesutinka (30 proc.), o 6 proc. nežino. Tai yra bendro sutarimo padidėjimas, palyginti su 2016 m., kai 60 proc. respondentų manė, kad profesinis rengimas yra labai vertinamas darbas jų šalyje.<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2016 m. klausimų formuluotė šiek tiek skyrėsi: „Toliau pateikiami teiginiai apie darbo vietas, kurias žmonės gali gauti po profesinio mokymo vidurinėje mokykloje. Kokiu mastu jūs sutinkate ar nesutinkate su kiekvienu iš jų?-Profesinis švietimas veda prie darbo vietų, kurios yra labai vertinamos jūsų šalyje ”</text:span></text:p></text:note-body></text:note> </text:p>
        <text:p text:style-name="P21">Šioje apklausoje bent pusė respondentų 26 valstybėse narėse sutinka, kad profesinio rengimo ir mokymo kvalifikacijos lemia darbą, kuris visuomenėje yra labai vertinamas.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551cm" svg:x="8.933cm" svg:y="-7.078cm"><draw:text-box><text:p text:style-name="P100"><text:span text:style-name="T57">QB8.3: Pasakykite, kiek sutinkate arba nesutinkate su kiekvienu iš šių teiginių: Profesinio rengimo ir mokymo kvalifikacija suteikia galimybę gauti darbą, kuris yra labai vertinamas visuomenėje (ES 27) (proc.) </text:span></text:p></draw:text-box></draw:frame><draw:frame draw:style-name="gr418" draw:text-style-name="P104" svg:width="2.103cm" svg:height="0.902cm" svg:x="11.215cm" svg:y="-5.963cm"><draw:text-box><text:p text:style-name="P103"><text:span text:style-name="T57">Nežinau 6</text:span></text:p></draw:text-box></draw:frame><draw:frame draw:style-name="gr419" draw:text-style-name="P104" svg:width="2.971cm" svg:height="0.902cm" svg:x="9.22cm" svg:y="-5.328cm"><draw:text-box><text:p text:style-name="P103"><text:span text:style-name="T57">Visiškai nesutinku 4</text:span></text:p></draw:text-box></draw:frame><draw:frame draw:style-name="gr420" draw:text-style-name="P104" svg:width="1.796cm" svg:height="1.227cm" svg:x="8.721cm" svg:y="-2.839cm"><draw:text-box><text:p text:style-name="P103"><text:span text:style-name="T57">Nesutinku 2</text:span></text:p></draw:text-box></draw:frame><draw:frame draw:style-name="gr421" draw:text-style-name="P101" svg:width="1.759cm" svg:height="0.902cm" svg:x="15.297cm" svg:y="0.759cm"><draw:text-box><text:p text:style-name="P100"><text:span text:style-name="T57">Sutinku 49</text:span></text:p></draw:text-box></draw:frame><draw:frame draw:style-name="gr422" draw:text-style-name="P101" svg:width="2.373cm" svg:height="0.902cm" svg:x="14.335cm" svg:y="-5.697cm"><draw:text-box><text:p text:style-name="P100"><text:span text:style-name="T57">Visiškai sutinku 15</text:span></text:p></draw:text-box></draw:frame></draw:g>Valstybių narių nuomonės skiriasi – daugiausia sutarimų užregistruota Airijoje (81 proc.), Lietuvoje (80 proc.) ir Lenkijoje (78 proc.). Žemiausias lygis užfiksuotas Nyderlanduose (39 proc.) ir Prancūzijoje bei Kipre (po 51 proc.).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595cm" svg:x="0.806cm" svg:y="8.653cm"><draw:text-box><text:p text:style-name="P105"><text:span text:style-name="T57">Visiškai sutinku</text:span></text:p></draw:text-box></draw:frame><draw:frame draw:style-name="gr411" draw:text-style-name="P101" svg:width="2.775cm" svg:height="0.578cm" svg:x="3.722cm" svg:y="8.634cm"><draw:text-box><text:p text:style-name="P105"><text:span text:style-name="T57">Tendencija sutikti</text:span></text:p></draw:text-box></draw:frame><draw:frame draw:style-name="gr412" draw:text-style-name="P101" svg:width="3.181cm" svg:height="0.593cm" svg:x="6.812cm" svg:y="8.673cm"><draw:text-box><text:p text:style-name="P105"><text:span text:style-name="T57">Polinkis nesutikti</text:span></text:p></draw:text-box></draw:frame><draw:frame draw:style-name="gr413" draw:text-style-name="P101" svg:width="3.382cm" svg:height="0.592cm" svg:x="10.331cm" svg:y="8.634cm"><draw:text-box><text:p text:style-name="P105"><text:span text:style-name="T57">Visiškai nesutinku</text:span></text:p></draw:text-box></draw:frame><draw:frame draw:style-name="gr414" draw:text-style-name="P101" svg:width="2.442cm" svg:height="0.63cm" svg:x="13.944cm" svg:y="8.634cm"><draw:text-box><text:p text:style-name="P105"><text:span text:style-name="T57">Nežinau</text:span></text:p></draw:text-box></draw:frame></draw:g><draw:frame draw:style-name="gr415" draw:text-style-name="P101" svg:width="16.5cm" svg:height="0.902cm" svg:x="-0.042cm" svg:y="0.155cm"><draw:text-box><text:p text:style-name="P100"><text:span text:style-name="T57">QB8.3. Pasakykite man, kiek sutinkate arba nesutinkate su kiekvienu iš šių teiginių: - PRM kvalifikacija lemia darbo vietas, kurios yra labai vertinamos visuomenėje (%)</text:span></text:p></draw:text-box></draw:frame></draw:g></text:p>
        <text:p text:style-name="P29">Nuomonės dėl to, kokiu mastu profesinio rengimo ir mokymo kvalifikacijos lemia darbo vietas, kurios visuomenėje yra labai vertinamos, skiriasi priklausomai nuo socialinių, demografinių ir požiūrio veiksnių, kaip nurodyta toliau. </text:p>
        <text:p text:style-name="P52">■ Profesinio rengimo ir mokymo suvokimas vėl daro didelį poveikį rezultatams. Daugiau kaip trys ketvirtadaliai (76 proc.) respondentų, manančių, kad profesinis rengimas ir mokymas vertinamas teigiamai, sutinka, kad profesinis rengimas ir mokymas lemia darbo vietas, kurios visuomenėje yra labai vertinamos, palyginti su tik 42 proc. respondentų, manančių, kad profesinis rengimas ir mokymas turi neigiamą įvaizdį. </text:p>
        <text:p text:style-name="P52">■ Tarp profesinių kategorijų yra keletas ryškių skirtumų: 68 proc. fizinį darbą dirbančių darbuotojų ir namų darbininkų sutinka, kad profesinio rengimo ir mokymo kvalifikacija lemia labai vertinamą darbą, palyginti su 57 proc. studentų. </text:p>
        <text:p text:style-name="P52">■ Šis įsitikinimas mažėja mažėjant amžiui: nuo 67 proc. 55 metų ir vyresnių respondentų iki 65 proc. 40–54 metų amžiaus respondentų, 63 proc. 25–39 metų amžiaus respondentų ir 58 proc. 15–24 metų amžiaus respondentų. </text:p>
        <text:p text:style-name="P52">■ Respondentai, baigę mokslus nuo 16 iki 19 metų amžiaus, dažniausiai sutinka, kad profesinio rengimo ir mokymo kvalifikacija lemia labai vertinamą darbą (68 proc.), po to eina žarnos, baigusios mokslus nuo 15 metų ar jaunesnio amžiaus (66 proc.), ir žarnos, baigusios mokslus nuo 20 metų ar vėliau (60 proc.). Šiai nuomonei pritaria 54 proc. respondentų, kurie vis dar studijuoja. </text:p>
        <text:p text:style-name="P52">■ Respondentai, kurie patys dalyvavo profesiniame rengime ir mokyme, labiau linkę sutikti su teiginiu nei tie, kurie to nepadarė (68 proc., palyginti su 60 proc.). </text:p>
        <text:p text:style-name="P52">■ Nėra jokių skirtumų pagal lytį.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Pasakykite, kiek sutinkate arba nesutinkate su kiekvienu iš šių teiginių: Profesinio rengimo ir mokymo kvalifikacija suteikia galimybę gauti darbą, kuris yra labai vertinamas visuomenėje (proc. ES)</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Iš viso „Sutinku“</text:p>
            </table:table-cell>
            <table:table-cell table:style-name="Tableau5.A1" office:value-type="string">
              <text:p text:style-name="P95">Iš viso „Nesutinku“ </text:p>
            </table:table-cell>
            <table:table-cell table:style-name="Tableau5.A1" office:value-type="string">
              <text:p text:style-name="P95">Nežinau</text:p>
            </table:table-cell>
          </table:table-row>
          <table:table-row>
            <table:table-cell table:style-name="Tableau5.A1" office:value-type="string">
              <text:p text:style-name="P96">27 ES valstybės narės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Lytis</text:p>
            </table:table-cell>
            <table:covered-table-cell/>
            <table:covered-table-cell/>
            <table:covered-table-cell/>
          </table:table-row>
          <table:table-row>
            <table:table-cell table:style-name="Tableau5.A1" office:value-type="string">
              <text:p text:style-name="P96">Žmogus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Moteris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Amžius</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Išsilavinimas (pabaiga)</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Vis dar studijuoja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Socialinė ir profesinė kategorija</text:p>
            </table:table-cell>
            <table:covered-table-cell/>
            <table:covered-table-cell/>
            <table:covered-table-cell/>
          </table:table-row>
          <table:table-row>
            <table:table-cell table:style-name="Tableau5.A1" office:value-type="string">
              <text:p text:style-name="P96">Savarankiškai dirbantys asmenys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Vadovai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Kitos baltos apykaklės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Fiziniai darbuotojai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Namų šeimininkai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Bedarbiai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Išėjęs į pensiją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Moksleiviai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Subjektyvi urbanizacija</text:p>
            </table:table-cell>
            <table:covered-table-cell/>
            <table:covered-table-cell/>
            <table:covered-table-cell/>
          </table:table-row>
          <table:table-row>
            <table:table-cell table:style-name="Tableau5.A1" office:value-type="string">
              <text:p text:style-name="P96">Kaimo vietovė arba kaimas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Mažas arba vidutinio dydžio miestas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Didelis miestas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IVET suvokimas (MŪSŲ ŠALYJE)</text:p>
            </table:table-cell>
            <table:covered-table-cell/>
            <table:covered-table-cell/>
            <table:covered-table-cell/>
          </table:table-row>
          <table:table-row>
            <table:table-cell table:style-name="Tableau5.A1" office:value-type="string">
              <text:p text:style-name="P96">Teigiamas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igiamas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Kada nors lankytas pirminis profesinis mokymas (vidurinis ugdymas)</text:p>
            </table:table-cell>
            <table:covered-table-cell/>
            <table:covered-table-cell/>
            <table:covered-table-cell/>
          </table:table-row>
          <table:table-row>
            <table:table-cell table:style-name="Tableau5.A1" office:value-type="string">
              <text:p text:style-name="P96">Taip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e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Maždaug du trečdaliai ES piliečių sutinka, kad profesinio rengimo ir mokymo kvalifikacijos padeda kurti darbo vietas, kuriomis prisidedama prie žaliosios pertvarkos </text:p>
        <text:p text:style-name="P21">Visoje Europos Sąjungoje 63 proc. ES piliečių sutinka su teiginiu, kad profesinio rengimo ir mokymo kvalifikacijos padeda kurti darbo vietas, kuriomis prisidedama prie žaliosios pertvarkos, įskaitant 14 proc.<text:note text:id="ftn15" text:note-class="footnote"><text:note-citation>15</text:note-citation><text:note-body><text:p text:style-name="P13">QB8.5. Pasakykite, kiek sutinkate arba nesutinkate su kiekvienu iš šių teiginių: Profesinio rengimo ir mokymo kvalifikacijos padeda kurti darbo vietas, kuriomis prisidedama prie žaliosios pertvarkos. </text:p></text:note-body></text:note> piliečių, kurie visiškai sutinka, ir 49 proc. piliečių, kurie linkę sutikti. Maždaug kas penktas (21 proc.) nesutinka, o 16 proc. nežino. </text:p>
        <text:p text:style-name="P21">25 valstybėse narėse bent pusė respondentų teigia, kad profesinio rengimo ir mokymo kvalifikacijos padeda kurti darbo vietas, kuriomis prisidedama prie žaliosios pertvarkos. </text:p>
        <text:p text:style-name="P21">Valstybių narių nuomonės skiriasi – daugiausia sutarimo pasiekta Italijoje (80 proc.), Kroatijoje (78 proc.) ir Maltoje (77 proc.). Žemiausias lygis užfiksuotas Estijoje (44 proc.), Vokietijoje (48 proc.) ir Suomijoje (49 proc.).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7">QB8.5. Pasakykite, kiek sutinkate arba nesutinkate su kiekvienu iš šių teiginių: PRM kiekybinis vertinimas padeda kurti darbo vietas, kuriomis prisidedama prie žaliosios pertvarkos (proc.)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648cm" svg:x="0.621cm" svg:y="10.712cm"><draw:text-box><text:p text:style-name="P105"><text:span text:style-name="T57">Visiškai sutinku</text:span></text:p></draw:text-box></draw:frame><draw:frame draw:style-name="gr404" draw:text-style-name="P101" svg:width="2.857cm" svg:height="0.59cm" svg:x="3.63cm" svg:y="10.691cm"><draw:text-box><text:p text:style-name="P105"><text:span text:style-name="T57">Tendencija sutikti</text:span></text:p></draw:text-box></draw:frame><draw:frame draw:style-name="gr405" draw:text-style-name="P101" svg:width="3.282cm" svg:height="0.646cm" svg:x="6.812cm" svg:y="10.733cm"><draw:text-box><text:p text:style-name="P105"><text:span text:style-name="T57">Polinkis nesutikti</text:span></text:p></draw:text-box></draw:frame><draw:frame draw:style-name="gr406" draw:text-style-name="P101" svg:width="3.483cm" svg:height="0.646cm" svg:x="10.442cm" svg:y="10.691cm"><draw:text-box><text:p text:style-name="P105"><text:span text:style-name="T57">Visiškai nesutinku</text:span></text:p></draw:text-box></draw:frame><draw:frame draw:style-name="gr407" draw:text-style-name="P101" svg:width="2.52cm" svg:height="0.687cm" svg:x="14.162cm" svg:y="10.691cm"><draw:text-box><text:p text:style-name="P105"><text:span text:style-name="T57">Nežinau</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876cm" svg:x="9.407cm" svg:y="-6.209cm"><draw:text-box><text:p text:style-name="P100"><text:span text:style-name="T57">QB8.5: Pasakykite, kiek sutinkate arba nesutinkate su kiekvienu iš šių teiginių: Profesinio rengimo ir mokymo kvalifikacijos padeda kurti darbo vietas, kuriomis prisidedama prie žaliosios pertvarkos (ES 27) (proc.) </text:span></text:p></draw:text-box></draw:frame><draw:frame draw:style-name="gr395" draw:text-style-name="P104" svg:width="2.084cm" svg:height="0.902cm" svg:x="10.983cm" svg:y="-4.704cm"><draw:text-box><text:p text:style-name="P103"><text:span text:style-name="T57">Nežinau 15</text:span></text:p></draw:text-box></draw:frame><draw:frame draw:style-name="gr396" draw:text-style-name="P101" svg:width="2.269cm" svg:height="0.902cm" svg:x="13.753cm" svg:y="-4.727cm"><draw:text-box><text:p text:style-name="P100"><text:span text:style-name="T57">Visiškai pritariu 14</text:span></text:p></draw:text-box></draw:frame><draw:frame draw:style-name="gr397" draw:text-style-name="P104" svg:width="1.833cm" svg:height="1.227cm" svg:x="9.385cm" svg:y="-3.265cm"><draw:text-box><text:p text:style-name="P103"><text:span text:style-name="T57">Visiškai nesutinku 3</text:span></text:p></draw:text-box></draw:frame><draw:frame draw:style-name="gr398" draw:text-style-name="P104" svg:width="1.985cm" svg:height="0.902cm" svg:x="9.209cm" svg:y="-1.605cm"><draw:text-box><text:p text:style-name="P103"><text:span text:style-name="T57">Nesutinku 18</text:span></text:p></draw:text-box></draw:frame><draw:frame draw:style-name="gr399" draw:text-style-name="P101" svg:width="2.116cm" svg:height="0.902cm" svg:x="14.684cm" svg:y="0.123cm"><draw:text-box><text:p text:style-name="P100"><text:span text:style-name="T57">Sutinku 49</text:span></text:p></draw:text-box></draw:frame></draw:g></text:p>
        <text:p text:style-name="P29">Nuomonės dėl to, kokiu mastu profesinio rengimo ir mokymo kvalifikacijos padeda kurti darbo vietas, kuriomis prisidedama prie žaliosios pertvarkos, skiriasi priklausomai nuo socialinių, demografinių ir požiūrio veiksnių, kaip nurodyta toliau. </text:p>
        <text:p text:style-name="P52">■ Respondentai, kurie mano, kad jų šalyje profesinis rengimas ir mokymas vertinamas teigiamai, labiau linkę manyti, kad profesinio rengimo ir mokymo kvalifikacijos lemia darbo vietas, kuriomis prisidedama prie žaliosios pertvarkos (69 proc., palyginti su 53 proc.). </text:p>
        <text:p text:style-name="P52">■ Yra tam tikrų skirtumų tarp socialinių ir profesinių kategorijų: labiausiai tikėtina, kad, palyginti su 60 proc. vadovų ir į pensiją išėjusių respondentų, profesinio rengimo ir mokymo kvalifikacijos sukuria darbo vietas, kuriomis prisidedama prie žaliosios pertvarkos (67 proc.). </text:p>
        <text:p text:style-name="P52">■ Respondentai, kurių išsilavinimas baigėsi sulaukus 16 metų ar vėliau, labiau linkę manyti, kad profesinis rengimas ir mokymas lemia darbo vietas, kuriomis prisidedama prie žaliosios pertvarkos, nei tie, kurių išsilavinimas baigėsi sulaukus 15 metų ar anksčiau (64 proc., palyginti su 58 proc.). </text:p>
        <text:p text:style-name="P52">■ Yra skirtumas tarp subjektyvios urbanizacijos: 66 proc. respondentų dideliuose miestuose pritaria teiginiui, palyginti su 61 proc. respondentų kaimo vietovėse ar kaimuose. </text:p>
        <text:p text:style-name="P52">■ Skirtumai pagal amžių yra tik nedideli. 15–24 m. ir 40–54 m. amžiaus grupėse (65 proc.), 25–39 m. amžiaus grupėje (64 proc.) labiausiai sutariama, kad profesinis rengimas ir mokymas padeda kurti žaliajai pertvarkai svarbias darbo vietas. Jis yra mažiausias 55+ grupėje (61 proc.). </text:p>
        <text:p text:style-name="P21"/>
        <table:table table:name="Tableau6" table:style-name="Tableau6">
          <table:table-column table:style-name="Tableau6.A"/>
          <table:table-column table:style-name="Tableau6.B"/>
          <table:table-column table:style-name="Tableau6.C"/>
          <table:table-column table:style-name="Tableau6.D"/>
          <text:soft-page-break/>
          <table:table-row>
            <table:table-cell table:style-name="Tableau6.A1" table:number-columns-spanned="4" office:value-type="string">
              <text:p text:style-name="P88">QB8.5 Pasakykite, kiek sutinkate arba nesutinkate su kiekvienu iš šių teiginių: Profesinio rengimo ir mokymo kvalifikacijos padeda kurti darbo vietas, kuriomis prisidedama prie žaliosios pertvarkos (proc. ES)</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Iš viso „Sutinku“</text:p>
            </table:table-cell>
            <table:table-cell table:style-name="Tableau6.A1" office:value-type="string">
              <text:p text:style-name="P83">Iš viso „Nesutinku“ </text:p>
            </table:table-cell>
            <table:table-cell table:style-name="Tableau6.A1" office:value-type="string">
              <text:p text:style-name="P83">Nežinau</text:p>
            </table:table-cell>
          </table:table-row>
          <table:table-row>
            <table:table-cell table:style-name="Tableau6.A1" office:value-type="string">
              <text:p text:style-name="P88">27 ES valstybės narės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Lytis</text:p>
            </table:table-cell>
            <table:covered-table-cell/>
            <table:covered-table-cell/>
            <table:covered-table-cell/>
          </table:table-row>
          <table:table-row>
            <table:table-cell table:style-name="Tableau6.A1" office:value-type="string">
              <text:p text:style-name="P88">Žmogus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Moteris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Amžius</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Išsilavinimas (pabaiga)</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Vis dar studijuoja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Socialinė ir profesinė kategorija</text:p>
            </table:table-cell>
            <table:covered-table-cell/>
            <table:covered-table-cell/>
            <table:covered-table-cell/>
          </table:table-row>
          <table:table-row>
            <table:table-cell table:style-name="Tableau6.A1" office:value-type="string">
              <text:p text:style-name="P88">Savarankiškai dirbantys asmenys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Vadovai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Kitos baltos apykaklės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Fiziniai darbuotojai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Namų šeimininkai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Bedarbiai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Išėjęs į pensiją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Moksleiviai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Subjektyvi urbanizacija</text:p>
            </table:table-cell>
            <table:covered-table-cell/>
            <table:covered-table-cell/>
            <table:covered-table-cell/>
          </table:table-row>
          <table:table-row>
            <table:table-cell table:style-name="Tableau6.A1" office:value-type="string">
              <text:p text:style-name="P88">Kaimo vietovė arba kaimas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Mažas arba vidutinio dydžio miestas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Didelis miestas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IVET suvokimas (MŪSŲ ŠALYJE)</text:p>
            </table:table-cell>
            <table:covered-table-cell/>
            <table:covered-table-cell/>
            <table:covered-table-cell/>
          </table:table-row>
          <table:table-row>
            <table:table-cell table:style-name="Tableau6.A1" office:value-type="string">
              <text:p text:style-name="P88">Teigiamas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igiamas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6.A1" office:value-type="string">
              <text:p text:style-name="P88">Taip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e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Visuomenės požiūris į profesinio rengimo ir mokymo kokybę ir būdus <text:bookmark-end text:name="__RefHeading___Toc215568_2930363814"/></text:h>
      <text:p text:style-name="P97"/>
      <text:p text:style-name="P21"/>
      <text:section text:style-name="Sect2" text:name="Section4">
        <text:h text:style-name="P19" text:outline-level="2"><text:bookmark-start text:name="__RefHeading___Toc215570_2930363814"/>1. Bendras požiūris į profesinį rengimą ir mokymą šalyje <text:bookmark-end text:name="__RefHeading___Toc215570_2930363814"/></text:h>
        <text:p text:style-name="P50">Du trečdaliai ES piliečių mano, kad jų šalyje profesinis rengimas ir mokymas vertinamas teigiamai </text:p>
        <text:p text:style-name="P21">Visoje Europos Sąjungoje 67 proc. ES piliečių mano, kad jų šalyje profesinis rengimas ir mokymas vertinamas teigiamai, iš jų 10 proc.<text:note text:id="ftn16" text:note-class="footnote"><text:note-citation>16</text:note-citation><text:note-body><text:p text:style-name="P13">QB6. Kaip, jūsų nuomone, INITIALUS profesinis rengimas ir mokymas vertinamas (MŪSŲ ŠALYJE)? </text:p></text:note-body></text:note> teigia labai teigiamai, o 57 proc. – gana teigiamai. Maždaug trys iš dešimties respondentų mano, kad profesinis rengimas ir mokymas vertinamas neigiamai, 27 proc. – gana neigiamai, o 2 proc. – labai neigiamai. Šie rezultatai laikui bėgant yra palyginti stabilūs. 2016 m. CEDEFOP apklausoje (ES 28) 67 proc. respondentų teigė,<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Klausimo formuluotė skiriasi nuo dabartinės apklausos formuluotės: 15 klausimas. „Ar galėtumėte pasakyti, kad šiais laikais 16–18 m. asmenų profesinis rengimas vidurinio ugdymo įstaigose jūsų šalyje vertinamas teigiamai arba neigiamai?“ </text:span></text:p></text:note-body></text:note> kad vidurinis profesinis rengimas ir mokymas jų šalyje yra teigiamas, o 2011 m. „Eurobarometro“ apklausoje dėl profesinio rengimo ir mokymo (ES 27) 71 proc.<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2">https://europa.eu/eurobarometer/surveys/detail/999.</text:span></text:a><text:span text:style-name="T52"> Klausimo formuluotė skiriasi nuo dabartinės apklausos formuluotės ir joje vartojamas terminas „profesinis rengimas ir mokymas“, neskiriant pirminio ir tęstinio profesinio rengimo ir mokymo. 9 klausimas. „Ar manote, kad profesinis rengimas ir mokymas (MŪSŲ ŠALYJE) turi labai teigiamą, gana teigiamą, gana neigiamą ar labai neigiamą įvaizdį?“</text:span></text:p></text:note-body></text:note> respondentų taip pat sutiko.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57">QB6. Kaip, jūsų nuomone, INITIALUS profesinis rengimas ir mokymas vertinamas (MŪSŲ ŠALYJE)?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57">Labai teigiamas</text:span></text:p></draw:text-box></draw:frame><draw:frame draw:style-name="gr382" draw:text-style-name="P101" svg:width="2.73cm" svg:height="0.578cm" svg:x="3.886cm" svg:y="10.108cm"><draw:text-box><text:p text:style-name="P105"><text:span text:style-name="T57">Gana teigiamas</text:span></text:p></draw:text-box></draw:frame><draw:frame draw:style-name="gr383" draw:text-style-name="P101" svg:width="3.135cm" svg:height="0.604cm" svg:x="6.901cm" svg:y="10.05cm"><draw:text-box><text:p text:style-name="P105"><text:span text:style-name="T57">Gana neigiamas</text:span></text:p></draw:text-box></draw:frame><draw:frame draw:style-name="gr384" draw:text-style-name="P101" svg:width="3.331cm" svg:height="0.606cm" svg:x="10.19cm" svg:y="10.036cm"><draw:text-box><text:p text:style-name="P105"><text:span text:style-name="T57">Labai neigiamas</text:span></text:p></draw:text-box></draw:frame><draw:frame draw:style-name="gr385" draw:text-style-name="P101" svg:width="2.407cm" svg:height="0.643cm" svg:x="13.748cm" svg:y="10.036cm"><draw:text-box><text:p text:style-name="P105"><text:span text:style-name="T57">Nežinau</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151cm" svg:x="9.1cm" svg:y="-5.983cm"><draw:text-box><text:p text:style-name="P100"><text:span text:style-name="T57">QB6: Kaip, jūsų nuomone, INITIALUS profesinis rengimas ir mokymas vertinamas (MŪSŲ ŠALYJE)? (ES 27) (%) </text:span></text:p></draw:text-box></draw:frame><draw:frame draw:style-name="gr388" draw:text-style-name="P101" svg:width="2.504cm" svg:height="0.902cm" svg:x="13.753cm" svg:y="-4.798cm"><draw:text-box><text:p text:style-name="P100"><text:span text:style-name="T57">Labai teigiamas 10</text:span></text:p></draw:text-box></draw:frame><draw:frame draw:style-name="gr389" draw:text-style-name="P107" svg:width="2.375cm" svg:height="0.578cm" svg:x="11.257cm" svg:y="-5.175cm"><draw:text-box><text:p text:style-name="P106"><text:span text:style-name="T57">Nežinau 4</text:span></text:p></draw:text-box></draw:frame><draw:frame draw:style-name="gr390" draw:text-style-name="P104" svg:width="2.442cm" svg:height="0.902cm" svg:x="9.682cm" svg:y="-4.671cm"><draw:text-box><text:p text:style-name="P103"><text:span text:style-name="T57">Labai neigiamas 2</text:span></text:p></draw:text-box></draw:frame><draw:frame draw:style-name="gr391" draw:text-style-name="P104" svg:width="1.858cm" svg:height="1.227cm" svg:x="8.733cm" svg:y="-3.612cm"><draw:text-box><text:p text:style-name="P103"><text:span text:style-name="T57">Visiškai negatyvus 27</text:span></text:p></draw:text-box></draw:frame><draw:frame draw:style-name="gr392" draw:text-style-name="P107" svg:width="1.816cm" svg:height="1.227cm" svg:x="14.49cm" svg:y="0.653cm"><draw:text-box><text:p text:style-name="P106"><text:span text:style-name="T57">Gana teigiami 57</text:span></text:p></draw:text-box></draw:frame></draw:g>Dabartinėje apklausoje PRM suvokimas ES valstybėse narėse labai skiriasi. Didžiausias teigiamas vertinimas nustatytas Vokietijoje (82 proc.), Austrijoje ir Lenkijoje (po 81 proc.), Kroatijoje (77 proc.) ir Lietuvoje bei Maltoje (po 76 proc.). Mažiausiai teigiama nuomonė yra Belgijoje ir Nyderlanduose (po 44 proc.), Prancūzijoje (50 proc.) ir Švedijoje (56 proc.).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7">QB6: Kaip, jūsų nuomone, INITIALUS profesinis rengimas ir mokymas vertinamas (MŪSŲ ŠALYJE)? Iš viso teigiamų rezultatų (ES 27) (%) </text:span></text:p></draw:text-box></draw:frame></draw:g></text:p>
        <text:p text:style-name="P21"/>
        <text:p text:style-name="P29">Kalbant apie tai, kaip vertinamas pirminis profesinis rengimas ir mokymas, tarp europiečių esama tam tikrų socialinių, demografinių ir požiūrio skirtumų, kaip nurodyta toliau. </text:p>
        <text:p text:style-name="P52">■ Teigiamas požiūris į profesinį rengimą ir mokymą daug labiau paplitęs tarp respondentų, manančių, kad studentai gauna pakankamai informacijos apie profesinio rengimo ir mokymo galimybes (81 proc.), nei tarp respondentų, manančių, kad studentai negauna pakankamai informacijos (42 proc.). </text:p>
        <text:p text:style-name="P52">■ Tie, kurie mano, kad profesinis rengimas ir mokymas siūlo aukštos kokybės mokymąsi, labiau linkę teigiamai vertinti profesinį rengimą ir mokymą (76 proc.) nei tie, kurie tokio požiūrio nesilaiko (42 proc.). </text:p>
        <text:p text:style-name="P52">■ Respondentai, manantys, kad profesinis rengimas ir mokymas lemia gerai apmokamą darbą, labiau linkę teigiamai vertinti profesinį rengimą ir mokymą (76 proc.) nei tie, kurie to nedaro (50 proc.). </text:p>
        <text:p text:style-name="P52">■ Yra keletas didelių skirtumų tarp socialinių ir profesinių kategorijų: namų ūkio darbuotojai, pensininkai ir fizinį darbą dirbantys asmenys dažniausiai teigia, kad pirminis profesinis rengimas ir mokymas vertinamas teigiamai (69–70 proc.), palyginti su 60 proc. bedarbių respondentų. </text:p>
        <text:p text:style-name="P52">■ 55 m. ir vyresni respondentai dažniausiai teigiamai vertina profesinį rengimą ir mokymą (68 proc.), o 15–24 m. amžiaus respondentai – 61 proc. </text:p>
        <text:p text:style-name="P52">■ Respondentai, baigę mokslus nuo 16 iki 19 metų amžiaus, labiausiai linkę manyti, kad PRM įvaizdis yra teigiamas (70 proc.), palyginti su 64 proc. respondentų, kurie mokėsi iki 20 metų amžiaus ar vyresni. </text:p>
        <text:p text:style-name="P52">■ Žmonės, manantys, kad su STEM ‑ susijęs profesinis rengimas ir mokymas labiau tinka vyrams, yra daug pozityvesni profesinio rengimo ir mokymo srityje nei tie, kurie tokio požiūrio nesilaiko (72 proc., palyginti su 61 proc.). </text:p>
        <text:p text:style-name="P52">■ Skirtumai pagal lytį yra nereikšmingi.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Kaip, jūsų nuomone, INITIALUS profesinis rengimas ir mokymas vertinamas (MŪSŲ ŠALYJE)?(%-EU)</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Iš viso teigiamų</text:p>
            </table:table-cell>
            <table:table-cell table:style-name="Tableau7.A1" office:value-type="string">
              <text:p text:style-name="P70">Iš viso "Neigiamas" </text:p>
            </table:table-cell>
            <table:table-cell table:style-name="Tableau7.A1" office:value-type="string">
              <text:p text:style-name="P70">Nežinau</text:p>
            </table:table-cell>
          </table:table-row>
          <table:table-row>
            <table:table-cell table:style-name="Tableau7.A1" office:value-type="string">
              <text:p text:style-name="P72">27 ES valstybės narės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Lytis</text:p>
            </table:table-cell>
            <table:covered-table-cell/>
            <table:covered-table-cell/>
            <table:covered-table-cell/>
          </table:table-row>
          <table:table-row>
            <table:table-cell table:style-name="Tableau7.A1" office:value-type="string">
              <text:p text:style-name="P72">Žmogus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Moteris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Amžius</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Išsilavinimas (pabaiga)</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Vis dar studijuoja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Socialinė ir profesinė kategorija</text:p>
            </table:table-cell>
            <table:covered-table-cell/>
            <table:covered-table-cell/>
            <table:covered-table-cell/>
          </table:table-row>
          <table:table-row>
            <table:table-cell table:style-name="Tableau7.A1" office:value-type="string">
              <text:p text:style-name="P72">Savarankiškai dirbantys asmenys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Vadovai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Kitos baltos apykaklės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Fiziniai darbuotojai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Namų šeimininkai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Bedarbiai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Išėjęs į pensiją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Moksleiviai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Subjektyvi urbanizacija</text:p>
            </table:table-cell>
            <table:covered-table-cell/>
            <table:covered-table-cell/>
            <table:covered-table-cell/>
          </table:table-row>
          <table:table-row>
            <table:table-cell table:style-name="Tableau7.A1" office:value-type="string">
              <text:p text:style-name="P72">Kaimo vietovė arba kaimas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Mažas arba vidutinio dydžio miestas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Didelis miestas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Kada nors lankytas pirminis profesinis mokymas (vidurinis ugdymas)</text:p>
            </table:table-cell>
            <table:covered-table-cell/>
            <table:covered-table-cell/>
            <table:covered-table-cell/>
          </table:table-row>
          <table:table-row>
            <table:table-cell table:style-name="Tableau7.A1" office:value-type="string">
              <text:p text:style-name="P72">Taip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e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Mokymosi kokybė <text:bookmark-end text:name="__RefHeading___Toc215572_2930363814"/></text:h>
        <text:p text:style-name="P50">Maždaug trys ketvirtadaliai ES piliečių teigia, kad profesinis rengimas ir mokymas suteikia galimybę mokytis kokybiškai </text:p>
        <text:p text:style-name="P21">Visoje Europos Sąjungoje 73 proc. respondentų sutinka su teiginiu, kad profesinis rengimas ir mokymas siūlo aukštos kokybės mokymąsi, įskaitant 19 proc. respondentų, kurie visiškai sutinka, ir 54 proc. respondentų, kurie linkę sutikti.<text:note text:id="ftn19" text:note-class="footnote"><text:note-citation>19</text:note-citation><text:note-body><text:p text:style-name="P13">QB7.1. Pasakykite, kiek sutinkate arba nesutinkate su kiekvienu iš šių teiginių: Profesinis mokymas siūlo aukštos kokybės mokymąsi. </text:p></text:note-body></text:note> Tik 18 proc. su tuo nesutinka, o 9 proc. nežino. </text:p>
        <text:p text:style-name="P21">2011 m. „Eurobarometro“ apklausoje dėl profesinio rengimo ir mokymo (ES 27) 75 proc. respondentų teigė,<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Klausimo formuluotė skiriasi nuo dabartinės apklausos formuluotės ir joje vartojamas terminas „profesinis rengimas ir mokymas“, neskiriant pirminio ir tęstinio profesinio rengimo ir mokymo. QA10.1: „Papasakokite, kiek sutinkate arba nesutinkate su kiekvienu iš šių teiginių. Profesinis rengimas ir mokymas suteikia galimybę mokytis kokybiškai“. </text:span></text:p></text:note-body></text:note> kad profesinis rengimas ir mokymas suteikia galimybę mokytis kokybiškai, o tai labai gerai atspindi šios specialiosios „Eurobarometro“ apklausos rezultatus. </text:p>
        <text:p text:style-name="P21">Dabartinėje apklausoje valstybių narių nuomonės skiriasi: daugiausia pritariama Airijoje (84 proc.), Ispanijoje ir Danijoje (po 82 proc.) ir Maltoje (81 proc.). Žemiausias lygis užfiksuotas Rumunijoje (56 proc.), Liuksemburge (62 proc.) ir Bulgarijoje bei Suomijoje (po 64 proc.). Visose valstybėse narėse bent pusė respondentų sutinka, kad profesinis rengimas ir mokymas siūlo aukštos kokybės mokymąsi. </text:p>
        <text:p text:style-name="P21">Reikšminga respondentų dalis atsakė „nežinau“, o didžiausi rodikliai buvo Portugalijoje ir Liuksemburge (po 16 proc.).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57">QB7.1. Pasakykite, kiek sutinkate arba nesutinkate su kiekvienu iš šių teiginių: PRM siūlo aukštos kokybės mokymąsi (ES 27) (proc.) </text:span></text:p></draw:text-box></draw:frame><draw:frame draw:style-name="gr371" draw:text-style-name="P109" svg:width="2.527cm" svg:height="0.578cm" svg:x="10.303cm" svg:y="-8.372cm"><draw:text-box><text:p text:style-name="P103"><text:span text:style-name="T57">Nežinau 9</text:span></text:p></draw:text-box></draw:frame><draw:frame draw:style-name="gr372" draw:text-style-name="P109" svg:width="3.264cm" svg:height="0.578cm" svg:x="8.961cm" svg:y="-7.797cm"><draw:text-box><text:p text:style-name="P103"><text:span text:style-name="T57">Visiškai nesutinku 2</text:span></text:p></draw:text-box></draw:frame><draw:frame draw:style-name="gr373" draw:text-style-name="P109" svg:width="2.102cm" svg:height="0.902cm" svg:x="8.67cm" svg:y="-6.83cm"><draw:text-box><text:p text:style-name="P103"><text:span text:style-name="T57">Nesutinku 16</text:span></text:p></draw:text-box></draw:frame><draw:frame draw:style-name="gr374" draw:text-style-name="P110" svg:width="2.818cm" svg:height="0.902cm" svg:x="13.544cm" svg:y="-7.98cm"><draw:text-box><text:p text:style-name="P100"><text:span text:style-name="T57">Visiškai sutinku 19</text:span></text:p></draw:text-box></draw:frame><draw:frame draw:style-name="gr375" draw:text-style-name="P110" svg:width="3.735cm" svg:height="0.578cm" svg:x="11.956cm" svg:y="-2.599cm"><draw:text-box><text:p text:style-name="P100"><text:span text:style-name="T57">Sutinku, kad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7">QB7.1. Pasakykite man, kiek sutinkate arba nesutinkate su šiais 111a ead1 teiginiais:— IVET siūlo aukštos kokybės mokymąsi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648cm" svg:x="1.004cm" svg:y="7.65cm"><draw:text-box><text:p text:style-name="P105"><text:span text:style-name="T57">Visiškai sutinku</text:span></text:p></draw:text-box></draw:frame><draw:frame draw:style-name="gr365" draw:text-style-name="P101" svg:width="2.857cm" svg:height="0.59cm" svg:x="4.013cm" svg:y="7.627cm"><draw:text-box><text:p text:style-name="P105"><text:span text:style-name="T57">Tendencija sutikti</text:span></text:p></draw:text-box></draw:frame><draw:frame draw:style-name="gr366" draw:text-style-name="P101" svg:width="3.282cm" svg:height="0.646cm" svg:x="7.195cm" svg:y="7.671cm"><draw:text-box><text:p text:style-name="P105"><text:span text:style-name="T57">Polinkis nesutikti</text:span></text:p></draw:text-box></draw:frame><draw:frame draw:style-name="gr367" draw:text-style-name="P101" svg:width="3.484cm" svg:height="0.646cm" svg:x="10.823cm" svg:y="7.629cm"><draw:text-box><text:p text:style-name="P105"><text:span text:style-name="T57">Visiškai nesutinku</text:span></text:p></draw:text-box></draw:frame><draw:frame draw:style-name="gr368" draw:text-style-name="P101" svg:width="2.52cm" svg:height="0.687cm" svg:x="14.545cm" svg:y="7.629cm"><draw:text-box><text:p text:style-name="P105"><text:span text:style-name="T57">Nežinau</text:span></text:p></draw:text-box></draw:frame></draw:g></draw:g></text:p>
        <text:p text:style-name="P29">Nuomonės apie tai, kokiu mastu profesinis rengimas ir mokymas siūlo aukštos kokybės mokymąsi, skiriasi priklausomai nuo socialinių, demografinių ir požiūrio veiksnių, kaip nurodyta toliau. </text:p>
        <text:p text:style-name="P52">■ Respondentai, teigiamai vertinantys profesinį rengimą ir mokymą, labiau linkę sutikti: Su teiginiu sutinka 82 proc. respondentų, kurie teigia, kad jų šalyje profesinis rengimas ir mokymas vertinamas teigiamai, palyginti su 56 proc. respondentų, kurie teigia, kad profesinis rengimas ir mokymas vertinamas neigiamai. </text:p>
        <text:p text:style-name="P52">■ Požiūris, kad profesinis rengimas ir mokymas siūlo aukštos kokybės mokymąsi, labiau paplitęs tarp respondentų, kurie mano, kad žmonės gauna pakankamai informacijos apie profesinio rengimo ir mokymo galimybes (82 proc.), nei tarp tų, kurie mano, kad ne (61 proc.). </text:p>
        <text:p text:style-name="P52">■ Esama tam tikrų didelių socialinių ir profesinių kategorijų skirtumų: fizinio darbo darbuotojai dažniausiai sutinka, kad profesinis rengimas ir mokymas siūlo aukštos kokybės mokymąsi (75 proc.), palyginti su 68 proc. studentų. </text:p>
        <text:p text:style-name="P52">■ Subjektyvi urbanizacija taip pat siejama su skirtingais atsakymais, nes 76 proc. respondentų kaimo vietovėse ar kaimuose pritaria šiam teiginiui, palyginti su 70 proc. respondentų mažuose ar vidutinio dydžio miestuose. </text:p>
        <text:p text:style-name="P52">■ Yra nedidelių skirtumų pagal amžių. 40–55 m. respondentai dažniausiai sutinka, kad profesinis rengimas ir mokymas siūlo aukštos kokybės mokymąsi (74 proc.). 55 metų ir vyresnių respondentų šis skaičius šiek tiek sumažėjo – iki 73 proc., 25–39 metų – iki 72 proc., o 15–24 metų respondentų – iki 69 proc. </text:p>
        <text:p text:style-name="P52">■ Nedidelis vaidmuo tenka ir amžiui baigus mokslus. Tikėjimas, kad profesinis rengimas ir mokymas suteikia aukštos kokybės mokymosi galimybių, yra didžiausias tarp 16–19 m. amžiaus respondentų (74 proc.), palyginti su 73 proc. respondentų, baigusių profesinį rengimą ir mokymą 20 m. ar vėliau, ir 71 proc. respondentų, baigusių profesinį rengimą ir mokymą 15 m. ar jaunesniame amžiuje. </text:p>
        <text:p text:style-name="P52">■ Respondentai, rekomenduojantys profesinį vidurinį išsilavinimą, labiau linkę sutikti su teiginiu (77 proc.) nei tie, kurie rekomenduoja bendrąjį vidurinį išsilavinimą (70 proc.). </text:p>
        <text:p text:style-name="P52">■ Respondentai, kurie patys dalyvavo profesinio rengimo ir mokymo programose, labiau linkę sutikti su tuo, kad profesinis rengimas ir mokymas siūlo aukštos kokybės mokymąsi (76 proc.), nei tie, kurie to nepadarė (70 proc.). </text:p>
        <text:p text:style-name="P52">■ Suvokimo skirtumai pagal lytį yra nereikšmingi. </text:p>
        <text:p text:style-name="P21"/>
        <text:p text:style-name="P28"><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Pasakykite, kiek sutinkate arba nesutinkate su kiekvienu iš šių teiginių: Pirminis profesinis rengimas ir mokymas suteikia galimybę mokytis kokybiškai (proc. ES)</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Iš viso „Sutinku“</text:p>
            </table:table-cell>
            <table:table-cell table:style-name="Tableau8.A1" office:value-type="string">
              <text:p text:style-name="P83">Iš viso „Nesutinku“ </text:p>
            </table:table-cell>
            <table:table-cell table:style-name="Tableau8.A1" office:value-type="string">
              <text:p text:style-name="P83">Nežinau</text:p>
            </table:table-cell>
          </table:table-row>
          <table:table-row>
            <table:table-cell table:style-name="Tableau8.A1" office:value-type="string">
              <text:p text:style-name="P88">27 ES valstybės narės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Lytis</text:p>
            </table:table-cell>
            <table:covered-table-cell/>
            <table:covered-table-cell/>
            <table:covered-table-cell/>
          </table:table-row>
          <table:table-row>
            <table:table-cell table:style-name="Tableau8.A1" office:value-type="string">
              <text:p text:style-name="P88">Žmogus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Moteris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Amžius</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Išsilavinimas (pabaiga)</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Vis dar studijuoja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Socialinė ir profesinė kategorija</text:p>
            </table:table-cell>
            <table:covered-table-cell/>
            <table:covered-table-cell/>
            <table:covered-table-cell/>
          </table:table-row>
          <table:table-row>
            <table:table-cell table:style-name="Tableau8.A1" office:value-type="string">
              <text:p text:style-name="P88">Savarankiškai dirbantys asmenys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Vadovai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Kitos baltos apykaklės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Fiziniai darbuotojai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Namų šeimininkai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Bedarbiai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Išėjęs į pensiją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Moksleiviai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Subjektyvi urbanizacija</text:p>
            </table:table-cell>
            <table:covered-table-cell/>
            <table:covered-table-cell/>
            <table:covered-table-cell/>
          </table:table-row>
          <table:table-row>
            <table:table-cell table:style-name="Tableau8.A1" office:value-type="string">
              <text:p text:style-name="P88">Kaimo vietovė arba kaimas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Mažas arba vidutinio dydžio miestas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Didelis miestas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IVET suvokimas (MŪSŲ ŠALYJE)</text:p>
            </table:table-cell>
            <table:covered-table-cell/>
            <table:covered-table-cell/>
            <table:covered-table-cell/>
          </table:table-row>
          <table:table-row>
            <table:table-cell table:style-name="Tableau8.A1" office:value-type="string">
              <text:p text:style-name="P88">Teigiamas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igiamas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8.A1" office:value-type="string">
              <text:p text:style-name="P88">Taip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e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Mokytojų darbo jėgos kokybė <text:bookmark-end text:name="__RefHeading___Toc215574_2930363814"/></text:h>
        <text:p text:style-name="P50">Maždaug keturi iš penkių ES piliečių teigia, kad profesinio rengimo ir mokymo srities mokytojai ir instruktoriai yra kompetentingi </text:p>
        <text:p text:style-name="P21">Visoje Europos Sąjungoje 79 proc. ES piliečių teigia, kad profesinio rengimo ir mokymo srities mokytojai ir instruktoriai yra kompetentingi, iš jų 23 proc. visiškai sutinka, o 56 proc.<text:note text:id="ftn21" text:note-class="footnote"><text:note-citation>21</text:note-citation><text:note-body><text:p text:style-name="P13">QB7.3. Pasakykite, kiek sutinkate arba nesutinkate su kiekvienu iš šių teiginių: Profesinio rengimo ir mokymo srities mokytojai ir instruktoriai yra kompetentingi. </text:p></text:note-body></text:note> linkę sutikti. Daugiau nei vienas iš dešimties respondentų nesutinka (13 proc.), o 8 proc. nežino. </text:p>
        <text:p text:style-name="P21">Laikui bėgant susitarimas šiek tiek padidėjo. 2011 m. „Eurobarometro“ apklausoje dėl profesinio rengimo ir mokymo (ES 27) 76 proc. respondentų sutiko, kad profesinio rengimo ir mokymo srities mokytojai ir instruktoriai yra kompetentingi<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Klausimo formuluotė skiriasi nuo dabartinės apklausos formuluotės ir joje vartojamas terminas „profesinis rengimas ir mokymas“, neskiriant pirminio ir tęstinio profesinio rengimo ir mokymo. QA10.3: „Papasakokite, kiek sutinkate arba nesutinkate su kiekvienu iš šių teiginių. Profesinio rengimo ir mokymo srities mokytojai ir instruktoriai yra kompetentingi.“</text:span></text:p></text:note-body></text:note>. </text:p>
        <text:p text:style-name="P21">Dabartinėje apklausoje valstybių narių nuomonės skiriasi: daugiausia pritariama Austrijoje (86 proc.), Airijoje (84 proc.) ir Kipre (83 proc.). Žemiausias lygis užfiksuotas Rumunijoje (64 proc.), Bulgarijoje ir Liuksemburge (po 72 proc.) ir Nyderlanduose (73 proc.). Visose valstybėse narėse bent šeši iš dešimties respondentų teigia, kad PRM srities mokytojai ir instruktoriai yra kompetentingi.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57">QB7.3: Pasakykite, kiek sutinkate arba nesutinkate su kiekvienu iš šių teiginių: Profesinio rengimo ir mokymo srities mokytojai ir instruktoriai yra kompetentingi (ES 27) (proc.) </text:span></text:p></draw:text-box></draw:frame><draw:frame draw:style-name="gr356" draw:text-style-name="P101" svg:width="1.983cm" svg:height="0.902cm" svg:x="10.799cm" svg:y="-7.727cm"><draw:text-box><text:p text:style-name="P100"><text:span text:style-name="T57">Nežinau 8</text:span></text:p></draw:text-box></draw:frame><draw:frame draw:style-name="gr357" draw:text-style-name="P104" svg:width="2.454cm" svg:height="0.902cm" svg:x="9.236cm" svg:y="-7.027cm"><draw:text-box><text:p text:style-name="P103"><text:span text:style-name="T57">Visiškai nesutinku 2</text:span></text:p></draw:text-box></draw:frame><draw:frame draw:style-name="gr358" draw:text-style-name="P104" svg:width="1.971cm" svg:height="0.902cm" svg:x="8.647cm" svg:y="-6.067cm"><draw:text-box><text:p text:style-name="P103"><text:span text:style-name="T57">Nesutinku 11</text:span></text:p></draw:text-box></draw:frame><draw:frame draw:style-name="gr359" draw:text-style-name="P101" svg:width="1.715cm" svg:height="1.227cm" svg:x="15.052cm" svg:y="-7.214cm"><draw:text-box><text:p text:style-name="P100"><text:span text:style-name="T57">Visiškai pritariu 23</text:span></text:p></draw:text-box></draw:frame><draw:frame draw:style-name="gr360" draw:text-style-name="P101" svg:width="3.223cm" svg:height="0.902cm" svg:x="11.406cm" svg:y="-0.615cm"><draw:text-box><text:p text:style-name="P100"><text:span text:style-name="T57">Pageidautina susitarti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7">QB7.3. Pasakykite, kiek sutinkate arba nesutinkate su kiekvienu iš šių teiginių:- PRM mokytojai ir instruktoriai yra kompetentingi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648cm" svg:x="1.207cm" svg:y="9.564cm"><draw:text-box><text:p text:style-name="P105"><text:span text:style-name="T57">Visiškai sutinku</text:span></text:p></draw:text-box></draw:frame><draw:frame draw:style-name="gr350" draw:text-style-name="P101" svg:width="2.857cm" svg:height="0.59cm" svg:x="4.216cm" svg:y="9.541cm"><draw:text-box><text:p text:style-name="P105"><text:span text:style-name="T57">Tendencija sutikti</text:span></text:p></draw:text-box></draw:frame><draw:frame draw:style-name="gr351" draw:text-style-name="P101" svg:width="3.282cm" svg:height="0.646cm" svg:x="7.398cm" svg:y="9.583cm"><draw:text-box><text:p text:style-name="P105"><text:span text:style-name="T57">Polinkis nesutikti</text:span></text:p></draw:text-box></draw:frame><draw:frame draw:style-name="gr352" draw:text-style-name="P101" svg:width="3.484cm" svg:height="0.646cm" svg:x="11.026cm" svg:y="9.543cm"><draw:text-box><text:p text:style-name="P105"><text:span text:style-name="T57">Visiškai nesutinku</text:span></text:p></draw:text-box></draw:frame><draw:frame draw:style-name="gr353" draw:text-style-name="P101" svg:width="2.52cm" svg:height="0.687cm" svg:x="14.748cm" svg:y="9.543cm"><draw:text-box><text:p text:style-name="P105"><text:span text:style-name="T57">Nežinau</text:span></text:p></draw:text-box></draw:frame></draw:g></draw:g><text:soft-page-break/></text:p>
        <text:p text:style-name="P21"/>
        <text:p text:style-name="P29">Respondentų nuomonė, kad PRM mokytojai ir instruktoriai yra kompetentingi, skiriasi priklausomai nuo socialinių, demografinių ir požiūrio veiksnių, kaip nurodyta toliau. </text:p>
        <text:p text:style-name="P52">■ Tie, kurie teigiamai vertina profesinį rengimą ir mokymą, labiau linkę laikytis šios nuomonės: 87 proc., palyginti su 67 proc. tų, kurie mano, kad profesinis rengimas ir mokymas turi neigiamą įvaizdį. </text:p>
        <text:p text:style-name="P52">■ Respondentai, manantys, kad studentai gauna pakankamai informacijos apie profesinio rengimo ir mokymo galimybes, yra daug labiau linkę sutikti (87 proc.) nei tie, kurie to nedaro (69 proc.). </text:p>
        <text:p text:style-name="P52">■ Yra tam tikrų didelių skirtumų tarp socialinių ir profesinių kategorijų, vadovai ir kiti darbininkai, kurie dažniausiai laikosi šios nuomonės (abiejose 81 proc.), palyginti su 74 proc. namų gyventojų. </text:p>
        <text:p text:style-name="P52">■ Pagal amžių baigus mokslus, įsitikinimas, kad PRM mokytojai yra kompetentingi, labiausiai paplitęs tarp respondentų, kurie baigė mokslus sulaukę 20 metų (81 proc.). Šis skaičius siekia 79 proc. tų, kurie baigė mokslus 16–19 m., ir 74 proc. tų, kurie baigė mokslus 15 m. ar anksčiau. </text:p>
        <text:p text:style-name="P52">■ B metų amžiaus respondentai šiek tiek skiriasi: 40–54 m. amžiaus respondentai dažniausiai sutinka, kad PRM mokytojai yra kompetentingi (81 proc.), o 77 proc. 15–24 m. amžiaus respondentų taip mano. </text:p>
        <text:p text:style-name="P52">■ PRM programose dalyvavę respondentai labiau linkę sutikti, kad PRM mokytojai yra kompetentingi (81 proc.), nei tie, kurie jų neturi (77 proc.). </text:p>
        <text:p text:style-name="P52">■ Suvokimo pagal lytį skirtumų nėra.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Pasakykite, kiek sutinkate arba nesutinkate su kiekvienu iš šių teiginių: Profesinio rengimo ir mokymo srities mokytojai ir instruktoriai yra kompetentingi (proc. ES)</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Iš viso „Sutinku“</text:p>
            </table:table-cell>
            <table:table-cell table:style-name="Tableau9.A1" office:value-type="string">
              <text:p text:style-name="P83">Iš viso „Nesutinku“ </text:p>
            </table:table-cell>
            <table:table-cell table:style-name="Tableau9.A1" office:value-type="string">
              <text:p text:style-name="P83">Nežinau</text:p>
            </table:table-cell>
          </table:table-row>
          <table:table-row>
            <table:table-cell table:style-name="Tableau9.A1" office:value-type="string">
              <text:p text:style-name="P88">27 ES valstybės narės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Lytis</text:p>
            </table:table-cell>
            <table:covered-table-cell/>
            <table:covered-table-cell/>
            <table:covered-table-cell/>
          </table:table-row>
          <table:table-row>
            <table:table-cell table:style-name="Tableau9.A1" office:value-type="string">
              <text:p text:style-name="P88">Žmogus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Moteris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Amžius</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Išsilavinimas (pabaiga)</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Vis dar studijuoja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Socialinė ir profesinė kategorija</text:p>
            </table:table-cell>
            <table:covered-table-cell/>
            <table:covered-table-cell/>
            <table:covered-table-cell/>
          </table:table-row>
          <table:table-row>
            <table:table-cell table:style-name="Tableau9.A1" office:value-type="string">
              <text:p text:style-name="P88">Savarankiškai dirbantys asmenys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Vadovai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Kitos baltos apykaklės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Fiziniai darbuotojai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Namų šeimininkai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Bedarbiai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Išėjęs į pensiją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Moksleiviai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Subjektyvi urbanizacija</text:p>
            </table:table-cell>
            <table:covered-table-cell/>
            <table:covered-table-cell/>
            <table:covered-table-cell/>
          </table:table-row>
          <table:table-row>
            <table:table-cell table:style-name="Tableau9.A1" office:value-type="string">
              <text:p text:style-name="P88">Kaimo vietovė arba kaimas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Mažas arba vidutinio dydžio miestas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Didelis miestas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IVET suvokimas (MŪSŲ ŠALYJE)</text:p>
            </table:table-cell>
            <table:covered-table-cell/>
            <table:covered-table-cell/>
            <table:covered-table-cell/>
          </table:table-row>
          <table:table-row>
            <table:table-cell table:style-name="Tableau9.A1" office:value-type="string">
              <text:p text:style-name="P88">Teigiamas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igiamas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9.A1" office:value-type="string">
              <text:p text:style-name="P88">Taip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e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text:soft-page-break/></text:p>
        <text:h text:style-name="P19" text:outline-level="2"><text:bookmark-start text:name="__RefHeading___Toc215576_2930363814"/>4. Infrastruktūros kokybė <text:bookmark-end text:name="__RefHeading___Toc215576_2930363814"/></text:h>
        <text:p text:style-name="P50">Maždaug keturi iš penkių ES piliečių teigia, kad profesinis rengimas ir mokymas suteikia prieigą prie šiuolaikinės fizinės ir skaitmeninės infrastruktūros. </text:p>
        <text:p text:style-name="P21">Visoje Europos Sąjungoje 78 proc. ES piliečių sutinka, kad profesinis rengimas ir mokymas suteikia prieigą prie šiuolaikinės fizinės ir skaitmeninės infrastruktūros, pavyzdžiui, kompiuterių ir mašinų. Tai apima 24 proc., kurie visiškai sutinka, ir 54 proc., kurie linkę sutikti. Tik 13 proc. su tuo nesutinka, o 9 proc. nežino.<text:note text:id="ftn23" text:note-class="footnote"><text:note-citation>23</text:note-citation><text:note-body><text:p text:style-name="P13">QB7.2. Pasakykite, kiek sutinkate arba nesutinkate su kiekvienu iš šių teiginių: Profesinis mokymas suteikia prieigą prie šiuolaikinės fizinės ir skaitmeninės infrastruktūros (kompiuterių, mašinų ir kt.).</text:p></text:note-body></text:note> </text:p>
        <text:p text:style-name="P21">2011 m. „Eurobarometro“ apklausoje dėl profesinio rengimo ir mokymo (ES 27) 82 proc. respondentų sutiko, kad profesinis rengimas ir mokymas suteikia galimybę naudotis šiuolaikine tokio pobūdžio įranga,<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5">h</text:span><text:span text:style-name="T52"> ttps://europa.eu/eurobarometer/surveys/detail/999.</text:span></text:a><text:span text:style-name="T52"> Klausimo formuluotė skiriasi nuo dabartinės apklausos formuluotės ir joje vartojamas terminas „profesinis rengimas ir mokymas“, neskiriant pirminio ir tęstinio profesinio rengimo ir mokymo. QA10.2: „Papasakokite, kiek sutinkate arba nesutinkate su kiekvienu iš šių teiginių. Profesinis rengimas ir mokymas suteikia galimybę naudotis šiuolaikine įranga (kompiuteriais, mašinomis ir kt.)“. </text:span></text:p></text:note-body></text:note> t. y. šiek tiek daugiau nei 78 proc. apklausoje dalyvavusių respondentų. </text:p>
        <text:p text:style-name="P21">Dabartinėje apklausoje valstybių narių nuomonės skiriasi: daugiausia sutikta Maltoje ir Suomijoje (po 88 proc.) ir Latvijoje (86 proc.). Žemiausias lygis užfiksuotas Rumunijoje (61 proc.), Graikijoje (71 proc.) ir Prancūzijoje (75 proc.). </text:p>
        <text:p text:style-name="P21">Visose valstybėse narėse bent šeši iš dešimties respondentų teigia, kad profesinis rengimas ir mokymas suteikia prieigą prie šiuolaikinės fizinės ir skaitmeninės infrastruktūros.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7">QB7.2. Pasakykite, kiek sutinkate arba nesutinkate su kiekvienu iš šių teiginių: Pirminis profesinis rengimas ir mokymas suteikia prieigą prie šiuolaikinės fizinės ir skaitmeninės infrastruktūros (kompiuterių, mašinų ir kt.)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648cm" svg:x="0.96cm" svg:y="8.214cm"><draw:text-box><text:p text:style-name="P105"><text:span text:style-name="T57">Visiškai sutinku</text:span></text:p></draw:text-box></draw:frame><draw:frame draw:style-name="gr335" draw:text-style-name="P101" svg:width="2.858cm" svg:height="0.59cm" svg:x="3.967cm" svg:y="8.191cm"><draw:text-box><text:p text:style-name="P105"><text:span text:style-name="T57">Tendencija sutikti</text:span></text:p></draw:text-box></draw:frame><draw:frame draw:style-name="gr336" draw:text-style-name="P101" svg:width="3.282cm" svg:height="0.646cm" svg:x="7.149cm" svg:y="8.235cm"><draw:text-box><text:p text:style-name="P105"><text:span text:style-name="T57">Polinkis nesutikti</text:span></text:p></draw:text-box></draw:frame><draw:frame draw:style-name="gr337" draw:text-style-name="P101" svg:width="3.483cm" svg:height="0.646cm" svg:x="10.779cm" svg:y="8.193cm"><draw:text-box><text:p text:style-name="P105"><text:span text:style-name="T57">Visiškai nesutinku</text:span></text:p></draw:text-box></draw:frame><draw:frame draw:style-name="gr338" draw:text-style-name="P101" svg:width="2.52cm" svg:height="0.687cm" svg:x="14.499cm" svg:y="8.193cm"><draw:text-box><text:p text:style-name="P105"><text:span text:style-name="T57">Nežinau</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7">Šv</text:span></text:p></draw:image></draw:frame><draw:frame draw:style-name="gr340" draw:text-style-name="P101" svg:width="8.231cm" svg:height="1.551cm" svg:x="8.911cm" svg:y="-9.398cm"><draw:text-box><text:p text:style-name="P100"><text:span text:style-name="T57">QB7.2: Pasakykite, kiek sutinkate arba nesutinkate su kiekvienu iš šių teiginių: PRM suteikia prieigą prie šiuolaikinės fizinės ir skaitmeninės infrastruktūros (kompiuterių, mašinų ir kt.) (ES 27) (proc.)</text:span></text:p></draw:text-box></draw:frame><draw:frame draw:style-name="gr341" draw:text-style-name="P104" svg:width="2.123cm" svg:height="0.902cm" svg:x="11.052cm" svg:y="-7.862cm"><draw:text-box><text:p text:style-name="P103"><text:span text:style-name="T57">Nežinau 9</text:span></text:p></draw:text-box></draw:frame><draw:frame draw:style-name="gr342" draw:text-style-name="P104" svg:width="2.241cm" svg:height="0.902cm" svg:x="9.996cm" svg:y="-7.227cm"><draw:text-box><text:p text:style-name="P103"><text:span text:style-name="T57">Visiškai nesutinku 2</text:span></text:p></draw:text-box></draw:frame><draw:frame draw:style-name="gr343" draw:text-style-name="P104" svg:width="2.015cm" svg:height="0.902cm" svg:x="9.52cm" svg:y="-6.279cm"><draw:text-box><text:p text:style-name="P103"><text:span text:style-name="T57">Nesutinku 11</text:span></text:p></draw:text-box></draw:frame><draw:frame draw:style-name="gr344" draw:text-style-name="P101" svg:width="1.936cm" svg:height="1.133cm" svg:x="15.046cm" svg:y="-7.28cm"><draw:text-box><text:p text:style-name="P100"><text:span text:style-name="T57">Visiškai sutinku 24</text:span></text:p></draw:text-box></draw:frame><draw:frame draw:style-name="gr345" draw:text-style-name="P101" svg:width="3.282cm" svg:height="0.578cm" svg:x="12.351cm" svg:y="-0.905cm"><draw:text-box><text:p text:style-name="P100"><text:span text:style-name="T57">Sutinku, kad 54</text:span></text:p></draw:text-box></draw:frame></draw:g></text:p>
        <text:p text:style-name="P29">Susitarimų, pagal kuriuos profesinis rengimas ir mokymas suteikia prieigą prie šiuolaikinės infrastruktūros, mastas skiriasi priklausomai nuo socialinių, demografinių ir požiūrio veiksnių, kaip nurodyta toliau. </text:p>
        <text:p text:style-name="P52">■ Respondentai, teigiamai vertinantys profesinį rengimą ir mokymą, labiau linkę sutikti: 86 proc. žmonių teigia, kad jų šalyje profesinis rengimas ir mokymas vertinamas teigiamai, palyginti su 67 proc. žmonių, kurie teigia, kad profesinis rengimas ir mokymas vertinamas neigiamai. </text:p>
        <text:p text:style-name="P52">■ Respondentai, manantys, kad žmonės gauna pakankamai informacijos apie profesinio rengimo ir mokymo galimybes, labiau linkę sutikti, kad profesinis rengimas ir mokymas suteikia prieigą prie šiuolaikinės infrastruktūros (87 proc.), nei tie, kurie mano, kad to nedaro (70 proc.). </text:p>
        <text:p text:style-name="P52">■ Pagal amžių baigus mokslus požiūris, kad profesinis rengimas ir mokymas suteikia prieigą prie šiuolaikinės fizinės ir skaitmeninės infrastruktūros, labiau paplitęs tarp respondentų, kurie baigė mokslus būdami 16 metų ar vyresni (80 proc.), nei tarp tų, kurie baigė mokslus būdami 15 metų ar jaunesni (71 proc.). </text:p>
        <text:p text:style-name="P52">■ Esama tam tikrų didelių socialinių ir profesinių kategorijų skirtumų: fizinį darbą dirbantys darbuotojai šiam teiginiui pritaria labiausiai (81 proc.), palyginti su 74 proc. namų ūkio darbuotojų. </text:p>
        <text:p text:style-name="P52">■ Pagal amžių 25–39 m. ir 40–54 m. respondentai dažniausiai sutinka, kad profesinis rengimas ir mokymas suteikia prieigą prie šiuolaikinės infrastruktūros (80–81 proc.). 55 metų ir vyresnių respondentų šis skaičius sumažėjo iki 78 proc., o 15–24 metų respondentų – iki 75 proc. </text:p>
        <text:p text:style-name="P52">■ Respondentai, kurie patys dalyvavo profesinio rengimo ir mokymo programose, labiau linkę manyti, kad profesinis rengimas ir mokymas suteikia prieigą prie šiuolaikinės infrastruktūros (82 proc.), nei tie, kurie to nepadarė (76 proc.). </text:p>
        <text:p text:style-name="P52">■ Šis požiūris šiek tiek labiau paplitęs tarp respondentų, kurie rekomenduotų profesinį vidurinį išsilavinimą (82 proc.), nei tarp respondentų, kurie pirmenybę teikia bendrajam viduriniam išsilavinimui (77 proc.). </text:p>
        <text:p text:style-name="P52">■ Suvokimo pagal lytį skirtumų nėra.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Pasakykite, kiek sutinkate arba nesutinkate su kiekvienu iš šių teiginių: Pirminis profesinis rengimas ir mokymas suteikia prieigą prie šiuolaikinės fizinės ir skaitmeninės infrastruktūros (kompiuterių, mašinų ir kt.) (proc. ES)</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Iš viso „Sutinku“</text:p>
            </table:table-cell>
            <table:table-cell table:style-name="Tableau10.A1" office:value-type="string">
              <text:p text:style-name="P83">Iš viso „Nesutinku“ </text:p>
            </table:table-cell>
            <table:table-cell table:style-name="Tableau10.A1" office:value-type="string">
              <text:p text:style-name="P83">Nežinau</text:p>
            </table:table-cell>
          </table:table-row>
          <table:table-row>
            <table:table-cell table:style-name="Tableau10.A1" office:value-type="string">
              <text:p text:style-name="P88">27 ES valstybės narės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Lytis</text:p>
            </table:table-cell>
            <table:covered-table-cell/>
            <table:covered-table-cell/>
            <table:covered-table-cell/>
          </table:table-row>
          <table:table-row>
            <table:table-cell table:style-name="Tableau10.A1" office:value-type="string">
              <text:p text:style-name="P88">Žmogus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Moteris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Amžius</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Išsilavinimas (pabaiga)</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Vis dar studijuoja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Socialinė ir profesinė kategorija</text:p>
            </table:table-cell>
            <table:covered-table-cell/>
            <table:covered-table-cell/>
            <table:covered-table-cell/>
          </table:table-row>
          <table:table-row>
            <table:table-cell table:style-name="Tableau10.A1" office:value-type="string">
              <text:p text:style-name="P88">Savarankiškai dirbantys asmenys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Vadovai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Kitos baltos apykaklės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Fiziniai darbuotojai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Namų šeimininkai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Bedarbiai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Išėjęs į pensiją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Moksleiviai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Subjektyvi urbanizacija</text:p>
            </table:table-cell>
            <table:covered-table-cell/>
            <table:covered-table-cell/>
            <table:covered-table-cell/>
          </table:table-row>
          <table:table-row>
            <table:table-cell table:style-name="Tableau10.A1" office:value-type="string">
              <text:p text:style-name="P88">Kaimo vietovė arba kaimas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Mažas arba vidutinio dydžio miestas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Didelis miestas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IVET suvokimas (MŪSŲ ŠALYJE)</text:p>
            </table:table-cell>
            <table:covered-table-cell/>
            <table:covered-table-cell/>
            <table:covered-table-cell/>
          </table:table-row>
          <table:table-row>
            <table:table-cell table:style-name="Tableau10.A1" office:value-type="string">
              <text:p text:style-name="P88">Teigiamas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igiamas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10.A1" office:value-type="string">
              <text:p text:style-name="P88">Taip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ext:soft-page-break/>
          <table:table-row>
            <table:table-cell table:style-name="Tableau10.A1" office:value-type="string">
              <text:p text:style-name="P88">Ne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Specializuoti techniniai įgūdžiai <text:bookmark-end text:name="__RefHeading___Toc215578_2930363814"/></text:h>
        <text:p text:style-name="P50">Didžioji dauguma ES piliečių teigia, kad profesinio rengimo ir mokymo programose dalyvaujantys asmenys įgyja specializuotų techninių įgūdžių, tiesiogiai susijusių su konkrečiomis profesijomis. </text:p>
        <text:p text:style-name="P21">Visoje Europos Sąjungoje 85 proc. respondentų sutinka su teiginiu, kad profesinio rengimo ir mokymo sistemoje dalyvaujantys asmenys mokosi specializuotų techninių įgūdžių, tiesiogiai susijusių su konkrečiomis profesijomis, įskaitant 34 proc. respondentų, kurie visiškai sutinka, ir 51 proc.<text:note text:id="ftn25" text:note-class="footnote"><text:note-citation>25</text:note-citation><text:note-body><text:p text:style-name="P13">QB7.8. Pasakykite, kiek sutinkate arba nesutinkate su kiekvienu iš šių teiginių: Profesinio mokymo programose dalyvaujantys asmenys mokosi specializuotų techninių įgūdžių, tiesiogiai susijusių su konkrečiomis profesijomis. </text:p></text:note-body></text:note> respondentų, kurie linkę sutikti. Mažiau nei vienas iš dešimties respondentų nesutinka (9 proc.), o 6 proc. respondentų to nežino. </text:p>
        <text:p text:style-name="P21">Valstybės narės iš esmės sutaria dėl šio profesinio rengimo ir mokymo aspekto. Daugiausia pritariama Austrijoje (94 proc.), Švedijoje (92 proc.), Maltoje ir Estijoje (po 91 proc.) ir Vokietijoje bei Ispanijoje (po 90 proc.). Žemiausias lygis užfiksuotas Rumunijoje (71 proc.), Slovėnijoje (77 proc.), Bulgarijoje (79 proc.) ir Kroatijoje (81 proc.), nors net ir šiose šalyse daugiau kaip septynios iš dešimties pritaria šiam požiūriui. </text:p>
        <text:p text:style-name="P21">Visose valstybėse narėse bent du trečdaliai respondentų teigia, kad profesinio rengimo ir mokymo programose dalyvaujantys asmenys įgyja specializuotų techninių įgūdžių, tiesiogiai susijusių su konkrečiomis profesijomis.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551cm" svg:x="8.532cm" svg:y="-9.629cm"><draw:text-box><text:p text:style-name="P100"><text:span text:style-name="T57">QB7.8: Pasakykite, kiek sutinkate arba nesutinkate su kiekvienu iš šių teiginių: PRM programose dalyvaujantys asmenys įgyja specializuotų techninių įgūdžių, tiesiogiai susijusių su konkrečiomis profesijomis (ES 27) (%) </text:span></text:p></draw:text-box></draw:frame><draw:frame draw:style-name="gr326" draw:text-style-name="P107" svg:width="1.992cm" svg:height="0.902cm" svg:x="12.178cm" svg:y="-8.057cm"><draw:text-box><text:p text:style-name="P106"><text:span text:style-name="T57">Nežinau 6</text:span></text:p></draw:text-box></draw:frame><draw:frame draw:style-name="gr327" draw:text-style-name="P104" svg:width="3.31cm" svg:height="0.578cm" svg:x="9.479cm" svg:y="-7.361cm"><draw:text-box><text:p text:style-name="P103"><text:span text:style-name="T57">Visiškai nesutinku 1</text:span></text:p></draw:text-box></draw:frame><draw:frame draw:style-name="gr328" draw:text-style-name="P104" svg:width="2.648cm" svg:height="0.902cm" svg:x="9.114cm" svg:y="-6.89cm"><draw:text-box><text:p text:style-name="P103"><text:span text:style-name="T57">Nesutinku 8</text:span></text:p></draw:text-box></draw:frame><draw:frame draw:style-name="gr329" draw:text-style-name="P104" svg:width="2.319cm" svg:height="0.902cm" svg:x="9.615cm" svg:y="-2.138cm"><draw:text-box><text:p text:style-name="P103"><text:span text:style-name="T57">Sutinku 51</text:span></text:p></draw:text-box></draw:frame><draw:frame draw:style-name="gr330" draw:text-style-name="P101" svg:width="1.689cm" svg:height="1.227cm" svg:x="15.252cm" svg:y="-6.555cm"><draw:text-box><text:p text:style-name="P100"><text:span text:style-name="T57">Visiškai sutinku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0.902cm" svg:x="0.042cm" svg:y="1.621cm"><draw:text-box><text:p text:style-name="P100"><text:span text:style-name="T57">QB7.8: Pasakykite, kiek sutinkate arba nesutinkate su kiekvienu iš šių teiginių: PRM programose dalyvaujantys asmenys įgyja specializuotų techninių įgūdžių, tiesiogiai susijusių su konkrečiomis profesijomis (ES 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648cm" svg:x="0.875cm" svg:y="10.352cm"><draw:text-box><text:p text:style-name="P105"><text:span text:style-name="T57">Visiškai sutinku</text:span></text:p></draw:text-box></draw:frame><draw:frame draw:style-name="gr320" draw:text-style-name="P101" svg:width="2.857cm" svg:height="0.59cm" svg:x="3.884cm" svg:y="10.331cm"><draw:text-box><text:p text:style-name="P105"><text:span text:style-name="T57">Tendencija sutikti</text:span></text:p></draw:text-box></draw:frame><draw:frame draw:style-name="gr321" draw:text-style-name="P101" svg:width="3.282cm" svg:height="0.646cm" svg:x="7.066cm" svg:y="10.373cm"><draw:text-box><text:p text:style-name="P105"><text:span text:style-name="T57">Polinkis nesutikti</text:span></text:p></draw:text-box></draw:frame><draw:frame draw:style-name="gr322" draw:text-style-name="P101" svg:width="3.484cm" svg:height="0.646cm" svg:x="10.694cm" svg:y="10.333cm"><draw:text-box><text:p text:style-name="P105"><text:span text:style-name="T57">Visiškai nesutinku</text:span></text:p></draw:text-box></draw:frame><draw:frame draw:style-name="gr323" draw:text-style-name="P101" svg:width="2.52cm" svg:height="0.687cm" svg:x="14.416cm" svg:y="10.333cm"><draw:text-box><text:p text:style-name="P105"><text:span text:style-name="T57">Nežinau</text:span></text:p></draw:text-box></draw:frame></draw:g></draw:g></text:p>
        <text:p text:style-name="P29">Sutarimo, kad profesinio rengimo ir mokymo programose dalyvaujantys asmenys įgytų tiesiogiai aktualių specializuotų įgūdžių, mastas priklauso nuo socialinių, demografinių ir požiūrio veiksnių, kaip nurodyta toliau. </text:p>
        <text:p text:style-name="P52">■ Respondentai, teigiamai vertinantys profesinį rengimą ir mokymą, labiau linkę sutikti, kad profesinis rengimas ir mokymas moko atitinkamų specializuotų techninių įgūdžių: 91 proc. respondentų teigia, kad jų šalyje profesinis rengimas ir mokymas vertinamas teigiamai, palyginti su 78 proc. respondentų, kurie teigia, kad jų šalyje profesinis rengimas ir mokymas vertinamas neigiamai. </text:p>
        <text:p text:style-name="P52">■ Respondentai, manantys, kad jaunimas gauna pakankamai informacijos apie profesinio rengimo ir mokymo galimybes, labiau linkę sutikti su šiuo teiginiu (91 proc.) nei tie, kurie mano, kad ne (80 proc.). </text:p>
        <text:p text:style-name="P52">■ Yra keletas didelių skirtumų tarp socialinių ir profesinių kategorijų: vadovai pasiekė aukščiausią susitarimą, kad profesinio rengimo ir mokymo įstaigose dirbantys asmenys įgytų specializuotų techninių įgūdžių, tiesiogiai susijusių su konkrečiomis profesijomis (90 proc.), o namuose gyvenantys asmenys – žemiausią lygį (77 proc.). </text:p>
        <text:p text:style-name="P52">■ Pagal amžių mokymosi pabaigoje įsitikinimas, kad profesinis rengimas ir mokymas suteikia atitinkamų specializuotų techninių įgūdžių, labiausiai paplitęs tarp respondentų, kurie mokėsi ir po 20 metų (88 proc.), ir tarp tų, kurie mokėsi nuo 16 iki 19 metų (86 proc.). Respondentai, kurie baigė mokslus būdami 15 metų ar jaunesni, yra mažiausiai linkę pritarti šiai nuomonei (80 proc.). </text:p>
        <text:p text:style-name="P52">■ Su šiuo teiginiu nuosekliai sutinka daug visų amžiaus grupių respondentų: 88 proc. 40–54 m. amžiaus respondentų, 87 proc. 25–39 m. amžiaus respondentų, 85 proc. 15–24 m. amžiaus respondentų ir 84 proc. 55 m. ir vyresnių respondentų. </text:p>
        <text:p text:style-name="P52">■ Suvokimo pagal lytį skirtumų nėra.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Pasakykite, kiek sutinkate arba nesutinkate su kiekvienu iš šių teiginių: Profesinio rengimo ir mokymo programose dalyvaujantys asmenys mokosi specializuotų techninių įgūdžių, tiesiogiai susijusių su konkrečiomis profesijomis (proc. ES)</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Iš viso „Sutinku“</text:p>
            </table:table-cell>
            <table:table-cell table:style-name="Tableau11.A1" office:value-type="string">
              <text:p text:style-name="P83">Iš viso „Nesutinku“ </text:p>
            </table:table-cell>
            <table:table-cell table:style-name="Tableau11.A1" office:value-type="string">
              <text:p text:style-name="P83">Nežinau</text:p>
            </table:table-cell>
          </table:table-row>
          <table:table-row>
            <table:table-cell table:style-name="Tableau11.A1" office:value-type="string">
              <text:p text:style-name="P88">27 ES valstybės narės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Lytis</text:p>
            </table:table-cell>
            <table:covered-table-cell/>
            <table:covered-table-cell/>
            <table:covered-table-cell/>
          </table:table-row>
          <table:table-row>
            <table:table-cell table:style-name="Tableau11.A1" office:value-type="string">
              <text:p text:style-name="P88">Žmogus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Moteris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Amžius</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Išsilavinimas (pabaiga)</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Vis dar studijuoja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Socialinė ir profesinė kategorija</text:p>
            </table:table-cell>
            <table:covered-table-cell/>
            <table:covered-table-cell/>
            <table:covered-table-cell/>
          </table:table-row>
          <table:table-row>
            <table:table-cell table:style-name="Tableau11.A1" office:value-type="string">
              <text:p text:style-name="P88">Savarankiškai dirbantys asmenys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Vadovai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Kitos baltos apykaklės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Fiziniai darbuotojai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Namų šeimininkai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Bedarbiai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Išėjęs į pensiją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Moksleiviai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Subjektyvi urbanizacija</text:p>
            </table:table-cell>
            <table:covered-table-cell/>
            <table:covered-table-cell/>
            <table:covered-table-cell/>
          </table:table-row>
          <table:table-row>
            <table:table-cell table:style-name="Tableau11.A1" office:value-type="string">
              <text:p text:style-name="P88">Kaimo vietovė arba kaimas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Mažas arba vidutinio dydžio miestas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Didelis miestas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IVET suvokimas (MŪSŲ ŠALYJE)</text:p>
            </table:table-cell>
            <table:covered-table-cell/>
            <table:covered-table-cell/>
            <table:covered-table-cell/>
          </table:table-row>
          <table:table-row>
            <table:table-cell table:style-name="Tableau11.A1" office:value-type="string">
              <text:p text:style-name="P88">Teigiamas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igiamas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11.A1" office:value-type="string">
              <text:p text:style-name="P88">Taip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ext:soft-page-break/>
          <table:table-row>
            <table:table-cell table:style-name="Tableau11.A1" office:value-type="string">
              <text:p text:style-name="P88">Ne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
        <text:h text:style-name="P19" text:outline-level="2"><text:bookmark-start text:name="__RefHeading___Toc215580_2930363814"/>6. Papildomos mokymosi galimybės <text:bookmark-end text:name="__RefHeading___Toc215580_2930363814"/></text:h>
        <text:p text:style-name="P50">Du trečdaliai ES piliečių teigia, kad profesinio rengimo ir mokymo programas baigę asmenys gali stoti į universitetines studijas </text:p>
        <text:p text:style-name="P21">Visoje Europos Sąjungoje 67 proc. respondentų mano, kad profesinio rengimo ir mokymo programas baigę asmenys gali stoti į universitetines studijas, iš jų 23 proc. visiškai sutinka, o 44 proc.<text:note text:id="ftn26" text:note-class="footnote"><text:note-citation>26</text:note-citation><text:note-body><text:p text:style-name="P13">QB7.4. Pasakykite, kiek sutinkate arba nesutinkate su kiekvienu iš šių teiginių: Žmonės, baigę profesinio mokymo programas, gali stoti į universitetines studijas. </text:p></text:note-body></text:note> linkę sutikti. Kas penktas (21 proc.) nesutinka, o 12 proc. nežino. Praktiškai 72,6 proc. vidurinio profesinio rengimo ir mokymo įstaigų moksleivių Europos Sąjungoje dalyvauja programose, pagal kurias suteikiama tiesioginė galimybė įgyti tretinį išsilavinimą.<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2">https://www.cedefop.europa.eu/files/whatsnewinVET_2025.pdf</text:span></text:a><text:span text:style-name="T52"> </text:span></text:p></text:note-body></text:note> Tai rodo, kad visuomenės suvokimas iš esmės atspindi realybę, nors tam tikras neįvertinimas išlieka, atsižvelgiant į tai, kad faktiniai prieigos rodikliai yra šiek tiek didesni nei suvokiami rodikliai. </text:p>
        <text:p text:style-name="P21">Šio klausimo rezultatas yra stabilus laikui bėgant. 2011 m. „Eurobarometro“ apklausoje dėl profesinio rengimo ir mokymo (ES 27) 68 proc. respondentų teigė, kad profesinis rengimas ir mokymas suteikia žmonėms galimybę po to tęsti universitetines studijas.<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Klausimo formuluotė skiriasi nuo dabartinės apklausos formuluotės ir joje vartojamas terminas „profesinis rengimas ir mokymas“, neskiriant pirminio ir tęstinio profesinio rengimo ir mokymo. Profesinis rengimas ir mokymas suteikia žmonėms galimybę po to tęsti universitetines studijas“. </text:span></text:p></text:note-body></text:note> </text:p>
        <text:p text:style-name="P21">Šioje apklausoje bent pusė respondentų 26 valstybėse narėse teigia, kad profesinio rengimo ir mokymo programas baigę asmenys gali stoti į universitetines studijas.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7">QB7.4: Pasakykite, kiek sutinkate arba nesutinkate su kiekvienu iš šių teiginių: PRM programas baigę asmenys gali stoti į universitetines studijas (ES 27) (proc.)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648cm" svg:x="1.245cm" svg:y="8.934cm"><draw:text-box><text:p text:style-name="P105"><text:span text:style-name="T57">Visiškai sutinku</text:span></text:p></draw:text-box></draw:frame><draw:frame draw:style-name="gr306" draw:text-style-name="P101" svg:width="2.857cm" svg:height="0.59cm" svg:x="4.254cm" svg:y="8.913cm"><draw:text-box><text:p text:style-name="P105"><text:span text:style-name="T57">Tendencija sutikti</text:span></text:p></draw:text-box></draw:frame><draw:frame draw:style-name="gr307" draw:text-style-name="P101" svg:width="3.282cm" svg:height="0.646cm" svg:x="7.436cm" svg:y="8.956cm"><draw:text-box><text:p text:style-name="P105"><text:span text:style-name="T57">Polinkis nesutikti</text:span></text:p></draw:text-box></draw:frame><draw:frame draw:style-name="gr308" draw:text-style-name="P101" svg:width="3.483cm" svg:height="0.646cm" svg:x="11.067cm" svg:y="8.913cm"><draw:text-box><text:p text:style-name="P105"><text:span text:style-name="T57">Visiškai nesutinku</text:span></text:p></draw:text-box></draw:frame><draw:frame draw:style-name="gr309" draw:text-style-name="P101" svg:width="2.52cm" svg:height="0.687cm" svg:x="14.787cm" svg:y="8.913cm"><draw:text-box><text:p text:style-name="P105"><text:span text:style-name="T57">Nežinau</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227cm" svg:x="9.509cm" svg:y="-7.802cm"><draw:text-box><text:p text:style-name="P100"><text:span text:style-name="T57">QB7.4: Pasakykite, kiek sutinkate arba nesutinkate su kiekvienu iš šių teiginių: PRM programas baigę asmenys gali stoti į universitetines studijas (ES 27) (proc.) </text:span></text:p></draw:text-box></draw:frame><draw:frame draw:style-name="gr312" draw:text-style-name="P104" svg:width="1.943cm" svg:height="0.902cm" svg:x="11.857cm" svg:y="-6.631cm"><draw:text-box><text:p text:style-name="P103"><text:span text:style-name="T57">Nežinau 12</text:span></text:p></draw:text-box></draw:frame><draw:frame draw:style-name="gr313" draw:text-style-name="P104" svg:width="2.788cm" svg:height="0.902cm" svg:x="9.662cm" svg:y="-5.915cm"><draw:text-box><text:p text:style-name="P103"><text:span text:style-name="T57">Visiškai nesutinku 5</text:span></text:p></draw:text-box></draw:frame><draw:frame draw:style-name="gr314" draw:text-style-name="P101" svg:width="2.818cm" svg:height="0.578cm" svg:x="13.845cm" svg:y="-1.161cm"><draw:text-box><text:p text:style-name="P100"><text:span text:style-name="T57">Sutinku 44</text:span></text:p></draw:text-box></draw:frame><draw:frame draw:style-name="gr315" draw:text-style-name="P101" svg:width="2.818cm" svg:height="0.578cm" svg:x="14.647cm" svg:y="-6.049cm"><draw:text-box><text:p text:style-name="P100"><text:span text:style-name="T57">Visiškai pritariu 23</text:span></text:p></draw:text-box></draw:frame></draw:g>Valstybių narių nuomonės labai skiriasi: daugiausia sutikta Kipre (90 proc.), Lietuvoje (88 proc.) ir Latvijoje (85 proc.). Žemiausias lygis užfiksuotas Danijoje (46 proc.), Nyderlanduose (50 proc.) ir Belgijoje (55 proc.). </text:p>
        <text:p text:style-name="P33"/>
        <text:p text:style-name="P34">Tai, kokiu mastu respondentai sutinka, kad profesinio rengimo ir mokymo programas baigę asmenys gali stoti į universitetines studijas, priklauso nuo socialinių ir demografinių veiksnių, kaip nurodyta toliau. </text:p>
        <text:p text:style-name="P52">■ Respondentai, kurie teigiamai vertina profesinį rengimą ir mokymą, labiau linkę manyti, kad profesinio rengimo ir mokymo įstaigų absolventai gali stoti į universitetines studijas (74 proc., palyginti su 57 proc. respondentų, kurie teigia, kad jų nuomonė neigiama). </text:p>
        <text:p text:style-name="P52">■ Požiūrį, kad profesinio rengimo ir mokymo programas baigę asmenys gali dalyvauti universitetinėse studijose, palaiko 75 proc. respondentų, kurie mano, kad jaunimas gauna pakankamai informacijos apie profesinio rengimo ir mokymo galimybes, palyginti su 62 proc. tų, kurie to nedaro. </text:p>
        <text:p text:style-name="P52">■ Ši nuomonė šiek tiek prastėja didėjant amžiui: nuo 71 proc. 15–24 m. amžiaus grupėje iki 64 proc. 55 m. amžiaus ir vyresnių asmenų grupėje. </text:p>
        <text:p text:style-name="P52">■ Pagal amžių baigus mokslus požiūris, kad asmenys, kurie baigia profesinio rengimo ir mokymo programas, gali dalyvauti universitetinėse studijose, labiausiai paplitęs tarp respondentų, kurie baigė mokslus būdami 20 metų ar vyresni ir 16–19 metų amžiaus (69–68 proc.), o tarp tų, kurie baigė mokslus būdami 15 metų ar anksčiau, šis skaičius sumažėjo iki 59 proc. </text:p>
        <text:p text:style-name="P52">■ Respondentai, kurie patys lankė profesinį rengimą ir mokymą, taip pat labiau linkę sutikti su šiuo teiginiu nei tie, kurie to nepadarė (71 proc., palyginti su 65 proc.). </text:p>
        <text:p text:style-name="P52">■ Nėra jokių skirtumų pagal lytį.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Pasakykite, kiek sutinkate arba nesutinkate su kiekvienu iš šių teiginių: Asmenys, baigę pirminio profesinio rengimo ir mokymo programas, gali stoti į universitetines studijas (% ES)</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Iš viso „Sutinku“</text:p>
            </table:table-cell>
            <table:table-cell table:style-name="Tableau12.A1" office:value-type="string">
              <text:p text:style-name="P83">Iš viso „Nesutinku“ </text:p>
            </table:table-cell>
            <table:table-cell table:style-name="Tableau12.A1" office:value-type="string">
              <text:p text:style-name="P83">Nežinau</text:p>
            </table:table-cell>
          </table:table-row>
          <table:table-row>
            <table:table-cell table:style-name="Tableau12.A1" office:value-type="string">
              <text:p text:style-name="P88">27 ES valstybės narės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Lytis</text:p>
            </table:table-cell>
            <table:covered-table-cell/>
            <table:covered-table-cell/>
            <table:covered-table-cell/>
          </table:table-row>
          <table:table-row>
            <table:table-cell table:style-name="Tableau12.A1" office:value-type="string">
              <text:p text:style-name="P88">Žmogus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Moteris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Amžius</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Išsilavinimas (pabaiga)</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Vis dar studijuoja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Socialinė ir profesinė kategorija</text:p>
            </table:table-cell>
            <table:covered-table-cell/>
            <table:covered-table-cell/>
            <table:covered-table-cell/>
          </table:table-row>
          <table:table-row>
            <table:table-cell table:style-name="Tableau12.A1" office:value-type="string">
              <text:p text:style-name="P88">Savarankiškai dirbantys asmenys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Vadovai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Kitos baltos apykaklės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Fiziniai darbuotojai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Namų šeimininkai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Bedarbiai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Išėjęs į pensiją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Moksleiviai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Subjektyvi urbanizacija</text:p>
            </table:table-cell>
            <table:covered-table-cell/>
            <table:covered-table-cell/>
            <table:covered-table-cell/>
          </table:table-row>
          <table:table-row>
            <table:table-cell table:style-name="Tableau12.A1" office:value-type="string">
              <text:p text:style-name="P88">Kaimo vietovė arba kaimas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Mažas arba vidutinio dydžio miestas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Didelis miestas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IVET suvokimas (MŪSŲ ŠALYJE)</text:p>
            </table:table-cell>
            <table:covered-table-cell/>
            <table:covered-table-cell/>
            <table:covered-table-cell/>
          </table:table-row>
          <table:table-row>
            <table:table-cell table:style-name="Tableau12.A1" office:value-type="string">
              <text:p text:style-name="P88">Teigiamas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igiamas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12.A1" office:value-type="string">
              <text:p text:style-name="P88">Taip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e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text:soft-page-break/></text:p>
        <text:p text:style-name="P51">Maždaug du trečdaliai ES piliečių mano, kad profesinio rengimo ir mokymo kvalifikacijai įgyti besimokantys asmenys turi galimybių studijuoti užsienyje. </text:p>
        <text:p text:style-name="P21">Pagal programą „Erasmus+“ remiamas profesinių mokyklų studentų judumas, kad profesinio rengimo ir mokymo įstaigose besimokantys asmenys galėtų studijuoti arba mokytis užsienyje.<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2">https://erasmus-plus.ec.europa.eu/opportunities/individuals/trainees/vocational-education-apprenticeships-and-recent-graduates</text:span></text:a><text:span text:style-name="T52"> </text:span></text:p></text:note-body></text:note> Visoje Europos Sąjungoje 64 proc. respondentų teigia, kad asmenys, kurie studijuoja siekdami įgyti PRM kvalifikaciją, turi galimybių studijuoti užsienyje, įskaitant 19 proc. respondentų, kurie visiškai sutinka, ir 45 proc.<text:note text:id="ftn30" text:note-class="footnote"><text:note-citation>30</text:note-citation><text:note-body><text:p text:style-name="P13">QB7.5. Pasakykite, kiek sutinkate arba nesutinkate su kiekvienu iš šių teiginių: Asmenys, kurie studijuoja PRM kvalifikacijai įgyti, turi galimybę studijuoti užsienyje kaip dalį savo studijų. </text:p></text:note-body></text:note> respondentų, kurie linkę sutikti. Iš viso 20 proc. su tuo nesutinka, o 16 proc. nežino. </text:p>
        <text:p text:style-name="P21">Laikui bėgant didėjo informuotumas apie galimybes studijuoti užsienyje turint profesinio rengimo ir mokymo kvalifikacijas. 2016 m. CEDEFOP apklausoje (ES 28) 60 proc. respondentų sutiko, kad profesinio rengimo ir mokymo įstaigose dirbantys asmenys turi galimybių studijuoti ar dirbti užsienyje, 22 proc. su tuo nesutiko, o 18 proc. to nežinojo.<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Klausimų formuluotė skiriasi nuo dabartinės apklausos, kurioje daugiausia dėmesio skiriama studijoms užsienyje per profesinio rengimo ir mokymo studijas, o 2016 m. klausimas apėmė studijas arba darbą užsienyje po profesinio rengimo ir mokymo. Q19.2: „Toliau pateikiami teiginiai apie tai, kas vyksta po profesinio mokymo vidurinėje mokykloje. Ar sutinkate su kiekvienu iš jų?Profesinis mokymas vidurinio ugdymo įstaigose suteikia galimybių studijuoti ar dirbti užsienyje“.</text:span></text:p></text:note-body></text:note> 2011 m. „Eurobarometro“ apklausoje dėl profesinio rengimo ir mokymo (ES 27) šiek tiek kitaip suformuluotas klausimas parodė, kad 43 proc. respondentų manė, jog profesinis rengimas ir mokymas suteikia galimybių studijuoti užsienyje.<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Klausimo formuluotė skiriasi nuo dabartinės apklausos formuluotės, joje vartojamas terminas „profesinis rengimas ir mokymas“, neskiriant pirminio ir tęstinio profesinio rengimo ir mokymo, ir ji suformuluota neigiamai. QA10.5: „Papasakokite, kiek sutinkate arba nesutinkate su kiekvienu iš šių teiginių. Profesinis rengimas ir mokymas nesuteikia galimybių studijuoti užsienyje“.</text:span></text:p></text:note-body></text:note> </text:p>
        <text:p text:style-name="P21">Šioje apklausoje bent pusė respondentų 25 valstybėse narėse mano, kad asmenys, siekiantys įgyti PRM kvalifikaciją, turi galimybių studijuoti užsienyje. </text:p>
        <text:p text:style-name="P21">Valstybių narių nuomonės skiriasi – daugiausia sutarimo pasiekta Kipre (86 proc.), Maltoje (85 proc.) ir Slovakijoje (75 proc.). Žemiausias lygis užfiksuotas Švedijoje (45 proc.), Portugalijoje (47 proc.) ir Nyderlanduose (51 proc.).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551cm" svg:x="8.692cm" svg:y="-9.999cm"><draw:text-box><text:p text:style-name="P100"><text:span text:style-name="T57">QB7.5: Pasakykite, kiek sutinkate arba nesutinkate su kiekvienu iš šių teiginių: PRM kvalifikacijai įgyti besimokantys asmenys turi galimybę studijuoti užsienyje (ES 27) (proc.) </text:span></text:p></draw:text-box></draw:frame><draw:frame draw:style-name="gr297" draw:text-style-name="P101" svg:width="2.377cm" svg:height="0.578cm" svg:x="10.756cm" svg:y="-8.089cm"><draw:text-box><text:p text:style-name="P100"><text:span text:style-name="T57">Nežinau 16</text:span></text:p></draw:text-box></draw:frame><draw:frame draw:style-name="gr298" draw:text-style-name="P104" svg:width="2.557cm" svg:height="0.902cm" svg:x="8.895cm" svg:y="-7.08cm"><draw:text-box><text:p text:style-name="P103"><text:span text:style-name="T57">Visiškai nesutinku 4</text:span></text:p></draw:text-box></draw:frame><draw:frame draw:style-name="gr299" draw:text-style-name="P104" svg:width="1.945cm" svg:height="1.227cm" svg:x="8.939cm" svg:y="-5.196cm"><draw:text-box><text:p text:style-name="P103"><text:span text:style-name="T57">Nesutinku 16</text:span></text:p></draw:text-box></draw:frame><draw:frame draw:style-name="gr300" draw:text-style-name="P101" svg:width="2.527cm" svg:height="0.902cm" svg:x="13.797cm" svg:y="-8.043cm"><draw:text-box><text:p text:style-name="P100"><text:span text:style-name="T57">Visiškai sutinku 19</text:span></text:p></draw:text-box></draw:frame><draw:frame draw:style-name="gr301" draw:text-style-name="P101" svg:width="2.708cm" svg:height="0.578cm" svg:x="12.809cm" svg:y="-2.504cm"><draw:text-box><text:p text:style-name="P100"><text:span text:style-name="T57">Sutinku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0.902cm" svg:x="0.002cm" svg:y="0.002cm"><draw:text-box><text:p text:style-name="P100"><text:span text:style-name="T57">QB7.5: Pasakykite, kiek sutinkate arba nesutinkate su kiekvienu iš šių teiginių: PRM kvalifikacijai įgyti besimokantys asmenys turi galimybę studijuoti užsienyje (ES 27) (proc.)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648cm" svg:x="0.873cm" svg:y="8.687cm"><draw:text-box><text:p text:style-name="P105"><text:span text:style-name="T57">Visiškai sutinku</text:span></text:p></draw:text-box></draw:frame><draw:frame draw:style-name="gr291" draw:text-style-name="P101" svg:width="2.857cm" svg:height="0.59cm" svg:x="3.883cm" svg:y="8.666cm"><draw:text-box><text:p text:style-name="P105"><text:span text:style-name="T57">Tendencija sutikti</text:span></text:p></draw:text-box></draw:frame><draw:frame draw:style-name="gr292" draw:text-style-name="P101" svg:width="3.282cm" svg:height="0.646cm" svg:x="7.065cm" svg:y="8.709cm"><draw:text-box><text:p text:style-name="P105"><text:span text:style-name="T57">Polinkis nesutikti</text:span></text:p></draw:text-box></draw:frame><draw:frame draw:style-name="gr293" draw:text-style-name="P101" svg:width="3.483cm" svg:height="0.646cm" svg:x="10.695cm" svg:y="8.666cm"><draw:text-box><text:p text:style-name="P105"><text:span text:style-name="T57">Visiškai nesutinku</text:span></text:p></draw:text-box></draw:frame><draw:frame draw:style-name="gr294" draw:text-style-name="P101" svg:width="2.52cm" svg:height="0.687cm" svg:x="14.415cm" svg:y="8.666cm"><draw:text-box><text:p text:style-name="P105"><text:span text:style-name="T57">Nežinau</text:span></text:p></draw:text-box></draw:frame></draw:g></draw:g></text:p>
        <text:p text:style-name="P51">Tai, kokiu mastu respondentai sutinka, kad asmenys, kurie studijuoja siekdami įgyti PRM kvalifikaciją, turi galimybių studijuoti užsienyje, priklauso nuo socialinių, demografinių ir požiūrio veiksnių, kaip nurodyta toliau. </text:p>
        <text:p text:style-name="P21">■ Respondentų, teigiamai vertinančių profesinį rengimą ir mokymą, yra daugiau </text:p>
        <text:p text:style-name="P21">tikėtina, kad profesinio rengimo ir mokymo įstaigų moksleiviai turi galimybių </text:p>
        <text:p text:style-name="P21">studijuoti užsienyje (71 proc., palyginti su 52 proc. asmenų, kurių rezultatai neigiami); </text:p>
        <text:p text:style-name="P21">suvokimas). </text:p>
        <text:p text:style-name="P52">■ Respondentai, manantys, kad jaunimas gauna pakankamai informacijos apie profesinio rengimo ir mokymo galimybes, labiau linkę sutikti, kad asmenys, siekiantys įgyti profesinio rengimo ir mokymo kvalifikaciją, turi galimybių studijuoti užsienyje (72 proc.), nei tie, kurie mano, kad tokios galimybės neturi (56 proc.). </text:p>
        <text:p text:style-name="P52">■ Tarp 16–19 m. (65 proc.) ir 20 m. ir vyresnių (64 proc.) išsilavinimą įgijusių respondentų labiausiai paplitęs įsitikinimas, kad asmenys, siekiantys įgyti PRM kvalifikaciją, turi galimybių studijuoti užsienyje, o tarp 15 m. ir jaunesnių respondentų šis įsitikinimas sumažėjo iki 59 proc. Tarp tų, kurie vis dar mokosi, jis siekia 62 proc. </text:p>
        <text:p text:style-name="P52">■ Respondentai, kurie rekomenduotų profesinį vidurinį išsilavinimą (67 proc.), šiek tiek dažniau nei tie, kurie pirmenybę teikia bendrajam viduriniam išsilavinimui (63 proc.), mano, kad PRM studentai turi galimybių studijuoti užsienyje. </text:p>
        <text:p text:style-name="P52">■ Pagal amžių yra tik nedideli skirtumai. </text:p>
        <text:p text:style-name="P52">■ Nėra jokių skirtumų pagal lytį.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Pasakykite, kiek sutinkate arba nesutinkate su kiekvienu iš šių teiginių: PRM kvalifikacijai įgyti besimokantys asmenys turi galimybę studijuoti užsienyje (proc. ES)</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Iš viso „Sutinku“</text:p>
            </table:table-cell>
            <table:table-cell table:style-name="Tableau13.A1" office:value-type="string">
              <text:p text:style-name="P83">Iš viso „Nesutinku“ </text:p>
            </table:table-cell>
            <table:table-cell table:style-name="Tableau13.A1" office:value-type="string">
              <text:p text:style-name="P83">Nežinau</text:p>
            </table:table-cell>
          </table:table-row>
          <table:table-row>
            <table:table-cell table:style-name="Tableau13.A1" office:value-type="string">
              <text:p text:style-name="P88">27 ES valstybės narės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Lytis</text:p>
            </table:table-cell>
            <table:covered-table-cell/>
            <table:covered-table-cell/>
            <table:covered-table-cell/>
          </table:table-row>
          <table:table-row>
            <table:table-cell table:style-name="Tableau13.A1" office:value-type="string">
              <text:p text:style-name="P88">Žmogus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Moteris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Amžius</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Išsilavinimas (pabaiga)</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Vis dar studijuoja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Socialinė ir profesinė kategorija</text:p>
            </table:table-cell>
            <table:covered-table-cell/>
            <table:covered-table-cell/>
            <table:covered-table-cell/>
          </table:table-row>
          <table:table-row>
            <table:table-cell table:style-name="Tableau13.A1" office:value-type="string">
              <text:p text:style-name="P88">Savarankiškai dirbantys asmenys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Vadovai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Kitos baltos apykaklės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Fiziniai darbuotojai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amų šeimininkai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Bedarbiai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Išėjęs į pensiją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Moksleiviai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Subjektyvi urbanizacija</text:p>
            </table:table-cell>
            <table:covered-table-cell/>
            <table:covered-table-cell/>
            <table:covered-table-cell/>
          </table:table-row>
          <table:table-row>
            <table:table-cell table:style-name="Tableau13.A1" office:value-type="string">
              <text:p text:style-name="P88">Kaimo vietovė arba kaimas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Mažas arba vidutinio dydžio miestas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Didelis miestas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IVET suvokimas (MŪSŲ ŠALYJE)</text:p>
            </table:table-cell>
            <table:covered-table-cell/>
            <table:covered-table-cell/>
            <table:covered-table-cell/>
          </table:table-row>
          <table:table-row>
            <table:table-cell table:style-name="Tableau13.A1" office:value-type="string">
              <text:p text:style-name="P88">Teigiamas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igiamas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13.A1" office:value-type="string">
              <text:p text:style-name="P88">Taip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e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text:soft-page-break/></text:p>
        <text:p text:style-name="P51">Du trečdaliai ES piliečių teigia, kad profesinio rengimo ir mokymo programos yra pakankamai įtraukios, kad besimokantiesiems būtų teikiama būtina parama. </text:p>
        <text:p text:style-name="P21">Visoje Europos Sąjungoje 67 proc. respondentų teigia, kad profesinio rengimo ir mokymo programos yra pakankamai įtraukios, kad besimokantieji, kurie gali susidurti su kliūtimis tam tikrų rūšių mokymosi aplinkoje, gautų paramą, kurios jiems reikia programoms užbaigti, įskaitant 17 proc.<text:note text:id="ftn33" text:note-class="footnote"><text:note-citation>33</text:note-citation><text:note-body><text:p text:style-name="P13">QB9.4. Pasakykite, kiek sutinkate arba nesutinkate su kiekvienu iš šių teiginių: Profesinio rengimo ir mokymo programos yra pakankamai įtraukios, kad besimokantieji, kurie gali susidurti su kliūtimis tam tikrų rūšių mokymosi aplinkoje, gautų paramą, kurios jiems reikia, kad galėtų užbaigti programas. </text:p></text:note-body></text:note> respondentų, kurie visiškai sutinka, ir 50 proc. respondentų, kurie linkę sutikti. Maždaug vienas iš penkių (19 proc.) nesutinka, o 14 proc. nežino. </text:p>
        <text:p text:style-name="P21">Visose valstybėse narėse bent pusė respondentų sutinka, kad profesinio rengimo ir mokymo programos yra pakankamai įtraukios, kad besimokantiesiems būtų teikiama reikiama parama programoms užbaigti. </text:p>
        <text:p text:style-name="P21">Valstybių narių nuomonės skiriasi – daugiausia sutarimo pasiekta Maltoje (82 proc.), Italijoje (81 proc.) ir Slovėnijoje (80 proc.). Žemiausias lygis užfiksuotas Vokietijoje (51 proc.), Suomijoje (56 proc.) ir Nyderlanduose (57 proc.).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227cm" svg:x="0.002cm" svg:y="0.102cm"><draw:text-box><text:p text:style-name="P100"><text:span text:style-name="T57">QB9.4. Pasakykite man, kiek sutinkate arba nesutinkate su kiekvienu iš šių teiginių: - PRM programos yra pakankamai įtraukios, kad būtų užtikrinta, jog besimokantieji, kurie gali susidurti su kliūtimis Tam tikrų rūšių mokymosi aplinkoje gautų paramą, kurios jiems reikia, kad galėtų užbaigti programas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648cm" svg:x="0.836cm" svg:y="8.814cm"><draw:text-box><text:p text:style-name="P105"><text:span text:style-name="T57">Visiškai sutinku</text:span></text:p></draw:text-box></draw:frame><draw:frame draw:style-name="gr276" draw:text-style-name="P101" svg:width="2.858cm" svg:height="0.59cm" svg:x="3.844cm" svg:y="8.791cm"><draw:text-box><text:p text:style-name="P105"><text:span text:style-name="T57">Tendencija sutikti</text:span></text:p></draw:text-box></draw:frame><draw:frame draw:style-name="gr277" draw:text-style-name="P101" svg:width="3.28cm" svg:height="0.646cm" svg:x="7.028cm" svg:y="8.833cm"><draw:text-box><text:p text:style-name="P105"><text:span text:style-name="T57">Polinkis nesutikti</text:span></text:p></draw:text-box></draw:frame><draw:frame draw:style-name="gr278" draw:text-style-name="P101" svg:width="3.484cm" svg:height="0.646cm" svg:x="10.656cm" svg:y="8.793cm"><draw:text-box><text:p text:style-name="P105"><text:span text:style-name="T57">Visiškai nesutinku</text:span></text:p></draw:text-box></draw:frame><draw:frame draw:style-name="gr279" draw:text-style-name="P101" svg:width="2.518cm" svg:height="0.687cm" svg:x="14.378cm" svg:y="8.793cm"><draw:text-box><text:p text:style-name="P105"><text:span text:style-name="T57">Nežinau</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2cm" svg:x="8.909cm" svg:y="-8.056cm"><draw:text-box><text:p text:style-name="P100"><text:span text:style-name="T57">QB9.4: Pasakykite, kiek sutinkate arba nesutinkate su kiekvienu iš šių teiginių: PRM programos yra pakankamai įtraukios, kad besimokantieji, kurie gali susidurti su kliūtimis tam tikrų rūšių mokymosi aplinkoje, gautų paramą, kurios jiems reikia, kad galėtų užbaigti programas (ES 27) (proc.) </text:span></text:p></draw:text-box></draw:frame><draw:frame draw:style-name="gr282" draw:text-style-name="P104" svg:width="2.527cm" svg:height="0.578cm" svg:x="10.248cm" svg:y="-6.008cm"><draw:text-box><text:p text:style-name="P103"><text:span text:style-name="T57">Nežinau 14</text:span></text:p></draw:text-box></draw:frame><draw:frame draw:style-name="gr283" draw:text-style-name="P104" svg:width="2.805cm" svg:height="0.902cm" svg:x="8.965cm" svg:y="-5.204cm"><draw:text-box><text:p text:style-name="P103"><text:span text:style-name="T57">Visiškai nesutinku: 3 </text:span></text:p></draw:text-box></draw:frame><draw:frame draw:style-name="gr284" draw:text-style-name="P104" svg:width="2.468cm" svg:height="0.902cm" svg:x="8.886cm" svg:y="-3.789cm"><draw:text-box><text:p text:style-name="P103"><text:span text:style-name="T57">Nesutinku 16</text:span></text:p></draw:text-box></draw:frame><draw:frame draw:style-name="gr285" draw:text-style-name="P101" svg:width="2.708cm" svg:height="0.578cm" svg:x="13.229cm" svg:y="-1.009cm"><draw:text-box><text:p text:style-name="P100"><text:span text:style-name="T57">Sutinku su 50</text:span></text:p></draw:text-box></draw:frame><draw:frame draw:style-name="gr286" draw:text-style-name="P101" svg:width="2.678cm" svg:height="0.902cm" svg:x="13.693cm" svg:y="-6.19cm"><draw:text-box><text:p text:style-name="P100"><text:span text:style-name="T57">Visiškai pritariu 17</text:span></text:p></draw:text-box></draw:frame></draw:g></text:p>
        <text:p text:style-name="P29">Kiek respondentai sutinka, kad profesinio rengimo ir mokymo programos yra pakankamai įtraukios, kad besimokantiesiems būtų teikiama parama, priklauso nuo socialinių, demografinių ir požiūrio veiksnių, kaip nurodyta toliau. </text:p>
        <text:p text:style-name="P52">■ Respondentai, kurie teigiamai vertina profesinį rengimą ir mokymą, labiau linkę manyti, kad profesinio rengimo ir mokymo programos yra pakankamai įtraukios (72 proc., palyginti su 58 proc. tų, kurie praneša apie neigiamą požiūrį). </text:p>
        <text:p text:style-name="P52">■ Pagal amžių susitarimas, kad profesinio rengimo ir mokymo programos yra pakankamai įtraukios, su amžiumi šiek tiek mažėja: Tai 69 proc. 15–24 m. amžiaus respondentų, palyginti su 68 proc. 25–54 m. amžiaus respondentų ir 63 proc. 55 m. ir vyresnių respondentų. </text:p>
        <text:p text:style-name="P52">■ Pagal amžių baigus mokslus sutariama šiek tiek dažniau tarp 16–19 m. amžiaus respondentų (67 proc.) ir 20 m. amžiaus respondentų (66 proc.) nei tarp 15 m. amžiaus ar jaunesnių respondentų (64 proc.). </text:p>
        <text:p text:style-name="P52">■ Respondentai, kurie patys dalyvavo PRM programose, yra šiek tiek labiau linkę sutikti, kad PRM programos yra pakankamai įtraukios (68 proc.), nei tie, kurie jose nedalyvavo (65 proc.). </text:p>
        <text:p text:style-name="P52">■ Yra nedidelių skirtumų pagal lytį.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Pasakykite, kiek sutinkate arba nesutinkate su kiekvienu iš šių teiginių: PRM programos yra pakankamai įtraukios, kad besimokantieji, kurie gali susidurti su kliūtimis tam tikrų rūšių mokymosi aplinkoje, gautų paramą, kurios jiems reikia, kad galėtų užbaigti programas (proc. ES)</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Iš viso „Sutinku“</text:p>
            </table:table-cell>
            <table:table-cell table:style-name="Tableau14.A1" office:value-type="string">
              <text:p text:style-name="P83">Iš viso „Nesutinku“ </text:p>
            </table:table-cell>
            <table:table-cell table:style-name="Tableau14.A1" office:value-type="string">
              <text:p text:style-name="P83">Nežinau</text:p>
            </table:table-cell>
          </table:table-row>
          <table:table-row>
            <table:table-cell table:style-name="Tableau14.A1" office:value-type="string">
              <text:p text:style-name="P88">27 ES valstybės narės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Lytis</text:p>
            </table:table-cell>
            <table:covered-table-cell/>
            <table:covered-table-cell/>
            <table:covered-table-cell/>
          </table:table-row>
          <table:table-row>
            <table:table-cell table:style-name="Tableau14.A1" office:value-type="string">
              <text:p text:style-name="P88">Žmogus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Moteris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Amžius</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Išsilavinimas (pabaiga)</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Vis dar studijuoja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Socialinė ir profesinė kategorija</text:p>
            </table:table-cell>
            <table:covered-table-cell/>
            <table:covered-table-cell/>
            <table:covered-table-cell/>
          </table:table-row>
          <table:table-row>
            <table:table-cell table:style-name="Tableau14.A1" office:value-type="string">
              <text:p text:style-name="P88">Savarankiškai dirbantys asmenys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Vadovai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Kitos baltos apykaklės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Fiziniai darbuotojai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Namų šeimininkai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Bedarbiai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Išėjęs į pensiją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Moksleiviai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Subjektyvi urbanizacija</text:p>
            </table:table-cell>
            <table:covered-table-cell/>
            <table:covered-table-cell/>
            <table:covered-table-cell/>
          </table:table-row>
          <table:table-row>
            <table:table-cell table:style-name="Tableau14.A1" office:value-type="string">
              <text:p text:style-name="P88">Kaimo vietovė arba kaimas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Mažas arba vidutinio dydžio miestas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Didelis miestas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IVET suvokimas (MŪSŲ ŠALYJE)</text:p>
            </table:table-cell>
            <table:covered-table-cell/>
            <table:covered-table-cell/>
            <table:covered-table-cell/>
          </table:table-row>
          <table:table-row>
            <table:table-cell table:style-name="Tableau14.A1" office:value-type="string">
              <text:p text:style-name="P88">Teigiamas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igiamas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Kada nors lankytas pirminis profesinis mokymas (vidurinis ugdymas)</text:p>
            </table:table-cell>
            <table:covered-table-cell/>
            <table:covered-table-cell/>
            <table:covered-table-cell/>
          </table:table-row>
          <text:soft-page-break/>
          <table:table-row>
            <table:table-cell table:style-name="Tableau14.A1" office:value-type="string">
              <text:p text:style-name="P88">Taip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Ne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Profesinio rengimo ir mokymo rekomendacijos jaunimui <text:bookmark-end text:name="__RefHeading___Toc215582_2930363814"/></text:h>
        <text:p text:style-name="P50">Pusė ES piliečių rekomenduotų profesinį vidurinį išsilavinimą įgyti jaunuoliui, pasirinkusiam vidurinio ugdymo kryptį </text:p>
        <text:p text:style-name="P21">Paklausti, kokį švietimo būdą jie rekomenduotų jaunuoliui, kuris dabar sprendžia dėl vidurinio išsilavinimo, 50 proc. ES piliečių rekomenduotų profesinį vidurinį išsilavinimą, 39 proc. rekomenduotų bendrąjį vidurinį išsilavinimą, o 8 proc. spontaniškai pasakytų, kad tai priklauso nuo individualios padėties<text:note text:id="ftn34" text:note-class="footnote"><text:note-citation>34</text:note-citation><text:note-body><text:p text:style-name="P13">QB2. Kuriuos iš toliau nurodytų mokymosi būdų rekomenduotumėte jaunuoliui, kuris dabar sprendžia dėl vidurinio ugdymo? </text:p></text:note-body></text:note>. </text:p>
        <text:p text:style-name="P21">Laikui bėgant parama profesiniam rengimui, kaip trajektorijai, didėjo. 2011 m. „Eurobarometro“ apklausoje dėl profesinio rengimo ir mokymo (ES 27) 32 proc. respondentų teigė, kad rekomenduotų profesinį mokymą privalomąjį išsilavinimą įgijusiam jaunuoliui, o 34 proc. teigė, kad rekomenduotų bendrąjį vidurinį ar aukštąjį išsilavinimą.<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Klausimo formuluotė skiriasi nuo dabartinės apklausos, joje vartojamas terminas „profesinis rengimas ir mokymas“, neskiriant pirminio ir tęstinio profesinio rengimo ir mokymo, o bendrasis vidurinis ugdymas ir aukštasis mokslas sujungiami į vieną atsakymo variantą, pagal kurį dabartinė apklausa juos atskiria. 8 klausimas. „Šiandien, kurį iš toliau nurodytų dalykų rekomenduotumėte jaunuoliui, kuris baigia privalomąjį mokslą?“</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227cm" svg:x="8.999cm" svg:y="-8.497cm"><draw:text-box><text:p text:style-name="P100"><text:span text:style-name="T57">QB2: Kuriuos iš toliau nurodytų mokymosi būdų rekomenduotumėte jaunuoliui, kuris dabar sprendžia dėl vidurinio ugdymo? (ES 27) (%) </text:span></text:p></draw:text-box></draw:frame><draw:frame draw:style-name="gr268" draw:text-style-name="P104" svg:width="2.412cm" svg:height="0.578cm" svg:x="11.454cm" svg:y="-7.463cm"><draw:text-box><text:p text:style-name="P103"><text:span text:style-name="T57">Nežinau 3</text:span></text:p></draw:text-box></draw:frame><draw:frame draw:style-name="gr269" draw:text-style-name="P101" svg:width="3.132cm" svg:height="0.902cm" svg:x="9.142cm" svg:y="-7.195cm"><draw:text-box><text:p text:style-name="P100"><text:span text:style-name="T57">Priklauso nuo (SPONTANEOUS) 8</text:span></text:p></draw:text-box></draw:frame><draw:frame draw:style-name="gr270" draw:text-style-name="P109" svg:width="1.953cm" svg:height="1.594cm" svg:x="9.11cm" svg:y="-4.556cm"><draw:text-box><text:p text:style-name="P103"><text:span text:style-name="T57">Bendrasis vidurinis ugdymas 9</text:span></text:p></draw:text-box></draw:frame><draw:frame draw:style-name="gr271" draw:text-style-name="P110" svg:width="2.467cm" svg:height="1.458cm" svg:x="15.076cm" svg:y="-5.072cm"><draw:text-box><text:p text:style-name="P100"><text:span text:style-name="T57">Profesinis vidurinis ugdymas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57">QB2. Kuris iš šių mokymosi būdų rekomenduotumėte jaunam asmeniui, kuris dabar nusprendžia </text:span></text:p><text:p text:style-name="P100"><text:span text:style-name="T57">vidurinio ugdymo srityje?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7">Profesinis vidurinis ugdymas</text:span></text:p></draw:text-box></draw:frame><draw:frame draw:style-name="gr263" draw:text-style-name="P101" svg:width="3.925cm" svg:height="0.902cm" svg:x="5.391cm" svg:y="9.615cm"><draw:text-box><text:p text:style-name="P100"><text:span text:style-name="T57">Bendrasis vidurinis ugdymas</text:span></text:p></draw:text-box></draw:frame><draw:frame draw:style-name="gr264" draw:text-style-name="P101" svg:width="3.82cm" svg:height="0.902cm" svg:x="9.398cm" svg:y="9.504cm"><draw:text-box><text:p text:style-name="P100"><text:span text:style-name="T57">Tai priklauso nuo (SPONTANEOUS) </text:span></text:p></draw:text-box></draw:frame><draw:frame draw:style-name="gr265" draw:text-style-name="P110" svg:width="3.073cm" svg:height="0.578cm" svg:x="13.282cm" svg:y="9.61cm"><draw:text-box><text:p text:style-name="P100"><text:span text:style-name="T57">Nežinau</text:span></text:p></draw:text-box></draw:frame></draw:g>Šioje apklausoje valstybių narių atsakymai skiriasi. Profesinis vidurinis išsilavinimas dažniausiai rekomenduojamas Slovėnijoje (70 proc.), Vengrijoje (69 proc.) ir Bulgarijoje (68 proc.). Žemiausias lygis užfiksuotas Portugalijoje (28 proc.) ir Belgijoje, Liuksemburge bei Švedijoje (visose 30 proc.). </text:p>
        <text:p text:style-name="P21">Labiausiai tikėtina, kad bendrasis vidurinis išsilavinimas bus rekomenduojamas Belgijoje (60 proc.), Italijoje (56 proc.) ir Liuksemburge (50 proc.). Žemiausias lygis užfiksuotas Bulgarijoje (20 proc.), Slovėnijoje (21 proc.) ir Danijoje (23 proc.). </text:p>
        <text:p text:style-name="P21">Daugiausia respondentų, kurie spontaniškai teigia, kad rekomendacija priklauso nuo individualios padėties, yra Danijoje (42 proc.), Švedijoje (22 proc.) ir Liuksemburge (19 proc.). </text:p>
        <text:p text:style-name="P21">Kalbant apie pirmąjį pasirinkimą kiekvienoje šalyje, 17-oje valstybių narių pirmenybė teikiama profesiniam viduriniam išsilavinimui – nuo 70 proc. Slovėnijoje iki 41 <text:soft-page-break/>proc. Estijoje. Priešingai, aštuoniose valstybėse narėse pirmenybė teikiama bendrajam viduriniam išsilavinimui, daugiausia Belgijoje (60 proc.), Italijoje (56 proc.), Liuksemburge (50 proc.) ir Airijoje (49 proc.). Suomijoje vienodai tikėtina, kad bus rekomenduojami abu būdai (po 41 proc.). Pažymėtina, kad Danija išsiskiria tuo, kad 42 proc. respondentų sako, kad tai priklauso nuo to, todėl tai yra pagrindinis atsakas toje šalyje.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7">QB2: Kuriuos iš toliau nurodytų mokymosi būdų rekomenduotumėte jaunuoliui, kuris dabar sprendžia dėl vidurinio ugdymo?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551cm" svg:x="10.688cm" svg:y="0.299cm"><draw:text-box><text:p text:style-name="P100"><text:span text:style-name="T57">Profesinis vidurinis ugdymas</text:span></text:p><text:p text:style-name="P100"><text:span text:style-name="T57">Bendrasis vidurinis ugdymas</text:span></text:p><text:p text:style-name="P100"><text:span text:style-name="T57">Tai priklauso nuo (SPONTANEOUS)</text:span></text:p></draw:text-box></draw:frame></draw:g></text:p>
        <text:p text:style-name="P29">Kai suskirstome šias vidurinio ugdymo rekomendacijas pagal socialinius, demografinius ir požiūrio veiksnius, skirtumai atsiranda taip. </text:p>
        <text:p text:style-name="P52">■ Fiziniai darbuotojai (58 proc.) ir namų ūkio darbuotojai bei pensininkai (55 proc.) dažniausiai rekomenduoja profesinį mokymą, o studentai (32 proc.) – mažiausiai. </text:p>
        <text:p text:style-name="P52">■ Kaimo ir miesto respondentai teikia skirtingus pageidavimus. Kaimo vietovių ar kaimų gyventojai yra labiau linkę teikti pirmenybę profesiniam mokymui (55 proc.) nei didelių miestų gyventojai (46 proc.). </text:p>
        <text:p text:style-name="P52">■ Respondentai, kurie baigė mokslus būdami 16–19 metų amžiaus, dažniausiai rekomenduoja profesinio mokymo kryptį (58 proc.), po jos eina asmenys, kurie baigė mokslus būdami 15 metų ar jaunesni (50 proc.). Aukštąjį išsilavinimą turintys respondentai, t. y. tie, kurie baigė mokslus būdami 20 metų ar vyresni, beveik vienodai pasiskirstę pagal bendrąjį ir profesinį vidurinį išsilavinimą (44 proc., palyginti su 43 proc.). </text:p>
        <text:p text:style-name="P52">■ Pathway rekomendacijose išryškėja aiškus kartų atotrūkis. Vyresni 55 m. ir vyresni respondentai (53 proc.) ir 40–54 m. amžiaus respondentai (51 proc.) dažniau rekomenduoja profesinį rengimą, o jaunesni respondentai teikia mažiau pirmenybės – 15–24 m. amžiaus grupėje tokių respondentų yra 39 proc. </text:p>
        <text:p text:style-name="P52">■ Rekomendacijos labai skiriasi nuo profesinio mokymo patirties. 59 proc. respondentų, kurie patys dalyvavo profesinio rengimo ir mokymo programose, rekomenduoja įgyti profesinį vidurinį išsilavinimą, palyginti su 42 proc. profesinio rengimo ir mokymo patirties neturinčių respondentų. </text:p>
        <text:p text:style-name="P52">■ Nuomonės apie užimtumo rezultatus taip pat daro įtaką rekomendacijoms, o tie, kurie mano, kad profesinis rengimas ir mokymas lemia gerą darbą, mano, kad labiau tikėtina, jog profesinis mokymas bus rekomenduojamas darbo vietose (54 proc., palyginti su 44 proc.). </text:p>
        <text:p text:style-name="P52">■ Požiūrių į profesinio rengimo ir mokymo kokybę atotrūkis yra panašus. Respondentai, kurie teigiamai vertina profesinio rengimo ir mokymo kokybę, dažniau rekomenduoja profesinį rengimą nei tie, kurie jo nerekomenduoja (53 proc., palyginti su 46 proc.).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Kuriuos iš toliau nurodytų mokymosi būdų rekomenduotumėte jaunuoliui, kuris dabar sprendžia dėl vidurinio ugdymo? (% ES)</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Bendrasis vidurinis ugdymas </text:p>
            </table:table-cell>
            <table:table-cell table:style-name="Tableau15.A1" office:value-type="string">
              <text:p text:style-name="P83">Profesinis vidurinis ugdymas </text:p>
            </table:table-cell>
            <table:table-cell table:style-name="Tableau15.A1" office:value-type="string">
              <text:p text:style-name="P83">Tai priklauso nuo <text:span text:style-name="T5">(SPONTANEOUS)</text:span> </text:p>
            </table:table-cell>
            <table:table-cell table:style-name="Tableau15.A1" office:value-type="string">
              <text:p text:style-name="P83">Nežinau</text:p>
            </table:table-cell>
          </table:table-row>
          <table:table-row>
            <table:table-cell table:style-name="Tableau15.A1" office:value-type="string">
              <text:p text:style-name="P88">27 ES valstybės narės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Lytis</text:p>
            </table:table-cell>
            <table:covered-table-cell/>
            <table:covered-table-cell/>
            <table:covered-table-cell/>
            <table:covered-table-cell/>
          </table:table-row>
          <table:table-row>
            <table:table-cell table:style-name="Tableau15.A1" office:value-type="string">
              <text:p text:style-name="P88">Žmogus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Moteris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Amžius</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Išsilavinimas (pabaiga)</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Vis dar studijuoja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ocialinė ir profesinė kategorija</text:p>
            </table:table-cell>
            <table:covered-table-cell/>
            <table:covered-table-cell/>
            <table:covered-table-cell/>
            <table:covered-table-cell/>
          </table:table-row>
          <table:table-row>
            <table:table-cell table:style-name="Tableau15.A1" office:value-type="string">
              <text:p text:style-name="P88">Savarankiškai dirbantys asmenys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Vadovai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Kitos baltos apykaklės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Fiziniai darbuotojai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amų šeimininkai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Bedarbiai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Išėjęs į pensiją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Moksleiviai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ubjektyvi urbanizacija</text:p>
            </table:table-cell>
            <table:covered-table-cell/>
            <table:covered-table-cell/>
            <table:covered-table-cell/>
            <table:covered-table-cell/>
          </table:table-row>
          <table:table-row>
            <table:table-cell table:style-name="Tableau15.A1" office:value-type="string">
              <text:p text:style-name="P88">Kaimo vietovė arba kaimas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Mažas arba vidutinio dydžio miestas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Didelis miestas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IVET suvokimas (MŪSŲ ŠALYJE)</text:p>
            </table:table-cell>
            <table:covered-table-cell/>
            <table:covered-table-cell/>
            <table:covered-table-cell/>
            <table:covered-table-cell/>
          </table:table-row>
          <table:table-row>
            <table:table-cell table:style-name="Tableau15.A1" office:value-type="string">
              <text:p text:style-name="P88">Teigiamas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igiamas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Kada nors lankytas pirminis profesinis mokymas (vidurinis <text:soft-page-break/>ugdymas)</text:p>
            </table:table-cell>
            <table:covered-table-cell/>
            <table:covered-table-cell/>
            <table:covered-table-cell/>
            <table:covered-table-cell/>
          </table:table-row>
          <table:table-row>
            <table:table-cell table:style-name="Tableau15.A1" office:value-type="string">
              <text:p text:style-name="P88">Taip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e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
        <text:p text:style-name="P51">Daugiau kaip pusė ES piliečių rekomenduotų aukštąjį profesinį rengimą ir mokymą vidurinį išsilavinimą įgijusiam jaunuoliui </text:p>
        <text:p text:style-name="P21">Paklausti, kokį mokymosi būdą jie rekomenduotų vidurinę mokyklą baigiančiam jaunuoliui, 52 proc. ES piliečių rekomenduotų aukštąjį profesinį rengimą ir mokymą, 35 proc. rekomenduotų aukštąjį akademinį išsilavinimą, o 10 proc. respondentų spontaniškai teigia, kad tai priklauso nuo individualios padėties<text:note text:id="ftn36" text:note-class="footnote"><text:note-citation>36</text:note-citation><text:note-body><text:p text:style-name="P13">QB3. Kuriuos iš toliau nurodytų mokymosi būdų rekomenduotumėte vidurinį išsilavinimą įgijusiam jaunuoliui? </text:p></text:note-body></text:note>. </text:p>
        <text:p text:style-name="P21">Rekomendacijos valstybėse narėse skiriasi. Respondentai dažniausiai rekomenduoja aukštąjį profesinį rengimą ir mokymą Slovėnijoje (73 proc.), Nyderlanduose (64 proc.) ir Latvijoje (63 proc.). Žemiausias lygis užfiksuotas Portugalijoje (27 proc.), Liuksemburge (30 proc.) ir Danijoje (37 proc.). </text:p>
        <text:p text:style-name="P21">Aukštasis akademinis išsilavinimas dažniausiai rekomenduojamas Italijoje (55 proc.), Portugalijoje (51 proc.) ir Liuksemburge (50 proc.). Žemiausias lygis užfiksuotas Slovėnijoje (15 proc.), Danijoje ir Latvijoje (po 20 proc.). </text:p>
        <text:p text:style-name="P21">Didelė dalis respondentų spontaniškai teigia, kad rekomendacija priklausys nuo individualios padėties Danijoje (41 proc.), Švedijoje ir Estijoje (po 22 proc.) bei Suomijoje ir Liuksemburge (po 19 proc.).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7">QB3: Kuriuos iš toliau nurodytų mokymosi būdų rekomenduotumėte vidurinį išsilavinimą įgijusiam jaunuoliui? (%) </text:span></text:p></draw:text-box></draw:frame><draw:frame draw:style-name="gr244" draw:text-style-name="P99" svg:width="13.202cm" svg:height="0.317cm" draw:transform="rotate (-3.14159265358979) translate (13.8215972222222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7">Aukštasis profesinis rengimas ir mokymas</text:span></text:p></draw:text-box></draw:frame><draw:frame draw:style-name="gr246" draw:text-style-name="P101" svg:width="3.761cm" svg:height="0.902cm" svg:x="6.117cm" svg:y="8.371cm"><draw:text-box><text:p text:style-name="P100"><text:span text:style-name="T57">Aukštasis akademinis išsilavinimas</text:span></text:p></draw:text-box></draw:frame><draw:frame draw:style-name="gr247" draw:text-style-name="P101" svg:width="3.918cm" svg:height="0.902cm" svg:x="9.862cm" svg:y="8.416cm"><draw:text-box><text:p text:style-name="P100"><text:span text:style-name="T57">Tai priklauso nuo {SPONTANEOUS}</text:span></text:p></draw:text-box></draw:frame><draw:frame draw:style-name="gr248" draw:text-style-name="P101" svg:width="1.895cm" svg:height="0.578cm" svg:x="13.73cm" svg:y="8.438cm"><draw:text-box><text:p text:style-name="P100"><text:span text:style-name="T57">Nežinau</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57">QB3: Kuriuos iš toliau nurodytų mokymosi būdų rekomenduotumėte vidurinį išsilavinimą įgijusiam jaunuoliui? (ES 27) (%) </text:span></text:p></draw:text-box></draw:frame><draw:frame draw:style-name="gr251" draw:text-style-name="P101" svg:width="2.603cm" svg:height="0.578cm" svg:x="11.954cm" svg:y="-17.91cm"><draw:text-box><text:p text:style-name="P100"><text:span text:style-name="T57">Nežinau 3</text:span></text:p></draw:text-box></draw:frame><draw:frame draw:style-name="gr252" draw:text-style-name="P104" svg:width="3.463cm" svg:height="0.902cm" svg:x="8.703cm" svg:y="-17.506cm"><draw:text-box><text:p text:style-name="P103"><text:span text:style-name="T57">Priklauso nuo (SPONTANEOUS) 10</text:span></text:p></draw:text-box></draw:frame><draw:frame draw:style-name="gr253" draw:text-style-name="P104" svg:width="2.398cm" svg:height="1.551cm" svg:x="8.996cm" svg:y="-14.218cm"><draw:text-box><text:p text:style-name="P103"><text:span text:style-name="T57">Aukštasis akademinis išsilavinimas 35</text:span></text:p></draw:text-box></draw:frame><draw:frame draw:style-name="gr254" draw:text-style-name="P101" svg:width="2.165cm" svg:height="1.876cm" svg:x="15.374cm" svg:y="-15.488cm"><draw:text-box><text:p text:style-name="P100"><text:span text:style-name="T57">Aukštasis profesinis rengimas ir mokymas 52</text:span></text:p></draw:text-box></draw:frame></draw:g></text:p>
        <text:p text:style-name="P29">19-oje valstybių narių pirmenybė teikiama aukštajam profesiniam rengimui ir mokymui – nuo 73 proc. Slovėnijoje iki 44 proc. Lietuvoje. Priešingai, aukštajam akademiniam išsilavinimui teikiama pirmenybė septyniose valstybėse narėse, daugiausia Italijoje (55 proc.), Portugalijoje (51 proc.), Liuksemburge (50 proc.) ir Belgijoje (46 proc.). Danija yra vienintelė šalis, kurioje dažniausias atsakymas buvo „tai priklauso“ (41 proc.).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7">QB3. Kuriuos iš toliau nurodytų mokymosi būdų rekomenduotumėte vidurinį išsilavinimą įgijusiam jaunuoliui?</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7">Aukštasis akademinis išsilavinimas</text:span></text:p></draw:text-box></draw:frame><draw:frame draw:style-name="gr13" draw:text-style-name="P101" svg:width="5.329cm" svg:height="0.578cm" svg:x="10.718cm" svg:y="6.678cm"><draw:text-box><text:p text:style-name="P100"><text:span text:style-name="T57">Tai priklauso nuo {SPONTANEOUS}</text:span></text:p></draw:text-box></draw:frame><draw:frame draw:style-name="gr14" draw:text-style-name="P101" svg:width="6.432cm" svg:height="0.578cm" svg:x="10.691cm" svg:y="5.772cm"><draw:text-box><text:p text:style-name="P100"><text:span text:style-name="T57">Aukštasis profesinis rengimas ir mokymas</text:span></text:p></draw:text-box></draw:frame></draw:g></text:p>
        <text:p text:style-name="P29">Kai suskirstome šias aukštojo mokslo trajektorijos rekomendacijas pagal socialinius, demografinius ir požiūrio veiksnius, skirtumai atrodo taip. </text:p>
        <text:p text:style-name="P21">■ Tie, kurie patys dalyvavo profesiniame rengime ir mokyme, yra labiausiai tikėtina, kad iš visų socialinių ir demografinių kategorijų rekomenduos aukštąjį profesinį rengimą ir mokymą (61 proc.), palyginti su 43 proc. tų, kurie to nedarė. </text:p>
        <text:p text:style-name="P21">■ Yra didelių skirtumų tarp profesinių grupių. Fizinių darbuotojų parama aukštajam profesiniam mokymui yra didžiausia (60 proc.), o studentų – mažiausia (37 proc.). Vadovai taip pat gauna palyginti mažą paramą (43 proc.) ir yra šiek tiek labiau linkę rekomenduoti akademinį išsilavinimą (44 proc.). </text:p>
        <text:p text:style-name="P21">■ Pathway rekomendacijose išryškėja aiškus kartų atotrūkis. Vyresni respondentai dažniausiai rekomenduoja aukštąjį profesinį mokymą (54 proc. 55 m. ir vyresnių asmenų ir 53–51 proc. vidutinio amžiaus grupių (40–54 m. ir 25–39 m.) respondentų), tačiau jaunesnių 15–24 m. respondentų grupėje šis rodiklis sumažėja iki 41 proc. </text:p>
        <text:p text:style-name="P21">■ Kaimo vietovių ar kaimų gyventojai labiausiai remia aukštąjį profesinį mokymą (54 proc.), palyginti su didelių miestų gyventojais (49 proc.). </text:p>
        <text:p text:style-name="P21">■ Vyrai teikia didesnę pirmenybę aukštajam profesiniam rengimui ir mokymui (55 proc.) nei moterys (48 proc.). </text:p>
        <text:p text:style-name="P21">■ Profesinio rengimo ir mokymo suvokimas turi nedidelį poveikį šio klausimo rezultatams. Respondentai, kurie mano, kad profesinis rengimas ir mokymas turi teigiamą įvaizdį, tik šiek tiek dažniau rekomenduoja aukštąjį profesinį mokymą nei tie, kurie turi neigiamą įvaizdį (54 proc., palyginti su 50 proc.).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Kuriuos iš toliau nurodytų mokymosi būdų rekomenduotumėte vidurinį išsilavinimą įgijusiam jaunuoliui? (% ES)</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Aukštasis akademinis išsilavinimas</text:p>
            </table:table-cell>
            <table:table-cell table:style-name="Tableau16.A1" office:value-type="string">
              <text:p text:style-name="P83">Aukštasis profesinis rengimas ir mokymas </text:p>
            </table:table-cell>
            <table:table-cell table:style-name="Tableau16.A1" office:value-type="string">
              <text:p text:style-name="P83">Tai priklauso nuo {SPONTANEOUS}</text:p>
            </table:table-cell>
            <table:table-cell table:style-name="Tableau16.A1" office:value-type="string">
              <text:p text:style-name="P83">Nežinau</text:p>
            </table:table-cell>
          </table:table-row>
          <table:table-row>
            <table:table-cell table:style-name="Tableau16.A1" office:value-type="string">
              <text:p text:style-name="P88">27 ES valstybės narės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Lytis</text:p>
            </table:table-cell>
            <table:covered-table-cell/>
            <table:covered-table-cell/>
            <table:covered-table-cell/>
            <table:covered-table-cell/>
          </table:table-row>
          <table:table-row>
            <table:table-cell table:style-name="Tableau16.A1" office:value-type="string">
              <text:p text:style-name="P88">Žmogus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Moteris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Amžius</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Išsilavinimas (pabaiga)</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Vis dar studijuoja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Socialinė ir profesinė kategorija</text:p>
            </table:table-cell>
            <table:covered-table-cell/>
            <table:covered-table-cell/>
            <table:covered-table-cell/>
            <table:covered-table-cell/>
          </table:table-row>
          <table:table-row>
            <table:table-cell table:style-name="Tableau16.A1" office:value-type="string">
              <text:p text:style-name="P88">Savarankiškai dirbantys asmenys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Vadovai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Kitos baltos apykaklės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Fiziniai darbuotojai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Namų šeimininkai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Bedarbiai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Išėjęs į pensiją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Moksleiviai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Subjektyvi urbanizacija</text:p>
            </table:table-cell>
            <table:covered-table-cell/>
            <table:covered-table-cell/>
            <table:covered-table-cell/>
            <table:covered-table-cell/>
          </table:table-row>
          <table:table-row>
            <table:table-cell table:style-name="Tableau16.A1" office:value-type="string">
              <text:p text:style-name="P88">Kaimo vietovė arba kaimas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Mažas arba vidutinio dydžio miestas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Didelis miestas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IVET suvokimas (MŪSŲ ŠALYJE)</text:p>
            </table:table-cell>
            <table:covered-table-cell/>
            <table:covered-table-cell/>
            <table:covered-table-cell/>
            <table:covered-table-cell/>
          </table:table-row>
          <table:table-row>
            <table:table-cell table:style-name="Tableau16.A1" office:value-type="string">
              <text:p text:style-name="P88">Teigiamas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igiamas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ext:soft-page-break/>
          <table:table-row>
            <table:table-cell table:style-name="Tableau16.A4" table:number-columns-spanned="5" office:value-type="string">
              <text:p text:style-name="P58">Kada nors lankytas pirminis profesinis mokymas (vidurinis ugdymas)</text:p>
            </table:table-cell>
            <table:covered-table-cell/>
            <table:covered-table-cell/>
            <table:covered-table-cell/>
            <table:covered-table-cell/>
          </table:table-row>
          <table:table-row>
            <table:table-cell table:style-name="Tableau16.A1" office:value-type="string">
              <text:p text:style-name="P88">Taip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e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Įvaizdžio atotrūkis tarp profesinio rengimo ir mokymo ir bendrojo lavinimo <text:bookmark-end text:name="__RefHeading___Toc215584_2930363814"/></text:h>
      <text:p text:style-name="P21"/>
      <text:section text:style-name="Sect2" text:name="Section5">
        <text:h text:style-name="P19" text:outline-level="2"><text:bookmark-start text:name="__RefHeading___Toc215586_2930363814"/>1. PRM ir bendrojo lavinimo lyginamasis įvaizdis <text:bookmark-end text:name="__RefHeading___Toc215586_2930363814"/></text:h>
        <text:p text:style-name="P50">Trys ketvirtadaliai ES piliečių teigia, kad jų šalyje bendrojo lavinimo vidurinio ugdymo įvaizdis yra palankesnis nei profesinio rengimo ir mokymo. </text:p>
        <text:p text:style-name="P21">Visoje Europos Sąjungoje 75 proc. respondentų teigia, kad jų šalyje bendrojo lavinimo vidurinis ugdymas vertinamas palankiau nei profesinis rengimas ir mokymas, iš jų 25 proc.<text:note text:id="ftn37" text:note-class="footnote"><text:note-citation>37</text:note-citation><text:note-body><text:p text:style-name="P13">QB9.3. Pasakykite, kiek sutinkate arba nesutinkate su kiekvienu iš šių teiginių: (MŪSŲ ŠALYJE) bendrojo lavinimo vidurinis ugdymas vertinamas palankiau nei pirminis profesinis rengimas. </text:p></text:note-body></text:note> visiškai sutinka, o 50 proc. linkę sutikti. Kas penktas (19 proc.) nesutinka, o 6 proc. nežino. </text:p>
        <text:p text:style-name="P21">Palyginti su 2016 m., šie rezultatai yra stabilūs. 2016 m. atlikus CEDEFOP apklausą (ES 28) nustatyta, kad 74 proc. respondentų sutiko, kad bendrojo ugdymo įvaizdis yra palankesnis<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2">https://www.cedefop.europa.eu/en/tools/opinion-survey-on-vet?visualisation=MAP&amp;topic=group2&amp;question=Q21T2__Q&amp;answer=Q21T2_A1&amp;subset=EducationLevel&amp;subsetVal=All&amp;country=AT&amp;countryB=EU28</text:span></text:a><text:span text:style-name="T52"> Klausimų formuluotė skiriasi nuo dabartinės apklausos. klausimas. „Kiek sutinkate arba nesutinkate su kiekvienu iš šių teiginių? Jūsų šalyje bendrasis lavinimas vertinamas palankiau nei profesinis rengimas“. </text:span></text:p></text:note-body></text:note> nei profesinio rengimo.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648cm" svg:x="1.05cm" svg:y="11.118cm"><draw:text-box><text:p text:style-name="P105"><text:span text:style-name="T57">Visiškai sutinku</text:span></text:p></draw:text-box></draw:frame><draw:frame draw:style-name="gr230" draw:text-style-name="P101" svg:width="2.857cm" svg:height="0.59cm" svg:x="4.059cm" svg:y="11.097cm"><draw:text-box><text:p text:style-name="P105"><text:span text:style-name="T57">Tendencija sutikti</text:span></text:p></draw:text-box></draw:frame><draw:frame draw:style-name="gr231" draw:text-style-name="P101" svg:width="3.282cm" svg:height="0.646cm" svg:x="7.241cm" svg:y="11.139cm"><draw:text-box><text:p text:style-name="P105"><text:span text:style-name="T57">Polinkis nesutikti</text:span></text:p></draw:text-box></draw:frame><draw:frame draw:style-name="gr232" draw:text-style-name="P101" svg:width="3.483cm" svg:height="0.646cm" svg:x="10.871cm" svg:y="11.099cm"><draw:text-box><text:p text:style-name="P105"><text:span text:style-name="T57">Visiškai nesutinku</text:span></text:p></draw:text-box></draw:frame><draw:frame draw:style-name="gr233" draw:text-style-name="P101" svg:width="2.52cm" svg:height="0.687cm" svg:x="14.591cm" svg:y="11.099cm"><draw:text-box><text:p text:style-name="P105"><text:span text:style-name="T57">Nežinau</text:span></text:p></draw:text-box></draw:frame></draw:g><draw:frame draw:style-name="gr234" draw:text-style-name="P101" svg:width="16.749cm" svg:height="1.227cm" svg:x="0.127cm" svg:y="2.117cm"><draw:text-box><text:p text:style-name="P100"><text:span text:style-name="T57">QB9.3. Pasakykite, kiek sutinkate arba nesutinkate su kiekvienu iš šių teiginių: - (MŪSŲ ŠALYJE) bendrojo lavinimo vidurinis lygis turi </text:span></text:p><text:p text:style-name="P100"><text:span text:style-name="T57">teigiamas įvaizdis vyras pradinis profesinis rengimas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551cm" svg:x="8.92cm" svg:y="-6.71cm"><draw:text-box><text:p text:style-name="P100"><text:span text:style-name="T57">QB9.3: Pasakykite, kiek sutinkate arba nesutinkate su kiekvienu iš šių teiginių: - (MŪSŲ ŠALYJE) bendrojo lavinimo vidurinio ugdymo įvaizdis yra palankesnis nei pirminio profesinio mokymo (ES 27) (proc.) </text:span></text:p></draw:text-box></draw:frame><draw:frame draw:style-name="gr237" draw:text-style-name="P101" svg:width="2.92cm" svg:height="0.578cm" svg:x="11.897cm" svg:y="-5.227cm"><draw:text-box><text:p text:style-name="P100"><text:span text:style-name="T57">Nežinau 6</text:span></text:p></draw:text-box></draw:frame><draw:frame draw:style-name="gr238" draw:text-style-name="P101" svg:width="2.946cm" svg:height="0.902cm" svg:x="9.555cm" svg:y="-4.734cm"><draw:text-box><text:p text:style-name="P100"><text:span text:style-name="T57">Visiškai nesutinku 3</text:span></text:p></draw:text-box></draw:frame><draw:frame draw:style-name="gr239" draw:text-style-name="P104" svg:width="2.329cm" svg:height="0.902cm" svg:x="9.165cm" svg:y="-3.948cm"><draw:text-box><text:p text:style-name="P103"><text:span text:style-name="T57">Nesutinku 16</text:span></text:p></draw:text-box></draw:frame><draw:frame draw:style-name="gr240" draw:text-style-name="P101" svg:width="3.768cm" svg:height="0.578cm" svg:x="11.34cm" svg:y="-0.159cm"><draw:text-box><text:p text:style-name="P100"><text:span text:style-name="T57">Sutinku su 50</text:span></text:p></draw:text-box></draw:frame><draw:frame draw:style-name="gr241" draw:text-style-name="P101" svg:width="2.493cm" svg:height="0.902cm" svg:x="14.131cm" svg:y="-4.779cm"><draw:text-box><text:p text:style-name="P100"><text:span text:style-name="T57">Visiškai sutinku 25</text:span></text:p></draw:text-box></draw:frame></draw:g>Šioje apklausoje dauguma respondentų visose valstybėse narėse mano, kad bendrasis lavinimas jų šalyje vertinamas palankiau nei profesinis rengimas ir mokymas. Tačiau rezultatai įvairiose valstybėse narėse skiriasi – daugiausia pritarta šiam teiginiui Švedijoje (91 proc.), Danijoje ir Suomijoje (po 88 proc.) ir Kipre (85 proc.). Žemiausias lygis užfiksuotas Čekijoje (62 proc.), Latvijoje (64 proc.) ir Rumunijoje (66 proc.). </text:p>
        <text:p text:style-name="P21">17-oje valstybių narių bent trys ketvirtadaliai respondentų teigia, kad jų šalyje bendrojo lavinimo vidurinio ugdymo įvaizdis yra palankesnis nei profesinio rengimo ir mokymo. </text:p>
        <text:p text:style-name="P29"><office:annotation loext:resolved="false"><dc:creator>Pierre Dieumegard</dc:creator><dc:date>2026-08-13T08:34:49.039000000</dc:date><text:p text:style-name="P98"><text:span text:style-name="T56">(paĝo aldonita)</text:span></text:p></office:annotation>Tai, kokiu mastu respondentai sutinka, kad bendrojo vidurinio ugdymo įvaizdis yra palankesnis nei profesinio rengimo ir mokymo, priklauso nuo socialinių, demografinių ir požiūrio veiksnių, kaip nurodyta toliau.</text:p>
        <text:p text:style-name="P21">■ Yra keletas didelių skirtumų tarp socialinių ir profesinių kategorijų: 83 proc. moksleivių mano, kad bendrojo vidurinio ugdymo įvaizdis yra palankesnis nei profesinio rengimo ir mokymo, palyginti su 71 proc. namuose gyvenančių asmenų.</text:p>
        <text:p text:style-name="P21">■ Labiausiai tikėtina, kad respondentai, kurie baigė mokslus būdami 20 metų ar vyresni, su tuo sutiks (79 proc.), palyginti su 73 proc. respondentų, kurie baigė mokslus būdami 16–19 metų amžiaus, ir 68 proc. respondentų, kurie baigė mokslus būdami 15 metų ar jaunesni.</text:p>
        <text:p text:style-name="P21">■ 15–24 metų respondentai taip pat labiausiai linkę manyti, kad bendrojo vidurinio ugdymo įvaizdis yra palankesnis (79 proc.), palyginti su 72 proc. 55 metų ir vyresnių asmenų.</text:p>
        <text:p text:style-name="P21">■ Respondentai, kurie žino apie aktyvaus mokinių valdymo tam tikromis (dažnai su lytimi susijusiomis) kryptimis poveikį ir stigmatizacijos poveikį švietimo srityje, daug labiau linkę sutikti su tuo, kad bendrojo vidurinio ugdymo įvaizdis yra palankesnis nei profesinio rengimo ir mokymo. Ši tendencija akivaizdžiausia tarp tų, kurie tiki: kad moterys yra orientuotos į bendrąjį lavinimą, net jei jos domisi techniniais dalykais (81 %, palyginti su 64 %) ; kad mokytojai nepakankamai sprendžia šališkumo lyčių atžvilgiu problemą (82 proc., palyginti su 70 proc.); kad šeimos, bendraamžiai ir socialinė žiniasklaida stiprina stereotipus (81 proc., palyginti su 65 proc.); ir kad globojantys vyrai profesinio rengimo ir mokymo srityse susiduria su stigmatizacija (82 proc., palyginti su 69 proc.).</text:p>
        <text:p text:style-name="P21">■ Respondentai, kurie rekomenduotų bendrąjį vidurinį išsilavinimą, labiau linkę sutikti, kad jo įvaizdis yra palankesnis nei profesinio rengimo ir mokymo (82 proc.), palyginti su tais, kurie rekomenduotų profesinį rengimą ir mokymą (72 proc.).</text:p>
        <text:p text:style-name="P21">■ Šis požiūris labiau paplitęs tarp respondentų, kurie nurodo mokytojų ar mokyklų patarėjų rekomendacijas (80 proc., palyginti su 73 proc.) arba prastus mokymosi rezultatus kaip veiksnius, turinčius įtakos profesinio rengimo ir mokymo pasirinkimui (80 proc., palyginti su 73 proc.). Mažesnės spragos atsiranda dėl tėvų patarimų (77 proc., palyginti su 74 proc.) ir poreikio greitai užsidirbti pinigų (76 proc., palyginti su 74 proc.). Neatrodo, kad socialinės žiniasklaidos poveikis profesinio rengimo ir mokymo pasirinkimui turėtų įtakos šiam rezultatui (75 proc. abiejose grupėse).</text:p>
        <text:p text:style-name="P21">■ Nėra jokių skirtumų pagal lytį ar ankstesnį profesinį rengimą ir mokymą.</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Pasakykite, kiek sutinkate arba nesutinkate su kiekvienu iš šių teiginių: (MŪSŲ ŠALYJE) bendrojo lavinimo vidurinio ugdymo įvaizdis yra palankesnis nei pirminio profesinio mokymo (proc. ES)</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Iš viso „Sutinku“</text:p>
            </table:table-cell>
            <table:table-cell table:style-name="Tableau17.A1" office:value-type="string">
              <text:p text:style-name="P83">Iš viso „Nesutinku“ </text:p>
            </table:table-cell>
            <table:table-cell table:style-name="Tableau17.A1" office:value-type="string">
              <text:p text:style-name="P83">Nežinau</text:p>
            </table:table-cell>
          </table:table-row>
          <table:table-row>
            <table:table-cell table:style-name="Tableau17.A1" office:value-type="string">
              <text:p text:style-name="P88">27 ES valstybės narės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Lytis</text:p>
            </table:table-cell>
            <table:covered-table-cell/>
            <table:covered-table-cell/>
            <table:covered-table-cell/>
          </table:table-row>
          <table:table-row>
            <table:table-cell table:style-name="Tableau17.A1" office:value-type="string">
              <text:p text:style-name="P88">Žmogus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Moteris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Amžius</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Išsilavinimas (pabaiga)</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Vis dar studijuoja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Socialinė ir profesinė kategorija</text:p>
            </table:table-cell>
            <table:covered-table-cell/>
            <table:covered-table-cell/>
            <table:covered-table-cell/>
          </table:table-row>
          <table:table-row>
            <table:table-cell table:style-name="Tableau17.A1" office:value-type="string">
              <text:p text:style-name="P88">Savarankiškai dirbantys asmenys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Vadovai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Kitos baltos apykaklės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Fiziniai darbuotojai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Namų šeimininkai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Bedarbiai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Išėjęs į pensiją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Moksleiviai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Subjektyvi urbanizacija</text:p>
            </table:table-cell>
            <table:covered-table-cell/>
            <table:covered-table-cell/>
            <table:covered-table-cell/>
          </table:table-row>
          <table:table-row>
            <table:table-cell table:style-name="Tableau17.A1" office:value-type="string">
              <text:p text:style-name="P88">Kaimo vietovė arba kaimas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Mažas arba vidutinio dydžio miestas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Didelis miestas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IVET suvokimas (MŪSŲ ŠALYJE)</text:p>
            </table:table-cell>
            <table:covered-table-cell/>
            <table:covered-table-cell/>
            <table:covered-table-cell/>
          </table:table-row>
          <table:table-row>
            <table:table-cell table:style-name="Tableau17.A1" office:value-type="string">
              <text:p text:style-name="P88">Teigiamas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igiamas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17.A1" office:value-type="string">
              <text:p text:style-name="P88">Taip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e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Didžioji dauguma ES piliečių teigia, kad aukštesnius akademinius rezultatus pasiekę studentai dažnai skatinami siekti bendrojo lavinimo, o ne profesinio rengimo ir mokymo. </text:p>
        <text:p text:style-name="P21">Visoje Europos Sąjungoje 82 proc. respondentų mano, kad aukštesnius akademinius rezultatus pasiekę vidurinės mokyklos moksleiviai dažnai skatinami siekti bendrojo lavinimo, o ne profesinio rengimo<text:note text:id="ftn39" text:note-class="footnote"><text:note-citation>39</text:note-citation><text:note-body><text:p text:style-name="P13">QB9.2. Pasakykite, kiek sutinkate arba nesutinkate su kiekvienu iš šių teiginių: Aukštesnius akademinius rezultatus pasiekę vidurinės mokyklos moksleiviai dažnai skatinami siekti bendrojo lavinimo, o ne pirminio profesinio mokymo. </text:p></text:note-body></text:note> ir mokymo. Maždaug vienas iš dešimties respondentų nesutinka (11 proc.), o 7 proc. nežino. </text:p>
        <text:p text:style-name="P21">Nuomonės įvairiose valstybėse narėse skiriasi – daugiausia sutarimo pasiekta Švedijoje (93 proc.), Graikijoje (91 proc.) ir Danijoje (90 proc.). Tačiau susitarimas yra plačiai paplitęs net tose šalyse, kuriose susitarimo lygis yra žemiausias: Čekijoje (69 proc.), Bulgarijoje (71 proc.) ir Rumunijoje (73 proc.).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1.876cm" svg:x="8.904cm" svg:y="-5.606cm"><draw:text-box><text:p text:style-name="P100"><text:span text:style-name="T57">QB 9.2. Pasakykite, kiek sutinkate arba nesutinkate su kiekvienu iš šių teiginių: Aukštesnius akademinius rezultatus pasiekę vidurinės mokyklos moksleiviai dažnai skatinami siekti bendrojo lavinimo, o ne pirminio profesinio mokymo (ES 27) (proc.). </text:span></text:p></draw:text-box></draw:frame><draw:frame draw:style-name="gr222" draw:text-style-name="P101" svg:width="2.14cm" svg:height="0.578cm" svg:x="12.028cm" svg:y="-3.549cm"><draw:text-box><text:p text:style-name="P100"><text:span text:style-name="T57">Nežinau 7</text:span></text:p></draw:text-box></draw:frame><draw:frame draw:style-name="gr223" draw:text-style-name="P104" svg:width="2.174cm" svg:height="0.902cm" svg:x="10.172cm" svg:y="-3.212cm"><draw:text-box><text:p text:style-name="P103"><text:span text:style-name="T57">Visiškai nesutinku 2</text:span></text:p></draw:text-box></draw:frame><draw:frame draw:style-name="gr224" draw:text-style-name="P104" svg:width="2.574cm" svg:height="0.902cm" svg:x="8.939cm" svg:y="-2.36cm"><draw:text-box><text:p text:style-name="P103"><text:span text:style-name="T57">Nesutinku 9</text:span></text:p></draw:text-box></draw:frame><draw:frame draw:style-name="gr225" draw:text-style-name="P104" svg:width="2.107cm" svg:height="0.902cm" svg:x="10.227cm" svg:y="2.139cm"><draw:text-box><text:p text:style-name="P103"><text:span text:style-name="T57">Pageidautina susitarti 48</text:span></text:p></draw:text-box></draw:frame><draw:frame draw:style-name="gr226" draw:text-style-name="P101" svg:width="1.821cm" svg:height="0.902cm" svg:x="15.402cm" svg:y="-2.406cm"><draw:text-box><text:p text:style-name="P100"><text:span text:style-name="T57">Visiškai sutinku 34</text:span></text:p></draw:text-box></draw:frame></draw:g><text:s/></text:p>
        <text:p text:style-name="P29">Tai, kokiu mastu respondentai sutinka, kad studentai, kurių akademiniai rezultatai geresni, dažnai skatinami siekti bendrojo lavinimo, o ne profesinio rengimo ir mokymo, priklauso nuo socialinių, demografinių ir požiūrio veiksnių, kaip nurodyta toliau. </text:p>
        <text:p text:style-name="P52">■ Respondentai, kurie vis dar studijuoja, ir tie, kurie baigė mokslus būdami 20 metų ar vyresni, dažniausiai sutinka, kad aukštesnius akademinius rezultatus pasiekę studentai dažnai skatinami siekti bendrojo lavinimo, o ne profesinio rengimo ir mokymo (87–86 proc.). Tarp 15 metų ir jaunesnių asmenų, kurie baigė mokslus, šis skaičius siekia 76 proc. </text:p>
        <text:p text:style-name="P52">■ Yra tam tikrų skirtumų tarp socialinių ir profesinių kategorijų: vadovai (88 proc.) ir studentai (87 proc.) labiau linkę sutikti su šiuo teiginiu nei kitos profesinės kategorijos (79–84 proc.). </text:p>
        <text:p text:style-name="P52">■ 15–24 m. ir 25–39 m. amžiaus respondentai (84–85 proc.) labiausiai linkę manyti, kad aukštesnių akademinių rezultatų pasiekę studentai skatinami siekti bendrojo lavinimo. Šis skaičius sumažėjo iki 80 proc. tarp 55 metų ir vyresnių asmenų. </text:p>
        <text:p text:style-name="P52">■ Su šiuo teiginiu labiau sutinka tie, kurie mano, kad mokytojų orientavimas ir poreikis greitai užsidirbti pinigų yra svarbūs veiksniai renkantis profesinį rengimą ir mokymą (atitinkamai 87 proc., palyginti su 81 proc. ir 86 proc., palyginti su 79 proc.). Neatrodo, kad socialinės žiniasklaidos poveikis profesinio rengimo ir mokymo pasirinkimui turėtų įtakos susitarimo lygiui (abiejose grupėse 83 proc.). </text:p>
        <text:p text:style-name="P52">■ Respondentai, manantys, kad prasti pažymiai (kitas mokyklos rezultatų aspektas) yra veiksnys, turintis įtakos profesinio rengimo ir mokymo pasirinkimui, šiek tiek labiau linkę sutikti su teiginiu (87 proc.) nei tie, kurie to nedaro (81 proc.). </text:p>
        <text:p text:style-name="P52">■ Nėra jokių skirtumų pagal lytį.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Pasakykite man, kiek sutinkate ar nesutinkate su kiekvienu iš šių teiginių: Aukštesnius akademinius rezultatus pasiekę vidurinės mokyklos moksleiviai dažnai skatinami siekti bendrojo lavinimo, o ne pirminio profesinio mokymo (proc. ES)</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Iš viso „Sutinku“</text:p>
            </table:table-cell>
            <table:table-cell table:style-name="Tableau18.A1" office:value-type="string">
              <text:p text:style-name="P83">Iš viso „Nesutinku“ </text:p>
            </table:table-cell>
            <table:table-cell table:style-name="Tableau18.A1" office:value-type="string">
              <text:p text:style-name="P83">Nežinau</text:p>
            </table:table-cell>
          </table:table-row>
          <table:table-row>
            <table:table-cell table:style-name="Tableau18.A1" office:value-type="string">
              <text:p text:style-name="P88">27 ES valstybės narės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Lytis</text:p>
            </table:table-cell>
            <table:covered-table-cell/>
            <table:covered-table-cell/>
            <table:covered-table-cell/>
          </table:table-row>
          <table:table-row>
            <table:table-cell table:style-name="Tableau18.A1" office:value-type="string">
              <text:p text:style-name="P88">Žmogus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Moteris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Amžius</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Išsilavinimas (pabaiga)</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Vis dar studijuoja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ocialinė ir profesinė kategorija</text:p>
            </table:table-cell>
            <table:covered-table-cell/>
            <table:covered-table-cell/>
            <table:covered-table-cell/>
          </table:table-row>
          <table:table-row>
            <table:table-cell table:style-name="Tableau18.A1" office:value-type="string">
              <text:p text:style-name="P88">Savarankiškai dirbantys asmenys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Vadovai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Kitos baltos apykaklės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Fiziniai darbuotojai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Namų šeimininkai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Bedarbiai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Išėjęs į pensiją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Moksleiviai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ubjektyvi urbanizacija</text:p>
            </table:table-cell>
            <table:covered-table-cell/>
            <table:covered-table-cell/>
            <table:covered-table-cell/>
          </table:table-row>
          <table:table-row>
            <table:table-cell table:style-name="Tableau18.A1" office:value-type="string">
              <text:p text:style-name="P88">Kaimo vietovė arba kaimas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Mažas arba vidutinio dydžio miestas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Didelis miestas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IVET suvokimas (MŪSŲ ŠALYJE)</text:p>
            </table:table-cell>
            <table:covered-table-cell/>
            <table:covered-table-cell/>
            <table:covered-table-cell/>
          </table:table-row>
          <table:table-row>
            <table:table-cell table:style-name="Tableau18.A1" office:value-type="string">
              <text:p text:style-name="P88">Teigiamas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igiamas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Kada nors lankytas pirminis profesinis mokymas (vidurinis ugdymas)</text:p>
            </table:table-cell>
            <table:covered-table-cell/>
            <table:covered-table-cell/>
            <table:covered-table-cell/>
          </table:table-row>
          <table:table-row>
            <table:table-cell table:style-name="Tableau18.A1" office:value-type="string">
              <text:p text:style-name="P88">Taip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ext:soft-page-break/>
          <table:table-row>
            <table:table-cell table:style-name="Tableau18.A1" office:value-type="string">
              <text:p text:style-name="P88">Ne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Šiek tiek daugiau nei pusė ES piliečių teigia, kad apskritai lengviau mokytis siekiant įgyti kvalifikaciją bendrojo vidurinio ugdymo sistemoje nei profesinio rengimo ir mokymo sistemoje. </text:p>
        <text:p text:style-name="P21">Visoje Europos Sąjungoje 52 proc. respondentų teigia, kad apskritai lengviau įgyti kvalifikaciją bendrojo vidurinio ugdymo sistemoje nei profesinio rengimo ir mokymo sistemoje, įskaitant 12 proc. respondentų, kurie visiškai sutinka, ir 40 proc.<text:note text:id="ftn40" text:note-class="footnote"><text:note-citation>40</text:note-citation><text:note-body><text:p text:style-name="P13">QB9.1. Pasakykite, kiek sutinkate arba nesutinkate su kiekvienu iš šių teiginių: Studijuoti siekiant įgyti kvalifikaciją bendrojo vidurinio ugdymo sistemoje paprastai yra lengviau nei pirminio profesinio rengimo ir mokymo sistemoje. </text:p></text:note-body></text:note> respondentų, kurie linkę sutikti. Iš viso 36 proc. su tuo nesutinka, o 12 proc. nežino. Tai yra akivaizdus paradoksas, nes dauguma respondentų taip pat mano, kad studentai, kurių akademiniai rezultatai yra geresni, skatinami siekti bendrojo lavinimo. </text:p>
        <text:p text:style-name="P21">18-oje valstybių narių bent pusė respondentų teigia, kad įgyti kvalifikaciją bendrojo vidurinio ugdymo sistemoje paprastai yra lengviau nei profesinio rengimo ir mokymo sistemoje. </text:p>
        <text:p text:style-name="P21">Nuomonės valstybėse narėse labai skiriasi: daugiausia pritarta Italijoje (74 proc.), Kroatijoje ir Vengrijoje (po 71 proc.), Slovakijoje (68 proc.), o mažiausiai – Suomijoje (21 proc.), Danijoje (26 proc.) ir Ispanijoje (30 proc.).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57">QB 9.1. Pasakykite, kiek sutinkate arba nesutinkate su kiekvienu iš šių teiginių: - Apskritai mokytis siekiant įgyti kvalifikaciją bendrojo vidurinio ugdymo sistemoje yra lengviau nei pirminio profesinio rengimo ir mokymo sistemoje (ES 27) (proc.) </text:span></text:p></draw:text-box></draw:frame><draw:frame draw:style-name="gr215" draw:text-style-name="P104" svg:width="2.149cm" svg:height="0.902cm" svg:x="10.34cm" svg:y="-7.001cm"><draw:text-box><text:p text:style-name="P103"><text:span text:style-name="T57">Nežinau 12</text:span></text:p></draw:text-box></draw:frame><draw:frame draw:style-name="gr216" draw:text-style-name="P104" svg:width="1.888cm" svg:height="1.227cm" svg:x="9.082cm" svg:y="-5.879cm"><draw:text-box><text:p text:style-name="P103"><text:span text:style-name="T57">Visiškai nesutinku 8</text:span></text:p></draw:text-box></draw:frame><draw:frame draw:style-name="gr217" draw:text-style-name="P104" svg:width="1.846cm" svg:height="1.227cm" svg:x="8.99cm" svg:y="-2.875cm"><draw:text-box><text:p text:style-name="P103"><text:span text:style-name="T57">Nesutinku 28</text:span></text:p></draw:text-box></draw:frame><draw:frame draw:style-name="gr218" draw:text-style-name="P101" svg:width="1.729cm" svg:height="1.227cm" svg:x="14.55cm" svg:y="-2.158cm"><draw:text-box><text:p text:style-name="P100"><text:span text:style-name="T57">Pageidautina sutikti 40</text:span></text:p></draw:text-box></draw:frame><draw:frame draw:style-name="gr219" draw:text-style-name="P101" svg:width="2.504cm" svg:height="0.902cm" svg:x="13.709cm" svg:y="-7.001cm"><draw:text-box><text:p text:style-name="P100"><text:span text:style-name="T57">Visiškai sutinku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06cm" svg:x="0.263cm" svg:y="1.115cm"><draw:text-box><text:p text:style-name="P100"><text:span text:style-name="T57">QB 9.1. Pasakykite, kiek sutinkate arba nesutinkate su kiekvienu iš šių teiginių: - Paprastai lengviau mokytis siekiant įgyti kvalifikaciją bendrojo vidurinio ugdymo sistemoje nei pirminio profesinio rengimo ir mokymo sistemoje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648cm" svg:x="0.959cm" svg:y="10.384cm"><draw:text-box><text:p text:style-name="P105"><text:span text:style-name="T57">Visiškai sutinku</text:span></text:p></draw:text-box></draw:frame><draw:frame draw:style-name="gr209" draw:text-style-name="P101" svg:width="2.857cm" svg:height="0.59cm" svg:x="3.969cm" svg:y="10.363cm"><draw:text-box><text:p text:style-name="P105"><text:span text:style-name="T57">Tendencija sutikti</text:span></text:p></draw:text-box></draw:frame><draw:frame draw:style-name="gr210" draw:text-style-name="P101" svg:width="3.282cm" svg:height="0.646cm" svg:x="7.151cm" svg:y="10.405cm"><draw:text-box><text:p text:style-name="P105"><text:span text:style-name="T57">Polinkis nesutikti</text:span></text:p></draw:text-box></draw:frame><draw:frame draw:style-name="gr211" draw:text-style-name="P101" svg:width="3.483cm" svg:height="0.646cm" svg:x="10.781cm" svg:y="10.365cm"><draw:text-box><text:p text:style-name="P105"><text:span text:style-name="T57">Visiškai nesutinku</text:span></text:p></draw:text-box></draw:frame><draw:frame draw:style-name="gr212" draw:text-style-name="P101" svg:width="2.52cm" svg:height="0.687cm" svg:x="14.501cm" svg:y="10.365cm"><draw:text-box><text:p text:style-name="P105"><text:span text:style-name="T57">Nežinau</text:span></text:p></draw:text-box></draw:frame></draw:g></draw:g><text:s/></text:p>
        <text:p text:style-name="P29">Tai, kiek respondentai sutinka, kad apskritai lengviau studijuoti siekiant įgyti kvalifikaciją bendrojo ugdymo srityje nei profesinio rengimo ir mokymo srityje, priklauso nuo socialinių, demografinių ir požiūrio veiksnių, kaip nurodyta toliau. </text:p>
        <text:p text:style-name="P52">■ 57 proc. respondentų teigia, kad profesinis rengimas ir mokymas vertinamas teigiamai, palyginti su 46 proc. respondentų, kurie teigia, kad jų šalyje vyrauja neigiama nuomonė. </text:p>
        <text:p text:style-name="P52">■ Respondentai, kurie laikosi su lytimi susijusio požiūrio į gamtos mokslų, technologijų, inžinerijos ir matematikos dalykus profesinio rengimo ir mokymo srityje, labiau linkę sutikti, kad lengviau studijuoti siekiant įgyti kvalifikaciją bendrojo vidurinio ugdymo srityje. Tai apima tuos, kurie: mano, kad su gamtos mokslais, technologijomis, inžinerija ir matematika susijusios sritys labiau tinka vyrams (62 proc., palyginti su 41 proc.); mano, kad moterys mažiau skatinamos dalyvauti su gamtos mokslais, technologijomis, inžinerija ir matematika susijusiose profesinio rengimo ir mokymo srityse (57 proc., palyginti su 46 proc.) ; mano, kad mokytojai ir konsultantai nepakankamai sprendžia šališkumo lyčių atžvilgiu problemą (64 proc., palyginti su 43 proc.); mano, kad vyrai priežiūros ar paslaugų profesinio rengimo ir mokymo srityse susiduria su stigmatizacija (62 proc., palyginti su 43 proc.) ; ir mano, kad moterys yra orientuotos į bendrąjį lavinimą, nepaisant susidomėjimo techniniais dalykais (58 proc., palyginti su 43 proc.). Mažesni skirtumai pastebimi tarp respondentų, manančių, kad menkus akademinius pasiekimus pasiekę vyrai patiria spaudimą rinktis profesinį rengimą ir mokymą (57 proc., palyginti su 47 proc.), ir manančių, kad lyčių stereotipus stiprina šeimos, bendraamžiai ir socialinė žiniasklaida (57 proc., palyginti su 51 proc.). </text:p>
        <text:p text:style-name="P52">■ Esama tam tikrų socialinių ir profesinių kategorijų skirtumų: 59 proc. namų ūkių gyventojų mano, kad bendrojo vidurinio ugdymo kvalifikaciją įgyti lengviau nei profesinio rengimo ir mokymo srityje, palyginti su 43 proc. bedarbių respondentų. </text:p>
        <text:p text:style-name="P52">■ Pagal amžių baigus mokslus šis rodiklis yra 54 proc. tarp 16–19 m. amžiaus asmenų, palyginti su 53 proc. tarp tebesimokančiųjų ir 51 proc. tarp 15 m. ar jaunesnių asmenų. Tų, kurie tęsė mokslus sulaukę 20 metų, dalis yra mažiausia – 49 proc. </text:p>
        <text:p text:style-name="P52">■ Nėra jokių skirtumų pagal lytį, amžių ar ankstesnę patirtį profesinio rengimo ir mokymo srityje.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Pasakykite, kiek sutinkate arba nesutinkate su kiekvienu iš šių teiginių: Studijuoti siekiant įgyti kvalifikaciją bendrojo vidurinio ugdymo sistemoje paprastai yra lengviau nei pirminio profesinio rengimo ir mokymo sistemoje (proc. ES)</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Iš viso „Sutinku“</text:p>
            </table:table-cell>
            <table:table-cell table:style-name="Tableau19.A1" office:value-type="string">
              <text:p text:style-name="P83">Iš viso „Nesutinku“ </text:p>
            </table:table-cell>
            <table:table-cell table:style-name="Tableau19.A1" office:value-type="string">
              <text:p text:style-name="P83">Nežinau</text:p>
            </table:table-cell>
          </table:table-row>
          <table:table-row>
            <table:table-cell table:style-name="Tableau19.A1" office:value-type="string">
              <text:p text:style-name="P88">27 ES valstybės narės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Lytis</text:p>
            </table:table-cell>
            <table:covered-table-cell/>
            <table:covered-table-cell/>
            <table:covered-table-cell/>
          </table:table-row>
          <table:table-row>
            <table:table-cell table:style-name="Tableau19.A1" office:value-type="string">
              <text:p text:style-name="P88">Žmogus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Moteris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Amžius</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Išsilavinimas (pabaiga)</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Vis dar studijuoja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Socialinė ir profesinė kategorija</text:p>
            </table:table-cell>
            <table:covered-table-cell/>
            <table:covered-table-cell/>
            <table:covered-table-cell/>
          </table:table-row>
          <table:table-row>
            <table:table-cell table:style-name="Tableau19.A1" office:value-type="string">
              <text:p text:style-name="P88">Savarankiškai dirbantys asmenys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Vadovai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Kitos baltos apykaklės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Fiziniai darbuotojai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Namų šeimininkai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Bedarbiai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Išėjęs į pensiją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Moksleiviai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Subjektyvi urbanizacija</text:p>
            </table:table-cell>
            <table:covered-table-cell/>
            <table:covered-table-cell/>
            <table:covered-table-cell/>
          </table:table-row>
          <table:table-row>
            <table:table-cell table:style-name="Tableau19.A1" office:value-type="string">
              <text:p text:style-name="P88">Kaimo vietovė arba kaimas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Mažas arba vidutinio dydžio miestas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Didelis miestas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IVET suvokimas (MŪSŲ ŠALYJE)</text:p>
            </table:table-cell>
            <table:covered-table-cell/>
            <table:covered-table-cell/>
            <table:covered-table-cell/>
          </table:table-row>
          <table:table-row>
            <table:table-cell table:style-name="Tableau19.A1" office:value-type="string">
              <text:p text:style-name="P88">Teigiamas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igiamas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Kada nors lankytas pirminis profesinis mokymas (vidurinis ugdymas)</text:p>
            </table:table-cell>
            <table:covered-table-cell/>
            <table:covered-table-cell/>
            <table:covered-table-cell/>
          </table:table-row>
          <table:table-row>
            <table:table-cell table:style-name="Tableau19.A1" office:value-type="string">
              <text:p text:style-name="P88">Taip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ext:soft-page-break/>
          <table:table-row>
            <table:table-cell table:style-name="Tableau19.A1" office:value-type="string">
              <text:p text:style-name="P88">Ne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Profesinio rengimo ir mokymo patirtis turi įtakos profesinio rengimo ir mokymo pasirinkimui <text:bookmark-end text:name="__RefHeading___Toc215588_2930363814"/></text:h>
        <text:p text:style-name="P50">Beveik pusė ES piliečių turi profesinio rengimo ir mokymo patirties </text:p>
        <text:p text:style-name="P21">Beveik pusė ES piliečių (48 proc.) anksčiau, šiuo metu arba abiem būdais dalyvavo profesinio rengimo ir mokymo programose. Dauguma šių respondentų anksčiau dalyvavo profesiniame mokyme (41 proc.), šiuo metu – 5 proc., o 2 proc. dalyvavo ir praeityje, ir šiuo metu. Šiek tiek daugiau nei pusė ES piliečių (52 proc.) niekada nesinaudojo profesiniu<text:note text:id="ftn41" text:note-class="footnote"><text:note-citation>41</text:note-citation><text:note-body><text:p text:style-name="P13">QB1. Ar kada nors anksčiau arba šiuo metu esate pradėjęs profesinį rengimą ir mokymą vidurinio ugdymo lygmeniu? </text:p></text:note-body></text:note> rengimu ir mokymu. </text:p>
        <text:p text:style-name="P21">Remiantis CEDEFOP Europos viešosios nuomonės apklausa dėl profesinio rengimo ir mokymo (2016 m.),<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2">https://www.cedefop.europa.eu/en/publications/55</text:span></text:a><text:span text:style-name="T52"> </text:span></text:p></text:note-body></text:note> 40 proc. respondentų pasirinko profesinį vidurinį išsilavinimą, o 59 proc. – bendrąjį išsilavinimą. Šie skaičiai atspindi tuometines 28 ES valstybes nares, tačiau vis dėlto yra atskaitos taškas, pagal kurį galima palyginti 2025 m. (27 ES valstybių narių) rezultatus, kurie rodo didesnę profesinio rengimo patirties dalį.<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2">https://www.cedefop.europa.eu/en/tools/opinion-survey-on-vet</text:span></text:a><text:span text:style-name="T52">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227cm" svg:x="9.008cm" svg:y="-7.299cm"><draw:text-box><text:p text:style-name="P100"><text:span text:style-name="T57">QB1: Ar kada nors anksčiau arba šiuo metu esate pradėjęs profesinį rengimą ir mokymą vidurinio ugdymo lygmeniu? (ES 27) (%)</text:span></text:p></draw:text-box></draw:frame><draw:frame draw:style-name="gr203" draw:text-style-name="P109" svg:width="1.571cm" svg:height="0.696cm" svg:x="9.548cm" svg:y="-4.658cm"><draw:text-box><text:p text:style-name="P103"><text:span text:style-name="T57">Nr. 52</text:span></text:p></draw:text-box></draw:frame><draw:frame draw:style-name="gr204" draw:text-style-name="P101" svg:width="1.874cm" svg:height="1.003cm" svg:x="13.929cm" svg:y="-5.413cm"><draw:text-box><text:p text:style-name="P100"><text:span text:style-name="T57">Iš viso „Taip“ 48</text:span></text:p></draw:text-box></draw:frame></draw:g></text:p>
        <text:p text:style-name="P29">Dalyvavimo lygis valstybėse narėse labai skiriasi. Didžiausi rodikliai užfiksuoti Slovėnijoje (68 proc.), Vokietijoje (63 proc.) ir Slovakijoje (60 proc.), o mažiausi – Graikijoje (21 proc.), Portugalijoje (22 proc.) ir Kipre (23 proc.). 15 valstybių narių bent pusė respondentų yra pasirinkę profesinį rengimą ir mokymą.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7">QB1: Ar kada nors anksčiau arba šiuo metu esate pradėjęs profesinį rengimą ir mokymą vidurinio ugdymo lygmeniu? - Iš viso „Taip“ (ES 27) (%) </text:span></text:p></draw:text-box></draw:frame></draw:g></text:p>
        <text:p text:style-name="P30">Iš dalyvavimo profesiniame rengime ir mokyme socialinio, demografinio ir požiūrio pasiskirstymo matyti, kad: </text:p>
        <text:p text:style-name="P21">■ Dalyvavimas yra didžiausias tarp 16–19 m. asmenų, baigusių mokslus (54 proc.), ir tarp asmenų, baigusių mokslus 20 m. ar vėliau (51 proc.). 15 metų ir jaunesnių asmenų, baigusių mokslus, dalyvavimo lygis yra gerokai žemesnis (19 proc.). </text:p>
        <text:p text:style-name="P21">■ Urbanizacijos modeliai rodo, kad kaimo vietovių ar kaimų respondentų dalyvavimo lygis yra didesnis (52 proc.) nei didelių miestų respondentų (43 proc.). </text:p>
        <text:p text:style-name="P21">■ Dalyvavimas yra 53 proc. 25–39 m. amžiaus respondentų ir 52 proc. 40–54 m. amžiaus respondentų, palyginti su 44 proc. 55 m. ir vyresnių respondentų. Jauniausio amžiaus (15–24 m.) grupėje šis skaičius siekia 46 proc. </text:p>
        <text:p text:style-name="P21">■ Esama tam tikrų skirtumų tarp socialinių ir profesinių kategorijų: fizinio darbo darbuotojų dalyvavimo lygis yra didžiausias (55 proc.), po jų seka savarankiškai dirbantys asmenys (52 proc.), kiti darbuotojai (50 proc.) ir vadovai (48 proc.). </text:p>
        <text:p text:style-name="P21">■ PRM programose dalyvauja šiek tiek daugiau vyrų (50 proc.) nei moterų (46 proc.). </text:p>
        <text:p text:style-name="P21">■ Dalyvavimas didesnis tarp respondentų, kurie teigia, kad jų šalyje profesinis rengimas ir mokymas vertinamas teigiamai<text:note text:id="ftn44" text:note-class="footnote"><text:note-citation>44</text:note-citation><text:note-body><text:p text:style-name="P13">Tai grindžiama klausimu: Kaip, jūsų nuomone, INITIALUS profesinis rengimas ir mokymas vertinamas (MŪSŲ ŠALYJE)? </text:p></text:note-body></text:note> (52 proc.), nei tarp respondentų, kurie teigia, kad profesinis rengimas ir mokymas vertinamas neigiamai (42 proc.).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Ar kada nors anksčiau arba šiuo metu esate pradėjęs profesinį rengimą ir mokymą vidurinio ugdymo lygmeniu? (% ES)</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Iš viso „Taip“</text:p>
            </table:table-cell>
            <table:table-cell table:style-name="Tableau20.A1" office:value-type="string">
              <text:p text:style-name="P83">Ne</text:p>
            </table:table-cell>
            <table:table-cell table:style-name="Tableau20.A1" office:value-type="string">
              <text:p text:style-name="P83">Nežinau</text:p>
            </table:table-cell>
          </table:table-row>
          <table:table-row>
            <table:table-cell table:style-name="Tableau20.A1" office:value-type="string">
              <text:p text:style-name="P88">27 ES valstybės narės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Lytis</text:p>
            </table:table-cell>
            <table:covered-table-cell/>
            <table:covered-table-cell/>
            <table:covered-table-cell/>
          </table:table-row>
          <table:table-row>
            <table:table-cell table:style-name="Tableau20.A1" office:value-type="string">
              <text:p text:style-name="P88">Žmogus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Moteris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Amžius</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Išsilavinimas (pabaiga)</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Vis dar studijuoja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ocialinė ir profesinė kategorija</text:p>
            </table:table-cell>
            <table:covered-table-cell/>
            <table:covered-table-cell/>
            <table:covered-table-cell/>
          </table:table-row>
          <table:table-row>
            <table:table-cell table:style-name="Tableau20.A1" office:value-type="string">
              <text:p text:style-name="P88">Savarankiškai dirbantys asmenys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Vadovai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Kitos baltos apykaklės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Fiziniai darbuotojai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Namų šeimininkai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Bedarbiai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Išėjęs į pensiją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Moksleiviai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ubjektyvi urbanizacija</text:p>
            </table:table-cell>
            <table:covered-table-cell/>
            <table:covered-table-cell/>
            <table:covered-table-cell/>
          </table:table-row>
          <table:table-row>
            <table:table-cell table:style-name="Tableau20.A1" office:value-type="string">
              <text:p text:style-name="P88">Kaimo vietovė arba kaimas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Mažas arba vidutinio dydžio miestas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Didelis miestas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IVET suvokimas (MŪSŲ ŠALYJE)</text:p>
            </table:table-cell>
            <table:covered-table-cell/>
            <table:covered-table-cell/>
            <table:covered-table-cell/>
          </table:table-row>
          <table:table-row>
            <table:table-cell table:style-name="Tableau20.A1" office:value-type="string">
              <text:p text:style-name="P88">Teigiamas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igiamas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Poreikis turėti darbą ir kuo greičiau užsidirbti pinigų laikomas pagrindiniu veiksniu, turinčiu įtakos jaunimo pasirinkimui profesinio rengimo ir mokymo srityje.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7">QB4. Kaip manote, koks (-ie) pagrindinis (-iai) veiksnys (-iai) šiuo metu daro įtaką jaunimui renkantis profesinį rengimą ir mokymą, o ne bendrąjį lavinimą? (MAX. 3 ATSAKYMAI) (ES 27) (%) </text:span></text:p></draw:text-box></draw:frame><draw:frame draw:style-name="gr189" draw:text-style-name="P104" svg:width="10.473cm" svg:height="0.578cm" svg:x="0.242cm" svg:y="8.13cm"><draw:text-box><text:p text:style-name="P103"><text:span text:style-name="T57">Poreikis ar noras turėti darbą ir uždirbti kuo daugiau pinigų</text:span></text:p></draw:text-box></draw:frame><draw:frame draw:style-name="gr190" draw:text-style-name="P104" svg:width="7.723cm" svg:height="0.578cm" svg:x="2.888cm" svg:y="9.049cm"><draw:text-box><text:p text:style-name="P103"><text:span text:style-name="T57">Tėvų ar kitų šeimos narių patarimai</text:span></text:p></draw:text-box></draw:frame><draw:frame draw:style-name="gr191" draw:text-style-name="P104" svg:width="7.462cm" svg:height="0.578cm" svg:x="3.135cm" svg:y="10.058cm"><draw:text-box><text:p text:style-name="P103"><text:span text:style-name="T57">Mokytojų ar mokyklų konsultantų rekomendacijos</text:span></text:p></draw:text-box></draw:frame><draw:frame draw:style-name="gr192" draw:text-style-name="P104" svg:width="8.363cm" svg:height="0.578cm" svg:x="2.373cm" svg:y="10.799cm"><draw:text-box><text:p text:style-name="P103"><text:span text:style-name="T57">Prasti mokyklos rezultatai ar pažymiai</text:span></text:p></draw:text-box></draw:frame><draw:frame draw:style-name="gr193" draw:text-style-name="P104" svg:width="9.113cm" svg:height="0.902cm" svg:x="1.699cm" svg:y="11.538cm"><draw:text-box><text:p text:style-name="P103"><text:span text:style-name="T57">Daryti tai, ką daro dauguma aplinkinių žmonių (pvz., Draugai, klasiokai ar kiti jų vietovėje)</text:span></text:p></draw:text-box></draw:frame><draw:frame draw:style-name="gr194" draw:text-style-name="P104" svg:width="8.831cm" svg:height="0.578cm" svg:x="1.722cm" svg:y="12.727cm"><draw:text-box><text:p text:style-name="P103"><text:span text:style-name="T57">Nori tapti verslininku ar savarankiškai dirbančiu asmeniu</text:span></text:p></draw:text-box></draw:frame><draw:frame draw:style-name="gr195" draw:text-style-name="P104" svg:width="9.051cm" svg:height="0.902cm" svg:x="1.745cm" svg:y="13.602cm"><draw:text-box><text:p text:style-name="P103"><text:span text:style-name="T57">Profesinio rengimo ir mokymo kelio prestižo ar socialinės padėties suvokimas</text:span></text:p></draw:text-box></draw:frame><draw:frame draw:style-name="gr196" draw:text-style-name="P104" svg:width="8.653cm" svg:height="0.578cm" svg:x="2.059cm" svg:y="14.588cm"><draw:text-box><text:p text:style-name="P103"><text:span text:style-name="T57">Socialinių tinklų ar interneto turinio įtaka</text:span></text:p></draw:text-box></draw:frame><draw:frame draw:style-name="gr197" draw:text-style-name="P104" svg:width="6.619cm" svg:height="0.578cm" svg:x="3.964cm" svg:y="15.394cm"><draw:text-box><text:p text:style-name="P103"><text:span text:style-name="T57">Kiti (SPONTANEOUS)</text:span></text:p></draw:text-box></draw:frame><draw:frame draw:style-name="gr198" draw:text-style-name="P104" svg:width="4.739cm" svg:height="0.578cm" svg:x="6.049cm" svg:y="16.336cm"><draw:text-box><text:p text:style-name="P103"><text:span text:style-name="T57">Nežinau</text:span></text:p></draw:text-box></draw:frame></draw:g>Paklausti apie pagrindinius veiksnius, kurie šiuo metu daro įtaką jaunimui renkantis profesinį rengimą ir mokymą, o ne bendrąjį lavinimą, daugiau kaip pusė ES piliečių (53 proc.) nurodo, kad jiems reikia arba jie nori turėti darbą ir kuo greičiau užsidirbti pinigų.<text:note text:id="ftn45" text:note-class="footnote"><text:note-citation>45</text:note-citation><text:note-body><text:p text:style-name="P13">QB4. Kaip manote, koks (-ie) pagrindinis (-iai) veiksnys (-iai) šiuo metu daro įtaką jaunimui renkantis profesinį rengimą ir mokymą, o ne bendrąjį lavinimą? (MAX. 3 ATSAKYMAI)</text:p></text:note-body></text:note> Vienas iš penkių (21 proc.) taip pat nurodo norą tapti verslininku arba savarankiškai dirbančiu asmeniu. Be šių dviejų veiksnių, atsakymai pateikiami mažėjančia tvarka: tėvų ar kitų šeimos narių patarimai (35 proc.), mokytojų ar mokyklų patarėjų patarimai (28 proc.), prasti mokymosi rezultatai ar pažymiai (28 proc.), tai, ką daro dauguma juos supančių žmonių (24 proc.), suvokiamas profesinio rengimo ir mokymo prestižas ar socialinė padėtis (16 proc.) ir socialinės žiniasklaidos ar interneto turinio įtaka (14 proc.). </text:p>
        <text:p text:style-name="P21"/>
        <text:p text:style-name="P21"/>
        <text:p text:style-name="P29">Įvairiose valstybėse narėse skirtingai suvokiami veiksniai, turintys įtakos jaunimo pasirinkimui. Poreikis arba noras kuo greičiau susirasti darbą ir užsidirbti pinigų dažniausiai minimi Švedijoje (71 proc.), Suomijoje (69 proc.), Kipre (65 proc.) ir Graikijoje (63 proc.), o mažiausiai – Vengrijoje (38 proc.), Rumunijoje (39 proc.), Lenkijoje (41 proc.) ir Bulgarijoje bei Slovakijoje (po 42 proc.). </text:p>
        <text:p text:style-name="P21">Tėvų ar kitų šeimos narių patarimai dažniausiai minimi Slovakijoje (50 proc.), Bulgarijoje (46 proc.), Austrijoje (44 proc.) ir Vengrijoje (42 proc.), o mažiausiai – Lenkijoje (25 proc.), Portugalijoje (27 proc.) ir Latvijoje bei Suomijoje (po 28 proc.). Airijoje poreikis ar noras turėti darbą ir kuo greičiau užsidirbti pinigų bei tėvų ar kitų šeimos narių patarimai taip pat nurodomi kaip pagrindiniai veiksniai (po 42 proc.).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7">QB4: Kaip manote, koks (-ie) pagrindinis (-iai) veiksnys (-iai) šiuo metu daro įtaką jaunimui renkantis profesinį rengimą ir mokymą, o ne bendrąjį lavinimą? (MAX. 3 ATSAKYMAI) (%)</text:span></text:p></draw:text-box></draw:frame><draw:frame draw:style-name="gr184" draw:text-style-name="P101" svg:width="10.293cm" svg:height="0.578cm" svg:x="6.359cm" svg:y="1.502cm"><draw:text-box><text:p text:style-name="P100"><text:span text:style-name="T57">Poreikis ar noras turėti darbą ir uždirbti pinigus kuo greičiau</text:span></text:p></draw:text-box></draw:frame><draw:frame draw:style-name="gr185" draw:text-style-name="P101" svg:width="6.344cm" svg:height="0.578cm" svg:x="6.442cm" svg:y="1.979cm"><draw:text-box><text:p text:style-name="P100"><text:span text:style-name="T57">Tėvų ar kitų šeimos narių patarimai</text:span></text:p></draw:text-box></draw:frame><draw:frame draw:style-name="gr186" draw:text-style-name="P108" svg:width="16.453cm" svg:height="1.064cm" svg:x="0.279cm" svg:y="-0.429cm"><draw:text-box><text:p text:style-name="P100"><text:span text:style-name="T59">Veiksniai, turintys įtakos profesinio rengimo ir mokymo, o ne bendrojo lavinimo pasirinkimui: didžiausias atsakymas vienam Parlamento nariui </text:span></text:p></draw:text-box></draw:frame></draw:g></text:p>
        <text:p text:style-name="P29">Mokytojų ar mokyklų patarėjų rekomendacijos dažniausiai minimos Italijoje (37 proc.), Danijoje (35 proc.) ir Graikijoje bei Slovakijoje (po 33 proc.), o mažiausiai – Latvijoje (13 proc.), Lietuvoje (15 proc.), Suomijoje (17 proc.) ir Lenkijoje (18 proc.). </text:p>
        <text:p text:style-name="P21">Prasti mokymosi rezultatai ar klasės dažniausiai minimi Graikijoje (51 proc.), Lietuvoje (46 proc.), Švedijoje (45 proc.) ir Belgijoje bei Kipre (po 41 proc.), o mažiausiai – Nyderlanduose ir Bulgarijoje (po 14 proc.), Slovakijoje (20 proc.) ir Kroatijoje bei Maltoje (po 21 proc.). </text:p>
        <text:p text:style-name="P21">Tai, ką daro dauguma aplinkinių žmonių, dažniausiai minima Suomijoje (40 proc.), Nyderlanduose (39 proc.), Austrijoje (36 proc.), Bulgarijoje ir Slovakijoje (po 35 proc.), o mažiausiai – Liuksemburge (13 proc.) ir Prancūzijoje bei Portugalijoje (po 14 proc.). </text:p>
        <text:p text:style-name="P21">Noras tapti verslininku arba savarankiškai dirbančiu asmeniu dažniausiai minimas Kroatijoje (39 proc.), Kipre (33 proc.), Danijoje (31 proc.) ir Slovėnijoje (29 proc.), o mažiausiai – Vokietijoje (12 proc.), Portugalijoje (16 proc.) ir Lietuvoje, Ispanijoje bei Lenkijoje (visose 18 proc.). </text:p>
        <text:p text:style-name="P21">Socialinės žiniasklaidos ar interneto turinio įtaka dažniausiai minima Nyderlanduose (31 proc.), Maltoje (27 proc.), Kroatijoje (24 proc.), Čekijoje ir Slovakijoje (po 22 proc.), o mažiausiai – Portugalijoje (6 proc.), Lietuvoje (8 proc.) ir Estijoje, Prancūzijoje ir Ispanijoje (visos 11 proc.). </text:p>
        <text:p text:style-name="P21">Numanomas profesinio rengimo ir mokymo prestižas arba socialinė padėtis dažniausiai minimi Austrijoje (24 proc.) ir Maltoje bei Vengrijoje (po 23 proc.), o mažiausiai – Kipre (7 proc.), Graikijoje (10 proc.) ir Belgijoje, Prancūzijoje, Portugalijoje bei Liuksemburge (visose 11 proc.).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Finansinė motyvacija yra dominuojanti pasirinkimo varomoji jėga. 24 valstybėse narėse dažniausiai minimas veiksnys yra poreikis ar noras kuo greičiau susirasti darbą ir užsidirbti pinigų – nuo 71 proc. Švedijoje iki 39 proc. Rumunijoje tose šalyse, kuriose jis yra svarbiausias veiksnys. Tėvų konsultacijos yra pagrindinis veiksnys tik trijose valstybėse narėse: Slovakijoje (50 proc.), Bulgarijoje (46 proc.) ir Vengrijoje (42 proc.). Airijoje finansinė motyvacija ir tėvų konsultacijos yra susijusios po 42 proc. Mokytojų orientavimas, nepaisant to, kad jį paminėjo 28 proc. visų europiečių, niekada nelaikomas pagrindiniu veiksniu nė vienoje iš ES valstybių narių, o didžiausia jo dalis Italijoje yra 37 proc. </text:p>
        <text:p text:style-name="P29">Analizuojant veiksnius, turinčius įtakos jaunimui pagal socialines-demografines ir požiūrio kategorijas, galima pastebėti šiuos modelius: </text:p>
        <text:p text:style-name="P21">Poreikį ar norą turėti darbą ir kuo greičiau užsidirbti pinigų nurodo maždaug pusė visų respondentų, o lyčių skirtumai yra minimalūs (vyrai – 52 proc., moterys – 53 proc.). Skirtumai pagal amžių yra nedideli – nuo 51 proc. 55 metų ir vyresnių asmenų iki 55 proc. 25–39 metų asmenų. Kalbant apie socialines ir profesines kategorijas, labiausiai tikėtina, kad tokį atsakymą pateiks bedarbiai (60 proc.), o tai yra 11 procentinių punktų skirtumas, palyginti su namų ūkio asmenimis<text:note text:id="ftn46" text:note-class="footnote"><text:note-citation>46</text:note-citation><text:note-body><text:p text:style-name="P13">Namų šeimininkas yra asmuo, kuris valdo namų ūkį, pvz., Namų šeimininkė arba namų šeimininkė. </text:p></text:note-body></text:note> (49 proc.). </text:p>
        <text:p text:style-name="P21">Tėvų ar kitų šeimos narių patarimai nerodo lyčių skirtumų, tiek vyrai, tiek moterys nurodo šį veiksnį panašiu lygiu (35 proc.). Amžiaus skirtumai čia yra reikšmingesni: Šį veiksnį nurodo 31 proc. 15–24 m. asmenų, o 55 m. ir vyresnių asmenų grupėje jis padidėjo iki 37 proc. Švietimo modeliai rodo, kad tie, kurie baigė išsilavinimą anksčiau, labiau linkę paminėti šį veiksnį: Tai daro 37 proc. asmenų, kurie baigė mokslus būdami 15 metų ar jaunesni, palyginti su 33 proc. asmenų, kurie baigė mokslus būdami 20 metų ar vyresni. </text:p>
        <text:p text:style-name="P21">Vyrų (28 proc.) ir moterų (29 proc.) minimos panašios mokytojų ar mokyklų konsultantų rekomendacijos. Įvairiose amžiaus grupėse atsakas išlieka palyginti stabilus – nuo 26 proc. 15–24 m. amžiaus grupėje iki 29 proc. 25–39 m. ir 40–54 m. amžiaus grupėje. Įgytas išsilavinimas taip pat neturi didelės įtakos atsakymams, nes minimi nuo 27 proc. asmenų, kurie baigė mokslus būdami 15 metų ar anksčiau, iki 29 proc. asmenų, kurie vis dar mokosi. </text:p>
        <text:p text:style-name="P21">Noras tapti verslininku ar savarankiškai dirbančiu asmeniu įvairiose demografinėse grupėse labai skiriasi – šį veiksnį nurodo maždaug vienas iš penkių respondentų. Lyčių skirtumai yra nedideli (vyrai – 22 proc., moterys – 20 proc.), o skirtumai pagal amžių yra nedideli – minima nuo 20 proc. iki 22 proc. Respondentai, kurie yra savarankiškai dirbantys asmenys, yra labiau linkę paminėti šį punktą nei bet kuri kita profesinė kategorija. </text:p>
        <text:p text:style-name="P21"/>
        <text:p text:style-name="P21">Prastus mokymosi rezultatus ar pažymius panašiai mini ir vyrai, ir moterys (po 28 proc.). Amžiaus skirtumai yra dideli: šį veiksnį nurodo trečdalis 15–24 m. asmenų (33 proc.), o 55 m. ir vyresnių asmenų – 26 proc. Šio punkto išsilavinimo skirtumai yra nedideli. Socialinėse ir profesinėse kategorijose bedarbių (35 proc.) ir studentų (33 proc.) dalis yra daug didesnė nei fizinį darbą dirbančių darbuotojų (25 proc.). Respondentai, kurie teigia, kad jų šalyje profesinis rengimas ir mokymas vertinamas neigiamai, labiau linkę paminėti šį veiksnį (34 proc.) nei tie, kurie teigia, kad jų šalyje profesinis rengimas ir mokymas vertinamas teigiamai (26 proc.). </text:p>
        <text:p text:style-name="P21">Daryti tai, ką daro dauguma aplinkinių žmonių: su šiuo punktu susiję lyčių skirtumai yra minimalūs (vyrai – 25 proc., moterys – 24 proc.). Amžiaus skirtumai yra nedideli, nors 25–39 m. amžiaus respondentai tai nurodo šiek tiek dažniau (26 proc.) nei 15–24 m. amžiaus respondentai (23 proc.). Švietimo modeliai rodo, kad tie, kurie baigė mokslą 20 metų ar vėliau, labiau linkę paminėti šį veiksnį (26 proc.) nei tie, kurie baigė anksčiau (22 proc.). </text:p>
        <text:p text:style-name="P21">Socialinės žiniasklaidos ar interneto turinio įtaka vėl rodo minimalius skirtumus pagal lytį (14 proc. vyrų, 15 proc. moterų). Skirtumai pagal amžių yra nedideli – nuo 13 proc. 55 metų ir vyresnių asmenų iki 16 proc. 15–24 metų asmenų. Švietimo modeliai rodo, kad tie, kurie baigė mokslą 20 metų ar vėliau (16%) nurodo šį veiksnį dažniau nei tie, kurie baigė 15 metų ar anksčiau (10%). </text:p>
        <text:p text:style-name="P21">Profesinio rengimo ir mokymo trajektorijos prestižo ar socialinės padėties suvokimas rodo minimalius skirtumus tarp daugumos grupių. Lyčių skirtumai yra nedideli (17 proc. vyrų ir 15 proc. moterų), o 16 proc. respondentų šį klausimą nuosekliai mini visose amžiaus kategorijose. Skirtumai pagal išsilavinimą yra labiau pastebimi: tie, kurie baigė mokslus sulaukę 20 metų ar vėliau, yra labiau linkę paminėti šį elementą (18 proc.) nei tie, kurie baigė mokslus sulaukę 15 metų ar anksčiau (12 proc.).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Kaip manote, koks (-ie) pagrindinis (-iai) veiksnys (-iai) šiuo metu daro įtaką jaunimui renkantis profesinį rengimą ir mokymą, o ne bendrąjį lavinimą? (MAX. 3 ATSAKYMAI) (% E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Mokytojų ar mokyklų konsultantų rekomendacijos </text:p></table:table-cell><table:table-cell table:style-name="Tableau21.A1" office:value-type="string"><text:p text:style-name="P56">Tėvų ar kitų šeimos narių patarimai </text:p></table:table-cell><table:table-cell table:style-name="Tableau21.A1" office:value-type="string"><text:p text:style-name="P56">Poreikis ar noras turėti darbą ir uždirbti pinigus kuo greičiau </text:p></table:table-cell><table:table-cell table:style-name="Tableau21.A1" office:value-type="string"><text:p text:style-name="P56">Nori tapti verslininku ar savarankiškai dirbančiu asmeniu </text:p></table:table-cell><table:table-cell table:style-name="Tableau21.A1" office:value-type="string"><text:p text:style-name="P56">Prasti mokyklos rezultatai ar pažymiai </text:p></table:table-cell><table:table-cell table:style-name="Tableau21.A1" office:value-type="string"><text:p text:style-name="P56">Daryti tai, ką daro dauguma juos supančių žmonių (pvz., draugai, klasiokai ar kiti jų vietovėje esantys asmenys)</text:p></table:table-cell><table:table-cell table:style-name="Tableau21.A1" office:value-type="string"><text:p text:style-name="P56">Socialinių tinklų ar interneto turinio įtaka </text:p></table:table-cell><table:table-cell table:style-name="Tableau21.A1" office:value-type="string"><text:p text:style-name="P56">Profesinio rengimo ir mokymo kelio prestižo ar socialinės padėties suvokimas </text:p></table:table-cell><table:table-cell table:style-name="Tableau21.A1" office:value-type="string"><text:p text:style-name="P56">Kiti (SPONTANEOUS) </text:p></table:table-cell><table:table-cell table:style-name="Tableau21.A1" office:value-type="string"><text:p text:style-name="P56">Nežinau</text:p></table:table-cell></table:table-row><table:table-row><table:table-cell table:style-name="Tableau21.A1" office:value-type="string"><text:p text:style-name="P54">27 ES valstybės narės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Lyti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Žmogus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Moteris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Amžiu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Išsilavinimas (pabaig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Vis dar studijuoja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Socialinė ir profesinė kategori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Savarankiškai dirbantys asmenys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Vadovai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Kitos baltos apykaklės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Fiziniai darbuotojai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Namų šeimininkai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Bedarbiai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Išėjęs į pensiją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Moksleiviai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Subjektyvi urbanizaci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Kaimo vietovė arba kaimas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Mažas arba vidutinio dydžio miestas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Didelis miestas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IVET suvokimas (MŪSŲ ŠALYJ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Teigiamas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igiamas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Kada nors lankytas pirminis profesinis mokymas (vidurinis ugdyma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Taip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Kliūtys dalyvauti profesiniame rengime ir mokyme<text:bookmark-end text:name="__RefHeading___Toc215590_2930363814"/></text:h>
      <text:p text:style-name="P21"/>
      <text:section text:style-name="Sect2" text:name="Section6">
        <text:h text:style-name="P19" text:outline-level="2"><text:bookmark-start text:name="__RefHeading___Toc215592_2930363814"/>1. Su netechniniais įgūdžiais susiję iššūkiai <text:bookmark-end text:name="__RefHeading___Toc215592_2930363814"/></text:h>
        <text:p text:style-name="P50">Pusė ES piliečių teigia, kad profesinis rengimas ir mokymas nesuteikia pakankamai universaliųjų įgūdžių, pavyzdžiui, bendravimo ar kritinio mąstymo. </text:p>
        <text:p text:style-name="P21">Visoje Europos Sąjungoje 50 proc. respondentų teigia, kad profesinis rengimas ir mokymas nesuteikia pakankamai universaliųjų įgūdžių, pavyzdžiui, bendravimo ar kritinio mąstymo, įskaitant 12 proc. respondentų, kurie visiškai sutinka, ir 38 proc. respondentų, kurie linkę sutikti.<text:note text:id="ftn47" text:note-class="footnote"><text:note-citation>47</text:note-citation><text:note-body><text:p text:style-name="P13">QB7.6. Pasakykite, kiek sutinkate arba nesutinkate su kiekvienu iš šių teiginių: Profesinis rengimas ir mokymas nesuteikia pakankamai universaliųjų įgūdžių, pavyzdžiui, bendravimo ar kritinio mąstymo.</text:p></text:note-body></text:note> Iš viso 37 proc. su šiuo teiginiu nesutinka, o 13 proc. nežino. </text:p>
        <text:p text:style-name="P21">Daugiausia pritariama Lenkijoje (66 proc.), Kroatijoje (65 proc.) ir Slovėnijoje (64 proc.), o mažiausiai – Ispanijoje (36 proc.), Danijoje (39 proc.), Estijoje (40 proc.) ir Airijoje bei Švedijoje (po 44 proc.). </text:p>
        <text:p text:style-name="P21">24 ES valstybėse narėse dauguma mano, kad profesinis rengimas ir mokymas nesuteikia pakankamai universaliųjų įgūdžių. Tik trijose šalyse – Estijoje (49 proc.), Ispanijoje (47 proc.) ir Danijoje (45 proc.) – daugiau respondentų nesutinka nei sutinka su teiginiu. </text:p>
        <text:p text:style-name="P21">Keliose ES valstybėse narėse, įskaitant Vokietiją, Nyderlandus ir Austriją, nuomonės yra tolygesnės – jos pritaria teiginiui nuo 45 proc. iki 50 proc.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551cm" svg:x="8.733cm" svg:y="-10.864cm"><draw:text-box><text:p text:style-name="P100"><text:span text:style-name="T57">QB7.6. Pasakykite, kiek sutinkate arba nesutinkate su kiekvienu iš šių teiginių: Profesinis rengimas ir mokymas nesuteikia pakankamai universaliųjų įgūdžių, pavyzdžiui, bendravimo ar kritinio mąstymo (ES 27) (proc.) </text:span></text:p></draw:text-box></draw:frame><draw:frame draw:style-name="gr176" draw:text-style-name="P104" svg:width="2.227cm" svg:height="0.902cm" svg:x="10.61cm" svg:y="-9.462cm"><draw:text-box><text:p text:style-name="P103"><text:span text:style-name="T57">Nežinau 13</text:span></text:p></draw:text-box></draw:frame><draw:frame draw:style-name="gr177" draw:text-style-name="P104" svg:width="1.823cm" svg:height="1.227cm" svg:x="9.024cm" svg:y="-7.528cm"><draw:text-box><text:p text:style-name="P103"><text:span text:style-name="T57">Visiškai nesutinku 8</text:span></text:p></draw:text-box></draw:frame><draw:frame draw:style-name="gr178" draw:text-style-name="P104" svg:width="2.234cm" svg:height="0.902cm" svg:x="9.125cm" svg:y="-3.985cm"><draw:text-box><text:p text:style-name="P103"><text:span text:style-name="T57">Nesutinku 29</text:span></text:p></draw:text-box></draw:frame><draw:frame draw:style-name="gr179" draw:text-style-name="P101" svg:width="1.671cm" svg:height="0.902cm" svg:x="15.556cm" svg:y="-4.565cm"><draw:text-box><text:p text:style-name="P100"><text:span text:style-name="T57">Sutinku 38</text:span></text:p></draw:text-box></draw:frame><draw:frame draw:style-name="gr180" draw:text-style-name="P101" svg:width="2.899cm" svg:height="0.578cm" svg:x="13.21cm" svg:y="-9.118cm"><draw:text-box><text:p text:style-name="P100"><text:span text:style-name="T57">Visiškai sutinku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57">QB7.6. Pasakykite, kiek sutinkate arba nesutinkate su kiekvienu iš šių teiginių: Profesinis rengimas ir mokymas nesuteikia pakankamai universaliųjų įgūdžių, pavyzdžiui, bendravimo ar kritinio mąstymo (proc.)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648cm" svg:x="0.803cm" svg:y="8.779cm"><draw:text-box><text:p text:style-name="P105"><text:span text:style-name="T57">Visiškai sutinku</text:span></text:p></draw:text-box></draw:frame><draw:frame draw:style-name="gr170" draw:text-style-name="P101" svg:width="2.857cm" svg:height="0.59cm" svg:x="3.812cm" svg:y="8.756cm"><draw:text-box><text:p text:style-name="P105"><text:span text:style-name="T57">Tendencija sutikti</text:span></text:p></draw:text-box></draw:frame><draw:frame draw:style-name="gr171" draw:text-style-name="P101" svg:width="3.282cm" svg:height="0.646cm" svg:x="6.994cm" svg:y="8.799cm"><draw:text-box><text:p text:style-name="P105"><text:span text:style-name="T57">Polinkis nesutikti</text:span></text:p></draw:text-box></draw:frame><draw:frame draw:style-name="gr172" draw:text-style-name="P101" svg:width="3.484cm" svg:height="0.646cm" svg:x="10.622cm" svg:y="8.756cm"><draw:text-box><text:p text:style-name="P105"><text:span text:style-name="T57">Visiškai nesutinku</text:span></text:p></draw:text-box></draw:frame><draw:frame draw:style-name="gr173" draw:text-style-name="P101" svg:width="2.52cm" svg:height="0.687cm" svg:x="14.344cm" svg:y="8.756cm"><draw:text-box><text:p text:style-name="P105"><text:span text:style-name="T57">Nežinau</text:span></text:p></draw:text-box></draw:frame></draw:g></draw:g></text:p>
        <text:p text:style-name="P29">Kiek respondentai sutinka, kad profesinis rengimas ir mokymas nesuteikia pakankamai universaliųjų įgūdžių, priklauso nuo socialinių, demografinių ir požiūrio veiksnių: </text:p>
        <text:p text:style-name="P52">■ Esama nedidelių skirtumų pagal socialines ir profesines kategorijas: labiausiai tikėtina, kad studentai ir kiti tarnautojai mano, kad profesinis rengimas ir mokymas nesuteikia pakankamai universaliųjų įgūdžių, pavyzdžiui, bendravimo ar kritinio mąstymo (po 55 proc.), o bedarbių respondentų rodikliai yra gerokai žemesni (45 proc.). </text:p>
        <text:p text:style-name="P52">■ Ši nuomonė labiausiai paplitusi tarp tebestudijuojančių respondentų (54 proc.), taip pat tarp 20 metų ir vyresnių asmenų, baigusių mokslus, ir 16–19 metų amžiaus asmenų (po 51 proc.). Respondentai, kurių išsilavinimas baigėsi 15 metų ar anksčiau, mažiausiai linkę sutikti su šiuo teiginiu (45 proc.). </text:p>
        <text:p text:style-name="P52">■ Pagal amžių ši nuomonė labiausiai paplitusi tarp 25–39 m. amžiaus respondentų (54 proc.), po jų eina 15–24 m. ir 40–54 m. amžiaus respondentai (po 52 proc.). Jis mažiausiai paplitęs tarp 55 metų ir vyresnių asmenų (48 proc.). </text:p>
        <text:p text:style-name="P52">■ Respondentai, manantys, kad studentai gauna pakankamai informacijos apie profesinį rengimą ir mokymą, labiau linkę sutikti su teiginiu (55 proc.) nei tie, kurie mano, kad informacijos nepakanka (48 proc.). </text:p>
        <text:p text:style-name="P52">■ PRM lankomumas skiriasi tik minimaliai. Respondentai, kurie patys dalyvavo profesiniame rengime ir mokyme, tik šiek tiek labiau linkę sutikti su tuo, kad profesiniame rengime ir mokyme trūksta universaliųjų įgūdžių (53 proc.), nei tie, kurie neturi profesinio rengimo ir mokymo patirties (50 proc.). </text:p>
        <text:p text:style-name="P52">■ Kalbant apie jų PRM įvaizdį, respondentai, kurių PRM įvaizdis yra teigiamas, tik šiek tiek labiau linkę sutikti su šiuo teiginiu nei tie, kurių įvaizdis yra neigiamas (53 proc., palyginti su 50 proc.). </text:p>
        <text:p text:style-name="P52">■ Nėra jokių skirtumų pagal lytį.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Pasakykite, kiek sutinkate arba nesutinkate su kiekvienu iš šių teiginių: Pirminis profesinis rengimas ir mokymas nesuteikia pakankamai universaliųjų įgūdžių, pavyzdžiui, bendravimo ar kritinio mąstymo (proc. ES)</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Iš viso „Sutinku“</text:p>
            </table:table-cell>
            <table:table-cell table:style-name="Tableau22.A1" office:value-type="string">
              <text:p text:style-name="P87">Iš viso „Nesutinku“ </text:p>
            </table:table-cell>
            <table:table-cell table:style-name="Tableau22.A1" office:value-type="string">
              <text:p text:style-name="P87">Nežinau</text:p>
            </table:table-cell>
          </table:table-row>
          <table:table-row>
            <table:table-cell table:style-name="Tableau22.A1" office:value-type="string">
              <text:p text:style-name="P91">27 ES valstybės narės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Lytis</text:p>
            </table:table-cell>
            <table:covered-table-cell/>
            <table:covered-table-cell/>
            <table:covered-table-cell/>
          </table:table-row>
          <table:table-row>
            <table:table-cell table:style-name="Tableau22.A1" office:value-type="string">
              <text:p text:style-name="P91">Žmogus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Moteris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Amžius</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Išsilavinimas (pabaiga)</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Vis dar studijuoja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Socialinė ir profesinė kategorija</text:p>
            </table:table-cell>
            <table:covered-table-cell/>
            <table:covered-table-cell/>
            <table:covered-table-cell/>
          </table:table-row>
          <table:table-row>
            <table:table-cell table:style-name="Tableau22.A1" office:value-type="string">
              <text:p text:style-name="P91">Savarankiškai dirbantys asmenys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Vadovai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Kitos baltos apykaklės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Fiziniai darbuotojai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Namų šeimininkai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Bedarbiai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Išėjęs į pensiją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Moksleiviai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Subjektyvi urbanizacija</text:p>
            </table:table-cell>
            <table:covered-table-cell/>
            <table:covered-table-cell/>
            <table:covered-table-cell/>
          </table:table-row>
          <table:table-row>
            <table:table-cell table:style-name="Tableau22.A1" office:value-type="string">
              <text:p text:style-name="P91">Kaimo vietovė arba kaimas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Mažas arba vidutinio dydžio miestas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Didelis miestas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IVET suvokimas (MŪSŲ ŠALYJE)</text:p>
            </table:table-cell>
            <table:covered-table-cell/>
            <table:covered-table-cell/>
            <table:covered-table-cell/>
          </table:table-row>
          <table:table-row>
            <table:table-cell table:style-name="Tableau22.A1" office:value-type="string">
              <text:p text:style-name="P91">Teigiamas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igiamas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Kada nors lankytas pirminis profesinis mokymas (vidurinis ugdymas)</text:p>
            </table:table-cell>
            <table:covered-table-cell/>
            <table:covered-table-cell/>
            <table:covered-table-cell/>
          </table:table-row>
          <table:table-row>
            <table:table-cell table:style-name="Tableau22.A1" office:value-type="string">
              <text:p text:style-name="P91">Taip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ext:soft-page-break/>
          <table:table-row>
            <table:table-cell table:style-name="Tableau22.A1" office:value-type="string">
              <text:p text:style-name="P91">Ne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
        <text:p text:style-name="P51">Pusė ES piliečių teigia, kad profesinio rengimo ir mokymo programose dažnai trūksta pagrindinių įgūdžių, pavyzdžiui, raštingumo ar skaitmeninio raštingumo. </text:p>
        <text:p text:style-name="P21">Visoje Europos Sąjungoje 50 proc. respondentų mano, kad profesinio rengimo ir mokymo programose dažnai trūksta pagrindinių įgūdžių, pavyzdžiui, raštingumo ar skaitmeninio raštingumo, įskaitant 12 proc. respondentų, kurie visiškai sutinka, ir 38 proc. respondentų, kurie linkę sutikti.<text:note text:id="ftn48" text:note-class="footnote"><text:note-citation>48</text:note-citation><text:note-body><text:p text:style-name="P13">QB7.7. Pasakykite, kiek sutinkate arba nesutinkate su kiekvienu iš šių teiginių: Profesinio rengimo ir mokymo programose dažnai neugdomi pagrindiniai įgūdžiai, pavyzdžiui, raštingumas ar skaitmeninis raštingumas. </text:p></text:note-body></text:note> 38 proc. respondentų nesutinka su šiuo teiginiu, o 12 proc. to nežino. </text:p>
        <text:p text:style-name="P21">Penkiolikoje valstybių narių bent pusė respondentų pritaria teiginiui. </text:p>
        <text:p text:style-name="P21">Valstybėse narėse šis klausimas suvokiamas labai skirtingai. Daugiausia susitarimų pasiekta Lenkijoje ir Slovėnijoje (po 65 proc.), Kroatijoje (64 proc.), Italijoje ir Vengrijoje (po 60 proc.). Žemiausias lygis užfiksuotas Estijoje (32 proc.), Švedijoje (34 proc.) ir Ispanijoje (35 proc.).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0.948cm" svg:x="0.002cm" svg:y="2.838cm"><draw:text-box><text:p text:style-name="P100"><text:span text:style-name="T57">QB7.7. Pasakykite, kiek sutinkate arba nesutinkate su kiekvienu iš šių teiginių: Profesinio rengimo ir mokymo programose dažnai neugdomi pagrindiniai įgūdžiai, pavyzdžiui, raštingumas ar skaitmeninis raštingumas.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578cm" svg:x="0.997cm" svg:y="11.47cm"><draw:text-box><text:p text:style-name="P100"><text:span text:style-name="T57">Visiškai nesutinku</text:span></text:p></draw:text-box></draw:frame><draw:frame draw:style-name="gr155" draw:text-style-name="P101" svg:width="2.599cm" svg:height="0.578cm" svg:x="4.766cm" svg:y="11.469cm"><draw:text-box><text:p text:style-name="P100"><text:span text:style-name="T57">Polinkis nesutikti</text:span></text:p></draw:text-box></draw:frame><draw:frame draw:style-name="gr156" draw:text-style-name="P101" svg:width="2.234cm" svg:height="0.902cm" svg:x="8.125cm" svg:y="11.47cm"><draw:text-box><text:p text:style-name="P100"><text:span text:style-name="T57">Tendencija sutikti</text:span></text:p></draw:text-box></draw:frame><draw:frame draw:style-name="gr157" draw:text-style-name="P101" svg:width="2.352cm" svg:height="0.902cm" svg:x="11.081cm" svg:y="11.49cm"><draw:text-box><text:p text:style-name="P100"><text:span text:style-name="T57">Visiškai sutinku</text:span></text:p></draw:text-box></draw:frame><draw:frame draw:style-name="gr158" draw:text-style-name="P101" svg:width="1.895cm" svg:height="0.578cm" svg:x="13.956cm" svg:y="11.495cm"><draw:text-box><text:p text:style-name="P100"><text:span text:style-name="T57">Nežinau</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551cm" svg:x="8.735cm" svg:y="-6.974cm"><draw:text-box><text:p text:style-name="P100"><text:span text:style-name="T57">QB7.7: Pasakykite, kiek sutinkate arba nesutinkate su kiekvienu iš šių teiginių: PRM programos dažnai nepadeda ugdyti pagrindinių įgūdžių, pavyzdžiui, raštingumo ar skaitmeninio raštingumo (ES 27) (proc.) </text:span></text:p></draw:text-box></draw:frame><draw:frame draw:style-name="gr161" draw:text-style-name="P107" svg:width="1.906cm" svg:height="0.902cm" svg:x="10.928cm" svg:y="-5.247cm"><draw:text-box><text:p text:style-name="P106"><text:span text:style-name="T57">Nežinau 12</text:span></text:p></draw:text-box></draw:frame><draw:frame draw:style-name="gr162" draw:text-style-name="P104" svg:width="2.336cm" svg:height="0.902cm" svg:x="9.185cm" svg:y="-4.224cm"><draw:text-box><text:p text:style-name="P103"><text:span text:style-name="T57">Visiškai nesutinku 5</text:span></text:p></draw:text-box></draw:frame><draw:frame draw:style-name="gr163" draw:text-style-name="P104" svg:width="2.057cm" svg:height="0.902cm" svg:x="9.486cm" svg:y="-0.906cm"><draw:text-box><text:p text:style-name="P103"><text:span text:style-name="T57">Nesutinku 25</text:span></text:p></draw:text-box></draw:frame><draw:frame draw:style-name="gr164" draw:text-style-name="P101" svg:width="1.719cm" svg:height="0.902cm" svg:x="14.492cm" svg:y="-1.428cm"><draw:text-box><text:p text:style-name="P100"><text:span text:style-name="T57">Sutinku 33</text:span></text:p></draw:text-box></draw:frame><draw:frame draw:style-name="gr165" draw:text-style-name="P101" svg:width="2.035cm" svg:height="0.902cm" svg:x="13.392cm" svg:y="-5.268cm"><draw:text-box><text:p text:style-name="P100"><text:span text:style-name="T57">Visiškai sutinku 12</text:span></text:p></draw:text-box></draw:frame></draw:g>Valstybėse narėse, kuriose nuomonės pasiskirsčiusios tolygiau, tokių nuomonių yra 43 proc. Danijoje ir Latvijoje, 44 proc. Airijoje ir Liuksemburge ir 45 proc. Nyderlanduose.</text:p>
        <text:p text:style-name="P29">Respondentų nuomonė, kad pagal profesinio rengimo ir mokymo programas dažnai neugdomi pagrindiniai įgūdžiai, skiriasi priklausomai nuo socialinių, demografinių ir požiūrio veiksnių, kaip nurodyta toliau. </text:p>
        <text:p text:style-name="P52">■ Pagal amžių baigus mokslus 16–19 m. amžiaus respondentai (53 proc.) dažniausiai sutinka, kad profesinis rengimas ir mokymas dažnai nepadeda ugdyti pagrindinių įgūdžių, po jų eina tie, kurie baigė mokslus būdami 20 metų ar vyresni (50 proc.). Respondentai, kurių išsilavinimas baigėsi sulaukus 15 metų ar anksčiau, mažiausiai linkę sutikti (44 proc.). </text:p>
        <text:p text:style-name="P52">■ Labiausiai pritaria 25–39 m. respondentai (53 proc.), po jų eina 40–54 m. respondentai (52 proc.). Mažiausiai tikėtina, kad sutiks 15–24 m. ir vyresni nei 55 m. asmenys (po 49 proc.). </text:p>
        <text:p text:style-name="P52">■ Respondentai, kurie kada nors patys dalyvavo profesiniame rengime ir mokyme, yra šiek tiek labiau linkę pritarti šiam susirūpinimui (53 proc.) nei tie, kurie to nedarė (48 proc.). </text:p>
        <text:p text:style-name="P52">■ Tie, kurie mano, kad studentai gauna pakankamai informacijos apie profesinio rengimo ir mokymo galimybes, dažniau teigia, kad profesinis rengimas ir mokymas nepadeda ugdyti pagrindinių įgūdžių (56 proc., palyginti su 45 proc.). </text:p>
        <text:p text:style-name="P52">■ Pagal rekomenduojamą būdą respondentai, kurie rekomenduotų bendrąjį vidurinį išsilavinimą, labiau linkę sutikti su šiuo teiginiu (55 proc.) nei tie, kurie rekomenduotų profesinį vidurinį išsilavinimą (51 proc.). </text:p>
        <text:p text:style-name="P52">■ Nėra jokių skirtumų pagal lytį.</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Pasakykite, kiek sutinkate arba nesutinkate su kiekvienu iš šių teiginių: Pirminio profesinio rengimo ir mokymo programose dažnai neugdomi pagrindiniai įgūdžiai, pavyzdžiui, raštingumas arba skaitmeninis raštingumas (proc. ES)</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Iš viso „Sutinku“</text:p>
            </table:table-cell>
            <table:table-cell table:style-name="Tableau23.A1" office:value-type="string">
              <text:p text:style-name="P69">Iš viso „Nesutinku“ </text:p>
            </table:table-cell>
            <table:table-cell table:style-name="Tableau23.A1" office:value-type="string">
              <text:p text:style-name="P69">Nežinau</text:p>
            </table:table-cell>
          </table:table-row>
          <table:table-row>
            <table:table-cell table:style-name="Tableau23.A1" office:value-type="string">
              <text:p text:style-name="P71">27 ES valstybės narės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Lytis</text:p>
            </table:table-cell>
            <table:covered-table-cell/>
            <table:covered-table-cell/>
            <table:covered-table-cell/>
          </table:table-row>
          <table:table-row>
            <table:table-cell table:style-name="Tableau23.A1" office:value-type="string">
              <text:p text:style-name="P71">Žmogus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Moteris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Amžius</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Išsilavinimas (pabaiga)</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Vis dar studijuoja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ocialinė ir profesinė kategorija</text:p>
            </table:table-cell>
            <table:covered-table-cell/>
            <table:covered-table-cell/>
            <table:covered-table-cell/>
          </table:table-row>
          <table:table-row>
            <table:table-cell table:style-name="Tableau23.A1" office:value-type="string">
              <text:p text:style-name="P71">Savarankiškai dirbantys asmenys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Vadovai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Kitos baltos apykaklės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Fiziniai darbuotojai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Namų šeimininkai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Bedarbiai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Išėjęs į pensiją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Moksleiviai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ubjektyvi urbanizacija</text:p>
            </table:table-cell>
            <table:covered-table-cell/>
            <table:covered-table-cell/>
            <table:covered-table-cell/>
          </table:table-row>
          <table:table-row>
            <table:table-cell table:style-name="Tableau23.A1" office:value-type="string">
              <text:p text:style-name="P71">Kaimo vietovė arba kaimas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Mažas arba vidutinio dydžio miestas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Didelis miestas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IVET suvokimas (MŪSŲ ŠALYJE)</text:p>
            </table:table-cell>
            <table:covered-table-cell/>
            <table:covered-table-cell/>
            <table:covered-table-cell/>
          </table:table-row>
          <table:table-row>
            <table:table-cell table:style-name="Tableau23.A1" office:value-type="string">
              <text:p text:style-name="P71">Teigiamas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igiamas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23.A1" office:value-type="string">
              <text:p text:style-name="P71">Taip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ext:soft-page-break/>
          <table:table-row>
            <table:table-cell table:style-name="Tableau23.A1" office:value-type="string">
              <text:p text:style-name="P71">Ne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
        <text:h text:style-name="P19" text:outline-level="2"><text:bookmark-start text:name="__RefHeading___Toc215594_2930363814"/>2. Su orientavimu ir lyčių stereotipais susiję iššūkiai <text:bookmark-end text:name="__RefHeading___Toc215594_2930363814"/></text:h>
        <text:p text:style-name="P50">Šeši iš dešimties ES piliečių teigia, kad žmonės, ketinantys rinktis vidurinį išsilavinimą, gauna pakankamai informacijos apie profesinio rengimo ir mokymo galimybes</text:p>
        <text:p text:style-name="P21">Visoje Europos Sąjungoje 61 proc. piliečių mano, kad savo šalyje žmonės, ketinantys pasirinkti vidurinį išsilavinimą, gauna pakankamai informacijos apie profesinio rengimo ir mokymo galimybes, įskaitant 12 proc. piliečių, kurie visiškai sutinka, ir 49 proc. piliečių, kurie linkę sutikti. Trys iš dešimties respondentų nesutinka (30 proc.), o 9 proc. nežino.<text:note text:id="ftn49" text:note-class="footnote"><text:note-citation>49</text:note-citation><text:note-body><text:p text:style-name="P13">QB5. Ar galėtumėte pasakyti, kiek sutinkate arba nesutinkate su šiuo teiginiu: (MŪSŲ ŠALYJE) asmenys, ketinantys pasirinkti vidurinį išsilavinimą, gauna pakankamai informacijos apie profesinio rengimo ir mokymo galimybes. </text:p></text:note-body></text:note> </text:p>
        <text:p text:style-name="P21">Kalbant apie kontekstą, 2016 m. CEDEFOP apklausoje (ES 28) buvo pateiktas panašus, bet ne identiškas klausimas, daugiausia dėmesio skiriant tam, ar žmonėms buvo suteikta informacija tuo metu, kai jie pasirinko vidurinį išsilavinimą. Laikui bėgant rezultatai yra palyginti stabilūs: 58 proc. apklaustųjų atsakė „taip“, 40 proc. – „ne“, o 2 proc.<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2">https://www.cedefop.europa.eu/en/tools/opinion-survey-on-vet?visualisation=MAP&amp;topic=group2&amp;question=Q21T2__Q&amp;answer=Q21T2_A1&amp;subset=EducationLevel&amp;subsetVal=All&amp;country=AT&amp;countryB=EU28</text:span></text:a><text:span text:style-name="T52"> Klausimų formuluotė skiriasi nuo dabartinės apklausos, kurioje klausiama apie šiuo metu vidurinį išsilavinimą pasirinkusių asmenų turimą informaciją, o 2016 m. punkte respondentų buvo prašoma apsvarstyti savo ankstesnę patirtį. 6 klausimas. „Ar tuo metu, kai priėmėte sprendimą dėl vidurinio ugdymo, jums buvo suteikta informacija apie profesinį rengimą?“</text:span></text:p></text:note-body></text:note> nežinojo.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07cm" svg:x="-0.219cm" svg:y="0.014cm"><draw:text-box><text:p text:style-name="P100"><text:span text:style-name="T57">QB5. Ar galėtumėte man pasakyti, kiek jūs sutinkate ar nesutinkate su šiuo teiginiu {MŪSŲ ŠALYJE}. žmonės, ketinantys pasirinkti savo vidurinį išsilavinimą, gauna pakankamai informacijos apie profesinio mokymo galimybes.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578cm" svg:x="3.847cm" svg:y="8.772cm"><draw:text-box><text:p text:style-name="P100"><text:span text:style-name="T57">Iš viso „Sutinku“</text:span></text:p></draw:text-box></draw:frame><draw:frame draw:style-name="gr142" draw:text-style-name="P101" svg:width="2.504cm" svg:height="0.902cm" svg:x="7.891cm" svg:y="8.772cm"><draw:text-box><text:p text:style-name="P100"><text:span text:style-name="T57">Iš viso „Nesutinku“</text:span></text:p></draw:text-box></draw:frame><draw:frame draw:style-name="gr143" draw:text-style-name="P101" svg:width="1.976cm" svg:height="0.578cm" svg:x="12.442cm" svg:y="8.692cm"><draw:text-box><text:p text:style-name="P100"><text:span text:style-name="T57">Nežinau</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551cm" svg:x="9cm" svg:y="-8.001cm"><draw:text-box><text:p text:style-name="P100"><text:span text:style-name="T57">QB5: Ar galėtumėte pasakyti, kiek sutinkate arba nesutinkate su šiuo teiginiu: (MŪSŲ ŠALYJE) asmenys, ketinantys pasirinkti vidurinį išsilavinimą, gauna pakankamai informacijos apie profesinio rengimo ir mokymo galimybes. (ES 27) (%) </text:span></text:p></draw:text-box></draw:frame><draw:frame draw:style-name="gr146" draw:text-style-name="P107" svg:width="2.804cm" svg:height="0.578cm" svg:x="11.145cm" svg:y="-6.445cm"><draw:text-box><text:p text:style-name="P106"><text:span text:style-name="T57">Nežinau 9</text:span></text:p></draw:text-box></draw:frame><draw:frame draw:style-name="gr147" draw:text-style-name="P104" svg:width="1.641cm" svg:height="1.227cm" svg:x="9.795cm" svg:y="-5.731cm"><draw:text-box><text:p text:style-name="P103"><text:span text:style-name="T57">Visiškai nesutinku 6</text:span></text:p></draw:text-box></draw:frame><draw:frame draw:style-name="gr148" draw:text-style-name="P104" svg:width="1.71cm" svg:height="1.227cm" svg:x="8.834cm" svg:y="-3.635cm"><draw:text-box><text:p text:style-name="P103"><text:span text:style-name="T57">Nesutinku 24</text:span></text:p></draw:text-box></draw:frame><draw:frame draw:style-name="gr149" draw:text-style-name="P101" svg:width="1.592cm" svg:height="1.227cm" svg:x="15.032cm" svg:y="-1.466cm"><draw:text-box><text:p text:style-name="P100"><text:span text:style-name="T57">Sutinku 49</text:span></text:p></draw:text-box></draw:frame><draw:frame draw:style-name="gr150" draw:text-style-name="P101" svg:width="1.893cm" svg:height="0.902cm" svg:x="14.016cm" svg:y="-6.413cm"><draw:text-box><text:p text:style-name="P100"><text:span text:style-name="T57">Visiškai sutinku 12</text:span></text:p></draw:text-box></draw:frame></draw:g>Dabartinėje apklausoje valstybių narių nuomonės skiriasi. Daugiausia susitarimų pasiekta Austrijoje (80 proc.), Slovakijoje (79 proc.) ir Čekijoje bei Lenkijoje (po 76 proc.). Žemiausias lygis užfiksuotas Prancūzijoje (48 proc.), Danijoje (49 proc.) ir Ispanijoje (50 proc.). Reikšminga respondentų dalis atsakė „nežinau“, o didžiausi rodikliai buvo Švedijoje (18 proc.), Portugalijoje (17 proc.) ir Liuksemburge (15 proc.). </text:p>
        <text:p text:style-name="P29">Kiek respondentai sutinka, kad žmonės gauna pakankamai informacijos apie profesinio rengimo ir mokymo galimybes, priklauso nuo socialinių, demografinių ir požiūrio veiksnių, kaip nurodyta toliau. </text:p>
        <text:p text:style-name="P52">■ Respondentai, kurie teigiamai vertina profesinį rengimą ir mokymą savo šalyje, daug labiau linkę sutikti su tuo, kad apie šias galimybes turima pakankamai informacijos (74 proc.), palyginti su 36 proc. respondentų, kurie teigia, kad profesinio rengimo ir mokymo įvaizdis yra neigiamas. </text:p>
        <text:p text:style-name="P52">■ Be to, respondentai, teigiamai vertinantys profesinio rengimo ir mokymo kokybę ir galimybes, paprastai daug labiau linkę manyti, kad turima pakankamai informacijos. Tai taikoma tiems, kurie: mano, kad profesinis rengimas ir mokymas suteikia galimybę mokytis kokybiškai (69 proc., palyginti su 44 proc.); teigia, kad PRM mokytojai yra kompetentingi (67 proc., palyginti su 43 proc.); sutinka, kad profesinis rengimas ir mokymas suteikia prieigą prie modernios infrastruktūros (67 proc., palyginti su 45 proc.) ir kad profesinis rengimas ir mokymas suteikia techninių įgūdžių (65 proc., palyginti su 43 proc.); mano, kad profesinis rengimas ir mokymas suteikia galimybių studijuoti užsienyje (69 proc., palyginti su 52 proc.) ir galimybę studijuoti universitetuose (67 proc., palyginti su 54 proc.). Tai taip pat taikoma tiems, kurie nemano, kad trūksta universaliųjų įgūdžių (67 proc., palyginti su 61 proc.) arba pagrindinių įgūdžių (68 proc., palyginti su 59 proc.). </text:p>
        <text:p text:style-name="P52">■ Yra keletas reikšmingų skirtumų pagal socialinę ir profesinę kategoriją: 65 proc. kitų baltaodžių darbuotojų mano, kad žmonės, ketinantys pasirinkti vidurinį išsilavinimą, gauna pakankamai informacijos apie profesinio rengimo ir mokymo galimybes, palyginti su 50 proc. bedarbių respondentų. </text:p>
        <text:p text:style-name="P52">■ Respondentai, baigę mokslus 16–19 m., greičiausiai su tuo sutiks (63 proc.). Tie, kurių išsilavinimas baigėsi, kai jie buvo 15 metų ar jaunesni, yra mažiausiai linkę tai padaryti (58 proc.). </text:p>
        <text:p text:style-name="P52">■ Nėra jokių skirtumų pagal lytį ar amžių.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Ar galėtumėte man pasakyti, kiek sutinkate ar nesutinkate su šiuo teiginiu: (MŪSŲ ŠALYJE) asmenys, ketinantys pasirinkti vidurinį išsilavinimą, gauna pakankamai informacijos apie profesinio rengimo ir mokymo galimybes. (% ES)</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Iš viso „Sutinku“</text:p>
            </table:table-cell>
            <table:table-cell table:style-name="Tableau24.A1" office:value-type="string">
              <text:p text:style-name="P69">Iš viso „Nesutinku“ </text:p>
            </table:table-cell>
            <table:table-cell table:style-name="Tableau24.A1" office:value-type="string">
              <text:p text:style-name="P69">Nežinau</text:p>
            </table:table-cell>
          </table:table-row>
          <table:table-row>
            <table:table-cell table:style-name="Tableau24.A1" office:value-type="string">
              <text:p text:style-name="P71">27 ES valstybės narės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Lytis</text:p>
            </table:table-cell>
            <table:covered-table-cell/>
            <table:covered-table-cell/>
            <table:covered-table-cell/>
          </table:table-row>
          <table:table-row>
            <table:table-cell table:style-name="Tableau24.A1" office:value-type="string">
              <text:p text:style-name="P71">Žmogus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Moteris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Amžius</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Išsilavinimas (pabaiga)</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Vis dar studijuoja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ocialinė ir profesinė kategorija</text:p>
            </table:table-cell>
            <table:covered-table-cell/>
            <table:covered-table-cell/>
            <table:covered-table-cell/>
          </table:table-row>
          <table:table-row>
            <table:table-cell table:style-name="Tableau24.A1" office:value-type="string">
              <text:p text:style-name="P71">Savarankiškai dirbantys asmenys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Vadovai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Kitos baltos apykaklės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Fiziniai darbuotojai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Namų šeimininkai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Bedarbiai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Išėjęs į pensiją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Moksleiviai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ubjektyvi urbanizacija</text:p>
            </table:table-cell>
            <table:covered-table-cell/>
            <table:covered-table-cell/>
            <table:covered-table-cell/>
          </table:table-row>
          <table:table-row>
            <table:table-cell table:style-name="Tableau24.A1" office:value-type="string">
              <text:p text:style-name="P71">Kaimo vietovė arba kaimas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Mažas arba vidutinio dydžio miestas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Didelis miestas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IVET suvokimas (MŪSŲ ŠALYJE)</text:p>
            </table:table-cell>
            <table:covered-table-cell/>
            <table:covered-table-cell/>
            <table:covered-table-cell/>
          </table:table-row>
          <table:table-row>
            <table:table-cell table:style-name="Tableau24.A1" office:value-type="string">
              <text:p text:style-name="P71">Teigiamas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igiamas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24.A1" office:value-type="string">
              <text:p text:style-name="P71">Taip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ext:soft-page-break/>
          <table:table-row>
            <table:table-cell table:style-name="Tableau24.A1" office:value-type="string">
              <text:p text:style-name="P71">Ne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
        <text:p text:style-name="P51">Maždaug septyni iš dešimties ES piliečių teigia, kad moterys, besidominčios su gamtos mokslais,<text:note text:id="ftn51" text:note-class="footnote"><text:note-citation>51</text:note-citation><text:note-body><text:p text:style-name="P13">Mokslas, technologijos, inžinerija ir matematika </text:p></text:note-body></text:note> technologijomis, inžinerija ir matematika susijusiomis profesinio rengimo ir mokymo sritimis, gali sulaukti mažiau paskatų iš šeimų ir mokyklų nei vyrai. </text:p>
        <text:p text:style-name="P21">Visoje Europos Sąjungoje 69 proc. ES piliečių teigia, kad moterys, besidominčios su gamtos mokslais, technologijomis, inžinerija ir matematika susijusiomis profesinio rengimo ir mokymo sritimis, gali gauti mažiau paskatų iš šeimų ir mokyklų nei vyrai, besidomintys su gamtos mokslais, technologijomis, inžinerija ir matematika susijusiomis sritimis,<text:note text:id="ftn52" text:note-class="footnote"><text:note-citation>52</text:note-citation><text:note-body><text:p text:style-name="P13">QB10.2. Pasakykite, kiek sutinkate arba nesutinkate su kiekvienu iš šių teiginių: Moterys, besidominčios su gamtos mokslais, technologijomis, inžinerija ir matematika susijusiomis profesinio rengimo ir mokymo sritimis, gali gauti mažiau paskatų iš šeimų ir mokyklų nei vyrai, besidomintys su gamtos mokslais, technologijomis, inžinerija ir matematika susijusiomis sritimis. </text:p></text:note-body></text:note> įskaitant 19 proc., kurie visiškai pritaria, ir 50 proc., kurie linkę pritarti. Kas ketvirtas nesutinka (25 proc.), o 6 proc. nežino. </text:p>
        <text:p text:style-name="P21">Nuomonės valstybėse narėse skiriasi. Daugiausia susitarimų pasiekta Vengrijoje ir Lenkijoje (po 81 proc.) ir Kroatijoje (78 proc.). Žemiausias lygis užfiksuotas Latvijoje (49 proc.), Ispanijoje (54 proc.) ir Graikijoje (60 proc.). </text:p>
        <text:p text:style-name="P21">25 valstybėse narėse bent šeši iš dešimties respondentų teigia, kad moterys, besidominčios su gamtos mokslais, technologijomis, inžinerija ir matematika susijusiomis profesinio rengimo ir mokymo sritimis, gali gauti mažiau paskatų iš šeimų ir mokyklų nei vyrai, besidomintys su gamtos mokslais, technologijomis, inžinerija ir matematika susijusiomis sritimis.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57">QB10.2. Pasakykite, kiek sutinkate arba nesutinkate su kiekvienu iš šių teiginių: Moterys, besidominčios su gamtos mokslais, technologijomis, inžinerija ir matematika susijusiomis profesinio rengimo ir mokymo sritimis, gali gauti mažiau paskatų iš šeimų ir mokyklų nei vyrai, besidomintys su gamtos mokslais, technologijomis, inžinerija ir matematika susijusiomis sritimis.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648cm" svg:x="1.164cm" svg:y="10.193cm"><draw:text-box><text:p text:style-name="P105"><text:span text:style-name="T57">Visiškai sutinku</text:span></text:p></draw:text-box></draw:frame><draw:frame draw:style-name="gr127" draw:text-style-name="P101" svg:width="2.946cm" svg:height="1.004cm" svg:x="4.172cm" svg:y="10.171cm"><draw:text-box><text:p text:style-name="P105"><text:span text:style-name="T57">Tendencija sutikti</text:span></text:p></draw:text-box></draw:frame><draw:frame draw:style-name="gr128" draw:text-style-name="P101" svg:width="3.28cm" svg:height="0.646cm" svg:x="7.355cm" svg:y="10.215cm"><draw:text-box><text:p text:style-name="P105"><text:span text:style-name="T57">Polinkis nesutikti</text:span></text:p></draw:text-box></draw:frame><draw:frame draw:style-name="gr129" draw:text-style-name="P101" svg:width="3.484cm" svg:height="0.646cm" svg:x="10.984cm" svg:y="10.172cm"><draw:text-box><text:p text:style-name="P105"><text:span text:style-name="T57">Visiškai nesutinku</text:span></text:p></draw:text-box></draw:frame><draw:frame draw:style-name="gr130" draw:text-style-name="P101" svg:width="2.518cm" svg:height="0.687cm" svg:x="14.706cm" svg:y="10.172cm"><draw:text-box><text:p text:style-name="P105"><text:span text:style-name="T57">Nežinau</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525cm" svg:x="9.228cm" svg:y="-8.165cm"><draw:text-box><text:p text:style-name="P100"><text:span text:style-name="T57">QB10.2: Pasakykite, kiek sutinkate arba nesutinkate su kiekvienu iš šių teiginių: Moterys, besidominčios su gamtos mokslais, technologijomis, inžinerija ir matematika susijusiomis sritimis, gali gauti mažiau paskatų iš šeimų ir mokyklų nei vyrai, besidomintys su gamtos mokslais, technologijomis, inžinerija ir matematika susijusiomis sritimis {EU27) (%} </text:span></text:p></draw:text-box></draw:frame><draw:frame draw:style-name="gr133" draw:text-style-name="P107" svg:width="1.976cm" svg:height="0.902cm" svg:x="12.22cm" svg:y="-6.013cm"><draw:text-box><text:p text:style-name="P106"><text:span text:style-name="T57">Nežinau 6</text:span></text:p></draw:text-box></draw:frame><draw:frame draw:style-name="gr134" draw:text-style-name="P104" svg:width="2.788cm" svg:height="0.902cm" svg:x="10.042cm" svg:y="-5.246cm"><draw:text-box><text:p text:style-name="P103"><text:span text:style-name="T57">Visiškai nesutinku 5</text:span></text:p></draw:text-box></draw:frame><draw:frame draw:style-name="gr135" draw:text-style-name="P104" svg:width="2.553cm" svg:height="0.902cm" svg:x="8.835cm" svg:y="-3.182cm"><draw:text-box><text:p text:style-name="P103"><text:span text:style-name="T57">Nesutinku 20</text:span></text:p></draw:text-box></draw:frame><draw:frame draw:style-name="gr136" draw:text-style-name="P101" svg:width="2.696cm" svg:height="0.578cm" svg:x="13.897cm" svg:y="-0.06cm"><draw:text-box><text:p text:style-name="P100"><text:span text:style-name="T57">Sutinku su 50</text:span></text:p></draw:text-box></draw:frame><draw:frame draw:style-name="gr137" draw:text-style-name="P101" svg:width="1.777cm" svg:height="1.227cm" svg:x="14.806cm" svg:y="-5.563cm"><draw:text-box><text:p text:style-name="P100"><text:span text:style-name="T57">Visiškai sutinku 19 </text:span></text:p></draw:text-box></draw:frame></draw:g></text:p>
        <text:p text:style-name="P29">Tai, kiek respondentai sutinka, kad moterys, besidominčios su gamtos mokslais, technologijomis, inžinerija ir matematika susijusiomis sritimis, gali būti mažiau skatinamos nei vyrai, priklauso nuo socialinių ir demografinių veiksnių, kaip nurodyta toliau. </text:p>
        <text:p text:style-name="P52">■ Pagal amžių baigus mokslus respondentai, kurie vis dar studijuoja, dažniausiai mano, kad moterys, besidominčios su gamtos mokslais, technologijomis, inžinerija ir matematika susijusiomis profesinio rengimo ir mokymo sritimis, yra mažiau skatinamos nei vyrai (73 proc.), o 71 proc. tų, kurie baigė mokslus būdami 20 metų ir vyresni, ir 69 proc. tų, kurie baigė mokslus būdami 16–19 metų, sutinka. 15 metų ir jaunesnių respondentų, kurie baigė mokslus, skaičius sumažėjo iki 63 proc. </text:p>
        <text:p text:style-name="P52">■ Yra tam tikrų skirtumų pagal socialines ir profesines kategorijas: 74 proc. savarankiškai dirbančių respondentų ir 72 proc. studentų pritaria šiai nuomonei, palyginti su 66 proc. namuose gyvenančių asmenų. </text:p>
        <text:p text:style-name="P52">■ Pagal amžių ši nuomonė yra 72 proc. 15–24 m. respondentų, palyginti su 68 proc. 55 m. ir vyresnių respondentų. </text:p>
        <text:p text:style-name="P52">■ Nėra jokių skirtumų pagal lytį. </text:p>
        <text:p text:style-name="P21"/>
        <text:p text:style-name="P28"><text:soft-page-break/></text:p>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Pasakykite, kiek sutinkate arba nesutinkate su kiekvienu iš šių teiginių: Šeimos ir mokyklos gali mažiau skatinti moteris, besidominčias su gamtos mokslais, technologijomis, inžinerija ir matematika susijusiomis sritimis, palyginti su vyrais, besidominčiais su gamtos mokslais, technologijomis, inžinerija ir matematika susijusiomis sritimis (proc. ES)</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Iš viso „Sutinku“</text:p>
            </table:table-cell>
            <table:table-cell table:style-name="Tableau25.A1" office:value-type="string">
              <text:p text:style-name="P69">Iš viso „Nesutinku“ </text:p>
            </table:table-cell>
            <table:table-cell table:style-name="Tableau25.A1" office:value-type="string">
              <text:p text:style-name="P69">Nežinau</text:p>
            </table:table-cell>
          </table:table-row>
          <table:table-row>
            <table:table-cell table:style-name="Tableau25.A1" office:value-type="string">
              <text:p text:style-name="P71">27 ES valstybės narės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Lytis</text:p>
            </table:table-cell>
            <table:covered-table-cell/>
            <table:covered-table-cell/>
            <table:covered-table-cell/>
          </table:table-row>
          <table:table-row>
            <table:table-cell table:style-name="Tableau25.A1" office:value-type="string">
              <text:p text:style-name="P71">Žmogus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Moteris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Amžius</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Išsilavinimas (pabaiga)</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Vis dar studijuoja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Socialinė ir profesinė kategorija</text:p>
            </table:table-cell>
            <table:covered-table-cell/>
            <table:covered-table-cell/>
            <table:covered-table-cell/>
          </table:table-row>
          <table:table-row>
            <table:table-cell table:style-name="Tableau25.A1" office:value-type="string">
              <text:p text:style-name="P71">Savarankiškai dirbantys asmenys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Vadovai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Kitos baltos apykaklės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Fiziniai darbuotojai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Namų šeimininkai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Bedarbiai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Išėjęs į pensiją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Moksleiviai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Subjektyvi urbanizacija</text:p>
            </table:table-cell>
            <table:covered-table-cell/>
            <table:covered-table-cell/>
            <table:covered-table-cell/>
          </table:table-row>
          <table:table-row>
            <table:table-cell table:style-name="Tableau25.A1" office:value-type="string">
              <text:p text:style-name="P71">Kaimo vietovė arba kaimas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Mažas arba vidutinio dydžio miestas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Didelis miestas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IVET suvokimas (MŪSŲ ŠALYJE)</text:p>
            </table:table-cell>
            <table:covered-table-cell/>
            <table:covered-table-cell/>
            <table:covered-table-cell/>
          </table:table-row>
          <table:table-row>
            <table:table-cell table:style-name="Tableau25.A1" office:value-type="string">
              <text:p text:style-name="P71">Teigiamas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igiamas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25.A1" office:value-type="string">
              <text:p text:style-name="P71">Taip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e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Maždaug septyni iš dešimties ES piliečių teigia, kad moterys dažnai skatinamos siekti bendrojo lavinimo, nors jos ir domisi techniniais dalykais. </text:p>
        <text:p text:style-name="P21">Visoje Europos Sąjungoje 71 proc. ES piliečių teigia, kad moterys dažnai skatinamos siekti bendrojo lavinimo, nors jos išreiškia susidomėjimą techniniais, praktiniais, praktiniais dalykais, įskaitant 19 proc., kurie visiškai sutinka, ir 52 proc., kurie linkę sutikti.<text:note text:id="ftn53" text:note-class="footnote"><text:note-citation>53</text:note-citation><text:note-body><text:p text:style-name="P13">QB11.1. Pasakykite, kiek sutinkate arba nesutinkate su kiekvienu iš šių teiginių: Moterys dažnai skatinamos siekti bendrojo lavinimo, nors jos išreiškia susidomėjimą techniniais, praktiniais, praktiniais dalykais.</text:p></text:note-body></text:note> Maždaug vienas iš keturių (23 proc.) nesutinka, o 6 proc. nežino. </text:p>
        <text:p text:style-name="P21">Dauguma respondentų pritaria šiam teiginiui visose valstybėse narėse. Tačiau susitarimų lygis valstybėse narėse skiriasi. Didžiausi rodikliai užfiksuoti Kipre (81 proc.), Italijoje ir Airijoje (po 80 proc.) ir Vengrijoje (79 proc.). Žemiausias lygis nustatytas Latvijoje (55 proc.), Ispanijoje ir Estijoje (po 60 proc.). </text:p>
        <text:p text:style-name="P21">17 valstybių narių bent septyni iš dešimties respondentų sutinka, kad moterys dažnai skatinamos siekti bendrojo lavinimo, nepaisant to, kad išreiškia susidomėjimą techniniais<text:span text:style-name="T6"> dalykais.</text:span>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57">QB11.1: Pasakykite, kiek sutinkate arba nesutinkate su kiekvienu iš šių teiginių: Moterys dažnai skatinamos siekti bendrojo lavinimo, nors jos išreiškia susidomėjimą techniniais, praktiniais, praktiniais dalykais (ES 27) (%) </text:span></text:p></draw:text-box></draw:frame><draw:frame draw:style-name="gr118" draw:text-style-name="P107" svg:width="2.707cm" svg:height="0.578cm" svg:x="11.657cm" svg:y="-7.185cm"><draw:text-box><text:p text:style-name="P106"><text:span text:style-name="T57">Nežinau 6</text:span></text:p></draw:text-box></draw:frame><draw:frame draw:style-name="gr119" draw:text-style-name="P104" svg:width="1.941cm" svg:height="1.227cm" svg:x="10.192cm" svg:y="-6.735cm"><draw:text-box><text:p text:style-name="P103"><text:span text:style-name="T57">Visiškai nesutinku 4</text:span></text:p></draw:text-box></draw:frame><draw:frame draw:style-name="gr120" draw:text-style-name="P104" svg:width="2.823cm" svg:height="0.902cm" svg:x="8.613cm" svg:y="-5.467cm"><draw:text-box><text:p text:style-name="P103"><text:span text:style-name="T57">Nesutinku 19</text:span></text:p></draw:text-box></draw:frame><draw:frame draw:style-name="gr121" draw:text-style-name="P101" svg:width="2.758cm" svg:height="0.578cm" svg:x="12.957cm" svg:y="-1.152cm"><draw:text-box><text:p text:style-name="P100"><text:span text:style-name="T57">Sutinku 52</text:span></text:p></draw:text-box></draw:frame><draw:frame draw:style-name="gr122" draw:text-style-name="P101" svg:width="2.394cm" svg:height="0.902cm" svg:x="14.092cm" svg:y="-6.788cm"><draw:text-box><text:p text:style-name="P100"><text:span text:style-name="T57">Visiškai sutinku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58">QB11.1. Pasakykite, kiek sutinkate arba nesutinkate su kiekvienu iš šių teiginių: Moterys dažnai skatinamos siekti bendrojo lavinimo, nors jos išreiškia susidomėjimą techniniais, praktiniais, praktiniais dalykais (proc.).</text:span><text:span text:style-name="T57">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648cm" svg:x="0.78cm" svg:y="9.656cm"><draw:text-box><text:p text:style-name="P105"><text:span text:style-name="T57">Visiškai sutinku</text:span></text:p></draw:text-box></draw:frame><draw:frame draw:style-name="gr112" draw:text-style-name="P101" svg:width="2.946cm" svg:height="1.004cm" svg:x="3.787cm" svg:y="9.633cm"><draw:text-box><text:p text:style-name="P105"><text:span text:style-name="T57">Tendencija sutikti</text:span></text:p></draw:text-box></draw:frame><draw:frame draw:style-name="gr113" draw:text-style-name="P101" svg:width="3.282cm" svg:height="0.646cm" svg:x="6.969cm" svg:y="9.677cm"><draw:text-box><text:p text:style-name="P105"><text:span text:style-name="T57">Polinkis nesutikti</text:span></text:p></draw:text-box></draw:frame><draw:frame draw:style-name="gr114" draw:text-style-name="P101" svg:width="3.483cm" svg:height="0.646cm" svg:x="10.599cm" svg:y="9.634cm"><draw:text-box><text:p text:style-name="P105"><text:span text:style-name="T57">Visiškai nesutinku</text:span></text:p></draw:text-box></draw:frame><draw:frame draw:style-name="gr115" draw:text-style-name="P101" svg:width="2.52cm" svg:height="0.687cm" svg:x="14.319cm" svg:y="9.634cm"><draw:text-box><text:p text:style-name="P105"><text:span text:style-name="T57">Nežinau</text:span></text:p></draw:text-box></draw:frame></draw:g></draw:g></text:p>
        <text:p text:style-name="P29">Respondentų nuomonė, kad moterys dažnai skatinamos siekti bendrojo lavinimo, skiriasi priklausomai nuo socialinių, demografinių ir požiūrio veiksnių, kaip nurodyta toliau. </text:p>
        <text:p text:style-name="P52">■ Pagal amžių mokymosi pabaigoje 16–19 m. arba 20 m. ar vyresni respondentai dažniausiai mano, kad moterys dažnai linkusios į bendrąjį lavinimą, nepaisant susidomėjimo techniniais dalykais (po 71 proc.). Šis skaičius sumažėjo iki 68 proc. tarp 15 metų ir jaunesnių asmenų, baigusių mokslus. Jis yra didžiausias tarp tų, kurie vis dar mokosi (74 proc.). </text:p>
        <text:p text:style-name="P52">■ Skirtingose socialinėse ir profesinėse kategorijose esama nedidelių skirtumų: 74 proc. studentų pritaria šiai nuomonei, palyginti su 68 proc. vadovų ir bedarbių respondentų. </text:p>
        <text:p text:style-name="P52">■ Urbanizacija turi įtakos atsakymams, nes 74 proc. respondentų dideliuose miestuose sutinka, kad moterys yra mažiau skatinamos rinktis techninius dalykus nei vyrai, palyginti su 68 proc. kaimo vietovių ar kaimų respondentų. </text:p>
        <text:p text:style-name="P52">■ Pagal amžių ši nuomonė prastėja nuo 74 proc. 15–24 m. amžiaus respondentų iki 73 proc. 25–39 m. amžiaus respondentų, 70 proc. 40–54 m. amžiaus respondentų ir 69 proc. 55 m. ir vyresnių respondentų. </text:p>
        <text:p text:style-name="P52">■ Nėra jokių skirtumų pagal lytį ar ankstesnę profesinio rengimo ir mokymo patirtį.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Pasakykite, kiek sutinkate arba nesutinkate su kiekvienu iš šių teiginių: Moterys dažnai skatinamos siekti bendrojo lavinimo, nors jos išreiškia susidomėjimą techniniais, praktiniais, praktiniais dalykais (proc. ES)</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Iš viso „Sutinku“</text:p>
            </table:table-cell>
            <table:table-cell table:style-name="Tableau26.A1" office:value-type="string">
              <text:p text:style-name="P69">Iš viso „Nesutinku“ </text:p>
            </table:table-cell>
            <table:table-cell table:style-name="Tableau26.A1" office:value-type="string">
              <text:p text:style-name="P69">Nežinau</text:p>
            </table:table-cell>
          </table:table-row>
          <table:table-row>
            <table:table-cell table:style-name="Tableau26.A1" office:value-type="string">
              <text:p text:style-name="P71">27 ES valstybės narės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Lytis</text:p>
            </table:table-cell>
            <table:covered-table-cell/>
            <table:covered-table-cell/>
            <table:covered-table-cell/>
          </table:table-row>
          <table:table-row>
            <table:table-cell table:style-name="Tableau26.A1" office:value-type="string">
              <text:p text:style-name="P71">Žmogus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Moteris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Amžius</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Išsilavinimas (pabaiga)</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Vis dar studijuoja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Socialinė ir profesinė kategorija</text:p>
            </table:table-cell>
            <table:covered-table-cell/>
            <table:covered-table-cell/>
            <table:covered-table-cell/>
          </table:table-row>
          <table:table-row>
            <table:table-cell table:style-name="Tableau26.A1" office:value-type="string">
              <text:p text:style-name="P71">Savarankiškai dirbantys asmenys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Vadovai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Kitos baltos apykaklės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Fiziniai darbuotojai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amų šeimininkai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Bedarbiai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Išėjęs į pensiją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Moksleiviai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Subjektyvi urbanizacija</text:p>
            </table:table-cell>
            <table:covered-table-cell/>
            <table:covered-table-cell/>
            <table:covered-table-cell/>
          </table:table-row>
          <table:table-row>
            <table:table-cell table:style-name="Tableau26.A1" office:value-type="string">
              <text:p text:style-name="P71">Kaimo vietovė arba kaimas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Mažas arba vidutinio dydžio miestas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Didelis miestas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IVET suvokimas (MŪSŲ ŠALYJE)</text:p>
            </table:table-cell>
            <table:covered-table-cell/>
            <table:covered-table-cell/>
            <table:covered-table-cell/>
          </table:table-row>
          <table:table-row>
            <table:table-cell table:style-name="Tableau26.A1" office:value-type="string">
              <text:p text:style-name="P71">Teigiamas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igiamas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26.A1" office:value-type="string">
              <text:p text:style-name="P71">Taip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ext:soft-page-break/>
          <table:table-row>
            <table:table-cell table:style-name="Tableau26.A1" office:value-type="string">
              <text:p text:style-name="P71">Ne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
        <text:p text:style-name="P51">Septyni iš dešimties ES piliečių teigia, kad vyrai, kurių išsilavinimo lygis nėra aukštas, patiria didesnį spaudimą rinktis profesinį rengimą ir mokymą nei moterys. </text:p>
        <text:p text:style-name="P21">Visoje Europos Sąjungoje 70 proc. ES piliečių teigia, kad vyrai, kurie nėra aukštų akademinių rezultatų pasiekę asmenys, patiria didesnį spaudimą rinktis profesinį rengimą ir mokymą nei moterys, įskaitant 23 proc.,<text:note text:id="ftn54" text:note-class="footnote"><text:note-citation>54</text:note-citation><text:note-body><text:p text:style-name="P13">QB11.2. Pasakykite, kiek sutinkate arba nesutinkate su kiekvienu iš šių teiginių: Vyrai, kurie nėra aukštų akademinių rezultatų pasiekę asmenys, patiria didesnį spaudimą rinktis profesinį rengimą ir mokymą, o ne bendrąjį lavinimą, nei moterys. </text:p></text:note-body></text:note> kurie visiškai sutinka, ir 47 proc., kurie linkę sutikti. Maždaug kas ketvirtas (22 proc.) nesutinka, o 8 proc. nežino. </text:p>
        <text:p text:style-name="P21">Dauguma respondentų pritaria šiam teiginiui visose valstybėse narėse. Tačiau valstybių narių sutarimo lygis šioje srityje labai skiriasi. Daugiausia susitarimų pasiekta Graikijoje, Kipre (po 87 proc.) ir Danijoje (86 proc.). Žemiausias lygis nustatytas Nyderlanduose (52 proc.), Ispanijoje (56 proc.) ir Vokietijoje (62 proc.). </text:p>
        <text:p text:style-name="P21">17-oje valstybių narių bent septyni iš dešimties respondentų sutinka, kad vyrai, kurie nėra aukštų akademinių rezultatų pasiekę asmenys, patiria didesnį spaudimą rinktis profesinį rengimą ir mokymą nei moterys.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0.902cm" svg:x="0.365cm" svg:y="1.909cm"><draw:text-box><text:p text:style-name="P100"><text:span text:style-name="T57">QB11.2. Pasakykite, kiek sutinkate arba nesutinkate su kiekvienu iš šių teiginių: Vyrai, kurie nėra aukštų akademinių rezultatų pasiekę asmenys, patiria didesnį spaudimą rinktis profesinį rengimą ir mokymą, o ne bendrąjį lavinimą, nei moterys.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648cm" svg:x="0.767cm" svg:y="10.783cm"><draw:text-box><text:p text:style-name="P105"><text:span text:style-name="T57">Visiškai sutinku</text:span></text:p></draw:text-box></draw:frame><draw:frame draw:style-name="gr97" draw:text-style-name="P101" svg:width="2.946cm" svg:height="1.004cm" svg:x="3.776cm" svg:y="10.76cm"><draw:text-box><text:p text:style-name="P105"><text:span text:style-name="T57">Tendencija sutikti</text:span></text:p></draw:text-box></draw:frame><draw:frame draw:style-name="gr98" draw:text-style-name="P101" svg:width="3.282cm" svg:height="0.646cm" svg:x="6.958cm" svg:y="10.804cm"><draw:text-box><text:p text:style-name="P105"><text:span text:style-name="T57">Polinkis nesutikti</text:span></text:p></draw:text-box></draw:frame><draw:frame draw:style-name="gr99" draw:text-style-name="P101" svg:width="3.484cm" svg:height="0.646cm" svg:x="10.586cm" svg:y="10.762cm"><draw:text-box><text:p text:style-name="P105"><text:span text:style-name="T57">Visiškai nesutinku</text:span></text:p></draw:text-box></draw:frame><draw:frame draw:style-name="gr100" draw:text-style-name="P101" svg:width="2.52cm" svg:height="0.687cm" svg:x="14.308cm" svg:y="10.762cm"><draw:text-box><text:p text:style-name="P105"><text:span text:style-name="T57">Nežinau</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1.876cm" svg:x="9.056cm" svg:y="-8.331cm"><draw:text-box><text:p text:style-name="P100"><text:span text:style-name="T57">QB 11.2. Pasakykite, kiek sutinkate arba nesutinkate su kiekvienu iš šių teiginių: Vyrams, kurių akademinis išsilavinimas nėra aukštas, daromas didesnis spaudimas rinktis PRM, o ne bendrąjį lavinimą nei moterims (ES 27) (proc.) </text:span></text:p></draw:text-box></draw:frame><draw:frame draw:style-name="gr103" draw:text-style-name="P107" svg:width="2.557cm" svg:height="0.578cm" svg:x="10.948cm" svg:y="-6.444cm"><draw:text-box><text:p text:style-name="P106"><text:span text:style-name="T57">Nežinau 8</text:span></text:p></draw:text-box></draw:frame><draw:frame draw:style-name="gr104" draw:text-style-name="P104" svg:width="2.495cm" svg:height="0.902cm" svg:x="8.791cm" svg:y="-5.987cm"><draw:text-box><text:p text:style-name="P103"><text:span text:style-name="T57">Visiškai nesutinku 4</text:span></text:p></draw:text-box></draw:frame><draw:frame draw:style-name="gr105" draw:text-style-name="P104" svg:width="1.819cm" svg:height="1.227cm" svg:x="8.87cm" svg:y="-4.711cm"><draw:text-box><text:p text:style-name="P103"><text:span text:style-name="T57">Nesutinku 18</text:span></text:p></draw:text-box></draw:frame><draw:frame draw:style-name="gr106" draw:text-style-name="P101" svg:width="2.71cm" svg:height="0.578cm" svg:x="11.936cm" svg:y="-1.043cm"><draw:text-box><text:p text:style-name="P100"><text:span text:style-name="T57">Sutinku 47</text:span></text:p></draw:text-box></draw:frame><draw:frame draw:style-name="gr107" draw:text-style-name="P101" svg:width="2.326cm" svg:height="0.902cm" svg:x="13.532cm" svg:y="-6.017cm"><draw:text-box><text:p text:style-name="P100"><text:span text:style-name="T57">Visiškai pritariu 23</text:span></text:p></draw:text-box></draw:frame></draw:g></text:p>
        <text:p text:style-name="P29">Tai, kokiu mastu respondentai sutinka, kad vyrai, kurie nėra aukštąjį išsilavinimą turintys asmenys, patiria didesnį spaudimą nei moterys rinktis profesinį rengimą ir mokymą, priklauso nuo socialinių, demografinių ir požiūrio veiksnių, kaip nurodyta toliau. </text:p>
        <text:p text:style-name="P52">■ Respondentai, manantys, kad aukštąjį išsilavinimą turintys ‑ mokiniai yra linkę siekti bendrojo lavinimo (76 proc., palyginti su 54 proc.), yra labiau linkę pritarti šiai nuomonei. Panaši tendencija pastebima tarp tų, kurie mano, kad bendrasis lavinimas turi geresnį įvaizdį (76 proc., palyginti su 58 proc.), kurie mano, kad bendrasis lavinimas yra lengvesnis (79 proc., palyginti su 65 proc.), ir kurie mano, kad profesinio rengimo ir mokymo programos yra įtraukios (76 proc., palyginti su 67 proc.). </text:p>
        <text:p text:style-name="P52">■ Respondentai, pasirinkę „prastus veiklos rezultatus“ kaip profesinio rengimo ir mokymo pasirinkimo veiksnį, labiau linkę sutikti su šiuo teiginiu nei tie, kurie to nepadarė (76 proc., palyginti su 68 proc.). </text:p>
        <text:p text:style-name="P52">■ Pagal amžių mokymosi pabaigoje respondentai labiausiai linkę sutikti su tuo, kad vyrai, kurių mokymosi rezultatai prastesni, patiria didesnį spaudimą rinktis profesinį rengimą ir mokymą nei moterys – tai tie, kurie baigė mokslus būdami 20 metų ar vyresni, ir tie, kurie vis dar mokosi (po 72 proc.), po jų eina tie, kurie baigė mokslus būdami 16–19 metų (70 proc.). Mažiausiai linkę sutikti tie, kurie baigė mokslus būdami 15 metų ar jaunesni (66 proc.). </text:p>
        <text:p text:style-name="P52">■ Urbanizacija čia atlieka nedidelį vaidmenį: Su šiuo teiginiu sutinka 73 proc. respondentų dideliuose miestuose, palyginti su 69 proc. kaimo vietovėse ar kaimuose. </text:p>
        <text:p text:style-name="P52">■ Yra minimalių skirtumų pagal socialinę ir profesinę kategoriją. Nedirbantys respondentai yra šiek tiek labiau linkę sutikti (73 proc.) nei kitų kategorijų respondentai (70–72 proc.). </text:p>
        <text:p text:style-name="P52">■ Nėra jokių skirtumų pagal lytį ir amžių.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Pasakykite, kiek sutinkate arba nesutinkate su kiekvienu iš šių teiginių: Vyrams, kurių išsilavinimo lygis nėra aukštas, daromas didesnis spaudimas rinktis PRM, o ne bendrąjį lavinimą, palyginti su moterimis (proc. ES)</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Iš viso „Sutinku“</text:p>
            </table:table-cell>
            <table:table-cell table:style-name="Tableau27.A1" office:value-type="string">
              <text:p text:style-name="P69">Iš viso „Nesutinku“ </text:p>
            </table:table-cell>
            <table:table-cell table:style-name="Tableau27.A1" office:value-type="string">
              <text:p text:style-name="P69">Nežinau</text:p>
            </table:table-cell>
          </table:table-row>
          <table:table-row>
            <table:table-cell table:style-name="Tableau27.A1" office:value-type="string">
              <text:p text:style-name="P71">27 ES valstybės narės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Lytis</text:p>
            </table:table-cell>
            <table:covered-table-cell/>
            <table:covered-table-cell/>
            <table:covered-table-cell/>
          </table:table-row>
          <table:table-row>
            <table:table-cell table:style-name="Tableau27.A1" office:value-type="string">
              <text:p text:style-name="P71">Žmogus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Moteris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Amžius</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Išsilavinimas (pabaiga)</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Vis dar studijuoja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Socialinė ir profesinė kategorija</text:p>
            </table:table-cell>
            <table:covered-table-cell/>
            <table:covered-table-cell/>
            <table:covered-table-cell/>
          </table:table-row>
          <table:table-row>
            <table:table-cell table:style-name="Tableau27.A1" office:value-type="string">
              <text:p text:style-name="P71">Savarankiškai dirbantys asmenys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Vadovai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Kitos baltos apykaklės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Fiziniai darbuotojai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amų šeimininkai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Bedarbiai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Išėjęs į pensiją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Moksleiviai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Subjektyvi urbanizacija</text:p>
            </table:table-cell>
            <table:covered-table-cell/>
            <table:covered-table-cell/>
            <table:covered-table-cell/>
          </table:table-row>
          <table:table-row>
            <table:table-cell table:style-name="Tableau27.A1" office:value-type="string">
              <text:p text:style-name="P71">Kaimo vietovė arba kaimas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Mažas arba vidutinio dydžio miestas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Didelis miestas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IVET suvokimas (MŪSŲ ŠALYJE)</text:p>
            </table:table-cell>
            <table:covered-table-cell/>
            <table:covered-table-cell/>
            <table:covered-table-cell/>
          </table:table-row>
          <table:table-row>
            <table:table-cell table:style-name="Tableau27.A1" office:value-type="string">
              <text:p text:style-name="P71">Teigiamas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igiamas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27.A1" office:value-type="string">
              <text:p text:style-name="P71">Taip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ext:soft-page-break/>
          <table:table-row>
            <table:table-cell table:style-name="Tableau27.A1" office:value-type="string">
              <text:p text:style-name="P71">Ne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
        <text:p text:style-name="P51">Daugiau kaip pusė ES piliečių teigia, kad mokytojai ir profesinio orientavimo konsultantai tinkamai nesprendžia šališkumo lyčių atžvilgiu problemos, kol studentai nepasirinko bendrojo lavinimo ar profesinio rengimo. </text:p>
        <text:p text:style-name="P21">Visoje Europos Sąjungoje 55 proc. ES piliečių teigia, kad mokytojai ir profesinio orientavimo konsultantai tinkamai nesprendžia šališkumo lyčių atžvilgiu problemos, kol studentai nepasirinko bendrojo lavinimo ar profesinio rengimo, įskaitant 13 proc.,<text:note text:id="ftn55" text:note-class="footnote"><text:note-citation>55</text:note-citation><text:note-body><text:p text:style-name="P13">QB11.3. Pasakykite, kiek sutinkate arba nesutinkate su kiekvienu iš šių teiginių: Mokytojai ir profesinio orientavimo konsultantai tinkamai nesprendžia šališkumo lyčių atžvilgiu problemos, kol moksleiviai nepasirinko bendrojo lavinimo ar profesinio rengimo. </text:p></text:note-body></text:note> kurie visiškai sutinka, ir 42 proc., kurie linkę sutikti. Beveik trečdalis (29 proc.) su tuo nesutinka, o 16 proc. nežino. </text:p>
        <text:p text:style-name="P21">Nuomonės valstybėse narėse skiriasi. Daugiausia susitarimų pasiekta Italijoje (74 proc.), Slovakijoje (71 proc.) ir Lenkijoje (68 proc.). Žemiausias lygis užfiksuotas Švedijoje (31 proc.), Estijoje (39 proc.) ir Ispanijoje (41 proc.). </text:p>
        <text:p text:style-name="P21">20 valstybių narių bent pusė respondentų sutinka, kad šališkumo dėl lyties problema nėra tinkamai sprendžiama.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7">QB11.3. Pasakykite, kiek sutinkate arba nesutinkate su kiekvienu iš šių teiginių: Mokytojai ir profesinio orientavimo konsultantai tinkamai nesprendžia šališkumo lyčių atžvilgiu problemos, kol moksleiviai nepasirinko bendrojo lavinimo ar profesinio rengimo.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648cm" svg:x="0.933cm" svg:y="10.896cm"><draw:text-box><text:p text:style-name="P105"><text:span text:style-name="T57">Visiškai sutinku</text:span></text:p></draw:text-box></draw:frame><draw:frame draw:style-name="gr82" draw:text-style-name="P101" svg:width="2.948cm" svg:height="1.004cm" svg:x="3.94cm" svg:y="10.873cm"><draw:text-box><text:p text:style-name="P105"><text:span text:style-name="T57">Tendencija sutikti</text:span></text:p></draw:text-box></draw:frame><draw:frame draw:style-name="gr83" draw:text-style-name="P101" svg:width="3.282cm" svg:height="0.646cm" svg:x="7.124cm" svg:y="10.917cm"><draw:text-box><text:p text:style-name="P105"><text:span text:style-name="T57">Polinkis nesutikti</text:span></text:p></draw:text-box></draw:frame><draw:frame draw:style-name="gr84" draw:text-style-name="P101" svg:width="3.484cm" svg:height="0.646cm" svg:x="10.752cm" svg:y="10.876cm"><draw:text-box><text:p text:style-name="P105"><text:span text:style-name="T57">Visiškai nesutinku</text:span></text:p></draw:text-box></draw:frame><draw:frame draw:style-name="gr85" draw:text-style-name="P101" svg:width="2.518cm" svg:height="0.687cm" svg:x="14.474cm" svg:y="10.876cm"><draw:text-box><text:p text:style-name="P105"><text:span text:style-name="T57">Nežinau</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331cm" svg:x="8.987cm" svg:y="-7.207cm"><draw:text-box><text:p text:style-name="P100"><text:span text:style-name="T57">QB11.3. Pasakykite, kiek sutinkate arba nesutinkate su kiekvienu iš šių teiginių: Mokytojai ir profesinio orientavimo konsultantai tinkamai nesprendžia šališkumo lyčių atžvilgiu problemos, kol moksleiviai nepasirinko bendrojo lavinimo ar profesinio rengimo. (ES 27) (%)</text:span></text:p></draw:text-box></draw:frame><draw:frame draw:style-name="gr88" draw:text-style-name="P101" svg:width="2.555cm" svg:height="0.613cm" svg:x="10.592cm" svg:y="-4.6cm"><draw:text-box><text:p text:style-name="P100"><text:span text:style-name="T57">Nežinau 16</text:span></text:p></draw:text-box></draw:frame><draw:frame draw:style-name="gr89" draw:text-style-name="P104" svg:width="2.345cm" svg:height="0.955cm" svg:x="9.158cm" svg:y="-3.587cm"><draw:text-box><text:p text:style-name="P103"><text:span text:style-name="T57">Visiškai nesutinku 5</text:span></text:p></draw:text-box></draw:frame><draw:frame draw:style-name="gr90" draw:text-style-name="P104" svg:width="1.96cm" svg:height="1.301cm" svg:x="9.529cm" svg:y="-1.347cm"><draw:text-box><text:p text:style-name="P103"><text:span text:style-name="T57">Nesutinku 24</text:span></text:p></draw:text-box></draw:frame><draw:frame draw:style-name="gr91" draw:text-style-name="P101" svg:width="1.719cm" svg:height="1.301cm" svg:x="14.03cm" svg:y="-0.841cm"><draw:text-box><text:p text:style-name="P100"><text:span text:style-name="T57">Tend tn sutinka 42</text:span></text:p></draw:text-box></draw:frame><draw:frame draw:style-name="gr92" draw:text-style-name="P101" svg:width="2.232cm" svg:height="0.957cm" svg:x="13.543cm" svg:y="-4.796cm"><draw:text-box><text:p text:style-name="P100"><text:span text:style-name="T57">Visiškai sutinku 13</text:span></text:p></draw:text-box></draw:frame></draw:g></text:p>
        <text:p text:style-name="P29">Tai, kokiu mastu respondentai sutinka, kad šališkumo dėl lyties problema nėra tinkamai sprendžiama, kai studentai pasirenka, priklauso nuo socialinių, demografinių ir požiūrio veiksnių, kaip nurodyta toliau. </text:p>
        <text:p text:style-name="P52">■ Yra tam tikrų skirtumų pagal socialines ir profesines kategorijas: 61 proc. studentų pritaria šiai nuomonei, palyginti su 50 proc. į pensiją išėjusių respondentų. </text:p>
        <text:p text:style-name="P52">■ Pagal amžių 15–24 m. respondentų sutarimas sumažėjo nuo 62 proc. iki 52 proc. 55 m. ir vyresnių respondentų. </text:p>
        <text:p text:style-name="P52">■ 57 proc. besimokančiųjų nuo 16 iki 19 metų amžiaus ir 54 proc. besimokančiųjų nuo 20 metų amžiaus ar vėliau mano, kad mokytojai ir profesinio orientavimo konsultantai tinkamai nesprendžia šališkumo lyčių atžvilgiu problemos, kol studentai nepasirinko bendrojo lavinimo ar profesinio mokymo. Šis skaičius yra 50 proc. tiems, kurie baigė 15 metų ar jaunesni. Jis pasiekė aukščiausią lygį tarp tebestudijuojančių europiečių (61 proc.). </text:p>
        <text:p text:style-name="P52">■ Respondentai, kurie rekomenduotų bendrąjį vidurinį išsilavinimą, yra šiek tiek labiau linkę nei tie, kurie teikia pirmenybę profesiniam mokymui (60 proc., palyginti su 56 proc.), sutikti, kad šališkumo dėl lyties klausimas nėra tinkamai sprendžiamas. </text:p>
        <text:p text:style-name="P52">■ Nėra jokių skirtumų pagal lytį.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Pasakykite, kiek sutinkate arba nesutinkate su kiekvienu iš šių teiginių: Mokytojai ir profesinio orientavimo konsultantai tinkamai nesprendžia šališkumo lyčių atžvilgiu problemos, kol moksleiviai nepasirinko bendrojo lavinimo ar profesinio rengimo (proc. ES)</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Iš viso „Sutinku“</text:p>
            </table:table-cell>
            <table:table-cell table:style-name="Tableau28.A1" office:value-type="string">
              <text:p text:style-name="P69">Iš viso „Nesutinku“ </text:p>
            </table:table-cell>
            <table:table-cell table:style-name="Tableau28.A1" office:value-type="string">
              <text:p text:style-name="P69">Nežinau</text:p>
            </table:table-cell>
          </table:table-row>
          <table:table-row>
            <table:table-cell table:style-name="Tableau28.A1" office:value-type="string">
              <text:p text:style-name="P71">27 ES valstybės narės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Lytis</text:p>
            </table:table-cell>
            <table:covered-table-cell/>
            <table:covered-table-cell/>
            <table:covered-table-cell/>
          </table:table-row>
          <table:table-row>
            <table:table-cell table:style-name="Tableau28.A1" office:value-type="string">
              <text:p text:style-name="P71">Žmogus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Moteris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Amžius</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Išsilavinimas (pabaiga)</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Vis dar studijuoja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Socialinė ir profesinė kategorija</text:p>
            </table:table-cell>
            <table:covered-table-cell/>
            <table:covered-table-cell/>
            <table:covered-table-cell/>
          </table:table-row>
          <table:table-row>
            <table:table-cell table:style-name="Tableau28.A1" office:value-type="string">
              <text:p text:style-name="P71">Savarankiškai dirbantys asmenys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Vadovai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Kitos baltos apykaklės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Fiziniai darbuotojai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amų šeimininkai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Bedarbiai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Išėjęs į pensiją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Moksleiviai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Subjektyvi urbanizacija</text:p>
            </table:table-cell>
            <table:covered-table-cell/>
            <table:covered-table-cell/>
            <table:covered-table-cell/>
          </table:table-row>
          <table:table-row>
            <table:table-cell table:style-name="Tableau28.A1" office:value-type="string">
              <text:p text:style-name="P71">Kaimo vietovė arba kaimas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Mažas arba vidutinio dydžio miestas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Didelis miestas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IVET suvokimas (MŪSŲ ŠALYJE)</text:p>
            </table:table-cell>
            <table:covered-table-cell/>
            <table:covered-table-cell/>
            <table:covered-table-cell/>
          </table:table-row>
          <table:table-row table:style-name="Tableau28.31">
            <table:table-cell table:style-name="Tableau28.A1" office:value-type="string">
              <text:p text:style-name="P71">Teigiamas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igiamas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28.A1" office:value-type="string">
              <text:p text:style-name="P71">Taip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ext:soft-page-break/>
          <table:table-row>
            <table:table-cell table:style-name="Tableau28.A1" office:value-type="string">
              <text:p text:style-name="P71">Ne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Daugiau kaip pusė ES piliečių teigia, kad su gamtos mokslais, technologijomis, inžinerija ir matematika susijusios profesinio rengimo ir mokymo sritys yra tinkamesnės vyrams </text:p>
        <text:p text:style-name="P21">Visoje Europos Sąjungoje 55 proc. ES piliečių teigia, kad su gamtos mokslais, technologijomis, inžinerija ir matematika susijusios profesinio rengimo ir mokymo sritys, pavyzdžiui, statybos, automobilių, gamybos ir IRT, yra tinkamesnės vyrams, įskaitant 14 proc.,<text:note text:id="ftn56" text:note-class="footnote"><text:note-citation>56</text:note-citation><text:note-body><text:p text:style-name="P13">QB10.1. Pasakykite, kiek sutinkate arba nesutinkate su kiekvienu iš šių teiginių: Su gamtos mokslais, technologijomis, inžinerija ir matematika susijusios profesinio rengimo ir mokymo sritys (pvz., statybos, automobilių, gamybos, IRT) labiau tinka vyrams. </text:p></text:note-body></text:note> kurie visiškai pritaria, ir 41 proc., kurie linkę pritarti. Iš viso 41 proc. su tuo nesutinka, o 4 proc. nežino. </text:p>
        <text:p text:style-name="P21">18 valstybių narių bent pusė respondentų sutinka, kad su gamtos mokslais, technologijomis, inžinerija ir matematika susijusios sritys yra tinkamesnės vyrams. </text:p>
        <text:p text:style-name="P21">Nuomonės valstybėse narėse skiriasi. Daugiausia susitarimų pasiekta Vengrijoje ir Slovakijoje (po 86 proc.) ir Bulgarijoje (83 proc.). Žemiausias lygis užfiksuotas Švedijoje (15 proc.), Nyderlanduose (27 proc.) ir Suomijoje (28 proc.).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2.2cm" svg:x="8.939cm" svg:y="-6.306cm"><draw:text-box><text:p text:style-name="P100"><text:span text:style-name="T57">QB10.1. Pasakykite, kiek sutinkate arba nesutinkate su kiekvienu iš šių teiginių: Su gamtos mokslais, technologijomis, inžinerija ir matematika susijusios profesinio rengimo ir mokymo sritys (pvz., statybos, automobilių, gamybos, IRT) labiau tinka vyrams. (ES 27) (%)</text:span></text:p></draw:text-box></draw:frame><draw:frame draw:style-name="gr73" draw:text-style-name="P107" svg:width="2.659cm" svg:height="0.578cm" svg:x="11.44cm" svg:y="-4.761cm"><draw:text-box><text:p text:style-name="P106"><text:span text:style-name="T57">Nežinau 4</text:span></text:p></draw:text-box></draw:frame><draw:frame draw:style-name="gr74" draw:text-style-name="P104" svg:width="1.886cm" svg:height="1.227cm" svg:x="10.07cm" svg:y="-4.203cm"><draw:text-box><text:p text:style-name="P103"><text:span text:style-name="T57">Visiškai nesutinku 16</text:span></text:p></draw:text-box></draw:frame><draw:frame draw:style-name="gr75" draw:text-style-name="P104" svg:width="1.786cm" svg:height="1.304cm" svg:x="9.396cm" svg:y="-1.067cm"><draw:text-box><text:p text:style-name="P103"><text:span text:style-name="T57">Nesutinku 16</text:span></text:p></draw:text-box></draw:frame><draw:frame draw:style-name="gr76" draw:text-style-name="P101" svg:width="1.777cm" svg:height="0.902cm" svg:x="14.612cm" svg:y="-0.208cm"><draw:text-box><text:p text:style-name="P100"><text:span text:style-name="T57">Sutinku 41</text:span></text:p></draw:text-box></draw:frame><draw:frame draw:style-name="gr77" draw:text-style-name="P101" svg:width="1.77cm" svg:height="0.902cm" svg:x="13.927cm" svg:y="-4.547cm"><draw:text-box><text:p text:style-name="P100"><text:span text:style-name="T57">Visiškai pritariu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57">QB10.1. Pasakykite, kiek sutinkate arba nesutinkate su kiekvienu iš šių teiginių: Su gamtos mokslais, technologijomis, inžinerija ir matematika susijusios profesinio rengimo ir mokymo sritys (pvz., statybos, automobilių, gamybos, IRT) labiau tinka vyrams.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648cm" svg:x="0.991cm" svg:y="9.201cm"><draw:text-box><text:p text:style-name="P105"><text:span text:style-name="T57">Visiškai sutinku</text:span></text:p></draw:text-box></draw:frame><draw:frame draw:style-name="gr67" draw:text-style-name="P101" svg:width="2.946cm" svg:height="1.004cm" svg:x="4cm" svg:y="9.179cm"><draw:text-box><text:p text:style-name="P105"><text:span text:style-name="T57">Tendencija sutikti</text:span></text:p></draw:text-box></draw:frame><draw:frame draw:style-name="gr68" draw:text-style-name="P101" svg:width="3.282cm" svg:height="0.646cm" svg:x="7.182cm" svg:y="9.222cm"><draw:text-box><text:p text:style-name="P105"><text:span text:style-name="T57">Polinkis nesutikti</text:span></text:p></draw:text-box></draw:frame><draw:frame draw:style-name="gr69" draw:text-style-name="P101" svg:width="3.484cm" svg:height="0.646cm" svg:x="10.81cm" svg:y="9.179cm"><draw:text-box><text:p text:style-name="P105"><text:span text:style-name="T57">Visiškai nesutinku</text:span></text:p></draw:text-box></draw:frame><draw:frame draw:style-name="gr70" draw:text-style-name="P101" svg:width="2.52cm" svg:height="0.687cm" svg:x="14.532cm" svg:y="9.179cm"><draw:text-box><text:p text:style-name="P105"><text:span text:style-name="T57">Nežinau</text:span></text:p></draw:text-box></draw:frame></draw:g></draw:g></text:p>
        <text:p text:style-name="P29">Kiek respondentai sutinka, kad su gamtos mokslais, technologijomis, inžinerija ir matematika susijusios sritys yra tinkamesnės vyrams, priklauso nuo socialinių, demografinių ir požiūrio veiksnių, kaip nurodyta toliau. </text:p>
        <text:p text:style-name="P52">■ Ši nuomonė labiau paplitusi tarp respondentų, kurie: mano, kad mokytojai ir profesinio orientavimo konsultantai nepakankamai sprendžia šališkumo lyčių atžvilgiu problemą (65 proc., palyginti su 43 proc.) ; mano, kad vyrai, kurie nėra aukšti akademiniai pasiekimai, susiduria su didesniu spaudimu pasirinkti profesinį rengimą ir mokymą (62 proc., palyginti su 42 proc.) ; mano, kad moterys skatinamos siekti bendrojo lavinimo nepaisant susidomėjimo techniniais dalykais (63 proc., palyginti su 38 proc.) ; mano, kad lyčių stereotipus stiprina šeimos, bendraamžiai ir socialinė žiniasklaida (59 proc., palyginti su 46 proc.) ; ir mano, kad vyrai, besirūpinantys ar teikiantys paslaugas su ‑ susijusiose profesinio rengimo ir mokymo srityse, susiduria su socialine stigmatizacija (63 proc., palyginti su 46 proc.). </text:p>
        <text:p text:style-name="P52">■ Respondentai, manantys, kad jaunimas gauna pakankamai informacijos apie profesinio rengimo ir mokymo galimybes, labiau linkę sutikti (62 proc.) nei tie, kurie mano, kad ne (47 proc.). </text:p>
        <text:p text:style-name="P52">■ Beveik du trečdaliai respondentų (60 proc.), kurie teigia, kad jų šalyje profesinis rengimas ir mokymas vertinamas teigiamai, sutinka, kad su gamtos mokslais, technologijomis, inžinerija ir matematika susijusios sritys labiau tinka vyrams, palyginti su 47 proc. respondentų, kurie teigia, kad jų nuomonė neigiama. </text:p>
        <text:p text:style-name="P52">■ Esama tam tikrų ryškių skirtumų pagal socialinę ir profesinę kategoriją: namų ūkio darbuotojai labiausiai linkę manyti, kad su gamtos mokslais, technologijomis, inžinerija ir matematika susijusios profesinio rengimo ir mokymo sritys yra tinkamesnės vyrams (63 proc.), palyginti su 47 proc. vadovų. </text:p>
        <text:p text:style-name="P52">■ Pagal amžių baigus mokslus šis požiūris labiausiai paplitęs tarp asmenų, baigusių mokslus nuo 16 iki 19 metų (62 proc.), po jų eina asmenys, baigę mokslus nuo 15 metų iki jaunesnio amžiaus (59 proc.). Tiems, kurie tęsė mokslus sulaukę 20 metų, šis rodiklis yra mažiausias (47 proc.), o respondentams, kurie vis dar studijuoja, šis rodiklis yra 50 proc. </text:p>
        <text:p text:style-name="P52">■ Požiūris, kad su gamtos mokslais, technologijomis, inžinerija ir matematika susijusios profesinio rengimo ir mokymo sritys labiau tinka vyrams, yra šiek tiek labiau paplitęs tarp vyrų (58 proc.) nei tarp moterų (53 proc.). </text:p>
        <text:p text:style-name="P52">■ Nėra jokių skirtumų pagal amžių ar ankstesnį PRM lankomumą. </text:p>
        <text:p text:style-name="P21"/>
        <text:p text:style-name="P28"><text:soft-page-break/></text:p>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Pasakykite, kiek sutinkate arba nesutinkate su kiekvienu iš šių teiginių: Su gamtos mokslais, technologijomis, inžinerija ir matematika susijusios pirminio profesinio rengimo ir mokymo sritys (pvz., statybos, automobilių, gamybos, IRT) labiau tinka vyrams (proc. ES)</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Iš viso „Sutinku“</text:p>
            </table:table-cell>
            <table:table-cell table:style-name="Tableau29.A1" office:value-type="string">
              <text:p text:style-name="P69">Iš viso „Nesutinku“ </text:p>
            </table:table-cell>
            <table:table-cell table:style-name="Tableau29.A1" office:value-type="string">
              <text:p text:style-name="P69">Nežinau</text:p>
            </table:table-cell>
          </table:table-row>
          <table:table-row>
            <table:table-cell table:style-name="Tableau29.A1" office:value-type="string">
              <text:p text:style-name="P71">27 ES valstybės narės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Lytis</text:p>
            </table:table-cell>
            <table:covered-table-cell/>
            <table:covered-table-cell/>
            <table:covered-table-cell/>
          </table:table-row>
          <table:table-row>
            <table:table-cell table:style-name="Tableau29.A1" office:value-type="string">
              <text:p text:style-name="P71">Žmogus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Moteris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Amžius</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Išsilavinimas (pabaiga)</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Vis dar studijuoja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ocialinė ir profesinė kategorija</text:p>
            </table:table-cell>
            <table:covered-table-cell/>
            <table:covered-table-cell/>
            <table:covered-table-cell/>
          </table:table-row>
          <table:table-row>
            <table:table-cell table:style-name="Tableau29.A1" office:value-type="string">
              <text:p text:style-name="P71">Savarankiškai dirbantys asmenys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Vadovai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Kitos baltos apykaklės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Fiziniai darbuotojai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Namų šeimininkai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Bedarbiai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Išėjęs į pensiją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Moksleiviai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ubjektyvi urbanizacija</text:p>
            </table:table-cell>
            <table:covered-table-cell/>
            <table:covered-table-cell/>
            <table:covered-table-cell/>
          </table:table-row>
          <table:table-row>
            <table:table-cell table:style-name="Tableau29.A1" office:value-type="string">
              <text:p text:style-name="P71">Kaimo vietovė arba kaimas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Mažas arba vidutinio dydžio miestas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Didelis miestas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IVET suvokimas (MŪSŲ ŠALYJE)</text:p>
            </table:table-cell>
            <table:covered-table-cell/>
            <table:covered-table-cell/>
            <table:covered-table-cell/>
          </table:table-row>
          <table:table-row>
            <table:table-cell table:style-name="Tableau29.A1" office:value-type="string">
              <text:p text:style-name="P71">Teigiamas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igiamas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29.A1" office:value-type="string">
              <text:p text:style-name="P71">Taip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Ne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Maždaug septyni iš dešimties ES piliečių teigia, kad šeimos, bendraamžiai ir socialiniai tinklai dažnai stiprina lyčių stereotipus renkantis bendrąjį ar profesinį mokymą. </text:p>
        <text:p text:style-name="P21">Visoje Europos Sąjungoje 72 proc. respondentų teigia, kad lyčių stereotipus, susijusius su pasirinkimu rinktis bendrąjį ar profesinį mokymą, dažnai sustiprina šeimos, bendraamžiai ir socialinė žiniasklaida, įskaitant 19 proc.<text:note text:id="ftn57" text:note-class="footnote"><text:note-citation>57</text:note-citation><text:note-body><text:p text:style-name="P13">QB11.4. Pasakykite, kiek sutinkate arba nesutinkate su kiekvienu iš šių teiginių: Lyčių stereotipus, susijusius su bendrojo lavinimo ir profesinio mokymo pasirinkimu, dažnai stiprina šeimos, bendraamžiai ir socialinė žiniasklaida. </text:p></text:note-body></text:note> respondentų, kurie visiškai sutinka, ir 53 proc. respondentų, kurie linkę sutikti. Maždaug vienas iš penkių nesutinka (18 proc.), o 10 proc. nežino. </text:p>
        <text:p text:style-name="P21">Dauguma respondentų pritaria šiam teiginiui visose valstybėse narėse. Tačiau susitarimų lygiai valstybėse narėse skiriasi. Daugiausia susitarimų pasiekta Švedijoje (86 proc.), Danijoje (84 proc.) ir Kipre (82 proc.). Žemiausias lygis užfiksuotas Estijoje (53 proc.), Latvijoje (61 proc.) ir Rumunijoje (62 proc.). </text:p>
        <text:p text:style-name="P21">17 valstybių narių bent septyni iš dešimties respondentų sutinka, kad lyčių stereotipus dažnai stiprina šeimos, bendraamžiai ir socialinė žiniasklaida.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0.902cm" svg:x="0cm" svg:y="0.101cm"><draw:text-box><text:p text:style-name="P100"><text:span text:style-name="T57">QB11.4. Pasakykite, kiek sutinkate arba nesutinkate su kiekvienu iš šių teiginių: Lyčių stereotipus, susijusius su bendrojo lavinimo ir profesinio mokymo pasirinkimu, dažnai stiprina šeimos, bendraamžiai ir socialiniai tinklai(proc.).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648cm" svg:x="1.258cm" svg:y="8.869cm"><draw:text-box><text:p text:style-name="P105"><text:span text:style-name="T57">Visiškai sutinku</text:span></text:p></draw:text-box></draw:frame><draw:frame draw:style-name="gr52" draw:text-style-name="P101" svg:width="2.946cm" svg:height="1.004cm" svg:x="4.267cm" svg:y="8.848cm"><draw:text-box><text:p text:style-name="P105"><text:span text:style-name="T57">Tendencija sutikti</text:span></text:p></draw:text-box></draw:frame><draw:frame draw:style-name="gr53" draw:text-style-name="P101" svg:width="3.282cm" svg:height="0.646cm" svg:x="7.449cm" svg:y="8.89cm"><draw:text-box><text:p text:style-name="P105"><text:span text:style-name="T57">Polinkis nesutikti</text:span></text:p></draw:text-box></draw:frame><draw:frame draw:style-name="gr54" draw:text-style-name="P101" svg:width="3.484cm" svg:height="0.646cm" svg:x="11.077cm" svg:y="8.848cm"><draw:text-box><text:p text:style-name="P105"><text:span text:style-name="T57">Visiškai nesutinku</text:span></text:p></draw:text-box></draw:frame><draw:frame draw:style-name="gr55" draw:text-style-name="P101" svg:width="2.52cm" svg:height="0.687cm" svg:x="14.799cm" svg:y="8.848cm"><draw:text-box><text:p text:style-name="P105"><text:span text:style-name="T57">Nežinau</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1.876cm" svg:x="8.811cm" svg:y="-8.511cm"><draw:text-box><text:p text:style-name="P100"><text:span text:style-name="T57">QB11.4: Pasakykite, kiek sutinkate arba nesutinkate su kiekvienu iš šių teiginių: Lyčių stereotipus, susijusius su bendrojo lavinimo ir profesinio mokymo pasirinkimu, dažnai stiprina šeimos, bendraamžiai ir socialinė žiniasklaida (ES 27) (proc.) </text:span></text:p></draw:text-box></draw:frame><draw:frame draw:style-name="gr58" draw:text-style-name="P101" svg:width="2.765cm" svg:height="0.578cm" svg:x="10.518cm" svg:y="-6.802cm"><draw:text-box><text:p text:style-name="P100"><text:span text:style-name="T57">Nežinau 10</text:span></text:p></draw:text-box></draw:frame><draw:frame draw:style-name="gr59" draw:text-style-name="P104" svg:width="2.356cm" svg:height="0.902cm" svg:x="8.97cm" svg:y="-6.218cm"><draw:text-box><text:p text:style-name="P103"><text:span text:style-name="T57">Visiškai nesutinku 2</text:span></text:p></draw:text-box></draw:frame><draw:frame draw:style-name="gr60" draw:text-style-name="P104" svg:width="1.652cm" svg:height="1.227cm" svg:x="8.97cm" svg:y="-5.156cm"><draw:text-box><text:p text:style-name="P103"><text:span text:style-name="T57">Nesutinku 16</text:span></text:p></draw:text-box></draw:frame><draw:frame draw:style-name="gr61" draw:text-style-name="P101" svg:width="2.632cm" svg:height="0.578cm" svg:x="11.305cm" svg:y="-2.133cm"><draw:text-box><text:p text:style-name="P100"><text:span text:style-name="T57">Sutinku 53</text:span></text:p></draw:text-box></draw:frame><draw:frame draw:style-name="gr62" draw:text-style-name="P101" svg:width="1.622cm" svg:height="1.227cm" svg:x="13.318cm" svg:y="-6.629cm"><draw:text-box><text:p text:style-name="P100"><text:span text:style-name="T57">Visiškai sutinku 19</text:span></text:p></draw:text-box></draw:frame></draw:g></text:p>
        <text:p text:style-name="P29">Kiek respondentai sutinka, kad šeimos, bendraamžiai ir socialinė žiniasklaida dažnai stiprina lyčių stereotipus, priklauso nuo socialinių, demografinių ir požiūrio veiksnių, kaip nurodyta toliau. </text:p>
        <text:p text:style-name="P52">■ Respondentai, manantys, kad gerų rezultatų pasiekę moksleiviai yra linkę siekti bendrojo lavinimo, labiau linkę sutikti, kad lyčių stereotipai dažnai stiprinami (77 proc., palyginti su 57 proc.), taip pat tie, kurie mano, kad bendrojo lavinimo įstaigų įvaizdis yra palankesnis (77 proc., palyginti su 61 proc.). </text:p>
        <text:p text:style-name="P52">■ 76 proc. asmenų, kurie baigė mokslus būdami vyresni nei 20 metų, mano, kad lyčių stereotipus, susijusius su bendrojo lavinimo ir profesinio mokymo pasirinkimu, stiprina šeimos, bendraamžiai ir socialiniai tinklai, t. y. 71 proc. 16–19 metų amžiaus asmenų ir 64 proc. 15 metų ar jaunesnių asmenų, kurie baigė mokslus. Šis skaičius yra 73 proc. respondentų, kurie vis dar mokosi. </text:p>
        <text:p text:style-name="P52">■ Esama nedidelių skirtumų pagal socialinę ir profesinę kategoriją: 75 proc. vadovų ir kitų tarnautojų pritaria šiai nuomonei, palyginti su 68 proc. į pensiją išėjusių respondentų. </text:p>
        <text:p text:style-name="P52">■ Taip pat yra nedidelių skirtumų pagal amžių. Labiausiai tikėtina, kad 25–39 m. respondentai pritars šiai nuomonei (75 proc.). Jis mažiausiai paplitęs tarp 55 metų ir vyresnių asmenų (69 proc.). </text:p>
        <text:p text:style-name="P52">■ Kalbant apie veiksnius, turinčius įtakos profesinio rengimo ir mokymo pasirinkimui, skirtumai yra susiję su režimais. Respondentų, kurie nurodo socialinės žiniasklaidos įtaką, sutarimas yra šiek tiek didesnis (76 proc., palyginti su 71 proc.). </text:p>
        <text:p text:style-name="P52">■ Nėra jokių skirtumų pagal lytį.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Pasakykite, kiek sutinkate arba nesutinkate su kiekvienu iš šių teiginių: Lyčių stereotipus, susijusius su bendrojo lavinimo ir profesinio rengimo pasirinkimu, dažnai stiprina šeimos, bendraamžiai ir socialinė žiniasklaida (proc. ES)</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Iš viso „Sutinku“</text:p>
            </table:table-cell>
            <table:table-cell table:style-name="Tableau30.A1" office:value-type="string">
              <text:p text:style-name="P69">Iš viso „Nesutinku“ </text:p>
            </table:table-cell>
            <table:table-cell table:style-name="Tableau30.A1" office:value-type="string">
              <text:p text:style-name="P69">Nežinau</text:p>
            </table:table-cell>
          </table:table-row>
          <table:table-row>
            <table:table-cell table:style-name="Tableau30.A1" office:value-type="string">
              <text:p text:style-name="P71">27 ES valstybės narės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Lytis</text:p>
            </table:table-cell>
            <table:covered-table-cell/>
            <table:covered-table-cell/>
            <table:covered-table-cell/>
          </table:table-row>
          <table:table-row>
            <table:table-cell table:style-name="Tableau30.A1" office:value-type="string">
              <text:p text:style-name="P71">Žmogus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Moteris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Amžius</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Išsilavinimas (pabaiga)</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Vis dar studijuoja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Socialinė ir profesinė kategorija</text:p>
            </table:table-cell>
            <table:covered-table-cell/>
            <table:covered-table-cell/>
            <table:covered-table-cell/>
          </table:table-row>
          <table:table-row>
            <table:table-cell table:style-name="Tableau30.A1" office:value-type="string">
              <text:p text:style-name="P71">Savarankiškai dirbantys asmenys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Vadovai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Kitos baltos apykaklės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Fiziniai darbuotojai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Namų šeimininkai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Bedarbiai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Išėjęs į pensiją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Moksleiviai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Subjektyvi urbanizacija</text:p>
            </table:table-cell>
            <table:covered-table-cell/>
            <table:covered-table-cell/>
            <table:covered-table-cell/>
          </table:table-row>
          <table:table-row>
            <table:table-cell table:style-name="Tableau30.A1" office:value-type="string">
              <text:p text:style-name="P71">Kaimo vietovė arba kaimas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Mažas arba vidutinio dydžio miestas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Didelis miestas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IVET suvokimas (MŪSŲ ŠALYJE)</text:p>
            </table:table-cell>
            <table:covered-table-cell/>
            <table:covered-table-cell/>
            <table:covered-table-cell/>
          </table:table-row>
          <table:table-row>
            <table:table-cell table:style-name="Tableau30.A1" office:value-type="string">
              <text:p text:style-name="P71">Teigiamas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igiamas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30.A1" office:value-type="string">
              <text:p text:style-name="P71">Taip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ext:soft-page-break/>
          <table:table-row>
            <table:table-cell table:style-name="Tableau30.A1" office:value-type="string">
              <text:p text:style-name="P71">Ne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
        <text:p text:style-name="P51">Daugiau kaip pusė ES piliečių teigia, kad priežiūros ar su paslaugomis susijusiose profesinio rengimo ir mokymo srityse dirbantys vyrai dažnai susiduria su socialine stigmatizacija ar nuovoka. </text:p>
        <text:p text:style-name="P21">Visoje Europos Sąjungoje 57 proc. ES piliečių teigia, kad priežiūros ar su paslaugomis susijusiose profesinio rengimo ir mokymo srityse vyrai dažnai susiduria su socialine stigmatizacija ar nuovoka, iš jų 14 proc.<text:note text:id="ftn58" text:note-class="footnote"><text:note-citation>58</text:note-citation><text:note-body><text:p text:style-name="P13">QB11.5. Pasakykite, kiek sutinkate arba nesutinkate su kiekvienu iš šių teiginių: Slaugos ar su paslaugomis susijusiose profesinio rengimo ir mokymo srityse dirbantys vyrai dažnai patiria socialinę stigmą ar nuovoką. </text:p></text:note-body></text:note> visiškai sutinka, o 43 proc. linkę sutikti. 35 proc. su tuo nesutinka, o 8 proc. nežino. </text:p>
        <text:p text:style-name="P21">Nuomonės valstybėse narėse skiriasi. Daugiausia susitarimų pasiekta Lenkijoje (71 proc.), Vengrijoje (70 proc.) ir Italijoje bei Nyderlanduose (po 70 proc.). Žemiausias lygis užfiksuotas Kipre (28 proc.), Portugalijoje (39 proc.) ir Graikijoje (43 proc.). </text:p>
        <text:p text:style-name="P35">17-oje valstybių narių bent pusė respondentų sutinka, kad vyrai, atliekantys priežiūros ar su paslaugomis susijusias pareigas, dažnai patiria stigmatizaciją.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1.876cm" svg:x="9.16cm" svg:y="-7.066cm"><draw:text-box><text:p text:style-name="P100"><text:span text:style-name="T57">QB11.5. Pasakykite, kiek sutinkate arba nesutinkate su kiekvienu iš šių teiginių: Vyrai, dirbantys su priežiūra ar paslaugomis susijusiose profesinio rengimo ir mokymo srityse, dažnai susiduria su socialine stigma ar vertinimu. (ES 27) (%)</text:span></text:p></draw:text-box></draw:frame><draw:frame draw:style-name="gr43" draw:text-style-name="P101" svg:width="2.373cm" svg:height="0.578cm" svg:x="11.73cm" svg:y="-5.637cm"><draw:text-box><text:p text:style-name="P100"><text:span text:style-name="T57">Nežinau 8</text:span></text:p></draw:text-box></draw:frame><draw:frame draw:style-name="gr44" draw:text-style-name="P104" svg:width="2.599cm" svg:height="0.902cm" svg:x="9.769cm" svg:y="-4.817cm"><draw:text-box><text:p text:style-name="P103"><text:span text:style-name="T57">Visiškai nesutinku 9</text:span></text:p></draw:text-box></draw:frame><draw:frame draw:style-name="gr45" draw:text-style-name="P104" svg:width="1.666cm" svg:height="1.265cm" svg:x="9.636cm" svg:y="-2.595cm"><draw:text-box><text:p text:style-name="P103"><text:span text:style-name="T57">Nesutinku 26</text:span></text:p></draw:text-box></draw:frame><draw:frame draw:style-name="gr46" draw:text-style-name="P101" svg:width="1.528cm" svg:height="1.551cm" svg:x="15.067cm" svg:y="-0.372cm"><draw:text-box><text:p text:style-name="P100"><text:span text:style-name="T57">Pageidautina sutikti 43</text:span></text:p></draw:text-box></draw:frame><draw:frame draw:style-name="gr47" draw:text-style-name="P101" svg:width="2.285cm" svg:height="0.902cm" svg:x="14.125cm" svg:y="-5.161cm"><draw:text-box><text:p text:style-name="P100"><text:span text:style-name="T57">Visiškai pritariu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57">QB11.5. Pasakykite, kiek sutinkate arba nesutinkate su kiekvienu iš šių teiginių: Vyrai, dirbantys su priežiūra ar paslaugomis susijusiose profesinio rengimo ir mokymo srityse, dažnai susiduria su socialine stigma ar vertinimu.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648cm" svg:x="1.047cm" svg:y="11.118cm"><draw:text-box><text:p text:style-name="P105"><text:span text:style-name="T57">Visiškai sutinku</text:span></text:p></draw:text-box></draw:frame><draw:frame draw:style-name="gr37" draw:text-style-name="P101" svg:width="2.946cm" svg:height="1.004cm" svg:x="4.055cm" svg:y="11.095cm"><draw:text-box><text:p text:style-name="P105"><text:span text:style-name="T57">Tendencija sutikti</text:span></text:p></draw:text-box></draw:frame><draw:frame draw:style-name="gr38" draw:text-style-name="P101" svg:width="3.28cm" svg:height="0.646cm" svg:x="7.239cm" svg:y="11.139cm"><draw:text-box><text:p text:style-name="P105"><text:span text:style-name="T57">Polinkis nesutikti</text:span></text:p></draw:text-box></draw:frame><draw:frame draw:style-name="gr39" draw:text-style-name="P101" svg:width="3.484cm" svg:height="0.646cm" svg:x="10.867cm" svg:y="11.096cm"><draw:text-box><text:p text:style-name="P105"><text:span text:style-name="T57">Visiškai nesutinku</text:span></text:p></draw:text-box></draw:frame><draw:frame draw:style-name="gr40" draw:text-style-name="P101" svg:width="2.518cm" svg:height="0.687cm" svg:x="14.589cm" svg:y="11.096cm"><draw:text-box><text:p text:style-name="P105"><text:span text:style-name="T57">Nežinau</text:span></text:p></draw:text-box></draw:frame></draw:g></draw:g></text:p>
        <text:p text:style-name="P29">Tai, kokiu mastu respondentai sutinka, kad vyrai, atliekantys priežiūros ar su paslaugomis susijusias pareigas, dažnai susiduria su stigmatizacija, priklauso nuo socialinių, demografinių ir požiūrio veiksnių, kaip nurodyta toliau. </text:p>
        <text:p text:style-name="P52">■ Pagal amžių ši nuomonė mažėja nuo 63 proc. 15–24 m. respondentų iki 53 proc. 55 m. ir vyresnių respondentų. </text:p>
        <text:p text:style-name="P52">■ Yra tam tikrų skirtumų tarp socialinių ir profesinių kategorijų. Nors 63 proc. kitų balta apykaklės darbuotojų ir studentų sutinka, kad priežiūros vaidmenys gali būti stigmatizuojami nei vyrai, šis skaičius sumažėjo iki 53 proc. tarp į pensiją išėjusių respondentų. </text:p>
        <text:p text:style-name="P52">■ Pagal amžių švietimo sistemos pabaigoje respondentai, kurie baigė mokslus būdami 15 metų ar jaunesni, mažiau linkę manyti, kad priežiūros ar su paslaugomis susijusiose profesinio rengimo ir mokymo srityse dirbantys vyrai patiria socialinę stigmą (51 proc.) nei tie, kurie baigė mokslus būdami 16–19 metų ar vyresni nei 20 metų (57–58 proc.). Tarp tų, kurie vis dar mokosi, šis požiūris yra 63%. </text:p>
        <text:p text:style-name="P52">■ Kalbant apie veiksnius, turinčius įtakos profesinio rengimo ir mokymo pasirinkimui, skirtumai yra nedideli. Šis požiūris šiek tiek labiau paplitęs tarp respondentų, kurie nurodo socialinės žiniasklaidos įtaką (64 proc., palyginti su 56 proc.). </text:p>
        <text:p text:style-name="P52">■ Nėra jokių skirtumų pagal lytį ar ankstesnę profesinio rengimo ir mokymo patirtį.</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Pasakykite, kiek sutinkate arba nesutinkate su kiekvienu iš šių teiginių: Slaugos ar su paslaugomis susijusiose pirminio profesinio rengimo ir mokymo srityse dirbantys vyrai dažnai susiduria su socialine stigma arba nuovoka (proc. ES)</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Iš viso „Sutinku“</text:p>
            </table:table-cell>
            <table:table-cell table:style-name="Tableau31.A1" office:value-type="string">
              <text:p text:style-name="P69">Iš viso „Nesutinku“ </text:p>
            </table:table-cell>
            <table:table-cell table:style-name="Tableau31.A1" office:value-type="string">
              <text:p text:style-name="P69">Nežinau</text:p>
            </table:table-cell>
          </table:table-row>
          <table:table-row>
            <table:table-cell table:style-name="Tableau31.A1" office:value-type="string">
              <text:p text:style-name="P71">27 ES valstybės narės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Lytis</text:p>
            </table:table-cell>
            <table:covered-table-cell/>
            <table:covered-table-cell/>
            <table:covered-table-cell/>
          </table:table-row>
          <table:table-row>
            <table:table-cell table:style-name="Tableau31.A1" office:value-type="string">
              <text:p text:style-name="P71">Žmogus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Moteris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Amžius</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Išsilavinimas (pabaiga)</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Vis dar studijuoja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Socialinė ir profesinė kategorija</text:p>
            </table:table-cell>
            <table:covered-table-cell/>
            <table:covered-table-cell/>
            <table:covered-table-cell/>
          </table:table-row>
          <table:table-row>
            <table:table-cell table:style-name="Tableau31.A1" office:value-type="string">
              <text:p text:style-name="P71">Savarankiškai dirbantys asmenys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Vadovai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Kitos baltos apykaklės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Fiziniai darbuotojai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amų šeimininkai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Bedarbiai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Išėjęs į pensiją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Moksleiviai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Subjektyvi urbanizacija</text:p>
            </table:table-cell>
            <table:covered-table-cell/>
            <table:covered-table-cell/>
            <table:covered-table-cell/>
          </table:table-row>
          <table:table-row>
            <table:table-cell table:style-name="Tableau31.A1" office:value-type="string">
              <text:p text:style-name="P71">Kaimo vietovė arba kaimas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Mažas arba vidutinio dydžio miestas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Didelis miestas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IVET suvokimas (MŪSŲ ŠALYJE)</text:p>
            </table:table-cell>
            <table:covered-table-cell/>
            <table:covered-table-cell/>
            <table:covered-table-cell/>
          </table:table-row>
          <table:table-row>
            <table:table-cell table:style-name="Tableau31.A1" office:value-type="string">
              <text:p text:style-name="P71">Teigiamas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igiamas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31.A1" office:value-type="string">
              <text:p text:style-name="P71">Taip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ext:soft-page-break/>
          <table:table-row>
            <table:table-cell table:style-name="Tableau31.A1" office:value-type="string">
              <text:p text:style-name="P71">Ne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
        <text:h text:style-name="P19" text:outline-level="2"><text:bookmark-start text:name="__RefHeading___Toc215596_2930363814"/>3. Būsimi uždaviniai <text:bookmark-end text:name="__RefHeading___Toc215596_2930363814"/></text:h>
        <text:p text:style-name="P50">Daugiau kaip pusė ES piliečių teigia, kad esama rizikos, jog su profesinio rengimo ir mokymo kvalifikacijomis susijusias darbo vietas pakeis automatizavimas </text:p>
        <text:p text:style-name="P21">Visoje Europos Sąjungoje 56 proc. ES piliečių teigia, kad su profesinio rengimo ir mokymo kvalifikacijomis susijusias darbo vietas gali pakeisti automatizavimas, įskaitant 13 proc. piliečių, kurie visiškai sutinka, ir 43 proc.<text:note text:id="ftn59" text:note-class="footnote"><text:note-citation>59</text:note-citation><text:note-body><text:p text:style-name="P13">QB8.1. Pasakykite, kiek sutinkate arba nesutinkate su kiekvienu iš šių teiginių: Kyla pavojus, kad su profesinio rengimo ir mokymo kvalifikacijomis susijusias darbo vietas pakeis automatizavimas. </text:p></text:note-body></text:note> piliečių, kurie linkę sutikti . Daugiau kaip trečdalis respondentų (35 proc.) su tuo nesutinka, o 9 proc. nežino. </text:p>
        <text:p text:style-name="P21">Palyginimui, 2024 m. atliktos specialiosios „Eurobarometro“ apklausos dėl dirbtinio intelekto ir darbo ateities duomenimis, 66 proc. žmonių manė, kad dėl robotų ir dirbtinio intelekto išnyks daugiau darbo vietų nei bus sukurta.<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2">https://europa.eu/eurobarometer/surveys/detail/3222</text:span></text:a><text:span text:style-name="T52"> </text:span></text:p></text:note-body></text:note> Šioje apklausoje užfiksuoti 56 proc. yra gerokai mažesni, o tai gali reikšti, kad baimė dėl profesinio rengimo ir mokymo yra platesnio visuomenės nerimo dalis, o ne konkretus sprendimas dėl profesinio rengimo ir mokymo ateities. </text:p>
        <text:p text:style-name="P21">23 valstybėse narėse bent pusė respondentų sutinka, kad profesinio rengimo ir mokymo darbo vietas gali pakeisti automatizavimas.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652cm" svg:x="1.09cm" svg:y="10.682cm"><draw:text-box><text:p text:style-name="P105"><text:span text:style-name="T57">Visiškai sutinku</text:span></text:p></draw:text-box></draw:frame><draw:frame draw:style-name="gr20" draw:text-style-name="P101" svg:width="2.952cm" svg:height="1.004cm" svg:x="4.098cm" svg:y="10.659cm"><draw:text-box><text:p text:style-name="P105"><text:span text:style-name="T57">Tendencija sutikti</text:span></text:p></draw:text-box></draw:frame><draw:frame draw:style-name="gr21" draw:text-style-name="P101" svg:width="3.28cm" svg:height="0.646cm" svg:x="7.281cm" svg:y="10.703cm"><draw:text-box><text:p text:style-name="P105"><text:span text:style-name="T57">Polinkis nesutikti</text:span></text:p></draw:text-box></draw:frame><draw:frame draw:style-name="gr22" draw:text-style-name="P101" svg:width="3.488cm" svg:height="0.65cm" svg:x="10.91cm" svg:y="10.661cm"><draw:text-box><text:p text:style-name="P105"><text:span text:style-name="T57">Visiškai nesutinku</text:span></text:p></draw:text-box></draw:frame><draw:frame draw:style-name="gr23" draw:text-style-name="P101" svg:width="2.518cm" svg:height="0.69cm" svg:x="14.631cm" svg:y="10.661cm"><draw:text-box><text:p text:style-name="P105"><text:span text:style-name="T57">Nežinau</text:span></text:p></draw:text-box></draw:frame></draw:g><draw:frame draw:style-name="gr24" draw:text-style-name="P101" svg:width="16.525cm" svg:height="0.902cm" svg:x="0.46cm" svg:y="1.649cm"><draw:text-box><text:p text:style-name="P100"><text:span text:style-name="T57">QB8.1. Pasakykite, kiek sutinkate arba nesutinkate su kiekvienu iš šių teiginių: Kyla pavojus, kad su profesinio rengimo ir mokymo kvalifikacijomis susijusias darbo vietas pakeis automatizavimas.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876cm" svg:x="9.066cm" svg:y="-9.006cm"><draw:text-box><text:p text:style-name="P100"><text:span text:style-name="T57">QB8.1. Pasakykite, kiek sutinkate arba nesutinkate su kiekvienu iš šių teiginių: Kyla pavojus, kad su profesinio rengimo ir mokymo kvalifikacijomis susijusias darbo vietas pakeis automatizavimas. </text:span></text:p></draw:text-box></draw:frame><draw:frame draw:style-name="gr27" draw:text-style-name="P101" svg:width="2.839cm" svg:height="0.578cm" svg:x="11.387cm" svg:y="-7.625cm"><draw:text-box><text:p text:style-name="P100"><text:span text:style-name="T57">Nežinau 9</text:span></text:p></draw:text-box></draw:frame><draw:frame draw:style-name="gr28" draw:text-style-name="P104" svg:width="2.31cm" svg:height="0.902cm" svg:x="9.648cm" svg:y="-7.117cm"><draw:text-box><text:p text:style-name="P103"><text:span text:style-name="T57">Visiškai nesutinku 7</text:span></text:p></draw:text-box></draw:frame><draw:frame draw:style-name="gr29" draw:text-style-name="P104" svg:width="1.893cm" svg:height="1.227cm" svg:x="9.436cm" svg:y="-4.51cm"><draw:text-box><text:p text:style-name="P103"><text:span text:style-name="T57">Nesutinku 28</text:span></text:p></draw:text-box></draw:frame><draw:frame draw:style-name="gr30" draw:text-style-name="P101" svg:width="1.433cm" svg:height="1.551cm" svg:x="13.908cm" svg:y="-3.914cm"><draw:text-box><text:p text:style-name="P100"><text:span text:style-name="T57">Pageidautina sutikti 43</text:span></text:p></draw:text-box></draw:frame><draw:frame draw:style-name="gr31" draw:text-style-name="P101" svg:width="2.352cm" svg:height="0.902cm" svg:x="13.276cm" svg:y="-7.408cm"><draw:text-box><text:p text:style-name="P100"><text:span text:style-name="T57">Visiškai sutinku 13</text:span></text:p></draw:text-box></draw:frame></draw:g>Nuomonės valstybėse narėse skiriasi. Daugiausia susitarimų pasiekta Vengrijoje (68 proc.), Italijoje (65 proc.) ir Slovakijoje (64 proc.). Žemiausias lygis užfiksuotas Danijoje (37 proc.), Nyderlanduose (40 proc.) ir Portugalijoje (43 proc.). </text:p>
        <text:p text:style-name="P21"/>
        <text:p text:style-name="P29">Respondentų nuomonė, kad su profesiniu rengimu ir mokymu susijusios darbo vietos bus pakeistos automatizavimu, priklauso nuo socialinių, demografinių ir požiūrio veiksnių, kaip nurodyta toliau. </text:p>
        <text:p text:style-name="P52">■ Esama tam tikrų skirtumų pagal socialines ir profesines kategorijas: 60 proc. respondentų bedarbių ir 59 proc. į pensiją išėjusių respondentų mano, kad su PRM kvalifikacija susijusiems darbams kyla automatizavimo rizika, palyginti su 52 proc. vadovų. </text:p>
        <text:p text:style-name="P52">■ Šiai nuomonei pritaria 60 proc. 16–19 m. išsilavinimą įgijusių respondentų, palyginti su 57 proc. tebesimokančiųjų ir 56 proc. 15 m. ar jaunesnių išsilavinimą įgijusių respondentų. Šis skaičius yra mažiausias tarp respondentų, kurie baigė mokslus būdami 20 metų ar vyresni (54 proc.). </text:p>
        <text:p text:style-name="P52">■ Pagal amžių 15–24 m. respondentai labiausiai linkę manyti, kad profesinio rengimo ir mokymo darbo vietoms gresia automatizavimo pavojus (60 proc.), palyginti su 55 proc. 25–39 m. amžiaus respondentų, 56 proc. 40–54 m. amžiaus respondentų ir 57 proc. 55 m. ir vyresnių respondentų. </text:p>
        <text:p text:style-name="P52">■ Šis požiūris labiau paplitęs tarp respondentų, manančių, kad jaunimas gauna pakankamai informacijos apie profesinio rengimo ir mokymo galimybes (62 proc., palyginti su 51 proc. nesutinkančiųjų). </text:p>
        <text:p text:style-name="P52">■ Tie, kurie teigiamai vertina profesinį rengimą ir mokymą, labiau linkę manyti, kad profesinio rengimo ir mokymo srities darbo vietos susiduria su automatizavimo rizika (60 proc., palyginti su 52 proc. tų, kurie praneša apie neigiamą požiūrį). </text:p>
        <text:p text:style-name="P52">■ Respondentai, manantys, kad dėl profesinio rengimo ir mokymo kvalifikacijų atsiranda darbo vietų, kurios visuomenėje yra labai vertinamos, labiau linkę sutikti (61 proc.) nei tie, kurie nepritaria šiai nuomonei (54 proc.). </text:p>
        <text:p text:style-name="P52">■ Respondentai, kurie nurodo, kad renkantis profesinį rengimą ir mokymą reikia kuo greičiau užsidirbti pinigų, yra šiek tiek mažiau linkę sutikti su tuo, kad profesinio rengimo ir mokymo darbo vietoms kyla automatizavimo rizika (55 proc., palyginti su 59 proc.). </text:p>
        <text:p text:style-name="P52">■ Nėra jokių skirtumų pagal lytį.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Pasakykite man, kiek sutinkate ar nesutinkate su kiekvienu iš šių teiginių: Kyla pavojus, kad su pirminio profesinio rengimo ir mokymo kvalifikacijomis susijusias darbo vietas pakeis automatizavimas (proc. ES)</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Iš viso „Sutinku“</text:p>
            </table:table-cell>
            <table:table-cell table:style-name="Tableau32.A1" office:value-type="string">
              <text:p text:style-name="P69">Iš viso „Nesutinku“ </text:p>
            </table:table-cell>
            <table:table-cell table:style-name="Tableau32.A1" office:value-type="string">
              <text:p text:style-name="P69">Nežinau</text:p>
            </table:table-cell>
          </table:table-row>
          <table:table-row>
            <table:table-cell table:style-name="Tableau32.A1" office:value-type="string">
              <text:p text:style-name="P71">27 ES valstybės narės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Lytis</text:p>
            </table:table-cell>
            <table:covered-table-cell/>
            <table:covered-table-cell/>
            <table:covered-table-cell/>
          </table:table-row>
          <table:table-row>
            <table:table-cell table:style-name="Tableau32.A1" office:value-type="string">
              <text:p text:style-name="P71">Žmogus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Moteris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Amžius</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Išsilavinimas (pabaiga)</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Vis dar studijuoja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Socialinė ir profesinė kategorija</text:p>
            </table:table-cell>
            <table:covered-table-cell/>
            <table:covered-table-cell/>
            <table:covered-table-cell/>
          </table:table-row>
          <table:table-row>
            <table:table-cell table:style-name="Tableau32.A1" office:value-type="string">
              <text:p text:style-name="P71">Savarankiškai dirbantys asmenys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Vadovai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Kitos baltos apykaklės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Fiziniai darbuotojai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Namų šeimininkai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Bedarbiai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Išėjęs į pensiją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Moksleiviai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Subjektyvi urbanizacija</text:p>
            </table:table-cell>
            <table:covered-table-cell/>
            <table:covered-table-cell/>
            <table:covered-table-cell/>
          </table:table-row>
          <table:table-row>
            <table:table-cell table:style-name="Tableau32.A1" office:value-type="string">
              <text:p text:style-name="P71">Kaimo vietovė arba kaimas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Mažas arba vidutinio dydžio miestas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Didelis miestas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IVET suvokimas (MŪSŲ ŠALYJE)</text:p>
            </table:table-cell>
            <table:covered-table-cell/>
            <table:covered-table-cell/>
            <table:covered-table-cell/>
          </table:table-row>
          <table:table-row>
            <table:table-cell table:style-name="Tableau32.A1" office:value-type="string">
              <text:p text:style-name="P71">Teigiamas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igiamas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Kada nors lankytas pirminis profesinis mokymas (vidurinis ugdymas)</text:p>
            </table:table-cell>
            <table:covered-table-cell/>
            <table:covered-table-cell/>
            <table:covered-table-cell/>
          </table:table-row>
          <table:table-row>
            <table:table-cell table:style-name="Tableau32.A1" office:value-type="string">
              <text:p text:style-name="P71">Taip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ext:soft-page-break/>
          <table:table-row>
            <table:table-cell table:style-name="Tableau32.A1" office:value-type="string">
              <text:p text:style-name="P71">Ne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
        <text:p text:style-name="P29"/>
      </text:section>
      <text:h text:style-name="P17" text:outline-level="1"><text:bookmark-start text:name="__RefHeading___Toc215598_2930363814"/>Išvada <text:bookmark-end text:name="__RefHeading___Toc215598_2930363814"/></text:h>
      <text:p text:style-name="P21"/>
      <text:section text:style-name="Sect2" text:name="Section7">
        <text:p text:style-name="P29">Ši speciali „Eurobarometro“ apklausa rodo, kad europiečiai iš esmės pripažįsta kokybiškus ir naudingus pirminio profesinio rengimo ir mokymo (PRM) rezultatus, net jei ir toliau laikomasi pasenusio požiūrio ir stereotipų. Profesinis rengimas ir mokymas vertinamas teigiamai: kokybiškas mokymasis, kompetentingi mokytojai, moderni infrastruktūra ir tvirtos sąsajos su labai paklausiomis darbo vietomis. Tai yra europiečiams labiausiai rekomenduojamas švietimo kelias jaunimui. Be to, bendrasis lavinimas ir toliau turi didesnį socialinį prestižą, o dalyvavimas profesiniame rengime ir mokyme tebėra nevienodas tiek tarp valstybių narių, tiek tarp kartų. </text:p>
        <text:p text:style-name="P36">Neišnaudotas profesinio rengimo ir mokymo potencialas: stiprūs rezultatai, pasenęs suvokimas </text:p>
        <text:p text:style-name="P21">Europiečiai aiškiai vertina profesinio rengimo ir mokymo praktinius pranašumus. Du iš trijų piliečių teigia, kad profesinio rengimo ir mokymo įvaizdis jų šalyje yra teigiamas, o dauguma – beveik visose valstybėse narėse. Infrastruktūra ir darbuotojai taip pat vertinami gerai: 78 proc. teigė, kad profesinis rengimas ir mokymas suteikia galimybę naudotis modernia infrastruktūra, o 79 proc. teigė, kad mokytojai ir instruktoriai yra kompetentingi. Apskritai 73 proc. yra įsitikinę, kad profesinis rengimas ir mokymas suteikia galimybę mokytis kokybiškai. </text:p>
        <text:p text:style-name="P36">Profesinis rengimas ir mokymas pripažįstamas kaip kokybiškas švietimo būdas </text:p>
        <text:p text:style-name="P21">Respondentai nuosekliai pritaria profesinio rengimo ir mokymo paslaugų kokybei visoje Europoje. Mokytojų kompetencijos, mokymosi kokybės ir modernios infrastruktūros suvokimas padeda plačiąja prasme suprasti, kad profesinis rengimas ir mokymas yra tvirtas švietimo pagrindas. Ankstyvas patekimas į darbo rinką yra stiprus motyvas daugeliui besimokančių asmenų: daugiau kaip pusė europiečių (53 proc.) nurodo poreikį arba norą greitai užsidirbti pinigų (tai dažniausiai minimas veiksnys 24 valstybėse narėse) ir daugiau kaip pusė savarankiškai dirbančių asmenų turi PRM kvalifikaciją. </text:p>
        <text:p text:style-name="P36">Profesinis rengimas ir mokymas suteikia įgūdžių gerai apmokamoms ir paklausioms darbo vietoms </text:p>
        <text:p text:style-name="P21">Daugelis europiečių mano, kad profesinis rengimas ir mokymas suteikia studentams darbui reikalingų techninių įgūdžių (85 proc.), dėl kurių atsiranda didelės paklausos darbo vietų (82 proc.). Du trečdaliai teigia, kad šie darbai yra gerai apmokami. Vienas iš penkių respondentų (21 proc.) taip pat nurodo verslumo siekius kaip priežastį rinktis profesinį rengimą ir mokymą, pabrėždamas jo vaidmenį remiant savarankišką darbą ir įmones. </text:p>
        <text:p text:style-name="P36">Europiečiai rekomenduoja profesinį rengimą ir mokymą jaunimui </text:p>
        <text:p text:style-name="P35">Profesinio rengimo ir mokymo privalumai atsispindi konkrečiose rekomendacijose. Pusė europiečių (50 proc.) rekomenduoja profesinį vidurinį išsilavinimą vidurinę mokyklą pasirinkusiems jaunuoliams, todėl tai yra dažniausiai rekomenduojama galimybė visoje ES. Aukštojo mokslo lygmeniu 52 proc. rekomenduotų aukštąjį profesinį rengimą ir mokymą, palyginti su 35 proc., kurie rekomenduotų aukštąjį akademinį išsilavinimą. Tačiau esama kartų skirtumo, nes 25–54 m. amžiaus respondentai daug dažniau rekomenduoja bendrąjį vidurinį išsilavinimą (53 proc.) nei 55 m. ir vyresni respondentai (33 proc.), o tai rodo, kad skirtingų kartų nuomonės labai pasikeitė. </text:p>
        <text:p text:style-name="P37">Nuolatinė vaizdo spraga išlieka </text:p>
        <text:p text:style-name="P35">Nepaisant šių pranašumų, profesinio rengimo ir mokymo srityje esama didelių suvokimo spragų. Trys ketvirtadaliai europiečių teigia, kad bendrojo vidurinio ugdymo įvaizdis jų šalyje yra palankesnis, o daugiau kaip aštuoni iš dešimties teigia, kad aukštąjį išsilavinimą įgyjantys studentai sistemingai skatinami siekti bendrojo lavinimo. Vis dėlto dauguma respondentų mano, kad bendrąjį išsilavinimą įgyti lengviau nei profesinį rengimą ir mokymą (52 proc., palyginti su 36 proc.), o tai rodo paradoksalų visuomenės požiūrį. Dalyvavimas profesiniame rengime ir mokyme Europos Sąjungoje labai skiriasi – nuo 21 proc. Graikijoje iki 68 proc. Slovėnijoje, o tai rodo didelius struktūrinius ir kultūrinius skirtumus, susijusius su tuo, kaip valstybės narės organizuoja vidurinį ugdymą. Šalys, kuriose yra nusistovėjusios dualinio mokymo sistemos, turi skirtingus rezultatus, dėl kurių kyla abejonių dėl paprastų prielaidų apie institucinę struktūrą. Vokietijoje (82 proc. teigiami vertinimai, 63 proc. dalyvavimas) profesinio rengimo ir mokymo kokybė kelia didelį prestižą ir visuomenė labai pasitiki profesiniu rengimu ir mokymu. Tačiau dvejopos sistemos modelis negarantuoja vienodai teigiamo suvokimo: Nyderlanduose bendras profesinio rengimo ir mokymo įvaizdis ES yra mažiausiai teigiamas (44 proc.), nepaisant senos tradicijos derinti mokymąsi darbo vietoje su mokymu klasėje. Danijoje vyrauja dar vienas modelis – gerai suvokiama kokybė, tačiau labai didelė respondentų dalis (42 proc.) teigia, kad rekomendacijos priklauso nuo individualių aplinkybių, o tai rodo labiau individualizuotą, ne tokį kategorišką požiūrį į švietimo trajektorijų atranką. Šie skirtumai dualistinės sistemos šalyse rodo, kad vien institucinės struktūros nelemia visuomenės suvokimo ir kad nuomonę formuoja platesnis veiksnių derinys, kuris gali apimti kultūrinį požiūrį, darbo rinkos sąlygas, komunikacijos praktiką ir socialinių partnerių vaidmenį. </text:p>
        <text:p text:style-name="P37">Klaidingas suvokimas ir lyčių stereotipai gali apriboti profesinio rengimo ir mokymo patrauklumą </text:p>
        <text:p text:style-name="P35"><text:soft-page-break/>Pusė europiečių mano, kad profesinio rengimo ir mokymo programose nepakankamai dėmesio skiriama pagrindiniams įgūdžiams, pavyzdžiui, raštingumui ar skaitmeniniam raštingumui, o panaši dalis mano, kad nepakankamai dėmesio skiriama universaliesiems įgūdžiams, pavyzdžiui, bendravimui ir kritiniam mąstymui. Respondentų, turinčių profesinio rengimo ir mokymo patirties ir jos neturinčių, skirtumai yra nedideli – 53 proc., palyginti su 48 proc. pagrindinių įgūdžių atveju, ir 53 proc., palyginti su 50 proc. universaliųjų įgūdžių atveju. Ši tendencija rodo, kad profesinio rengimo ir mokymo programose pastebimas esminis atotrūkis. </text:p>
        <text:p text:style-name="P35">Kadangi atliekant apklausą profesinis rengimas ir mokymas nebuvo lyginamas su bendruoju ugdymu, ši nuomonė gali atspindėti platesnį susirūpinimą dėl šių įgūdžių ir didesnius lūkesčius, kurie dažnai siejami su profesiniu rengimu ir mokymu. Šios nuomonės sutampa su tvirtu pritarimu profesinio rengimo ir mokymo srities specializuotų techninių įgūdžių ugdymui (85 proc.) ir kokybiškam mokymuisi (73 proc.). Šališkumas lyčių atžvilgiu taip pat tebėra iššūkis: 55 proc. mano, kad su gamtos mokslais, technologijomis, inžinerija ir matematika susijusios profesinio rengimo ir mokymo sritys yra tinkamesnės vyrams, o padėtis valstybėse narėse labai skiriasi. Daugelis respondentų mano, kad moterys, kurios domisi techniniais dalykais, dažnai yra nukreipiamos į bendrąjį lavinimą ir kad su gamtos mokslais, technologijomis, inžinerija ir matematika susijusiose profesinio rengimo ir mokymo srityse dirbančios moterys yra menkai skatinamos. Tuo tarpu manoma, kad vyrai, kurie nėra aukštų rezultatų pasiekę asmenys, susiduria su spaudimu pasirinkti profesinį rengimą ir mokymą. </text:p>
        <text:p text:style-name="P35">Mažas profesinio rengimo ir mokymo prestižo ir socialinio statuso reikšmingumas (šis veiksnys minimas tik 16 proc. kaip veiksnys renkantis išsilavinimą) rodo, kad yra daug galimybių didinti visuomenės informuotumą apie profesinio rengimo vertę ir socialinį indėlį. </text:p>
        <text:p text:style-name="P37">Verslumas ir savarankiškas darbas profesinio rengimo ir mokymo srityje </text:p>
        <text:p text:style-name="P35">Verslumo motyvacija yra svarbus veiksnys renkantis išsilavinimą. Vienas iš penkių respondentų (21 proc.) norą tapti savarankiškai dirbančiu asmeniu arba pradėti verslą laiko pagrindine priežastimi rinktis profesinį rengimą ir mokymą, o daugiau kaip pusė savarankiškai dirbančių asmenų ES turi profesinio rengimo ir mokymo kvalifikaciją. Šiose išvadose pabrėžiamas profesinio rengimo ir mokymo vaidmuo sudarant sąlygas įvairioms karjeros galimybėms ir remiant Europos verslumo aplinką. </text:p>
        <text:p text:style-name="P37">Būsima profesinio rengimo ir mokymo strategija suteikia galimybę laiku </text:p>
        <text:p text:style-name="P35">Visoje apklausoje išryškėja kartų modelis. Jaunesni respondentai paprastai geriau nei vyresnės kartos žino apie profesinio mokymo kliūtis ir šališkumą. Kartu šis informuotumas sutampa su mažesniu dalyvavimo profesiniame rengime ir mokyme lygiu ir didesniu pirmenybės teikimu akademinėms trajektorijoms. 15–24 m. amžiaus asmenų dalyvavimo profesinio rengimo ir mokymo programose lygis yra 46 proc., o 25–54 m. amžiaus asmenų – 52–53 proc. Ši jauniausia grupė yra labiau linkusi nei vyresnio amžiaus respondentai rekomenduoti bendrąjį vidurinį išsilavinimą. Tai rodo, kad aukštesnis išsilavinimo lygis yra susijęs tiek su didesniu informuotumu apie profesinio rengimo ir mokymo trūkumus, tiek su didesniu pirmenybės teikimu akademiniams būdams, o tai daro didelį poveikį būsimam aukštos kvalifikacijos gyventojų profesinio rengimo patrauklumui. </text:p>
        <text:p text:style-name="P35">Be to, 56 proc. europiečių teigia, kad kyla pavojus, jog su profesinio rengimo ir mokymo kvalifikacijomis susijusias darbo vietas pakeis automatizavimas. Ši problema egzistuoja kartu su plačiai paplitusiu pripažinimu, kad dėl profesinio rengimo ir mokymo kvalifikacijų šiuo metu sukuriama daug paklausių darbo vietų (82 proc. mano, kad taip yra). Platesni tyrimų duomenys tai patvirtina: Specialiojoje „Eurobarometro“ apklausoje dėl dirbtinio intelekto ir darbo ateities (2024 m.) nustatyta, kad 66 proc. europiečių išreiškė susirūpinimą dėl darbo vietų praradimo visoje ekonomikoje, o tai rodo, kad automatizavimo nerimas apima gerokai daugiau nei profesinius kelius. </text:p>
        <text:p text:style-name="P35">Atrodo, kad išvados rodo, jog profesinio rengimo ir mokymo problema kyla ne dėl jo rezultatų ar aktualumo, o dėl to, kaip jis suvokiamas. Todėl būsima profesinio rengimo ir mokymo strategija suteikia galimybę laiku sustiprinti jos, kaip pirmojo pasirinkimo galimybės, įvaizdį daugeliui kitų europiečių, veiksmingiau viešinti siūlomą aukštos kokybės švietimą ir įgūdžius ir kovoti su stereotipais ir šališkumu, kurie ir toliau daro įtaką renkantis kryptį ir siaurina tikslinę grupę. </text:p>
        <text:p text:style-name="P35"/>
        <text:section text:style-name="Sect1" text:name="Section9">
          <text:h text:style-name="P18" text:outline-level="1"><text:bookmark-start text:name="__RefHeading___Toc226704_2832584591"/>Pastabos<text:bookmark-end text:name="__RefHeading___Toc226704_2832584591"/></text:h>
          <text:p text:style-name="P35"/>
        </text:section>
        <text:p text:style-name="P39">(Nukreipta iš puslapio Pierre Dieumegard)</text:p>
        <text:p text:style-name="P40"><text:span text:style-name="T51">(IV 1) Spalvos yra apverstos tarp bendro skritulio diagramos ir juostos diagramos pagal šalį. </text:span>Gaila, kad visoje ataskaitoje nesilaikoma nuoseklių grafinių susitarimų. </text:p>
        <text:p text:style-name="P39"/>
        <text:p text:style-name="P40"><text:span text:style-name="T51">Kaip dažnai pasitaiko, skirtumai tarp šalių yra didesni nei skirtumai tarp socialinių grupių (lytis, amžius, išsilavinimo lygis ir t. t.). Šioje ataskaitoje dažnai pasitaiko sakinių, pavyzdžiui, „Skirtumai pagal lytį yra nereikšmingi“ arba „Skirtumo pagal lytį nėra“. </text:span>Verta pabrėžti šį įvairių lyčių atsakymų panašumą. </text:p>
        <text:p text:style-name="P39"/>
        <text:h text:style-name="P7" text:outline-level="1"/>
        <text:h text:style-name="P7" text:outline-level="1"><text:bookmark-start text:name="__RefHeading___Toc215600_2930363814"/>Techninės specifikacijos<text:bookmark-end text:name="__RefHeading___Toc215600_2930363814"/></text:h>
        <text:p text:style-name="P35">2025 m. lapkričio 6–30 d. Europos Komisijos Komunikacijos generalinio direktorato „Public Opinion &amp; Citizen Engagement“ skyriaus prašymu „Verian Belgium“ atliko „Eurobarometro“ apklausos 104,2 bangą. </text:p>
        <text:p text:style-name="P35"/>
        <text:p text:style-name="P35">104.2 banga apima atitinkamų Europos Sąjungos valstybių narių tautybių gyventojus, gyvenančius kiekvienoje iš 27 valstybių narių ir vyresnius nei 15 metų. </text:p>
        <text:p text:style-name="P35">Pagrindinė visose šalyse taikoma imties struktūra yra daugiapakopė, atsitiktinė (tikimybė). Kiekvienoje šalyje imties rėmas pirmiausia suskirstomas pagal NUTS regionus, o kiekviename regione – pagal urbanistikos matą (DEGURBA). Kiekviename sluoksnyje atrinktų imties taškų skaičius atitinka 15+ sluoksnio tiriamąją visumą. Antrajame etape atrankos taškai buvo atrenkami su tikimybe, proporcinga jų 0+ populiacijos dydžiui kiekviename sluoksnyje. Taigi imtys apima visą tirtų šalių teritoriją pagal Eurostato NUTS II (arba lygiavertį standartą) ir pagal atitinkamų tautybių gyventojų pasiskirstymą pagal didmiesčius, miesto ir kaimo vietoves.<text:note text:id="ftn61" text:note-class="footnote"><text:note-citation>61</text:note-citation><text:note-body><text:p text:style-name="Footnote"><text:span text:style-name="T52">Kaimo vietovių klasifikacija pagal DEGURBA (https://ec.europa.eu/eurostat/web/degree-of-urbanisation/ground)</text:span><text:span text:style-name="T52"> </text:span></text:p></text:note-body></text:note> </text:p>
        <text:p text:style-name="P35">Kiekvienoje pasirinktoje ėminių ėmimo vietoje atsitiktine tvarka buvo nustatyta pradinė koordinatė ir atvirkštinio geografinio kodavimo priemonė, naudojama arčiausiai koordinatės esančiam adresui nustatyti. Šis adresas buvo pradinis atsitiktinio pasivaikščiojimo adresas. Kiti adresai (kiekvienas N adresas) buvo pasirinkti standartinėmis "atsitiktinio maršruto" procedūromis iš pradinio adreso. Kiekviename namų ūkyje respondentas buvo atrinktas atsitiktine tvarka. Atsitiktinės atrankos metodas priklausė nuo namų ūkio dydžio. Pavyzdžiui, namų ūkių, turinčių du 15 ir daugiau narių, atveju scenarijus buvo naudojamas informatoriui (asmeniui, kuris atsakė į tikrintojo klausimyną) arba kitam reikalavimus atitinkančiam namų ūkio nariui pasirinkti. Namų ūkiams, kuriuose yra trys 15+ narių, scenarijus buvo naudojamas pasirinkti informatorių (1/3 laiko) arba du kitus reikalavimus atitinkančius namų ūkio narius (2/3 laiko). Kai buvo atrinkti kiti du nariai, pokalbio vedėjui buvo liepta paprašyti arba jauniausio, arba seniausio nario. Scenarijus atsitiktinai priskirtų atranką jauniausiam ar seniausiam su vienoda tikimybe. Šis procesas tęsiamas keturiems daugiau kaip 15 namų ūkio narių – atsitiktine tvarka prašoma jauniausio, antro jauniausio ir seniausio. Namų ūkiams, kuriuose yra daugiau nei penki 15 narių, grįžtame prie paskutinio gimtadienio taisyklės. </text:p>
        <text:p text:style-name="P35">Jei su niekuo namų ūkyje nebuvo susisiekta arba jei pasirinktas respondentas nebuvo pasiekiamas (užimtas), apklausėjas dar kartą apsilankė tame pačiame namų ūkyje ne daugiau kaip tris kartus (iš viso keturi bandymai susisiekti). Apklausėjai niekada nenurodo, kad apklausa iš anksto atliekama Europos Komisijos vardu; jie gali pateikti šią informaciją, kai tyrimas bus baigtas, jei to paprašys. </text:p>
        <text:p text:style-name="P35">Nyderlanduose, Suomijoje ir Švedijoje įdarbinimo etapas šiek tiek skyrėsi. Dviejose pastarosiose šalyse adresų imtis kiekviename atrankos taške buvo atrinkta iš adreso arba gyventojų registro (Suomijoje atranka atliekama ne visuose atrankos taškuose, bet kai kuriose šalyse, kuriose tikimasi, kad atsakymų lygis pagerės). Adresai buvo atrenkami atsitiktine tvarka. Tada telefonu buvo susisiekta su namų ūkiais ir jie buvo įdarbinti dalyvauti apklausoje. Nyderlanduose naudojama dvigubo kadro RDD imtis (mobilieji ir fiksuotojo ryšio numeriai), nes nėra išsamaus gyventojų registro, kuriame būtų nurodyti telefono numeriai. Skaičių pasirinkimas abiejuose kadruose atliekamas atsitiktine tvarka, kai kiekvienas skaičius gauna vienodą atrankos tikimybę. Skirtingai nuo Švedijos ir Suomijos, imtis yra nesugrupuota. </text:p>
        <text:p text:style-name="P30"/>
      </text:section>
      <text:p text:style-name="P41">(institutai)</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Atsakymų skaičius <text:bookmark-end text:name="__RefHeading___Toc215602_2930363814"/></text:h>
        <text:p text:style-name="P41">Kiekvienoje šalyje lyginama atsakiusioji imtis ir visata (t. y. bendras šalies gyventojų skaičius). Svoriai naudojami tam, kad atsakančioji imtis atitiktų visatą pagal lytį pagal amžių, regioną ir urbanizacijos laipsnį. Kalbant apie Europos įverčius (t. y. ES vidurkį), koreguojami atskirų šalių svoriai, juos padidinant arba sumažinant, kad būtų atspindėta jų vyresnių nei 15 metų amžiaus gyventojų dalis, palyginti su vyresnių nei 15 metų amžiaus ES gyventojų skaičiumi. </text:p>
        <text:p text:style-name="P41"/>
        <text:p text:style-name="P41">Atsakymų lygis apskaičiuojamas bendrą išsamių pokalbių skaičių padalijus iš visų aplankytų adresų skaičiaus, išskyrus tuos, kurie neatitinka reikalavimų, bet įskaitant tuos, kurių atitiktis reikalavimams nežinoma. „Eurobarometro“ apklausos 104,2 bangos atsakymų į 27 ES valstybių narių klausimus rodikliai, kuriuos apskaičiavo „Verian Belgium“, yra tokie: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Šalys</text:p>
            </table:table-cell>
            <table:table-cell table:style-name="Tableau33.A1" office:value-type="string">
              <text:p text:style-name="P71">CAPI RESPONSE priemonės</text:p>
            </table:table-cell>
          </table:table-row>
          <table:table-row table:style-name="Tableau33.1">
            <table:table-cell table:style-name="Tableau33.A1" office:value-type="string">
              <text:p text:style-name="P71">BE</text:p>
            </table:table-cell>
            <table:table-cell table:style-name="Tableau33.A1" office:value-type="string">
              <text:p text:style-name="P71">Belgija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lgarija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Čekija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anija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Vokietija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ija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Airija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aikija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Ispanija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Prancūzija </text:p>
            </table:table-cell>
            <table:table-cell table:style-name="Tableau33.A1" office:value-type="string">
              <text:p text:style-name="P71">37.7%</text:p>
            </table:table-cell>
          </table:table-row>
          <table:table-row table:style-name="Tableau33.1">
            <table:table-cell table:style-name="Tableau33.A1" office:value-type="string">
              <text:p text:style-name="P71">HR</text:p>
            </table:table-cell>
            <table:table-cell table:style-name="Tableau33.A1" office:value-type="string">
              <text:p text:style-name="P71">Kroatija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Italija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Kipro Respublika</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atvija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etuva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iuksemburgas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Vengrija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М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Nyderlandai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Austrija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Lenkija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ija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umunija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vėnija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lovakija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Suomija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Švedija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 Asmeninis pokalbis su kompiuteriu</text:p>
            </table:table-cell>
            <table:covered-table-cell/>
            <table:covered-table-cell/>
          </table:table-row>
        </table:table>
        <text:p text:style-name="P41"/>
        <text:h text:style-name="P19" text:outline-level="2"><text:bookmark-start text:name="__RefHeading___Toc215604_2930363814"/>Pokalbio režimas pagal šalis <text:bookmark-end text:name="__RefHeading___Toc215604_2930363814"/></text:h>
        <text:p text:style-name="P41">Pokalbiai vyko per tiesioginius pokalbius – fiziškai žmonių namuose arba nuotoliniu būdu bendraujant vaizdo medžiaga atitinkama nacionaline kalba. Interviu su nuotoline vaizdo sąveika (tiesioginis pokalbis internetu arba CAVI, kompiuterinis vaizdo pokalbis) vyko tik Kipro Respublikoje, Danijoje, Maltoje, Nyderlanduose, Suomijoje ir Švedijoje.</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Klaidų ribos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Atrankos proceso statistinės maržo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95 % patikimumo lygyje)</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įvairūs imties dydžiai yra išdėstyti eilėmis </text:p></table:table-cell><table:covered-table-cell/><table:covered-table-cell/><table:covered-table-cell/><table:covered-table-cell/><table:covered-table-cell/><table:table-cell table:style-name="Tableau34.A1" table:number-columns-spanned="6" office:value-type="string"><text:p text:style-name="P73">įvairūs stebimi rezultatai pateikiami stulpeliuose</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 = 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 = 50</text:p></table:table-cell></table:table-row><table:table-row table:style-name="Tableau34.1"><table:table-cell table:style-name="Tableau34.A1" office:value-type="string"><text:p text:style-name="P73">N = 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 = 500</text:p></table:table-cell></table:table-row><table:table-row table:style-name="Tableau34.1"><table:table-cell table:style-name="Tableau34.A1" office:value-type="string"><text:p text:style-name="P75">N = 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 = 1000</text:p></table:table-cell></table:table-row><table:table-row table:style-name="Tableau34.1"><table:table-cell table:style-name="Tableau34.A1" office:value-type="string"><text:p text:style-name="P73">N = 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 = 1500</text:p></table:table-cell></table:table-row><table:table-row table:style-name="Tableau34.1"><table:table-cell table:style-name="Tableau34.A1" office:value-type="string"><text:p text:style-name="P73">N = 2000 m.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 = 2000 m.</text:p></table:table-cell></table:table-row><table:table-row table:style-name="Tableau34.1"><table:table-cell table:style-name="Tableau34.A1" office:value-type="string"><text:p text:style-name="P73">N = 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 = 3000</text:p></table:table-cell></table:table-row><table:table-row table:style-name="Tableau34.1"><table:table-cell table:style-name="Tableau34.A1" office:value-type="string"><text:p text:style-name="P73">N = 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 = 4000</text:p></table:table-cell></table:table-row><table:table-row table:style-name="Tableau34.1"><table:table-cell table:style-name="Tableau34.A1" office:value-type="string"><text:p text:style-name="P73">N = 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 = 5000</text:p></table:table-cell></table:table-row><table:table-row table:style-name="Tableau34.1"><table:table-cell table:style-name="Tableau34.A1" office:value-type="string"><text:p text:style-name="P73">N = 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 = 6000</text:p></table:table-cell></table:table-row><table:table-row table:style-name="Tableau34.1"><table:table-cell table:style-name="Tableau34.A1" office:value-type="string"><text:p text:style-name="P73">N = 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 = 7000</text:p></table:table-cell></table:table-row><table:table-row table:style-name="Tableau34.1"><table:table-cell table:style-name="Tableau34.A1" office:value-type="string"><text:p text:style-name="P73">N = 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7500</text:p></table:table-cell></table:table-row><table:table-row table:style-name="Tableau34.1"><table:table-cell table:style-name="Tableau34.A1" office:value-type="string"><text:p text:style-name="P73">N = 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8000</text:p></table:table-cell></table:table-row><table:table-row table:style-name="Tableau34.1"><table:table-cell table:style-name="Tableau34.A1" office:value-type="string"><text:p text:style-name="P73">N = 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9000</text:p></table:table-cell></table:table-row><table:table-row table:style-name="Tableau34.1"><table:table-cell table:style-name="Tableau34.A1" office:value-type="string"><text:p text:style-name="P73">N = 10 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10 000</text:p></table:table-cell></table:table-row><table:table-row table:style-name="Tableau34.1"><table:table-cell table:style-name="Tableau34.A1" office:value-type="string"><text:p text:style-name="P73">N = 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1000</text:p></table:table-cell></table:table-row><table:table-row table:style-name="Tableau34.1"><table:table-cell table:style-name="Tableau34.A1" office:value-type="string"><text:p text:style-name="P73">N = 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2000</text:p></table:table-cell></table:table-row><table:table-row table:style-name="Tableau34.1"><table:table-cell table:style-name="Tableau34.A1" office:value-type="string"><text:p text:style-name="P73">N = 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3000</text:p></table:table-cell></table:table-row><table:table-row table:style-name="Tableau34.1"><table:table-cell table:style-name="Tableau34.A1" office:value-type="string"><text:p text:style-name="P73">N = 14 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4 000</text:p></table:table-cell></table:table-row><table:table-row table:style-name="Tableau34.1"><table:table-cell table:style-name="Tableau34.A1" office:value-type="string"><text:p text:style-name="P73">N = 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Skaitytojams primenama, kad tyrimo rezultatai yra įverčiai, kurių tikslumas, kai viskas yra vienoda, priklauso nuo imties dydžio ir stebimos procentinės dalies. Su maždaug 1000 apklausų imtimis, tikrieji procentai skiriasi šiomis patikimumo ribomis: </text:p>
        <text:h text:style-name="P7" text:outline-level="1"><text:bookmark-start text:name="__RefHeading___Toc215608_2930363814"/>Klausimynas <text:bookmark-end text:name="__RefHeading___Toc215608_2930363814"/></text:h>
        <text:p text:style-name="P41"><text:span text:style-name="T2">QB1) Ar kada nors anksčiau arba šiuo metu esate pradėjęs profesinį rengimą ir mokymą vidurinio ugdymo lygmeniu?</text:span> (READ-OUT-ONE ANSWER ONLY) (Tik vienas atsakymas) </text:p>
        <text:p text:style-name="P41">1 Visiškai sutinku </text:p>
        <text:p text:style-name="P41">2 Polinkis sutikti </text:p>
        <text:p text:style-name="P41">3 Polinkis nesutikti </text:p>
        <text:p text:style-name="P41">4 Visiškai nesutinku </text:p>
        <text:p text:style-name="P41">999 Nežinau </text:p>
        <text:p text:style-name="P41"><text:span text:style-name="T2">QB2) Kuriuos iš toliau nurodytų mokymosi būdų rekomenduotumėte jaunuoliui, kuris dabar sprendžia dėl vidurinio ugdymo? </text:span>(READ OUT – VIENAS ATSAKYMAS) </text:p>
        <text:p text:style-name="P41">1 Bendrasis vidurinis ugdymas </text:p>
        <text:p text:style-name="P41">2 Profesinis vidurinis ugdymas </text:p>
        <text:p text:style-name="P41">3 Tai priklauso (SPONTANEOUS) </text:p>
        <text:p text:style-name="P41">999 Nežinau </text:p>
        <text:p text:style-name="P41"><text:span text:style-name="T2">QB3) Kuriuos iš toliau nurodytų mokymosi būdų rekomenduotumėte vidurinį išsilavinimą įgijusiam jaunuoliui?</text:span> (READ OUT – VIENAS ATSAKYMAS) </text:p>
        <text:p text:style-name="P41">1 Aukštasis akademinis išsilavinimas </text:p>
        <text:p text:style-name="P41">2 Aukštasis profesinis rengimas ir mokymas </text:p>
        <text:p text:style-name="P41">3 Tai priklauso (SPONTANEOUS) </text:p>
        <text:p text:style-name="P41">999 Nežinau </text:p>
        <text:p text:style-name="P41"><text:span text:style-name="T2">QB4) Kaip manote, koks (-ie) pagrindinis (-iai) veiksnys (-iai) šiuo metu daro įtaką jaunimui rinktis profesinį rengimą ir mokymą, o ne bendrąjį lavinimą? </text:span>(RODYTI SCREEN-READ OUT-MAX. 3 ATSAKOMYBĖS GALIMA-RANDOMISE) </text:p>
        <text:p text:style-name="P41">1 Mokytojų ar mokyklų konsultantų rekomendacijos </text:p>
        <text:p text:style-name="P41">2 Patarimai tėvams ar kitiems šeimos nariams </text:p>
        <text:p text:style-name="P41">3 Poreikis ar noras turėti darbą ir uždirbti pinigus kuo greičiau </text:p>
        <text:p text:style-name="P41">4 Nori tapti verslininku ar savarankiškai dirbančiu asmeniu </text:p>
        <text:p text:style-name="P41">5 Prasti mokyklos rezultatai ar pažymiai </text:p>
        <text:p text:style-name="P41">6 Daryti tai, ką daro dauguma juos supančių žmonių (pvz., draugai, klasiokai ar kiti jų vietovėje esantys asmenys) </text:p>
        <text:p text:style-name="P41">7 Socialinių tinklų ar interneto turinio įtaka </text:p>
        <text:p text:style-name="P41">8 Profesinio rengimo ir mokymo kelio prestižo ar socialinės padėties suvokimas </text:p>
        <text:p text:style-name="P41">9 Kiti (SPONTANEOUS) </text:p>
        <text:p text:style-name="P41">10 Nežinau </text:p>
        <text:p text:style-name="P41"><text:span text:style-name="T2">QB5) Ar galėtumėte man pasakyti, kiek sutinkate ar nesutinkate su šiuo teiginiu: (MŪSŲ ŠALYJE) asmenys, ketinantys pasirinkti vidurinį išsilavinimą, gauna pakankamai informacijos apie profesinio rengimo ir mokymo galimybes.</text:span> (Nukreipta iš puslapio ATSAKYTI) </text:p>
        <text:p text:style-name="P41">1 Visiškai sutinku </text:p>
        <text:p text:style-name="P41">2 Polinkis sutikti </text:p>
        <text:p text:style-name="P41">3 Polinkis nesutikti </text:p>
        <text:p text:style-name="P41">4 Visiškai nesutinku </text:p>
        <text:p text:style-name="P41">999 Nežinau </text:p>
        <text:p text:style-name="P41"><text:span text:style-name="T2">QB6) Kaip, jūsų nuomone, INITIALUS profesinis rengimas ir mokymas vertinamas (MŪSŲ ŠALYJE)? </text:span>(Nukreipta iš puslapio ATSAKYTI) </text:p>
        <text:p text:style-name="P41">1 Labai teigiamas </text:p>
        <text:p text:style-name="P41">2 Gana teigiamas </text:p>
        <text:p text:style-name="P41">3 Gana neigiamas </text:p>
        <text:p text:style-name="P41">4 Labai neigiamas </text:p>
        <text:p text:style-name="P41">999 Nežinau </text:p>
        <text:p text:style-name="P41"><text:span text:style-name="T2">QB7) Pasakykite, kiek sutinkate arba nesutinkate su kiekvienu iš šių teiginių: </text:span>(RODYTI ATSIŽVELGDAMOS Į VIENĄ ATSAKYMĄ PER PUNKTĄ – RANDOMISE PUNKTAI) </text:p>
        <text:p text:style-name="P41">Visiškai sutinku </text:p>
        <text:p text:style-name="P41"/>
        <text:p text:style-name="P41">Tendencija sutikti </text:p>
        <text:p text:style-name="P41"/>
        <text:p text:style-name="P41">Polinkis nesutikti </text:p>
        <text:p text:style-name="P41"/>
        <text:p text:style-name="P41">Visiškai nesutinku </text:p>
        <text:p text:style-name="P41"/>
        <text:p text:style-name="P41">Nežinau </text:p>
        <text:p text:style-name="P41"/>
        <text:p text:style-name="P41">IVET siūlo aukštos kokybės mokymąsi </text:p>
        <text:p text:style-name="P41">1 2 3 4 999 </text:p>
        <text:p text:style-name="P41">Pirminis profesinis rengimas ir mokymas suteikia prieigą prie šiuolaikinės fizinės ir skaitmeninės infrastruktūros (kompiuterių, mašinų ir kt.) </text:p>
        <text:p text:style-name="P41">1 2 3 4 999 </text:p>
        <text:p text:style-name="P41">Profesinio rengimo ir mokymo mokytojai ir instruktoriai yra kompetentingi </text:p>
        <text:p text:style-name="P41">1 2 3 4 999 </text:p>
        <text:p text:style-name="P41">Žmonės, baigę IVET programas, gali stoti į universitetines studijas </text:p>
        <text:p text:style-name="P41">1 2 3 4 999 </text:p>
        <text:p text:style-name="P41"/>
        <text:p text:style-name="P43">PRM kvalifikacijai įgyti besimokantys asmenys turi galimybę studijuoti užsienyje. </text:p>
        <text:p text:style-name="P41">1 2 3 4 999 </text:p>
        <text:p text:style-name="P41">Pirminis profesinis rengimas ir mokymas nesuteikia pakankamai universaliųjų įgūdžių, pavyzdžiui, bendravimo ar kritinio mąstymo. </text:p>
        <text:p text:style-name="P41">1 2 3 4 999 </text:p>
        <text:p text:style-name="P41">Pirminio profesinio rengimo ir mokymo programose dažnai neugdomi pagrindiniai įgūdžiai, pavyzdžiui, raštingumas ar skaitmeninis raštingumas. </text:p>
        <text:p text:style-name="P41">1 2 3 4 999 </text:p>
        <text:p text:style-name="P41">Žmonės, dalyvaujantys IVET programose, mokosi specializuotų techninių įgūdžių, tiesiogiai susijusių su konkrečiomis profesijomis </text:p>
        <text:p text:style-name="P41">1 2 3 4 99 </text:p>
        <text:p text:style-name="P41"/>
        <text:p text:style-name="P41"><text:span text:style-name="T2">QB8) Pasakykite, kiek sutinkate arba nesutinkate su kiekvienu iš šių teiginių: </text:span>(RODYTI ATSIŽVELGDAMOS Į VIENĄ ATSAKYMĄ PER PUNKTĄ-RANDOMISE) </text:p>
        <text:p text:style-name="P41">Visiškai sutinku </text:p>
        <text:p text:style-name="P41">Tendencija sutikti </text:p>
        <text:p text:style-name="P41">Polinkis nesutikti </text:p>
        <text:p text:style-name="P41">Visiškai nesutinku </text:p>
        <text:p text:style-name="P41">Nežinau </text:p>
        <text:p text:style-name="P41">Kyla pavojus, kad su pirminio profesinio rengimo ir mokymo kvalifikacijomis susijusias darbo vietas pakeis automatizavimas </text:p>
        <text:p text:style-name="P41">1 2 3 4 999 </text:p>
        <text:p text:style-name="P41">Profesinio rengimo ir mokymo kvalifikacija lemia gerai apmokamas darbo vietas </text:p>
        <text:p text:style-name="P41">1 2 3 4 999 </text:p>
        <text:p text:style-name="P41">Profesinio rengimo ir mokymo kvalifikacija padeda kurti darbo vietas, kurios yra labai vertinamos visuomenėje </text:p>
        <text:p text:style-name="P41">1 2 3 4 999 </text:p>
        <text:p text:style-name="P41">PRM kvalifikacija lemia darbo vietas, kurios yra labai paklausios darbo rinkoje (MŪSŲ ŠALYJE) </text:p>
        <text:p text:style-name="P41">1 2 3 4 999 </text:p>
        <text:p text:style-name="P41">Profesinio rengimo ir mokymo kvalifikacijos padeda kurti darbo vietas, kuriomis prisidedama prie žaliosios pertvarkos </text:p>
        <text:p text:style-name="P41">1 2 3 4 999 </text:p>
        <text:p text:style-name="P41"/>
        <text:p text:style-name="P41"><text:span text:style-name="T2">QB9) Pasakykite man, kiek sutinkate ar nesutinkate su kiekvienu iš šių teiginių: </text:span>(RODYTI ATSIŽVELGDAMOS Į VIENĄ ATSAKYMĄ PER PUNKTĄ-RANDOMISE) </text:p>
        <text:p text:style-name="P41">Visiškai sutinku </text:p>
        <text:p text:style-name="P41">Tendencija sutikti </text:p>
        <text:p text:style-name="P41">Polinkis nesutikti </text:p>
        <text:p text:style-name="P41">Visiškai nesutinku </text:p>
        <text:p text:style-name="P41">Nežinau </text:p>
        <text:p text:style-name="P41">Studijuoti siekiant įgyti kvalifikaciją bendrojo vidurinio ugdymo sistemoje paprastai yra lengviau nei pirminio profesinio rengimo ir mokymo sistemoje. </text:p>
        <text:p text:style-name="P41">1 2 3 4 999 </text:p>
        <text:p text:style-name="P41">Aukštesnius akademinius rezultatus pasiekę vidurinės mokyklos moksleiviai dažnai skatinami siekti bendrojo lavinimo, o ne pirminio profesinio mokymo. </text:p>
        <text:p text:style-name="P41">1 2 3 4 999 </text:p>
        <text:p text:style-name="P41">(MŪSŲ ŠALYJE) bendrojo lavinimo vidurinis ugdymas vertinamas palankiau nei pirminis profesinis rengimas. </text:p>
        <text:p text:style-name="P41">1 2 3 4 999 </text:p>
        <text:p text:style-name="P41">PRM programos yra pakankamai įtraukios, kad būtų užtikrinta, jog besimokantys asmenys, kurie gali susidurti su kliūtimis tam tikrų rūšių mokymosi aplinkoje, gautų paramą, kurios jiems reikia, kad galėtų užbaigti programas. </text:p>
        <text:p text:style-name="P41">1 2 3 4 999 </text:p>
        <text:p text:style-name="P41"/>
        <text:p text:style-name="P41">Kitas klausimas susijęs su gamtos mokslais, technologijomis, inžinerija ir matematika (angl. STEM). Tai apima tokias sritis kaip statyba, automobilių pramonė, gamyba ir IRT, kurios apima techninius įgūdžius, kūrybiškumą ir problemų sprendimą. </text:p>
        <text:p text:style-name="P41"/>
        <text:p text:style-name="P38">QB10) Pasakykite, kiek sutinkate arba nesutinkate su kiekvienu iš šių teiginių: </text:p>
        <text:p text:style-name="P41">(RODYTI PERŽIŪRĖTI IŠ VIENO ATSAKYMŲ PUNKTĄ) </text:p>
        <text:p text:style-name="P41">Visiškai sutinku </text:p>
        <text:p text:style-name="P41">Tendencija sutikti </text:p>
        <text:p text:style-name="P41">Polinkis nesutikti </text:p>
        <text:p text:style-name="P41">Visiškai nesutinku </text:p>
        <text:p text:style-name="P41">Nežinau </text:p>
        <text:p text:style-name="P41"/>
        <text:p text:style-name="P41">Su gamtos mokslais, technologijomis, inžinerija ir matematika susijusios pirminio profesinio rengimo ir mokymo sritys (pvz., statybos, automobilių, gamybos, IRT) labiau tinka vyrams. </text:p>
        <text:p text:style-name="P41">1 2 3 4 999 </text:p>
        <text:p text:style-name="P41">Šeimos ir mokyklos gali mažiau skatinti moteris, besidominčias su gamtos mokslais, technologijomis, inžinerija ir matematika susijusiomis sritimis, nei vyrus, besidominčius su gamtos mokslais, technologijomis, inžinerija ir matematika susijusiomis sritimis. </text:p>
        <text:p text:style-name="P41"><text:soft-page-break/>1 2 3 4 999 </text:p>
        <text:p text:style-name="P38">QB11) Pasakykite, kiek sutinkate arba nesutinkate su kiekvienu iš šių teiginių: </text:p>
        <text:p text:style-name="P41">(RODYTI PERŽIŪRĖTI IŠ VIENO ATSAKYMŲ PUNKTĄ) </text:p>
        <text:p text:style-name="P41"/>
        <text:p text:style-name="P41">Visiškai sutinku </text:p>
        <text:p text:style-name="P41">Tendencija sutikti </text:p>
        <text:p text:style-name="P41">Polinkis nesutikti </text:p>
        <text:p text:style-name="P41">Visiškai nesutinku </text:p>
        <text:p text:style-name="P41">Nežinau </text:p>
        <text:p text:style-name="P41"/>
        <text:p text:style-name="P41">Moterys dažnai skatinamos siekti bendrojo lavinimo, nors ir išreiškia susidomėjimą techniniais, praktiniais, praktiniais dalykais. </text:p>
        <text:p text:style-name="P41">1 2 3 4 999 </text:p>
        <text:p text:style-name="P41">Vyrai, kurių išsilavinimo lygis nėra aukštas, patiria didesnį spaudimą rinktis PRM, o ne bendrąjį lavinimą nei moterys </text:p>
        <text:p text:style-name="P41">1 2 3 4 999 </text:p>
        <text:p text:style-name="P41">Mokytojai ir profesinio orientavimo konsultantai tinkamai nesprendžia šališkumo lyčių atžvilgiu problemos, kol mokiniai nepasirinko bendrojo lavinimo ar profesinio rengimo. </text:p>
        <text:p text:style-name="P41">1 2 3 4 999 </text:p>
        <text:p text:style-name="P41">Lyčių stereotipus, susijusius su bendrojo lavinimo ir profesinio mokymo pasirinkimu, dažnai stiprina šeimos, bendraamžiai ir socialinė žiniasklaida. </text:p>
        <text:p text:style-name="P41">1 2 3 4 999 </text:p>
        <text:p text:style-name="P41">Slaugos ar su paslaugomis susijusiose pirminio profesinio rengimo ir mokymo srityse dirbantys vyrai dažnai susiduria su socialine stigma arba nuovoka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lt" fo:country="LT"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lt" fo:country="LT"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lt" fo:country="LT"/>
    </style:style>
    <style:style style:name="MP2" style:family="paragraph" style:parent-style-name="Footer">
      <style:paragraph-properties fo:text-align="center" style:justify-single-word="false"/>
      <style:text-properties fo:language="lt" fo:country="LT"/>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Specialioji „Eurobarometro“ apklausa Nr. 569 „Profesinio rengimo ir mokymo patrauklumas“ </text:p>
        <text:p text:style-name="MP1"><text:chapter text:display="name" text:outline-level="1">Klausimynas </text:chapter></text:p>
      </style:header>
      <style:footer>
        <text:p text:style-name="MP2"><text:page-number text:select-page="current">121</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31:00.155000000</dc:date>
    <dc:creator>Pierre Dieumegard</dc:creator>
    <meta:editing-duration>P1DT14H30M34S</meta:editing-duration>
    <meta:editing-cycles>98</meta:editing-cycles>
    <meta:document-statistic meta:table-count="34" meta:image-count="6" meta:object-count="1" meta:page-count="121" meta:paragraph-count="4801" meta:word-count="25776" meta:character-count="175722" meta:non-whitespace-character-count="153349"/>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