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lv" fo:country="LV"/>
    </style:style>
    <style:style style:name="P8" style:family="paragraph" style:parent-style-name="Horizontal_20_Line">
      <style:text-properties fo:language="lv" fo:country="LV"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lv" fo:country="LV"/>
    </style:style>
    <style:style style:name="P12" style:family="paragraph" style:parent-style-name="Footer">
      <style:paragraph-properties fo:text-align="center" style:justify-single-word="false"/>
      <style:text-properties fo:language="lv" fo:country="LV"/>
    </style:style>
    <style:style style:name="P13" style:family="paragraph" style:parent-style-name="Footnote">
      <style:text-properties fo:language="lv" fo:country="LV"/>
    </style:style>
    <style:style style:name="P14" style:family="paragraph" style:parent-style-name="Frame_20_contents">
      <style:text-properties fo:language="lv" fo:country="LV"/>
    </style:style>
    <style:style style:name="P15" style:family="paragraph" style:parent-style-name="Frame_20_contents">
      <style:text-properties fo:font-size="10pt" fo:language="lv" fo:country="LV"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lv" fo:country="LV"/>
    </style:style>
    <style:style style:name="P17" style:family="paragraph" style:parent-style-name="Heading_20_1">
      <style:text-properties fo:language="lv" fo:country="LV"/>
    </style:style>
    <style:style style:name="P18" style:family="paragraph" style:parent-style-name="Heading_20_1">
      <style:paragraph-properties fo:break-before="page"/>
      <style:text-properties fo:language="lv" fo:country="LV"/>
    </style:style>
    <style:style style:name="P19" style:family="paragraph" style:parent-style-name="Heading_20_2">
      <style:paragraph-properties fo:break-before="page"/>
      <style:text-properties fo:language="lv" fo:country="LV"/>
    </style:style>
    <style:style style:name="P20" style:family="paragraph" style:parent-style-name="Standard">
      <style:paragraph-properties fo:margin-top="0.099cm" fo:margin-bottom="0cm" style:contextual-spacing="false"/>
      <style:text-properties fo:font-size="9pt" fo:language="lv" fo:country="LV" officeooo:paragraph-rsid="00823325" style:font-size-asian="9pt" style:font-size-complex="9pt"/>
    </style:style>
    <style:style style:name="P21" style:family="paragraph" style:parent-style-name="Standard">
      <style:paragraph-properties fo:margin-top="0.099cm" fo:margin-bottom="0cm" style:contextual-spacing="false"/>
      <style:text-properties fo:font-size="9pt" fo:language="lv" fo:country="LV" officeooo:rsid="0023dbb9" officeooo:paragraph-rsid="00823325" style:font-size-asian="9pt" style:font-size-complex="9pt"/>
    </style:style>
    <style:style style:name="P22" style:family="paragraph" style:parent-style-name="Standard">
      <style:text-properties fo:font-size="9pt" fo:language="lv" fo:country="LV" style:font-size-asian="9pt" style:font-size-complex="9pt"/>
    </style:style>
    <style:style style:name="P23" style:family="paragraph" style:parent-style-name="Standard">
      <style:paragraph-properties fo:margin-top="0.099cm" fo:margin-bottom="0cm" style:contextual-spacing="false"/>
      <style:text-properties fo:font-size="9pt" fo:language="lv" fo:country="LV" fo:font-weight="bold" officeooo:rsid="0023dbb9" officeooo:paragraph-rsid="00823325" style:font-size-asian="9pt" style:font-weight-asian="bold" style:font-size-complex="9pt" style:font-weight-complex="bold"/>
    </style:style>
    <style:style style:name="P24" style:family="paragraph" style:parent-style-name="Standard" style:master-page-name="First_20_Page">
      <style:paragraph-properties style:page-number="auto"/>
      <style:text-properties fo:language="lv" fo:country="LV"/>
    </style:style>
    <style:style style:name="P25" style:family="paragraph" style:parent-style-name="Standard">
      <style:text-properties fo:language="lv" fo:country="LV"/>
    </style:style>
    <style:style style:name="P26" style:family="paragraph" style:parent-style-name="Standard">
      <style:paragraph-properties fo:text-align="end" style:justify-single-word="false" fo:break-before="page"/>
      <style:text-properties fo:language="lv" fo:country="LV"/>
    </style:style>
    <style:style style:name="P27" style:family="paragraph" style:parent-style-name="Standard">
      <style:paragraph-properties fo:text-align="end" style:justify-single-word="false"/>
      <style:text-properties fo:language="lv" fo:country="LV"/>
    </style:style>
    <style:style style:name="P28" style:family="paragraph" style:parent-style-name="Standard">
      <style:paragraph-properties fo:margin-top="0.099cm" fo:margin-bottom="0cm" style:contextual-spacing="false"/>
      <style:text-properties fo:language="lv" fo:country="LV" officeooo:paragraph-rsid="00823325"/>
    </style:style>
    <style:style style:name="P29" style:family="paragraph" style:parent-style-name="Standard">
      <style:paragraph-properties fo:break-before="page"/>
      <style:text-properties fo:language="lv" fo:country="LV" officeooo:rsid="000cee00" officeooo:paragraph-rsid="000cee00"/>
    </style:style>
    <style:style style:name="P30" style:family="paragraph" style:parent-style-name="Standard">
      <style:text-properties fo:language="lv" fo:country="LV" officeooo:rsid="000cee00" officeooo:paragraph-rsid="000cee00"/>
    </style:style>
    <style:style style:name="P31" style:family="paragraph" style:parent-style-name="Standard">
      <style:text-properties fo:language="lv" fo:country="LV" officeooo:paragraph-rsid="000d2c45"/>
    </style:style>
    <style:style style:name="P32" style:family="paragraph" style:parent-style-name="Standard">
      <style:paragraph-properties fo:break-before="column"/>
      <style:text-properties fo:language="lv" fo:country="LV"/>
    </style:style>
    <style:style style:name="P33" style:family="paragraph" style:parent-style-name="Standard">
      <style:paragraph-properties fo:break-before="page"/>
      <style:text-properties fo:language="lv" fo:country="LV"/>
    </style:style>
    <style:style style:name="P34" style:family="paragraph" style:parent-style-name="Standard">
      <style:paragraph-properties fo:break-before="page" style:writing-mode="lr-tb"/>
      <style:text-properties fo:language="lv" fo:country="LV"/>
    </style:style>
    <style:style style:name="P35" style:family="paragraph" style:parent-style-name="Standard">
      <style:text-properties fo:language="lv" fo:country="LV" officeooo:paragraph-rsid="001279ec"/>
    </style:style>
    <style:style style:name="P36" style:family="paragraph" style:parent-style-name="Standard">
      <style:text-properties fo:language="lv" fo:country="LV" officeooo:paragraph-rsid="0018d41e"/>
    </style:style>
    <style:style style:name="P37" style:family="paragraph" style:parent-style-name="Standard">
      <style:text-properties fo:language="lv" fo:country="LV" officeooo:paragraph-rsid="0031c7f2"/>
    </style:style>
    <style:style style:name="P38" style:family="paragraph" style:parent-style-name="Standard">
      <style:paragraph-properties fo:break-before="page"/>
      <style:text-properties fo:language="lv" fo:country="LV" officeooo:paragraph-rsid="0031c7f2"/>
    </style:style>
    <style:style style:name="P39" style:family="paragraph" style:parent-style-name="Standard">
      <style:paragraph-properties style:writing-mode="lr-tb"/>
      <style:text-properties fo:language="lv" fo:country="LV"/>
    </style:style>
    <style:style style:name="P40" style:family="paragraph" style:parent-style-name="Standard">
      <style:text-properties fo:language="lv" fo:country="LV" fo:font-weight="bold" style:font-weight-asian="bold" style:font-weight-complex="bold"/>
    </style:style>
    <style:style style:name="P41" style:family="paragraph" style:parent-style-name="Standard">
      <style:paragraph-properties style:writing-mode="lr-tb"/>
      <style:text-properties fo:language="lv" fo:country="LV" fo:font-weight="bold" style:font-weight-asian="bold" style:font-weight-complex="bold"/>
    </style:style>
    <style:style style:name="P42" style:family="paragraph" style:parent-style-name="Standard">
      <style:text-properties fo:language="lv" fo:country="LV" fo:font-weight="bold" officeooo:rsid="007a449f" officeooo:paragraph-rsid="007a449f" style:font-weight-asian="bold" style:font-weight-complex="bold"/>
    </style:style>
    <style:style style:name="P43" style:family="paragraph" style:parent-style-name="Standard">
      <style:paragraph-properties style:writing-mode="lr-tb"/>
      <style:text-properties fo:language="lv" fo:country="LV" officeooo:rsid="0083c07d" officeooo:paragraph-rsid="0083c07d"/>
    </style:style>
    <style:style style:name="P44" style:family="paragraph" style:parent-style-name="Standard">
      <style:paragraph-properties style:writing-mode="lr-tb"/>
      <style:text-properties fo:language="lv" fo:country="LV" officeooo:paragraph-rsid="0083c07d"/>
    </style:style>
    <style:style style:name="P45" style:family="paragraph" style:parent-style-name="Standard">
      <style:text-properties fo:language="lv" fo:country="LV" officeooo:rsid="007a449f" officeooo:paragraph-rsid="007a449f"/>
    </style:style>
    <style:style style:name="P46" style:family="paragraph" style:parent-style-name="Standard">
      <style:paragraph-properties fo:break-before="column"/>
      <style:text-properties fo:language="lv" fo:country="LV" officeooo:rsid="007a449f" officeooo:paragraph-rsid="007a449f"/>
    </style:style>
    <style:style style:name="P47" style:family="paragraph" style:parent-style-name="Standard">
      <style:paragraph-properties fo:break-before="page"/>
      <style:text-properties fo:language="lv" fo:country="LV" officeooo:rsid="007a449f" officeooo:paragraph-rsid="007a449f"/>
    </style:style>
    <style:style style:name="P48" style:family="paragraph" style:parent-style-name="Standard">
      <style:paragraph-properties fo:text-align="start" style:justify-single-word="false"/>
      <style:text-properties fo:font-size="36pt" fo:language="lv" fo:country="LV" fo:font-weight="bold" style:font-size-asian="36pt" style:font-weight-asian="bold" style:font-size-complex="36pt" style:font-weight-complex="bold"/>
    </style:style>
    <style:style style:name="P49" style:family="paragraph" style:parent-style-name="Standard">
      <style:paragraph-properties fo:text-align="center" style:justify-single-word="false"/>
      <style:text-properties fo:font-size="11pt" fo:language="lv" fo:country="LV" fo:font-weight="bold" style:font-size-asian="11pt" style:font-weight-asian="bold" style:font-size-complex="11pt" style:font-weight-complex="bold"/>
    </style:style>
    <style:style style:name="P50" style:family="paragraph" style:parent-style-name="StyleDefaut11gras">
      <style:text-properties fo:language="lv" fo:country="LV"/>
    </style:style>
    <style:style style:name="P51" style:family="paragraph" style:parent-style-name="StyleDefaut11maigre">
      <style:text-properties fo:language="lv" fo:country="LV"/>
    </style:style>
    <style:style style:name="P52" style:family="paragraph" style:parent-style-name="StyleDefaut11maigre">
      <style:paragraph-properties fo:break-before="page"/>
      <style:text-properties fo:language="lv" fo:country="LV"/>
    </style:style>
    <style:style style:name="P53" style:family="paragraph" style:parent-style-name="StyleDefautDecale05Sauf1">
      <style:text-properties fo:language="lv" fo:country="LV"/>
    </style:style>
    <style:style style:name="P54" style:family="paragraph" style:parent-style-name="StyleDefautDecale1cmSauf1">
      <style:text-properties fo:language="lv" fo:country="LV"/>
    </style:style>
    <style:style style:name="P55" style:family="paragraph" style:parent-style-name="Table_20_Contents">
      <style:paragraph-properties fo:text-align="start" style:justify-single-word="false"/>
      <style:text-properties fo:font-size="7pt" fo:language="lv" fo:country="LV" style:font-size-asian="7pt" style:font-size-complex="7pt"/>
    </style:style>
    <style:style style:name="P56" style:family="paragraph" style:parent-style-name="Table_20_Contents">
      <style:text-properties fo:font-size="7pt" fo:language="lv" fo:country="LV" style:font-size-asian="7pt" style:font-size-complex="7pt"/>
    </style:style>
    <style:style style:name="P57" style:family="paragraph" style:parent-style-name="Table_20_Contents">
      <style:paragraph-properties fo:text-align="center" style:justify-single-word="false"/>
      <style:text-properties fo:font-size="7pt" fo:language="lv" fo:country="LV" style:font-size-asian="7pt" style:font-size-complex="7pt"/>
    </style:style>
    <style:style style:name="P58" style:family="paragraph" style:parent-style-name="Table_20_Contents">
      <style:paragraph-properties fo:text-align="start" style:justify-single-word="false"/>
      <style:text-properties fo:color="#ffffff" loext:opacity="100%" fo:font-size="7pt" fo:language="lv" fo:country="LV" style:font-size-asian="7pt" style:font-size-complex="7pt"/>
    </style:style>
    <style:style style:name="P59" style:family="paragraph" style:parent-style-name="Table_20_Contents">
      <style:paragraph-properties fo:margin-top="0cm" fo:margin-bottom="0cm" style:contextual-spacing="false" fo:text-align="start" style:justify-single-word="false"/>
      <style:text-properties fo:color="#ffffff" loext:opacity="100%" fo:font-size="9pt" fo:language="lv" fo:country="LV" style:font-size-asian="9pt" style:font-size-complex="9pt"/>
    </style:style>
    <style:style style:name="P6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lv" fo:country="LV" style:font-size-asian="9pt" style:font-size-complex="9pt"/>
    </style:style>
    <style:style style:name="P61"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lv" fo:country="LV" style:font-size-asian="9pt" style:font-size-complex="9pt"/>
    </style:style>
    <style:style style:name="P62" style:family="paragraph" style:parent-style-name="Table_20_Contents">
      <style:paragraph-properties fo:text-align="start" style:justify-single-word="false"/>
      <style:text-properties fo:color="#ffffff" loext:opacity="100%" fo:font-size="9pt" fo:language="lv" fo:country="LV" style:font-size-asian="9pt" style:font-size-complex="9pt"/>
    </style:style>
    <style:style style:name="P63"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lv" fo:country="LV" style:font-size-asian="9pt" style:font-size-complex="9pt"/>
    </style:style>
    <style:style style:name="P64" style:family="paragraph" style:parent-style-name="Table_20_Contents">
      <style:paragraph-properties fo:margin-top="0cm" fo:margin-bottom="0cm" style:contextual-spacing="false" fo:text-align="start" style:justify-single-word="false"/>
      <style:text-properties fo:color="#ffffff" loext:opacity="100%" fo:font-size="9pt" fo:language="lv" fo:country="LV" officeooo:rsid="004fa417" officeooo:paragraph-rsid="004fa417" style:font-size-asian="9pt" style:font-size-complex="9pt"/>
    </style:style>
    <style:style style:name="P65" style:family="paragraph" style:parent-style-name="Table_20_Contents">
      <style:paragraph-properties fo:text-align="start" style:justify-single-word="false"/>
      <style:text-properties fo:color="#ffffff" loext:opacity="100%" fo:font-size="8pt" fo:language="lv" fo:country="LV" style:font-size-asian="8pt" style:font-size-complex="8pt"/>
    </style:style>
    <style:style style:name="P66" style:family="paragraph" style:parent-style-name="Table_20_Contents">
      <style:paragraph-properties fo:margin-top="0cm" fo:margin-bottom="0cm" style:contextual-spacing="false" fo:text-align="start" style:justify-single-word="false"/>
      <style:text-properties fo:color="#ffffff" loext:opacity="100%" fo:language="lv" fo:country="LV"/>
    </style:style>
    <style:style style:name="P67" style:family="paragraph" style:parent-style-name="Table_20_Contents">
      <style:paragraph-properties fo:text-align="start" style:justify-single-word="false"/>
      <style:text-properties fo:color="#ffffff" loext:opacity="100%" fo:language="lv" fo:country="LV"/>
    </style:style>
    <style:style style:name="P68" style:family="paragraph" style:parent-style-name="Table_20_Contents">
      <style:text-properties fo:language="lv" fo:country="LV"/>
    </style:style>
    <style:style style:name="P69" style:family="paragraph" style:parent-style-name="Table_20_Contents">
      <style:paragraph-properties fo:text-align="center" style:justify-single-word="false"/>
      <style:text-properties fo:language="lv" fo:country="LV" style:text-underline-style="solid" style:text-underline-width="auto" style:text-underline-color="font-color"/>
    </style:style>
    <style:style style:name="P70" style:family="paragraph" style:parent-style-name="Table_20_Contents">
      <style:paragraph-properties fo:text-align="center" style:justify-single-word="false"/>
      <style:text-properties fo:language="lv" fo:country="LV"/>
    </style:style>
    <style:style style:name="P71" style:family="paragraph" style:parent-style-name="Table_20_Contents">
      <style:paragraph-properties fo:margin-top="0cm" fo:margin-bottom="0cm" style:contextual-spacing="false" fo:text-align="center" style:justify-single-word="false"/>
      <style:text-properties fo:language="lv" fo:country="LV"/>
    </style:style>
    <style:style style:name="P72" style:family="paragraph" style:parent-style-name="Table_20_Contents">
      <style:paragraph-properties fo:text-align="start" style:justify-single-word="false"/>
      <style:text-properties fo:language="lv" fo:country="LV"/>
    </style:style>
    <style:style style:name="P73" style:family="paragraph" style:parent-style-name="Table_20_Contents">
      <style:paragraph-properties fo:margin-top="0cm" fo:margin-bottom="0cm" style:contextual-spacing="false" fo:text-align="start" style:justify-single-word="false"/>
      <style:text-properties fo:language="lv" fo:country="LV"/>
    </style:style>
    <style:style style:name="P74" style:family="paragraph" style:parent-style-name="Table_20_Contents">
      <style:paragraph-properties fo:text-align="end" style:justify-single-word="false"/>
      <style:text-properties fo:language="lv" fo:country="LV"/>
    </style:style>
    <style:style style:name="P75" style:family="paragraph" style:parent-style-name="Table_20_Contents">
      <style:paragraph-properties fo:margin-top="0cm" fo:margin-bottom="0cm" style:contextual-spacing="false" fo:text-align="end" style:justify-single-word="false"/>
      <style:text-properties fo:language="lv" fo:country="LV"/>
    </style:style>
    <style:style style:name="P76" style:family="paragraph" style:parent-style-name="Table_20_Contents">
      <style:paragraph-properties fo:text-align="end" style:justify-single-word="false"/>
      <style:text-properties fo:language="lv" fo:country="LV" fo:font-weight="bold"/>
    </style:style>
    <style:style style:name="P77" style:family="paragraph" style:parent-style-name="Table_20_Contents">
      <style:paragraph-properties fo:text-align="center" style:justify-single-word="false"/>
      <style:text-properties fo:language="lv" fo:country="LV" fo:font-weight="bold"/>
    </style:style>
    <style:style style:name="P78" style:family="paragraph" style:parent-style-name="Table_20_Contents">
      <style:paragraph-properties fo:text-align="start" style:justify-single-word="false"/>
      <style:text-properties fo:language="lv" fo:country="LV" fo:font-weight="bold"/>
    </style:style>
    <style:style style:name="P79" style:family="paragraph" style:parent-style-name="Table_20_Contents">
      <style:paragraph-properties fo:margin-top="0cm" fo:margin-bottom="0cm" style:contextual-spacing="false"/>
      <style:text-properties fo:language="lv" fo:country="LV"/>
    </style:style>
    <style:style style:name="P80" style:family="paragraph" style:parent-style-name="Table_20_Contents">
      <style:text-properties fo:font-size="2pt" fo:language="lv" fo:country="LV" style:font-size-asian="2pt" style:font-size-complex="2pt"/>
    </style:style>
    <style:style style:name="P81" style:family="paragraph" style:parent-style-name="Table_20_Contents">
      <style:paragraph-properties fo:margin-top="0cm" fo:margin-bottom="0cm" style:contextual-spacing="false"/>
      <style:text-properties fo:font-size="9pt" fo:language="lv" fo:country="LV" style:font-size-asian="9pt" style:font-size-complex="9pt"/>
    </style:style>
    <style:style style:name="P82" style:family="paragraph" style:parent-style-name="Table_20_Contents">
      <loext:graphic-properties draw:fill-gradient-name="gradient" draw:fill-hatch-name="hatch"/>
      <style:paragraph-properties fo:margin-top="0cm" fo:margin-bottom="0cm" style:contextual-spacing="false"/>
      <style:text-properties fo:font-size="9pt" fo:language="lv" fo:country="LV" style:font-size-asian="9pt" style:font-size-complex="9pt"/>
    </style:style>
    <style:style style:name="P83" style:family="paragraph" style:parent-style-name="Table_20_Contents">
      <loext:graphic-properties draw:fill-hatch-name="hatch"/>
      <style:paragraph-properties fo:margin-top="0cm" fo:margin-bottom="0cm" style:contextual-spacing="false"/>
      <style:text-properties fo:font-size="9pt" fo:language="lv" fo:country="LV" style:font-size-asian="9pt" style:font-size-complex="9pt"/>
    </style:style>
    <style:style style:name="P84" style:family="paragraph" style:parent-style-name="Table_20_Contents">
      <style:paragraph-properties fo:margin-top="0cm" fo:margin-bottom="0cm" style:contextual-spacing="false" fo:text-align="center" style:justify-single-word="false"/>
      <style:text-properties fo:font-size="9pt" fo:language="lv" fo:country="LV" style:font-size-asian="9pt" style:font-size-complex="9pt"/>
    </style:style>
    <style:style style:name="P85"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lv" fo:country="LV" style:font-size-asian="9pt" style:font-size-complex="9pt"/>
    </style:style>
    <style:style style:name="P86"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lv" fo:country="LV" style:font-size-asian="9pt" style:font-size-complex="9pt"/>
    </style:style>
    <style:style style:name="P87" style:family="paragraph" style:parent-style-name="Table_20_Contents">
      <style:paragraph-properties fo:margin-top="0cm" fo:margin-bottom="0cm" style:contextual-spacing="false" fo:text-align="center" style:justify-single-word="false" style:writing-mode="lr-tb"/>
      <style:text-properties fo:font-size="9pt" fo:language="lv" fo:country="LV" style:font-size-asian="9pt" style:font-size-complex="9pt"/>
    </style:style>
    <style:style style:name="P88" style:family="paragraph" style:parent-style-name="Table_20_Contents">
      <style:paragraph-properties fo:text-align="center" style:justify-single-word="false"/>
      <style:text-properties fo:font-size="9pt" fo:language="lv" fo:country="LV" style:font-size-asian="9pt" style:font-size-complex="9pt"/>
    </style:style>
    <style:style style:name="P89" style:family="paragraph" style:parent-style-name="Table_20_Contents">
      <style:paragraph-properties fo:margin-top="0cm" fo:margin-bottom="0cm" style:contextual-spacing="false" fo:text-align="start" style:justify-single-word="false"/>
      <style:text-properties fo:font-size="9pt" fo:language="lv" fo:country="LV" style:font-size-asian="9pt" style:font-size-complex="9pt"/>
    </style:style>
    <style:style style:name="P9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lv" fo:country="LV" style:font-size-asian="9pt" style:font-size-complex="9pt"/>
    </style:style>
    <style:style style:name="P91"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lv" fo:country="LV" style:font-size-asian="9pt" style:font-size-complex="9pt"/>
    </style:style>
    <style:style style:name="P92" style:family="paragraph" style:parent-style-name="Table_20_Contents">
      <style:paragraph-properties fo:text-align="start" style:justify-single-word="false"/>
      <style:text-properties fo:font-size="9pt" fo:language="lv" fo:country="LV" style:font-size-asian="9pt" style:font-size-complex="9pt"/>
    </style:style>
    <style:style style:name="P93" style:family="paragraph" style:parent-style-name="Table_20_Contents">
      <style:paragraph-properties fo:margin-top="0cm" fo:margin-bottom="0cm" style:contextual-spacing="false" fo:text-align="end" style:justify-single-word="false"/>
      <style:text-properties fo:font-size="9pt" fo:language="lv" fo:country="LV" style:font-size-asian="9pt" style:font-size-complex="9pt"/>
    </style:style>
    <style:style style:name="P94" style:family="paragraph" style:parent-style-name="Table_20_Contents">
      <style:text-properties fo:font-size="9pt" fo:language="lv" fo:country="LV" style:font-size-asian="9pt" style:font-size-complex="9pt"/>
    </style:style>
    <style:style style:name="P95" style:family="paragraph" style:parent-style-name="Table_20_Contents">
      <style:text-properties fo:font-size="8pt" fo:language="lv" fo:country="LV" style:font-size-asian="8pt" style:font-size-complex="8pt"/>
    </style:style>
    <style:style style:name="P96" style:family="paragraph" style:parent-style-name="Table_20_Contents">
      <style:paragraph-properties fo:text-align="center" style:justify-single-word="false"/>
      <style:text-properties fo:font-size="8pt" fo:language="lv" fo:country="LV" style:font-size-asian="8pt" style:font-size-complex="8pt"/>
    </style:style>
    <style:style style:name="P97" style:family="paragraph" style:parent-style-name="Table_20_Contents">
      <style:paragraph-properties fo:text-align="start" style:justify-single-word="false"/>
      <style:text-properties fo:font-size="8pt" fo:language="lv" fo:country="LV" style:font-size-asian="8pt" style:font-size-complex="8pt"/>
    </style:style>
    <style:style style:name="P98" style:family="paragraph" style:parent-style-name="Text_20_body">
      <style:text-properties fo:language="lv" fo:country="LV"/>
    </style:style>
    <style:style style:name="P99"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indent="0cm"/>
    </style:style>
    <style:style style:name="P102"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style:paragraph-properties fo:margin-left="0cm" fo:margin-right="0cm" fo:margin-top="0cm" fo:margin-bottom="0cm" fo:line-height="100%" fo:text-align="center" fo:text-indent="0cm"/>
    </style:style>
    <style:style style:name="P10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2" style:family="paragraph">
      <style:paragraph-properties fo:margin-left="0cm" fo:margin-right="0cm" fo:margin-top="0cm" fo:margin-bottom="0cm" fo:line-height="100%" fo:text-align="start" fo:text-indent="0cm" style:writing-mode="lr-tb"/>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4"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6"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43aad"/>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lv" fo:country="LV" style:font-size-asian="10pt" style:font-size-complex="10pt"/>
    </style:style>
    <style:style style:name="T14" style:family="text">
      <style:text-properties fo:font-size="10pt" fo:language="lv" fo:country="LV"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ab31f3" style:font-size-asian="9pt" style:font-size-complex="9pt"/>
    </style:style>
    <style:style style:name="T34" style:family="text">
      <style:text-properties fo:font-size="9pt" officeooo:rsid="009b9fcc"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lv" fo:country="LV" style:font-size-asian="9pt" style:font-size-complex="9pt"/>
    </style:style>
    <style:style style:name="T40" style:family="text">
      <style:text-properties fo:font-size="9pt" fo:language="lv" fo:country="LV" officeooo:rsid="0023dbb9" style:font-size-asian="9pt" style:font-size-complex="9pt"/>
    </style:style>
    <style:style style:name="T41" style:family="text">
      <style:text-properties fo:font-size="9pt" fo:language="lv" fo:country="LV" officeooo:rsid="0091e4f1" style:font-size-asian="9pt" style:font-size-complex="9pt"/>
    </style:style>
    <style:style style:name="T42" style:family="text">
      <style:text-properties fo:font-size="9pt" fo:language="lv" fo:country="LV" officeooo:rsid="0072664e" style:font-size-asian="9pt" style:font-size-complex="9pt"/>
    </style:style>
    <style:style style:name="T43" style:family="text">
      <style:text-properties fo:font-size="9pt" fo:language="lv" fo:country="LV" officeooo:rsid="009b1774" style:font-size-asian="9pt" style:font-size-complex="9pt"/>
    </style:style>
    <style:style style:name="T44" style:family="text">
      <style:text-properties fo:font-size="9pt" fo:language="lv" fo:country="LV" officeooo:rsid="00ab31f3" style:font-size-asian="9pt" style:font-size-complex="9pt"/>
    </style:style>
    <style:style style:name="T45" style:family="text">
      <style:text-properties fo:font-size="9pt" fo:language="lv" fo:country="LV" officeooo:rsid="00c2af9c" style:font-size-asian="9pt" style:font-size-complex="9pt"/>
    </style:style>
    <style:style style:name="T46" style:family="text">
      <style:text-properties style:font-name="Arial4" fo:font-size="9pt" fo:language="en" fo:country="GB" officeooo:rsid="00b13b9b" style:font-size-asian="9pt" style:font-size-complex="9pt"/>
    </style:style>
    <style:style style:name="T47" style:family="text">
      <style:text-properties style:font-name="Arial4" fo:font-size="9pt" officeooo:rsid="00b13b9b" style:font-size-asian="9pt" style:font-size-complex="9pt"/>
    </style:style>
    <style:style style:name="T48" style:family="text">
      <style:text-properties style:text-underline-style="solid" style:text-underline-width="auto" style:text-underline-color="font-color"/>
    </style:style>
    <style:style style:name="T49" style:family="text">
      <style:text-properties officeooo:rsid="00834cef"/>
    </style:style>
    <style:style style:name="T50" style:family="text">
      <style:text-properties fo:language="en" fo:country="US"/>
    </style:style>
    <style:style style:name="T51" style:family="text">
      <style:text-properties fo:language="en" fo:country="US" officeooo:rsid="0083c07d"/>
    </style:style>
    <style:style style:name="T52" style:family="text">
      <style:text-properties officeooo:rsid="0072664e"/>
    </style:style>
    <style:style style:name="T53" style:family="text">
      <style:text-properties officeooo:rsid="0083c07d"/>
    </style:style>
    <style:style style:name="T54" style:family="text">
      <style:text-properties fo:language="lv" fo:country="LV"/>
    </style:style>
    <style:style style:name="T55" style:family="text">
      <style:text-properties fo:language="lv" fo:country="LV" officeooo:rsid="000d2c45"/>
    </style:style>
    <style:style style:name="T56" style:family="text">
      <style:text-properties fo:language="lv" fo:country="LV" officeooo:rsid="007eb20e"/>
    </style:style>
    <style:style style:name="T57" style:family="text">
      <style:text-properties fo:language="lv" fo:country="LV" officeooo:rsid="002b09e5"/>
    </style:style>
    <style:style style:name="T58"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draw:g text:anchor-type="paragraph" draw:z-index="0" draw:name="Forme1" draw:style-name="gr1"><draw:g draw:style-name="gr4"><draw:frame draw:style-name="gr425" draw:text-style-name="P113" svg:width="2.946cm" svg:height="1.876cm" svg:x="3.443cm" svg:y="0.551cm"><draw:text-box><text:p text:style-name="P112"><text:span text:style-name="T62">Eiropas Komisija</text:span></text:p><text:p text:style-name="P112"><text:span text:style-name="T62"/></text:p></draw:text-box></draw:frame></draw:g><draw:g draw:style-name="gr4"><draw:polygon draw:style-name="gr426" draw:text-style-name="P114" svg:width="1.397cm" svg:height="0.819cm" svg:x="0.792cm" svg:y="0.605cm" svg:viewBox="0 0 1398 820" draw:points="1397,820 0,820 0,0 1397,0 1398,0 1398,820"><text:p/></draw:polygon><draw:polygon draw:style-name="gr427" draw:text-style-name="P115" svg:width="0.127cm" svg:height="0.111cm" svg:x="1.427cm" svg:y="0.688cm" svg:viewBox="0 0 128 112" draw:points="63,85 24,112 39,69 0,43 49,43 63,0 78,43 128,43 87,69 103,112"><text:p/></draw:polygon><draw:polygon draw:style-name="gr427" draw:text-style-name="P115" svg:width="0.127cm" svg:height="0.106cm" svg:x="1.427cm" svg:y="1.234cm" svg:viewBox="0 0 128 107" draw:points="63,82 24,107 39,66 0,40 49,40 63,0 77,40 128,40 87,66 103,107"><text:p/></draw:polygon><draw:polygon draw:style-name="gr427" draw:text-style-name="P115" svg:width="0.127cm" svg:height="0.107cm" svg:x="1.582cm" svg:y="1.197cm" svg:viewBox="0 0 128 108" draw:points="64,82 24,108 39,67 0,40 49,40 64,0 78,40 128,40 87,67 104,108"><text:p/></draw:polygon><draw:polygon draw:style-name="gr427" draw:text-style-name="P115" svg:width="0.127cm" svg:height="0.107cm" svg:x="1.582cm" svg:y="0.725cm" svg:viewBox="0 0 128 108" draw:points="64,83 24,108 39,67 0,41 49,41 64,0 78,41 128,41 87,67 104,108"><text:p/></draw:polygon><draw:polygon draw:style-name="gr427" draw:text-style-name="P115" svg:width="0.127cm" svg:height="0.107cm" svg:x="1.7cm" svg:y="0.823cm" svg:viewBox="0 0 128 108" draw:points="63,83 24,108 39,67 0,41 49,41 63,0 79,41 128,41 88,67 103,108"><text:p/></draw:polygon><draw:polygon draw:style-name="gr427" draw:text-style-name="P115" svg:width="0.127cm" svg:height="0.107cm" svg:x="1.7cm" svg:y="1.099cm" svg:viewBox="0 0 128 108" draw:points="63,83 24,108 39,67 0,40 49,40 63,0 79,40 128,40 88,67 103,108"><text:p/></draw:polygon><draw:polygon draw:style-name="gr427" draw:text-style-name="P115" svg:width="0.127cm" svg:height="0.107cm" svg:x="1.74cm" svg:y="0.958cm" svg:viewBox="0 0 128 108" draw:points="65,82 24,108 39,66 0,40 49,40 65,0 79,40 128,40 88,66 103,108"><text:p/></draw:polygon><draw:polygon draw:style-name="gr427" draw:text-style-name="P115" svg:width="0.127cm" svg:height="0.106cm" svg:x="1.27cm" svg:y="0.725cm" svg:viewBox="0 0 128 107" draw:points="65,82 26,107 41,66 0,40 50,40 65,0 79,40 128,40 88,66 103,107"><text:p/></draw:polygon><draw:polygon draw:style-name="gr427" draw:text-style-name="P115" svg:width="0.127cm" svg:height="0.106cm" svg:x="1.159cm" svg:y="0.824cm" svg:viewBox="0 0 128 107" draw:points="65,82 26,107 41,66 0,40 50,40 65,0 79,40 128,40 88,66 103,107"><text:p/></draw:polygon><draw:polygon draw:style-name="gr427" draw:text-style-name="P115" svg:width="0.127cm" svg:height="0.107cm" svg:x="1.12cm" svg:y="0.959cm" svg:viewBox="0 0 128 108" draw:points="65,81 24,108 41,66 0,40 50,40 65,0 79,40 128,40 88,66 103,108"><text:p/></draw:polygon><draw:polygon draw:style-name="gr427" draw:text-style-name="P115" svg:width="0.127cm" svg:height="0.107cm" svg:x="1.159cm" svg:y="1.099cm" svg:viewBox="0 0 128 108" draw:points="65,82 26,108 41,67 0,40 50,40 65,0 79,40 128,40 88,67 103,108"><text:p/></draw:polygon><draw:polygon draw:style-name="gr427" draw:text-style-name="P115" svg:width="0.127cm" svg:height="0.107cm" svg:x="1.275cm" svg:y="1.197cm" svg:viewBox="0 0 128 108" draw:points="64,83 26,108 41,67 0,40 50,40 64,0 79,40 128,40 88,67 103,108"><text:p/></draw:polygon><draw:path draw:style-name="gr428" draw:text-style-name="P116" svg:width="0.97cm" svg:height="0.718cm" svg:x="2.404cm" svg:y="0.018cm" svg:viewBox="0 0 971 719" svg:d="M0 0c0 0 287 402 340 475 52 74 113 132 325 172 213 39 306 58 306 58v14c0 0-135-25-309-59-173-34-245-46-325-142-65-81-337-441-337-441z"><text:p/></draw:path><draw:path draw:style-name="gr428" draw:text-style-name="P116" svg:width="0.97cm" svg:height="0.491cm" svg:x="2.404cm" svg:y="0.478cm" svg:viewBox="0 0 971 492" svg:d="M0 1c0 0 261 241 337 309 81 74 184 101 326 123 136 21 308 46 308 46v13c0 0-162-23-308-45-143-21-244-33-326-100-75-59-337-276-337-276v-71z"><text:p/></draw:path><draw:path draw:style-name="gr428" draw:text-style-name="P116" svg:width="0.97cm" svg:height="0.442cm" svg:x="2.404cm" svg:y="0.584cm" svg:viewBox="0 0 971 443" svg:d="M0 0c0 0 248 203 337 272 82 64 148 83 327 111s307 46 307 46v14c0 0-163-23-308-43-145-21-238-29-326-92-101-71-337-241-337-241z"><text:p/></draw:path><draw:path draw:style-name="gr428" draw:text-style-name="P116" svg:width="0.97cm" svg:height="0.386cm" svg:x="2.404cm" svg:y="0.702cm" svg:viewBox="0 0 971 387" svg:d="M0 0c0 0 283 198 337 233 53 34 124 75 328 101 202 26 306 38 306 38v15c0 0-184-23-306-37-123-13-217-19-327-83-107-63-338-205-338-205z"><text:p/></draw:path><draw:path draw:style-name="gr428" draw:text-style-name="P116" svg:width="0.97cm" svg:height="0.333cm" svg:x="2.404cm" svg:y="0.815cm" svg:viewBox="0 0 971 334" svg:d="M0 0c0 0 284 167 339 194 53 25 118 69 326 92 207 23 306 34 306 34v14c0 0-172-17-307-29-135-13-226-30-327-78-100-48-337-170-337-170z"><text:p/></draw:path><draw:path draw:style-name="gr428" draw:text-style-name="P116" svg:width="0.97cm" svg:height="0.278cm" svg:x="2.404cm" svg:y="0.923cm" svg:viewBox="0 0 971 279" svg:d="M0 0c0 0 251 120 337 158 96 42 177 62 327 77 145 16 307 31 307 31v13c0 0-149-13-307-27-158-13-212-19-327-63-101-41-337-137-337-137z"><text:p/></draw:path><draw:path draw:style-name="gr428" draw:text-style-name="P116" svg:width="0.97cm" svg:height="0.225cm" svg:x="2.404cm" svg:y="1.034cm" svg:viewBox="0 0 971 226" svg:d="M0 0c0 0 199 75 339 124 138 48 244 53 326 61 37 3 306 27 306 27v14c0 0-161-11-306-23-146-11-209-16-327-50-119-35-338-102-338-102z"><text:p/></draw:path><draw:path draw:style-name="gr428" draw:text-style-name="P116" svg:width="0.97cm" svg:height="0.168cm" svg:x="2.404cm" svg:y="1.15cm" svg:viewBox="0 0 971 169" svg:d="M0 0c0 0 201 55 338 86 138 33 263 46 327 49 63 4 306 21 306 21v13c0 0-139-8-307-19-136-8-246-17-327-33-89-17-337-69-337-69z"><text:p/></draw:path><draw:path draw:style-name="gr428" draw:text-style-name="P116" svg:width="0.97cm" svg:height="0.114cm" svg:x="2.404cm" svg:y="1.263cm" svg:viewBox="0 0 971 115" svg:d="M0 0c0 0 165 25 338 52 131 18 308 30 326 31 19 1 307 17 307 17v15c0 0-185-9-307-15-126-7-255-13-327-19-162-15-337-35-337-35z"><text:p/></draw:path><draw:path draw:style-name="gr428" draw:text-style-name="P116" svg:width="0.97cm" svg:height="0.043cm" svg:x="2.404cm" svg:y="1.378cm" svg:viewBox="0 0 971 44" svg:d="M0 0c0 0 259 8 338 10 80 2 633 22 633 22v12h-971z"><text:p/></draw:path><draw:path draw:style-name="gr428" draw:text-style-name="P116" svg:width="0.97cm" svg:height="0.659cm" svg:x="2.404cm" svg:y="0.134cm" svg:viewBox="0 0 971 660" svg:d="M664 594c-234-44-289-120-327-167-40-47-337-427-337-427v70c12 14 266 321 337 402 81 91 208 112 327 134 120 22 307 54 307 54v-12c0 0-247-43-307-54z"><text:p/></draw:path><draw:path draw:style-name="gr428" draw:text-style-name="P116" svg:width="0.97cm" svg:height="0.609cm" svg:x="2.404cm" svg:y="0.239cm" svg:viewBox="0 0 971 610" svg:d="M664 547c-193-33-272-86-327-151-57-64-337-396-337-396v82c12 11 267 287 337 355 80 80 192 101 327 124 136 21 307 49 307 49v-11c0 0-195-32-307-52z"><text:p/></draw:path><draw:path draw:style-name="gr428" draw:text-style-name="P116" svg:width="0.97cm" svg:height="0.55cm" svg:x="2.404cm" svg:y="0.36cm" svg:viewBox="0 0 971 551" svg:d="M664 489c-201-34-241-62-327-143-54-52-325-334-337-346v76c0 0 254 238 337 308 108 92 209 99 327 118 119 19 307 49 307 49v-13c0 0-227-35-307-48z"><text:p/></draw:path><draw:path draw:style-name="gr428" draw:text-style-name="P116" svg:width="1.603cm" svg:height="0.482cm" svg:x="0.132cm" svg:y="0.127cm" svg:viewBox="0 0 1604 483" svg:d="M0 483c0 0 662-62 849-84 293-36 534-75 755-374 0 0 0-17 0-25-135 182-323 307-581 342-253 36-1023 87-1023 87z"><text:p/></draw:path><draw:path draw:style-name="gr428" draw:text-style-name="P116" svg:width="1.603cm" svg:height="0.515cm" svg:x="0.132cm" svg:y="0.018cm" svg:viewBox="0 0 1604 516" svg:d="M0 516c0 0 614-67 817-92 321-39 546-75 787-402 0 0 0-14 0-22-147 198-332 327-613 366-276 38-991 94-991 94z"><text:p/></draw:path><draw:polygon draw:style-name="gr428" draw:text-style-name="P116" svg:width="0.627cm" svg:height="0.043cm" svg:x="0.132cm" svg:y="1.378cm" svg:viewBox="0 0 628 44" draw:points="0,0 628,0 628,44 0,44"><text:p/></draw:polygon><draw:path draw:style-name="gr428" draw:text-style-name="P116" svg:width="0.113cm" svg:height="0.107cm" svg:x="1.621cm" svg:y="0.466cm" svg:viewBox="0 0 114 108" svg:d="M114 31c0 0 0-26 0-31-29 39-69 76-114 108h45c25-23 48-48 69-77z"><text:p/></draw:path><draw:path draw:style-name="gr428" draw:text-style-name="P116" svg:width="0.299cm" svg:height="0.22cm" svg:x="1.436cm" svg:y="0.352cm" svg:viewBox="0 0 300 221" svg:d="M300 28c0 0 0-22 0-28-72 96-178 171-300 221h72c84-42 161-103 228-193z"><text:p/></draw:path><draw:path draw:style-name="gr428" draw:text-style-name="P116" svg:width="0.802cm" svg:height="0.336cm" svg:x="0.932cm" svg:y="0.238cm" svg:viewBox="0 0 803 337" svg:d="M803 27c0 0 0-20 0-27-124 165-315 279-552 312-55 7-147 16-251 25l287-1c190-37 367-109 515-309z"><text:p/></draw:path><draw:path draw:style-name="gr428" draw:text-style-name="P116" svg:width="0.627cm" svg:height="0.048cm" svg:x="0.132cm" svg:y="1.307cm" svg:viewBox="0 0 628 49" svg:d="M628 0c-321 1-628 3-628 3v46c0 0 322-3 628-5z"><text:p/></draw:path><draw:path draw:style-name="gr428" draw:text-style-name="P116" svg:width="0.627cm" svg:height="0.051cm" svg:x="0.132cm" svg:y="1.227cm" svg:viewBox="0 0 628 52" svg:d="M628 0c-318 4-628 6-628 6v46c0 0 325-3 628-8z"><text:p/></draw:path><draw:path draw:style-name="gr428" draw:text-style-name="P116" svg:width="0.627cm" svg:height="0.056cm" svg:x="0.132cm" svg:y="1.15cm" svg:viewBox="0 0 628 57" svg:d="M628 0c-316 4-628 9-628 9v48c0 0 329-6 628-13z"><text:p/></draw:path><draw:path draw:style-name="gr428" draw:text-style-name="P116" svg:width="0.627cm" svg:height="0.059cm" svg:x="0.132cm" svg:y="1.071cm" svg:viewBox="0 0 628 60" svg:d="M628 0c-315 6-628 12-628 12v48c0 0 332-8 628-16z"><text:p/></draw:path><draw:path draw:style-name="gr428" draw:text-style-name="P116" svg:width="0.627cm" svg:height="0.065cm" svg:x="0.132cm" svg:y="0.993cm" svg:viewBox="0 0 628 66" svg:d="M628 0c-311 9-628 17-628 17v49c0 0 337-11 628-22z"><text:p/></draw:path><draw:path draw:style-name="gr428" draw:text-style-name="P116" svg:width="0.627cm" svg:height="0.069cm" svg:x="0.132cm" svg:y="0.913cm" svg:viewBox="0 0 628 70" svg:d="M628 0c-309 11-628 20-628 20v50c0 0 340-12 628-26z"><text:p/></draw:path><draw:path draw:style-name="gr428" draw:text-style-name="P116" svg:width="0.627cm" svg:height="0.075cm" svg:x="0.132cm" svg:y="0.836cm" svg:viewBox="0 0 628 76" svg:d="M628 0c-308 13-628 24-628 24v52c0 0 345-16 628-32z"><text:p/></draw:path><draw:path draw:style-name="gr428" draw:text-style-name="P116" svg:width="0.627cm" svg:height="0.081cm" svg:x="0.132cm" svg:y="0.755cm" svg:viewBox="0 0 628 82" svg:d="M628 0c-304 16-628 29-628 29v53c0 0 349-20 628-38z"><text:p/></draw:path><draw:path draw:style-name="gr428" draw:text-style-name="P116" svg:width="0.627cm" svg:height="0.087cm" svg:x="0.132cm" svg:y="0.673cm" svg:viewBox="0 0 628 88" svg:d="M628 0c-302 20-628 36-628 36v52c0 0 354-24 628-45z"><text:p/></draw:path><draw:path draw:style-name="gr428" draw:text-style-name="P116" svg:width="0.627cm" svg:height="0.093cm" svg:x="0.132cm" svg:y="0.592cm" svg:viewBox="0 0 628 94" svg:d="M628 0c-299 21-628 41-628 41v53c0 0 359-28 628-52z"><text:p/></draw:path><draw:polygon draw:style-name="gr426" draw:text-style-name="P114" svg:width="0.08cm" svg:height="0.819cm" svg:x="6.156cm" svg:y="0.605cm" svg:viewBox="0 0 81 820" draw:points="81,0 0,0 0,820 81,820"><text:p/></draw:polygon></draw:g></draw:g></text:p>
      <text:p text:style-name="P25"><text:span text:style-name="T1">Īpašs EUROBAROMETER 569</text:span> </text:p>
      <text:p text:style-name="P25"/>
      <text:p text:style-name="P25"/>
      <text:p text:style-name="P25"/>
      <text:p text:style-name="P48">Profesionālās izglītības un apmācības pievilcīgums </text:p>
      <text:p text:style-name="P25">Eirobarometra <text:span text:style-name="T2">ziņojums</text:span> </text:p>
      <text:p text:style-name="P25">2025. gada novembris </text:p>
      <text:p text:style-name="P25"><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5"/>
      <text:p text:style-name="P25"/>
      <text:p text:style-name="P26">Šo aptauju pieprasīja Eiropas Komisijas Nodarbinātības, sociālo lietu un iekļautības ģenerāldirektorāts (EMPL ĢD), un to koordinēja Eiropas Komisijas Komunikācijas ģenerāldirektorāts (COMM ĢD “Sabiedriskā doma &amp; Pilsoņu iesaistes nodaļa”). </text:p>
      <text:p text:style-name="P27">Šis dokuments neatspoguļo Eiropas Komisijas viedokli. Tajā ietvertās interpretācijas un viedokļi ir tikai autoru interpretācijas un viedokļi. </text:p>
      <table:table table:name="Tableau1" table:style-name="Tableau1">
        <table:table-column table:style-name="Tableau1.A"/>
        <table:table-column table:style-name="Tableau1.B"/>
        <table:table-row>
          <table:table-cell table:style-name="Tableau1.A1" office:value-type="string">
            <text:p text:style-name="P72">Projekta nosaukums </text:p>
          </table:table-cell>
          <table:table-cell table:style-name="Tableau1.A1" office:value-type="string">
            <text:p text:style-name="P74">Profesionālās izglītības un apmācības pievilcība — ziņojums </text:p>
          </table:table-cell>
        </table:table-row>
        <table:table-row>
          <table:table-cell table:style-name="Tableau1.A1" office:value-type="string">
            <text:p text:style-name="P72">Valodas versija </text:p>
          </table:table-cell>
          <table:table-cell table:style-name="Tableau1.A1" office:value-type="string">
            <text:p text:style-name="P74">LV </text:p>
          </table:table-cell>
        </table:table-row>
        <table:table-row>
          <table:table-cell table:style-name="Tableau1.A1" office:value-type="string">
            <text:p text:style-name="P72">Mediji/apjoms </text:p>
          </table:table-cell>
          <table:table-cell table:style-name="Tableau1.A1" office:value-type="string">
            <text:p text:style-name="P74">PDF tīmekļa vietne </text:p>
          </table:table-cell>
        </table:table-row>
        <table:table-row>
          <table:table-cell table:style-name="Tableau1.A1" office:value-type="string">
            <text:p text:style-name="P72">Kataloga numurs </text:p>
          </table:table-cell>
          <table:table-cell table:style-name="Tableau1.A1" office:value-type="string">
            <text:p text:style-name="P74">KE-01-26-025-EN-N </text:p>
          </table:table-cell>
        </table:table-row>
        <table:table-row>
          <table:table-cell table:style-name="Tableau1.A1" office:value-type="string">
            <text:p text:style-name="P72">ISBN </text:p>
          </table:table-cell>
          <table:table-cell table:style-name="Tableau1.A1" office:value-type="string">
            <text:p text:style-name="P74">978-92-68-37337-8 </text:p>
          </table:table-cell>
        </table:table-row>
        <table:table-row>
          <table:table-cell table:style-name="Tableau1.A1" office:value-type="string">
            <text:p text:style-name="P72">DOI </text:p>
          </table:table-cell>
          <table:table-cell table:style-name="Tableau1.A1" office:value-type="string">
            <text:p text:style-name="P74">10.2767/1737362 </text:p>
          </table:table-cell>
        </table:table-row>
      </table:table>
      <text:p text:style-name="P25">© Eiropas Savienība, 2026. gads </text:p>
      <text:p text:style-name="P25"><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5"/>
      <text:p text:style-name="P25"/>
      <text:p text:style-name="Standard"><text:span text:style-name="T54">Komisijas atkalizmantošanas politiku īsteno saskaņā ar Komisijas Lēmumu 2011/833/ES (2011. gada 12. decembris) par Komisijas dokumentu atkalizmantošanu (OV L 330, 14.12.2011., 39. lpp., ELI: </text:span><text:a xlink:type="simple" xlink:href="http://data.europa.eu/eli/dec/2011/833/oj" text:style-name="Internet_20_link" text:visited-style-name="Visited_20_Internet_20_Link"><text:span text:style-name="T54">http://data.europa.eu/eli/dec/2011/833/oj).</text:span></text:a><text:span text:style-name="T54"> Ja vien nav norādīts citādi, šā dokumenta atkalizmantošana ir atļauta saskaņā ar Creative Commons Attribution 4.0 International (CC BY 4.0) licenci (</text:span><text:a xlink:type="simple" xlink:href="https://creativecommons.org/licenses/by/4.0/" text:style-name="Internet_20_link" text:visited-style-name="Visited_20_Internet_20_Link"><text:span text:style-name="T54">https://creativecommons.org/licenses/by/4.0/</text:span></text:a><text:span text:style-name="T54">). Tas nozīmē, ka atkalizmantošana ir atļauta ar nosacījumu, ka tiek sniegta pienācīga atsauce un norādītas visas izmaiņas. </text:span></text:p>
      <text:p text:style-name="Standard"><text:a xlink:type="simple" xlink:href="https://www.europa.eu/eurobarometer" text:style-name="Internet_20_link" text:visited-style-name="Visited_20_Internet_20_Link"><text:span text:style-name="T54">https://www.europa.eu/eurobarometer</text:span></text:a><text:span text:style-name="T54">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3" svg:width="5.158cm" svg:height="2.899cm" svg:x="1.191cm" svg:y="-0.425cm"><draw:image xlink:href="Pictures/10000001000001A20000010D054676CE5C0DECD7.png" xlink:type="simple" xlink:show="embed" xlink:actuate="onLoad" draw:mime-type="image/png"><text:p/></draw:image></draw:frame><text:span text:style-name="T13">Dokumentu sagatavoja Pierre Dieumegard Europokune</text:span><text:span text:style-name="T54"> </text:span><text:span text:style-name="T14">— Europe Together un</text:span><text:span text:style-name="T54"> </text:span><text:a xlink:type="simple" xlink:href="https://e-d-e.org/" text:style-name="Internet_20_link" text:visited-style-name="Visited_20_Internet_20_Link"><text:span text:style-name="T54">Europe Democracy Esperanto.</text:span></text:a></text:p>
      <text:p text:style-name="P20">Šā "pagaidu" dokumenta <text:span text:style-name="T11">mērķis</text:span> ir ļaut <text:span text:style-name="T52">lielākam</text:span> skaitam cilvēku Eiropas Savienībā iepazīties ar dokumentiem, ko sagatavojusi Eiropas Savienība (un ko finansē no viņu nodokļiem).</text:p>
      <text:p text:style-name="P28"><text:span text:style-name="T37">Ja</text:span><text:span text:style-name="T36"> tulkojumu nav,</text:span> <text:span text:style-name="T38">iedzīvotāji</text:span><text:span text:style-name="T36"> tiek izslēgti no debatēm.</text:span></text:p>
      <text:p text:style-name="P4"><text:span text:style-name="T39">Šis</text:span><text:span text:style-name="T54"> </text:span><text:span text:style-name="T40">dokuments “Eurobaro</text:span><text:span text:style-name="T41"> meter”</text:span><text:span text:style-name="T54"> </text:span><text:a xlink:type="simple" xlink:href="https://europa.eu/eurobarometer/surveys/detail/3367" text:style-name="Internet_20_link" text:visited-style-name="Visited_20_Internet_20_Link"><text:span text:style-name="T42">bija pieejams</text:span><text:span text:style-name="T54"> </text:span><text:span text:style-name="T43">tikai</text:span><text:span text:style-name="T54"> </text:span><text:span text:style-name="T39">angļu valodā</text:span></text:a><text:span text:style-name="T39"> pdf</text:span><text:span text:style-name="T54"> </text:span><text:span text:style-name="T44">datnē.</text:span><text:span text:style-name="T39"> </text:span><text:span text:style-name="T44">Sākot ar sākotnējo</text:span><text:span text:style-name="T44"> failu, mēs </text:span><text:span text:style-name="T42">izveidojām</text:span><text:span text:style-name="T54"> </text:span><text:span text:style-name="T44">nepāra failu,</text:span><text:span text:style-name="T54"> </text:span><text:span text:style-name="T39">ko sagatavoja Libre Office programmatūra,</text:span><text:span text:style-name="T54"> </text:span><text:span text:style-name="T40">lai veiktu mašīntulkošanu citās valodās. </text:span><text:span text:style-name="T45">Rezultāti </text:span><text:span text:style-name="T41">tagad</text:span><text:span text:style-name="T45"> ir</text:span><text:span text:style-name="T54"> </text:span><text:a xlink:type="simple" xlink:href="https://europokune.eu/article56/ebsp569metiaeduk" text:style-name="Internet_20_link" text:visited-style-name="Visited_20_Internet_20_Link"><text:span text:style-name="T39">pieejami visās oficiālajās</text:span></text:a><text:a xlink:type="simple" xlink:href="https://europokune.eu/article41/ebsp565klimshangh" text:style-name="Internet_20_link" text:visited-style-name="Visited_20_Internet_20_Link"><text:span text:style-name="T45"> valodās</text:span></text:a><text:a xlink:type="simple" xlink:href="https://europokune.eu/article56/ebsp569metiaeduk" text:style-name="Internet_20_link" text:visited-style-name="Visited_20_Internet_20_Link"><text:span text:style-name="T39">.</text:span></text:a></text:p>
      <text:p text:style-name="P21"/>
      <text:p text:style-name="P23">Vēlams, lai ES administrācija pārņemtu svarīgu dokumentu tulkošanu. “Svarīgi dokumenti” ir ne tikai tiesību akti un noteikumi, bet arī <text:span text:style-name="T48">svarīga informācija, kas vajadzīga, lai kopīgi pieņemtu uz informāciju balstītus lēmumus.</text:span></text:p>
      <text:p text:style-name="P21">Lai kopīgi apspriestu mūsu kopīgo nākotni un nodrošinātu uzticamus tulkojumus, starptautiskā valoda Esperanto būtu ļoti noderīga tās vienkāršības, regularitātes un precizitātes dēļ.</text:p>
      <text:p text:style-name="P15">Sazinieties ar mums:</text:p>
      <text:p text:style-name="P6"><text:a xlink:type="simple" xlink:href="https://europokune.eu/static6/kontaktu-nin" text:style-name="Internet_20_link" text:visited-style-name="Visited_20_Internet_20_Link"><text:span text:style-name="T54">Kontaktu nin-Ek ! Eŭropo kune!</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9"/>
      <text:table-of-content text:style-name="Sect1" text:protected="true" text:name="Table des matières1">
        <text:table-of-content-source text:outline-level="10">
          <text:index-title-template text:style-name="Contents_20_Heading">Satur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aturs</text:p>
          </text:index-title>
          <text:p text:style-name="P2"><text:a xlink:type="simple" xlink:href="#__RefHeading___Toc215552_2930363814" text:style-name="Index_20_Link" text:visited-style-name="Index_20_Link">Ievads<text:tab/>4</text:a></text:p>
          <text:p text:style-name="P3"><text:a xlink:type="simple" xlink:href="#__RefHeading___Toc215554_2930363814" text:style-name="Index_20_Link" text:visited-style-name="Index_20_Link">Ievads<text:tab/>5</text:a></text:p>
          <text:p text:style-name="P3"><text:a xlink:type="simple" xlink:href="#__RefHeading___Toc215556_2930363814" text:style-name="Index_20_Link" text:visited-style-name="Index_20_Link">Metodoloģija<text:tab/>6</text:a></text:p>
          <text:p text:style-name="P2"><text:a xlink:type="simple" xlink:href="#__RefHeading___Toc215558_2930363814" text:style-name="Index_20_Link" text:visited-style-name="Index_20_Link">Galvenie konstatējumi<text:tab/>7</text:a></text:p>
          <text:p text:style-name="P2"><text:a xlink:type="simple" xlink:href="#__RefHeading___Toc215560_2930363814" text:style-name="Index_20_Link" text:visited-style-name="Index_20_Link">I. Profesionālās izglītības un apmācības rezultāti darba tirgū<text:tab/>9</text:a></text:p>
          <text:p text:style-name="P3"><text:a xlink:type="simple" xlink:href="#__RefHeading___Toc215562_2930363814" text:style-name="Index_20_Link" text:visited-style-name="Index_20_Link">1. PIA rada darbvietas ar augstu pieprasījumu<text:tab/>10</text:a></text:p>
          <text:p text:style-name="P3"><text:a xlink:type="simple" xlink:href="#__RefHeading___Toc215564_2930363814" text:style-name="Index_20_Link" text:visited-style-name="Index_20_Link">2. PIA rada labi apmaksātas darbvietas<text:tab/>13</text:a></text:p>
          <text:p text:style-name="P3"><text:a xlink:type="simple" xlink:href="#__RefHeading___Toc215566_2930363814" text:style-name="Index_20_Link" text:visited-style-name="Index_20_Link">3. Plašāka izpratne par darba tirgu<text:tab/>16</text:a></text:p>
          <text:p text:style-name="P2"><text:a xlink:type="simple" xlink:href="#__RefHeading___Toc215568_2930363814" text:style-name="Index_20_Link" text:visited-style-name="Index_20_Link">II. Sabiedrības priekšstati par PIA kvalitāti un veidiem<text:tab/>20</text:a></text:p>
          <text:p text:style-name="P3"><text:a xlink:type="simple" xlink:href="#__RefHeading___Toc215570_2930363814" text:style-name="Index_20_Link" text:visited-style-name="Index_20_Link">1. Vispārējais skatījums uz PIA valstī<text:tab/>21</text:a></text:p>
          <text:p text:style-name="P3"><text:a xlink:type="simple" xlink:href="#__RefHeading___Toc215572_2930363814" text:style-name="Index_20_Link" text:visited-style-name="Index_20_Link">2. Mācību kvalitāte<text:tab/>24</text:a></text:p>
          <text:p text:style-name="P3"><text:a xlink:type="simple" xlink:href="#__RefHeading___Toc215574_2930363814" text:style-name="Index_20_Link" text:visited-style-name="Index_20_Link">3. Pedagoģiskā darbaspēka kvalitāte<text:tab/>26</text:a></text:p>
          <text:p text:style-name="P3"><text:a xlink:type="simple" xlink:href="#__RefHeading___Toc215576_2930363814" text:style-name="Index_20_Link" text:visited-style-name="Index_20_Link">4. Infrastruktūras kvalitāte<text:tab/>28</text:a></text:p>
          <text:p text:style-name="P3"><text:a xlink:type="simple" xlink:href="#__RefHeading___Toc215578_2930363814" text:style-name="Index_20_Link" text:visited-style-name="Index_20_Link">5. Specializētas tehniskās prasmes<text:tab/>30</text:a></text:p>
          <text:p text:style-name="P3"><text:a xlink:type="simple" xlink:href="#__RefHeading___Toc215580_2930363814" text:style-name="Index_20_Link" text:visited-style-name="Index_20_Link">6. Papildu mācību iespējas<text:tab/>32</text:a></text:p>
          <text:p text:style-name="P3"><text:a xlink:type="simple" xlink:href="#__RefHeading___Toc215582_2930363814" text:style-name="Index_20_Link" text:visited-style-name="Index_20_Link">7. PIA ieteikumi jauniešiem<text:tab/>39</text:a></text:p>
          <text:p text:style-name="P2"><text:a xlink:type="simple" xlink:href="#__RefHeading___Toc215584_2930363814" text:style-name="Index_20_Link" text:visited-style-name="Index_20_Link">III. Tēla atšķirība starp PIA un vispārējo izglītību<text:tab/>45</text:a></text:p>
          <text:p text:style-name="P3"><text:a xlink:type="simple" xlink:href="#__RefHeading___Toc215586_2930363814" text:style-name="Index_20_Link" text:visited-style-name="Index_20_Link">1. Salīdzinošs PIA un vispārējās izglītības tēls<text:tab/>46</text:a></text:p>
          <text:p text:style-name="P3"><text:a xlink:type="simple" xlink:href="#__RefHeading___Toc215588_2930363814" text:style-name="Index_20_Link" text:visited-style-name="Index_20_Link">2. Pieredze PIA jomā ietekmē PIA izvēli<text:tab/>52</text:a></text:p>
          <text:p text:style-name="P2"><text:a xlink:type="simple" xlink:href="#__RefHeading___Toc215590_2930363814" text:style-name="Index_20_Link" text:visited-style-name="Index_20_Link">IV. Šķēršļi dalībai PIA<text:tab/>60</text:a></text:p>
          <text:p text:style-name="P3"><text:a xlink:type="simple" xlink:href="#__RefHeading___Toc215592_2930363814" text:style-name="Index_20_Link" text:visited-style-name="Index_20_Link">1. Problēmas, kas saistītas ar netehniskām prasmēm<text:tab/>61</text:a></text:p>
          <text:p text:style-name="P3"><text:a xlink:type="simple" xlink:href="#__RefHeading___Toc215594_2930363814" text:style-name="Index_20_Link" text:visited-style-name="Index_20_Link">2. Problēmas, kas saistītas ar norādījumiem un dzimumu stereotipiem<text:tab/>65</text:a></text:p>
          <text:p text:style-name="P3"><text:a xlink:type="simple" xlink:href="#__RefHeading___Toc215596_2930363814" text:style-name="Index_20_Link" text:visited-style-name="Index_20_Link">3. Turpmākie uzdevumi<text:tab/>81</text:a></text:p>
          <text:p text:style-name="P2"><text:a xlink:type="simple" xlink:href="#__RefHeading___Toc215598_2930363814" text:style-name="Index_20_Link" text:visited-style-name="Index_20_Link">Secinājums<text:tab/>83</text:a></text:p>
          <text:p text:style-name="P2"><text:a xlink:type="simple" xlink:href="#__RefHeading___Toc302639_2832584591" text:style-name="Index_20_Link" text:visited-style-name="Index_20_Link">Piezīmes<text:tab/>86</text:a></text:p>
          <text:p text:style-name="P2"><text:a xlink:type="simple" xlink:href="#__RefHeading___Toc215600_2930363814" text:style-name="Index_20_Link" text:visited-style-name="Index_20_Link">Tehniskās specifikācijas<text:tab/>88</text:a></text:p>
          <text:p text:style-name="P3"><text:a xlink:type="simple" xlink:href="#__RefHeading___Toc215602_2930363814" text:style-name="Index_20_Link" text:visited-style-name="Index_20_Link">Atbildes reakcijas rādītāji<text:tab/>90</text:a></text:p>
          <text:p text:style-name="P3"><text:a xlink:type="simple" xlink:href="#__RefHeading___Toc215604_2930363814" text:style-name="Index_20_Link" text:visited-style-name="Index_20_Link">Intervēšanas režīms pa valstīm<text:tab/>91</text:a></text:p>
          <text:p text:style-name="P3"><text:a xlink:type="simple" xlink:href="#__RefHeading___Toc215606_2930363814" text:style-name="Index_20_Link" text:visited-style-name="Index_20_Link">Kļūdu robežas<text:tab/>92</text:a></text:p>
          <text:p text:style-name="P2"><text:a xlink:type="simple" xlink:href="#__RefHeading___Toc215608_2930363814" text:style-name="Index_20_Link" text:visited-style-name="Index_20_Link">Anketa<text:tab/>93</text:a></text:p>
        </text:index-body>
      </text:table-of-content>
      <text:p text:style-name="P30"/>
      <text:p text:style-name="P29"/>
      <text:h text:style-name="P17" text:outline-level="1"><text:bookmark-start text:name="__RefHeading___Toc215552_2930363814"/>Ievads <text:bookmark-end text:name="__RefHeading___Toc215552_2930363814"/></text:h>
      <text:p text:style-name="P25"/>
      <text:section text:style-name="Sect2" text:name="Section1">
        <text:h text:style-name="P19" text:outline-level="2"><text:bookmark-start text:name="__RefHeading___Toc215554_2930363814"/>Ievads<text:bookmark-end text:name="__RefHeading___Toc215554_2930363814"/></text:h>
        <text:p text:style-name="P25">Šis Eirobarometra speciālaptaujas Nr. 569 ziņojums ir visaptverošs pētījums, ko pasūtījis Eiropas Komisijas Nodarbinātības, sociālo lietu un iekļautības ģenerāldirektorāts (EMPL ĢD) un kas veikts 2025. gada novembrī. Šajā ziņojumā ir analizēta sākotnējās profesionālās izglītības un apmācības (PIA) pievilcība, sniedzot ieskatu par iedzīvotāju uztveri un pieredzi visās dalībvalstīs. Ja vien nav norādīts citādi, apsekojumā galvenā uzmanība tiek pievērsta sākotnējai PIA (t. i., profesionālās izglītības programmām vidējās izglītības līmenī). Šajā ziņojumā termins “PIA” attiecas uz šīm sākotnējām programmām, ja vien nav skaidri norādīts citādi, piemēram, apspriežot augstākas vai pēcvidusskolas PIA ceļus. </text:p>
        <text:p text:style-name="P25">Eiropas Savienība par prioritāti ir noteikusi profesionālās izglītības un apmācības (PIA) stiprināšanu, izmantojot vairākas koordinētas politikas iniciatīvas. Kopš 2002. gada Kopenhāgenas process ir nodrošinājis sistēmu Eiropas sadarbībai PIA jomā, kuras mērķis ir uzlabot PIA sistēmu kvalitāti, pārredzamību, mobilitāti un pievilcību visā Eiropā.<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4">https://www.cedefop.europa.eu/en/content/copenhagen-declaration</text:span></text:a><text:span text:style-name="T54"> </text:span></text:p></text:note-body></text:note> Pamatojoties uz šo pamatu, Padomes 2020. gada ieteikumā par PIA tika noteikti ES līmeņa principi, kas uzsver elastīgumu, darba tirgus reaģētspēju, augstu kvalitāti un mācīšanos darbavietā.<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4">https://www.cedefop.europa.eu/en/content/council-recommendation-24-november-2020-vocational-education-and-training-vet-sustainable</text:span></text:a><text:span text:style-name="T54"> </text:span></text:p></text:note-body></text:note> </text:p>
        <text:p text:style-name="P25">Šie centieni ir pastiprināti ar tādām politikas saistībām kā Osnabrikas deklarācija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4">https://www.cedefop.europa.eu/files/osnabrueck_declaration_eu2020.pdf</text:span></text:a><text:span text:style-name="T54"> </text:span></text:p></text:note-body></text:note> un Herningas deklarācija (2025), ko<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4">https://danish-presidency.consilium.europa.eu/media/23xla4rt/herning</text:span></text:a><text:span text:style-name="T54"> </text:span></text:p></text:note-body></text:note> apstiprinājuši dalībvalstu, kandidātvalstu un EEZ valstu PIA ministri, Eiropas sociālie partneri un Eiropas Komisija. Herningas deklarācijā atkārtoti apstiprināta apņemšanās koordinēt centienus, lai PIA padarītu pievilcīgāku, iekļaujošāku un kvalitatīvāku un labāk saskaņotu ar darba tirgus vajadzībām. </text:p>
        <text:p text:style-name="P25">Lai gan šajos politikas satvaros ir izklāstīti skaidri mērķi, tie nenovērš joprojām pastāvošās būtiskās problēmas. Šī aptauja atklāj, ka, lai gan divas trešdaļas eiropiešu PIA vērtē pozitīvi un atzīst tās stiprās puses, mācot darbam atbilstošas prasmes, trīs ceturtdaļas apgalvo, ka vispārējai izglītībai ir pozitīvāks tēls. Joprojām pastāv dzimumu stereotipi, kas ierobežo ceļu izvēli: vairāk nekā puse eiropiešu (55 %) apgalvo, ka ar STEM saistītas PIA jomas ir piemērotākas vīriešiem, un vairāk nekā puse (57 %) uzskata, ka vīrieši aprūpes vai ar pakalpojumiem saistītās PIA jomās bieži saskaras ar sociāliem aizspriedumiem vai spriedumiem. </text:p>
        <text:p text:style-name="P25">Šis ziņojums sniedz detalizētu izpratni par to, kā eiropieši uztver PIA, tostarp par tās kvalitāti, pieejamību, atbilstību darba tirgus vajadzībām un sociālajiem faktoriem, kas ietekmē cilvēku izglītības izvēli un PIA vadošo darbvietu pievilcību. Konstatējumi kalpos kā vērtīgs resurss politikas veidotājiem, ieinteresētajām personām un sabiedrībai, sniedzot ieskatu jomās, kurām jāpievērš uzmanība un jāveic uzlabojumi. Risinot šajā ziņojumā apzinātās problēmas, dalībvalstis sadarbībā ar ES var spert ievērojamus soļus ceļā uz to, lai profesionālā izglītība kļūtu par patiesu pirmās izvēles ceļu, kas atbilst gan individuālajiem centieniem, gan darba tirgus vajadzībām. </text:p>
        <text:p text:style-name="P31">Šā 202 5 apsekojuma galvenie mērķi ir šādi: </text:p>
        <text:p text:style-name="P54">• Novērtēt sabiedrības priekšstatus par PIA kvalitāti, tostarp par mācīšanas standartiem, infrastruktūru (t. i., fizisko un digitālo aprīkojumu, kas izglītojamajiem ir pieejams) un mācību rezultātiem </text:p>
        <text:p text:style-name="P54">• Izpētīt informētību par PIA iespējām un to pieejamību, tostarp informācijas sniegšanu un mobilitātes un tālākizglītības iespējas </text:p>
        <text:p text:style-name="P54">• Izprast faktorus, kas ietekmē jauniešu izglītības izvēli, un skolotāju, vecāku un vienaudžu norādījumu lomu </text:p>
        <text:p text:style-name="P54">• Izpētīt priekšstatus par PIA atbilstību darba tirgus vajadzībām, tostarp par darba pieprasījumu, darba samaksas līmeņiem, sociālo statusu un turpmāko ilgtspēju. </text:p>
        <text:p text:style-name="P54">• Apzināt dzimumu stereotipus un aizspriedumus, kas ietekmē izvēli starp vispārējās un profesionālās izglītības iespējām </text:p>
        <text:p text:style-name="P54">• salīdzināt dalībvalstu attieksmi pret PIA, lai apzinātu paraugpraksi un jomas, kurās nepieciešama mērķtiecīga iejaukšanās; </text:p>
        <text:p text:style-name="P25"/>
        <text:h text:style-name="P19" text:outline-level="2"><text:bookmark-start text:name="__RefHeading___Toc215556_2930363814"/>Metodoloģija<text:bookmark-end text:name="__RefHeading___Toc215556_2930363814"/></text:h>
        <text:p text:style-name="P25">Šī Eirobarometra speciālaptauja Nr. 569 par profesionālās izglītības un apmācības pievilcību ir daļa no Eirobarometra 104.2. kārtas, un tā tika veikta 2025. gada novembrī. Apmēram 26 453 respondenti no dažādām sociālajām un demogrāfiskajām grupām tika intervēti attiecīgajā valsts valodā. Šo aptauju pasūtīja Eiropas Komisijas Nodarbinātības, sociālo lietu un iekļautības ģenerāldirektorāts (EMPL ĢD).</text:p>
        <text:p text:style-name="P25">Izmantotā metodika bija Eirobarometra standartaptaujas, ko veica Komunikācijas ģenerāldirektorāts (“Sabiedrības viedoklis un pieredze; Pilsoņu iesaistes” nodaļa)<text:note text:id="ftn5" text:note-class="footnote"><text:note-citation>5</text:note-citation><text:note-body><text:p text:style-name="Footnote"><text:span text:style-name="T54">Eirobarometra metodoloģiskās pieejas: </text:span><text:a xlink:type="simple" xlink:href="https://europa.eu/eurobarometer/about/eurobarometer" text:style-name="Internet_20_link" text:visited-style-name="Visited_20_Internet_20_Link"><text:span text:style-name="T54">https://europa.eu/eurobarometer/about/eurobaromete</text:span><text:span text:style-name="T55"> r</text:span></text:a><text:span text:style-name="T55"> </text:span></text:p></text:note-body></text:note>. Intervijas tika veiktas klātienē, vai nu fiziski cilvēku mājās, vai izmantojot attālinātu video mijiedarbību attiecīgajā valsts valodā. Intervijas ar attālinātu video mijiedarbību (“tiešsaistes klātienes” jeb CAVI, datorizēta video intervēšana), kas tika veiktas tikai Čehijā, Dānijā, Maltā un Somijā. Šim ziņojumam ir pievienota tehniska piezīme par intervijām, ko veikuši Verian tīkla dalībnieki institūti.</text:p>
        <text:p text:style-name="P49">Mēs vēlētos pateikties cilvēkiem visā Eiropas Savienībā, kuri ir piedāvājuši savu laiku, lai piedalītos šajā aptaujā.</text:p>
        <text:p text:style-name="P49">Bez viņu aktīvas līdzdalības šis pētījums nebūtu bijis iespējams.</text:p>
        <text:p text:style-name="P25"/>
        <text:p text:style-name="P32">Piezīme. Šajā ziņojumā ES valstis ir apzīmētas ar turpmāk norādītajiem oficiālajiem saīsinājumiem. </text:p>
        <text:p text:style-name="P25"/>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2">Beļģija </text:p>
            </table:table-cell>
            <table:table-cell table:style-name="Tableau2.A1" office:value-type="string">
              <text:p text:style-name="P72">BE</text:p>
            </table:table-cell>
            <table:table-cell table:style-name="Tableau2.A1" office:value-type="string">
              <text:p text:style-name="P72">Lietuva</text:p>
            </table:table-cell>
            <table:table-cell table:style-name="Tableau2.A1" office:value-type="string">
              <text:p text:style-name="P72">LT</text:p>
            </table:table-cell>
          </table:table-row>
          <table:table-row table:style-name="Tableau2.1">
            <table:table-cell table:style-name="Tableau2.A1" office:value-type="string">
              <text:p text:style-name="P72">Bulgārija </text:p>
            </table:table-cell>
            <table:table-cell table:style-name="Tableau2.A1" office:value-type="string">
              <text:p text:style-name="P72">BG</text:p>
            </table:table-cell>
            <table:table-cell table:style-name="Tableau2.A1" office:value-type="string">
              <text:p text:style-name="P72">Luksemburga</text:p>
            </table:table-cell>
            <table:table-cell table:style-name="Tableau2.A1" office:value-type="string">
              <text:p text:style-name="P72">LU</text:p>
            </table:table-cell>
          </table:table-row>
          <table:table-row table:style-name="Tableau2.1">
            <table:table-cell table:style-name="Tableau2.A1" office:value-type="string">
              <text:p text:style-name="P72">Čehija </text:p>
            </table:table-cell>
            <table:table-cell table:style-name="Tableau2.A1" office:value-type="string">
              <text:p text:style-name="P72">CZ</text:p>
            </table:table-cell>
            <table:table-cell table:style-name="Tableau2.A1" office:value-type="string">
              <text:p text:style-name="P72">Ungārija</text:p>
            </table:table-cell>
            <table:table-cell table:style-name="Tableau2.A1" office:value-type="string">
              <text:p text:style-name="P72">HU</text:p>
            </table:table-cell>
          </table:table-row>
          <table:table-row table:style-name="Tableau2.1">
            <table:table-cell table:style-name="Tableau2.A1" office:value-type="string">
              <text:p text:style-name="P72">Dānija </text:p>
            </table:table-cell>
            <table:table-cell table:style-name="Tableau2.A1" office:value-type="string">
              <text:p text:style-name="P72">DK</text:p>
            </table:table-cell>
            <table:table-cell table:style-name="Tableau2.A1" office:value-type="string">
              <text:p text:style-name="P72">Malta</text:p>
            </table:table-cell>
            <table:table-cell table:style-name="Tableau2.A1" office:value-type="string">
              <text:p text:style-name="P72">MT</text:p>
            </table:table-cell>
          </table:table-row>
          <table:table-row table:style-name="Tableau2.1">
            <table:table-cell table:style-name="Tableau2.A1" office:value-type="string">
              <text:p text:style-name="P72">Vācija </text:p>
            </table:table-cell>
            <table:table-cell table:style-name="Tableau2.A1" office:value-type="string">
              <text:p text:style-name="P72">DE</text:p>
            </table:table-cell>
            <table:table-cell table:style-name="Tableau2.A1" office:value-type="string">
              <text:p text:style-name="P72">Nīderlande</text:p>
            </table:table-cell>
            <table:table-cell table:style-name="Tableau2.A1" office:value-type="string">
              <text:p text:style-name="P72">NL</text:p>
            </table:table-cell>
          </table:table-row>
          <table:table-row table:style-name="Tableau2.1">
            <table:table-cell table:style-name="Tableau2.A1" office:value-type="string">
              <text:p text:style-name="P72">Igaunija </text:p>
            </table:table-cell>
            <table:table-cell table:style-name="Tableau2.A1" office:value-type="string">
              <text:p text:style-name="P72">EE</text:p>
            </table:table-cell>
            <table:table-cell table:style-name="Tableau2.A1" office:value-type="string">
              <text:p text:style-name="P72">Austrija</text:p>
            </table:table-cell>
            <table:table-cell table:style-name="Tableau2.A1" office:value-type="string">
              <text:p text:style-name="P72">AT</text:p>
            </table:table-cell>
          </table:table-row>
          <table:table-row table:style-name="Tableau2.1">
            <table:table-cell table:style-name="Tableau2.A1" office:value-type="string">
              <text:p text:style-name="P72">Īrija </text:p>
            </table:table-cell>
            <table:table-cell table:style-name="Tableau2.A1" office:value-type="string">
              <text:p text:style-name="P72">IE</text:p>
            </table:table-cell>
            <table:table-cell table:style-name="Tableau2.A1" office:value-type="string">
              <text:p text:style-name="P72">Polija</text:p>
            </table:table-cell>
            <table:table-cell table:style-name="Tableau2.A1" office:value-type="string">
              <text:p text:style-name="P72">PL</text:p>
            </table:table-cell>
          </table:table-row>
          <table:table-row table:style-name="Tableau2.1">
            <table:table-cell table:style-name="Tableau2.A1" office:value-type="string">
              <text:p text:style-name="P72">Grieķija </text:p>
            </table:table-cell>
            <table:table-cell table:style-name="Tableau2.A1" office:value-type="string">
              <text:p text:style-name="P72">EL</text:p>
            </table:table-cell>
            <table:table-cell table:style-name="Tableau2.A1" office:value-type="string">
              <text:p text:style-name="P72">Portugāle</text:p>
            </table:table-cell>
            <table:table-cell table:style-name="Tableau2.A1" office:value-type="string">
              <text:p text:style-name="P72">PT</text:p>
            </table:table-cell>
          </table:table-row>
          <table:table-row table:style-name="Tableau2.1">
            <table:table-cell table:style-name="Tableau2.A1" office:value-type="string">
              <text:p text:style-name="P72">Spānija </text:p>
            </table:table-cell>
            <table:table-cell table:style-name="Tableau2.A1" office:value-type="string">
              <text:p text:style-name="P72">ES</text:p>
            </table:table-cell>
            <table:table-cell table:style-name="Tableau2.A1" office:value-type="string">
              <text:p text:style-name="P72">Rumānija</text:p>
            </table:table-cell>
            <table:table-cell table:style-name="Tableau2.A1" office:value-type="string">
              <text:p text:style-name="P72">RO</text:p>
            </table:table-cell>
          </table:table-row>
          <table:table-row table:style-name="Tableau2.1">
            <table:table-cell table:style-name="Tableau2.A1" office:value-type="string">
              <text:p text:style-name="P72">Francija </text:p>
            </table:table-cell>
            <table:table-cell table:style-name="Tableau2.A1" office:value-type="string">
              <text:p text:style-name="P72">FR</text:p>
            </table:table-cell>
            <table:table-cell table:style-name="Tableau2.A1" office:value-type="string">
              <text:p text:style-name="P72">Slovēnija</text:p>
            </table:table-cell>
            <table:table-cell table:style-name="Tableau2.A1" office:value-type="string">
              <text:p text:style-name="P72">SI</text:p>
            </table:table-cell>
          </table:table-row>
          <table:table-row table:style-name="Tableau2.1">
            <table:table-cell table:style-name="Tableau2.A1" office:value-type="string">
              <text:p text:style-name="P72">Horvātija </text:p>
            </table:table-cell>
            <table:table-cell table:style-name="Tableau2.A1" office:value-type="string">
              <text:p text:style-name="P72">HR</text:p>
            </table:table-cell>
            <table:table-cell table:style-name="Tableau2.A1" office:value-type="string">
              <text:p text:style-name="P72">Slovākija</text:p>
            </table:table-cell>
            <table:table-cell table:style-name="Tableau2.A1" office:value-type="string">
              <text:p text:style-name="P72">SK</text:p>
            </table:table-cell>
          </table:table-row>
          <table:table-row table:style-name="Tableau2.1">
            <table:table-cell table:style-name="Tableau2.A1" office:value-type="string">
              <text:p text:style-name="P72">Itālija </text:p>
            </table:table-cell>
            <table:table-cell table:style-name="Tableau2.A1" office:value-type="string">
              <text:p text:style-name="P72">IT</text:p>
            </table:table-cell>
            <table:table-cell table:style-name="Tableau2.A1" office:value-type="string">
              <text:p text:style-name="P72">Somija</text:p>
            </table:table-cell>
            <table:table-cell table:style-name="Tableau2.A1" office:value-type="string">
              <text:p text:style-name="P72">FI</text:p>
            </table:table-cell>
          </table:table-row>
          <table:table-row table:style-name="Tableau2.1">
            <table:table-cell table:style-name="Tableau2.A1" office:value-type="string">
              <text:p text:style-name="P72">Kipras Republika </text:p>
            </table:table-cell>
            <table:table-cell table:style-name="Tableau2.A1" office:value-type="string">
              <text:p text:style-name="P72">CY*</text:p>
            </table:table-cell>
            <table:table-cell table:style-name="Tableau2.A1" office:value-type="string">
              <text:p text:style-name="P72">Zviedrija</text:p>
            </table:table-cell>
            <table:table-cell table:style-name="Tableau2.A1" office:value-type="string">
              <text:p text:style-name="P72">SE</text:p>
            </table:table-cell>
          </table:table-row>
          <table:table-row table:style-name="Tableau2.1">
            <table:table-cell table:style-name="Tableau2.A1" office:value-type="string">
              <text:p text:style-name="P72">Latvija</text:p>
            </table:table-cell>
            <table:table-cell table:style-name="Tableau2.A1" office:value-type="string">
              <text:p text:style-name="P72">LV</text:p>
            </table:table-cell>
            <table:table-cell table:style-name="Tableau2.A1" office:value-type="string">
              <text:p text:style-name="P68"/>
            </table:table-cell>
            <table:table-cell table:style-name="Tableau2.A1" office:value-type="string">
              <text:p text:style-name="P68"/>
            </table:table-cell>
          </table:table-row>
          <table:table-row table:style-name="Tableau2.1">
            <table:table-cell table:style-name="Tableau2.A1" table:number-columns-spanned="3" office:value-type="string">
              <text:p text:style-name="P72">Eiropas Savienība – vidējais svērtais rādītājs 27 dalībvalstīm</text:p>
            </table:table-cell>
            <table:covered-table-cell/>
            <table:covered-table-cell/>
            <table:table-cell table:style-name="Tableau2.A1" office:value-type="string">
              <text:p text:style-name="P72">ES-27</text:p>
            </table:table-cell>
          </table:table-row>
        </table:table>
        <text:p text:style-name="P22">* Kipra kopumā ir viena no 27 Eiropas Savienības dalībvalstīm. Tomēr acquis communautaire piemērošana ir apturēta tajā valsts daļā, kuru nekontrolē Kipras Republikas valdība. Praktisku apsvērumu dēļ “CY” kategorijā un ES27 vidējā rādītājā ir iekļautas tikai tās intervijas, kas veiktas tajā valsts daļā, kuru kontrolē Kipras Republikas valdība. </text:p>
        <text:p text:style-name="P33"/>
      </text:section>
      <text:h text:style-name="P17" text:outline-level="1"><text:bookmark-start text:name="__RefHeading___Toc215558_2930363814"/>Galvenie konstatējumi <text:bookmark-end text:name="__RefHeading___Toc215558_2930363814"/></text:h>
      <text:section text:style-name="Sect2" text:name="Section2">
        <text:p text:style-name="P50">PIA tiek uzskatīta par kvalitatīvu un ar darbu saistītu, un visbiežāk tā tiek ieteikta kā izglītības veids, lai gan vispārējā izglītība saglabā pozitīvāku tēlu </text:p>
        <text:p text:style-name="P53"><text:span text:style-name="T7">■</text:span> Divi no trim eiropiešiem (67 %) apgalvo, ka viņu valstīs PIA tiek vērtēta pozitīvi, savukārt 73 % uzskata, ka PIA piedāvā kvalitatīvas mācības. </text:p>
        <text:p text:style-name="P53">■ tiek uzskatīts, ka PIA māca darbam atbilstošas tehniskās prasmes (85 % respondentu), nodarbina kompetentus skolotājus (79 %) un nodrošina piekļuvi modernai infrastruktūrai (78 %). </text:p>
        <text:p text:style-name="P53">■ Vairāk nekā pusei (52 %) pašnodarbināto personu ir PIA kvalifikācija, uzsverot šā ceļa nozīmi pašnodarbinātības un uzņēmumu izveides atbalstīšanā. </text:p>
        <text:p text:style-name="P53">■ Divas trešdaļas (67 %) uzskata, ka PIA piedāvā ceļu uz universitātes studijām, un līdzīgas proporcijas apgalvo, ka tā sniedz iespējas studēt ārzemēs. </text:p>
        <text:p text:style-name="P53">■ Pieci no desmit eiropiešiem ieteiktu PIA jauniešiem, kuri izvēlas vidusskolu, savukārt mazāk nekā četri no desmit eiropiešiem (39 %) ieteiktu vispārējo izglītību. Terciārajā līmenī biežāk tiek ieteikti arī augstāki profesionālās izglītības ceļi (52 %) nekā akadēmiskie ceļi (35 %). </text:p>
        <text:p text:style-name="P53">■ Tomēr trīs ceturtdaļas respondentu (75 %) uzskata, ka vispārējai izglītībai ir pozitīvāks tēls nekā PIA, un vairāk nekā astoņi no desmit respondentiem (82 %) uzskata, ka personas, kurām ir labi panākumi, ir attālinātas no profesionālās izglītības. </text:p>
        <text:p text:style-name="P50">Darba un ienākumu nepieciešamība ir galvenais faktors, izvēloties PIA </text:p>
        <text:p text:style-name="P53">■ Vairāk nekā puse eiropiešu (53 %) norāda, ka nepieciešamība atrast darbu un ātri nopelnīt naudu ir galvenais faktors, kas ietekmē jauniešus izvēlēties PIA, un tas ir galvenais faktors 24 dalībvalstīs. </text:p>
        <text:p text:style-name="P53">■ Vecāku ieteikumi (35 %) ir ietekmīgāki nekā skolotāju ieteikumi (28 %), savukārt PIA (16 %) un sociālo mediju (14 %) prestižam ir daudz mazāka nozīme. Tas liecina, ka publiskajā diskursā ir plašas iespējas paaugstināt profesionālās izglītības statusu. </text:p>
        <text:p text:style-name="P53">■ Katrs piektais eiropietis (21 %) par vienu no galvenajiem PIA izvēles faktoriem uzskata vēlmi kļūt par uzņēmēju vai pašnodarbināto. </text:p>
        <text:p text:style-name="P50">Ar PIA saistītas darbvietas, kas tiek uzskatītas par pieprasītām, labi apmaksātām un zaļām </text:p>
        <text:p text:style-name="P53">■ Vairāk nekā astoņi no desmit (82 %) eiropiešiem apgalvo, ka PIA kvalifikācija rada darbvietas, kurās ir liels pieprasījums. </text:p>
        <text:p text:style-name="P53">■ Divas trešdaļas (66 %) apgalvo, ka PIA kvalifikācijas rezultātā tiek radīts labi apmaksāts darbs. </text:p>
        <text:p text:style-name="P53">■ Divas trešdaļas (63 %) eiropiešu apgalvo, ka PIA kvalifikācijas rada darbvietas, kas veicina zaļo pārkārtošanos. </text:p>
        <text:p text:style-name="P50">Viedokļi atšķiras attiecībā uz pamatprasmēm, vispārīgajām prasmēm un iekļautību </text:p>
        <text:p text:style-name="P53">■ Puse eiropiešu apgalvo, ka PIA programmās trūkst pamatprasmju, piemēram, rakstpratības vai digitālās pratības, un transversālo prasmju, piemēram, komunikācijas vai kritiskās domāšanas, mācīšanas. </text:p>
        <text:p text:style-name="P53">■ Divas trešdaļas eiropiešu apgalvo, ka PIA programmas ir pietiekami iekļaujošas, lai atbalstītu izglītojamos, kuri saskaras ar šķēršļiem, lai gan viedokļi dažādās dalībvalstīs ievērojami atšķiras. </text:p>
        <text:p text:style-name="P50">Paaudžu dalīšana nosaka, kā tiek uztverta un ieteikta PIA </text:p>
        <text:p text:style-name="P53">■ Jaunieši vecumā no 15 līdz 24 gadiem biežāk apgalvo, ka skolotāji un profesionālās orientācijas konsultanti pienācīgi nenovērš ar dzimumu saistītus aizspriedumus, pirms skolēni izvēlas starp vispārējo un profesionālo izglītību. Šāda uztvere ir izplatīta 62 % šīs jaunākās vecuma grupas iedzīvotāju salīdzinājumā ar 52 % iedzīvotāju vecumā no 55 gadiem. </text:p>
        <text:p text:style-name="P53">■ Jaunākie respondenti reģistrē zemākus PIA dalības rādītājus (46 %) nekā tie, kas ir vecumā no 25 līdz 54 gadiem (52–53 %), un vairāk tiecas ieteikt vispārējo profesionālo izglītību (53 % salīdzinājumā ar 33 % to respondentu vidū, kuri ir vecāki par 55 gadiem), kas liecina par skaidru paaudžu maiņu attieksmē. </text:p>
        <text:p text:style-name="P53">■ Tomēr respondenti, kas pametuši izglītību 20 gadu vecumā vai vecāki, retāk iesaka profesionālās izglītības iespējas (43 %) nekā tie, kas pametuši izglītību vecumā no 16 līdz 19 gadiem (58 %). </text:p>
        <text:p text:style-name="P50">Dzimumu stereotipi ir izplatīti izglītības ceļā un lauka izvēlē </text:p>
        <text:p text:style-name="P53">■ Vairāk nekā puse eiropiešu apgalvo, ka ar STEM saistītās PIA jomas ir piemērotākas vīriešiem, taču <text:soft-page-break/>starp dalībvalstīm pastāv lielas atšķirības, sākot no 86 % Ungārijā un Slovākijā līdz tikai 15 % Zviedrijā. </text:p>
        <text:p text:style-name="P53">■ Aptuveni septiņi no desmit respondentiem (71 %) uzskata, ka sievietes, kuras interesējas par tehniskiem priekšmetiem, tiek novirzītas uz vispārējo izglītību, savukārt gandrīz septiņi no desmit respondentiem (69 %) apgalvo, ka sievietes saņem mazāku atbalstu ar STEM saistītai PIA nekā vīrieši. </text:p>
        <text:p text:style-name="P53">■ Septiņi no desmit eiropiešiem apgalvo, ka vīrieši, kuriem nav labu akadēmisko sasniegumu, saskaras ar lielāku spiedienu nekā sievietes izvēlēties PIA, nevis vispārējo izglītību. </text:p>
        <text:p text:style-name="P53">■ Vairāk nekā puse (57 %) apgalvo, ka vīrieši aprūpes vai<text:span text:style-name="T49">*</text:span> ar pakalpojumiem saistītās PIA jomās saskaras ar sociāliem aizspriedumiem, kas atklāj ierobežojumus abu dzimumu izvēlē. </text:p>
        <text:p text:style-name="P33"/>
      </text:section>
      <text:h text:style-name="P17" text:outline-level="1"><text:bookmark-start text:name="__RefHeading___Toc215560_2930363814"/>I. Profesionālās izglītības un apmācības rezultāti darba tirgū <text:bookmark-end text:name="__RefHeading___Toc215560_2930363814"/></text:h>
      <text:p text:style-name="P25"/>
      <text:section text:style-name="Sect2" text:name="Section3">
        <text:h text:style-name="P19" text:outline-level="2"><text:bookmark-start text:name="__RefHeading___Toc215562_2930363814"/>1. PIA rada darbvietas ar augstu pieprasījumu <text:bookmark-end text:name="__RefHeading___Toc215562_2930363814"/></text:h>
        <text:p text:style-name="P51">Vairāk nekā astoņi no katriem desmit ES iedzīvotājiem apgalvo, ka PIA kvalifikācija rada darbvietas, kas darba tirgū ir ļoti pieprasītas </text:p>
        <text:p text:style-name="P25">Visā Eiropas Savienībā 82 % respondentu uzskata, ka PIA kvalifikācija rada darbvietas, kas viņu valsts darba tirgū ir ļoti pieprasītas, tostarp 30 % respondentu<text:note text:id="ftn6" text:note-class="footnote"><text:note-citation>6</text:note-citation><text:note-body><text:p text:style-name="P13">jautājums. Lūdzu, pastāstiet, cik lielā mērā piekrītat vai nepiekrītat katram no šiem apgalvojumiem: PIA kvalifikācija rada darbvietas, kas ir ļoti pieprasītas darba tirgū (MŪSU VALSTS). </text:p></text:note-body></text:note> stingri piekrīt šim apgalvojumam un 52 % respondentu parasti tam piekrīt . Tikai 12 % nepiekrīt, bet 6 % nezina. </text:p>
        <text:p text:style-name="P25"><draw:g text:anchor-type="paragraph" draw:z-index="3" draw:name="Objet de groupe 1" draw:style-name="gr1"><draw:frame draw:style-name="gr2" draw:text-style-name="P100" svg:width="6.132cm" svg:height="5.845cm" svg:x="10.222cm" svg:y="-1.695cm"><draw:image xlink:href="Pictures/10000000000001CA000001C10C0385DE5F5589C5.png" xlink:type="simple" xlink:show="embed" xlink:actuate="onLoad" draw:mime-type="image/png"><text:p/></draw:image></draw:frame><draw:frame draw:style-name="gr16" draw:text-style-name="P102" svg:width="8.344cm" svg:height="1.551cm" svg:x="9.001cm" svg:y="-4.217cm"><draw:text-box><text:p text:style-name="P101"><text:span text:style-name="T59">jautājums. Lūdzu, pastāstiet, cik lielā mērā piekrītat vai nepiekrītat katram no šiem apgalvojumiem: - IVET kvalifikācijas rezultātā tiek radītas darbvietas, kas ir ļoti pieprasītas darba tirgū [MŪSU VALSTS] (ES27) (%)) </text:span></text:p></draw:text-box></draw:frame><draw:frame draw:style-name="gr424" draw:text-style-name="P102" svg:width="2.356cm" svg:height="0.578cm" svg:x="10.94cm" svg:y="-2.744cm"><draw:text-box><text:p text:style-name="P101"><text:span text:style-name="T59">Nezinu 6</text:span></text:p></draw:text-box></draw:frame><draw:frame draw:style-name="gr3" draw:text-style-name="P102" svg:width="2.835cm" svg:height="0.902cm" svg:x="9.277cm" svg:y="-2.194cm"><draw:text-box><text:p text:style-name="P101"><text:span text:style-name="T59">Pilnīgi nepiekrītu 2</text:span></text:p></draw:text-box></draw:frame><draw:frame draw:style-name="gr3" draw:text-style-name="P105" svg:width="2.668cm" svg:height="0.902cm" svg:x="8.705cm" svg:y="-1.594cm"><draw:text-box><text:p text:style-name="P104"><text:span text:style-name="T59">Nepiekrist 10</text:span></text:p></draw:text-box></draw:frame><draw:frame draw:style-name="gr424" draw:text-style-name="P105" svg:width="2.83cm" svg:height="0.578cm" svg:x="9.747cm" svg:y="4.191cm"><draw:text-box><text:p text:style-name="P104"><text:span text:style-name="T59">Piekrītu 52</text:span></text:p></draw:text-box></draw:frame><draw:frame draw:style-name="gr3" draw:text-style-name="P102" svg:width="1.726cm" svg:height="1.227cm" svg:x="15.413cm" svg:y="-1.524cm"><draw:text-box><text:p text:style-name="P101"><text:span text:style-name="T59">Pilnībā piekrītu 30</text:span></text:p></draw:text-box></draw:frame></draw:g>Šo plašo konstatējumu var salīdzināt laika gaitā, palielinoties vienošanās apjomam salīdzinājumā ar 2011. gadā novērotajiem rezultātiem ; Cedefop 2016. gada apsekojumā (ES28) 86 % respondentu uzskatīja, ka cilvēki profesionālajā izglītībā apguva prasmes, kas vajadzīgas darba devējiem,<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text:span><text:span text:style-name="T56"> c</text:span><text:span text:style-name="T54"> ountryB=EU28</text:span></text:a><text:span text:style-name="T54">. Jautājumu formulējums atšķiras no pašreizējā apsekojuma: “Turpmāk minētie apgalvojumi attiecas uz darbvietām, ko cilvēki var iegūt pēc arodizglītības, iegūstot vidējo izglītību. Cik lielā mērā piekrītat vai nepiekrītat katram no tiem?-Cilvēki profesionālajā izglītībā apgūst prasmes, kas vajadzīgas darba devējiem jūsu valstī” </text:span></text:p></text:note-body></text:note> savukārt 2011. gada Eirobarometra PIA apsekojumā (ES27) tika konstatēts, ka 73 % respondentu uzskatīja, ka PIA ir novedusi pie profesijām, kas darba tirgū ir ļoti pieprasītas<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QA10.11. jautājums. Jautājumu formulējums atšķiras no pašreizējā apsekojuma un attiecas uz PIA kopumā, nevis konkrēti uz sākotnējo PIA: “Lūdzu, pastāstiet, cik lielā mērā jūs piekrītat vai nepiekrītat katram no turpmāk minētajiem apgalvojumiem. Profesionālā izglītība un apmācība rada profesijas, kas darba tirgū ir ļoti pieprasītas.” </text:span></text:p></text:note-body></text:note>. </text:p>
        <text:p text:style-name="P33"/>
        <text:p text:style-name="P25"><draw:g text:anchor-type="paragraph" draw:z-index="70" draw:name="Objet de groupe 2" draw:style-name="gr1"><draw:frame draw:style-name="gr2" draw:text-style-name="P100" svg:width="16.805cm" svg:height="7.367cm" svg:x="0.03cm" svg:y="4.999cm"><draw:image xlink:href="Pictures/1000000000000554000002569B26B4695693A5B5.png" xlink:type="simple" xlink:show="embed" xlink:actuate="onLoad" draw:mime-type="image/png"><text:p/></draw:image></draw:frame><draw:frame draw:style-name="gr3" draw:text-style-name="P102" svg:width="17.125cm" svg:height="0.902cm" svg:x="-0.261cm" svg:y="4.048cm"><draw:text-box><text:p text:style-name="P101"><text:span text:style-name="T59">jautājums. Lūdzu, pastāstiet, cik lielā mērā jūs piekrītat vai nepiekrītat katram no šiem apgalvojumiem:- IVET kvalifikācija rada darbvietas, kas ir ļoti pieprasītas darba tirgū (MŪSU VALSTĪ) (%)</text:span></text:p></draw:text-box></draw:frame><draw:g draw:style-name="gr4"><draw:frame draw:style-name="gr2" draw:text-style-name="P100" svg:width="14.1cm" svg:height="0.96cm" svg:x="0.03cm" svg:y="12.337cm"><draw:image xlink:href="Pictures/100000000000022300000022902E68B765C34830.png" xlink:type="simple" xlink:show="embed" xlink:actuate="onLoad" draw:mime-type="image/png"><text:p/></draw:image></draw:frame><draw:frame draw:style-name="gr5" draw:text-style-name="P102" svg:width="2.925cm" svg:height="0.646cm" svg:x="0.492cm" svg:y="12.511cm"><draw:text-box><text:p text:style-name="P101"><text:span text:style-name="T59">Pilnībā piekrītu</text:span></text:p></draw:text-box></draw:frame><draw:frame draw:style-name="gr6" draw:text-style-name="P102" svg:width="2.946cm" svg:height="1.006cm" svg:x="3.5cm" svg:y="12.488cm"><draw:text-box><text:p text:style-name="P101"><text:span text:style-name="T59">Piekrist</text:span></text:p></draw:text-box></draw:frame><draw:frame draw:style-name="gr5" draw:text-style-name="P102" svg:width="3.282cm" svg:height="0.646cm" svg:x="6.683cm" svg:y="12.532cm"><draw:text-box><text:p text:style-name="P101"><text:span text:style-name="T59">Tendēt nepiekrist</text:span></text:p></draw:text-box></draw:frame><draw:frame draw:style-name="gr5" draw:text-style-name="P102" svg:width="3.484cm" svg:height="0.646cm" svg:x="10.312cm" svg:y="12.49cm"><draw:text-box><text:p text:style-name="P101"><text:span text:style-name="T59">Pilnīgi nepiekrītu</text:span></text:p></draw:text-box></draw:frame><draw:frame draw:style-name="gr7" draw:text-style-name="P102" svg:width="2.518cm" svg:height="0.687cm" svg:x="14.034cm" svg:y="12.49cm"><draw:text-box><text:p text:style-name="P101"><text:span text:style-name="T59">Nezinu</text:span></text:p></draw:text-box></draw:frame></draw:g></draw:g>Pašreizējā apsekojumā viedokļi dažādās dalībvalstīs atšķiras, un visaugstākais vienprātības līmenis reģistrēts Dānijā (93 %), Zviedrijā (91 %) un Īrijā (90 %). Zemākais līmenis reģistrēts Igaunijā (66 %), Rumānijā (67 %) un Bulgārijā (70 %). 19 dalībvalstīs vismaz astoņi no desmit respondentiem piekrīt, ka PIA kvalifikācija rada darbvietas, kas darba tirgū ir ļoti pieprasītas. </text:p>
        <text:p text:style-name="P33">Viedokļi par to, cik lielā mērā PIA kvalifikācija rada darbvietas ar lielu pieprasījumu, atšķiras atkarībā no sociāldemogrāfiskajiem un attieksmes faktoriem, kā izklāstīts turpmāk. </text:p>
        <text:p text:style-name="P53">■ Uzskatu, ka PIA kvalifikācijas rada darbvietas ar augstu pieprasījumu, pauž 88 % respondentu, kuri apgalvo, ka viņu valstī PIA tiek uztverta pozitīvi, salīdzinot ar 74 % respondentu, kuri ziņo, ka tā tiek uztverta negatīvi. </text:p>
        <text:p text:style-name="P53">■ Vienošanās ir plašāk izplatīta to respondentu vidū, kuri uzskata, ka jaunieši saņem pietiekami daudz informācijas par PIA iespējām (88 %), nekā to respondentu vidū, kuri uzskata, ka viņi to nesaņem (75 %). </text:p>
        <text:p text:style-name="P53">■ Pastāv dažas atšķirības starp sociāli profesionālajām kategorijām: 85 % vadītāju uzskata, ka PIA kvalifikācija rada darbvietas pēc pieprasījuma salīdzinājumā ar 79 % mājsaimnieču,<text:note text:id="ftn9" text:note-class="footnote"><text:note-citation>9</text:note-citation><text:note-body><text:p text:style-name="P13">Mājokļa personas tiek definētas kā personas, kas atbild par parastu iepirkšanos un mājas kopšanu, vai bez jebkādas pašreizējās nodarbošanās, kas nestrādā </text:p></text:note-body></text:note> respondentu bezdarbnieku un studentu. </text:p>
        <text:p text:style-name="P53">■ Respondenti, kuri beidza izglītību 20 gadu vecumā vai vēlāk, visticamāk, uzskata, ka PIA kvalifikācija rada darbvietas, kurās ir liels pieprasījums (84 %), kam seko tie, kuri beidza izglītību 16–19 gadu vecumā (82 %), un tie, kuri beidza izglītību 15 gadu vecumā vai jaunāki (77 %). </text:p>
        <text:p text:style-name="P53">■ Ir arī tikai nelielas atšķirības pēc respondentu vecuma. To respondentu īpatsvars, kuri piekrīt, ka PIA kvalifikācija rada darbvietas ar augstu pieprasījumu, ir visaugstākais 40–54 gadus vecu personu vidū (83 %), tikai nedaudz samazinoties līdz 82 % 55 gadus vecu un vecāku personu vidū, 81 % 25–39 gadus vecu personu vidū un 79 % 15–24 gadus vecu respondentu vidū. </text:p>
        <text:p text:style-name="P53">■ Uztverē pēc dzimuma ir tikai nelielas atšķirības. </text:p>
        <text:p text:style-name="P53">■ Atšķirības starp tiem, kas paši apmeklēja PIA, un tiem, kas to neapmeklēja, arī ir nenozīmīgas. </text:p>
        <text:p text:style-name="P25"/>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2">QB8.4 Lūdzu, pastāstiet, cik lielā mērā piekrītat vai nepiekrītat katram no šiem apgalvojumiem: IVET kvalifikācija rada darbvietas, kas ir ļoti pieprasītas darba tirgū (MŪSU VALSTS) (%-ES) </text:p>
            </table:table-cell>
            <table:covered-table-cell/>
            <table:covered-table-cell/>
            <table:covered-table-cell/>
          </table:table-row>
          <table:table-row>
            <table:table-cell table:style-name="Tableau3.A1" office:value-type="string">
              <text:p text:style-name="P82"/>
            </table:table-cell>
            <table:table-cell table:style-name="Tableau3.A1" office:value-type="string">
              <text:p text:style-name="P85">Kopā “Piekrītu”</text:p>
            </table:table-cell>
            <table:table-cell table:style-name="Tableau3.A1" office:value-type="string">
              <text:p text:style-name="P85">Kopā "Nepiekrītu" </text:p>
            </table:table-cell>
            <table:table-cell table:style-name="Tableau3.A1" office:value-type="string">
              <text:p text:style-name="P85">Nezinu</text:p>
            </table:table-cell>
          </table:table-row>
          <table:table-row>
            <table:table-cell table:style-name="Tableau3.A1" office:value-type="string">
              <text:p text:style-name="P90">ES-27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4" table:number-columns-spanned="4" office:value-type="string">
              <text:p text:style-name="P60">Dzimums</text:p>
            </table:table-cell>
            <table:covered-table-cell/>
            <table:covered-table-cell/>
            <table:covered-table-cell/>
          </table:table-row>
          <table:table-row>
            <table:table-cell table:style-name="Tableau3.A1" office:value-type="string">
              <text:p text:style-name="P90">Cilvēks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Sieviete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4" table:number-columns-spanned="4" office:value-type="string">
              <text:p text:style-name="P60">Vecums</text:p>
            </table:table-cell>
            <table:covered-table-cell/>
            <table:covered-table-cell/>
            <table:covered-table-cell/>
          </table:table-row>
          <table:table-row>
            <table:table-cell table:style-name="Tableau3.A1" office:value-type="string">
              <text:p text:style-name="P90">15-24 </text:p>
            </table:table-cell>
            <table:table-cell table:style-name="Tableau3.B3" office:value-type="float" office:value="79">
              <text:p text:style-name="P85">79</text:p>
            </table:table-cell>
            <table:table-cell table:style-name="Tableau3.B3" office:value-type="float" office:value="16">
              <text:p text:style-name="P85">16</text:p>
            </table:table-cell>
            <table:table-cell table:style-name="Tableau3.B3" office:value-type="float" office:value="5">
              <text:p text:style-name="P85">5</text:p>
            </table:table-cell>
          </table:table-row>
          <table:table-row>
            <table:table-cell table:style-name="Tableau3.A1" office:value-type="string">
              <text:p text:style-name="P90">25-39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40-54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gt;=55</text:p>
            </table:table-cell>
            <table:table-cell table:style-name="Tableau3.B3" office:value-type="float" office:value="82">
              <text:p text:style-name="P85">82</text:p>
            </table:table-cell>
            <table:table-cell table:style-name="Tableau3.B3" office:value-type="float" office:value="11">
              <text:p text:style-name="P85">11</text:p>
            </table:table-cell>
            <table:table-cell table:style-name="Tableau3.B3" office:value-type="float" office:value="7">
              <text:p text:style-name="P85">7</text:p>
            </table:table-cell>
          </table:table-row>
          <table:table-row>
            <table:table-cell table:style-name="Tableau3.A4" table:number-columns-spanned="4" office:value-type="string">
              <text:p text:style-name="P60">Izglītība (beigās)</text:p>
            </table:table-cell>
            <table:covered-table-cell/>
            <table:covered-table-cell/>
            <table:covered-table-cell/>
          </table:table-row>
          <table:table-row>
            <table:table-cell table:style-name="Tableau3.A1" office:value-type="string">
              <text:p text:style-name="P90">&lt;=-15</text:p>
            </table:table-cell>
            <table:table-cell table:style-name="Tableau3.B3" office:value-type="float" office:value="77">
              <text:p text:style-name="P85">77</text:p>
            </table:table-cell>
            <table:table-cell table:style-name="Tableau3.B3" office:value-type="float" office:value="11">
              <text:p text:style-name="P85">11</text:p>
            </table:table-cell>
            <table:table-cell table:style-name="Tableau3.B3" office:value-type="float" office:value="12">
              <text:p text:style-name="P63">12</text:p>
            </table:table-cell>
          </table:table-row>
          <table:table-row>
            <table:table-cell table:style-name="Tableau3.A1" office:value-type="string">
              <text:p text:style-name="P90">16-19 </text:p>
            </table:table-cell>
            <table:table-cell table:style-name="Tableau3.B3" office:value-type="float" office:value="82">
              <text:p text:style-name="P85">82</text:p>
            </table:table-cell>
            <table:table-cell table:style-name="Tableau3.B3" office:value-type="float" office:value="13">
              <text:p text:style-name="P85">13</text:p>
            </table:table-cell>
            <table:table-cell table:style-name="Tableau3.B3" office:value-type="float" office:value="5">
              <text:p text:style-name="P85">5</text:p>
            </table:table-cell>
          </table:table-row>
          <table:table-row>
            <table:table-cell table:style-name="Tableau3.A1" office:value-type="string">
              <text:p text:style-name="P90">&gt;=20</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1" office:value-type="string">
              <text:p text:style-name="P90">Joprojām mācās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4" table:number-columns-spanned="4" office:value-type="string">
              <text:p text:style-name="P60">Sociālprofesionālā kategorija</text:p>
            </table:table-cell>
            <table:covered-table-cell/>
            <table:covered-table-cell/>
            <table:covered-table-cell/>
          </table:table-row>
          <table:table-row>
            <table:table-cell table:style-name="Tableau3.A1" office:value-type="string">
              <text:p text:style-name="P90">Pašnodarbināta persona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Vadītāji </text:p>
            </table:table-cell>
            <table:table-cell table:style-name="Tableau3.B3" office:value-type="float" office:value="85">
              <text:p text:style-name="P85">85</text:p>
            </table:table-cell>
            <table:table-cell table:style-name="Tableau3.B3" office:value-type="float" office:value="11">
              <text:p text:style-name="P85">11</text:p>
            </table:table-cell>
            <table:table-cell table:style-name="Tableau3.B3" office:value-type="float" office:value="4">
              <text:p text:style-name="P85">4</text:p>
            </table:table-cell>
          </table:table-row>
          <table:table-row>
            <table:table-cell table:style-name="Tableau3.A1" office:value-type="string">
              <text:p text:style-name="P90">Citas baltas apkakles </text:p>
            </table:table-cell>
            <table:table-cell table:style-name="Tableau3.B3" office:value-type="float" office:value="83">
              <text:p text:style-name="P85">83</text:p>
            </table:table-cell>
            <table:table-cell table:style-name="Tableau3.B3" office:value-type="float" office:value="13">
              <text:p text:style-name="P85">13</text:p>
            </table:table-cell>
            <table:table-cell table:style-name="Tableau3.B3" office:value-type="float" office:value="4">
              <text:p text:style-name="P85">4</text:p>
            </table:table-cell>
          </table:table-row>
          <table:table-row>
            <table:table-cell table:style-name="Tableau3.A1" office:value-type="string">
              <text:p text:style-name="P90">Fiziskā darba strādnieki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Mājas ļaudis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1" office:value-type="string">
              <text:p text:style-name="P90">Bezdarbnieks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1" office:value-type="string">
              <text:p text:style-name="P90">Pensionējies(-usies) </text:p>
            </table:table-cell>
            <table:table-cell table:style-name="Tableau3.B3" office:value-type="float" office:value="81">
              <text:p text:style-name="P85">81</text:p>
            </table:table-cell>
            <table:table-cell table:style-name="Tableau3.B3" office:value-type="float" office:value="11">
              <text:p text:style-name="P85">11</text:p>
            </table:table-cell>
            <table:table-cell table:style-name="Tableau3.B3" office:value-type="float" office:value="8">
              <text:p text:style-name="P85">8</text:p>
            </table:table-cell>
          </table:table-row>
          <table:table-row>
            <table:table-cell table:style-name="Tableau3.A1" office:value-type="string">
              <text:p text:style-name="P90">Skolēni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4" table:number-columns-spanned="4" office:value-type="string">
              <text:p text:style-name="P60">Subjektīvā urbanizācija</text:p>
            </table:table-cell>
            <table:covered-table-cell/>
            <table:covered-table-cell/>
            <table:covered-table-cell/>
          </table:table-row>
          <table:table-row>
            <table:table-cell table:style-name="Tableau3.A1" office:value-type="string">
              <text:p text:style-name="P90">Lauku apvidus vai ciems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1" office:value-type="string">
              <text:p text:style-name="P90">Maza vai vidēja lieluma pilsēta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1" office:value-type="string">
              <text:p text:style-name="P90">Lielpilsēta </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4" table:number-columns-spanned="4" office:value-type="string">
              <text:p text:style-name="P60">IVET uztvere (MŪSU VALSTS)</text:p>
            </table:table-cell>
            <table:covered-table-cell/>
            <table:covered-table-cell/>
            <table:covered-table-cell/>
          </table:table-row>
          <table:table-row>
            <table:table-cell table:style-name="Tableau3.A1" office:value-type="string">
              <text:p text:style-name="P90">Pozitīvs </text:p>
            </table:table-cell>
            <table:table-cell table:style-name="Tableau3.B3" office:value-type="float" office:value="88">
              <text:p text:style-name="P85">88</text:p>
            </table:table-cell>
            <table:table-cell table:style-name="Tableau3.B3" office:value-type="float" office:value="9">
              <text:p text:style-name="P85">9</text:p>
            </table:table-cell>
            <table:table-cell table:style-name="Tableau3.B3" office:value-type="float" office:value="3">
              <text:p text:style-name="P85">3</text:p>
            </table:table-cell>
          </table:table-row>
          <table:table-row>
            <table:table-cell table:style-name="Tableau3.A1" office:value-type="string">
              <text:p text:style-name="P90">Negatīvs </text:p>
            </table:table-cell>
            <table:table-cell table:style-name="Tableau3.B3" office:value-type="float" office:value="74">
              <text:p text:style-name="P85">74</text:p>
            </table:table-cell>
            <table:table-cell table:style-name="Tableau3.B3" office:value-type="float" office:value="21">
              <text:p text:style-name="P85">21</text:p>
            </table:table-cell>
            <table:table-cell table:style-name="Tableau3.B3" office:value-type="float" office:value="5">
              <text:p text:style-name="P85">5</text:p>
            </table:table-cell>
          </table:table-row>
          <table:table-row>
            <table:table-cell table:style-name="Tableau3.A4" table:number-columns-spanned="4" office:value-type="string">
              <text:p text:style-name="P60">Kādreiz apmeklējis sākotnējās profesionālās izglītības apmācību (vidējā izglītība)</text:p>
            </table:table-cell>
            <table:covered-table-cell/>
            <table:covered-table-cell/>
            <table:covered-table-cell/>
          </table:table-row>
          <table:table-row>
            <table:table-cell table:style-name="Tableau3.A1" office:value-type="string">
              <text:p text:style-name="P90">Jā </text:p>
            </table:table-cell>
            <table:table-cell table:style-name="Tableau3.B3" office:value-type="float" office:value="84">
              <text:p text:style-name="P85">84</text:p>
            </table:table-cell>
            <table:table-cell table:style-name="Tableau3.B3" office:value-type="float" office:value="12">
              <text:p text:style-name="P85">12</text:p>
            </table:table-cell>
            <table:table-cell table:style-name="Tableau3.B3" office:value-type="float" office:value="4">
              <text:p text:style-name="P85">4</text:p>
            </table:table-cell>
          </table:table-row>
          <table:table-row>
            <table:table-cell table:style-name="Tableau3.A1" office:value-type="string">
              <text:p text:style-name="P90">Nē </text:p>
            </table:table-cell>
            <table:table-cell table:style-name="Tableau3.B3" office:value-type="float" office:value="80">
              <text:p text:style-name="P85">80</text:p>
            </table:table-cell>
            <table:table-cell table:style-name="Tableau3.B3" office:value-type="float" office:value="13">
              <text:p text:style-name="P85">13</text:p>
            </table:table-cell>
            <table:table-cell table:style-name="Tableau3.B3" office:value-type="float" office:value="7">
              <text:p text:style-name="P85">7</text:p>
            </table:table-cell>
          </table:table-row>
        </table:table>
        <text:p text:style-name="P25"/>
        <text:h text:style-name="P19" text:outline-level="2"><text:bookmark-start text:name="__RefHeading___Toc215564_2930363814"/>2. PIA rada labi apmaksātas darbvietas <text:bookmark-end text:name="__RefHeading___Toc215564_2930363814"/></text:h>
        <text:p text:style-name="P51">Divas trešdaļas ES iedzīvotāju uzskata, ka PIA kvalifikācija rada labi apmaksātas darbvietas</text:p>
        <text:p text:style-name="P25">Visā Eiropas Savienībā 66 % respondentu uzskata, ka PIA kvalifikācija rada labi apmaksātas darbvietas, tostarp 15 % respondentu tam pilnībā piekrīt un 51 % respondentu<text:note text:id="ftn10" text:note-class="footnote"><text:note-citation>10</text:note-citation><text:note-body><text:p text:style-name="P13">jautājums. Lūdzu, pastāstiet, cik lielā mērā piekrītat vai nepiekrītat katram no šiem apgalvojumiem: PIA kvalifikācijas rezultātā tiek radītas labi apmaksātas darbvietas. </text:p></text:note-body></text:note> tam parasti piekrīt . Aptuveni ceturtā daļa respondentu nepiekrīt šim apgalvojumam (27 %), bet 7 % to nezina. </text:p>
        <text:p text:style-name="P25">Šo rezultātu var salīdzināt ar iepriekšējo aptauju rezultātiem, kopumā palielinoties to respondentu īpatsvaram, kuri piekrīt šim apgalvojumam: Cedefop 2016. gada apsekojumā (ES28) tika konstatēts, ka 60 % respondentu uzskata, ka PIA ir radījusi labi apmaksātas<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Jautājumu formulējums atšķiras no pašreizējā apsekojuma: “Turpmāk minētie apgalvojumi attiecas uz darbvietām, ko cilvēki var iegūt pēc arodizglītības, iegūstot vidējo izglītību. Cik lielā mērā jūs piekrītat vai nepiekrītat katram no tiem? — Profesionālā izglītība nodrošina labi apmaksātu darbu.” </text:span></text:p></text:note-body></text:note> darbvietas , savukārt 2011. gada Eirobarometra PIA apsekojumā (ES27) 55 % norādīja, ka profesionālā apmācība ir radījusi labi apmaksātas<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Jautājumu formulējums atšķiras no pašreizējā apsekojuma, un tajā lietots termins "PIA", nenošķirot sākotnējo un tālāko PIA. QA10.9. jautājums. “Profesionālā izglītība un apmācība rada labi apmaksātu darbu”. </text:span></text:p></text:note-body></text:note> darbvietas . </text:p>
        <text:p text:style-name="P25"><draw:g text:anchor-type="paragraph" draw:z-index="65" draw:name="Objet de groupe 4" draw:style-name="gr1"><draw:frame draw:style-name="gr2" draw:text-style-name="P100"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2" svg:width="2.107cm" svg:height="0.902cm" svg:x="14.152cm" svg:y="-4.828cm"><draw:text-box><text:p text:style-name="P101"><text:span text:style-name="T59">Pilnībā piekrītu 15</text:span></text:p></draw:text-box></draw:frame><draw:frame draw:style-name="gr3" draw:text-style-name="P102" svg:width="1.923cm" svg:height="0.902cm" svg:x="11.462cm" svg:y="-5.311cm"><draw:text-box><text:p text:style-name="P101"><text:span text:style-name="T59">Nezinu 7</text:span></text:p></draw:text-box></draw:frame><draw:frame draw:style-name="gr3" draw:text-style-name="P105" svg:width="2.424cm" svg:height="0.902cm" svg:x="9.144cm" svg:y="-4.713cm"><draw:text-box><text:p text:style-name="P104"><text:span text:style-name="T59">Pilnīgi nepiekrītu 4</text:span></text:p></draw:text-box></draw:frame><draw:frame draw:style-name="gr15" draw:text-style-name="P105" svg:width="1.841cm" svg:height="1.227cm" svg:x="8.721cm" svg:y="-3.009cm"><draw:text-box><text:p text:style-name="P104"><text:span text:style-name="T59">Piekrist 23</text:span></text:p></draw:text-box></draw:frame><draw:frame draw:style-name="gr3" draw:text-style-name="P102" svg:width="1.638cm" svg:height="0.902cm" svg:x="14.579cm" svg:y="0.557cm"><draw:text-box><text:p text:style-name="P101"><text:span text:style-name="T59">Piekrītu 51</text:span></text:p></draw:text-box></draw:frame><draw:frame draw:style-name="gr16" draw:text-style-name="P102" svg:width="7.063cm" svg:height="1.551cm" svg:x="9.421cm" svg:y="-6.761cm"><draw:text-box><text:p text:style-name="P101"><text:span text:style-name="T59">jautājums. Lūdzu, pastāstiet, cik lielā mērā piekrītat vai nepiekrītat katram no šiem apgalvojumiem: - IVET kvalifikācijas rezultātā tiek radītas labi apmaksātas darbvietas (ES27) (%) </text:span></text:p></draw:text-box></draw:frame></draw:g></draw:g></text:p>
        <text:p text:style-name="P33"/>
        <text:p text:style-name="P25"><draw:g text:anchor-type="paragraph" draw:z-index="4" draw:name="Objet de groupe 3" draw:style-name="gr1"><draw:frame draw:style-name="gr2" draw:text-style-name="P100"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100" svg:width="14.098cm" svg:height="0.96cm" svg:x="0.469cm" svg:y="15.108cm"><draw:image xlink:href="Pictures/100000000000022300000022902E68B765C34830.png" xlink:type="simple" xlink:show="embed" xlink:actuate="onLoad" draw:mime-type="image/png"><text:p/></draw:image></draw:frame><draw:frame draw:style-name="gr5" draw:text-style-name="P102" svg:width="2.924cm" svg:height="0.646cm" svg:x="0.93cm" svg:y="15.283cm"><draw:text-box><text:p text:style-name="P106"><text:span text:style-name="T59">Pilnībā piekrītu</text:span></text:p></draw:text-box></draw:frame><draw:frame draw:style-name="gr423" draw:text-style-name="P102" svg:width="2.857cm" svg:height="0.588cm" svg:x="3.939cm" svg:y="15.262cm"><draw:text-box><text:p text:style-name="P106"><text:span text:style-name="T59">Piekrist</text:span></text:p></draw:text-box></draw:frame><draw:frame draw:style-name="gr5" draw:text-style-name="P102" svg:width="3.282cm" svg:height="0.646cm" svg:x="7.121cm" svg:y="15.304cm"><draw:text-box><text:p text:style-name="P106"><text:span text:style-name="T59">Tendēt nepiekrist</text:span></text:p></draw:text-box></draw:frame><draw:frame draw:style-name="gr5" draw:text-style-name="P102" svg:width="3.484cm" svg:height="0.646cm" svg:x="10.749cm" svg:y="15.262cm"><draw:text-box><text:p text:style-name="P106"><text:span text:style-name="T59">Pilnīgi nepiekrītu</text:span></text:p></draw:text-box></draw:frame><draw:frame draw:style-name="gr7" draw:text-style-name="P102" svg:width="2.52cm" svg:height="0.687cm" svg:x="14.471cm" svg:y="15.262cm"><draw:text-box><text:p text:style-name="P106"><text:span text:style-name="T59">Nezinu</text:span></text:p></draw:text-box></draw:frame></draw:g><draw:frame draw:style-name="gr3" draw:text-style-name="P102" svg:width="16.468cm" svg:height="0.902cm" svg:x="0.457cm" svg:y="6.541cm"><draw:text-box><text:p text:style-name="P101"><text:span text:style-name="T59">jautājums. Lūdzu, pastāstiet, cik lielā mērā jūs piekrītat vai nepiekrītat katram no šiem apgalvojumiem:- IVET qualiﬁcations noved pie labi apmaksātām darbvietām (%) </text:span></text:p></draw:text-box></draw:frame></draw:g>Pašreizējā apsekojumā šis rezultāts ir atspoguļots arī PIA dalības modeļos: pašnodarbināto respondentu vidū ir viens no augstākajiem PIA līdzdalības rādītājiem (52 %), kas norāda uz ciešu saikni starp PIA veidiem un uzņēmējdarbības karjeru (sk. III.2. iedaļu par PIA līdzdalības modeļiem pa sociāli profesionālajām kategorijām). </text:p>
        <text:p text:style-name="P25">Vismaz puse respondentu 24 dalībvalstīs uzskata, ka PIA kvalifikācija rada labi apmaksātas darbvietas. </text:p>
        <text:p text:style-name="P35">Viedokļi dažādās dalībvalstīs atšķiras, un augstākais vienošanās līmenis reģistrēts Īrijā (85 %), Dānijā (83 %) un Maltā (80 %). Zemākais līmenis ir Francijā (48 %), Luksemburgā un Somijā (abās 49 %). </text:p>
        <text:p text:style-name="P33">Viedokļi par to, cik lielā mērā PIA kvalifikācija rada labi apmaksātas darbvietas, atšķiras atkarībā no sociāldemogrāfiskajiem un attieksmes faktoriem, kā izklāstīts turpmāk. </text:p>
        <text:p text:style-name="P53">■ Uzskatu, ka PIA kvalifikācija rada labi apmaksātus darbus, pauž 75 % respondentu, kuri apgalvo, ka viņu valstī PIA tiek vērtēta pozitīvi, salīdzinot ar 50 % respondentu, kuri ziņo par negatīviem priekšstatiem. </text:p>
        <text:p text:style-name="P53">■ Pastāv dažas pārsteidzošas atšķirības starp sociāli profesionālajām kategorijām: 68 % „balto apkaklīšu” un 67 % strādnieku uzskata, ka PIA kvalifikācija rada labi apmaksātu darbu salīdzinājumā ar 60 % bezdarbnieku respondentu. </text:p>
        <text:p text:style-name="P53">■ Respondenti, kuri ir pabeiguši izglītību vecumā no 16 līdz 19 gadiem, biežāk piekrīt šim apgalvojumam (68 %) nekā tie, kuri ir pabeiguši izglītību vecumā no 15 gadiem vai jaunāki vai kuri to ir pabeiguši 20 gadu vecumā vai vēlāk (attiecīgi 64 un 65 %). </text:p>
        <text:p text:style-name="P53">■ Ticība, ka PIA kvalifikācijas rezultātā tiek iegūts labi apmaksāts darbs, nedaudz atšķiras atkarībā no vecuma: no 67 % respondentu vecumā no 40 gadiem (40–54 gadi, 55 gadi un vairāk) un 65 % respondentu vecumā no 25 līdz 39 gadiem līdz 63 % respondentu vecumā no 15 līdz 24 gadiem.</text:p>
        <text:p text:style-name="P25"/>
        <text:p text:style-name="P32"/>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1">QB8.2 Lūdzu, pastāstiet, cik lielā mērā piekrītat vai nepiekrītat katram no šiem apgalvojumiem: IVET kvalifikācijas rezultātā tiek radītas labi apmaksātas darbvietas (% no ES)</text:p>
            </table:table-cell>
            <table:covered-table-cell/>
            <table:covered-table-cell/>
            <table:covered-table-cell/>
          </table:table-row>
          <table:table-row>
            <table:table-cell table:style-name="Tableau4.A1" office:value-type="string">
              <text:p text:style-name="P83"/>
            </table:table-cell>
            <table:table-cell table:style-name="Tableau4.A1" office:value-type="string">
              <text:p text:style-name="P86">Kopā “Piekrītu”</text:p>
            </table:table-cell>
            <table:table-cell table:style-name="Tableau4.A1" office:value-type="string">
              <text:p text:style-name="P86">Kopā "Nepiekrītu" </text:p>
            </table:table-cell>
            <table:table-cell table:style-name="Tableau4.A1" office:value-type="string">
              <text:p text:style-name="P86">Nezinu</text:p>
            </table:table-cell>
          </table:table-row>
          <table:table-row>
            <table:table-cell table:style-name="Tableau4.A1" office:value-type="string">
              <text:p text:style-name="P91">ES-27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Dzimums</text:p>
            </table:table-cell>
            <table:covered-table-cell/>
            <table:covered-table-cell/>
            <table:covered-table-cell/>
          </table:table-row>
          <table:table-row>
            <table:table-cell table:style-name="Tableau4.A1" office:value-type="string">
              <text:p text:style-name="P91">Cilvēks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Sieviete </text:p>
            </table:table-cell>
            <table:table-cell table:style-name="Tableau4.B3" office:value-type="float" office:value="64">
              <text:p text:style-name="P86">64</text:p>
            </table:table-cell>
            <table:table-cell table:style-name="Tableau4.B3" office:value-type="float" office:value="28">
              <text:p text:style-name="P86">28</text:p>
            </table:table-cell>
            <table:table-cell table:style-name="Tableau4.B3" office:value-type="float" office:value="8">
              <text:p text:style-name="P86">8</text:p>
            </table:table-cell>
          </table:table-row>
          <table:table-row>
            <table:table-cell table:style-name="Tableau4.A4" table:number-columns-spanned="4" office:value-type="string">
              <text:p text:style-name="P61">Vecums</text:p>
            </table:table-cell>
            <table:covered-table-cell/>
            <table:covered-table-cell/>
            <table:covered-table-cell/>
          </table:table-row>
          <table:table-row>
            <table:table-cell table:style-name="Tableau4.A1" office:value-type="string">
              <text:p text:style-name="P91">15-24 </text:p>
            </table:table-cell>
            <table:table-cell table:style-name="Tableau4.B3" office:value-type="float" office:value="63">
              <text:p text:style-name="P86">63</text:p>
            </table:table-cell>
            <table:table-cell table:style-name="Tableau4.B3" office:value-type="float" office:value="31">
              <text:p text:style-name="P86">31</text:p>
            </table:table-cell>
            <table:table-cell table:style-name="Tableau4.B3" office:value-type="float" office:value="6">
              <text:p text:style-name="P86">6</text:p>
            </table:table-cell>
          </table:table-row>
          <table:table-row>
            <table:table-cell table:style-name="Tableau4.A1" office:value-type="string">
              <text:p text:style-name="P91">25-39 </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40-54 </text:p>
            </table:table-cell>
            <table:table-cell table:style-name="Tableau4.B3" office:value-type="float" office:value="67">
              <text:p text:style-name="P86">67</text:p>
            </table:table-cell>
            <table:table-cell table:style-name="Tableau4.B3" office:value-type="float" office:value="28">
              <text:p text:style-name="P86">28</text:p>
            </table:table-cell>
            <table:table-cell table:style-name="Tableau4.B3" office:value-type="float" office:value="5">
              <text:p text:style-name="P86">5</text:p>
            </table:table-cell>
          </table:table-row>
          <table:table-row>
            <table:table-cell table:style-name="Tableau4.A1" office:value-type="string">
              <text:p text:style-name="P91">&gt;=55</text:p>
            </table:table-cell>
            <table:table-cell table:style-name="Tableau4.B3" office:value-type="float" office:value="67">
              <text:p text:style-name="P86">67</text:p>
            </table:table-cell>
            <table:table-cell table:style-name="Tableau4.B3" office:value-type="float" office:value="24">
              <text:p text:style-name="P86">24</text:p>
            </table:table-cell>
            <table:table-cell table:style-name="Tableau4.B3" office:value-type="float" office:value="9">
              <text:p text:style-name="P86">9</text:p>
            </table:table-cell>
          </table:table-row>
          <table:table-row>
            <table:table-cell table:style-name="Tableau4.A4" table:number-columns-spanned="4" office:value-type="string">
              <text:p text:style-name="P61">Izglītība (beigās)</text:p>
            </table:table-cell>
            <table:covered-table-cell/>
            <table:covered-table-cell/>
            <table:covered-table-cell/>
          </table:table-row>
          <table:table-row>
            <table:table-cell table:style-name="Tableau4.A1" office:value-type="string">
              <text:p text:style-name="P91">&lt;=-15</text:p>
            </table:table-cell>
            <table:table-cell table:style-name="Tableau4.B3" office:value-type="float" office:value="64">
              <text:p text:style-name="P86">64</text:p>
            </table:table-cell>
            <table:table-cell table:style-name="Tableau4.B3" office:value-type="float" office:value="24">
              <text:p text:style-name="P86">24</text:p>
            </table:table-cell>
            <table:table-cell table:style-name="Tableau4.B3" office:value-type="float" office:value="12">
              <text:p text:style-name="P86">12</text:p>
            </table:table-cell>
          </table:table-row>
          <table:table-row>
            <table:table-cell table:style-name="Tableau4.A1" office:value-type="string">
              <text:p text:style-name="P91">16-19 </text:p>
            </table:table-cell>
            <table:table-cell table:style-name="Tableau4.B3" office:value-type="float" office:value="68">
              <text:p text:style-name="P86">68</text:p>
            </table:table-cell>
            <table:table-cell table:style-name="Tableau4.B3" office:value-type="float" office:value="26">
              <text:p text:style-name="P86">26</text:p>
            </table:table-cell>
            <table:table-cell table:style-name="Tableau4.B3" office:value-type="float" office:value="6">
              <text:p text:style-name="P86">6</text:p>
            </table:table-cell>
          </table:table-row>
          <table:table-row>
            <table:table-cell table:style-name="Tableau4.A1" office:value-type="string">
              <text:p text:style-name="P91">&gt;=20</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Joprojām mācās </text:p>
            </table:table-cell>
            <table:table-cell table:style-name="Tableau4.B3" office:value-type="float" office:value="59">
              <text:p text:style-name="P86">59</text:p>
            </table:table-cell>
            <table:table-cell table:style-name="Tableau4.B3" office:value-type="float" office:value="33">
              <text:p text:style-name="P86">33</text:p>
            </table:table-cell>
            <table:table-cell table:style-name="Tableau4.B3" office:value-type="float" office:value="8">
              <text:p text:style-name="P86">8</text:p>
            </table:table-cell>
          </table:table-row>
          <table:table-row>
            <table:table-cell table:style-name="Tableau4.A4" table:number-columns-spanned="4" office:value-type="string">
              <text:p text:style-name="P61">Sociālprofesionālā kategorija</text:p>
            </table:table-cell>
            <table:covered-table-cell/>
            <table:covered-table-cell/>
            <table:covered-table-cell/>
          </table:table-row>
          <table:table-row>
            <table:table-cell table:style-name="Tableau4.A1" office:value-type="string">
              <text:p text:style-name="P91">Pašnodarbināta persona </text:p>
            </table:table-cell>
            <table:table-cell table:style-name="Tableau4.B3" office:value-type="float" office:value="65">
              <text:p text:style-name="P86">65</text:p>
            </table:table-cell>
            <table:table-cell table:style-name="Tableau4.B3" office:value-type="float" office:value="30">
              <text:p text:style-name="P86">30</text:p>
            </table:table-cell>
            <table:table-cell table:style-name="Tableau4.B3" office:value-type="float" office:value="5">
              <text:p text:style-name="P86">5</text:p>
            </table:table-cell>
          </table:table-row>
          <table:table-row>
            <table:table-cell table:style-name="Tableau4.A1" office:value-type="string">
              <text:p text:style-name="P91">Vadītāji </text:p>
            </table:table-cell>
            <table:table-cell table:style-name="Tableau4.B3" office:value-type="float" office:value="66">
              <text:p text:style-name="P86">66</text:p>
            </table:table-cell>
            <table:table-cell table:style-name="Tableau4.B3" office:value-type="float" office:value="28">
              <text:p text:style-name="P86">28</text:p>
            </table:table-cell>
            <table:table-cell table:style-name="Tableau4.B3" office:value-type="float" office:value="6">
              <text:p text:style-name="P86">6</text:p>
            </table:table-cell>
          </table:table-row>
          <table:table-row>
            <table:table-cell table:style-name="Tableau4.A1" office:value-type="string">
              <text:p text:style-name="P91">Citas baltas apkakles </text:p>
            </table:table-cell>
            <table:table-cell table:style-name="Tableau4.B3" office:value-type="float" office:value="68">
              <text:p text:style-name="P86">68</text:p>
            </table:table-cell>
            <table:table-cell table:style-name="Tableau4.B3" office:value-type="float" office:value="27">
              <text:p text:style-name="P86">27</text:p>
            </table:table-cell>
            <table:table-cell table:style-name="Tableau4.B3" office:value-type="float" office:value="5">
              <text:p text:style-name="P86">5</text:p>
            </table:table-cell>
          </table:table-row>
          <table:table-row>
            <table:table-cell table:style-name="Tableau4.A1" office:value-type="string">
              <text:p text:style-name="P91">Fiziskā darba strādnieki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Mājas ļaudis </text:p>
            </table:table-cell>
            <table:table-cell table:style-name="Tableau4.B3" office:value-type="float" office:value="62">
              <text:p text:style-name="P86">62</text:p>
            </table:table-cell>
            <table:table-cell table:style-name="Tableau4.B3" office:value-type="float" office:value="28">
              <text:p text:style-name="P86">28</text:p>
            </table:table-cell>
            <table:table-cell table:style-name="Tableau4.B3" office:value-type="float" office:value="10">
              <text:p text:style-name="P86">10</text:p>
            </table:table-cell>
          </table:table-row>
          <table:table-row>
            <table:table-cell table:style-name="Tableau4.A1" office:value-type="string">
              <text:p text:style-name="P91">Bezdarbnieks </text:p>
            </table:table-cell>
            <table:table-cell table:style-name="Tableau4.B3" office:value-type="float" office:value="60">
              <text:p text:style-name="P86">60</text:p>
            </table:table-cell>
            <table:table-cell table:style-name="Tableau4.B3" office:value-type="float" office:value="33">
              <text:p text:style-name="P86">33</text:p>
            </table:table-cell>
            <table:table-cell table:style-name="Tableau4.B3" office:value-type="float" office:value="7">
              <text:p text:style-name="P86">7</text:p>
            </table:table-cell>
          </table:table-row>
          <table:table-row>
            <table:table-cell table:style-name="Tableau4.A1" office:value-type="string">
              <text:p text:style-name="P91">Pensionējies(-usies) </text:p>
            </table:table-cell>
            <table:table-cell table:style-name="Tableau4.B3" office:value-type="float" office:value="66">
              <text:p text:style-name="P86">66</text:p>
            </table:table-cell>
            <table:table-cell table:style-name="Tableau4.B3" office:value-type="float" office:value="24">
              <text:p text:style-name="P86">24</text:p>
            </table:table-cell>
            <table:table-cell table:style-name="Tableau4.B3" office:value-type="float" office:value="10">
              <text:p text:style-name="P86">10</text:p>
            </table:table-cell>
          </table:table-row>
          <table:table-row>
            <table:table-cell table:style-name="Tableau4.A1" office:value-type="string">
              <text:p text:style-name="P91">Skolēni </text:p>
            </table:table-cell>
            <table:table-cell table:style-name="Tableau4.B3" office:value-type="float" office:value="62">
              <text:p text:style-name="P86">62</text:p>
            </table:table-cell>
            <table:table-cell table:style-name="Tableau4.B3" office:value-type="float" office:value="31">
              <text:p text:style-name="P86">31</text:p>
            </table:table-cell>
            <table:table-cell table:style-name="Tableau4.B3" office:value-type="float" office:value="7">
              <text:p text:style-name="P86">7</text:p>
            </table:table-cell>
          </table:table-row>
          <table:table-row>
            <table:table-cell table:style-name="Tableau4.A4" table:number-columns-spanned="4" office:value-type="string">
              <text:p text:style-name="P61">Subjektīvā urbanizācija</text:p>
            </table:table-cell>
            <table:covered-table-cell/>
            <table:covered-table-cell/>
            <table:covered-table-cell/>
          </table:table-row>
          <table:table-row>
            <table:table-cell table:style-name="Tableau4.A1" office:value-type="string">
              <text:p text:style-name="P91">Lauku apvidus vai ciems </text:p>
            </table:table-cell>
            <table:table-cell table:style-name="Tableau4.B3" office:value-type="float" office:value="65">
              <text:p text:style-name="P86">65</text:p>
            </table:table-cell>
            <table:table-cell table:style-name="Tableau4.B3" office:value-type="float" office:value="28">
              <text:p text:style-name="P86">28</text:p>
            </table:table-cell>
            <table:table-cell table:style-name="Tableau4.B3" office:value-type="float" office:value="7">
              <text:p text:style-name="P86">7</text:p>
            </table:table-cell>
          </table:table-row>
          <table:table-row>
            <table:table-cell table:style-name="Tableau4.A1" office:value-type="string">
              <text:p text:style-name="P91">Maza vai vidēja lieluma pilsēta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1" office:value-type="string">
              <text:p text:style-name="P91">Lielpilsēta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IVET uztvere (MŪSU VALSTS)</text:p>
            </table:table-cell>
            <table:covered-table-cell/>
            <table:covered-table-cell/>
            <table:covered-table-cell/>
          </table:table-row>
          <table:table-row>
            <table:table-cell table:style-name="Tableau4.A1" office:value-type="string">
              <text:p text:style-name="P91">Pozitīvs </text:p>
            </table:table-cell>
            <table:table-cell table:style-name="Tableau4.B3" office:value-type="float" office:value="75">
              <text:p text:style-name="P86">75</text:p>
            </table:table-cell>
            <table:table-cell table:style-name="Tableau4.B3" office:value-type="float" office:value="20">
              <text:p text:style-name="P86">20</text:p>
            </table:table-cell>
            <table:table-cell table:style-name="Tableau4.B3" office:value-type="float" office:value="5">
              <text:p text:style-name="P86">5</text:p>
            </table:table-cell>
          </table:table-row>
          <table:table-row>
            <table:table-cell table:style-name="Tableau4.A1" office:value-type="string">
              <text:p text:style-name="P91">Negatīvs </text:p>
            </table:table-cell>
            <table:table-cell table:style-name="Tableau4.B3" office:value-type="float" office:value="50">
              <text:p text:style-name="P86">50</text:p>
            </table:table-cell>
            <table:table-cell table:style-name="Tableau4.B3" office:value-type="float" office:value="44">
              <text:p text:style-name="P86">44</text:p>
            </table:table-cell>
            <table:table-cell table:style-name="Tableau4.B3" office:value-type="float" office:value="6">
              <text:p text:style-name="P86">6</text:p>
            </table:table-cell>
          </table:table-row>
          <table:table-row>
            <table:table-cell table:style-name="Tableau4.A4" table:number-columns-spanned="4" office:value-type="string">
              <text:p text:style-name="P61">Kādreiz apmeklējis sākotnējās profesionālās izglītības apmācību (vidējā izglītība)</text:p>
            </table:table-cell>
            <table:covered-table-cell/>
            <table:covered-table-cell/>
            <table:covered-table-cell/>
          </table:table-row>
          <table:table-row>
            <table:table-cell table:style-name="Tableau4.A1" office:value-type="string">
              <text:p text:style-name="P91">Jā </text:p>
            </table:table-cell>
            <table:table-cell table:style-name="Tableau4.B3" office:value-type="float" office:value="68">
              <text:p text:style-name="P86">68</text:p>
            </table:table-cell>
            <table:table-cell table:style-name="Tableau4.B3" office:value-type="float" office:value="28">
              <text:p text:style-name="P86">28</text:p>
            </table:table-cell>
            <table:table-cell table:style-name="Tableau4.B3" office:value-type="float" office:value="4">
              <text:p text:style-name="P86">4</text:p>
            </table:table-cell>
          </table:table-row>
          <table:table-row>
            <table:table-cell table:style-name="Tableau4.A1" office:value-type="string">
              <text:p text:style-name="P91">Nē </text:p>
            </table:table-cell>
            <table:table-cell table:style-name="Tableau4.B3" office:value-type="float" office:value="64">
              <text:p text:style-name="P86">64</text:p>
            </table:table-cell>
            <table:table-cell table:style-name="Tableau4.B3" office:value-type="float" office:value="27">
              <text:p text:style-name="P86">27</text:p>
            </table:table-cell>
            <table:table-cell table:style-name="Tableau4.B3" office:value-type="float" office:value="9">
              <text:p text:style-name="P86">9</text:p>
            </table:table-cell>
          </table:table-row>
        </table:table>
        <text:p text:style-name="P25"/>
        <text:h text:style-name="P19" text:outline-level="2"><text:bookmark-start text:name="__RefHeading___Toc215566_2930363814"/>3. Plašāka izpratne par darba tirgu <text:bookmark-end text:name="__RefHeading___Toc215566_2930363814"/></text:h>
        <text:p text:style-name="P51">Aptuveni divas trešdaļas ES iedzīvotāju apgalvo, ka PIA kvalifikācijas rezultātā tiek radītas darbvietas, kas sabiedrībā tiek augstu vērtētas. </text:p>
        <text:p text:style-name="P25">Visā Eiropas Savienībā 64 % ES iedzīvotāju uzskata, ka PIA kvalifikācija rada darbvietas, kas sabiedrībā tiek augstu vērtētas, tostarp 15 % iedzīvotāju tam pilnībā piekrīt un 49 % iedzīvotāju tam parasti piekrīt<text:note text:id="ftn13" text:note-class="footnote"><text:note-citation>13</text:note-citation><text:note-body><text:p text:style-name="P13">jautājums. Lūdzu, pastāstiet, cik lielā mērā piekrītat vai nepiekrītat katram no šiem apgalvojumiem: PIA kvalifikācijas rezultātā tiek radītas darbvietas, kas sabiedrībā tiek augstu vērtētas. </text:p></text:note-body></text:note>. Gandrīz trešdaļa nepiekrīt (30 %), bet 6 % nezina. Tas ir vispārējās vienošanās pieaugums salīdzinājumā ar 2016. gadu, kad 60 % respondentu uzskatīja, ka profesionālā izglītība ir saistīta ar darbvietām, kas viņu valstī tiek augstu vērtētas<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Jautājuma formulējums 2016. gadā nedaudz atšķīrās: “Turpmāk minētie apgalvojumi attiecas uz darbvietām, ko cilvēki var iegūt pēc arodizglītības, iegūstot vidējo izglītību. Cik lielā mērā jūs piekrītat vai nepiekrītat katram no tiem?-Profesionālā izglītība rada darbu, kas jūsu valstī tiek augstu vērtēts ”</text:span></text:p></text:note-body></text:note>. </text:p>
        <text:p text:style-name="P25">Šajā apsekojumā vismaz puse respondentu 26 dalībvalstīs piekrīt, ka PIA kvalifikācija rada darbvietas, kas sabiedrībā tiek augstu vērtētas. </text:p>
        <text:p text:style-name="P25"><draw:g text:anchor-type="paragraph" draw:z-index="5" draw:name="Forme2" draw:style-name="gr32"><draw:frame draw:style-name="gr416" draw:text-style-name="P100" svg:width="6.374cm" svg:height="6.712cm" svg:x="10.418cm" svg:y="-5.554cm"><draw:image xlink:href="Pictures/10000000000001D5000001EEB76ACB3BF906B6E1.png" xlink:type="simple" xlink:show="embed" xlink:actuate="onLoad" draw:mime-type="image/png"><text:p/></draw:image></draw:frame><draw:frame draw:style-name="gr417" draw:text-style-name="P102" svg:width="8.079cm" svg:height="1.551cm" svg:x="8.933cm" svg:y="-7.078cm"><draw:text-box><text:p text:style-name="P101"><text:span text:style-name="T59">jautājums. Lūdzu, pastāstiet, cik lielā mērā piekrītat vai nepiekrītat katram no šiem apgalvojumiem: - IVET kvalifikācijas rezultātā tiek radītas darbvietas, kas tiek augstu vērtētas sabiedrībā (ES27) (%) </text:span></text:p></draw:text-box></draw:frame><draw:frame draw:style-name="gr418" draw:text-style-name="P105" svg:width="2.103cm" svg:height="0.902cm" svg:x="11.215cm" svg:y="-5.963cm"><draw:text-box><text:p text:style-name="P104"><text:span text:style-name="T59">Nezinu 6</text:span></text:p></draw:text-box></draw:frame><draw:frame draw:style-name="gr419" draw:text-style-name="P105" svg:width="2.971cm" svg:height="0.578cm" svg:x="9.22cm" svg:y="-5.328cm"><draw:text-box><text:p text:style-name="P104"><text:span text:style-name="T59">Pilnīgi nepiekrītu 4</text:span></text:p></draw:text-box></draw:frame><draw:frame draw:style-name="gr420" draw:text-style-name="P105" svg:width="1.796cm" svg:height="1.227cm" svg:x="8.721cm" svg:y="-2.839cm"><draw:text-box><text:p text:style-name="P104"><text:span text:style-name="T59">Tendēt nepiekrist 2</text:span></text:p></draw:text-box></draw:frame><draw:frame draw:style-name="gr421" draw:text-style-name="P102" svg:width="1.759cm" svg:height="0.902cm" svg:x="15.297cm" svg:y="0.759cm"><draw:text-box><text:p text:style-name="P101"><text:span text:style-name="T59">Piekrītu 49</text:span></text:p></draw:text-box></draw:frame><draw:frame draw:style-name="gr422" draw:text-style-name="P102" svg:width="2.373cm" svg:height="0.902cm" svg:x="14.335cm" svg:y="-5.697cm"><draw:text-box><text:p text:style-name="P101"><text:span text:style-name="T59">Pilnībā piekrītu 15</text:span></text:p></draw:text-box></draw:frame></draw:g>Viedokļi dažādās dalībvalstīs atšķiras, visaugstākais vienošanās līmenis reģistrēts Īrijā (81 %), Lietuvā (80 %) un Polijā (78 %). Zemākais līmenis reģistrēts Nīderlandē (39 %), Francijā un Kiprā (abās 51 %). </text:p>
        <text:p text:style-name="P25"><draw:g text:anchor-type="paragraph" draw:z-index="6" draw:name="Forme3" draw:style-name="gr32"><draw:frame draw:style-name="gr408" draw:text-style-name="P100"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100" svg:width="13.678cm" svg:height="0.877cm" svg:x="0.358cm" svg:y="8.495cm"><draw:image xlink:href="Pictures/100000000000022300000022902E68B765C34830.png" xlink:type="simple" xlink:show="embed" xlink:actuate="onLoad" draw:mime-type="image/png"><text:p/></draw:image></draw:frame><draw:frame draw:style-name="gr410" draw:text-style-name="P102" svg:width="2.835cm" svg:height="0.595cm" svg:x="0.806cm" svg:y="8.653cm"><draw:text-box><text:p text:style-name="P106"><text:span text:style-name="T59">Pilnībā piekrītu</text:span></text:p></draw:text-box></draw:frame><draw:frame draw:style-name="gr411" draw:text-style-name="P102" svg:width="2.775cm" svg:height="0.578cm" svg:x="3.722cm" svg:y="8.634cm"><draw:text-box><text:p text:style-name="P106"><text:span text:style-name="T59">Piekrist</text:span></text:p></draw:text-box></draw:frame><draw:frame draw:style-name="gr412" draw:text-style-name="P102" svg:width="3.181cm" svg:height="0.593cm" svg:x="6.812cm" svg:y="8.673cm"><draw:text-box><text:p text:style-name="P106"><text:span text:style-name="T59">Tendēt nepiekrist</text:span></text:p></draw:text-box></draw:frame><draw:frame draw:style-name="gr413" draw:text-style-name="P102" svg:width="3.382cm" svg:height="0.592cm" svg:x="10.331cm" svg:y="8.634cm"><draw:text-box><text:p text:style-name="P106"><text:span text:style-name="T59">Pilnīgi nepiekrītu</text:span></text:p></draw:text-box></draw:frame><draw:frame draw:style-name="gr414" draw:text-style-name="P102" svg:width="2.442cm" svg:height="0.63cm" svg:x="13.944cm" svg:y="8.634cm"><draw:text-box><text:p text:style-name="P106"><text:span text:style-name="T59">Nezinu</text:span></text:p></draw:text-box></draw:frame></draw:g><draw:frame draw:style-name="gr415" draw:text-style-name="P102" svg:width="16.5cm" svg:height="0.902cm" svg:x="-0.042cm" svg:y="0.155cm"><draw:text-box><text:p text:style-name="P101"><text:span text:style-name="T59">jautājums. Lūdzu, pastāstiet, cik lielā mērā jūs piekrītat vai nepiekrītat katram no šiem apgalvojumiem:- IVET kvalifikācijas rezultātā tiek radītas darbvietas, kas sabiedrībā tiek augstu vērtētas (%)</text:span></text:p></draw:text-box></draw:frame></draw:g></text:p>
        <text:p text:style-name="P33">Viedokļi par to, cik lielā mērā PIA kvalifikācijas rezultātā tiek radītas sabiedrībā augsti novērtētas darbvietas, atšķiras atkarībā no sociāldemogrāfiskajiem un attieksmes faktoriem, kā izklāstīts turpmāk. </text:p>
        <text:p text:style-name="P53">■ PIA uztvere atkal būtiski ietekmē rezultātus. Vairāk nekā trīs ceturtdaļas respondentu (76 %), kuri uzskata, ka PIA uztvere ir pozitīva, piekrīt, ka PIA rada darbvietas, kas sabiedrībā tiek augstu vērtētas, salīdzinājumā ar tikai 42 % respondentu, kuri uzskata, ka PIA tēls ir negatīvs. </text:p>
        <text:p text:style-name="P53">■ Starp ocio-profesionālajām kategorijām ir dažas pārsteidzošas atšķirības: 68 % strādnieku un mājkalpotāju piekrīt, ka PIA kvalifikācija rada augsti novērtētas darbvietas salīdzinājumā ar 57 % studentu. </text:p>
        <text:p text:style-name="P53">■ Šī pārliecība samazinās, samazinoties vecumam, no 67 % respondentu vecumā no 55 gadiem līdz 65 % respondentu vecumā no 40 līdz 54 gadiem, 63 % respondentu vecumā no 25 līdz 39 gadiem un 58 % respondentu vecumā no 15 līdz 24 gadiem. </text:p>
        <text:p text:style-name="P53">■ Respondenti, kuri ir pabeiguši izglītību vecumā no 16 līdz 19 gadiem, visdrīzāk piekrīt, ka PIA kvalifikācijas rezultātā tiek radītas augsti novērtētas darbvietas (68 %), kam seko personas, kuras ir pabeigušas izglītību 15 gadu vecumā vai jaunākā vecumā (66 %), un personas, kuras to ir pabeigušas 20 gadu vecumā vai vēlāk (60 %). Šim viedoklim piekrīt 54 % respondentu, kuri joprojām mācās. </text:p>
        <text:p text:style-name="P53">■ Respondenti, kuri paši apmeklēja PIA, biežāk piekrīt apgalvojumam nekā tie, kuri nepiekrita (68 % salīdzinājumā ar 60 %). </text:p>
        <text:p text:style-name="P53">■ Nav atšķirības pēc dzimuma. </text:p>
        <text:p text:style-name="P25"/>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2">QB8.3 Lūdzu, pastāstiet, cik lielā mērā piekrītat vai nepiekrītat katram no šiem apgalvojumiem: IVET kvalifikācijas rezultātā tiek radītas darbvietas, kas sabiedrībā tiek augstu vērtētas (% no ES)</text:p>
            </table:table-cell>
            <table:covered-table-cell/>
            <table:covered-table-cell/>
            <table:covered-table-cell/>
          </table:table-row>
          <table:table-row>
            <table:table-cell table:style-name="Tableau5.A1" office:value-type="string">
              <text:p text:style-name="P95"/>
            </table:table-cell>
            <table:table-cell table:style-name="Tableau5.A1" office:value-type="string">
              <text:p text:style-name="P96">Kopā “Piekrītu”</text:p>
            </table:table-cell>
            <table:table-cell table:style-name="Tableau5.A1" office:value-type="string">
              <text:p text:style-name="P96">Kopā "Nepiekrītu" </text:p>
            </table:table-cell>
            <table:table-cell table:style-name="Tableau5.A1" office:value-type="string">
              <text:p text:style-name="P96">Nezinu</text:p>
            </table:table-cell>
          </table:table-row>
          <table:table-row>
            <table:table-cell table:style-name="Tableau5.A1" office:value-type="string">
              <text:p text:style-name="P97">ES-27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4" table:number-columns-spanned="4" office:value-type="string">
              <text:p text:style-name="P65">Dzimums</text:p>
            </table:table-cell>
            <table:covered-table-cell/>
            <table:covered-table-cell/>
            <table:covered-table-cell/>
          </table:table-row>
          <table:table-row>
            <table:table-cell table:style-name="Tableau5.A1" office:value-type="string">
              <text:p text:style-name="P97">Cilvēks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1" office:value-type="string">
              <text:p text:style-name="P97">Sieviete </text:p>
            </table:table-cell>
            <table:table-cell table:style-name="Tableau5.B3" office:value-type="float" office:value="64">
              <text:p text:style-name="P96">64</text:p>
            </table:table-cell>
            <table:table-cell table:style-name="Tableau5.B3" office:value-type="float" office:value="29">
              <text:p text:style-name="P96">29</text:p>
            </table:table-cell>
            <table:table-cell table:style-name="Tableau5.B3" office:value-type="float" office:value="7">
              <text:p text:style-name="P96">7</text:p>
            </table:table-cell>
          </table:table-row>
          <table:table-row>
            <table:table-cell table:style-name="Tableau5.A4" table:number-columns-spanned="4" office:value-type="string">
              <text:p text:style-name="P65">Vecums</text:p>
            </table:table-cell>
            <table:covered-table-cell/>
            <table:covered-table-cell/>
            <table:covered-table-cell/>
          </table:table-row>
          <table:table-row>
            <table:table-cell table:style-name="Tableau5.A1" office:value-type="string">
              <text:p text:style-name="P97">15-24 </text:p>
            </table:table-cell>
            <table:table-cell table:style-name="Tableau5.B3" office:value-type="float" office:value="58">
              <text:p text:style-name="P96">58</text:p>
            </table:table-cell>
            <table:table-cell table:style-name="Tableau5.B3" office:value-type="float" office:value="37">
              <text:p text:style-name="P96">37</text:p>
            </table:table-cell>
            <table:table-cell table:style-name="Tableau5.B3" office:value-type="float" office:value="5">
              <text:p text:style-name="P96">5</text:p>
            </table:table-cell>
          </table:table-row>
          <table:table-row>
            <table:table-cell table:style-name="Tableau5.A1" office:value-type="string">
              <text:p text:style-name="P97">25-39 </text:p>
            </table:table-cell>
            <table:table-cell table:style-name="Tableau5.B3" office:value-type="float" office:value="63">
              <text:p text:style-name="P96">63</text:p>
            </table:table-cell>
            <table:table-cell table:style-name="Tableau5.B3" office:value-type="float" office:value="32">
              <text:p text:style-name="P96">32</text:p>
            </table:table-cell>
            <table:table-cell table:style-name="Tableau5.B3" office:value-type="float" office:value="5">
              <text:p text:style-name="P96">5</text:p>
            </table:table-cell>
          </table:table-row>
          <table:table-row>
            <table:table-cell table:style-name="Tableau5.A1" office:value-type="string">
              <text:p text:style-name="P97">40-54 </text:p>
            </table:table-cell>
            <table:table-cell table:style-name="Tableau5.B3" office:value-type="float" office:value="65">
              <text:p text:style-name="P96">65</text:p>
            </table:table-cell>
            <table:table-cell table:style-name="Tableau5.B3" office:value-type="float" office:value="31">
              <text:p text:style-name="P96">31</text:p>
            </table:table-cell>
            <table:table-cell table:style-name="Tableau5.B3" office:value-type="float" office:value="4">
              <text:p text:style-name="P96">4</text:p>
            </table:table-cell>
          </table:table-row>
          <table:table-row>
            <table:table-cell table:style-name="Tableau5.A1" office:value-type="string">
              <text:p text:style-name="P97">&gt;=55</text:p>
            </table:table-cell>
            <table:table-cell table:style-name="Tableau5.B3" office:value-type="float" office:value="67">
              <text:p text:style-name="P96">67</text:p>
            </table:table-cell>
            <table:table-cell table:style-name="Tableau5.B3" office:value-type="float" office:value="25">
              <text:p text:style-name="P96">25</text:p>
            </table:table-cell>
            <table:table-cell table:style-name="Tableau5.B3" office:value-type="float" office:value="8">
              <text:p text:style-name="P96">8</text:p>
            </table:table-cell>
          </table:table-row>
          <table:table-row>
            <table:table-cell table:style-name="Tableau5.A4" table:number-columns-spanned="4" office:value-type="string">
              <text:p text:style-name="P65">Izglītība (beigās)</text:p>
            </table:table-cell>
            <table:covered-table-cell/>
            <table:covered-table-cell/>
            <table:covered-table-cell/>
          </table:table-row>
          <table:table-row>
            <table:table-cell table:style-name="Tableau5.A1" office:value-type="string">
              <text:p text:style-name="P97">&lt;=-15</text:p>
            </table:table-cell>
            <table:table-cell table:style-name="Tableau5.B3" office:value-type="float" office:value="66">
              <text:p text:style-name="P96">66</text:p>
            </table:table-cell>
            <table:table-cell table:style-name="Tableau5.B3" office:value-type="float" office:value="22">
              <text:p text:style-name="P96">22</text:p>
            </table:table-cell>
            <table:table-cell table:style-name="Tableau5.B3" office:value-type="float" office:value="12">
              <text:p text:style-name="P96">12</text:p>
            </table:table-cell>
          </table:table-row>
          <table:table-row>
            <table:table-cell table:style-name="Tableau5.A1" office:value-type="string">
              <text:p text:style-name="P97">16-19 </text:p>
            </table:table-cell>
            <table:table-cell table:style-name="Tableau5.B3" office:value-type="float" office:value="68">
              <text:p text:style-name="P96">68</text:p>
            </table:table-cell>
            <table:table-cell table:style-name="Tableau5.B3" office:value-type="float" office:value="26">
              <text:p text:style-name="P96">26</text:p>
            </table:table-cell>
            <table:table-cell table:style-name="Tableau5.B3" office:value-type="float" office:value="6">
              <text:p text:style-name="P96">6</text:p>
            </table:table-cell>
          </table:table-row>
          <table:table-row>
            <table:table-cell table:style-name="Tableau5.A1" office:value-type="string">
              <text:p text:style-name="P97">&gt;=20</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Joprojām mācās </text:p>
            </table:table-cell>
            <table:table-cell table:style-name="Tableau5.B3" office:value-type="float" office:value="54">
              <text:p text:style-name="P96">54</text:p>
            </table:table-cell>
            <table:table-cell table:style-name="Tableau5.B3" office:value-type="float" office:value="40">
              <text:p text:style-name="P96">40</text:p>
            </table:table-cell>
            <table:table-cell table:style-name="Tableau5.B3" office:value-type="float" office:value="6">
              <text:p text:style-name="P96">6</text:p>
            </table:table-cell>
          </table:table-row>
          <table:table-row>
            <table:table-cell table:style-name="Tableau5.A4" table:number-columns-spanned="4" office:value-type="string">
              <text:p text:style-name="P65">Sociālprofesionālā kategorija</text:p>
            </table:table-cell>
            <table:covered-table-cell/>
            <table:covered-table-cell/>
            <table:covered-table-cell/>
          </table:table-row>
          <table:table-row>
            <table:table-cell table:style-name="Tableau5.A1" office:value-type="string">
              <text:p text:style-name="P97">Pašnodarbināta persona </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Vadītāji </text:p>
            </table:table-cell>
            <table:table-cell table:style-name="Tableau5.B3" office:value-type="float" office:value="61">
              <text:p text:style-name="P96">61</text:p>
            </table:table-cell>
            <table:table-cell table:style-name="Tableau5.B3" office:value-type="float" office:value="34">
              <text:p text:style-name="P96">34</text:p>
            </table:table-cell>
            <table:table-cell table:style-name="Tableau5.B3" office:value-type="float" office:value="5">
              <text:p text:style-name="P96">5</text:p>
            </table:table-cell>
          </table:table-row>
          <table:table-row>
            <table:table-cell table:style-name="Tableau5.A1" office:value-type="string">
              <text:p text:style-name="P97">Citas baltas apkakles </text:p>
            </table:table-cell>
            <table:table-cell table:style-name="Tableau5.B3" office:value-type="float" office:value="66">
              <text:p text:style-name="P96">66</text:p>
            </table:table-cell>
            <table:table-cell table:style-name="Tableau5.B3" office:value-type="float" office:value="30">
              <text:p text:style-name="P96">30</text:p>
            </table:table-cell>
            <table:table-cell table:style-name="Tableau5.B3" office:value-type="float" office:value="4">
              <text:p text:style-name="P96">4</text:p>
            </table:table-cell>
          </table:table-row>
          <table:table-row>
            <table:table-cell table:style-name="Tableau5.A1" office:value-type="string">
              <text:p text:style-name="P97">Fiziskā darba strādnieki </text:p>
            </table:table-cell>
            <table:table-cell table:style-name="Tableau5.B3" office:value-type="float" office:value="68">
              <text:p text:style-name="P96">68</text:p>
            </table:table-cell>
            <table:table-cell table:style-name="Tableau5.B3" office:value-type="float" office:value="27">
              <text:p text:style-name="P96">27</text:p>
            </table:table-cell>
            <table:table-cell table:style-name="Tableau5.B3" office:value-type="float" office:value="5">
              <text:p text:style-name="P96">5</text:p>
            </table:table-cell>
          </table:table-row>
          <table:table-row>
            <table:table-cell table:style-name="Tableau5.A1" office:value-type="string">
              <text:p text:style-name="P97">Mājas ļaudis </text:p>
            </table:table-cell>
            <table:table-cell table:style-name="Tableau5.B3" office:value-type="float" office:value="68">
              <text:p text:style-name="P96">68</text:p>
            </table:table-cell>
            <table:table-cell table:style-name="Tableau5.B3" office:value-type="float" office:value="25">
              <text:p text:style-name="P96">25</text:p>
            </table:table-cell>
            <table:table-cell table:style-name="Tableau5.B3" office:value-type="float" office:value="7">
              <text:p text:style-name="P96">7</text:p>
            </table:table-cell>
          </table:table-row>
          <table:table-row>
            <table:table-cell table:style-name="Tableau5.A1" office:value-type="string">
              <text:p text:style-name="P97">Bezdarbnieks </text:p>
            </table:table-cell>
            <table:table-cell table:style-name="Tableau5.B3" office:value-type="float" office:value="59">
              <text:p text:style-name="P96">59</text:p>
            </table:table-cell>
            <table:table-cell table:style-name="Tableau5.B3" office:value-type="float" office:value="34">
              <text:p text:style-name="P96">34</text:p>
            </table:table-cell>
            <table:table-cell table:style-name="Tableau5.B3" office:value-type="float" office:value="7">
              <text:p text:style-name="P96">7</text:p>
            </table:table-cell>
          </table:table-row>
          <table:table-row>
            <table:table-cell table:style-name="Tableau5.A1" office:value-type="string">
              <text:p text:style-name="P97">Pensionējies(-usies) </text:p>
            </table:table-cell>
            <table:table-cell table:style-name="Tableau5.B3" office:value-type="float" office:value="66">
              <text:p text:style-name="P96">66</text:p>
            </table:table-cell>
            <table:table-cell table:style-name="Tableau5.B3" office:value-type="float" office:value="25">
              <text:p text:style-name="P96">25</text:p>
            </table:table-cell>
            <table:table-cell table:style-name="Tableau5.B3" office:value-type="float" office:value="9">
              <text:p text:style-name="P96">9</text:p>
            </table:table-cell>
          </table:table-row>
          <table:table-row>
            <table:table-cell table:style-name="Tableau5.A1" office:value-type="string">
              <text:p text:style-name="P97">Skolēni </text:p>
            </table:table-cell>
            <table:table-cell table:style-name="Tableau5.B3" office:value-type="float" office:value="57">
              <text:p text:style-name="P96">57</text:p>
            </table:table-cell>
            <table:table-cell table:style-name="Tableau5.B3" office:value-type="float" office:value="38">
              <text:p text:style-name="P96">38</text:p>
            </table:table-cell>
            <table:table-cell table:style-name="Tableau5.B3" office:value-type="float" office:value="5">
              <text:p text:style-name="P96">5</text:p>
            </table:table-cell>
          </table:table-row>
          <table:table-row>
            <table:table-cell table:style-name="Tableau5.A4" table:number-columns-spanned="4" office:value-type="string">
              <text:p text:style-name="P65">Subjektīvā urbanizācija</text:p>
            </table:table-cell>
            <table:covered-table-cell/>
            <table:covered-table-cell/>
            <table:covered-table-cell/>
          </table:table-row>
          <table:table-row>
            <table:table-cell table:style-name="Tableau5.A1" office:value-type="string">
              <text:p text:style-name="P97">Lauku apvidus vai ciems </text:p>
            </table:table-cell>
            <table:table-cell table:style-name="Tableau5.B3" office:value-type="float" office:value="66">
              <text:p text:style-name="P96">66</text:p>
            </table:table-cell>
            <table:table-cell table:style-name="Tableau5.B3" office:value-type="float" office:value="28">
              <text:p text:style-name="P96">28</text:p>
            </table:table-cell>
            <table:table-cell table:style-name="Tableau5.B3" office:value-type="float" office:value="6">
              <text:p text:style-name="P96">6</text:p>
            </table:table-cell>
          </table:table-row>
          <table:table-row>
            <table:table-cell table:style-name="Tableau5.A1" office:value-type="string">
              <text:p text:style-name="P97">Maza vai vidēja lieluma pilsēta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1" office:value-type="string">
              <text:p text:style-name="P97">Lielpilsēta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4" table:number-columns-spanned="4" office:value-type="string">
              <text:p text:style-name="P65">IVET uztvere (MŪSU VALSTS)</text:p>
            </table:table-cell>
            <table:covered-table-cell/>
            <table:covered-table-cell/>
            <table:covered-table-cell/>
          </table:table-row>
          <table:table-row>
            <table:table-cell table:style-name="Tableau5.A1" office:value-type="string">
              <text:p text:style-name="P97">Pozitīvs </text:p>
            </table:table-cell>
            <table:table-cell table:style-name="Tableau5.B3" office:value-type="float" office:value="76">
              <text:p text:style-name="P96">76</text:p>
            </table:table-cell>
            <table:table-cell table:style-name="Tableau5.B3" office:value-type="float" office:value="20">
              <text:p text:style-name="P96">20</text:p>
            </table:table-cell>
            <table:table-cell table:style-name="Tableau5.B3" office:value-type="float" office:value="4">
              <text:p text:style-name="P96">4</text:p>
            </table:table-cell>
          </table:table-row>
          <table:table-row>
            <table:table-cell table:style-name="Tableau5.A1" office:value-type="string">
              <text:p text:style-name="P97">Negatīvs </text:p>
            </table:table-cell>
            <table:table-cell table:style-name="Tableau5.B3" office:value-type="float" office:value="42">
              <text:p text:style-name="P96">42</text:p>
            </table:table-cell>
            <table:table-cell table:style-name="Tableau5.B3" office:value-type="float" office:value="53">
              <text:p text:style-name="P96">53</text:p>
            </table:table-cell>
            <table:table-cell table:style-name="Tableau5.B3" office:value-type="float" office:value="5">
              <text:p text:style-name="P96">5</text:p>
            </table:table-cell>
          </table:table-row>
          <table:table-row>
            <table:table-cell table:style-name="Tableau5.A4" table:number-columns-spanned="4" office:value-type="string">
              <text:p text:style-name="P65">Kādreiz apmeklējis sākotnējās profesionālās izglītības apmācību (vidējā izglītība)</text:p>
            </table:table-cell>
            <table:covered-table-cell/>
            <table:covered-table-cell/>
            <table:covered-table-cell/>
          </table:table-row>
          <table:table-row>
            <table:table-cell table:style-name="Tableau5.A1" office:value-type="string">
              <text:p text:style-name="P97">Jā </text:p>
            </table:table-cell>
            <table:table-cell table:style-name="Tableau5.B3" office:value-type="float" office:value="68">
              <text:p text:style-name="P96">68</text:p>
            </table:table-cell>
            <table:table-cell table:style-name="Tableau5.B3" office:value-type="float" office:value="28">
              <text:p text:style-name="P96">28</text:p>
            </table:table-cell>
            <table:table-cell table:style-name="Tableau5.B3" office:value-type="float" office:value="4">
              <text:p text:style-name="P96">4</text:p>
            </table:table-cell>
          </table:table-row>
          <table:table-row>
            <table:table-cell table:style-name="Tableau5.A1" office:value-type="string">
              <text:p text:style-name="P97">Nē </text:p>
            </table:table-cell>
            <table:table-cell table:style-name="Tableau5.B3" office:value-type="float" office:value="60">
              <text:p text:style-name="P96">60</text:p>
            </table:table-cell>
            <table:table-cell table:style-name="Tableau5.B3" office:value-type="float" office:value="32">
              <text:p text:style-name="P96">32</text:p>
            </table:table-cell>
            <table:table-cell table:style-name="Tableau5.B3" office:value-type="float" office:value="8">
              <text:p text:style-name="P96">8</text:p>
            </table:table-cell>
          </table:table-row>
        </table:table>
        <text:p text:style-name="P25"/>
        <text:p text:style-name="P52">Aptuveni divas trešdaļas ES iedzīvotāju piekrīt, ka PIA kvalifikācija rada darbvietas, kas veicina zaļo pārkārtošanos. </text:p>
        <text:p text:style-name="P25">Visā Eiropas Savienībā 63 % ES iedzīvotāju piekrīt apgalvojumam, ka PIA kvalifikācijas rada darbvietas, kas veicina zaļo pārkārtošanos, tostarp 14 % pilnībā piekrīt un 49 % parasti piekrīt.<text:note text:id="ftn15" text:note-class="footnote"><text:note-citation>15</text:note-citation><text:note-body><text:p text:style-name="P13">jautājums. Lūdzu, pastāstiet, cik lielā mērā piekrītat vai nepiekrītat katram no šiem apgalvojumiem: PIA kvalifikācijas rada darbvietas, kas veicina zaļo pārkārtošanos. </text:p></text:note-body></text:note> Aptuveni katrs piektais (21 %) nepiekrīt, bet 16 % nezina. </text:p>
        <text:p text:style-name="P25">25 dalībvalstīs vismaz puse respondentu apgalvo, ka PIA kvalifikācijas rada darbvietas, kas veicina zaļo pārkārtošanos. </text:p>
        <text:p text:style-name="P25">Viedokļi dažādās dalībvalstīs atšķiras, visaugstākais vienošanās līmenis reģistrēts Itālijā (80 %), Horvātijā (78 %) un Maltā (77 %). Zemākais līmenis reģistrēts Igaunijā (44 %), Vācijā (48 %) un Somijā (49 %). </text:p>
        <text:p text:style-name="P25"/>
        <text:p text:style-name="P25"><draw:g text:anchor-type="paragraph" draw:z-index="7" draw:name="Forme5" draw:style-name="gr1"><draw:frame draw:style-name="gr400" draw:text-style-name="P100" svg:width="16.751cm" svg:height="7.404cm" svg:x="0.109cm" svg:y="2.977cm"><draw:image xlink:href="Pictures/100000000000050E0000023C999002D5CD0C4A6C.png" xlink:type="simple" xlink:show="embed" xlink:actuate="onLoad" draw:mime-type="image/png"><text:p/></draw:image></draw:frame><draw:frame draw:style-name="gr401" draw:text-style-name="P102" svg:width="16.812cm" svg:height="0.902cm" svg:x="0.125cm" svg:y="1.732cm"><draw:text-box><text:p text:style-name="P101"><text:span text:style-name="T59">jautājums. Lūdzu, pastāstiet, cik lielā mērā piekrītat vai nepiekrītat katram no šiem apgalvojumiem: - IVET kvantitatīvie rādītāji rada darbvietas, kas veicina zaļo pārkārtošanos (%) </text:span></text:p></draw:text-box></draw:frame><draw:g draw:style-name="gr4"><draw:frame draw:style-name="gr402" draw:text-style-name="P100" svg:width="14.098cm" svg:height="0.959cm" svg:x="0.16cm" svg:y="10.537cm"><draw:image xlink:href="Pictures/100000000000022300000022902E68B765C34830.png" xlink:type="simple" xlink:show="embed" xlink:actuate="onLoad" draw:mime-type="image/png"><text:p/></draw:image></draw:frame><draw:frame draw:style-name="gr403" draw:text-style-name="P102" svg:width="2.924cm" svg:height="0.648cm" svg:x="0.621cm" svg:y="10.712cm"><draw:text-box><text:p text:style-name="P106"><text:span text:style-name="T59">Pilnībā piekrītu</text:span></text:p></draw:text-box></draw:frame><draw:frame draw:style-name="gr404" draw:text-style-name="P102" svg:width="2.857cm" svg:height="0.59cm" svg:x="3.63cm" svg:y="10.691cm"><draw:text-box><text:p text:style-name="P106"><text:span text:style-name="T59">Piekrist</text:span></text:p></draw:text-box></draw:frame><draw:frame draw:style-name="gr405" draw:text-style-name="P102" svg:width="3.282cm" svg:height="0.646cm" svg:x="6.812cm" svg:y="10.733cm"><draw:text-box><text:p text:style-name="P106"><text:span text:style-name="T59">Tendēt nepiekrist</text:span></text:p></draw:text-box></draw:frame><draw:frame draw:style-name="gr406" draw:text-style-name="P102" svg:width="3.483cm" svg:height="0.646cm" svg:x="10.442cm" svg:y="10.691cm"><draw:text-box><text:p text:style-name="P106"><text:span text:style-name="T59">Pilnīgi nepiekrītu</text:span></text:p></draw:text-box></draw:frame><draw:frame draw:style-name="gr407" draw:text-style-name="P102" svg:width="2.52cm" svg:height="0.687cm" svg:x="14.162cm" svg:y="10.691cm"><draw:text-box><text:p text:style-name="P106"><text:span text:style-name="T59">Nezinu</text:span></text:p></draw:text-box></draw:frame></draw:g></draw:g><draw:g text:anchor-type="paragraph" draw:z-index="8" draw:name="Forme4" draw:style-name="gr32"><draw:frame draw:style-name="gr393" draw:text-style-name="P100" svg:width="4.668cm" svg:height="4.783cm" svg:x="11.119cm" svg:y="-4.235cm"><draw:image xlink:href="Pictures/10000000000001EF000001F65B8C384BEEA7E699.png" xlink:type="simple" xlink:show="embed" xlink:actuate="onLoad" draw:mime-type="image/png"><text:p/></draw:image></draw:frame><draw:frame draw:style-name="gr394" draw:text-style-name="P102" svg:width="7.21cm" svg:height="1.551cm" svg:x="9.407cm" svg:y="-6.209cm"><draw:text-box><text:p text:style-name="P101"><text:span text:style-name="T59">jautājums. Lūdzu, pastāstiet, cik lielā mērā piekrītat vai nepiekrītat katram no šiem apgalvojumiem: - PIA kvalifikācijas rada darbvietas, kas veicina zaļo pārkārtošanos (ES27) (%) </text:span></text:p></draw:text-box></draw:frame><draw:frame draw:style-name="gr395" draw:text-style-name="P105" svg:width="2.084cm" svg:height="0.902cm" svg:x="10.983cm" svg:y="-4.704cm"><draw:text-box><text:p text:style-name="P104"><text:span text:style-name="T59">Nezinu 15</text:span></text:p></draw:text-box></draw:frame><draw:frame draw:style-name="gr396" draw:text-style-name="P102" svg:width="2.269cm" svg:height="0.902cm" svg:x="13.753cm" svg:y="-4.727cm"><draw:text-box><text:p text:style-name="P101"><text:span text:style-name="T59">Pilnībā piekrītu 14</text:span></text:p></draw:text-box></draw:frame><draw:frame draw:style-name="gr397" draw:text-style-name="P105" svg:width="1.833cm" svg:height="1.227cm" svg:x="9.385cm" svg:y="-3.265cm"><draw:text-box><text:p text:style-name="P104"><text:span text:style-name="T59">Pilnīgi nepiekrītu 3</text:span></text:p></draw:text-box></draw:frame><draw:frame draw:style-name="gr398" draw:text-style-name="P105" svg:width="1.985cm" svg:height="1.227cm" svg:x="9.209cm" svg:y="-1.605cm"><draw:text-box><text:p text:style-name="P104"><text:span text:style-name="T59">Tendēt nepiekrist 18</text:span></text:p></draw:text-box></draw:frame><draw:frame draw:style-name="gr399" draw:text-style-name="P102" svg:width="2.116cm" svg:height="0.902cm" svg:x="14.684cm" svg:y="0.123cm"><draw:text-box><text:p text:style-name="P101"><text:span text:style-name="T59">Piekrītu 49</text:span></text:p></draw:text-box></draw:frame></draw:g></text:p>
        <text:p text:style-name="P33">Atzinumi par to, cik lielā mērā PIA kvalifikācijas rada darbvietas, kas veicina zaļo pārkārtošanos, atšķiras atkarībā no sociāldemogrāfiskajiem un attieksmes faktoriem, kā izklāstīts turpmāk. </text:p>
        <text:p text:style-name="P53">■ Respondenti, kuri uzskata PIA par savā valstī pozitīvu, biežāk uzskata, ka PIA kvalifikācija rada darbvietas, kas veicina zaļo pārkārtošanos (69 % salīdzinājumā ar 53 %). </text:p>
        <text:p text:style-name="P53">■ Pastāv dažas atšķirības starp sociāli profesionālajām kategorijām: “balto apkaklīšu” darbinieki, visticamāk, uzskata, ka PIA kvalifikācija rada darbvietas, kas veicina zaļo pārkārtošanos (67 %), salīdzinājumā ar 60 % vadītāju un pensionēto respondentu. </text:p>
        <text:p text:style-name="P53">■ Respondenti, kuru izglītība ir beigusies 16 gadu vecumā vai vēlāk, biežāk uzskata, ka PIA rada darbvietas, kas veicina zaļo pārkārtošanos, nekā tie, kuru izglītība ir beigusies 15 gadu vecumā vai agrāk (64 % salīdzinājumā ar 58 %). </text:p>
        <text:p text:style-name="P53">■ Atšķirība ir saistīta ar subjektīvu urbanizāciju, proti, 66 % respondentu lielās pilsētās piekrīt šim apgalvojumam salīdzinājumā ar 61 % respondentu lauku apvidos vai ciematos. </text:p>
        <text:p text:style-name="P53">■ Atšķirības pēc vecuma ir tikai nelielas. Piekrišana tam, ka PIA rada darbvietas, kas veicina zaļo pārkārtošanos, ir visspēcīgākā vecuma grupās no 15 līdz 24 gadiem un no 40 līdz 54 gadiem (65 %), kam seko vecuma grupa no 25 līdz 39 gadiem (64 %). Tas ir zemākais rādītājs 55+ grupā (61 %). </text:p>
        <text:p text:style-name="P25"/>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9">QB8.5 Lūdzu, pastāstiet, cik lielā mērā piekrītat vai nepiekrītat katram no šiem apgalvojumiem: IVET kvalifikācijas rada darbvietas, kas veicina zaļo pārkārtošanos (% no ES)</text:p>
            </table:table-cell>
            <table:covered-table-cell/>
            <table:covered-table-cell/>
            <table:covered-table-cell/>
          </table:table-row>
          <table:table-row>
            <table:table-cell table:style-name="Tableau6.A1" office:value-type="string">
              <text:p text:style-name="P81"/>
            </table:table-cell>
            <table:table-cell table:style-name="Tableau6.A1" office:value-type="string">
              <text:p text:style-name="P84">Kopā “Piekrītu”</text:p>
            </table:table-cell>
            <table:table-cell table:style-name="Tableau6.A1" office:value-type="string">
              <text:p text:style-name="P84">Kopā "Nepiekrītu" </text:p>
            </table:table-cell>
            <table:table-cell table:style-name="Tableau6.A1" office:value-type="string">
              <text:p text:style-name="P84">Nezinu</text:p>
            </table:table-cell>
          </table:table-row>
          <table:table-row>
            <table:table-cell table:style-name="Tableau6.A1" office:value-type="string">
              <text:p text:style-name="P89">ES-27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Dzimums</text:p>
            </table:table-cell>
            <table:covered-table-cell/>
            <table:covered-table-cell/>
            <table:covered-table-cell/>
          </table:table-row>
          <table:table-row>
            <table:table-cell table:style-name="Tableau6.A1" office:value-type="string">
              <text:p text:style-name="P89">Cilvēks </text:p>
            </table:table-cell>
            <table:table-cell table:style-name="Tableau6.B3" office:value-type="float" office:value="64">
              <text:p text:style-name="P93">64</text:p>
            </table:table-cell>
            <table:table-cell table:style-name="Tableau6.B3" office:value-type="float" office:value="21">
              <text:p text:style-name="P93">21</text:p>
            </table:table-cell>
            <table:table-cell table:style-name="Tableau6.B3" office:value-type="float" office:value="15">
              <text:p text:style-name="P93">15</text:p>
            </table:table-cell>
          </table:table-row>
          <table:table-row>
            <table:table-cell table:style-name="Tableau6.A1" office:value-type="string">
              <text:p text:style-name="P89">Sieviete </text:p>
            </table:table-cell>
            <table:table-cell table:style-name="Tableau6.B3" office:value-type="float" office:value="62">
              <text:p text:style-name="P93">62</text:p>
            </table:table-cell>
            <table:table-cell table:style-name="Tableau6.B3" office:value-type="float" office:value="21">
              <text:p text:style-name="P93">21</text:p>
            </table:table-cell>
            <table:table-cell table:style-name="Tableau6.B3" office:value-type="float" office:value="17">
              <text:p text:style-name="P93">17</text:p>
            </table:table-cell>
          </table:table-row>
          <table:table-row>
            <table:table-cell table:style-name="Tableau6.A4" table:number-columns-spanned="4" office:value-type="string">
              <text:p text:style-name="P59">Vecums</text:p>
            </table:table-cell>
            <table:covered-table-cell/>
            <table:covered-table-cell/>
            <table:covered-table-cell/>
          </table:table-row>
          <table:table-row>
            <table:table-cell table:style-name="Tableau6.A1" office:value-type="string">
              <text:p text:style-name="P89">15-24 </text:p>
            </table:table-cell>
            <table:table-cell table:style-name="Tableau6.B3" office:value-type="float" office:value="65">
              <text:p text:style-name="P93">65</text:p>
            </table:table-cell>
            <table:table-cell table:style-name="Tableau6.B3" office:value-type="float" office:value="25">
              <text:p text:style-name="P93">25</text:p>
            </table:table-cell>
            <table:table-cell table:style-name="Tableau6.B3" office:value-type="float" office:value="10">
              <text:p text:style-name="P93">10</text:p>
            </table:table-cell>
          </table:table-row>
          <table:table-row>
            <table:table-cell table:style-name="Tableau6.A1" office:value-type="string">
              <text:p text:style-name="P89">25-39 </text:p>
            </table:table-cell>
            <table:table-cell table:style-name="Tableau6.B3" office:value-type="float" office:value="64">
              <text:p text:style-name="P93">64</text:p>
            </table:table-cell>
            <table:table-cell table:style-name="Tableau6.B3" office:value-type="float" office:value="24">
              <text:p text:style-name="P93">24</text:p>
            </table:table-cell>
            <table:table-cell table:style-name="Tableau6.B3" office:value-type="float" office:value="12">
              <text:p text:style-name="P93">12</text:p>
            </table:table-cell>
          </table:table-row>
          <table:table-row>
            <table:table-cell table:style-name="Tableau6.A1" office:value-type="string">
              <text:p text:style-name="P89">40-54 </text:p>
            </table:table-cell>
            <table:table-cell table:style-name="Tableau6.B3" office:value-type="float" office:value="65">
              <text:p text:style-name="P93">65</text:p>
            </table:table-cell>
            <table:table-cell table:style-name="Tableau6.B3" office:value-type="float" office:value="21">
              <text:p text:style-name="P93">21</text:p>
            </table:table-cell>
            <table:table-cell table:style-name="Tableau6.B3" office:value-type="float" office:value="14">
              <text:p text:style-name="P93">14</text:p>
            </table:table-cell>
          </table:table-row>
          <table:table-row>
            <table:table-cell table:style-name="Tableau6.A1" office:value-type="string">
              <text:p text:style-name="P89">&gt;=55</text:p>
            </table:table-cell>
            <table:table-cell table:style-name="Tableau6.B3" office:value-type="float" office:value="61">
              <text:p text:style-name="P93">61</text:p>
            </table:table-cell>
            <table:table-cell table:style-name="Tableau6.B3" office:value-type="float" office:value="18">
              <text:p text:style-name="P93">18</text:p>
            </table:table-cell>
            <table:table-cell table:style-name="Tableau6.B3" office:value-type="float" office:value="21">
              <text:p text:style-name="P93">21</text:p>
            </table:table-cell>
          </table:table-row>
          <table:table-row>
            <table:table-cell table:style-name="Tableau6.A4" table:number-columns-spanned="4" office:value-type="string">
              <text:p text:style-name="P59">Izglītība (beigās)</text:p>
            </table:table-cell>
            <table:covered-table-cell/>
            <table:covered-table-cell/>
            <table:covered-table-cell/>
          </table:table-row>
          <table:table-row>
            <table:table-cell table:style-name="Tableau6.A1" office:value-type="string">
              <text:p text:style-name="P89">&lt;=-15</text:p>
            </table:table-cell>
            <table:table-cell table:style-name="Tableau6.B3" office:value-type="float" office:value="58">
              <text:p text:style-name="P93">58</text:p>
            </table:table-cell>
            <table:table-cell table:style-name="Tableau6.B3" office:value-type="float" office:value="16">
              <text:p text:style-name="P93">16</text:p>
            </table:table-cell>
            <table:table-cell table:style-name="Tableau6.B3" office:value-type="float" office:value="26">
              <text:p text:style-name="P93">26</text:p>
            </table:table-cell>
          </table:table-row>
          <table:table-row>
            <table:table-cell table:style-name="Tableau6.A1" office:value-type="string">
              <text:p text:style-name="P89">16-19 </text:p>
            </table:table-cell>
            <table:table-cell table:style-name="Tableau6.B3" office:value-type="float" office:value="64">
              <text:p text:style-name="P93">64</text:p>
            </table:table-cell>
            <table:table-cell table:style-name="Tableau6.B3" office:value-type="float" office:value="20">
              <text:p text:style-name="P93">20</text:p>
            </table:table-cell>
            <table:table-cell table:style-name="Tableau6.B3" office:value-type="float" office:value="16">
              <text:p text:style-name="P93">16</text:p>
            </table:table-cell>
          </table:table-row>
          <table:table-row>
            <table:table-cell table:style-name="Tableau6.A1" office:value-type="string">
              <text:p text:style-name="P89">&gt;=20</text:p>
            </table:table-cell>
            <table:table-cell table:style-name="Tableau6.B3" office:value-type="float" office:value="64">
              <text:p text:style-name="P93">64</text:p>
            </table:table-cell>
            <table:table-cell table:style-name="Tableau6.B3" office:value-type="float" office:value="23">
              <text:p text:style-name="P93">23</text:p>
            </table:table-cell>
            <table:table-cell table:style-name="Tableau6.B3" office:value-type="float" office:value="13">
              <text:p text:style-name="P93">13</text:p>
            </table:table-cell>
          </table:table-row>
          <table:table-row>
            <table:table-cell table:style-name="Tableau6.A1" office:value-type="string">
              <text:p text:style-name="P89">Joprojām mācās </text:p>
            </table:table-cell>
            <table:table-cell table:style-name="Tableau6.B3" office:value-type="float" office:value="63">
              <text:p text:style-name="P93">63</text:p>
            </table:table-cell>
            <table:table-cell table:style-name="Tableau6.B3" office:value-type="float" office:value="24">
              <text:p text:style-name="P93">24</text:p>
            </table:table-cell>
            <table:table-cell table:style-name="Tableau6.B3" office:value-type="float" office:value="13">
              <text:p text:style-name="P93">13</text:p>
            </table:table-cell>
          </table:table-row>
          <table:table-row>
            <table:table-cell table:style-name="Tableau6.A4" table:number-columns-spanned="4" office:value-type="string">
              <text:p text:style-name="P59">Sociālprofesionālā kategorija</text:p>
            </table:table-cell>
            <table:covered-table-cell/>
            <table:covered-table-cell/>
            <table:covered-table-cell/>
          </table:table-row>
          <table:table-row>
            <table:table-cell table:style-name="Tableau6.A1" office:value-type="string">
              <text:p text:style-name="P89">Pašnodarbināta persona </text:p>
            </table:table-cell>
            <table:table-cell table:style-name="Tableau6.B3" office:value-type="float" office:value="65">
              <text:p text:style-name="P93">65</text:p>
            </table:table-cell>
            <table:table-cell table:style-name="Tableau6.B3" office:value-type="float" office:value="22">
              <text:p text:style-name="P93">22</text:p>
            </table:table-cell>
            <table:table-cell table:style-name="Tableau6.B3" office:value-type="float" office:value="13">
              <text:p text:style-name="P93">13</text:p>
            </table:table-cell>
          </table:table-row>
          <table:table-row>
            <table:table-cell table:style-name="Tableau6.A1" office:value-type="string">
              <text:p text:style-name="P89">Vadītāji </text:p>
            </table:table-cell>
            <table:table-cell table:style-name="Tableau6.B3" office:value-type="float" office:value="60">
              <text:p text:style-name="P93">60</text:p>
            </table:table-cell>
            <table:table-cell table:style-name="Tableau6.B3" office:value-type="float" office:value="24">
              <text:p text:style-name="P93">24</text:p>
            </table:table-cell>
            <table:table-cell table:style-name="Tableau6.B3" office:value-type="float" office:value="16">
              <text:p text:style-name="P93">16</text:p>
            </table:table-cell>
          </table:table-row>
          <table:table-row>
            <table:table-cell table:style-name="Tableau6.A1" office:value-type="string">
              <text:p text:style-name="P89">Citas baltas apkakles </text:p>
            </table:table-cell>
            <table:table-cell table:style-name="Tableau6.B3" office:value-type="float" office:value="67">
              <text:p text:style-name="P93">67</text:p>
            </table:table-cell>
            <table:table-cell table:style-name="Tableau6.B3" office:value-type="float" office:value="21">
              <text:p text:style-name="P93">21</text:p>
            </table:table-cell>
            <table:table-cell table:style-name="Tableau6.B3" office:value-type="float" office:value="12">
              <text:p text:style-name="P93">12</text:p>
            </table:table-cell>
          </table:table-row>
          <table:table-row>
            <table:table-cell table:style-name="Tableau6.A1" office:value-type="string">
              <text:p text:style-name="P89">Fiziskā darba strādnieki </text:p>
            </table:table-cell>
            <table:table-cell table:style-name="Tableau6.B3" office:value-type="float" office:value="66">
              <text:p text:style-name="P93">66</text:p>
            </table:table-cell>
            <table:table-cell table:style-name="Tableau6.B3" office:value-type="float" office:value="21">
              <text:p text:style-name="P93">21</text:p>
            </table:table-cell>
            <table:table-cell table:style-name="Tableau6.B3" office:value-type="float" office:value="13">
              <text:p text:style-name="P93">13</text:p>
            </table:table-cell>
          </table:table-row>
          <table:table-row>
            <table:table-cell table:style-name="Tableau6.A1" office:value-type="string">
              <text:p text:style-name="P89">Mājas ļaudis </text:p>
            </table:table-cell>
            <table:table-cell table:style-name="Tableau6.B3" office:value-type="float" office:value="64">
              <text:p text:style-name="P93">64</text:p>
            </table:table-cell>
            <table:table-cell table:style-name="Tableau6.B3" office:value-type="float" office:value="17">
              <text:p text:style-name="P93">17</text:p>
            </table:table-cell>
            <table:table-cell table:style-name="Tableau6.B3" office:value-type="float" office:value="19">
              <text:p text:style-name="P93">19</text:p>
            </table:table-cell>
          </table:table-row>
          <table:table-row>
            <table:table-cell table:style-name="Tableau6.A1" office:value-type="string">
              <text:p text:style-name="P89">Bezdarbnieks </text:p>
            </table:table-cell>
            <table:table-cell table:style-name="Tableau6.B3" office:value-type="float" office:value="61">
              <text:p text:style-name="P93">61</text:p>
            </table:table-cell>
            <table:table-cell table:style-name="Tableau6.B3" office:value-type="float" office:value="22">
              <text:p text:style-name="P93">22</text:p>
            </table:table-cell>
            <table:table-cell table:style-name="Tableau6.B3" office:value-type="float" office:value="17">
              <text:p text:style-name="P93">17</text:p>
            </table:table-cell>
          </table:table-row>
          <table:table-row>
            <table:table-cell table:style-name="Tableau6.A1" office:value-type="string">
              <text:p text:style-name="P89">Pensionējies(-usies) </text:p>
            </table:table-cell>
            <table:table-cell table:style-name="Tableau6.B3" office:value-type="float" office:value="60">
              <text:p text:style-name="P93">60</text:p>
            </table:table-cell>
            <table:table-cell table:style-name="Tableau6.B3" office:value-type="float" office:value="17">
              <text:p text:style-name="P93">17</text:p>
            </table:table-cell>
            <table:table-cell table:style-name="Tableau6.B3" office:value-type="float" office:value="23">
              <text:p text:style-name="P93">23</text:p>
            </table:table-cell>
          </table:table-row>
          <table:table-row>
            <table:table-cell table:style-name="Tableau6.A1" office:value-type="string">
              <text:p text:style-name="P89">Skolēni </text:p>
            </table:table-cell>
            <table:table-cell table:style-name="Tableau6.B3" office:value-type="float" office:value="63">
              <text:p text:style-name="P93">63</text:p>
            </table:table-cell>
            <table:table-cell table:style-name="Tableau6.B3" office:value-type="float" office:value="26">
              <text:p text:style-name="P93">26</text:p>
            </table:table-cell>
            <table:table-cell table:style-name="Tableau6.B3" office:value-type="float" office:value="11">
              <text:p text:style-name="P93">11</text:p>
            </table:table-cell>
          </table:table-row>
          <table:table-row>
            <table:table-cell table:style-name="Tableau6.A4" table:number-columns-spanned="4" office:value-type="string">
              <text:p text:style-name="P59">Subjektīvā urbanizācija</text:p>
            </table:table-cell>
            <table:covered-table-cell/>
            <table:covered-table-cell/>
            <table:covered-table-cell/>
          </table:table-row>
          <table:table-row>
            <table:table-cell table:style-name="Tableau6.A1" office:value-type="string">
              <text:p text:style-name="P89">Lauku apvidus vai ciems </text:p>
            </table:table-cell>
            <table:table-cell table:style-name="Tableau6.B3" office:value-type="float" office:value="61">
              <text:p text:style-name="P93">61</text:p>
            </table:table-cell>
            <table:table-cell table:style-name="Tableau6.B3" office:value-type="float" office:value="21">
              <text:p text:style-name="P93">21</text:p>
            </table:table-cell>
            <table:table-cell table:style-name="Tableau6.B3" office:value-type="float" office:value="18">
              <text:p text:style-name="P93">18</text:p>
            </table:table-cell>
          </table:table-row>
          <table:table-row>
            <table:table-cell table:style-name="Tableau6.A1" office:value-type="string">
              <text:p text:style-name="P89">Maza vai vidēja lieluma pilsēta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1" office:value-type="string">
              <text:p text:style-name="P89">Lielpilsēta </text:p>
            </table:table-cell>
            <table:table-cell table:style-name="Tableau6.B3" office:value-type="float" office:value="66">
              <text:p text:style-name="P93">66</text:p>
            </table:table-cell>
            <table:table-cell table:style-name="Tableau6.B3" office:value-type="float" office:value="20">
              <text:p text:style-name="P93">20</text:p>
            </table:table-cell>
            <table:table-cell table:style-name="Tableau6.B3" office:value-type="float" office:value="14">
              <text:p text:style-name="P93">14</text:p>
            </table:table-cell>
          </table:table-row>
          <table:table-row>
            <table:table-cell table:style-name="Tableau6.A4" table:number-columns-spanned="4" office:value-type="string">
              <text:p text:style-name="P59">IVET uztvere (MŪSU VALSTS)</text:p>
            </table:table-cell>
            <table:covered-table-cell/>
            <table:covered-table-cell/>
            <table:covered-table-cell/>
          </table:table-row>
          <table:table-row>
            <table:table-cell table:style-name="Tableau6.A1" office:value-type="string">
              <text:p text:style-name="P89">Pozitīvs </text:p>
            </table:table-cell>
            <table:table-cell table:style-name="Tableau6.B3" office:value-type="float" office:value="69">
              <text:p text:style-name="P93">69</text:p>
            </table:table-cell>
            <table:table-cell table:style-name="Tableau6.B3" office:value-type="float" office:value="18">
              <text:p text:style-name="P93">18</text:p>
            </table:table-cell>
            <table:table-cell table:style-name="Tableau6.B3" office:value-type="float" office:value="13">
              <text:p text:style-name="P93">13</text:p>
            </table:table-cell>
          </table:table-row>
          <table:table-row>
            <table:table-cell table:style-name="Tableau6.A1" office:value-type="string">
              <text:p text:style-name="P89">Negatīvs </text:p>
            </table:table-cell>
            <table:table-cell table:style-name="Tableau6.B3" office:value-type="float" office:value="53">
              <text:p text:style-name="P93">53</text:p>
            </table:table-cell>
            <table:table-cell table:style-name="Tableau6.B3" office:value-type="float" office:value="31">
              <text:p text:style-name="P93">3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6.A1" office:value-type="string">
              <text:p text:style-name="P89">Jā </text:p>
            </table:table-cell>
            <table:table-cell table:style-name="Tableau6.B3" office:value-type="float" office:value="63">
              <text:p text:style-name="P93">63</text:p>
            </table:table-cell>
            <table:table-cell table:style-name="Tableau6.B3" office:value-type="float" office:value="22">
              <text:p text:style-name="P93">22</text:p>
            </table:table-cell>
            <table:table-cell table:style-name="Tableau6.B3" office:value-type="float" office:value="15">
              <text:p text:style-name="P93">15</text:p>
            </table:table-cell>
          </table:table-row>
          <table:table-row>
            <table:table-cell table:style-name="Tableau6.A1" office:value-type="string">
              <text:p text:style-name="P89">Nē </text:p>
            </table:table-cell>
            <table:table-cell table:style-name="Tableau6.B3" office:value-type="float" office:value="63">
              <text:p text:style-name="P93">63</text:p>
            </table:table-cell>
            <table:table-cell table:style-name="Tableau6.B3" office:value-type="float" office:value="20">
              <text:p text:style-name="P93">20</text:p>
            </table:table-cell>
            <table:table-cell table:style-name="Tableau6.B3" office:value-type="float" office:value="17">
              <text:p text:style-name="P93">17</text:p>
            </table:table-cell>
          </table:table-row>
        </table:table>
        <text:p text:style-name="P36"/>
      </text:section>
      <text:h text:style-name="P18" text:outline-level="1"><text:bookmark-start text:name="__RefHeading___Toc215568_2930363814"/>II. Sabiedrības priekšstati par PIA kvalitāti un veidiem <text:bookmark-end text:name="__RefHeading___Toc215568_2930363814"/></text:h>
      <text:p text:style-name="P98"/>
      <text:p text:style-name="P25"/>
      <text:section text:style-name="Sect2" text:name="Section4">
        <text:h text:style-name="P19" text:outline-level="2"><text:bookmark-start text:name="__RefHeading___Toc215570_2930363814"/>1. Vispārējais skatījums uz PIA valstī <text:bookmark-end text:name="__RefHeading___Toc215570_2930363814"/></text:h>
        <text:p text:style-name="P51">Divas trešdaļas ES iedzīvotāju uzskata, ka viņu valstī PIA tiek vērtēta pozitīvi </text:p>
        <text:p text:style-name="P25">Visā Eiropas Savienībā 67 % ES iedzīvotāju uzskata, ka viņu valstī PIA tiek vērtēta pozitīvi, tostarp 10 % uzskata, ka PIA ir ļoti pozitīva, un 57 % — diezgan pozitīva.<text:note text:id="ftn16" text:note-class="footnote"><text:note-citation>16</text:note-citation><text:note-body><text:p text:style-name="P13">QB6. Kā, jūsuprāt, tiek vērtēta sākotnējā profesionālā izglītība un apmācība (MŪSU VALSTS)? </text:p></text:note-body></text:note> Aptuveni trīs no desmit respondentiem uzskata, ka PIA tiek vērtēta negatīvi, no tiem 27 % — diezgan negatīvi un 2 % — ļoti negatīvi. Šie rezultāti laika gaitā ir samērā stabili. Cedefop 2016. gada apsekojumā (ES28) 67 % respondentu norādīja, ka vidusskolas līmeņa PIA viņu valstī ir pozitīvs tēls,<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Jautājumu formulējums atšķiras no pašreizējā apsekojuma: jautājums. “Vai jūs teiktu, ka mūsdienās 16–18 gadus vecu personu profesionālajai izglītībai vidējās izglītības līmenī jūsu valstī ir pozitīvs vai negatīvs tēls?” </text:span></text:p></text:note-body></text:note> un 71 % respondentu 2011. gada Eirobarometra apsekojumā par PIA (ES27) arī piekrita<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4">https://europa.eu/eurobarometer/surveys/detail/999.</text:span></text:a><text:span text:style-name="T54"> Jautājumu formulējums atšķiras no pašreizējā apsekojuma, un tajā lietots termins "PIA", nenošķirot sākotnējo un tālāko PIA. jautājums. “Vai uzskatāt, ka profesionālajai izglītībai un apmācībai ir ļoti pozitīvs, diezgan pozitīvs, diezgan negatīvs vai ļoti negatīvs tēls (MŪSU VALSTS)?”</text:span></text:p></text:note-body></text:note>. </text:p>
        <text:p text:style-name="P25"><draw:g text:anchor-type="paragraph" draw:z-index="10" draw:name="Forme7" draw:style-name="gr1"><draw:frame draw:style-name="gr378" draw:text-style-name="P100" svg:width="15.093cm" svg:height="6.608cm" svg:x="0.092cm" svg:y="3.286cm"><draw:image xlink:href="Pictures/10000000000005450000026916AE5F4EEB1656FD.png" xlink:type="simple" xlink:show="embed" xlink:actuate="onLoad" draw:mime-type="image/png"><text:p/></draw:image></draw:frame><draw:frame draw:style-name="gr379" draw:text-style-name="P102" svg:width="14.384cm" svg:height="0.593cm" svg:x="0.184cm" svg:y="2.91cm"><draw:text-box><text:p text:style-name="P101"><text:span text:style-name="T59">QB6. Kā, jūsuprāt, tiek vērtēta sākotnējā profesionālā izglītība un apmācība (MŪSU VALSTS)? (%) </text:span></text:p></draw:text-box></draw:frame><draw:g draw:style-name="gr4"><draw:frame draw:style-name="gr380" draw:text-style-name="P100" svg:width="13.47cm" svg:height="0.897cm" svg:x="0.369cm" svg:y="9.893cm"><draw:image xlink:href="Pictures/100000000000022300000022902E68B765C34830.png" xlink:type="simple" xlink:show="embed" xlink:actuate="onLoad" draw:mime-type="image/png"><text:p/></draw:image></draw:frame><draw:frame draw:style-name="gr381" draw:text-style-name="P102" svg:width="2.793cm" svg:height="0.606cm" svg:x="0.808cm" svg:y="10.056cm"><draw:text-box><text:p text:style-name="P106"><text:span text:style-name="T59">Ļoti pozitīvi</text:span></text:p></draw:text-box></draw:frame><draw:frame draw:style-name="gr382" draw:text-style-name="P102" svg:width="2.73cm" svg:height="0.578cm" svg:x="3.886cm" svg:y="10.108cm"><draw:text-box><text:p text:style-name="P106"><text:span text:style-name="T59">Diezgan pozitīvi</text:span></text:p></draw:text-box></draw:frame><draw:frame draw:style-name="gr383" draw:text-style-name="P102" svg:width="3.135cm" svg:height="0.604cm" svg:x="6.901cm" svg:y="10.05cm"><draw:text-box><text:p text:style-name="P106"><text:span text:style-name="T59">Diezgan negatīva</text:span></text:p></draw:text-box></draw:frame><draw:frame draw:style-name="gr384" draw:text-style-name="P102" svg:width="3.331cm" svg:height="0.606cm" svg:x="10.19cm" svg:y="10.036cm"><draw:text-box><text:p text:style-name="P106"><text:span text:style-name="T59">Ļoti negatīvi</text:span></text:p></draw:text-box></draw:frame><draw:frame draw:style-name="gr385" draw:text-style-name="P102" svg:width="2.407cm" svg:height="0.643cm" svg:x="13.748cm" svg:y="10.036cm"><draw:text-box><text:p text:style-name="P106"><text:span text:style-name="T59">Nezinu</text:span></text:p></draw:text-box></draw:frame></draw:g></draw:g><draw:g text:anchor-type="paragraph" draw:z-index="9" draw:name="Forme6" draw:style-name="gr1"><draw:frame draw:style-name="gr386" draw:text-style-name="P100" svg:width="5.439cm" svg:height="5.785cm" svg:x="10.268cm" svg:y="-4.524cm"><draw:image xlink:href="Pictures/10000000000001E7000002016D0CD36994D96C29.png" xlink:type="simple" xlink:show="embed" xlink:actuate="onLoad" draw:mime-type="image/png"><text:p/></draw:image></draw:frame><draw:frame draw:style-name="gr387" draw:text-style-name="P102" svg:width="7.781cm" svg:height="1.227cm" svg:x="9.1cm" svg:y="-5.983cm"><draw:text-box><text:p text:style-name="P101"><text:span text:style-name="T59">jautājums. Kā, jūsuprāt, tiek vērtēta sākotnējā profesionālā izglītība un apmācība (MŪSU VALSTS)? (ES27) (%) </text:span></text:p></draw:text-box></draw:frame><draw:frame draw:style-name="gr388" draw:text-style-name="P102" svg:width="2.504cm" svg:height="0.578cm" svg:x="13.753cm" svg:y="-4.798cm"><draw:text-box><text:p text:style-name="P101"><text:span text:style-name="T59">Ļoti pozitīvi 10</text:span></text:p></draw:text-box></draw:frame><draw:frame draw:style-name="gr389" draw:text-style-name="P108" svg:width="2.375cm" svg:height="0.578cm" svg:x="11.257cm" svg:y="-5.175cm"><draw:text-box><text:p text:style-name="P107"><text:span text:style-name="T59">Nezinu 4</text:span></text:p></draw:text-box></draw:frame><draw:frame draw:style-name="gr390" draw:text-style-name="P105" svg:width="2.442cm" svg:height="0.902cm" svg:x="9.682cm" svg:y="-4.671cm"><draw:text-box><text:p text:style-name="P104"><text:span text:style-name="T59">Ļoti negatīvs 2</text:span></text:p></draw:text-box></draw:frame><draw:frame draw:style-name="gr391" draw:text-style-name="P105" svg:width="1.858cm" svg:height="1.227cm" svg:x="8.733cm" svg:y="-3.612cm"><draw:text-box><text:p text:style-name="P104"><text:span text:style-name="T59">Diezgan negatīvs 27</text:span></text:p></draw:text-box></draw:frame><draw:frame draw:style-name="gr392" draw:text-style-name="P108" svg:width="1.816cm" svg:height="1.227cm" svg:x="14.49cm" svg:y="0.653cm"><draw:text-box><text:p text:style-name="P107"><text:span text:style-name="T59">Diezgan pozitīvi 57</text:span></text:p></draw:text-box></draw:frame></draw:g>Pašreizējā apsekojumā priekšstati par PIA dažādās ES dalībvalstīs ievērojami atšķiras. Augstākais pozitīvās uztveres līmenis reģistrēts Vācijā (82 %), Austrijā un Polijā (abās 81 %), Horvātijā (77 %) un Lietuvā un Maltā (abās 76 %). Vismazāk pozitīvi uzskati ir Beļģijā un Nīderlandē (abās 44 %), Francijā (50 %) un Zviedrijā (56 %). </text:p>
        <text:p text:style-name="P25"/>
        <text:p text:style-name="P25"/>
        <text:p text:style-name="P33"><draw:g text:anchor-type="paragraph" draw:z-index="11" draw:name="Forme8" draw:style-name="gr1"><draw:frame draw:style-name="gr376" draw:text-style-name="P100" svg:width="16.102cm" svg:height="13.424cm" svg:x="0cm" svg:y="0.967cm"><draw:image xlink:href="Pictures/100000000000048F000003CD9AC14196A640288D.png" xlink:type="simple" xlink:show="embed" xlink:actuate="onLoad" draw:mime-type="image/png"><text:p/></draw:image></draw:frame><draw:frame draw:style-name="gr377" draw:text-style-name="P102" svg:width="14.008cm" svg:height="0.902cm" svg:x="1.526cm" svg:y="0.002cm"><draw:text-box><text:p text:style-name="P101"><text:span text:style-name="T59">jautājums. Kā, jūsuprāt, tiek vērtēta sākotnējā profesionālā izglītība un apmācība (MŪSU VALSTS)? - Kopā "Pozitīvs" (ES27) (%) </text:span></text:p></draw:text-box></draw:frame></draw:g></text:p>
        <text:p text:style-name="P25"/>
        <text:p text:style-name="P33">Attiecībā uz to, kā tiek vērtēta sākotnējā profesionālā izglītība un apmācība, starp eiropiešiem pastāv dažas sociāldemogrāfiskas un attieksmes atšķirības. </text:p>
        <text:p text:style-name="P53">■ Pozitīvi priekšstati par PIA ir daudz izplatītāki to respondentu vidū, kuri uzskata, ka skolēni saņem pietiekami daudz informācijas par PIA iespējām (81 %), nekā to respondentu vidū, kuri uzskata, ka skolēni nesaņem pietiekami daudz informācijas (42 %). </text:p>
        <text:p text:style-name="P53">■ Tie, kuri uzskata, ka PIA piedāvā augstas kvalitātes mācības, biežāk vērtē PIA pozitīvi (76 %) nekā tie, kuriem nav šāda viedokļa (42 %). </text:p>
        <text:p text:style-name="P53">■ Respondenti, kuri uzskata, ka PIA rada labi apmaksātus darbus, biežāk ziņo par pozitīviem priekšstatiem par PIA (76 %) nekā tie, kuri to nedara (50 %). </text:p>
        <text:p text:style-name="P53">■ Pastāv dažas ievērojamas atšķirības starp sociāli profesionālajām kategorijām: mājkalpotāji, pensionāri un fiziska darba strādnieki, visticamāk, apgalvo, ka sākotnējā PIA tiek vērtēta pozitīvi (69–70 %) salīdzinājumā ar 60 % respondentu bezdarbnieku. </text:p>
        <text:p text:style-name="P53">■ Respondentiem vecumā no 55 gadiem, visticamāk, ir pozitīvs priekšstats par PIA (68 %), savukārt šis rādītājs ir 61 % respondentu vecumā no 15 līdz 24 gadiem. </text:p>
        <text:p text:style-name="P53">■ Respondenti, kas pabeiguši izglītību vecumā no 16 līdz 19 gadiem, visbiežāk uzskata, ka PIA tēls ir pozitīvs (70 %), salīdzinot ar 64 % to respondentu vidū, kuri mācījās līdz 20 gadu vecumam vai ilgāk. </text:p>
        <text:p text:style-name="P53">■ Cilvēki, kuri uzskata, ka ar STEM ‑ saistītā PIA ir vairāk piemērota vīriešiem, ir ievērojami pozitīvāki attiecībā uz PIA nekā tie, kuriem nav šāda viedokļa (72 % salīdzinājumā ar 61 %). </text:p>
        <text:p text:style-name="P53">■ Atšķirības pēc dzimuma ir nenozīmīgas. </text:p>
        <text:p text:style-name="P25"/>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3">QB6 Kā, jūsuprāt, tiek skatīta sākotnējā profesionālā izglītība un apmācība (MŪSU VALSTĪ)?(%-EU)</text:p>
            </table:table-cell>
            <table:covered-table-cell/>
            <table:covered-table-cell/>
            <table:covered-table-cell/>
          </table:table-row>
          <table:table-row>
            <table:table-cell table:style-name="Tableau7.A1" office:value-type="string">
              <text:p text:style-name="P79"/>
            </table:table-cell>
            <table:table-cell table:style-name="Tableau7.A1" office:value-type="string">
              <text:p text:style-name="P71">Kopā “pozitīvs”</text:p>
            </table:table-cell>
            <table:table-cell table:style-name="Tableau7.A1" office:value-type="string">
              <text:p text:style-name="P71">Kopā “Negatīvs” </text:p>
            </table:table-cell>
            <table:table-cell table:style-name="Tableau7.A1" office:value-type="string">
              <text:p text:style-name="P71">Nezinu</text:p>
            </table:table-cell>
          </table:table-row>
          <table:table-row>
            <table:table-cell table:style-name="Tableau7.A1" office:value-type="string">
              <text:p text:style-name="P73">ES-27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Dzimums</text:p>
            </table:table-cell>
            <table:covered-table-cell/>
            <table:covered-table-cell/>
            <table:covered-table-cell/>
          </table:table-row>
          <table:table-row>
            <table:table-cell table:style-name="Tableau7.A1" office:value-type="string">
              <text:p text:style-name="P73">Cilvēks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Sieviete </text:p>
            </table:table-cell>
            <table:table-cell table:style-name="Tableau7.B3" office:value-type="float" office:value="66">
              <text:p text:style-name="P75">66</text:p>
            </table:table-cell>
            <table:table-cell table:style-name="Tableau7.B3" office:value-type="float" office:value="29">
              <text:p text:style-name="P75">29</text:p>
            </table:table-cell>
            <table:table-cell table:style-name="Tableau7.B3" office:value-type="float" office:value="5">
              <text:p text:style-name="P75">5</text:p>
            </table:table-cell>
          </table:table-row>
          <table:table-row>
            <table:table-cell table:style-name="Tableau7.A4" table:number-columns-spanned="4" office:value-type="string">
              <text:p text:style-name="P66">Vecums</text:p>
            </table:table-cell>
            <table:covered-table-cell/>
            <table:covered-table-cell/>
            <table:covered-table-cell/>
          </table:table-row>
          <table:table-row>
            <table:table-cell table:style-name="Tableau7.A1" office:value-type="string">
              <text:p text:style-name="P73">15-24 </text:p>
            </table:table-cell>
            <table:table-cell table:style-name="Tableau7.B3" office:value-type="float" office:value="61">
              <text:p text:style-name="P75">61</text:p>
            </table:table-cell>
            <table:table-cell table:style-name="Tableau7.B3" office:value-type="float" office:value="36">
              <text:p text:style-name="P75">36</text:p>
            </table:table-cell>
            <table:table-cell table:style-name="Tableau7.B3" office:value-type="float" office:value="3">
              <text:p text:style-name="P75">3</text:p>
            </table:table-cell>
          </table:table-row>
          <table:table-row>
            <table:table-cell table:style-name="Tableau7.A1" office:value-type="string">
              <text:p text:style-name="P73">25-39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40-54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gt;=55</text:p>
            </table:table-cell>
            <table:table-cell table:style-name="Tableau7.B3" office:value-type="float" office:value="68">
              <text:p text:style-name="P75">68</text:p>
            </table:table-cell>
            <table:table-cell table:style-name="Tableau7.B3" office:value-type="float" office:value="26">
              <text:p text:style-name="P75">26</text:p>
            </table:table-cell>
            <table:table-cell table:style-name="Tableau7.B3" office:value-type="float" office:value="6">
              <text:p text:style-name="P75">6</text:p>
            </table:table-cell>
          </table:table-row>
          <table:table-row>
            <table:table-cell table:style-name="Tableau7.A4" table:number-columns-spanned="4" office:value-type="string">
              <text:p text:style-name="P66">Izglītība (beigās)</text:p>
            </table:table-cell>
            <table:covered-table-cell/>
            <table:covered-table-cell/>
            <table:covered-table-cell/>
          </table:table-row>
          <table:table-row>
            <table:table-cell table:style-name="Tableau7.A1" office:value-type="string">
              <text:p text:style-name="P73">&lt;=-15</text:p>
            </table:table-cell>
            <table:table-cell table:style-name="Tableau7.B3" office:value-type="float" office:value="69">
              <text:p text:style-name="P75">69</text:p>
            </table:table-cell>
            <table:table-cell table:style-name="Tableau7.B3" office:value-type="float" office:value="21">
              <text:p text:style-name="P75">21</text:p>
            </table:table-cell>
            <table:table-cell table:style-name="Tableau7.B3" office:value-type="float" office:value="10">
              <text:p text:style-name="P75">10</text:p>
            </table:table-cell>
          </table:table-row>
          <table:table-row>
            <table:table-cell table:style-name="Tableau7.A1" office:value-type="string">
              <text:p text:style-name="P73">16-19 </text:p>
            </table:table-cell>
            <table:table-cell table:style-name="Tableau7.B3" office:value-type="float" office:value="70">
              <text:p text:style-name="P75">70</text:p>
            </table:table-cell>
            <table:table-cell table:style-name="Tableau7.B3" office:value-type="float" office:value="26">
              <text:p text:style-name="P75">26</text:p>
            </table:table-cell>
            <table:table-cell table:style-name="Tableau7.B3" office:value-type="float" office:value="4">
              <text:p text:style-name="P75">4</text:p>
            </table:table-cell>
          </table:table-row>
          <table:table-row>
            <table:table-cell table:style-name="Tableau7.A1" office:value-type="string">
              <text:p text:style-name="P73">&gt;=20</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Joprojām mācās </text:p>
            </table:table-cell>
            <table:table-cell table:style-name="Tableau7.B3" office:value-type="float" office:value="60">
              <text:p text:style-name="P75">60</text:p>
            </table:table-cell>
            <table:table-cell table:style-name="Tableau7.B3" office:value-type="float" office:value="36">
              <text:p text:style-name="P75">36</text:p>
            </table:table-cell>
            <table:table-cell table:style-name="Tableau7.B3" office:value-type="float" office:value="4">
              <text:p text:style-name="P75">4</text:p>
            </table:table-cell>
          </table:table-row>
          <table:table-row>
            <table:table-cell table:style-name="Tableau7.A4" table:number-columns-spanned="4" office:value-type="string">
              <text:p text:style-name="P66">Sociālprofesionālā kategorija</text:p>
            </table:table-cell>
            <table:covered-table-cell/>
            <table:covered-table-cell/>
            <table:covered-table-cell/>
          </table:table-row>
          <table:table-row>
            <table:table-cell table:style-name="Tableau7.A1" office:value-type="string">
              <text:p text:style-name="P73">Pašnodarbināta persona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Vadītāji </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Citas baltas apkakles </text:p>
            </table:table-cell>
            <table:table-cell table:style-name="Tableau7.B3" office:value-type="float" office:value="68">
              <text:p text:style-name="P75">68</text:p>
            </table:table-cell>
            <table:table-cell table:style-name="Tableau7.B3" office:value-type="float" office:value="30">
              <text:p text:style-name="P75">30</text:p>
            </table:table-cell>
            <table:table-cell table:style-name="Tableau7.B3" office:value-type="float" office:value="2">
              <text:p text:style-name="P75">2</text:p>
            </table:table-cell>
          </table:table-row>
          <table:table-row>
            <table:table-cell table:style-name="Tableau7.A1" office:value-type="string">
              <text:p text:style-name="P73">Fiziskā darba strādnieki </text:p>
            </table:table-cell>
            <table:table-cell table:style-name="Tableau7.B3" office:value-type="float" office:value="69">
              <text:p text:style-name="P75">69</text:p>
            </table:table-cell>
            <table:table-cell table:style-name="Tableau7.B3" office:value-type="float" office:value="27">
              <text:p text:style-name="P75">27</text:p>
            </table:table-cell>
            <table:table-cell table:style-name="Tableau7.B3" office:value-type="float" office:value="4">
              <text:p text:style-name="P75">4</text:p>
            </table:table-cell>
          </table:table-row>
          <table:table-row>
            <table:table-cell table:style-name="Tableau7.A1" office:value-type="string">
              <text:p text:style-name="P73">Mājas ļaudis </text:p>
            </table:table-cell>
            <table:table-cell table:style-name="Tableau7.B3" office:value-type="float" office:value="70">
              <text:p text:style-name="P75">70</text:p>
            </table:table-cell>
            <table:table-cell table:style-name="Tableau7.B3" office:value-type="float" office:value="25">
              <text:p text:style-name="P75">25</text:p>
            </table:table-cell>
            <table:table-cell table:style-name="Tableau7.B3" office:value-type="float" office:value="5">
              <text:p text:style-name="P75">5</text:p>
            </table:table-cell>
          </table:table-row>
          <table:table-row>
            <table:table-cell table:style-name="Tableau7.A1" office:value-type="string">
              <text:p text:style-name="P73">Bezdarbnieks </text:p>
            </table:table-cell>
            <table:table-cell table:style-name="Tableau7.B3" office:value-type="float" office:value="60">
              <text:p text:style-name="P75">60</text:p>
            </table:table-cell>
            <table:table-cell table:style-name="Tableau7.B3" office:value-type="float" office:value="35">
              <text:p text:style-name="P75">35</text:p>
            </table:table-cell>
            <table:table-cell table:style-name="Tableau7.B3" office:value-type="float" office:value="5">
              <text:p text:style-name="P75">5</text:p>
            </table:table-cell>
          </table:table-row>
          <table:table-row>
            <table:table-cell table:style-name="Tableau7.A1" office:value-type="string">
              <text:p text:style-name="P73">Pensionējies(-usies) </text:p>
            </table:table-cell>
            <table:table-cell table:style-name="Tableau7.B3" office:value-type="float" office:value="69">
              <text:p text:style-name="P75">69</text:p>
            </table:table-cell>
            <table:table-cell table:style-name="Tableau7.B3" office:value-type="float" office:value="24">
              <text:p text:style-name="P75">24</text:p>
            </table:table-cell>
            <table:table-cell table:style-name="Tableau7.B3" office:value-type="float" office:value="7">
              <text:p text:style-name="P75">7</text:p>
            </table:table-cell>
          </table:table-row>
          <table:table-row>
            <table:table-cell table:style-name="Tableau7.A1" office:value-type="string">
              <text:p text:style-name="P73">Skolēni </text:p>
            </table:table-cell>
            <table:table-cell table:style-name="Tableau7.B3" office:value-type="float" office:value="62">
              <text:p text:style-name="P75">62</text:p>
            </table:table-cell>
            <table:table-cell table:style-name="Tableau7.B3" office:value-type="float" office:value="35">
              <text:p text:style-name="P75">35</text:p>
            </table:table-cell>
            <table:table-cell table:style-name="Tableau7.B3" office:value-type="float" office:value="3">
              <text:p text:style-name="P75">3</text:p>
            </table:table-cell>
          </table:table-row>
          <table:table-row>
            <table:table-cell table:style-name="Tableau7.A4" table:number-columns-spanned="4" office:value-type="string">
              <text:p text:style-name="P66">Subjektīvā urbanizācija</text:p>
            </table:table-cell>
            <table:covered-table-cell/>
            <table:covered-table-cell/>
            <table:covered-table-cell/>
          </table:table-row>
          <table:table-row>
            <table:table-cell table:style-name="Tableau7.A1" office:value-type="string">
              <text:p text:style-name="P73">Lauku apvidus vai ciems </text:p>
            </table:table-cell>
            <table:table-cell table:style-name="Tableau7.B3" office:value-type="float" office:value="69">
              <text:p text:style-name="P75">69</text:p>
            </table:table-cell>
            <table:table-cell table:style-name="Tableau7.B3" office:value-type="float" office:value="26">
              <text:p text:style-name="P75">26</text:p>
            </table:table-cell>
            <table:table-cell table:style-name="Tableau7.B3" office:value-type="float" office:value="5">
              <text:p text:style-name="P75">5</text:p>
            </table:table-cell>
          </table:table-row>
          <table:table-row>
            <table:table-cell table:style-name="Tableau7.A1" office:value-type="string">
              <text:p text:style-name="P73">Maza vai vidēja lieluma pilsēta </text:p>
            </table:table-cell>
            <table:table-cell table:style-name="Tableau7.B3" office:value-type="float" office:value="65">
              <text:p text:style-name="P75">65</text:p>
            </table:table-cell>
            <table:table-cell table:style-name="Tableau7.B3" office:value-type="float" office:value="31">
              <text:p text:style-name="P75">31</text:p>
            </table:table-cell>
            <table:table-cell table:style-name="Tableau7.B3" office:value-type="float" office:value="4">
              <text:p text:style-name="P75">4</text:p>
            </table:table-cell>
          </table:table-row>
          <table:table-row>
            <table:table-cell table:style-name="Tableau7.A1" office:value-type="string">
              <text:p text:style-name="P73">Lielpilsēta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Kādreiz apmeklējis sākotnējās profesionālās izglītības apmācību (vidējā izglītība)</text:p>
            </table:table-cell>
            <table:covered-table-cell/>
            <table:covered-table-cell/>
            <table:covered-table-cell/>
          </table:table-row>
          <table:table-row>
            <table:table-cell table:style-name="Tableau7.A1" office:value-type="string">
              <text:p text:style-name="P73">Jā </text:p>
            </table:table-cell>
            <table:table-cell table:style-name="Tableau7.B3" office:value-type="float" office:value="72">
              <text:p text:style-name="P75">72</text:p>
            </table:table-cell>
            <table:table-cell table:style-name="Tableau7.B3" office:value-type="float" office:value="25">
              <text:p text:style-name="P75">25</text:p>
            </table:table-cell>
            <table:table-cell table:style-name="Tableau7.B3" office:value-type="float" office:value="3">
              <text:p text:style-name="P75">3</text:p>
            </table:table-cell>
          </table:table-row>
          <table:table-row>
            <table:table-cell table:style-name="Tableau7.A1" office:value-type="string">
              <text:p text:style-name="P73">Nē </text:p>
            </table:table-cell>
            <table:table-cell table:style-name="Tableau7.B3" office:value-type="float" office:value="62">
              <text:p text:style-name="P75">62</text:p>
            </table:table-cell>
            <table:table-cell table:style-name="Tableau7.B3" office:value-type="float" office:value="32">
              <text:p text:style-name="P75">32</text:p>
            </table:table-cell>
            <table:table-cell table:style-name="Tableau7.B3" office:value-type="float" office:value="6">
              <text:p text:style-name="P75">6</text:p>
            </table:table-cell>
          </table:table-row>
        </table:table>
        <text:p text:style-name="P25"/>
        <text:h text:style-name="P19" text:outline-level="2"><text:bookmark-start text:name="__RefHeading___Toc215572_2930363814"/>2. Mācību kvalitāte <text:bookmark-end text:name="__RefHeading___Toc215572_2930363814"/></text:h>
        <text:p text:style-name="P51">Aptuveni trīs ceturtdaļas ES iedzīvotāju apgalvo, ka PIA piedāvā augstas kvalitātes mācības </text:p>
        <text:p text:style-name="P25">Visā Eiropas Savienībā 73 % respondentu piekrīt apgalvojumam, ka PIA piedāvā augstas kvalitātes mācības, tostarp 19 % respondentu tam pilnībā piekrīt un 54 % respondentu tam parasti piekrīt<text:note text:id="ftn19" text:note-class="footnote"><text:note-citation>19</text:note-citation><text:note-body><text:p text:style-name="P13">jautājums. Lūdzu, pastāstiet, cik lielā mērā piekrītat vai nepiekrītat katram no šiem apgalvojumiem: PIA piedāvā augstas kvalitātes mācības. </text:p></text:note-body></text:note>. Tikai 18 % nepiekrīt, bet 9 % nezina. </text:p>
        <text:p text:style-name="P25">2011. gada Eirobarometra apsekojumā par PIA (ES27) 75 % respondentu norādīja,<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Jautājumu formulējums atšķiras no pašreizējā apsekojuma, un tajā lietots termins "PIA", nenošķirot sākotnējo un tālāko PIA. QA10.1: jautājums. "Lūdzu, pastāstiet man, cik lielā mērā jūs piekrītat vai nepiekrītat katram no turpmāk minētajiem apgalvojumiem. Profesionālā izglītība un apmācība piedāvā augstas kvalitātes mācības”. </text:span></text:p></text:note-body></text:note> ka PIA piedāvā augstas kvalitātes mācības, kas lielā mērā atspoguļo šīs Eirobarometra īpašās aptaujas rezultātus. </text:p>
        <text:p text:style-name="P25">Pašreizējā apsekojumā viedokļi dažādās dalībvalstīs atšķiras, un augstākais vienošanās līmenis reģistrēts Īrijā (84 %), Spānijā un Dānijā (abās 82 %) un Maltā (81 %). Zemākais līmenis reģistrēts Rumānijā (56 %), Luksemburgā (62 %), Bulgārijā un Somijā (abās 64 %). Visās dalībvalstīs vismaz puse respondentu piekrīt, ka PIA piedāvā augstas kvalitātes mācības. </text:p>
        <text:p text:style-name="P25">Ievērojama daļa respondentu atbildēja “nezinu”, visaugstākais rādītājs bija Portugālē un Luksemburgā (abās 16 %). </text:p>
        <text:p text:style-name="P25"><draw:g text:anchor-type="paragraph" draw:z-index="12" draw:name="Forme9" draw:style-name="gr1"><draw:frame draw:style-name="gr369" draw:text-style-name="P100" svg:width="4.839cm" svg:height="5.428cm" svg:x="10.755cm" svg:y="-7.911cm"><draw:image xlink:href="Pictures/10000000000001E700000213B6109411327796E7.png" xlink:type="simple" xlink:show="embed" xlink:actuate="onLoad" draw:mime-type="image/png"><text:p/></draw:image></draw:frame><draw:frame draw:style-name="gr370" draw:text-style-name="P102" svg:width="8.434cm" svg:height="1.227cm" svg:x="8.802cm" svg:y="-9.596cm"><draw:text-box><text:p text:style-name="P101"><text:span text:style-name="T59">jautājums. Lūdzu, pastāstiet, cik lielā mērā piekrītat vai nepiekrītat katram no šiem apgalvojumiem: - IVET piedāvā augstas kvalitātes mācības (ES27) (%) </text:span></text:p></draw:text-box></draw:frame><draw:frame draw:style-name="gr371" draw:text-style-name="P110" svg:width="2.527cm" svg:height="0.578cm" svg:x="10.303cm" svg:y="-8.372cm"><draw:text-box><text:p text:style-name="P104"><text:span text:style-name="T59">Nezinu 9</text:span></text:p></draw:text-box></draw:frame><draw:frame draw:style-name="gr372" draw:text-style-name="P110" svg:width="3.264cm" svg:height="0.578cm" svg:x="8.961cm" svg:y="-7.797cm"><draw:text-box><text:p text:style-name="P104"><text:span text:style-name="T59">Pilnīgi nepiekrītu 2</text:span></text:p></draw:text-box></draw:frame><draw:frame draw:style-name="gr373" draw:text-style-name="P110" svg:width="2.102cm" svg:height="0.902cm" svg:x="8.67cm" svg:y="-6.83cm"><draw:text-box><text:p text:style-name="P104"><text:span text:style-name="T59">Piekrist 16</text:span></text:p></draw:text-box></draw:frame><draw:frame draw:style-name="gr374" draw:text-style-name="P111" svg:width="2.818cm" svg:height="0.669cm" svg:x="13.544cm" svg:y="-7.98cm"><draw:text-box><text:p text:style-name="P101"><text:span text:style-name="T59">Pilnībā piekrītu 19</text:span></text:p></draw:text-box></draw:frame><draw:frame draw:style-name="gr375" draw:text-style-name="P111" svg:width="3.735cm" svg:height="0.578cm" svg:x="11.956cm" svg:y="-2.599cm"><draw:text-box><text:p text:style-name="P101"><text:span text:style-name="T59">Piekrist 54</text:span></text:p></draw:text-box></draw:frame></draw:g></text:p>
        <text:p text:style-name="P25"/>
        <text:p text:style-name="P25"><draw:g text:anchor-type="paragraph" draw:z-index="13" draw:name="Forme10" draw:style-name="gr1"><draw:frame draw:style-name="gr361" draw:text-style-name="P100" svg:width="16.537cm" svg:height="7.571cm" svg:x="0.228cm" svg:y="-0.13cm"><draw:image xlink:href="Pictures/10000000000005590000027325238147A4E7155C.png" xlink:type="simple" xlink:show="embed" xlink:actuate="onLoad" draw:mime-type="image/png"><text:p/></draw:image></draw:frame><draw:frame draw:style-name="gr362" draw:text-style-name="P102" svg:width="16.394cm" svg:height="0.902cm" svg:x="0cm" svg:y="-0.961cm"><draw:text-box><text:p text:style-name="P101"><text:span text:style-name="T59">jautājums. Lūdzu, pastāstiet man, cik lielā mērā jūs piekrītat vai nepiekrītat ead1 no 111a šādiem apgalvojumiem:— IVET piedāvā augstas kvalitātes mācības (%) </text:span></text:p></draw:text-box></draw:frame><draw:g draw:style-name="gr4"><draw:frame draw:style-name="gr363" draw:text-style-name="P100" svg:width="14.098cm" svg:height="0.959cm" svg:x="0.543cm" svg:y="7.476cm"><draw:image xlink:href="Pictures/100000000000022300000022902E68B765C34830.png" xlink:type="simple" xlink:show="embed" xlink:actuate="onLoad" draw:mime-type="image/png"><text:p/></draw:image></draw:frame><draw:frame draw:style-name="gr364" draw:text-style-name="P102" svg:width="2.924cm" svg:height="0.648cm" svg:x="1.004cm" svg:y="7.65cm"><draw:text-box><text:p text:style-name="P106"><text:span text:style-name="T59">Pilnībā piekrītu</text:span></text:p></draw:text-box></draw:frame><draw:frame draw:style-name="gr365" draw:text-style-name="P102" svg:width="2.857cm" svg:height="0.59cm" svg:x="4.013cm" svg:y="7.627cm"><draw:text-box><text:p text:style-name="P106"><text:span text:style-name="T59">Piekrist</text:span></text:p></draw:text-box></draw:frame><draw:frame draw:style-name="gr366" draw:text-style-name="P102" svg:width="3.282cm" svg:height="0.646cm" svg:x="7.195cm" svg:y="7.671cm"><draw:text-box><text:p text:style-name="P106"><text:span text:style-name="T59">Tendēt nepiekrist</text:span></text:p></draw:text-box></draw:frame><draw:frame draw:style-name="gr367" draw:text-style-name="P102" svg:width="3.484cm" svg:height="0.646cm" svg:x="10.823cm" svg:y="7.629cm"><draw:text-box><text:p text:style-name="P106"><text:span text:style-name="T59">Pilnīgi nepiekrītu</text:span></text:p></draw:text-box></draw:frame><draw:frame draw:style-name="gr368" draw:text-style-name="P102" svg:width="2.52cm" svg:height="0.687cm" svg:x="14.545cm" svg:y="7.629cm"><draw:text-box><text:p text:style-name="P106"><text:span text:style-name="T59">Nezinu</text:span></text:p></draw:text-box></draw:frame></draw:g></draw:g></text:p>
        <text:p text:style-name="P33">Viedokļi par to, cik lielā mērā PIA piedāvā augstas kvalitātes izglītību, atšķiras atkarībā no sociāldemogrāfiskajiem un attieksmes faktoriem, kā izklāstīts turpmāk. </text:p>
        <text:p text:style-name="P53">■ Respondenti, kuri PIA vērtē pozitīvi, drīzāk piekrīt: 82 % respondentu, kuri apgalvo, ka viņu valstī PIA tiek uztverta pozitīvi, piekrīt šim apgalvojumam, salīdzinot ar 56 % respondentu, kuri apgalvo, ka PIA tiek uztverta negatīvi. </text:p>
        <text:p text:style-name="P53">■ Uzskats, ka PIA piedāvā augstas kvalitātes izglītību, ir izplatītāks to respondentu vidū, kuri uzskata, ka cilvēki saņem pietiekami daudz informācijas par PIA iespējām (82 %), nekā to respondentu vidū, kuri uzskata, ka viņi to nedara (61 %). </text:p>
        <text:p text:style-name="P53">■ Pastāv dažas ievērojamas atšķirības starp sociāli profesionālajām kategorijām, jo fiziska darba strādnieki, visticamāk, piekrīt, ka PIA piedāvā augstas kvalitātes izglītību (75 %) salīdzinājumā ar 68 % studentu. </text:p>
        <text:p text:style-name="P53">■ Subjektīvā urbanizācija ir saistīta arī ar dažādām atbildēm, jo 76 % respondentu lauku apvidos vai ciematos piekrīt šim apgalvojumam salīdzinājumā ar 70 % respondentu mazās vai vidējās pilsētās. </text:p>
        <text:p text:style-name="P53">■ Pastāv nelielas atšķirības pēc vecuma. Respondenti vecumā no 40 līdz 55 gadiem, visticamāk, piekrīt, ka PIA piedāvā augstas kvalitātes mācības (74 %). Šis rādītājs nedaudz samazinās līdz 73 % 55 gadus vecu un vecāku respondentu vidū, 72 % 25–39 gadus vecu respondentu vidū un 69 % 15–24 gadus vecu respondentu vidū. </text:p>
        <text:p text:style-name="P53">■ Maza nozīme ir arī vecumam izglītības beigās. Uzskats, ka PIA piedāvā augstas kvalitātes izglītību, ir visaugstākais to respondentu vidū, kuri pabeiguši izglītību vecumā no 16 līdz 19 gadiem (74 %), salīdzinājumā ar 73 % respondentu, kuri pabeiguši izglītību 20 gadu vecumā vai vēlāk, un 71 % respondentu, kuri pabeiguši izglītību 15 gadu vecumā vai jaunāki. </text:p>
        <text:p text:style-name="P53">■ Respondenti, kas iesaka profesionālo vidējo izglītību, biežāk piekrīt apgalvojumam (77 %) nekā tie, kas iesaka vispārējo vidējo izglītību (70 %). </text:p>
        <text:p text:style-name="P53">■ Respondenti, kuri paši ir apmeklējuši PIA, biežāk piekrīt, ka PIA piedāvā augstas kvalitātes izglītību (76 %) nekā tie, kuri to nav apmeklējuši (70 %). </text:p>
        <text:p text:style-name="P53">■ Atšķirības uztverē pēc dzimuma ir nenozīmīgas. </text:p>
        <text:p text:style-name="P25"/>
        <text:p text:style-name="P32"/>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9">QB7.1 Lūdzu, pastāstiet, cik lielā mērā piekrītat vai nepiekrītat katram no šiem apgalvojumiem: IVET piedāvā augstas kvalitātes mācības (% no ES)</text:p>
            </table:table-cell>
            <table:covered-table-cell/>
            <table:covered-table-cell/>
            <table:covered-table-cell/>
          </table:table-row>
          <table:table-row>
            <table:table-cell table:style-name="Tableau8.A1" office:value-type="string">
              <text:p text:style-name="P81"/>
            </table:table-cell>
            <table:table-cell table:style-name="Tableau8.A1" office:value-type="string">
              <text:p text:style-name="P84">Kopā “Piekrītu”</text:p>
            </table:table-cell>
            <table:table-cell table:style-name="Tableau8.A1" office:value-type="string">
              <text:p text:style-name="P84">Kopā "Nepiekrītu" </text:p>
            </table:table-cell>
            <table:table-cell table:style-name="Tableau8.A1" office:value-type="string">
              <text:p text:style-name="P84">Nezinu</text:p>
            </table:table-cell>
          </table:table-row>
          <table:table-row>
            <table:table-cell table:style-name="Tableau8.A1" office:value-type="string">
              <text:p text:style-name="P89">ES-27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Dzimums</text:p>
            </table:table-cell>
            <table:covered-table-cell/>
            <table:covered-table-cell/>
            <table:covered-table-cell/>
          </table:table-row>
          <table:table-row>
            <table:table-cell table:style-name="Tableau8.A1" office:value-type="string">
              <text:p text:style-name="P89">Cilvēks </text:p>
            </table:table-cell>
            <table:table-cell table:style-name="Tableau8.B3" office:value-type="float" office:value="72">
              <text:p text:style-name="P93">72</text:p>
            </table:table-cell>
            <table:table-cell table:style-name="Tableau8.B3" office:value-type="float" office:value="19">
              <text:p text:style-name="P93">19</text:p>
            </table:table-cell>
            <table:table-cell table:style-name="Tableau8.B3" office:value-type="float" office:value="9">
              <text:p text:style-name="P93">9</text:p>
            </table:table-cell>
          </table:table-row>
          <table:table-row>
            <table:table-cell table:style-name="Tableau8.A1" office:value-type="string">
              <text:p text:style-name="P89">Sieviete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Vecums</text:p>
            </table:table-cell>
            <table:covered-table-cell/>
            <table:covered-table-cell/>
            <table:covered-table-cell/>
          </table:table-row>
          <table:table-row>
            <table:table-cell table:style-name="Tableau8.A1" office:value-type="string">
              <text:p text:style-name="P89">15-24 </text:p>
            </table:table-cell>
            <table:table-cell table:style-name="Tableau8.B3" office:value-type="float" office:value="69">
              <text:p text:style-name="P93">69</text:p>
            </table:table-cell>
            <table:table-cell table:style-name="Tableau8.B3" office:value-type="float" office:value="24">
              <text:p text:style-name="P93">24</text:p>
            </table:table-cell>
            <table:table-cell table:style-name="Tableau8.B3" office:value-type="float" office:value="7">
              <text:p text:style-name="P93">7</text:p>
            </table:table-cell>
          </table:table-row>
          <table:table-row>
            <table:table-cell table:style-name="Tableau8.A1" office:value-type="string">
              <text:p text:style-name="P89">25-39 </text:p>
            </table:table-cell>
            <table:table-cell table:style-name="Tableau8.B3" office:value-type="float" office:value="72">
              <text:p text:style-name="P93">72</text:p>
            </table:table-cell>
            <table:table-cell table:style-name="Tableau8.B3" office:value-type="float" office:value="21">
              <text:p text:style-name="P93">21</text:p>
            </table:table-cell>
            <table:table-cell table:style-name="Tableau8.B3" office:value-type="float" office:value="7">
              <text:p text:style-name="P93">7</text:p>
            </table:table-cell>
          </table:table-row>
          <table:table-row>
            <table:table-cell table:style-name="Tableau8.A1" office:value-type="string">
              <text:p text:style-name="P89">40-54 </text:p>
            </table:table-cell>
            <table:table-cell table:style-name="Tableau8.B3" office:value-type="float" office:value="74">
              <text:p text:style-name="P93">74</text:p>
            </table:table-cell>
            <table:table-cell table:style-name="Tableau8.B3" office:value-type="float" office:value="19">
              <text:p text:style-name="P93">19</text:p>
            </table:table-cell>
            <table:table-cell table:style-name="Tableau8.B3" office:value-type="float" office:value="7">
              <text:p text:style-name="P93">7</text:p>
            </table:table-cell>
          </table:table-row>
          <table:table-row>
            <table:table-cell table:style-name="Tableau8.A1" office:value-type="string">
              <text:p text:style-name="P89">&gt;=55</text:p>
            </table:table-cell>
            <table:table-cell table:style-name="Tableau8.B3" office:value-type="float" office:value="73">
              <text:p text:style-name="P93">73</text:p>
            </table:table-cell>
            <table:table-cell table:style-name="Tableau8.B3" office:value-type="float" office:value="16">
              <text:p text:style-name="P93">16</text:p>
            </table:table-cell>
            <table:table-cell table:style-name="Tableau8.B3" office:value-type="float" office:value="11">
              <text:p text:style-name="P93">11</text:p>
            </table:table-cell>
          </table:table-row>
          <table:table-row>
            <table:table-cell table:style-name="Tableau8.A4" table:number-columns-spanned="4" office:value-type="string">
              <text:p text:style-name="P59">Izglītība (beigās)</text:p>
            </table:table-cell>
            <table:covered-table-cell/>
            <table:covered-table-cell/>
            <table:covered-table-cell/>
          </table:table-row>
          <table:table-row>
            <table:table-cell table:style-name="Tableau8.A1" office:value-type="string">
              <text:p text:style-name="P89">&lt;=-15</text:p>
            </table:table-cell>
            <table:table-cell table:style-name="Tableau8.B3" office:value-type="float" office:value="71">
              <text:p text:style-name="P93">71</text:p>
            </table:table-cell>
            <table:table-cell table:style-name="Tableau8.B3" office:value-type="float" office:value="15">
              <text:p text:style-name="P93">15</text:p>
            </table:table-cell>
            <table:table-cell table:style-name="Tableau8.B3" office:value-type="float" office:value="14">
              <text:p text:style-name="P93">14</text:p>
            </table:table-cell>
          </table:table-row>
          <table:table-row>
            <table:table-cell table:style-name="Tableau8.A1" office:value-type="string">
              <text:p text:style-name="P89">16-19 </text:p>
            </table:table-cell>
            <table:table-cell table:style-name="Tableau8.B3" office:value-type="float" office:value="74">
              <text:p text:style-name="P93">74</text:p>
            </table:table-cell>
            <table:table-cell table:style-name="Tableau8.B3" office:value-type="float" office:value="18">
              <text:p text:style-name="P93">18</text:p>
            </table:table-cell>
            <table:table-cell table:style-name="Tableau8.B3" office:value-type="float" office:value="8">
              <text:p text:style-name="P93">8</text:p>
            </table:table-cell>
          </table:table-row>
          <table:table-row>
            <table:table-cell table:style-name="Tableau8.A1" office:value-type="string">
              <text:p text:style-name="P89">&gt;=20</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1" office:value-type="string">
              <text:p text:style-name="P89">Joprojām mācās </text:p>
            </table:table-cell>
            <table:table-cell table:style-name="Tableau8.B3" office:value-type="float" office:value="67">
              <text:p text:style-name="P93">67</text:p>
            </table:table-cell>
            <table:table-cell table:style-name="Tableau8.B3" office:value-type="float" office:value="23">
              <text:p text:style-name="P93">23</text:p>
            </table:table-cell>
            <table:table-cell table:style-name="Tableau8.B3" office:value-type="float" office:value="10">
              <text:p text:style-name="P93">10</text:p>
            </table:table-cell>
          </table:table-row>
          <table:table-row>
            <table:table-cell table:style-name="Tableau8.A4" table:number-columns-spanned="4" office:value-type="string">
              <text:p text:style-name="P59">Sociālprofesionālā kategorija</text:p>
            </table:table-cell>
            <table:covered-table-cell/>
            <table:covered-table-cell/>
            <table:covered-table-cell/>
          </table:table-row>
          <table:table-row>
            <table:table-cell table:style-name="Tableau8.A1" office:value-type="string">
              <text:p text:style-name="P89">Pašnodarbināta persona </text:p>
            </table:table-cell>
            <table:table-cell table:style-name="Tableau8.B3" office:value-type="float" office:value="71">
              <text:p text:style-name="P93">71</text:p>
            </table:table-cell>
            <table:table-cell table:style-name="Tableau8.B3" office:value-type="float" office:value="21">
              <text:p text:style-name="P93">21</text:p>
            </table:table-cell>
            <table:table-cell table:style-name="Tableau8.B3" office:value-type="float" office:value="8">
              <text:p text:style-name="P93">8</text:p>
            </table:table-cell>
          </table:table-row>
          <table:table-row>
            <table:table-cell table:style-name="Tableau8.A1" office:value-type="string">
              <text:p text:style-name="P89">Vadītāji </text:p>
            </table:table-cell>
            <table:table-cell table:style-name="Tableau8.B3" office:value-type="float" office:value="72">
              <text:p text:style-name="P93">72</text:p>
            </table:table-cell>
            <table:table-cell table:style-name="Tableau8.B3" office:value-type="float" office:value="18">
              <text:p text:style-name="P93">18</text:p>
            </table:table-cell>
            <table:table-cell table:style-name="Tableau8.B3" office:value-type="float" office:value="10">
              <text:p text:style-name="P93">10</text:p>
            </table:table-cell>
          </table:table-row>
          <table:table-row>
            <table:table-cell table:style-name="Tableau8.A1" office:value-type="string">
              <text:p text:style-name="P89">Citas baltas apkakles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1" office:value-type="string">
              <text:p text:style-name="P89">Fiziskā darba strādnieki </text:p>
            </table:table-cell>
            <table:table-cell table:style-name="Tableau8.B3" office:value-type="float" office:value="75">
              <text:p text:style-name="P93">75</text:p>
            </table:table-cell>
            <table:table-cell table:style-name="Tableau8.B3" office:value-type="float" office:value="19">
              <text:p text:style-name="P93">19</text:p>
            </table:table-cell>
            <table:table-cell table:style-name="Tableau8.B3" office:value-type="float" office:value="6">
              <text:p text:style-name="P93">6</text:p>
            </table:table-cell>
          </table:table-row>
          <table:table-row>
            <table:table-cell table:style-name="Tableau8.A1" office:value-type="string">
              <text:p text:style-name="P89">Mājas ļaudis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Bezdarbnieks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Pensionējies(-usies) </text:p>
            </table:table-cell>
            <table:table-cell table:style-name="Tableau8.B3" office:value-type="float" office:value="73">
              <text:p text:style-name="P93">73</text:p>
            </table:table-cell>
            <table:table-cell table:style-name="Tableau8.B3" office:value-type="float" office:value="15">
              <text:p text:style-name="P93">15</text:p>
            </table:table-cell>
            <table:table-cell table:style-name="Tableau8.B3" office:value-type="float" office:value="12">
              <text:p text:style-name="P93">12</text:p>
            </table:table-cell>
          </table:table-row>
          <table:table-row>
            <table:table-cell table:style-name="Tableau8.A1" office:value-type="string">
              <text:p text:style-name="P89">Skolēni </text:p>
            </table:table-cell>
            <table:table-cell table:style-name="Tableau8.B3" office:value-type="float" office:value="68">
              <text:p text:style-name="P93">68</text:p>
            </table:table-cell>
            <table:table-cell table:style-name="Tableau8.B3" office:value-type="float" office:value="24">
              <text:p text:style-name="P93">24</text:p>
            </table:table-cell>
            <table:table-cell table:style-name="Tableau8.B3" office:value-type="float" office:value="8">
              <text:p text:style-name="P93">8</text:p>
            </table:table-cell>
          </table:table-row>
          <table:table-row>
            <table:table-cell table:style-name="Tableau8.A4" table:number-columns-spanned="4" office:value-type="string">
              <text:p text:style-name="P59">Subjektīvā urbanizācija</text:p>
            </table:table-cell>
            <table:covered-table-cell/>
            <table:covered-table-cell/>
            <table:covered-table-cell/>
          </table:table-row>
          <table:table-row>
            <table:table-cell table:style-name="Tableau8.A1" office:value-type="string">
              <text:p text:style-name="P89">Lauku apvidus vai ciems </text:p>
            </table:table-cell>
            <table:table-cell table:style-name="Tableau8.B3" office:value-type="float" office:value="76">
              <text:p text:style-name="P93">76</text:p>
            </table:table-cell>
            <table:table-cell table:style-name="Tableau8.B3" office:value-type="float" office:value="16">
              <text:p text:style-name="P93">16</text:p>
            </table:table-cell>
            <table:table-cell table:style-name="Tableau8.B3" office:value-type="float" office:value="8">
              <text:p text:style-name="P93">8</text:p>
            </table:table-cell>
          </table:table-row>
          <table:table-row>
            <table:table-cell table:style-name="Tableau8.A1" office:value-type="string">
              <text:p text:style-name="P89">Maza vai vidēja lieluma pilsēta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Lielpilsēta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4" table:number-columns-spanned="4" office:value-type="string">
              <text:p text:style-name="P59">IVET uztvere (MŪSU VALSTS)</text:p>
            </table:table-cell>
            <table:covered-table-cell/>
            <table:covered-table-cell/>
            <table:covered-table-cell/>
          </table:table-row>
          <table:table-row>
            <table:table-cell table:style-name="Tableau8.A1" office:value-type="string">
              <text:p text:style-name="P89">Pozitīvs </text:p>
            </table:table-cell>
            <table:table-cell table:style-name="Tableau8.B3" office:value-type="float" office:value="82">
              <text:p text:style-name="P93">82</text:p>
            </table:table-cell>
            <table:table-cell table:style-name="Tableau8.B3" office:value-type="float" office:value="12">
              <text:p text:style-name="P93">12</text:p>
            </table:table-cell>
            <table:table-cell table:style-name="Tableau8.B3" office:value-type="float" office:value="6">
              <text:p text:style-name="P93">6</text:p>
            </table:table-cell>
          </table:table-row>
          <table:table-row>
            <table:table-cell table:style-name="Tableau8.A1" office:value-type="string">
              <text:p text:style-name="P89">Negatīvs </text:p>
            </table:table-cell>
            <table:table-cell table:style-name="Tableau8.B3" office:value-type="float" office:value="56">
              <text:p text:style-name="P93">56</text:p>
            </table:table-cell>
            <table:table-cell table:style-name="Tableau8.B3" office:value-type="float" office:value="35">
              <text:p text:style-name="P93">35</text:p>
            </table:table-cell>
            <table:table-cell table:style-name="Tableau8.B3" office:value-type="float" office:value="9">
              <text:p text:style-name="P93">9</text:p>
            </table:table-cell>
          </table:table-row>
          <table:table-row>
            <table:table-cell table:style-name="Tableau8.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8.A1" office:value-type="string">
              <text:p text:style-name="P89">Jā </text:p>
            </table:table-cell>
            <table:table-cell table:style-name="Tableau8.B3" office:value-type="float" office:value="76">
              <text:p text:style-name="P93">76</text:p>
            </table:table-cell>
            <table:table-cell table:style-name="Tableau8.B3" office:value-type="float" office:value="18">
              <text:p text:style-name="P93">18</text:p>
            </table:table-cell>
            <table:table-cell table:style-name="Tableau8.B3" office:value-type="float" office:value="6">
              <text:p text:style-name="P93">6</text:p>
            </table:table-cell>
          </table:table-row>
          <table:table-row>
            <table:table-cell table:style-name="Tableau8.A1" office:value-type="string">
              <text:p text:style-name="P89">Nē </text:p>
            </table:table-cell>
            <table:table-cell table:style-name="Tableau8.B3" office:value-type="float" office:value="70">
              <text:p text:style-name="P93">70</text:p>
            </table:table-cell>
            <table:table-cell table:style-name="Tableau8.B3" office:value-type="float" office:value="19">
              <text:p text:style-name="P93">19</text:p>
            </table:table-cell>
            <table:table-cell table:style-name="Tableau8.B3" office:value-type="float" office:value="11">
              <text:p text:style-name="P93">11</text:p>
            </table:table-cell>
          </table:table-row>
        </table:table>
        <text:p text:style-name="P25"/>
        <text:h text:style-name="P19" text:outline-level="2"><text:bookmark-start text:name="__RefHeading___Toc215574_2930363814"/>3. Pedagoģiskā darbaspēka kvalitāte <text:bookmark-end text:name="__RefHeading___Toc215574_2930363814"/></text:h>
        <text:p text:style-name="P51">Aptuveni četri no pieciem ES iedzīvotājiem apgalvo, ka PIA skolotāji un pasniedzēji ir kompetenti </text:p>
        <text:p text:style-name="P25">Visā Eiropas Savienībā 79 % ES iedzīvotāju apgalvo, ka PIA skolotāji un pasniedzēji ir kompetenti, tostarp 23 %, kas tam pilnīgi piekrīt, un 56 %, kas tam parasti piekrīt.<text:note text:id="ftn21" text:note-class="footnote"><text:note-citation>21</text:note-citation><text:note-body><text:p text:style-name="P13">jautājums. Lūdzu, pastāstiet, cik lielā mērā piekrītat vai nepiekrītat katram no šiem apgalvojumiem: PIA skolotāji un pasniedzēji ir kompetenti. </text:p></text:note-body></text:note> Vairāk nekā viens no katriem desmit respondentiem nepiekrīt (13 %), bet 8 % nezina. </text:p>
        <text:p text:style-name="P25">Laika gaitā vienošanās ir nedaudz palielinājusies. 2011. gada Eirobarometra aptaujā par PIA (ES27) 76 % respondentu piekrita, ka skolotāji un pasniedzēji PIA jomā ir kompetenti<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Jautājuma formulējums atšķiras no pašreizējā apsekojuma, un tajā lietots termins “PIA”, nenošķirot sākotnējo un turpmāko PIA. QA10.3. punkts. "Lūdzu, pastāstiet man, cik lielā mērā jūs piekrītat vai nepiekrītat katram no turpmāk minētajiem apgalvojumiem. Profesionālās izglītības un apmācības skolotāji un pasniedzēji ir kompetenti”.</text:span></text:p></text:note-body></text:note>. </text:p>
        <text:p text:style-name="P25">Pašreizējā apsekojumā viedokļi dažādās dalībvalstīs atšķiras, un visaugstākais vienprātības līmenis reģistrēts Austrijā (86 %), Īrijā (84 %) un Kiprā (83 %). Zemākais līmenis reģistrēts Rumānijā (64 %), Bulgārijā un Luksemburgā (abās 72 %) un Nīderlandē (73 %). Visās dalībvalstīs vismaz seši no desmit respondentiem apgalvo, ka PIA skolotāji un pasniedzēji ir kompetenti. </text:p>
        <text:p text:style-name="P25"><draw:g text:anchor-type="paragraph" draw:z-index="14" draw:name="Forme11" draw:style-name="gr1"><draw:frame draw:style-name="gr354" draw:text-style-name="P100" svg:width="6.091cm" svg:height="6.626cm" svg:x="10.257cm" svg:y="-7.337cm"><draw:image xlink:href="Pictures/10000000000001D100000200177E002838688217.png" xlink:type="simple" xlink:show="embed" xlink:actuate="onLoad" draw:mime-type="image/png"><text:p/></draw:image></draw:frame><draw:frame draw:style-name="gr355" draw:text-style-name="P102" svg:width="7.797cm" svg:height="1.227cm" svg:x="9.017cm" svg:y="-8.722cm"><draw:text-box><text:p text:style-name="P101"><text:span text:style-name="T59">jautājums. Lūdzu, pastāstiet, cik lielā mērā piekrītat vai nepiekrītat katram no šiem apgalvojumiem: - PIA skolotāji un pasniedzēji ir kompetenti (ES27) (%} </text:span></text:p></draw:text-box></draw:frame><draw:frame draw:style-name="gr356" draw:text-style-name="P102" svg:width="1.983cm" svg:height="0.902cm" svg:x="10.799cm" svg:y="-7.727cm"><draw:text-box><text:p text:style-name="P101"><text:span text:style-name="T59">Nezinu 8</text:span></text:p></draw:text-box></draw:frame><draw:frame draw:style-name="gr357" draw:text-style-name="P105" svg:width="2.454cm" svg:height="0.902cm" svg:x="9.236cm" svg:y="-7.027cm"><draw:text-box><text:p text:style-name="P104"><text:span text:style-name="T59">Pilnīgi nepiekrītu 2</text:span></text:p></draw:text-box></draw:frame><draw:frame draw:style-name="gr358" draw:text-style-name="P105" svg:width="1.971cm" svg:height="0.902cm" svg:x="8.647cm" svg:y="-6.067cm"><draw:text-box><text:p text:style-name="P104"><text:span text:style-name="T59">Piekrist 11</text:span></text:p></draw:text-box></draw:frame><draw:frame draw:style-name="gr359" draw:text-style-name="P102" svg:width="1.715cm" svg:height="1.227cm" svg:x="15.052cm" svg:y="-7.214cm"><draw:text-box><text:p text:style-name="P101"><text:span text:style-name="T59">Pilnībā piekrītu 23</text:span></text:p></draw:text-box></draw:frame><draw:frame draw:style-name="gr360" draw:text-style-name="P102" svg:width="3.223cm" svg:height="0.578cm" svg:x="11.406cm" svg:y="-0.615cm"><draw:text-box><text:p text:style-name="P101"><text:span text:style-name="T59">Piekrītu 56</text:span></text:p></draw:text-box></draw:frame></draw:g><draw:g text:anchor-type="paragraph" draw:z-index="15" draw:name="Forme12" draw:style-name="gr1"><draw:frame draw:style-name="gr346" draw:text-style-name="P100" svg:width="17.119cm" svg:height="7.843cm" svg:x="0.113cm" svg:y="1.49cm"><draw:image xlink:href="Pictures/10000000000005470000026B0A0B940F4BB798D4.png" xlink:type="simple" xlink:show="embed" xlink:actuate="onLoad" draw:mime-type="image/png"><text:p/></draw:image></draw:frame><draw:frame draw:style-name="gr347" draw:text-style-name="P102" svg:width="16.581cm" svg:height="0.902cm" svg:x="0.492cm" svg:y="0.589cm"><draw:text-box><text:p text:style-name="P101"><text:span text:style-name="T59">jautājums. Lūdzu, pastāstiet, cik lielā mērā piekrītat vai nepiekrītat katram no šiem apgalvojumiem:- Skolotāji un instruktori profesionālās izglītības un apmācības jomā ir kompetenti (%) </text:span></text:p></draw:text-box></draw:frame><draw:g draw:style-name="gr4"><draw:frame draw:style-name="gr348" draw:text-style-name="P100" svg:width="14.098cm" svg:height="0.959cm" svg:x="0.746cm" svg:y="9.389cm"><draw:image xlink:href="Pictures/100000000000022300000022902E68B765C34830.png" xlink:type="simple" xlink:show="embed" xlink:actuate="onLoad" draw:mime-type="image/png"><text:p/></draw:image></draw:frame><draw:frame draw:style-name="gr349" draw:text-style-name="P102" svg:width="2.924cm" svg:height="0.648cm" svg:x="1.207cm" svg:y="9.564cm"><draw:text-box><text:p text:style-name="P106"><text:span text:style-name="T59">Pilnībā piekrītu</text:span></text:p></draw:text-box></draw:frame><draw:frame draw:style-name="gr350" draw:text-style-name="P102" svg:width="2.857cm" svg:height="0.59cm" svg:x="4.216cm" svg:y="9.541cm"><draw:text-box><text:p text:style-name="P106"><text:span text:style-name="T59">Piekrist</text:span></text:p></draw:text-box></draw:frame><draw:frame draw:style-name="gr351" draw:text-style-name="P102" svg:width="3.282cm" svg:height="0.646cm" svg:x="7.398cm" svg:y="9.583cm"><draw:text-box><text:p text:style-name="P106"><text:span text:style-name="T59">Tendēt nepiekrist</text:span></text:p></draw:text-box></draw:frame><draw:frame draw:style-name="gr352" draw:text-style-name="P102" svg:width="3.484cm" svg:height="0.646cm" svg:x="11.026cm" svg:y="9.543cm"><draw:text-box><text:p text:style-name="P106"><text:span text:style-name="T59">Pilnīgi nepiekrītu</text:span></text:p></draw:text-box></draw:frame><draw:frame draw:style-name="gr353" draw:text-style-name="P102" svg:width="2.52cm" svg:height="0.687cm" svg:x="14.748cm" svg:y="9.543cm"><draw:text-box><text:p text:style-name="P106"><text:span text:style-name="T59">Nezinu</text:span></text:p></draw:text-box></draw:frame></draw:g></draw:g></text:p>
        <text:p text:style-name="P25"/>
        <text:p text:style-name="P33">Apjoms, kādā respondenti piekrīt, ka PIA skolotāji un pasniedzēji ir kompetenti, atšķiras atkarībā no sociāldemogrāfiskajiem un attieksmes faktoriem, kā norādīts turpmāk. </text:p>
        <text:p text:style-name="P53">■ Tiem, kas PIA uztver pozitīvā gaismā, ir lielāka iespēja paust šādu viedokli: 87 % salīdzinājumā ar 67 % to cilvēku vidū, kuri uzskata, ka PIA ir negatīvs tēls. </text:p>
        <text:p text:style-name="P53">■ Respondentiem, kuri uzskata, ka studenti saņem pietiekami daudz informācijas par PIA iespējām, ir daudz lielāka iespēja piekrist (87 %), nekā tiem, kuri to nedara (69 %). </text:p>
        <text:p text:style-name="P53">■ Pastāv dažas ievērojamas atšķirības starp sociāli profesionālajām kategorijām, vadītājiem un citiem balto apkaklīšu darbiniekiem, kuriem ir vislielākā iespēja paust šādu viedokli (abos gadījumos 81 %), salīdzinājumā ar 74 % mājsaimnieču. </text:p>
        <text:p text:style-name="P53">■ Pēc vecuma izglītības beigās pārliecība, ka PIA skolotāji ir kompetenti, ir visizplatītākā to respondentu vidū, kuri pabeiguši izglītību pēc 20 gadu vecuma (81 %). Šis rādītājs ir 79 % tiem, kuri ir pabeiguši izglītību vecumā no 16 līdz 19 gadiem, un 74 % tiem, kuru izglītība ir beigusies 15 gadu vecumā vai agrāk. </text:p>
        <text:p text:style-name="P53">■ Ir dažas nelielas atšķirības b y vecums, respondenti vecumā no 40 līdz 54 gadiem, visticamāk, piekrīt, ka PIA skolotāji ir kompetenti (81 %), bet 77 % respondentu vecumā no 15 līdz 24 gadiem to dara. </text:p>
        <text:p text:style-name="P53">■ Respondenti, kuri ir apmeklējuši PIA, biežāk piekrīt, ka PIA skolotāji ir kompetenti (81 %) nekā tie, kuri nav apmeklējuši PIA (77 %). </text:p>
        <text:p text:style-name="P53">■ Nav atšķirības uztverē pēc dzimuma. </text:p>
        <text:p text:style-name="P25"/>
        <text:p text:style-name="P32"/>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9">QB7.3 Lūdzu, pastāstiet, cik lielā mērā piekrītat vai nepiekrītat katram no šiem apgalvojumiem: PIA skolotāji un pasniedzēji ir kompetenti (% no ES)</text:p>
            </table:table-cell>
            <table:covered-table-cell/>
            <table:covered-table-cell/>
            <table:covered-table-cell/>
          </table:table-row>
          <table:table-row>
            <table:table-cell table:style-name="Tableau9.A1" office:value-type="string">
              <text:p text:style-name="P81"/>
            </table:table-cell>
            <table:table-cell table:style-name="Tableau9.A1" office:value-type="string">
              <text:p text:style-name="P84">Kopā “Piekrītu”</text:p>
            </table:table-cell>
            <table:table-cell table:style-name="Tableau9.A1" office:value-type="string">
              <text:p text:style-name="P84">Kopā "Nepiekrītu" </text:p>
            </table:table-cell>
            <table:table-cell table:style-name="Tableau9.A1" office:value-type="string">
              <text:p text:style-name="P84">Nezinu</text:p>
            </table:table-cell>
          </table:table-row>
          <table:table-row>
            <table:table-cell table:style-name="Tableau9.A1" office:value-type="string">
              <text:p text:style-name="P89">ES-27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Dzimums</text:p>
            </table:table-cell>
            <table:covered-table-cell/>
            <table:covered-table-cell/>
            <table:covered-table-cell/>
          </table:table-row>
          <table:table-row>
            <table:table-cell table:style-name="Tableau9.A1" office:value-type="string">
              <text:p text:style-name="P89">Cilvēks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1" office:value-type="string">
              <text:p text:style-name="P89">Sieviete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Vecums</text:p>
            </table:table-cell>
            <table:covered-table-cell/>
            <table:covered-table-cell/>
            <table:covered-table-cell/>
          </table:table-row>
          <table:table-row>
            <table:table-cell table:style-name="Tableau9.A1" office:value-type="string">
              <text:p text:style-name="P89">15-24 </text:p>
            </table:table-cell>
            <table:table-cell table:style-name="Tableau9.B3" office:value-type="float" office:value="77">
              <text:p text:style-name="P93">77</text:p>
            </table:table-cell>
            <table:table-cell table:style-name="Tableau9.B3" office:value-type="float" office:value="16">
              <text:p text:style-name="P93">16</text:p>
            </table:table-cell>
            <table:table-cell table:style-name="Tableau9.B3" office:value-type="float" office:value="7">
              <text:p text:style-name="P93">7</text:p>
            </table:table-cell>
          </table:table-row>
          <table:table-row>
            <table:table-cell table:style-name="Tableau9.A1" office:value-type="string">
              <text:p text:style-name="P89">25-39 </text:p>
            </table:table-cell>
            <table:table-cell table:style-name="Tableau9.B3" office:value-type="float" office:value="80">
              <text:p text:style-name="P93">80</text:p>
            </table:table-cell>
            <table:table-cell table:style-name="Tableau9.B3" office:value-type="float" office:value="13">
              <text:p text:style-name="P93">13</text:p>
            </table:table-cell>
            <table:table-cell table:style-name="Tableau9.B3" office:value-type="float" office:value="7">
              <text:p text:style-name="P93">7</text:p>
            </table:table-cell>
          </table:table-row>
          <table:table-row>
            <table:table-cell table:style-name="Tableau9.A1" office:value-type="string">
              <text:p text:style-name="P89">40-54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gt;=55</text:p>
            </table:table-cell>
            <table:table-cell table:style-name="Tableau9.B3" office:value-type="float" office:value="78">
              <text:p text:style-name="P93">78</text:p>
            </table:table-cell>
            <table:table-cell table:style-name="Tableau9.B3" office:value-type="float" office:value="11">
              <text:p text:style-name="P93">11</text:p>
            </table:table-cell>
            <table:table-cell table:style-name="Tableau9.B3" office:value-type="float" office:value="11">
              <text:p text:style-name="P93">11</text:p>
            </table:table-cell>
          </table:table-row>
          <table:table-row>
            <table:table-cell table:style-name="Tableau9.A4" table:number-columns-spanned="4" office:value-type="string">
              <text:p text:style-name="P59">Izglītība (beigās)</text:p>
            </table:table-cell>
            <table:covered-table-cell/>
            <table:covered-table-cell/>
            <table:covered-table-cell/>
          </table:table-row>
          <table:table-row>
            <table:table-cell table:style-name="Tableau9.A1" office:value-type="string">
              <text:p text:style-name="P89">&lt;=-15</text:p>
            </table:table-cell>
            <table:table-cell table:style-name="Tableau9.B3" office:value-type="float" office:value="74">
              <text:p text:style-name="P93">74</text:p>
            </table:table-cell>
            <table:table-cell table:style-name="Tableau9.B3" office:value-type="float" office:value="12">
              <text:p text:style-name="P93">12</text:p>
            </table:table-cell>
            <table:table-cell table:style-name="Tableau9.B3" office:value-type="float" office:value="14">
              <text:p text:style-name="P93">14</text:p>
            </table:table-cell>
          </table:table-row>
          <table:table-row>
            <table:table-cell table:style-name="Tableau9.A1" office:value-type="string">
              <text:p text:style-name="P89">16-19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gt;=20</text:p>
            </table:table-cell>
            <table:table-cell table:style-name="Tableau9.B3" office:value-type="float" office:value="81">
              <text:p text:style-name="P93">81</text:p>
            </table:table-cell>
            <table:table-cell table:style-name="Tableau9.B3" office:value-type="float" office:value="11">
              <text:p text:style-name="P93">11</text:p>
            </table:table-cell>
            <table:table-cell table:style-name="Tableau9.B3" office:value-type="float" office:value="8">
              <text:p text:style-name="P93">8</text:p>
            </table:table-cell>
          </table:table-row>
          <table:table-row>
            <table:table-cell table:style-name="Tableau9.A1" office:value-type="string">
              <text:p text:style-name="P89">Joprojām mācās </text:p>
            </table:table-cell>
            <table:table-cell table:style-name="Tableau9.B3" office:value-type="float" office:value="77">
              <text:p text:style-name="P93">77</text:p>
            </table:table-cell>
            <table:table-cell table:style-name="Tableau9.B3" office:value-type="float" office:value="15">
              <text:p text:style-name="P93">15</text:p>
            </table:table-cell>
            <table:table-cell table:style-name="Tableau9.B3" office:value-type="float" office:value="8">
              <text:p text:style-name="P93">8</text:p>
            </table:table-cell>
          </table:table-row>
          <table:table-row>
            <table:table-cell table:style-name="Tableau9.A4" table:number-columns-spanned="4" office:value-type="string">
              <text:p text:style-name="P59">Sociālprofesionālā kategorija</text:p>
            </table:table-cell>
            <table:covered-table-cell/>
            <table:covered-table-cell/>
            <table:covered-table-cell/>
          </table:table-row>
          <table:table-row>
            <table:table-cell table:style-name="Tableau9.A1" office:value-type="string">
              <text:p text:style-name="P89">Pašnodarbināta persona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Vadītāji </text:p>
            </table:table-cell>
            <table:table-cell table:style-name="Tableau9.B3" office:value-type="float" office:value="81">
              <text:p text:style-name="P93">81</text:p>
            </table:table-cell>
            <table:table-cell table:style-name="Tableau9.B3" office:value-type="float" office:value="10">
              <text:p text:style-name="P93">10</text:p>
            </table:table-cell>
            <table:table-cell table:style-name="Tableau9.B3" office:value-type="float" office:value="9">
              <text:p text:style-name="P93">9</text:p>
            </table:table-cell>
          </table:table-row>
          <table:table-row>
            <table:table-cell table:style-name="Tableau9.A1" office:value-type="string">
              <text:p text:style-name="P89">Citas baltas apkakles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Fiziskā darba strādnieki </text:p>
            </table:table-cell>
            <table:table-cell table:style-name="Tableau9.B3" office:value-type="float" office:value="80">
              <text:p text:style-name="P93">80</text:p>
            </table:table-cell>
            <table:table-cell table:style-name="Tableau9.B3" office:value-type="float" office:value="14">
              <text:p text:style-name="P93">14</text:p>
            </table:table-cell>
            <table:table-cell table:style-name="Tableau9.B3" office:value-type="float" office:value="6">
              <text:p text:style-name="P93">6</text:p>
            </table:table-cell>
          </table:table-row>
          <table:table-row>
            <table:table-cell table:style-name="Tableau9.A1" office:value-type="string">
              <text:p text:style-name="P89">Mājas ļaudis </text:p>
            </table:table-cell>
            <table:table-cell table:style-name="Tableau9.B3" office:value-type="float" office:value="74">
              <text:p text:style-name="P93">74</text:p>
            </table:table-cell>
            <table:table-cell table:style-name="Tableau9.B3" office:value-type="float" office:value="17">
              <text:p text:style-name="P93">17</text:p>
            </table:table-cell>
            <table:table-cell table:style-name="Tableau9.B3" office:value-type="float" office:value="9">
              <text:p text:style-name="P93">9</text:p>
            </table:table-cell>
          </table:table-row>
          <table:table-row>
            <table:table-cell table:style-name="Tableau9.A1" office:value-type="string">
              <text:p text:style-name="P89">Bezdarbnieks </text:p>
            </table:table-cell>
            <table:table-cell table:style-name="Tableau9.B3" office:value-type="float" office:value="75">
              <text:p text:style-name="P93">75</text:p>
            </table:table-cell>
            <table:table-cell table:style-name="Tableau9.B3" office:value-type="float" office:value="16">
              <text:p text:style-name="P93">16</text:p>
            </table:table-cell>
            <table:table-cell table:style-name="Tableau9.B3" office:value-type="float" office:value="9">
              <text:p text:style-name="P93">9</text:p>
            </table:table-cell>
          </table:table-row>
          <table:table-row>
            <table:table-cell table:style-name="Tableau9.A1" office:value-type="string">
              <text:p text:style-name="P89">Pensionējies(-usies) </text:p>
            </table:table-cell>
            <table:table-cell table:style-name="Tableau9.B3" office:value-type="float" office:value="77">
              <text:p text:style-name="P93">77</text:p>
            </table:table-cell>
            <table:table-cell table:style-name="Tableau9.B3" office:value-type="float" office:value="11">
              <text:p text:style-name="P93">11</text:p>
            </table:table-cell>
            <table:table-cell table:style-name="Tableau9.B3" office:value-type="float" office:value="12">
              <text:p text:style-name="P93">12</text:p>
            </table:table-cell>
          </table:table-row>
          <table:table-row>
            <table:table-cell table:style-name="Tableau9.A1" office:value-type="string">
              <text:p text:style-name="P89">Skolēni </text:p>
            </table:table-cell>
            <table:table-cell table:style-name="Tableau9.B3" office:value-type="float" office:value="76">
              <text:p text:style-name="P93">76</text:p>
            </table:table-cell>
            <table:table-cell table:style-name="Tableau9.B3" office:value-type="float" office:value="17">
              <text:p text:style-name="P93">17</text:p>
            </table:table-cell>
            <table:table-cell table:style-name="Tableau9.B3" office:value-type="float" office:value="7">
              <text:p text:style-name="P93">7</text:p>
            </table:table-cell>
          </table:table-row>
          <table:table-row>
            <table:table-cell table:style-name="Tableau9.A4" table:number-columns-spanned="4" office:value-type="string">
              <text:p text:style-name="P59">Subjektīvā urbanizācija</text:p>
            </table:table-cell>
            <table:covered-table-cell/>
            <table:covered-table-cell/>
            <table:covered-table-cell/>
          </table:table-row>
          <table:table-row>
            <table:table-cell table:style-name="Tableau9.A1" office:value-type="string">
              <text:p text:style-name="P89">Lauku apvidus vai ciems </text:p>
            </table:table-cell>
            <table:table-cell table:style-name="Tableau9.B3" office:value-type="float" office:value="78">
              <text:p text:style-name="P93">78</text:p>
            </table:table-cell>
            <table:table-cell table:style-name="Tableau9.B3" office:value-type="float" office:value="13">
              <text:p text:style-name="P93">13</text:p>
            </table:table-cell>
            <table:table-cell table:style-name="Tableau9.B3" office:value-type="float" office:value="9">
              <text:p text:style-name="P93">9</text:p>
            </table:table-cell>
          </table:table-row>
          <table:table-row>
            <table:table-cell table:style-name="Tableau9.A1" office:value-type="string">
              <text:p text:style-name="P89">Maza vai vidēja lieluma pilsēta </text:p>
            </table:table-cell>
            <table:table-cell table:style-name="Tableau9.B3" office:value-type="float" office:value="78">
              <text:p text:style-name="P93">78</text:p>
            </table:table-cell>
            <table:table-cell table:style-name="Tableau9.B3" office:value-type="float" office:value="14">
              <text:p text:style-name="P93">14</text:p>
            </table:table-cell>
            <table:table-cell table:style-name="Tableau9.B3" office:value-type="float" office:value="8">
              <text:p text:style-name="P93">8</text:p>
            </table:table-cell>
          </table:table-row>
          <table:table-row>
            <table:table-cell table:style-name="Tableau9.A1" office:value-type="string">
              <text:p text:style-name="P89">Lielpilsēta </text:p>
            </table:table-cell>
            <table:table-cell table:style-name="Tableau9.B3" office:value-type="float" office:value="80">
              <text:p text:style-name="P93">80</text:p>
            </table:table-cell>
            <table:table-cell table:style-name="Tableau9.B3" office:value-type="float" office:value="12">
              <text:p text:style-name="P93">12</text:p>
            </table:table-cell>
            <table:table-cell table:style-name="Tableau9.B3" office:value-type="float" office:value="8">
              <text:p text:style-name="P93">8</text:p>
            </table:table-cell>
          </table:table-row>
          <table:table-row>
            <table:table-cell table:style-name="Tableau9.A4" table:number-columns-spanned="4" office:value-type="string">
              <text:p text:style-name="P59">IVET uztvere (MŪSU VALSTS)</text:p>
            </table:table-cell>
            <table:covered-table-cell/>
            <table:covered-table-cell/>
            <table:covered-table-cell/>
          </table:table-row>
          <table:table-row>
            <table:table-cell table:style-name="Tableau9.A1" office:value-type="string">
              <text:p text:style-name="P89">Pozitīvs </text:p>
            </table:table-cell>
            <table:table-cell table:style-name="Tableau9.B3" office:value-type="float" office:value="87">
              <text:p text:style-name="P93">87</text:p>
            </table:table-cell>
            <table:table-cell table:style-name="Tableau9.B3" office:value-type="float" office:value="8">
              <text:p text:style-name="P93">8</text:p>
            </table:table-cell>
            <table:table-cell table:style-name="Tableau9.B3" office:value-type="float" office:value="5">
              <text:p text:style-name="P93">5</text:p>
            </table:table-cell>
          </table:table-row>
          <table:table-row>
            <table:table-cell table:style-name="Tableau9.A1" office:value-type="string">
              <text:p text:style-name="P89">Negatīvs </text:p>
            </table:table-cell>
            <table:table-cell table:style-name="Tableau9.B3" office:value-type="float" office:value="67">
              <text:p text:style-name="P93">67</text:p>
            </table:table-cell>
            <table:table-cell table:style-name="Tableau9.B3" office:value-type="float" office:value="24">
              <text:p text:style-name="P93">24</text:p>
            </table:table-cell>
            <table:table-cell table:style-name="Tableau9.B3" office:value-type="float" office:value="9">
              <text:p text:style-name="P93">9</text:p>
            </table:table-cell>
          </table:table-row>
          <table:table-row>
            <table:table-cell table:style-name="Tableau9.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9.A1" office:value-type="string">
              <text:p text:style-name="P89">Jā </text:p>
            </table:table-cell>
            <table:table-cell table:style-name="Tableau9.B3" office:value-type="float" office:value="81">
              <text:p text:style-name="P93">81</text:p>
            </table:table-cell>
            <table:table-cell table:style-name="Tableau9.B3" office:value-type="float" office:value="13">
              <text:p text:style-name="P93">13</text:p>
            </table:table-cell>
            <table:table-cell table:style-name="Tableau9.B3" office:value-type="float" office:value="6">
              <text:p text:style-name="P93">6</text:p>
            </table:table-cell>
          </table:table-row>
          <table:table-row>
            <table:table-cell table:style-name="Tableau9.A1" office:value-type="string">
              <text:p text:style-name="P89">Nē </text:p>
            </table:table-cell>
            <table:table-cell table:style-name="Tableau9.B3" office:value-type="float" office:value="77">
              <text:p text:style-name="P93">77</text:p>
            </table:table-cell>
            <table:table-cell table:style-name="Tableau9.B3" office:value-type="float" office:value="13">
              <text:p text:style-name="P93">13</text:p>
            </table:table-cell>
            <table:table-cell table:style-name="Tableau9.B3" office:value-type="float" office:value="10">
              <text:p text:style-name="P93">10</text:p>
            </table:table-cell>
          </table:table-row>
        </table:table>
        <text:p text:style-name="P25"/>
        <text:h text:style-name="P19" text:outline-level="2"><text:bookmark-start text:name="__RefHeading___Toc215576_2930363814"/>4. Infrastruktūras kvalitāte <text:bookmark-end text:name="__RefHeading___Toc215576_2930363814"/></text:h>
        <text:p text:style-name="P51">Aptuveni četri no pieciem ES iedzīvotājiem apgalvo, ka PIA nodrošina piekļuvi modernai fiziskajai un digitālajai infrastruktūrai </text:p>
        <text:p text:style-name="P25">Visā Eiropas Savienībā 78 % ES iedzīvotāju piekrīt, ka PIA nodrošina piekļuvi modernai fiziskai un digitālai infrastruktūrai, piemēram, datoriem un mašīnām. Tas ietver 24 %, kuri pilnībā piekrīt, un 54 %, kuri parasti piekrīt. Tikai 13 % nepiekrīt, bet 9 % nezina<text:note text:id="ftn23" text:note-class="footnote"><text:note-citation>23</text:note-citation><text:note-body><text:p text:style-name="P13">QB7.2. Lūdzu, pastāstiet, cik lielā mērā piekrītat vai nepiekrītat katram no šiem apgalvojumiem: PIA nodrošina piekļuvi modernai fiziskai un digitālai infrastruktūrai (datoriem, mašīnām utt.).</text:p></text:note-body></text:note>. </text:p>
        <text:p text:style-name="P25">2011. gada Eirobarometra apsekojumā par PIA (ES27) 82 % respondentu piekrita, ka PIA nodrošina piekļuvi šāda veida modernam aprīkojumam,<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7">h</text:span><text:span text:style-name="T54"> ttps://europa.eu/eurobarometer/surveys/detail/999</text:span></text:a><text:span text:style-name="T54">. Jautājumu formulējums atšķiras no pašreizējā apsekojuma, un tajā lietots termins "PIA", nenošķirot sākotnējo un tālāko PIA. QA10.2.: "Lūdzu, pastāstiet man, cik lielā mērā jūs piekrītat vai nepiekrītat katram no turpmāk minētajiem apgalvojumiem. Profesionālā izglītība un apmācība nodrošina piekļuvi modernam aprīkojumam (datoriem, mašīnām utt.)”. </text:span></text:p></text:note-body></text:note> kas ir nedaudz vairāk nekā šajā apsekojumā reģistrētie 78 %. </text:p>
        <text:p text:style-name="P25">Pašreizējā apsekojumā viedokļi dažādās dalībvalstīs atšķiras, un visaugstākais vienošanās līmenis reģistrēts Maltā un Somijā (abās 88 %) un Latvijā (86 %). Zemākais līmenis reģistrēts Rumānijā (61 %), Grieķijā (71 %) un Francijā (75 %). </text:p>
        <text:p text:style-name="P25">Visās dalībvalstīs vismaz seši no desmit respondentiem apgalvo, ka PIA nodrošina piekļuvi modernai fiziskai un digitālai infrastruktūrai. </text:p>
        <text:p text:style-name="P25"><draw:g text:anchor-type="paragraph" draw:z-index="17" draw:name="Forme14" draw:style-name="gr1"><draw:frame draw:style-name="gr331" draw:text-style-name="P100" svg:width="16.035cm" svg:height="7.016cm" svg:x="0.208cm" svg:y="1cm"><draw:image xlink:href="Pictures/10000000000005490000025060C3F64AA3A6BE16.png" xlink:type="simple" xlink:show="embed" xlink:actuate="onLoad" draw:mime-type="image/png"><text:p/></draw:image></draw:frame><draw:frame draw:style-name="gr332" draw:text-style-name="P102" svg:width="16.082cm" svg:height="0.902cm" svg:x="0.002cm" svg:y="0.102cm"><draw:text-box><text:p text:style-name="P101"><text:span text:style-name="T59">QB7.2. Lūdzu, pastāstiet, cik lielā mērā piekrītat vai nepiekrītat katram no šiem apgalvojumiem: IVET nodrošina piekļuvi modernai fiziskai un digitālai infrastruktūrai (datoriem, mašīnām utt.) (%) </text:span></text:p></draw:text-box></draw:frame><draw:g draw:style-name="gr4"><draw:frame draw:style-name="gr333" draw:text-style-name="P100" svg:width="14.098cm" svg:height="0.959cm" svg:x="0.498cm" svg:y="8.04cm"><draw:image xlink:href="Pictures/100000000000022300000022902E68B765C34830.png" xlink:type="simple" xlink:show="embed" xlink:actuate="onLoad" draw:mime-type="image/png"><text:p/></draw:image></draw:frame><draw:frame draw:style-name="gr334" draw:text-style-name="P102" svg:width="2.924cm" svg:height="0.648cm" svg:x="0.96cm" svg:y="8.214cm"><draw:text-box><text:p text:style-name="P106"><text:span text:style-name="T59">Pilnībā piekrītu</text:span></text:p></draw:text-box></draw:frame><draw:frame draw:style-name="gr335" draw:text-style-name="P102" svg:width="2.858cm" svg:height="0.59cm" svg:x="3.967cm" svg:y="8.191cm"><draw:text-box><text:p text:style-name="P106"><text:span text:style-name="T59">Piekrist</text:span></text:p></draw:text-box></draw:frame><draw:frame draw:style-name="gr336" draw:text-style-name="P102" svg:width="3.282cm" svg:height="0.646cm" svg:x="7.149cm" svg:y="8.235cm"><draw:text-box><text:p text:style-name="P106"><text:span text:style-name="T59">Tendēt nepiekrist</text:span></text:p></draw:text-box></draw:frame><draw:frame draw:style-name="gr337" draw:text-style-name="P102" svg:width="3.483cm" svg:height="0.646cm" svg:x="10.779cm" svg:y="8.193cm"><draw:text-box><text:p text:style-name="P106"><text:span text:style-name="T59">Pilnīgi nepiekrītu</text:span></text:p></draw:text-box></draw:frame><draw:frame draw:style-name="gr338" draw:text-style-name="P102" svg:width="2.52cm" svg:height="0.687cm" svg:x="14.499cm" svg:y="8.193cm"><draw:text-box><text:p text:style-name="P106"><text:span text:style-name="T59">Nezinu</text:span></text:p></draw:text-box></draw:frame></draw:g></draw:g><draw:g text:anchor-type="paragraph" draw:z-index="16" draw:name="Forme13" draw:style-name="gr32"><draw:frame draw:style-name="gr339" draw:text-style-name="P108" svg:width="5.779cm" svg:height="6.326cm" svg:x="10.844cm" svg:y="-7.181cm"><draw:image xlink:href="Pictures/10000000000001DB0000020877C6ADE3AB3F19F7.png" xlink:type="simple" xlink:show="embed" xlink:actuate="onLoad" draw:mime-type="image/png"><text:p text:style-name="P107"><text:span text:style-name="T59">St</text:span></text:p></draw:image></draw:frame><draw:frame draw:style-name="gr340" draw:text-style-name="P102" svg:width="8.231cm" svg:height="1.551cm" svg:x="8.911cm" svg:y="-9.398cm"><draw:text-box><text:p text:style-name="P101"><text:span text:style-name="T59">jautājums. Lūdzu, pastāstiet, cik lielā mērā piekrītat vai nepiekrītat katram no šiem apgalvojumiem: - IVET nodrošina piekļuvi modernai fiziskai un digitālai infrastruktūrai (datoriem, mašīnām utt.) (ES27) (%)</text:span></text:p></draw:text-box></draw:frame><draw:frame draw:style-name="gr341" draw:text-style-name="P105" svg:width="2.123cm" svg:height="0.902cm" svg:x="11.052cm" svg:y="-7.862cm"><draw:text-box><text:p text:style-name="P104"><text:span text:style-name="T59">Nezinu 9</text:span></text:p></draw:text-box></draw:frame><draw:frame draw:style-name="gr342" draw:text-style-name="P105" svg:width="2.241cm" svg:height="0.902cm" svg:x="9.996cm" svg:y="-7.227cm"><draw:text-box><text:p text:style-name="P104"><text:span text:style-name="T59">Pilnīgi nepiekrītu 2</text:span></text:p></draw:text-box></draw:frame><draw:frame draw:style-name="gr343" draw:text-style-name="P105" svg:width="2.015cm" svg:height="0.902cm" svg:x="9.52cm" svg:y="-6.279cm"><draw:text-box><text:p text:style-name="P104"><text:span text:style-name="T59">Piekrist 11</text:span></text:p></draw:text-box></draw:frame><draw:frame draw:style-name="gr344" draw:text-style-name="P102" svg:width="1.936cm" svg:height="1.133cm" svg:x="15.046cm" svg:y="-7.28cm"><draw:text-box><text:p text:style-name="P101"><text:span text:style-name="T59">Pilnībā piekrītu 24</text:span></text:p></draw:text-box></draw:frame><draw:frame draw:style-name="gr345" draw:text-style-name="P102" svg:width="3.282cm" svg:height="0.578cm" svg:x="12.351cm" svg:y="-0.905cm"><draw:text-box><text:p text:style-name="P101"><text:span text:style-name="T59">Tend! piekrist 54</text:span></text:p></draw:text-box></draw:frame></draw:g></text:p>
        <text:p text:style-name="P33">Vienošanās apjoms par to, ka PIA nodrošina piekļuvi modernai infrastruktūrai, atšķiras atkarībā no sociāldemogrāfiskajiem un attieksmes faktoriem, kā norādīts turpmāk. </text:p>
        <text:p text:style-name="P53">■ Respondenti, kuri PIA vērtē pozitīvi, drīzāk piekrīt: 86 % cilvēku, kuri apgalvo, ka viņu valstī PIA tiek uztverta pozitīvi, to dara, salīdzinot ar 67 % cilvēku, kuri apgalvo, ka PIA tiek uztverta negatīvi. </text:p>
        <text:p text:style-name="P53">■ Respondenti, kuri uzskata, ka cilvēki saņem pietiekami daudz informācijas par PIA iespējām, biežāk piekrīt, ka PIA nodrošina piekļuvi modernai infrastruktūrai (87 %), nekā tie, kuri uzskata, ka viņiem tā nav (70 %). </text:p>
        <text:p text:style-name="P53">■ Pēc vecuma izglītības beigās viedoklis, ka PIA nodrošina piekļuvi modernai fiziskai un digitālai infrastruktūrai, ir izplatītāks to respondentu vidū, kuri pabeidza izglītību 16 gadu vecumā vai vēlāk (80 %), nekā to respondentu vidū, kuri pabeidza izglītību 15 gadu vecumā vai jaunāki (71 %). </text:p>
        <text:p text:style-name="P53">■ Pastāv dažas ievērojamas atšķirības starp sociāli profesionālajām kategorijām: fiziska darba strādnieki reģistrē visaugstāko atbalsta līmeni šim apgalvojumam (81 %) salīdzinājumā ar 74 % mājsaimnieču vidū. </text:p>
        <text:p text:style-name="P53">■ Pēc vecuma respondenti vecumā no 25 līdz 39 gadiem un vecumā no 40 līdz 54 gadiem, visticamāk, piekrīt, ka PIA nodrošina piekļuvi modernai infrastruktūrai (80 %–81 %). Šis rādītājs samazinās līdz 78 % 55 gadus vecu un vecāku respondentu vidū un līdz 75 % 15–24 gadus vecu respondentu vidū. </text:p>
        <text:p text:style-name="P53">■ Respondenti, kuri paši apmeklēja PIA, biežāk uzskata, ka PIA nodrošina piekļuvi modernai infrastruktūrai (82 %), nekā tie, kuri to nedarīja (76 %). </text:p>
        <text:p text:style-name="P53">■ Šis viedoklis ir nedaudz plašāk izplatīts to respondentu vidū, kuri ieteiktu profesionālo vidējo izglītību (82 %), nekā to respondentu vidū, kuri dod priekšroku vispārējai vidējai izglītībai (77 %). </text:p>
        <text:p text:style-name="P53">■ Nav atšķirības uztverē pēc dzimuma. </text:p>
        <text:p text:style-name="P25"/>
        <text:p text:style-name="P32"/>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9">QB7.2 Lūdzu, pastāstiet, cik lielā mērā piekrītat vai nepiekrītat katram no šiem apgalvojumiem: IVET nodrošina piekļuvi modernai fiziskai un digitālai infrastruktūrai (datoriem, mašīnām u. c.) (% ES)</text:p>
            </table:table-cell>
            <table:covered-table-cell/>
            <table:covered-table-cell/>
            <table:covered-table-cell/>
          </table:table-row>
          <table:table-row>
            <table:table-cell table:style-name="Tableau10.A1" office:value-type="string">
              <text:p text:style-name="P81"/>
            </table:table-cell>
            <table:table-cell table:style-name="Tableau10.A1" office:value-type="string">
              <text:p text:style-name="P84">Kopā “Piekrītu”</text:p>
            </table:table-cell>
            <table:table-cell table:style-name="Tableau10.A1" office:value-type="string">
              <text:p text:style-name="P84">Kopā "Nepiekrītu" </text:p>
            </table:table-cell>
            <table:table-cell table:style-name="Tableau10.A1" office:value-type="string">
              <text:p text:style-name="P84">Nezinu</text:p>
            </table:table-cell>
          </table:table-row>
          <table:table-row>
            <table:table-cell table:style-name="Tableau10.A1" office:value-type="string">
              <text:p text:style-name="P89">ES-27 </text:p>
            </table:table-cell>
            <table:table-cell table:style-name="Tableau10.B3" office:value-type="float" office:value="78">
              <text:p text:style-name="P84">78</text:p>
            </table:table-cell>
            <table:table-cell table:style-name="Tableau10.B3" office:value-type="float" office:value="13">
              <text:p text:style-name="P84">13</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Dzimums</text:p>
            </table:table-cell>
            <table:covered-table-cell/>
            <table:covered-table-cell/>
            <table:covered-table-cell/>
          </table:table-row>
          <table:table-row>
            <table:table-cell table:style-name="Tableau10.A1" office:value-type="string">
              <text:p text:style-name="P89">Cilvēks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Sieviete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Vecums</text:p>
            </table:table-cell>
            <table:covered-table-cell/>
            <table:covered-table-cell/>
            <table:covered-table-cell/>
          </table:table-row>
          <table:table-row>
            <table:table-cell table:style-name="Tableau10.A1" office:value-type="string">
              <text:p text:style-name="P89">15-24 </text:p>
            </table:table-cell>
            <table:table-cell table:style-name="Tableau10.B3" office:value-type="float" office:value="75">
              <text:p text:style-name="P84">75</text:p>
            </table:table-cell>
            <table:table-cell table:style-name="Tableau10.B3" office:value-type="float" office:value="18">
              <text:p text:style-name="P84">18</text:p>
            </table:table-cell>
            <table:table-cell table:style-name="Tableau10.B3" office:value-type="float" office:value="7">
              <text:p text:style-name="P84">7</text:p>
            </table:table-cell>
          </table:table-row>
          <table:table-row>
            <table:table-cell table:style-name="Tableau10.A1" office:value-type="string">
              <text:p text:style-name="P89">25-39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40-54 </text:p>
            </table:table-cell>
            <table:table-cell table:style-name="Tableau10.B3" office:value-type="float" office:value="81">
              <text:p text:style-name="P84">81</text:p>
            </table:table-cell>
            <table:table-cell table:style-name="Tableau10.B3" office:value-type="float" office:value="12">
              <text:p text:style-name="P84">12</text:p>
            </table:table-cell>
            <table:table-cell table:style-name="Tableau10.B3" office:value-type="float" office:value="7">
              <text:p text:style-name="P84">7</text:p>
            </table:table-cell>
          </table:table-row>
          <table:table-row>
            <table:table-cell table:style-name="Tableau10.A1" office:value-type="string">
              <text:p text:style-name="P89">&gt;=55</text:p>
            </table:table-cell>
            <table:table-cell table:style-name="Tableau10.B3" office:value-type="float" office:value="78">
              <text:p text:style-name="P84">78</text:p>
            </table:table-cell>
            <table:table-cell table:style-name="Tableau10.B3" office:value-type="float" office:value="9">
              <text:p text:style-name="P84">9</text:p>
            </table:table-cell>
            <table:table-cell table:style-name="Tableau10.B3" office:value-type="float" office:value="13">
              <text:p text:style-name="P84">13</text:p>
            </table:table-cell>
          </table:table-row>
          <table:table-row>
            <table:table-cell table:style-name="Tableau10.A4" table:number-columns-spanned="4" office:value-type="string">
              <text:p text:style-name="P59">Izglītība (beigās)</text:p>
            </table:table-cell>
            <table:covered-table-cell/>
            <table:covered-table-cell/>
            <table:covered-table-cell/>
          </table:table-row>
          <table:table-row>
            <table:table-cell table:style-name="Tableau10.A1" office:value-type="string">
              <text:p text:style-name="P89">&lt;=-15</text:p>
            </table:table-cell>
            <table:table-cell table:style-name="Tableau10.B3" office:value-type="float" office:value="71">
              <text:p text:style-name="P84">71</text:p>
            </table:table-cell>
            <table:table-cell table:style-name="Tableau10.B3" office:value-type="float" office:value="10">
              <text:p text:style-name="P84">10</text:p>
            </table:table-cell>
            <table:table-cell table:style-name="Tableau10.B3" office:value-type="float" office:value="19">
              <text:p text:style-name="P84">19</text:p>
            </table:table-cell>
          </table:table-row>
          <table:table-row>
            <table:table-cell table:style-name="Tableau10.A1" office:value-type="string">
              <text:p text:style-name="P89">16-19 </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gt;=20</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Joprojām mācās </text:p>
            </table:table-cell>
            <table:table-cell table:style-name="Tableau10.B3" office:value-type="float" office:value="74">
              <text:p text:style-name="P84">74</text:p>
            </table:table-cell>
            <table:table-cell table:style-name="Tableau10.B3" office:value-type="float" office:value="16">
              <text:p text:style-name="P84">16</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Sociālprofesionālā kategorija</text:p>
            </table:table-cell>
            <table:covered-table-cell/>
            <table:covered-table-cell/>
            <table:covered-table-cell/>
          </table:table-row>
          <table:table-row>
            <table:table-cell table:style-name="Tableau10.A1" office:value-type="string">
              <text:p text:style-name="P89">Pašnodarbināta persona </text:p>
            </table:table-cell>
            <table:table-cell table:style-name="Tableau10.B3" office:value-type="float" office:value="78">
              <text:p text:style-name="P84">78</text:p>
            </table:table-cell>
            <table:table-cell table:style-name="Tableau10.B3" office:value-type="float" office:value="14">
              <text:p text:style-name="P84">14</text:p>
            </table:table-cell>
            <table:table-cell table:style-name="Tableau10.B3" office:value-type="float" office:value="8">
              <text:p text:style-name="P84">8</text:p>
            </table:table-cell>
          </table:table-row>
          <table:table-row>
            <table:table-cell table:style-name="Tableau10.A1" office:value-type="string">
              <text:p text:style-name="P89">Vadītāji </text:p>
            </table:table-cell>
            <table:table-cell table:style-name="Tableau10.B3" office:value-type="float" office:value="80">
              <text:p text:style-name="P84">80</text:p>
            </table:table-cell>
            <table:table-cell table:style-name="Tableau10.B3" office:value-type="float" office:value="11">
              <text:p text:style-name="P84">11</text:p>
            </table:table-cell>
            <table:table-cell table:style-name="Tableau10.B3" office:value-type="float" office:value="9">
              <text:p text:style-name="P84">9</text:p>
            </table:table-cell>
          </table:table-row>
          <table:table-row>
            <table:table-cell table:style-name="Tableau10.A1" office:value-type="string">
              <text:p text:style-name="P89">Citas baltas apkakles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Fiziskā darba strādnieki </text:p>
            </table:table-cell>
            <table:table-cell table:style-name="Tableau10.B3" office:value-type="float" office:value="81">
              <text:p text:style-name="P84">81</text:p>
            </table:table-cell>
            <table:table-cell table:style-name="Tableau10.B3" office:value-type="float" office:value="13">
              <text:p text:style-name="P84">13</text:p>
            </table:table-cell>
            <table:table-cell table:style-name="Tableau10.B3" office:value-type="float" office:value="6">
              <text:p text:style-name="P84">6</text:p>
            </table:table-cell>
          </table:table-row>
          <table:table-row>
            <table:table-cell table:style-name="Tableau10.A1" office:value-type="string">
              <text:p text:style-name="P89">Mājas ļaudis </text:p>
            </table:table-cell>
            <table:table-cell table:style-name="Tableau10.B3" office:value-type="float" office:value="74">
              <text:p text:style-name="P84">74</text:p>
            </table:table-cell>
            <table:table-cell table:style-name="Tableau10.B3" office:value-type="float" office:value="15">
              <text:p text:style-name="P84">15</text:p>
            </table:table-cell>
            <table:table-cell table:style-name="Tableau10.B3" office:value-type="float" office:value="11">
              <text:p text:style-name="P84">11</text:p>
            </table:table-cell>
          </table:table-row>
          <table:table-row>
            <table:table-cell table:style-name="Tableau10.A1" office:value-type="string">
              <text:p text:style-name="P89">Bezdarbnieks </text:p>
            </table:table-cell>
            <table:table-cell table:style-name="Tableau10.B3" office:value-type="float" office:value="76">
              <text:p text:style-name="P84">76</text:p>
            </table:table-cell>
            <table:table-cell table:style-name="Tableau10.B3" office:value-type="float" office:value="14">
              <text:p text:style-name="P84">14</text:p>
            </table:table-cell>
            <table:table-cell table:style-name="Tableau10.B3" office:value-type="float" office:value="10">
              <text:p text:style-name="P84">10</text:p>
            </table:table-cell>
          </table:table-row>
          <table:table-row>
            <table:table-cell table:style-name="Tableau10.A1" office:value-type="string">
              <text:p text:style-name="P89">Pensionējies(-usies) </text:p>
            </table:table-cell>
            <table:table-cell table:style-name="Tableau10.B3" office:value-type="float" office:value="77">
              <text:p text:style-name="P84">77</text:p>
            </table:table-cell>
            <table:table-cell table:style-name="Tableau10.B3" office:value-type="float" office:value="9">
              <text:p text:style-name="P84">9</text:p>
            </table:table-cell>
            <table:table-cell table:style-name="Tableau10.B3" office:value-type="float" office:value="14">
              <text:p text:style-name="P84">14</text:p>
            </table:table-cell>
          </table:table-row>
          <table:table-row>
            <table:table-cell table:style-name="Tableau10.A1" office:value-type="string">
              <text:p text:style-name="P89">Skolēni </text:p>
            </table:table-cell>
            <table:table-cell table:style-name="Tableau10.B3" office:value-type="float" office:value="76">
              <text:p text:style-name="P84">76</text:p>
            </table:table-cell>
            <table:table-cell table:style-name="Tableau10.B3" office:value-type="float" office:value="16">
              <text:p text:style-name="P84">16</text:p>
            </table:table-cell>
            <table:table-cell table:style-name="Tableau10.B3" office:value-type="float" office:value="8">
              <text:p text:style-name="P84">8</text:p>
            </table:table-cell>
          </table:table-row>
          <table:table-row>
            <table:table-cell table:style-name="Tableau10.A4" table:number-columns-spanned="4" office:value-type="string">
              <text:p text:style-name="P59">Subjektīvā urbanizācija</text:p>
            </table:table-cell>
            <table:covered-table-cell/>
            <table:covered-table-cell/>
            <table:covered-table-cell/>
          </table:table-row>
          <table:table-row>
            <table:table-cell table:style-name="Tableau10.A1" office:value-type="string">
              <text:p text:style-name="P89">Lauku apvidus vai ciems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Maza vai vidēja lieluma pilsēta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1" office:value-type="string">
              <text:p text:style-name="P89">Lielpilsēta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IVET uztvere (MŪSU VALSTS)</text:p>
            </table:table-cell>
            <table:covered-table-cell/>
            <table:covered-table-cell/>
            <table:covered-table-cell/>
          </table:table-row>
          <table:table-row>
            <table:table-cell table:style-name="Tableau10.A1" office:value-type="string">
              <text:p text:style-name="P89">Pozitīvs </text:p>
            </table:table-cell>
            <table:table-cell table:style-name="Tableau10.B3" office:value-type="float" office:value="86">
              <text:p text:style-name="P84">86</text:p>
            </table:table-cell>
            <table:table-cell table:style-name="Tableau10.B3" office:value-type="float" office:value="8">
              <text:p text:style-name="P84">8</text:p>
            </table:table-cell>
            <table:table-cell table:style-name="Tableau10.B3" office:value-type="float" office:value="6">
              <text:p text:style-name="P84">6</text:p>
            </table:table-cell>
          </table:table-row>
          <table:table-row>
            <table:table-cell table:style-name="Tableau10.A1" office:value-type="string">
              <text:p text:style-name="P89">Negatīvs </text:p>
            </table:table-cell>
            <table:table-cell table:style-name="Tableau10.B3" office:value-type="float" office:value="67">
              <text:p text:style-name="P84">67</text:p>
            </table:table-cell>
            <table:table-cell table:style-name="Tableau10.B3" office:value-type="float" office:value="23">
              <text:p text:style-name="P84">23</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10.A1" office:value-type="string">
              <text:p text:style-name="P89">Jā </text:p>
            </table:table-cell>
            <table:table-cell table:style-name="Tableau10.B3" office:value-type="float" office:value="82">
              <text:p text:style-name="P84">82</text:p>
            </table:table-cell>
            <table:table-cell table:style-name="Tableau10.B3" office:value-type="float" office:value="12">
              <text:p text:style-name="P84">12</text:p>
            </table:table-cell>
            <table:table-cell table:style-name="Tableau10.B3" office:value-type="float" office:value="6">
              <text:p text:style-name="P84">6</text:p>
            </table:table-cell>
          </table:table-row>
          <table:table-row>
            <table:table-cell table:style-name="Tableau10.A1" office:value-type="string">
              <text:p text:style-name="P89">Nē </text:p>
            </table:table-cell>
            <table:table-cell table:style-name="Tableau10.B3" office:value-type="float" office:value="76">
              <text:p text:style-name="P84">76</text:p>
            </table:table-cell>
            <table:table-cell table:style-name="Tableau10.B3" office:value-type="float" office:value="12">
              <text:p text:style-name="P84">12</text:p>
            </table:table-cell>
            <table:table-cell table:style-name="Tableau10.B3" office:value-type="float" office:value="12">
              <text:p text:style-name="P84">12</text:p>
            </table:table-cell>
          </table:table-row>
        </table:table>
        <text:p text:style-name="P25"/>
        <text:h text:style-name="P19" text:outline-level="2"><text:bookmark-start text:name="__RefHeading___Toc215578_2930363814"/>5. Specializētas tehniskās prasmes <text:bookmark-end text:name="__RefHeading___Toc215578_2930363814"/></text:h>
        <text:p text:style-name="P51">Lielākā daļa ES iedzīvotāju apgalvo, ka cilvēki PIA programmās apgūst specializētas tehniskās prasmes, kas ir tieši saistītas ar konkrētām profesijām. </text:p>
        <text:p text:style-name="P25">Visā Eiropas Savienībā 85 % respondentu piekrīt apgalvojumam, ka PIA dalībnieki apgūst specializētas tehniskās prasmes, kas ir tieši saistītas ar konkrētām profesijām, tostarp 34 % respondentu tam pilnībā piekrīt un 51 % respondentu tam parasti piekrīt<text:note text:id="ftn25" text:note-class="footnote"><text:note-citation>25</text:note-citation><text:note-body><text:p text:style-name="P13">jautājums. Lūdzu, pastāstiet, cik lielā mērā piekrītat vai nepiekrītat katram no šiem apgalvojumiem: PIA programmu dalībnieki apgūst specializētas tehniskās prasmes, kas ir tieši saistītas ar konkrētām profesijām. </text:p></text:note-body></text:note>. Mazāk nekā viens no katriem desmit respondentiem nepiekrīt (9 %), savukārt 6 % respondentu nezina. </text:p>
        <text:p text:style-name="P25">Starp dalībvalstīm pastāv plaša vienprātība par šo PIA aspektu. Augstākais vienošanās līmenis reģistrēts Austrijā (94 %), Zviedrijā (92 %), Maltā un Igaunijā (abās 91 %), kā arī Vācijā un Spānijā (abās 90 %). Zemākais līmenis reģistrēts Rumānijā (71 %), Slovēnijā (77 %), Bulgārijā (79 %) un Horvātijā (81 %), lai gan šajās valstīs šim viedoklim piekrīt vairāk nekā septiņi no desmit. </text:p>
        <text:p text:style-name="P25">Visās dalībvalstīs vismaz divas trešdaļas respondentu apgalvo, ka cilvēki PIA programmās apgūst specializētas tehniskās prasmes, kas ir tieši saistītas ar konkrētām profesijām. </text:p>
        <text:p text:style-name="P25"><draw:g text:anchor-type="paragraph" draw:z-index="18" draw:name="Forme15" draw:style-name="gr32"><draw:frame draw:style-name="gr324" draw:text-style-name="P100" svg:width="5.208cm" svg:height="5.718cm" svg:x="10.799cm" svg:y="-7.279cm"><draw:image xlink:href="Pictures/10000000000001CD000001FAA15228AA00F2ABDD.png" xlink:type="simple" xlink:show="embed" xlink:actuate="onLoad" draw:mime-type="image/png"><text:p/></draw:image></draw:frame><draw:frame draw:style-name="gr325" draw:text-style-name="P102" svg:width="8.409cm" svg:height="1.551cm" svg:x="8.532cm" svg:y="-9.629cm"><draw:text-box><text:p text:style-name="P101"><text:span text:style-name="T59">jautājums. Lūdzu, pastāstiet, cik lielā mērā piekrītat vai nepiekrītat katram no šiem apgalvojumiem: Cilvēki IVET programmās apgūst specializētas tehniskās prasmes, kas ir tieši saistītas ar konkrētām profesijām (ES27) (%) </text:span></text:p></draw:text-box></draw:frame><draw:frame draw:style-name="gr326" draw:text-style-name="P108" svg:width="1.992cm" svg:height="0.902cm" svg:x="12.178cm" svg:y="-8.057cm"><draw:text-box><text:p text:style-name="P107"><text:span text:style-name="T59">Nezinu 6</text:span></text:p></draw:text-box></draw:frame><draw:frame draw:style-name="gr327" draw:text-style-name="P105" svg:width="3.31cm" svg:height="0.578cm" svg:x="9.479cm" svg:y="-7.361cm"><draw:text-box><text:p text:style-name="P104"><text:span text:style-name="T59">Pilnīgi nepiekrītu 1</text:span></text:p></draw:text-box></draw:frame><draw:frame draw:style-name="gr328" draw:text-style-name="P105" svg:width="2.648cm" svg:height="0.902cm" svg:x="9.114cm" svg:y="-6.89cm"><draw:text-box><text:p text:style-name="P104"><text:span text:style-name="T59">Nepiekrist 8</text:span></text:p></draw:text-box></draw:frame><draw:frame draw:style-name="gr329" draw:text-style-name="P105" svg:width="2.319cm" svg:height="0.902cm" svg:x="9.615cm" svg:y="-2.138cm"><draw:text-box><text:p text:style-name="P104"><text:span text:style-name="T59">Piekrītu 51</text:span></text:p></draw:text-box></draw:frame><draw:frame draw:style-name="gr330" draw:text-style-name="P102" svg:width="1.689cm" svg:height="1.227cm" svg:x="15.252cm" svg:y="-6.555cm"><draw:text-box><text:p text:style-name="P101"><text:span text:style-name="T59">Pilnībā piekrītu 34</text:span></text:p></draw:text-box></draw:frame></draw:g><draw:g text:anchor-type="paragraph" draw:z-index="19" draw:name="Forme16" draw:style-name="gr32"><draw:frame draw:style-name="gr316" draw:text-style-name="P100" svg:width="16.654cm" svg:height="7.24cm" svg:x="0.116cm" svg:y="2.734cm"><draw:image xlink:href="Pictures/1000000000000554000002515C5890C5452CB568.png" xlink:type="simple" xlink:show="embed" xlink:actuate="onLoad" draw:mime-type="image/png"><text:p/></draw:image></draw:frame><draw:frame draw:style-name="gr317" draw:text-style-name="P102" svg:width="16.435cm" svg:height="0.902cm" svg:x="0.042cm" svg:y="1.621cm"><draw:text-box><text:p text:style-name="P101"><text:span text:style-name="T59">jautājums. Lūdzu, pastāstiet, cik lielā mērā piekrītat vai nepiekrītat katram no šiem apgalvojumiem: Cilvēki IVET programmās apgūst specializētas tehniskās prasmes, kas ir tieši saistītas ar konkrētām profesijām (ES27) (%)</text:span></text:p></draw:text-box></draw:frame><draw:g draw:style-name="gr4"><draw:frame draw:style-name="gr318" draw:text-style-name="P100" svg:width="14.098cm" svg:height="0.959cm" svg:x="0.414cm" svg:y="10.179cm"><draw:image xlink:href="Pictures/100000000000022300000022902E68B765C34830.png" xlink:type="simple" xlink:show="embed" xlink:actuate="onLoad" draw:mime-type="image/png"><text:p/></draw:image></draw:frame><draw:frame draw:style-name="gr319" draw:text-style-name="P102" svg:width="2.924cm" svg:height="0.648cm" svg:x="0.875cm" svg:y="10.352cm"><draw:text-box><text:p text:style-name="P106"><text:span text:style-name="T59">Pilnībā piekrītu</text:span></text:p></draw:text-box></draw:frame><draw:frame draw:style-name="gr320" draw:text-style-name="P102" svg:width="2.857cm" svg:height="0.59cm" svg:x="3.884cm" svg:y="10.331cm"><draw:text-box><text:p text:style-name="P106"><text:span text:style-name="T59">Piekrist</text:span></text:p></draw:text-box></draw:frame><draw:frame draw:style-name="gr321" draw:text-style-name="P102" svg:width="3.282cm" svg:height="0.646cm" svg:x="7.066cm" svg:y="10.373cm"><draw:text-box><text:p text:style-name="P106"><text:span text:style-name="T59">Tendēt nepiekrist</text:span></text:p></draw:text-box></draw:frame><draw:frame draw:style-name="gr322" draw:text-style-name="P102" svg:width="3.484cm" svg:height="0.646cm" svg:x="10.694cm" svg:y="10.333cm"><draw:text-box><text:p text:style-name="P106"><text:span text:style-name="T59">Pilnīgi nepiekrītu</text:span></text:p></draw:text-box></draw:frame><draw:frame draw:style-name="gr323" draw:text-style-name="P102" svg:width="2.52cm" svg:height="0.687cm" svg:x="14.416cm" svg:y="10.333cm"><draw:text-box><text:p text:style-name="P106"><text:span text:style-name="T59">Nezinu</text:span></text:p></draw:text-box></draw:frame></draw:g></draw:g></text:p>
        <text:p text:style-name="P33">Tas, cik lielā mērā cilvēki PIA programmās apgūst tieši atbilstošas specializētās prasmes, atšķiras atkarībā no sociāldemogrāfiskajiem un attieksmes faktoriem, kā norādīts turpmāk. </text:p>
        <text:p text:style-name="P53">■ Respondenti, kuri PIA vērtē pozitīvi, drīzāk piekrīt, ka PIA māca attiecīgās specializētās tehniskās prasmes: 91 % respondentu apgalvo, ka viņu valstī PIA tiek uztverta pozitīvi, savukārt 78 % respondentu apgalvo, ka viņu valstī PIA tēls ir negatīvs. </text:p>
        <text:p text:style-name="P53">■ Respondenti, kuri uzskata, ka jaunieši saņem pietiekami daudz informācijas par PIA iespējām, biežāk piekrīt šim apgalvojumam (91 %) nekā tie, kuri uzskata, ka nepiekrīt (80 %). </text:p>
        <text:p text:style-name="P53">■ Pastāv dažas ievērojamas atšķirības starp sociāli profesionālajām kategorijām: vadītājiem ir visaugstākais vienošanās līmenis par to, ka cilvēki PIA apgūst specializētas tehniskās prasmes, kas ir tieši saistītas ar konkrētām profesijām (90 %), un mājsaimniekiem ir viszemākais līmenis (77 %). </text:p>
        <text:p text:style-name="P53">■ Pēc vecuma izglītības beigās uzskats, ka PIA māca attiecīgās specializētās tehniskās prasmes, ir visizplatītākais respondentu vidū, kuri turpināja izglītību pēc 20 gadu vecuma (88 %), kam seko respondenti, kuri pabeidza izglītību vecumā no 16 līdz 19 gadiem (86 %). Respondenti, kuri ir pabeiguši izglītību 15 gadu vecumā vai jaunāki, vismazāk piekrīt šim viedoklim (80 %). </text:p>
        <text:p text:style-name="P53">■ Vienošanās ar šo apgalvojumu ir nemainīgi augsta visās vecuma grupās, proti, 88 % respondentu vecumā no 40 līdz 54 gadiem, 87 % respondentu vecumā no 25 līdz 39 gadiem, 85 % respondentu vecumā no 15 līdz 24 gadiem un 84 % respondentu vecumā no 55 gadiem. </text:p>
        <text:p text:style-name="P53">■ Nav atšķirības uztverē pēc dzimuma. </text:p>
        <text:p text:style-name="P25"/>
        <text:p text:style-name="P32"/>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9">QB7.8 Lūdzu, pastāstiet, cik lielā mērā piekrītat vai nepiekrītat katram no šiem apgalvojumiem: Cilvēki IVET programmās apgūst specializētas tehniskās prasmes, kas ir tieši saistītas ar konkrētām profesijām (% no ES)</text:p>
            </table:table-cell>
            <table:covered-table-cell/>
            <table:covered-table-cell/>
            <table:covered-table-cell/>
          </table:table-row>
          <table:table-row>
            <table:table-cell table:style-name="Tableau11.A1" office:value-type="string">
              <text:p text:style-name="P89"/>
            </table:table-cell>
            <table:table-cell table:style-name="Tableau11.A1" office:value-type="string">
              <text:p text:style-name="P84">Kopā “Piekrītu”</text:p>
            </table:table-cell>
            <table:table-cell table:style-name="Tableau11.A1" office:value-type="string">
              <text:p text:style-name="P84">Kopā "Nepiekrītu" </text:p>
            </table:table-cell>
            <table:table-cell table:style-name="Tableau11.A1" office:value-type="string">
              <text:p text:style-name="P84">Nezinu</text:p>
            </table:table-cell>
          </table:table-row>
          <table:table-row>
            <table:table-cell table:style-name="Tableau11.A1" office:value-type="string">
              <text:p text:style-name="P89">ES-27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Dzimums</text:p>
            </table:table-cell>
            <table:covered-table-cell/>
            <table:covered-table-cell/>
            <table:covered-table-cell/>
          </table:table-row>
          <table:table-row>
            <table:table-cell table:style-name="Tableau11.A1" office:value-type="string">
              <text:p text:style-name="P89">Cilvēks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Sieviete </text:p>
            </table:table-cell>
            <table:table-cell table:style-name="Tableau11.B3" office:value-type="float" office:value="86">
              <text:p text:style-name="P84">86</text:p>
            </table:table-cell>
            <table:table-cell table:style-name="Tableau11.B3" office:value-type="float" office:value="8">
              <text:p text:style-name="P84">8</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Vecums</text:p>
            </table:table-cell>
            <table:covered-table-cell/>
            <table:covered-table-cell/>
            <table:covered-table-cell/>
          </table:table-row>
          <table:table-row>
            <table:table-cell table:style-name="Tableau11.A1" office:value-type="string">
              <text:p text:style-name="P89">15-24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1" office:value-type="string">
              <text:p text:style-name="P89">25-39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40-54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gt;=55</text:p>
            </table:table-cell>
            <table:table-cell table:style-name="Tableau11.B3" office:value-type="float" office:value="84">
              <text:p text:style-name="P84">84</text:p>
            </table:table-cell>
            <table:table-cell table:style-name="Tableau11.B3" office:value-type="float" office:value="8">
              <text:p text:style-name="P84">8</text:p>
            </table:table-cell>
            <table:table-cell table:style-name="Tableau11.B3" office:value-type="float" office:value="8">
              <text:p text:style-name="P84">8</text:p>
            </table:table-cell>
          </table:table-row>
          <table:table-row>
            <table:table-cell table:style-name="Tableau11.A4" table:number-columns-spanned="4" office:value-type="string">
              <text:p text:style-name="P59">Izglītība (beigās)</text:p>
            </table:table-cell>
            <table:covered-table-cell/>
            <table:covered-table-cell/>
            <table:covered-table-cell/>
          </table:table-row>
          <table:table-row>
            <table:table-cell table:style-name="Tableau11.A1" office:value-type="string">
              <text:p text:style-name="P89">&lt;=-15</text:p>
            </table:table-cell>
            <table:table-cell table:style-name="Tableau11.B3" office:value-type="float" office:value="80">
              <text:p text:style-name="P84">80</text:p>
            </table:table-cell>
            <table:table-cell table:style-name="Tableau11.B3" office:value-type="float" office:value="7">
              <text:p text:style-name="P84">7</text:p>
            </table:table-cell>
            <table:table-cell table:style-name="Tableau11.B3" office:value-type="float" office:value="13">
              <text:p text:style-name="P84">13</text:p>
            </table:table-cell>
          </table:table-row>
          <table:table-row>
            <table:table-cell table:style-name="Tableau11.A1" office:value-type="string">
              <text:p text:style-name="P89">16-19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gt;=20</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Joprojām mācās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Sociālprofesionālā kategorija</text:p>
            </table:table-cell>
            <table:covered-table-cell/>
            <table:covered-table-cell/>
            <table:covered-table-cell/>
          </table:table-row>
          <table:table-row>
            <table:table-cell table:style-name="Tableau11.A1" office:value-type="string">
              <text:p text:style-name="P89">Pašnodarbināta persona </text:p>
            </table:table-cell>
            <table:table-cell table:style-name="Tableau11.B3" office:value-type="float" office:value="86">
              <text:p text:style-name="P84">86</text:p>
            </table:table-cell>
            <table:table-cell table:style-name="Tableau11.B3" office:value-type="float" office:value="10">
              <text:p text:style-name="P84">10</text:p>
            </table:table-cell>
            <table:table-cell table:style-name="Tableau11.B3" office:value-type="float" office:value="4">
              <text:p text:style-name="P84">4</text:p>
            </table:table-cell>
          </table:table-row>
          <table:table-row>
            <table:table-cell table:style-name="Tableau11.A1" office:value-type="string">
              <text:p text:style-name="P89">Vadītāji </text:p>
            </table:table-cell>
            <table:table-cell table:style-name="Tableau11.B3" office:value-type="float" office:value="90">
              <text:p text:style-name="P84">90</text:p>
            </table:table-cell>
            <table:table-cell table:style-name="Tableau11.B3" office:value-type="float" office:value="6">
              <text:p text:style-name="P84">6</text:p>
            </table:table-cell>
            <table:table-cell table:style-name="Tableau11.B3" office:value-type="float" office:value="4">
              <text:p text:style-name="P84">4</text:p>
            </table:table-cell>
          </table:table-row>
          <table:table-row>
            <table:table-cell table:style-name="Tableau11.A1" office:value-type="string">
              <text:p text:style-name="P89">Citas baltas apkakles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Fiziskā darba strādnieki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Mājas ļaudis </text:p>
            </table:table-cell>
            <table:table-cell table:style-name="Tableau11.B3" office:value-type="float" office:value="77">
              <text:p text:style-name="P84">77</text:p>
            </table:table-cell>
            <table:table-cell table:style-name="Tableau11.B3" office:value-type="float" office:value="14">
              <text:p text:style-name="P84">14</text:p>
            </table:table-cell>
            <table:table-cell table:style-name="Tableau11.B3" office:value-type="float" office:value="9">
              <text:p text:style-name="P84">9</text:p>
            </table:table-cell>
          </table:table-row>
          <table:table-row>
            <table:table-cell table:style-name="Tableau11.A1" office:value-type="string">
              <text:p text:style-name="P89">Bezdarbnieks </text:p>
            </table:table-cell>
            <table:table-cell table:style-name="Tableau11.B3" office:value-type="float" office:value="83">
              <text:p text:style-name="P84">83</text:p>
            </table:table-cell>
            <table:table-cell table:style-name="Tableau11.B3" office:value-type="float" office:value="11">
              <text:p text:style-name="P84">11</text:p>
            </table:table-cell>
            <table:table-cell table:style-name="Tableau11.B3" office:value-type="float" office:value="6">
              <text:p text:style-name="P84">6</text:p>
            </table:table-cell>
          </table:table-row>
          <table:table-row>
            <table:table-cell table:style-name="Tableau11.A1" office:value-type="string">
              <text:p text:style-name="P89">Pensionējies(-usies) </text:p>
            </table:table-cell>
            <table:table-cell table:style-name="Tableau11.B3" office:value-type="float" office:value="84">
              <text:p text:style-name="P84">84</text:p>
            </table:table-cell>
            <table:table-cell table:style-name="Tableau11.B3" office:value-type="float" office:value="7">
              <text:p text:style-name="P84">7</text:p>
            </table:table-cell>
            <table:table-cell table:style-name="Tableau11.B3" office:value-type="float" office:value="9">
              <text:p text:style-name="P84">9</text:p>
            </table:table-cell>
          </table:table-row>
          <table:table-row>
            <table:table-cell table:style-name="Tableau11.A1" office:value-type="string">
              <text:p text:style-name="P89">Skolēni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Subjektīvā urbanizācija</text:p>
            </table:table-cell>
            <table:covered-table-cell/>
            <table:covered-table-cell/>
            <table:covered-table-cell/>
          </table:table-row>
          <table:table-row>
            <table:table-cell table:style-name="Tableau11.A1" office:value-type="string">
              <text:p text:style-name="P89">Lauku apvidus vai ciems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Maza vai vidēja lieluma pilsēta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Lielpilsēta </text:p>
            </table:table-cell>
            <table:table-cell table:style-name="Tableau11.B3" office:value-type="float" office:value="88">
              <text:p text:style-name="P84">88</text:p>
            </table:table-cell>
            <table:table-cell table:style-name="Tableau11.B3" office:value-type="float" office:value="7">
              <text:p text:style-name="P84">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IVET uztvere (MŪSU VALSTS)</text:p>
            </table:table-cell>
            <table:covered-table-cell/>
            <table:covered-table-cell/>
            <table:covered-table-cell/>
          </table:table-row>
          <table:table-row>
            <table:table-cell table:style-name="Tableau11.A1" office:value-type="string">
              <text:p text:style-name="P89">Pozitīvs </text:p>
            </table:table-cell>
            <table:table-cell table:style-name="Tableau11.B3" office:value-type="float" office:value="91">
              <text:p text:style-name="P84">91</text:p>
            </table:table-cell>
            <table:table-cell table:style-name="Tableau11.B3" office:value-type="float" office:value="5">
              <text:p text:style-name="P84">5</text:p>
            </table:table-cell>
            <table:table-cell table:style-name="Tableau11.B3" office:value-type="float" office:value="4">
              <text:p text:style-name="P84">4</text:p>
            </table:table-cell>
          </table:table-row>
          <table:table-row>
            <table:table-cell table:style-name="Tableau11.A1" office:value-type="string">
              <text:p text:style-name="P89">Negatīvs </text:p>
            </table:table-cell>
            <table:table-cell table:style-name="Tableau11.B3" office:value-type="float" office:value="78">
              <text:p text:style-name="P84">78</text:p>
            </table:table-cell>
            <table:table-cell table:style-name="Tableau11.B3" office:value-type="float" office:value="17">
              <text:p text:style-name="P84">1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11.A1" office:value-type="string">
              <text:p text:style-name="P89">Jā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Nē </text:p>
            </table:table-cell>
            <table:table-cell table:style-name="Tableau11.B3" office:value-type="float" office:value="83">
              <text:p text:style-name="P84">83</text:p>
            </table:table-cell>
            <table:table-cell table:style-name="Tableau11.B3" office:value-type="float" office:value="9">
              <text:p text:style-name="P84">9</text:p>
            </table:table-cell>
            <table:table-cell table:style-name="Tableau11.B3" office:value-type="float" office:value="8">
              <text:p text:style-name="P84">8</text:p>
            </table:table-cell>
          </table:table-row>
        </table:table>
        <text:p text:style-name="P25"/>
        <text:h text:style-name="P19" text:outline-level="2"><text:bookmark-start text:name="__RefHeading___Toc215580_2930363814"/>6. Papildu mācību iespējas <text:bookmark-end text:name="__RefHeading___Toc215580_2930363814"/></text:h>
        <text:p text:style-name="P51">Divas trešdaļas ES iedzīvotāju apgalvo, ka cilvēki, kas pabeiguši PIA programmas, var pieteikties studijām augstskolā </text:p>
        <text:p text:style-name="P25">Visā Eiropas Savienībā 67 % uzskata, ka cilvēki, kas pabeiguši PIA programmas, var reģistrēties universitātes studijām, tostarp 23 %, kas pilnībā piekrīt, un 44 %, kas parasti piekrīt.<text:note text:id="ftn26" text:note-class="footnote"><text:note-citation>26</text:note-citation><text:note-body><text:p text:style-name="P13">jautājums. Lūdzu, pastāstiet, cik lielā mērā piekrītat vai nepiekrītat katram no šiem apgalvojumiem: Personas, kas pabeigušas PIA programmas, var pieteikties studijām augstskolā. </text:p></text:note-body></text:note> Katrs piektais (21 %) nepiekrīt, bet 12 % nezina. Praksē 72,6 % vidējās PIA studentu Eiropas Savienībā piedalās programmās, kas nodrošina tiešu piekļuvi augstākajai izglītībai<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4">https://www.cedefop.europa.eu/files/whatsnewinVET_2025.pdf</text:span></text:a><text:span text:style-name="T54"> </text:span></text:p></text:note-body></text:note>. Tas liecina, ka sabiedrības uztvere kopumā atspoguļo realitāti, lai gan, ņemot vērā to, ka faktiskie piekļuves rādītāji ir nedaudz augstāki nekā uztvertie rādītāji, tie joprojām tiek novērtēti par zemu. </text:p>
        <text:p text:style-name="P25">Šajā jautājumā novērotais rezultāts laika gaitā ir stabils. 2011. gada Eirobarometra apsekojumā par PIA (ES27) 68 % respondentu norādīja, ka PIA ļauj cilvēkiem pēc tam turpināt studijas augstskolā.<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Jautājumu formulējums atšķiras no pašreizējā apsekojuma, un tajā lietots termins "PIA", nenošķirot sākotnējo un tālāko PIA. Profesionālā izglītība un apmācība ļauj cilvēkiem pēc tam turpināt studijas universitātē.” </text:span></text:p></text:note-body></text:note> </text:p>
        <text:p text:style-name="P25">Pašreizējā apsekojumā vismaz puse respondentu 26 dalībvalstīs apgalvo, ka personas, kas pabeigušas PIA programmas, var pieteikties studijām augstskolā. </text:p>
        <text:p text:style-name="P25"><draw:g text:anchor-type="paragraph" draw:z-index="21" draw:name="Forme18" draw:style-name="gr1"><draw:frame draw:style-name="gr302" draw:text-style-name="P100" svg:width="16.608cm" svg:height="7.603cm" svg:x="0.286cm" svg:y="1.007cm"><draw:image xlink:href="Pictures/10000000000005670000027954BE56C495AE6A3D.png" xlink:type="simple" xlink:show="embed" xlink:actuate="onLoad" draw:mime-type="image/png"><text:p/></draw:image></draw:frame><draw:frame draw:style-name="gr303" draw:text-style-name="P102" svg:width="16.759cm" svg:height="0.902cm" svg:x="-0.023cm" svg:y="0.092cm"><draw:text-box><text:p text:style-name="P101"><text:span text:style-name="T59">jautājums. Lūdzu, pastāstiet, cik lielā mērā piekrītat vai nepiekrītat katram no šiem apgalvojumiem: Personas, kas pabeigušas IVET programmas, var pieteikties studijām augstskolā (ES27) (%) </text:span></text:p></draw:text-box></draw:frame><draw:g draw:style-name="gr4"><draw:frame draw:style-name="gr304" draw:text-style-name="P100" svg:width="14.098cm" svg:height="0.959cm" svg:x="0.785cm" svg:y="8.762cm"><draw:image xlink:href="Pictures/100000000000022300000022902E68B765C34830.png" xlink:type="simple" xlink:show="embed" xlink:actuate="onLoad" draw:mime-type="image/png"><text:p/></draw:image></draw:frame><draw:frame draw:style-name="gr305" draw:text-style-name="P102" svg:width="2.925cm" svg:height="0.648cm" svg:x="1.245cm" svg:y="8.934cm"><draw:text-box><text:p text:style-name="P106"><text:span text:style-name="T59">Pilnībā piekrītu</text:span></text:p></draw:text-box></draw:frame><draw:frame draw:style-name="gr306" draw:text-style-name="P102" svg:width="2.857cm" svg:height="0.59cm" svg:x="4.254cm" svg:y="8.913cm"><draw:text-box><text:p text:style-name="P106"><text:span text:style-name="T59">Piekrist</text:span></text:p></draw:text-box></draw:frame><draw:frame draw:style-name="gr307" draw:text-style-name="P102" svg:width="3.282cm" svg:height="0.646cm" svg:x="7.436cm" svg:y="8.956cm"><draw:text-box><text:p text:style-name="P106"><text:span text:style-name="T59">Tendēt nepiekrist</text:span></text:p></draw:text-box></draw:frame><draw:frame draw:style-name="gr308" draw:text-style-name="P102" svg:width="3.483cm" svg:height="0.646cm" svg:x="11.067cm" svg:y="8.913cm"><draw:text-box><text:p text:style-name="P106"><text:span text:style-name="T59">Pilnīgi nepiekrītu</text:span></text:p></draw:text-box></draw:frame><draw:frame draw:style-name="gr309" draw:text-style-name="P102" svg:width="2.52cm" svg:height="0.687cm" svg:x="14.787cm" svg:y="8.913cm"><draw:text-box><text:p text:style-name="P106"><text:span text:style-name="T59">Nezinu</text:span></text:p></draw:text-box></draw:frame></draw:g></draw:g><draw:g text:anchor-type="paragraph" draw:z-index="20" draw:name="Forme17" draw:style-name="gr32"><draw:frame draw:style-name="gr310" draw:text-style-name="P100" svg:width="4.643cm" svg:height="4.866cm" svg:x="11.448cm" svg:y="-6.01cm"><draw:image xlink:href="Pictures/10000000000001E0000001F7EC3289ADC8E3D92C.png" xlink:type="simple" xlink:show="embed" xlink:actuate="onLoad" draw:mime-type="image/png"><text:p/></draw:image></draw:frame><draw:frame draw:style-name="gr311" draw:text-style-name="P102" svg:width="8.275cm" svg:height="1.551cm" svg:x="9.509cm" svg:y="-7.802cm"><draw:text-box><text:p text:style-name="P101"><text:span text:style-name="T59">jautājums. Lūdzu, pastāstiet, cik lielā mērā piekrītat vai nepiekrītat katram no šiem apgalvojumiem: Personas, kas pabeigušas IVET programmas, var pieteikties studijām augstskolā (ES27) (%) </text:span></text:p></draw:text-box></draw:frame><draw:frame draw:style-name="gr312" draw:text-style-name="P105" svg:width="1.943cm" svg:height="0.902cm" svg:x="11.857cm" svg:y="-6.631cm"><draw:text-box><text:p text:style-name="P104"><text:span text:style-name="T59">Nezinu 12</text:span></text:p></draw:text-box></draw:frame><draw:frame draw:style-name="gr313" draw:text-style-name="P105" svg:width="2.788cm" svg:height="0.902cm" svg:x="9.662cm" svg:y="-5.915cm"><draw:text-box><text:p text:style-name="P104"><text:span text:style-name="T59">Pilnīgi nepiekrītu 5</text:span></text:p></draw:text-box></draw:frame><draw:frame draw:style-name="gr314" draw:text-style-name="P102" svg:width="2.818cm" svg:height="0.578cm" svg:x="13.845cm" svg:y="-1.161cm"><draw:text-box><text:p text:style-name="P101"><text:span text:style-name="T59">Piekrītu 44</text:span></text:p></draw:text-box></draw:frame><draw:frame draw:style-name="gr315" draw:text-style-name="P102" svg:width="2.818cm" svg:height="0.578cm" svg:x="14.647cm" svg:y="-6.049cm"><draw:text-box><text:p text:style-name="P101"><text:span text:style-name="T59">Pilnībā piekrītu 23</text:span></text:p></draw:text-box></draw:frame></draw:g>Viedokļi dažādās dalībvalstīs ievērojami atšķiras, un visaugstākais vienošanās līmenis reģistrēts Kiprā (90 %), Lietuvā (88 %) un Latvijā (85 %). Zemākais līmenis reģistrēts Dānijā (46 %), Nīderlandē (50 %) un Beļģijā (55 %). </text:p>
        <text:p text:style-name="P37"/>
        <text:p text:style-name="P38">Apjoms, kādā respondenti piekrīt, ka personas, kas pabeigušas PIA programmas, var pieteikties studijām universitātē, atšķiras atkarībā no sociāldemogrāfiskajiem faktoriem, kā norādīts turpmāk. </text:p>
        <text:p text:style-name="P53">■ Respondenti, kuri PIA uztver pozitīvi, biežāk uzskata, ka PIA absolventi var reģistrēties universitātes studijām (74 % salīdzinājumā ar 57 % to respondentu vidū, kuri ziņo par negatīvu uztveri). </text:p>
        <text:p text:style-name="P53">■ Uzskatu, ka cilvēki, kas pabeiguši PIA programmas, var pieteikties studijām augstskolā, pauž 75 % respondentu, kuri uzskata, ka jaunieši saņem pietiekamu informāciju par PIA iespējām, salīdzinājumā ar 62 % respondentu, kuri to nedara. </text:p>
        <text:p text:style-name="P53">■ Pieaugot vecumam, šis viedoklis nedaudz samazinās – no 71 % vecuma grupā no 15 līdz 24 gadiem līdz 64 % vecuma grupā no 55 gadiem. </text:p>
        <text:p text:style-name="P53">■ Pēc vecuma izglītības beigās viedoklis, ka cilvēki, kas pabeiguši PIA programmas, var reģistrēties universitātes studijām, ir visizplatītākais respondentu vidū, kuri pabeiguši izglītību 20 gadu vecumā vai vecāki un vecumā no 16 līdz 19 gadiem (69 %–68 %), un tas ir 59 % to respondentu vidū, kuri pabeiguši izglītību 15 gadu vecumā vai agrāk. </text:p>
        <text:p text:style-name="P53">■ Respondenti, kuri paši ir apmeklējuši profesionālo izglītību un apmācību, arī biežāk piekrīt šim apgalvojumam nekā tie, kuri to nav darījuši (71 % pret 65 %). </text:p>
        <text:p text:style-name="P53">■ Nav atšķirības pēc dzimuma. </text:p>
        <text:p text:style-name="P25"/>
        <text:p text:style-name="P32"/>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9">QB7.4 Lūdzu, pastāstiet, cik lielā mērā piekrītat vai nepiekrītat katram no šiem apgalvojumiem: Personas, kas pabeigušas IVET programmas, var pieteikties studijām augstskolā (% no ES)</text:p>
            </table:table-cell>
            <table:covered-table-cell/>
            <table:covered-table-cell/>
            <table:covered-table-cell/>
          </table:table-row>
          <table:table-row>
            <table:table-cell table:style-name="Tableau12.A1" office:value-type="string">
              <text:p text:style-name="P81"/>
            </table:table-cell>
            <table:table-cell table:style-name="Tableau12.A1" office:value-type="string">
              <text:p text:style-name="P84">Kopā “Piekrītu”</text:p>
            </table:table-cell>
            <table:table-cell table:style-name="Tableau12.A1" office:value-type="string">
              <text:p text:style-name="P84">Kopā "Nepiekrītu" </text:p>
            </table:table-cell>
            <table:table-cell table:style-name="Tableau12.A1" office:value-type="string">
              <text:p text:style-name="P84">Nezinu</text:p>
            </table:table-cell>
          </table:table-row>
          <table:table-row>
            <table:table-cell table:style-name="Tableau12.A1" office:value-type="string">
              <text:p text:style-name="P89">ES-27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4" table:number-columns-spanned="4" office:value-type="string">
              <text:p text:style-name="P59">Dzimums</text:p>
            </table:table-cell>
            <table:covered-table-cell/>
            <table:covered-table-cell/>
            <table:covered-table-cell/>
          </table:table-row>
          <table:table-row>
            <table:table-cell table:style-name="Tableau12.A1" office:value-type="string">
              <text:p text:style-name="P89">Cilvēks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1" office:value-type="string">
              <text:p text:style-name="P89">Sieviete </text:p>
            </table:table-cell>
            <table:table-cell table:style-name="Tableau12.B3" office:value-type="float" office:value="67">
              <text:p text:style-name="P84">67</text:p>
            </table:table-cell>
            <table:table-cell table:style-name="Tableau12.B3" office:value-type="float" office:value="20">
              <text:p text:style-name="P84">20</text:p>
            </table:table-cell>
            <table:table-cell table:style-name="Tableau12.B3" office:value-type="float" office:value="13">
              <text:p text:style-name="P84">13</text:p>
            </table:table-cell>
          </table:table-row>
          <table:table-row>
            <table:table-cell table:style-name="Tableau12.A4" table:number-columns-spanned="4" office:value-type="string">
              <text:p text:style-name="P59">Vecums</text:p>
            </table:table-cell>
            <table:covered-table-cell/>
            <table:covered-table-cell/>
            <table:covered-table-cell/>
          </table:table-row>
          <table:table-row>
            <table:table-cell table:style-name="Tableau12.A1" office:value-type="string">
              <text:p text:style-name="P89">15-24 </text:p>
            </table:table-cell>
            <table:table-cell table:style-name="Tableau12.B3" office:value-type="float" office:value="71">
              <text:p text:style-name="P84">71</text:p>
            </table:table-cell>
            <table:table-cell table:style-name="Tableau12.B3" office:value-type="float" office:value="21">
              <text:p text:style-name="P84">21</text:p>
            </table:table-cell>
            <table:table-cell table:style-name="Tableau12.B3" office:value-type="float" office:value="8">
              <text:p text:style-name="P84">8</text:p>
            </table:table-cell>
          </table:table-row>
          <table:table-row>
            <table:table-cell table:style-name="Tableau12.A1" office:value-type="string">
              <text:p text:style-name="P89">25-39 </text:p>
            </table:table-cell>
            <table:table-cell table:style-name="Tableau12.B3" office:value-type="float" office:value="70">
              <text:p text:style-name="P84">70</text:p>
            </table:table-cell>
            <table:table-cell table:style-name="Tableau12.B3" office:value-type="float" office:value="21">
              <text:p text:style-name="P84">21</text:p>
            </table:table-cell>
            <table:table-cell table:style-name="Tableau12.B3" office:value-type="float" office:value="9">
              <text:p text:style-name="P84">9</text:p>
            </table:table-cell>
          </table:table-row>
          <table:table-row>
            <table:table-cell table:style-name="Tableau12.A1" office:value-type="string">
              <text:p text:style-name="P89">40-54 </text:p>
            </table:table-cell>
            <table:table-cell table:style-name="Tableau12.B3" office:value-type="float" office:value="69">
              <text:p text:style-name="P84">69</text:p>
            </table:table-cell>
            <table:table-cell table:style-name="Tableau12.B3" office:value-type="float" office:value="21">
              <text:p text:style-name="P84">21</text:p>
            </table:table-cell>
            <table:table-cell table:style-name="Tableau12.B3" office:value-type="float" office:value="10">
              <text:p text:style-name="P84">10</text:p>
            </table:table-cell>
          </table:table-row>
          <table:table-row>
            <table:table-cell table:style-name="Tableau12.A1" office:value-type="string">
              <text:p text:style-name="P89">&gt;=55</text:p>
            </table:table-cell>
            <table:table-cell table:style-name="Tableau12.B3" office:value-type="float" office:value="64">
              <text:p text:style-name="P84">64</text:p>
            </table:table-cell>
            <table:table-cell table:style-name="Tableau12.B3" office:value-type="float" office:value="19">
              <text:p text:style-name="P84">19</text:p>
            </table:table-cell>
            <table:table-cell table:style-name="Tableau12.B3" office:value-type="float" office:value="17">
              <text:p text:style-name="P84">17</text:p>
            </table:table-cell>
          </table:table-row>
          <table:table-row>
            <table:table-cell table:style-name="Tableau12.A4" table:number-columns-spanned="4" office:value-type="string">
              <text:p text:style-name="P59">Izglītība (beigās)</text:p>
            </table:table-cell>
            <table:covered-table-cell/>
            <table:covered-table-cell/>
            <table:covered-table-cell/>
          </table:table-row>
          <table:table-row>
            <table:table-cell table:style-name="Tableau12.A1" office:value-type="string">
              <text:p text:style-name="P89">&lt;=-15</text:p>
            </table:table-cell>
            <table:table-cell table:style-name="Tableau12.B3" office:value-type="float" office:value="59">
              <text:p text:style-name="P84">59</text:p>
            </table:table-cell>
            <table:table-cell table:style-name="Tableau12.B3" office:value-type="float" office:value="17">
              <text:p text:style-name="P84">17</text:p>
            </table:table-cell>
            <table:table-cell table:style-name="Tableau12.B3" office:value-type="float" office:value="24">
              <text:p text:style-name="P84">24</text:p>
            </table:table-cell>
          </table:table-row>
          <table:table-row>
            <table:table-cell table:style-name="Tableau12.A1" office:value-type="string">
              <text:p text:style-name="P89">16-19 </text:p>
            </table:table-cell>
            <table:table-cell table:style-name="Tableau12.B3" office:value-type="float" office:value="68">
              <text:p text:style-name="P84">68</text:p>
            </table:table-cell>
            <table:table-cell table:style-name="Tableau12.B3" office:value-type="float" office:value="20">
              <text:p text:style-name="P84">20</text:p>
            </table:table-cell>
            <table:table-cell table:style-name="Tableau12.B3" office:value-type="float" office:value="12">
              <text:p text:style-name="P84">12</text:p>
            </table:table-cell>
          </table:table-row>
          <table:table-row>
            <table:table-cell table:style-name="Tableau12.A1" office:value-type="string">
              <text:p text:style-name="P89">&gt;=20</text:p>
            </table:table-cell>
            <table:table-cell table:style-name="Tableau12.B3" office:value-type="float" office:value="69">
              <text:p text:style-name="P84">69</text:p>
            </table:table-cell>
            <table:table-cell table:style-name="Tableau12.B3" office:value-type="float" office:value="22">
              <text:p text:style-name="P84">22</text:p>
            </table:table-cell>
            <table:table-cell table:style-name="Tableau12.B3" office:value-type="float" office:value="9">
              <text:p text:style-name="P84">9</text:p>
            </table:table-cell>
          </table:table-row>
          <table:table-row>
            <table:table-cell table:style-name="Tableau12.A1" office:value-type="string">
              <text:p text:style-name="P89">Joprojām mācās </text:p>
            </table:table-cell>
            <table:table-cell table:style-name="Tableau12.B3" office:value-type="float" office:value="71">
              <text:p text:style-name="P84">71</text:p>
            </table:table-cell>
            <table:table-cell table:style-name="Tableau12.B3" office:value-type="float" office:value="20">
              <text:p text:style-name="P84">20</text:p>
            </table:table-cell>
            <table:table-cell table:style-name="Tableau12.B3" office:value-type="float" office:value="9">
              <text:p text:style-name="P84">9</text:p>
            </table:table-cell>
          </table:table-row>
          <table:table-row>
            <table:table-cell table:style-name="Tableau12.A4" table:number-columns-spanned="4" office:value-type="string">
              <text:p text:style-name="P59">Sociālprofesionālā kategorija</text:p>
            </table:table-cell>
            <table:covered-table-cell/>
            <table:covered-table-cell/>
            <table:covered-table-cell/>
          </table:table-row>
          <table:table-row>
            <table:table-cell table:style-name="Tableau12.A1" office:value-type="string">
              <text:p text:style-name="P89">Pašnodarbināta persona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Vadītāji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Citas baltas apkakles </text:p>
            </table:table-cell>
            <table:table-cell table:style-name="Tableau12.B3" office:value-type="float" office:value="68">
              <text:p text:style-name="P84">68</text:p>
            </table:table-cell>
            <table:table-cell table:style-name="Tableau12.B3" office:value-type="float" office:value="23">
              <text:p text:style-name="P84">23</text:p>
            </table:table-cell>
            <table:table-cell table:style-name="Tableau12.B3" office:value-type="float" office:value="9">
              <text:p text:style-name="P84">9</text:p>
            </table:table-cell>
          </table:table-row>
          <table:table-row>
            <table:table-cell table:style-name="Tableau12.A1" office:value-type="string">
              <text:p text:style-name="P89">Fiziskā darba strādnieki </text:p>
            </table:table-cell>
            <table:table-cell table:style-name="Tableau12.B3" office:value-type="float" office:value="70">
              <text:p text:style-name="P84">70</text:p>
            </table:table-cell>
            <table:table-cell table:style-name="Tableau12.B3" office:value-type="float" office:value="20">
              <text:p text:style-name="P84">20</text:p>
            </table:table-cell>
            <table:table-cell table:style-name="Tableau12.B3" office:value-type="float" office:value="10">
              <text:p text:style-name="P84">10</text:p>
            </table:table-cell>
          </table:table-row>
          <table:table-row>
            <table:table-cell table:style-name="Tableau12.A1" office:value-type="string">
              <text:p text:style-name="P89">Mājas ļaudis </text:p>
            </table:table-cell>
            <table:table-cell table:style-name="Tableau12.B3" office:value-type="float" office:value="66">
              <text:p text:style-name="P84">66</text:p>
            </table:table-cell>
            <table:table-cell table:style-name="Tableau12.B3" office:value-type="float" office:value="19">
              <text:p text:style-name="P84">19</text:p>
            </table:table-cell>
            <table:table-cell table:style-name="Tableau12.B3" office:value-type="float" office:value="15">
              <text:p text:style-name="P84">15</text:p>
            </table:table-cell>
          </table:table-row>
          <table:table-row>
            <table:table-cell table:style-name="Tableau12.A1" office:value-type="string">
              <text:p text:style-name="P89">Bezdarbnieks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Pensionējies(-usies) </text:p>
            </table:table-cell>
            <table:table-cell table:style-name="Tableau12.B3" office:value-type="float" office:value="63">
              <text:p text:style-name="P84">63</text:p>
            </table:table-cell>
            <table:table-cell table:style-name="Tableau12.B3" office:value-type="float" office:value="18">
              <text:p text:style-name="P84">18</text:p>
            </table:table-cell>
            <table:table-cell table:style-name="Tableau12.B3" office:value-type="float" office:value="19">
              <text:p text:style-name="P84">19</text:p>
            </table:table-cell>
          </table:table-row>
          <table:table-row>
            <table:table-cell table:style-name="Tableau12.A1" office:value-type="string">
              <text:p text:style-name="P89">Skolēni </text:p>
            </table:table-cell>
            <table:table-cell table:style-name="Tableau12.B3" office:value-type="float" office:value="72">
              <text:p text:style-name="P84">72</text:p>
            </table:table-cell>
            <table:table-cell table:style-name="Tableau12.B3" office:value-type="float" office:value="20">
              <text:p text:style-name="P84">20</text:p>
            </table:table-cell>
            <table:table-cell table:style-name="Tableau12.B3" office:value-type="float" office:value="8">
              <text:p text:style-name="P84">8</text:p>
            </table:table-cell>
          </table:table-row>
          <table:table-row>
            <table:table-cell table:style-name="Tableau12.A4" table:number-columns-spanned="4" office:value-type="string">
              <text:p text:style-name="P59">Subjektīvā urbanizācija</text:p>
            </table:table-cell>
            <table:covered-table-cell/>
            <table:covered-table-cell/>
            <table:covered-table-cell/>
          </table:table-row>
          <table:table-row>
            <table:table-cell table:style-name="Tableau12.A1" office:value-type="string">
              <text:p text:style-name="P89">Lauku apvidus vai ciems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Maza vai vidēja lieluma pilsēta </text:p>
            </table:table-cell>
            <table:table-cell table:style-name="Tableau12.B3" office:value-type="float" office:value="66">
              <text:p text:style-name="P84">66</text:p>
            </table:table-cell>
            <table:table-cell table:style-name="Tableau12.B3" office:value-type="float" office:value="22">
              <text:p text:style-name="P84">22</text:p>
            </table:table-cell>
            <table:table-cell table:style-name="Tableau12.B3" office:value-type="float" office:value="12">
              <text:p text:style-name="P84">12</text:p>
            </table:table-cell>
          </table:table-row>
          <table:table-row>
            <table:table-cell table:style-name="Tableau12.A1" office:value-type="string">
              <text:p text:style-name="P89">Lielpilsēta </text:p>
            </table:table-cell>
            <table:table-cell table:style-name="Tableau12.B3" office:value-type="float" office:value="71">
              <text:p text:style-name="P84">71</text:p>
            </table:table-cell>
            <table:table-cell table:style-name="Tableau12.B3" office:value-type="float" office:value="18">
              <text:p text:style-name="P84">18</text:p>
            </table:table-cell>
            <table:table-cell table:style-name="Tableau12.B3" office:value-type="float" office:value="11">
              <text:p text:style-name="P84">11</text:p>
            </table:table-cell>
          </table:table-row>
          <table:table-row>
            <table:table-cell table:style-name="Tableau12.A4" table:number-columns-spanned="4" office:value-type="string">
              <text:p text:style-name="P59">IVET uztvere (MŪSU VALSTS)</text:p>
            </table:table-cell>
            <table:covered-table-cell/>
            <table:covered-table-cell/>
            <table:covered-table-cell/>
          </table:table-row>
          <table:table-row>
            <table:table-cell table:style-name="Tableau12.A1" office:value-type="string">
              <text:p text:style-name="P89">Pozitīvs </text:p>
            </table:table-cell>
            <table:table-cell table:style-name="Tableau12.B3" office:value-type="float" office:value="74">
              <text:p text:style-name="P84">74</text:p>
            </table:table-cell>
            <table:table-cell table:style-name="Tableau12.B3" office:value-type="float" office:value="15">
              <text:p text:style-name="P84">15</text:p>
            </table:table-cell>
            <table:table-cell table:style-name="Tableau12.B3" office:value-type="float" office:value="11">
              <text:p text:style-name="P84">11</text:p>
            </table:table-cell>
          </table:table-row>
          <table:table-row>
            <table:table-cell table:style-name="Tableau12.A1" office:value-type="string">
              <text:p text:style-name="P89">Negatīvs </text:p>
            </table:table-cell>
            <table:table-cell table:style-name="Tableau12.B3" office:value-type="float" office:value="57">
              <text:p text:style-name="P84">57</text:p>
            </table:table-cell>
            <table:table-cell table:style-name="Tableau12.B3" office:value-type="float" office:value="33">
              <text:p text:style-name="P84">33</text:p>
            </table:table-cell>
            <table:table-cell table:style-name="Tableau12.B3" office:value-type="float" office:value="10">
              <text:p text:style-name="P84">10</text:p>
            </table:table-cell>
          </table:table-row>
          <table:table-row>
            <table:table-cell table:style-name="Tableau12.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12.A1" office:value-type="string">
              <text:p text:style-name="P89">Jā </text:p>
            </table:table-cell>
            <table:table-cell table:style-name="Tableau12.B3" office:value-type="float" office:value="71">
              <text:p text:style-name="P84">71</text:p>
            </table:table-cell>
            <table:table-cell table:style-name="Tableau12.B3" office:value-type="float" office:value="19">
              <text:p text:style-name="P84">19</text:p>
            </table:table-cell>
            <table:table-cell table:style-name="Tableau12.B3" office:value-type="float" office:value="10">
              <text:p text:style-name="P84">10</text:p>
            </table:table-cell>
          </table:table-row>
          <table:table-row>
            <table:table-cell table:style-name="Tableau12.A1" office:value-type="string">
              <text:p text:style-name="P89">Nē </text:p>
            </table:table-cell>
            <table:table-cell table:style-name="Tableau12.B3" office:value-type="float" office:value="65">
              <text:p text:style-name="P84">65</text:p>
            </table:table-cell>
            <table:table-cell table:style-name="Tableau12.B3" office:value-type="float" office:value="21">
              <text:p text:style-name="P84">21</text:p>
            </table:table-cell>
            <table:table-cell table:style-name="Tableau12.B3" office:value-type="float" office:value="14">
              <text:p text:style-name="P84">14</text:p>
            </table:table-cell>
          </table:table-row>
        </table:table>
        <text:p text:style-name="P25"/>
        <text:p text:style-name="P52">Aptuveni divas trešdaļas ES iedzīvotāju uzskata, ka cilvēkiem, kas studē PIA kvalifikācijas iegūšanai, ir iespējas studēt ārzemēs kā daļu no savām studijām. </text:p>
        <text:p text:style-name="P25">“Erasmus+” atbalsta profesionālo studentu mobilitāti, ļaujot PIA apguvējiem piedalīties studiju vai apmācības periodos ārvalstīs.<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4">https://erasmus-plus.ec.europa.eu/opportunities/individuals/trainees/vocational-education-apprenticeships-and-recent-graduates</text:span></text:a><text:span text:style-name="T54"> </text:span></text:p></text:note-body></text:note> Visā Eiropas Savienībā 64 % respondentu apgalvo, ka cilvēkiem, kuri studē PIA kvalifikācijas iegūšanai, ir iespējas studēt ārzemēs, tostarp 19 % respondentu pilnībā piekrīt un 45 % respondentu<text:note text:id="ftn30" text:note-class="footnote"><text:note-citation>30</text:note-citation><text:note-body><text:p text:style-name="P13">jautājums. Lūdzu, pastāstiet, cik lielā mērā piekrītat vai nepiekrītat katram no šiem apgalvojumiem: Cilvēkiem, kas studē, lai iegūtu PIA kvalifikāciju, ir iespējas studēt ārzemēs kā daļu no savām studijām. </text:p></text:note-body></text:note> parasti piekrīt . Kopumā 20 % nepiekrīt, bet 16 % nezina. </text:p>
        <text:p text:style-name="P25">Laika gaitā ir palielinājusies informētība par iespējām studēt ārzemēs ar PIA kvalifikāciju. Cedefop 2016. gada apsekojumā (ES28) 60 % respondentu piekrita, ka cilvēkiem PIA jomā ir iespējas studēt vai strādāt ārzemēs, 22 % nepiekrita un 18 % nezināja<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Jautājuma formulējums atšķiras no pašreizējā apsekojuma, kurā galvenā uzmanība pievērsta studijām ārvalstīs PIA studiju ietvaros, savukārt 2016. gada jautājums attiecās uz studijām vai darbu ārvalstīs pēc PIA. jautājums. “Turpmāk minētie apgalvojumi attiecas uz to, kas notiek pēc profesionālās izglītības vidējās izglītības iegūšanas. Cik lielā mērā jūs piekrītat vai nepiekrītat katram no tiem? – Profesionālā izglītība vidējās izglītības līmenī sniedz iespējas studēt vai strādāt ārzemēs.”</text:span></text:p></text:note-body></text:note>. 2011. gada Eirobarometra aptaujā par PIA (ES27) nedaudz savādāk formulēts jautājums liecināja, ka 43 % respondentu uzskata, ka PIA sniedz iespējas studēt ārvalstīs<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Jautājumu formulējums atšķiras no pašreizējā apsekojuma, tajā lietots termins "PIA", nenošķirot sākotnējo un tālāko PIA, un tas ir formulēts negatīvi. QA10.5: "Lūdzu, pastāstiet man, cik lielā mērā jūs piekrītat vai nepiekrītat katram no turpmāk minētajiem apgalvojumiem. Profesionālā izglītība un apmācība nedod iespējas studēt ārzemēs”.</text:span></text:p></text:note-body></text:note>. </text:p>
        <text:p text:style-name="P25">Pašreizējā apsekojumā vismaz puse respondentu 25 dalībvalstīs uzskata, ka cilvēkiem, kas studē PIA kvalifikācijas iegūšanai, ir iespējas studēt ārzemēs kā daļu no savām studijām. </text:p>
        <text:p text:style-name="P25">Viedokļi dažādās dalībvalstīs atšķiras, visaugstākais vienošanās līmenis reģistrēts Kiprā (86 %), Maltā (85 %) un Slovākijā (75 %). Zemākais līmenis reģistrēts Zviedrijā (45 %), Portugālē (47 %) un Nīderlandē (51 %). </text:p>
        <text:p text:style-name="P25"/>
        <text:p text:style-name="P25"><draw:g text:anchor-type="paragraph" draw:z-index="22" draw:name="Forme19" draw:style-name="gr32"><draw:frame draw:style-name="gr295" draw:text-style-name="P100" svg:width="4.986cm" svg:height="5.047cm" svg:x="10.865cm" svg:y="-7.514cm"><draw:image xlink:href="Pictures/10000000000001EB000001F1CFC63A4FBF2FFA6A.png" xlink:type="simple" xlink:show="embed" xlink:actuate="onLoad" draw:mime-type="image/png"><text:p/></draw:image></draw:frame><draw:frame draw:style-name="gr296" draw:text-style-name="P102" svg:width="7.963cm" svg:height="1.551cm" svg:x="8.692cm" svg:y="-9.999cm"><draw:text-box><text:p text:style-name="P101"><text:span text:style-name="T59">jautājums. Lūdzu, pastāstiet, cik lielā mērā piekrītat vai nepiekrītat katram no šiem apgalvojumiem: Cilvēkiem, kuri mācās IVET kvalifikācijas iegūšanai, ir iespējas studēt ārzemēs kā daļu no savām studijām (ES27) (%) </text:span></text:p></draw:text-box></draw:frame><draw:frame draw:style-name="gr297" draw:text-style-name="P102" svg:width="2.377cm" svg:height="0.578cm" svg:x="10.756cm" svg:y="-8.089cm"><draw:text-box><text:p text:style-name="P101"><text:span text:style-name="T59">Nezinu 16</text:span></text:p></draw:text-box></draw:frame><draw:frame draw:style-name="gr298" draw:text-style-name="P105" svg:width="2.557cm" svg:height="0.902cm" svg:x="8.895cm" svg:y="-7.08cm"><draw:text-box><text:p text:style-name="P104"><text:span text:style-name="T59">Pilnīgi nepiekrītu 4</text:span></text:p></draw:text-box></draw:frame><draw:frame draw:style-name="gr299" draw:text-style-name="P105" svg:width="1.945cm" svg:height="1.227cm" svg:x="8.939cm" svg:y="-5.196cm"><draw:text-box><text:p text:style-name="P104"><text:span text:style-name="T59">Piekrist 16</text:span></text:p></draw:text-box></draw:frame><draw:frame draw:style-name="gr300" draw:text-style-name="P102" svg:width="2.527cm" svg:height="0.902cm" svg:x="13.797cm" svg:y="-8.043cm"><draw:text-box><text:p text:style-name="P101"><text:span text:style-name="T59">Pilnībā piekrītu 19</text:span></text:p></draw:text-box></draw:frame><draw:frame draw:style-name="gr301" draw:text-style-name="P102" svg:width="2.708cm" svg:height="0.578cm" svg:x="12.809cm" svg:y="-2.504cm"><draw:text-box><text:p text:style-name="P101"><text:span text:style-name="T59">Piekrītu 45</text:span></text:p></draw:text-box></draw:frame></draw:g></text:p>
        <text:p text:style-name="P25"/>
        <text:p text:style-name="P33"><draw:g text:anchor-type="paragraph" draw:z-index="23" draw:name="Forme20" draw:style-name="gr1"><draw:frame draw:style-name="gr287" draw:text-style-name="P100" svg:width="16.788cm" svg:height="7.344cm" svg:x="0.182cm" svg:y="1.044cm"><draw:image xlink:href="Pictures/10000000000005400000024CF7E9C784CE4D0E38.png" xlink:type="simple" xlink:show="embed" xlink:actuate="onLoad" draw:mime-type="image/png"><text:p/></draw:image></draw:frame><draw:frame draw:style-name="gr288" draw:text-style-name="P102" svg:width="16.879cm" svg:height="0.902cm" svg:x="0.002cm" svg:y="0.002cm"><draw:text-box><text:p text:style-name="P101"><text:span text:style-name="T59">jautājums. Lūdzu, pastāstiet, cik lielā mērā piekrītat vai nepiekrītat katram no šiem apgalvojumiem: Cilvēkiem, kuri mācās IVET kvalifikācijas iegūšanai, ir iespējas studēt ārzemēs kā daļu no savām studijām (ES27) (%) </text:span></text:p></draw:text-box></draw:frame><draw:g draw:style-name="gr4"><draw:frame draw:style-name="gr289" draw:text-style-name="P100" svg:width="14.098cm" svg:height="0.959cm" svg:x="0.413cm" svg:y="8.515cm"><draw:image xlink:href="Pictures/100000000000022300000022902E68B765C34830.png" xlink:type="simple" xlink:show="embed" xlink:actuate="onLoad" draw:mime-type="image/png"><text:p/></draw:image></draw:frame><draw:frame draw:style-name="gr290" draw:text-style-name="P102" svg:width="2.924cm" svg:height="0.648cm" svg:x="0.873cm" svg:y="8.687cm"><draw:text-box><text:p text:style-name="P106"><text:span text:style-name="T59">Pilnībā piekrītu</text:span></text:p></draw:text-box></draw:frame><draw:frame draw:style-name="gr291" draw:text-style-name="P102" svg:width="2.857cm" svg:height="0.59cm" svg:x="3.883cm" svg:y="8.666cm"><draw:text-box><text:p text:style-name="P106"><text:span text:style-name="T59">Piekrist</text:span></text:p></draw:text-box></draw:frame><draw:frame draw:style-name="gr292" draw:text-style-name="P102" svg:width="3.282cm" svg:height="0.646cm" svg:x="7.065cm" svg:y="8.709cm"><draw:text-box><text:p text:style-name="P106"><text:span text:style-name="T59">Tendēt nepiekrist</text:span></text:p></draw:text-box></draw:frame><draw:frame draw:style-name="gr293" draw:text-style-name="P102" svg:width="3.483cm" svg:height="0.646cm" svg:x="10.695cm" svg:y="8.666cm"><draw:text-box><text:p text:style-name="P106"><text:span text:style-name="T59">Pilnīgi nepiekrītu</text:span></text:p></draw:text-box></draw:frame><draw:frame draw:style-name="gr294" draw:text-style-name="P102" svg:width="2.52cm" svg:height="0.687cm" svg:x="14.415cm" svg:y="8.666cm"><draw:text-box><text:p text:style-name="P106"><text:span text:style-name="T59">Nezinu</text:span></text:p></draw:text-box></draw:frame></draw:g></draw:g></text:p>
        <text:p text:style-name="P52">Tas, cik lielā mērā respondenti piekrīt, ka cilvēkiem, kuri studē PIA kvalifikācijas iegūšanai, ir iespējas studēt ārvalstīs, atšķiras atkarībā no sociāldemogrāfiskajiem un attieksmes faktoriem, kā norādīts turpmāk. </text:p>
        <text:p text:style-name="P25">■ Respondenti, kuri redz PIA pozitīvā gaismā, ir vairāk </text:p>
        <text:p text:style-name="P25">varētu uzskatīt, ka PIA studentiem ir iespējas </text:p>
        <text:p text:style-name="P25">studēt ārzemēs (71 % salīdzinājumā ar 52 % respondentu, kuri ziņo par negatīvu </text:p>
        <text:p text:style-name="P25">uztvere). </text:p>
        <text:p text:style-name="P53">■ Respondenti, kuri uzskata, ka jaunieši saņem pietiekami daudz informācijas par PIA iespējām, biežāk piekrīt, ka cilvēkiem, kuri studē PIA kvalifikācijas iegūšanai, ir iespējas studēt ārzemēs (72 %), nekā tiem, kuri uzskata, ka viņi to nedara (56 %). </text:p>
        <text:p text:style-name="P53">■ Pēc vecuma izglītības beigās uzskats, ka cilvēkiem, kuri studē PIA kvalifikācijas iegūšanai, ir iespējas studēt ārzemēs, ir visizplatītākais respondentu vidū, kuri ir pabeiguši izglītību vecumā no 16 līdz 19 gadiem (65 %) un vecumā no 20 gadiem (64 %), samazinoties līdz 59 % 15 gadus vecu vai jaunāku respondentu vidū. To vidū, kuri vēl mācās, tas ir 62 %. </text:p>
        <text:p text:style-name="P53">■ Uzskats, ka PIA studentiem ir iespējas studēt ārzemēs, ir nedaudz izplatītāks to respondentu vidū, kuri ieteiktu profesionālo vidējo izglītību (67 %), nekā to respondentu vidū, kuri dod priekšroku vispārējai vidējai izglītībai (63 %). </text:p>
        <text:p text:style-name="P53">■ Pēc vecuma ir tikai nelielas atšķirības. </text:p>
        <text:p text:style-name="P53">■ Nav atšķirības pēc dzimuma. </text:p>
        <text:p text:style-name="P25"/>
        <text:p text:style-name="P32"/>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9">QB7.5 Lūdzu, pastāstiet man, cik lielā mērā jūs piekrītat vai nepiekrītat katram no šiem apgalvojumiem: Cilvēkiem, kuri studē, lai iegūtu IVET kvalifikāciju, ir iespējas studēt ārzemēs (% no ES)</text:p>
            </table:table-cell>
            <table:covered-table-cell/>
            <table:covered-table-cell/>
            <table:covered-table-cell/>
          </table:table-row>
          <table:table-row>
            <table:table-cell table:style-name="Tableau13.A1" office:value-type="string">
              <text:p text:style-name="P81"/>
            </table:table-cell>
            <table:table-cell table:style-name="Tableau13.A1" office:value-type="string">
              <text:p text:style-name="P84">Kopā “Piekrītu”</text:p>
            </table:table-cell>
            <table:table-cell table:style-name="Tableau13.A1" office:value-type="string">
              <text:p text:style-name="P84">Kopā "Nepiekrītu" </text:p>
            </table:table-cell>
            <table:table-cell table:style-name="Tableau13.A1" office:value-type="string">
              <text:p text:style-name="P84">Nezinu</text:p>
            </table:table-cell>
          </table:table-row>
          <table:table-row>
            <table:table-cell table:style-name="Tableau13.A1" office:value-type="string">
              <text:p text:style-name="P89">ES-27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Dzimums</text:p>
            </table:table-cell>
            <table:covered-table-cell/>
            <table:covered-table-cell/>
            <table:covered-table-cell/>
          </table:table-row>
          <table:table-row>
            <table:table-cell table:style-name="Tableau13.A1" office:value-type="string">
              <text:p text:style-name="P89">Cilvēks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Sieviete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4" table:number-columns-spanned="4" office:value-type="string">
              <text:p text:style-name="P59">Vecums</text:p>
            </table:table-cell>
            <table:covered-table-cell/>
            <table:covered-table-cell/>
            <table:covered-table-cell/>
          </table:table-row>
          <table:table-row>
            <table:table-cell table:style-name="Tableau13.A1" office:value-type="string">
              <text:p text:style-name="P89">15-24 </text:p>
            </table:table-cell>
            <table:table-cell table:style-name="Tableau13.A1" office:value-type="string">
              <text:p text:style-name="P81"/>
            </table:table-cell>
            <table:table-cell table:style-name="Tableau13.A1" office:value-type="string">
              <text:p text:style-name="P81"/>
            </table:table-cell>
            <table:table-cell table:style-name="Tableau13.A1" office:value-type="string">
              <text:p text:style-name="P81"/>
            </table:table-cell>
          </table:table-row>
          <table:table-row>
            <table:table-cell table:style-name="Tableau13.A1" office:value-type="string">
              <text:p text:style-name="P89">25-39 </text:p>
            </table:table-cell>
            <table:table-cell table:style-name="Tableau13.B3" office:value-type="float" office:value="65">
              <text:p text:style-name="P84">65</text:p>
            </table:table-cell>
            <table:table-cell table:style-name="Tableau13.B3" office:value-type="float" office:value="24">
              <text:p text:style-name="P84">24</text:p>
            </table:table-cell>
            <table:table-cell table:style-name="Tableau13.B3" office:value-type="float" office:value="11">
              <text:p text:style-name="P84">11</text:p>
            </table:table-cell>
          </table:table-row>
          <table:table-row>
            <table:table-cell table:style-name="Tableau13.A1" office:value-type="string">
              <text:p text:style-name="P89">40-54 </text:p>
            </table:table-cell>
            <table:table-cell table:style-name="Tableau13.B3" office:value-type="float" office:value="65">
              <text:p text:style-name="P84">65</text:p>
            </table:table-cell>
            <table:table-cell table:style-name="Tableau13.B3" office:value-type="float" office:value="22">
              <text:p text:style-name="P84">22</text:p>
            </table:table-cell>
            <table:table-cell table:style-name="Tableau13.B3" office:value-type="float" office:value="13">
              <text:p text:style-name="P84">13</text:p>
            </table:table-cell>
          </table:table-row>
          <table:table-row>
            <table:table-cell table:style-name="Tableau13.A1" office:value-type="string">
              <text:p text:style-name="P89">&gt;=55</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4" table:number-columns-spanned="4" office:value-type="string">
              <text:p text:style-name="P59">Izglītība (beigās)</text:p>
            </table:table-cell>
            <table:covered-table-cell/>
            <table:covered-table-cell/>
            <table:covered-table-cell/>
          </table:table-row>
          <table:table-row>
            <table:table-cell table:style-name="Tableau13.A1" office:value-type="string">
              <text:p text:style-name="P89">&lt;=-15</text:p>
            </table:table-cell>
            <table:table-cell table:style-name="Tableau13.B3" office:value-type="float" office:value="59">
              <text:p text:style-name="P84">59</text:p>
            </table:table-cell>
            <table:table-cell table:style-name="Tableau13.B3" office:value-type="float" office:value="16">
              <text:p text:style-name="P84">16</text:p>
            </table:table-cell>
            <table:table-cell table:style-name="Tableau13.B3" office:value-type="float" office:value="25">
              <text:p text:style-name="P84">25</text:p>
            </table:table-cell>
          </table:table-row>
          <table:table-row>
            <table:table-cell table:style-name="Tableau13.A1" office:value-type="string">
              <text:p text:style-name="P89">16-19 </text:p>
            </table:table-cell>
            <table:table-cell table:style-name="Tableau13.B3" office:value-type="float" office:value="65">
              <text:p text:style-name="P84">65</text:p>
            </table:table-cell>
            <table:table-cell table:style-name="Tableau13.B3" office:value-type="float" office:value="19">
              <text:p text:style-name="P84">19</text:p>
            </table:table-cell>
            <table:table-cell table:style-name="Tableau13.B3" office:value-type="float" office:value="16">
              <text:p text:style-name="P84">16</text:p>
            </table:table-cell>
          </table:table-row>
          <table:table-row>
            <table:table-cell table:style-name="Tableau13.A1" office:value-type="string">
              <text:p text:style-name="P89">&gt;=20</text:p>
            </table:table-cell>
            <table:table-cell table:style-name="Tableau13.B3" office:value-type="float" office:value="64">
              <text:p text:style-name="P84">64</text:p>
            </table:table-cell>
            <table:table-cell table:style-name="Tableau13.B3" office:value-type="float" office:value="21">
              <text:p text:style-name="P84">21</text:p>
            </table:table-cell>
            <table:table-cell table:style-name="Tableau13.B3" office:value-type="float" office:value="15">
              <text:p text:style-name="P84">15</text:p>
            </table:table-cell>
          </table:table-row>
          <table:table-row>
            <table:table-cell table:style-name="Tableau13.A1" office:value-type="string">
              <text:p text:style-name="P89">Joprojām mācās </text:p>
            </table:table-cell>
            <table:table-cell table:style-name="Tableau13.B3" office:value-type="float" office:value="62">
              <text:p text:style-name="P84">62</text:p>
            </table:table-cell>
            <table:table-cell table:style-name="Tableau13.B3" office:value-type="float" office:value="25">
              <text:p text:style-name="P84">25</text:p>
            </table:table-cell>
            <table:table-cell table:style-name="Tableau13.B3" office:value-type="float" office:value="13">
              <text:p text:style-name="P84">13</text:p>
            </table:table-cell>
          </table:table-row>
          <table:table-row>
            <table:table-cell table:style-name="Tableau13.A4" table:number-columns-spanned="4" office:value-type="string">
              <text:p text:style-name="P59">Sociālprofesionālā kategorija</text:p>
            </table:table-cell>
            <table:covered-table-cell/>
            <table:covered-table-cell/>
            <table:covered-table-cell/>
          </table:table-row>
          <table:table-row>
            <table:table-cell table:style-name="Tableau13.A1" office:value-type="string">
              <text:p text:style-name="P89">Pašnodarbināta persona </text:p>
            </table:table-cell>
            <table:table-cell table:style-name="Tableau13.B3" office:value-type="float" office:value="67">
              <text:p text:style-name="P84">67</text:p>
            </table:table-cell>
            <table:table-cell table:style-name="Tableau13.B3" office:value-type="float" office:value="20">
              <text:p text:style-name="P84">20</text:p>
            </table:table-cell>
            <table:table-cell table:style-name="Tableau13.B3" office:value-type="float" office:value="13">
              <text:p text:style-name="P84">13</text:p>
            </table:table-cell>
          </table:table-row>
          <table:table-row>
            <table:table-cell table:style-name="Tableau13.A1" office:value-type="string">
              <text:p text:style-name="P89">Vadītāji </text:p>
            </table:table-cell>
            <table:table-cell table:style-name="Tableau13.B3" office:value-type="float" office:value="63">
              <text:p text:style-name="P84">63</text:p>
            </table:table-cell>
            <table:table-cell table:style-name="Tableau13.B3" office:value-type="float" office:value="21">
              <text:p text:style-name="P84">21</text:p>
            </table:table-cell>
            <table:table-cell table:style-name="Tableau13.B3" office:value-type="float" office:value="16">
              <text:p text:style-name="P84">16</text:p>
            </table:table-cell>
          </table:table-row>
          <table:table-row>
            <table:table-cell table:style-name="Tableau13.A1" office:value-type="string">
              <text:p text:style-name="P89">Citas baltas apkakles </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1" office:value-type="string">
              <text:p text:style-name="P89">Fiziskā darba strādnieki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Mājas ļaudis </text:p>
            </table:table-cell>
            <table:table-cell table:style-name="Tableau13.B3" office:value-type="float" office:value="62">
              <text:p text:style-name="P84">62</text:p>
            </table:table-cell>
            <table:table-cell table:style-name="Tableau13.B3" office:value-type="float" office:value="22">
              <text:p text:style-name="P84">22</text:p>
            </table:table-cell>
            <table:table-cell table:style-name="Tableau13.B3" office:value-type="float" office:value="16">
              <text:p text:style-name="P84">16</text:p>
            </table:table-cell>
          </table:table-row>
          <table:table-row>
            <table:table-cell table:style-name="Tableau13.A1" office:value-type="string">
              <text:p text:style-name="P89">Bezdarbnieks </text:p>
            </table:table-cell>
            <table:table-cell table:style-name="Tableau13.B3" office:value-type="float" office:value="60">
              <text:p text:style-name="P84">60</text:p>
            </table:table-cell>
            <table:table-cell table:style-name="Tableau13.B3" office:value-type="float" office:value="20">
              <text:p text:style-name="P84">20</text:p>
            </table:table-cell>
            <table:table-cell table:style-name="Tableau13.B3" office:value-type="float" office:value="20">
              <text:p text:style-name="P84">20</text:p>
            </table:table-cell>
          </table:table-row>
          <table:table-row>
            <table:table-cell table:style-name="Tableau13.A1" office:value-type="string">
              <text:p text:style-name="P89">Pensionējies(-usies) </text:p>
            </table:table-cell>
            <table:table-cell table:style-name="Tableau13.B3" office:value-type="float" office:value="62">
              <text:p text:style-name="P84">62</text:p>
            </table:table-cell>
            <table:table-cell table:style-name="Tableau13.B3" office:value-type="float" office:value="15">
              <text:p text:style-name="P84">15</text:p>
            </table:table-cell>
            <table:table-cell table:style-name="Tableau13.B3" office:value-type="float" office:value="23">
              <text:p text:style-name="P84">23</text:p>
            </table:table-cell>
          </table:table-row>
          <table:table-row>
            <table:table-cell table:style-name="Tableau13.A1" office:value-type="string">
              <text:p text:style-name="P89">Skolēni </text:p>
            </table:table-cell>
            <table:table-cell table:style-name="Tableau13.B3" office:value-type="float" office:value="64">
              <text:p text:style-name="P84">64</text:p>
            </table:table-cell>
            <table:table-cell table:style-name="Tableau13.B3" office:value-type="float" office:value="25">
              <text:p text:style-name="P84">25</text:p>
            </table:table-cell>
            <table:table-cell table:style-name="Tableau13.B3" office:value-type="float" office:value="11">
              <text:p text:style-name="P84">11</text:p>
            </table:table-cell>
          </table:table-row>
          <table:table-row>
            <table:table-cell table:style-name="Tableau13.A4" table:number-columns-spanned="4" office:value-type="string">
              <text:p text:style-name="P59">Subjektīvā urbanizācija</text:p>
            </table:table-cell>
            <table:covered-table-cell/>
            <table:covered-table-cell/>
            <table:covered-table-cell/>
          </table:table-row>
          <table:table-row>
            <table:table-cell table:style-name="Tableau13.A1" office:value-type="string">
              <text:p text:style-name="P89">Lauku apvidus vai ciems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1" office:value-type="string">
              <text:p text:style-name="P89">Maza vai vidēja lieluma pilsēta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Lielpilsēta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IVET uztvere (MŪSU VALSTS)</text:p>
            </table:table-cell>
            <table:covered-table-cell/>
            <table:covered-table-cell/>
            <table:covered-table-cell/>
          </table:table-row>
          <table:table-row>
            <table:table-cell table:style-name="Tableau13.A1" office:value-type="string">
              <text:p text:style-name="P89">Pozitīvs </text:p>
            </table:table-cell>
            <table:table-cell table:style-name="Tableau13.B3" office:value-type="float" office:value="71">
              <text:p text:style-name="P84">71</text:p>
            </table:table-cell>
            <table:table-cell table:style-name="Tableau13.B3" office:value-type="float" office:value="15">
              <text:p text:style-name="P84">15</text:p>
            </table:table-cell>
            <table:table-cell table:style-name="Tableau13.B3" office:value-type="float" office:value="14">
              <text:p text:style-name="P84">14</text:p>
            </table:table-cell>
          </table:table-row>
          <table:table-row>
            <table:table-cell table:style-name="Tableau13.A1" office:value-type="string">
              <text:p text:style-name="P89">Negatīvs </text:p>
            </table:table-cell>
            <table:table-cell table:style-name="Tableau13.B3" office:value-type="float" office:value="52">
              <text:p text:style-name="P84">52</text:p>
            </table:table-cell>
            <table:table-cell table:style-name="Tableau13.B3" office:value-type="float" office:value="32">
              <text:p text:style-name="P84">32</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13.A1" office:value-type="string">
              <text:p text:style-name="P89">Jā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Nē </text:p>
            </table:table-cell>
            <table:table-cell table:style-name="Tableau13.B3" office:value-type="float" office:value="62">
              <text:p text:style-name="P84">62</text:p>
            </table:table-cell>
            <table:table-cell table:style-name="Tableau13.B3" office:value-type="float" office:value="20">
              <text:p text:style-name="P84">20</text:p>
            </table:table-cell>
            <table:table-cell table:style-name="Tableau13.B3" office:value-type="float" office:value="18">
              <text:p text:style-name="P84">18</text:p>
            </table:table-cell>
          </table:table-row>
        </table:table>
        <text:p text:style-name="P25"/>
        <text:p text:style-name="P52">Divas trešdaļas ES iedzīvotāju apgalvo, ka PIA programmas ir pietiekami iekļaujošas, lai izglītojamajiem sniegtu nepieciešamo atbalstu. </text:p>
        <text:p text:style-name="P25">Visā Eiropas Savienībā 67 % respondentu apgalvo, ka PIA programmas ir pietiekami iekļaujošas, lai nodrošinātu, ka izglītojamie, kuri var saskarties ar šķēršļiem noteikta veida mācību vidē, saņem atbalstu, kas viņiem vajadzīgs, lai pabeigtu programmas, tostarp 17 %, kuri pilnībā piekrīt, un 50 %, kuri parasti piekrīt.<text:note text:id="ftn33" text:note-class="footnote"><text:note-citation>33</text:note-citation><text:note-body><text:p text:style-name="P13">jautājums. Lūdzu, pastāstiet, cik lielā mērā piekrītat vai nepiekrītat katram no šiem apgalvojumiem: PIA programmas ir pietiekami iekļaujošas, lai nodrošinātu, ka izglītojamie, kas var saskarties ar šķēršļiem noteikta veida mācību vidē, saņem atbalstu, kas tiem vajadzīgs, lai varētu pabeigt programmas. </text:p></text:note-body></text:note> Aptuveni katrs piektais (19 %) nepiekrīt, bet 14 % nezina. </text:p>
        <text:p text:style-name="P25">Visās dalībvalstīs vismaz puse respondentu piekrīt, ka PIA programmas ir pietiekami iekļaujošas, lai sniegtu izglītojamajiem nepieciešamo atbalstu programmu pabeigšanai. </text:p>
        <text:p text:style-name="P25">Viedokļi dažādās dalībvalstīs atšķiras, un visaugstākais vienošanās līmenis reģistrēts Maltā (82 %), Itālijā (81 %) un Slovēnijā (80 %). Zemākais līmenis reģistrēts Vācijā (51 %), Somijā (56 %) un Nīderlandē (57 %). </text:p>
        <text:p text:style-name="P25"><draw:g text:anchor-type="paragraph" draw:z-index="25" draw:name="Forme22" draw:style-name="gr1"><draw:frame draw:style-name="gr272" draw:text-style-name="P100" svg:width="16.317cm" svg:height="7.153cm" svg:x="0.032cm" svg:y="1.474cm"><draw:image xlink:href="Pictures/10000000000004F20000022BBBAE7301CD8480E6.png" xlink:type="simple" xlink:show="embed" xlink:actuate="onLoad" draw:mime-type="image/png"><text:p/></draw:image></draw:frame><draw:frame draw:style-name="gr273" draw:text-style-name="P102" svg:width="16.28cm" svg:height="1.227cm" svg:x="0.002cm" svg:y="0.102cm"><draw:text-box><text:p text:style-name="P101"><text:span text:style-name="T59">jautājums. Lūdzu, pastāstiet, cik lielā mērā piekrītat vai nepiekrītat katram no šiem apgalvojumiem:- IVET programmas ir pietiekami iekļaujošas, lai nodrošinātu, ka izglītojamie, kas var saskarties ar šķēršļiem Noteiktu veidu mācību vidēs saņem atbalstu, kas tiem vajadzīgs, lai varētu pabeigt programmas (%)</text:span></text:p></draw:text-box></draw:frame><draw:g draw:style-name="gr4"><draw:frame draw:style-name="gr274" draw:text-style-name="P100" svg:width="14.098cm" svg:height="0.959cm" svg:x="0.374cm" svg:y="8.639cm"><draw:image xlink:href="Pictures/100000000000022300000022902E68B765C34830.png" xlink:type="simple" xlink:show="embed" xlink:actuate="onLoad" draw:mime-type="image/png"><text:p/></draw:image></draw:frame><draw:frame draw:style-name="gr275" draw:text-style-name="P102" svg:width="2.924cm" svg:height="0.648cm" svg:x="0.836cm" svg:y="8.814cm"><draw:text-box><text:p text:style-name="P106"><text:span text:style-name="T59">Pilnībā piekrītu</text:span></text:p></draw:text-box></draw:frame><draw:frame draw:style-name="gr276" draw:text-style-name="P102" svg:width="2.858cm" svg:height="0.59cm" svg:x="3.844cm" svg:y="8.791cm"><draw:text-box><text:p text:style-name="P106"><text:span text:style-name="T59">Piekrist</text:span></text:p></draw:text-box></draw:frame><draw:frame draw:style-name="gr277" draw:text-style-name="P102" svg:width="3.28cm" svg:height="0.646cm" svg:x="7.028cm" svg:y="8.833cm"><draw:text-box><text:p text:style-name="P106"><text:span text:style-name="T59">Tendēt nepiekrist</text:span></text:p></draw:text-box></draw:frame><draw:frame draw:style-name="gr278" draw:text-style-name="P102" svg:width="3.484cm" svg:height="0.646cm" svg:x="10.656cm" svg:y="8.793cm"><draw:text-box><text:p text:style-name="P106"><text:span text:style-name="T59">Pilnīgi nepiekrītu</text:span></text:p></draw:text-box></draw:frame><draw:frame draw:style-name="gr279" draw:text-style-name="P102" svg:width="2.518cm" svg:height="0.687cm" svg:x="14.378cm" svg:y="8.793cm"><draw:text-box><text:p text:style-name="P106"><text:span text:style-name="T59">Nezinu</text:span></text:p></draw:text-box></draw:frame></draw:g></draw:g><draw:g text:anchor-type="paragraph" draw:z-index="24" draw:name="Forme21" draw:style-name="gr32"><draw:frame draw:style-name="gr280" draw:text-style-name="P100" svg:width="4.59cm" svg:height="4.7cm" svg:x="11.19cm" svg:y="-5.647cm"><draw:image xlink:href="Pictures/10000000000001D5000001E081A67E0BF230BF76.png" xlink:type="simple" xlink:show="embed" xlink:actuate="onLoad" draw:mime-type="image/png"><text:p/></draw:image></draw:frame><draw:frame draw:style-name="gr281" draw:text-style-name="P102" svg:width="7.966cm" svg:height="2.2cm" svg:x="8.909cm" svg:y="-8.056cm"><draw:text-box><text:p text:style-name="P101"><text:span text:style-name="T59">jautājums. Lūdzu, pastāstiet, cik lielā mērā piekrītat vai nepiekrītat katram no šiem apgalvojumiem: - IVET programmas ir pietiekami iekļaujošas, lai nodrošinātu, ka izglītojamie, kas var saskarties ar šķēršļiem noteikta veida mācību vidē, saņem atbalstu, kas tiem vajadzīgs, lai varētu pabeigt programmas (ES27) (%) </text:span></text:p></draw:text-box></draw:frame><draw:frame draw:style-name="gr282" draw:text-style-name="P105" svg:width="2.527cm" svg:height="0.578cm" svg:x="10.248cm" svg:y="-6.008cm"><draw:text-box><text:p text:style-name="P104"><text:span text:style-name="T59">Nezinu 14</text:span></text:p></draw:text-box></draw:frame><draw:frame draw:style-name="gr283" draw:text-style-name="P105" svg:width="2.805cm" svg:height="0.902cm" svg:x="8.965cm" svg:y="-5.204cm"><draw:text-box><text:p text:style-name="P104"><text:span text:style-name="T59">Nepavisam nepiekrītu: 3 </text:span></text:p></draw:text-box></draw:frame><draw:frame draw:style-name="gr284" draw:text-style-name="P105" svg:width="2.468cm" svg:height="0.902cm" svg:x="8.886cm" svg:y="-3.789cm"><draw:text-box><text:p text:style-name="P104"><text:span text:style-name="T59">Piekrist 16</text:span></text:p></draw:text-box></draw:frame><draw:frame draw:style-name="gr285" draw:text-style-name="P102" svg:width="2.708cm" svg:height="0.578cm" svg:x="13.229cm" svg:y="-1.009cm"><draw:text-box><text:p text:style-name="P101"><text:span text:style-name="T59">Piekrītu 50</text:span></text:p></draw:text-box></draw:frame><draw:frame draw:style-name="gr286" draw:text-style-name="P102" svg:width="2.678cm" svg:height="0.902cm" svg:x="13.693cm" svg:y="-6.19cm"><draw:text-box><text:p text:style-name="P101"><text:span text:style-name="T59">Pilnībā piekrītu 17</text:span></text:p></draw:text-box></draw:frame></draw:g></text:p>
        <text:p text:style-name="P33">Tas, cik lielā mērā respondenti piekrīt, ka PIA programmas ir pietiekami iekļaujošas, lai izglītojamajiem sniegtu atbalstu, atšķiras atkarībā no sociāldemogrāfiskajiem un attieksmes faktoriem, kā norādīts turpmāk. </text:p>
        <text:p text:style-name="P53">■ Respondenti, kas redz, kurš PIA ir pozitīvā gaismā, biežāk uzskata, ka PIA programmas ir pietiekami iekļaujošas (72 % pret 58 % to respondentu, kuri ziņo par negatīvu uztveri). </text:p>
        <text:p text:style-name="P53">■ Pēc vecuma vienošanās, ka PIA programmas ir pietiekami iekļaujošas, līdz ar vecumu nedaudz samazinās: Tas ir 69 % respondentu vecumā no 15 līdz 24 gadiem salīdzinājumā ar 68 % respondentu vecumā no 25 līdz 54 gadiem un 63 % respondentu vecumā no 55 gadiem. </text:p>
        <text:p text:style-name="P53">■ Pēc vecuma, kad izglītība ir beigusies, vienošanās ir nedaudz izplatītāka to respondentu vidū, kuri izglītību ir pabeiguši 16–19 gadu vecumā (67 %), un to respondentu vidū, kuri izglītību ir pabeiguši 20 gadu vecumā (66 %), nekā to respondentu vidū, kuri izglītību ir pabeiguši 15 gadu vecumā vai jaunāki (64 %). </text:p>
        <text:p text:style-name="P53">■ Respondenti, kuri paši ir apmeklējuši PIA, nedaudz biežāk piekrīt, ka PIA programmas ir pietiekami iekļaujošas (68 %), nekā tie, kuri tās nav apmeklējuši (65 %). </text:p>
        <text:p text:style-name="P53">■ Pēc dzimuma atšķirības ir nenozīmīgas. </text:p>
        <text:p text:style-name="P25"/>
        <text:p text:style-name="P32"/>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9">QB9.4 Lūdzu, pastāstiet, cik lielā mērā piekrītat vai nepiekrītat katram no šiem apgalvojumiem: IVET programmas ir pietiekami iekļaujošas, lai nodrošinātu, ka izglītojamie, kas var saskarties ar šķēršļiem noteikta veida mācību vidē, saņem atbalstu, kas tiem vajadzīgs, lai varētu pabeigt programmas (%-EU)</text:p>
            </table:table-cell>
            <table:covered-table-cell/>
            <table:covered-table-cell/>
            <table:covered-table-cell/>
          </table:table-row>
          <table:table-row>
            <table:table-cell table:style-name="Tableau14.A1" office:value-type="string">
              <text:p text:style-name="P81"/>
            </table:table-cell>
            <table:table-cell table:style-name="Tableau14.A1" office:value-type="string">
              <text:p text:style-name="P84">Kopā “Piekrītu”</text:p>
            </table:table-cell>
            <table:table-cell table:style-name="Tableau14.A1" office:value-type="string">
              <text:p text:style-name="P84">Kopā "Nepiekrītu" </text:p>
            </table:table-cell>
            <table:table-cell table:style-name="Tableau14.A1" office:value-type="string">
              <text:p text:style-name="P84">Nezinu</text:p>
            </table:table-cell>
          </table:table-row>
          <table:table-row>
            <table:table-cell table:style-name="Tableau14.A1" office:value-type="string">
              <text:p text:style-name="P89">ES-27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Dzimums</text:p>
            </table:table-cell>
            <table:covered-table-cell/>
            <table:covered-table-cell/>
            <table:covered-table-cell/>
          </table:table-row>
          <table:table-row>
            <table:table-cell table:style-name="Tableau14.A1" office:value-type="string">
              <text:p text:style-name="P89">Cilvēks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Sieviete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4" table:number-columns-spanned="4" office:value-type="string">
              <text:p text:style-name="P59">Vecums</text:p>
            </table:table-cell>
            <table:covered-table-cell/>
            <table:covered-table-cell/>
            <table:covered-table-cell/>
          </table:table-row>
          <table:table-row>
            <table:table-cell table:style-name="Tableau14.A1" office:value-type="string">
              <text:p text:style-name="P89">15-24 </text:p>
            </table:table-cell>
            <table:table-cell table:style-name="Tableau14.B3" office:value-type="float" office:value="69">
              <text:p text:style-name="P84">69</text:p>
            </table:table-cell>
            <table:table-cell table:style-name="Tableau14.B3" office:value-type="float" office:value="22">
              <text:p text:style-name="P84">22</text:p>
            </table:table-cell>
            <table:table-cell table:style-name="Tableau14.B3" office:value-type="float" office:value="9">
              <text:p text:style-name="P84">9</text:p>
            </table:table-cell>
          </table:table-row>
          <table:table-row>
            <table:table-cell table:style-name="Tableau14.A1" office:value-type="string">
              <text:p text:style-name="P89">25-39 </text:p>
            </table:table-cell>
            <table:table-cell table:style-name="Tableau14.B3" office:value-type="float" office:value="68">
              <text:p text:style-name="P84">68</text:p>
            </table:table-cell>
            <table:table-cell table:style-name="Tableau14.B3" office:value-type="float" office:value="22">
              <text:p text:style-name="P84">22</text:p>
            </table:table-cell>
            <table:table-cell table:style-name="Tableau14.B3" office:value-type="float" office:value="10">
              <text:p text:style-name="P84">10</text:p>
            </table:table-cell>
          </table:table-row>
          <table:table-row>
            <table:table-cell table:style-name="Tableau14.A1" office:value-type="string">
              <text:p text:style-name="P89">40-54 </text:p>
            </table:table-cell>
            <table:table-cell table:style-name="Tableau14.B3" office:value-type="float" office:value="68">
              <text:p text:style-name="P84">68</text:p>
            </table:table-cell>
            <table:table-cell table:style-name="Tableau14.B3" office:value-type="float" office:value="19">
              <text:p text:style-name="P84">19</text:p>
            </table:table-cell>
            <table:table-cell table:style-name="Tableau14.B3" office:value-type="float" office:value="13">
              <text:p text:style-name="P84">13</text:p>
            </table:table-cell>
          </table:table-row>
          <table:table-row>
            <table:table-cell table:style-name="Tableau14.A1" office:value-type="string">
              <text:p text:style-name="P89">&gt;=55</text:p>
            </table:table-cell>
            <table:table-cell table:style-name="Tableau14.B3" office:value-type="float" office:value="63">
              <text:p text:style-name="P84">63</text:p>
            </table:table-cell>
            <table:table-cell table:style-name="Tableau14.B3" office:value-type="float" office:value="18">
              <text:p text:style-name="P84">18</text:p>
            </table:table-cell>
            <table:table-cell table:style-name="Tableau14.B3" office:value-type="float" office:value="19">
              <text:p text:style-name="P84">19</text:p>
            </table:table-cell>
          </table:table-row>
          <table:table-row>
            <table:table-cell table:style-name="Tableau14.A4" table:number-columns-spanned="4" office:value-type="string">
              <text:p text:style-name="P59">Izglītība (beigās)</text:p>
            </table:table-cell>
            <table:covered-table-cell/>
            <table:covered-table-cell/>
            <table:covered-table-cell/>
          </table:table-row>
          <table:table-row>
            <table:table-cell table:style-name="Tableau14.A1" office:value-type="string">
              <text:p text:style-name="P89">&lt;=-15</text:p>
            </table:table-cell>
            <table:table-cell table:style-name="Tableau14.B3" office:value-type="float" office:value="64">
              <text:p text:style-name="P84">64</text:p>
            </table:table-cell>
            <table:table-cell table:style-name="Tableau14.B3" office:value-type="float" office:value="12">
              <text:p text:style-name="P84">12</text:p>
            </table:table-cell>
            <table:table-cell table:style-name="Tableau14.B3" office:value-type="float" office:value="24">
              <text:p text:style-name="P84">24</text:p>
            </table:table-cell>
          </table:table-row>
          <table:table-row>
            <table:table-cell table:style-name="Tableau14.A1" office:value-type="string">
              <text:p text:style-name="P89">16-19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gt;=20</text:p>
            </table:table-cell>
            <table:table-cell table:style-name="Tableau14.B3" office:value-type="float" office:value="66">
              <text:p text:style-name="P84">66</text:p>
            </table:table-cell>
            <table:table-cell table:style-name="Tableau14.B3" office:value-type="float" office:value="22">
              <text:p text:style-name="P84">22</text:p>
            </table:table-cell>
            <table:table-cell table:style-name="Tableau14.B3" office:value-type="float" office:value="12">
              <text:p text:style-name="P84">12</text:p>
            </table:table-cell>
          </table:table-row>
          <table:table-row>
            <table:table-cell table:style-name="Tableau14.A1" office:value-type="string">
              <text:p text:style-name="P89">Joprojām mācās </text:p>
            </table:table-cell>
            <table:table-cell table:style-name="Tableau14.B3" office:value-type="float" office:value="66">
              <text:p text:style-name="P84">66</text:p>
            </table:table-cell>
            <table:table-cell table:style-name="Tableau14.B3" office:value-type="float" office:value="23">
              <text:p text:style-name="P84">23</text:p>
            </table:table-cell>
            <table:table-cell table:style-name="Tableau14.B3" office:value-type="float" office:value="11">
              <text:p text:style-name="P84">11</text:p>
            </table:table-cell>
          </table:table-row>
          <table:table-row>
            <table:table-cell table:style-name="Tableau14.A4" table:number-columns-spanned="4" office:value-type="string">
              <text:p text:style-name="P59">Sociālprofesionālā kategorija</text:p>
            </table:table-cell>
            <table:covered-table-cell/>
            <table:covered-table-cell/>
            <table:covered-table-cell/>
          </table:table-row>
          <table:table-row>
            <table:table-cell table:style-name="Tableau14.A1" office:value-type="string">
              <text:p text:style-name="P89">Pašnodarbināta persona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Vadītāji </text:p>
            </table:table-cell>
            <table:table-cell table:style-name="Tableau14.B3" office:value-type="float" office:value="66">
              <text:p text:style-name="P84">66</text:p>
            </table:table-cell>
            <table:table-cell table:style-name="Tableau14.B3" office:value-type="float" office:value="20">
              <text:p text:style-name="P84">20</text:p>
            </table:table-cell>
            <table:table-cell table:style-name="Tableau14.B3" office:value-type="float" office:value="14">
              <text:p text:style-name="P84">14</text:p>
            </table:table-cell>
          </table:table-row>
          <table:table-row>
            <table:table-cell table:style-name="Tableau14.A1" office:value-type="string">
              <text:p text:style-name="P89">Citas baltas apkakles </text:p>
            </table:table-cell>
            <table:table-cell table:style-name="Tableau14.B3" office:value-type="float" office:value="70">
              <text:p text:style-name="P84">70</text:p>
            </table:table-cell>
            <table:table-cell table:style-name="Tableau14.B3" office:value-type="float" office:value="19">
              <text:p text:style-name="P84">19</text:p>
            </table:table-cell>
            <table:table-cell table:style-name="Tableau14.B3" office:value-type="float" office:value="11">
              <text:p text:style-name="P84">11</text:p>
            </table:table-cell>
          </table:table-row>
          <table:table-row>
            <table:table-cell table:style-name="Tableau14.A1" office:value-type="string">
              <text:p text:style-name="P89">Fiziskā darba strādnieki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Mājas ļaudis </text:p>
            </table:table-cell>
            <table:table-cell table:style-name="Tableau14.B3" office:value-type="float" office:value="67">
              <text:p text:style-name="P84">67</text:p>
            </table:table-cell>
            <table:table-cell table:style-name="Tableau14.B3" office:value-type="float" office:value="16">
              <text:p text:style-name="P84">16</text:p>
            </table:table-cell>
            <table:table-cell table:style-name="Tableau14.B3" office:value-type="float" office:value="17">
              <text:p text:style-name="P84">17</text:p>
            </table:table-cell>
          </table:table-row>
          <table:table-row>
            <table:table-cell table:style-name="Tableau14.A1" office:value-type="string">
              <text:p text:style-name="P89">Bezdarbnieks </text:p>
            </table:table-cell>
            <table:table-cell table:style-name="Tableau14.B3" office:value-type="float" office:value="64">
              <text:p text:style-name="P84">64</text:p>
            </table:table-cell>
            <table:table-cell table:style-name="Tableau14.B3" office:value-type="float" office:value="20">
              <text:p text:style-name="P84">20</text:p>
            </table:table-cell>
            <table:table-cell table:style-name="Tableau14.B3" office:value-type="float" office:value="16">
              <text:p text:style-name="P84">16</text:p>
            </table:table-cell>
          </table:table-row>
          <table:table-row>
            <table:table-cell table:style-name="Tableau14.A1" office:value-type="string">
              <text:p text:style-name="P89">Pensionējies(-usies) </text:p>
            </table:table-cell>
            <table:table-cell table:style-name="Tableau14.B3" office:value-type="float" office:value="61">
              <text:p text:style-name="P84">61</text:p>
            </table:table-cell>
            <table:table-cell table:style-name="Tableau14.B3" office:value-type="float" office:value="18">
              <text:p text:style-name="P84">18</text:p>
            </table:table-cell>
            <table:table-cell table:style-name="Tableau14.B3" office:value-type="float" office:value="21">
              <text:p text:style-name="P84">21</text:p>
            </table:table-cell>
          </table:table-row>
          <table:table-row>
            <table:table-cell table:style-name="Tableau14.A1" office:value-type="string">
              <text:p text:style-name="P89">Skolēni </text:p>
            </table:table-cell>
            <table:table-cell table:style-name="Tableau14.B3" office:value-type="float" office:value="66">
              <text:p text:style-name="P84">66</text:p>
            </table:table-cell>
            <table:table-cell table:style-name="Tableau14.B3" office:value-type="float" office:value="25">
              <text:p text:style-name="P84">25</text:p>
            </table:table-cell>
            <table:table-cell table:style-name="Tableau14.B3" office:value-type="float" office:value="9">
              <text:p text:style-name="P84">9</text:p>
            </table:table-cell>
          </table:table-row>
          <table:table-row>
            <table:table-cell table:style-name="Tableau14.A4" table:number-columns-spanned="4" office:value-type="string">
              <text:p text:style-name="P59">Subjektīvā urbanizācija</text:p>
            </table:table-cell>
            <table:covered-table-cell/>
            <table:covered-table-cell/>
            <table:covered-table-cell/>
          </table:table-row>
          <table:table-row>
            <table:table-cell table:style-name="Tableau14.A1" office:value-type="string">
              <text:p text:style-name="P89">Lauku apvidus vai ciems </text:p>
            </table:table-cell>
            <table:table-cell table:style-name="Tableau14.B3" office:value-type="float" office:value="65">
              <text:p text:style-name="P84">65</text:p>
            </table:table-cell>
            <table:table-cell table:style-name="Tableau14.B3" office:value-type="float" office:value="19">
              <text:p text:style-name="P84">19</text:p>
            </table:table-cell>
            <table:table-cell table:style-name="Tableau14.B3" office:value-type="float" office:value="16">
              <text:p text:style-name="P84">16</text:p>
            </table:table-cell>
          </table:table-row>
          <table:table-row>
            <table:table-cell table:style-name="Tableau14.A1" office:value-type="string">
              <text:p text:style-name="P89">Maza vai vidēja lieluma pilsēta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1" office:value-type="string">
              <text:p text:style-name="P89">Lielpilsēta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4" table:number-columns-spanned="4" office:value-type="string">
              <text:p text:style-name="P59">IVET uztvere (MŪSU VALSTS)</text:p>
            </table:table-cell>
            <table:covered-table-cell/>
            <table:covered-table-cell/>
            <table:covered-table-cell/>
          </table:table-row>
          <table:table-row>
            <table:table-cell table:style-name="Tableau14.A1" office:value-type="string">
              <text:p text:style-name="P89">Pozitīvs </text:p>
            </table:table-cell>
            <table:table-cell table:style-name="Tableau14.B3" office:value-type="float" office:value="72">
              <text:p text:style-name="P84">72</text:p>
            </table:table-cell>
            <table:table-cell table:style-name="Tableau14.B3" office:value-type="float" office:value="16">
              <text:p text:style-name="P84">16</text:p>
            </table:table-cell>
            <table:table-cell table:style-name="Tableau14.B3" office:value-type="float" office:value="12">
              <text:p text:style-name="P84">12</text:p>
            </table:table-cell>
          </table:table-row>
          <table:table-row>
            <table:table-cell table:style-name="Tableau14.A1" office:value-type="string">
              <text:p text:style-name="P89">Negatīvs </text:p>
            </table:table-cell>
            <table:table-cell table:style-name="Tableau14.B3" office:value-type="float" office:value="58">
              <text:p text:style-name="P84">58</text:p>
            </table:table-cell>
            <table:table-cell table:style-name="Tableau14.B3" office:value-type="float" office:value="28">
              <text:p text:style-name="P84">28</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14.A1" office:value-type="string">
              <text:p text:style-name="P89">Jā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1" office:value-type="string">
              <text:p text:style-name="P89">Nē </text:p>
            </table:table-cell>
            <table:table-cell table:style-name="Tableau14.B3" office:value-type="float" office:value="65">
              <text:p text:style-name="P84">65</text:p>
            </table:table-cell>
            <table:table-cell table:style-name="Tableau14.B3" office:value-type="float" office:value="18">
              <text:p text:style-name="P87">18</text:p>
            </table:table-cell>
            <table:table-cell table:style-name="Tableau14.B3" office:value-type="float" office:value="17">
              <text:p text:style-name="P87">17</text:p>
            </table:table-cell>
          </table:table-row>
        </table:table>
        <text:p text:style-name="P25"/>
        <text:h text:style-name="P19" text:outline-level="2"><text:bookmark-start text:name="__RefHeading___Toc215582_2930363814"/>7. PIA ieteikumi jauniešiem <text:bookmark-end text:name="__RefHeading___Toc215582_2930363814"/></text:h>
        <text:p text:style-name="P51">Puse ES pilsoņu ieteiktu arodvidusskolas izglītību jaunietim, kurš izvēlas vidusskolu </text:p>
        <text:p text:style-name="P25">Atbildot uz jautājumu, kādu izglītības veidu viņi ieteiktu jaunietim, kurš tagad lemj par vidējo izglītību, 50 % ES pilsoņu ieteiktu profesionālo vidējo izglītību, savukārt 39 % ieteiktu vispārējo vidējo izglītību un 8 % spontāni teiktu, ka tas ir atkarīgs no individuālās situācijas<text:note text:id="ftn34" text:note-class="footnote"><text:note-citation>34</text:note-citation><text:note-body><text:p text:style-name="P13">QB2. Kurus no šiem izglītības veidiem jūs ieteiktu jaunietim, kurš tagad lemj par vidējo izglītību? </text:p></text:note-body></text:note>. </text:p>
        <text:p text:style-name="P25">Laika gaitā ir pieaudzis atbalsts profesionālajai izglītībai. 2011. gada Eirobarometra apsekojumā par PIA (ES27) 32 % respondentu norādīja, ka ieteiks arodapmācību jaunietim, kurš pabeidz obligāto izglītību, savukārt 34 % norādīja, ka ieteiks vispārējo vidējo vai augstāko izglītību<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Jautājumu formulējums atšķiras no pašreizējā apsekojuma, izmanto terminu "PIA", nenošķirot sākotnējo un tālāko PIA, un apvieno vispārējo vidējo un augstāko izglītību vienā atbilžu variantā, kur pašreizējais apsekojums tos nošķir. jautājums. "Mūsdienās – kurus no turpmāk minētajiem ieteikumiem jūs ieteiktu jaunietim, kurš pabeidz obligāto izglītību?"</text:span></text:p></text:note-body></text:note>. </text:p>
        <text:p text:style-name="P25"><draw:g text:anchor-type="paragraph" draw:z-index="26" draw:name="Forme23" draw:style-name="gr1"><draw:frame draw:style-name="gr266" draw:text-style-name="P100" svg:width="4.495cm" svg:height="4.472cm" svg:x="10.828cm" svg:y="-6.932cm"><draw:image xlink:href="Pictures/100000000000019300000191040BD833F8319C75.png" xlink:type="simple" xlink:show="embed" xlink:actuate="onLoad" draw:mime-type="image/png"><text:p/></draw:image></draw:frame><draw:frame draw:style-name="gr267" draw:text-style-name="P102" svg:width="7.467cm" svg:height="1.227cm" svg:x="8.999cm" svg:y="-8.497cm"><draw:text-box><text:p text:style-name="P101"><text:span text:style-name="T59">QB2: Kurus no šiem izglītības veidiem jūs ieteiktu jaunietim, kurš tagad lemj par vidējo izglītību? (ES27) (%) </text:span></text:p></draw:text-box></draw:frame><draw:frame draw:style-name="gr268" draw:text-style-name="P105" svg:width="2.412cm" svg:height="0.578cm" svg:x="11.454cm" svg:y="-7.463cm"><draw:text-box><text:p text:style-name="P104"><text:span text:style-name="T59">Nezinu 3</text:span></text:p></draw:text-box></draw:frame><draw:frame draw:style-name="gr269" draw:text-style-name="P102" svg:width="3.132cm" svg:height="0.902cm" svg:x="9.142cm" svg:y="-7.195cm"><draw:text-box><text:p text:style-name="P101"><text:span text:style-name="T59">Tas ir atkarīgs (SPONTANEOUS) 8</text:span></text:p></draw:text-box></draw:frame><draw:frame draw:style-name="gr270" draw:text-style-name="P110" svg:width="1.953cm" svg:height="1.594cm" svg:x="9.11cm" svg:y="-4.556cm"><draw:text-box><text:p text:style-name="P104"><text:span text:style-name="T59">Vispārējā vidējā izglītība 9</text:span></text:p></draw:text-box></draw:frame><draw:frame draw:style-name="gr271" draw:text-style-name="P111" svg:width="2.467cm" svg:height="1.458cm" svg:x="15.076cm" svg:y="-5.072cm"><draw:text-box><text:p text:style-name="P101"><text:span text:style-name="T59">Profesionālā vidējā izglītība 50</text:span></text:p></draw:text-box></draw:frame></draw:g><draw:g text:anchor-type="paragraph" draw:z-index="27" draw:name="Forme24" draw:style-name="gr1"><draw:frame draw:style-name="gr259" draw:text-style-name="P100" svg:width="16.386cm" svg:height="7.483cm" svg:x="0.376cm" svg:y="2.041cm"><draw:image xlink:href="Pictures/1000000000000563000002766E6BE9E22FEF44FC.png" xlink:type="simple" xlink:show="embed" xlink:actuate="onLoad" draw:mime-type="image/png"><text:p/></draw:image></draw:frame><draw:frame draw:style-name="gr260" draw:text-style-name="P102" svg:width="15.179cm" svg:height="1.207cm" svg:x="0.337cm" svg:y="1.247cm"><draw:text-box><text:p text:style-name="P101"><text:span text:style-name="T59">QB2. Kuru no šiem izglītības veidiem jūs ieteiktu jaunietim, kurš tagad izlemj </text:span></text:p><text:p text:style-name="P101"><text:span text:style-name="T59">par vidējo izglītību? (%) </text:span></text:p></draw:text-box></draw:frame><draw:frame draw:style-name="gr261" draw:text-style-name="P100" svg:width="12.685cm" svg:height="0.537cm" svg:x="0.826cm" svg:y="9.61cm"><draw:image xlink:href="Pictures/10000000000002C30000001E51406E64C61D7BDC.png" xlink:type="simple" xlink:show="embed" xlink:actuate="onLoad" draw:mime-type="image/png"><text:p/></draw:image></draw:frame><draw:frame draw:style-name="gr262" draw:text-style-name="P102" svg:width="4.199cm" svg:height="0.902cm" svg:x="0.811cm" svg:y="9.615cm"><draw:text-box><text:p text:style-name="P101"><text:span text:style-name="T59">Vidējā profesionālā izglītība</text:span></text:p></draw:text-box></draw:frame><draw:frame draw:style-name="gr263" draw:text-style-name="P102" svg:width="3.925cm" svg:height="0.902cm" svg:x="5.391cm" svg:y="9.615cm"><draw:text-box><text:p text:style-name="P101"><text:span text:style-name="T59">Vispārējā vidējā izglītība</text:span></text:p></draw:text-box></draw:frame><draw:frame draw:style-name="gr264" draw:text-style-name="P102" svg:width="3.82cm" svg:height="0.902cm" svg:x="9.398cm" svg:y="9.504cm"><draw:text-box><text:p text:style-name="P101"><text:span text:style-name="T59">Tas ir atkarīgs (SPONTANEOUS) </text:span></text:p></draw:text-box></draw:frame><draw:frame draw:style-name="gr265" draw:text-style-name="P111" svg:width="3.073cm" svg:height="0.578cm" svg:x="13.282cm" svg:y="9.61cm"><draw:text-box><text:p text:style-name="P101"><text:span text:style-name="T59">Nezinu</text:span></text:p></draw:text-box></draw:frame></draw:g>Pašreizējā apsekojumā saņemtās atbildes dažādās dalībvalstīs atšķiras. Profesionālā vidējā izglītība, visticamāk, tiks ieteikta Slovēnijā (70 %), Ungārijā (69 %) un Bulgārijā (68 %). Zemākais līmenis reģistrēts Portugālē (28 %) un Beļģijā, Luksemburgā un Zviedrijā (visās 30 %). </text:p>
        <text:p text:style-name="P25">Vispārējā vidējā izglītība, visticamāk, tiks ieteikta Beļģijā (60 %), Itālijā (56 %) un Luksemburgā (50 %). Zemākais līmenis reģistrēts Bulgārijā (20 %), Slovēnijā (21 %) un Dānijā (23 %). </text:p>
        <text:p text:style-name="P25">Vislielākais to respondentu īpatsvars, kuri spontāni apgalvo, ka ieteikums ir atkarīgs no individuālās situācijas, ir Dānijā (42 %), kam seko Zviedrija (22 %) un Luksemburga (19 %). </text:p>
        <text:p text:style-name="P25">Attiecībā uz pirmo izvēli katrā valstī vēlamais ieteikums 17 dalībvalstīs ir profesionālā vidējā izglītība, kas svārstās no 70 % Slovēnijā līdz 41 % Igaunijā. Turpretī vispārējā vidējā izglītība ir vēlamais ieteikums astoņās dalībvalstīs, kuru vadībā 60 % ir Beļģija, kam seko Itālija (56 %), Luksemburga (50 %) un Īrija (49 %). Somijā abas iespējas ir vienlīdz ieteicamas (abās 41 %). Proti, Dānija izceļas ar to, ka 42 % respondentu apgalvo, ka "tas ir atkarīgs", tāpēc tā ir vadošā atbilde šajā valstī. </text:p>
        <text:p text:style-name="P25"/>
        <text:p text:style-name="P25"><draw:g text:anchor-type="paragraph" draw:z-index="28" draw:name="Forme25" draw:style-name="gr32"><draw:frame draw:style-name="gr255" draw:text-style-name="P100" svg:width="16.294cm" svg:height="6.457cm" svg:x="0.002cm" svg:y="0.733cm"><draw:image xlink:href="Pictures/10000000000005620000022221E6CF7DE1A84231.png" xlink:type="simple" xlink:show="embed" xlink:actuate="onLoad" draw:mime-type="image/png"><text:p/></draw:image></draw:frame><draw:frame draw:style-name="gr256" draw:text-style-name="P102" svg:width="16.544cm" svg:height="0.902cm" svg:x="0.379cm" svg:y="-0.429cm"><draw:text-box><text:p text:style-name="P101"><text:span text:style-name="T59">QB2: Kurus no šiem izglītības veidiem jūs ieteiktu jaunietim, kurš tagad lemj par vidējo izglītību? (%) </text:span></text:p></draw:text-box></draw:frame><draw:frame draw:style-name="gr257" draw:text-style-name="P100" svg:width="0.593cm" svg:height="0.932cm" svg:x="10.107cm" svg:y="0.292cm"><draw:image xlink:href="Pictures/10000000000000310000004DB9793FE54E586113.png" xlink:type="simple" xlink:show="embed" xlink:actuate="onLoad" draw:mime-type="image/png"><text:p/></draw:image></draw:frame><draw:frame draw:style-name="gr258" draw:text-style-name="P102" svg:width="4.894cm" svg:height="1.227cm" svg:x="10.688cm" svg:y="0.299cm"><draw:text-box><text:p text:style-name="P101"><text:span text:style-name="T59">Vidējā profesionālā izglītība</text:span></text:p><text:p text:style-name="P101"><text:span text:style-name="T59">Vispārējā vidējā izglītība</text:span></text:p><text:p text:style-name="P101"><text:span text:style-name="T59">Tas ir atkarīgs (SPONTANEOUS)</text:span></text:p></draw:text-box></draw:frame></draw:g></text:p>
        <text:p text:style-name="P33">Iedalot šos vidējās izglītības virziena ieteikumus pēc sociāldemogrāfiskajiem un attieksmes faktoriem, atšķirības parādās šādi. </text:p>
        <text:p text:style-name="P53">■ Profesionālo izglītību visbiežāk iesaka fiziska darba strādnieki (58 %), mājkalpotāji un pensionāri (55 %), savukārt audzēkņi (32 %) to iesaka vismazāk. </text:p>
        <text:p text:style-name="P53">■ Lauku un pilsētu respondentiem ir izteiktas vēlmes. Tie, kas dzīvo lauku apvidos vai ciematos, biežāk dod priekšroku profesionālajai izglītībai (55 %) nekā lielo pilsētu iedzīvotāji (46 %). </text:p>
        <text:p text:style-name="P53">■ Respondenti, kuri beidza izglītību vecumā no 16 līdz 19 gadiem, visticamāk, ieteiks profesionālo ceļu (58 %), kam seko tie, kuri pabeidza izglītību 15 gadu vecumā vai jaunāki (50 %). Respondenti ar augstāko izglītību, t. i., tie, kas ieguvuši izglītību 20 gadu vecumā vai vecāki, ir gandrīz vienmērīgi sadalīti starp vispārējo un profesionālo vidējo izglītību (44 % pret 43 %). </text:p>
        <text:p text:style-name="P53">■ Ceļveža ieteikumos parādās skaidra paaudžu plaisa. Vecāki respondenti vecumā no 55 gadiem (53 %) un vecumā no 40 līdz 54 gadiem (51 %) biežāk iesaka profesionālo izglītību, savukārt gados jaunāku respondentu vidū šī priekšroka samazinās, sasniedzot 39 % vecuma grupā no 15 līdz 24 gadiem. </text:p>
        <text:p text:style-name="P53">■ Ieteikumi ievērojami atšķiras pēc profesionālās izglītības pieredzes. No respondentiem, kuri paši ir apmeklējuši PIA, 59 % iesaka profesionālo vidējo izglītību salīdzinājumā ar 42 % respondentu, kuriem nav PIA pieredzes. </text:p>
        <text:p text:style-name="P53">■ Ieteikumus ietekmē arī uzskati par nodarbinātības rezultātiem, un tie, kuri uzskata, ka PIA noved pie labi ‑domātām darbvietām, biežāk iesaka profesionālās izglītības iespēju (54 % pret 44 %). </text:p>
        <text:p text:style-name="P53">■ Viedokļi par PIA kvalitāti liecina par līdzīgu atšķirību. Respondenti, kuriem ir pozitīvs viedoklis par PIA kvalitāti, biežāk iesaka profesionālo izglītību nekā tie, kuriem tā nav (53 % pret 46 %). </text:p>
        <text:p text:style-name="P25"/>
        <text:p text:style-name="P32"/>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9">QB2 Kurus no šiem izglītības veidiem jūs ieteiktu jaunietim, kurš tagad lemj par vidējo izglītību? (% ES)</text:p>
            </table:table-cell>
            <table:covered-table-cell/>
            <table:covered-table-cell/>
            <table:covered-table-cell/>
            <table:covered-table-cell/>
          </table:table-row>
          <table:table-row>
            <table:table-cell table:style-name="Tableau15.A1" office:value-type="string">
              <text:p text:style-name="P81"/>
            </table:table-cell>
            <table:table-cell table:style-name="Tableau15.A1" office:value-type="string">
              <text:p text:style-name="P84">Vispārējā vidējā izglītība </text:p>
            </table:table-cell>
            <table:table-cell table:style-name="Tableau15.A1" office:value-type="string">
              <text:p text:style-name="P84">Vidējā profesionālā izglītība </text:p>
            </table:table-cell>
            <table:table-cell table:style-name="Tableau15.A1" office:value-type="string">
              <text:p text:style-name="P84">Tas ir atkarīgs <text:span text:style-name="T5">(SPONTANEOUS)</text:span> </text:p>
            </table:table-cell>
            <table:table-cell table:style-name="Tableau15.A1" office:value-type="string">
              <text:p text:style-name="P84">Nezinu</text:p>
            </table:table-cell>
          </table:table-row>
          <table:table-row>
            <table:table-cell table:style-name="Tableau15.A1" office:value-type="string">
              <text:p text:style-name="P89">ES-27 </text:p>
            </table:table-cell>
            <table:table-cell table:style-name="Tableau15.B3" office:value-type="float" office:value="39">
              <text:p text:style-name="P84">39</text:p>
            </table:table-cell>
            <table:table-cell table:style-name="Tableau15.B3" office:value-type="float" office:value="50">
              <text:p text:style-name="P84">50</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Dzimums</text:p>
            </table:table-cell>
            <table:covered-table-cell/>
            <table:covered-table-cell/>
            <table:covered-table-cell/>
            <table:covered-table-cell/>
          </table:table-row>
          <table:table-row>
            <table:table-cell table:style-name="Tableau15.A1" office:value-type="string">
              <text:p text:style-name="P89">Cilvēks </text:p>
            </table:table-cell>
            <table:table-cell table:style-name="Tableau15.B3" office:value-type="float" office:value="37">
              <text:p text:style-name="P84">37</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3">
              <text:p text:style-name="P84">3</text:p>
            </table:table-cell>
          </table:table-row>
          <table:table-row>
            <table:table-cell table:style-name="Tableau15.A1" office:value-type="string">
              <text:p text:style-name="P89">Sieviete </text:p>
            </table:table-cell>
            <table:table-cell table:style-name="Tableau15.B3" office:value-type="float" office:value="40">
              <text:p text:style-name="P84">40</text:p>
            </table:table-cell>
            <table:table-cell table:style-name="Tableau15.B3" office:value-type="float" office:value="47">
              <text:p text:style-name="P84">47</text:p>
            </table:table-cell>
            <table:table-cell table:style-name="Tableau15.B3" office:value-type="float" office:value="10">
              <text:p text:style-name="P84">10</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Vecums</text:p>
            </table:table-cell>
            <table:covered-table-cell/>
            <table:covered-table-cell/>
            <table:covered-table-cell/>
            <table:covered-table-cell/>
          </table:table-row>
          <table:table-row>
            <table:table-cell table:style-name="Tableau15.A1" office:value-type="string">
              <text:p text:style-name="P89">15-24 </text:p>
            </table:table-cell>
            <table:table-cell table:style-name="Tableau15.B3" office:value-type="float" office:value="53">
              <text:p text:style-name="P84">53</text:p>
            </table:table-cell>
            <table:table-cell table:style-name="Tableau15.B3" office:value-type="float" office:value="39">
              <text:p text:style-name="P84">3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25-39 </text:p>
            </table:table-cell>
            <table:table-cell table:style-name="Tableau15.B3" office:value-type="float" office:value="42">
              <text:p text:style-name="P84">42</text:p>
            </table:table-cell>
            <table:table-cell table:style-name="Tableau15.B3" office:value-type="float" office:value="48">
              <text:p text:style-name="P84">48</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40-54 </text:p>
            </table:table-cell>
            <table:table-cell table:style-name="Tableau15.B3" office:value-type="float" office:value="39">
              <text:p text:style-name="P84">39</text:p>
            </table:table-cell>
            <table:table-cell table:style-name="Tableau15.B3" office:value-type="float" office:value="51">
              <text:p text:style-name="P84">51</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gt;=55</text:p>
            </table:table-cell>
            <table:table-cell table:style-name="Tableau15.B3" office:value-type="float" office:value="33">
              <text:p text:style-name="P84">33</text:p>
            </table:table-cell>
            <table:table-cell table:style-name="Tableau15.B3" office:value-type="float" office:value="53">
              <text:p text:style-name="P84">53</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4" table:number-columns-spanned="5" office:value-type="string">
              <text:p text:style-name="P59">Izglītība (beigās)</text:p>
            </table:table-cell>
            <table:covered-table-cell/>
            <table:covered-table-cell/>
            <table:covered-table-cell/>
            <table:covered-table-cell/>
          </table:table-row>
          <table:table-row>
            <table:table-cell table:style-name="Tableau15.A1" office:value-type="string">
              <text:p text:style-name="P89">&lt;=-15</text:p>
            </table:table-cell>
            <table:table-cell table:style-name="Tableau15.B3" office:value-type="float" office:value="32">
              <text:p text:style-name="P84">32</text:p>
            </table:table-cell>
            <table:table-cell table:style-name="Tableau15.B3" office:value-type="float" office:value="50">
              <text:p text:style-name="P84">50</text:p>
            </table:table-cell>
            <table:table-cell table:style-name="Tableau15.B3" office:value-type="float" office:value="10">
              <text:p text:style-name="P84">10</text:p>
            </table:table-cell>
            <table:table-cell table:style-name="Tableau15.B3" office:value-type="float" office:value="8">
              <text:p text:style-name="P84">8</text:p>
            </table:table-cell>
          </table:table-row>
          <table:table-row>
            <table:table-cell table:style-name="Tableau15.A1" office:value-type="string">
              <text:p text:style-name="P89">16-19 </text:p>
            </table:table-cell>
            <table:table-cell table:style-name="Tableau15.B3" office:value-type="float" office:value="34">
              <text:p text:style-name="P84">34</text:p>
            </table:table-cell>
            <table:table-cell table:style-name="Tableau15.B3" office:value-type="float" office:value="58">
              <text:p text:style-name="P84">5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gt;=20</text:p>
            </table:table-cell>
            <table:table-cell table:style-name="Tableau15.B3" office:value-type="float" office:value="44">
              <text:p text:style-name="P84">44</text:p>
            </table:table-cell>
            <table:table-cell table:style-name="Tableau15.B3" office:value-type="float" office:value="43">
              <text:p text:style-name="P84">43</text:p>
            </table:table-cell>
            <table:table-cell table:style-name="Tableau15.B3" office:value-type="float" office:value="11">
              <text:p text:style-name="P84">11</text:p>
            </table:table-cell>
            <table:table-cell table:style-name="Tableau15.B3" office:value-type="float" office:value="2">
              <text:p text:style-name="P84">2</text:p>
            </table:table-cell>
          </table:table-row>
          <table:table-row>
            <table:table-cell table:style-name="Tableau15.A1" office:value-type="string">
              <text:p text:style-name="P89">Joprojām mācās </text:p>
            </table:table-cell>
            <table:table-cell table:style-name="Tableau15.B3" office:value-type="float" office:value="61">
              <text:p text:style-name="P84">61</text:p>
            </table:table-cell>
            <table:table-cell table:style-name="Tableau15.B3" office:value-type="float" office:value="30">
              <text:p text:style-name="P84">30</text:p>
            </table:table-cell>
            <table:table-cell table:style-name="Tableau15.B3" office:value-type="float" office:value="8">
              <text:p text:style-name="P84">8</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ociālprofesionālā kategorija</text:p>
            </table:table-cell>
            <table:covered-table-cell/>
            <table:covered-table-cell/>
            <table:covered-table-cell/>
            <table:covered-table-cell/>
          </table:table-row>
          <table:table-row>
            <table:table-cell table:style-name="Tableau15.A1" office:value-type="string">
              <text:p text:style-name="P89">Pašnodarbināta persona </text:p>
            </table:table-cell>
            <table:table-cell table:style-name="Tableau15.B3" office:value-type="float" office:value="40">
              <text:p text:style-name="P84">40</text:p>
            </table:table-cell>
            <table:table-cell table:style-name="Tableau15.B3" office:value-type="float" office:value="48">
              <text:p text:style-name="P84">48</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Vadītāji </text:p>
            </table:table-cell>
            <table:table-cell table:style-name="Tableau15.B3" office:value-type="float" office:value="48">
              <text:p text:style-name="P84">48</text:p>
            </table:table-cell>
            <table:table-cell table:style-name="Tableau15.B3" office:value-type="float" office:value="40">
              <text:p text:style-name="P84">40</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Citas baltas apkakles </text:p>
            </table:table-cell>
            <table:table-cell table:style-name="Tableau15.B3" office:value-type="float" office:value="44">
              <text:p text:style-name="P84">44</text:p>
            </table:table-cell>
            <table:table-cell table:style-name="Tableau15.B3" office:value-type="float" office:value="48">
              <text:p text:style-name="P84">4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Fiziskā darba strādnieki </text:p>
            </table:table-cell>
            <table:table-cell table:style-name="Tableau15.B3" office:value-type="float" office:value="33">
              <text:p text:style-name="P84">33</text:p>
            </table:table-cell>
            <table:table-cell table:style-name="Tableau15.B3" office:value-type="float" office:value="58">
              <text:p text:style-name="P84">58</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Mājas ļaudis </text:p>
            </table:table-cell>
            <table:table-cell table:style-name="Tableau15.B3" office:value-type="float" office:value="33">
              <text:p text:style-name="P84">33</text:p>
            </table:table-cell>
            <table:table-cell table:style-name="Tableau15.B3" office:value-type="float" office:value="55">
              <text:p text:style-name="P84">55</text:p>
            </table:table-cell>
            <table:table-cell table:style-name="Tableau15.B3" office:value-type="float" office:value="7">
              <text:p text:style-name="P84">7</text:p>
            </table:table-cell>
            <table:table-cell table:style-name="Tableau15.B3" office:value-type="float" office:value="5">
              <text:p text:style-name="P84">5</text:p>
            </table:table-cell>
          </table:table-row>
          <table:table-row>
            <table:table-cell table:style-name="Tableau15.A1" office:value-type="string">
              <text:p text:style-name="P89">Bezdarbnieks </text:p>
            </table:table-cell>
            <table:table-cell table:style-name="Tableau15.B3" office:value-type="float" office:value="32">
              <text:p text:style-name="P84">32</text:p>
            </table:table-cell>
            <table:table-cell table:style-name="Tableau15.B3" office:value-type="float" office:value="54">
              <text:p text:style-name="P84">54</text:p>
            </table:table-cell>
            <table:table-cell table:style-name="Tableau15.B3" office:value-type="float" office:value="11">
              <text:p text:style-name="P84">11</text:p>
            </table:table-cell>
            <table:table-cell table:style-name="Tableau15.B3" office:value-type="float" office:value="3">
              <text:p text:style-name="P84">3</text:p>
            </table:table-cell>
          </table:table-row>
          <table:table-row>
            <table:table-cell table:style-name="Tableau15.A1" office:value-type="string">
              <text:p text:style-name="P89">Pensionējies(-usies) </text:p>
            </table:table-cell>
            <table:table-cell table:style-name="Tableau15.B3" office:value-type="float" office:value="31">
              <text:p text:style-name="P84">31</text:p>
            </table:table-cell>
            <table:table-cell table:style-name="Tableau15.B3" office:value-type="float" office:value="55">
              <text:p text:style-name="P84">55</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1" office:value-type="string">
              <text:p text:style-name="P89">Skolēni </text:p>
            </table:table-cell>
            <table:table-cell table:style-name="Tableau15.B3" office:value-type="float" office:value="60">
              <text:p text:style-name="P84">60</text:p>
            </table:table-cell>
            <table:table-cell table:style-name="Tableau15.B3" office:value-type="float" office:value="32">
              <text:p text:style-name="P84">32</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ubjektīvā urbanizācija</text:p>
            </table:table-cell>
            <table:covered-table-cell/>
            <table:covered-table-cell/>
            <table:covered-table-cell/>
            <table:covered-table-cell/>
          </table:table-row>
          <table:table-row>
            <table:table-cell table:style-name="Tableau15.A1" office:value-type="string">
              <text:p text:style-name="P89">Lauku apvidus vai ciems </text:p>
            </table:table-cell>
            <table:table-cell table:style-name="Tableau15.B3" office:value-type="float" office:value="32">
              <text:p text:style-name="P84">32</text:p>
            </table:table-cell>
            <table:table-cell table:style-name="Tableau15.B3" office:value-type="float" office:value="55">
              <text:p text:style-name="P84">55</text:p>
            </table:table-cell>
            <table:table-cell table:style-name="Tableau15.B3" office:value-type="float" office:value="9">
              <text:p text:style-name="P84">9</text:p>
            </table:table-cell>
            <table:table-cell table:style-name="Tableau15.B3" office:value-type="float" office:value="4">
              <text:p text:style-name="P84">4</text:p>
            </table:table-cell>
          </table:table-row>
          <table:table-row>
            <table:table-cell table:style-name="Tableau15.A1" office:value-type="string">
              <text:p text:style-name="P89">Maza vai vidēja lieluma pilsēta </text:p>
            </table:table-cell>
            <table:table-cell table:style-name="Tableau15.B3" office:value-type="float" office:value="41">
              <text:p text:style-name="P84">41</text:p>
            </table:table-cell>
            <table:table-cell table:style-name="Tableau15.B3" office:value-type="float" office:value="49">
              <text:p text:style-name="P84">49</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Lielpilsēta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IVET uztvere (MŪSU VALSTS)</text:p>
            </table:table-cell>
            <table:covered-table-cell/>
            <table:covered-table-cell/>
            <table:covered-table-cell/>
            <table:covered-table-cell/>
          </table:table-row>
          <table:table-row>
            <table:table-cell table:style-name="Tableau15.A1" office:value-type="string">
              <text:p text:style-name="P89">Pozitīvs </text:p>
            </table:table-cell>
            <table:table-cell table:style-name="Tableau15.B3" office:value-type="float" office:value="38">
              <text:p text:style-name="P84">38</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Negatīvs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9">
              <text:p text:style-name="P84">9</text:p>
            </table:table-cell>
            <table:table-cell table:style-name="Tableau15.B3" office:value-type="float" office:value="2">
              <text:p text:style-name="P84">2</text:p>
            </table:table-cell>
          </table:table-row>
          <table:table-row>
            <table:table-cell table:style-name="Tableau15.A4" table:number-columns-spanned="5" office:value-type="string">
              <text:p text:style-name="P59">Kādreiz apmeklējis sākotnējās profesionālās izglītības apmācību (vidējā izglītība)</text:p>
            </table:table-cell>
            <table:covered-table-cell/>
            <table:covered-table-cell/>
            <table:covered-table-cell/>
            <table:covered-table-cell/>
          </table:table-row>
          <table:table-row>
            <table:table-cell table:style-name="Tableau15.A1" office:value-type="string">
              <text:p text:style-name="P89">Jā </text:p>
            </table:table-cell>
            <table:table-cell table:style-name="Tableau15.B3" office:value-type="float" office:value="33">
              <text:p text:style-name="P84">33</text:p>
            </table:table-cell>
            <table:table-cell table:style-name="Tableau15.B3" office:value-type="float" office:value="59">
              <text:p text:style-name="P84">5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Nē </text:p>
            </table:table-cell>
            <table:table-cell table:style-name="Tableau15.B3" office:value-type="float" office:value="44">
              <text:p text:style-name="P84">44</text:p>
            </table:table-cell>
            <table:table-cell table:style-name="Tableau15.B3" office:value-type="float" office:value="42">
              <text:p text:style-name="P84">42</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
        <text:p text:style-name="P25"><text:soft-page-break/></text:p>
        <text:p text:style-name="P52">Vairāk nekā puse ES iedzīvotāju ieteiktu augstāko profesionālo izglītību un apmācību jaunietim, kas pabeidz vidējo izglītību </text:p>
        <text:p text:style-name="P25">Atbildot uz jautājumu, kādu izglītības veidu viņi ieteiktu jaunietim, kurš pabeidz vidējo izglītību, 52 % ES iedzīvotāju ieteiktu augstāko profesionālo izglītību un apmācību, savukārt 35 % ieteiktu augstāko akadēmisko izglītību un 10 % respondentu spontāni teiktu, ka tas ir atkarīgs no individuālās situācijas<text:note text:id="ftn36" text:note-class="footnote"><text:note-citation>36</text:note-citation><text:note-body><text:p text:style-name="P13">QB3. Kurus no šiem izglītības veidiem jūs ieteiktu jauniešiem, kuri pabeidz vidējo izglītību? </text:p></text:note-body></text:note>. </text:p>
        <text:p text:style-name="P25">Ieteikumi dažādās dalībvalstīs atšķiras. Respondenti, visticamāk, ieteiks augstāko profesionālo izglītību un apmācību Slovēnijā (73 %), Nīderlandē (64 %) un Latvijā (63 %). Zemākais līmenis reģistrēts Portugālē (27 %), Luksemburgā (30 %) un Dānijā (37 %). </text:p>
        <text:p text:style-name="P25">Augstākā akadēmiskā izglītība, visticamāk, tiks ieteikta Itālijā (55 %), Portugālē (51 %) un Luksemburgā (50 %). Zemākais līmenis reģistrēts Slovēnijā (15 %), Dānijā un Latvijā (abās 20 %). </text:p>
        <text:p text:style-name="P25">Liela daļa respondentu spontāni apgalvo, ka ieteikums būtu atkarīgs no individuālās situācijas Dānijā (41 %), kam seko Zviedrija un Igaunija (abās 22 %), kā arī Somija un Luksemburga (abās 19 %). </text:p>
        <text:p text:style-name="P25"><draw:g text:anchor-type="paragraph" draw:z-index="30" draw:name="Forme27" draw:style-name="gr1"><draw:frame draw:style-name="gr242" draw:text-style-name="P100" svg:width="16.772cm" svg:height="7.513cm" svg:x="0.079cm" svg:y="0.968cm"><draw:image xlink:href="Pictures/100000000000057A000002748810A01079FDD550.png" xlink:type="simple" xlink:show="embed" xlink:actuate="onLoad" draw:mime-type="image/png"><text:p/></draw:image></draw:frame><draw:frame draw:style-name="gr243" draw:text-style-name="P102" svg:width="16.146cm" svg:height="0.902cm" svg:x="0.391cm" svg:y="0.097cm"><draw:text-box><text:p text:style-name="P101"><text:span text:style-name="T59">QB3: Kurus no šiem izglītības veidiem jūs ieteiktu jauniešiem, kuri pabeidz vidējo izglītību? (%) </text:span></text:p></draw:text-box></draw:frame><draw:frame draw:style-name="gr244" draw:text-style-name="P100"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2" svg:width="5.402cm" svg:height="0.902cm" svg:x="0.755cm" svg:y="8.416cm"><draw:text-box><text:p text:style-name="P101"><text:span text:style-name="T59">Augstākā profesionālā izglītība un apmācība</text:span></text:p></draw:text-box></draw:frame><draw:frame draw:style-name="gr246" draw:text-style-name="P102" svg:width="3.761cm" svg:height="0.902cm" svg:x="6.117cm" svg:y="8.371cm"><draw:text-box><text:p text:style-name="P101"><text:span text:style-name="T59">Augstākā akadēmiskā izglītība</text:span></text:p></draw:text-box></draw:frame><draw:frame draw:style-name="gr247" draw:text-style-name="P102" svg:width="3.918cm" svg:height="0.902cm" svg:x="9.862cm" svg:y="8.416cm"><draw:text-box><text:p text:style-name="P101"><text:span text:style-name="T59">Tas ir atkarīgs no {SPONTANEOUS}</text:span></text:p></draw:text-box></draw:frame><draw:frame draw:style-name="gr248" draw:text-style-name="P102" svg:width="1.895cm" svg:height="0.578cm" svg:x="13.73cm" svg:y="8.438cm"><draw:text-box><text:p text:style-name="P101"><text:span text:style-name="T59">Nezinu</text:span></text:p></draw:text-box></draw:frame></draw:g><text:s/></text:p>
        <text:p text:style-name="P25"><draw:g text:anchor-type="paragraph" draw:z-index="29" draw:name="Forme26" draw:style-name="gr32"><draw:frame draw:style-name="gr249" draw:text-style-name="P100" svg:width="4.216cm" svg:height="4.412cm" svg:x="11.093cm" svg:y="-17.238cm"><draw:image xlink:href="Pictures/100000000000018200000194C21481D8916A1110.png" xlink:type="simple" xlink:show="embed" xlink:actuate="onLoad" draw:mime-type="image/png"><text:p/></draw:image></draw:frame><draw:frame draw:style-name="gr250" draw:text-style-name="P102" svg:width="6.989cm" svg:height="1.227cm" svg:x="9.564cm" svg:y="-19.235cm"><draw:text-box><text:p text:style-name="P101"><text:span text:style-name="T59">QB3: Kurus no šiem izglītības veidiem jūs ieteiktu jauniešiem, kuri pabeidz vidējo izglītību? (ES27) (%) </text:span></text:p></draw:text-box></draw:frame><draw:frame draw:style-name="gr251" draw:text-style-name="P102" svg:width="2.603cm" svg:height="0.578cm" svg:x="11.954cm" svg:y="-17.91cm"><draw:text-box><text:p text:style-name="P101"><text:span text:style-name="T59">Nezinu 3</text:span></text:p></draw:text-box></draw:frame><draw:frame draw:style-name="gr252" draw:text-style-name="P105" svg:width="3.463cm" svg:height="0.902cm" svg:x="8.703cm" svg:y="-17.506cm"><draw:text-box><text:p text:style-name="P104"><text:span text:style-name="T59">Tas ir atkarīgs (SPONTANEOUS) 10</text:span></text:p></draw:text-box></draw:frame><draw:frame draw:style-name="gr253" draw:text-style-name="P105" svg:width="2.398cm" svg:height="1.412cm" svg:x="8.996cm" svg:y="-14.218cm"><draw:text-box><text:p text:style-name="P104"><text:span text:style-name="T59">Augstākā akadēmiskā izglītība 35</text:span></text:p></draw:text-box></draw:frame><draw:frame draw:style-name="gr254" draw:text-style-name="P102" svg:width="2.165cm" svg:height="1.876cm" svg:x="15.374cm" svg:y="-15.488cm"><draw:text-box><text:p text:style-name="P101"><text:span text:style-name="T59">Augstākā profesionālā izglītība un apmācība 52</text:span></text:p></draw:text-box></draw:frame></draw:g></text:p>
        <text:p text:style-name="P33">Augstākā profesionālā izglītība un apmācība ir vēlamais ieteikums 19 dalībvalstīs, sākot no 73 % Slovēnijā līdz 44 % Lietuvā. Turpretī augstākā akadēmiskā izglītība ir vēlamais ieteikums septiņās dalībvalstīs, kuru vadībā ir Itālija (55 %), kam seko Portugāle (51 %), Luksemburga (50 %) un Beļģija (46 %). Dānija ir vienīgā valsts, kurā visbiežāk sniegtā atbilde bija “tas ir atkarīgs” (41 %). </text:p>
        <text:p text:style-name="P25"><draw:g text:anchor-type="paragraph" draw:z-index="67" draw:name="Forme28" draw:style-name="gr1"><draw:frame draw:style-name="gr9" draw:text-style-name="P100" svg:width="16.421cm" svg:height="6.349cm" svg:x="0.531cm" svg:y="6.347cm"><draw:image xlink:href="Pictures/100000000000055200000209ECEC3E56A964D450.png" xlink:type="simple" xlink:show="embed" xlink:actuate="onLoad" draw:mime-type="image/png"><text:p/></draw:image></draw:frame><draw:frame draw:style-name="gr10" draw:text-style-name="P102" svg:width="16.895cm" svg:height="0.902cm" svg:x="0.385cm" svg:y="5.232cm"><draw:text-box><text:p text:style-name="P101"><text:span text:style-name="T59">QB3. Kurus no šiem izglītības veidiem jūs ieteiktu jauniešiem, kuri pabeidz vidējo izglītību?</text:span></text:p></draw:text-box></draw:frame><draw:frame draw:style-name="gr11" draw:text-style-name="P100" svg:width="0.75cm" svg:height="1.299cm" svg:x="9.986cm" svg:y="5.872cm"><draw:image xlink:href="Pictures/100000000000002600000041BD9583E1BF51054C.png" xlink:type="simple" xlink:show="embed" xlink:actuate="onLoad" draw:mime-type="image/png"><text:p/></draw:image></draw:frame><draw:frame draw:style-name="gr12" draw:text-style-name="P102" svg:width="5.24cm" svg:height="0.578cm" svg:x="10.653cm" svg:y="6.29cm"><draw:text-box><text:p text:style-name="P101"><text:span text:style-name="T59">Augstākā akadēmiskā izglītība</text:span></text:p></draw:text-box></draw:frame><draw:frame draw:style-name="gr13" draw:text-style-name="P102" svg:width="5.329cm" svg:height="0.578cm" svg:x="10.718cm" svg:y="6.678cm"><draw:text-box><text:p text:style-name="P101"><text:span text:style-name="T59">Tas ir atkarīgs no {SPONTANEOUS}</text:span></text:p></draw:text-box></draw:frame><draw:frame draw:style-name="gr14" draw:text-style-name="P102" svg:width="6.432cm" svg:height="0.578cm" svg:x="10.691cm" svg:y="5.772cm"><draw:text-box><text:p text:style-name="P101"><text:span text:style-name="T59">Augstākā profesionālā izglītība un apmācība</text:span></text:p></draw:text-box></draw:frame></draw:g></text:p>
        <text:p text:style-name="P33">Kad mēs sadalām šos augstākās izglītības ceļa ieteikumus pēc sociāldemogrāfiskajiem un attieksmes faktoriem, atšķirības parādās šādi. </text:p>
        <text:p text:style-name="P25">■ Tie, kuri paši ir apmeklējuši PIA, visbiežāk no visām sociāldemogrāfiskajām kategorijām iesaka augstāko profesionālo izglītību (61 %), salīdzinot ar 43 % to iedzīvotāju vidū, kuri to nav apmeklējuši. </text:p>
        <text:p text:style-name="P25">■ Pastāv lielas atšķirības starp profesionālajām grupām. Vislielākais atbalsts augstākajai profesionālajai izglītībai ir fiziska darba strādniekiem (60 %), savukārt viszemākais — studentiem (37 %). Arī vadītāju atbalsts ir salīdzinoši zems (43 %), un ir nedaudz lielāka iespēja, ka viņi ieteiks akadēmisko izglītību (44 %). </text:p>
        <text:p text:style-name="P25">■ Ceļveža ieteikumos parādās skaidra paaudžu plaisa. Gados vecāki respondenti, visticamāk, ieteiks augstāko profesionālo izglītību, proti, 54 % 55 gadus vecu un vecāku respondentu vidū un 53–51 % vidēja vecuma grupu vidū (40–54 gadi un 25–39 gadi), taču jaunākajos respondentos vecumā no 15 līdz 24 gadiem šis rādītājs samazinās līdz 41 %. </text:p>
        <text:p text:style-name="P25">■ Tiem, kas dzīvo lauku apvidos vai ciematos, ir vislielākais atbalsts augstākajai profesionālajai izglītībai (54 %) salīdzinājumā ar lielo pilsētu iedzīvotājiem (49 %). </text:p>
        <text:p text:style-name="P25">■ Vīrieši dod lielāku priekšroku augstākajai profesionālajai izglītībai un apmācībai (55 %) nekā sievietes (48 %). </text:p>
        <text:p text:style-name="P25">■ PIA uztverei ir neliela ietekme uz šā jautājuma rezultātiem. Respondenti, kuri uzskata, ka PIA tēls ir pozitīvs, tikai nedaudz biežāk iesaka augstāko profesionālo izglītību nekā tie, kuriem ir negatīvs tēls (54 % pret 50 %). </text:p>
        <text:p text:style-name="P25"/>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9">QB3 Kurus no šiem izglītības veidiem jūs ieteiktu jaunietim, kurš pabeidz vidējo izglītību? (% ES)</text:p>
            </table:table-cell>
            <table:covered-table-cell/>
            <table:covered-table-cell/>
            <table:covered-table-cell/>
            <table:covered-table-cell/>
          </table:table-row>
          <table:table-row>
            <table:table-cell table:style-name="Tableau16.A1" office:value-type="string">
              <text:p text:style-name="P81"/>
            </table:table-cell>
            <table:table-cell table:style-name="Tableau16.A1" office:value-type="string">
              <text:p text:style-name="P84">Augstākā akadēmiskā izglītība</text:p>
            </table:table-cell>
            <table:table-cell table:style-name="Tableau16.A1" office:value-type="string">
              <text:p text:style-name="P84">Augstākā profesionālā izglītība un apmācība </text:p>
            </table:table-cell>
            <table:table-cell table:style-name="Tableau16.A1" office:value-type="string">
              <text:p text:style-name="P84">Tas ir atkarīgs no {SPONTANEOUS}</text:p>
            </table:table-cell>
            <table:table-cell table:style-name="Tableau16.A1" office:value-type="string">
              <text:p text:style-name="P84">Nezinu</text:p>
            </table:table-cell>
          </table:table-row>
          <table:table-row>
            <table:table-cell table:style-name="Tableau16.A1" office:value-type="string">
              <text:p text:style-name="P89">ES-27 </text:p>
            </table:table-cell>
            <table:table-cell table:style-name="Tableau16.B3" office:value-type="float" office:value="35">
              <text:p text:style-name="P84">35</text:p>
            </table:table-cell>
            <table:table-cell table:style-name="Tableau16.B3" office:value-type="float" office:value="52">
              <text:p text:style-name="P84">52</text:p>
            </table:table-cell>
            <table:table-cell table:style-name="Tableau16.B3" office:value-type="float" office:value="10">
              <text:p text:style-name="P84">10</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Dzimums</text:p>
            </table:table-cell>
            <table:covered-table-cell/>
            <table:covered-table-cell/>
            <table:covered-table-cell/>
            <table:covered-table-cell/>
          </table:table-row>
          <table:table-row>
            <table:table-cell table:style-name="Tableau16.A1" office:value-type="string">
              <text:p text:style-name="P89">Cilvēks </text:p>
            </table:table-cell>
            <table:table-cell table:style-name="Tableau16.B3" office:value-type="float" office:value="34">
              <text:p text:style-name="P84">34</text:p>
            </table:table-cell>
            <table:table-cell table:style-name="Tableau16.B3" office:value-type="float" office:value="55">
              <text:p text:style-name="P84">55</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Sieviete </text:p>
            </table:table-cell>
            <table:table-cell table:style-name="Tableau16.B3" office:value-type="float" office:value="37">
              <text:p text:style-name="P84">37</text:p>
            </table:table-cell>
            <table:table-cell table:style-name="Tableau16.B3" office:value-type="float" office:value="48">
              <text:p text:style-name="P84">48</text:p>
            </table:table-cell>
            <table:table-cell table:style-name="Tableau16.B3" office:value-type="float" office:value="12">
              <text:p text:style-name="P84">12</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Vecums</text:p>
            </table:table-cell>
            <table:covered-table-cell/>
            <table:covered-table-cell/>
            <table:covered-table-cell/>
            <table:covered-table-cell/>
          </table:table-row>
          <table:table-row>
            <table:table-cell table:style-name="Tableau16.A1" office:value-type="string">
              <text:p text:style-name="P89">15-24 </text:p>
            </table:table-cell>
            <table:table-cell table:style-name="Tableau16.B3" office:value-type="float" office:value="49">
              <text:p text:style-name="P84">49</text:p>
            </table:table-cell>
            <table:table-cell table:style-name="Tableau16.B3" office:value-type="float" office:value="41">
              <text:p text:style-name="P84">41</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25-39 </text:p>
            </table:table-cell>
            <table:table-cell table:style-name="Tableau16.B3" office:value-type="float" office:value="38">
              <text:p text:style-name="P84">38</text:p>
            </table:table-cell>
            <table:table-cell table:style-name="Tableau16.B3" office:value-type="float" office:value="51">
              <text:p text:style-name="P84">51</text:p>
            </table:table-cell>
            <table:table-cell table:style-name="Tableau16.B3" office:value-type="float" office:value="10">
              <text:p text:style-name="P84">10</text:p>
            </table:table-cell>
            <table:table-cell table:style-name="Tableau16.B3" office:value-type="float" office:value="1">
              <text:p text:style-name="P84">1</text:p>
            </table:table-cell>
          </table:table-row>
          <table:table-row>
            <table:table-cell table:style-name="Tableau16.A1" office:value-type="string">
              <text:p text:style-name="P89">40-54 </text:p>
            </table:table-cell>
            <table:table-cell table:style-name="Tableau16.B3" office:value-type="float" office:value="36">
              <text:p text:style-name="P84">36</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gt;=55</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4" table:number-columns-spanned="5" office:value-type="string">
              <text:p text:style-name="P59">Izglītība (beigās)</text:p>
            </table:table-cell>
            <table:covered-table-cell/>
            <table:covered-table-cell/>
            <table:covered-table-cell/>
            <table:covered-table-cell/>
          </table:table-row>
          <table:table-row>
            <table:table-cell table:style-name="Tableau16.A1" office:value-type="string">
              <text:p text:style-name="P89">&lt;=-15</text:p>
            </table:table-cell>
            <table:table-cell table:style-name="Tableau16.B3" office:value-type="float" office:value="32">
              <text:p text:style-name="P84">32</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8">
              <text:p text:style-name="P84">8</text:p>
            </table:table-cell>
          </table:table-row>
          <table:table-row>
            <table:table-cell table:style-name="Tableau16.A1" office:value-type="string">
              <text:p text:style-name="P89">16-19 </text:p>
            </table:table-cell>
            <table:table-cell table:style-name="Tableau16.B3" office:value-type="float" office:value="31">
              <text:p text:style-name="P84">31</text:p>
            </table:table-cell>
            <table:table-cell table:style-name="Tableau16.B3" office:value-type="float" office:value="58">
              <text:p text:style-name="P84">58</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gt;=20</text:p>
            </table:table-cell>
            <table:table-cell table:style-name="Tableau16.B3" office:value-type="float" office:value="39">
              <text:p text:style-name="P84">39</text:p>
            </table:table-cell>
            <table:table-cell table:style-name="Tableau16.B3" office:value-type="float" office:value="47">
              <text:p text:style-name="P84">47</text:p>
            </table:table-cell>
            <table:table-cell table:style-name="Tableau16.B3" office:value-type="float" office:value="13">
              <text:p text:style-name="P84">13</text:p>
            </table:table-cell>
            <table:table-cell table:style-name="Tableau16.B3" office:value-type="float" office:value="1">
              <text:p text:style-name="P84">1</text:p>
            </table:table-cell>
          </table:table-row>
          <table:table-row>
            <table:table-cell table:style-name="Tableau16.A1" office:value-type="string">
              <text:p text:style-name="P89">Joprojām mācās </text:p>
            </table:table-cell>
            <table:table-cell table:style-name="Tableau16.B3" office:value-type="float" office:value="55">
              <text:p text:style-name="P84">55</text:p>
            </table:table-cell>
            <table:table-cell table:style-name="Tableau16.B3" office:value-type="float" office:value="34">
              <text:p text:style-name="P84">3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Sociālprofesionālā kategorija</text:p>
            </table:table-cell>
            <table:covered-table-cell/>
            <table:covered-table-cell/>
            <table:covered-table-cell/>
            <table:covered-table-cell/>
          </table:table-row>
          <table:table-row>
            <table:table-cell table:style-name="Tableau16.A1" office:value-type="string">
              <text:p text:style-name="P89">Pašnodarbināta persona </text:p>
            </table:table-cell>
            <table:table-cell table:style-name="Tableau16.B3" office:value-type="float" office:value="39">
              <text:p text:style-name="P84">39</text:p>
            </table:table-cell>
            <table:table-cell table:style-name="Tableau16.B3" office:value-type="float" office:value="48">
              <text:p text:style-name="P84">48</text:p>
            </table:table-cell>
            <table:table-cell table:style-name="Tableau16.B3" office:value-type="float" office:value="11">
              <text:p text:style-name="P84">11</text:p>
            </table:table-cell>
            <table:table-cell table:style-name="Tableau16.B3" office:value-type="float" office:value="2">
              <text:p text:style-name="P84">2</text:p>
            </table:table-cell>
          </table:table-row>
          <table:table-row>
            <table:table-cell table:style-name="Tableau16.A1" office:value-type="string">
              <text:p text:style-name="P89">Vadītāji </text:p>
            </table:table-cell>
            <table:table-cell table:style-name="Tableau16.B3" office:value-type="float" office:value="44">
              <text:p text:style-name="P84">44</text:p>
            </table:table-cell>
            <table:table-cell table:style-name="Tableau16.B3" office:value-type="float" office:value="43">
              <text:p text:style-name="P84">43</text:p>
            </table:table-cell>
            <table:table-cell table:style-name="Tableau16.B3" office:value-type="float" office:value="12">
              <text:p text:style-name="P84">12</text:p>
            </table:table-cell>
            <table:table-cell table:style-name="Tableau16.B3" office:value-type="float" office:value="1">
              <text:p text:style-name="P84">1</text:p>
            </table:table-cell>
          </table:table-row>
          <table:table-row>
            <table:table-cell table:style-name="Tableau16.A1" office:value-type="string">
              <text:p text:style-name="P89">Citas baltas apkakles </text:p>
            </table:table-cell>
            <table:table-cell table:style-name="Tableau16.B3" office:value-type="float" office:value="42">
              <text:p text:style-name="P84">42</text:p>
            </table:table-cell>
            <table:table-cell table:style-name="Tableau16.B3" office:value-type="float" office:value="48">
              <text:p text:style-name="P84">48</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Fiziskā darba strādnieki </text:p>
            </table:table-cell>
            <table:table-cell table:style-name="Tableau16.B3" office:value-type="float" office:value="30">
              <text:p text:style-name="P84">30</text:p>
            </table:table-cell>
            <table:table-cell table:style-name="Tableau16.B3" office:value-type="float" office:value="60">
              <text:p text:style-name="P84">60</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Mājas ļaudis </text:p>
            </table:table-cell>
            <table:table-cell table:style-name="Tableau16.B3" office:value-type="float" office:value="33">
              <text:p text:style-name="P84">33</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5">
              <text:p text:style-name="P84">5</text:p>
            </table:table-cell>
          </table:table-row>
          <table:table-row>
            <table:table-cell table:style-name="Tableau16.A1" office:value-type="string">
              <text:p text:style-name="P89">Bezdarbnieks </text:p>
            </table:table-cell>
            <table:table-cell table:style-name="Tableau16.B3" office:value-type="float" office:value="30">
              <text:p text:style-name="P84">30</text:p>
            </table:table-cell>
            <table:table-cell table:style-name="Tableau16.B3" office:value-type="float" office:value="56">
              <text:p text:style-name="P84">56</text:p>
            </table:table-cell>
            <table:table-cell table:style-name="Tableau16.B3" office:value-type="float" office:value="11">
              <text:p text:style-name="P84">11</text:p>
            </table:table-cell>
            <table:table-cell table:style-name="Tableau16.B3" office:value-type="float" office:value="3">
              <text:p text:style-name="P84">3</text:p>
            </table:table-cell>
          </table:table-row>
          <table:table-row>
            <table:table-cell table:style-name="Tableau16.A1" office:value-type="string">
              <text:p text:style-name="P89">Pensionējies(-usies) </text:p>
            </table:table-cell>
            <table:table-cell table:style-name="Tableau16.B3" office:value-type="float" office:value="27">
              <text:p text:style-name="P84">27</text:p>
            </table:table-cell>
            <table:table-cell table:style-name="Tableau16.B3" office:value-type="float" office:value="56">
              <text:p text:style-name="P84">56</text:p>
            </table:table-cell>
            <table:table-cell table:style-name="Tableau16.B3" office:value-type="float" office:value="12">
              <text:p text:style-name="P84">12</text:p>
            </table:table-cell>
            <table:table-cell table:style-name="Tableau16.B3" office:value-type="float" office:value="5">
              <text:p text:style-name="P84">5</text:p>
            </table:table-cell>
          </table:table-row>
          <table:table-row>
            <table:table-cell table:style-name="Tableau16.A1" office:value-type="string">
              <text:p text:style-name="P89">Skolēni </text:p>
            </table:table-cell>
            <table:table-cell table:style-name="Tableau16.B3" office:value-type="float" office:value="53">
              <text:p text:style-name="P84">53</text:p>
            </table:table-cell>
            <table:table-cell table:style-name="Tableau16.B3" office:value-type="float" office:value="37">
              <text:p text:style-name="P84">37</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4" table:number-columns-spanned="5" office:value-type="string">
              <text:p text:style-name="P59">Subjektīvā urbanizācija</text:p>
            </table:table-cell>
            <table:covered-table-cell/>
            <table:covered-table-cell/>
            <table:covered-table-cell/>
            <table:covered-table-cell/>
          </table:table-row>
          <table:table-row>
            <table:table-cell table:style-name="Tableau16.A1" office:value-type="string">
              <text:p text:style-name="P89">Lauku apvidus vai ciems </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1" office:value-type="string">
              <text:p text:style-name="P89">Maza vai vidēja lieluma pilsēta </text:p>
            </table:table-cell>
            <table:table-cell table:style-name="Tableau16.B3" office:value-type="float" office:value="37">
              <text:p text:style-name="P84">37</text:p>
            </table:table-cell>
            <table:table-cell table:style-name="Tableau16.B3" office:value-type="float" office:value="52">
              <text:p text:style-name="P84">52</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Lielpilsēta </text:p>
            </table:table-cell>
            <table:table-cell table:style-name="Tableau16.B3" office:value-type="float" office:value="40">
              <text:p text:style-name="P84">40</text:p>
            </table:table-cell>
            <table:table-cell table:style-name="Tableau16.B3" office:value-type="float" office:value="49">
              <text:p text:style-name="P84">49</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IVET uztvere (MŪSU VALSTS)</text:p>
            </table:table-cell>
            <table:covered-table-cell/>
            <table:covered-table-cell/>
            <table:covered-table-cell/>
            <table:covered-table-cell/>
          </table:table-row>
          <table:table-row>
            <table:table-cell table:style-name="Tableau16.A1" office:value-type="string">
              <text:p text:style-name="P89">Pozitīvs </text:p>
            </table:table-cell>
            <table:table-cell table:style-name="Tableau16.B3" office:value-type="float" office:value="35">
              <text:p text:style-name="P84">35</text:p>
            </table:table-cell>
            <table:table-cell table:style-name="Tableau16.B3" office:value-type="float" office:value="54">
              <text:p text:style-name="P84">5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Negatīvs </text:p>
            </table:table-cell>
            <table:table-cell table:style-name="Tableau16.B3" office:value-type="float" office:value="38">
              <text:p text:style-name="P84">38</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Kādreiz apmeklējis sākotnējās profesionālās izglītības apmācību (vidējā izglītība)</text:p>
            </table:table-cell>
            <table:covered-table-cell/>
            <table:covered-table-cell/>
            <table:covered-table-cell/>
            <table:covered-table-cell/>
          </table:table-row>
          <table:table-row>
            <table:table-cell table:style-name="Tableau16.A1" office:value-type="string">
              <text:p text:style-name="P89">Jā </text:p>
            </table:table-cell>
            <table:table-cell table:style-name="Tableau16.B3" office:value-type="float" office:value="29">
              <text:p text:style-name="P84">29</text:p>
            </table:table-cell>
            <table:table-cell table:style-name="Tableau16.B3" office:value-type="float" office:value="61">
              <text:p text:style-name="P84">61</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1" office:value-type="string">
              <text:p text:style-name="P89">Nē </text:p>
            </table:table-cell>
            <table:table-cell table:style-name="Tableau16.B3" office:value-type="float" office:value="42">
              <text:p text:style-name="P84">42</text:p>
            </table:table-cell>
            <table:table-cell table:style-name="Tableau16.B3" office:value-type="float" office:value="43">
              <text:p text:style-name="P84">43</text:p>
            </table:table-cell>
            <table:table-cell table:style-name="Tableau16.B3" office:value-type="float" office:value="11">
              <text:p text:style-name="P84">11</text:p>
            </table:table-cell>
            <table:table-cell table:style-name="Tableau16.B3" office:value-type="float" office:value="4">
              <text:p text:style-name="P84">4</text:p>
            </table:table-cell>
          </table:table-row>
        </table:table>
        <text:p text:style-name="P25"/>
        <text:p text:style-name="P33"/>
      </text:section>
      <text:h text:style-name="P17" text:outline-level="1"><text:bookmark-start text:name="__RefHeading___Toc215584_2930363814"/>III. Tēla atšķirība starp PIA un vispārējo izglītību <text:bookmark-end text:name="__RefHeading___Toc215584_2930363814"/></text:h>
      <text:p text:style-name="P25"/>
      <text:section text:style-name="Sect2" text:name="Section5">
        <text:h text:style-name="P19" text:outline-level="2"><text:bookmark-start text:name="__RefHeading___Toc215586_2930363814"/>1. Salīdzinošs PIA un vispārējās izglītības tēls <text:bookmark-end text:name="__RefHeading___Toc215586_2930363814"/></text:h>
        <text:p text:style-name="P51">Trīs ceturtdaļas ES iedzīvotāju apgalvo, ka vispārējās vidējās izglītības tēls viņu valstī ir pozitīvāks nekā PIA </text:p>
        <text:p text:style-name="P25">Visā Eiropas Savienībā 75 % respondentu apgalvo, ka vispārējās vidējās izglītības tēls viņu valstī ir pozitīvāks nekā PIA, tostarp 25 % respondentu<text:note text:id="ftn37" text:note-class="footnote"><text:note-citation>37</text:note-citation><text:note-body><text:p text:style-name="P13">jautājums. Lūdzu, pastāstiet, cik lielā mērā piekrītat vai nepiekrītat katram no šiem apgalvojumiem: (MŪSU VALSTS) vispārējās vidējās izglītības tēls ir pozitīvāks nekā sākotnējās profesionālās izglītības tēls. </text:p></text:note-body></text:note> tam pilnībā piekrīt un 50 % respondentu tam parasti piekrīt . Katrs piektais (19 %) nepiekrīt, bet 6 % nezina. </text:p>
        <text:p text:style-name="P25">Šie rezultāti ir stabili salīdzinājumā ar 2016. gadā novērotajiem. Cedefop 2016. gada apsekojumā (ES28) tika konstatēts, ka 74 % piekrita, ka vispārējai izglītībai ir pozitīvāks tēls nekā profesionālajai izglītībai<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Jautājuma formulējums atšķiras no pašreizējā apsekojuma. jautājums. “Cik lielā mērā piekrītat vai nepiekrītat katram no turpmāk minētajiem apgalvojumiem? Jūsu valstī vispārējai izglītībai ir pozitīvāks tēls nekā profesionālajai izglītībai?” </text:span></text:p></text:note-body></text:note>. </text:p>
        <text:p text:style-name="P25"><draw:g text:anchor-type="paragraph" draw:z-index="32" draw:name="Forme30" draw:style-name="gr1"><draw:frame draw:style-name="gr227" draw:text-style-name="P100"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100" svg:width="14.098cm" svg:height="0.959cm" svg:x="0.589cm" svg:y="10.945cm"><draw:image xlink:href="Pictures/100000000000022300000022902E68B765C34830.png" xlink:type="simple" xlink:show="embed" xlink:actuate="onLoad" draw:mime-type="image/png"><text:p/></draw:image></draw:frame><draw:frame draw:style-name="gr229" draw:text-style-name="P102" svg:width="2.925cm" svg:height="0.648cm" svg:x="1.05cm" svg:y="11.118cm"><draw:text-box><text:p text:style-name="P106"><text:span text:style-name="T59">Pilnībā piekrītu</text:span></text:p></draw:text-box></draw:frame><draw:frame draw:style-name="gr230" draw:text-style-name="P102" svg:width="2.857cm" svg:height="0.59cm" svg:x="4.059cm" svg:y="11.097cm"><draw:text-box><text:p text:style-name="P106"><text:span text:style-name="T59">Piekrist</text:span></text:p></draw:text-box></draw:frame><draw:frame draw:style-name="gr231" draw:text-style-name="P102" svg:width="3.282cm" svg:height="0.646cm" svg:x="7.241cm" svg:y="11.139cm"><draw:text-box><text:p text:style-name="P106"><text:span text:style-name="T59">Tendēt nepiekrist</text:span></text:p></draw:text-box></draw:frame><draw:frame draw:style-name="gr232" draw:text-style-name="P102" svg:width="3.483cm" svg:height="0.646cm" svg:x="10.871cm" svg:y="11.099cm"><draw:text-box><text:p text:style-name="P106"><text:span text:style-name="T59">Pilnīgi nepiekrītu</text:span></text:p></draw:text-box></draw:frame><draw:frame draw:style-name="gr233" draw:text-style-name="P102" svg:width="2.52cm" svg:height="0.687cm" svg:x="14.591cm" svg:y="11.099cm"><draw:text-box><text:p text:style-name="P106"><text:span text:style-name="T59">Nezinu</text:span></text:p></draw:text-box></draw:frame></draw:g><draw:frame draw:style-name="gr234" draw:text-style-name="P102" svg:width="16.749cm" svg:height="1.227cm" svg:x="0.127cm" svg:y="2.117cm"><draw:text-box><text:p text:style-name="P101"><text:span text:style-name="T59">jautājums. Lūdzu, pastāstiet, cik lielā mērā piekrītat vai nepiekrītat katram no šiem apgalvojumiem: - (MŪSU VALSTS) vispārējā izglītība vidusskolas līmenī ir </text:span></text:p><text:p text:style-name="P101"><text:span text:style-name="T59">pozitīvāks priekšstats par cilvēku sākotnējo profesionālo izglītību (%)</text:span></text:p></draw:text-box></draw:frame></draw:g><draw:g text:anchor-type="paragraph" draw:z-index="31" draw:name="Forme29" draw:style-name="gr1"><draw:frame draw:style-name="gr235" draw:text-style-name="P100" svg:width="4.047cm" svg:height="4.426cm" svg:x="11.128cm" svg:y="-4.65cm"><draw:image xlink:href="Pictures/10000000000001E00000020D1D5D0BC0326BEAD4.png" xlink:type="simple" xlink:show="embed" xlink:actuate="onLoad" draw:mime-type="image/png"><text:p/></draw:image></draw:frame><draw:frame draw:style-name="gr236" draw:text-style-name="P102" svg:width="8.755cm" svg:height="1.551cm" svg:x="8.92cm" svg:y="-6.71cm"><draw:text-box><text:p text:style-name="P101"><text:span text:style-name="T59">jautājums. Lūdzu, pastāstiet, cik lielā mērā piekrītat vai nepiekrītat katram no šiem apgalvojumiem: - (MŪSU VALSTS) vispārējās vidējās izglītības tēls ir pozitīvāks nekā sākotnējās profesionālās izglītības tēls (ES27) (%) </text:span></text:p></draw:text-box></draw:frame><draw:frame draw:style-name="gr237" draw:text-style-name="P102" svg:width="2.92cm" svg:height="0.578cm" svg:x="11.897cm" svg:y="-5.227cm"><draw:text-box><text:p text:style-name="P101"><text:span text:style-name="T59">Nezinu 6</text:span></text:p></draw:text-box></draw:frame><draw:frame draw:style-name="gr238" draw:text-style-name="P102" svg:width="2.946cm" svg:height="0.578cm" svg:x="9.555cm" svg:y="-4.734cm"><draw:text-box><text:p text:style-name="P101"><text:span text:style-name="T59">Pilnīgi nepiekrītu 3</text:span></text:p></draw:text-box></draw:frame><draw:frame draw:style-name="gr239" draw:text-style-name="P105" svg:width="2.329cm" svg:height="0.902cm" svg:x="9.165cm" svg:y="-3.948cm"><draw:text-box><text:p text:style-name="P104"><text:span text:style-name="T59">Piekrist 16</text:span></text:p></draw:text-box></draw:frame><draw:frame draw:style-name="gr240" draw:text-style-name="P102" svg:width="3.768cm" svg:height="0.578cm" svg:x="11.34cm" svg:y="-0.159cm"><draw:text-box><text:p text:style-name="P101"><text:span text:style-name="T59">Piekrītu 50</text:span></text:p></draw:text-box></draw:frame><draw:frame draw:style-name="gr241" draw:text-style-name="P102" svg:width="2.493cm" svg:height="0.902cm" svg:x="14.131cm" svg:y="-4.779cm"><draw:text-box><text:p text:style-name="P101"><text:span text:style-name="T59">Pilnībā piekrītu 25</text:span></text:p></draw:text-box></draw:frame></draw:g>Pašreizējā apsekojumā lielākā daļa respondentu visās dalībvalstīs uzskata, ka vispārējās izglītības tēls viņu valstī ir pozitīvāks nekā PIA. Tomēr rezultāti dažādās dalībvalstīs atšķiras, un visaugstākais līmenis, kādā tika panākta vienošanās par šo paziņojumu, tika reģistrēts Zviedrijā (91 %), Dānijā un Somijā (abās 88 %) un Kiprā (85 %). Zemākais līmenis reģistrēts Čehijā (62 %), Latvijā (64 %) un Rumānijā (66 %). </text:p>
        <text:p text:style-name="P25">17 dalībvalstīs vismaz trīs ceturtdaļas respondentu apgalvo, ka vispārējās vidējās izglītības tēls viņu valstī ir pozitīvāks nekā PIA. </text:p>
        <text:p text:style-name="P33"><office:annotation loext:resolved="false"><dc:creator>Pierre Dieumegard</dc:creator><dc:date>2026-08-13T08:34:49.039000000</dc:date><text:p text:style-name="P99"><text:span text:style-name="T58">(pa⁪o aldonita)</text:span></text:p></office:annotation>Tas, cik lielā mērā respondenti piekrīt, ka vispārējās vidējās izglītības tēls ir pozitīvāks nekā PIA, atšķiras atkarībā no sociāldemogrāfiskajiem un attieksmes faktoriem.</text:p>
        <text:p text:style-name="P25">■ Pastāv dažas ievērojamas atšķirības starp sociāli profesionālajām kategorijām: 83 % skolēnu uzskata, ka vispārējās vidējās izglītības tēls ir pozitīvāks nekā PIA, salīdzinot ar 71 % mājsaimnieču.</text:p>
        <text:p text:style-name="P25">■ Pēc izglītības beigšanas vecuma respondenti, kuri pabeidza izglītību 20 gadu vecumā vai vecāki, visticamāk, tam piekritīs (79 %), salīdzinot ar 73 % to respondentu vidū, kuri pabeidza izglītību 16–19 gadu vecumā, un 68 % to respondentu vidū, kuri pabeidza izglītību 15 gadu vecumā vai jaunāki.</text:p>
        <text:p text:style-name="P25">■ Respondenti vecumā no 15 līdz 24 gadiem arī visdrīzāk uzskata, ka vispārējās vidējās izglītības tēls ir pozitīvāks (79 %) salīdzinājumā ar 72 % respondentu vecumā no 55 gadiem.</text:p>
        <text:p text:style-name="P25">■ Respondenti, kuri apzinās skolēnu aktīvas vadības ietekmi noteiktos (bieži vien ar dzimumu saistītos) virzienos un stigmatizācijas ietekmi izglītībā, daudz biežāk piekrīt, ka vispārējai vidējai izglītībai ir pozitīvāks tēls nekā PIA. Šis modelis ir visredzamākais starp tiem, kas uzskata: ka sievietes ir orientētas uz vispārējo izglītību pat tad, ja viņas interesējas par tehniskiem priekšmetiem (81% pret 64%) ; ka skolotāji pienācīgi nenovērš ar dzimumu saistītus aizspriedumus (82 % pret 70 %); ka ģimenes, vienaudži un sociālie mediji pastiprina stereotipus (81 % pret 65 %); un ka vīrieši, kas aprūpē PIA jomas, saskaras ar stigmatizāciju (82 % salīdzinājumā ar 69 %).</text:p>
        <text:p text:style-name="P25">■ Respondenti, kuri ieteiktu vispārējo vidējo izglītību, biežāk piekrīt, ka tai ir pozitīvāks tēls nekā PIA (82 %), salīdzinot ar tiem respondentiem, kuri ieteiktu profesionālo izglītību (72 %).</text:p>
        <text:p text:style-name="P25">■ Šis viedoklis ir izplatītāks to respondentu vidū, kuri kā faktorus, kas ietekmē PIA izvēli, min skolotāju vai skolu konsultantu norādījumus (80 % salīdzinājumā ar 73 %) vai sliktus skolas rezultātus (80 % salīdzinājumā ar 73 %). Mazākas atšķirības vērojamas vecāku konsultācijās (77 % salīdzinājumā ar 74 %) un saistībā ar nepieciešamību ātri nopelnīt naudu (76 % salīdzinājumā ar 74 %). Šķiet, ka sociālo plašsaziņas līdzekļu ietekme uz PIA izvēli neietekmē šo rezultātu (75 % abās grupās).</text:p>
        <text:p text:style-name="P25">■ Nav atšķirību pēc dzimuma vai iepriekšējas PIA apmeklēšanas.</text:p>
        <text:p text:style-name="P25"/>
        <text:p text:style-name="P32"/>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9">QB9.3 Lūdzu, pastāstiet, cik lielā mērā piekrītat vai nepiekrītat katram no šiem apgalvojumiem: (MŪSU VALSTS) vispārējās vidējās izglītības tēls ir pozitīvāks nekā sākotnējās profesionālās izglītības tēls (% no ES)</text:p>
            </table:table-cell>
            <table:covered-table-cell/>
            <table:covered-table-cell/>
            <table:covered-table-cell/>
          </table:table-row>
          <table:table-row>
            <table:table-cell table:style-name="Tableau17.A1" office:value-type="string">
              <text:p text:style-name="P81"/>
            </table:table-cell>
            <table:table-cell table:style-name="Tableau17.A1" office:value-type="string">
              <text:p text:style-name="P84">Kopā “Piekrītu”</text:p>
            </table:table-cell>
            <table:table-cell table:style-name="Tableau17.A1" office:value-type="string">
              <text:p text:style-name="P84">Kopā "Nepiekrītu" </text:p>
            </table:table-cell>
            <table:table-cell table:style-name="Tableau17.A1" office:value-type="string">
              <text:p text:style-name="P84">Nezinu</text:p>
            </table:table-cell>
          </table:table-row>
          <table:table-row>
            <table:table-cell table:style-name="Tableau17.A1" office:value-type="string">
              <text:p text:style-name="P89">ES-27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Dzimums</text:p>
            </table:table-cell>
            <table:covered-table-cell/>
            <table:covered-table-cell/>
            <table:covered-table-cell/>
          </table:table-row>
          <table:table-row>
            <table:table-cell table:style-name="Tableau17.A1" office:value-type="string">
              <text:p text:style-name="P89">Cilvēks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Sieviete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Vecums</text:p>
            </table:table-cell>
            <table:covered-table-cell/>
            <table:covered-table-cell/>
            <table:covered-table-cell/>
          </table:table-row>
          <table:table-row>
            <table:table-cell table:style-name="Tableau17.A1" office:value-type="string">
              <text:p text:style-name="P89">15-24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25-39 </text:p>
            </table:table-cell>
            <table:table-cell table:style-name="Tableau17.B3" office:value-type="float" office:value="78">
              <text:p text:style-name="P93">78</text:p>
            </table:table-cell>
            <table:table-cell table:style-name="Tableau17.B3" office:value-type="float" office:value="18">
              <text:p text:style-name="P93">18</text:p>
            </table:table-cell>
            <table:table-cell table:style-name="Tableau17.B3" office:value-type="float" office:value="4">
              <text:p text:style-name="P93">4</text:p>
            </table:table-cell>
          </table:table-row>
          <table:table-row>
            <table:table-cell table:style-name="Tableau17.A1" office:value-type="string">
              <text:p text:style-name="P89">40-54 </text:p>
            </table:table-cell>
            <table:table-cell table:style-name="Tableau17.B3" office:value-type="float" office:value="74">
              <text:p text:style-name="P93">74</text:p>
            </table:table-cell>
            <table:table-cell table:style-name="Tableau17.B3" office:value-type="float" office:value="20">
              <text:p text:style-name="P93">20</text:p>
            </table:table-cell>
            <table:table-cell table:style-name="Tableau17.B3" office:value-type="float" office:value="6">
              <text:p text:style-name="P93">6</text:p>
            </table:table-cell>
          </table:table-row>
          <table:table-row>
            <table:table-cell table:style-name="Tableau17.A1" office:value-type="string">
              <text:p text:style-name="P89">&gt;=55</text:p>
            </table:table-cell>
            <table:table-cell table:style-name="Tableau17.B3" office:value-type="float" office:value="72">
              <text:p text:style-name="P93">72</text:p>
            </table:table-cell>
            <table:table-cell table:style-name="Tableau17.B3" office:value-type="float" office:value="19">
              <text:p text:style-name="P93">19</text:p>
            </table:table-cell>
            <table:table-cell table:style-name="Tableau17.B3" office:value-type="float" office:value="9">
              <text:p text:style-name="P93">9</text:p>
            </table:table-cell>
          </table:table-row>
          <table:table-row>
            <table:table-cell table:style-name="Tableau17.A4" table:number-columns-spanned="4" office:value-type="string">
              <text:p text:style-name="P59">Izglītība (beigās)</text:p>
            </table:table-cell>
            <table:covered-table-cell/>
            <table:covered-table-cell/>
            <table:covered-table-cell/>
          </table:table-row>
          <table:table-row>
            <table:table-cell table:style-name="Tableau17.A1" office:value-type="string">
              <text:p text:style-name="P89">&lt;=-15</text:p>
            </table:table-cell>
            <table:table-cell table:style-name="Tableau17.B3" office:value-type="float" office:value="68">
              <text:p text:style-name="P93">68</text:p>
            </table:table-cell>
            <table:table-cell table:style-name="Tableau17.B3" office:value-type="float" office:value="19">
              <text:p text:style-name="P93">19</text:p>
            </table:table-cell>
            <table:table-cell table:style-name="Tableau17.B3" office:value-type="float" office:value="13">
              <text:p text:style-name="P93">13</text:p>
            </table:table-cell>
          </table:table-row>
          <table:table-row>
            <table:table-cell table:style-name="Tableau17.A1" office:value-type="string">
              <text:p text:style-name="P89">16-19 </text:p>
            </table:table-cell>
            <table:table-cell table:style-name="Tableau17.B3" office:value-type="float" office:value="73">
              <text:p text:style-name="P93">73</text:p>
            </table:table-cell>
            <table:table-cell table:style-name="Tableau17.B3" office:value-type="float" office:value="21">
              <text:p text:style-name="P93">21</text:p>
            </table:table-cell>
            <table:table-cell table:style-name="Tableau17.B3" office:value-type="float" office:value="6">
              <text:p text:style-name="P93">6</text:p>
            </table:table-cell>
          </table:table-row>
          <table:table-row>
            <table:table-cell table:style-name="Tableau17.A1" office:value-type="string">
              <text:p text:style-name="P89">&gt;=20</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Joprojām mācās </text:p>
            </table:table-cell>
            <table:table-cell table:style-name="Tableau17.B3" office:value-type="float" office:value="81">
              <text:p text:style-name="P93">81</text:p>
            </table:table-cell>
            <table:table-cell table:style-name="Tableau17.B3" office:value-type="float" office:value="15">
              <text:p text:style-name="P93">15</text:p>
            </table:table-cell>
            <table:table-cell table:style-name="Tableau17.B3" office:value-type="float" office:value="4">
              <text:p text:style-name="P93">4</text:p>
            </table:table-cell>
          </table:table-row>
          <table:table-row>
            <table:table-cell table:style-name="Tableau17.A4" table:number-columns-spanned="4" office:value-type="string">
              <text:p text:style-name="P59">Sociālprofesionālā kategorija</text:p>
            </table:table-cell>
            <table:covered-table-cell/>
            <table:covered-table-cell/>
            <table:covered-table-cell/>
          </table:table-row>
          <table:table-row>
            <table:table-cell table:style-name="Tableau17.A1" office:value-type="string">
              <text:p text:style-name="P89">Pašnodarbināta persona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Vadītāji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Citas baltas apkakles </text:p>
            </table:table-cell>
            <table:table-cell table:style-name="Tableau17.B3" office:value-type="float" office:value="78">
              <text:p text:style-name="P93">78</text:p>
            </table:table-cell>
            <table:table-cell table:style-name="Tableau17.B3" office:value-type="float" office:value="17">
              <text:p text:style-name="P93">17</text:p>
            </table:table-cell>
            <table:table-cell table:style-name="Tableau17.B3" office:value-type="float" office:value="5">
              <text:p text:style-name="P93">5</text:p>
            </table:table-cell>
          </table:table-row>
          <table:table-row>
            <table:table-cell table:style-name="Tableau17.A1" office:value-type="string">
              <text:p text:style-name="P89">Fiziskā darba strādnieki </text:p>
            </table:table-cell>
            <table:table-cell table:style-name="Tableau17.B3" office:value-type="float" office:value="73">
              <text:p text:style-name="P93">73</text:p>
            </table:table-cell>
            <table:table-cell table:style-name="Tableau17.B3" office:value-type="float" office:value="22">
              <text:p text:style-name="P93">22</text:p>
            </table:table-cell>
            <table:table-cell table:style-name="Tableau17.B3" office:value-type="float" office:value="5">
              <text:p text:style-name="P93">5</text:p>
            </table:table-cell>
          </table:table-row>
          <table:table-row>
            <table:table-cell table:style-name="Tableau17.A1" office:value-type="string">
              <text:p text:style-name="P89">Mājas ļaudis </text:p>
            </table:table-cell>
            <table:table-cell table:style-name="Tableau17.B3" office:value-type="float" office:value="71">
              <text:p text:style-name="P93">71</text:p>
            </table:table-cell>
            <table:table-cell table:style-name="Tableau17.B3" office:value-type="float" office:value="23">
              <text:p text:style-name="P93">23</text:p>
            </table:table-cell>
            <table:table-cell table:style-name="Tableau17.B3" office:value-type="float" office:value="6">
              <text:p text:style-name="P93">6</text:p>
            </table:table-cell>
          </table:table-row>
          <table:table-row>
            <table:table-cell table:style-name="Tableau17.A1" office:value-type="string">
              <text:p text:style-name="P89">Bezdarbnieks </text:p>
            </table:table-cell>
            <table:table-cell table:style-name="Tableau17.B3" office:value-type="float" office:value="75">
              <text:p text:style-name="P93">75</text:p>
            </table:table-cell>
            <table:table-cell table:style-name="Tableau17.B3" office:value-type="float" office:value="18">
              <text:p text:style-name="P93">18</text:p>
            </table:table-cell>
            <table:table-cell table:style-name="Tableau17.B3" office:value-type="float" office:value="7">
              <text:p text:style-name="P93">7</text:p>
            </table:table-cell>
          </table:table-row>
          <table:table-row>
            <table:table-cell table:style-name="Tableau17.A1" office:value-type="string">
              <text:p text:style-name="P89">Pensionējies(-usies) </text:p>
            </table:table-cell>
            <table:table-cell table:style-name="Tableau17.B3" office:value-type="float" office:value="72">
              <text:p text:style-name="P93">72</text:p>
            </table:table-cell>
            <table:table-cell table:style-name="Tableau17.B3" office:value-type="float" office:value="18">
              <text:p text:style-name="P93">18</text:p>
            </table:table-cell>
            <table:table-cell table:style-name="Tableau17.B3" office:value-type="float" office:value="10">
              <text:p text:style-name="P93">10</text:p>
            </table:table-cell>
          </table:table-row>
          <table:table-row>
            <table:table-cell table:style-name="Tableau17.A1" office:value-type="string">
              <text:p text:style-name="P89">Skolēni </text:p>
            </table:table-cell>
            <table:table-cell table:style-name="Tableau17.B3" office:value-type="float" office:value="83">
              <text:p text:style-name="P93">83</text:p>
            </table:table-cell>
            <table:table-cell table:style-name="Tableau17.B3" office:value-type="float" office:value="14">
              <text:p text:style-name="P93">14</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Subjektīvā urbanizācija</text:p>
            </table:table-cell>
            <table:covered-table-cell/>
            <table:covered-table-cell/>
            <table:covered-table-cell/>
          </table:table-row>
          <table:table-row>
            <table:table-cell table:style-name="Tableau17.A1" office:value-type="string">
              <text:p text:style-name="P89">Lauku apvidus vai ciems </text:p>
            </table:table-cell>
            <table:table-cell table:style-name="Tableau17.B3" office:value-type="float" office:value="71">
              <text:p text:style-name="P93">71</text:p>
            </table:table-cell>
            <table:table-cell table:style-name="Tableau17.B3" office:value-type="float" office:value="21">
              <text:p text:style-name="P93">21</text:p>
            </table:table-cell>
            <table:table-cell table:style-name="Tableau17.B3" office:value-type="float" office:value="8">
              <text:p text:style-name="P93">8</text:p>
            </table:table-cell>
          </table:table-row>
          <table:table-row>
            <table:table-cell table:style-name="Tableau17.A1" office:value-type="string">
              <text:p text:style-name="P89">Maza vai vidēja lieluma pilsēta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Lielpilsēta </text:p>
            </table:table-cell>
            <table:table-cell table:style-name="Tableau17.B3" office:value-type="float" office:value="79">
              <text:p text:style-name="P93">79</text:p>
            </table:table-cell>
            <table:table-cell table:style-name="Tableau17.B3" office:value-type="float" office:value="16">
              <text:p text:style-name="P93">16</text:p>
            </table:table-cell>
            <table:table-cell table:style-name="Tableau17.B3" office:value-type="float" office:value="5">
              <text:p text:style-name="P93">5</text:p>
            </table:table-cell>
          </table:table-row>
          <table:table-row>
            <table:table-cell table:style-name="Tableau17.A4" table:number-columns-spanned="4" office:value-type="string">
              <text:p text:style-name="P59">IVET uztvere (MŪSU VALSTS)</text:p>
            </table:table-cell>
            <table:covered-table-cell/>
            <table:covered-table-cell/>
            <table:covered-table-cell/>
          </table:table-row>
          <table:table-row>
            <table:table-cell table:style-name="Tableau17.A1" office:value-type="string">
              <text:p text:style-name="P89">Pozitīvs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Negatīvs </text:p>
            </table:table-cell>
            <table:table-cell table:style-name="Tableau17.B3" office:value-type="float" office:value="78">
              <text:p text:style-name="P93">78</text:p>
            </table:table-cell>
            <table:table-cell table:style-name="Tableau17.B3" office:value-type="float" office:value="19">
              <text:p text:style-name="P93">19</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17.A1" office:value-type="string">
              <text:p text:style-name="P89">Jā </text:p>
            </table:table-cell>
            <table:table-cell table:style-name="Tableau17.B3" office:value-type="float" office:value="75">
              <text:p text:style-name="P93">75</text:p>
            </table:table-cell>
            <table:table-cell table:style-name="Tableau17.B3" office:value-type="float" office:value="20">
              <text:p text:style-name="P93">20</text:p>
            </table:table-cell>
            <table:table-cell table:style-name="Tableau17.B3" office:value-type="float" office:value="5">
              <text:p text:style-name="P93">5</text:p>
            </table:table-cell>
          </table:table-row>
          <table:table-row>
            <table:table-cell table:style-name="Tableau17.A1" office:value-type="string">
              <text:p text:style-name="P89">Nē </text:p>
            </table:table-cell>
            <table:table-cell table:style-name="Tableau17.B3" office:value-type="float" office:value="76">
              <text:p text:style-name="P93">76</text:p>
            </table:table-cell>
            <table:table-cell table:style-name="Tableau17.B3" office:value-type="float" office:value="17">
              <text:p text:style-name="P93">17</text:p>
            </table:table-cell>
            <table:table-cell table:style-name="Tableau17.B3" office:value-type="float" office:value="7">
              <text:p text:style-name="P93">7</text:p>
            </table:table-cell>
          </table:table-row>
        </table:table>
        <text:p text:style-name="P25"/>
        <text:p text:style-name="P52">Lielākā daļa ES iedzīvotāju apgalvo, ka studenti ar augstākiem akadēmiskajiem rādītājiem bieži tiek mudināti turpināt vispārējo izglītību, nevis PIA. </text:p>
        <text:p text:style-name="P25">Visā Eiropas Savienībā 82 % uzskata, ka skolēni ar augstākiem akadēmiskajiem rādītājiem vidusskolas līmenī bieži tiek mudināti turpināt vispārējo izglītību, nevis PIA<text:note text:id="ftn39" text:note-class="footnote"><text:note-citation>39</text:note-citation><text:note-body><text:p text:style-name="P13">QB9.2. Lūdzu, pastāstiet, cik lielā mērā piekrītat vai nepiekrītat katram no šiem apgalvojumiem: Skolēni ar augstākiem akadēmiskajiem rādītājiem vidusskolas līmenī bieži tiek mudināti turpināt vispārējo izglītību, nevis sākotnējo profesionālo izglītību. </text:p></text:note-body></text:note>. Aptuveni katrs desmitais respondents nepiekrīt (11 %), bet 7 % nezina. </text:p>
        <text:p text:style-name="P25">Viedokļi dažādās dalībvalstīs atšķiras, un visaugstākais vienošanās līmenis reģistrēts Zviedrijā (93 %), Grieķijā (91 %) un Dānijā (90 %). Tomēr vienošanās ir plaši izplatīta pat valstīs ar viszemāko vienošanās līmeni: Čehija (69 %), Bulgārija (71 %) un Rumānija (73 %). </text:p>
        <text:p text:style-name="P25"><draw:g text:anchor-type="paragraph" draw:z-index="33" draw:name="Forme31" draw:style-name="gr1"><draw:frame draw:style-name="gr220" draw:text-style-name="P100" svg:width="5.111cm" svg:height="5.495cm" svg:x="10.813cm" svg:y="-3.018cm"><draw:image xlink:href="Pictures/10000000000001CF000001F297DCCCC5D0CD5955.png" xlink:type="simple" xlink:show="embed" xlink:actuate="onLoad" draw:mime-type="image/png"><text:p/></draw:image></draw:frame><draw:frame draw:style-name="gr221" draw:text-style-name="P102" svg:width="8.185cm" svg:height="1.876cm" svg:x="8.904cm" svg:y="-5.606cm"><draw:text-box><text:p text:style-name="P101"><text:span text:style-name="T59">QB 9.2.: Lūdzu, pastāstiet, cik lielā mērā piekrītat vai nepiekrītat katram no šiem apgalvojumiem: - Skolēni ar augstākiem akadēmiskajiem rādītājiem vidusskolas līmenī bieži tiek mudināti iegūt vispārējo izglītību, nevis sākotnējo profesionālo izglītību (ES27) (%) </text:span></text:p></draw:text-box></draw:frame><draw:frame draw:style-name="gr222" draw:text-style-name="P102" svg:width="2.14cm" svg:height="0.578cm" svg:x="12.028cm" svg:y="-3.549cm"><draw:text-box><text:p text:style-name="P101"><text:span text:style-name="T59">Nezinu 7</text:span></text:p></draw:text-box></draw:frame><draw:frame draw:style-name="gr223" draw:text-style-name="P105" svg:width="2.174cm" svg:height="0.902cm" svg:x="10.172cm" svg:y="-3.212cm"><draw:text-box><text:p text:style-name="P104"><text:span text:style-name="T59">Pilnīgi nepiekrītu 2</text:span></text:p></draw:text-box></draw:frame><draw:frame draw:style-name="gr224" draw:text-style-name="P105" svg:width="2.574cm" svg:height="0.902cm" svg:x="8.939cm" svg:y="-2.36cm"><draw:text-box><text:p text:style-name="P104"><text:span text:style-name="T59">Piekrist 9</text:span></text:p></draw:text-box></draw:frame><draw:frame draw:style-name="gr225" draw:text-style-name="P105" svg:width="2.107cm" svg:height="0.902cm" svg:x="10.227cm" svg:y="2.139cm"><draw:text-box><text:p text:style-name="P104"><text:span text:style-name="T59">Piekrist 48</text:span></text:p></draw:text-box></draw:frame><draw:frame draw:style-name="gr226" draw:text-style-name="P102" svg:width="1.821cm" svg:height="0.902cm" svg:x="15.402cm" svg:y="-2.406cm"><draw:text-box><text:p text:style-name="P101"><text:span text:style-name="T59">Pilnībā piekrītu 34</text:span></text:p></draw:text-box></draw:frame></draw:g><text:s/></text:p>
        <text:p text:style-name="P33">Apjoms, kādā respondenti piekrīt, ka studenti ar augstākiem akadēmiskajiem rādītājiem bieži tiek mudināti apgūt vispārējo izglītību, nevis PIA, atšķiras atkarībā no sociāldemogrāfiskajiem un attieksmes faktoriem, kā norādīts turpmāk. </text:p>
        <text:p text:style-name="P53">■ Respondenti, kuri joprojām mācās, un tie, kuri pabeidza izglītību 20 gadu vecumā vai vecāki, visticamāk, piekritīs, ka studenti ar augstākiem akadēmiskajiem rādītājiem bieži tiek mudināti turpināt vispārējo izglītību, nevis PIA (87 %–86 %). Šis rādītājs ir 76 % to personu vidū, kuras ir pabeigušas izglītību 15 gadu vecumā vai jaunākas. </text:p>
        <text:p text:style-name="P53">■ Pastāv dažas atšķirības starp sociāli profesionālajām kategorijām: vadītāji (88 %) un studenti (87 %) biežāk nekā citas profesiju kategorijas (79–84 %) piekrīt šim apgalvojumam. </text:p>
        <text:p text:style-name="P53">■ Respondenti vecumā no 15 līdz 24 gadiem un no 25 līdz 39 gadiem (84–85 %) visdrīzāk uzskata, ka skolēni ar augstākiem akadēmiskajiem rādītājiem tiek mudināti iesaistīties vispārējā izglītībā. Šis skaitlis samazinās līdz 80 % 55 gadus vecu un vecāku cilvēku vidū. </text:p>
        <text:p text:style-name="P53">■ Vienošanās ar šo apgalvojumu ir lielāka starp tiem, kas uzskata, ka skolotāju konsultācijas un nepieciešamība ātri nopelnīt naudu ir nozīmīgi faktori, izvēloties PIA (attiecīgi 87 % pret 81 % un 86 % pret 79 %). Sociālo plašsaziņas līdzekļu ietekme uz PIA izvēli, šķiet, neietekmē vienošanās līmeni (83 % abās grupās). </text:p>
        <text:p text:style-name="P53">■ Respondenti, kuri uzskata, ka sliktas atzīmes — cits skolas snieguma aspekts — ir faktors, kas ietekmē PIA izvēli, nedaudz biežāk piekrīt apgalvojumam (87 %) nekā tie, kuri nepiekrīt (81 %). </text:p>
        <text:p text:style-name="P53">■ Nav atšķirības pēc dzimuma. </text:p>
        <text:p text:style-name="P25"/>
        <text:p text:style-name="P32"/>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9">QB9.2 Lūdzu, pastāstiet, cik lielā mērā piekrītat vai nepiekrītat katram no šiem apgalvojumiem: Studenti ar augstākiem akadēmiskajiem rādītājiem vidusskolas līmenī bieži tiek mudināti iegūt vispārējo izglītību, nevis sākotnējo profesionālo izglītību (% no ES)</text:p>
            </table:table-cell>
            <table:covered-table-cell/>
            <table:covered-table-cell/>
            <table:covered-table-cell/>
          </table:table-row>
          <table:table-row>
            <table:table-cell table:style-name="Tableau18.A1" office:value-type="string">
              <text:p text:style-name="P81"/>
            </table:table-cell>
            <table:table-cell table:style-name="Tableau18.A1" office:value-type="string">
              <text:p text:style-name="P84">Kopā “Piekrītu”</text:p>
            </table:table-cell>
            <table:table-cell table:style-name="Tableau18.A1" office:value-type="string">
              <text:p text:style-name="P84">Kopā "Nepiekrītu" </text:p>
            </table:table-cell>
            <table:table-cell table:style-name="Tableau18.A1" office:value-type="string">
              <text:p text:style-name="P84">Nezinu</text:p>
            </table:table-cell>
          </table:table-row>
          <table:table-row>
            <table:table-cell table:style-name="Tableau18.A1" office:value-type="string">
              <text:p text:style-name="P89">ES-27 </text:p>
            </table:table-cell>
            <table:table-cell table:style-name="Tableau18.B3" office:value-type="float" office:value="82">
              <text:p text:style-name="P84">82</text:p>
            </table:table-cell>
            <table:table-cell table:style-name="Tableau18.B3" office:value-type="float" office:value="11">
              <text:p text:style-name="P84">11</text:p>
            </table:table-cell>
            <table:table-cell table:style-name="Tableau18.B3" office:value-type="float" office:value="7">
              <text:p text:style-name="P84">7</text:p>
            </table:table-cell>
          </table:table-row>
          <table:table-row>
            <table:table-cell table:style-name="Tableau18.A4" table:number-columns-spanned="4" office:value-type="string">
              <text:p text:style-name="P59">Dzimums</text:p>
            </table:table-cell>
            <table:covered-table-cell/>
            <table:covered-table-cell/>
            <table:covered-table-cell/>
          </table:table-row>
          <table:table-row>
            <table:table-cell table:style-name="Tableau18.A1" office:value-type="string">
              <text:p text:style-name="P89">Cilvēks </text:p>
            </table:table-cell>
            <table:table-cell table:style-name="Tableau18.B3" office:value-type="float" office:value="81">
              <text:p text:style-name="P84">81</text:p>
            </table:table-cell>
            <table:table-cell table:style-name="Tableau18.B3" office:value-type="float" office:value="12">
              <text:p text:style-name="P84">12</text:p>
            </table:table-cell>
            <table:table-cell table:style-name="Tableau18.B3" office:value-type="float" office:value="7">
              <text:p text:style-name="P84">7</text:p>
            </table:table-cell>
          </table:table-row>
          <table:table-row>
            <table:table-cell table:style-name="Tableau18.A1" office:value-type="string">
              <text:p text:style-name="P89">Sieviete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Vecums</text:p>
            </table:table-cell>
            <table:covered-table-cell/>
            <table:covered-table-cell/>
            <table:covered-table-cell/>
          </table:table-row>
          <table:table-row>
            <table:table-cell table:style-name="Tableau18.A1" office:value-type="string">
              <text:p text:style-name="P89">15-24 </text:p>
            </table:table-cell>
            <table:table-cell table:style-name="Tableau18.B3" office:value-type="float" office:value="84">
              <text:p text:style-name="P84">84</text:p>
            </table:table-cell>
            <table:table-cell table:style-name="Tableau18.B3" office:value-type="float" office:value="13">
              <text:p text:style-name="P84">13</text:p>
            </table:table-cell>
            <table:table-cell table:style-name="Tableau18.B3" office:value-type="float" office:value="3">
              <text:p text:style-name="P84">3</text:p>
            </table:table-cell>
          </table:table-row>
          <table:table-row>
            <table:table-cell table:style-name="Tableau18.A1" office:value-type="string">
              <text:p text:style-name="P89">25-39 </text:p>
            </table:table-cell>
            <table:table-cell table:style-name="Tableau18.B3" office:value-type="float" office:value="85">
              <text:p text:style-name="P84">85</text:p>
            </table:table-cell>
            <table:table-cell table:style-name="Tableau18.B3" office:value-type="float" office:value="11">
              <text:p text:style-name="P84">11</text:p>
            </table:table-cell>
            <table:table-cell table:style-name="Tableau18.B3" office:value-type="float" office:value="4">
              <text:p text:style-name="P84">4</text:p>
            </table:table-cell>
          </table:table-row>
          <table:table-row>
            <table:table-cell table:style-name="Tableau18.A1" office:value-type="string">
              <text:p text:style-name="P89">40-54 </text:p>
            </table:table-cell>
            <table:table-cell table:style-name="Tableau18.B3" office:value-type="float" office:value="82">
              <text:p text:style-name="P84">82</text:p>
            </table:table-cell>
            <table:table-cell table:style-name="Tableau18.B3" office:value-type="float" office:value="12">
              <text:p text:style-name="P84">12</text:p>
            </table:table-cell>
            <table:table-cell table:style-name="Tableau18.B3" office:value-type="float" office:value="6">
              <text:p text:style-name="P84">6</text:p>
            </table:table-cell>
          </table:table-row>
          <table:table-row>
            <table:table-cell table:style-name="Tableau18.A1" office:value-type="string">
              <text:p text:style-name="P89">&gt;=55</text:p>
            </table:table-cell>
            <table:table-cell table:style-name="Tableau18.B3" office:value-type="float" office:value="80">
              <text:p text:style-name="P84">80</text:p>
            </table:table-cell>
            <table:table-cell table:style-name="Tableau18.B3" office:value-type="float" office:value="11">
              <text:p text:style-name="P84">11</text:p>
            </table:table-cell>
            <table:table-cell table:style-name="Tableau18.B3" office:value-type="float" office:value="9">
              <text:p text:style-name="P84">9</text:p>
            </table:table-cell>
          </table:table-row>
          <table:table-row>
            <table:table-cell table:style-name="Tableau18.A4" table:number-columns-spanned="4" office:value-type="string">
              <text:p text:style-name="P59">Izglītība (beigās)</text:p>
            </table:table-cell>
            <table:covered-table-cell/>
            <table:covered-table-cell/>
            <table:covered-table-cell/>
          </table:table-row>
          <table:table-row>
            <table:table-cell table:style-name="Tableau18.A1" office:value-type="string">
              <text:p text:style-name="P89">&lt;=-15</text:p>
            </table:table-cell>
            <table:table-cell table:style-name="Tableau18.B3" office:value-type="float" office:value="76">
              <text:p text:style-name="P84">76</text:p>
            </table:table-cell>
            <table:table-cell table:style-name="Tableau18.B3" office:value-type="float" office:value="9">
              <text:p text:style-name="P84">9</text:p>
            </table:table-cell>
            <table:table-cell table:style-name="Tableau18.B3" office:value-type="float" office:value="15">
              <text:p text:style-name="P84">15</text:p>
            </table:table-cell>
          </table:table-row>
          <table:table-row>
            <table:table-cell table:style-name="Tableau18.A1" office:value-type="string">
              <text:p text:style-name="P89">16-19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gt;=20</text:p>
            </table:table-cell>
            <table:table-cell table:style-name="Tableau18.B3" office:value-type="float" office:value="86">
              <text:p text:style-name="P84">86</text:p>
            </table:table-cell>
            <table:table-cell table:style-name="Tableau18.B3" office:value-type="float" office:value="10">
              <text:p text:style-name="P84">10</text:p>
            </table:table-cell>
            <table:table-cell table:style-name="Tableau18.B3" office:value-type="float" office:value="4">
              <text:p text:style-name="P84">4</text:p>
            </table:table-cell>
          </table:table-row>
          <table:table-row>
            <table:table-cell table:style-name="Tableau18.A1" office:value-type="string">
              <text:p text:style-name="P89">Joprojām mācās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ociālprofesionālā kategorija</text:p>
            </table:table-cell>
            <table:covered-table-cell/>
            <table:covered-table-cell/>
            <table:covered-table-cell/>
          </table:table-row>
          <table:table-row>
            <table:table-cell table:style-name="Tableau18.A1" office:value-type="string">
              <text:p text:style-name="P89">Pašnodarbināta persona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Vadītāji </text:p>
            </table:table-cell>
            <table:table-cell table:style-name="Tableau18.B3" office:value-type="float" office:value="88">
              <text:p text:style-name="P84">88</text:p>
            </table:table-cell>
            <table:table-cell table:style-name="Tableau18.B3" office:value-type="float" office:value="8">
              <text:p text:style-name="P84">8</text:p>
            </table:table-cell>
            <table:table-cell table:style-name="Tableau18.B3" office:value-type="float" office:value="4">
              <text:p text:style-name="P84">4</text:p>
            </table:table-cell>
          </table:table-row>
          <table:table-row>
            <table:table-cell table:style-name="Tableau18.A1" office:value-type="string">
              <text:p text:style-name="P89">Citas baltas apkakles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Fiziskā darba strādnieki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Mājas ļaudis </text:p>
            </table:table-cell>
            <table:table-cell table:style-name="Tableau18.B3" office:value-type="float" office:value="79">
              <text:p text:style-name="P84">79</text:p>
            </table:table-cell>
            <table:table-cell table:style-name="Tableau18.B3" office:value-type="float" office:value="14">
              <text:p text:style-name="P84">14</text:p>
            </table:table-cell>
            <table:table-cell table:style-name="Tableau18.B3" office:value-type="float" office:value="7">
              <text:p text:style-name="P84">7</text:p>
            </table:table-cell>
          </table:table-row>
          <table:table-row>
            <table:table-cell table:style-name="Tableau18.A1" office:value-type="string">
              <text:p text:style-name="P89">Bezdarbnieks </text:p>
            </table:table-cell>
            <table:table-cell table:style-name="Tableau18.B3" office:value-type="float" office:value="79">
              <text:p text:style-name="P84">79</text:p>
            </table:table-cell>
            <table:table-cell table:style-name="Tableau18.B3" office:value-type="float" office:value="13">
              <text:p text:style-name="P84">13</text:p>
            </table:table-cell>
            <table:table-cell table:style-name="Tableau18.B3" office:value-type="float" office:value="8">
              <text:p text:style-name="P84">8</text:p>
            </table:table-cell>
          </table:table-row>
          <table:table-row>
            <table:table-cell table:style-name="Tableau18.A1" office:value-type="string">
              <text:p text:style-name="P89">Pensionējies(-usies) </text:p>
            </table:table-cell>
            <table:table-cell table:style-name="Tableau18.B3" office:value-type="float" office:value="80">
              <text:p text:style-name="P84">80</text:p>
            </table:table-cell>
            <table:table-cell table:style-name="Tableau18.B3" office:value-type="float" office:value="10">
              <text:p text:style-name="P84">10</text:p>
            </table:table-cell>
            <table:table-cell table:style-name="Tableau18.B3" office:value-type="float" office:value="10">
              <text:p text:style-name="P84">10</text:p>
            </table:table-cell>
          </table:table-row>
          <table:table-row>
            <table:table-cell table:style-name="Tableau18.A1" office:value-type="string">
              <text:p text:style-name="P89">Skolēni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ubjektīvā urbanizācija</text:p>
            </table:table-cell>
            <table:covered-table-cell/>
            <table:covered-table-cell/>
            <table:covered-table-cell/>
          </table:table-row>
          <table:table-row>
            <table:table-cell table:style-name="Tableau18.A1" office:value-type="string">
              <text:p text:style-name="P89">Lauku apvidus vai ciems </text:p>
            </table:table-cell>
            <table:table-cell table:style-name="Tableau18.B3" office:value-type="float" office:value="80">
              <text:p text:style-name="P84">80</text:p>
            </table:table-cell>
            <table:table-cell table:style-name="Tableau18.B3" office:value-type="float" office:value="12">
              <text:p text:style-name="P84">12</text:p>
            </table:table-cell>
            <table:table-cell table:style-name="Tableau18.B3" office:value-type="float" office:value="8">
              <text:p text:style-name="P84">8</text:p>
            </table:table-cell>
          </table:table-row>
          <table:table-row>
            <table:table-cell table:style-name="Tableau18.A1" office:value-type="string">
              <text:p text:style-name="P89">Maza vai vidēja lieluma pilsēta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Lielpilsēta </text:p>
            </table:table-cell>
            <table:table-cell table:style-name="Tableau18.B3" office:value-type="float" office:value="85">
              <text:p text:style-name="P84">85</text:p>
            </table:table-cell>
            <table:table-cell table:style-name="Tableau18.B3" office:value-type="float" office:value="9">
              <text:p text:style-name="P84">9</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IVET uztvere (MŪSU VALSTS)</text:p>
            </table:table-cell>
            <table:covered-table-cell/>
            <table:covered-table-cell/>
            <table:covered-table-cell/>
          </table:table-row>
          <table:table-row>
            <table:table-cell table:style-name="Tableau18.A1" office:value-type="string">
              <text:p text:style-name="P89">Pozitīvs </text:p>
            </table:table-cell>
            <table:table-cell table:style-name="Tableau18.B3" office:value-type="float" office:value="85">
              <text:p text:style-name="P84">85</text:p>
            </table:table-cell>
            <table:table-cell table:style-name="Tableau18.B3" office:value-type="float" office:value="10">
              <text:p text:style-name="P84">10</text:p>
            </table:table-cell>
            <table:table-cell table:style-name="Tableau18.B3" office:value-type="float" office:value="5">
              <text:p text:style-name="P84">5</text:p>
            </table:table-cell>
          </table:table-row>
          <table:table-row>
            <table:table-cell table:style-name="Tableau18.A1" office:value-type="string">
              <text:p text:style-name="P89">Negatīvs </text:p>
            </table:table-cell>
            <table:table-cell table:style-name="Tableau18.B3" office:value-type="float" office:value="82">
              <text:p text:style-name="P84">82</text:p>
            </table:table-cell>
            <table:table-cell table:style-name="Tableau18.B3" office:value-type="float" office:value="13">
              <text:p text:style-name="P84">13</text:p>
            </table:table-cell>
            <table:table-cell table:style-name="Tableau18.B3" office:value-type="float" office:value="5">
              <text:p text:style-name="P84">5</text:p>
            </table:table-cell>
          </table:table-row>
          <table:table-row>
            <table:table-cell table:style-name="Tableau18.A4" table:number-columns-spanned="4" office:value-type="string">
              <text:p text:style-name="P59">Kādreiz apmeklējis sākotnējās profesionālās izglītības apmācību (vidējā izglītība)</text:p>
            </table:table-cell>
            <table:covered-table-cell/>
            <table:covered-table-cell/>
            <table:covered-table-cell/>
          </table:table-row>
          <table:table-row>
            <table:table-cell table:style-name="Tableau18.A1" office:value-type="string">
              <text:p text:style-name="P89">Jā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Nē </text:p>
            </table:table-cell>
            <table:table-cell table:style-name="Tableau18.B3" office:value-type="float" office:value="82">
              <text:p text:style-name="P84">82</text:p>
            </table:table-cell>
            <table:table-cell table:style-name="Tableau18.B3" office:value-type="float" office:value="10">
              <text:p text:style-name="P84">10</text:p>
            </table:table-cell>
            <table:table-cell table:style-name="Tableau18.B3" office:value-type="float" office:value="8">
              <text:p text:style-name="P84">8</text:p>
            </table:table-cell>
          </table:table-row>
        </table:table>
        <text:p text:style-name="P25"/>
        <text:p text:style-name="P52">Nedaudz vairāk nekā puse ES iedzīvotāju apgalvo, ka parasti ir vieglāk studēt, lai iegūtu kvalifikāciju vispārējā vidējā izglītībā nekā PIA. </text:p>
        <text:p text:style-name="P25">Visā Eiropas Savienībā 52 % respondentu apgalvo, ka kopumā ir vieglāk studēt, lai iegūtu kvalifikāciju vispārējā vidējā izglītībā, nekā PIA, tostarp 12 % respondentu pilnībā piekrīt un 40 % respondentu<text:note text:id="ftn40" text:note-class="footnote"><text:note-citation>40</text:note-citation><text:note-body><text:p text:style-name="P13">jautājums. Lūdzu, pastāstiet, cik lielā mērā piekrītat vai nepiekrītat katram no šiem apgalvojumiem: Parasti ir vieglāk studēt, lai iegūtu kvalifikāciju vispārējā vidējā izglītībā, nekā sākotnējā profesionālajā izglītībā un apmācībā. </text:p></text:note-body></text:note> parasti piekrīt . Kopumā 36 % nepiekrīt, bet 12 % nezina. Tas ir acīmredzams paradokss, jo lielākā daļa respondentu arī uzskata, ka studenti ar augstākiem akadēmiskajiem rādītājiem tiek mudināti turpināt vispārējās izglītības ceļu. </text:p>
        <text:p text:style-name="P25">18 dalībvalstīs vismaz puse respondentu apgalvo, ka kopumā ir vieglāk studēt, lai iegūtu kvalifikāciju vispārējā vidējā izglītībā, nekā PIA. </text:p>
        <text:p text:style-name="P25">Viedokļi dažādās dalībvalstīs ievērojami atšķiras, visaugstākais vienošanās līmenis reģistrēts Itālijā (74 %), Horvātijā un Ungārijā (abās 71 %), Slovākijā (68 %) un zemākais Somijā (21 %), Dānijā (26 %) un Spānijā (30 %). </text:p>
        <text:p text:style-name="P25"><draw:g text:anchor-type="paragraph" draw:z-index="34" draw:name="Forme32" draw:style-name="gr1"><draw:frame draw:style-name="gr213" draw:text-style-name="P100" svg:width="4.576cm" svg:height="4.934cm" svg:x="10.678cm" svg:y="-6.334cm"><draw:image xlink:href="Pictures/10000000000001BF000001E2962F76684EB6592E.png" xlink:type="simple" xlink:show="embed" xlink:actuate="onLoad" draw:mime-type="image/png"><text:p/></draw:image></draw:frame><draw:frame draw:style-name="gr214" draw:text-style-name="P102" svg:width="7.938cm" svg:height="1.876cm" svg:x="8.812cm" svg:y="-8.878cm"><draw:text-box><text:p text:style-name="P101"><text:span text:style-name="T59">QB 9.1.: Lūdzu, pastāstiet, cik lielā mērā piekrītat vai nepiekrītat katram no šiem apgalvojumiem: Parasti ir vieglāk studēt, lai iegūtu kvalifikāciju vispārējā vidējā izglītībā, nekā sākotnējā profesionālajā izglītībā un apmācībā (ES27) (%) </text:span></text:p></draw:text-box></draw:frame><draw:frame draw:style-name="gr215" draw:text-style-name="P105" svg:width="2.149cm" svg:height="0.902cm" svg:x="10.34cm" svg:y="-7.001cm"><draw:text-box><text:p text:style-name="P104"><text:span text:style-name="T59">Nezinu 12</text:span></text:p></draw:text-box></draw:frame><draw:frame draw:style-name="gr216" draw:text-style-name="P105" svg:width="1.888cm" svg:height="1.227cm" svg:x="9.082cm" svg:y="-5.879cm"><draw:text-box><text:p text:style-name="P104"><text:span text:style-name="T59">Pilnīgi nepiekrītu 8</text:span></text:p></draw:text-box></draw:frame><draw:frame draw:style-name="gr217" draw:text-style-name="P105" svg:width="1.846cm" svg:height="1.227cm" svg:x="8.99cm" svg:y="-2.875cm"><draw:text-box><text:p text:style-name="P104"><text:span text:style-name="T59">Nepiekrist 28</text:span></text:p></draw:text-box></draw:frame><draw:frame draw:style-name="gr218" draw:text-style-name="P102" svg:width="1.729cm" svg:height="0.902cm" svg:x="14.55cm" svg:y="-2.158cm"><draw:text-box><text:p text:style-name="P101"><text:span text:style-name="T59">Piekrītu 40</text:span></text:p></draw:text-box></draw:frame><draw:frame draw:style-name="gr219" draw:text-style-name="P102" svg:width="2.504cm" svg:height="0.902cm" svg:x="13.709cm" svg:y="-7.001cm"><draw:text-box><text:p text:style-name="P101"><text:span text:style-name="T59">Pilnībā piekrītu 12 </text:span></text:p></draw:text-box></draw:frame></draw:g><draw:g text:anchor-type="paragraph" draw:z-index="35" draw:name="Forme33" draw:style-name="gr32"><draw:frame draw:style-name="gr205" draw:text-style-name="P100" svg:width="16.885cm" svg:height="7.49cm" svg:x="0.014cm" svg:y="2.593cm"><draw:image xlink:href="Pictures/10000000000005540000025DE75BB0F81EF604E5.png" xlink:type="simple" xlink:show="embed" xlink:actuate="onLoad" draw:mime-type="image/png"><text:p/></draw:image></draw:frame><draw:frame draw:style-name="gr206" draw:text-style-name="P102" svg:width="16.569cm" svg:height="1.206cm" svg:x="0.263cm" svg:y="1.115cm"><draw:text-box><text:p text:style-name="P101"><text:span text:style-name="T59">QB 9.1. Lūdzu, pastāstiet, cik lielā mērā piekrītat vai nepiekrītat katram no šiem apgalvojumiem: Parasti ir vieglāk studēt, lai iegūtu kvalifikāciju vispārējā vidējā izglītībā, nekā sākotnējā profesionālajā izglītībā un apmācībā (%) </text:span></text:p></draw:text-box></draw:frame><draw:g draw:style-name="gr4"><draw:frame draw:style-name="gr207" draw:text-style-name="P100" svg:width="14.098cm" svg:height="0.959cm" svg:x="0.499cm" svg:y="10.211cm"><draw:image xlink:href="Pictures/100000000000022300000022902E68B765C34830.png" xlink:type="simple" xlink:show="embed" xlink:actuate="onLoad" draw:mime-type="image/png"><text:p/></draw:image></draw:frame><draw:frame draw:style-name="gr208" draw:text-style-name="P102" svg:width="2.925cm" svg:height="0.648cm" svg:x="0.959cm" svg:y="10.384cm"><draw:text-box><text:p text:style-name="P106"><text:span text:style-name="T59">Pilnībā piekrītu</text:span></text:p></draw:text-box></draw:frame><draw:frame draw:style-name="gr209" draw:text-style-name="P102" svg:width="2.857cm" svg:height="0.59cm" svg:x="3.969cm" svg:y="10.363cm"><draw:text-box><text:p text:style-name="P106"><text:span text:style-name="T59">Piekrist</text:span></text:p></draw:text-box></draw:frame><draw:frame draw:style-name="gr210" draw:text-style-name="P102" svg:width="3.282cm" svg:height="0.646cm" svg:x="7.151cm" svg:y="10.405cm"><draw:text-box><text:p text:style-name="P106"><text:span text:style-name="T59">Tendēt nepiekrist</text:span></text:p></draw:text-box></draw:frame><draw:frame draw:style-name="gr211" draw:text-style-name="P102" svg:width="3.483cm" svg:height="0.646cm" svg:x="10.781cm" svg:y="10.365cm"><draw:text-box><text:p text:style-name="P106"><text:span text:style-name="T59">Pilnīgi nepiekrītu</text:span></text:p></draw:text-box></draw:frame><draw:frame draw:style-name="gr212" draw:text-style-name="P102" svg:width="2.52cm" svg:height="0.687cm" svg:x="14.501cm" svg:y="10.365cm"><draw:text-box><text:p text:style-name="P106"><text:span text:style-name="T59">Nezinu</text:span></text:p></draw:text-box></draw:frame></draw:g></draw:g><text:s/></text:p>
        <text:p text:style-name="P33">Apjoms, kādā respondenti piekrīt, ka parasti ir vieglāk studēt, lai iegūtu kvalifikāciju vispārējā izglītībā nekā PIA, atšķiras atkarībā no sociāldemogrāfiskajiem un attieksmes faktoriem, kā norādīts turpmāk. </text:p>
        <text:p text:style-name="P53">■ To respondentu vidū, kuri PIA vērtē pozitīvi, šādu viedokli pauž 57 % respondentu salīdzinājumā ar 46 % respondentu, kuri ziņo par negatīviem priekšstatiem savā valstī. </text:p>
        <text:p text:style-name="P53">■ Respondenti, kuriem ir ar dzimumu saistīti uzskati par STEM PIA jomā, biežāk piekrīt, ka ir vieglāk studēt, lai iegūtu kvalifikāciju vispārējā vidējā izglītībā. Tas attiecas arī uz tiem, kas: uzskata, ka ar STEM saistītās jomas ir piemērotākas vīriešiem (62 % pret 41 %); domā, ka sievietes saņem mazāku pamudinājumu iesaistīties ar STEM saistītās PIA jomās (57 % pret 46 %) ; uzskata, ka skolotāji un konsultanti pienācīgi nenovērš ar dzimumu saistītus aizspriedumus (64 % salīdzinājumā ar 43 %); domā, ka vīrieši aprūpes vai pakalpojumu PIA jomās saskaras ar stigmatizāciju (62 % salīdzinājumā ar 43 %) ; un tic, ka sievietes tiek virzītas uz vispārējo izglītību, neraugoties uz interesi par tehniskiem priekšmetiem (58 % pret 43 %). Mazākas atšķirības ir vērojamas to respondentu vidū, kuri uzskata, ka vīrieši ar zemiem akadēmiskajiem sasniegumiem saskaras ar spiedienu izvēlēties PIA (57 % pret 47 %) un kuri uzskata, ka dzimumu stereotipus pastiprina ģimenes, vienaudži un sociālie mediji (57 % pret 51 %). </text:p>
        <text:p text:style-name="P53">■ Pastāv dažas atšķirības starp sociāli profesionālajām kategorijām, proti, 59 % mājsaimnieču uzskata, ka vispārējās vidējās izglītības kvalifikāciju ir vieglāk apgūt nekā PIA, salīdzinot ar 43 % respondentu bezdarbnieku. </text:p>
        <text:p text:style-name="P53">■ Pēc vecuma izglītības beigās šis viedoklis ir 54 % to cilvēku vidū, kuri ir pabeiguši mācības vecumā no 16 līdz 19 gadiem, salīdzinājumā ar 53 % to cilvēku vidū, kuri joprojām mācās, un 51 % to cilvēku vidū, kuri ir pabeiguši mācības vecumā no 15 gadiem vai jaunāki. To personu īpatsvars, kuras turpina izglītību pēc 20 gadu vecuma, ir vismazākais, proti, 49 %. </text:p>
        <text:p text:style-name="P53">■ PIA jomā nav atšķirību pēc dzimuma, vecuma vai iepriekšējās pieredzes. </text:p>
        <text:p text:style-name="P25"/>
        <text:p text:style-name="P32"/>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9">QB9.1 Lūdzu, pastāstiet, cik lielā mērā piekrītat vai nepiekrītat katram no šiem apgalvojumiem: Parasti ir vieglāk studēt, lai iegūtu kvalifikāciju vispārējā vidējā izglītībā, nekā sākotnējā profesionālajā izglītībā un apmācībā (% no ES)</text:p>
            </table:table-cell>
            <table:covered-table-cell/>
            <table:covered-table-cell/>
            <table:covered-table-cell/>
          </table:table-row>
          <table:table-row>
            <table:table-cell table:style-name="Tableau19.A1" office:value-type="string">
              <text:p text:style-name="P81"/>
            </table:table-cell>
            <table:table-cell table:style-name="Tableau19.A1" office:value-type="string">
              <text:p text:style-name="P84">Kopā “Piekrītu”</text:p>
            </table:table-cell>
            <table:table-cell table:style-name="Tableau19.A1" office:value-type="string">
              <text:p text:style-name="P84">Kopā "Nepiekrītu" </text:p>
            </table:table-cell>
            <table:table-cell table:style-name="Tableau19.A1" office:value-type="string">
              <text:p text:style-name="P84">Nezinu</text:p>
            </table:table-cell>
          </table:table-row>
          <table:table-row>
            <table:table-cell table:style-name="Tableau19.A1" office:value-type="string">
              <text:p text:style-name="P89">ES-27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4" table:number-columns-spanned="4" office:value-type="string">
              <text:p text:style-name="P59">Dzimums</text:p>
            </table:table-cell>
            <table:covered-table-cell/>
            <table:covered-table-cell/>
            <table:covered-table-cell/>
          </table:table-row>
          <table:table-row>
            <table:table-cell table:style-name="Tableau19.A1" office:value-type="string">
              <text:p text:style-name="P89">Cilvēks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1" office:value-type="string">
              <text:p text:style-name="P89">Sieviete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row>
            <table:table-cell table:style-name="Tableau19.A4" table:number-columns-spanned="4" office:value-type="string">
              <text:p text:style-name="P59">Vecums</text:p>
            </table:table-cell>
            <table:covered-table-cell/>
            <table:covered-table-cell/>
            <table:covered-table-cell/>
          </table:table-row>
          <table:table-row>
            <table:table-cell table:style-name="Tableau19.A1" office:value-type="string">
              <text:p text:style-name="P89">15-24 </text:p>
            </table:table-cell>
            <table:table-cell table:style-name="Tableau19.B3" office:value-type="float" office:value="53">
              <text:p text:style-name="P93">53</text:p>
            </table:table-cell>
            <table:table-cell table:style-name="Tableau19.B3" office:value-type="float" office:value="40">
              <text:p text:style-name="P93">40</text:p>
            </table:table-cell>
            <table:table-cell table:style-name="Tableau19.B3" office:value-type="float" office:value="7">
              <text:p text:style-name="P93">7</text:p>
            </table:table-cell>
          </table:table-row>
          <table:table-row>
            <table:table-cell table:style-name="Tableau19.A1" office:value-type="string">
              <text:p text:style-name="P89">25-39 </text:p>
            </table:table-cell>
            <table:table-cell table:style-name="Tableau19.B3" office:value-type="float" office:value="52">
              <text:p text:style-name="P93">52</text:p>
            </table:table-cell>
            <table:table-cell table:style-name="Tableau19.B3" office:value-type="float" office:value="39">
              <text:p text:style-name="P93">39</text:p>
            </table:table-cell>
            <table:table-cell table:style-name="Tableau19.B3" office:value-type="float" office:value="9">
              <text:p text:style-name="P93">9</text:p>
            </table:table-cell>
          </table:table-row>
          <table:table-row>
            <table:table-cell table:style-name="Tableau19.A1" office:value-type="string">
              <text:p text:style-name="P89">40-54 </text:p>
            </table:table-cell>
            <table:table-cell table:style-name="Tableau19.B3" office:value-type="float" office:value="52">
              <text:p text:style-name="P93">52</text:p>
            </table:table-cell>
            <table:table-cell table:style-name="Tableau19.B3" office:value-type="float" office:value="38">
              <text:p text:style-name="P93">38</text:p>
            </table:table-cell>
            <table:table-cell table:style-name="Tableau19.B3" office:value-type="float" office:value="10">
              <text:p text:style-name="P93">10</text:p>
            </table:table-cell>
          </table:table-row>
          <table:table-row>
            <table:table-cell table:style-name="Tableau19.A1" office:value-type="string">
              <text:p text:style-name="P89">&gt;=55</text:p>
            </table:table-cell>
            <table:table-cell table:style-name="Tableau19.B3" office:value-type="float" office:value="52">
              <text:p text:style-name="P93">52</text:p>
            </table:table-cell>
            <table:table-cell table:style-name="Tableau19.B3" office:value-type="float" office:value="31">
              <text:p text:style-name="P93">31</text:p>
            </table:table-cell>
            <table:table-cell table:style-name="Tableau19.B3" office:value-type="float" office:value="17">
              <text:p text:style-name="P93">17</text:p>
            </table:table-cell>
          </table:table-row>
          <table:table-row>
            <table:table-cell table:style-name="Tableau19.A4" table:number-columns-spanned="4" office:value-type="string">
              <text:p text:style-name="P59">Izglītība (beigās)</text:p>
            </table:table-cell>
            <table:covered-table-cell/>
            <table:covered-table-cell/>
            <table:covered-table-cell/>
          </table:table-row>
          <table:table-row>
            <table:table-cell table:style-name="Tableau19.A1" office:value-type="string">
              <text:p text:style-name="P89">&lt;=-15</text:p>
            </table:table-cell>
            <table:table-cell table:style-name="Tableau19.B3" office:value-type="float" office:value="51">
              <text:p text:style-name="P93">51</text:p>
            </table:table-cell>
            <table:table-cell table:style-name="Tableau19.B3" office:value-type="float" office:value="29">
              <text:p text:style-name="P93">29</text:p>
            </table:table-cell>
            <table:table-cell table:style-name="Tableau19.B3" office:value-type="float" office:value="20">
              <text:p text:style-name="P93">20</text:p>
            </table:table-cell>
          </table:table-row>
          <table:table-row>
            <table:table-cell table:style-name="Tableau19.A1" office:value-type="string">
              <text:p text:style-name="P89">16-19 </text:p>
            </table:table-cell>
            <table:table-cell table:style-name="Tableau19.B3" office:value-type="float" office:value="54">
              <text:p text:style-name="P93">54</text:p>
            </table:table-cell>
            <table:table-cell table:style-name="Tableau19.B3" office:value-type="float" office:value="33">
              <text:p text:style-name="P93">33</text:p>
            </table:table-cell>
            <table:table-cell table:style-name="Tableau19.B3" office:value-type="float" office:value="13">
              <text:p text:style-name="P93">13</text:p>
            </table:table-cell>
          </table:table-row>
          <table:table-row>
            <table:table-cell table:style-name="Tableau19.A1" office:value-type="string">
              <text:p text:style-name="P89">&gt;=20</text:p>
            </table:table-cell>
            <table:table-cell table:style-name="Tableau19.B3" office:value-type="float" office:value="49">
              <text:p text:style-name="P93">49</text:p>
            </table:table-cell>
            <table:table-cell table:style-name="Tableau19.B3" office:value-type="float" office:value="41">
              <text:p text:style-name="P93">41</text:p>
            </table:table-cell>
            <table:table-cell table:style-name="Tableau19.B3" office:value-type="float" office:value="10">
              <text:p text:style-name="P93">10</text:p>
            </table:table-cell>
          </table:table-row>
          <table:table-row>
            <table:table-cell table:style-name="Tableau19.A1" office:value-type="string">
              <text:p text:style-name="P89">Joprojām mācās </text:p>
            </table:table-cell>
            <table:table-cell table:style-name="Tableau19.B3" office:value-type="float" office:value="53">
              <text:p text:style-name="P93">53</text:p>
            </table:table-cell>
            <table:table-cell table:style-name="Tableau19.B3" office:value-type="float" office:value="38">
              <text:p text:style-name="P93">38</text:p>
            </table:table-cell>
            <table:table-cell table:style-name="Tableau19.B3" office:value-type="float" office:value="9">
              <text:p text:style-name="P93">9</text:p>
            </table:table-cell>
          </table:table-row>
          <table:table-row>
            <table:table-cell table:style-name="Tableau19.A4" table:number-columns-spanned="4" office:value-type="string">
              <text:p text:style-name="P59">Sociālprofesionālā kategorija</text:p>
            </table:table-cell>
            <table:covered-table-cell/>
            <table:covered-table-cell/>
            <table:covered-table-cell/>
          </table:table-row>
          <table:table-row>
            <table:table-cell table:style-name="Tableau19.A1" office:value-type="string">
              <text:p text:style-name="P89">Pašnodarbināta persona </text:p>
            </table:table-cell>
            <table:table-cell table:style-name="Tableau19.B3" office:value-type="float" office:value="51">
              <text:p text:style-name="P93">51</text:p>
            </table:table-cell>
            <table:table-cell table:style-name="Tableau19.B3" office:value-type="float" office:value="40">
              <text:p text:style-name="P93">40</text:p>
            </table:table-cell>
            <table:table-cell table:style-name="Tableau19.B3" office:value-type="float" office:value="9">
              <text:p text:style-name="P93">9</text:p>
            </table:table-cell>
          </table:table-row>
          <table:table-row>
            <table:table-cell table:style-name="Tableau19.A1" office:value-type="string">
              <text:p text:style-name="P89">Vadītāji </text:p>
            </table:table-cell>
            <table:table-cell table:style-name="Tableau19.B3" office:value-type="float" office:value="48">
              <text:p text:style-name="P93">48</text:p>
            </table:table-cell>
            <table:table-cell table:style-name="Tableau19.B3" office:value-type="float" office:value="41">
              <text:p text:style-name="P93">41</text:p>
            </table:table-cell>
            <table:table-cell table:style-name="Tableau19.B3" office:value-type="float" office:value="11">
              <text:p text:style-name="P93">11</text:p>
            </table:table-cell>
          </table:table-row>
          <table:table-row>
            <table:table-cell table:style-name="Tableau19.A1" office:value-type="string">
              <text:p text:style-name="P89">Citas baltas apkakles </text:p>
            </table:table-cell>
            <table:table-cell table:style-name="Tableau19.B3" office:value-type="float" office:value="56">
              <text:p text:style-name="P93">56</text:p>
            </table:table-cell>
            <table:table-cell table:style-name="Tableau19.B3" office:value-type="float" office:value="35">
              <text:p text:style-name="P93">35</text:p>
            </table:table-cell>
            <table:table-cell table:style-name="Tableau19.B3" office:value-type="float" office:value="9">
              <text:p text:style-name="P93">9</text:p>
            </table:table-cell>
          </table:table-row>
          <table:table-row>
            <table:table-cell table:style-name="Tableau19.A1" office:value-type="string">
              <text:p text:style-name="P89">Fiziskā darba strādnieki </text:p>
            </table:table-cell>
            <table:table-cell table:style-name="Tableau19.B3" office:value-type="float" office:value="54">
              <text:p text:style-name="P93">54</text:p>
            </table:table-cell>
            <table:table-cell table:style-name="Tableau19.B3" office:value-type="float" office:value="36">
              <text:p text:style-name="P93">36</text:p>
            </table:table-cell>
            <table:table-cell table:style-name="Tableau19.B3" office:value-type="float" office:value="10">
              <text:p text:style-name="P93">10</text:p>
            </table:table-cell>
          </table:table-row>
          <table:table-row>
            <table:table-cell table:style-name="Tableau19.A1" office:value-type="string">
              <text:p text:style-name="P89">Mājas ļaudis </text:p>
            </table:table-cell>
            <table:table-cell table:style-name="Tableau19.B3" office:value-type="float" office:value="59">
              <text:p text:style-name="P93">59</text:p>
            </table:table-cell>
            <table:table-cell table:style-name="Tableau19.B3" office:value-type="float" office:value="29">
              <text:p text:style-name="P93">29</text:p>
            </table:table-cell>
            <table:table-cell table:style-name="Tableau19.B3" office:value-type="float" office:value="12">
              <text:p text:style-name="P93">12</text:p>
            </table:table-cell>
          </table:table-row>
          <table:table-row>
            <table:table-cell table:style-name="Tableau19.A1" office:value-type="string">
              <text:p text:style-name="P89">Bezdarbnieks </text:p>
            </table:table-cell>
            <table:table-cell table:style-name="Tableau19.B3" office:value-type="float" office:value="43">
              <text:p text:style-name="P93">43</text:p>
            </table:table-cell>
            <table:table-cell table:style-name="Tableau19.B3" office:value-type="float" office:value="42">
              <text:p text:style-name="P93">42</text:p>
            </table:table-cell>
            <table:table-cell table:style-name="Tableau19.B3" office:value-type="float" office:value="15">
              <text:p text:style-name="P93">15</text:p>
            </table:table-cell>
          </table:table-row>
          <table:table-row>
            <table:table-cell table:style-name="Tableau19.A1" office:value-type="string">
              <text:p text:style-name="P89">Pensionējies(-usies) </text:p>
            </table:table-cell>
            <table:table-cell table:style-name="Tableau19.B3" office:value-type="float" office:value="51">
              <text:p text:style-name="P93">51</text:p>
            </table:table-cell>
            <table:table-cell table:style-name="Tableau19.B3" office:value-type="float" office:value="30">
              <text:p text:style-name="P93">30</text:p>
            </table:table-cell>
            <table:table-cell table:style-name="Tableau19.B3" office:value-type="float" office:value="19">
              <text:p text:style-name="P93">19</text:p>
            </table:table-cell>
          </table:table-row>
          <table:table-row>
            <table:table-cell table:style-name="Tableau19.A1" office:value-type="string">
              <text:p text:style-name="P89">Skolēni </text:p>
            </table:table-cell>
            <table:table-cell table:style-name="Tableau19.B3" office:value-type="float" office:value="52">
              <text:p text:style-name="P93">52</text:p>
            </table:table-cell>
            <table:table-cell table:style-name="Tableau19.B3" office:value-type="float" office:value="40">
              <text:p text:style-name="P93">40</text:p>
            </table:table-cell>
            <table:table-cell table:style-name="Tableau19.B3" office:value-type="float" office:value="8">
              <text:p text:style-name="P93">8</text:p>
            </table:table-cell>
          </table:table-row>
          <table:table-row>
            <table:table-cell table:style-name="Tableau19.A4" table:number-columns-spanned="4" office:value-type="string">
              <text:p text:style-name="P59">Subjektīvā urbanizācija</text:p>
            </table:table-cell>
            <table:covered-table-cell/>
            <table:covered-table-cell/>
            <table:covered-table-cell/>
          </table:table-row>
          <table:table-row>
            <table:table-cell table:style-name="Tableau19.A1" office:value-type="string">
              <text:p text:style-name="P89">Lauku apvidus vai ciems </text:p>
            </table:table-cell>
            <table:table-cell table:style-name="Tableau19.B3" office:value-type="float" office:value="49">
              <text:p text:style-name="P93">49</text:p>
            </table:table-cell>
            <table:table-cell table:style-name="Tableau19.B3" office:value-type="float" office:value="36">
              <text:p text:style-name="P93">36</text:p>
            </table:table-cell>
            <table:table-cell table:style-name="Tableau19.B3" office:value-type="float" office:value="15">
              <text:p text:style-name="P93">15</text:p>
            </table:table-cell>
          </table:table-row>
          <table:table-row>
            <table:table-cell table:style-name="Tableau19.A1" office:value-type="string">
              <text:p text:style-name="P89">Maza vai vidēja lieluma pilsēta </text:p>
            </table:table-cell>
            <table:table-cell table:style-name="Tableau19.B3" office:value-type="float" office:value="54">
              <text:p text:style-name="P93">54</text:p>
            </table:table-cell>
            <table:table-cell table:style-name="Tableau19.B3" office:value-type="float" office:value="34">
              <text:p text:style-name="P93">34</text:p>
            </table:table-cell>
            <table:table-cell table:style-name="Tableau19.B3" office:value-type="float" office:value="12">
              <text:p text:style-name="P93">12</text:p>
            </table:table-cell>
          </table:table-row>
          <table:table-row>
            <table:table-cell table:style-name="Tableau19.A1" office:value-type="string">
              <text:p text:style-name="P89">Lielpilsēta </text:p>
            </table:table-cell>
            <table:table-cell table:style-name="Tableau19.B3" office:value-type="float" office:value="52">
              <text:p text:style-name="P93">52</text:p>
            </table:table-cell>
            <table:table-cell table:style-name="Tableau19.B3" office:value-type="float" office:value="37">
              <text:p text:style-name="P93">37</text:p>
            </table:table-cell>
            <table:table-cell table:style-name="Tableau19.B3" office:value-type="float" office:value="11">
              <text:p text:style-name="P93">11</text:p>
            </table:table-cell>
          </table:table-row>
          <table:table-row>
            <table:table-cell table:style-name="Tableau19.A4" table:number-columns-spanned="4" office:value-type="string">
              <text:p text:style-name="P59">IVET uztvere (MŪSU VALSTS)</text:p>
            </table:table-cell>
            <table:covered-table-cell/>
            <table:covered-table-cell/>
            <table:covered-table-cell/>
          </table:table-row>
          <table:table-row>
            <table:table-cell table:style-name="Tableau19.A1" office:value-type="string">
              <text:p text:style-name="P89">Pozitīvs </text:p>
            </table:table-cell>
            <table:table-cell table:style-name="Tableau19.B3" office:value-type="float" office:value="57">
              <text:p text:style-name="P93">57</text:p>
            </table:table-cell>
            <table:table-cell table:style-name="Tableau19.B3" office:value-type="float" office:value="33">
              <text:p text:style-name="P93">33</text:p>
            </table:table-cell>
            <table:table-cell table:style-name="Tableau19.B3" office:value-type="float" office:value="10">
              <text:p text:style-name="P93">10</text:p>
            </table:table-cell>
          </table:table-row>
          <table:table-row>
            <table:table-cell table:style-name="Tableau19.A1" office:value-type="string">
              <text:p text:style-name="P89">Negatīvs </text:p>
            </table:table-cell>
            <table:table-cell table:style-name="Tableau19.B3" office:value-type="float" office:value="46">
              <text:p text:style-name="P93">46</text:p>
            </table:table-cell>
            <table:table-cell table:style-name="Tableau19.B3" office:value-type="float" office:value="44">
              <text:p text:style-name="P93">44</text:p>
            </table:table-cell>
            <table:table-cell table:style-name="Tableau19.B3" office:value-type="float" office:value="10">
              <text:p text:style-name="P93">10</text:p>
            </table:table-cell>
          </table:table-row>
          <table:table-row>
            <table:table-cell table:style-name="Tableau19.A4" table:number-columns-spanned="4" office:value-type="string">
              <text:p text:style-name="P64">Kādreiz apmeklējis sākotnējās profesionālās izglītības apmācību (vidējā izglītība)</text:p>
            </table:table-cell>
            <table:covered-table-cell/>
            <table:covered-table-cell/>
            <table:covered-table-cell/>
          </table:table-row>
          <table:table-row>
            <table:table-cell table:style-name="Tableau19.A1" office:value-type="string">
              <text:p text:style-name="P89">Jā </text:p>
            </table:table-cell>
            <table:table-cell table:style-name="Tableau19.B3" office:value-type="float" office:value="53">
              <text:p text:style-name="P93">53</text:p>
            </table:table-cell>
            <table:table-cell table:style-name="Tableau19.B3" office:value-type="float" office:value="36">
              <text:p text:style-name="P93">36</text:p>
            </table:table-cell>
            <table:table-cell table:style-name="Tableau19.B3" office:value-type="float" office:value="11">
              <text:p text:style-name="P93">11</text:p>
            </table:table-cell>
          </table:table-row>
          <table:table-row>
            <table:table-cell table:style-name="Tableau19.A1" office:value-type="string">
              <text:p text:style-name="P89">Nē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
        <text:p text:style-name="P25"/>
        <text:h text:style-name="P19" text:outline-level="2"><text:bookmark-start text:name="__RefHeading___Toc215588_2930363814"/>2. Pieredze PIA jomā ietekmē PIA izvēli <text:bookmark-end text:name="__RefHeading___Toc215588_2930363814"/></text:h>
        <text:p text:style-name="P51">Gandrīz pusei ES iedzīvotāju ir PIA pieredze </text:p>
        <text:p text:style-name="P25">Gandrīz puse ES iedzīvotāju (48 %) ir izmantojuši PIA vai nu iepriekš, vai pašlaik, vai abos gadījumos. Lielākā daļa šo respondentu iepriekš ir piedalījušies PIA (41 %), savukārt 5 % pašlaik to dara un 2 % ir piedalījušies gan iepriekš, gan pašlaik. Nedaudz vairāk nekā puse ES iedzīvotāju (52 %) nekad nav izmantojuši PIA.<text:note text:id="ftn41" text:note-class="footnote"><text:note-citation>41</text:note-citation><text:note-body><text:p text:style-name="P13">QB1. Vai agrāk vai pašlaik esat ieguvis sākotnējo profesionālo izglītību un apmācību vidējās izglītības līmenī? </text:p></text:note-body></text:note> </text:p>
        <text:p text:style-name="P25">Saskaņā ar Cedefop Eiropas sabiedriskās domas aptauju par profesionālo izglītību un apmācību (2016. gads)<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4">https://www.cedefop.europa.eu/en/publications/55</text:span></text:a><text:span text:style-name="T54"> </text:span></text:p></text:note-body></text:note> 40 % bija ieguvuši vidējo profesionālo izglītību un 59 % — vispārējo izglītību. Šie skaitļi atspoguļo toreizējās ES–28 valstis, tomēr tie ir pamats, lai salīdzinātu 2025. gada (ES–27) rezultātus, kas liecina par lielāku profesionālās izglītības pieredzes īpatsvaru.<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4">https://www.cedefop.europa.eu/en/tools/opinion-survey-on-vet</text:span></text:a><text:span text:style-name="T54"> </text:span></text:p></text:note-body></text:note></text:p>
        <text:p text:style-name="P25"/>
        <text:p text:style-name="P25"><draw:g text:anchor-type="paragraph" draw:z-index="36" draw:name="Forme34" draw:style-name="gr1"><draw:frame draw:style-name="gr201" draw:text-style-name="P100" svg:width="3.419cm" svg:height="3.282cm" svg:x="10.821cm" svg:y="-5.898cm"><draw:image xlink:href="Pictures/10000000000001D8000001C52FF723F00506C8BF.png" xlink:type="simple" xlink:show="embed" xlink:actuate="onLoad" draw:mime-type="image/png"><text:p/></draw:image></draw:frame><draw:frame draw:style-name="gr202" draw:text-style-name="P102" svg:width="7.321cm" svg:height="1.227cm" svg:x="9.008cm" svg:y="-7.299cm"><draw:text-box><text:p text:style-name="P101"><text:span text:style-name="T59">QB1: Vai agrāk vai pašlaik esat ieguvis sākotnējo profesionālo izglītību un apmācību vidējās izglītības līmenī? (ES27) (%)</text:span></text:p></draw:text-box></draw:frame><draw:frame draw:style-name="gr203" draw:text-style-name="P110" svg:width="1.571cm" svg:height="0.696cm" svg:x="9.548cm" svg:y="-4.658cm"><draw:text-box><text:p text:style-name="P104"><text:span text:style-name="T59">Nr. 52</text:span></text:p></draw:text-box></draw:frame><draw:frame draw:style-name="gr204" draw:text-style-name="P102" svg:width="1.874cm" svg:height="1.003cm" svg:x="13.929cm" svg:y="-5.413cm"><draw:text-box><text:p text:style-name="P101"><text:span text:style-name="T59">Kopā “Jā” 48</text:span></text:p></draw:text-box></draw:frame></draw:g></text:p>
        <text:p text:style-name="P33">Līdzdalības līmenis dažādās dalībvalstīs ievērojami atšķiras. Augstākais līmenis reģistrēts Slovēnijā (68 %), Vācijā (63 %) un Slovākijā (60 %), savukārt zemākais — Grieķijā (21 %), Portugālē (22 %) un Kiprā (23 %). 15 dalībvalstīs vismaz puse respondentu ir apguvuši PIA. </text:p>
        <text:p text:style-name="P25"><draw:g text:anchor-type="paragraph" draw:z-index="37" draw:name="Forme35" draw:style-name="gr1"><draw:frame draw:style-name="gr199" draw:text-style-name="P100" svg:width="13.44cm" svg:height="11.055cm" svg:x="2.824cm" svg:y="1.681cm"><draw:image xlink:href="Pictures/10000000000003FD000003378FE133B36726D0FF.png" xlink:type="simple" xlink:show="embed" xlink:actuate="onLoad" draw:mime-type="image/png"><text:p/></draw:image></draw:frame><draw:frame draw:style-name="gr200" draw:text-style-name="P102" svg:width="13.477cm" svg:height="1.151cm" svg:x="2.831cm" svg:y="0.212cm"><draw:text-box><text:p text:style-name="P101"><text:span text:style-name="T59">QB1: Vai agrāk vai pašlaik esat ieguvis sākotnējo profesionālo izglītību un apmācību vidējās izglītības līmenī? - Kopā "Jā" (ES27) (%) </text:span></text:p></draw:text-box></draw:frame></draw:g></text:p>
        <text:p text:style-name="P34">Sociāldemogrāfiskais un attieksmes sadalījums attiecībā uz dalību PIA liecina par turpmāk minēto. </text:p>
        <text:p text:style-name="P25">■ Vislielākā līdzdalība ir tiem, kas pabeiguši izglītību vecumā no 16 līdz 19 gadiem (54 %), kam seko tie, kas pabeiguši izglītību 20 gadu vecumā vai vēlāk (51 %). Tie, kas ir pabeiguši izglītību 15 gadus veci vai jaunāki, reģistrē ievērojami zemāku līdzdalības līmeni (19 %). </text:p>
        <text:p text:style-name="P25">■ Urbanizācijas modeļi liecina, ka respondentiem lauku apvidos vai ciematos ir augstāks līdzdalības līmenis (52 %) nekā lielajās pilsētās (43 %). </text:p>
        <text:p text:style-name="P25">■ Dalība ir 53 % respondentu vecumā no 25 līdz 39 gadiem un 52 % respondentu vecumā no 40 līdz 54 gadiem salīdzinājumā ar 44 % respondentu vecumā no 55 gadiem. Jaunākajai vecuma grupai (15–24 gadi) šis rādītājs ir 46 %. </text:p>
        <text:p text:style-name="P25">■ Pastāv dažas atšķirības starp sociāli profesionālajām kategorijām: visaugstākais līdzdalības līmenis ir fiziska darba strādniekiem (55 %), kam cieši seko pašnodarbinātas personas (52 %), citas baltās apkakles (50 %) un vadītāji (48 %). </text:p>
        <text:p text:style-name="P25">■ PIA līdzdalība ir nedaudz lielāka vīriešu vidū (50 %) nekā sieviešu vidū (46 %). </text:p>
        <text:p text:style-name="P25">■ Līdzdalība ir lielāka to respondentu vidū, kuri apgalvo, ka viņu valstī PIA tiek uztverta pozitīvā gaismā<text:note text:id="ftn44" text:note-class="footnote"><text:note-citation>44</text:note-citation><text:note-body><text:p text:style-name="P13">Tas ir balstīts uz jautājumu: Kā, jūsuprāt, tiek vērtēta sākotnējā profesionālā izglītība un apmācība (MŪSU VALSTS)? </text:p></text:note-body></text:note> (52 %), nekā to respondentu vidū, kuri ziņo par negatīvu uztveri (42 %). </text:p>
        <text:p text:style-name="P25"/>
        <text:p text:style-name="P32"/>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9">QB1 Vai agrāk vai pašlaik esat ieguvis sākotnējo profesionālo izglītību un apmācību vidējās izglītības līmenī? (% ES)</text:p>
            </table:table-cell>
            <table:covered-table-cell/>
            <table:covered-table-cell/>
            <table:covered-table-cell/>
          </table:table-row>
          <table:table-row>
            <table:table-cell table:style-name="Tableau20.A1" office:value-type="string">
              <text:p text:style-name="P81"/>
            </table:table-cell>
            <table:table-cell table:style-name="Tableau20.A1" office:value-type="string">
              <text:p text:style-name="P84">Kopā “Jā”</text:p>
            </table:table-cell>
            <table:table-cell table:style-name="Tableau20.A1" office:value-type="string">
              <text:p text:style-name="P84">Nē</text:p>
            </table:table-cell>
            <table:table-cell table:style-name="Tableau20.A1" office:value-type="string">
              <text:p text:style-name="P84">Nezinu</text:p>
            </table:table-cell>
          </table:table-row>
          <table:table-row>
            <table:table-cell table:style-name="Tableau20.A1" office:value-type="string">
              <text:p text:style-name="P89">ES-27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Dzimums</text:p>
            </table:table-cell>
            <table:covered-table-cell/>
            <table:covered-table-cell/>
            <table:covered-table-cell/>
          </table:table-row>
          <table:table-row>
            <table:table-cell table:style-name="Tableau20.A1" office:value-type="string">
              <text:p text:style-name="P89">Cilvēks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Sieviete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Vecums</text:p>
            </table:table-cell>
            <table:covered-table-cell/>
            <table:covered-table-cell/>
            <table:covered-table-cell/>
          </table:table-row>
          <table:table-row>
            <table:table-cell table:style-name="Tableau20.A1" office:value-type="string">
              <text:p text:style-name="P89">15-24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1" office:value-type="string">
              <text:p text:style-name="P89">25-39 </text:p>
            </table:table-cell>
            <table:table-cell table:style-name="Tableau20.B3" office:value-type="float" office:value="53">
              <text:p text:style-name="P93">53</text:p>
            </table:table-cell>
            <table:table-cell table:style-name="Tableau20.B3" office:value-type="float" office:value="47">
              <text:p text:style-name="P93">47</text:p>
            </table:table-cell>
            <table:table-cell table:style-name="Tableau20.B3" office:value-type="float" office:value="0">
              <text:p text:style-name="P93">0</text:p>
            </table:table-cell>
          </table:table-row>
          <table:table-row>
            <table:table-cell table:style-name="Tableau20.A1" office:value-type="string">
              <text:p text:style-name="P89">40-54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gt;=55</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Izglītība (beigās)</text:p>
            </table:table-cell>
            <table:covered-table-cell/>
            <table:covered-table-cell/>
            <table:covered-table-cell/>
          </table:table-row>
          <table:table-row>
            <table:table-cell table:style-name="Tableau20.A1" office:value-type="string">
              <text:p text:style-name="P89">&lt;=-15</text:p>
            </table:table-cell>
            <table:table-cell table:style-name="Tableau20.B3" office:value-type="float" office:value="19">
              <text:p text:style-name="P93">19</text:p>
            </table:table-cell>
            <table:table-cell table:style-name="Tableau20.B3" office:value-type="float" office:value="80">
              <text:p text:style-name="P93">80</text:p>
            </table:table-cell>
            <table:table-cell table:style-name="Tableau20.B3" office:value-type="float" office:value="1">
              <text:p text:style-name="P93">1</text:p>
            </table:table-cell>
          </table:table-row>
          <table:table-row>
            <table:table-cell table:style-name="Tableau20.A1" office:value-type="string">
              <text:p text:style-name="P89">16-19 </text:p>
            </table:table-cell>
            <table:table-cell table:style-name="Tableau20.B3" office:value-type="float" office:value="54">
              <text:p text:style-name="P93">54</text:p>
            </table:table-cell>
            <table:table-cell table:style-name="Tableau20.B3" office:value-type="float" office:value="46">
              <text:p text:style-name="P93">46</text:p>
            </table:table-cell>
            <table:table-cell table:style-name="Tableau20.B3" office:value-type="float" office:value="0">
              <text:p text:style-name="P93">0</text:p>
            </table:table-cell>
          </table:table-row>
          <table:table-row>
            <table:table-cell table:style-name="Tableau20.A1" office:value-type="string">
              <text:p text:style-name="P89">&gt;=20</text:p>
            </table:table-cell>
            <table:table-cell table:style-name="Tableau20.B3" office:value-type="float" office:value="51">
              <text:p text:style-name="P93">51</text:p>
            </table:table-cell>
            <table:table-cell table:style-name="Tableau20.B3" office:value-type="float" office:value="49">
              <text:p text:style-name="P93">49</text:p>
            </table:table-cell>
            <table:table-cell table:style-name="Tableau20.B3" office:value-type="float" office:value="0">
              <text:p text:style-name="P93">0</text:p>
            </table:table-cell>
          </table:table-row>
          <table:table-row>
            <table:table-cell table:style-name="Tableau20.A1" office:value-type="string">
              <text:p text:style-name="P89">Joprojām mācās </text:p>
            </table:table-cell>
            <table:table-cell table:style-name="Tableau20.B3" office:value-type="float" office:value="41">
              <text:p text:style-name="P93">41</text:p>
            </table:table-cell>
            <table:table-cell table:style-name="Tableau20.B3" office:value-type="float" office:value="59">
              <text:p text:style-name="P93">59</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ociālprofesionālā kategorija</text:p>
            </table:table-cell>
            <table:covered-table-cell/>
            <table:covered-table-cell/>
            <table:covered-table-cell/>
          </table:table-row>
          <table:table-row>
            <table:table-cell table:style-name="Tableau20.A1" office:value-type="string">
              <text:p text:style-name="P89">Pašnodarbināta persona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Vadītāji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1" office:value-type="string">
              <text:p text:style-name="P89">Citas baltas apkakles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Fiziskā darba strādnieki </text:p>
            </table:table-cell>
            <table:table-cell table:style-name="Tableau20.B3" office:value-type="float" office:value="55">
              <text:p text:style-name="P93">55</text:p>
            </table:table-cell>
            <table:table-cell table:style-name="Tableau20.B3" office:value-type="float" office:value="45">
              <text:p text:style-name="P93">45</text:p>
            </table:table-cell>
            <table:table-cell table:style-name="Tableau20.B3" office:value-type="float" office:value="0">
              <text:p text:style-name="P93">0</text:p>
            </table:table-cell>
          </table:table-row>
          <table:table-row>
            <table:table-cell table:style-name="Tableau20.A1" office:value-type="string">
              <text:p text:style-name="P89">Mājas ļaudis </text:p>
            </table:table-cell>
            <table:table-cell table:style-name="Tableau20.B3" office:value-type="float" office:value="34">
              <text:p text:style-name="P93">34</text:p>
            </table:table-cell>
            <table:table-cell table:style-name="Tableau20.B3" office:value-type="float" office:value="66">
              <text:p text:style-name="P93">66</text:p>
            </table:table-cell>
            <table:table-cell table:style-name="Tableau20.B3" office:value-type="float" office:value="0">
              <text:p text:style-name="P93">0</text:p>
            </table:table-cell>
          </table:table-row>
          <table:table-row>
            <table:table-cell table:style-name="Tableau20.A1" office:value-type="string">
              <text:p text:style-name="P89">Bezdarbnieks </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1" office:value-type="string">
              <text:p text:style-name="P89">Pensionējies(-usies) </text:p>
            </table:table-cell>
            <table:table-cell table:style-name="Tableau20.B3" office:value-type="float" office:value="45">
              <text:p text:style-name="P93">45</text:p>
            </table:table-cell>
            <table:table-cell table:style-name="Tableau20.B3" office:value-type="float" office:value="55">
              <text:p text:style-name="P93">55</text:p>
            </table:table-cell>
            <table:table-cell table:style-name="Tableau20.B3" office:value-type="float" office:value="0">
              <text:p text:style-name="P93">0</text:p>
            </table:table-cell>
          </table:table-row>
          <table:table-row>
            <table:table-cell table:style-name="Tableau20.A1" office:value-type="string">
              <text:p text:style-name="P89">Skolēni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ubjektīvā urbanizācija</text:p>
            </table:table-cell>
            <table:covered-table-cell/>
            <table:covered-table-cell/>
            <table:covered-table-cell/>
          </table:table-row>
          <table:table-row>
            <table:table-cell table:style-name="Tableau20.A1" office:value-type="string">
              <text:p text:style-name="P89">Lauku apvidus vai ciems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Maza vai vidēja lieluma pilsēta </text:p>
            </table:table-cell>
            <table:table-cell table:style-name="Tableau20.B3" office:value-type="float" office:value="49">
              <text:p text:style-name="P93">49</text:p>
            </table:table-cell>
            <table:table-cell table:style-name="Tableau20.B3" office:value-type="float" office:value="51">
              <text:p text:style-name="P93">51</text:p>
            </table:table-cell>
            <table:table-cell table:style-name="Tableau20.B3" office:value-type="float" office:value="0">
              <text:p text:style-name="P93">0</text:p>
            </table:table-cell>
          </table:table-row>
          <table:table-row>
            <table:table-cell table:style-name="Tableau20.A1" office:value-type="string">
              <text:p text:style-name="P89">Lielpilsēta </text:p>
            </table:table-cell>
            <table:table-cell table:style-name="Tableau20.B3" office:value-type="float" office:value="43">
              <text:p text:style-name="P93">43</text:p>
            </table:table-cell>
            <table:table-cell table:style-name="Tableau20.B3" office:value-type="float" office:value="57">
              <text:p text:style-name="P93">57</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IVET uztvere (MŪSU VALSTS)</text:p>
            </table:table-cell>
            <table:covered-table-cell/>
            <table:covered-table-cell/>
            <table:covered-table-cell/>
          </table:table-row>
          <table:table-row>
            <table:table-cell table:style-name="Tableau20.A1" office:value-type="string">
              <text:p text:style-name="P89">Pozitīvs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Negatīvs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
        <text:p text:style-name="P25"/>
        <text:p text:style-name="P25"/>
        <text:p text:style-name="P33">Vajadzība pēc iespējas ātrāk atrast darbu un nopelnīt naudu tiek uzskatīta par galveno faktoru, kas ietekmē jauniešu izvēli PIA jomā. </text:p>
        <text:p text:style-name="P25"><draw:g text:anchor-type="paragraph" draw:z-index="38" draw:name="Forme36" draw:style-name="gr1"><draw:frame draw:style-name="gr187" draw:text-style-name="P100" svg:width="5.933cm" svg:height="9.274cm" svg:x="10.758cm" svg:y="7.864cm"><draw:image xlink:href="Pictures/1000000000000145000001FCF483B9A9BD3EE72D.png" xlink:type="simple" xlink:show="embed" xlink:actuate="onLoad" draw:mime-type="image/png"><text:p/></draw:image></draw:frame><draw:frame draw:style-name="gr188" draw:text-style-name="P102" svg:width="15.292cm" svg:height="1.207cm" svg:x="1.507cm" svg:y="6.712cm"><draw:text-box><text:p text:style-name="P101"><text:span text:style-name="T59">QB4. Kādi, jūsuprāt, ir galvenie faktori, kas mūsdienās ietekmē jauniešus izvēlēties profesionālo izglītību un apmācību, nevis vispārējo izglītību? (MAX. 3 ATBILDES) (ES27) (%) </text:span></text:p></draw:text-box></draw:frame><draw:frame draw:style-name="gr189" draw:text-style-name="P105" svg:width="10.473cm" svg:height="0.578cm" svg:x="0.242cm" svg:y="8.13cm"><draw:text-box><text:p text:style-name="P104"><text:span text:style-name="T59">Nepieciešamība vai vēlme atrast darbu un nopelnīt naudu, cik vien iespējams</text:span></text:p></draw:text-box></draw:frame><draw:frame draw:style-name="gr190" draw:text-style-name="P105" svg:width="7.723cm" svg:height="0.578cm" svg:x="2.888cm" svg:y="9.049cm"><draw:text-box><text:p text:style-name="P104"><text:span text:style-name="T59">Vecāku vai citu ģimenes locekļu ieteikumi</text:span></text:p></draw:text-box></draw:frame><draw:frame draw:style-name="gr191" draw:text-style-name="P105" svg:width="7.462cm" svg:height="0.578cm" svg:x="3.135cm" svg:y="10.058cm"><draw:text-box><text:p text:style-name="P104"><text:span text:style-name="T59">Skolotāju vai skolu konsultantu norādījumi</text:span></text:p></draw:text-box></draw:frame><draw:frame draw:style-name="gr192" draw:text-style-name="P105" svg:width="8.363cm" svg:height="0.578cm" svg:x="2.373cm" svg:y="10.799cm"><draw:text-box><text:p text:style-name="P104"><text:span text:style-name="T59">Slikts skolas sniegums vai atzīmes</text:span></text:p></draw:text-box></draw:frame><draw:frame draw:style-name="gr193" draw:text-style-name="P105" svg:width="9.113cm" svg:height="0.902cm" svg:x="1.699cm" svg:y="11.538cm"><draw:text-box><text:p text:style-name="P104"><text:span text:style-name="T59">Darīt to, ko dara lielākā daļa apkārtējo cilvēku (piemēram, draugi, klasesbiedri vai citi savā apkārtnē)</text:span></text:p></draw:text-box></draw:frame><draw:frame draw:style-name="gr194" draw:text-style-name="P105" svg:width="8.831cm" svg:height="0.578cm" svg:x="1.722cm" svg:y="12.727cm"><draw:text-box><text:p text:style-name="P104"><text:span text:style-name="T59">Viņi vēlas kļūt par uzņēmējiem vai pašnodarbinātām personām</text:span></text:p></draw:text-box></draw:frame><draw:frame draw:style-name="gr195" draw:text-style-name="P105" svg:width="9.051cm" svg:height="0.902cm" svg:x="1.745cm" svg:y="13.602cm"><draw:text-box><text:p text:style-name="P104"><text:span text:style-name="T59">Profesionālās izglītības un apmācības ceļa priekšstats par prestižu vai sociālo statusu</text:span></text:p></draw:text-box></draw:frame><draw:frame draw:style-name="gr196" draw:text-style-name="P105" svg:width="8.653cm" svg:height="0.578cm" svg:x="2.059cm" svg:y="14.588cm"><draw:text-box><text:p text:style-name="P104"><text:span text:style-name="T59">Ietekme no sociālajiem medijiem vai tiešsaistes satura</text:span></text:p></draw:text-box></draw:frame><draw:frame draw:style-name="gr197" draw:text-style-name="P105" svg:width="6.619cm" svg:height="0.578cm" svg:x="3.964cm" svg:y="15.394cm"><draw:text-box><text:p text:style-name="P104"><text:span text:style-name="T59">Pārējie (SPONTĀNIJA)</text:span></text:p></draw:text-box></draw:frame><draw:frame draw:style-name="gr198" draw:text-style-name="P105" svg:width="4.739cm" svg:height="0.578cm" svg:x="6.049cm" svg:y="16.336cm"><draw:text-box><text:p text:style-name="P104"><text:span text:style-name="T59">Nezinu</text:span></text:p></draw:text-box></draw:frame></draw:g>Atbildot uz jautājumu par galvenajiem faktoriem, kas mūsdienās ietekmē jauniešu izvēli izvēlēties profesionālo izglītību un apmācību salīdzinājumā ar vispārējo izglītību, vairāk nekā puse ES iedzīvotāju (53 %) norāda uz nepieciešamību vai vēlmi pēc darba un pēc iespējas ātrāk nopelnīt naudu<text:note text:id="ftn45" text:note-class="footnote"><text:note-citation>45</text:note-citation><text:note-body><text:p text:style-name="P13">QB4. Kādi, jūsuprāt, ir galvenie faktori, kas mūsdienās ietekmē jauniešus izvēlēties profesionālo izglītību un apmācību, nevis vispārējo izglītību? (MAX. 3 ATJAUNINĀJUMI)</text:p></text:note-body></text:note>. Jo īpaši katrs piektais (21 %) atsaucas arī uz vēlmi kļūt par uzņēmēju vai pašnodarbināto. Papildus šiem diviem faktoriem atbildes tiek sniegtas dilstošā secībā: vecāku vai citu ģimenes locekļu konsultācijas (35 %), skolotāju vai skolu konsultantu konsultācijas (28 %), slikti skolas rezultāti vai atzīmes (28 %), tas, ko dara lielākā daļa apkārtējo cilvēku (24 %), priekšstats par PIA ceļa prestižu vai sociālo statusu (16 %) un sociālo mediju vai tiešsaistes satura ietekme (14 %). </text:p>
        <text:p text:style-name="P25"/>
        <text:p text:style-name="P25"/>
        <text:p text:style-name="P33">Dažādās dalībvalstīs ir atšķirīgi priekšstati par faktoriem, kas ietekmē jauniešu izvēli. Vajadzība vai vēlme pēc darba un pelnīt naudu pēc iespējas ātrāk visbiežāk minēta Zviedrijā (71 %), Somijā (69 %), Kiprā (65 %) un Grieķijā (63 %), un vismazāk minēta Ungārijā (38 %), Rumānijā (39 %), Polijā (41 %), Bulgārijā un Slovākijā (abās 42 %). </text:p>
        <text:p text:style-name="P25">Vecāku vai citu ģimenes locekļu konsultācijas visbiežāk tiek minētas Slovākijā (50 %), Bulgārijā (46 %), Austrijā (44 %) un Ungārijā (42 %), bet vismazāk — Polijā (25 %), Portugālē (27 %), Latvijā un Somijā (abās 28 %). Īrijā kā galvenie faktori tiek minēti arī nepieciešamība vai vēlme pēc darba un pēc iespējas ātrāk nopelnīt naudu, kā arī vecāku vai citu ģimenes locekļu konsultācijas (abos gadījumos 42 %). </text:p>
        <text:p text:style-name="P25"/>
        <text:p text:style-name="P25"><draw:g text:anchor-type="paragraph" draw:z-index="39" draw:name="Forme37" draw:style-name="gr1"><draw:frame draw:style-name="gr181" draw:text-style-name="P100" svg:width="16.758cm" svg:height="6.555cm" svg:x="0cm" svg:y="1.802cm"><draw:image xlink:href="Pictures/10000000000005500000021415EC79650F248000.png" xlink:type="simple" xlink:show="embed" xlink:actuate="onLoad" draw:mime-type="image/png"><text:p/></draw:image></draw:frame><draw:frame draw:style-name="gr182" draw:text-style-name="P100" svg:width="0.969cm" svg:height="1.041cm" svg:x="5.496cm" svg:y="1.488cm"><draw:image xlink:href="Pictures/10000000000000290000002C2D36BDA13045675B.png" xlink:type="simple" xlink:show="embed" xlink:actuate="onLoad" draw:mime-type="image/png"><text:p/></draw:image></draw:frame><draw:frame draw:style-name="gr183" draw:text-style-name="P102" svg:width="16.555cm" svg:height="0.902cm" svg:x="0.15cm" svg:y="0.471cm"><draw:text-box><text:p text:style-name="P101"><text:span text:style-name="T59">QB4: Kādi, jūsuprāt, ir galvenie faktori, kas mūsdienās ietekmē jauniešus izvēlēties profesionālo izglītību un apmācību, nevis vispārējo izglītību? (MAX. 3 ATJAUNINĀJUMI) (%)</text:span></text:p></draw:text-box></draw:frame><draw:frame draw:style-name="gr184" draw:text-style-name="P102" svg:width="10.293cm" svg:height="0.578cm" svg:x="6.359cm" svg:y="1.502cm"><draw:text-box><text:p text:style-name="P101"><text:span text:style-name="T59">Nepieciešamība vai vēlme pēc darba un nopelnīt naudu pēc iespējas ātrāk</text:span></text:p></draw:text-box></draw:frame><draw:frame draw:style-name="gr185" draw:text-style-name="P102" svg:width="6.344cm" svg:height="0.578cm" svg:x="6.442cm" svg:y="1.979cm"><draw:text-box><text:p text:style-name="P101"><text:span text:style-name="T59">Vecāku vai citu ģimenes locekļu ieteikumi</text:span></text:p></draw:text-box></draw:frame><draw:frame draw:style-name="gr186" draw:text-style-name="P109" svg:width="16.453cm" svg:height="1.064cm" svg:x="0.279cm" svg:y="-0.429cm"><draw:text-box><text:p text:style-name="P101"><text:span text:style-name="T61">Faktori, kas ietekmē PIA izvēli salīdzinājumā ar vispārējo izglītību: Augstākā atbilde katram deputātam </text:span></text:p></draw:text-box></draw:frame></draw:g></text:p>
        <text:p text:style-name="P33">Skolotāju vai skolu konsultantu ieteikumi visbiežāk ir minēti Itālijā (37 %), Dānijā (35 %), Grieķijā un Slovākijā (abās 33 %), savukārt vismazāk tie ir minēti Latvijā (13 %), Lietuvā (15 %), Somijā (17 %) un Polijā (18 %). </text:p>
        <text:p text:style-name="P25">Sliktas sekmes vai atzīmes skolā visbiežāk tiek minētas Grieķijā (51 %), Lietuvā (46 %), Zviedrijā (45 %), Beļģijā un Kiprā (abās 41 %), bet vismazāk — Nīderlandē un Bulgārijā (abās 14 %), Slovākijā (20 %), Horvātijā un Maltā (abās 21 %). </text:p>
        <text:p text:style-name="P25">To, ko dara lielākā daļa apkārtējo cilvēku, visbiežāk min Somijā (40 %), Nīderlandē (39 %), Austrijā (36 %), Bulgārijā un Slovākijā (abās 35 %), savukārt vismazāk to min Luksemburgā (13 %), Francijā un Portugālē (abās 14 %). </text:p>
        <text:p text:style-name="P25">Vēlme kļūt par uzņēmēju vai pašnodarbināto visbiežāk minēta Horvātijā (39 %), Kiprā (33 %), Dānijā (31 %) un Slovēnijā (29 %), savukārt vismazāk — Vācijā (12 %), Portugālē (16 %), Lietuvā, Spānijā un Polijā (visās 18 %). </text:p>
        <text:p text:style-name="P25">Sociālo mediju vai tiešsaistes satura ietekme visbiežāk ir minēta Nīderlandē (31 %), Maltā (27 %), Horvātijā (24 %) un Čehijā un Slovākijā (abās 22 %), savukārt vismazāk tā ir minēta Portugālē (6 %), Lietuvā (8 %) un Igaunijā, Francijā un Spānijā (visās 11 %). </text:p>
        <text:p text:style-name="P25">PIA ceļa priekšstats par prestižu vai sociālo statusu visbiežāk ir minēts Austrijā (24 %), Maltā un Ungārijā (abās 23 %), savukārt vismazāk tas ir minēts Kiprā (7 %), Grieķijā (10 %) un Beļģijā, Francijā, Portugālē un Luksemburgā (visās 11 %). </text:p>
        <text:p text:style-name="P25"><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siālā motivācija ir galvenais izvēles virzītājspēks. 24 dalībvalstīs visbiežāk minētais faktors ir nepieciešamība vai vēlme pēc darba un pēc iespējas ātrāk nopelnīt naudu, sākot no 71 % Zviedrijā līdz 39 % Rumānijā tajās valstīs, kurās tas ir galvenais virzītājspēks. Vecāku konsultācijas ir galvenais faktors tikai trijās dalībvalstīs: Slovākija (50 %), Bulgārija (46 %) un Ungārija (42 %). Īrijā finansiālā motivācija un vecāku konsultācijas ir saistītas ar 42 % katra. Neraugoties uz to, ka 28 % eiropiešu kopumā ir norādījuši, ka skolotāju profesionālā orientācija nekad nav galvenais faktors kādā no ES dalībvalstīm, un Itālijā šis rādītājs ir 37 %. </text:p>
        <text:p text:style-name="P33">Analizējot jauniešus ietekmējošos faktorus pa sociāldemogrāfiskajām un attieksmes kategorijām, var novērot šādus modeļus: </text:p>
        <text:p text:style-name="P25">Aptuveni puse no visiem respondentiem min nepieciešamību vai vēlmi pēc iespējas ātrāk atrast darbu un nopelnīt naudu, ar minimālām dzimumu atšķirībām (vīrieši 52 %, sievietes 53 %). Atšķirības pēc vecuma ir nelielas — no 51 % vecuma grupā no 55 gadiem līdz 55 % vecuma grupā no 25 līdz 39 gadiem. No sociāli profesionālajām kategorijām šādu atbildi, visticamāk, sniegs bezdarbnieki (60 %), kas ir 11 procentpunktu atšķirība salīdzinājumā ar mājsaimniekiem<text:note text:id="ftn46" text:note-class="footnote"><text:note-citation>46</text:note-citation><text:note-body><text:p text:style-name="P13">Mājsaimnieks ir persona, kas vada mājsaimniecību, piemēram, mājsaimniece vai mājsaimnieks. </text:p></text:note-body></text:note> (49 %). </text:p>
        <text:p text:style-name="P25">Vecāku vai citu ģimenes locekļu ieteikumi neliecina par dzimumu atšķirībām, un gan vīrieši, gan sievietes šo faktoru min līdzīgā līmenī (35 %). Vecuma atšķirības ir būtiskākas šeit: 31 % respondentu vecumā no 15 līdz 24 gadiem min šo faktoru, pieaugot līdz 37 % 55 gadus vecu un vecāku cilvēku vidū. Izglītības modeļi liecina, ka tie, kas izglītību pabeiguši agrāk, biežāk piemin šo faktoru: 37 % no tiem, kas pabeidza mācības 15 gadu vecumā vai agrāk, to dara, salīdzinot ar 33 % no tiem, kas pabeidza mācības 20 gadu vecumā vai agrāk. </text:p>
        <text:p text:style-name="P25">Skolotāju vai skolu konsultantu norādījumus līdzīgā līmenī min vīrieši (28 %) un sievietes (29 %). Visās vecuma grupās atbildes reakcijas joprojām ir salīdzinoši stabilas, svārstoties no 26 % 15–24 gadus vecu iedzīvotāju vidū līdz 29 % 25–39 gadus vecu un 40–54 gadus vecu iedzīvotāju vidū. Atbildes uz šiem jautājumiem būtiski neietekmē arī iegūtais izglītības līmenis, jo tas svārstās no 27 % to personu vidū, kuras izglītību ir pabeigušas 15 gadu vecumā vai agrāk, līdz 29 % to personu vidū, kuras joprojām mācās. </text:p>
        <text:p text:style-name="P25">Vēlme kļūt par uzņēmēju vai pašnodarbināto dažādās demogrāfiskajās grupās atšķiras minimāli, un aptuveni viens no pieciem respondentiem atsaucas uz šo faktoru. Atšķirības starp dzimumiem ir nelielas (vīrieši 22 %, sievietes 20 %), un ir maz atšķirību pēc vecuma, minot no 20 % līdz 22 %. Respondenti, kas ir pašnodarbinātie, biežāk nekā jebkura cita profesiju kategorija min šo punktu. </text:p>
        <text:p text:style-name="P25"/>
        <text:p text:style-name="P25">Sliktus rezultātus skolā vai atzīmes līdzīgi min gan vīrieši, gan sievietes (28 %). Vecuma atšķirības ir ievērojamas: šo faktoru min viena trešdaļa respondentu vecumā no 15 līdz 24 gadiem (33 %), samazinoties līdz 26 % 55 gadus vecu un vecāku cilvēku vidū. Attiecībā uz šo posteni ir ierobežotas atšķirības atkarībā no iegūtā izglītības līmeņa. Sociāli profesionālajās kategorijās bezdarbnieku (35 %) un studentu (33 %) īpatsvars ir daudz lielāks nekā fiziska darba strādniekiem (25 %). Respondenti, kuri apgalvo, ka viņu valstī PIA tiek uztverta negatīvi, biežāk min šo faktoru (34 %), nekā tie, kuri apgalvo, ka PIA viņu valstī ir pozitīvs tēls (26 %). </text:p>
        <text:p text:style-name="P25">Darīt to, ko dara lielākā daļa apkārtējo cilvēku: šajā punktā ir minimālas dzimumu atšķirības (vīrieši 25 %, sievietes 24 %). Vecuma atšķirības ir nelielas, lai gan respondenti vecumā no 25 līdz 39 gadiem to min nedaudz biežāk (26 %) nekā respondenti vecumā no 15 līdz 24 gadiem (23 %). Izglītības modeļi liecina, ka tie, kas pabeidza izglītību 20 gadu vecumā vai vēlāk, biežāk min šo faktoru (26 %) nekā tie, kas pabeidza agrāk (22 %). </text:p>
        <text:p text:style-name="P25">Ietekme no sociālajiem medijiem vai tiešsaistes satura atkal liecina par minimālām atšķirībām pēc dzimuma (14 % vīriešu, 15 % sieviešu). Atšķirības pēc vecuma ir nelielas, un rādītāji svārstās no 13 % vecuma grupā no 55 gadiem līdz 16 % vecuma grupā no 15 līdz 24 gadiem. Izglītības modeļi liecina, ka tie, kas pabeiguši izglītību 20 gadu vecumā vai vēlāk (16 %), šo faktoru min biežāk nekā tie, kas pabeiguši izglītību 15 gadu vecumā vai agrāk (10 %). </text:p>
        <text:p text:style-name="P25">Profesionālās izglītības un apmācības ceļa priekšstats par prestižu vai sociālo statusu lielākajā daļā grupu atšķiras minimāli. Atšķirības starp dzimumiem ir nelielas (vīrieši 17 %, sievietes 15 %), un 16 % respondentu šo jautājumu konsekventi min visās vecuma kategorijās. Atšķirības izglītības jomā ir izteiktākas: tie, kas pabeidza izglītību 20 gadu vecumā vai vēlāk, biežāk min šo posteni (18 %) nekā tie, kas to darīja 15 gadu vecumā vai agrāk (12 %). </text:p>
        <text:p text:style-name="P33"><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5">QB4 Kāds(-i), jūsuprāt, ir galvenais(-ie) faktors(-i), kas mūsdienās ietekmē jauniešus izvēlēties profesionālo izglītību un apmācību salīdzinājumā ar vispārējo izglītību? (MAX. 3 ATJAUNINĀJUMI) (% no E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6"/></table:table-cell><table:table-cell table:style-name="Tableau21.A1" office:value-type="string"><text:p text:style-name="P57">Skolotāju vai skolu konsultantu norādījumi </text:p></table:table-cell><table:table-cell table:style-name="Tableau21.A1" office:value-type="string"><text:p text:style-name="P57">Vecāku vai citu ģimenes locekļu ieteikumi </text:p></table:table-cell><table:table-cell table:style-name="Tableau21.A1" office:value-type="string"><text:p text:style-name="P57">Nepieciešamība vai vēlme pēc darba un nopelnīt naudu pēc iespējas ātrāk </text:p></table:table-cell><table:table-cell table:style-name="Tableau21.A1" office:value-type="string"><text:p text:style-name="P57">Viņi vēlas kļūt par uzņēmējiem vai pašnodarbinātām personām </text:p></table:table-cell><table:table-cell table:style-name="Tableau21.A1" office:value-type="string"><text:p text:style-name="P57">Slikts skolas sniegums vai atzīmes </text:p></table:table-cell><table:table-cell table:style-name="Tableau21.A1" office:value-type="string"><text:p text:style-name="P57">Darīt to, ko dara lielākā daļa apkārtējo cilvēku (piemēram, draugi, klasesbiedri vai citi savā apkārtnē)</text:p></table:table-cell><table:table-cell table:style-name="Tableau21.A1" office:value-type="string"><text:p text:style-name="P57">Ietekme no sociālajiem medijiem vai tiešsaistes satura </text:p></table:table-cell><table:table-cell table:style-name="Tableau21.A1" office:value-type="string"><text:p text:style-name="P57">Profesionālās izglītības un apmācības ceļa priekšstats par prestižu vai sociālo statusu </text:p></table:table-cell><table:table-cell table:style-name="Tableau21.A1" office:value-type="string"><text:p text:style-name="P57">Pārējie (SPONTĀNIJA) </text:p></table:table-cell><table:table-cell table:style-name="Tableau21.A1" office:value-type="string"><text:p text:style-name="P57">Nezinu</text:p></table:table-cell></table:table-row><table:table-row><table:table-cell table:style-name="Tableau21.A1" office:value-type="string"><text:p text:style-name="P55">ES-27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Dzimum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Cilvēks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Sieviete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0"><text:p text:style-name="P57">20</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Vecum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15-24 </text:p></table:table-cell><table:table-cell table:style-name="Tableau21.B3" office:value-type="float" office:value="26"><text:p text:style-name="P57">26</text:p></table:table-cell><table:table-cell table:style-name="Tableau21.B3" office:value-type="float" office:value="31"><text:p text:style-name="P57">31</text:p></table:table-cell><table:table-cell table:style-name="Tableau21.B3" office:value-type="float" office:value="54"><text:p text:style-name="P57">54</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25-39 </text:p></table:table-cell><table:table-cell table:style-name="Tableau21.B3" office:value-type="float" office:value="29"><text:p text:style-name="P57">29</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2"><text:p text:style-name="P57">22</text:p></table:table-cell><table:table-cell table:style-name="Tableau21.B3" office:value-type="float" office:value="27"><text:p text:style-name="P57">27</text:p></table:table-cell><table:table-cell table:style-name="Tableau21.B3" office:value-type="float" office:value="26"><text:p text:style-name="P57">26</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40-54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55</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4" table:number-columns-spanned="11" office:value-type="string"><text:p text:style-name="P58">Izglītība (beigā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lt;=-15</text:p></table:table-cell><table:table-cell table:style-name="Tableau21.B3" office:value-type="float" office:value="27"><text:p text:style-name="P57">27</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18"><text:p text:style-name="P57">18</text:p></table:table-cell><table:table-cell table:style-name="Tableau21.B3" office:value-type="float" office:value="29"><text:p text:style-name="P57">29</text:p></table:table-cell><table:table-cell table:style-name="Tableau21.B3" office:value-type="float" office:value="22"><text:p text:style-name="P57">22</text:p></table:table-cell><table:table-cell table:style-name="Tableau21.B3" office:value-type="float" office:value="10"><text:p text:style-name="P57">10</text:p></table:table-cell><table:table-cell table:style-name="Tableau21.B3" office:value-type="float" office:value="12"><text:p text:style-name="P57">12</text:p></table:table-cell><table:table-cell table:style-name="Tableau21.B3" office:value-type="float" office:value="1"><text:p text:style-name="P57">1</text:p></table:table-cell><table:table-cell table:style-name="Tableau21.B3" office:value-type="float" office:value="5"><text:p text:style-name="P57">5</text:p></table:table-cell></table:table-row><table:table-row><table:table-cell table:style-name="Tableau21.A1" office:value-type="string"><text:p text:style-name="P55">16-19 </text:p></table:table-cell><table:table-cell table:style-name="Tableau21.B3" office:value-type="float" office:value="29"><text:p text:style-name="P57">29</text:p></table:table-cell><table:table-cell table:style-name="Tableau21.B3" office:value-type="float" office:value="36"><text:p text:style-name="P57">36</text:p></table:table-cell><table:table-cell table:style-name="Tableau21.B3" office:value-type="float" office:value="51"><text:p text:style-name="P57">51</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20</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6"><text:p text:style-name="P57">26</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Joprojām mācās </text:p></table:table-cell><table:table-cell table:style-name="Tableau21.B3" office:value-type="float" office:value="29"><text:p text:style-name="P57">29</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2"><text:p text:style-name="P57">22</text:p></table:table-cell><table:table-cell table:style-name="Tableau21.B3" office:value-type="float" office:value="15"><text:p text:style-name="P57">15</text:p></table:table-cell><table:table-cell table:style-name="Tableau21.B3" office:value-type="float" office:value="13"><text:p text:style-name="P57">13</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4" table:number-columns-spanned="11" office:value-type="string"><text:p text:style-name="P58">Sociālprofesionālā kategor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Pašnodarbināta persona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Vadītāji </text:p></table:table-cell><table:table-cell table:style-name="Tableau21.B3" office:value-type="float" office:value="30"><text:p text:style-name="P57">30</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19"><text:p text:style-name="P57">19</text:p></table:table-cell><table:table-cell table:style-name="Tableau21.B3" office:value-type="float" office:value="29"><text:p text:style-name="P57">29</text:p></table:table-cell><table:table-cell table:style-name="Tableau21.B3" office:value-type="float" office:value="27"><text:p text:style-name="P57">27</text:p></table:table-cell><table:table-cell table:style-name="Tableau21.B3" office:value-type="float" office:value="18"><text:p text:style-name="P57">18</text:p></table:table-cell><table:table-cell table:style-name="Tableau21.B3" office:value-type="float" office:value="19"><text:p text:style-name="P57">19</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Citas baltas apkakles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7"><text:p text:style-name="P57">27</text:p></table:table-cell><table:table-cell table:style-name="Tableau21.B3" office:value-type="float" office:value="16"><text:p text:style-name="P57">16</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Fiziskā darba strādnieki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25"><text:p text:style-name="P57">25</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Mājas ļaudis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49"><text:p text:style-name="P57">49</text:p></table:table-cell><table:table-cell table:style-name="Tableau21.B3" office:value-type="float" office:value="22"><text:p text:style-name="P57">22</text:p></table:table-cell><table:table-cell table:style-name="Tableau21.B3" office:value-type="float" office:value="29"><text:p text:style-name="P57">29</text:p></table:table-cell><table:table-cell table:style-name="Tableau21.B3" office:value-type="float" office:value="25"><text:p text:style-name="P57">25</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1" office:value-type="string"><text:p text:style-name="P55">Bezdarbnieks </text:p></table:table-cell><table:table-cell table:style-name="Tableau21.B3" office:value-type="float" office:value="25"><text:p text:style-name="P57">25</text:p></table:table-cell><table:table-cell table:style-name="Tableau21.B3" office:value-type="float" office:value="33"><text:p text:style-name="P57">33</text:p></table:table-cell><table:table-cell table:style-name="Tableau21.B3" office:value-type="float" office:value="60"><text:p text:style-name="P57">60</text:p></table:table-cell><table:table-cell table:style-name="Tableau21.B3" office:value-type="float" office:value="20"><text:p text:style-name="P57">20</text:p></table:table-cell><table:table-cell table:style-name="Tableau21.B3" office:value-type="float" office:value="35"><text:p text:style-name="P57">35</text:p></table:table-cell><table:table-cell table:style-name="Tableau21.B3" office:value-type="float" office:value="25"><text:p text:style-name="P57">25</text:p></table:table-cell><table:table-cell table:style-name="Tableau21.B3" office:value-type="float" office:value="12"><text:p text:style-name="P57">12</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Pensionējies(-usies) </text:p></table:table-cell><table:table-cell table:style-name="Tableau21.B3" office:value-type="float" office:value="28"><text:p text:style-name="P57">28</text:p></table:table-cell><table:table-cell table:style-name="Tableau21.B3" office:value-type="float" office:value="38"><text:p text:style-name="P57">38</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2"><text:p text:style-name="P57">22</text:p></table:table-cell><table:table-cell table:style-name="Tableau21.B3" office:value-type="float" office:value="12"><text:p text:style-name="P57">12</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4"><text:p text:style-name="P57">4</text:p></table:table-cell></table:table-row><table:table-row><table:table-cell table:style-name="Tableau21.A1" office:value-type="string"><text:p text:style-name="P55">Skolēni </text:p></table:table-cell><table:table-cell table:style-name="Tableau21.B3" office:value-type="float" office:value="27"><text:p text:style-name="P57">27</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Subjektīvā urbanizāc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Lauku apvidus vai ciems </text:p></table:table-cell><table:table-cell table:style-name="Tableau21.B3" office:value-type="float" office:value="26"><text:p text:style-name="P57">26</text:p></table:table-cell><table:table-cell table:style-name="Tableau21.B3" office:value-type="float" office:value="35"><text:p text:style-name="P57">35</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7"><text:p text:style-name="P57">27</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Maza vai vidēja lieluma pilsēta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3"><text:p text:style-name="P57">23</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Lielpilsēta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6"><text:p text:style-name="P57">56</text:p></table:table-cell><table:table-cell table:style-name="Tableau21.B3" office:value-type="float" office:value="19"><text:p text:style-name="P57">19</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5"><text:p text:style-name="P57">15</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IVET uztvere (MŪSU VALST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Pozitīvs </text:p></table:table-cell><table:table-cell table:style-name="Tableau21.B3" office:value-type="float" office:value="30"><text:p text:style-name="P57">30</text:p></table:table-cell><table:table-cell table:style-name="Tableau21.B3" office:value-type="float" office:value="37"><text:p text:style-name="P57">37</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egatīvs </text:p></table:table-cell><table:table-cell table:style-name="Tableau21.B3" office:value-type="float" office:value="26"><text:p text:style-name="P57">26</text:p></table:table-cell><table:table-cell table:style-name="Tableau21.B3" office:value-type="float" office:value="30"><text:p text:style-name="P57">30</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3"><text:p text:style-name="P57">23</text:p></table:table-cell><table:table-cell table:style-name="Tableau21.B3" office:value-type="float" office:value="17"><text:p text:style-name="P57">17</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Kādreiz apmeklējis sākotnējās profesionālās izglītības apmācību (vidējā izglītīb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Jā </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4"><text:p text:style-name="P57">24</text:p></table:table-cell><table:table-cell table:style-name="Tableau21.B3" office:value-type="float" office:value="25"><text:p text:style-name="P57">25</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ē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31"><text:p text:style-name="P57">31</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3"><text:p text:style-name="P57">3</text:p></table:table-cell></table:table-row></table:table><text:p text:style-name="P14"/></draw:text-box></draw:frame></text:p>
        <text:p text:style-name="P33"/>
      </text:section>
      <text:h text:style-name="P17" text:outline-level="1"><text:bookmark-start text:name="__RefHeading___Toc215590_2930363814"/>IV. Šķēršļi dalībai PIA <text:bookmark-end text:name="__RefHeading___Toc215590_2930363814"/></text:h>
      <text:p text:style-name="P25"/>
      <text:section text:style-name="Sect2" text:name="Section6">
        <text:h text:style-name="P19" text:outline-level="2"><text:bookmark-start text:name="__RefHeading___Toc215592_2930363814"/>1. Problēmas, kas saistītas ar netehniskām prasmēm <text:bookmark-end text:name="__RefHeading___Toc215592_2930363814"/></text:h>
        <text:p text:style-name="P51">Puse ES iedzīvotāju apgalvo, ka PIA nenodrošina pietiekami daudz transversālu prasmju, piemēram, komunikācijas vai kritiskās domāšanas prasmes. </text:p>
        <text:p text:style-name="P25">Visā Eiropas Savienībā 50 % respondentu apgalvo, ka PIA nenodrošina pietiekami daudz transversālu prasmju, piemēram, komunikācijas vai kritiskās domāšanas prasmes, tostarp 12 % respondentu tam pilnībā piekrīt un 38 % respondentu tam parasti piekrīt<text:note text:id="ftn47" text:note-class="footnote"><text:note-citation>47</text:note-citation><text:note-body><text:p text:style-name="P13">jautājums. Lūdzu, pastāstiet, cik lielā mērā piekrītat vai nepiekrītat katram no šiem apgalvojumiem: PIA nenodrošina pietiekami daudz transversālu prasmju, piemēram, komunikācijas vai kritiskās domāšanas prasmes</text:p></text:note-body></text:note>. Kopumā 37 % nepiekrīt šim apgalvojumam, bet 13 % nezina. </text:p>
        <text:p text:style-name="P25">Visaugstākais vienošanās līmenis reģistrēts Polijā (66 %), Horvātijā (65 %) un Slovēnijā (64 %), viszemākais — Spānijā (36 %), Dānijā (39 %), Igaunijā (40 %) un Īrijā un Zviedrijā (abās 44 %). </text:p>
        <text:p text:style-name="P25">24 ES dalībvalstīs vairākums uzskata, ka PIA nenodrošina pietiekamas transversālās prasmes. Tikai trijās valstīs — Igaunijā (49 %), Spānijā (47 %) un Dānijā (45 %) — vairāk respondentu nepiekrīt šim apgalvojumam, nekā tam piekrīt. </text:p>
        <text:p text:style-name="P25">Vairākās ES dalībvalstīs, tostarp Vācijā, Nīderlandē un Austrijā, viedokļi ir vienmērīgāki, un tie, kas piekrīt šim apgalvojumam, ir no 45 % līdz 50 %. </text:p>
        <text:p text:style-name="P25"><draw:g text:anchor-type="paragraph" draw:z-index="42" draw:name="Forme38" draw:style-name="gr1"><draw:frame draw:style-name="gr174" draw:text-style-name="P100" svg:width="5.299cm" svg:height="5.55cm" svg:x="10.691cm" svg:y="-8.671cm"><draw:image xlink:href="Pictures/10000000000001D3000001E921908F25A2E06E8F.png" xlink:type="simple" xlink:show="embed" xlink:actuate="onLoad" draw:mime-type="image/png"><text:p/></draw:image></draw:frame><draw:frame draw:style-name="gr175" draw:text-style-name="P102" svg:width="8.494cm" svg:height="1.551cm" svg:x="8.733cm" svg:y="-10.864cm"><draw:text-box><text:p text:style-name="P101"><text:span text:style-name="T59">jautājums. Lūdzu, pastāstiet, cik lielā mērā piekrītat vai nepiekrītat katram no šiem apgalvojumiem: PIA nenodrošina pietiekamas transversālās prasmes, piemēram, komunikācijas vai kritiskās domāšanas prasmes (ES27) (%) </text:span></text:p></draw:text-box></draw:frame><draw:frame draw:style-name="gr176" draw:text-style-name="P105" svg:width="2.227cm" svg:height="0.902cm" svg:x="10.61cm" svg:y="-9.462cm"><draw:text-box><text:p text:style-name="P104"><text:span text:style-name="T59">Nezinu 13</text:span></text:p></draw:text-box></draw:frame><draw:frame draw:style-name="gr177" draw:text-style-name="P105" svg:width="1.823cm" svg:height="1.227cm" svg:x="9.024cm" svg:y="-7.528cm"><draw:text-box><text:p text:style-name="P104"><text:span text:style-name="T59">Pilnīgi nepiekrītu 8</text:span></text:p></draw:text-box></draw:frame><draw:frame draw:style-name="gr178" draw:text-style-name="P105" svg:width="2.234cm" svg:height="0.902cm" svg:x="9.125cm" svg:y="-3.985cm"><draw:text-box><text:p text:style-name="P104"><text:span text:style-name="T59">Piekrist 29</text:span></text:p></draw:text-box></draw:frame><draw:frame draw:style-name="gr179" draw:text-style-name="P102" svg:width="1.671cm" svg:height="0.902cm" svg:x="15.556cm" svg:y="-4.565cm"><draw:text-box><text:p text:style-name="P101"><text:span text:style-name="T59">Piekrītu 38</text:span></text:p></draw:text-box></draw:frame><draw:frame draw:style-name="gr180" draw:text-style-name="P102" svg:width="2.899cm" svg:height="0.578cm" svg:x="13.21cm" svg:y="-9.118cm"><draw:text-box><text:p text:style-name="P101"><text:span text:style-name="T59">Pilnībā piekrītu 12</text:span></text:p></draw:text-box></draw:frame></draw:g><draw:g text:anchor-type="paragraph" draw:z-index="43" draw:name="Forme39" draw:style-name="gr1"><draw:frame draw:style-name="gr166" draw:text-style-name="P100" svg:width="16.675cm" svg:height="7.33cm" svg:x="0.002cm" svg:y="1.186cm"><draw:image xlink:href="Pictures/10000000000005650000025FE1EE3787907AFDEF.png" xlink:type="simple" xlink:show="embed" xlink:actuate="onLoad" draw:mime-type="image/png"><text:p/></draw:image></draw:frame><draw:frame draw:style-name="gr167" draw:text-style-name="P102" svg:width="15.895cm" svg:height="0.922cm" svg:x="0.251cm" svg:y="0.101cm"><draw:text-box><text:p text:style-name="P101"><text:span text:style-name="T59">jautājums. Lūdzu, pastāstiet, cik lielā mērā piekrītat vai nepiekrītat katram no šiem apgalvojumiem: PIA nenodrošina pietiekamas transversālās prasmes, piemēram, komunikācijas vai kritiskās domāšanas prasmes (%) </text:span></text:p></draw:text-box></draw:frame><draw:g draw:style-name="gr4"><draw:frame draw:style-name="gr168" draw:text-style-name="P100" svg:width="14.098cm" svg:height="0.959cm" svg:x="0.342cm" svg:y="8.605cm"><draw:image xlink:href="Pictures/100000000000022300000022902E68B765C34830.png" xlink:type="simple" xlink:show="embed" xlink:actuate="onLoad" draw:mime-type="image/png"><text:p/></draw:image></draw:frame><draw:frame draw:style-name="gr169" draw:text-style-name="P102" svg:width="2.924cm" svg:height="0.648cm" svg:x="0.803cm" svg:y="8.779cm"><draw:text-box><text:p text:style-name="P106"><text:span text:style-name="T59">Pilnībā piekrītu</text:span></text:p></draw:text-box></draw:frame><draw:frame draw:style-name="gr170" draw:text-style-name="P102" svg:width="2.857cm" svg:height="0.59cm" svg:x="3.812cm" svg:y="8.756cm"><draw:text-box><text:p text:style-name="P106"><text:span text:style-name="T59">Piekrist</text:span></text:p></draw:text-box></draw:frame><draw:frame draw:style-name="gr171" draw:text-style-name="P102" svg:width="3.282cm" svg:height="0.646cm" svg:x="6.994cm" svg:y="8.799cm"><draw:text-box><text:p text:style-name="P106"><text:span text:style-name="T59">Tendēt nepiekrist</text:span></text:p></draw:text-box></draw:frame><draw:frame draw:style-name="gr172" draw:text-style-name="P102" svg:width="3.484cm" svg:height="0.646cm" svg:x="10.622cm" svg:y="8.756cm"><draw:text-box><text:p text:style-name="P106"><text:span text:style-name="T59">Pilnīgi nepiekrītu</text:span></text:p></draw:text-box></draw:frame><draw:frame draw:style-name="gr173" draw:text-style-name="P102" svg:width="2.52cm" svg:height="0.687cm" svg:x="14.344cm" svg:y="8.756cm"><draw:text-box><text:p text:style-name="P106"><text:span text:style-name="T59">Nezinu</text:span></text:p></draw:text-box></draw:frame></draw:g></draw:g></text:p>
        <text:p text:style-name="P33">Apjoms, kādā respondenti piekrīt, ka PIA nenodrošina pietiekami daudz transversālo prasmju, atšķiras atkarībā no sociāldemogrāfiskajiem un attieksmes faktoriem, proti: </text:p>
        <text:p text:style-name="P53">■ Pastāv mērenas atšķirības starp sociāli profesionālajām kategorijām, jo studenti un citi balto apkaklīšu darba ņēmēji, visticamāk, uzskata, ka PIA nenodrošina pietiekami daudz transversālo prasmju, piemēram, komunikācijas vai kritiskās domāšanas prasmes (abās 55 %), savukārt respondenti bezdarbnieki uzrāda ievērojami zemāku līmeni (45 %). </text:p>
        <text:p text:style-name="P53">■ Pēc vecuma izglītības beigās šis viedoklis ir visizplatītākais to respondentu vidū, kuri joprojām mācās (54 %), kam seko tie, kuri pabeidz izglītību vecumā no 20 līdz 19 gadiem, un tie, kuri ir vecumā no 16 līdz 19 gadiem (abos gadījumos 51 %). Respondenti, kuru izglītība ir beigusies 15 gadu vecumā vai agrāk, visdrīzāk piekrīt šim apgalvojumam (45 %). </text:p>
        <text:p text:style-name="P53">■ Pēc vecuma šis viedoklis ir visizplatītākais respondentu vidū vecumā no 25 līdz 39 gadiem (54 %), kam seko respondenti vecumā no 15 līdz 24 gadiem un no 40 līdz 54 gadiem (abos gadījumos 52 %). Tā ir vismazāk izplatīta 55 gadus vecu un vecāku cilvēku vidū (48 %). </text:p>
        <text:p text:style-name="P53">■ Respondenti, kuri uzskata, ka studenti saņem pietiekami daudz informācijas par PIA, biežāk piekrīt apgalvojumam (55 %) nekā tie, kuri uzskata, ka informācija ir nepietiekama (48 %). </text:p>
        <text:p text:style-name="P53">■ Aplūkojot PIA apmeklējumu, variācijas ir tikai minimālas. Respondenti, kuri paši ir apmeklējuši PIA, tikai nedaudz biežāk piekrīt, ka PIA nodrošina nepietiekamas transversālās prasmes (53 %), nekā tie, kuriem nav PIA pieredzes (50 %). </text:p>
        <text:p text:style-name="P53">■ Attiecībā uz PIA tēlu respondenti, kuriem ir pozitīvs PIA tēls, tikai nedaudz vairāk piekrīt šim apgalvojumam nekā respondenti, kuriem ir negatīvs tēls (53 % pret 50 %). </text:p>
        <text:p text:style-name="P53">■ Nav atšķirības pēc dzimuma. </text:p>
        <text:p text:style-name="P32"/>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2">QB7.6 Lūdzu, pastāstiet, cik lielā mērā piekrītat vai nepiekrītat katram no šiem apgalvojumiem: IVET nenodrošina pietiekami daudz transversālu prasmju, piemēram, komunikācijas vai kritiskās domāšanas prasmes (% no ES)</text:p>
            </table:table-cell>
            <table:covered-table-cell/>
            <table:covered-table-cell/>
            <table:covered-table-cell/>
          </table:table-row>
          <table:table-row>
            <table:table-cell table:style-name="Tableau22.A1" office:value-type="string">
              <text:p text:style-name="P94"/>
            </table:table-cell>
            <table:table-cell table:style-name="Tableau22.A1" office:value-type="string">
              <text:p text:style-name="P88">Kopā “Piekrītu”</text:p>
            </table:table-cell>
            <table:table-cell table:style-name="Tableau22.A1" office:value-type="string">
              <text:p text:style-name="P88">Kopā "Nepiekrītu" </text:p>
            </table:table-cell>
            <table:table-cell table:style-name="Tableau22.A1" office:value-type="string">
              <text:p text:style-name="P88">Nezinu</text:p>
            </table:table-cell>
          </table:table-row>
          <table:table-row>
            <table:table-cell table:style-name="Tableau22.A1" office:value-type="string">
              <text:p text:style-name="P92">ES-27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Dzimums</text:p>
            </table:table-cell>
            <table:covered-table-cell/>
            <table:covered-table-cell/>
            <table:covered-table-cell/>
          </table:table-row>
          <table:table-row>
            <table:table-cell table:style-name="Tableau22.A1" office:value-type="string">
              <text:p text:style-name="P92">Cilvēks </text:p>
            </table:table-cell>
            <table:table-cell table:style-name="Tableau22.B3" office:value-type="float" office:value="52">
              <text:p text:style-name="P88">52</text:p>
            </table:table-cell>
            <table:table-cell table:style-name="Tableau22.B3" office:value-type="float" office:value="36">
              <text:p text:style-name="P88">36</text:p>
            </table:table-cell>
            <table:table-cell table:style-name="Tableau22.B3" office:value-type="float" office:value="12">
              <text:p text:style-name="P88">12</text:p>
            </table:table-cell>
          </table:table-row>
          <table:table-row>
            <table:table-cell table:style-name="Tableau22.A1" office:value-type="string">
              <text:p text:style-name="P92">Sieviete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Vecums</text:p>
            </table:table-cell>
            <table:covered-table-cell/>
            <table:covered-table-cell/>
            <table:covered-table-cell/>
          </table:table-row>
          <table:table-row>
            <table:table-cell table:style-name="Tableau22.A1" office:value-type="string">
              <text:p text:style-name="P92">15-24 </text:p>
            </table:table-cell>
            <table:table-cell table:style-name="Tableau22.B3" office:value-type="float" office:value="52">
              <text:p text:style-name="P88">52</text:p>
            </table:table-cell>
            <table:table-cell table:style-name="Tableau22.B3" office:value-type="float" office:value="39">
              <text:p text:style-name="P88">39</text:p>
            </table:table-cell>
            <table:table-cell table:style-name="Tableau22.B3" office:value-type="float" office:value="9">
              <text:p text:style-name="P88">9</text:p>
            </table:table-cell>
          </table:table-row>
          <table:table-row>
            <table:table-cell table:style-name="Tableau22.A1" office:value-type="string">
              <text:p text:style-name="P92">25-39 </text:p>
            </table:table-cell>
            <table:table-cell table:style-name="Tableau22.B3" office:value-type="float" office:value="54">
              <text:p text:style-name="P88">54</text:p>
            </table:table-cell>
            <table:table-cell table:style-name="Tableau22.B3" office:value-type="float" office:value="37">
              <text:p text:style-name="P88">37</text:p>
            </table:table-cell>
            <table:table-cell table:style-name="Tableau22.B3" office:value-type="float" office:value="9">
              <text:p text:style-name="P88">9</text:p>
            </table:table-cell>
          </table:table-row>
          <table:table-row>
            <table:table-cell table:style-name="Tableau22.A1" office:value-type="string">
              <text:p text:style-name="P92">40-54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gt;=55</text:p>
            </table:table-cell>
            <table:table-cell table:style-name="Tableau22.B3" office:value-type="float" office:value="48">
              <text:p text:style-name="P88">48</text:p>
            </table:table-cell>
            <table:table-cell table:style-name="Tableau22.B3" office:value-type="float" office:value="35">
              <text:p text:style-name="P88">35</text:p>
            </table:table-cell>
            <table:table-cell table:style-name="Tableau22.B3" office:value-type="float" office:value="17">
              <text:p text:style-name="P88">17</text:p>
            </table:table-cell>
          </table:table-row>
          <table:table-row>
            <table:table-cell table:style-name="Tableau22.A4" table:number-columns-spanned="4" office:value-type="string">
              <text:p text:style-name="P62">Izglītība (beigās)</text:p>
            </table:table-cell>
            <table:covered-table-cell/>
            <table:covered-table-cell/>
            <table:covered-table-cell/>
          </table:table-row>
          <table:table-row>
            <table:table-cell table:style-name="Tableau22.A1" office:value-type="string">
              <text:p text:style-name="P92">&lt;=-15</text:p>
            </table:table-cell>
            <table:table-cell table:style-name="Tableau22.B3" office:value-type="float" office:value="45">
              <text:p text:style-name="P88">45</text:p>
            </table:table-cell>
            <table:table-cell table:style-name="Tableau22.B3" office:value-type="float" office:value="33">
              <text:p text:style-name="P88">33</text:p>
            </table:table-cell>
            <table:table-cell table:style-name="Tableau22.B3" office:value-type="float" office:value="22">
              <text:p text:style-name="P88">22</text:p>
            </table:table-cell>
          </table:table-row>
          <table:table-row>
            <table:table-cell table:style-name="Tableau22.A1" office:value-type="string">
              <text:p text:style-name="P92">16-19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1" office:value-type="string">
              <text:p text:style-name="P92">&gt;=20</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Joprojām mācās </text:p>
            </table:table-cell>
            <table:table-cell table:style-name="Tableau22.B3" office:value-type="float" office:value="54">
              <text:p text:style-name="P88">54</text:p>
            </table:table-cell>
            <table:table-cell table:style-name="Tableau22.B3" office:value-type="float" office:value="36">
              <text:p text:style-name="P88">36</text:p>
            </table:table-cell>
            <table:table-cell table:style-name="Tableau22.B3" office:value-type="float" office:value="10">
              <text:p text:style-name="P88">10</text:p>
            </table:table-cell>
          </table:table-row>
          <table:table-row>
            <table:table-cell table:style-name="Tableau22.A4" table:number-columns-spanned="4" office:value-type="string">
              <text:p text:style-name="P62">Sociālprofesionālā kategorija</text:p>
            </table:table-cell>
            <table:covered-table-cell/>
            <table:covered-table-cell/>
            <table:covered-table-cell/>
          </table:table-row>
          <table:table-row>
            <table:table-cell table:style-name="Tableau22.A1" office:value-type="string">
              <text:p text:style-name="P92">Pašnodarbināta persona </text:p>
            </table:table-cell>
            <table:table-cell table:style-name="Tableau22.B3" office:value-type="float" office:value="49">
              <text:p text:style-name="P88">49</text:p>
            </table:table-cell>
            <table:table-cell table:style-name="Tableau22.B3" office:value-type="float" office:value="39">
              <text:p text:style-name="P88">39</text:p>
            </table:table-cell>
            <table:table-cell table:style-name="Tableau22.B3" office:value-type="float" office:value="12">
              <text:p text:style-name="P88">12</text:p>
            </table:table-cell>
          </table:table-row>
          <table:table-row>
            <table:table-cell table:style-name="Tableau22.A1" office:value-type="string">
              <text:p text:style-name="P92">Vadītāji </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Citas baltas apkakles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1" office:value-type="string">
              <text:p text:style-name="P92">Fiziskā darba strādnieki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Mājas ļaudis </text:p>
            </table:table-cell>
            <table:table-cell table:style-name="Tableau22.B3" office:value-type="float" office:value="49">
              <text:p text:style-name="P88">49</text:p>
            </table:table-cell>
            <table:table-cell table:style-name="Tableau22.B3" office:value-type="float" office:value="36">
              <text:p text:style-name="P88">36</text:p>
            </table:table-cell>
            <table:table-cell table:style-name="Tableau22.B3" office:value-type="float" office:value="15">
              <text:p text:style-name="P88">15</text:p>
            </table:table-cell>
          </table:table-row>
          <table:table-row>
            <table:table-cell table:style-name="Tableau22.A1" office:value-type="string">
              <text:p text:style-name="P92">Bezdarbnieks </text:p>
            </table:table-cell>
            <table:table-cell table:style-name="Tableau22.B3" office:value-type="float" office:value="45">
              <text:p text:style-name="P88">45</text:p>
            </table:table-cell>
            <table:table-cell table:style-name="Tableau22.B3" office:value-type="float" office:value="40">
              <text:p text:style-name="P88">40</text:p>
            </table:table-cell>
            <table:table-cell table:style-name="Tableau22.B3" office:value-type="float" office:value="15">
              <text:p text:style-name="P88">15</text:p>
            </table:table-cell>
          </table:table-row>
          <table:table-row>
            <table:table-cell table:style-name="Tableau22.A1" office:value-type="string">
              <text:p text:style-name="P92">Pensionējies(-usies) </text:p>
            </table:table-cell>
            <table:table-cell table:style-name="Tableau22.B3" office:value-type="float" office:value="48">
              <text:p text:style-name="P88">48</text:p>
            </table:table-cell>
            <table:table-cell table:style-name="Tableau22.B3" office:value-type="float" office:value="33">
              <text:p text:style-name="P88">33</text:p>
            </table:table-cell>
            <table:table-cell table:style-name="Tableau22.B3" office:value-type="float" office:value="19">
              <text:p text:style-name="P88">19</text:p>
            </table:table-cell>
          </table:table-row>
          <table:table-row>
            <table:table-cell table:style-name="Tableau22.A1" office:value-type="string">
              <text:p text:style-name="P92">Skolēni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4" table:number-columns-spanned="4" office:value-type="string">
              <text:p text:style-name="P62">Subjektīvā urbanizācija</text:p>
            </table:table-cell>
            <table:covered-table-cell/>
            <table:covered-table-cell/>
            <table:covered-table-cell/>
          </table:table-row>
          <table:table-row>
            <table:table-cell table:style-name="Tableau22.A1" office:value-type="string">
              <text:p text:style-name="P92">Lauku apvidus vai ciems </text:p>
            </table:table-cell>
            <table:table-cell table:style-name="Tableau22.B3" office:value-type="float" office:value="49">
              <text:p text:style-name="P88">49</text:p>
            </table:table-cell>
            <table:table-cell table:style-name="Tableau22.B3" office:value-type="float" office:value="38">
              <text:p text:style-name="P88">38</text:p>
            </table:table-cell>
            <table:table-cell table:style-name="Tableau22.B3" office:value-type="float" office:value="13">
              <text:p text:style-name="P88">13</text:p>
            </table:table-cell>
          </table:table-row>
          <table:table-row>
            <table:table-cell table:style-name="Tableau22.A1" office:value-type="string">
              <text:p text:style-name="P92">Maza vai vidēja lieluma pilsēta </text:p>
            </table:table-cell>
            <table:table-cell table:style-name="Tableau22.B3" office:value-type="float" office:value="52">
              <text:p text:style-name="P88">52</text:p>
            </table:table-cell>
            <table:table-cell table:style-name="Tableau22.B3" office:value-type="float" office:value="35">
              <text:p text:style-name="P88">35</text:p>
            </table:table-cell>
            <table:table-cell table:style-name="Tableau22.B3" office:value-type="float" office:value="13">
              <text:p text:style-name="P88">13</text:p>
            </table:table-cell>
          </table:table-row>
          <table:table-row>
            <table:table-cell table:style-name="Tableau22.A1" office:value-type="string">
              <text:p text:style-name="P92">Lielpilsēta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IVET uztvere (MŪSU VALSTS)</text:p>
            </table:table-cell>
            <table:covered-table-cell/>
            <table:covered-table-cell/>
            <table:covered-table-cell/>
          </table:table-row>
          <table:table-row>
            <table:table-cell table:style-name="Tableau22.A1" office:value-type="string">
              <text:p text:style-name="P92">Pozitīvs </text:p>
            </table:table-cell>
            <table:table-cell table:style-name="Tableau22.B3" office:value-type="float" office:value="53">
              <text:p text:style-name="P88">53</text:p>
            </table:table-cell>
            <table:table-cell table:style-name="Tableau22.B3" office:value-type="float" office:value="37">
              <text:p text:style-name="P88">37</text:p>
            </table:table-cell>
            <table:table-cell table:style-name="Tableau22.B3" office:value-type="float" office:value="10">
              <text:p text:style-name="P88">10</text:p>
            </table:table-cell>
          </table:table-row>
          <table:table-row>
            <table:table-cell table:style-name="Tableau22.A1" office:value-type="string">
              <text:p text:style-name="P92">Negatīvs </text:p>
            </table:table-cell>
            <table:table-cell table:style-name="Tableau22.B3" office:value-type="float" office:value="50">
              <text:p text:style-name="P88">50</text:p>
            </table:table-cell>
            <table:table-cell table:style-name="Tableau22.B3" office:value-type="float" office:value="38">
              <text:p text:style-name="P88">38</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Kādreiz apmeklējis sākotnējās profesionālās izglītības apmācību (vidējā izglītība)</text:p>
            </table:table-cell>
            <table:covered-table-cell/>
            <table:covered-table-cell/>
            <table:covered-table-cell/>
          </table:table-row>
          <table:table-row>
            <table:table-cell table:style-name="Tableau22.A1" office:value-type="string">
              <text:p text:style-name="P92">Jā </text:p>
            </table:table-cell>
            <table:table-cell table:style-name="Tableau22.B3" office:value-type="float" office:value="53">
              <text:p text:style-name="P88">53</text:p>
            </table:table-cell>
            <table:table-cell table:style-name="Tableau22.B3" office:value-type="float" office:value="38">
              <text:p text:style-name="P88">38</text:p>
            </table:table-cell>
            <table:table-cell table:style-name="Tableau22.B3" office:value-type="float" office:value="9">
              <text:p text:style-name="P88">9</text:p>
            </table:table-cell>
          </table:table-row>
          <table:table-row>
            <table:table-cell table:style-name="Tableau22.A1" office:value-type="string">
              <text:p text:style-name="P92">Nē </text:p>
            </table:table-cell>
            <table:table-cell table:style-name="Tableau22.B3" office:value-type="float" office:value="49">
              <text:p text:style-name="P88">49</text:p>
            </table:table-cell>
            <table:table-cell table:style-name="Tableau22.B3" office:value-type="float" office:value="35">
              <text:p text:style-name="P88">35</text:p>
            </table:table-cell>
            <table:table-cell table:style-name="Tableau22.B3" office:value-type="float" office:value="16">
              <text:p text:style-name="P88">16</text:p>
            </table:table-cell>
          </table:table-row>
        </table:table>
        <text:p text:style-name="P25"/>
        <text:p text:style-name="P52">Puse ES iedzīvotāju apgalvo, ka PIA programmās bieži vien trūkst pamatprasmju, piemēram, rakstpratības vai digitālās pratības, mācīšanas. </text:p>
        <text:p text:style-name="P25">Visā Eiropas Savienībā 50 % respondentu uzskata, ka PIA programmās bieži vien trūkst pamatprasmju, piemēram, lasītprasmes un rakstītprasmes vai digitālās pratības,<text:note text:id="ftn48" text:note-class="footnote"><text:note-citation>48</text:note-citation><text:note-body><text:p text:style-name="P13">7.7. jautājums. Lūdzu, pastāstiet, cik lielā mērā piekrītat vai nepiekrītat katram no šiem apgalvojumiem: PIA programmās bieži vien netiek mācītas tādas pamatprasmes kā rakstpratība vai digitālā pratība. </text:p></text:note-body></text:note> tostarp 12 % respondentu tam pilnībā piekrīt un 38 % respondentu tam parasti piekrīt . Turpretī 38 % nepiekrīt šim apgalvojumam, bet 12 % nezina. </text:p>
        <text:p text:style-name="P25">15 dalībvalstīs vismaz puse respondentu piekrīt apgalvojumam. </text:p>
        <text:p text:style-name="P25">Uzskati par šo jautājumu dažādās dalībvalstīs ievērojami atšķiras. Augstākais vienošanās līmenis reģistrēts Polijā un Slovēnijā (abās 65 %), kam seko Horvātija (64 %), kā arī Itālija un Ungārija (abās 60 %). Zemākais līmenis reģistrēts Igaunijā (32 %), Zviedrijā (34 %) un Spānijā (35 %). </text:p>
        <text:p text:style-name="P25"><draw:g text:anchor-type="paragraph" draw:z-index="45" draw:name="Forme41" draw:style-name="gr1"><draw:frame draw:style-name="gr151" draw:text-style-name="P100" svg:width="16.722cm" svg:height="7.34cm" svg:x="0.036cm" svg:y="3.96cm"><draw:image xlink:href="Pictures/100000000000054700000251EB374D4B1564758B.png" xlink:type="simple" xlink:show="embed" xlink:actuate="onLoad" draw:mime-type="image/png"><text:p/></draw:image></draw:frame><draw:frame draw:style-name="gr152" draw:text-style-name="P102" svg:width="16.331cm" svg:height="0.948cm" svg:x="0.002cm" svg:y="2.838cm"><draw:text-box><text:p text:style-name="P101"><text:span text:style-name="T59">7.7. jautājums. Lūdzu, pastāstiet, cik lielā mērā piekrītat vai nepiekrītat katram no šiem apgalvojumiem: PIA programmās bieži vien netiek mācītas tādas pamatprasmes kā rakstpratība vai digitālā pratība. (%) </text:span></text:p></draw:text-box></draw:frame><draw:g draw:style-name="gr4"><draw:frame draw:style-name="gr153" draw:text-style-name="P100" svg:width="13.472cm" svg:height="0.392cm" svg:x="0.641cm" svg:y="11.557cm"><draw:image xlink:href="Pictures/100000000000022600000010460632ABE6432EE7.png" xlink:type="simple" xlink:show="embed" xlink:actuate="onLoad" draw:mime-type="image/png"><text:p/></draw:image></draw:frame><draw:frame draw:style-name="gr154" draw:text-style-name="P102" svg:width="3.297cm" svg:height="0.578cm" svg:x="0.997cm" svg:y="11.47cm"><draw:text-box><text:p text:style-name="P101"><text:span text:style-name="T59">Pilnīgi nepiekrītu</text:span></text:p></draw:text-box></draw:frame><draw:frame draw:style-name="gr155" draw:text-style-name="P102" svg:width="2.599cm" svg:height="0.902cm" svg:x="4.766cm" svg:y="11.469cm"><draw:text-box><text:p text:style-name="P101"><text:span text:style-name="T59">Tendēt nepiekrist</text:span></text:p></draw:text-box></draw:frame><draw:frame draw:style-name="gr156" draw:text-style-name="P102" svg:width="2.234cm" svg:height="0.578cm" svg:x="8.125cm" svg:y="11.47cm"><draw:text-box><text:p text:style-name="P101"><text:span text:style-name="T59">Piekrist</text:span></text:p></draw:text-box></draw:frame><draw:frame draw:style-name="gr157" draw:text-style-name="P102" svg:width="2.352cm" svg:height="0.902cm" svg:x="11.081cm" svg:y="11.49cm"><draw:text-box><text:p text:style-name="P101"><text:span text:style-name="T59">Pilnībā piekrītu</text:span></text:p></draw:text-box></draw:frame><draw:frame draw:style-name="gr158" draw:text-style-name="P102" svg:width="1.895cm" svg:height="0.578cm" svg:x="13.956cm" svg:y="11.495cm"><draw:text-box><text:p text:style-name="P101"><text:span text:style-name="T59">Nezinu</text:span></text:p></draw:text-box></draw:frame></draw:g></draw:g><draw:g text:anchor-type="paragraph" draw:z-index="44" draw:name="Forme40" draw:style-name="gr32"><draw:frame draw:style-name="gr159" draw:text-style-name="P100" svg:width="4.07cm" svg:height="4.261cm" svg:x="10.841cm" svg:y="-4.547cm"><draw:image xlink:href="Pictures/10000000000001BE000001D484900F3D97E9361C.png" xlink:type="simple" xlink:show="embed" xlink:actuate="onLoad" draw:mime-type="image/png"><text:p/></draw:image></draw:frame><draw:frame draw:style-name="gr160" draw:text-style-name="P102" svg:width="8.453cm" svg:height="1.551cm" svg:x="8.735cm" svg:y="-6.974cm"><draw:text-box><text:p text:style-name="P101"><text:span text:style-name="T59">7.7. jautājums: Lūdzu, pastāstiet, cik lielā mērā piekrītat vai nepiekrītat katram no šiem apgalvojumiem: - IVET programmās bieži vien netiek mācītas tādas pamatprasmes kā rakstpratība vai digitālā pratība (ES27) (%) </text:span></text:p></draw:text-box></draw:frame><draw:frame draw:style-name="gr161" draw:text-style-name="P108" svg:width="1.906cm" svg:height="0.902cm" svg:x="10.928cm" svg:y="-5.247cm"><draw:text-box><text:p text:style-name="P107"><text:span text:style-name="T59">Nezinu 12</text:span></text:p></draw:text-box></draw:frame><draw:frame draw:style-name="gr162" draw:text-style-name="P105" svg:width="2.336cm" svg:height="0.902cm" svg:x="9.185cm" svg:y="-4.224cm"><draw:text-box><text:p text:style-name="P104"><text:span text:style-name="T59">Pilnīgi nepiekrītu 5</text:span></text:p></draw:text-box></draw:frame><draw:frame draw:style-name="gr163" draw:text-style-name="P105" svg:width="2.057cm" svg:height="0.902cm" svg:x="9.486cm" svg:y="-0.906cm"><draw:text-box><text:p text:style-name="P104"><text:span text:style-name="T59">Nepiekrist 25</text:span></text:p></draw:text-box></draw:frame><draw:frame draw:style-name="gr164" draw:text-style-name="P102" svg:width="1.719cm" svg:height="0.902cm" svg:x="14.492cm" svg:y="-1.428cm"><draw:text-box><text:p text:style-name="P101"><text:span text:style-name="T59">Piekrītu 33</text:span></text:p></draw:text-box></draw:frame><draw:frame draw:style-name="gr165" draw:text-style-name="P102" svg:width="2.035cm" svg:height="0.902cm" svg:x="13.392cm" svg:y="-5.268cm"><draw:text-box><text:p text:style-name="P101"><text:span text:style-name="T59">Pilnībā piekrītu 12</text:span></text:p></draw:text-box></draw:frame></draw:g>Dalībvalstīs, kurās viedokļi ir vienmērīgāki, šis viedoklis ir 43 % Dānijā un Latvijā, 44 % Īrijā un Luksemburgā un 45 % Nīderlandē.</text:p>
        <text:p text:style-name="P33">Apjoms, kādā respondenti piekrīt, ka PIA programmās bieži vien netiek mācītas pamatprasmes, atšķiras atkarībā no sociāldemogrāfiskajiem un attieksmes faktoriem, kā norādīts turpmāk. </text:p>
        <text:p text:style-name="P53">■ Pēc vecuma izglītības beigās respondenti, kas pabeiguši izglītību vecumā no 16 līdz 19 gadiem (53 %), visdrīzāk piekrīt, ka PIA bieži vien nespēj mācīt pamatprasmes, kam seko tie, kas pabeiguši izglītību 20 gadu vecumā vai vecāki (50 %). Respondenti, kuru izglītība ir beigusies 15 gadu vecumā vai agrāk, visdrīzāk tam piekritīs (44 %). </text:p>
        <text:p text:style-name="P53">■ Visaugstākais piekrišanas līmenis ir respondentiem vecumā no 25 līdz 39 gadiem (53 %), kam seko respondenti vecumā no 40 līdz 54 gadiem (52 %). Tiem, kas ir 15–24 gadus veci un 55 gadus veci un vecāki, ir vismazākā iespēja piekrist (abos gadījumos 49 %). </text:p>
        <text:p text:style-name="P53">■ Respondenti, kuri kādu laiku paši bija apmeklējuši PIA, nedaudz biežāk piekrīt šīm bažām (53 %) nekā tie, kuri to nebija darījuši (48 %). </text:p>
        <text:p text:style-name="P53">■ Tie, kas uzskata, ka skolēni saņem pietiekami daudz informācijas par PIA iespējām, biežāk apgalvo, ka PIA nemāca pamatprasmes (56 % salīdzinājumā ar 45 %). </text:p>
        <text:p text:style-name="P53">■ Ieteiktajā veidā respondenti, kuri ieteiktu vispārējo vidējo izglītību, biežāk piekristu šim apgalvojumam (55 %) nekā tie, kuri ieteiktu profesionālo vidējo izglītību (51 %). </text:p>
        <text:p text:style-name="P53">■ Nav atšķirības pēc dzimuma.</text:p>
        <text:p text:style-name="P25"/>
        <text:p text:style-name="P32"/>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2">7. jautājums. Lūdzu, pastāstiet, cik lielā mērā piekrītat vai nepiekrītat katram no šiem apgalvojumiem: IVET programmās bieži vien netiek mācītas tādas pamatprasmes kā rakstpratība vai digitālā pratība (% no ES)</text:p>
            </table:table-cell>
            <table:covered-table-cell/>
            <table:covered-table-cell/>
            <table:covered-table-cell/>
          </table:table-row>
          <table:table-row>
            <table:table-cell table:style-name="Tableau23.A1" office:value-type="string">
              <text:p text:style-name="P68"/>
            </table:table-cell>
            <table:table-cell table:style-name="Tableau23.A1" office:value-type="string">
              <text:p text:style-name="P70">Kopā “Piekrītu”</text:p>
            </table:table-cell>
            <table:table-cell table:style-name="Tableau23.A1" office:value-type="string">
              <text:p text:style-name="P70">Kopā "Nepiekrītu" </text:p>
            </table:table-cell>
            <table:table-cell table:style-name="Tableau23.A1" office:value-type="string">
              <text:p text:style-name="P70">Nezinu</text:p>
            </table:table-cell>
          </table:table-row>
          <table:table-row>
            <table:table-cell table:style-name="Tableau23.A1" office:value-type="string">
              <text:p text:style-name="P72">ES-27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Dzimums</text:p>
            </table:table-cell>
            <table:covered-table-cell/>
            <table:covered-table-cell/>
            <table:covered-table-cell/>
          </table:table-row>
          <table:table-row>
            <table:table-cell table:style-name="Tableau23.A1" office:value-type="string">
              <text:p text:style-name="P72">Cilvēks </text:p>
            </table:table-cell>
            <table:table-cell table:style-name="Tableau23.B3" office:value-type="float" office:value="51">
              <text:p text:style-name="P70">51</text:p>
            </table:table-cell>
            <table:table-cell table:style-name="Tableau23.B3" office:value-type="float" office:value="38">
              <text:p text:style-name="P70">38</text:p>
            </table:table-cell>
            <table:table-cell table:style-name="Tableau23.B3" office:value-type="float" office:value="11">
              <text:p text:style-name="P70">11</text:p>
            </table:table-cell>
          </table:table-row>
          <table:table-row>
            <table:table-cell table:style-name="Tableau23.A1" office:value-type="string">
              <text:p text:style-name="P72">Sieviete </text:p>
            </table:table-cell>
            <table:table-cell table:style-name="Tableau23.B3" office:value-type="float" office:value="50">
              <text:p text:style-name="P70">50</text:p>
            </table:table-cell>
            <table:table-cell table:style-name="Tableau23.B3" office:value-type="float" office:value="37">
              <text:p text:style-name="P70">37</text:p>
            </table:table-cell>
            <table:table-cell table:style-name="Tableau23.B3" office:value-type="float" office:value="13">
              <text:p text:style-name="P70">13</text:p>
            </table:table-cell>
          </table:table-row>
          <table:table-row>
            <table:table-cell table:style-name="Tableau23.A4" table:number-columns-spanned="4" office:value-type="string">
              <text:p text:style-name="P67">Vecums</text:p>
            </table:table-cell>
            <table:covered-table-cell/>
            <table:covered-table-cell/>
            <table:covered-table-cell/>
          </table:table-row>
          <table:table-row>
            <table:table-cell table:style-name="Tableau23.A1" office:value-type="string">
              <text:p text:style-name="P72">15-24 </text:p>
            </table:table-cell>
            <table:table-cell table:style-name="Tableau23.B3" office:value-type="float" office:value="49">
              <text:p text:style-name="P70">49</text:p>
            </table:table-cell>
            <table:table-cell table:style-name="Tableau23.B3" office:value-type="float" office:value="42">
              <text:p text:style-name="P70">42</text:p>
            </table:table-cell>
            <table:table-cell table:style-name="Tableau23.B3" office:value-type="float" office:value="9">
              <text:p text:style-name="P70">9</text:p>
            </table:table-cell>
          </table:table-row>
          <table:table-row>
            <table:table-cell table:style-name="Tableau23.A1" office:value-type="string">
              <text:p text:style-name="P72">25-39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40-54 </text:p>
            </table:table-cell>
            <table:table-cell table:style-name="Tableau23.B3" office:value-type="float" office:value="52">
              <text:p text:style-name="P70">52</text:p>
            </table:table-cell>
            <table:table-cell table:style-name="Tableau23.B3" office:value-type="float" office:value="39">
              <text:p text:style-name="P70">39</text:p>
            </table:table-cell>
            <table:table-cell table:style-name="Tableau23.B3" office:value-type="float" office:value="9">
              <text:p text:style-name="P70">9</text:p>
            </table:table-cell>
          </table:table-row>
          <table:table-row>
            <table:table-cell table:style-name="Tableau23.A1" office:value-type="string">
              <text:p text:style-name="P72">&gt;=55</text:p>
            </table:table-cell>
            <table:table-cell table:style-name="Tableau23.B3" office:value-type="float" office:value="49">
              <text:p text:style-name="P70">49</text:p>
            </table:table-cell>
            <table:table-cell table:style-name="Tableau23.B3" office:value-type="float" office:value="34">
              <text:p text:style-name="P70">34</text:p>
            </table:table-cell>
            <table:table-cell table:style-name="Tableau23.B3" office:value-type="float" office:value="17">
              <text:p text:style-name="P70">17</text:p>
            </table:table-cell>
          </table:table-row>
          <table:table-row>
            <table:table-cell table:style-name="Tableau23.A4" table:number-columns-spanned="4" office:value-type="string">
              <text:p text:style-name="P67">Izglītība (beigās)</text:p>
            </table:table-cell>
            <table:covered-table-cell/>
            <table:covered-table-cell/>
            <table:covered-table-cell/>
          </table:table-row>
          <table:table-row>
            <table:table-cell table:style-name="Tableau23.A1" office:value-type="string">
              <text:p text:style-name="P72">&lt;=-15</text:p>
            </table:table-cell>
            <table:table-cell table:style-name="Tableau23.B3" office:value-type="float" office:value="44">
              <text:p text:style-name="P70">44</text:p>
            </table:table-cell>
            <table:table-cell table:style-name="Tableau23.B3" office:value-type="float" office:value="31">
              <text:p text:style-name="P70">31</text:p>
            </table:table-cell>
            <table:table-cell table:style-name="Tableau23.B3" office:value-type="float" office:value="25">
              <text:p text:style-name="P70">25</text:p>
            </table:table-cell>
          </table:table-row>
          <table:table-row>
            <table:table-cell table:style-name="Tableau23.A1" office:value-type="string">
              <text:p text:style-name="P72">16-19 </text:p>
            </table:table-cell>
            <table:table-cell table:style-name="Tableau23.B3" office:value-type="float" office:value="53">
              <text:p text:style-name="P70">53</text:p>
            </table:table-cell>
            <table:table-cell table:style-name="Tableau23.B3" office:value-type="float" office:value="37">
              <text:p text:style-name="P70">37</text:p>
            </table:table-cell>
            <table:table-cell table:style-name="Tableau23.B3" office:value-type="float" office:value="10">
              <text:p text:style-name="P70">10</text:p>
            </table:table-cell>
          </table:table-row>
          <table:table-row>
            <table:table-cell table:style-name="Tableau23.A1" office:value-type="string">
              <text:p text:style-name="P72">&gt;=20</text:p>
            </table:table-cell>
            <table:table-cell table:style-name="Tableau23.B3" office:value-type="float" office:value="50">
              <text:p text:style-name="P70">50</text:p>
            </table:table-cell>
            <table:table-cell table:style-name="Tableau23.B3" office:value-type="float" office:value="39">
              <text:p text:style-name="P70">39</text:p>
            </table:table-cell>
            <table:table-cell table:style-name="Tableau23.B3" office:value-type="float" office:value="11">
              <text:p text:style-name="P70">11</text:p>
            </table:table-cell>
          </table:table-row>
          <table:table-row>
            <table:table-cell table:style-name="Tableau23.A1" office:value-type="string">
              <text:p text:style-name="P72">Joprojām mācās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ociālprofesionālā kategorija</text:p>
            </table:table-cell>
            <table:covered-table-cell/>
            <table:covered-table-cell/>
            <table:covered-table-cell/>
          </table:table-row>
          <table:table-row>
            <table:table-cell table:style-name="Tableau23.A1" office:value-type="string">
              <text:p text:style-name="P72">Pašnodarbināta persona </text:p>
            </table:table-cell>
            <table:table-cell table:style-name="Tableau23.B3" office:value-type="float" office:value="51">
              <text:p text:style-name="P70">51</text:p>
            </table:table-cell>
            <table:table-cell table:style-name="Tableau23.B3" office:value-type="float" office:value="40">
              <text:p text:style-name="P70">40</text:p>
            </table:table-cell>
            <table:table-cell table:style-name="Tableau23.B3" office:value-type="float" office:value="9">
              <text:p text:style-name="P70">9</text:p>
            </table:table-cell>
          </table:table-row>
          <table:table-row>
            <table:table-cell table:style-name="Tableau23.A1" office:value-type="string">
              <text:p text:style-name="P72">Vadītāji </text:p>
            </table:table-cell>
            <table:table-cell table:style-name="Tableau23.B3" office:value-type="float" office:value="51">
              <text:p text:style-name="P70">51</text:p>
            </table:table-cell>
            <table:table-cell table:style-name="Tableau23.B3" office:value-type="float" office:value="39">
              <text:p text:style-name="P70">39</text:p>
            </table:table-cell>
            <table:table-cell table:style-name="Tableau23.B3" office:value-type="float" office:value="10">
              <text:p text:style-name="P70">10</text:p>
            </table:table-cell>
          </table:table-row>
          <table:table-row>
            <table:table-cell table:style-name="Tableau23.A1" office:value-type="string">
              <text:p text:style-name="P72">Citas baltas apkakles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Fiziskā darba strādnieki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Mājas ļaudis </text:p>
            </table:table-cell>
            <table:table-cell table:style-name="Tableau23.B3" office:value-type="float" office:value="48">
              <text:p text:style-name="P70">48</text:p>
            </table:table-cell>
            <table:table-cell table:style-name="Tableau23.B3" office:value-type="float" office:value="34">
              <text:p text:style-name="P70">34</text:p>
            </table:table-cell>
            <table:table-cell table:style-name="Tableau23.B3" office:value-type="float" office:value="18">
              <text:p text:style-name="P70">18</text:p>
            </table:table-cell>
          </table:table-row>
          <table:table-row>
            <table:table-cell table:style-name="Tableau23.A1" office:value-type="string">
              <text:p text:style-name="P72">Bezdarbnieks </text:p>
            </table:table-cell>
            <table:table-cell table:style-name="Tableau23.B3" office:value-type="float" office:value="46">
              <text:p text:style-name="P70">46</text:p>
            </table:table-cell>
            <table:table-cell table:style-name="Tableau23.B3" office:value-type="float" office:value="40">
              <text:p text:style-name="P70">40</text:p>
            </table:table-cell>
            <table:table-cell table:style-name="Tableau23.B3" office:value-type="float" office:value="14">
              <text:p text:style-name="P70">14</text:p>
            </table:table-cell>
          </table:table-row>
          <table:table-row>
            <table:table-cell table:style-name="Tableau23.A1" office:value-type="string">
              <text:p text:style-name="P72">Pensionējies(-usies) </text:p>
            </table:table-cell>
            <table:table-cell table:style-name="Tableau23.B3" office:value-type="float" office:value="49">
              <text:p text:style-name="P70">49</text:p>
            </table:table-cell>
            <table:table-cell table:style-name="Tableau23.B3" office:value-type="float" office:value="33">
              <text:p text:style-name="P70">33</text:p>
            </table:table-cell>
            <table:table-cell table:style-name="Tableau23.B3" office:value-type="float" office:value="18">
              <text:p text:style-name="P70">18</text:p>
            </table:table-cell>
          </table:table-row>
          <table:table-row>
            <table:table-cell table:style-name="Tableau23.A1" office:value-type="string">
              <text:p text:style-name="P72">Skolēni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ubjektīvā urbanizācija</text:p>
            </table:table-cell>
            <table:covered-table-cell/>
            <table:covered-table-cell/>
            <table:covered-table-cell/>
          </table:table-row>
          <table:table-row>
            <table:table-cell table:style-name="Tableau23.A1" office:value-type="string">
              <text:p text:style-name="P72">Lauku apvidus vai ciems </text:p>
            </table:table-cell>
            <table:table-cell table:style-name="Tableau23.B3" office:value-type="float" office:value="49">
              <text:p text:style-name="P70">49</text:p>
            </table:table-cell>
            <table:table-cell table:style-name="Tableau23.B3" office:value-type="float" office:value="38">
              <text:p text:style-name="P70">38</text:p>
            </table:table-cell>
            <table:table-cell table:style-name="Tableau23.B3" office:value-type="float" office:value="13">
              <text:p text:style-name="P70">13</text:p>
            </table:table-cell>
          </table:table-row>
          <table:table-row>
            <table:table-cell table:style-name="Tableau23.A1" office:value-type="string">
              <text:p text:style-name="P72">Maza vai vidēja lieluma pilsēta </text:p>
            </table:table-cell>
            <table:table-cell table:style-name="Tableau23.B3" office:value-type="float" office:value="52">
              <text:p text:style-name="P70">52</text:p>
            </table:table-cell>
            <table:table-cell table:style-name="Tableau23.B3" office:value-type="float" office:value="37">
              <text:p text:style-name="P70">37</text:p>
            </table:table-cell>
            <table:table-cell table:style-name="Tableau23.B3" office:value-type="float" office:value="11">
              <text:p text:style-name="P70">11</text:p>
            </table:table-cell>
          </table:table-row>
          <table:table-row>
            <table:table-cell table:style-name="Tableau23.A1" office:value-type="string">
              <text:p text:style-name="P72">Lielpilsēta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IVET uztvere (MŪSU VALSTS)</text:p>
            </table:table-cell>
            <table:covered-table-cell/>
            <table:covered-table-cell/>
            <table:covered-table-cell/>
          </table:table-row>
          <table:table-row>
            <table:table-cell table:style-name="Tableau23.A1" office:value-type="string">
              <text:p text:style-name="P72">Pozitīvs </text:p>
            </table:table-cell>
            <table:table-cell table:style-name="Tableau23.B3" office:value-type="float" office:value="54">
              <text:p text:style-name="P70">54</text:p>
            </table:table-cell>
            <table:table-cell table:style-name="Tableau23.B3" office:value-type="float" office:value="37">
              <text:p text:style-name="P70">37</text:p>
            </table:table-cell>
            <table:table-cell table:style-name="Tableau23.B3" office:value-type="float" office:value="9">
              <text:p text:style-name="P70">9</text:p>
            </table:table-cell>
          </table:table-row>
          <table:table-row>
            <table:table-cell table:style-name="Tableau23.A1" office:value-type="string">
              <text:p text:style-name="P72">Negatīvs </text:p>
            </table:table-cell>
            <table:table-cell table:style-name="Tableau23.B3" office:value-type="float" office:value="48">
              <text:p text:style-name="P70">48</text:p>
            </table:table-cell>
            <table:table-cell table:style-name="Tableau23.B3" office:value-type="float" office:value="41">
              <text:p text:style-name="P70">41</text:p>
            </table:table-cell>
            <table:table-cell table:style-name="Tableau23.B3" office:value-type="float" office:value="11">
              <text:p text:style-name="P70">11</text:p>
            </table:table-cell>
          </table:table-row>
          <table:table-row>
            <table:table-cell table:style-name="Tableau23.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23.A1" office:value-type="string">
              <text:p text:style-name="P72">Jā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Nē </text:p>
            </table:table-cell>
            <table:table-cell table:style-name="Tableau23.B3" office:value-type="float" office:value="48">
              <text:p text:style-name="P70">48</text:p>
            </table:table-cell>
            <table:table-cell table:style-name="Tableau23.B3" office:value-type="float" office:value="36">
              <text:p text:style-name="P70">36</text:p>
            </table:table-cell>
            <table:table-cell table:style-name="Tableau23.B3" office:value-type="float" office:value="16">
              <text:p text:style-name="P70">16</text:p>
            </table:table-cell>
          </table:table-row>
        </table:table>
        <text:p text:style-name="P25"/>
        <text:h text:style-name="P19" text:outline-level="2"><text:bookmark-start text:name="__RefHeading___Toc215594_2930363814"/>2. Problēmas, kas saistītas ar norādījumiem un dzimumu stereotipiem <text:bookmark-end text:name="__RefHeading___Toc215594_2930363814"/></text:h>
        <text:p text:style-name="P51">Seši no desmit ES pilsoņiem saka, ka cilvēki, kas gatavojas izvēlēties vidējo izglītību, saņem pietiekamu informāciju par PIA iespējām</text:p>
        <text:p text:style-name="P25">Visā Eiropas Savienībā 61 % iedzīvotāju uzskata, ka savā valstī cilvēki, kas gatavojas izvēlēties savu vidējo izglītību, saņem pietiekami daudz informācijas par PIA iespējām, tostarp 12 %, kuri pilnībā piekrīt, un 49 %, kuri parasti piekrīt. Trīs no desmit respondentiem nepiekrīt (30 %), bet 9 % nezina<text:note text:id="ftn49" text:note-class="footnote"><text:note-citation>49</text:note-citation><text:note-body><text:p text:style-name="P13">QB5. Vai jūs varētu man pateikt, cik lielā mērā piekrītat vai nepiekrītat šādam apgalvojumam? (MŪSU VALSTS) cilvēki, kas gatavojas izvēlēties savu vidējo izglītību, saņem pietiekamu informāciju par PIA iespējām. </text:p></text:note-body></text:note>. </text:p>
        <text:p text:style-name="P25">Attiecībā uz kontekstu Cedefop 2016. gada apsekojumā (ES28) tika uzdots līdzīgs, bet ne identisks jautājums, kurā galvenā uzmanība tika pievērsta tam, vai cilvēkiem tika sniegta informācija laikā, kad viņi izdarīja vidusskolas līmeņa izvēli. Rezultāti laika gaitā ir samērā stabili: šajā apsekojumā 58 % atbildēja “jā”, 40 % – “nē”, un 2 % nezināja<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Jautājuma formulējums atšķiras no pašreizējā apsekojuma, kurā tiek jautāts par informāciju, kas pieejama cilvēkiem, kuri pašlaik izvēlas vidējo izglītību, savukārt 2016. gada jautājumā respondentiem tika lūgts pārdomāt savu iepriekšējo pieredzi. jautājums. “Vai laikā, kad pieņēmāt lēmumu par vidējo izglītību, jums tika sniegta informācija par profesionālo izglītību?”</text:span></text:p></text:note-body></text:note>. </text:p>
        <text:p text:style-name="P25"><draw:g text:anchor-type="paragraph" draw:z-index="47" draw:name="Forme43" draw:style-name="gr1"><draw:frame draw:style-name="gr138" draw:text-style-name="P100" svg:width="16.59cm" svg:height="7.287cm" svg:x="0.069cm" svg:y="1.339cm"><draw:image xlink:href="Pictures/100000000000057800000267B404541CBF87DCA9.png" xlink:type="simple" xlink:show="embed" xlink:actuate="onLoad" draw:mime-type="image/png"><text:p/></draw:image></draw:frame><draw:frame draw:style-name="gr139" draw:text-style-name="P102" svg:width="16.692cm" svg:height="1.207cm" svg:x="-0.219cm" svg:y="0.014cm"><draw:text-box><text:p text:style-name="P101"><text:span text:style-name="T59">QB5. Vai jūs varētu man pateikt, cik lielā mērā jūs piekrītat vai nepiekrītat šādam apgalvojumam {MŪSU VALSTS}. cilvēki, kas gatavojas izvēlēties savu vidējo izglītību, saņem pietiekamu informāciju par PIA iespējām. (%)</text:span></text:p></draw:text-box></draw:frame><draw:g draw:style-name="gr4"><draw:frame draw:style-name="gr140" draw:text-style-name="P100" svg:width="9.418cm" svg:height="0.812cm" svg:x="3.27cm" svg:y="8.731cm"><draw:image xlink:href="Pictures/100000000000010B00000017B12607B3C1954889.png" xlink:type="simple" xlink:show="embed" xlink:actuate="onLoad" draw:mime-type="image/png"><text:p/></draw:image></draw:frame><draw:frame draw:style-name="gr141" draw:text-style-name="P102" svg:width="2.89cm" svg:height="0.578cm" svg:x="3.847cm" svg:y="8.772cm"><draw:text-box><text:p text:style-name="P101"><text:span text:style-name="T59">Kopā “Piekrītu”</text:span></text:p></draw:text-box></draw:frame><draw:frame draw:style-name="gr142" draw:text-style-name="P102" svg:width="2.504cm" svg:height="0.902cm" svg:x="7.891cm" svg:y="8.772cm"><draw:text-box><text:p text:style-name="P101"><text:span text:style-name="T59">Kopā "Nepiekrītu"</text:span></text:p></draw:text-box></draw:frame><draw:frame draw:style-name="gr143" draw:text-style-name="P102" svg:width="1.976cm" svg:height="0.578cm" svg:x="12.442cm" svg:y="8.692cm"><draw:text-box><text:p text:style-name="P101"><text:span text:style-name="T59">Nezinu</text:span></text:p></draw:text-box></draw:frame></draw:g></draw:g><draw:g text:anchor-type="paragraph" draw:z-index="46" draw:name="Forme42" draw:style-name="gr1"><draw:frame draw:style-name="gr144" draw:text-style-name="P100" svg:width="5.153cm" svg:height="5.414cm" svg:x="10.49cm" svg:y="-5.773cm"><draw:image xlink:href="Pictures/10000000000002010000021B0E2CAE37FBCB1F7C.png" xlink:type="simple" xlink:show="embed" xlink:actuate="onLoad" draw:mime-type="image/png"><text:p/></draw:image></draw:frame><draw:frame draw:style-name="gr145" draw:text-style-name="P102" svg:width="8.411cm" svg:height="1.551cm" svg:x="9cm" svg:y="-8.001cm"><draw:text-box><text:p text:style-name="P101"><text:span text:style-name="T59">QB5: Vai jūs varētu man pateikt, cik lielā mērā piekrītat vai nepiekrītat šādam apgalvojumam? (MŪSU VALSTS) cilvēki, kas gatavojas izvēlēties savu vidējo izglītību, saņem pietiekamu informāciju par PIA iespējām. (ES27) (%) </text:span></text:p></draw:text-box></draw:frame><draw:frame draw:style-name="gr146" draw:text-style-name="P108" svg:width="2.804cm" svg:height="0.578cm" svg:x="11.145cm" svg:y="-6.445cm"><draw:text-box><text:p text:style-name="P107"><text:span text:style-name="T59">Nezinu 9</text:span></text:p></draw:text-box></draw:frame><draw:frame draw:style-name="gr147" draw:text-style-name="P105" svg:width="1.641cm" svg:height="1.227cm" svg:x="9.795cm" svg:y="-5.731cm"><draw:text-box><text:p text:style-name="P104"><text:span text:style-name="T59">Pilnīgi nepiekrītu 6</text:span></text:p></draw:text-box></draw:frame><draw:frame draw:style-name="gr148" draw:text-style-name="P105" svg:width="1.71cm" svg:height="1.227cm" svg:x="8.834cm" svg:y="-3.635cm"><draw:text-box><text:p text:style-name="P104"><text:span text:style-name="T59">Nepiekrist 24</text:span></text:p></draw:text-box></draw:frame><draw:frame draw:style-name="gr149" draw:text-style-name="P102" svg:width="1.592cm" svg:height="1.227cm" svg:x="15.032cm" svg:y="-1.466cm"><draw:text-box><text:p text:style-name="P101"><text:span text:style-name="T59">Piekrītu 49</text:span></text:p></draw:text-box></draw:frame><draw:frame draw:style-name="gr150" draw:text-style-name="P102" svg:width="1.893cm" svg:height="0.902cm" svg:x="14.016cm" svg:y="-6.413cm"><draw:text-box><text:p text:style-name="P101"><text:span text:style-name="T59">Pilnībā piekrītu 12</text:span></text:p></draw:text-box></draw:frame></draw:g>Pašreizējā apsekojumā viedokļi dažādās dalībvalstīs atšķiras. Augstākais vienošanās līmenis reģistrēts Austrijā (80 %), Slovākijā (79 %), Čehijā un Polijā (abās 76 %). Zemākais līmenis reģistrēts Francijā (48 %), Dānijā (49 %) un Spānijā (50 %). Ievērojama daļa respondentu atbildēja “nezinu”, visaugstākais rādītājs bija Zviedrijā (18 %), Portugālē (17 %) un Luksemburgā (15 %). </text:p>
        <text:p text:style-name="P33">Tas, cik lielā mērā respondenti piekrīt, ka cilvēki saņem pietiekamu informāciju par PIA iespējām, atšķiras atkarībā no sociāldemogrāfiskajiem un attieksmes faktoriem. </text:p>
        <text:p text:style-name="P53">■ Respondenti, kuri savā valstī redz PIA pozitīvā gaismā, daudz biežāk piekrīt, ka ir pietiekami daudz informācijas par šīm iespējām (74 %), salīdzinot ar 36 % respondentu, kuri apgalvo, ka PIA ir negatīvs tēls. </text:p>
        <text:p text:style-name="P53">■ Tāpat respondenti, kuriem ir labvēlīgs viedoklis par PIA kvalitāti un iespējām, parasti daudz biežāk uzskata, ka ir pieejama pietiekama informācija. Tas attiecas uz tiem, kuri: uzskata, ka PIA piedāvā kvalitatīvu mācīšanos (69 % salīdzinājumā ar 44 %); apgalvo, ka PIA skolotāji ir kompetenti (67 % salīdzinājumā ar 43 %); piekrīt, ka PIA nodrošina piekļuvi modernai infrastruktūrai (67 % salīdzinājumā ar 45 %) un ka PIA māca tehniskās prasmes (65 % salīdzinājumā ar 43 %); uzskata, ka PIA piedāvā iespējas studēt ārzemēs (69 % salīdzinājumā ar 52 %) un iespēju studēt universitātē (67 % salīdzinājumā ar 54 %). Tas attiecas arī uz tiem, kuri neuzskata, ka viņiem trūkst transversālo prasmju (67 % pret 61 %) vai pamatprasmju (68 % pret 59 %). </text:p>
        <text:p text:style-name="P53">■ Pastāv dažas būtiskas atšķirības pa sociāli profesionālajām kategorijām: 65 % citu balto apkaklīšu darbinieku uzskata, ka cilvēki, kas gatavojas izvēlēties vidējo izglītību, saņem pietiekamu informāciju par PIA iespējām salīdzinājumā ar 50 % respondentu bezdarbnieku vidū. </text:p>
        <text:p text:style-name="P53">■ Respondenti, kas ieguvuši izglītību vecumā no 16 līdz 19 gadiem, visticamāk, tam piekritīs (63 %). Tiem, kuru izglītība ir beigusies, kad viņi bija 15 gadus veci vai jaunāki, ir vismazākā iespēja to darīt (58 %). </text:p>
        <text:p text:style-name="P53">■ Nav atšķirības pēc dzimuma vai vecuma. </text:p>
        <text:p text:style-name="P25"/>
        <text:p text:style-name="P32"/>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2">QB5 Vai jūs varētu man pateikt, cik lielā mērā jūs piekrītat vai nepiekrītat šādam apgalvojumam: (MŪSU VALSTS) cilvēki, kas gatavojas izvēlēties savu vidējo izglītību, saņem pietiekamu informāciju par PIA iespējām. (% ES)</text:p>
            </table:table-cell>
            <table:covered-table-cell/>
            <table:covered-table-cell/>
            <table:covered-table-cell/>
          </table:table-row>
          <table:table-row>
            <table:table-cell table:style-name="Tableau24.A1" office:value-type="string">
              <text:p text:style-name="P68"/>
            </table:table-cell>
            <table:table-cell table:style-name="Tableau24.A1" office:value-type="string">
              <text:p text:style-name="P70">Kopā “Piekrītu”</text:p>
            </table:table-cell>
            <table:table-cell table:style-name="Tableau24.A1" office:value-type="string">
              <text:p text:style-name="P70">Kopā "Nepiekrītu" </text:p>
            </table:table-cell>
            <table:table-cell table:style-name="Tableau24.A1" office:value-type="string">
              <text:p text:style-name="P70">Nezinu</text:p>
            </table:table-cell>
          </table:table-row>
          <table:table-row>
            <table:table-cell table:style-name="Tableau24.A1" office:value-type="string">
              <text:p text:style-name="P72">ES-27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4" table:number-columns-spanned="4" office:value-type="string">
              <text:p text:style-name="P67">Dzimums</text:p>
            </table:table-cell>
            <table:covered-table-cell/>
            <table:covered-table-cell/>
            <table:covered-table-cell/>
          </table:table-row>
          <table:table-row>
            <table:table-cell table:style-name="Tableau24.A1" office:value-type="string">
              <text:p text:style-name="P72">Cilvēks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1" office:value-type="string">
              <text:p text:style-name="P72">Sieviete </text:p>
            </table:table-cell>
            <table:table-cell table:style-name="Tableau24.B3" office:value-type="float" office:value="61">
              <text:p text:style-name="P70">61</text:p>
            </table:table-cell>
            <table:table-cell table:style-name="Tableau24.B3" office:value-type="float" office:value="31">
              <text:p text:style-name="P70">31</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Vecums</text:p>
            </table:table-cell>
            <table:covered-table-cell/>
            <table:covered-table-cell/>
            <table:covered-table-cell/>
          </table:table-row>
          <table:table-row>
            <table:table-cell table:style-name="Tableau24.A1" office:value-type="string">
              <text:p text:style-name="P72">15-24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1" office:value-type="string">
              <text:p text:style-name="P72">25-39 </text:p>
            </table:table-cell>
            <table:table-cell table:style-name="Tableau24.B3" office:value-type="float" office:value="61">
              <text:p text:style-name="P70">61</text:p>
            </table:table-cell>
            <table:table-cell table:style-name="Tableau24.B3" office:value-type="float" office:value="34">
              <text:p text:style-name="P70">34</text:p>
            </table:table-cell>
            <table:table-cell table:style-name="Tableau24.B3" office:value-type="float" office:value="5">
              <text:p text:style-name="P70">5</text:p>
            </table:table-cell>
          </table:table-row>
          <table:table-row>
            <table:table-cell table:style-name="Tableau24.A1" office:value-type="string">
              <text:p text:style-name="P72">40-54 </text:p>
            </table:table-cell>
            <table:table-cell table:style-name="Tableau24.B3" office:value-type="float" office:value="62">
              <text:p text:style-name="P70">62</text:p>
            </table:table-cell>
            <table:table-cell table:style-name="Tableau24.B3" office:value-type="float" office:value="30">
              <text:p text:style-name="P70">30</text:p>
            </table:table-cell>
            <table:table-cell table:style-name="Tableau24.B3" office:value-type="float" office:value="8">
              <text:p text:style-name="P70">8</text:p>
            </table:table-cell>
          </table:table-row>
          <table:table-row>
            <table:table-cell table:style-name="Tableau24.A1" office:value-type="string">
              <text:p text:style-name="P72">&gt;=55</text:p>
            </table:table-cell>
            <table:table-cell table:style-name="Tableau24.B3" office:value-type="float" office:value="61">
              <text:p text:style-name="P70">61</text:p>
            </table:table-cell>
            <table:table-cell table:style-name="Tableau24.B3" office:value-type="float" office:value="26">
              <text:p text:style-name="P70">26</text:p>
            </table:table-cell>
            <table:table-cell table:style-name="Tableau24.B3" office:value-type="float" office:value="13">
              <text:p text:style-name="P70">13</text:p>
            </table:table-cell>
          </table:table-row>
          <table:table-row>
            <table:table-cell table:style-name="Tableau24.A4" table:number-columns-spanned="4" office:value-type="string">
              <text:p text:style-name="P67">Izglītība (beigās)</text:p>
            </table:table-cell>
            <table:covered-table-cell/>
            <table:covered-table-cell/>
            <table:covered-table-cell/>
          </table:table-row>
          <table:table-row>
            <table:table-cell table:style-name="Tableau24.A1" office:value-type="string">
              <text:p text:style-name="P72">&lt;=-15</text:p>
            </table:table-cell>
            <table:table-cell table:style-name="Tableau24.B3" office:value-type="float" office:value="58">
              <text:p text:style-name="P70">58</text:p>
            </table:table-cell>
            <table:table-cell table:style-name="Tableau24.B3" office:value-type="float" office:value="25">
              <text:p text:style-name="P70">25</text:p>
            </table:table-cell>
            <table:table-cell table:style-name="Tableau24.B3" office:value-type="float" office:value="17">
              <text:p text:style-name="P70">17</text:p>
            </table:table-cell>
          </table:table-row>
          <table:table-row>
            <table:table-cell table:style-name="Tableau24.A1" office:value-type="string">
              <text:p text:style-name="P72">16-19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1" office:value-type="string">
              <text:p text:style-name="P72">&gt;=20</text:p>
            </table:table-cell>
            <table:table-cell table:style-name="Tableau24.B3" office:value-type="float" office:value="61">
              <text:p text:style-name="P70">61</text:p>
            </table:table-cell>
            <table:table-cell table:style-name="Tableau24.B3" office:value-type="float" office:value="32">
              <text:p text:style-name="P70">32</text:p>
            </table:table-cell>
            <table:table-cell table:style-name="Tableau24.B3" office:value-type="float" office:value="7">
              <text:p text:style-name="P70">7</text:p>
            </table:table-cell>
          </table:table-row>
          <table:table-row>
            <table:table-cell table:style-name="Tableau24.A1" office:value-type="string">
              <text:p text:style-name="P72">Joprojām mācās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ociālprofesionālā kategorija</text:p>
            </table:table-cell>
            <table:covered-table-cell/>
            <table:covered-table-cell/>
            <table:covered-table-cell/>
          </table:table-row>
          <table:table-row>
            <table:table-cell table:style-name="Tableau24.A1" office:value-type="string">
              <text:p text:style-name="P72">Pašnodarbināta persona </text:p>
            </table:table-cell>
            <table:table-cell table:style-name="Tableau24.B3" office:value-type="float" office:value="58">
              <text:p text:style-name="P70">58</text:p>
            </table:table-cell>
            <table:table-cell table:style-name="Tableau24.B3" office:value-type="float" office:value="34">
              <text:p text:style-name="P70">34</text:p>
            </table:table-cell>
            <table:table-cell table:style-name="Tableau24.B3" office:value-type="float" office:value="8">
              <text:p text:style-name="P70">8</text:p>
            </table:table-cell>
          </table:table-row>
          <table:table-row>
            <table:table-cell table:style-name="Tableau24.A1" office:value-type="string">
              <text:p text:style-name="P72">Vadītāji </text:p>
            </table:table-cell>
            <table:table-cell table:style-name="Tableau24.B3" office:value-type="float" office:value="62">
              <text:p text:style-name="P70">62</text:p>
            </table:table-cell>
            <table:table-cell table:style-name="Tableau24.B3" office:value-type="float" office:value="31">
              <text:p text:style-name="P70">31</text:p>
            </table:table-cell>
            <table:table-cell table:style-name="Tableau24.B3" office:value-type="float" office:value="7">
              <text:p text:style-name="P70">7</text:p>
            </table:table-cell>
          </table:table-row>
          <table:table-row>
            <table:table-cell table:style-name="Tableau24.A1" office:value-type="string">
              <text:p text:style-name="P72">Citas baltas apkakles </text:p>
            </table:table-cell>
            <table:table-cell table:style-name="Tableau24.B3" office:value-type="float" office:value="65">
              <text:p text:style-name="P70">65</text:p>
            </table:table-cell>
            <table:table-cell table:style-name="Tableau24.B3" office:value-type="float" office:value="29">
              <text:p text:style-name="P70">29</text:p>
            </table:table-cell>
            <table:table-cell table:style-name="Tableau24.B3" office:value-type="float" office:value="6">
              <text:p text:style-name="P70">6</text:p>
            </table:table-cell>
          </table:table-row>
          <table:table-row>
            <table:table-cell table:style-name="Tableau24.A1" office:value-type="string">
              <text:p text:style-name="P72">Fiziskā darba strādnieki </text:p>
            </table:table-cell>
            <table:table-cell table:style-name="Tableau24.B3" office:value-type="float" office:value="63">
              <text:p text:style-name="P70">63</text:p>
            </table:table-cell>
            <table:table-cell table:style-name="Tableau24.B3" office:value-type="float" office:value="30">
              <text:p text:style-name="P70">30</text:p>
            </table:table-cell>
            <table:table-cell table:style-name="Tableau24.B3" office:value-type="float" office:value="7">
              <text:p text:style-name="P70">7</text:p>
            </table:table-cell>
          </table:table-row>
          <table:table-row>
            <table:table-cell table:style-name="Tableau24.A1" office:value-type="string">
              <text:p text:style-name="P72">Mājas ļaudis </text:p>
            </table:table-cell>
            <table:table-cell table:style-name="Tableau24.B3" office:value-type="float" office:value="58">
              <text:p text:style-name="P70">58</text:p>
            </table:table-cell>
            <table:table-cell table:style-name="Tableau24.B3" office:value-type="float" office:value="33">
              <text:p text:style-name="P70">33</text:p>
            </table:table-cell>
            <table:table-cell table:style-name="Tableau24.B3" office:value-type="float" office:value="9">
              <text:p text:style-name="P70">9</text:p>
            </table:table-cell>
          </table:table-row>
          <table:table-row>
            <table:table-cell table:style-name="Tableau24.A1" office:value-type="string">
              <text:p text:style-name="P72">Bezdarbnieks </text:p>
            </table:table-cell>
            <table:table-cell table:style-name="Tableau24.B3" office:value-type="float" office:value="50">
              <text:p text:style-name="P70">50</text:p>
            </table:table-cell>
            <table:table-cell table:style-name="Tableau24.B3" office:value-type="float" office:value="40">
              <text:p text:style-name="P70">40</text:p>
            </table:table-cell>
            <table:table-cell table:style-name="Tableau24.B3" office:value-type="float" office:value="10">
              <text:p text:style-name="P70">10</text:p>
            </table:table-cell>
          </table:table-row>
          <table:table-row>
            <table:table-cell table:style-name="Tableau24.A1" office:value-type="string">
              <text:p text:style-name="P72">Pensionējies(-usies) </text:p>
            </table:table-cell>
            <table:table-cell table:style-name="Tableau24.B3" office:value-type="float" office:value="61">
              <text:p text:style-name="P70">61</text:p>
            </table:table-cell>
            <table:table-cell table:style-name="Tableau24.B3" office:value-type="float" office:value="25">
              <text:p text:style-name="P70">25</text:p>
            </table:table-cell>
            <table:table-cell table:style-name="Tableau24.B3" office:value-type="float" office:value="14">
              <text:p text:style-name="P70">14</text:p>
            </table:table-cell>
          </table:table-row>
          <table:table-row>
            <table:table-cell table:style-name="Tableau24.A1" office:value-type="string">
              <text:p text:style-name="P72">Skolēni </text:p>
            </table:table-cell>
            <table:table-cell table:style-name="Tableau24.B3" office:value-type="float" office:value="60">
              <text:p text:style-name="P70">60</text:p>
            </table:table-cell>
            <table:table-cell table:style-name="Tableau24.B3" office:value-type="float" office:value="38">
              <text:p text:style-name="P70">38</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ubjektīvā urbanizācija</text:p>
            </table:table-cell>
            <table:covered-table-cell/>
            <table:covered-table-cell/>
            <table:covered-table-cell/>
          </table:table-row>
          <table:table-row>
            <table:table-cell table:style-name="Tableau24.A1" office:value-type="string">
              <text:p text:style-name="P72">Lauku apvidus vai ciems </text:p>
            </table:table-cell>
            <table:table-cell table:style-name="Tableau24.B3" office:value-type="float" office:value="61">
              <text:p text:style-name="P70">61</text:p>
            </table:table-cell>
            <table:table-cell table:style-name="Tableau24.B3" office:value-type="float" office:value="29">
              <text:p text:style-name="P70">29</text:p>
            </table:table-cell>
            <table:table-cell table:style-name="Tableau24.B3" office:value-type="float" office:value="10">
              <text:p text:style-name="P70">10</text:p>
            </table:table-cell>
          </table:table-row>
          <table:table-row>
            <table:table-cell table:style-name="Tableau24.A1" office:value-type="string">
              <text:p text:style-name="P72">Maza vai vidēja lieluma pilsēta </text:p>
            </table:table-cell>
            <table:table-cell table:style-name="Tableau24.B3" office:value-type="float" office:value="60">
              <text:p text:style-name="P70">60</text:p>
            </table:table-cell>
            <table:table-cell table:style-name="Tableau24.B3" office:value-type="float" office:value="32">
              <text:p text:style-name="P70">32</text:p>
            </table:table-cell>
            <table:table-cell table:style-name="Tableau24.B3" office:value-type="float" office:value="8">
              <text:p text:style-name="P70">8</text:p>
            </table:table-cell>
          </table:table-row>
          <table:table-row>
            <table:table-cell table:style-name="Tableau24.A1" office:value-type="string">
              <text:p text:style-name="P72">Lielpilsēta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IVET uztvere (MŪSU VALSTS)</text:p>
            </table:table-cell>
            <table:covered-table-cell/>
            <table:covered-table-cell/>
            <table:covered-table-cell/>
          </table:table-row>
          <table:table-row>
            <table:table-cell table:style-name="Tableau24.A1" office:value-type="string">
              <text:p text:style-name="P72">Pozitīvs </text:p>
            </table:table-cell>
            <table:table-cell table:style-name="Tableau24.B3" office:value-type="float" office:value="74">
              <text:p text:style-name="P70">74</text:p>
            </table:table-cell>
            <table:table-cell table:style-name="Tableau24.B3" office:value-type="float" office:value="19">
              <text:p text:style-name="P70">19</text:p>
            </table:table-cell>
            <table:table-cell table:style-name="Tableau24.B3" office:value-type="float" office:value="7">
              <text:p text:style-name="P70">7</text:p>
            </table:table-cell>
          </table:table-row>
          <table:table-row>
            <table:table-cell table:style-name="Tableau24.A1" office:value-type="string">
              <text:p text:style-name="P72">Negatīvs </text:p>
            </table:table-cell>
            <table:table-cell table:style-name="Tableau24.B3" office:value-type="float" office:value="36">
              <text:p text:style-name="P70">36</text:p>
            </table:table-cell>
            <table:table-cell table:style-name="Tableau24.B3" office:value-type="float" office:value="57">
              <text:p text:style-name="P70">57</text:p>
            </table:table-cell>
            <table:table-cell table:style-name="Tableau24.B3" office:value-type="float" office:value="7">
              <text:p text:style-name="P70">7</text:p>
            </table:table-cell>
          </table:table-row>
          <table:table-row>
            <table:table-cell table:style-name="Tableau24.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24.A1" office:value-type="string">
              <text:p text:style-name="P72">Jā </text:p>
            </table:table-cell>
            <table:table-cell table:style-name="Tableau24.B3" office:value-type="float" office:value="65">
              <text:p text:style-name="P70">65</text:p>
            </table:table-cell>
            <table:table-cell table:style-name="Tableau24.B3" office:value-type="float" office:value="28">
              <text:p text:style-name="P70">28</text:p>
            </table:table-cell>
            <table:table-cell table:style-name="Tableau24.B3" office:value-type="float" office:value="7">
              <text:p text:style-name="P70">7</text:p>
            </table:table-cell>
          </table:table-row>
          <table:table-row>
            <table:table-cell table:style-name="Tableau24.A1" office:value-type="string">
              <text:p text:style-name="P72">Nē </text:p>
            </table:table-cell>
            <table:table-cell table:style-name="Tableau24.B3" office:value-type="float" office:value="58">
              <text:p text:style-name="P70">58</text:p>
            </table:table-cell>
            <table:table-cell table:style-name="Tableau24.B3" office:value-type="float" office:value="32">
              <text:p text:style-name="P70">32</text:p>
            </table:table-cell>
            <table:table-cell table:style-name="Tableau24.B3" office:value-type="float" office:value="10">
              <text:p text:style-name="P70">10</text:p>
            </table:table-cell>
          </table:table-row>
        </table:table>
        <text:p text:style-name="P25"/>
        <text:p text:style-name="P52">Aptuveni septiņi no desmit ES iedzīvotājiem apgalvo, ka sievietes, kuras interesē ar STEM<text:note text:id="ftn51" text:note-class="footnote"><text:note-citation>51</text:note-citation><text:note-body><text:p text:style-name="P13">Zinātne, tehnoloģija, inženierzinātnes un matemātika </text:p></text:note-body></text:note> saistītas jomas PIA jomā, var saņemt mazāku atbalstu no ģimenēm un skolām nekā vīrieši. </text:p>
        <text:p text:style-name="P25">Visā Eiropas Savienībā 69 % ES iedzīvotāju apgalvo, ka sievietes, kuras interesējas par PIA jomām, kas saistītas ar STEM, var saņemt mazāku atbalstu no ģimenēm un skolām nekā vīrieši, kuri interesējas par jomām, kas saistītas ar STEM, tostarp 19 %, kuri pilnībā piekrīt, un 50 %, kuri parasti piekrīt.<text:note text:id="ftn52" text:note-class="footnote"><text:note-citation>52</text:note-citation><text:note-body><text:p text:style-name="P13">QB10.2. Lūdzu, pastāstiet, cik lielā mērā piekrītat vai nepiekrītat katram no šiem apgalvojumiem: Sievietes, kuras interesējas par jomām, kas saistītas ar STEM, var saņemt mazāku atbalstu no ģimenēm un skolām nekā vīrieši, kuri interesējas par jomām, kas saistītas ar STEM. </text:p></text:note-body></text:note> Katrs ceturtais nepiekrīt (25 %), bet 6 % nezina. </text:p>
        <text:p text:style-name="P25">Viedokļi dažādās dalībvalstīs atšķiras. Augstākais vienošanās līmenis reģistrēts Ungārijā un Polijā (abās 81 %) un Horvātijā (78 %). Zemākais līmenis reģistrēts Latvijā (49 %), Spānijā (54 %) un Grieķijā (60 %). </text:p>
        <text:p text:style-name="P25">25 dalībvalstīs vismaz seši no desmit respondentiem apgalvo, ka sievietes, kuras interesē ar STEM saistītas jomas PIA jomā, var saņemt mazāku atbalstu no ģimenēm un skolām nekā vīrieši, kurus interesē ar STEM saistītas jomas. </text:p>
        <text:p text:style-name="P25"><draw:g text:anchor-type="paragraph" draw:z-index="49" draw:name="Forme45" draw:style-name="gr1"><draw:frame draw:style-name="gr123" draw:text-style-name="P100" svg:width="16.705cm" svg:height="7.61cm" svg:x="0.203cm" svg:y="2.224cm"><draw:image xlink:href="Pictures/100000000000055E0000027247963A8C2E5EBB21.png" xlink:type="simple" xlink:show="embed" xlink:actuate="onLoad" draw:mime-type="image/png"><text:p/></draw:image></draw:frame><draw:frame draw:style-name="gr124" draw:text-style-name="P102" svg:width="16.846cm" svg:height="1.227cm" svg:x="0cm" svg:y="0.896cm"><draw:text-box><text:p text:style-name="P101"><text:span text:style-name="T59">QB10.2. Lūdzu, pastāstiet, cik lielā mērā piekrītat vai nepiekrītat katram no šiem apgalvojumiem: Sievietes, kuras interesējas par jomām, kas saistītas ar STEM, var saņemt mazāku atbalstu no ģimenēm un skolām nekā vīrieši, kuri interesējas par jomām, kas saistītas ar STEM. (%) </text:span></text:p></draw:text-box></draw:frame><draw:g draw:style-name="gr4"><draw:frame draw:style-name="gr125" draw:text-style-name="P100" svg:width="14.098cm" svg:height="0.959cm" svg:x="0.704cm" svg:y="10.019cm"><draw:image xlink:href="Pictures/100000000000022300000022902E68B765C34830.png" xlink:type="simple" xlink:show="embed" xlink:actuate="onLoad" draw:mime-type="image/png"><text:p/></draw:image></draw:frame><draw:frame draw:style-name="gr126" draw:text-style-name="P102" svg:width="2.924cm" svg:height="0.648cm" svg:x="1.164cm" svg:y="10.193cm"><draw:text-box><text:p text:style-name="P106"><text:span text:style-name="T59">Pilnībā piekrītu</text:span></text:p></draw:text-box></draw:frame><draw:frame draw:style-name="gr127" draw:text-style-name="P102" svg:width="2.946cm" svg:height="1.004cm" svg:x="4.172cm" svg:y="10.171cm"><draw:text-box><text:p text:style-name="P106"><text:span text:style-name="T59">Piekrist</text:span></text:p></draw:text-box></draw:frame><draw:frame draw:style-name="gr128" draw:text-style-name="P102" svg:width="3.28cm" svg:height="0.646cm" svg:x="7.355cm" svg:y="10.215cm"><draw:text-box><text:p text:style-name="P106"><text:span text:style-name="T59">Tendēt nepiekrist</text:span></text:p></draw:text-box></draw:frame><draw:frame draw:style-name="gr129" draw:text-style-name="P102" svg:width="3.484cm" svg:height="0.646cm" svg:x="10.984cm" svg:y="10.172cm"><draw:text-box><text:p text:style-name="P106"><text:span text:style-name="T59">Pilnīgi nepiekrītu</text:span></text:p></draw:text-box></draw:frame><draw:frame draw:style-name="gr130" draw:text-style-name="P102" svg:width="2.518cm" svg:height="0.687cm" svg:x="14.706cm" svg:y="10.172cm"><draw:text-box><text:p text:style-name="P106"><text:span text:style-name="T59">Nezinu</text:span></text:p></draw:text-box></draw:frame></draw:g></draw:g><draw:g text:anchor-type="paragraph" draw:z-index="48" draw:name="Forme44" draw:style-name="gr32"><draw:frame draw:style-name="gr131" draw:text-style-name="P100" svg:width="4.797cm" svg:height="5.176cm" svg:x="11.514cm" svg:y="-5.24cm"><draw:image xlink:href="Pictures/10000000000001D4000001F99249521F5455BD69.png" xlink:type="simple" xlink:show="embed" xlink:actuate="onLoad" draw:mime-type="image/png"><text:p/></draw:image></draw:frame><draw:frame draw:style-name="gr132" draw:text-style-name="P102" svg:width="7.585cm" svg:height="2.2cm" svg:x="9.228cm" svg:y="-8.165cm"><draw:text-box><text:p text:style-name="P101"><text:span text:style-name="T59">QB10.2.: Lūdzu, pastāstiet, cik lielā mērā piekrītat vai nepiekrītat katram no šiem apgalvojumiem: - Sievietes, kuras interesējas par STEM jomām IVET jomā, var saņemt mazāku atbalstu no ģimenēm un skolām nekā vīrieši, kurus interesē ar STEM saistītās jomas {ES27) (%} </text:span></text:p></draw:text-box></draw:frame><draw:frame draw:style-name="gr133" draw:text-style-name="P108" svg:width="1.976cm" svg:height="0.902cm" svg:x="12.22cm" svg:y="-6.013cm"><draw:text-box><text:p text:style-name="P107"><text:span text:style-name="T59">Nezinu 6</text:span></text:p></draw:text-box></draw:frame><draw:frame draw:style-name="gr134" draw:text-style-name="P105" svg:width="2.788cm" svg:height="0.902cm" svg:x="10.042cm" svg:y="-5.246cm"><draw:text-box><text:p text:style-name="P104"><text:span text:style-name="T59">Pilnīgi nepiekrītu 5</text:span></text:p></draw:text-box></draw:frame><draw:frame draw:style-name="gr135" draw:text-style-name="P105" svg:width="2.553cm" svg:height="0.902cm" svg:x="8.835cm" svg:y="-3.182cm"><draw:text-box><text:p text:style-name="P104"><text:span text:style-name="T59">Nepiekrist 20</text:span></text:p></draw:text-box></draw:frame><draw:frame draw:style-name="gr136" draw:text-style-name="P102" svg:width="2.696cm" svg:height="0.578cm" svg:x="13.897cm" svg:y="-0.06cm"><draw:text-box><text:p text:style-name="P101"><text:span text:style-name="T59">Piekrītu 50</text:span></text:p></draw:text-box></draw:frame><draw:frame draw:style-name="gr137" draw:text-style-name="P102" svg:width="1.777cm" svg:height="1.227cm" svg:x="14.806cm" svg:y="-5.563cm"><draw:text-box><text:p text:style-name="P101"><text:span text:style-name="T59">Pilnībā piekrītu 19 </text:span></text:p></draw:text-box></draw:frame></draw:g></text:p>
        <text:p text:style-name="P33">Tas, cik lielā mērā respondenti piekrīt, ka sievietes, kuras interesē ar STEM saistītas jomas, var saņemt mazāku pamudinājumu nekā vīrieši, atšķiras sociāldemogrāfisko faktoru dēļ, kā norādīts turpmāk. </text:p>
        <text:p text:style-name="P53">■ Pēc izglītības beigu vecuma respondenti, kuri joprojām mācās, visticamāk, uzskata, ka sievietes, kuras interesē ar STEM saistītas PIA jomas, saņem mazāku pamudinājumu nekā vīrieši (73 %), savukārt 71 % respondentu, kuri ir pabeiguši izglītību vecumā virs 20 gadiem, un 69 % respondentu, kuri ir pabeiguši izglītību vecumā no 16 līdz 19 gadiem, tam piekrīt. Šis rādītājs samazinās līdz 63 % respondentiem, kuri ir pabeiguši izglītību 15 gadu vecumā vai jaunāki. </text:p>
        <text:p text:style-name="P53">■ Pastāv dažas atšķirības pa sociāli profesionālajām kategorijām: 74 % pašnodarbināto respondentu un 72 % studentu piekrīt šim viedoklim salīdzinājumā ar 66 % mājsaimnieču. </text:p>
        <text:p text:style-name="P53">■ Pēc vecuma šis viedoklis ir 72 % respondentu vecumā no 15 līdz 24 gadiem salīdzinājumā ar 68 % respondentu vecumā no 55 gadiem. </text:p>
        <text:p text:style-name="P53">■ Nav atšķirības pēc dzimuma. </text:p>
        <text:p text:style-name="P25"/>
        <text:p text:style-name="P32"/>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2">QB10.2 Lūdzu, pastāstiet, cik lielā mērā piekrītat vai nepiekrītat katram no šiem apgalvojumiem: Sievietes, kuras interesējas par STEM jomām IVET jomā, var saņemt mazāku atbalstu no ģimenēm un skolām nekā vīrieši, kurus interesē ar STEM saistītās jomas (% no ES)</text:p>
            </table:table-cell>
            <table:covered-table-cell/>
            <table:covered-table-cell/>
            <table:covered-table-cell/>
          </table:table-row>
          <table:table-row>
            <table:table-cell table:style-name="Tableau25.A1" office:value-type="string">
              <text:p text:style-name="P68"/>
            </table:table-cell>
            <table:table-cell table:style-name="Tableau25.A1" office:value-type="string">
              <text:p text:style-name="P70">Kopā “Piekrītu”</text:p>
            </table:table-cell>
            <table:table-cell table:style-name="Tableau25.A1" office:value-type="string">
              <text:p text:style-name="P70">Kopā "Nepiekrītu" </text:p>
            </table:table-cell>
            <table:table-cell table:style-name="Tableau25.A1" office:value-type="string">
              <text:p text:style-name="P70">Nezinu</text:p>
            </table:table-cell>
          </table:table-row>
          <table:table-row>
            <table:table-cell table:style-name="Tableau25.A1" office:value-type="string">
              <text:p text:style-name="P72">ES-27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Dzimums</text:p>
            </table:table-cell>
            <table:covered-table-cell/>
            <table:covered-table-cell/>
            <table:covered-table-cell/>
          </table:table-row>
          <table:table-row>
            <table:table-cell table:style-name="Tableau25.A1" office:value-type="string">
              <text:p text:style-name="P72">Cilvēks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1" office:value-type="string">
              <text:p text:style-name="P72">Sieviete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Vecums</text:p>
            </table:table-cell>
            <table:covered-table-cell/>
            <table:covered-table-cell/>
            <table:covered-table-cell/>
          </table:table-row>
          <table:table-row>
            <table:table-cell table:style-name="Tableau25.A1" office:value-type="string">
              <text:p text:style-name="P72">15-24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25-39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40-54 </text:p>
            </table:table-cell>
            <table:table-cell table:style-name="Tableau25.B3" office:value-type="float" office:value="69">
              <text:p text:style-name="P70">69</text:p>
            </table:table-cell>
            <table:table-cell table:style-name="Tableau25.B3" office:value-type="float" office:value="27">
              <text:p text:style-name="P70">27</text:p>
            </table:table-cell>
            <table:table-cell table:style-name="Tableau25.B3" office:value-type="float" office:value="4">
              <text:p text:style-name="P70">4</text:p>
            </table:table-cell>
          </table:table-row>
          <table:table-row>
            <table:table-cell table:style-name="Tableau25.A1" office:value-type="string">
              <text:p text:style-name="P72">&gt;=55</text:p>
            </table:table-cell>
            <table:table-cell table:style-name="Tableau25.B3" office:value-type="float" office:value="68">
              <text:p text:style-name="P70">68</text:p>
            </table:table-cell>
            <table:table-cell table:style-name="Tableau25.B3" office:value-type="float" office:value="24">
              <text:p text:style-name="P70">24</text:p>
            </table:table-cell>
            <table:table-cell table:style-name="Tableau25.B3" office:value-type="float" office:value="8">
              <text:p text:style-name="P70">8</text:p>
            </table:table-cell>
          </table:table-row>
          <table:table-row>
            <table:table-cell table:style-name="Tableau25.A4" table:number-columns-spanned="4" office:value-type="string">
              <text:p text:style-name="P67">Izglītība (beigās)</text:p>
            </table:table-cell>
            <table:covered-table-cell/>
            <table:covered-table-cell/>
            <table:covered-table-cell/>
          </table:table-row>
          <table:table-row>
            <table:table-cell table:style-name="Tableau25.A1" office:value-type="string">
              <text:p text:style-name="P72">&lt;=-15</text:p>
            </table:table-cell>
            <table:table-cell table:style-name="Tableau25.B3" office:value-type="float" office:value="63">
              <text:p text:style-name="P70">63</text:p>
            </table:table-cell>
            <table:table-cell table:style-name="Tableau25.B3" office:value-type="float" office:value="24">
              <text:p text:style-name="P70">24</text:p>
            </table:table-cell>
            <table:table-cell table:style-name="Tableau25.B3" office:value-type="float" office:value="13">
              <text:p text:style-name="P70">13</text:p>
            </table:table-cell>
          </table:table-row>
          <table:table-row>
            <table:table-cell table:style-name="Tableau25.A1" office:value-type="string">
              <text:p text:style-name="P72">16-19 </text:p>
            </table:table-cell>
            <table:table-cell table:style-name="Tableau25.B3" office:value-type="float" office:value="69">
              <text:p text:style-name="P70">69</text:p>
            </table:table-cell>
            <table:table-cell table:style-name="Tableau25.B3" office:value-type="float" office:value="26">
              <text:p text:style-name="P70">26</text:p>
            </table:table-cell>
            <table:table-cell table:style-name="Tableau25.B3" office:value-type="float" office:value="5">
              <text:p text:style-name="P70">5</text:p>
            </table:table-cell>
          </table:table-row>
          <table:table-row>
            <table:table-cell table:style-name="Tableau25.A1" office:value-type="string">
              <text:p text:style-name="P72">&gt;=20</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Joprojām mācās </text:p>
            </table:table-cell>
            <table:table-cell table:style-name="Tableau25.B3" office:value-type="float" office:value="73">
              <text:p text:style-name="P70">73</text:p>
            </table:table-cell>
            <table:table-cell table:style-name="Tableau25.B3" office:value-type="float" office:value="22">
              <text:p text:style-name="P70">22</text:p>
            </table:table-cell>
            <table:table-cell table:style-name="Tableau25.B3" office:value-type="float" office:value="5">
              <text:p text:style-name="P70">5</text:p>
            </table:table-cell>
          </table:table-row>
          <table:table-row>
            <table:table-cell table:style-name="Tableau25.A4" table:number-columns-spanned="4" office:value-type="string">
              <text:p text:style-name="P67">Sociālprofesionālā kategorija</text:p>
            </table:table-cell>
            <table:covered-table-cell/>
            <table:covered-table-cell/>
            <table:covered-table-cell/>
          </table:table-row>
          <table:table-row>
            <table:table-cell table:style-name="Tableau25.A1" office:value-type="string">
              <text:p text:style-name="P72">Pašnodarbināta persona </text:p>
            </table:table-cell>
            <table:table-cell table:style-name="Tableau25.B3" office:value-type="float" office:value="74">
              <text:p text:style-name="P70">74</text:p>
            </table:table-cell>
            <table:table-cell table:style-name="Tableau25.B3" office:value-type="float" office:value="22">
              <text:p text:style-name="P70">22</text:p>
            </table:table-cell>
            <table:table-cell table:style-name="Tableau25.B3" office:value-type="float" office:value="4">
              <text:p text:style-name="P70">4</text:p>
            </table:table-cell>
          </table:table-row>
          <table:table-row>
            <table:table-cell table:style-name="Tableau25.A1" office:value-type="string">
              <text:p text:style-name="P72">Vadītāji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Citas baltas apkakles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Fiziskā darba strādnieki </text:p>
            </table:table-cell>
            <table:table-cell table:style-name="Tableau25.B3" office:value-type="float" office:value="70">
              <text:p text:style-name="P70">70</text:p>
            </table:table-cell>
            <table:table-cell table:style-name="Tableau25.B3" office:value-type="float" office:value="25">
              <text:p text:style-name="P70">25</text:p>
            </table:table-cell>
            <table:table-cell table:style-name="Tableau25.B3" office:value-type="float" office:value="5">
              <text:p text:style-name="P70">5</text:p>
            </table:table-cell>
          </table:table-row>
          <table:table-row>
            <table:table-cell table:style-name="Tableau25.A1" office:value-type="string">
              <text:p text:style-name="P72">Mājas ļaudis </text:p>
            </table:table-cell>
            <table:table-cell table:style-name="Tableau25.B3" office:value-type="float" office:value="66">
              <text:p text:style-name="P70">66</text:p>
            </table:table-cell>
            <table:table-cell table:style-name="Tableau25.B3" office:value-type="float" office:value="29">
              <text:p text:style-name="P70">29</text:p>
            </table:table-cell>
            <table:table-cell table:style-name="Tableau25.B3" office:value-type="float" office:value="5">
              <text:p text:style-name="P70">5</text:p>
            </table:table-cell>
          </table:table-row>
          <table:table-row>
            <table:table-cell table:style-name="Tableau25.A1" office:value-type="string">
              <text:p text:style-name="P72">Bezdarbnieks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Pensionējies(-usies) </text:p>
            </table:table-cell>
            <table:table-cell table:style-name="Tableau25.B3" office:value-type="float" office:value="67">
              <text:p text:style-name="P70">67</text:p>
            </table:table-cell>
            <table:table-cell table:style-name="Tableau25.B3" office:value-type="float" office:value="24">
              <text:p text:style-name="P70">24</text:p>
            </table:table-cell>
            <table:table-cell table:style-name="Tableau25.B3" office:value-type="float" office:value="9">
              <text:p text:style-name="P70">9</text:p>
            </table:table-cell>
          </table:table-row>
          <table:table-row>
            <table:table-cell table:style-name="Tableau25.A1" office:value-type="string">
              <text:p text:style-name="P72">Skolēni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Subjektīvā urbanizācija</text:p>
            </table:table-cell>
            <table:covered-table-cell/>
            <table:covered-table-cell/>
            <table:covered-table-cell/>
          </table:table-row>
          <table:table-row>
            <table:table-cell table:style-name="Tableau25.A1" office:value-type="string">
              <text:p text:style-name="P72">Lauku apvidus vai ciems </text:p>
            </table:table-cell>
            <table:table-cell table:style-name="Tableau25.B3" office:value-type="float" office:value="68">
              <text:p text:style-name="P70">68</text:p>
            </table:table-cell>
            <table:table-cell table:style-name="Tableau25.B3" office:value-type="float" office:value="26">
              <text:p text:style-name="P70">26</text:p>
            </table:table-cell>
            <table:table-cell table:style-name="Tableau25.B3" office:value-type="float" office:value="6">
              <text:p text:style-name="P70">6</text:p>
            </table:table-cell>
          </table:table-row>
          <table:table-row>
            <table:table-cell table:style-name="Tableau25.A1" office:value-type="string">
              <text:p text:style-name="P72">Maza vai vidēja lieluma pilsēta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Lielpilsēta </text:p>
            </table:table-cell>
            <table:table-cell table:style-name="Tableau25.B3" office:value-type="float" office:value="71">
              <text:p text:style-name="P70">71</text:p>
            </table:table-cell>
            <table:table-cell table:style-name="Tableau25.B3" office:value-type="float" office:value="23">
              <text:p text:style-name="P70">23</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IVET uztvere (MŪSU VALSTS)</text:p>
            </table:table-cell>
            <table:covered-table-cell/>
            <table:covered-table-cell/>
            <table:covered-table-cell/>
          </table:table-row>
          <table:table-row>
            <table:table-cell table:style-name="Tableau25.A1" office:value-type="string">
              <text:p text:style-name="P72">Pozitīvs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Negatīvs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25.A1" office:value-type="string">
              <text:p text:style-name="P72">Jā </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Nē </text:p>
            </table:table-cell>
            <table:table-cell table:style-name="Tableau25.B3" office:value-type="float" office:value="68">
              <text:p text:style-name="P70">68</text:p>
            </table:table-cell>
            <table:table-cell table:style-name="Tableau25.B3" office:value-type="float" office:value="25">
              <text:p text:style-name="P70">25</text:p>
            </table:table-cell>
            <table:table-cell table:style-name="Tableau25.B3" office:value-type="float" office:value="7">
              <text:p text:style-name="P70">7</text:p>
            </table:table-cell>
          </table:table-row>
        </table:table>
        <text:p text:style-name="P25"/>
        <text:p text:style-name="P52">Aptuveni septiņi no desmit ES iedzīvotājiem apgalvo, ka sievietes bieži tiek mudinātas turpināt vispārējo izglītību, lai gan viņas izrāda interesi par tehniskiem priekšmetiem. </text:p>
        <text:p text:style-name="P25">Visā Eiropas Savienībā 71 % ES iedzīvotāju apgalvo, ka sievietes bieži tiek mudinātas turpināt vispārējo izglītību, lai gan viņas izrāda interesi par tehniskiem, praktiskiem un praktiskiem priekšmetiem, tostarp 19 %, kas pilnībā piekrīt, un 52 %, kas parasti piekrīt<text:note text:id="ftn53" text:note-class="footnote"><text:note-citation>53</text:note-citation><text:note-body><text:p text:style-name="P13">jautājums. Lūdzu, pastāstiet, cik lielā mērā piekrītat vai nepiekrītat katram no šiem apgalvojumiem: Sievietes bieži tiek mudinātas turpināt vispārējo izglītību, lai gan viņas izrāda interesi par tehniskiem, praktiskiem un praktiskiem priekšmetiem.</text:p></text:note-body></text:note>. Aptuveni katrs ceturtais (23 %) nepiekrīt, bet 6 % nezina. </text:p>
        <text:p text:style-name="P25">Lielākā daļa respondentu piekrīt šim apgalvojumam visās dalībvalstīs. Tomēr vienošanās līmeņi dažādās dalībvalstīs atšķiras. Augstākais līmenis reģistrēts Kiprā (81 %), Itālijā un Īrijā (abās 80 %) un Ungārijā (79 %). Zemākais līmenis ir Latvijā (55 %), Spānijā un Igaunijā (abās 60 %). </text:p>
        <text:p text:style-name="P25">17 dalībvalstīs vismaz septiņi no desmit respondentiem piekrīt, ka sievietes bieži tiek mudinātas turpināt vispārējo izglītību, neraugoties uz to, ka viņas izrāda interesi par tehniskiem<text:span text:style-name="T6"> priekšmetiem.</text:span> </text:p>
        <text:p text:style-name="P25"><draw:g text:anchor-type="paragraph" draw:z-index="50" draw:name="Forme46" draw:style-name="gr1"><draw:frame draw:style-name="gr116" draw:text-style-name="P100" svg:width="5.068cm" svg:height="5.582cm" svg:x="10.871cm" svg:y="-6.74cm"><draw:image xlink:href="Pictures/10000000000001F80000022BB13BD174BF5478DB.png" xlink:type="simple" xlink:show="embed" xlink:actuate="onLoad" draw:mime-type="image/png"><text:p/></draw:image></draw:frame><draw:frame draw:style-name="gr117" draw:text-style-name="P102" svg:width="8.256cm" svg:height="1.876cm" svg:x="9.151cm" svg:y="-8.774cm"><draw:text-box><text:p text:style-name="P101"><text:span text:style-name="T59">jautājums. Lūdzu, pastāstiet, cik lielā mērā piekrītat vai nepiekrītat katram no šiem apgalvojumiem: - Sievietes bieži tiek mudinātas iegūt vispārējo izglītību, lai gan viņas izrāda interesi par tehniskiem, praktiskiem un praktiskiem priekšmetiem (ES27) (%) </text:span></text:p></draw:text-box></draw:frame><draw:frame draw:style-name="gr118" draw:text-style-name="P108" svg:width="2.707cm" svg:height="0.578cm" svg:x="11.657cm" svg:y="-7.185cm"><draw:text-box><text:p text:style-name="P107"><text:span text:style-name="T59">Nezinu 6</text:span></text:p></draw:text-box></draw:frame><draw:frame draw:style-name="gr119" draw:text-style-name="P105" svg:width="1.941cm" svg:height="1.227cm" svg:x="10.192cm" svg:y="-6.735cm"><draw:text-box><text:p text:style-name="P104"><text:span text:style-name="T59">Pilnīgi nepiekrītu 4</text:span></text:p></draw:text-box></draw:frame><draw:frame draw:style-name="gr120" draw:text-style-name="P105" svg:width="2.823cm" svg:height="0.902cm" svg:x="8.613cm" svg:y="-5.467cm"><draw:text-box><text:p text:style-name="P104"><text:span text:style-name="T59">Piekrist 19</text:span></text:p></draw:text-box></draw:frame><draw:frame draw:style-name="gr121" draw:text-style-name="P102" svg:width="2.758cm" svg:height="0.578cm" svg:x="12.957cm" svg:y="-1.152cm"><draw:text-box><text:p text:style-name="P101"><text:span text:style-name="T59">Piekrītu 52</text:span></text:p></draw:text-box></draw:frame><draw:frame draw:style-name="gr122" draw:text-style-name="P102" svg:width="2.394cm" svg:height="0.902cm" svg:x="14.092cm" svg:y="-6.788cm"><draw:text-box><text:p text:style-name="P101"><text:span text:style-name="T59">Pilnībā piekrītu 19</text:span></text:p></draw:text-box></draw:frame></draw:g><draw:g text:anchor-type="paragraph" draw:z-index="51" draw:name="Forme47" draw:style-name="gr1"><draw:frame draw:style-name="gr108" draw:text-style-name="P100" svg:width="16.722cm" svg:height="7.425cm" svg:x="-0.049cm" svg:y="2.034cm"><draw:image xlink:href="Pictures/100000000000050F0000023F672497EFF7F45573.png" xlink:type="simple" xlink:show="embed" xlink:actuate="onLoad" draw:mime-type="image/png"><text:p/></draw:image></draw:frame><draw:frame draw:style-name="gr109" draw:text-style-name="P102" svg:width="16.537cm" svg:height="1.544cm" svg:x="-0.155cm" svg:y="0.411cm"><draw:text-box><text:p text:style-name="P101"><text:span text:style-name="T60">jautājums. Lūdzu, pastāstiet, cik lielā mērā piekrītat vai nepiekrītat katram no šiem apgalvojumiem: Sievietes bieži tiek mudinātas turpināt vispārējo izglītību, lai gan viņas izrāda interesi par tehniskiem, praktiskiem un praktiskiem priekšmetiem</text:span><text:span text:style-name="T59"> (%). </text:span></text:p></draw:text-box></draw:frame><draw:g draw:style-name="gr4"><draw:frame draw:style-name="gr110" draw:text-style-name="P100" svg:width="14.098cm" svg:height="0.959cm" svg:x="0.318cm" svg:y="9.481cm"><draw:image xlink:href="Pictures/100000000000022300000022902E68B765C34830.png" xlink:type="simple" xlink:show="embed" xlink:actuate="onLoad" draw:mime-type="image/png"><text:p/></draw:image></draw:frame><draw:frame draw:style-name="gr111" draw:text-style-name="P102" svg:width="2.924cm" svg:height="0.648cm" svg:x="0.78cm" svg:y="9.656cm"><draw:text-box><text:p text:style-name="P106"><text:span text:style-name="T59">Pilnībā piekrītu</text:span></text:p></draw:text-box></draw:frame><draw:frame draw:style-name="gr112" draw:text-style-name="P102" svg:width="2.946cm" svg:height="1.004cm" svg:x="3.787cm" svg:y="9.633cm"><draw:text-box><text:p text:style-name="P106"><text:span text:style-name="T59">Piekrist</text:span></text:p></draw:text-box></draw:frame><draw:frame draw:style-name="gr113" draw:text-style-name="P102" svg:width="3.282cm" svg:height="0.646cm" svg:x="6.969cm" svg:y="9.677cm"><draw:text-box><text:p text:style-name="P106"><text:span text:style-name="T59">Tendēt nepiekrist</text:span></text:p></draw:text-box></draw:frame><draw:frame draw:style-name="gr114" draw:text-style-name="P102" svg:width="3.483cm" svg:height="0.646cm" svg:x="10.599cm" svg:y="9.634cm"><draw:text-box><text:p text:style-name="P106"><text:span text:style-name="T59">Pilnīgi nepiekrītu</text:span></text:p></draw:text-box></draw:frame><draw:frame draw:style-name="gr115" draw:text-style-name="P102" svg:width="2.52cm" svg:height="0.687cm" svg:x="14.319cm" svg:y="9.634cm"><draw:text-box><text:p text:style-name="P106"><text:span text:style-name="T59">Nezinu</text:span></text:p></draw:text-box></draw:frame></draw:g></draw:g></text:p>
        <text:p text:style-name="P33">Apjoms, kādā respondenti piekrīt, ka sievietes bieži tiek mudinātas iegūt vispārējo izglītību, atšķiras atkarībā no sociāldemogrāfiskajiem un attieksmes faktoriem, kā norādīts turpmāk. </text:p>
        <text:p text:style-name="P53">■ Pēc vecuma izglītības beigās respondenti, kas pabeiguši izglītību vecumā no 16 līdz 19 gadiem vai 20 gadu vecumā vai vēlāk, visticamāk, uzskata, ka sievietes bieži tiek virzītas uz vispārējo izglītību, neraugoties uz interesi par tehniskiem priekšmetiem (abos gadījumos 71 %). Šis skaitlis samazinās līdz 68 % to personu vidū, kuras ir pabeigušas izglītību 15 gadu vecumā vai jaunākas. Tas ir augstākais starp tiem, kas joprojām mācās (74 %). </text:p>
        <text:p text:style-name="P53">■ Pastāv nelielas atšķirības starp sociāli profesionālajām kategorijām, proti, 74 % skolēnu piekrīt šim viedoklim salīdzinājumā ar 68 % respondentu vadītāju un bezdarbnieku vidū. </text:p>
        <text:p text:style-name="P53">■ Urbanizācija ietekmē atbildes, jo 74 % respondentu lielās pilsētās piekrīt, ka sievietes saņem mazāku pamudinājumu apgūt tehniskus priekšmetus nekā vīrieši salīdzinājumā ar 68 % respondentu lauku apvidos vai ciematos. </text:p>
        <text:p text:style-name="P53">■ Pēc vecuma šis viedoklis samazinās no 74 % respondentu vecumā no 15 līdz 24 gadiem līdz 73 % respondentu vecumā no 25 līdz 39 gadiem, 70 % respondentu vecumā no 40 līdz 54 gadiem un 69 % respondentu vecumā no 55 gadiem. </text:p>
        <text:p text:style-name="P53">■ Nav atšķirību pēc dzimuma vai iepriekšējās PIA pieredzes. </text:p>
        <text:p text:style-name="P25"/>
        <text:p text:style-name="P32"/>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2">QB11.1 Lūdzu, pastāstiet, cik lielā mērā piekrītat vai nepiekrītat katram no šiem apgalvojumiem: Sievietes bieži tiek mudinātas iegūt vispārējo izglītību, lai gan viņas izrāda interesi par tehniskiem, praktiskiem un praktiskiem priekšmetiem (%-EU)</text:p>
            </table:table-cell>
            <table:covered-table-cell/>
            <table:covered-table-cell/>
            <table:covered-table-cell/>
          </table:table-row>
          <table:table-row>
            <table:table-cell table:style-name="Tableau26.A1" office:value-type="string">
              <text:p text:style-name="P68"/>
            </table:table-cell>
            <table:table-cell table:style-name="Tableau26.A1" office:value-type="string">
              <text:p text:style-name="P70">Kopā “Piekrītu”</text:p>
            </table:table-cell>
            <table:table-cell table:style-name="Tableau26.A1" office:value-type="string">
              <text:p text:style-name="P70">Kopā "Nepiekrītu" </text:p>
            </table:table-cell>
            <table:table-cell table:style-name="Tableau26.A1" office:value-type="string">
              <text:p text:style-name="P70">Nezinu</text:p>
            </table:table-cell>
          </table:table-row>
          <table:table-row>
            <table:table-cell table:style-name="Tableau26.A1" office:value-type="string">
              <text:p text:style-name="P72">ES-27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Dzimums</text:p>
            </table:table-cell>
            <table:covered-table-cell/>
            <table:covered-table-cell/>
            <table:covered-table-cell/>
          </table:table-row>
          <table:table-row>
            <table:table-cell table:style-name="Tableau26.A1" office:value-type="string">
              <text:p text:style-name="P72">Cilvēks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Sieviete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Vecums</text:p>
            </table:table-cell>
            <table:covered-table-cell/>
            <table:covered-table-cell/>
            <table:covered-table-cell/>
          </table:table-row>
          <table:table-row>
            <table:table-cell table:style-name="Tableau26.A1" office:value-type="string">
              <text:p text:style-name="P72">15-24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1" office:value-type="string">
              <text:p text:style-name="P72">25-39 </text:p>
            </table:table-cell>
            <table:table-cell table:style-name="Tableau26.B3" office:value-type="float" office:value="73">
              <text:p text:style-name="P70">73</text:p>
            </table:table-cell>
            <table:table-cell table:style-name="Tableau26.B3" office:value-type="float" office:value="22">
              <text:p text:style-name="P70">22</text:p>
            </table:table-cell>
            <table:table-cell table:style-name="Tableau26.B3" office:value-type="float" office:value="5">
              <text:p text:style-name="P70">5</text:p>
            </table:table-cell>
          </table:table-row>
          <table:table-row>
            <table:table-cell table:style-name="Tableau26.A1" office:value-type="string">
              <text:p text:style-name="P72">40-54 </text:p>
            </table:table-cell>
            <table:table-cell table:style-name="Tableau26.B3" office:value-type="float" office:value="70">
              <text:p text:style-name="P70">70</text:p>
            </table:table-cell>
            <table:table-cell table:style-name="Tableau26.B3" office:value-type="float" office:value="24">
              <text:p text:style-name="P70">24</text:p>
            </table:table-cell>
            <table:table-cell table:style-name="Tableau26.B3" office:value-type="float" office:value="6">
              <text:p text:style-name="P70">6</text:p>
            </table:table-cell>
          </table:table-row>
          <table:table-row>
            <table:table-cell table:style-name="Tableau26.A1" office:value-type="string">
              <text:p text:style-name="P72">&gt;=55</text:p>
            </table:table-cell>
            <table:table-cell table:style-name="Tableau26.B3" office:value-type="float" office:value="69">
              <text:p text:style-name="P70">69</text:p>
            </table:table-cell>
            <table:table-cell table:style-name="Tableau26.B3" office:value-type="float" office:value="22">
              <text:p text:style-name="P70">22</text:p>
            </table:table-cell>
            <table:table-cell table:style-name="Tableau26.B3" office:value-type="float" office:value="9">
              <text:p text:style-name="P70">9</text:p>
            </table:table-cell>
          </table:table-row>
          <table:table-row>
            <table:table-cell table:style-name="Tableau26.A4" table:number-columns-spanned="4" office:value-type="string">
              <text:p text:style-name="P67">Izglītība (beigās)</text:p>
            </table:table-cell>
            <table:covered-table-cell/>
            <table:covered-table-cell/>
            <table:covered-table-cell/>
          </table:table-row>
          <table:table-row>
            <table:table-cell table:style-name="Tableau26.A1" office:value-type="string">
              <text:p text:style-name="P72">&lt;=-15</text:p>
            </table:table-cell>
            <table:table-cell table:style-name="Tableau26.B3" office:value-type="float" office:value="68">
              <text:p text:style-name="P70">68</text:p>
            </table:table-cell>
            <table:table-cell table:style-name="Tableau26.B3" office:value-type="float" office:value="20">
              <text:p text:style-name="P70">20</text:p>
            </table:table-cell>
            <table:table-cell table:style-name="Tableau26.B3" office:value-type="float" office:value="12">
              <text:p text:style-name="P70">12</text:p>
            </table:table-cell>
          </table:table-row>
          <table:table-row>
            <table:table-cell table:style-name="Tableau26.A1" office:value-type="string">
              <text:p text:style-name="P72">16-19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gt;=20</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1" office:value-type="string">
              <text:p text:style-name="P72">Joprojām mācās </text:p>
            </table:table-cell>
            <table:table-cell table:style-name="Tableau26.B3" office:value-type="float" office:value="74">
              <text:p text:style-name="P70">74</text:p>
            </table:table-cell>
            <table:table-cell table:style-name="Tableau26.B3" office:value-type="float" office:value="21">
              <text:p text:style-name="P70">21</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Sociālprofesionālā kategorija</text:p>
            </table:table-cell>
            <table:covered-table-cell/>
            <table:covered-table-cell/>
            <table:covered-table-cell/>
          </table:table-row>
          <table:table-row>
            <table:table-cell table:style-name="Tableau26.A1" office:value-type="string">
              <text:p text:style-name="P72">Pašnodarbināta persona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Vadītāji </text:p>
            </table:table-cell>
            <table:table-cell table:style-name="Tableau26.B3" office:value-type="float" office:value="68">
              <text:p text:style-name="P70">68</text:p>
            </table:table-cell>
            <table:table-cell table:style-name="Tableau26.B3" office:value-type="float" office:value="26">
              <text:p text:style-name="P70">26</text:p>
            </table:table-cell>
            <table:table-cell table:style-name="Tableau26.B3" office:value-type="float" office:value="6">
              <text:p text:style-name="P70">6</text:p>
            </table:table-cell>
          </table:table-row>
          <table:table-row>
            <table:table-cell table:style-name="Tableau26.A1" office:value-type="string">
              <text:p text:style-name="P72">Citas baltas apkakles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Fiziskā darba strādnieki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Mājas ļaudis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Bezdarbnieks </text:p>
            </table:table-cell>
            <table:table-cell table:style-name="Tableau26.B3" office:value-type="float" office:value="68">
              <text:p text:style-name="P70">68</text:p>
            </table:table-cell>
            <table:table-cell table:style-name="Tableau26.B3" office:value-type="float" office:value="23">
              <text:p text:style-name="P70">23</text:p>
            </table:table-cell>
            <table:table-cell table:style-name="Tableau26.B3" office:value-type="float" office:value="9">
              <text:p text:style-name="P70">9</text:p>
            </table:table-cell>
          </table:table-row>
          <table:table-row>
            <table:table-cell table:style-name="Tableau26.A1" office:value-type="string">
              <text:p text:style-name="P72">Pensionējies(-usies) </text:p>
            </table:table-cell>
            <table:table-cell table:style-name="Tableau26.B3" office:value-type="float" office:value="69">
              <text:p text:style-name="P70">69</text:p>
            </table:table-cell>
            <table:table-cell table:style-name="Tableau26.B3" office:value-type="float" office:value="21">
              <text:p text:style-name="P70">21</text:p>
            </table:table-cell>
            <table:table-cell table:style-name="Tableau26.B3" office:value-type="float" office:value="10">
              <text:p text:style-name="P70">10</text:p>
            </table:table-cell>
          </table:table-row>
          <table:table-row>
            <table:table-cell table:style-name="Tableau26.A1" office:value-type="string">
              <text:p text:style-name="P72">Skolēni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4" table:number-columns-spanned="4" office:value-type="string">
              <text:p text:style-name="P67">Subjektīvā urbanizācija</text:p>
            </table:table-cell>
            <table:covered-table-cell/>
            <table:covered-table-cell/>
            <table:covered-table-cell/>
          </table:table-row>
          <table:table-row>
            <table:table-cell table:style-name="Tableau26.A1" office:value-type="string">
              <text:p text:style-name="P72">Lauku apvidus vai ciems </text:p>
            </table:table-cell>
            <table:table-cell table:style-name="Tableau26.B3" office:value-type="float" office:value="68">
              <text:p text:style-name="P70">68</text:p>
            </table:table-cell>
            <table:table-cell table:style-name="Tableau26.B3" office:value-type="float" office:value="25">
              <text:p text:style-name="P70">25</text:p>
            </table:table-cell>
            <table:table-cell table:style-name="Tableau26.B3" office:value-type="float" office:value="7">
              <text:p text:style-name="P70">7</text:p>
            </table:table-cell>
          </table:table-row>
          <table:table-row>
            <table:table-cell table:style-name="Tableau26.A1" office:value-type="string">
              <text:p text:style-name="P72">Maza vai vidēja lieluma pilsēta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Lielpilsēta </text:p>
            </table:table-cell>
            <table:table-cell table:style-name="Tableau26.B3" office:value-type="float" office:value="74">
              <text:p text:style-name="P70">74</text:p>
            </table:table-cell>
            <table:table-cell table:style-name="Tableau26.B3" office:value-type="float" office:value="20">
              <text:p text:style-name="P70">20</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IVET uztvere (MŪSU VALSTS)</text:p>
            </table:table-cell>
            <table:covered-table-cell/>
            <table:covered-table-cell/>
            <table:covered-table-cell/>
          </table:table-row>
          <table:table-row>
            <table:table-cell table:style-name="Tableau26.A1" office:value-type="string">
              <text:p text:style-name="P72">Pozitīvs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Negatīvs </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26.A1" office:value-type="string">
              <text:p text:style-name="P72">Jā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Nē </text:p>
            </table:table-cell>
            <table:table-cell table:style-name="Tableau26.B3" office:value-type="float" office:value="70">
              <text:p text:style-name="P70">70</text:p>
            </table:table-cell>
            <table:table-cell table:style-name="Tableau26.B3" office:value-type="float" office:value="22">
              <text:p text:style-name="P70">22</text:p>
            </table:table-cell>
            <table:table-cell table:style-name="Tableau26.B3" office:value-type="float" office:value="8">
              <text:p text:style-name="P70">8</text:p>
            </table:table-cell>
          </table:table-row>
        </table:table>
        <text:p text:style-name="P25"/>
        <text:p text:style-name="P52">Septiņi no desmit ES iedzīvotājiem apgalvo, ka vīrieši, kuriem nav labu akadēmisko sasniegumu, saskaras ar lielāku spiedienu izvēlēties PIA, nevis vispārējo izglītību nekā sievietes. </text:p>
        <text:p text:style-name="P25">Visā Eiropas Savienībā 70 % ES iedzīvotāju apgalvo, ka vīrieši, kuriem nav labu akadēmisko sasniegumu, saskaras ar lielāku spiedienu izvēlēties PIA, nevis vispārējo izglītību nekā sievietes, ieskaitot 23 %, kuri pilnībā piekrīt, un 47 %, kuri parasti piekrīt<text:note text:id="ftn54" text:note-class="footnote"><text:note-citation>54</text:note-citation><text:note-body><text:p text:style-name="P13">QB11.2. Lūdzu, pastāstiet, cik lielā mērā piekrītat vai nepiekrītat katram no šiem apgalvojumiem: Vīrieši, kuriem nav labu akadēmisko sasniegumu, saskaras ar lielāku spiedienu izvēlēties PIA, nevis vispārējo izglītību nekā sievietes. </text:p></text:note-body></text:note>. Aptuveni katrs ceturtais (22 %) nepiekrīt, bet 8 % nezina. </text:p>
        <text:p text:style-name="P25">Lielākā daļa respondentu piekrīt šim apgalvojumam visās dalībvalstīs. Tomēr vienošanās līmeņi šajā jomā dažādās dalībvalstīs ievērojami atšķiras. Visaugstākais vienošanās līmenis reģistrēts Grieķijā un Kiprā (abās 87 %) un Dānijā (86 %). Zemākais līmenis ir Nīderlandē (52 %), Spānijā (56 %) un Vācijā (62 %). </text:p>
        <text:p text:style-name="P25">17 dalībvalstīs vismaz septiņi no desmit respondentiem piekrīt, ka vīrieši, kuriem nav labu sasniegumu akadēmiskajā vidē, saskaras ar lielāku spiedienu izvēlēties PIA nekā sievietes. </text:p>
        <text:p text:style-name="P25"><draw:g text:anchor-type="paragraph" draw:z-index="53" draw:name="Forme49" draw:style-name="gr1"><draw:frame draw:style-name="gr93" draw:text-style-name="P100" svg:width="16.564cm" svg:height="7.483cm" svg:x="0.176cm" svg:y="2.849cm"><draw:image xlink:href="Pictures/100000000000059400000285233EC61E9E77629B.png" xlink:type="simple" xlink:show="embed" xlink:actuate="onLoad" draw:mime-type="image/png"><text:p/></draw:image></draw:frame><draw:frame draw:style-name="gr94" draw:text-style-name="P102" svg:width="16.271cm" svg:height="0.902cm" svg:x="0.365cm" svg:y="1.909cm"><draw:text-box><text:p text:style-name="P101"><text:span text:style-name="T59">QB11.2. Lūdzu, pastāstiet, cik lielā mērā piekrītat vai nepiekrītat katram no šiem apgalvojumiem: Vīrieši, kuriem nav labu akadēmisko sasniegumu, saskaras ar lielāku spiedienu izvēlēties PIA, nevis vispārējo izglītību nekā sievietes. (%) </text:span></text:p></draw:text-box></draw:frame><draw:g draw:style-name="gr4"><draw:frame draw:style-name="gr95" draw:text-style-name="P100" svg:width="14.098cm" svg:height="0.959cm" svg:x="0.307cm" svg:y="10.61cm"><draw:image xlink:href="Pictures/100000000000022300000022902E68B765C34830.png" xlink:type="simple" xlink:show="embed" xlink:actuate="onLoad" draw:mime-type="image/png"><text:p/></draw:image></draw:frame><draw:frame draw:style-name="gr96" draw:text-style-name="P102" svg:width="2.924cm" svg:height="0.648cm" svg:x="0.767cm" svg:y="10.783cm"><draw:text-box><text:p text:style-name="P106"><text:span text:style-name="T59">Pilnībā piekrītu</text:span></text:p></draw:text-box></draw:frame><draw:frame draw:style-name="gr97" draw:text-style-name="P102" svg:width="2.946cm" svg:height="1.004cm" svg:x="3.776cm" svg:y="10.76cm"><draw:text-box><text:p text:style-name="P106"><text:span text:style-name="T59">Piekrist</text:span></text:p></draw:text-box></draw:frame><draw:frame draw:style-name="gr98" draw:text-style-name="P102" svg:width="3.282cm" svg:height="0.646cm" svg:x="6.958cm" svg:y="10.804cm"><draw:text-box><text:p text:style-name="P106"><text:span text:style-name="T59">Tendēt nepiekrist</text:span></text:p></draw:text-box></draw:frame><draw:frame draw:style-name="gr99" draw:text-style-name="P102" svg:width="3.484cm" svg:height="0.646cm" svg:x="10.586cm" svg:y="10.762cm"><draw:text-box><text:p text:style-name="P106"><text:span text:style-name="T59">Pilnīgi nepiekrītu</text:span></text:p></draw:text-box></draw:frame><draw:frame draw:style-name="gr100" draw:text-style-name="P102" svg:width="2.52cm" svg:height="0.687cm" svg:x="14.308cm" svg:y="10.762cm"><draw:text-box><text:p text:style-name="P106"><text:span text:style-name="T59">Nezinu</text:span></text:p></draw:text-box></draw:frame></draw:g></draw:g><draw:g text:anchor-type="paragraph" draw:z-index="52" draw:name="Forme48" draw:style-name="gr32"><draw:frame draw:style-name="gr101" draw:text-style-name="P100" svg:width="4.506cm" svg:height="4.74cm" svg:x="10.424cm" svg:y="-5.913cm"><draw:image xlink:href="Pictures/10000000000001E600000213FBBBA53A2B3AAAE5.png" xlink:type="simple" xlink:show="embed" xlink:actuate="onLoad" draw:mime-type="image/png"><text:p/></draw:image></draw:frame><draw:frame draw:style-name="gr102" draw:text-style-name="P102" svg:width="7.437cm" svg:height="1.876cm" svg:x="9.056cm" svg:y="-8.331cm"><draw:text-box><text:p text:style-name="P101"><text:span text:style-name="T59">QB 11.2.: Lūdzu, pastāstiet, cik lielā mērā piekrītat vai nepiekrītat katram no šiem apgalvojumiem: - Vīriešiem, kuriem nav labu akadēmisko sasniegumu, salīdzinājumā ar sievietēm (ES27) ir lielāks spiediens izvēlēties PIA, nevis vispārējo izglītību (%) </text:span></text:p></draw:text-box></draw:frame><draw:frame draw:style-name="gr103" draw:text-style-name="P108" svg:width="2.557cm" svg:height="0.578cm" svg:x="10.948cm" svg:y="-6.444cm"><draw:text-box><text:p text:style-name="P107"><text:span text:style-name="T59">Nezinu 8</text:span></text:p></draw:text-box></draw:frame><draw:frame draw:style-name="gr104" draw:text-style-name="P105" svg:width="2.495cm" svg:height="0.902cm" svg:x="8.791cm" svg:y="-5.987cm"><draw:text-box><text:p text:style-name="P104"><text:span text:style-name="T59">Pilnīgi nepiekrītu 4</text:span></text:p></draw:text-box></draw:frame><draw:frame draw:style-name="gr105" draw:text-style-name="P105" svg:width="1.819cm" svg:height="1.227cm" svg:x="8.87cm" svg:y="-4.711cm"><draw:text-box><text:p text:style-name="P104"><text:span text:style-name="T59">Tendēt nepiekrist 18</text:span></text:p></draw:text-box></draw:frame><draw:frame draw:style-name="gr106" draw:text-style-name="P102" svg:width="2.71cm" svg:height="0.578cm" svg:x="11.936cm" svg:y="-1.043cm"><draw:text-box><text:p text:style-name="P101"><text:span text:style-name="T59">Piekrītu 47</text:span></text:p></draw:text-box></draw:frame><draw:frame draw:style-name="gr107" draw:text-style-name="P102" svg:width="2.326cm" svg:height="0.902cm" svg:x="13.532cm" svg:y="-6.017cm"><draw:text-box><text:p text:style-name="P101"><text:span text:style-name="T59">Pilnībā piekrītu 23</text:span></text:p></draw:text-box></draw:frame></draw:g></text:p>
        <text:p text:style-name="P33">Apjoms, kādā respondenti piekrīt, ka vīrieši, kuriem nav akadēmiski labu sasniegumu, saskaras ar lielāku spiedienu nekā sievietes izvēlēties PIA, atšķiras sociāldemogrāfisko un attieksmes faktoru dēļ, kā norādīts turpmāk. </text:p>
        <text:p text:style-name="P53">■ Respondenti, kuri uzskata, ka augsts ‑ sniegums ir orientēts uz vispārējo izglītību, biežāk piekrīt šim viedoklim (76 % pret 54 %). Līdzīga tendence vērojama starp tiem, kuri uzskata, ka vispārējai izglītībai ir labāks tēls (76 % salīdzinājumā ar 58 %), kuri uzskata, ka vispārējā izglītība ir vieglāka (79 % salīdzinājumā ar 65 %), un kuri uzskata, ka PIA programmas ir iekļaujošas (76 % salīdzinājumā ar 67 %). </text:p>
        <text:p text:style-name="P53">■ Respondenti, kuri izvēlējās “sliktu sniegumu” kā faktoru, lai izvēlētos PIA, biežāk piekrīt šim apgalvojumam nekā tie, kuri nepiekrita (76 % pret 68 %). </text:p>
        <text:p text:style-name="P53">■ Pēc vecuma izglītības beigās respondenti visbiežāk piekrīt, ka vīrieši ar zemākiem akadēmiskajiem rādītājiem saskaras ar lielāku spiedienu izvēlēties PIA nekā sievietes ir tie, kas pabeidz izglītību 20 gadu vecumā vai vēlāk, un tie, kas joprojām mācās (abos gadījumos 72 %), kam seko tie, kas pabeidza izglītību 16–19 gadu vecumā (70 %). Tiem, kuri ir pabeiguši izglītību 15 gadu vecumā vai jaunāki, ir vismazākā iespēja piekrist (66 %). </text:p>
        <text:p text:style-name="P53">■ Urbanizācijai šajā ziņā ir neliela nozīme: 73 % respondentu lielās pilsētās piekrīt šim apgalvojumam salīdzinājumā ar 69 % lauku apvidos vai ciematos. </text:p>
        <text:p text:style-name="P53">■ Pastāv minimālas atšķirības starp sociāli profesionālajām kategorijām. Respondenti, kas ir bezdarbnieki, nedaudz biežāk piekrīt (73 %) nekā citas kategorijas (70–72 %). </text:p>
        <text:p text:style-name="P53">■ Nav atšķirības pēc dzimuma un vecuma. </text:p>
        <text:p text:style-name="P25"/>
        <text:p text:style-name="P32"/>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2">QB11.2 Lūdzu, pastāstiet, cik lielā mērā piekrītat vai nepiekrītat katram no šiem apgalvojumiem: Vīrieši, kuriem nav labu akadēmisko sasniegumu, saskaras ar lielāku spiedienu izvēlēties IVET salīdzinājumā ar vispārējo izglītību nekā sievietes (% no ES)</text:p>
            </table:table-cell>
            <table:covered-table-cell/>
            <table:covered-table-cell/>
            <table:covered-table-cell/>
          </table:table-row>
          <table:table-row>
            <table:table-cell table:style-name="Tableau27.A1" office:value-type="string">
              <text:p text:style-name="P68"/>
            </table:table-cell>
            <table:table-cell table:style-name="Tableau27.A1" office:value-type="string">
              <text:p text:style-name="P70">Kopā “Piekrītu”</text:p>
            </table:table-cell>
            <table:table-cell table:style-name="Tableau27.A1" office:value-type="string">
              <text:p text:style-name="P70">Kopā "Nepiekrītu" </text:p>
            </table:table-cell>
            <table:table-cell table:style-name="Tableau27.A1" office:value-type="string">
              <text:p text:style-name="P70">Nezinu</text:p>
            </table:table-cell>
          </table:table-row>
          <table:table-row>
            <table:table-cell table:style-name="Tableau27.A1" office:value-type="string">
              <text:p text:style-name="P72">ES-27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Dzimums</text:p>
            </table:table-cell>
            <table:covered-table-cell/>
            <table:covered-table-cell/>
            <table:covered-table-cell/>
          </table:table-row>
          <table:table-row>
            <table:table-cell table:style-name="Tableau27.A1" office:value-type="string">
              <text:p text:style-name="P72">Cilvēks </text:p>
            </table:table-cell>
            <table:table-cell table:style-name="Tableau27.B3" office:value-type="float" office:value="71">
              <text:p text:style-name="P70">71</text:p>
            </table:table-cell>
            <table:table-cell table:style-name="Tableau27.B3" office:value-type="float" office:value="22">
              <text:p text:style-name="P70">22</text:p>
            </table:table-cell>
            <table:table-cell table:style-name="Tableau27.B3" office:value-type="float" office:value="7">
              <text:p text:style-name="P70">7</text:p>
            </table:table-cell>
          </table:table-row>
          <table:table-row>
            <table:table-cell table:style-name="Tableau27.A1" office:value-type="string">
              <text:p text:style-name="P72">Sieviete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Vecums</text:p>
            </table:table-cell>
            <table:covered-table-cell/>
            <table:covered-table-cell/>
            <table:covered-table-cell/>
          </table:table-row>
          <table:table-row>
            <table:table-cell table:style-name="Tableau27.A1" office:value-type="string">
              <text:p text:style-name="P72">15-24 </text:p>
            </table:table-cell>
            <table:table-cell table:style-name="Tableau27.B3" office:value-type="float" office:value="71">
              <text:p text:style-name="P70">71</text:p>
            </table:table-cell>
            <table:table-cell table:style-name="Tableau27.B3" office:value-type="float" office:value="24">
              <text:p text:style-name="P70">24</text:p>
            </table:table-cell>
            <table:table-cell table:style-name="Tableau27.B3" office:value-type="float" office:value="5">
              <text:p text:style-name="P70">5</text:p>
            </table:table-cell>
          </table:table-row>
          <table:table-row>
            <table:table-cell table:style-name="Tableau27.A1" office:value-type="string">
              <text:p text:style-name="P72">25-39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40-54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gt;=55</text:p>
            </table:table-cell>
            <table:table-cell table:style-name="Tableau27.B3" office:value-type="float" office:value="70">
              <text:p text:style-name="P70">70</text:p>
            </table:table-cell>
            <table:table-cell table:style-name="Tableau27.B3" office:value-type="float" office:value="21">
              <text:p text:style-name="P70">21</text:p>
            </table:table-cell>
            <table:table-cell table:style-name="Tableau27.B3" office:value-type="float" office:value="9">
              <text:p text:style-name="P70">9</text:p>
            </table:table-cell>
          </table:table-row>
          <table:table-row>
            <table:table-cell table:style-name="Tableau27.A4" table:number-columns-spanned="4" office:value-type="string">
              <text:p text:style-name="P67">Izglītība (beigās)</text:p>
            </table:table-cell>
            <table:covered-table-cell/>
            <table:covered-table-cell/>
            <table:covered-table-cell/>
          </table:table-row>
          <table:table-row>
            <table:table-cell table:style-name="Tableau27.A1" office:value-type="string">
              <text:p text:style-name="P72">&lt;=-15</text:p>
            </table:table-cell>
            <table:table-cell table:style-name="Tableau27.B3" office:value-type="float" office:value="66">
              <text:p text:style-name="P70">66</text:p>
            </table:table-cell>
            <table:table-cell table:style-name="Tableau27.B3" office:value-type="float" office:value="21">
              <text:p text:style-name="P70">21</text:p>
            </table:table-cell>
            <table:table-cell table:style-name="Tableau27.B3" office:value-type="float" office:value="13">
              <text:p text:style-name="P70">13</text:p>
            </table:table-cell>
          </table:table-row>
          <table:table-row>
            <table:table-cell table:style-name="Tableau27.A1" office:value-type="string">
              <text:p text:style-name="P72">16-19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gt;=20</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Joprojām mācās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Sociālprofesionālā kategorija</text:p>
            </table:table-cell>
            <table:covered-table-cell/>
            <table:covered-table-cell/>
            <table:covered-table-cell/>
          </table:table-row>
          <table:table-row>
            <table:table-cell table:style-name="Tableau27.A1" office:value-type="string">
              <text:p text:style-name="P72">Pašnodarbināta persona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Vadītāji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Citas baltas apkakles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Fiziskā darba strādnieki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Mājas ļaudis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Bezdarbnieks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1" office:value-type="string">
              <text:p text:style-name="P72">Pensionējies(-usies) </text:p>
            </table:table-cell>
            <table:table-cell table:style-name="Tableau27.B3" office:value-type="float" office:value="70">
              <text:p text:style-name="P70">70</text:p>
            </table:table-cell>
            <table:table-cell table:style-name="Tableau27.B3" office:value-type="float" office:value="19">
              <text:p text:style-name="P70">19</text:p>
            </table:table-cell>
            <table:table-cell table:style-name="Tableau27.B3" office:value-type="float" office:value="11">
              <text:p text:style-name="P70">11</text:p>
            </table:table-cell>
          </table:table-row>
          <table:table-row>
            <table:table-cell table:style-name="Tableau27.A1" office:value-type="string">
              <text:p text:style-name="P72">Skolēni </text:p>
            </table:table-cell>
            <table:table-cell table:style-name="Tableau27.B3" office:value-type="float" office:value="70">
              <text:p text:style-name="P70">70</text:p>
            </table:table-cell>
            <table:table-cell table:style-name="Tableau27.B3" office:value-type="float" office:value="25">
              <text:p text:style-name="P70">25</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Subjektīvā urbanizācija</text:p>
            </table:table-cell>
            <table:covered-table-cell/>
            <table:covered-table-cell/>
            <table:covered-table-cell/>
          </table:table-row>
          <table:table-row>
            <table:table-cell table:style-name="Tableau27.A1" office:value-type="string">
              <text:p text:style-name="P72">Lauku apvidus vai ciems </text:p>
            </table:table-cell>
            <table:table-cell table:style-name="Tableau27.B3" office:value-type="float" office:value="69">
              <text:p text:style-name="P70">69</text:p>
            </table:table-cell>
            <table:table-cell table:style-name="Tableau27.B3" office:value-type="float" office:value="22">
              <text:p text:style-name="P70">22</text:p>
            </table:table-cell>
            <table:table-cell table:style-name="Tableau27.B3" office:value-type="float" office:value="9">
              <text:p text:style-name="P70">9</text:p>
            </table:table-cell>
          </table:table-row>
          <table:table-row>
            <table:table-cell table:style-name="Tableau27.A1" office:value-type="string">
              <text:p text:style-name="P72">Maza vai vidēja lieluma pilsēta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Lielpilsēta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IVET uztvere (MŪSU VALSTS)</text:p>
            </table:table-cell>
            <table:covered-table-cell/>
            <table:covered-table-cell/>
            <table:covered-table-cell/>
          </table:table-row>
          <table:table-row>
            <table:table-cell table:style-name="Tableau27.A1" office:value-type="string">
              <text:p text:style-name="P72">Pozitīvs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egatīvs </text:p>
            </table:table-cell>
            <table:table-cell table:style-name="Tableau27.B3" office:value-type="float" office:value="72">
              <text:p text:style-name="P70">72</text:p>
            </table:table-cell>
            <table:table-cell table:style-name="Tableau27.B3" office:value-type="float" office:value="23">
              <text:p text:style-name="P70">23</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27.A1" office:value-type="string">
              <text:p text:style-name="P72">Jā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ē </text:p>
            </table:table-cell>
            <table:table-cell table:style-name="Tableau27.B3" office:value-type="float" office:value="71">
              <text:p text:style-name="P70">71</text:p>
            </table:table-cell>
            <table:table-cell table:style-name="Tableau27.B3" office:value-type="float" office:value="21">
              <text:p text:style-name="P70">21</text:p>
            </table:table-cell>
            <table:table-cell table:style-name="Tableau27.B3" office:value-type="float" office:value="8">
              <text:p text:style-name="P70">8</text:p>
            </table:table-cell>
          </table:table-row>
        </table:table>
        <text:p text:style-name="P25"/>
        <text:p text:style-name="P52">Vairāk nekā puse ES iedzīvotāju apgalvo, ka skolotāji un profesionālās orientācijas konsultanti pienācīgi nenovērš ar dzimumu saistītus aizspriedumus, pirms skolēni izvēlas starp vispārējo un profesionālo izglītību. </text:p>
        <text:p text:style-name="P25">Visā Eiropas Savienībā 55 % ES iedzīvotāju apgalvo, ka skolotāji un profesionālās orientācijas konsultanti pienācīgi nenovērš ar dzimumu saistītus aizspriedumus, pirms skolēni izdara izvēli starp vispārējo un profesionālo izglītību, tostarp 13 %, kuri pilnībā piekrīt, un 42 %, kuri parasti piekrīt.<text:note text:id="ftn55" text:note-class="footnote"><text:note-citation>55</text:note-citation><text:note-body><text:p text:style-name="P13">jautājums. Lūdzu, pastāstiet, cik lielā mērā piekrītat vai nepiekrītat katram no šiem apgalvojumiem: Skolotāji un profesionālās orientācijas konsultanti pienācīgi nerisina ar dzimumu saistītus aizspriedumus, pirms skolēni izdara izvēli starp vispārējo un profesionālo izglītību. </text:p></text:note-body></text:note> Gandrīz trešdaļa respondentu (29 %) tam nepiekrīt, bet 16 % to nezina. </text:p>
        <text:p text:style-name="P25">Viedokļi dažādās dalībvalstīs atšķiras. Visaugstākais nolīguma līmenis reģistrēts Itālijā (74 %), Slovākijā (71 %) un Polijā (68 %). Zemākais līmenis reģistrēts Zviedrijā (31 %), Igaunijā (39 %) un Spānijā (41 %). </text:p>
        <text:p text:style-name="P25">Vismaz puse respondentu 20 dalībvalstīs piekrīt, ka dzimumu aizspriedumi netiek pienācīgi novērsti. </text:p>
        <text:p text:style-name="P25"><draw:g text:anchor-type="paragraph" draw:z-index="55" draw:name="Forme51" draw:style-name="gr1"><draw:frame draw:style-name="gr78" draw:text-style-name="P108" svg:width="16.855cm" svg:height="7.677cm" svg:x="0.158cm" svg:y="2.979cm"><draw:image xlink:href="Pictures/1000000000000588000002857116347C29F05388.png" xlink:type="simple" xlink:show="embed" xlink:actuate="onLoad" draw:mime-type="image/png"><text:p/></draw:image></draw:frame><draw:frame draw:style-name="gr79" draw:text-style-name="P102" svg:width="16.722cm" svg:height="1.227cm" svg:x="0.079cm" svg:y="1.54cm"><draw:text-box><text:p text:style-name="P101"><text:span text:style-name="T59">jautājums. Lūdzu, pastāstiet, cik lielā mērā piekrītat vai nepiekrītat katram no šiem apgalvojumiem: Skolotāji un profesionālās orientācijas konsultanti pienācīgi nerisina ar dzimumu saistītus aizspriedumus, pirms skolēni izdara izvēli starp vispārējo un profesionālo izglītību. (%)</text:span></text:p></draw:text-box></draw:frame><draw:g draw:style-name="gr4"><draw:frame draw:style-name="gr80" draw:text-style-name="P100" svg:width="14.098cm" svg:height="0.959cm" svg:x="0.472cm" svg:y="10.721cm"><draw:image xlink:href="Pictures/100000000000022300000022902E68B765C34830.png" xlink:type="simple" xlink:show="embed" xlink:actuate="onLoad" draw:mime-type="image/png"><text:p/></draw:image></draw:frame><draw:frame draw:style-name="gr81" draw:text-style-name="P102" svg:width="2.924cm" svg:height="0.648cm" svg:x="0.933cm" svg:y="10.896cm"><draw:text-box><text:p text:style-name="P106"><text:span text:style-name="T59">Pilnībā piekrītu</text:span></text:p></draw:text-box></draw:frame><draw:frame draw:style-name="gr82" draw:text-style-name="P102" svg:width="2.948cm" svg:height="1.004cm" svg:x="3.94cm" svg:y="10.873cm"><draw:text-box><text:p text:style-name="P106"><text:span text:style-name="T59">Piekrist</text:span></text:p></draw:text-box></draw:frame><draw:frame draw:style-name="gr83" draw:text-style-name="P102" svg:width="3.282cm" svg:height="0.646cm" svg:x="7.124cm" svg:y="10.917cm"><draw:text-box><text:p text:style-name="P106"><text:span text:style-name="T59">Tendēt nepiekrist</text:span></text:p></draw:text-box></draw:frame><draw:frame draw:style-name="gr84" draw:text-style-name="P102" svg:width="3.484cm" svg:height="0.646cm" svg:x="10.752cm" svg:y="10.876cm"><draw:text-box><text:p text:style-name="P106"><text:span text:style-name="T59">Pilnīgi nepiekrītu</text:span></text:p></draw:text-box></draw:frame><draw:frame draw:style-name="gr85" draw:text-style-name="P102" svg:width="2.518cm" svg:height="0.687cm" svg:x="14.474cm" svg:y="10.876cm"><draw:text-box><text:p text:style-name="P106"><text:span text:style-name="T59">Nezinu</text:span></text:p></draw:text-box></draw:frame></draw:g></draw:g><draw:g text:anchor-type="paragraph" draw:z-index="54" draw:name="Forme50" draw:style-name="gr32"><draw:frame draw:style-name="gr86" draw:text-style-name="P100" svg:width="3.661cm" svg:height="3.71cm" svg:x="11.031cm" svg:y="-3.967cm"><draw:image xlink:href="Pictures/10000000000001DF000001EE5AFD4471C52C6054.png" xlink:type="simple" xlink:show="embed" xlink:actuate="onLoad" draw:mime-type="image/png"><text:p/></draw:image></draw:frame><draw:frame draw:style-name="gr87" draw:text-style-name="P102" svg:width="7.474cm" svg:height="2.331cm" svg:x="8.987cm" svg:y="-7.207cm"><draw:text-box><text:p text:style-name="P101"><text:span text:style-name="T59">jautājums. Lūdzu, pastāstiet, cik lielā mērā piekrītat vai nepiekrītat katram no šiem apgalvojumiem: Skolotāji un profesionālās orientācijas konsultanti pienācīgi nerisina ar dzimumu saistītus aizspriedumus, pirms skolēni izdara izvēli starp vispārējo un profesionālo izglītību. (ES27) (%)</text:span></text:p></draw:text-box></draw:frame><draw:frame draw:style-name="gr88" draw:text-style-name="P102" svg:width="2.555cm" svg:height="0.613cm" svg:x="10.592cm" svg:y="-4.6cm"><draw:text-box><text:p text:style-name="P101"><text:span text:style-name="T59">Nezinu 16</text:span></text:p></draw:text-box></draw:frame><draw:frame draw:style-name="gr89" draw:text-style-name="P105" svg:width="2.345cm" svg:height="0.955cm" svg:x="9.158cm" svg:y="-3.587cm"><draw:text-box><text:p text:style-name="P104"><text:span text:style-name="T59">Pilnīgi nepiekrītu 5</text:span></text:p></draw:text-box></draw:frame><draw:frame draw:style-name="gr90" draw:text-style-name="P105" svg:width="1.96cm" svg:height="1.301cm" svg:x="9.529cm" svg:y="-1.347cm"><draw:text-box><text:p text:style-name="P104"><text:span text:style-name="T59">Nepiekrist 24</text:span></text:p></draw:text-box></draw:frame><draw:frame draw:style-name="gr91" draw:text-style-name="P102" svg:width="1.719cm" svg:height="1.301cm" svg:x="14.03cm" svg:y="-0.841cm"><draw:text-box><text:p text:style-name="P101"><text:span text:style-name="T59">Tend tn piekrīt 42</text:span></text:p></draw:text-box></draw:frame><draw:frame draw:style-name="gr92" draw:text-style-name="P102" svg:width="2.232cm" svg:height="0.957cm" svg:x="13.543cm" svg:y="-4.796cm"><draw:text-box><text:p text:style-name="P101"><text:span text:style-name="T59">Pilnībā piekrītu 13</text:span></text:p></draw:text-box></draw:frame></draw:g></text:p>
        <text:p text:style-name="P33">Tas, cik lielā mērā respondenti piekrīt, ka ar dzimumu saistīti aizspriedumi netiek pienācīgi novērsti, kad skolēni izdara izvēli, atšķiras atkarībā no sociāldemogrāfiskajiem un attieksmes faktoriem, kā norādīts turpmāk. </text:p>
        <text:p text:style-name="P53">■ Pastāv dažas atšķirības pa sociāli profesionālajām kategorijām, un 61 % skolēnu piekrīt šim viedoklim salīdzinājumā ar 50 % pensionēto respondentu. </text:p>
        <text:p text:style-name="P53">■ Pēc vecuma piekrišana samazinās no 62 % respondentu vecumā no 15 līdz 24 gadiem līdz 52 % respondentu vecumā no 55 gadiem. </text:p>
        <text:p text:style-name="P53">■ Pēc vecuma izglītības beigās 57 % no tiem, kas pabeidza mācības vecumā no 16 līdz 19 gadiem, un 54 % no tiem, kas pabeidza mācības 20 gadu vecumā vai vēlāk, uzskata, ka skolotāji un profesionālās orientācijas konsultanti pienācīgi nenovērš ar dzimumu saistītus aizspriedumus, pirms skolēni izvēlas starp vispārējo un profesionālo izglītību. Šis skaitlis ir 50 % tiem, kas beidza 15 gadus veci vai jaunāki. Tas sasniedz augstāko līmeni to eiropiešu vidū, kuri joprojām studē (61 %). </text:p>
        <text:p text:style-name="P53">■ Respondenti, kuri ieteiktu vispārējo vidējo izglītību, nedaudz biežāk nekā tie, kuri dod priekšroku profesionālajai izglītībai (60 % pret 56 %), piekrīt, ka dzimumu aizspriedumi netiek pienācīgi novērsti. </text:p>
        <text:p text:style-name="P53">■ Nav atšķirības pēc dzimuma. </text:p>
        <text:p text:style-name="P25"/>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2">QB11.3 Lūdzu, pastāstiet, cik lielā mērā piekrītat vai nepiekrītat katram no šiem apgalvojumiem: Skolotāji un profesionālās orientācijas konsultanti pienācīgi nenovērš ar dzimumu saistītus aizspriedumus, pirms skolēni izdara izvēli starp vispārējo un profesionālo izglītību (% no ES)</text:p>
            </table:table-cell>
            <table:covered-table-cell/>
            <table:covered-table-cell/>
            <table:covered-table-cell/>
          </table:table-row>
          <table:table-row>
            <table:table-cell table:style-name="Tableau28.A1" office:value-type="string">
              <text:p text:style-name="P68"/>
            </table:table-cell>
            <table:table-cell table:style-name="Tableau28.A1" office:value-type="string">
              <text:p text:style-name="P70">Kopā “Piekrītu”</text:p>
            </table:table-cell>
            <table:table-cell table:style-name="Tableau28.A1" office:value-type="string">
              <text:p text:style-name="P70">Kopā "Nepiekrītu" </text:p>
            </table:table-cell>
            <table:table-cell table:style-name="Tableau28.A1" office:value-type="string">
              <text:p text:style-name="P70">Nezinu</text:p>
            </table:table-cell>
          </table:table-row>
          <table:table-row>
            <table:table-cell table:style-name="Tableau28.A1" office:value-type="string">
              <text:p text:style-name="P72">ES-27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Dzimums</text:p>
            </table:table-cell>
            <table:covered-table-cell/>
            <table:covered-table-cell/>
            <table:covered-table-cell/>
          </table:table-row>
          <table:table-row>
            <table:table-cell table:style-name="Tableau28.A1" office:value-type="string">
              <text:p text:style-name="P72">Cilvēks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1" office:value-type="string">
              <text:p text:style-name="P72">Sieviete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Vecums</text:p>
            </table:table-cell>
            <table:covered-table-cell/>
            <table:covered-table-cell/>
            <table:covered-table-cell/>
          </table:table-row>
          <table:table-row>
            <table:table-cell table:style-name="Tableau28.A1" office:value-type="string">
              <text:p text:style-name="P72">15-24 </text:p>
            </table:table-cell>
            <table:table-cell table:style-name="Tableau28.B3" office:value-type="float" office:value="62">
              <text:p text:style-name="P70">62</text:p>
            </table:table-cell>
            <table:table-cell table:style-name="Tableau28.B3" office:value-type="float" office:value="29">
              <text:p text:style-name="P70">29</text:p>
            </table:table-cell>
            <table:table-cell table:style-name="Tableau28.B3" office:value-type="float" office:value="9">
              <text:p text:style-name="P70">9</text:p>
            </table:table-cell>
          </table:table-row>
          <table:table-row>
            <table:table-cell table:style-name="Tableau28.A1" office:value-type="string">
              <text:p text:style-name="P72">25-39 </text:p>
            </table:table-cell>
            <table:table-cell table:style-name="Tableau28.B3" office:value-type="float" office:value="58">
              <text:p text:style-name="P70">58</text:p>
            </table:table-cell>
            <table:table-cell table:style-name="Tableau28.B3" office:value-type="float" office:value="30">
              <text:p text:style-name="P70">30</text:p>
            </table:table-cell>
            <table:table-cell table:style-name="Tableau28.B3" office:value-type="float" office:value="12">
              <text:p text:style-name="P70">12</text:p>
            </table:table-cell>
          </table:table-row>
          <table:table-row>
            <table:table-cell table:style-name="Tableau28.A1" office:value-type="string">
              <text:p text:style-name="P72">40-54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gt;=55</text:p>
            </table:table-cell>
            <table:table-cell table:style-name="Tableau28.B3" office:value-type="float" office:value="52">
              <text:p text:style-name="P70">52</text:p>
            </table:table-cell>
            <table:table-cell table:style-name="Tableau28.B3" office:value-type="float" office:value="26">
              <text:p text:style-name="P70">26</text:p>
            </table:table-cell>
            <table:table-cell table:style-name="Tableau28.B3" office:value-type="float" office:value="22">
              <text:p text:style-name="P70">22</text:p>
            </table:table-cell>
          </table:table-row>
          <table:table-row>
            <table:table-cell table:style-name="Tableau28.A4" table:number-columns-spanned="4" office:value-type="string">
              <text:p text:style-name="P67">Izglītība (beigās)</text:p>
            </table:table-cell>
            <table:covered-table-cell/>
            <table:covered-table-cell/>
            <table:covered-table-cell/>
          </table:table-row>
          <table:table-row>
            <table:table-cell table:style-name="Tableau28.A1" office:value-type="string">
              <text:p text:style-name="P72">&lt;=-15</text:p>
            </table:table-cell>
            <table:table-cell table:style-name="Tableau28.B3" office:value-type="float" office:value="50">
              <text:p text:style-name="P70">50</text:p>
            </table:table-cell>
            <table:table-cell table:style-name="Tableau28.B3" office:value-type="float" office:value="24">
              <text:p text:style-name="P70">24</text:p>
            </table:table-cell>
            <table:table-cell table:style-name="Tableau28.B3" office:value-type="float" office:value="26">
              <text:p text:style-name="P70">26</text:p>
            </table:table-cell>
          </table:table-row>
          <table:table-row>
            <table:table-cell table:style-name="Tableau28.A1" office:value-type="string">
              <text:p text:style-name="P72">16-19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gt;=20</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Joprojām mācās </text:p>
            </table:table-cell>
            <table:table-cell table:style-name="Tableau28.B3" office:value-type="float" office:value="61">
              <text:p text:style-name="P70">61</text:p>
            </table:table-cell>
            <table:table-cell table:style-name="Tableau28.B3" office:value-type="float" office:value="28">
              <text:p text:style-name="P70">28</text:p>
            </table:table-cell>
            <table:table-cell table:style-name="Tableau28.B3" office:value-type="float" office:value="11">
              <text:p text:style-name="P70">11</text:p>
            </table:table-cell>
          </table:table-row>
          <table:table-row>
            <table:table-cell table:style-name="Tableau28.A4" table:number-columns-spanned="4" office:value-type="string">
              <text:p text:style-name="P67">Sociālprofesionālā kategorija</text:p>
            </table:table-cell>
            <table:covered-table-cell/>
            <table:covered-table-cell/>
            <table:covered-table-cell/>
          </table:table-row>
          <table:table-row>
            <table:table-cell table:style-name="Tableau28.A1" office:value-type="string">
              <text:p text:style-name="P72">Pašnodarbināta persona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Vadītāji </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Citas baltas apkakles </text:p>
            </table:table-cell>
            <table:table-cell table:style-name="Tableau28.B3" office:value-type="float" office:value="58">
              <text:p text:style-name="P70">58</text:p>
            </table:table-cell>
            <table:table-cell table:style-name="Tableau28.B3" office:value-type="float" office:value="29">
              <text:p text:style-name="P70">29</text:p>
            </table:table-cell>
            <table:table-cell table:style-name="Tableau28.B3" office:value-type="float" office:value="13">
              <text:p text:style-name="P70">13</text:p>
            </table:table-cell>
          </table:table-row>
          <table:table-row>
            <table:table-cell table:style-name="Tableau28.A1" office:value-type="string">
              <text:p text:style-name="P72">Fiziskā darba strādnieki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Mājas ļaudis </text:p>
            </table:table-cell>
            <table:table-cell table:style-name="Tableau28.B3" office:value-type="float" office:value="57">
              <text:p text:style-name="P70">57</text:p>
            </table:table-cell>
            <table:table-cell table:style-name="Tableau28.B3" office:value-type="float" office:value="27">
              <text:p text:style-name="P70">27</text:p>
            </table:table-cell>
            <table:table-cell table:style-name="Tableau28.B3" office:value-type="float" office:value="16">
              <text:p text:style-name="P70">16</text:p>
            </table:table-cell>
          </table:table-row>
          <table:table-row>
            <table:table-cell table:style-name="Tableau28.A1" office:value-type="string">
              <text:p text:style-name="P72">Bezdarbnieks </text:p>
            </table:table-cell>
            <table:table-cell table:style-name="Tableau28.B3" office:value-type="float" office:value="51">
              <text:p text:style-name="P70">51</text:p>
            </table:table-cell>
            <table:table-cell table:style-name="Tableau28.B3" office:value-type="float" office:value="32">
              <text:p text:style-name="P70">32</text:p>
            </table:table-cell>
            <table:table-cell table:style-name="Tableau28.B3" office:value-type="float" office:value="17">
              <text:p text:style-name="P70">17</text:p>
            </table:table-cell>
          </table:table-row>
          <table:table-row>
            <table:table-cell table:style-name="Tableau28.A1" office:value-type="string">
              <text:p text:style-name="P72">Pensionējies(-usies) </text:p>
            </table:table-cell>
            <table:table-cell table:style-name="Tableau28.B3" office:value-type="float" office:value="50">
              <text:p text:style-name="P70">50</text:p>
            </table:table-cell>
            <table:table-cell table:style-name="Tableau28.B3" office:value-type="float" office:value="26">
              <text:p text:style-name="P70">26</text:p>
            </table:table-cell>
            <table:table-cell table:style-name="Tableau28.B3" office:value-type="float" office:value="24">
              <text:p text:style-name="P70">24</text:p>
            </table:table-cell>
          </table:table-row>
          <table:table-row>
            <table:table-cell table:style-name="Tableau28.A1" office:value-type="string">
              <text:p text:style-name="P72">Skolēni </text:p>
            </table:table-cell>
            <table:table-cell table:style-name="Tableau28.B3" office:value-type="float" office:value="61">
              <text:p text:style-name="P70">61</text:p>
            </table:table-cell>
            <table:table-cell table:style-name="Tableau28.B3" office:value-type="float" office:value="29">
              <text:p text:style-name="P70">29</text:p>
            </table:table-cell>
            <table:table-cell table:style-name="Tableau28.B3" office:value-type="float" office:value="10">
              <text:p text:style-name="P70">10</text:p>
            </table:table-cell>
          </table:table-row>
          <table:table-row>
            <table:table-cell table:style-name="Tableau28.A4" table:number-columns-spanned="4" office:value-type="string">
              <text:p text:style-name="P67">Subjektīvā urbanizācija</text:p>
            </table:table-cell>
            <table:covered-table-cell/>
            <table:covered-table-cell/>
            <table:covered-table-cell/>
          </table:table-row>
          <table:table-row>
            <table:table-cell table:style-name="Tableau28.A1" office:value-type="string">
              <text:p text:style-name="P72">Lauku apvidus vai ciems </text:p>
            </table:table-cell>
            <table:table-cell table:style-name="Tableau28.B3" office:value-type="float" office:value="52">
              <text:p text:style-name="P70">52</text:p>
            </table:table-cell>
            <table:table-cell table:style-name="Tableau28.B3" office:value-type="float" office:value="31">
              <text:p text:style-name="P70">31</text:p>
            </table:table-cell>
            <table:table-cell table:style-name="Tableau28.B3" office:value-type="float" office:value="17">
              <text:p text:style-name="P70">17</text:p>
            </table:table-cell>
          </table:table-row>
          <table:table-row>
            <table:table-cell table:style-name="Tableau28.A1" office:value-type="string">
              <text:p text:style-name="P72">Maza vai vidēja lieluma pilsēta </text:p>
            </table:table-cell>
            <table:table-cell table:style-name="Tableau28.B3" office:value-type="float" office:value="56">
              <text:p text:style-name="P70">56</text:p>
            </table:table-cell>
            <table:table-cell table:style-name="Tableau28.B3" office:value-type="float" office:value="28">
              <text:p text:style-name="P70">28</text:p>
            </table:table-cell>
            <table:table-cell table:style-name="Tableau28.B3" office:value-type="float" office:value="16">
              <text:p text:style-name="P70">16</text:p>
            </table:table-cell>
          </table:table-row>
          <table:table-row>
            <table:table-cell table:style-name="Tableau28.A1" office:value-type="string">
              <text:p text:style-name="P72">Lielpilsēta </text:p>
            </table:table-cell>
            <table:table-cell table:style-name="Tableau28.B3" office:value-type="float" office:value="58">
              <text:p text:style-name="P70">58</text:p>
            </table:table-cell>
            <table:table-cell table:style-name="Tableau28.B3" office:value-type="float" office:value="27">
              <text:p text:style-name="P70">27</text:p>
            </table:table-cell>
            <table:table-cell table:style-name="Tableau28.B3" office:value-type="float" office:value="15">
              <text:p text:style-name="P70">15</text:p>
            </table:table-cell>
          </table:table-row>
          <table:table-row>
            <table:table-cell table:style-name="Tableau28.A4" table:number-columns-spanned="4" office:value-type="string">
              <text:p text:style-name="P67">IVET uztvere (MŪSU VALSTS)</text:p>
            </table:table-cell>
            <table:covered-table-cell/>
            <table:covered-table-cell/>
            <table:covered-table-cell/>
          </table:table-row>
          <table:table-row table:style-name="Tableau28.31">
            <table:table-cell table:style-name="Tableau28.A1" office:value-type="string">
              <text:p text:style-name="P72">Pozitīvs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Negatīvs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28.A1" office:value-type="string">
              <text:p text:style-name="P72">Jā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Nē </text:p>
            </table:table-cell>
            <table:table-cell table:style-name="Tableau28.B3" office:value-type="float" office:value="54">
              <text:p text:style-name="P70">54</text:p>
            </table:table-cell>
            <table:table-cell table:style-name="Tableau28.B3" office:value-type="float" office:value="29">
              <text:p text:style-name="P70">29</text:p>
            </table:table-cell>
            <table:table-cell table:style-name="Tableau28.B3" office:value-type="float" office:value="17">
              <text:p text:style-name="P70">17</text:p>
            </table:table-cell>
          </table:table-row>
        </table:table>
        <text:p text:style-name="P25"/>
        <text:p text:style-name="P52">Vairāk nekā puse ES iedzīvotāju apgalvo, ka ar STEM saistītās jomas PIA jomā ir piemērotākas vīriešiem </text:p>
        <text:p text:style-name="P25">Visā Eiropas Savienībā 55 % ES iedzīvotāju apgalvo, ka PIA jomas, kas saistītas ar STEM, piemēram, būvniecība, autobūve, ražošana un IKT, ir piemērotākas vīriešiem, tostarp 14 %, kuri pilnībā piekrīt, un 41 %, kuri parasti piekrīt.<text:note text:id="ftn56" text:note-class="footnote"><text:note-citation>56</text:note-citation><text:note-body><text:p text:style-name="P13">QB10.1. Lūdzu, pastāstiet, cik lielā mērā piekrītat vai nepiekrītat katram no šiem apgalvojumiem: Ar STEM saistītās jomas PIA jomā (piemēram, būvniecība, autobūve, ražošana, IKT) ir vairāk piemērotas vīriešiem. </text:p></text:note-body></text:note> Kopumā 41 % nepiekrīt, bet 4 % nezina. </text:p>
        <text:p text:style-name="P25">Vismaz puse respondentu 18 dalībvalstīs piekrīt, ka ar STEM saistītās jomas ir piemērotākas vīriešiem. </text:p>
        <text:p text:style-name="P25">Viedokļi dažādās dalībvalstīs atšķiras. Augstākais vienošanās līmenis reģistrēts Ungārijā un Slovākijā (abās 86 %) un Bulgārijā (83 %). Zemākais līmenis reģistrēts Zviedrijā (15 %), Nīderlandē (27 %) un Somijā (28 %). </text:p>
        <text:p text:style-name="P25"><draw:g text:anchor-type="paragraph" draw:z-index="56" draw:name="Forme52" draw:style-name="gr32"><draw:frame draw:style-name="gr71" draw:text-style-name="P100" svg:width="4.197cm" svg:height="4.58cm" svg:x="11.119cm" svg:y="-4.129cm"><draw:image xlink:href="Pictures/10000000000001E400000210DB05C0D2BD5F98C4.png" xlink:type="simple" xlink:show="embed" xlink:actuate="onLoad" draw:mime-type="image/png"><text:p/></draw:image></draw:frame><draw:frame draw:style-name="gr72" draw:text-style-name="P102" svg:width="7.753cm" svg:height="1.876cm" svg:x="8.939cm" svg:y="-6.306cm"><draw:text-box><text:p text:style-name="P101"><text:span text:style-name="T59">QB10.1. Lūdzu, pastāstiet, cik lielā mērā piekrītat vai nepiekrītat katram no šiem apgalvojumiem: Ar STEM saistītās jomas PIA jomā (piemēram, būvniecība, autobūve, ražošana, IKT) ir vairāk piemērotas vīriešiem. (ES27) (%)</text:span></text:p></draw:text-box></draw:frame><draw:frame draw:style-name="gr73" draw:text-style-name="P108" svg:width="2.659cm" svg:height="0.578cm" svg:x="11.44cm" svg:y="-4.761cm"><draw:text-box><text:p text:style-name="P107"><text:span text:style-name="T59">Nezinu 4</text:span></text:p></draw:text-box></draw:frame><draw:frame draw:style-name="gr74" draw:text-style-name="P105" svg:width="1.886cm" svg:height="1.227cm" svg:x="10.07cm" svg:y="-4.203cm"><draw:text-box><text:p text:style-name="P104"><text:span text:style-name="T59">Pilnīgi nepiekrītu 16</text:span></text:p></draw:text-box></draw:frame><draw:frame draw:style-name="gr75" draw:text-style-name="P105" svg:width="1.786cm" svg:height="1.304cm" svg:x="9.396cm" svg:y="-1.067cm"><draw:text-box><text:p text:style-name="P104"><text:span text:style-name="T59">Piekrist 16</text:span></text:p></draw:text-box></draw:frame><draw:frame draw:style-name="gr76" draw:text-style-name="P102" svg:width="1.777cm" svg:height="0.902cm" svg:x="14.612cm" svg:y="-0.208cm"><draw:text-box><text:p text:style-name="P101"><text:span text:style-name="T59">Piekrītu 41</text:span></text:p></draw:text-box></draw:frame><draw:frame draw:style-name="gr77" draw:text-style-name="P102" svg:width="1.77cm" svg:height="1.227cm" svg:x="13.927cm" svg:y="-4.547cm"><draw:text-box><text:p text:style-name="P101"><text:span text:style-name="T59">Pilnībā piekrītu 14</text:span></text:p></draw:text-box></draw:frame></draw:g></text:p>
        <text:p text:style-name="P25"><draw:g text:anchor-type="paragraph" draw:z-index="57" draw:name="Forme53" draw:style-name="gr1"><draw:frame draw:style-name="gr63" draw:text-style-name="P100" svg:width="16.675cm" svg:height="7.374cm" svg:x="-0.131cm" svg:y="1.519cm"><draw:image xlink:href="Pictures/10000000000004E70000022BFEE03172855F860F.png" xlink:type="simple" xlink:show="embed" xlink:actuate="onLoad" draw:mime-type="image/png"><text:p/></draw:image></draw:frame><draw:frame draw:style-name="gr64" draw:text-style-name="P102" svg:width="16.244cm" svg:height="0.902cm" svg:x="0.033cm" svg:y="0.434cm"><draw:text-box><text:p text:style-name="P101"><text:span text:style-name="T59">QB10.1. Lūdzu, pastāstiet, cik lielā mērā piekrītat vai nepiekrītat katram no šiem apgalvojumiem: Ar STEM saistītās jomas PIA jomā (piemēram, būvniecība, autobūve, ražošana, IKT) ir vairāk piemērotas vīriešiem. (%)</text:span></text:p></draw:text-box></draw:frame><draw:g draw:style-name="gr4"><draw:frame draw:style-name="gr65" draw:text-style-name="P100" svg:width="14.098cm" svg:height="0.959cm" svg:x="0.529cm" svg:y="9.028cm"><draw:image xlink:href="Pictures/100000000000022300000022902E68B765C34830.png" xlink:type="simple" xlink:show="embed" xlink:actuate="onLoad" draw:mime-type="image/png"><text:p/></draw:image></draw:frame><draw:frame draw:style-name="gr66" draw:text-style-name="P102" svg:width="2.924cm" svg:height="0.648cm" svg:x="0.991cm" svg:y="9.201cm"><draw:text-box><text:p text:style-name="P106"><text:span text:style-name="T59">Pilnībā piekrītu</text:span></text:p></draw:text-box></draw:frame><draw:frame draw:style-name="gr67" draw:text-style-name="P102" svg:width="2.946cm" svg:height="1.004cm" svg:x="4cm" svg:y="9.179cm"><draw:text-box><text:p text:style-name="P106"><text:span text:style-name="T59">Piekrist</text:span></text:p></draw:text-box></draw:frame><draw:frame draw:style-name="gr68" draw:text-style-name="P102" svg:width="3.282cm" svg:height="0.646cm" svg:x="7.182cm" svg:y="9.222cm"><draw:text-box><text:p text:style-name="P106"><text:span text:style-name="T59">Tendēt nepiekrist</text:span></text:p></draw:text-box></draw:frame><draw:frame draw:style-name="gr69" draw:text-style-name="P102" svg:width="3.484cm" svg:height="0.646cm" svg:x="10.81cm" svg:y="9.179cm"><draw:text-box><text:p text:style-name="P106"><text:span text:style-name="T59">Pilnīgi nepiekrītu</text:span></text:p></draw:text-box></draw:frame><draw:frame draw:style-name="gr70" draw:text-style-name="P102" svg:width="2.52cm" svg:height="0.687cm" svg:x="14.532cm" svg:y="9.179cm"><draw:text-box><text:p text:style-name="P106"><text:span text:style-name="T59">Nezinu</text:span></text:p></draw:text-box></draw:frame></draw:g></draw:g></text:p>
        <text:p text:style-name="P33">Apjoms, kādā respondenti piekrīt, ka ar STEM saistītās jomas ir piemērotākas vīriešiem, atšķiras atkarībā no sociāldemogrāfiskajiem un attieksmes faktoriem, kā norādīts turpmāk. </text:p>
        <text:p text:style-name="P53">■ Šis viedoklis ir plašāk izplatīts to respondentu vidū, kuri: uzskata, ka skolotāji un profesionālās orientācijas konsultanti pienācīgi nerisina ar dzimumu saistītus aizspriedumus (65 % pret 43 %) ; uzskata, ka vīrieši, kuriem nav labu akadēmisko sasniegumu, saskaras ar lielāku spiedienu izvēlēties PIA (62 % salīdzinājumā ar 42 %) ; domā, ka sievietes tiek mudinātas iegūt vispārējo izglītību, neraugoties uz interesi par tehniskiem priekšmetiem (63 % pret 38 %) ; justies dzimumu stereotipus pastiprina ģimenes, vienaudžiem un sociālo mediju (59% pret 46%) ; un ticiet, ka vīrieši, kas aprūpē vai apkalpo ar ‑ saistītas PIA jomas, saskaras ar sociālu stigmatizāciju (63 % pret 46 %). </text:p>
        <text:p text:style-name="P53">■ Respondenti, kuri uzskata, ka jaunieši saņem pietiekami daudz informācijas par PIA iespējām, biežāk piekrīt (62 %) nekā tie, kuri uzskata, ka nepiekrīt (47 %). </text:p>
        <text:p text:style-name="P53">■ Gandrīz divas trešdaļas respondentu (60 %), kuri ziņo, ka viņu valstī PIA tiek uztverta pozitīvi, piekrīt, ka ar STEM saistītās jomas ir vairāk piemērotas vīriešiem salīdzinājumā ar 47 % respondentu, kuri ziņo par negatīvu uztveri. </text:p>
        <text:p text:style-name="P53">■ Pastāv dažas pārsteidzošas atšķirības pa sociāli profesionālajām kategorijām, un mājkalpotāji, visticamāk, uzskata, ka ar STEM saistītās jomas PIA jomā ir piemērotākas vīriešiem (63 %) salīdzinājumā ar 47 % vadītāju. </text:p>
        <text:p text:style-name="P53">■ Pēc izglītības beigšanas vecuma šis viedoklis ir visizplatītākais starp tiem, kas pabeiguši izglītību vecumā no 16 līdz 19 gadiem (62 %), kam seko tie, kas pabeiguši izglītību vecumā no 15 gadiem vai jaunāki (59 %). Tiem, kas turpina izglītību pēc 20 gadu vecuma, ir viszemākais piekrišanas līmenis (47 %), savukārt respondentiem, kuri joprojām mācās, šis rādītājs ir 50 %. </text:p>
        <text:p text:style-name="P53">■ Uzskats, ka ar STEM saistītās jomas PIA jomā ir vairāk piemērotas vīriešiem, ir nedaudz izplatītāks vīriešu vidū (58 %) nekā sieviešu vidū (53 %). </text:p>
        <text:p text:style-name="P53">■ Nav atšķirību pēc vecuma vai iepriekšējās PIA apmeklēšanas. </text:p>
        <text:p text:style-name="P25"/>
        <text:p text:style-name="P32"/>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2">QB10.1 Lūdzu, pastāstiet, cik lielā mērā piekrītat vai nepiekrītat katram no šiem apgalvojumiem: Ar STEM saistītās jomas IVET jomā (piemēram, būvniecība, autobūve, ražošana, IKT) ir vairāk piemērotas vīriešiem (% no ES)</text:p>
            </table:table-cell>
            <table:covered-table-cell/>
            <table:covered-table-cell/>
            <table:covered-table-cell/>
          </table:table-row>
          <table:table-row>
            <table:table-cell table:style-name="Tableau29.A1" office:value-type="string">
              <text:p text:style-name="P68"/>
            </table:table-cell>
            <table:table-cell table:style-name="Tableau29.A1" office:value-type="string">
              <text:p text:style-name="P70">Kopā “Piekrītu”</text:p>
            </table:table-cell>
            <table:table-cell table:style-name="Tableau29.A1" office:value-type="string">
              <text:p text:style-name="P70">Kopā "Nepiekrītu" </text:p>
            </table:table-cell>
            <table:table-cell table:style-name="Tableau29.A1" office:value-type="string">
              <text:p text:style-name="P70">Nezinu</text:p>
            </table:table-cell>
          </table:table-row>
          <table:table-row>
            <table:table-cell table:style-name="Tableau29.A1" office:value-type="string">
              <text:p text:style-name="P72">ES-27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Dzimums</text:p>
            </table:table-cell>
            <table:covered-table-cell/>
            <table:covered-table-cell/>
            <table:covered-table-cell/>
          </table:table-row>
          <table:table-row>
            <table:table-cell table:style-name="Tableau29.A1" office:value-type="string">
              <text:p text:style-name="P72">Cilvēks </text:p>
            </table:table-cell>
            <table:table-cell table:style-name="Tableau29.B3" office:value-type="float" office:value="58">
              <text:p text:style-name="P70">58</text:p>
            </table:table-cell>
            <table:table-cell table:style-name="Tableau29.B3" office:value-type="float" office:value="38">
              <text:p text:style-name="P70">38</text:p>
            </table:table-cell>
            <table:table-cell table:style-name="Tableau29.B3" office:value-type="float" office:value="4">
              <text:p text:style-name="P70">4</text:p>
            </table:table-cell>
          </table:table-row>
          <table:table-row>
            <table:table-cell table:style-name="Tableau29.A1" office:value-type="string">
              <text:p text:style-name="P72">Sieviete </text:p>
            </table:table-cell>
            <table:table-cell table:style-name="Tableau29.B3" office:value-type="float" office:value="53">
              <text:p text:style-name="P70">53</text:p>
            </table:table-cell>
            <table:table-cell table:style-name="Tableau29.B3" office:value-type="float" office:value="43">
              <text:p text:style-name="P70">43</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Vecums</text:p>
            </table:table-cell>
            <table:covered-table-cell/>
            <table:covered-table-cell/>
            <table:covered-table-cell/>
          </table:table-row>
          <table:table-row>
            <table:table-cell table:style-name="Tableau29.A1" office:value-type="string">
              <text:p text:style-name="P72">15-24 </text:p>
            </table:table-cell>
            <table:table-cell table:style-name="Tableau29.B3" office:value-type="float" office:value="55">
              <text:p text:style-name="P70">55</text:p>
            </table:table-cell>
            <table:table-cell table:style-name="Tableau29.B3" office:value-type="float" office:value="42">
              <text:p text:style-name="P70">42</text:p>
            </table:table-cell>
            <table:table-cell table:style-name="Tableau29.B3" office:value-type="float" office:value="3">
              <text:p text:style-name="P70">3</text:p>
            </table:table-cell>
          </table:table-row>
          <table:table-row>
            <table:table-cell table:style-name="Tableau29.A1" office:value-type="string">
              <text:p text:style-name="P72">25-39 </text:p>
            </table:table-cell>
            <table:table-cell table:style-name="Tableau29.B3" office:value-type="float" office:value="55">
              <text:p text:style-name="P70">55</text:p>
            </table:table-cell>
            <table:table-cell table:style-name="Tableau29.B3" office:value-type="float" office:value="43">
              <text:p text:style-name="P70">43</text:p>
            </table:table-cell>
            <table:table-cell table:style-name="Tableau29.B3" office:value-type="float" office:value="2">
              <text:p text:style-name="P70">2</text:p>
            </table:table-cell>
          </table:table-row>
          <table:table-row>
            <table:table-cell table:style-name="Tableau29.A1" office:value-type="string">
              <text:p text:style-name="P72">40-54 </text:p>
            </table:table-cell>
            <table:table-cell table:style-name="Tableau29.B3" office:value-type="float" office:value="56">
              <text:p text:style-name="P70">56</text:p>
            </table:table-cell>
            <table:table-cell table:style-name="Tableau29.B3" office:value-type="float" office:value="41">
              <text:p text:style-name="P70">41</text:p>
            </table:table-cell>
            <table:table-cell table:style-name="Tableau29.B3" office:value-type="float" office:value="3">
              <text:p text:style-name="P70">3</text:p>
            </table:table-cell>
          </table:table-row>
          <table:table-row>
            <table:table-cell table:style-name="Tableau29.A1" office:value-type="string">
              <text:p text:style-name="P72">&gt;=55</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4" table:number-columns-spanned="4" office:value-type="string">
              <text:p text:style-name="P67">Izglītība (beigās)</text:p>
            </table:table-cell>
            <table:covered-table-cell/>
            <table:covered-table-cell/>
            <table:covered-table-cell/>
          </table:table-row>
          <table:table-row>
            <table:table-cell table:style-name="Tableau29.A1" office:value-type="string">
              <text:p text:style-name="P72">&lt;=-15</text:p>
            </table:table-cell>
            <table:table-cell table:style-name="Tableau29.B3" office:value-type="float" office:value="59">
              <text:p text:style-name="P70">59</text:p>
            </table:table-cell>
            <table:table-cell table:style-name="Tableau29.B3" office:value-type="float" office:value="31">
              <text:p text:style-name="P70">31</text:p>
            </table:table-cell>
            <table:table-cell table:style-name="Tableau29.B3" office:value-type="float" office:value="10">
              <text:p text:style-name="P70">10</text:p>
            </table:table-cell>
          </table:table-row>
          <table:table-row>
            <table:table-cell table:style-name="Tableau29.A1" office:value-type="string">
              <text:p text:style-name="P72">16-19 </text:p>
            </table:table-cell>
            <table:table-cell table:style-name="Tableau29.B3" office:value-type="float" office:value="62">
              <text:p text:style-name="P70">62</text:p>
            </table:table-cell>
            <table:table-cell table:style-name="Tableau29.B3" office:value-type="float" office:value="35">
              <text:p text:style-name="P70">35</text:p>
            </table:table-cell>
            <table:table-cell table:style-name="Tableau29.B3" office:value-type="float" office:value="3">
              <text:p text:style-name="P70">3</text:p>
            </table:table-cell>
          </table:table-row>
          <table:table-row>
            <table:table-cell table:style-name="Tableau29.A1" office:value-type="string">
              <text:p text:style-name="P72">&gt;=20</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Joprojām mācās </text:p>
            </table:table-cell>
            <table:table-cell table:style-name="Tableau29.B3" office:value-type="float" office:value="50">
              <text:p text:style-name="P70">50</text:p>
            </table:table-cell>
            <table:table-cell table:style-name="Tableau29.B3" office:value-type="float" office:value="47">
              <text:p text:style-name="P70">47</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ociālprofesionālā kategorija</text:p>
            </table:table-cell>
            <table:covered-table-cell/>
            <table:covered-table-cell/>
            <table:covered-table-cell/>
          </table:table-row>
          <table:table-row>
            <table:table-cell table:style-name="Tableau29.A1" office:value-type="string">
              <text:p text:style-name="P72">Pašnodarbināta persona </text:p>
            </table:table-cell>
            <table:table-cell table:style-name="Tableau29.B3" office:value-type="float" office:value="58">
              <text:p text:style-name="P70">58</text:p>
            </table:table-cell>
            <table:table-cell table:style-name="Tableau29.B3" office:value-type="float" office:value="39">
              <text:p text:style-name="P70">39</text:p>
            </table:table-cell>
            <table:table-cell table:style-name="Tableau29.B3" office:value-type="float" office:value="3">
              <text:p text:style-name="P70">3</text:p>
            </table:table-cell>
          </table:table-row>
          <table:table-row>
            <table:table-cell table:style-name="Tableau29.A1" office:value-type="string">
              <text:p text:style-name="P72">Vadītāji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Citas baltas apkakles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Fiziskā darba strādnieki </text:p>
            </table:table-cell>
            <table:table-cell table:style-name="Tableau29.B3" office:value-type="float" office:value="59">
              <text:p text:style-name="P70">59</text:p>
            </table:table-cell>
            <table:table-cell table:style-name="Tableau29.B3" office:value-type="float" office:value="38">
              <text:p text:style-name="P70">38</text:p>
            </table:table-cell>
            <table:table-cell table:style-name="Tableau29.B3" office:value-type="float" office:value="3">
              <text:p text:style-name="P70">3</text:p>
            </table:table-cell>
          </table:table-row>
          <table:table-row>
            <table:table-cell table:style-name="Tableau29.A1" office:value-type="string">
              <text:p text:style-name="P72">Mājas ļaudis </text:p>
            </table:table-cell>
            <table:table-cell table:style-name="Tableau29.B3" office:value-type="float" office:value="63">
              <text:p text:style-name="P70">63</text:p>
            </table:table-cell>
            <table:table-cell table:style-name="Tableau29.B3" office:value-type="float" office:value="33">
              <text:p text:style-name="P70">33</text:p>
            </table:table-cell>
            <table:table-cell table:style-name="Tableau29.B3" office:value-type="float" office:value="4">
              <text:p text:style-name="P70">4</text:p>
            </table:table-cell>
          </table:table-row>
          <table:table-row>
            <table:table-cell table:style-name="Tableau29.A1" office:value-type="string">
              <text:p text:style-name="P72">Bezdarbnieks </text:p>
            </table:table-cell>
            <table:table-cell table:style-name="Tableau29.B3" office:value-type="float" office:value="49">
              <text:p text:style-name="P70">49</text:p>
            </table:table-cell>
            <table:table-cell table:style-name="Tableau29.B3" office:value-type="float" office:value="47">
              <text:p text:style-name="P70">47</text:p>
            </table:table-cell>
            <table:table-cell table:style-name="Tableau29.B3" office:value-type="float" office:value="4">
              <text:p text:style-name="P70">4</text:p>
            </table:table-cell>
          </table:table-row>
          <table:table-row>
            <table:table-cell table:style-name="Tableau29.A1" office:value-type="string">
              <text:p text:style-name="P72">Pensionējies(-usies) </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1" office:value-type="string">
              <text:p text:style-name="P72">Skolēni </text:p>
            </table:table-cell>
            <table:table-cell table:style-name="Tableau29.B3" office:value-type="float" office:value="51">
              <text:p text:style-name="P70">51</text:p>
            </table:table-cell>
            <table:table-cell table:style-name="Tableau29.B3" office:value-type="float" office:value="46">
              <text:p text:style-name="P70">46</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ubjektīvā urbanizācija</text:p>
            </table:table-cell>
            <table:covered-table-cell/>
            <table:covered-table-cell/>
            <table:covered-table-cell/>
          </table:table-row>
          <table:table-row>
            <table:table-cell table:style-name="Tableau29.A1" office:value-type="string">
              <text:p text:style-name="P72">Lauku apvidus vai ciems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1" office:value-type="string">
              <text:p text:style-name="P72">Maza vai vidēja lieluma pilsēta </text:p>
            </table:table-cell>
            <table:table-cell table:style-name="Tableau29.B3" office:value-type="float" office:value="57">
              <text:p text:style-name="P70">57</text:p>
            </table:table-cell>
            <table:table-cell table:style-name="Tableau29.B3" office:value-type="float" office:value="39">
              <text:p text:style-name="P70">39</text:p>
            </table:table-cell>
            <table:table-cell table:style-name="Tableau29.B3" office:value-type="float" office:value="4">
              <text:p text:style-name="P70">4</text:p>
            </table:table-cell>
          </table:table-row>
          <table:table-row>
            <table:table-cell table:style-name="Tableau29.A1" office:value-type="string">
              <text:p text:style-name="P72">Lielpilsēta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IVET uztvere (MŪSU VALSTS)</text:p>
            </table:table-cell>
            <table:covered-table-cell/>
            <table:covered-table-cell/>
            <table:covered-table-cell/>
          </table:table-row>
          <table:table-row>
            <table:table-cell table:style-name="Tableau29.A1" office:value-type="string">
              <text:p text:style-name="P72">Pozitīvs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Negatīvs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29.A1" office:value-type="string">
              <text:p text:style-name="P72">Jā </text:p>
            </table:table-cell>
            <table:table-cell table:style-name="Tableau29.B3" office:value-type="float" office:value="56">
              <text:p text:style-name="P70">56</text:p>
            </table:table-cell>
            <table:table-cell table:style-name="Tableau29.B3" office:value-type="float" office:value="42">
              <text:p text:style-name="P70">42</text:p>
            </table:table-cell>
            <table:table-cell table:style-name="Tableau29.B3" office:value-type="float" office:value="2">
              <text:p text:style-name="P70">2</text:p>
            </table:table-cell>
          </table:table-row>
          <table:table-row>
            <table:table-cell table:style-name="Tableau29.A1" office:value-type="string">
              <text:p text:style-name="P72">Nē </text:p>
            </table:table-cell>
            <table:table-cell table:style-name="Tableau29.B3" office:value-type="float" office:value="55">
              <text:p text:style-name="P70">55</text:p>
            </table:table-cell>
            <table:table-cell table:style-name="Tableau29.B3" office:value-type="float" office:value="40">
              <text:p text:style-name="P70">40</text:p>
            </table:table-cell>
            <table:table-cell table:style-name="Tableau29.B3" office:value-type="float" office:value="5">
              <text:p text:style-name="P70">5</text:p>
            </table:table-cell>
          </table:table-row>
        </table:table>
        <text:p text:style-name="P25"/>
        <text:p text:style-name="P52">Aptuveni septiņi no desmit ES iedzīvotājiem apgalvo, ka dzimumu stereotipus par izvēli starp vispārējo un profesionālo izglītību bieži pastiprina ģimenes, vienaudži un sociālie mediji. </text:p>
        <text:p text:style-name="P25">Visā Eiropas Savienībā 72 % respondentu apgalvo, ka dzimumu stereotipus par izvēli starp vispārējo un profesionālo izglītību bieži vien pastiprina ģimenes, vienaudži un sociālie plašsaziņas līdzekļi, tostarp 19 % respondentu tam pilnībā piekrīt un 53 % respondentu tam parasti piekrīt<text:note text:id="ftn57" text:note-class="footnote"><text:note-citation>57</text:note-citation><text:note-body><text:p text:style-name="P13">QB11.4. Lūdzu, pastāstiet, cik lielā mērā piekrītat vai nepiekrītat katram no šiem apgalvojumiem: Dzimumu stereotipus par izvēli starp vispārējo un profesionālo izglītību bieži pastiprina ģimenes, vienaudži un sociālie mediji. </text:p></text:note-body></text:note>. Aptuveni katrs piektais nepiekrīt (18 %), bet 10 % nezina. </text:p>
        <text:p text:style-name="P25">Lielākā daļa respondentu piekrīt šim apgalvojumam visās dalībvalstīs. Tomēr nolīgumu līmeņi dažādās dalībvalstīs atšķiras. Visaugstākais vienošanās līmenis reģistrēts Zviedrijā (86 %), Dānijā (84 %) un Kiprā (82 %). Zemākais līmenis reģistrēts Igaunijā (53 %), Latvijā (61 %) un Rumānijā (62 %). </text:p>
        <text:p text:style-name="P25">17 dalībvalstīs vismaz septiņi no desmit respondentiem piekrīt, ka dzimumu stereotipus bieži pastiprina ģimenes, vienaudži un sociālie mediji. </text:p>
        <text:p text:style-name="P25"><draw:g text:anchor-type="paragraph" draw:z-index="59" draw:name="Forme55" draw:style-name="gr1"><draw:frame draw:style-name="gr48" draw:text-style-name="P100" svg:width="17.096cm" svg:height="7.596cm" svg:x="0.192cm" svg:y="1.219cm"><draw:image xlink:href="Pictures/10000000000004EA0000022FA8C165A10A1095E1.png" xlink:type="simple" xlink:show="embed" xlink:actuate="onLoad" draw:mime-type="image/png"><text:p/></draw:image></draw:frame><draw:frame draw:style-name="gr49" draw:text-style-name="P102" svg:width="17.155cm" svg:height="0.902cm" svg:x="0cm" svg:y="0.101cm"><draw:text-box><text:p text:style-name="P101"><text:span text:style-name="T59">QB11.4. Lūdzu, pastāstiet, cik lielā mērā piekrītat vai nepiekrītat katram no šiem apgalvojumiem: Dzimumu stereotipus par izvēli starp vispārējo un profesionālo izglītību bieži pastiprina ģimenes, vienaudži un sociālie mediji.(%) </text:span></text:p></draw:text-box></draw:frame><draw:g draw:style-name="gr4"><draw:frame draw:style-name="gr50" draw:text-style-name="P100" svg:width="14.098cm" svg:height="0.959cm" svg:x="0.797cm" svg:y="8.696cm"><draw:image xlink:href="Pictures/100000000000022300000022902E68B765C34830.png" xlink:type="simple" xlink:show="embed" xlink:actuate="onLoad" draw:mime-type="image/png"><text:p/></draw:image></draw:frame><draw:frame draw:style-name="gr51" draw:text-style-name="P102" svg:width="2.924cm" svg:height="0.648cm" svg:x="1.258cm" svg:y="8.869cm"><draw:text-box><text:p text:style-name="P106"><text:span text:style-name="T59">Pilnībā piekrītu</text:span></text:p></draw:text-box></draw:frame><draw:frame draw:style-name="gr52" draw:text-style-name="P102" svg:width="2.946cm" svg:height="1.004cm" svg:x="4.267cm" svg:y="8.848cm"><draw:text-box><text:p text:style-name="P106"><text:span text:style-name="T59">Piekrist</text:span></text:p></draw:text-box></draw:frame><draw:frame draw:style-name="gr53" draw:text-style-name="P102" svg:width="3.282cm" svg:height="0.646cm" svg:x="7.449cm" svg:y="8.89cm"><draw:text-box><text:p text:style-name="P106"><text:span text:style-name="T59">Tendēt nepiekrist</text:span></text:p></draw:text-box></draw:frame><draw:frame draw:style-name="gr54" draw:text-style-name="P102" svg:width="3.484cm" svg:height="0.646cm" svg:x="11.077cm" svg:y="8.848cm"><draw:text-box><text:p text:style-name="P106"><text:span text:style-name="T59">Pilnīgi nepiekrītu</text:span></text:p></draw:text-box></draw:frame><draw:frame draw:style-name="gr55" draw:text-style-name="P102" svg:width="2.52cm" svg:height="0.687cm" svg:x="14.799cm" svg:y="8.848cm"><draw:text-box><text:p text:style-name="P106"><text:span text:style-name="T59">Nezinu</text:span></text:p></draw:text-box></draw:frame></draw:g></draw:g><draw:g text:anchor-type="paragraph" draw:z-index="58" draw:name="Forme54" draw:style-name="gr32"><draw:frame draw:style-name="gr56" draw:text-style-name="P100" svg:width="3.952cm" svg:height="4.017cm" svg:x="10.399cm" svg:y="-6.255cm"><draw:image xlink:href="Pictures/10000000000001D8000001F42BF18D640B934B81.png" xlink:type="simple" xlink:show="embed" xlink:actuate="onLoad" draw:mime-type="image/png"><text:p/></draw:image></draw:frame><draw:frame draw:style-name="gr57" draw:text-style-name="P102" svg:width="7.617cm" svg:height="1.876cm" svg:x="8.811cm" svg:y="-8.511cm"><draw:text-box><text:p text:style-name="P101"><text:span text:style-name="T59">jautājums. Lūdzu, pastāstiet, cik lielā mērā piekrītat vai nepiekrītat katram no šiem apgalvojumiem: - Dzimumu stereotipus par izvēli starp vispārējo un profesionālo izglītību bieži pastiprina ģimenes, vienaudži un sociālie mediji (ES27) (%) </text:span></text:p></draw:text-box></draw:frame><draw:frame draw:style-name="gr58" draw:text-style-name="P102" svg:width="2.765cm" svg:height="0.578cm" svg:x="10.518cm" svg:y="-6.802cm"><draw:text-box><text:p text:style-name="P101"><text:span text:style-name="T59">Nezinu 10</text:span></text:p></draw:text-box></draw:frame><draw:frame draw:style-name="gr59" draw:text-style-name="P105" svg:width="2.356cm" svg:height="0.902cm" svg:x="8.97cm" svg:y="-6.218cm"><draw:text-box><text:p text:style-name="P104"><text:span text:style-name="T59">Pilnīgi nepiekrītu 2</text:span></text:p></draw:text-box></draw:frame><draw:frame draw:style-name="gr60" draw:text-style-name="P105" svg:width="1.652cm" svg:height="1.227cm" svg:x="8.97cm" svg:y="-5.156cm"><draw:text-box><text:p text:style-name="P104"><text:span text:style-name="T59">Piekrist 16</text:span></text:p></draw:text-box></draw:frame><draw:frame draw:style-name="gr61" draw:text-style-name="P102" svg:width="2.632cm" svg:height="0.578cm" svg:x="11.305cm" svg:y="-2.133cm"><draw:text-box><text:p text:style-name="P101"><text:span text:style-name="T59">Piekrītu 53</text:span></text:p></draw:text-box></draw:frame><draw:frame draw:style-name="gr62" draw:text-style-name="P102" svg:width="1.622cm" svg:height="1.227cm" svg:x="13.318cm" svg:y="-6.629cm"><draw:text-box><text:p text:style-name="P101"><text:span text:style-name="T59">Pilnībā piekrītu 19</text:span></text:p></draw:text-box></draw:frame></draw:g></text:p>
        <text:p text:style-name="P33">Tas, cik lielā mērā respondenti piekrīt, ka dzimumu stereotipus bieži pastiprina ģimenes, vienaudži un sociālie mediji, atšķiras sociāldemogrāfisko un attieksmes faktoru dēļ, kā norādīts turpmāk. </text:p>
        <text:p text:style-name="P53">■ Respondenti, kuri uzskata, ka skolēni ar augstiem rādītājiem tiek virzīti uz vispārējo izglītību, visticamāk, piekrīt, ka dzimumu stereotipi bieži tiek pastiprināti (77 % pret 57 %), tāpat kā tiem, kuri uzskata, ka vispārējā izglītība ir pozitīvāka (77 % pret 61 %). </text:p>
        <text:p text:style-name="P53">■ Pēc izglītības beigu vecuma 76 % no tiem, kas turpināja mācības pēc 20 gadu vecuma, uzskata, ka dzimumu stereotipus par izvēli starp vispārējo un profesionālo izglītību pastiprina ģimenes, vienaudži un sociālie plašsaziņas līdzekļi, samazinoties līdz 71 % no tiem, kas pabeidza mācības vecumā no 16 līdz 19 gadiem, un 64 % no tiem, kas pabeidza mācības 15 gadu vecumā vai jaunāki. Šis rādītājs ir 73 % respondentiem, kuri joprojām mācās. </text:p>
        <text:p text:style-name="P53">■ Pastāv nelielas atšķirības starp sociāli profesionālajām kategorijām, un 75 % vadītāju un citu balto apkaklīšu darbinieku piekrīt šim viedoklim salīdzinājumā ar 68 % pensionēto respondentu. </text:p>
        <text:p text:style-name="P53">■ Pastāv arī nelielas atšķirības pēc vecuma. Respondenti vecumā no 25 līdz 39 gadiem, visticamāk, piekrīt šim viedoklim (75 %). Tā ir vismazāk izplatīta 55 gadus vecu un vecāku cilvēku vidū (69 %). </text:p>
        <text:p text:style-name="P53">■ Attiecībā uz faktoriem, kas ietekmē PIA izvēli, atšķirības ir režīma ātrums. Nedaudz lielāka ir to respondentu piekrišana, kuri min sociālo mediju ietekmi (76 % pret 71 %). </text:p>
        <text:p text:style-name="P53">■ Nav atšķirības pēc dzimuma. </text:p>
        <text:p text:style-name="P25"/>
        <text:p text:style-name="P32"/>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2">QB11.4 Lūdzu, pastāstiet, cik lielā mērā piekrītat vai nepiekrītat katram no šiem apgalvojumiem: Dzimumu stereotipus par izvēli starp vispārējo un profesionālo izglītību bieži pastiprina ģimenes, vienaudži un sociālie mediji (% no ES)</text:p>
            </table:table-cell>
            <table:covered-table-cell/>
            <table:covered-table-cell/>
            <table:covered-table-cell/>
          </table:table-row>
          <table:table-row>
            <table:table-cell table:style-name="Tableau30.A1" office:value-type="string">
              <text:p text:style-name="P68"/>
            </table:table-cell>
            <table:table-cell table:style-name="Tableau30.A1" office:value-type="string">
              <text:p text:style-name="P70">Kopā “Piekrītu”</text:p>
            </table:table-cell>
            <table:table-cell table:style-name="Tableau30.A1" office:value-type="string">
              <text:p text:style-name="P70">Kopā "Nepiekrītu" </text:p>
            </table:table-cell>
            <table:table-cell table:style-name="Tableau30.A1" office:value-type="string">
              <text:p text:style-name="P70">Nezinu</text:p>
            </table:table-cell>
          </table:table-row>
          <table:table-row>
            <table:table-cell table:style-name="Tableau30.A1" office:value-type="string">
              <text:p text:style-name="P72">ES-27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Dzimums</text:p>
            </table:table-cell>
            <table:covered-table-cell/>
            <table:covered-table-cell/>
            <table:covered-table-cell/>
          </table:table-row>
          <table:table-row>
            <table:table-cell table:style-name="Tableau30.A1" office:value-type="string">
              <text:p text:style-name="P72">Cilvēks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Sieviete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Vecums</text:p>
            </table:table-cell>
            <table:covered-table-cell/>
            <table:covered-table-cell/>
            <table:covered-table-cell/>
          </table:table-row>
          <table:table-row>
            <table:table-cell table:style-name="Tableau30.A1" office:value-type="string">
              <text:p text:style-name="P72">15-24 </text:p>
            </table:table-cell>
            <table:table-cell table:style-name="Tableau30.B3" office:value-type="float" office:value="73">
              <text:p text:style-name="P70">73</text:p>
            </table:table-cell>
            <table:table-cell table:style-name="Tableau30.B3" office:value-type="float" office:value="20">
              <text:p text:style-name="P70">20</text:p>
            </table:table-cell>
            <table:table-cell table:style-name="Tableau30.B3" office:value-type="float" office:value="7">
              <text:p text:style-name="P70">7</text:p>
            </table:table-cell>
          </table:table-row>
          <table:table-row>
            <table:table-cell table:style-name="Tableau30.A1" office:value-type="string">
              <text:p text:style-name="P72">25-39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table-cell table:style-name="Tableau30.A1" office:value-type="string">
              <text:p text:style-name="P72">40-54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gt;=55</text:p>
            </table:table-cell>
            <table:table-cell table:style-name="Tableau30.B3" office:value-type="float" office:value="69">
              <text:p text:style-name="P70">69</text:p>
            </table:table-cell>
            <table:table-cell table:style-name="Tableau30.B3" office:value-type="float" office:value="17">
              <text:p text:style-name="P70">17</text:p>
            </table:table-cell>
            <table:table-cell table:style-name="Tableau30.B3" office:value-type="float" office:value="14">
              <text:p text:style-name="P70">14</text:p>
            </table:table-cell>
          </table:table-row>
          <table:table-row>
            <table:table-cell table:style-name="Tableau30.A4" table:number-columns-spanned="4" office:value-type="string">
              <text:p text:style-name="P67">Izglītība (beigās)</text:p>
            </table:table-cell>
            <table:covered-table-cell/>
            <table:covered-table-cell/>
            <table:covered-table-cell/>
          </table:table-row>
          <table:table-row>
            <table:table-cell table:style-name="Tableau30.A1" office:value-type="string">
              <text:p text:style-name="P72">&lt;=-15</text:p>
            </table:table-cell>
            <table:table-cell table:style-name="Tableau30.B3" office:value-type="float" office:value="64">
              <text:p text:style-name="P70">64</text:p>
            </table:table-cell>
            <table:table-cell table:style-name="Tableau30.B3" office:value-type="float" office:value="16">
              <text:p text:style-name="P70">16</text:p>
            </table:table-cell>
            <table:table-cell table:style-name="Tableau30.B3" office:value-type="float" office:value="20">
              <text:p text:style-name="P70">20</text:p>
            </table:table-cell>
          </table:table-row>
          <table:table-row>
            <table:table-cell table:style-name="Tableau30.A1" office:value-type="string">
              <text:p text:style-name="P72">16-19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gt;=20</text:p>
            </table:table-cell>
            <table:table-cell table:style-name="Tableau30.B3" office:value-type="float" office:value="76">
              <text:p text:style-name="P70">76</text:p>
            </table:table-cell>
            <table:table-cell table:style-name="Tableau30.B3" office:value-type="float" office:value="18">
              <text:p text:style-name="P70">18</text:p>
            </table:table-cell>
            <table:table-cell table:style-name="Tableau30.B3" office:value-type="float" office:value="6">
              <text:p text:style-name="P70">6</text:p>
            </table:table-cell>
          </table:table-row>
          <table:table-row>
            <table:table-cell table:style-name="Tableau30.A1" office:value-type="string">
              <text:p text:style-name="P72">Joprojām mācās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Sociālprofesionālā kategorija</text:p>
            </table:table-cell>
            <table:covered-table-cell/>
            <table:covered-table-cell/>
            <table:covered-table-cell/>
          </table:table-row>
          <table:table-row>
            <table:table-cell table:style-name="Tableau30.A1" office:value-type="string">
              <text:p text:style-name="P72">Pašnodarbināta persona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Vadītāji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Citas baltas apkakles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Fiziskā darba strādnieki </text:p>
            </table:table-cell>
            <table:table-cell table:style-name="Tableau30.B3" office:value-type="float" office:value="71">
              <text:p text:style-name="P70">71</text:p>
            </table:table-cell>
            <table:table-cell table:style-name="Tableau30.B3" office:value-type="float" office:value="21">
              <text:p text:style-name="P70">21</text:p>
            </table:table-cell>
            <table:table-cell table:style-name="Tableau30.B3" office:value-type="float" office:value="8">
              <text:p text:style-name="P70">8</text:p>
            </table:table-cell>
          </table:table-row>
          <table:table-row>
            <table:table-cell table:style-name="Tableau30.A1" office:value-type="string">
              <text:p text:style-name="P72">Mājas ļaudis </text:p>
            </table:table-cell>
            <table:table-cell table:style-name="Tableau30.B3" office:value-type="float" office:value="69">
              <text:p text:style-name="P70">69</text:p>
            </table:table-cell>
            <table:table-cell table:style-name="Tableau30.B3" office:value-type="float" office:value="21">
              <text:p text:style-name="P70">21</text:p>
            </table:table-cell>
            <table:table-cell table:style-name="Tableau30.B3" office:value-type="float" office:value="10">
              <text:p text:style-name="P70">10</text:p>
            </table:table-cell>
          </table:table-row>
          <table:table-row>
            <table:table-cell table:style-name="Tableau30.A1" office:value-type="string">
              <text:p text:style-name="P72">Bezdarbnieks </text:p>
            </table:table-cell>
            <table:table-cell table:style-name="Tableau30.B3" office:value-type="float" office:value="75">
              <text:p text:style-name="P70">75</text:p>
            </table:table-cell>
            <table:table-cell table:style-name="Tableau30.B3" office:value-type="float" office:value="16">
              <text:p text:style-name="P70">16</text:p>
            </table:table-cell>
            <table:table-cell table:style-name="Tableau30.B3" office:value-type="float" office:value="9">
              <text:p text:style-name="P70">9</text:p>
            </table:table-cell>
          </table:table-row>
          <table:table-row>
            <table:table-cell table:style-name="Tableau30.A1" office:value-type="string">
              <text:p text:style-name="P72">Pensionējies(-usies) </text:p>
            </table:table-cell>
            <table:table-cell table:style-name="Tableau30.B3" office:value-type="float" office:value="68">
              <text:p text:style-name="P70">68</text:p>
            </table:table-cell>
            <table:table-cell table:style-name="Tableau30.B3" office:value-type="float" office:value="16">
              <text:p text:style-name="P70">16</text:p>
            </table:table-cell>
            <table:table-cell table:style-name="Tableau30.B3" office:value-type="float" office:value="16">
              <text:p text:style-name="P70">16</text:p>
            </table:table-cell>
          </table:table-row>
          <table:table-row>
            <table:table-cell table:style-name="Tableau30.A1" office:value-type="string">
              <text:p text:style-name="P72">Skolēni </text:p>
            </table:table-cell>
            <table:table-cell table:style-name="Tableau30.B3" office:value-type="float" office:value="74">
              <text:p text:style-name="P70">74</text:p>
            </table:table-cell>
            <table:table-cell table:style-name="Tableau30.B3" office:value-type="float" office:value="19">
              <text:p text:style-name="P70">19</text:p>
            </table:table-cell>
            <table:table-cell table:style-name="Tableau30.B3" office:value-type="float" office:value="7">
              <text:p text:style-name="P70">7</text:p>
            </table:table-cell>
          </table:table-row>
          <table:table-row>
            <table:table-cell table:style-name="Tableau30.A4" table:number-columns-spanned="4" office:value-type="string">
              <text:p text:style-name="P67">Subjektīvā urbanizācija</text:p>
            </table:table-cell>
            <table:covered-table-cell/>
            <table:covered-table-cell/>
            <table:covered-table-cell/>
          </table:table-row>
          <table:table-row>
            <table:table-cell table:style-name="Tableau30.A1" office:value-type="string">
              <text:p text:style-name="P72">Lauku apvidus vai ciems </text:p>
            </table:table-cell>
            <table:table-cell table:style-name="Tableau30.B3" office:value-type="float" office:value="70">
              <text:p text:style-name="P70">70</text:p>
            </table:table-cell>
            <table:table-cell table:style-name="Tableau30.B3" office:value-type="float" office:value="19">
              <text:p text:style-name="P70">19</text:p>
            </table:table-cell>
            <table:table-cell table:style-name="Tableau30.B3" office:value-type="float" office:value="11">
              <text:p text:style-name="P70">11</text:p>
            </table:table-cell>
          </table:table-row>
          <table:table-row>
            <table:table-cell table:style-name="Tableau30.A1" office:value-type="string">
              <text:p text:style-name="P72">Maza vai vidēja lieluma pilsēta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1" office:value-type="string">
              <text:p text:style-name="P72">Lielpilsēta </text:p>
            </table:table-cell>
            <table:table-cell table:style-name="Tableau30.B3" office:value-type="float" office:value="75">
              <text:p text:style-name="P70">75</text:p>
            </table:table-cell>
            <table:table-cell table:style-name="Tableau30.B3" office:value-type="float" office:value="17">
              <text:p text:style-name="P70">17</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IVET uztvere (MŪSU VALSTS)</text:p>
            </table:table-cell>
            <table:covered-table-cell/>
            <table:covered-table-cell/>
            <table:covered-table-cell/>
          </table:table-row>
          <table:table-row>
            <table:table-cell table:style-name="Tableau30.A1" office:value-type="string">
              <text:p text:style-name="P72">Pozitīvs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egatīvs </text:p>
            </table:table-cell>
            <table:table-cell table:style-name="Tableau30.B3" office:value-type="float" office:value="73">
              <text:p text:style-name="P70">73</text:p>
            </table:table-cell>
            <table:table-cell table:style-name="Tableau30.B3" office:value-type="float" office:value="21">
              <text:p text:style-name="P70">21</text:p>
            </table:table-cell>
            <table:table-cell table:style-name="Tableau30.B3" office:value-type="float" office:value="6">
              <text:p text:style-name="P70">6</text:p>
            </table:table-cell>
          </table:table-row>
          <table:table-row>
            <table:table-cell table:style-name="Tableau30.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30.A1" office:value-type="string">
              <text:p text:style-name="P72">Jā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ē </text:p>
            </table:table-cell>
            <table:table-cell table:style-name="Tableau30.B3" office:value-type="float" office:value="71">
              <text:p text:style-name="P70">71</text:p>
            </table:table-cell>
            <table:table-cell table:style-name="Tableau30.B3" office:value-type="float" office:value="18">
              <text:p text:style-name="P70">18</text:p>
            </table:table-cell>
            <table:table-cell table:style-name="Tableau30.B3" office:value-type="float" office:value="11">
              <text:p text:style-name="P70">11</text:p>
            </table:table-cell>
          </table:table-row>
        </table:table>
        <text:p text:style-name="P25"/>
        <text:p text:style-name="P52">Vairāk nekā puse ES iedzīvotāju apgalvo, ka vīrieši aprūpes vai ar pakalpojumiem saistītās PIA jomās bieži saskaras ar sociāliem aizspriedumiem vai spriedumiem </text:p>
        <text:p text:style-name="P25">Visā Eiropas Savienībā 57 % ES iedzīvotāju apgalvo, ka vīrieši aprūpes vai ar pakalpojumiem saistītās PIA jomās bieži saskaras ar sociāliem aizspriedumiem vai spriedumiem, tostarp 14 %, kas pilnībā piekrīt, un 43 %, kas parasti piekrīt.<text:note text:id="ftn58" text:note-class="footnote"><text:note-citation>58</text:note-citation><text:note-body><text:p text:style-name="P13">QB11.5. jautājums. Lūdzu, pastāstiet, cik lielā mērā piekrītat vai nepiekrītat katram no šiem apgalvojumiem: Vīrieši aprūpes vai ar pakalpojumiem saistītās PIA jomās bieži saskaras ar sociāliem aizspriedumiem vai spriedumiem. </text:p></text:note-body></text:note> 35 % nepiekrīt, bet 8 % nezina. </text:p>
        <text:p text:style-name="P25">Viedokļi dažādās dalībvalstīs atšķiras. Augstākais vienošanās līmenis reģistrēts Polijā (71 %), Ungārijā (70 %), Itālijā un Nīderlandē (abās 70 %). Zemākais līmenis reģistrēts Kiprā (28 %), Portugālē (39 %) un Grieķijā (43 %). </text:p>
        <text:p text:style-name="P39">Vismaz puse respondentu 17 dalībvalstīs piekrīt, ka vīrieši, kas veic aprūpes vai ar pakalpojumiem saistītas funkcijas, bieži saskaras ar stigmatizāciju. </text:p>
        <text:p text:style-name="P25"><draw:g text:anchor-type="paragraph" draw:z-index="60" draw:name="Forme56" draw:style-name="gr1"><draw:frame draw:style-name="gr41" draw:text-style-name="P100" svg:width="4.707cm" svg:height="5.116cm" svg:x="11.224cm" svg:y="-4.902cm"><draw:image xlink:href="Pictures/10000000000001EE00000219032FDF8EA94E370C.png" xlink:type="simple" xlink:show="embed" xlink:actuate="onLoad" draw:mime-type="image/png"><text:p/></draw:image></draw:frame><draw:frame draw:style-name="gr42" draw:text-style-name="P102" svg:width="7.275cm" svg:height="2.2cm" svg:x="9.16cm" svg:y="-7.066cm"><draw:text-box><text:p text:style-name="P101"><text:span text:style-name="T59">QB11.5. jautājums. Lūdzu, pastāstiet, cik lielā mērā piekrītat vai nepiekrītat katram no šiem apgalvojumiem: Vīrieši, kas strādā ar aprūpi vai pakalpojumiem saistītās PIA jomās, bieži saskaras ar sociāliem aizspriedumiem vai spriedumiem. (ES27) (%)</text:span></text:p></draw:text-box></draw:frame><draw:frame draw:style-name="gr43" draw:text-style-name="P102" svg:width="2.373cm" svg:height="0.578cm" svg:x="11.73cm" svg:y="-5.637cm"><draw:text-box><text:p text:style-name="P101"><text:span text:style-name="T59">Nezinu 8</text:span></text:p></draw:text-box></draw:frame><draw:frame draw:style-name="gr44" draw:text-style-name="P105" svg:width="2.599cm" svg:height="0.902cm" svg:x="9.769cm" svg:y="-4.817cm"><draw:text-box><text:p text:style-name="P104"><text:span text:style-name="T59">Pilnīgi nepiekrītu 9</text:span></text:p></draw:text-box></draw:frame><draw:frame draw:style-name="gr45" draw:text-style-name="P105" svg:width="1.666cm" svg:height="1.265cm" svg:x="9.636cm" svg:y="-2.595cm"><draw:text-box><text:p text:style-name="P104"><text:span text:style-name="T59">Piekrist 26</text:span></text:p></draw:text-box></draw:frame><draw:frame draw:style-name="gr46" draw:text-style-name="P102" svg:width="1.528cm" svg:height="1.227cm" svg:x="15.067cm" svg:y="-0.372cm"><draw:text-box><text:p text:style-name="P101"><text:span text:style-name="T59">Piekrītu 43</text:span></text:p></draw:text-box></draw:frame><draw:frame draw:style-name="gr47" draw:text-style-name="P102" svg:width="2.285cm" svg:height="0.902cm" svg:x="14.125cm" svg:y="-5.161cm"><draw:text-box><text:p text:style-name="P101"><text:span text:style-name="T59">Pilnībā piekrītu 14</text:span></text:p></draw:text-box></draw:frame></draw:g><draw:g text:anchor-type="paragraph" draw:z-index="61" draw:name="Forme57" draw:style-name="gr32"><draw:frame draw:style-name="gr33" draw:text-style-name="P100" svg:width="16.856cm" svg:height="7.421cm" svg:x="0.22cm" svg:y="3.505cm"><draw:image xlink:href="Pictures/100000000000052C00000247016734A023CF45E8.png" xlink:type="simple" xlink:show="embed" xlink:actuate="onLoad" draw:mime-type="image/png"><text:p/></draw:image></draw:frame><draw:frame draw:style-name="gr34" draw:text-style-name="P102" svg:width="16.687cm" svg:height="0.902cm" svg:x="0.176cm" svg:y="2.217cm"><draw:text-box><text:p text:style-name="P101"><text:span text:style-name="T59">QB11.5. jautājums. Lūdzu, pastāstiet, cik lielā mērā piekrītat vai nepiekrītat katram no šiem apgalvojumiem: Vīrieši, kas strādā ar aprūpi vai pakalpojumiem saistītās PIA jomās, bieži saskaras ar sociāliem aizspriedumiem vai spriedumiem. (%)</text:span></text:p></draw:text-box></draw:frame><draw:g draw:style-name="gr4"><draw:frame draw:style-name="gr35" draw:text-style-name="P100" svg:width="14.098cm" svg:height="0.959cm" svg:x="0.585cm" svg:y="10.943cm"><draw:image xlink:href="Pictures/100000000000022300000022902E68B765C34830.png" xlink:type="simple" xlink:show="embed" xlink:actuate="onLoad" draw:mime-type="image/png"><text:p/></draw:image></draw:frame><draw:frame draw:style-name="gr36" draw:text-style-name="P102" svg:width="2.924cm" svg:height="0.648cm" svg:x="1.047cm" svg:y="11.118cm"><draw:text-box><text:p text:style-name="P106"><text:span text:style-name="T59">Pilnībā piekrītu</text:span></text:p></draw:text-box></draw:frame><draw:frame draw:style-name="gr37" draw:text-style-name="P102" svg:width="2.946cm" svg:height="1.004cm" svg:x="4.055cm" svg:y="11.095cm"><draw:text-box><text:p text:style-name="P106"><text:span text:style-name="T59">Piekrist</text:span></text:p></draw:text-box></draw:frame><draw:frame draw:style-name="gr38" draw:text-style-name="P102" svg:width="3.28cm" svg:height="0.646cm" svg:x="7.239cm" svg:y="11.139cm"><draw:text-box><text:p text:style-name="P106"><text:span text:style-name="T59">Tendēt nepiekrist</text:span></text:p></draw:text-box></draw:frame><draw:frame draw:style-name="gr39" draw:text-style-name="P102" svg:width="3.484cm" svg:height="0.646cm" svg:x="10.867cm" svg:y="11.096cm"><draw:text-box><text:p text:style-name="P106"><text:span text:style-name="T59">Pilnīgi nepiekrītu</text:span></text:p></draw:text-box></draw:frame><draw:frame draw:style-name="gr40" draw:text-style-name="P102" svg:width="2.518cm" svg:height="0.687cm" svg:x="14.589cm" svg:y="11.096cm"><draw:text-box><text:p text:style-name="P106"><text:span text:style-name="T59">Nezinu</text:span></text:p></draw:text-box></draw:frame></draw:g></draw:g></text:p>
        <text:p text:style-name="P33">Apmērs, kādā respondenti piekrīt, ka vīrieši, kas veic aprūpes vai ar pakalpojumiem saistītas funkcijas, bieži saskaras ar stigmatizāciju, atšķiras atkarībā no sociāldemogrāfiskajiem un attieksmes faktoriem, kā norādīts turpmāk. </text:p>
        <text:p text:style-name="P53">■ Pēc vecuma šis viedoklis samazinās no 63 % respondentu vecumā no 15 līdz 24 gadiem līdz 53 % respondentu vecumā no 55 gadiem. </text:p>
        <text:p text:style-name="P53">■ Pastāv dažas atšķirības starp sociāli profesionālajām kategorijām. Lai gan 63 % citu balto apkaklīšu darbinieku un studentu piekrīt, ka vīrieši, kas veic aprūpes pienākumus, var saskarties ar stigmatizāciju, pensionēto respondentu vidū šis skaitlis samazinās līdz 53 %. </text:p>
        <text:p text:style-name="P53">■ Pēc vecuma izglītības beigās respondenti, kuri pabeidza izglītību 15 gadu vecumā vai jaunāki, retāk domā, ka vīrieši aprūpes vai ar pakalpojumiem saistītās PIA jomās saskaras ar sociāliem aizspriedumiem (51 %) nekā tie, kuri pabeidza izglītību 16–19 gadu vecumā vai 20+ gadu vecumā (57–58 %). No tiem, kas vēl mācās, šis viedoklis ir 63 %. </text:p>
        <text:p text:style-name="P53">■ Attiecībā uz faktoriem, kas ietekmē PIA izvēli, atšķirības ir nelielas. Šis viedoklis ir nedaudz izplatītāks to respondentu vidū, kuri min sociālo mediju ietekmi (64 % salīdzinājumā ar 56 %). </text:p>
        <text:p text:style-name="P53">■ Nav atšķirību pēc dzimuma vai iepriekšējās PIA pieredzes.</text:p>
        <text:p text:style-name="P25"/>
        <text:p text:style-name="P32"/>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2">QB11.5 Lūdzu, pastāstiet man, cik lielā mērā jūs piekrītat vai nepiekrītat katram no šādiem apgalvojumiem: Vīrieši ar aprūpi vai pakalpojumiem saistītās IVET jomās bieži saskaras ar sociāliem aizspriedumiem vai spriedumiem (%-EU)</text:p>
            </table:table-cell>
            <table:covered-table-cell/>
            <table:covered-table-cell/>
            <table:covered-table-cell/>
          </table:table-row>
          <table:table-row>
            <table:table-cell table:style-name="Tableau31.A1" office:value-type="string">
              <text:p text:style-name="P68"/>
            </table:table-cell>
            <table:table-cell table:style-name="Tableau31.A1" office:value-type="string">
              <text:p text:style-name="P70">Kopā “Piekrītu”</text:p>
            </table:table-cell>
            <table:table-cell table:style-name="Tableau31.A1" office:value-type="string">
              <text:p text:style-name="P70">Kopā "Nepiekrītu" </text:p>
            </table:table-cell>
            <table:table-cell table:style-name="Tableau31.A1" office:value-type="string">
              <text:p text:style-name="P70">Nezinu</text:p>
            </table:table-cell>
          </table:table-row>
          <table:table-row>
            <table:table-cell table:style-name="Tableau31.A1" office:value-type="string">
              <text:p text:style-name="P72">ES-27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Dzimums</text:p>
            </table:table-cell>
            <table:covered-table-cell/>
            <table:covered-table-cell/>
            <table:covered-table-cell/>
          </table:table-row>
          <table:table-row>
            <table:table-cell table:style-name="Tableau31.A1" office:value-type="string">
              <text:p text:style-name="P72">Cilvēks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Sieviete </text:p>
            </table:table-cell>
            <table:table-cell table:style-name="Tableau31.B3" office:value-type="float" office:value="57">
              <text:p text:style-name="P70">57</text:p>
            </table:table-cell>
            <table:table-cell table:style-name="Tableau31.B3" office:value-type="float" office:value="34">
              <text:p text:style-name="P70">34</text:p>
            </table:table-cell>
            <table:table-cell table:style-name="Tableau31.B3" office:value-type="float" office:value="9">
              <text:p text:style-name="P70">9</text:p>
            </table:table-cell>
          </table:table-row>
          <table:table-row>
            <table:table-cell table:style-name="Tableau31.A4" table:number-columns-spanned="4" office:value-type="string">
              <text:p text:style-name="P67">Vecums</text:p>
            </table:table-cell>
            <table:covered-table-cell/>
            <table:covered-table-cell/>
            <table:covered-table-cell/>
          </table:table-row>
          <table:table-row>
            <table:table-cell table:style-name="Tableau31.A1" office:value-type="string">
              <text:p text:style-name="P72">15-24 </text:p>
            </table:table-cell>
            <table:table-cell table:style-name="Tableau31.B3" office:value-type="float" office:value="63">
              <text:p text:style-name="P70">63</text:p>
            </table:table-cell>
            <table:table-cell table:style-name="Tableau31.B3" office:value-type="float" office:value="29">
              <text:p text:style-name="P70">29</text:p>
            </table:table-cell>
            <table:table-cell table:style-name="Tableau31.B3" office:value-type="float" office:value="8">
              <text:p text:style-name="P70">8</text:p>
            </table:table-cell>
          </table:table-row>
          <table:table-row>
            <table:table-cell table:style-name="Tableau31.A1" office:value-type="string">
              <text:p text:style-name="P72">25-39 </text:p>
            </table:table-cell>
            <table:table-cell table:style-name="Tableau31.B3" office:value-type="float" office:value="61">
              <text:p text:style-name="P70">61</text:p>
            </table:table-cell>
            <table:table-cell table:style-name="Tableau31.B3" office:value-type="float" office:value="34">
              <text:p text:style-name="P70">34</text:p>
            </table:table-cell>
            <table:table-cell table:style-name="Tableau31.B3" office:value-type="float" office:value="5">
              <text:p text:style-name="P70">5</text:p>
            </table:table-cell>
          </table:table-row>
          <table:table-row>
            <table:table-cell table:style-name="Tableau31.A1" office:value-type="string">
              <text:p text:style-name="P72">40-54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gt;=55</text:p>
            </table:table-cell>
            <table:table-cell table:style-name="Tableau31.B3" office:value-type="float" office:value="53">
              <text:p text:style-name="P70">53</text:p>
            </table:table-cell>
            <table:table-cell table:style-name="Tableau31.B3" office:value-type="float" office:value="36">
              <text:p text:style-name="P70">36</text:p>
            </table:table-cell>
            <table:table-cell table:style-name="Tableau31.B3" office:value-type="float" office:value="11">
              <text:p text:style-name="P70">11</text:p>
            </table:table-cell>
          </table:table-row>
          <table:table-row>
            <table:table-cell table:style-name="Tableau31.A4" table:number-columns-spanned="4" office:value-type="string">
              <text:p text:style-name="P67">Izglītība (beigās)</text:p>
            </table:table-cell>
            <table:covered-table-cell/>
            <table:covered-table-cell/>
            <table:covered-table-cell/>
          </table:table-row>
          <table:table-row>
            <table:table-cell table:style-name="Tableau31.A1" office:value-type="string">
              <text:p text:style-name="P72">&lt;=-15</text:p>
            </table:table-cell>
            <table:table-cell table:style-name="Tableau31.B3" office:value-type="float" office:value="51">
              <text:p text:style-name="P70">51</text:p>
            </table:table-cell>
            <table:table-cell table:style-name="Tableau31.B3" office:value-type="float" office:value="33">
              <text:p text:style-name="P70">33</text:p>
            </table:table-cell>
            <table:table-cell table:style-name="Tableau31.B3" office:value-type="float" office:value="16">
              <text:p text:style-name="P70">16</text:p>
            </table:table-cell>
          </table:table-row>
          <table:table-row>
            <table:table-cell table:style-name="Tableau31.A1" office:value-type="string">
              <text:p text:style-name="P72">16-19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gt;=20</text:p>
            </table:table-cell>
            <table:table-cell table:style-name="Tableau31.B3" office:value-type="float" office:value="58">
              <text:p text:style-name="P70">58</text:p>
            </table:table-cell>
            <table:table-cell table:style-name="Tableau31.B3" office:value-type="float" office:value="36">
              <text:p text:style-name="P70">36</text:p>
            </table:table-cell>
            <table:table-cell table:style-name="Tableau31.B3" office:value-type="float" office:value="6">
              <text:p text:style-name="P70">6</text:p>
            </table:table-cell>
          </table:table-row>
          <table:table-row>
            <table:table-cell table:style-name="Tableau31.A1" office:value-type="string">
              <text:p text:style-name="P72">Joprojām mācās </text:p>
            </table:table-cell>
            <table:table-cell table:style-name="Tableau31.B3" office:value-type="float" office:value="63">
              <text:p text:style-name="P70">63</text:p>
            </table:table-cell>
            <table:table-cell table:style-name="Tableau31.B3" office:value-type="float" office:value="27">
              <text:p text:style-name="P70">27</text:p>
            </table:table-cell>
            <table:table-cell table:style-name="Tableau31.B3" office:value-type="float" office:value="10">
              <text:p text:style-name="P70">10</text:p>
            </table:table-cell>
          </table:table-row>
          <table:table-row>
            <table:table-cell table:style-name="Tableau31.A4" table:number-columns-spanned="4" office:value-type="string">
              <text:p text:style-name="P67">Sociālprofesionālā kategorija</text:p>
            </table:table-cell>
            <table:covered-table-cell/>
            <table:covered-table-cell/>
            <table:covered-table-cell/>
          </table:table-row>
          <table:table-row>
            <table:table-cell table:style-name="Tableau31.A1" office:value-type="string">
              <text:p text:style-name="P72">Pašnodarbināta persona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Vadītāji </text:p>
            </table:table-cell>
            <table:table-cell table:style-name="Tableau31.B3" office:value-type="float" office:value="57">
              <text:p text:style-name="P70">57</text:p>
            </table:table-cell>
            <table:table-cell table:style-name="Tableau31.B3" office:value-type="float" office:value="36">
              <text:p text:style-name="P70">36</text:p>
            </table:table-cell>
            <table:table-cell table:style-name="Tableau31.B3" office:value-type="float" office:value="7">
              <text:p text:style-name="P70">7</text:p>
            </table:table-cell>
          </table:table-row>
          <table:table-row>
            <table:table-cell table:style-name="Tableau31.A1" office:value-type="string">
              <text:p text:style-name="P72">Citas baltas apkakles </text:p>
            </table:table-cell>
            <table:table-cell table:style-name="Tableau31.B3" office:value-type="float" office:value="63">
              <text:p text:style-name="P70">63</text:p>
            </table:table-cell>
            <table:table-cell table:style-name="Tableau31.B3" office:value-type="float" office:value="31">
              <text:p text:style-name="P70">31</text:p>
            </table:table-cell>
            <table:table-cell table:style-name="Tableau31.B3" office:value-type="float" office:value="6">
              <text:p text:style-name="P70">6</text:p>
            </table:table-cell>
          </table:table-row>
          <table:table-row>
            <table:table-cell table:style-name="Tableau31.A1" office:value-type="string">
              <text:p text:style-name="P72">Fiziskā darba strādnieki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Mājas ļaudis </text:p>
            </table:table-cell>
            <table:table-cell table:style-name="Tableau31.B3" office:value-type="float" office:value="55">
              <text:p text:style-name="P70">55</text:p>
            </table:table-cell>
            <table:table-cell table:style-name="Tableau31.B3" office:value-type="float" office:value="38">
              <text:p text:style-name="P70">38</text:p>
            </table:table-cell>
            <table:table-cell table:style-name="Tableau31.B3" office:value-type="float" office:value="7">
              <text:p text:style-name="P70">7</text:p>
            </table:table-cell>
          </table:table-row>
          <table:table-row>
            <table:table-cell table:style-name="Tableau31.A1" office:value-type="string">
              <text:p text:style-name="P72">Bezdarbnieks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Pensionējies(-usies) </text:p>
            </table:table-cell>
            <table:table-cell table:style-name="Tableau31.B3" office:value-type="float" office:value="53">
              <text:p text:style-name="P70">53</text:p>
            </table:table-cell>
            <table:table-cell table:style-name="Tableau31.B3" office:value-type="float" office:value="35">
              <text:p text:style-name="P70">35</text:p>
            </table:table-cell>
            <table:table-cell table:style-name="Tableau31.B3" office:value-type="float" office:value="12">
              <text:p text:style-name="P70">12</text:p>
            </table:table-cell>
          </table:table-row>
          <table:table-row>
            <table:table-cell table:style-name="Tableau31.A1" office:value-type="string">
              <text:p text:style-name="P72">Skolēni </text:p>
            </table:table-cell>
            <table:table-cell table:style-name="Tableau31.B3" office:value-type="float" office:value="63">
              <text:p text:style-name="P70">63</text:p>
            </table:table-cell>
            <table:table-cell table:style-name="Tableau31.B3" office:value-type="float" office:value="30">
              <text:p text:style-name="P70">30</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Subjektīvā urbanizācija</text:p>
            </table:table-cell>
            <table:covered-table-cell/>
            <table:covered-table-cell/>
            <table:covered-table-cell/>
          </table:table-row>
          <table:table-row>
            <table:table-cell table:style-name="Tableau31.A1" office:value-type="string">
              <text:p text:style-name="P72">Lauku apvidus vai ciems </text:p>
            </table:table-cell>
            <table:table-cell table:style-name="Tableau31.B3" office:value-type="float" office:value="55">
              <text:p text:style-name="P70">55</text:p>
            </table:table-cell>
            <table:table-cell table:style-name="Tableau31.B3" office:value-type="float" office:value="36">
              <text:p text:style-name="P70">36</text:p>
            </table:table-cell>
            <table:table-cell table:style-name="Tableau31.B3" office:value-type="float" office:value="9">
              <text:p text:style-name="P70">9</text:p>
            </table:table-cell>
          </table:table-row>
          <table:table-row>
            <table:table-cell table:style-name="Tableau31.A1" office:value-type="string">
              <text:p text:style-name="P72">Maza vai vidēja lieluma pilsēta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1" office:value-type="string">
              <text:p text:style-name="P72">Lielpilsēta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IVET uztvere (MŪSU VALSTS)</text:p>
            </table:table-cell>
            <table:covered-table-cell/>
            <table:covered-table-cell/>
            <table:covered-table-cell/>
          </table:table-row>
          <table:table-row>
            <table:table-cell table:style-name="Tableau31.A1" office:value-type="string">
              <text:p text:style-name="P72">Pozitīvs </text:p>
            </table:table-cell>
            <table:table-cell table:style-name="Tableau31.B3" office:value-type="float" office:value="59">
              <text:p text:style-name="P70">59</text:p>
            </table:table-cell>
            <table:table-cell table:style-name="Tableau31.B3" office:value-type="float" office:value="35">
              <text:p text:style-name="P70">35</text:p>
            </table:table-cell>
            <table:table-cell table:style-name="Tableau31.B3" office:value-type="float" office:value="6">
              <text:p text:style-name="P70">6</text:p>
            </table:table-cell>
          </table:table-row>
          <table:table-row>
            <table:table-cell table:style-name="Tableau31.A1" office:value-type="string">
              <text:p text:style-name="P72">Negatīvs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31.A1" office:value-type="string">
              <text:p text:style-name="P72">Jā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Nē </text:p>
            </table:table-cell>
            <table:table-cell table:style-name="Tableau31.B3" office:value-type="float" office:value="56">
              <text:p text:style-name="P70">56</text:p>
            </table:table-cell>
            <table:table-cell table:style-name="Tableau31.B3" office:value-type="float" office:value="34">
              <text:p text:style-name="P70">34</text:p>
            </table:table-cell>
            <table:table-cell table:style-name="Tableau31.B3" office:value-type="float" office:value="10">
              <text:p text:style-name="P70">10</text:p>
            </table:table-cell>
          </table:table-row>
        </table:table>
        <text:p text:style-name="P25"/>
        <text:h text:style-name="P19" text:outline-level="2"><text:bookmark-start text:name="__RefHeading___Toc215596_2930363814"/>3. Turpmākie uzdevumi <text:bookmark-end text:name="__RefHeading___Toc215596_2930363814"/></text:h>
        <text:p text:style-name="P51">Vairāk nekā puse ES iedzīvotāju apgalvo, ka darbvietas, kas saistītas ar PIA kvalifikācijām, ir pakļautas riskam tikt aizstātām ar automatizāciju </text:p>
        <text:p text:style-name="P25">Visā Eiropas Savienībā 56 % ES iedzīvotāju apgalvo, ka darbvietas, kas saistītas ar PIA kvalifikācijām, ir pakļautas riskam tikt aizstātām ar automatizāciju, tostarp 13 %, kuri pilnībā piekrīt, un 43 %, kuri parasti piekrīt.<text:note text:id="ftn59" text:note-class="footnote"><text:note-citation>59</text:note-citation><text:note-body><text:p text:style-name="P13">jautājums. Lūdzu, pastāstiet, cik lielā mērā piekrītat vai nepiekrītat katram no šiem apgalvojumiem: Darbvietas, kas saistītas ar PIA kvalifikācijām, ir pakļautas riskam tikt aizstātām ar automatizāciju. </text:p></text:note-body></text:note> Vairāk nekā trešdaļa respondentu (35 %) tam nepiekrīt, bet 9 % nezina. </text:p>
        <text:p text:style-name="P25">Salīdzinājumam – 2024. gadā veiktajā Eirobarometra speciālaptaujā par mākslīgo intelektu un nodarbinātības nākotni tika konstatēts, ka 66 % cilvēku uzskata, ka robotu un mākslīgā intelekta dēļ izzudīs vairāk darbvietu, nekā tiks radīts.<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4">https://europa.eu/eurobarometer/surveys/detail/3222</text:span></text:a><text:span text:style-name="T54"> </text:span></text:p></text:note-body></text:note> Šajā apsekojumā reģistrētie 56 % ir ievērojami mazāki, kas var liecināt, ka bailes par profesionālās izglītības iespējām ir daļa no plašākas sabiedrības trauksmes, nevis konkrēts vērtējums par PIA nākotni. </text:p>
        <text:p text:style-name="P25">23 dalībvalstīs vismaz puse respondentu piekrīt, ka PIA darbvietas var aizstāt ar automatizāciju. </text:p>
        <text:p text:style-name="P25"><draw:g text:anchor-type="paragraph" draw:z-index="63" draw:name="Forme59" draw:style-name="gr1"><draw:frame draw:style-name="gr17" draw:text-style-name="P100"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100" svg:width="14.101cm" svg:height="0.96cm" svg:x="0.63cm" svg:y="10.509cm"><draw:image xlink:href="Pictures/100000000000022300000022902E68B765C34830.png" xlink:type="simple" xlink:show="embed" xlink:actuate="onLoad" draw:mime-type="image/png"><text:p/></draw:image></draw:frame><draw:frame draw:style-name="gr19" draw:text-style-name="P102" svg:width="2.925cm" svg:height="0.652cm" svg:x="1.09cm" svg:y="10.682cm"><draw:text-box><text:p text:style-name="P106"><text:span text:style-name="T59">Pilnībā piekrītu</text:span></text:p></draw:text-box></draw:frame><draw:frame draw:style-name="gr20" draw:text-style-name="P102" svg:width="2.952cm" svg:height="1.004cm" svg:x="4.098cm" svg:y="10.659cm"><draw:text-box><text:p text:style-name="P106"><text:span text:style-name="T59">Piekrist</text:span></text:p></draw:text-box></draw:frame><draw:frame draw:style-name="gr21" draw:text-style-name="P102" svg:width="3.28cm" svg:height="0.646cm" svg:x="7.281cm" svg:y="10.703cm"><draw:text-box><text:p text:style-name="P106"><text:span text:style-name="T59">Tendēt nepiekrist</text:span></text:p></draw:text-box></draw:frame><draw:frame draw:style-name="gr22" draw:text-style-name="P102" svg:width="3.488cm" svg:height="0.65cm" svg:x="10.91cm" svg:y="10.661cm"><draw:text-box><text:p text:style-name="P106"><text:span text:style-name="T59">Pilnīgi nepiekrītu</text:span></text:p></draw:text-box></draw:frame><draw:frame draw:style-name="gr23" draw:text-style-name="P102" svg:width="2.518cm" svg:height="0.69cm" svg:x="14.631cm" svg:y="10.661cm"><draw:text-box><text:p text:style-name="P106"><text:span text:style-name="T59">Nezinu</text:span></text:p></draw:text-box></draw:frame></draw:g><draw:frame draw:style-name="gr24" draw:text-style-name="P102" svg:width="16.525cm" svg:height="0.902cm" svg:x="0.46cm" svg:y="1.649cm"><draw:text-box><text:p text:style-name="P101"><text:span text:style-name="T59">jautājums. Lūdzu, pastāstiet, cik lielā mērā piekrītat vai nepiekrītat katram no šiem apgalvojumiem: Darbvietas, kas saistītas ar PIA kvalifikācijām, ir pakļautas riskam tikt aizstātām ar automatizāciju. (%)</text:span></text:p></draw:text-box></draw:frame></draw:g><draw:g text:anchor-type="paragraph" draw:z-index="62" draw:name="Forme58" draw:style-name="gr1"><draw:frame draw:style-name="gr25" draw:text-style-name="P100" svg:width="3.41cm" svg:height="3.569cm" svg:x="11.077cm" svg:y="-6.988cm"><draw:image xlink:href="Pictures/10000000000001D6000001ECE0C9DD53E97E29A7.png" xlink:type="simple" xlink:show="embed" xlink:actuate="onLoad" draw:mime-type="image/png"><text:p/></draw:image></draw:frame><draw:frame draw:style-name="gr26" draw:text-style-name="P102" svg:width="6.801cm" svg:height="1.876cm" svg:x="9.066cm" svg:y="-9.006cm"><draw:text-box><text:p text:style-name="P101"><text:span text:style-name="T59">jautājums. Lūdzu, pastāstiet, cik lielā mērā piekrītat vai nepiekrītat katram no šiem apgalvojumiem: Darbvietas, kas saistītas ar PIA kvalifikācijām, ir pakļautas riskam tikt aizstātām ar automatizāciju. </text:span></text:p></draw:text-box></draw:frame><draw:frame draw:style-name="gr27" draw:text-style-name="P102" svg:width="2.839cm" svg:height="0.578cm" svg:x="11.387cm" svg:y="-7.625cm"><draw:text-box><text:p text:style-name="P101"><text:span text:style-name="T59">Nezinu 9</text:span></text:p></draw:text-box></draw:frame><draw:frame draw:style-name="gr28" draw:text-style-name="P105" svg:width="2.31cm" svg:height="0.902cm" svg:x="9.648cm" svg:y="-7.117cm"><draw:text-box><text:p text:style-name="P104"><text:span text:style-name="T59">Pilnīgi nepiekrītu 7</text:span></text:p></draw:text-box></draw:frame><draw:frame draw:style-name="gr29" draw:text-style-name="P105" svg:width="1.893cm" svg:height="1.227cm" svg:x="9.436cm" svg:y="-4.51cm"><draw:text-box><text:p text:style-name="P104"><text:span text:style-name="T59">Nepiekrist 28</text:span></text:p></draw:text-box></draw:frame><draw:frame draw:style-name="gr30" draw:text-style-name="P102" svg:width="1.433cm" svg:height="1.227cm" svg:x="13.908cm" svg:y="-3.914cm"><draw:text-box><text:p text:style-name="P101"><text:span text:style-name="T59">Piekrītu 43</text:span></text:p></draw:text-box></draw:frame><draw:frame draw:style-name="gr31" draw:text-style-name="P102" svg:width="2.352cm" svg:height="0.902cm" svg:x="13.276cm" svg:y="-7.408cm"><draw:text-box><text:p text:style-name="P101"><text:span text:style-name="T59">Pilnībā piekrītu 13</text:span></text:p></draw:text-box></draw:frame></draw:g>Viedokļi dažādās dalībvalstīs atšķiras. Augstākais vienošanās līmenis reģistrēts Ungārijā (68 %), Itālijā (65 %) un Slovākijā (64 %). Zemākais līmenis reģistrēts Dānijā (37 %), Nīderlandē (40 %) un Portugālē (43 %). </text:p>
        <text:p text:style-name="P25"/>
        <text:p text:style-name="P33">Apjoms, kādā respondenti uzskata, ka ar PIA saistītas darbvietas tiks aizstātas ar automatizāciju, atšķiras sociāldemogrāfisko un attieksmes faktoru dēļ, kā norādīts turpmāk. </text:p>
        <text:p text:style-name="P53">■ Pastāv dažas atšķirības pa sociāli profesionālajām kategorijām: 60 % respondentu, kas ir bezdarbnieki, un 59 % pensionēto respondentu uzskata, ka darbvietas, kas saistītas ar PIA kvalifikāciju, ir pakļautas automatizācijas riskam salīdzinājumā ar 52 % vadītāju. </text:p>
        <text:p text:style-name="P53">■ Pēc izglītības beigšanas vecuma šo viedokli atbalsta 60 % respondentu, kuri pabeiguši izglītību vecumā no 16 līdz 19 gadiem, salīdzinot ar 57 % respondentu, kuri joprojām mācās, un 56 % respondentu, kuri pabeiguši izglītību vecumā no 15 gadiem vai jaunāki. Zemākais rādītājs ir respondentiem, kas ieguvuši izglītību 20 gadu vecumā vai vēlāk (54 %). </text:p>
        <text:p text:style-name="P53">■ Pēc vecuma respondenti vecumā no 15 līdz 24 gadiem visbiežāk uzskata, ka PIA darbvietas apdraud automatizācija (60 %), salīdzinot ar 55 % respondentu vecumā no 25 līdz 39 gadiem, 56 % respondentu vecumā no 40 līdz 54 gadiem un 57 % respondentu vecumā no 55 gadiem. </text:p>
        <text:p text:style-name="P53">■ Šis viedoklis ir izplatītāks to respondentu vidū, kuri uzskata, ka jaunieši saņem pietiekami daudz informācijas par PIA iespējām (62 % salīdzinājumā ar 51 % to respondentu vidū, kuri nepiekrīt). </text:p>
        <text:p text:style-name="P53">■ Tiem, kuri redz PIA pozitīvā gaismā, ir lielāka iespēja uzskatīt, ka PIA darbvietas saskaras ar automatizācijas risku (60 % pret 52 % no tiem, kuri ziņo par negatīvu uztveri). </text:p>
        <text:p text:style-name="P53">■ Respondenti, kuri uzskata, ka PIA kvalifikācija rada darbvietas, kas sabiedrībā tiek augstu vērtētas, biežāk piekrīt (61 %) nekā tie, kuri nepiekrīt šim viedoklim (54 %). </text:p>
        <text:p text:style-name="P53">■ Respondenti, kuri, izvēloties PIA, kā faktoru min nepieciešamību pēc iespējas ātrāk nopelnīt naudu, nedaudz mazāk piekrīt, ka PIA darbvietas saskaras ar automatizācijas risku (55 % salīdzinājumā ar 59 %). </text:p>
        <text:p text:style-name="P53">■ Nav atšķirības pēc dzimuma. </text:p>
        <text:p text:style-name="P25"/>
        <text:p text:style-name="P32"/>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2">QB8.1 Lūdzu, pastāstiet, cik lielā mērā piekrītat vai nepiekrītat katram no šiem apgalvojumiem: Darbvietas, kas saistītas ar IVET kvalifikācijām, ir pakļautas riskam tikt aizstātām ar automatizāciju (%-EU)</text:p>
            </table:table-cell>
            <table:covered-table-cell/>
            <table:covered-table-cell/>
            <table:covered-table-cell/>
          </table:table-row>
          <table:table-row>
            <table:table-cell table:style-name="Tableau32.A1" office:value-type="string">
              <text:p text:style-name="P68"/>
            </table:table-cell>
            <table:table-cell table:style-name="Tableau32.A1" office:value-type="string">
              <text:p text:style-name="P70">Kopā “Piekrītu”</text:p>
            </table:table-cell>
            <table:table-cell table:style-name="Tableau32.A1" office:value-type="string">
              <text:p text:style-name="P70">Kopā "Nepiekrītu" </text:p>
            </table:table-cell>
            <table:table-cell table:style-name="Tableau32.A1" office:value-type="string">
              <text:p text:style-name="P70">Nezinu</text:p>
            </table:table-cell>
          </table:table-row>
          <table:table-row>
            <table:table-cell table:style-name="Tableau32.A1" office:value-type="string">
              <text:p text:style-name="P72">ES-27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Dzimums</text:p>
            </table:table-cell>
            <table:covered-table-cell/>
            <table:covered-table-cell/>
            <table:covered-table-cell/>
          </table:table-row>
          <table:table-row>
            <table:table-cell table:style-name="Tableau32.A1" office:value-type="string">
              <text:p text:style-name="P72">Cilvēks </text:p>
            </table:table-cell>
            <table:table-cell table:style-name="Tableau32.B3" office:value-type="float" office:value="56">
              <text:p text:style-name="P70">56</text:p>
            </table:table-cell>
            <table:table-cell table:style-name="Tableau32.B3" office:value-type="float" office:value="36">
              <text:p text:style-name="P70">36</text:p>
            </table:table-cell>
            <table:table-cell table:style-name="Tableau32.B3" office:value-type="float" office:value="8">
              <text:p text:style-name="P70">8</text:p>
            </table:table-cell>
          </table:table-row>
          <table:table-row>
            <table:table-cell table:style-name="Tableau32.A1" office:value-type="string">
              <text:p text:style-name="P72">Sieviete </text:p>
            </table:table-cell>
            <table:table-cell table:style-name="Tableau32.B3" office:value-type="float" office:value="58">
              <text:p text:style-name="P70">58</text:p>
            </table:table-cell>
            <table:table-cell table:style-name="Tableau32.B3" office:value-type="float" office:value="33">
              <text:p text:style-name="P70">33</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Vecums</text:p>
            </table:table-cell>
            <table:covered-table-cell/>
            <table:covered-table-cell/>
            <table:covered-table-cell/>
          </table:table-row>
          <table:table-row>
            <table:table-cell table:style-name="Tableau32.A1" office:value-type="string">
              <text:p text:style-name="P72">15-24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25-39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40-54 </text:p>
            </table:table-cell>
            <table:table-cell table:style-name="Tableau32.B3" office:value-type="float" office:value="56">
              <text:p text:style-name="P70">56</text:p>
            </table:table-cell>
            <table:table-cell table:style-name="Tableau32.B3" office:value-type="float" office:value="37">
              <text:p text:style-name="P70">37</text:p>
            </table:table-cell>
            <table:table-cell table:style-name="Tableau32.B3" office:value-type="float" office:value="7">
              <text:p text:style-name="P70">7</text:p>
            </table:table-cell>
          </table:table-row>
          <table:table-row>
            <table:table-cell table:style-name="Tableau32.A1" office:value-type="string">
              <text:p text:style-name="P72">&gt;=55</text:p>
            </table:table-cell>
            <table:table-cell table:style-name="Tableau32.B3" office:value-type="float" office:value="57">
              <text:p text:style-name="P70">57</text:p>
            </table:table-cell>
            <table:table-cell table:style-name="Tableau32.B3" office:value-type="float" office:value="32">
              <text:p text:style-name="P70">32</text:p>
            </table:table-cell>
            <table:table-cell table:style-name="Tableau32.B3" office:value-type="float" office:value="11">
              <text:p text:style-name="P70">11</text:p>
            </table:table-cell>
          </table:table-row>
          <table:table-row>
            <table:table-cell table:style-name="Tableau32.A4" table:number-columns-spanned="4" office:value-type="string">
              <text:p text:style-name="P67">Izglītība (beigās)</text:p>
            </table:table-cell>
            <table:covered-table-cell/>
            <table:covered-table-cell/>
            <table:covered-table-cell/>
          </table:table-row>
          <table:table-row>
            <table:table-cell table:style-name="Tableau32.A1" office:value-type="string">
              <text:p text:style-name="P72">&lt;=-15</text:p>
            </table:table-cell>
            <table:table-cell table:style-name="Tableau32.B3" office:value-type="float" office:value="56">
              <text:p text:style-name="P70">56</text:p>
            </table:table-cell>
            <table:table-cell table:style-name="Tableau32.B3" office:value-type="float" office:value="27">
              <text:p text:style-name="P70">27</text:p>
            </table:table-cell>
            <table:table-cell table:style-name="Tableau32.B3" office:value-type="float" office:value="17">
              <text:p text:style-name="P70">17</text:p>
            </table:table-cell>
          </table:table-row>
          <table:table-row>
            <table:table-cell table:style-name="Tableau32.A1" office:value-type="string">
              <text:p text:style-name="P72">16-19 </text:p>
            </table:table-cell>
            <table:table-cell table:style-name="Tableau32.B3" office:value-type="float" office:value="60">
              <text:p text:style-name="P70">60</text:p>
            </table:table-cell>
            <table:table-cell table:style-name="Tableau32.B3" office:value-type="float" office:value="32">
              <text:p text:style-name="P70">32</text:p>
            </table:table-cell>
            <table:table-cell table:style-name="Tableau32.B3" office:value-type="float" office:value="8">
              <text:p text:style-name="P70">8</text:p>
            </table:table-cell>
          </table:table-row>
          <table:table-row>
            <table:table-cell table:style-name="Tableau32.A1" office:value-type="string">
              <text:p text:style-name="P72">&gt;=20</text:p>
            </table:table-cell>
            <table:table-cell table:style-name="Tableau32.B3" office:value-type="float" office:value="54">
              <text:p text:style-name="P70">54</text:p>
            </table:table-cell>
            <table:table-cell table:style-name="Tableau32.B3" office:value-type="float" office:value="40">
              <text:p text:style-name="P70">40</text:p>
            </table:table-cell>
            <table:table-cell table:style-name="Tableau32.B3" office:value-type="float" office:value="6">
              <text:p text:style-name="P70">6</text:p>
            </table:table-cell>
          </table:table-row>
          <table:table-row>
            <table:table-cell table:style-name="Tableau32.A1" office:value-type="string">
              <text:p text:style-name="P72">Joprojām mācās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Sociālprofesionālā kategorija</text:p>
            </table:table-cell>
            <table:covered-table-cell/>
            <table:covered-table-cell/>
            <table:covered-table-cell/>
          </table:table-row>
          <table:table-row>
            <table:table-cell table:style-name="Tableau32.A1" office:value-type="string">
              <text:p text:style-name="P72">Pašnodarbināta persona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Vadītāji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1" office:value-type="string">
              <text:p text:style-name="P72">Citas baltas apkakles </text:p>
            </table:table-cell>
            <table:table-cell table:style-name="Tableau32.B3" office:value-type="float" office:value="58">
              <text:p text:style-name="P70">58</text:p>
            </table:table-cell>
            <table:table-cell table:style-name="Tableau32.B3" office:value-type="float" office:value="36">
              <text:p text:style-name="P70">36</text:p>
            </table:table-cell>
            <table:table-cell table:style-name="Tableau32.B3" office:value-type="float" office:value="6">
              <text:p text:style-name="P70">6</text:p>
            </table:table-cell>
          </table:table-row>
          <table:table-row>
            <table:table-cell table:style-name="Tableau32.A1" office:value-type="string">
              <text:p text:style-name="P72">Fiziskā darba strādnieki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Mājas ļaudis </text:p>
            </table:table-cell>
            <table:table-cell table:style-name="Tableau32.B3" office:value-type="float" office:value="54">
              <text:p text:style-name="P70">54</text:p>
            </table:table-cell>
            <table:table-cell table:style-name="Tableau32.B3" office:value-type="float" office:value="34">
              <text:p text:style-name="P70">34</text:p>
            </table:table-cell>
            <table:table-cell table:style-name="Tableau32.B3" office:value-type="float" office:value="12">
              <text:p text:style-name="P70">12</text:p>
            </table:table-cell>
          </table:table-row>
          <table:table-row>
            <table:table-cell table:style-name="Tableau32.A1" office:value-type="string">
              <text:p text:style-name="P72">Bezdarbnieks </text:p>
            </table:table-cell>
            <table:table-cell table:style-name="Tableau32.B3" office:value-type="float" office:value="60">
              <text:p text:style-name="P70">60</text:p>
            </table:table-cell>
            <table:table-cell table:style-name="Tableau32.B3" office:value-type="float" office:value="31">
              <text:p text:style-name="P70">31</text:p>
            </table:table-cell>
            <table:table-cell table:style-name="Tableau32.B3" office:value-type="float" office:value="9">
              <text:p text:style-name="P70">9</text:p>
            </table:table-cell>
          </table:table-row>
          <table:table-row>
            <table:table-cell table:style-name="Tableau32.A1" office:value-type="string">
              <text:p text:style-name="P72">Pensionējies(-usies) </text:p>
            </table:table-cell>
            <table:table-cell table:style-name="Tableau32.B3" office:value-type="float" office:value="59">
              <text:p text:style-name="P70">59</text:p>
            </table:table-cell>
            <table:table-cell table:style-name="Tableau32.B3" office:value-type="float" office:value="29">
              <text:p text:style-name="P70">29</text:p>
            </table:table-cell>
            <table:table-cell table:style-name="Tableau32.B3" office:value-type="float" office:value="12">
              <text:p text:style-name="P70">12</text:p>
            </table:table-cell>
          </table:table-row>
          <table:table-row>
            <table:table-cell table:style-name="Tableau32.A1" office:value-type="string">
              <text:p text:style-name="P72">Skolēni </text:p>
            </table:table-cell>
            <table:table-cell table:style-name="Tableau32.B3" office:value-type="float" office:value="58">
              <text:p text:style-name="P70">58</text:p>
            </table:table-cell>
            <table:table-cell table:style-name="Tableau32.B3" office:value-type="float" office:value="35">
              <text:p text:style-name="P70">35</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Subjektīvā urbanizācija</text:p>
            </table:table-cell>
            <table:covered-table-cell/>
            <table:covered-table-cell/>
            <table:covered-table-cell/>
          </table:table-row>
          <table:table-row>
            <table:table-cell table:style-name="Tableau32.A1" office:value-type="string">
              <text:p text:style-name="P72">Lauku apvidus vai ciems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1" office:value-type="string">
              <text:p text:style-name="P72">Maza vai vidēja lieluma pilsēta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Lielpilsēta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IVET uztvere (MŪSU VALSTS)</text:p>
            </table:table-cell>
            <table:covered-table-cell/>
            <table:covered-table-cell/>
            <table:covered-table-cell/>
          </table:table-row>
          <table:table-row>
            <table:table-cell table:style-name="Tableau32.A1" office:value-type="string">
              <text:p text:style-name="P72">Pozitīvs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Negatīvs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Kādreiz apmeklējis sākotnējās profesionālās izglītības apmācību (vidējā izglītība)</text:p>
            </table:table-cell>
            <table:covered-table-cell/>
            <table:covered-table-cell/>
            <table:covered-table-cell/>
          </table:table-row>
          <table:table-row>
            <table:table-cell table:style-name="Tableau32.A1" office:value-type="string">
              <text:p text:style-name="P72">Jā </text:p>
            </table:table-cell>
            <table:table-cell table:style-name="Tableau32.B3" office:value-type="float" office:value="59">
              <text:p text:style-name="P70">59</text:p>
            </table:table-cell>
            <table:table-cell table:style-name="Tableau32.B3" office:value-type="float" office:value="35">
              <text:p text:style-name="P70">35</text:p>
            </table:table-cell>
            <table:table-cell table:style-name="Tableau32.B3" office:value-type="float" office:value="6">
              <text:p text:style-name="P70">6</text:p>
            </table:table-cell>
          </table:table-row>
          <table:table-row>
            <table:table-cell table:style-name="Tableau32.A1" office:value-type="string">
              <text:p text:style-name="P72">Nē </text:p>
            </table:table-cell>
            <table:table-cell table:style-name="Tableau32.B3" office:value-type="float" office:value="55">
              <text:p text:style-name="P70">55</text:p>
            </table:table-cell>
            <table:table-cell table:style-name="Tableau32.B3" office:value-type="float" office:value="34">
              <text:p text:style-name="P70">34</text:p>
            </table:table-cell>
            <table:table-cell table:style-name="Tableau32.B3" office:value-type="float" office:value="11">
              <text:p text:style-name="P70">11</text:p>
            </table:table-cell>
          </table:table-row>
        </table:table>
        <text:p text:style-name="P25"/>
        <text:p text:style-name="P33"/>
      </text:section>
      <text:h text:style-name="P17" text:outline-level="1"><text:bookmark-start text:name="__RefHeading___Toc215598_2930363814"/>Secinājums <text:bookmark-end text:name="__RefHeading___Toc215598_2930363814"/></text:h>
      <text:p text:style-name="P25"/>
      <text:section text:style-name="Sect2" text:name="Section7">
        <text:p text:style-name="P33">Šis Eirobarometra speciālaptauja liecina, ka eiropieši kopumā atzīst sākotnējās profesionālās izglītības un apmācības (PIA) augsto kvalitāti un labvēlīgos rezultātus, pat ja joprojām pastāv novecojuši priekšstati un stereotipi. PIA tiek uztverta pozitīvi, ar kvalitatīvu mācīšanos, kompetentiem skolotājiem, modernu infrastruktūru un ciešām saiknēm ar darbvietām, kurās ir liels pieprasījums. Tas ir izglītības ceļš, ko eiropieši visplašāk iesaka jauniešiem. Tajā pašā laikā vispārējai izglītībai joprojām ir augstāks sociālais prestižs, un dalība PIA joprojām ir nevienmērīga gan starp dalībvalstīm, gan starp paaudzēm. </text:p>
        <text:p text:style-name="P40">PIA neizmantotais potenciāls: spēcīgi rezultāti, novecojuši priekšstati </text:p>
        <text:p text:style-name="P25">Eiropieši nepārprotami augstu vērtē PIA praktiskās priekšrocības. Divi no trim iedzīvotājiem apgalvo, ka PIA viņu valstī ir pozitīvs tēls, un vairākums iedzīvotāju ir gandrīz visās dalībvalstīs. Labi tiek vērtēta arī infrastruktūra un personāls, 78 % respondentu apgalvo, ka PIA nodrošina piekļuvi modernām iekārtām, un 79 % uzskata, ka skolotāji un pasniedzēji ir kompetenti. Kopumā 73 % ir pārliecināti, ka PIA piedāvā kvalitatīvas mācības. </text:p>
        <text:p text:style-name="P40">PIA ir atzīta par kvalitatīvas izglītības ceļu </text:p>
        <text:p text:style-name="P25">Respondenti konsekventi atbalsta PIA nodrošināšanas kvalitāti visā Eiropā. Uzskati par skolotāju kompetenci, mācību kvalitāti un modernu infrastruktūru veicina plašu izpratni par to, ka PIA piedāvā stabilu izglītības pamatu. Agrīna ienākšana darba tirgū ir spēcīgs stimuls daudziem izglītojamajiem: vairāk nekā puse eiropiešu (53 %) norāda uz nepieciešamību vai vēlmi ātri nopelnīt naudu, kas ir visbiežāk minētais faktors 24 dalībvalstīs, un vairāk nekā pusei pašnodarbināto personu ir PIA kvalifikācija. </text:p>
        <text:p text:style-name="P40">PIA nodrošina prasmes labi apmaksātām darbvietām, kurās ir liels pieprasījums </text:p>
        <text:p text:style-name="P25">Eiropieši plaši uzskata, ka PIA sniedz studentiem ar darbu saistītas tehniskās prasmes (85 %), kas rada darbvietas, kurās ir liels pieprasījums (82 %). Divas trešdaļas apgalvo, ka šīs darbvietas ir labi apmaksātas. Katrs piektais respondents (21 %) arī min uzņēmējdarbības centienus kā iemeslu PIA izvēlei, uzsverot tās lomu pašnodarbinātības un uzņēmējdarbības atbalstīšanā. </text:p>
        <text:p text:style-name="P40">Eiropieši iesaka PIA jauniešiem </text:p>
        <text:p text:style-name="P39">PIA stiprās puses izpaužas konkrētos ieteikumos. Puse eiropiešu (50 %) iesaka arodvidusskolu jauniešiem, kuri izvēlas vidusskolu, tādējādi tā ir visbiežāk ieteiktā iespēja visā ES. Augstākās izglītības līmenī 52 % ieteiktu augstāko profesionālo izglītību un apmācību salīdzinājumā ar 35 %, kas ieteiktu augstāko akadēmisko izglītību. Tomēr pastāv plaisa starp paaudzēm, jo personām vecumā no 25 līdz 54 gadiem ir ievērojami lielāka iespēja ieteikt vispārējo vidējo izglītību (53 %) nekā respondentiem vecumā no 55 gadiem (33 %), kas liecina par krasu viedokļu maiņu starp paaudzēm. </text:p>
        <text:p text:style-name="P41">Joprojām pastāv tēla plaisa </text:p>
        <text:p text:style-name="P39">Neraugoties uz šīm stiprajām pusēm, PIA saskaras ar ievērojamām uztveres atšķirībām. Trīs ceturtdaļas eiropiešu apgalvo, ka vispārējās vidējās izglītības tēls viņu valstī ir pozitīvāks, un vairāk nekā astoņi no desmit aptaujātajiem skolēniem, kuriem ir labi rezultāti, tiek sistemātiski mudināti iegūt vispārējo izglītību. Tomēr lielākā daļa respondentu uzskata, ka vispārējā izglītība ir vieglāk kvalificējama nekā PIA (52 % salīdzinājumā ar 36 %), kas liecina par paradoksu sabiedrības uztverē. Dalība PIA Eiropas Savienībā ir ļoti atšķirīga — no 21 % Grieķijā līdz 68 % Slovēnijā, kas liecina par nopietnām strukturālām un kultūras atšķirībām attiecībā uz to, kā dalībvalstis organizē vidējo izglītību. Valstīs, kurās ir labi izveidotas duālās apmācības sistēmas, ir atšķirīgi rezultāti, kas liek apšaubīt vienkāršus pieņēmumus par institucionālo struktūru. Vācijā (82 % pozitīva uztvere, 63 % līdzdalība) PIA kvalitātei ir augsts prestižs, un sabiedrība ļoti uzticas PIA. Tomēr duālās sistēmas modelis negarantē vienādi pozitīvu uztveri: Nīderlandē PIA tēls kopumā ir vismazāk pozitīvs ES (44 %), neraugoties uz tās senajām tradīcijām apvienot mācīšanos darbavietā ar mācīšanos klasē. Dānijā ir vēl viena tendence ar spēcīgu kvalitātes uztveri, bet ar izteikti lielu to respondentu īpatsvaru (42 %), kuri apgalvo, ka ieteikumi ir atkarīgi no individuāliem apstākļiem, kas liecina par personalizētāku, mazāk kategorisku pieeju izglītības ceļu izvēlei. Šīs atšķirības duālās sistēmas valstīs liecina, ka sabiedrības uztveri nenosaka tikai institucionālās struktūras un ka viedokļus veido plašāks faktoru kopums, kas var ietvert kultūras attieksmi, darba tirgus apstākļus, saziņas praksi un sociālo partneru lomu. </text:p>
        <text:p text:style-name="P41">Kļūdaini priekšstati un dzimumu stereotipi var ierobežot PIA pievilcību </text:p>
        <text:p text:style-name="P39">Puse eiropiešu uzskata, ka PIA programmās nav pievērsta pietiekama uzmanība pamatprasmēm, piemēram, rakstpratībai vai digitālajai pratībai, un līdzīga daļa uzskata, ka transversālās prasmes, piemēram, saziņa un kritiskā domāšana, netiek pietiekami ņemtas vērā. Atšķirības starp respondentiem ar PIA pieredzi un bez tās ir nelielas, proti, 53 % pret 48 % attiecībā uz pamatprasmēm un 53 % pret 50 % attiecībā uz transversālajām prasmēm. Šī tendence liecina par PIA mācību programmas šķietamu pamattrūkumu. </text:p>
        <text:p text:style-name="P39">Tā kā apsekojumā PIA netika salīdzināta ar vispārējo izglītību, šie viedokļi var atspoguļot plašākas bažas par šīm prasmēm un lielākas cerības, kas bieži tiek liktas uz PIA. Šie uzskati ir cieši saistīti ar atbalstu tam, ka PIA nodrošina specializētas tehniskās prasmes (85 %) un <text:soft-page-break/>kvalitatīvu mācīšanos (73 %). Joprojām problemātiska ir arī ar dzimumu saistīta neobjektivitāte: 55 % uzskata, ka ar STEM saistītās PIA jomas ir piemērotākas vīriešiem, un starp dalībvalstīm pastāv lielas atšķirības. Daudzi respondenti uzskata, ka sievietes, kuras interesējas par tehniskiem priekšmetiem, bieži tiek novirzītas uz vispārējo izglītību un ka sievietes ar STEM saistītās PIA jomās saņem ierobežotu pamudinājumu. Tikmēr tiek uzskatīts, ka vīrieši, kuriem nav labu sasniegumu, saskaras ar spiedienu izvēlēties PIA. </text:p>
        <text:p text:style-name="P39">PIA zemais prestižs un sociālais statuss (ko tikai 16 % respondentu min kā izglītības izvēles faktoru) liecina par būtiskām iespējām palielināt sabiedrības informētību par profesionālās izglītības vērtību un sociālo ieguldījumu. </text:p>
        <text:p text:style-name="P41">Uzņēmējdarbība un pašnodarbinātība PIA jomā </text:p>
        <text:p text:style-name="P39">Uzņēmējdarbības motivācija ir svarīgs faktors izglītības izvēlē. Katrs piektais respondents (21 %) kā galveno iemeslu PIA izvēlei norāda vēlmi kļūt par pašnodarbinātu personu vai sākt uzņēmējdarbību, un vairāk nekā pusei pašnodarbināto ES ir PIA kvalifikācija. Šie konstatējumi izceļ PIA lomu dažādu karjeras iespēju nodrošināšanā un Eiropas uzņēmējdarbības vides atbalstīšanā. </text:p>
        <text:p text:style-name="P41">Gaidāmā PIA stratēģija sniedz savlaicīgas iespējas </text:p>
        <text:p text:style-name="P39">Visā apsekojumā parādās paaudžu modelis. Gados jaunāki respondenti parasti ir labāk informēti par šķēršļiem un neobjektivitāti profesionālajā izglītībā nekā vecākas paaudzes. Tajā pašā laikā šī informētība sakrīt ar zemāku dalības līmeni PIA un spēcīgākām vēlmēm attiecībā uz akadēmiskiem ceļiem. Personas vecumā no 15 līdz 24 gadiem ziņo, ka PIA dalības rādītājs ir 46 % salīdzinājumā ar 52–53 % vecuma grupā no 25 līdz 54 gadiem. Šī jaunākā grupa vairāk nekā vecāki respondenti sliecas ieteikt vispārējo vidējo izglītību. Tas liecina, ka augstākais izglītības līmenis ir saistīts gan ar lielāku informētību par PIA trūkumiem, gan lielāku priekšroku akadēmiskiem ceļiem, kas būtiski ietekmē profesionālās izglītības pievilcību nākotnē augsti kvalificētu iedzīvotāju vidū. </text:p>
        <text:p text:style-name="P39">Līdztekus šiem priekšstatiem 56 % eiropiešu apgalvo, ka darbvietas, kas saistītas ar PIA kvalifikācijām, ir pakļautas riskam tikt aizstātām ar automatizāciju. Šīs bažas pastāv vienlaikus ar plaši izplatīto atzinumu, ka PIA kvalifikācijas pašlaik rada darbvietas, kurās ir liels pieprasījums (kā uzskata 82 %). Plašāki apsekojumu dati to apstiprina: Eirobarometra speciālaptaujā par mākslīgo intelektu un nodarbinātības nākotni (2024) tika konstatēts, ka 66 % eiropiešu ir pauduši bažas par darbvietu zudumu visā ekonomikā kopumā, un tas liecina, ka automatizācijas trauksme sniedzas krietni tālāk par profesionālajiem ceļiem. </text:p>
        <text:p text:style-name="P39">Konstatējumi, šķiet, liecina, ka PIA problēma nav saistīta ar tās sniegumu vai atbilstību, bet gan ar to, kā tā tiek uztverta. Tāpēc gaidāmā PIA stratēģija sniedz savlaicīgu iespēju nostiprināt tās tēlu kā pirmās izvēles iespēju daudziem citiem eiropiešiem, efektīvāk popularizēt tās piedāvāto augstas kvalitātes izglītību un prasmes un novērst stereotipus un aizspriedumus, kas turpina ietekmēt ceļu izvēli un sašaurināt mērķgrupu. </text:p>
        <text:p text:style-name="P39"/>
        <text:section text:style-name="Sect1" text:name="Section9">
          <text:h text:style-name="P18" text:outline-level="1"><text:bookmark-start text:name="__RefHeading___Toc302639_2832584591"/>Piezīmes<text:bookmark-end text:name="__RefHeading___Toc302639_2832584591"/></text:h>
          <text:p text:style-name="P39"/>
        </text:section>
        <text:p text:style-name="P43">(Pjērs Dieumegards)</text:p>
        <text:p text:style-name="P44"><text:span text:style-name="T53">(IV 1) Krāsas ir apgrieztas starp kopējo sektoru diagrammu un joslu diagrammu pa valstīm. </text:span>Žēl nesaglabāt konsekventas grafiskas konvencijas visā ziņojumā. </text:p>
        <text:p text:style-name="P43"/>
        <text:p text:style-name="P44"><text:span text:style-name="T53">Tāpat kā ļoti bieži, atšķirības starp valstīm ir lielākas nekā atšķirības starp sociālajām grupām (dzimums, vecums, izglītības līmenis utt.). Šajā ziņojumā bieži atrodami teikumi, piemēram, “atšķirības pēc dzimuma ir nenozīmīgas” vai “nav atšķirību uztverē pēc dzimuma”. </text:span>Ir vērts uzsvērt šo līdzību atbildēs starp dzimumiem. </text:p>
        <text:p text:style-name="P43"/>
        <text:h text:style-name="P7" text:outline-level="1"/>
        <text:h text:style-name="P7" text:outline-level="1"><text:bookmark-start text:name="__RefHeading___Toc215600_2930363814"/>Tehniskās specifikācijas<text:bookmark-end text:name="__RefHeading___Toc215600_2930363814"/></text:h>
        <text:p text:style-name="P39">No 2025. gada 6. līdz 30. novembrim Verian Belgium pēc Eiropas Komisijas Komunikācijas ģenerāldirektorāta nodaļas “Sabiedriskā doma &amp; Pilsoņu iesaiste” pieprasījuma veica Eirobarometra aptaujas 104.2. kārtu. </text:p>
        <text:p text:style-name="P39"/>
        <text:p text:style-name="P39">104.2 vilnis aptver attiecīgo Eiropas Savienības dalībvalstu valstspiederīgos, kuri dzīvo katrā no 27 dalībvalstīm un ir 15 gadus veci vai vecāki. </text:p>
        <text:p text:style-name="P39">Pamata izlases modelis, ko izmanto visās valstīs, ir stratificēts vairākposmu, nejaušs (iespējamība) viens. Katrā valstī izlases rāmi vispirms stratificē pēc NUTS reģioniem un katrā reģionā pēc urbanitātes mērījuma (DEGURBA). Katrā stratā atlasīto parauga punktu skaits atspoguļo strata populāciju 15+. Otrajā posmā izlases punkti tika ņemti ar varbūtību, kas ir proporcionāla to 0+ populācijas lielumam no katra strata. Tādējādi izlases aptver visu apsekoto valstu teritoriju saskaņā ar Eurostat NUTS II (vai līdzvērtīgu) un saskaņā ar attiecīgo tautību iedzīvotāju sadalījumu lielpilsētu, pilsētu un lauku teritorijās<text:note text:id="ftn61" text:note-class="footnote"><text:note-citation>61</text:note-citation><text:note-body><text:p text:style-name="Footnote"><text:span text:style-name="T54">Pilsētu un lauku klasifikācija, pamatojoties uz DEGURBA (</text:span><text:a xlink:type="simple" xlink:href="https://ec.europa.eu/eurostat/web/degree-of-urbanisation/background" text:style-name="Internet_20_link" text:visited-style-name="Visited_20_Internet_20_Link"><text:span text:style-name="T54">https://ec.europa.eu/eurostat/web/degree-of-urbanisation/background</text:span></text:a><text:span text:style-name="T54">) </text:span></text:p></text:note-body></text:note>. </text:p>
        <text:p text:style-name="P39">Katrā no atlasītajiem paraugu ņemšanas punktiem pēc nejaušības principa tika izraudzīta sākuma koordināta un reversās ģeokodēšanas rīks, ko izmanto, lai noteiktu koordinātai tuvāko adresi. Šī adrese bija izlases pastaigu sākuma adrese. Citas adreses (ikviena N adrese) tika izvēlētas, izmantojot standarta "nejaušā maršruta" procedūras no sākotnējās adreses. Katrā mājsaimniecībā respondentu izvēlējās pēc nejaušības principa. Pieeja atlasei pēc nejaušības principa bija atkarīga no mājsaimniecības lieluma. Piemēram, mājsaimniecībām, kurās ir vairāk nekā divi 15 locekļi, skripts tika izmantots, lai atlasītu vai nu informatoru (personu, kas atbild uz pārbaudītāja anketas jautājumiem), vai otru tiesīgo locekli mājsaimniecībā. Mājsaimniecībām ar trim vairāk nekā 15 locekļiem skripts tika izmantots, lai izvēlētos vai nu informatoru (1/3 no laika), vai divus citus atbilstošus mājsaimniecības locekļus (2/3 no laika). Ja tika izvēlēti abi pārējie locekļi, intervētājam tika lūgts vai nu jaunākais, vai vecākais. Skripts nejauši piešķirtu atlasi jaunākajam vai vecākajam ar vienādu varbūtību. Šis process turpinās četriem mājsaimniecības locekļiem, kas vecāki par 15 gadiem, pēc nejaušības principa lūdzot jaunākos, otros jaunākos un vecākos. Mājsaimniecībām ar pieciem 15+ biedriem mēs atgriežamies pie noteikuma par pēdējo dzimšanas dienu. </text:p>
        <text:p text:style-name="P39">Ja neviens no mājsaimniecības locekļiem nesazinājās vai izvēlētais respondents nebija pieejams (aizņemts), intervētājs atkārtoti apmeklēja to pašu mājsaimniecību ne vairāk kā trīs reizes (kopā četri saziņas mēģinājumi). Intervētāji nekad iepriekš nenorāda, ka aptauja tiek veikta Eiropas Komisijas vārdā; pēc pieprasījuma tās var sniegt šo informāciju, tiklīdz apsekojums ir pabeigts. </text:p>
        <text:p text:style-name="P39">Darbā pieņemšanas posms nedaudz atšķīrās Nīderlandē, Somijā un Zviedrijā. Pēdējās divās valstīs no adrešu vai iedzīvotāju reģistra tika atlasīta adrešu izlase katrā paraugu ņemšanas punktā (Somijā atlasi neveic visos paraugu ņemšanas punktos, bet dažās valstīs ir sagaidāms, ka atbilžu īpatsvars uzlabosies). Adreses tika atlasītas pēc nejaušības principa. Pēc tam telefoniski sazinājās ar mājsaimniecībām un tās pieņēma darbā, lai piedalītos aptaujā. Nīderlandē tiek izmantots divu kadru RDD paraugs (mobilie un fiksētie numuri), jo nav pieejams visaptverošs iedzīvotāju reģistrs ar tālruņa numuriem. Skaitļu atlase abos kadros tiek veikta nejauši, katram skaitlim iegūstot vienādu atlases varbūtību. Atšķirībā no Zviedrijas un Somijas paraugs nav sadalīts grupās. </text:p>
        <text:p text:style-name="P34"/>
      </text:section>
      <text:p text:style-name="P45">(institūti)</text:p>
      <text:p text:style-name="P45"><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Atbildes reakcijas rādītāji <text:bookmark-end text:name="__RefHeading___Toc215602_2930363814"/></text:h>
        <text:p text:style-name="P45">Katrai valstij veic salīdzinājumu starp respondentu izlasi un visumu (t. i., valsts iedzīvotāju kopskaitu). Atsvarus izmanto, lai atbildes paraugu saskaņotu ar visumu pēc dzimuma pēc vecuma, reģiona un urbanizācijas pakāpes. Attiecībā uz Eiropas aplēsēm (t. i., ES vidējo rādītāju) tiek koriģēti atsevišķu valstu svērumi, tos izsverot uz augšu vai uz leju, lai atspoguļotu to iedzīvotāju skaitu, kas vecāki par 15 gadiem, kā proporciju no ES iedzīvotāju skaita, kas vecāki par 15 gadiem. </text:p>
        <text:p text:style-name="P45"/>
        <text:p text:style-name="P45">Atbilžu īpatsvaru aprēķina, kopējo pilnīgo interviju skaitu dalot ar visu apmeklēto adrešu skaitu, izņemot tās, kas nav attiecināmas, bet ietver tās, kuru attiecināmība nav zināma. Eirobarometra aptaujas 104.2. vilnī respondentu īpatsvars ES-27 valstīs, ko aprēķināja Verian Belgium, ir šāds: </text:p>
        <text:p text:style-name="P45"/>
        <text:p text:style-name="P46"/>
        <table:table table:name="Tableau33" table:style-name="Tableau33">
          <table:table-column table:style-name="Tableau33.A" table:number-columns-repeated="3"/>
          <table:table-row table:style-name="Tableau33.1">
            <table:table-cell table:style-name="Tableau33.A1" office:value-type="string">
              <text:p text:style-name="P68"/>
            </table:table-cell>
            <table:table-cell table:style-name="Tableau33.A1" office:value-type="string">
              <text:p text:style-name="P72">Valstis</text:p>
            </table:table-cell>
            <table:table-cell table:style-name="Tableau33.A1" office:value-type="string">
              <text:p text:style-name="P72">CAPI RESPONSE RATES</text:p>
            </table:table-cell>
          </table:table-row>
          <table:table-row table:style-name="Tableau33.1">
            <table:table-cell table:style-name="Tableau33.A1" office:value-type="string">
              <text:p text:style-name="P72">BE</text:p>
            </table:table-cell>
            <table:table-cell table:style-name="Tableau33.A1" office:value-type="string">
              <text:p text:style-name="P72">Beļģija </text:p>
            </table:table-cell>
            <table:table-cell table:style-name="Tableau33.A1" office:value-type="string">
              <text:p text:style-name="P72">53.9%</text:p>
            </table:table-cell>
          </table:table-row>
          <table:table-row table:style-name="Tableau33.1">
            <table:table-cell table:style-name="Tableau33.A1" office:value-type="string">
              <text:p text:style-name="P72">BG</text:p>
            </table:table-cell>
            <table:table-cell table:style-name="Tableau33.A1" office:value-type="string">
              <text:p text:style-name="P72">Bulgārija </text:p>
            </table:table-cell>
            <table:table-cell table:style-name="Tableau33.A1" office:value-type="string">
              <text:p text:style-name="P72">43.7%</text:p>
            </table:table-cell>
          </table:table-row>
          <table:table-row table:style-name="Tableau33.1">
            <table:table-cell table:style-name="Tableau33.A1" office:value-type="string">
              <text:p text:style-name="P72">CZ</text:p>
            </table:table-cell>
            <table:table-cell table:style-name="Tableau33.A1" office:value-type="string">
              <text:p text:style-name="P72">Čehija </text:p>
            </table:table-cell>
            <table:table-cell table:style-name="Tableau33.A1" office:value-type="string">
              <text:p text:style-name="P72">63.0%</text:p>
            </table:table-cell>
          </table:table-row>
          <table:table-row table:style-name="Tableau33.1">
            <table:table-cell table:style-name="Tableau33.A1" office:value-type="string">
              <text:p text:style-name="P72">DK</text:p>
            </table:table-cell>
            <table:table-cell table:style-name="Tableau33.A1" office:value-type="string">
              <text:p text:style-name="P72">Dānija </text:p>
            </table:table-cell>
            <table:table-cell table:style-name="Tableau33.A1" office:value-type="string">
              <text:p text:style-name="P72">52.1%</text:p>
            </table:table-cell>
          </table:table-row>
          <table:table-row table:style-name="Tableau33.1">
            <table:table-cell table:style-name="Tableau33.A1" office:value-type="string">
              <text:p text:style-name="P72">DE</text:p>
            </table:table-cell>
            <table:table-cell table:style-name="Tableau33.A1" office:value-type="string">
              <text:p text:style-name="P72">Vācija </text:p>
            </table:table-cell>
            <table:table-cell table:style-name="Tableau33.A1" office:value-type="string">
              <text:p text:style-name="P72">31.8%</text:p>
            </table:table-cell>
          </table:table-row>
          <table:table-row table:style-name="Tableau33.1">
            <table:table-cell table:style-name="Tableau33.A1" office:value-type="string">
              <text:p text:style-name="P72">EE</text:p>
            </table:table-cell>
            <table:table-cell table:style-name="Tableau33.A1" office:value-type="string">
              <text:p text:style-name="P72">Igaunija </text:p>
            </table:table-cell>
            <table:table-cell table:style-name="Tableau33.A1" office:value-type="string">
              <text:p text:style-name="P72">57.0%</text:p>
            </table:table-cell>
          </table:table-row>
          <table:table-row table:style-name="Tableau33.1">
            <table:table-cell table:style-name="Tableau33.A1" office:value-type="string">
              <text:p text:style-name="P72">IE</text:p>
            </table:table-cell>
            <table:table-cell table:style-name="Tableau33.A1" office:value-type="string">
              <text:p text:style-name="P72">Īrija </text:p>
            </table:table-cell>
            <table:table-cell table:style-name="Tableau33.A1" office:value-type="string">
              <text:p text:style-name="P72">56.9%</text:p>
            </table:table-cell>
          </table:table-row>
          <table:table-row table:style-name="Tableau33.1">
            <table:table-cell table:style-name="Tableau33.A1" office:value-type="string">
              <text:p text:style-name="P72">EL</text:p>
            </table:table-cell>
            <table:table-cell table:style-name="Tableau33.A1" office:value-type="string">
              <text:p text:style-name="P72">Grieķija </text:p>
            </table:table-cell>
            <table:table-cell table:style-name="Tableau33.A1" office:value-type="string">
              <text:p text:style-name="P72">32.9%</text:p>
            </table:table-cell>
          </table:table-row>
          <table:table-row table:style-name="Tableau33.1">
            <table:table-cell table:style-name="Tableau33.A1" office:value-type="string">
              <text:p text:style-name="P72">ES</text:p>
            </table:table-cell>
            <table:table-cell table:style-name="Tableau33.A1" office:value-type="string">
              <text:p text:style-name="P72">Spānija </text:p>
            </table:table-cell>
            <table:table-cell table:style-name="Tableau33.A1" office:value-type="string">
              <text:p text:style-name="P72">36.3%</text:p>
            </table:table-cell>
          </table:table-row>
          <table:table-row table:style-name="Tableau33.1">
            <table:table-cell table:style-name="Tableau33.A1" office:value-type="string">
              <text:p text:style-name="P72">FR</text:p>
            </table:table-cell>
            <table:table-cell table:style-name="Tableau33.A1" office:value-type="string">
              <text:p text:style-name="P72">Francija </text:p>
            </table:table-cell>
            <table:table-cell table:style-name="Tableau33.A1" office:value-type="string">
              <text:p text:style-name="P72">37.7%</text:p>
            </table:table-cell>
          </table:table-row>
          <table:table-row table:style-name="Tableau33.1">
            <table:table-cell table:style-name="Tableau33.A1" office:value-type="string">
              <text:p text:style-name="P72">HR</text:p>
            </table:table-cell>
            <table:table-cell table:style-name="Tableau33.A1" office:value-type="string">
              <text:p text:style-name="P72">Horvātija </text:p>
            </table:table-cell>
            <table:table-cell table:style-name="Tableau33.A1" office:value-type="string">
              <text:p text:style-name="P72">47.0%</text:p>
            </table:table-cell>
          </table:table-row>
          <table:table-row table:style-name="Tableau33.1">
            <table:table-cell table:style-name="Tableau33.A1" office:value-type="string">
              <text:p text:style-name="P72">IT</text:p>
            </table:table-cell>
            <table:table-cell table:style-name="Tableau33.A1" office:value-type="string">
              <text:p text:style-name="P72">Itālija </text:p>
            </table:table-cell>
            <table:table-cell table:style-name="Tableau33.A1" office:value-type="string">
              <text:p text:style-name="P72">31.2%</text:p>
            </table:table-cell>
          </table:table-row>
          <table:table-row table:style-name="Tableau33.1">
            <table:table-cell table:style-name="Tableau33.A1" office:value-type="string">
              <text:p text:style-name="P72">CY</text:p>
            </table:table-cell>
            <table:table-cell table:style-name="Tableau33.A1" office:value-type="string">
              <text:p text:style-name="P72">Kipras Republika</text:p>
            </table:table-cell>
            <table:table-cell table:style-name="Tableau33.A1" office:value-type="string">
              <text:p text:style-name="P72">77.4%</text:p>
            </table:table-cell>
          </table:table-row>
          <table:table-row table:style-name="Tableau33.1">
            <table:table-cell table:style-name="Tableau33.A1" office:value-type="string">
              <text:p text:style-name="P72">LV</text:p>
            </table:table-cell>
            <table:table-cell table:style-name="Tableau33.A1" office:value-type="string">
              <text:p text:style-name="P72">Latvija </text:p>
            </table:table-cell>
            <table:table-cell table:style-name="Tableau33.A1" office:value-type="string">
              <text:p text:style-name="P72">63.5%</text:p>
            </table:table-cell>
          </table:table-row>
          <table:table-row table:style-name="Tableau33.1">
            <table:table-cell table:style-name="Tableau33.A1" office:value-type="string">
              <text:p text:style-name="P72">LT</text:p>
            </table:table-cell>
            <table:table-cell table:style-name="Tableau33.A1" office:value-type="string">
              <text:p text:style-name="P72">Lietuva </text:p>
            </table:table-cell>
            <table:table-cell table:style-name="Tableau33.A1" office:value-type="string">
              <text:p text:style-name="P72">45.2%</text:p>
            </table:table-cell>
          </table:table-row>
          <table:table-row table:style-name="Tableau33.1">
            <table:table-cell table:style-name="Tableau33.A1" office:value-type="string">
              <text:p text:style-name="P72">LU</text:p>
            </table:table-cell>
            <table:table-cell table:style-name="Tableau33.A1" office:value-type="string">
              <text:p text:style-name="P72">Luksemburga </text:p>
            </table:table-cell>
            <table:table-cell table:style-name="Tableau33.A1" office:value-type="string">
              <text:p text:style-name="P72">26.4%</text:p>
            </table:table-cell>
          </table:table-row>
          <table:table-row table:style-name="Tableau33.1">
            <table:table-cell table:style-name="Tableau33.A1" office:value-type="string">
              <text:p text:style-name="P72">HU</text:p>
            </table:table-cell>
            <table:table-cell table:style-name="Tableau33.A1" office:value-type="string">
              <text:p text:style-name="P72">Ungārija </text:p>
            </table:table-cell>
            <table:table-cell table:style-name="Tableau33.A1" office:value-type="string">
              <text:p text:style-name="P72">65.4%</text:p>
            </table:table-cell>
          </table:table-row>
          <table:table-row table:style-name="Tableau33.1">
            <table:table-cell table:style-name="Tableau33.A1" office:value-type="string">
              <text:p text:style-name="P72">MT</text:p>
            </table:table-cell>
            <table:table-cell table:style-name="Tableau33.A1" office:value-type="string">
              <text:p text:style-name="P72">Malta </text:p>
            </table:table-cell>
            <table:table-cell table:style-name="Tableau33.A1" office:value-type="string">
              <text:p text:style-name="P72">86.6%</text:p>
            </table:table-cell>
          </table:table-row>
          <table:table-row table:style-name="Tableau33.1">
            <table:table-cell table:style-name="Tableau33.A1" office:value-type="string">
              <text:p text:style-name="P72">NL</text:p>
            </table:table-cell>
            <table:table-cell table:style-name="Tableau33.A1" office:value-type="string">
              <text:p text:style-name="P72">Nīderlande </text:p>
            </table:table-cell>
            <table:table-cell table:style-name="Tableau33.A1" office:value-type="string">
              <text:p text:style-name="P72">89.9%</text:p>
            </table:table-cell>
          </table:table-row>
          <table:table-row table:style-name="Tableau33.1">
            <table:table-cell table:style-name="Tableau33.A1" office:value-type="string">
              <text:p text:style-name="P72">AT</text:p>
            </table:table-cell>
            <table:table-cell table:style-name="Tableau33.A1" office:value-type="string">
              <text:p text:style-name="P72">Austrija </text:p>
            </table:table-cell>
            <table:table-cell table:style-name="Tableau33.A1" office:value-type="string">
              <text:p text:style-name="P72">45.8%</text:p>
            </table:table-cell>
          </table:table-row>
          <table:table-row table:style-name="Tableau33.1">
            <table:table-cell table:style-name="Tableau33.A1" office:value-type="string">
              <text:p text:style-name="P72">PL</text:p>
            </table:table-cell>
            <table:table-cell table:style-name="Tableau33.A1" office:value-type="string">
              <text:p text:style-name="P72">Polija </text:p>
            </table:table-cell>
            <table:table-cell table:style-name="Tableau33.A1" office:value-type="string">
              <text:p text:style-name="P72">50.1%</text:p>
            </table:table-cell>
          </table:table-row>
          <table:table-row table:style-name="Tableau33.1">
            <table:table-cell table:style-name="Tableau33.A1" office:value-type="string">
              <text:p text:style-name="P72">PT</text:p>
            </table:table-cell>
            <table:table-cell table:style-name="Tableau33.A1" office:value-type="string">
              <text:p text:style-name="P72">Portugāle </text:p>
            </table:table-cell>
            <table:table-cell table:style-name="Tableau33.A1" office:value-type="string">
              <text:p text:style-name="P72">48.7%</text:p>
            </table:table-cell>
          </table:table-row>
          <table:table-row table:style-name="Tableau33.1">
            <table:table-cell table:style-name="Tableau33.A1" office:value-type="string">
              <text:p text:style-name="P72">RO</text:p>
            </table:table-cell>
            <table:table-cell table:style-name="Tableau33.A1" office:value-type="string">
              <text:p text:style-name="P72">Rumānija </text:p>
            </table:table-cell>
            <table:table-cell table:style-name="Tableau33.A1" office:value-type="string">
              <text:p text:style-name="P72">49.0%</text:p>
            </table:table-cell>
          </table:table-row>
          <table:table-row table:style-name="Tableau33.1">
            <table:table-cell table:style-name="Tableau33.A1" office:value-type="string">
              <text:p text:style-name="P72">SI</text:p>
            </table:table-cell>
            <table:table-cell table:style-name="Tableau33.A1" office:value-type="string">
              <text:p text:style-name="P72">Slovēnija </text:p>
            </table:table-cell>
            <table:table-cell table:style-name="Tableau33.A1" office:value-type="string">
              <text:p text:style-name="P72">49.3%</text:p>
            </table:table-cell>
          </table:table-row>
          <table:table-row table:style-name="Tableau33.1">
            <table:table-cell table:style-name="Tableau33.A1" office:value-type="string">
              <text:p text:style-name="P72">SK</text:p>
            </table:table-cell>
            <table:table-cell table:style-name="Tableau33.A1" office:value-type="string">
              <text:p text:style-name="P72">Slovākija </text:p>
            </table:table-cell>
            <table:table-cell table:style-name="Tableau33.A1" office:value-type="string">
              <text:p text:style-name="P72">51.6%</text:p>
            </table:table-cell>
          </table:table-row>
          <table:table-row table:style-name="Tableau33.1">
            <table:table-cell table:style-name="Tableau33.A1" office:value-type="string">
              <text:p text:style-name="P72">FI</text:p>
            </table:table-cell>
            <table:table-cell table:style-name="Tableau33.A1" office:value-type="string">
              <text:p text:style-name="P72">Somija </text:p>
            </table:table-cell>
            <table:table-cell table:style-name="Tableau33.A1" office:value-type="string">
              <text:p text:style-name="P72">31.7%</text:p>
            </table:table-cell>
          </table:table-row>
          <table:table-row table:style-name="Tableau33.1">
            <table:table-cell table:style-name="Tableau33.A1" office:value-type="string">
              <text:p text:style-name="P72">SE</text:p>
            </table:table-cell>
            <table:table-cell table:style-name="Tableau33.A1" office:value-type="string">
              <text:p text:style-name="P72">Zviedrija </text:p>
            </table:table-cell>
            <table:table-cell table:style-name="Tableau33.A1" office:value-type="string">
              <text:p text:style-name="P72">80.8%</text:p>
            </table:table-cell>
          </table:table-row>
          <table:table-row table:style-name="Tableau33.1">
            <table:table-cell table:style-name="Tableau33.A1" office:value-type="string">
              <text:p text:style-name="P68"/>
            </table:table-cell>
            <table:table-cell table:style-name="Tableau33.A1" office:value-type="string">
              <text:p text:style-name="P68"/>
            </table:table-cell>
            <table:table-cell table:style-name="Tableau33.A1" office:value-type="string">
              <text:p text:style-name="P68"/>
            </table:table-cell>
          </table:table-row>
          <table:table-row table:style-name="Tableau33.1">
            <table:table-cell table:style-name="Tableau33.A1" table:number-columns-spanned="3" office:value-type="string">
              <text:p text:style-name="P72">CAPI: Datorizēta personiskā intervija</text:p>
            </table:table-cell>
            <table:covered-table-cell/>
            <table:covered-table-cell/>
          </table:table-row>
        </table:table>
        <text:p text:style-name="P45"/>
        <text:h text:style-name="P19" text:outline-level="2"><text:bookmark-start text:name="__RefHeading___Toc215604_2930363814"/>Intervēšanas režīms pa valstīm <text:bookmark-end text:name="__RefHeading___Toc215604_2930363814"/></text:h>
        <text:p text:style-name="P45">Intervijas tika veiktas klātienes intervijās vai nu fiziski cilvēku mājās, vai izmantojot attālinātu video mijiedarbību attiecīgajā valsts valodā. Intervijas ar attālinātu video mijiedarbību (“tiešsaistes klātienes” jeb CAVI, datorizēta video intervēšana, tika veiktas tikai Kipras Republikā, Dānijā, Maltā, Nīderlandē, Somijā un Zviedrijā).</text:p>
        <text:p text:style-name="P45"/>
        <text:p text:style-name="P46"/>
        <text:p text:style-name="P45"/>
        <text:p text:style-name="P45"><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Kļūdu robežas <text:bookmark-end text:name="__RefHeading___Toc215606_2930363814"/></text:h>
        <text:p text:style-name="P45"><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8"/></table:table-cell><table:table-cell table:style-name="Tableau34.A1" table:number-columns-spanned="10" office:value-type="string"><text:p text:style-name="P69">Statistikas rezerves izlases veidošanas procesa dēļ</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A1" table:number-columns-spanned="10" office:value-type="string"><text:p text:style-name="P70">(ar 95 % ticamības līmen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table:number-columns-spanned="6" office:value-type="string"><text:p text:style-name="P72">dažādi paraugu lielumi ir rindās </text:p></table:table-cell><table:covered-table-cell/><table:covered-table-cell/><table:covered-table-cell/><table:covered-table-cell/><table:covered-table-cell/><table:table-cell table:style-name="Tableau34.A1" table:number-columns-spanned="6" office:value-type="string"><text:p text:style-name="P74">dažādi novērotie rezultāti ir norādīti slejās</text:p></table:table-cell><table:covered-table-cell/><table:covered-table-cell/><table:covered-table-cell/><table:covered-table-cell/><table:covered-table-cell/></table:table-row><table:table-row table:style-name="Tableau34.1"><table:table-cell table:style-name="Tableau34.A1" office:value-type="string"><text:p text:style-name="P80"/></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74">N=50 </text:p></table:table-cell><table:table-cell table:style-name="Tableau34.B6" office:value-type="float" office:value="6"><text:p text:style-name="P70">6,0</text:p></table:table-cell><table:table-cell table:style-name="Tableau34.B6" office:value-type="float" office:value="8.3"><text:p text:style-name="P70">8,3</text:p></table:table-cell><table:table-cell table:style-name="Tableau34.B6" office:value-type="float" office:value="9.9"><text:p text:style-name="P70">9,9</text:p></table:table-cell><table:table-cell table:style-name="Tableau34.B6" office:value-type="float" office:value="11.1"><text:p text:style-name="P70">11,1</text:p></table:table-cell><table:table-cell table:style-name="Tableau34.B6" office:value-type="float" office:value="12"><text:p text:style-name="P70">12,0</text:p></table:table-cell><table:table-cell table:style-name="Tableau34.B6" office:value-type="float" office:value="12.7"><text:p text:style-name="P70">12,7</text:p></table:table-cell><table:table-cell table:style-name="Tableau34.B6" office:value-type="float" office:value="13.2"><text:p text:style-name="P70">13,2</text:p></table:table-cell><table:table-cell table:style-name="Tableau34.B6" office:value-type="float" office:value="13.6"><text:p text:style-name="P70">13,6</text:p></table:table-cell><table:table-cell table:style-name="Tableau34.B6" office:value-type="float" office:value="13.8"><text:p text:style-name="P70">13,8</text:p></table:table-cell><table:table-cell table:style-name="Tableau34.B6" office:value-type="float" office:value="13.9"><text:p text:style-name="P70">13,9</text:p></table:table-cell><table:table-cell table:style-name="Tableau34.A1" office:value-type="string"><text:p text:style-name="P72">N=50</text:p></table:table-cell></table:table-row><table:table-row table:style-name="Tableau34.1"><table:table-cell table:style-name="Tableau34.A1" office:value-type="string"><text:p text:style-name="P74">N=500 </text:p></table:table-cell><table:table-cell table:style-name="Tableau34.B6" office:value-type="float" office:value="1.9"><text:p text:style-name="P70">1,9</text:p></table:table-cell><table:table-cell table:style-name="Tableau34.B6" office:value-type="float" office:value="2.6"><text:p text:style-name="P70">2,6</text:p></table:table-cell><table:table-cell table:style-name="Tableau34.B6" office:value-type="float" office:value="3.1"><text:p text:style-name="P70">3,1</text:p></table:table-cell><table:table-cell table:style-name="Tableau34.B6" office:value-type="float" office:value="3.5"><text:p text:style-name="P70">3,5</text:p></table:table-cell><table:table-cell table:style-name="Tableau34.B6" office:value-type="float" office:value="3.8"><text:p text:style-name="P70">3,8</text:p></table:table-cell><table:table-cell table:style-name="Tableau34.B6" office:value-type="float" office:value="4"><text:p text:style-name="P70">4,0</text:p></table:table-cell><table:table-cell table:style-name="Tableau34.B6" office:value-type="float" office:value="4.2"><text:p text:style-name="P70">4,2</text:p></table:table-cell><table:table-cell table:style-name="Tableau34.B6" office:value-type="float" office:value="4.3"><text:p text:style-name="P70">4,3</text:p></table:table-cell><table:table-cell table:style-name="Tableau34.B6" office:value-type="float" office:value="4.4"><text:p text:style-name="P70">4,4</text:p></table:table-cell><table:table-cell table:style-name="Tableau34.B6" office:value-type="float" office:value="4.4"><text:p text:style-name="P70">4,4</text:p></table:table-cell><table:table-cell table:style-name="Tableau34.A1" office:value-type="string"><text:p text:style-name="P72">N=500</text:p></table:table-cell></table:table-row><table:table-row table:style-name="Tableau34.1"><table:table-cell table:style-name="Tableau34.A1" office:value-type="string"><text:p text:style-name="P76">N=1000 </text:p></table:table-cell><table:table-cell table:style-name="Tableau34.B6" office:value-type="float" office:value="1.4"><text:p text:style-name="P77">1,4</text:p></table:table-cell><table:table-cell table:style-name="Tableau34.B6" office:value-type="float" office:value="1.9"><text:p text:style-name="P77">1,9</text:p></table:table-cell><table:table-cell table:style-name="Tableau34.B6" office:value-type="float" office:value="2.2"><text:p text:style-name="P77">2,2</text:p></table:table-cell><table:table-cell table:style-name="Tableau34.B6" office:value-type="float" office:value="2.5"><text:p text:style-name="P77">2,5</text:p></table:table-cell><table:table-cell table:style-name="Tableau34.B6" office:value-type="float" office:value="2.7"><text:p text:style-name="P77">2,7</text:p></table:table-cell><table:table-cell table:style-name="Tableau34.B6" office:value-type="float" office:value="2.8"><text:p text:style-name="P77">2,8</text:p></table:table-cell><table:table-cell table:style-name="Tableau34.B6" office:value-type="float" office:value="3"><text:p text:style-name="P77">3,0</text:p></table:table-cell><table:table-cell table:style-name="Tableau34.B6" office:value-type="float" office:value="3"><text:p text:style-name="P77">3,0</text:p></table:table-cell><table:table-cell table:style-name="Tableau34.B6" office:value-type="float" office:value="3.1"><text:p text:style-name="P77">3,1</text:p></table:table-cell><table:table-cell table:style-name="Tableau34.B6" office:value-type="float" office:value="3.1"><text:p text:style-name="P77">3,1</text:p></table:table-cell><table:table-cell table:style-name="Tableau34.A1" office:value-type="string"><text:p text:style-name="P78">N=1000</text:p></table:table-cell></table:table-row><table:table-row table:style-name="Tableau34.1"><table:table-cell table:style-name="Tableau34.A1" office:value-type="string"><text:p text:style-name="P74">N=1500 </text:p></table:table-cell><table:table-cell table:style-name="Tableau34.B6" office:value-type="float" office:value="1.1"><text:p text:style-name="P70">1,1</text:p></table:table-cell><table:table-cell table:style-name="Tableau34.B6" office:value-type="float" office:value="1.5"><text:p text:style-name="P70">1,5</text:p></table:table-cell><table:table-cell table:style-name="Tableau34.B6" office:value-type="float" office:value="1.8"><text:p text:style-name="P70">1,8</text:p></table:table-cell><table:table-cell table:style-name="Tableau34.B6" office:value-type="float" office:value="2"><text:p text:style-name="P70">2,0</text:p></table:table-cell><table:table-cell table:style-name="Tableau34.B6" office:value-type="float" office:value="2.2"><text:p text:style-name="P70">2,2</text:p></table:table-cell><table:table-cell table:style-name="Tableau34.B6" office:value-type="float" office:value="2.3"><text:p text:style-name="P70">2,3</text:p></table:table-cell><table:table-cell table:style-name="Tableau34.B6" office:value-type="float" office:value="2.4"><text:p text:style-name="P70">2,4</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A1" office:value-type="string"><text:p text:style-name="P72">N=1500</text:p></table:table-cell></table:table-row><table:table-row table:style-name="Tableau34.1"><table:table-cell table:style-name="Tableau34.A1" office:value-type="string"><text:p text:style-name="P74">N=2000 </text:p></table:table-cell><table:table-cell table:style-name="Tableau34.B6" office:value-type="float" office:value="1"><text:p text:style-name="P70">1,0</text:p></table:table-cell><table:table-cell table:style-name="Tableau34.B6" office:value-type="float" office:value="1.3"><text:p text:style-name="P70">1,3</text:p></table:table-cell><table:table-cell table:style-name="Tableau34.B6" office:value-type="float" office:value="1.6"><text:p text:style-name="P70">1,6</text:p></table:table-cell><table:table-cell table:style-name="Tableau34.B6" office:value-type="float" office:value="1.8"><text:p text:style-name="P70">1,8</text:p></table:table-cell><table:table-cell table:style-name="Tableau34.B6" office:value-type="float" office:value="1.9"><text:p text:style-name="P70">1,9</text:p></table:table-cell><table:table-cell table:style-name="Tableau34.B6" office:value-type="float" office:value="2"><text:p text:style-name="P70">2,0</text:p></table:table-cell><table:table-cell table:style-name="Tableau34.B6" office:value-type="float" office:value="2.1"><text:p text:style-name="P70">2,1</text:p></table:table-cell><table:table-cell table:style-name="Tableau34.B6" office:value-type="float" office:value="2.1"><text:p text:style-name="P70">2,1</text:p></table:table-cell><table:table-cell table:style-name="Tableau34.B6" office:value-type="float" office:value="2.2"><text:p text:style-name="P70">2,2</text:p></table:table-cell><table:table-cell table:style-name="Tableau34.B6" office:value-type="float" office:value="2.2"><text:p text:style-name="P70">2,2</text:p></table:table-cell><table:table-cell table:style-name="Tableau34.A1" office:value-type="string"><text:p text:style-name="P72">N=2000</text:p></table:table-cell></table:table-row><table:table-row table:style-name="Tableau34.1"><table:table-cell table:style-name="Tableau34.A1" office:value-type="string"><text:p text:style-name="P74">N=3000 </text:p></table:table-cell><table:table-cell table:style-name="Tableau34.B6" office:value-type="float" office:value="0.8"><text:p text:style-name="P70">0,8</text:p></table:table-cell><table:table-cell table:style-name="Tableau34.B6" office:value-type="float" office:value="1.1"><text:p text:style-name="P70">1,1</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6"><text:p text:style-name="P70">1,6</text:p></table:table-cell><table:table-cell table:style-name="Tableau34.B6" office:value-type="float" office:value="1.7"><text:p text:style-name="P70">1,7</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A1" office:value-type="string"><text:p text:style-name="P72">N=3000</text:p></table:table-cell></table:table-row><table:table-row table:style-name="Tableau34.1"><table:table-cell table:style-name="Tableau34.A1" office:value-type="string"><text:p text:style-name="P74">N=4000 </text:p></table:table-cell><table:table-cell table:style-name="Tableau34.B6" office:value-type="float" office:value="0.7"><text:p text:style-name="P70">0,7</text:p></table:table-cell><table:table-cell table:style-name="Tableau34.B6" office:value-type="float" office:value="0.9"><text:p text:style-name="P70">0,9</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A1" office:value-type="string"><text:p text:style-name="P72">N=4000</text:p></table:table-cell></table:table-row><table:table-row table:style-name="Tableau34.1"><table:table-cell table:style-name="Tableau34.A1" office:value-type="string"><text:p text:style-name="P74">N=5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A1" office:value-type="string"><text:p text:style-name="P72">N=5000</text:p></table:table-cell></table:table-row><table:table-row table:style-name="Tableau34.1"><table:table-cell table:style-name="Tableau34.A1" office:value-type="string"><text:p text:style-name="P74">N=6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A1" office:value-type="string"><text:p text:style-name="P72">N=6000</text:p></table:table-cell></table:table-row><table:table-row table:style-name="Tableau34.1"><table:table-cell table:style-name="Tableau34.A1" office:value-type="string"><text:p text:style-name="P74">N=7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A1" office:value-type="string"><text:p text:style-name="P72">N=7000</text:p></table:table-cell></table:table-row><table:table-row table:style-name="Tableau34.1"><table:table-cell table:style-name="Tableau34.A1" office:value-type="string"><text:p text:style-name="P74">N=75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7500</text:p></table:table-cell></table:table-row><table:table-row table:style-name="Tableau34.1"><table:table-cell table:style-name="Tableau34.A1" office:value-type="string"><text:p text:style-name="P74">N=8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8000</text:p></table:table-cell></table:table-row><table:table-row table:style-name="Tableau34.1"><table:table-cell table:style-name="Tableau34.A1" office:value-type="string"><text:p text:style-name="P74">N=9000 </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9000</text:p></table:table-cell></table:table-row><table:table-row table:style-name="Tableau34.1"><table:table-cell table:style-name="Tableau34.A1" office:value-type="string"><text:p text:style-name="P74">N=10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10000</text:p></table:table-cell></table:table-row><table:table-row table:style-name="Tableau34.1"><table:table-cell table:style-name="Tableau34.A1" office:value-type="string"><text:p text:style-name="P74">N=11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1000</text:p></table:table-cell></table:table-row><table:table-row table:style-name="Tableau34.1"><table:table-cell table:style-name="Tableau34.A1" office:value-type="string"><text:p text:style-name="P74">N=12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2000</text:p></table:table-cell></table:table-row><table:table-row table:style-name="Tableau34.1"><table:table-cell table:style-name="Tableau34.A1" office:value-type="string"><text:p text:style-name="P74">N=13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3000</text:p></table:table-cell></table:table-row><table:table-row table:style-name="Tableau34.1"><table:table-cell table:style-name="Tableau34.A1" office:value-type="string"><text:p text:style-name="P74">N=14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14000</text:p></table:table-cell></table:table-row><table:table-row table:style-name="Tableau34.1"><table:table-cell table:style-name="Tableau34.A1" office:value-type="string"><text:p text:style-name="P74">N=15000 </text:p></table:table-cell><table:table-cell table:style-name="Tableau34.B6" office:value-type="float" office:value="0.3"><text:p text:style-name="P70">0,3</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15000</text:p></table:table-cell></table:table-row><table:table-row table:style-name="Tableau34.1"><table:table-cell table:style-name="Tableau34.A1" office:value-type="string"><text:p text:style-name="P68"/></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text:p text:style-name="P14"/></draw:text-box></draw:frame>Lasītājiem tiek atgādināts, ka apsekojuma rezultāti ir novērtējumi, kuru precizitāte, ja visi ir vienādi, ir atkarīga no izlases lieluma un novērotās procentuālās daļas. Izmantojot aptuveni 1000 interviju paraugus, reālie procenti atšķiras šādās ticamības robežās: </text:p>
        <text:h text:style-name="P7" text:outline-level="1"><text:bookmark-start text:name="__RefHeading___Toc215608_2930363814"/>Anketa <text:bookmark-end text:name="__RefHeading___Toc215608_2930363814"/></text:h>
        <text:p text:style-name="P45"><text:span text:style-name="T2">QB1) Vai agrāk vai pašlaik esat ieguvis sākotnējo profesionālo izglītību un apmācību vidējās izglītības līmenī?</text:span> (Lasīt tikai vienu atbildi) </text:p>
        <text:p text:style-name="P45">1 Pilnībā piekrītu </text:p>
        <text:p text:style-name="P45">2 Piekrītu </text:p>
        <text:p text:style-name="P45">3 Nepiekrist </text:p>
        <text:p text:style-name="P45">4 Pilnīgi nepiekrītu </text:p>
        <text:p text:style-name="P45">999 Nezinu </text:p>
        <text:p text:style-name="P45"><text:span text:style-name="T2">QB2) Kurus no šiem izglītības veidiem jūs ieteiktu jaunietim, kurš tagad lemj par vidējo izglītību? </text:span>(Lasīt tālāk – tikai viens palīgs) </text:p>
        <text:p text:style-name="P45">Vispārējā vidējā izglītība </text:p>
        <text:p text:style-name="P45">2 Vidējā profesionālā izglītība </text:p>
        <text:p text:style-name="P45">3 Tas ir atkarīgs (SPONTANEOUS) </text:p>
        <text:p text:style-name="P45">999 Nezinu </text:p>
        <text:p text:style-name="P45"><text:span text:style-name="T2">QB3) Kurus no šiem izglītības veidiem jūs ieteiktu jaunietim, kurš pabeidz vidējo izglītību?</text:span> (Lasīt tālāk – tikai viens palīgs) </text:p>
        <text:p text:style-name="P45">1 Augstākā akadēmiskā izglītība </text:p>
        <text:p text:style-name="P45">2 Augstākā profesionālā izglītība un apmācība </text:p>
        <text:p text:style-name="P45">3 Tas ir atkarīgs (SPONTANEOUS) </text:p>
        <text:p text:style-name="P45">999 Nezinu </text:p>
        <text:p text:style-name="P45"><text:span text:style-name="T2">QB4) Kāds(-i), jūsuprāt, ir galvenais(-ie) faktors(-i), kas mūsdienās ietekmē jauniešus izvēlēties profesionālo izglītību un apmācību salīdzinājumā ar vispārējo izglītību? </text:span>(RĀDĪT SCREEN-READ OUT-MAX. 3 RESPONSES POSSIBLE-RANDOMISE) </text:p>
        <text:p text:style-name="P45">1 Skolotāju vai skolu konsultantu norādījumi </text:p>
        <text:p text:style-name="P45">2 Vecāku vai citu ģimenes locekļu ieteikumi </text:p>
        <text:p text:style-name="P45">3 Nepieciešamība vai vēlme pēc darba un nopelnīt naudu pēc iespējas ātrāk </text:p>
        <text:p text:style-name="P45">4 Vēlaties kļūt par uzņēmēju vai pašnodarbināto </text:p>
        <text:p text:style-name="P45">5 Slikts skolas sniegums vai atzīmes </text:p>
        <text:p text:style-name="P45">6 Darīt to, ko dara lielākā daļa apkārtējo cilvēku (piemēram, draugi, klasesbiedri vai citi savā apkārtnē) </text:p>
        <text:p text:style-name="P45">7 Ietekme no sociālajiem medijiem vai tiešsaistes satura </text:p>
        <text:p text:style-name="P45">8 Profesionālās izglītības un apmācības ceļa priekšstats par prestižu vai sociālo statusu </text:p>
        <text:p text:style-name="P45">9 Citi (SPONTĀNIJA) </text:p>
        <text:p text:style-name="P45">10 Nezinu </text:p>
        <text:p text:style-name="P45"><text:span text:style-name="T2">QB5) Vai jūs varētu man pateikt, cik lielā mērā piekrītat vai nepiekrītat šādam apgalvojumam? (MŪSU VALSTS) cilvēki, kas gatavojas izvēlēties savu vidējo izglītību, saņem pietiekamu informāciju par PIA iespējām.</text:span> (Rādīt tikai skREEN-READ OUT-ONE ANSWER) </text:p>
        <text:p text:style-name="P45">1 Pilnībā piekrītu </text:p>
        <text:p text:style-name="P45">2 Piekrītu </text:p>
        <text:p text:style-name="P45">3 Nepiekrist </text:p>
        <text:p text:style-name="P45">4 Pilnīgi nepiekrītu </text:p>
        <text:p text:style-name="P45">999 Nezinu </text:p>
        <text:p text:style-name="P45"><text:span text:style-name="T2">QB6) Kā, jūsuprāt, tiek skatīta sākotnējā profesionālā izglītība un apmācība (MŪSU VALSTS)? </text:span>(Rādīt tikai skREEN-READ OUT-ONE ANSWER) </text:p>
        <text:p text:style-name="P45">1 Ļoti pozitīvi </text:p>
        <text:p text:style-name="P45">2 Diezgan pozitīvi </text:p>
        <text:p text:style-name="P45">3 Diezgan negatīva </text:p>
        <text:p text:style-name="P45">4 Ļoti negatīvi </text:p>
        <text:p text:style-name="P45">999 Nezinu </text:p>
        <text:p text:style-name="P45"><text:span text:style-name="T2">jautājums. Lūdzu, pastāstiet, cik lielā mērā piekrītat vai nepiekrītat katram no šiem apgalvojumiem: </text:span>(RĀDĪT SCREEN-READ OUT-ONE ANSWER PUNKTU – RANDOMISE PUNKTU) </text:p>
        <text:p text:style-name="P45">Pilnībā piekrītu </text:p>
        <text:p text:style-name="P45"/>
        <text:p text:style-name="P45">Piekrist </text:p>
        <text:p text:style-name="P45"/>
        <text:p text:style-name="P45">Tendēt nepiekrist </text:p>
        <text:p text:style-name="P45"/>
        <text:p text:style-name="P45">Pilnīgi nepiekrītu </text:p>
        <text:p text:style-name="P45"/>
        <text:p text:style-name="P45">Nezinu </text:p>
        <text:p text:style-name="P45"/>
        <text:p text:style-name="P45">IVET piedāvā augstas kvalitātes mācības </text:p>
        <text:p text:style-name="P45">1 2 3 4 999 </text:p>
        <text:p text:style-name="P45">IVET nodrošina piekļuvi modernai fiziskai un digitālai infrastruktūrai (datoriem, mašīnām utt.) </text:p>
        <text:p text:style-name="P45">1 2 3 4 999 </text:p>
        <text:p text:style-name="P45">Skolotāji un pasniedzēji IVET jomā ir kompetenti </text:p>
        <text:p text:style-name="P45">1 2 3 4 999 </text:p>
        <text:p text:style-name="P45">Personas, kas pabeigušas IVET programmas, var pieteikties studijām augstskolā </text:p>
        <text:p text:style-name="P45">1 2 3 4 999 </text:p>
        <text:p text:style-name="P45"/>
        <text:p text:style-name="P47">Cilvēkiem, kas mācās IVET kvalifikācijas iegūšanai, ir iespējas studēt ārzemēs kā daļu no savām studijām. </text:p>
        <text:p text:style-name="P45">1 2 3 4 999 </text:p>
        <text:p text:style-name="P45">IVET nenodrošina pietiekamas transversālās prasmes, piemēram, komunikācijas vai kritiskās domāšanas prasmes </text:p>
        <text:p text:style-name="P45">1 2 3 4 999 </text:p>
        <text:p text:style-name="P45">IVET programmās bieži vien netiek mācītas tādas pamatprasmes kā lasītprasme un rakstītprasme vai digitālā pratība. </text:p>
        <text:p text:style-name="P45">1 2 3 4 999 </text:p>
        <text:p text:style-name="P45">Cilvēki IVET programmās apgūst specializētas tehniskās prasmes, kas ir tieši saistītas ar konkrētām profesijām </text:p>
        <text:p text:style-name="P45">1 2 3 4 99 </text:p>
        <text:p text:style-name="P45"/>
        <text:p text:style-name="P45"><text:span text:style-name="T2">jautājums. Lūdzu, pastāstiet, cik lielā mērā piekrītat vai nepiekrītat katram no šiem apgalvojumiem: </text:span>(RĀDĪT SCREEN-READ OUT-ONE ANSWER PER ITEM-RANDOMISE) </text:p>
        <text:p text:style-name="P45">Pilnībā piekrītu </text:p>
        <text:p text:style-name="P45">Piekrist </text:p>
        <text:p text:style-name="P45">Tendēt nepiekrist </text:p>
        <text:p text:style-name="P45">Pilnīgi nepiekrītu </text:p>
        <text:p text:style-name="P45">Nezinu </text:p>
        <text:p text:style-name="P45">Darbvietas, kas saistītas ar IVET kvalifikācijām, ir pakļautas riskam tikt aizstātām ar automatizāciju </text:p>
        <text:p text:style-name="P45">1 2 3 4 999 </text:p>
        <text:p text:style-name="P45">IVET kvalifikācijas rezultātā tiek radītas labi apmaksātas darbvietas </text:p>
        <text:p text:style-name="P45">1 2 3 4 999 </text:p>
        <text:p text:style-name="P45">IVET kvalifikācijas rezultātā tiek radītas darbvietas, kas sabiedrībā tiek augstu vērtētas </text:p>
        <text:p text:style-name="P45">1 2 3 4 999 </text:p>
        <text:p text:style-name="P45">IVET kvalifikācija rada darbvietas, kas ir ļoti pieprasītas darba tirgū (MŪSU VALSTS) </text:p>
        <text:p text:style-name="P45">1 2 3 4 999 </text:p>
        <text:p text:style-name="P45">IVET kvalifikācijas rada darbvietas, kas veicina zaļo pārkārtošanos </text:p>
        <text:p text:style-name="P45">1 2 3 4 999 </text:p>
        <text:p text:style-name="P45"/>
        <text:p text:style-name="P45"><text:span text:style-name="T2">QB9) Lūdzu, pastāstiet, cik lielā mērā piekrītat vai nepiekrītat katram no šiem apgalvojumiem: </text:span>(RĀDĪT SCREEN-READ OUT-ONE ANSWER PER ITEM-RANDOMISE) </text:p>
        <text:p text:style-name="P45">Pilnībā piekrītu </text:p>
        <text:p text:style-name="P45">Piekrist </text:p>
        <text:p text:style-name="P45">Tendēt nepiekrist </text:p>
        <text:p text:style-name="P45">Pilnīgi nepiekrītu </text:p>
        <text:p text:style-name="P45">Nezinu </text:p>
        <text:p text:style-name="P45">Parasti ir vieglāk studēt, lai iegūtu kvalifikāciju vispārējā vidējā izglītībā, nekā sākotnējā profesionālajā izglītībā un apmācībā. </text:p>
        <text:p text:style-name="P45">1 2 3 4 999 </text:p>
        <text:p text:style-name="P45">Skolēni ar augstākiem akadēmiskajiem rādītājiem vidusskolas līmenī bieži tiek mudināti turpināt vispārējo izglītību, nevis sākotnējo profesionālo izglītību. </text:p>
        <text:p text:style-name="P45">1 2 3 4 999 </text:p>
        <text:p text:style-name="P45">(MŪSU VALSTS) vispārējās vidējās izglītības tēls ir pozitīvāks nekā sākotnējās profesionālās izglītības tēls </text:p>
        <text:p text:style-name="P45">1 2 3 4 999 </text:p>
        <text:p text:style-name="P45">IVET programmas ir pietiekami iekļaujošas, lai nodrošinātu, ka izglītojamie, kas var saskarties ar šķēršļiem noteikta veida mācību vidē, saņem atbalstu, kas tiem vajadzīgs, lai varētu pabeigt programmas. </text:p>
        <text:p text:style-name="P45">1 2 3 4 999 </text:p>
        <text:p text:style-name="P45"/>
        <text:p text:style-name="P45">Nākamais jautājums ir par STEM — zinātni, tehnoloģijām, inženierzinātnēm un matemātiku. Tas ietver tādas jomas kā būvniecība, autobūve, ražošana un IKT, kas ietver tehniskās prasmes, radošumu un problēmu risināšanu. </text:p>
        <text:p text:style-name="P45"/>
        <text:p text:style-name="P42">QB10) Lūdzu, pastāstiet man, cik lielā mērā jūs piekrītat vai nepiekrītat katram no šiem apgalvojumiem: </text:p>
        <text:p text:style-name="P45">(Uzrādiet SCREEN-READ OUT-ONE ANSWER PREMIUMĀ) </text:p>
        <text:p text:style-name="P45">Pilnībā piekrītu </text:p>
        <text:p text:style-name="P45">Piekrist </text:p>
        <text:p text:style-name="P45">Tendēt nepiekrist </text:p>
        <text:p text:style-name="P45">Pilnīgi nepiekrītu </text:p>
        <text:p text:style-name="P45">Nezinu </text:p>
        <text:p text:style-name="P45"/>
        <text:p text:style-name="P45">Ar STEM saistītās jomas IVET jomā (piemēram, būvniecība, autobūve, ražošana, IKT) ir vairāk piemērotas vīriešiem </text:p>
        <text:p text:style-name="P45">1 2 3 4 999 </text:p>
        <text:p text:style-name="P45">Sievietes, kuras interesējas par STEM jomām IVET jomā, var saņemt mazāku atbalstu no ģimenēm un skolām nekā vīrieši, kurus interesē ar STEM saistītās jomas </text:p>
        <text:p text:style-name="P45">1 2 3 4 999 </text:p>
        <text:p text:style-name="P42">QB11) Lūdzu, pastāstiet man, cik lielā mērā jūs piekrītat vai nepiekrītat katram no šiem apgalvojumiem: </text:p>
        <text:p text:style-name="P45">(Uzrādiet SCREEN-READ OUT-ONE ANSWER PREMIUMĀ) </text:p>
        <text:p text:style-name="P45"/>
        <text:p text:style-name="P45">Pilnībā piekrītu </text:p>
        <text:p text:style-name="P45">Piekrist </text:p>
        <text:p text:style-name="P45"><text:soft-page-break/>Tendēt nepiekrist </text:p>
        <text:p text:style-name="P45">Pilnīgi nepiekrītu </text:p>
        <text:p text:style-name="P45">Nezinu </text:p>
        <text:p text:style-name="P45"/>
        <text:p text:style-name="P45">Sievietes bieži tiek mudinātas iegūt vispārējo izglītību, lai gan viņas izrāda interesi par tehniskiem, praktiskiem un praktiskiem priekšmetiem. </text:p>
        <text:p text:style-name="P45">1 2 3 4 999 </text:p>
        <text:p text:style-name="P45">Vīrieši, kuriem nav labu akadēmisko sasniegumu, saskaras ar lielāku spiedienu izvēlēties IVET, nevis vispārējo izglītību nekā sievietes. </text:p>
        <text:p text:style-name="P45">1 2 3 4 999 </text:p>
        <text:p text:style-name="P45">Skolotāji un profesionālās orientācijas konsultanti pienācīgi nerisina ar dzimumu saistītus aizspriedumus, pirms skolēni izdara izvēli starp vispārējo un profesionālo izglītību </text:p>
        <text:p text:style-name="P45">1 2 3 4 999 </text:p>
        <text:p text:style-name="P45">Dzimumu stereotipus par izvēli starp vispārējo un profesionālo izglītību bieži pastiprina ģimenes, vienaudži un sociālie mediji. </text:p>
        <text:p text:style-name="P45">1 2 3 4 999 </text:p>
        <text:p text:style-name="P45">Vīrieši ar aprūpi vai pakalpojumiem saistītās IVET jomās bieži saskaras ar sociālu stigmatizāciju vai spriedumu </text:p>
        <text:p text:style-name="P45">1 2 3 4 999 </text:p>
      </text:section>
      <text:p text:style-name="P4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lv" fo:country="LV"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lv" fo:country="LV"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lv" fo:country="LV"/>
    </style:style>
    <style:style style:name="MP2" style:family="paragraph" style:parent-style-name="Footer">
      <style:paragraph-properties fo:text-align="center" style:justify-single-word="false"/>
      <style:text-properties fo:language="lv" fo:country="LV"/>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irobarometra speciālaptauja Nr. 569 “Profesionālās izglītības un apmācības pievilcīgums” </text:p>
        <text:p text:style-name="MP1"><text:chapter text:display="name" text:outline-level="1">Anketa </text:chapter></text:p>
      </style:header>
      <style:footer>
        <text:p text:style-name="MP2"><text:page-number text:select-page="current">9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43:22.419000000</dc:date>
    <dc:creator>Pierre Dieumegard</dc:creator>
    <meta:editing-duration>P1DT14H35M4S</meta:editing-duration>
    <meta:editing-cycles>98</meta:editing-cycles>
    <meta:document-statistic meta:table-count="34" meta:image-count="6" meta:object-count="1" meta:page-count="95" meta:paragraph-count="4801" meta:word-count="24505" meta:character-count="160696" meta:non-whitespace-character-count="139569"/>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