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"/>
  <manifest:file-entry manifest:full-path="Object 1/Configurations2/" manifest:media-type="application/vnd.sun.xml.ui.configuration"/>
  <manifest:file-entry manifest:full-path="Object 1/Pictures/1000000000000020000000204B249CA79A42C6D7.png" manifest:media-type="image/png"/>
  <manifest:file-entry manifest:full-path="Object 1/Pictures/1000000000000432000001D941EC0C6CB179B5C5.png" manifest:media-type="image/png"/>
  <manifest:file-entry manifest:full-path="Object 1/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version="1.2" manifest:media-type="application/vnd.oasis.opendocument.graphics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000000005400000024CF7E9C784CE4D0E38.png" manifest:media-type="image/png"/>
  <manifest:file-entry manifest:full-path="Pictures/1000000000000744000004C090D0A227011C00D3.png" manifest:media-type="image/png"/>
  <manifest:file-entry manifest:full-path="Pictures/10000000000001BF000001E2962F76684EB6592E.png" manifest:media-type="image/png"/>
  <manifest:file-entry manifest:full-path="Pictures/10000001000001A20000010D054676CE5C0DECD7.png" manifest:media-type="image/png"/>
  <manifest:file-entry manifest:full-path="Pictures/100000000000054700000251EB374D4B1564758B.png" manifest:media-type="image/png"/>
  <manifest:file-entry manifest:full-path="Pictures/10000000000008A5000002A5C2F3B746F47CE0CF.png" manifest:media-type="image/png"/>
  <manifest:file-entry manifest:full-path="Pictures/1000000000000563000002766E6BE9E22FEF44FC.png" manifest:media-type="image/png"/>
  <manifest:file-entry manifest:full-path="Pictures/10000000000001E7000002016D0CD36994D96C29.png" manifest:media-type="image/png"/>
  <manifest:file-entry manifest:full-path="Pictures/100000000000013C00000131483FC23EAEADE14F.png" manifest:media-type="image/png"/>
  <manifest:file-entry manifest:full-path="Pictures/100000000000010B00000017B12607B3C1954889.png" manifest:media-type="image/png"/>
  <manifest:file-entry manifest:full-path="Pictures/100000000000011400000063EEA4FFFCD7FEC38F.png" manifest:media-type="image/png"/>
  <manifest:file-entry manifest:full-path="Pictures/10000000000001CA000001C10C0385DE5F5589C5.png" manifest:media-type="image/png"/>
  <manifest:file-entry manifest:full-path="Pictures/1000000000000554000002569B26B4695693A5B5.png" manifest:media-type="image/png"/>
  <manifest:file-entry manifest:full-path="Pictures/100000000000022300000022902E68B765C34830.png" manifest:media-type="image/png"/>
  <manifest:file-entry manifest:full-path="Pictures/10000000000001E00000020408DBD5D64D0C21F2.png" manifest:media-type="image/png"/>
  <manifest:file-entry manifest:full-path="Pictures/10000000000001D8000001F42BF18D640B934B81.png" manifest:media-type="image/png"/>
  <manifest:file-entry manifest:full-path="Pictures/10000000000005250000025DE84D5E2CDC00E461.png" manifest:media-type="image/png"/>
  <manifest:file-entry manifest:full-path="Pictures/100000000000057800000267B404541CBF87DCA9.png" manifest:media-type="image/png"/>
  <manifest:file-entry manifest:full-path="Pictures/10000000000003FD000003378FE133B36726D0FF.png" manifest:media-type="image/png"/>
  <manifest:file-entry manifest:full-path="Pictures/10000000000001D5000001EEB76ACB3BF906B6E1.png" manifest:media-type="image/png"/>
  <manifest:file-entry manifest:full-path="Pictures/10000000000005240000025CD0017C20A8817296.png" manifest:media-type="image/png"/>
  <manifest:file-entry manifest:full-path="Pictures/100000000000002600000041BD9583E1BF51054C.png" manifest:media-type="image/png"/>
  <manifest:file-entry manifest:full-path="Pictures/100000000000050E0000023C999002D5CD0C4A6C.png" manifest:media-type="image/png"/>
  <manifest:file-entry manifest:full-path="Pictures/100000000000055E0000027247963A8C2E5EBB21.png" manifest:media-type="image/png"/>
  <manifest:file-entry manifest:full-path="Pictures/10000000000000290000002C2D36BDA13045675B.png" manifest:media-type="image/png"/>
  <manifest:file-entry manifest:full-path="Pictures/10000000000001CF000001F297DCCCC5D0CD5955.png" manifest:media-type="image/png"/>
  <manifest:file-entry manifest:full-path="Pictures/10000000000001EF000001F65B8C384BEEA7E699.png" manifest:media-type="image/png"/>
  <manifest:file-entry manifest:full-path="Pictures/10000000000005450000026916AE5F4EEB1656FD.png" manifest:media-type="image/png"/>
  <manifest:file-entry manifest:full-path="Pictures/100000000000048F000003CD9AC14196A640288D.png" manifest:media-type="image/png"/>
  <manifest:file-entry manifest:full-path="Pictures/10000000000005490000025060C3F64AA3A6BE16.png" manifest:media-type="image/png"/>
  <manifest:file-entry manifest:full-path="Pictures/10000000000001E700000213B6109411327796E7.png" manifest:media-type="image/png"/>
  <manifest:file-entry manifest:full-path="Pictures/10000000000005590000027325238147A4E7155C.png" manifest:media-type="image/png"/>
  <manifest:file-entry manifest:full-path="Pictures/10000000000001D100000200177E002838688217.png" manifest:media-type="image/png"/>
  <manifest:file-entry manifest:full-path="Pictures/10000000000005470000026B0A0B940F4BB798D4.png" manifest:media-type="image/png"/>
  <manifest:file-entry manifest:full-path="Pictures/100000000000022600000010460632ABE6432EE7.png" manifest:media-type="image/png"/>
  <manifest:file-entry manifest:full-path="Pictures/10000000000001E0000001F7EC3289ADC8E3D92C.png" manifest:media-type="image/png"/>
  <manifest:file-entry manifest:full-path="Pictures/10000000000001DB0000020877C6ADE3AB3F19F7.png" manifest:media-type="image/png"/>
  <manifest:file-entry manifest:full-path="Pictures/10000000000005540000025DE75BB0F81EF604E5.png" manifest:media-type="image/png"/>
  <manifest:file-entry manifest:full-path="Pictures/10000000000001CD000001FAA15228AA00F2ABDD.png" manifest:media-type="image/png"/>
  <manifest:file-entry manifest:full-path="Pictures/1000000000000554000002515C5890C5452CB568.png" manifest:media-type="image/png"/>
  <manifest:file-entry manifest:full-path="Pictures/100000000000018200000194C21481D8916A1110.png" manifest:media-type="image/png"/>
  <manifest:file-entry manifest:full-path="Pictures/10000000000005670000027954BE56C495AE6A3D.png" manifest:media-type="image/png"/>
  <manifest:file-entry manifest:full-path="Pictures/10000000000005620000022221E6CF7DE1A84231.png" manifest:media-type="image/png"/>
  <manifest:file-entry manifest:full-path="Pictures/10000000000001EB000001F1CFC63A4FBF2FFA6A.png" manifest:media-type="image/png"/>
  <manifest:file-entry manifest:full-path="Pictures/10000000000004F20000022BBBAE7301CD8480E6.png" manifest:media-type="image/png"/>
  <manifest:file-entry manifest:full-path="Pictures/10000000000005500000021415EC79650F248000.png" manifest:media-type="image/png"/>
  <manifest:file-entry manifest:full-path="Pictures/10000000000001D5000001E081A67E0BF230BF76.png" manifest:media-type="image/png"/>
  <manifest:file-entry manifest:full-path="Pictures/1000000000000145000001FCF483B9A9BD3EE72D.png" manifest:media-type="image/png"/>
  <manifest:file-entry manifest:full-path="Pictures/100000000000019300000191040BD833F8319C75.png" manifest:media-type="image/png"/>
  <manifest:file-entry manifest:full-path="Pictures/10000000000002C30000001E51406E64C61D7BDC.png" manifest:media-type="image/png"/>
  <manifest:file-entry manifest:full-path="Pictures/100000000000050F0000023F672497EFF7F45573.png" manifest:media-type="image/png"/>
  <manifest:file-entry manifest:full-path="Pictures/10000000000000310000004DB9793FE54E586113.png" manifest:media-type="image/png"/>
  <manifest:file-entry manifest:full-path="Pictures/10000000000001D3000001E921908F25A2E06E8F.png" manifest:media-type="image/png"/>
  <manifest:file-entry manifest:full-path="Pictures/100000000000057A000002748810A01079FDD550.png" manifest:media-type="image/png"/>
  <manifest:file-entry manifest:full-path="Pictures/10000000000002EF0000001264EDF705FF2A9DB2.png" manifest:media-type="image/png"/>
  <manifest:file-entry manifest:full-path="Pictures/100000000000055200000209ECEC3E56A964D450.png" manifest:media-type="image/png"/>
  <manifest:file-entry manifest:full-path="Pictures/10000000000005490000024FE56337FA6660829D.png" manifest:media-type="image/png"/>
  <manifest:file-entry manifest:full-path="Pictures/10000000000001E00000020D1D5D0BC0326BEAD4.png" manifest:media-type="image/png"/>
  <manifest:file-entry manifest:full-path="Pictures/10000000000001D8000001C52FF723F00506C8BF.png" manifest:media-type="image/png"/>
  <manifest:file-entry manifest:full-path="Pictures/10000000000005650000025FE1EE3787907AFDEF.png" manifest:media-type="image/png"/>
  <manifest:file-entry manifest:full-path="Pictures/10000000000001BE000001D484900F3D97E9361C.png" manifest:media-type="image/png"/>
  <manifest:file-entry manifest:full-path="Pictures/10000000000004EA0000022FA8C165A10A1095E1.png" manifest:media-type="image/png"/>
  <manifest:file-entry manifest:full-path="Pictures/10000000000002010000021B0E2CAE37FBCB1F7C.png" manifest:media-type="image/png"/>
  <manifest:file-entry manifest:full-path="Pictures/10000000000001F80000022BB13BD174BF5478DB.png" manifest:media-type="image/png"/>
  <manifest:file-entry manifest:full-path="Pictures/10000000000001D4000001F99249521F5455BD69.png" manifest:media-type="image/png"/>
  <manifest:file-entry manifest:full-path="Pictures/100000000000059400000285233EC61E9E77629B.png" manifest:media-type="image/png"/>
  <manifest:file-entry manifest:full-path="Pictures/10000000000001E600000213FBBBA53A2B3AAAE5.png" manifest:media-type="image/png"/>
  <manifest:file-entry manifest:full-path="Pictures/1000000000000588000002857116347C29F05388.png" manifest:media-type="image/png"/>
  <manifest:file-entry manifest:full-path="Pictures/10000000000001DF000001EE5AFD4471C52C6054.png" manifest:media-type="image/png"/>
  <manifest:file-entry manifest:full-path="Pictures/10000000000001E400000210DB05C0D2BD5F98C4.png" manifest:media-type="image/png"/>
  <manifest:file-entry manifest:full-path="Pictures/10000000000004E70000022BFEE03172855F860F.png" manifest:media-type="image/png"/>
  <manifest:file-entry manifest:full-path="Pictures/10000000000001EE00000219032FDF8EA94E370C.png" manifest:media-type="image/png"/>
  <manifest:file-entry manifest:full-path="Pictures/100000000000052C00000247016734A023CF45E8.png" manifest:media-type="image/png"/>
  <manifest:file-entry manifest:full-path="Pictures/100000000000057B0000026613C7921510C16DC1.png" manifest:media-type="image/png"/>
  <manifest:file-entry manifest:full-path="Pictures/10000000000001D6000001ECE0C9DD53E97E29A7.png" manifest:media-type="image/png"/>
  <manifest:file-entry manifest:full-path="Pictures/10000000000003A500000305085E308FF728BEC5.png" manifest:media-type="image/png"/>
  <manifest:file-entry manifest:full-path="Pictures/10000000000001E90000034910B4D805A5B32AFD.png" manifest:media-type="image/pn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Gras" style:font-family-generic="swiss" style:font-pitch="variable"/>
    <style:font-face style:name="Calibri2" svg:font-family="Calibri" style:font-adornments="Normal" style:font-family-generic="swiss"/>
    <style:font-face style:name="Calibri3" svg:font-family="Calibri" style:font-adornments="Norm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eau1" style:family="table">
      <style:table-properties style:width="16.443cm" table:align="left"/>
    </style:style>
    <style:style style:name="Tableau1.A" style:family="table-column">
      <style:table-column-properties style:column-width="8.248cm"/>
    </style:style>
    <style:style style:name="Tableau1.B" style:family="table-column">
      <style:table-column-properties style:column-width="8.195cm"/>
    </style:style>
    <style:style style:name="Tableau1.A1" style:family="table-cell">
      <style:table-cell-properties style:vertical-align="middle" fo:padding="0.049cm" fo:border="none"/>
    </style:style>
    <style:style style:name="Tableau2" style:family="table">
      <style:table-properties style:width="8.251cm" table:align="left"/>
    </style:style>
    <style:style style:name="Tableau2.A" style:family="table-column">
      <style:table-column-properties style:column-width="2.91cm"/>
    </style:style>
    <style:style style:name="Tableau2.B" style:family="table-column">
      <style:table-column-properties style:column-width="1.115cm"/>
    </style:style>
    <style:style style:name="Tableau2.C" style:family="table-column">
      <style:table-column-properties style:column-width="3.074cm"/>
    </style:style>
    <style:style style:name="Tableau2.D" style:family="table-column">
      <style:table-column-properties style:column-width="1.152cm"/>
    </style:style>
    <style:style style:name="Tableau2.1" style:family="table-row">
      <style:table-row-properties style:min-row-height="0.549cm"/>
    </style:style>
    <style:style style:name="Tableau2.A1" style:family="table-cell">
      <style:table-cell-properties style:vertical-align="middle" fo:padding="0.049cm" fo:border="none"/>
    </style:style>
    <style:style style:name="Tableau3" style:family="table">
      <style:table-properties style:width="8.251cm" fo:break-before="column" table:align="left"/>
    </style:style>
    <style:style style:name="Tableau3.A" style:family="table-column">
      <style:table-column-properties style:column-width="2.297cm"/>
    </style:style>
    <style:style style:name="Tableau3.B" style:family="table-column">
      <style:table-column-properties style:column-width="1.956cm"/>
    </style:style>
    <style:style style:name="Tableau3.C" style:family="table-column">
      <style:table-column-properties style:column-width="2.078cm"/>
    </style:style>
    <style:style style:name="Tableau3.D" style:family="table-column">
      <style:table-column-properties style:column-width="1.921cm"/>
    </style:style>
    <style:style style:name="Tableau3.1" style:family="table-row">
      <style:table-row-properties style:min-row-height="0.549cm"/>
    </style:style>
    <style:style style:name="Tableau3.A1" style:family="table-cell">
      <style:table-cell-properties style:vertical-align="middle" fo:padding="0.049cm" fo:border="none"/>
    </style:style>
    <style:style style:name="Tableau3.B3" style:family="table-cell" style:data-style-name="N0">
      <style:table-cell-properties style:vertical-align="middle" fo:padding="0.049cm" fo:border="none"/>
    </style:style>
    <style:style style:name="Tableau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4" style:family="table">
      <style:table-properties style:width="8.251cm" table:align="left"/>
    </style:style>
    <style:style style:name="Tableau4.A" style:family="table-column">
      <style:table-column-properties style:column-width="2.297cm"/>
    </style:style>
    <style:style style:name="Tableau4.B" style:family="table-column">
      <style:table-column-properties style:column-width="1.956cm"/>
    </style:style>
    <style:style style:name="Tableau4.C" style:family="table-column">
      <style:table-column-properties style:column-width="2.078cm"/>
    </style:style>
    <style:style style:name="Tableau4.D" style:family="table-column">
      <style:table-column-properties style:column-width="1.921cm"/>
    </style:style>
    <style:style style:name="Tableau4.A1" style:family="table-cell">
      <style:table-cell-properties style:vertical-align="middle" fo:padding="0.049cm" fo:border="none"/>
    </style:style>
    <style:style style:name="Tableau4.B3" style:family="table-cell" style:data-style-name="N0">
      <style:table-cell-properties style:vertical-align="middle" fo:padding="0.049cm" fo:border="none"/>
    </style:style>
    <style:style style:name="Tableau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5" style:family="table">
      <style:table-properties style:width="8.251cm" fo:break-before="column" table:align="left"/>
    </style:style>
    <style:style style:name="Tableau5.A" style:family="table-column">
      <style:table-column-properties style:column-width="2.297cm"/>
    </style:style>
    <style:style style:name="Tableau5.B" style:family="table-column">
      <style:table-column-properties style:column-width="1.956cm"/>
    </style:style>
    <style:style style:name="Tableau5.C" style:family="table-column">
      <style:table-column-properties style:column-width="2.076cm"/>
    </style:style>
    <style:style style:name="Tableau5.D" style:family="table-column">
      <style:table-column-properties style:column-width="1.923cm"/>
    </style:style>
    <style:style style:name="Tableau5.A1" style:family="table-cell">
      <style:table-cell-properties style:vertical-align="middle" fo:padding="0.049cm" fo:border="none"/>
    </style:style>
    <style:style style:name="Tableau5.B3" style:family="table-cell" style:data-style-name="N0">
      <style:table-cell-properties style:vertical-align="middle" fo:padding="0.049cm" fo:border="none"/>
    </style:style>
    <style:style style:name="Tableau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6" style:family="table">
      <style:table-properties style:width="8.251cm" fo:break-before="column" table:align="left"/>
    </style:style>
    <style:style style:name="Tableau6.A" style:family="table-column">
      <style:table-column-properties style:column-width="2.297cm"/>
    </style:style>
    <style:style style:name="Tableau6.B" style:family="table-column">
      <style:table-column-properties style:column-width="1.956cm"/>
    </style:style>
    <style:style style:name="Tableau6.C" style:family="table-column">
      <style:table-column-properties style:column-width="2.076cm"/>
    </style:style>
    <style:style style:name="Tableau6.D" style:family="table-column">
      <style:table-column-properties style:column-width="1.923cm"/>
    </style:style>
    <style:style style:name="Tableau6.A1" style:family="table-cell">
      <style:table-cell-properties style:vertical-align="middle" fo:padding="0.049cm" fo:border="none"/>
    </style:style>
    <style:style style:name="Tableau6.B3" style:family="table-cell" style:data-style-name="N0">
      <style:table-cell-properties style:vertical-align="middle" fo:padding="0.049cm" fo:border="none"/>
    </style:style>
    <style:style style:name="Tableau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7" style:family="table">
      <style:table-properties style:width="8.251cm" fo:break-before="column" table:align="left"/>
    </style:style>
    <style:style style:name="Tableau7.A" style:family="table-column">
      <style:table-column-properties style:column-width="2.291cm"/>
    </style:style>
    <style:style style:name="Tableau7.B" style:family="table-column">
      <style:table-column-properties style:column-width="2.013cm"/>
    </style:style>
    <style:style style:name="Tableau7.C" style:family="table-column">
      <style:table-column-properties style:column-width="2.06cm"/>
    </style:style>
    <style:style style:name="Tableau7.D" style:family="table-column">
      <style:table-column-properties style:column-width="1.887cm"/>
    </style:style>
    <style:style style:name="Tableau7.A1" style:family="table-cell">
      <style:table-cell-properties style:vertical-align="middle" fo:padding="0.049cm" fo:border="none"/>
    </style:style>
    <style:style style:name="Tableau7.B3" style:family="table-cell" style:data-style-name="N0">
      <style:table-cell-properties style:vertical-align="middle" fo:padding="0.049cm" fo:border="none"/>
    </style:style>
    <style:style style:name="Tableau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8" style:family="table">
      <style:table-properties style:width="8.251cm" table:align="left"/>
    </style:style>
    <style:style style:name="Tableau8.A" style:family="table-column">
      <style:table-column-properties style:column-width="2.801cm"/>
    </style:style>
    <style:style style:name="Tableau8.B" style:family="table-column">
      <style:table-column-properties style:column-width="1.452cm"/>
    </style:style>
    <style:style style:name="Tableau8.C" style:family="table-column">
      <style:table-column-properties style:column-width="2.076cm"/>
    </style:style>
    <style:style style:name="Tableau8.D" style:family="table-column">
      <style:table-column-properties style:column-width="1.923cm"/>
    </style:style>
    <style:style style:name="Tableau8.A1" style:family="table-cell">
      <style:table-cell-properties style:vertical-align="middle" fo:padding="0.049cm" fo:border="none"/>
    </style:style>
    <style:style style:name="Tableau8.B3" style:family="table-cell" style:data-style-name="N0">
      <style:table-cell-properties style:vertical-align="middle" fo:padding="0.049cm" fo:border="none"/>
    </style:style>
    <style:style style:name="Tableau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9" style:family="table">
      <style:table-properties style:width="8.251cm" table:align="left"/>
    </style:style>
    <style:style style:name="Tableau9.A" style:family="table-column">
      <style:table-column-properties style:column-width="2.297cm"/>
    </style:style>
    <style:style style:name="Tableau9.B" style:family="table-column">
      <style:table-column-properties style:column-width="1.956cm"/>
    </style:style>
    <style:style style:name="Tableau9.C" style:family="table-column">
      <style:table-column-properties style:column-width="2.076cm"/>
    </style:style>
    <style:style style:name="Tableau9.D" style:family="table-column">
      <style:table-column-properties style:column-width="1.923cm"/>
    </style:style>
    <style:style style:name="Tableau9.A1" style:family="table-cell">
      <style:table-cell-properties style:vertical-align="middle" fo:padding="0.049cm" fo:border="none"/>
    </style:style>
    <style:style style:name="Tableau9.B3" style:family="table-cell" style:data-style-name="N0">
      <style:table-cell-properties style:vertical-align="middle" fo:padding="0.049cm" fo:border="none"/>
    </style:style>
    <style:style style:name="Tableau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0" style:family="table">
      <style:table-properties style:width="8.251cm" table:align="left"/>
    </style:style>
    <style:style style:name="Tableau10.A" style:family="table-column">
      <style:table-column-properties style:column-width="2.297cm"/>
    </style:style>
    <style:style style:name="Tableau10.B" style:family="table-column">
      <style:table-column-properties style:column-width="1.956cm"/>
    </style:style>
    <style:style style:name="Tableau10.C" style:family="table-column">
      <style:table-column-properties style:column-width="2.076cm"/>
    </style:style>
    <style:style style:name="Tableau10.D" style:family="table-column">
      <style:table-column-properties style:column-width="1.923cm"/>
    </style:style>
    <style:style style:name="Tableau10.A1" style:family="table-cell">
      <style:table-cell-properties style:vertical-align="middle" fo:padding="0.049cm" fo:border="none"/>
    </style:style>
    <style:style style:name="Tableau10.B3" style:family="table-cell" style:data-style-name="N0">
      <style:table-cell-properties style:vertical-align="middle" fo:padding="0.049cm" fo:border="none"/>
    </style:style>
    <style:style style:name="Tableau1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1" style:family="table">
      <style:table-properties style:width="8.251cm" table:align="left"/>
    </style:style>
    <style:style style:name="Tableau11.A" style:family="table-column">
      <style:table-column-properties style:column-width="2.297cm"/>
    </style:style>
    <style:style style:name="Tableau11.B" style:family="table-column">
      <style:table-column-properties style:column-width="1.956cm"/>
    </style:style>
    <style:style style:name="Tableau11.C" style:family="table-column">
      <style:table-column-properties style:column-width="2.076cm"/>
    </style:style>
    <style:style style:name="Tableau11.D" style:family="table-column">
      <style:table-column-properties style:column-width="1.923cm"/>
    </style:style>
    <style:style style:name="Tableau11.A1" style:family="table-cell">
      <style:table-cell-properties style:vertical-align="middle" fo:padding="0.049cm" fo:border="none"/>
    </style:style>
    <style:style style:name="Tableau11.B3" style:family="table-cell" style:data-style-name="N0">
      <style:table-cell-properties style:vertical-align="middle" fo:padding="0.049cm" fo:border="none"/>
    </style:style>
    <style:style style:name="Tableau1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2" style:family="table">
      <style:table-properties style:width="8.251cm" table:align="left"/>
    </style:style>
    <style:style style:name="Tableau12.A" style:family="table-column">
      <style:table-column-properties style:column-width="2.297cm"/>
    </style:style>
    <style:style style:name="Tableau12.B" style:family="table-column">
      <style:table-column-properties style:column-width="1.956cm"/>
    </style:style>
    <style:style style:name="Tableau12.C" style:family="table-column">
      <style:table-column-properties style:column-width="2.076cm"/>
    </style:style>
    <style:style style:name="Tableau12.D" style:family="table-column">
      <style:table-column-properties style:column-width="1.923cm"/>
    </style:style>
    <style:style style:name="Tableau12.A1" style:family="table-cell">
      <style:table-cell-properties style:vertical-align="middle" fo:padding="0.049cm" fo:border="none"/>
    </style:style>
    <style:style style:name="Tableau12.B3" style:family="table-cell" style:data-style-name="N0">
      <style:table-cell-properties style:vertical-align="middle" fo:padding="0.049cm" fo:border="none"/>
    </style:style>
    <style:style style:name="Tableau1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3" style:family="table">
      <style:table-properties style:width="8.251cm" table:align="left"/>
    </style:style>
    <style:style style:name="Tableau13.A" style:family="table-column">
      <style:table-column-properties style:column-width="2.297cm"/>
    </style:style>
    <style:style style:name="Tableau13.B" style:family="table-column">
      <style:table-column-properties style:column-width="1.956cm"/>
    </style:style>
    <style:style style:name="Tableau13.C" style:family="table-column">
      <style:table-column-properties style:column-width="2.076cm"/>
    </style:style>
    <style:style style:name="Tableau13.D" style:family="table-column">
      <style:table-column-properties style:column-width="1.923cm"/>
    </style:style>
    <style:style style:name="Tableau13.A1" style:family="table-cell">
      <style:table-cell-properties style:vertical-align="middle" fo:padding="0.049cm" fo:border="none"/>
    </style:style>
    <style:style style:name="Tableau13.B3" style:family="table-cell" style:data-style-name="N0">
      <style:table-cell-properties style:vertical-align="middle" fo:padding="0.049cm" fo:border="none"/>
    </style:style>
    <style:style style:name="Tableau1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4" style:family="table">
      <style:table-properties style:width="8.251cm" table:align="left"/>
    </style:style>
    <style:style style:name="Tableau14.A" style:family="table-column">
      <style:table-column-properties style:column-width="2.297cm"/>
    </style:style>
    <style:style style:name="Tableau14.B" style:family="table-column">
      <style:table-column-properties style:column-width="1.956cm"/>
    </style:style>
    <style:style style:name="Tableau14.C" style:family="table-column">
      <style:table-column-properties style:column-width="2.076cm"/>
    </style:style>
    <style:style style:name="Tableau14.D" style:family="table-column">
      <style:table-column-properties style:column-width="1.923cm"/>
    </style:style>
    <style:style style:name="Tableau14.A1" style:family="table-cell">
      <style:table-cell-properties style:vertical-align="middle" fo:padding="0.049cm" fo:border="none"/>
    </style:style>
    <style:style style:name="Tableau14.B3" style:family="table-cell" style:data-style-name="N0">
      <style:table-cell-properties style:vertical-align="middle" fo:padding="0.049cm" fo:border="none"/>
    </style:style>
    <style:style style:name="Tableau1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5" style:family="table">
      <style:table-properties style:width="7.999cm" table:align="left"/>
    </style:style>
    <style:style style:name="Tableau15.A" style:family="table-column">
      <style:table-column-properties style:column-width="2.018cm"/>
    </style:style>
    <style:style style:name="Tableau15.B" style:family="table-column">
      <style:table-column-properties style:column-width="1.487cm"/>
    </style:style>
    <style:style style:name="Tableau15.C" style:family="table-column">
      <style:table-column-properties style:column-width="1.51cm"/>
    </style:style>
    <style:style style:name="Tableau15.D" style:family="table-column">
      <style:table-column-properties style:column-width="1.776cm"/>
    </style:style>
    <style:style style:name="Tableau15.E" style:family="table-column">
      <style:table-column-properties style:column-width="1.208cm"/>
    </style:style>
    <style:style style:name="Tableau15.A1" style:family="table-cell">
      <style:table-cell-properties style:vertical-align="middle" fo:padding="0.049cm" fo:border="none"/>
    </style:style>
    <style:style style:name="Tableau15.B3" style:family="table-cell" style:data-style-name="N0">
      <style:table-cell-properties style:vertical-align="middle" fo:padding="0.049cm" fo:border="none"/>
    </style:style>
    <style:style style:name="Tableau1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6" style:family="table">
      <style:table-properties style:width="7.999cm" fo:break-before="column" table:align="left"/>
    </style:style>
    <style:style style:name="Tableau16.A" style:family="table-column">
      <style:table-column-properties style:column-width="2.011cm"/>
    </style:style>
    <style:style style:name="Tableau16.B" style:family="table-column">
      <style:table-column-properties style:column-width="1.439cm"/>
    </style:style>
    <style:style style:name="Tableau16.C" style:family="table-column">
      <style:table-column-properties style:column-width="1.953cm"/>
    </style:style>
    <style:style style:name="Tableau16.D" style:family="table-column">
      <style:table-column-properties style:column-width="1.753cm"/>
    </style:style>
    <style:style style:name="Tableau16.E" style:family="table-column">
      <style:table-column-properties style:column-width="0.843cm"/>
    </style:style>
    <style:style style:name="Tableau16.A1" style:family="table-cell">
      <style:table-cell-properties style:vertical-align="middle" fo:padding="0.049cm" fo:border="none"/>
    </style:style>
    <style:style style:name="Tableau16.B3" style:family="table-cell" style:data-style-name="N0">
      <style:table-cell-properties style:vertical-align="middle" fo:padding="0.049cm" fo:border="none"/>
    </style:style>
    <style:style style:name="Tableau1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7" style:family="table">
      <style:table-properties style:width="8.251cm" table:align="left"/>
    </style:style>
    <style:style style:name="Tableau17.A" style:family="table-column">
      <style:table-column-properties style:column-width="2.297cm"/>
    </style:style>
    <style:style style:name="Tableau17.B" style:family="table-column">
      <style:table-column-properties style:column-width="1.956cm"/>
    </style:style>
    <style:style style:name="Tableau17.C" style:family="table-column">
      <style:table-column-properties style:column-width="2.076cm"/>
    </style:style>
    <style:style style:name="Tableau17.D" style:family="table-column">
      <style:table-column-properties style:column-width="1.923cm"/>
    </style:style>
    <style:style style:name="Tableau17.A1" style:family="table-cell">
      <style:table-cell-properties style:vertical-align="middle" fo:padding="0.049cm" fo:border="none"/>
    </style:style>
    <style:style style:name="Tableau17.B3" style:family="table-cell" style:data-style-name="N0">
      <style:table-cell-properties style:vertical-align="middle" fo:padding="0.049cm" fo:border="none"/>
    </style:style>
    <style:style style:name="Tableau1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8" style:family="table">
      <style:table-properties style:width="8.251cm" table:align="left"/>
    </style:style>
    <style:style style:name="Tableau18.A" style:family="table-column">
      <style:table-column-properties style:column-width="2.297cm"/>
    </style:style>
    <style:style style:name="Tableau18.B" style:family="table-column">
      <style:table-column-properties style:column-width="1.956cm"/>
    </style:style>
    <style:style style:name="Tableau18.C" style:family="table-column">
      <style:table-column-properties style:column-width="2.076cm"/>
    </style:style>
    <style:style style:name="Tableau18.D" style:family="table-column">
      <style:table-column-properties style:column-width="1.923cm"/>
    </style:style>
    <style:style style:name="Tableau18.A1" style:family="table-cell">
      <style:table-cell-properties style:vertical-align="middle" fo:padding="0.049cm" fo:border="none"/>
    </style:style>
    <style:style style:name="Tableau18.B3" style:family="table-cell" style:data-style-name="N0">
      <style:table-cell-properties style:vertical-align="middle" fo:padding="0.049cm" fo:border="none"/>
    </style:style>
    <style:style style:name="Tableau1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19" style:family="table">
      <style:table-properties style:width="8.251cm" table:align="left"/>
    </style:style>
    <style:style style:name="Tableau19.A" style:family="table-column">
      <style:table-column-properties style:column-width="2.297cm"/>
    </style:style>
    <style:style style:name="Tableau19.B" style:family="table-column">
      <style:table-column-properties style:column-width="1.956cm"/>
    </style:style>
    <style:style style:name="Tableau19.C" style:family="table-column">
      <style:table-column-properties style:column-width="2.076cm"/>
    </style:style>
    <style:style style:name="Tableau19.D" style:family="table-column">
      <style:table-column-properties style:column-width="1.923cm"/>
    </style:style>
    <style:style style:name="Tableau19.A1" style:family="table-cell">
      <style:table-cell-properties style:vertical-align="middle" fo:padding="0.049cm" fo:border="none"/>
    </style:style>
    <style:style style:name="Tableau19.B3" style:family="table-cell" style:data-style-name="N0">
      <style:table-cell-properties style:vertical-align="middle" fo:padding="0.049cm" fo:border="none"/>
    </style:style>
    <style:style style:name="Tableau1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0" style:family="table">
      <style:table-properties style:width="8.251cm" table:align="left"/>
    </style:style>
    <style:style style:name="Tableau20.A" style:family="table-column">
      <style:table-column-properties style:column-width="2.307cm"/>
    </style:style>
    <style:style style:name="Tableau20.B" style:family="table-column">
      <style:table-column-properties style:column-width="1.995cm"/>
    </style:style>
    <style:style style:name="Tableau20.C" style:family="table-column">
      <style:table-column-properties style:column-width="1.93cm"/>
    </style:style>
    <style:style style:name="Tableau20.D" style:family="table-column">
      <style:table-column-properties style:column-width="2.02cm"/>
    </style:style>
    <style:style style:name="Tableau20.A1" style:family="table-cell">
      <style:table-cell-properties style:vertical-align="middle" fo:padding="0.049cm" fo:border="none"/>
    </style:style>
    <style:style style:name="Tableau20.B3" style:family="table-cell" style:data-style-name="N0">
      <style:table-cell-properties style:vertical-align="middle" fo:padding="0.049cm" fo:border="none"/>
    </style:style>
    <style:style style:name="Tableau2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1" style:family="table">
      <style:table-properties style:width="16.701cm" table:align="left"/>
    </style:style>
    <style:style style:name="Tableau21.A" style:family="table-column">
      <style:table-column-properties style:column-width="1.96cm"/>
    </style:style>
    <style:style style:name="Tableau21.B" style:family="table-column">
      <style:table-column-properties style:column-width="1.586cm"/>
    </style:style>
    <style:style style:name="Tableau21.C" style:family="table-column">
      <style:table-column-properties style:column-width="1.349cm"/>
    </style:style>
    <style:style style:name="Tableau21.D" style:family="table-column">
      <style:table-column-properties style:column-width="1.499cm"/>
    </style:style>
    <style:style style:name="Tableau21.E" style:family="table-column">
      <style:table-column-properties style:column-width="1.621cm"/>
    </style:style>
    <style:style style:name="Tableau21.F" style:family="table-column">
      <style:table-column-properties style:column-width="1.18cm"/>
    </style:style>
    <style:style style:name="Tableau21.G" style:family="table-column">
      <style:table-column-properties style:column-width="1.715cm"/>
    </style:style>
    <style:style style:name="Tableau21.H" style:family="table-column">
      <style:table-column-properties style:column-width="1.321cm"/>
    </style:style>
    <style:style style:name="Tableau21.I" style:family="table-column">
      <style:table-column-properties style:column-width="2.168cm"/>
    </style:style>
    <style:style style:name="Tableau21.J" style:family="table-column">
      <style:table-column-properties style:column-width="1.466cm"/>
    </style:style>
    <style:style style:name="Tableau21.K" style:family="table-column">
      <style:table-column-properties style:column-width="0.836cm"/>
    </style:style>
    <style:style style:name="Tableau21.A1" style:family="table-cell">
      <style:table-cell-properties style:vertical-align="middle" fo:padding="0.049cm" fo:border="none"/>
    </style:style>
    <style:style style:name="Tableau21.B3" style:family="table-cell" style:data-style-name="N0">
      <style:table-cell-properties style:vertical-align="middle" fo:padding="0.049cm" fo:border="none"/>
    </style:style>
    <style:style style:name="Tableau2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2" style:family="table">
      <style:table-properties style:width="8.251cm" table:align="left"/>
    </style:style>
    <style:style style:name="Tableau22.A" style:family="table-column">
      <style:table-column-properties style:column-width="2.247cm"/>
    </style:style>
    <style:style style:name="Tableau22.B" style:family="table-column">
      <style:table-column-properties style:column-width="1.979cm"/>
    </style:style>
    <style:style style:name="Tableau22.C" style:family="table-column">
      <style:table-column-properties style:column-width="2.074cm"/>
    </style:style>
    <style:style style:name="Tableau22.D" style:family="table-column">
      <style:table-column-properties style:column-width="1.951cm"/>
    </style:style>
    <style:style style:name="Tableau22.A1" style:family="table-cell">
      <style:table-cell-properties style:vertical-align="middle" fo:padding="0.049cm" fo:border="none"/>
    </style:style>
    <style:style style:name="Tableau22.B3" style:family="table-cell" style:data-style-name="N0">
      <style:table-cell-properties style:vertical-align="middle" fo:padding="0.049cm" fo:border="none"/>
    </style:style>
    <style:style style:name="Tableau2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3" style:family="table">
      <style:table-properties style:width="8.251cm" table:align="left"/>
    </style:style>
    <style:style style:name="Tableau23.A" style:family="table-column">
      <style:table-column-properties style:column-width="2.247cm"/>
    </style:style>
    <style:style style:name="Tableau23.B" style:family="table-column">
      <style:table-column-properties style:column-width="1.979cm"/>
    </style:style>
    <style:style style:name="Tableau23.C" style:family="table-column">
      <style:table-column-properties style:column-width="2.074cm"/>
    </style:style>
    <style:style style:name="Tableau23.D" style:family="table-column">
      <style:table-column-properties style:column-width="1.951cm"/>
    </style:style>
    <style:style style:name="Tableau23.A1" style:family="table-cell">
      <style:table-cell-properties style:vertical-align="middle" fo:padding="0.049cm" fo:border="none"/>
    </style:style>
    <style:style style:name="Tableau23.B3" style:family="table-cell" style:data-style-name="N0">
      <style:table-cell-properties style:vertical-align="middle" fo:padding="0.049cm" fo:border="none"/>
    </style:style>
    <style:style style:name="Tableau23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4" style:family="table">
      <style:table-properties style:width="8.251cm" table:align="left"/>
    </style:style>
    <style:style style:name="Tableau24.A" style:family="table-column">
      <style:table-column-properties style:column-width="2.247cm"/>
    </style:style>
    <style:style style:name="Tableau24.B" style:family="table-column">
      <style:table-column-properties style:column-width="1.979cm"/>
    </style:style>
    <style:style style:name="Tableau24.C" style:family="table-column">
      <style:table-column-properties style:column-width="2.074cm"/>
    </style:style>
    <style:style style:name="Tableau24.D" style:family="table-column">
      <style:table-column-properties style:column-width="1.951cm"/>
    </style:style>
    <style:style style:name="Tableau24.A1" style:family="table-cell">
      <style:table-cell-properties style:vertical-align="middle" fo:padding="0.049cm" fo:border="none"/>
    </style:style>
    <style:style style:name="Tableau24.B3" style:family="table-cell" style:data-style-name="N0">
      <style:table-cell-properties style:vertical-align="middle" fo:padding="0.049cm" fo:border="none"/>
    </style:style>
    <style:style style:name="Tableau24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5" style:family="table">
      <style:table-properties style:width="8.251cm" table:align="left"/>
    </style:style>
    <style:style style:name="Tableau25.A" style:family="table-column">
      <style:table-column-properties style:column-width="2.247cm"/>
    </style:style>
    <style:style style:name="Tableau25.B" style:family="table-column">
      <style:table-column-properties style:column-width="1.979cm"/>
    </style:style>
    <style:style style:name="Tableau25.C" style:family="table-column">
      <style:table-column-properties style:column-width="2.074cm"/>
    </style:style>
    <style:style style:name="Tableau25.D" style:family="table-column">
      <style:table-column-properties style:column-width="1.951cm"/>
    </style:style>
    <style:style style:name="Tableau25.A1" style:family="table-cell">
      <style:table-cell-properties style:vertical-align="middle" fo:padding="0.049cm" fo:border="none"/>
    </style:style>
    <style:style style:name="Tableau25.B3" style:family="table-cell" style:data-style-name="N0">
      <style:table-cell-properties style:vertical-align="middle" fo:padding="0.049cm" fo:border="none"/>
    </style:style>
    <style:style style:name="Tableau25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6" style:family="table">
      <style:table-properties style:width="8.251cm" table:align="left"/>
    </style:style>
    <style:style style:name="Tableau26.A" style:family="table-column">
      <style:table-column-properties style:column-width="2.247cm"/>
    </style:style>
    <style:style style:name="Tableau26.B" style:family="table-column">
      <style:table-column-properties style:column-width="1.979cm"/>
    </style:style>
    <style:style style:name="Tableau26.C" style:family="table-column">
      <style:table-column-properties style:column-width="2.074cm"/>
    </style:style>
    <style:style style:name="Tableau26.D" style:family="table-column">
      <style:table-column-properties style:column-width="1.951cm"/>
    </style:style>
    <style:style style:name="Tableau26.A1" style:family="table-cell">
      <style:table-cell-properties style:vertical-align="middle" fo:padding="0.049cm" fo:border="none"/>
    </style:style>
    <style:style style:name="Tableau26.B3" style:family="table-cell" style:data-style-name="N0">
      <style:table-cell-properties style:vertical-align="middle" fo:padding="0.049cm" fo:border="none"/>
    </style:style>
    <style:style style:name="Tableau26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7" style:family="table">
      <style:table-properties style:width="8.251cm" table:align="left"/>
    </style:style>
    <style:style style:name="Tableau27.A" style:family="table-column">
      <style:table-column-properties style:column-width="2.247cm"/>
    </style:style>
    <style:style style:name="Tableau27.B" style:family="table-column">
      <style:table-column-properties style:column-width="1.979cm"/>
    </style:style>
    <style:style style:name="Tableau27.C" style:family="table-column">
      <style:table-column-properties style:column-width="2.074cm"/>
    </style:style>
    <style:style style:name="Tableau27.D" style:family="table-column">
      <style:table-column-properties style:column-width="1.951cm"/>
    </style:style>
    <style:style style:name="Tableau27.A1" style:family="table-cell">
      <style:table-cell-properties style:vertical-align="middle" fo:padding="0.049cm" fo:border="none"/>
    </style:style>
    <style:style style:name="Tableau27.B3" style:family="table-cell" style:data-style-name="N0">
      <style:table-cell-properties style:vertical-align="middle" fo:padding="0.049cm" fo:border="none"/>
    </style:style>
    <style:style style:name="Tableau27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8" style:family="table">
      <style:table-properties style:width="8.251cm" fo:break-before="column" table:align="left" fo:background-color="transparent" style:may-break-between-rows="false">
        <style:background-image/>
      </style:table-properties>
    </style:style>
    <style:style style:name="Tableau28.A" style:family="table-column">
      <style:table-column-properties style:column-width="2.247cm"/>
    </style:style>
    <style:style style:name="Tableau28.B" style:family="table-column">
      <style:table-column-properties style:column-width="1.979cm"/>
    </style:style>
    <style:style style:name="Tableau28.C" style:family="table-column">
      <style:table-column-properties style:column-width="2.074cm"/>
    </style:style>
    <style:style style:name="Tableau28.D" style:family="table-column">
      <style:table-column-properties style:column-width="1.951cm"/>
    </style:style>
    <style:style style:name="Tableau28.A1" style:family="table-cell">
      <style:table-cell-properties style:vertical-align="middle" fo:padding="0.049cm" fo:border="none"/>
    </style:style>
    <style:style style:name="Tableau28.B3" style:family="table-cell" style:data-style-name="N0">
      <style:table-cell-properties style:vertical-align="middle" fo:padding="0.049cm" fo:border="none"/>
    </style:style>
    <style:style style:name="Tableau28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28.31" style:family="table-row">
      <style:table-row-properties fo:background-color="transparent">
        <style:background-image/>
      </style:table-row-properties>
    </style:style>
    <style:style style:name="Tableau29" style:family="table">
      <style:table-properties style:width="8.251cm" table:align="left"/>
    </style:style>
    <style:style style:name="Tableau29.A" style:family="table-column">
      <style:table-column-properties style:column-width="2.247cm"/>
    </style:style>
    <style:style style:name="Tableau29.B" style:family="table-column">
      <style:table-column-properties style:column-width="1.979cm"/>
    </style:style>
    <style:style style:name="Tableau29.C" style:family="table-column">
      <style:table-column-properties style:column-width="2.074cm"/>
    </style:style>
    <style:style style:name="Tableau29.D" style:family="table-column">
      <style:table-column-properties style:column-width="1.951cm"/>
    </style:style>
    <style:style style:name="Tableau29.A1" style:family="table-cell">
      <style:table-cell-properties style:vertical-align="middle" fo:padding="0.049cm" fo:border="none"/>
    </style:style>
    <style:style style:name="Tableau29.B3" style:family="table-cell" style:data-style-name="N0">
      <style:table-cell-properties style:vertical-align="middle" fo:padding="0.049cm" fo:border="none"/>
    </style:style>
    <style:style style:name="Tableau29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0" style:family="table">
      <style:table-properties style:width="8.251cm" table:align="left"/>
    </style:style>
    <style:style style:name="Tableau30.A" style:family="table-column">
      <style:table-column-properties style:column-width="2.247cm"/>
    </style:style>
    <style:style style:name="Tableau30.B" style:family="table-column">
      <style:table-column-properties style:column-width="1.979cm"/>
    </style:style>
    <style:style style:name="Tableau30.C" style:family="table-column">
      <style:table-column-properties style:column-width="2.074cm"/>
    </style:style>
    <style:style style:name="Tableau30.D" style:family="table-column">
      <style:table-column-properties style:column-width="1.951cm"/>
    </style:style>
    <style:style style:name="Tableau30.A1" style:family="table-cell">
      <style:table-cell-properties style:vertical-align="middle" fo:padding="0.049cm" fo:border="none"/>
    </style:style>
    <style:style style:name="Tableau30.B3" style:family="table-cell" style:data-style-name="N0">
      <style:table-cell-properties style:vertical-align="middle" fo:padding="0.049cm" fo:border="none"/>
    </style:style>
    <style:style style:name="Tableau30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0.20" style:family="table-row">
      <style:table-row-properties style:min-row-height="0.875cm"/>
    </style:style>
    <style:style style:name="Tableau31" style:family="table">
      <style:table-properties style:width="8.251cm" table:align="left"/>
    </style:style>
    <style:style style:name="Tableau31.A" style:family="table-column">
      <style:table-column-properties style:column-width="2.247cm"/>
    </style:style>
    <style:style style:name="Tableau31.B" style:family="table-column">
      <style:table-column-properties style:column-width="1.979cm"/>
    </style:style>
    <style:style style:name="Tableau31.C" style:family="table-column">
      <style:table-column-properties style:column-width="2.074cm"/>
    </style:style>
    <style:style style:name="Tableau31.D" style:family="table-column">
      <style:table-column-properties style:column-width="1.951cm"/>
    </style:style>
    <style:style style:name="Tableau31.A1" style:family="table-cell">
      <style:table-cell-properties style:vertical-align="middle" fo:padding="0.049cm" fo:border="none"/>
    </style:style>
    <style:style style:name="Tableau31.B3" style:family="table-cell" style:data-style-name="N0">
      <style:table-cell-properties style:vertical-align="middle" fo:padding="0.049cm" fo:border="none"/>
    </style:style>
    <style:style style:name="Tableau31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2" style:family="table">
      <style:table-properties style:width="8.251cm" table:align="left"/>
    </style:style>
    <style:style style:name="Tableau32.A" style:family="table-column">
      <style:table-column-properties style:column-width="2.247cm"/>
    </style:style>
    <style:style style:name="Tableau32.B" style:family="table-column">
      <style:table-column-properties style:column-width="1.979cm"/>
    </style:style>
    <style:style style:name="Tableau32.C" style:family="table-column">
      <style:table-column-properties style:column-width="2.074cm"/>
    </style:style>
    <style:style style:name="Tableau32.D" style:family="table-column">
      <style:table-column-properties style:column-width="1.951cm"/>
    </style:style>
    <style:style style:name="Tableau32.A1" style:family="table-cell">
      <style:table-cell-properties style:vertical-align="middle" fo:padding="0.049cm" fo:border="none"/>
    </style:style>
    <style:style style:name="Tableau32.B3" style:family="table-cell" style:data-style-name="N0">
      <style:table-cell-properties style:vertical-align="middle" fo:padding="0.049cm" fo:border="none"/>
    </style:style>
    <style:style style:name="Tableau32.A4" style:family="table-cell">
      <style:table-cell-properties style:vertical-align="middle" fo:background-color="#00826c" fo:padding="0.049cm" fo:border="none">
        <style:background-image/>
      </style:table-cell-properties>
    </style:style>
    <style:style style:name="Tableau33" style:family="table">
      <style:table-properties style:width="7.043cm" table:align="left"/>
    </style:style>
    <style:style style:name="Tableau33.A" style:family="table-column">
      <style:table-column-properties style:column-width="2.348cm"/>
    </style:style>
    <style:style style:name="Tableau33.1" style:family="table-row">
      <style:table-row-properties style:min-row-height="0.549cm"/>
    </style:style>
    <style:style style:name="Tableau33.A1" style:family="table-cell">
      <style:table-cell-properties style:vertical-align="middle" fo:padding="0.049cm" fo:border="none"/>
    </style:style>
    <style:style style:name="Tableau34" style:family="table">
      <style:table-properties style:width="16.806cm" table:align="left"/>
    </style:style>
    <style:style style:name="Tableau34.A" style:family="table-column">
      <style:table-column-properties style:column-width="1.538cm"/>
    </style:style>
    <style:style style:name="Tableau34.B" style:family="table-column">
      <style:table-column-properties style:column-width="1.309cm"/>
    </style:style>
    <style:style style:name="Tableau34.E" style:family="table-column">
      <style:table-column-properties style:column-width="1.399cm"/>
    </style:style>
    <style:style style:name="Tableau34.L" style:family="table-column">
      <style:table-column-properties style:column-width="1.55cm"/>
    </style:style>
    <style:style style:name="Tableau34.1" style:family="table-row">
      <style:table-row-properties style:min-row-height="0.549cm"/>
    </style:style>
    <style:style style:name="Tableau34.A1" style:family="table-cell">
      <style:table-cell-properties style:vertical-align="middle" fo:padding="0.049cm" fo:border="none"/>
    </style:style>
    <style:style style:name="Tableau34.B4" style:family="table-cell" style:data-style-name="N10">
      <style:table-cell-properties style:vertical-align="middle" fo:padding="0.049cm" fo:border="none"/>
    </style:style>
    <style:style style:name="Tableau34.B6" style:family="table-cell" style:data-style-name="N107">
      <style:table-cell-properties style:vertical-align="middle" fo:padding="0.049cm" fo:border="0.05pt solid #000000"/>
    </style:style>
    <style:style style:name="P1" style:family="paragraph" style:parent-style-name="Footnote">
      <style:text-properties officeooo:rsid="001ab824" officeooo:paragraph-rsid="001ab824"/>
    </style:style>
    <style:style style:name="P2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3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4" style:family="paragraph" style:parent-style-name="Standard">
      <style:paragraph-properties fo:margin-top="0.099cm" fo:margin-bottom="0cm" style:contextual-spacing="false"/>
      <style:text-properties officeooo:paragraph-rsid="00823325"/>
    </style:style>
    <style:style style:name="P5" style:family="paragraph" style:parent-style-name="Frame_20_contents">
      <style:paragraph-properties style:writing-mode="lr-tb"/>
      <style:text-properties officeooo:rsid="0023ff3a" officeooo:paragraph-rsid="00823325"/>
    </style:style>
    <style:style style:name="P6" style:family="paragraph" style:parent-style-name="Frame_20_contents">
      <style:text-properties officeooo:rsid="0023ff3a" officeooo:paragraph-rsid="00823325"/>
    </style:style>
    <style:style style:name="P7" style:family="paragraph" style:parent-style-name="Horizontal_20_Line">
      <style:text-properties fo:language="mt" fo:country="MT" officeooo:paragraph-rsid="00823325"/>
    </style:style>
    <style:style style:name="P8" style:family="paragraph" style:parent-style-name="Titre_20_1petit">
      <style:paragraph-properties fo:break-before="page"/>
      <style:text-properties fo:language="mt" fo:country="MT"/>
    </style:style>
    <style:style style:name="P9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10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11" style:family="paragraph" style:parent-style-name="Contents_20_Heading">
      <style:text-properties fo:language="mt" fo:country="MT"/>
    </style:style>
    <style:style style:name="P12" style:family="paragraph" style:parent-style-name="Footer">
      <style:paragraph-properties fo:text-align="center" style:justify-single-word="false"/>
      <style:text-properties fo:language="mt" fo:country="MT"/>
    </style:style>
    <style:style style:name="P13" style:family="paragraph" style:parent-style-name="Footnote">
      <style:text-properties fo:language="mt" fo:country="MT"/>
    </style:style>
    <style:style style:name="P14" style:family="paragraph" style:parent-style-name="Frame_20_contents">
      <style:text-properties fo:language="mt" fo:country="MT"/>
    </style:style>
    <style:style style:name="P15" style:family="paragraph" style:parent-style-name="Frame_20_contents">
      <style:text-properties fo:font-size="10pt" fo:language="mt" fo:country="MT" officeooo:rsid="0023ff3a" officeooo:paragraph-rsid="00823325" style:font-size-asian="10pt" style:font-size-complex="10pt"/>
    </style:style>
    <style:style style:name="P16" style:family="paragraph" style:parent-style-name="Header">
      <style:paragraph-properties fo:text-align="center" style:justify-single-word="false"/>
      <style:text-properties fo:language="mt" fo:country="MT"/>
    </style:style>
    <style:style style:name="P17" style:family="paragraph" style:parent-style-name="Heading_20_1">
      <style:text-properties fo:language="mt" fo:country="MT"/>
    </style:style>
    <style:style style:name="P18" style:family="paragraph" style:parent-style-name="Heading_20_1">
      <style:paragraph-properties fo:break-before="page"/>
      <style:text-properties fo:language="mt" fo:country="MT"/>
    </style:style>
    <style:style style:name="P19" style:family="paragraph" style:parent-style-name="Heading_20_2">
      <style:paragraph-properties fo:break-before="page"/>
      <style:text-properties fo:language="mt" fo:country="MT"/>
    </style:style>
    <style:style style:name="P20" style:family="paragraph" style:parent-style-name="Standard" style:master-page-name="First_20_Page">
      <style:paragraph-properties style:page-number="auto"/>
      <style:text-properties fo:language="mt" fo:country="MT"/>
    </style:style>
    <style:style style:name="P21" style:family="paragraph" style:parent-style-name="Standard">
      <style:text-properties fo:language="mt" fo:country="MT"/>
    </style:style>
    <style:style style:name="P22" style:family="paragraph" style:parent-style-name="Standard">
      <style:paragraph-properties fo:text-align="end" style:justify-single-word="false" fo:break-before="page"/>
      <style:text-properties fo:language="mt" fo:country="MT"/>
    </style:style>
    <style:style style:name="P23" style:family="paragraph" style:parent-style-name="Standard">
      <style:paragraph-properties fo:text-align="end" style:justify-single-word="false"/>
      <style:text-properties fo:language="mt" fo:country="MT"/>
    </style:style>
    <style:style style:name="P24" style:family="paragraph" style:parent-style-name="Standard">
      <style:paragraph-properties fo:margin-top="0.099cm" fo:margin-bottom="0cm" style:contextual-spacing="false"/>
      <style:text-properties fo:language="mt" fo:country="MT" officeooo:paragraph-rsid="00823325"/>
    </style:style>
    <style:style style:name="P25" style:family="paragraph" style:parent-style-name="Standard">
      <style:paragraph-properties fo:break-before="page"/>
      <style:text-properties fo:language="mt" fo:country="MT" officeooo:rsid="000cee00" officeooo:paragraph-rsid="000cee00"/>
    </style:style>
    <style:style style:name="P26" style:family="paragraph" style:parent-style-name="Standard">
      <style:text-properties fo:language="mt" fo:country="MT" officeooo:rsid="000cee00" officeooo:paragraph-rsid="000cee00"/>
    </style:style>
    <style:style style:name="P27" style:family="paragraph" style:parent-style-name="Standard">
      <style:text-properties fo:language="mt" fo:country="MT" officeooo:paragraph-rsid="000d2c45"/>
    </style:style>
    <style:style style:name="P28" style:family="paragraph" style:parent-style-name="Standard">
      <style:paragraph-properties fo:break-before="column"/>
      <style:text-properties fo:language="mt" fo:country="MT"/>
    </style:style>
    <style:style style:name="P29" style:family="paragraph" style:parent-style-name="Standard">
      <style:paragraph-properties fo:break-before="page"/>
      <style:text-properties fo:language="mt" fo:country="MT"/>
    </style:style>
    <style:style style:name="P30" style:family="paragraph" style:parent-style-name="Standard">
      <style:paragraph-properties fo:break-before="page" style:writing-mode="lr-tb"/>
      <style:text-properties fo:language="mt" fo:country="MT"/>
    </style:style>
    <style:style style:name="P31" style:family="paragraph" style:parent-style-name="Standard">
      <style:text-properties fo:language="mt" fo:country="MT" officeooo:paragraph-rsid="001279ec"/>
    </style:style>
    <style:style style:name="P32" style:family="paragraph" style:parent-style-name="Standard">
      <style:text-properties fo:language="mt" fo:country="MT" officeooo:paragraph-rsid="0018d41e"/>
    </style:style>
    <style:style style:name="P33" style:family="paragraph" style:parent-style-name="Standard">
      <style:text-properties fo:language="mt" fo:country="MT" officeooo:paragraph-rsid="0031c7f2"/>
    </style:style>
    <style:style style:name="P34" style:family="paragraph" style:parent-style-name="Standard">
      <style:paragraph-properties fo:break-before="page"/>
      <style:text-properties fo:language="mt" fo:country="MT" officeooo:paragraph-rsid="0031c7f2"/>
    </style:style>
    <style:style style:name="P35" style:family="paragraph" style:parent-style-name="Standard">
      <style:paragraph-properties style:writing-mode="lr-tb"/>
      <style:text-properties fo:language="mt" fo:country="MT"/>
    </style:style>
    <style:style style:name="P36" style:family="paragraph" style:parent-style-name="Standard">
      <style:text-properties fo:language="mt" fo:country="MT" fo:font-weight="bold" style:font-weight-asian="bold" style:font-weight-complex="bold"/>
    </style:style>
    <style:style style:name="P37" style:family="paragraph" style:parent-style-name="Standard">
      <style:paragraph-properties style:writing-mode="lr-tb"/>
      <style:text-properties fo:language="mt" fo:country="MT" fo:font-weight="bold" style:font-weight-asian="bold" style:font-weight-complex="bold"/>
    </style:style>
    <style:style style:name="P38" style:family="paragraph" style:parent-style-name="Standard">
      <style:text-properties fo:language="mt" fo:country="MT" fo:font-weight="bold" officeooo:rsid="007a449f" officeooo:paragraph-rsid="007a449f" style:font-weight-asian="bold" style:font-weight-complex="bold"/>
    </style:style>
    <style:style style:name="P39" style:family="paragraph" style:parent-style-name="Standard">
      <style:paragraph-properties style:writing-mode="lr-tb"/>
      <style:text-properties fo:language="mt" fo:country="MT" officeooo:rsid="0083c07d" officeooo:paragraph-rsid="0083c07d"/>
    </style:style>
    <style:style style:name="P40" style:family="paragraph" style:parent-style-name="Standard">
      <style:paragraph-properties style:writing-mode="lr-tb"/>
      <style:text-properties fo:language="mt" fo:country="MT" officeooo:paragraph-rsid="0083c07d"/>
    </style:style>
    <style:style style:name="P41" style:family="paragraph" style:parent-style-name="Standard">
      <style:text-properties fo:language="mt" fo:country="MT" officeooo:rsid="007a449f" officeooo:paragraph-rsid="007a449f"/>
    </style:style>
    <style:style style:name="P42" style:family="paragraph" style:parent-style-name="Standard">
      <style:paragraph-properties fo:break-before="column"/>
      <style:text-properties fo:language="mt" fo:country="MT" officeooo:rsid="007a449f" officeooo:paragraph-rsid="007a449f"/>
    </style:style>
    <style:style style:name="P43" style:family="paragraph" style:parent-style-name="Standard">
      <style:paragraph-properties fo:break-before="page"/>
      <style:text-properties fo:language="mt" fo:country="MT" officeooo:rsid="007a449f" officeooo:paragraph-rsid="007a449f"/>
    </style:style>
    <style:style style:name="P44" style:family="paragraph" style:parent-style-name="Standard">
      <style:paragraph-properties fo:text-align="start" style:justify-single-word="false"/>
      <style:text-properties fo:font-size="36pt" fo:language="mt" fo:country="MT" fo:font-weight="bold" style:font-size-asian="36pt" style:font-weight-asian="bold" style:font-size-complex="36pt" style:font-weight-complex="bold"/>
    </style:style>
    <style:style style:name="P45" style:family="paragraph" style:parent-style-name="Standard">
      <style:paragraph-properties fo:margin-top="0.099cm" fo:margin-bottom="0cm" style:contextual-spacing="false"/>
      <style:text-properties fo:font-size="9pt" fo:language="mt" fo:country="MT" officeooo:rsid="0023dbb9" officeooo:paragraph-rsid="00823325" style:font-size-asian="9pt" style:font-size-complex="9pt"/>
    </style:style>
    <style:style style:name="P46" style:family="paragraph" style:parent-style-name="Standard">
      <style:text-properties fo:font-size="9pt" fo:language="mt" fo:country="MT" style:font-size-asian="9pt" style:font-size-complex="9pt"/>
    </style:style>
    <style:style style:name="P47" style:family="paragraph" style:parent-style-name="Standard">
      <style:paragraph-properties fo:margin-top="0.099cm" fo:margin-bottom="0cm" style:contextual-spacing="false"/>
      <style:text-properties fo:font-size="9pt" fo:language="mt" fo:country="MT" fo:font-weight="bold" officeooo:rsid="0023dbb9" officeooo:paragraph-rsid="00823325" style:font-size-asian="9pt" style:font-weight-asian="bold" style:font-size-complex="9pt" style:font-weight-complex="bold"/>
    </style:style>
    <style:style style:name="P48" style:family="paragraph" style:parent-style-name="Standard">
      <style:paragraph-properties fo:text-align="center" style:justify-single-word="false"/>
      <style:text-properties fo:font-size="11pt" fo:language="mt" fo:country="MT" fo:font-weight="bold" style:font-size-asian="11pt" style:font-weight-asian="bold" style:font-size-complex="11pt" style:font-weight-complex="bold"/>
    </style:style>
    <style:style style:name="P49" style:family="paragraph" style:parent-style-name="StyleDefaut11gras">
      <style:text-properties fo:language="mt" fo:country="MT"/>
    </style:style>
    <style:style style:name="P50" style:family="paragraph" style:parent-style-name="StyleDefaut11maigre">
      <style:text-properties fo:language="mt" fo:country="MT"/>
    </style:style>
    <style:style style:name="P51" style:family="paragraph" style:parent-style-name="StyleDefaut11maigre">
      <style:paragraph-properties fo:break-before="page"/>
      <style:text-properties fo:language="mt" fo:country="MT"/>
    </style:style>
    <style:style style:name="P52" style:family="paragraph" style:parent-style-name="StyleDefautDecale05Sauf1">
      <style:text-properties fo:language="mt" fo:country="MT"/>
    </style:style>
    <style:style style:name="P53" style:family="paragraph" style:parent-style-name="StyleDefautDecale1cmSauf1">
      <style:text-properties fo:language="mt" fo:country="MT"/>
    </style:style>
    <style:style style:name="P54" style:family="paragraph" style:parent-style-name="Table_20_Contents">
      <style:paragraph-properties fo:text-align="start" style:justify-single-word="false"/>
      <style:text-properties fo:font-size="7pt" fo:language="mt" fo:country="MT" style:font-size-asian="7pt" style:font-size-complex="7pt"/>
    </style:style>
    <style:style style:name="P55" style:family="paragraph" style:parent-style-name="Table_20_Contents">
      <style:text-properties fo:font-size="7pt" fo:language="mt" fo:country="MT" style:font-size-asian="7pt" style:font-size-complex="7pt"/>
    </style:style>
    <style:style style:name="P56" style:family="paragraph" style:parent-style-name="Table_20_Contents">
      <style:paragraph-properties fo:text-align="center" style:justify-single-word="false"/>
      <style:text-properties fo:font-size="7pt" fo:language="mt" fo:country="MT" style:font-size-asian="7pt" style:font-size-complex="7pt"/>
    </style:style>
    <style:style style:name="P57" style:family="paragraph" style:parent-style-name="Table_20_Contents">
      <style:paragraph-properties fo:text-align="start" style:justify-single-word="false"/>
      <style:text-properties fo:color="#ffffff" loext:opacity="100%" fo:font-size="7pt" fo:language="mt" fo:country="MT" style:font-size-asian="7pt" style:font-size-complex="7pt"/>
    </style:style>
    <style:style style:name="P58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font-size="9pt" fo:language="mt" fo:country="MT" style:font-size-asian="9pt" style:font-size-complex="9pt"/>
    </style:style>
    <style:style style:name="P59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start" style:justify-single-word="false"/>
      <style:text-properties fo:color="#ffffff" loext:opacity="100%" fo:font-size="9pt" fo:language="mt" fo:country="MT" style:font-size-asian="9pt" style:font-size-complex="9pt"/>
    </style:style>
    <style:style style:name="P60" style:family="paragraph" style:parent-style-name="Table_20_Contents">
      <loext:graphic-properties draw:fill-hatch-name="hatch"/>
      <style:paragraph-properties fo:margin-top="0cm" fo:margin-bottom="0cm" style:contextual-spacing="false" fo:text-align="start" style:justify-single-word="false"/>
      <style:text-properties fo:color="#ffffff" loext:opacity="100%" fo:font-size="9pt" fo:language="mt" fo:country="MT" style:font-size-asian="9pt" style:font-size-complex="9pt"/>
    </style:style>
    <style:style style:name="P61" style:family="paragraph" style:parent-style-name="Table_20_Contents">
      <style:paragraph-properties fo:text-align="start" style:justify-single-word="false"/>
      <style:text-properties fo:color="#ffffff" loext:opacity="100%" fo:font-size="9pt" fo:language="mt" fo:country="MT" style:font-size-asian="9pt" style:font-size-complex="9pt"/>
    </style:style>
    <style:style style:name="P62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center" style:justify-single-word="false"/>
      <style:text-properties fo:color="#ffffff" loext:opacity="100%" fo:font-size="9pt" fo:language="mt" fo:country="MT" style:font-size-asian="9pt" style:font-size-complex="9pt"/>
    </style:style>
    <style:style style:name="P63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font-size="9pt" fo:language="mt" fo:country="MT" officeooo:rsid="004fa417" officeooo:paragraph-rsid="004fa417" style:font-size-asian="9pt" style:font-size-complex="9pt"/>
    </style:style>
    <style:style style:name="P64" style:family="paragraph" style:parent-style-name="Table_20_Contents">
      <style:paragraph-properties fo:text-align="start" style:justify-single-word="false"/>
      <style:text-properties fo:color="#ffffff" loext:opacity="100%" fo:font-size="8pt" fo:language="mt" fo:country="MT" style:font-size-asian="8pt" style:font-size-complex="8pt"/>
    </style:style>
    <style:style style:name="P65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ffffff" loext:opacity="100%" fo:language="mt" fo:country="MT"/>
    </style:style>
    <style:style style:name="P66" style:family="paragraph" style:parent-style-name="Table_20_Contents">
      <style:paragraph-properties fo:text-align="start" style:justify-single-word="false"/>
      <style:text-properties fo:color="#ffffff" loext:opacity="100%" fo:language="mt" fo:country="MT"/>
    </style:style>
    <style:style style:name="P67" style:family="paragraph" style:parent-style-name="Table_20_Contents">
      <style:text-properties fo:language="mt" fo:country="MT"/>
    </style:style>
    <style:style style:name="P68" style:family="paragraph" style:parent-style-name="Table_20_Contents">
      <style:paragraph-properties fo:text-align="center" style:justify-single-word="false"/>
      <style:text-properties fo:language="mt" fo:country="MT" style:text-underline-style="solid" style:text-underline-width="auto" style:text-underline-color="font-color"/>
    </style:style>
    <style:style style:name="P69" style:family="paragraph" style:parent-style-name="Table_20_Contents">
      <style:paragraph-properties fo:text-align="center" style:justify-single-word="false"/>
      <style:text-properties fo:language="mt" fo:country="MT"/>
    </style:style>
    <style:style style:name="P70" style:family="paragraph" style:parent-style-name="Table_20_Contents">
      <style:paragraph-properties fo:margin-top="0cm" fo:margin-bottom="0cm" style:contextual-spacing="false" fo:text-align="center" style:justify-single-word="false"/>
      <style:text-properties fo:language="mt" fo:country="MT"/>
    </style:style>
    <style:style style:name="P71" style:family="paragraph" style:parent-style-name="Table_20_Contents">
      <style:paragraph-properties fo:text-align="start" style:justify-single-word="false"/>
      <style:text-properties fo:language="mt" fo:country="MT"/>
    </style:style>
    <style:style style:name="P72" style:family="paragraph" style:parent-style-name="Table_20_Contents">
      <style:paragraph-properties fo:margin-top="0cm" fo:margin-bottom="0cm" style:contextual-spacing="false" fo:text-align="start" style:justify-single-word="false"/>
      <style:text-properties fo:language="mt" fo:country="MT"/>
    </style:style>
    <style:style style:name="P73" style:family="paragraph" style:parent-style-name="Table_20_Contents">
      <style:paragraph-properties fo:text-align="end" style:justify-single-word="false"/>
      <style:text-properties fo:language="mt" fo:country="MT"/>
    </style:style>
    <style:style style:name="P74" style:family="paragraph" style:parent-style-name="Table_20_Contents">
      <style:paragraph-properties fo:margin-top="0cm" fo:margin-bottom="0cm" style:contextual-spacing="false" fo:text-align="end" style:justify-single-word="false"/>
      <style:text-properties fo:language="mt" fo:country="MT"/>
    </style:style>
    <style:style style:name="P75" style:family="paragraph" style:parent-style-name="Table_20_Contents">
      <style:paragraph-properties fo:text-align="end" style:justify-single-word="false"/>
      <style:text-properties fo:language="mt" fo:country="MT" fo:font-weight="bold"/>
    </style:style>
    <style:style style:name="P76" style:family="paragraph" style:parent-style-name="Table_20_Contents">
      <style:paragraph-properties fo:text-align="center" style:justify-single-word="false"/>
      <style:text-properties fo:language="mt" fo:country="MT" fo:font-weight="bold"/>
    </style:style>
    <style:style style:name="P77" style:family="paragraph" style:parent-style-name="Table_20_Contents">
      <style:paragraph-properties fo:text-align="start" style:justify-single-word="false"/>
      <style:text-properties fo:language="mt" fo:country="MT" fo:font-weight="bold"/>
    </style:style>
    <style:style style:name="P78" style:family="paragraph" style:parent-style-name="Table_20_Contents">
      <style:paragraph-properties fo:margin-top="0cm" fo:margin-bottom="0cm" style:contextual-spacing="false"/>
      <style:text-properties fo:language="mt" fo:country="MT"/>
    </style:style>
    <style:style style:name="P79" style:family="paragraph" style:parent-style-name="Table_20_Contents">
      <style:text-properties fo:font-size="2pt" fo:language="mt" fo:country="MT" style:font-size-asian="2pt" style:font-size-complex="2pt"/>
    </style:style>
    <style:style style:name="P80" style:family="paragraph" style:parent-style-name="Table_20_Contents">
      <style:paragraph-properties fo:margin-top="0cm" fo:margin-bottom="0cm" style:contextual-spacing="false"/>
      <style:text-properties fo:font-size="9pt" fo:language="mt" fo:country="MT" style:font-size-asian="9pt" style:font-size-complex="9pt"/>
    </style:style>
    <style:style style:name="P81" style:family="paragraph" style:parent-style-name="Table_20_Contents">
      <loext:graphic-properties draw:fill-gradient-name="gradient" draw:fill-hatch-name="hatch"/>
      <style:paragraph-properties fo:margin-top="0cm" fo:margin-bottom="0cm" style:contextual-spacing="false"/>
      <style:text-properties fo:font-size="9pt" fo:language="mt" fo:country="MT" style:font-size-asian="9pt" style:font-size-complex="9pt"/>
    </style:style>
    <style:style style:name="P82" style:family="paragraph" style:parent-style-name="Table_20_Contents">
      <loext:graphic-properties draw:fill-hatch-name="hatch"/>
      <style:paragraph-properties fo:margin-top="0cm" fo:margin-bottom="0cm" style:contextual-spacing="false"/>
      <style:text-properties fo:font-size="9pt" fo:language="mt" fo:country="MT" style:font-size-asian="9pt" style:font-size-complex="9pt"/>
    </style:style>
    <style:style style:name="P83" style:family="paragraph" style:parent-style-name="Table_20_Contents">
      <style:paragraph-properties fo:margin-top="0cm" fo:margin-bottom="0cm" style:contextual-spacing="false" fo:text-align="center" style:justify-single-word="false"/>
      <style:text-properties fo:font-size="9pt" fo:language="mt" fo:country="MT" style:font-size-asian="9pt" style:font-size-complex="9pt"/>
    </style:style>
    <style:style style:name="P84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center" style:justify-single-word="false"/>
      <style:text-properties fo:font-size="9pt" fo:language="mt" fo:country="MT" style:font-size-asian="9pt" style:font-size-complex="9pt"/>
    </style:style>
    <style:style style:name="P85" style:family="paragraph" style:parent-style-name="Table_20_Contents">
      <loext:graphic-properties draw:fill-hatch-name="hatch"/>
      <style:paragraph-properties fo:margin-top="0cm" fo:margin-bottom="0cm" style:contextual-spacing="false" fo:text-align="center" style:justify-single-word="false"/>
      <style:text-properties fo:font-size="9pt" fo:language="mt" fo:country="MT" style:font-size-asian="9pt" style:font-size-complex="9pt"/>
    </style:style>
    <style:style style:name="P86" style:family="paragraph" style:parent-style-name="Table_20_Contents">
      <style:paragraph-properties fo:margin-top="0cm" fo:margin-bottom="0cm" style:contextual-spacing="false" fo:text-align="center" style:justify-single-word="false" style:writing-mode="lr-tb"/>
      <style:text-properties fo:font-size="9pt" fo:language="mt" fo:country="MT" style:font-size-asian="9pt" style:font-size-complex="9pt"/>
    </style:style>
    <style:style style:name="P87" style:family="paragraph" style:parent-style-name="Table_20_Contents">
      <style:paragraph-properties fo:text-align="center" style:justify-single-word="false"/>
      <style:text-properties fo:font-size="9pt" fo:language="mt" fo:country="MT" style:font-size-asian="9pt" style:font-size-complex="9pt"/>
    </style:style>
    <style:style style:name="P88" style:family="paragraph" style:parent-style-name="Table_20_Contents">
      <style:paragraph-properties fo:margin-top="0cm" fo:margin-bottom="0cm" style:contextual-spacing="false" fo:text-align="start" style:justify-single-word="false"/>
      <style:text-properties fo:font-size="9pt" fo:language="mt" fo:country="MT" style:font-size-asian="9pt" style:font-size-complex="9pt"/>
    </style:style>
    <style:style style:name="P89" style:family="paragraph" style:parent-style-name="Table_20_Contents">
      <loext:graphic-properties draw:fill-gradient-name="gradient" draw:fill-hatch-name="hatch"/>
      <style:paragraph-properties fo:margin-top="0cm" fo:margin-bottom="0cm" style:contextual-spacing="false" fo:text-align="start" style:justify-single-word="false"/>
      <style:text-properties fo:font-size="9pt" fo:language="mt" fo:country="MT" style:font-size-asian="9pt" style:font-size-complex="9pt"/>
    </style:style>
    <style:style style:name="P90" style:family="paragraph" style:parent-style-name="Table_20_Contents">
      <loext:graphic-properties draw:fill-hatch-name="hatch"/>
      <style:paragraph-properties fo:margin-top="0cm" fo:margin-bottom="0cm" style:contextual-spacing="false" fo:text-align="start" style:justify-single-word="false"/>
      <style:text-properties fo:font-size="9pt" fo:language="mt" fo:country="MT" style:font-size-asian="9pt" style:font-size-complex="9pt"/>
    </style:style>
    <style:style style:name="P91" style:family="paragraph" style:parent-style-name="Table_20_Contents">
      <style:paragraph-properties fo:text-align="start" style:justify-single-word="false"/>
      <style:text-properties fo:font-size="9pt" fo:language="mt" fo:country="MT" style:font-size-asian="9pt" style:font-size-complex="9pt"/>
    </style:style>
    <style:style style:name="P92" style:family="paragraph" style:parent-style-name="Table_20_Contents">
      <style:paragraph-properties fo:margin-top="0cm" fo:margin-bottom="0cm" style:contextual-spacing="false" fo:text-align="end" style:justify-single-word="false"/>
      <style:text-properties fo:font-size="9pt" fo:language="mt" fo:country="MT" style:font-size-asian="9pt" style:font-size-complex="9pt"/>
    </style:style>
    <style:style style:name="P93" style:family="paragraph" style:parent-style-name="Table_20_Contents">
      <style:text-properties fo:font-size="9pt" fo:language="mt" fo:country="MT" style:font-size-asian="9pt" style:font-size-complex="9pt"/>
    </style:style>
    <style:style style:name="P94" style:family="paragraph" style:parent-style-name="Table_20_Contents">
      <style:text-properties fo:font-size="8pt" fo:language="mt" fo:country="MT" style:font-size-asian="8pt" style:font-size-complex="8pt"/>
    </style:style>
    <style:style style:name="P95" style:family="paragraph" style:parent-style-name="Table_20_Contents">
      <style:paragraph-properties fo:text-align="center" style:justify-single-word="false"/>
      <style:text-properties fo:font-size="8pt" fo:language="mt" fo:country="MT" style:font-size-asian="8pt" style:font-size-complex="8pt"/>
    </style:style>
    <style:style style:name="P96" style:family="paragraph" style:parent-style-name="Table_20_Contents">
      <style:paragraph-properties fo:text-align="start" style:justify-single-word="false"/>
      <style:text-properties fo:font-size="8pt" fo:language="mt" fo:country="MT" style:font-size-asian="8pt" style:font-size-complex="8pt"/>
    </style:style>
    <style:style style:name="P97" style:family="paragraph" style:parent-style-name="Text_20_body">
      <style:text-properties fo:language="mt" fo:country="MT"/>
    </style:style>
    <style:style style:name="P98" style:family="paragraph">
      <style:paragraph-properties fo:margin-left="0cm" fo:margin-right="0cm" fo:margin-top="0cm" fo:margin-bottom="0cm" fo:line-height="100%" fo:text-align="start" fo:text-indent="0cm" style:text-autospace="ideograph-alpha" style:punctuation-wrap="hanging" style:line-break="strict" style:writing-mode="lr-tb">
        <style:tab-stops/>
      </style:paragraph-properties>
      <style:text-properties fo:hyphenate="false"/>
    </style:style>
    <style:style style:name="P99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0" style:family="paragraph">
      <style:paragraph-properties fo:margin-left="0cm" fo:margin-right="0cm" fo:margin-top="0cm" fo:margin-bottom="0cm" fo:line-height="100%" fo:text-indent="0cm"/>
    </style:style>
    <style:style style:name="P101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3" style:family="paragraph">
      <style:paragraph-properties fo:margin-left="0cm" fo:margin-right="0cm" fo:margin-top="0cm" fo:margin-bottom="0cm" fo:line-height="100%" fo:text-align="end" fo:text-indent="0cm"/>
    </style:style>
    <style:style style:name="P104" style:family="paragraph">
      <loext:graphic-properties draw:fill="none" draw:fill-color="#729fc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5" style:family="paragraph">
      <style:paragraph-properties fo:margin-left="0cm" fo:margin-right="0cm" fo:margin-top="0cm" fo:margin-bottom="0cm" fo:line-height="100%" fo:text-indent="0cm" style:writing-mode="lr-tb"/>
    </style:style>
    <style:style style:name="P106" style:family="paragraph">
      <style:paragraph-properties fo:margin-left="0cm" fo:margin-right="0cm" fo:margin-top="0cm" fo:margin-bottom="0cm" fo:line-height="100%" fo:text-align="center" fo:text-indent="0cm"/>
    </style:style>
    <style:style style:name="P107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8" style:family="paragraph">
      <loext:graphic-properties draw:fill="none" draw:fill-color="#729fc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9" style:family="paragraph">
      <loext:graphic-properties draw:fill="none" draw:fill-color="#ffffff"/>
      <style:paragraph-properties fo:margin-left="0cm" fo:margin-right="0cm" fo:margin-top="0cm" fo:margin-bottom="0cm" fo:line-height="100%" fo:text-align="end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0" style:family="paragraph">
      <loext:graphic-properties draw:fill="none" draw:fill-color="#ffffff"/>
      <style:paragraph-properties fo:margin-left="0cm" fo:margin-right="0cm" fo:margin-top="0cm" fo:margin-bottom="0cm" fo:line-height="100%" fo:text-indent="0cm" style:writing-mode="lr-tb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112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writing-mode="lr-tb"/>
      <style:text-properties fo:font-variant="normal" fo:text-transform="none" fo:color="#6b6c6e" loext:opacity="100%" loext:color-lum-mod="100%" loext:color-lum-off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3" style:font-size-complex="11pt" style:font-style-complex="normal" style:font-weight-complex="normal" style:text-emphasize="none" style:font-relief="none" style:text-overline-style="none" style:text-overline-color="font-color"/>
    </style:style>
    <style:style style:name="P113" style:family="paragraph">
      <loext:graphic-properties draw:fill="solid" draw:fill-color="#003399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4" style:family="paragraph">
      <loext:graphic-properties draw:fill="solid" draw:fill-color="#ffed0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5" style:family="paragraph">
      <loext:graphic-properties draw:fill="solid" draw:fill-color="#6d6e70"/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0d2c45"/>
    </style:style>
    <style:style style:name="T4" style:family="text">
      <style:text-properties officeooo:rsid="002b09e5"/>
    </style:style>
    <style:style style:name="T5" style:family="text">
      <style:text-properties officeooo:rsid="0041d164"/>
    </style:style>
    <style:style style:name="T6" style:family="text">
      <style:text-properties officeooo:rsid="00643aad"/>
    </style:style>
    <style:style style:name="T7" style:family="text">
      <style:text-properties officeooo:rsid="006b4285"/>
    </style:style>
    <style:style style:name="T8" style:family="text">
      <style:text-properties style:font-name="Calibri2" officeooo:rsid="007cb438" style:font-name-asian="Calibri2" style:font-name-complex="Calibri2"/>
    </style:style>
    <style:style style:name="T9" style:family="text">
      <style:text-properties officeooo:rsid="007eb20e"/>
    </style:style>
    <style:style style:name="T10" style:family="text">
      <style:text-properties fo:font-size="10pt" fo:language="en" fo:country="GB" style:font-size-asian="10pt" style:font-size-complex="10pt"/>
    </style:style>
    <style:style style:name="T11" style:family="text">
      <style:text-properties fo:font-size="10pt" fo:language="en" fo:country="GB" officeooo:rsid="008f454e" style:font-size-asian="10pt" style:font-size-complex="10pt"/>
    </style:style>
    <style:style style:name="T12" style:family="text">
      <style:text-properties fo:font-size="10pt" style:font-size-asian="10pt" style:font-size-complex="10pt"/>
    </style:style>
    <style:style style:name="T13" style:family="text">
      <style:text-properties fo:font-size="10pt" officeooo:rsid="008f454e" style:font-size-asian="10pt" style:font-size-complex="10pt"/>
    </style:style>
    <style:style style:name="T14" style:family="text">
      <style:text-properties fo:font-size="10pt" fo:language="mt" fo:country="MT" style:font-size-asian="10pt" style:font-size-complex="10pt"/>
    </style:style>
    <style:style style:name="T15" style:family="text">
      <style:text-properties fo:font-size="10pt" fo:language="mt" fo:country="MT" officeooo:rsid="008f454e" style:font-size-asian="10pt" style:font-size-complex="10pt"/>
    </style:style>
    <style:style style:name="T16" style:family="text">
      <style:text-properties fo:font-size="9pt" fo:language="en" fo:country="GB" style:font-size-asian="9pt" style:font-size-complex="9pt"/>
    </style:style>
    <style:style style:name="T17" style:family="text">
      <style:text-properties fo:font-size="9pt" fo:language="en" fo:country="GB" officeooo:rsid="0072664e" style:font-size-asian="9pt" style:font-size-complex="9pt"/>
    </style:style>
    <style:style style:name="T18" style:family="text">
      <style:text-properties fo:font-size="9pt" fo:language="en" fo:country="GB" officeooo:rsid="0023dbb9" style:font-size-asian="9pt" style:font-size-complex="9pt"/>
    </style:style>
    <style:style style:name="T19" style:family="text">
      <style:text-properties fo:font-size="9pt" fo:language="en" fo:country="GB" officeooo:rsid="0091e4f1" style:font-size-asian="9pt" style:font-size-complex="9pt"/>
    </style:style>
    <style:style style:name="T20" style:family="text">
      <style:text-properties fo:font-size="9pt" fo:language="en" fo:country="GB" officeooo:rsid="009b1774" style:font-size-asian="9pt" style:font-size-complex="9pt"/>
    </style:style>
    <style:style style:name="T21" style:family="text">
      <style:text-properties fo:font-size="9pt" fo:language="en" fo:country="GB" officeooo:rsid="00ab31f3" style:font-size-asian="9pt" style:font-size-complex="9pt"/>
    </style:style>
    <style:style style:name="T22" style:family="text">
      <style:text-properties fo:font-size="9pt" fo:language="en" fo:country="GB" officeooo:rsid="009b9fcc" style:font-size-asian="9pt" style:font-size-complex="9pt"/>
    </style:style>
    <style:style style:name="T23" style:family="text">
      <style:text-properties fo:font-size="9pt" fo:language="en" fo:country="GB" officeooo:rsid="00b3958c" style:font-size-asian="9pt" style:font-size-complex="9pt"/>
    </style:style>
    <style:style style:name="T24" style:family="text">
      <style:text-properties fo:font-size="9pt" fo:language="en" fo:country="GB" officeooo:rsid="00c2af9c" style:font-size-asian="9pt" style:font-size-complex="9pt"/>
    </style:style>
    <style:style style:name="T25" style:family="text">
      <style:text-properties fo:font-size="9pt" fo:language="en" fo:country="GB" fo:font-weight="bold" style:font-size-asian="9pt" style:font-weight-asian="bold" style:font-size-complex="9pt" style:font-weight-complex="bold"/>
    </style:style>
    <style:style style:name="T26" style:family="text">
      <style:text-properties fo:font-size="9pt" fo:language="en" fo:country="GB" fo:font-weight="bold" officeooo:rsid="0070cdc6" style:font-size-asian="9pt" style:font-weight-asian="bold" style:font-size-complex="9pt" style:font-weight-complex="bold"/>
    </style:style>
    <style:style style:name="T27" style:family="text">
      <style:text-properties fo:font-size="9pt" fo:language="en" fo:country="GB" fo:font-weight="bold" officeooo:rsid="0072664e" style:font-size-asian="9pt" style:font-weight-asian="bold" style:font-size-complex="9pt" style:font-weight-complex="bold"/>
    </style:style>
    <style:style style:name="T28" style:family="text">
      <style:text-properties fo:font-size="9pt" style:font-size-asian="9pt" style:font-size-complex="9pt"/>
    </style:style>
    <style:style style:name="T29" style:family="text">
      <style:text-properties fo:font-size="9pt" officeooo:rsid="0072664e" style:font-size-asian="9pt" style:font-size-complex="9pt"/>
    </style:style>
    <style:style style:name="T30" style:family="text">
      <style:text-properties fo:font-size="9pt" officeooo:rsid="00b3958c" style:font-size-asian="9pt" style:font-size-complex="9pt"/>
    </style:style>
    <style:style style:name="T31" style:family="text">
      <style:text-properties fo:font-size="9pt" officeooo:rsid="0023dbb9" style:font-size-asian="9pt" style:font-size-complex="9pt"/>
    </style:style>
    <style:style style:name="T32" style:family="text">
      <style:text-properties fo:font-size="9pt" officeooo:rsid="0091e4f1" style:font-size-asian="9pt" style:font-size-complex="9pt"/>
    </style:style>
    <style:style style:name="T33" style:family="text">
      <style:text-properties fo:font-size="9pt" officeooo:rsid="009b1774" style:font-size-asian="9pt" style:font-size-complex="9pt"/>
    </style:style>
    <style:style style:name="T34" style:family="text">
      <style:text-properties fo:font-size="9pt" officeooo:rsid="009b9fcc" style:font-size-asian="9pt" style:font-size-complex="9pt"/>
    </style:style>
    <style:style style:name="T35" style:family="text">
      <style:text-properties fo:font-size="9pt" officeooo:rsid="00ab31f3" style:font-size-asian="9pt" style:font-size-complex="9pt"/>
    </style:style>
    <style:style style:name="T36" style:family="text">
      <style:text-properties fo:font-size="9pt" officeooo:rsid="00c2af9c" style:font-size-asian="9pt" style:font-size-complex="9pt"/>
    </style:style>
    <style:style style:name="T37" style:family="text">
      <style:text-properties fo:font-size="9pt" fo:font-weight="bold" style:font-size-asian="9pt" style:font-weight-asian="bold" style:font-size-complex="9pt" style:font-weight-complex="bold"/>
    </style:style>
    <style:style style:name="T38" style:family="text">
      <style:text-properties fo:font-size="9pt" fo:font-weight="bold" officeooo:rsid="0070cdc6" style:font-size-asian="9pt" style:font-weight-asian="bold" style:font-size-complex="9pt" style:font-weight-complex="bold"/>
    </style:style>
    <style:style style:name="T39" style:family="text">
      <style:text-properties fo:font-size="9pt" fo:font-weight="bold" officeooo:rsid="0072664e" style:font-size-asian="9pt" style:font-weight-asian="bold" style:font-size-complex="9pt" style:font-weight-complex="bold"/>
    </style:style>
    <style:style style:name="T40" style:family="text">
      <style:text-properties fo:font-size="9pt" fo:language="mt" fo:country="MT" style:font-size-asian="9pt" style:font-size-complex="9pt"/>
    </style:style>
    <style:style style:name="T41" style:family="text">
      <style:text-properties fo:font-size="9pt" fo:language="mt" fo:country="MT" officeooo:rsid="0023dbb9" style:font-size-asian="9pt" style:font-size-complex="9pt"/>
    </style:style>
    <style:style style:name="T42" style:family="text">
      <style:text-properties fo:font-size="9pt" fo:language="mt" fo:country="MT" officeooo:rsid="0091e4f1" style:font-size-asian="9pt" style:font-size-complex="9pt"/>
    </style:style>
    <style:style style:name="T43" style:family="text">
      <style:text-properties fo:font-size="9pt" fo:language="mt" fo:country="MT" officeooo:rsid="0072664e" style:font-size-asian="9pt" style:font-size-complex="9pt"/>
    </style:style>
    <style:style style:name="T44" style:family="text">
      <style:text-properties fo:font-size="9pt" fo:language="mt" fo:country="MT" officeooo:rsid="009b1774" style:font-size-asian="9pt" style:font-size-complex="9pt"/>
    </style:style>
    <style:style style:name="T45" style:family="text">
      <style:text-properties fo:font-size="9pt" fo:language="mt" fo:country="MT" officeooo:rsid="009b9fcc" style:font-size-asian="9pt" style:font-size-complex="9pt"/>
    </style:style>
    <style:style style:name="T46" style:family="text">
      <style:text-properties fo:font-size="9pt" fo:language="mt" fo:country="MT" officeooo:rsid="00ab31f3" style:font-size-asian="9pt" style:font-size-complex="9pt"/>
    </style:style>
    <style:style style:name="T47" style:family="text">
      <style:text-properties fo:font-size="9pt" fo:language="mt" fo:country="MT" officeooo:rsid="00c2af9c" style:font-size-asian="9pt" style:font-size-complex="9pt"/>
    </style:style>
    <style:style style:name="T48" style:family="text">
      <style:text-properties style:font-name="Arial4" fo:font-size="9pt" fo:language="en" fo:country="GB" officeooo:rsid="00b13b9b" style:font-size-asian="9pt" style:font-size-complex="9pt"/>
    </style:style>
    <style:style style:name="T49" style:family="text">
      <style:text-properties style:font-name="Arial4" fo:font-size="9pt" officeooo:rsid="00b13b9b" style:font-size-asian="9pt" style:font-size-complex="9pt"/>
    </style:style>
    <style:style style:name="T50" style:family="text">
      <style:text-properties style:text-underline-style="solid" style:text-underline-width="auto" style:text-underline-color="font-color"/>
    </style:style>
    <style:style style:name="T51" style:family="text">
      <style:text-properties officeooo:rsid="00834cef"/>
    </style:style>
    <style:style style:name="T52" style:family="text">
      <style:text-properties fo:language="en" fo:country="US"/>
    </style:style>
    <style:style style:name="T53" style:family="text">
      <style:text-properties fo:language="en" fo:country="US" officeooo:rsid="0083c07d"/>
    </style:style>
    <style:style style:name="T54" style:family="text">
      <style:text-properties officeooo:rsid="0083c07d"/>
    </style:style>
    <style:style style:name="T55" style:family="text">
      <style:text-properties fo:language="mt" fo:country="MT"/>
    </style:style>
    <style:style style:name="T56" style:family="text">
      <style:text-properties fo:language="mt" fo:country="MT" officeooo:rsid="000d2c45"/>
    </style:style>
    <style:style style:name="T57" style:family="text">
      <style:text-properties fo:language="mt" fo:country="MT" officeooo:rsid="007eb20e"/>
    </style:style>
    <style:style style:name="T58" style:family="text">
      <style:text-properties fo:language="mt" fo:country="MT" officeooo:rsid="002b09e5"/>
    </style:style>
    <style:style style:name="T59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0pt" fo:letter-spacing="normal" fo:language="en" fo:country="GB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NSimSun" style:font-size-asian="10.5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T60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61" style:family="text">
      <style:text-properties fo:font-variant="normal" fo:text-transform="none" style:use-window-font-color="true" loext:opacity="0%" style:text-outline="false" style:text-line-through-style="none" style:text-line-through-type="none" style:font-name="Calibri" fo:font-size="10pt" fo:font-style="normal" fo:text-shadow="none" style:text-underline-style="none" fo:font-weight="normal" style:letter-kerning="true" style:font-name-asian="Microsoft YaHei" style:font-size-asian="10pt" style:font-style-asian="normal" style:font-weight-asian="normal" style:font-name-complex="Calibri" style:font-size-complex="8pt" style:font-style-complex="normal" style:font-weight-complex="normal" style:text-emphasize="none" style:font-relief="none" style:text-overline-style="none" style:text-overline-color="font-color"/>
    </style:style>
    <style:style style:name="T62" style:family="text">
      <style:text-properties fo:font-variant="normal" fo:text-transform="none" style:use-window-font-color="true" loext:opacity="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8pt" style:font-style-asian="normal" style:font-weight-asian="normal" style:font-name-complex="Arial3" style:font-size-complex="18pt" style:font-style-complex="normal" style:font-weight-complex="normal" style:text-emphasize="none" style:font-relief="none" style:text-overline-style="none" style:text-overline-color="font-color"/>
    </style:style>
    <style:style style:name="T63" style:family="text">
      <style:text-properties fo:font-variant="normal" fo:text-transform="none" fo:color="#6b6c6e" loext:opacity="100%" style:text-outline="false" style:text-line-through-style="none" style:text-line-through-type="none" style:font-name="Arial" fo:font-size="10pt" fo:font-style="normal" fo:text-shadow="none" style:text-underline-style="none" fo:font-weight="bold" style:letter-kerning="true" style:font-name-asian="Microsoft YaHei" style:font-size-asian="11pt" style:font-style-asian="normal" style:font-weight-asian="normal" style:font-name-complex="Arial3" style:font-size-complex="11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rame">
      <style:graphic-properties style:wrap="parallel" style:number-wrapped-paragraphs="no-limit" style:vertical-pos="from-top" style:vertical-rel="paragraph" style:horizontal-pos="from-left" style:horizontal-rel="paragraph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7" style:family="graphic" style:parent-style-name="OLE">
      <style:graphic-properties style:vertical-pos="from-top" style:vertical-rel="paragraph" style:horizontal-pos="from-left" style:horizontal-rel="paragraph" draw:ole-draw-aspect="1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Sect2" style:family="section">
      <style:section-properties text:dont-balance-text-columns="false" style:editable="false">
        <style:columns fo:column-count="2" fo:column-gap="0.497cm">
          <style:column style:rel-width="32767*" fo:start-indent="0cm" fo:end-indent="0.248cm"/>
          <style:column style:rel-width="32768*" fo:start-indent="0.248cm" fo:end-indent="0cm"/>
        </style:columns>
      </style:section-properties>
    </style:style>
    <style:style style:name="gr1" style:family="graphic">
      <style:graphic-properties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" style:family="graphic">
      <style:graphic-properties style:run-through="foreground"/>
    </style:style>
    <style:style style:name="gr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9" style:family="graphic">
      <style:graphic-properties draw:stroke="none" draw:stroke-dash="Dashed_20__28_var_29__20_2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" style:family="graphic">
      <style:graphic-properties draw:stroke="none" draw:stroke-dash="Dashed_20__28_var_29__20_2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" style:family="graphic">
      <style:graphic-properties draw:stroke="none" draw:stroke-dash="Dashed_20__28_var_29__20_2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" style:family="graphic">
      <style:graphic-properties draw:stroke="none" draw:stroke-dash="Dashed_20__28_var_29__20_2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" style:family="graphic">
      <style:graphic-properties draw:stroke="none" draw:stroke-dash="Dashed_20__28_var_29__20_2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" style:family="graphic">
      <style:graphic-properties draw:stroke="none" draw:stroke-dash="Dashed_20__28_var_29__20_2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" style:family="graphic">
      <style:graphic-properties draw:stroke="none" draw:stroke-dash="Dashed_20__28_var_29__20_4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" style:family="graphic">
      <style:graphic-properties draw:stroke="none" draw:stroke-dash="Dashed_20__28_var_29__20_4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9" style:family="graphic">
      <style:graphic-properties draw:stroke="none" draw:stroke-dash="Dashed_20__28_var_29__20_4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" style:family="graphic">
      <style:graphic-properties draw:stroke="none" draw:stroke-dash="Dashed_20__28_var_29__20_4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" style:family="graphic">
      <style:graphic-properties draw:stroke="none" draw:stroke-dash="Dashed_20__28_var_29__20_4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" style:family="graphic">
      <style:graphic-properties draw:stroke="none" draw:stroke-dash="Dashed_20__28_var_29__20_4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" style:family="graphic">
      <style:graphic-properties draw:stroke="none" draw:stroke-dash="Dashed_20__28_var_29__20_4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" style:family="graphic">
      <style:graphic-properties draw:stroke="none" draw:stroke-dash="Dashed_20__28_var_29__20_4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" style:family="graphic">
      <style:graphic-properties draw:stroke="none" draw:stroke-dash="Dashed_20__28_var_29__20_4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" style:family="graphic">
      <style:graphic-properties draw:stroke="none" draw:stroke-dash="Dashed_20__28_var_29__20_4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" style:family="graphic">
      <style:graphic-properties draw:stroke="none" draw:stroke-dash="Dashed_20__28_var_29__20_4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" style:family="graphic">
      <style:graphic-properties draw:stroke="none" draw:stroke-dash="Dashed_20__28_var_29__20_4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" style:family="graphic">
      <style:graphic-properties draw:stroke="none" draw:stroke-dash="Dashed_20__28_var_29__20_4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" style:family="graphic">
      <style:graphic-properties draw:stroke="none" draw:stroke-dash="Dashed_20__28_var_29__20_4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" style:family="graphic">
      <style:graphic-properties draw:stroke="none" draw:stroke-dash="Dashed_20__28_var_29__20_4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3" style:family="graphic">
      <style:graphic-properties draw:stroke="none" draw:stroke-dash="Dashed_20__28_var_29__20_4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" style:family="graphic">
      <style:graphic-properties draw:stroke="none" draw:stroke-dash="Dashed_20__28_var_29__20_4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" style:family="graphic">
      <style:graphic-properties draw:stroke="none" draw:stroke-dash="Dashed_20__28_var_29__20_4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" style:family="graphic">
      <style:graphic-properties draw:stroke="none" draw:stroke-dash="Dashed_20__28_var_29__20_4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" style:family="graphic">
      <style:graphic-properties draw:stroke="none" draw:stroke-dash="Dashed_20__28_var_29__20_4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" style:family="graphic">
      <style:graphic-properties draw:stroke="none" draw:stroke-dash="Dashed_20__28_var_29__20_4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" style:family="graphic">
      <style:graphic-properties draw:stroke="none" draw:stroke-dash="Dashed_20__28_var_29__20_4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" style:family="graphic">
      <style:graphic-properties draw:stroke="none" draw:stroke-dash="Dashed_20__28_var_29__20_4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" style:family="graphic">
      <style:graphic-properties draw:stroke="none" draw:stroke-dash="Dashed_20__28_var_29__20_4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2" style:family="graphic">
      <style:graphic-properties draw:stroke="none" draw:stroke-dash="Dashed_20__28_var_29__20_4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3" style:family="graphic">
      <style:graphic-properties draw:stroke="none" draw:stroke-dash="Dashed_20__28_var_29__20_4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4" style:family="graphic">
      <style:graphic-properties draw:stroke="none" draw:stroke-dash="Dashed_20__28_var_29__20_4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5" style:family="graphic">
      <style:graphic-properties draw:stroke="none" draw:stroke-dash="Dashed_20__28_var_29__20_4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1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6" style:family="graphic">
      <style:graphic-properties draw:stroke="none" draw:stroke-dash="Dashed_20__28_var_29__20_4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7" style:family="graphic">
      <style:graphic-properties draw:stroke="none" draw:stroke-dash="Dashed_20__28_var_29__20_4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8" style:family="graphic">
      <style:graphic-properties draw:stroke="none" draw:stroke-dash="Dashed_20__28_var_29__20_3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9" style:family="graphic">
      <style:graphic-properties draw:stroke="none" draw:stroke-dash="Dashed_20__28_var_29__20_3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0" style:family="graphic">
      <style:graphic-properties draw:stroke="none" draw:stroke-dash="Dashed_20__28_var_29__20_3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1" style:family="graphic">
      <style:graphic-properties draw:stroke="none" draw:stroke-dash="Dashed_20__28_var_29__20_3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2" style:family="graphic">
      <style:graphic-properties draw:stroke="none" draw:stroke-dash="Dashed_20__28_var_29__20_4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3" style:family="graphic">
      <style:graphic-properties draw:stroke="none" draw:stroke-dash="Dashed_20__28_var_29__20_4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4" style:family="graphic">
      <style:graphic-properties draw:stroke="none" draw:stroke-dash="Dashed_20__28_var_29__20_4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5" style:family="graphic">
      <style:graphic-properties draw:stroke="none" draw:stroke-dash="Dashed_20__28_var_29__20_4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6" style:family="graphic">
      <style:graphic-properties draw:stroke="none" draw:stroke-dash="Dashed_20__28_var_29__20_3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57" style:family="graphic">
      <style:graphic-properties draw:stroke="none" draw:stroke-dash="Dashed_20__28_var_29__20_3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8" style:family="graphic">
      <style:graphic-properties draw:stroke="none" draw:stroke-dash="Dashed_20__28_var_29__20_3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59" style:family="graphic">
      <style:graphic-properties draw:stroke="none" draw:stroke-dash="Dashed_20__28_var_29__20_3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0" style:family="graphic">
      <style:graphic-properties draw:stroke="none" draw:stroke-dash="Dashed_20__28_var_29__20_3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1" style:family="graphic">
      <style:graphic-properties draw:stroke="none" draw:stroke-dash="Dashed_20__28_var_29__20_3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2" style:family="graphic">
      <style:graphic-properties draw:stroke="none" draw:stroke-dash="Dashed_20__28_var_29__20_3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3" style:family="graphic">
      <style:graphic-properties draw:stroke="none" draw:stroke-dash="Dashed_20__28_var_29__20_3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64" style:family="graphic">
      <style:graphic-properties draw:stroke="none" draw:stroke-dash="Dashed_20__28_var_29__20_3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5" style:family="graphic">
      <style:graphic-properties draw:stroke="none" draw:stroke-dash="Dashed_20__28_var_29__20_3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66" style:family="graphic">
      <style:graphic-properties draw:stroke="none" draw:stroke-dash="Dashed_20__28_var_29__20_3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7" style:family="graphic">
      <style:graphic-properties draw:stroke="none" draw:stroke-dash="Dashed_20__28_var_29__20_3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8" style:family="graphic">
      <style:graphic-properties draw:stroke="none" draw:stroke-dash="Dashed_20__28_var_29__20_3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69" style:family="graphic">
      <style:graphic-properties draw:stroke="none" draw:stroke-dash="Dashed_20__28_var_29__20_3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0" style:family="graphic">
      <style:graphic-properties draw:stroke="none" draw:stroke-dash="Dashed_20__28_var_29__20_3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1" style:family="graphic">
      <style:graphic-properties draw:stroke="none" draw:stroke-dash="Dashed_20__28_var_29__20_3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72" style:family="graphic">
      <style:graphic-properties draw:stroke="none" draw:stroke-dash="Dashed_20__28_var_29__20_3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3" style:family="graphic">
      <style:graphic-properties draw:stroke="none" draw:stroke-dash="Dashed_20__28_var_29__20_3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4" style:family="graphic">
      <style:graphic-properties draw:stroke="none" draw:stroke-dash="Dashed_20__28_var_29__20_3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5" style:family="graphic">
      <style:graphic-properties draw:stroke="none" draw:stroke-dash="Dashed_20__28_var_29__20_3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6" style:family="graphic">
      <style:graphic-properties draw:stroke="none" draw:stroke-dash="Dashed_20__28_var_29__20_3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7" style:family="graphic">
      <style:graphic-properties draw:stroke="none" draw:stroke-dash="Dashed_20__28_var_29__20_3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78" style:family="graphic">
      <style:graphic-properties draw:stroke="none" draw:stroke-dash="Dashed_20__28_var_29__20_3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79" style:family="graphic">
      <style:graphic-properties draw:stroke="none" draw:stroke-dash="Dashed_20__28_var_29__20_3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0" style:family="graphic">
      <style:graphic-properties draw:stroke="none" draw:stroke-dash="Dashed_20__28_var_29__20_3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1" style:family="graphic">
      <style:graphic-properties draw:stroke="none" draw:stroke-dash="Dashed_20__28_var_29__20_3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2" style:family="graphic">
      <style:graphic-properties draw:stroke="none" draw:stroke-dash="Dashed_20__28_var_29__20_3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3" style:family="graphic">
      <style:graphic-properties draw:stroke="none" draw:stroke-dash="Dashed_20__28_var_29__20_37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4" style:family="graphic">
      <style:graphic-properties draw:stroke="none" draw:stroke-dash="Dashed_20__28_var_29__20_3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5" style:family="graphic">
      <style:graphic-properties draw:stroke="none" draw:stroke-dash="Dashed_20__28_var_29__20_3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6" style:family="graphic">
      <style:graphic-properties draw:stroke="none" draw:stroke-dash="Dashed_20__28_var_29__20_3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87" style:family="graphic">
      <style:graphic-properties draw:stroke="none" draw:stroke-dash="Dashed_20__28_var_29__20_3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2.0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8" style:family="graphic">
      <style:graphic-properties draw:stroke="none" draw:stroke-dash="Dashed_20__28_var_29__20_3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6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89" style:family="graphic">
      <style:graphic-properties draw:stroke="none" draw:stroke-dash="Dashed_20__28_var_29__20_3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0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0" style:family="graphic">
      <style:graphic-properties draw:stroke="none" draw:stroke-dash="Dashed_20__28_var_29__20_3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1" style:family="graphic">
      <style:graphic-properties draw:stroke="none" draw:stroke-dash="Dashed_20__28_var_29__20_3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0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2" style:family="graphic">
      <style:graphic-properties draw:stroke="none" draw:stroke-dash="Dashed_20__28_var_29__20_3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0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3" style:family="graphic">
      <style:graphic-properties draw:stroke="none" draw:stroke-dash="Dashed_20__28_var_29__20_3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94" style:family="graphic">
      <style:graphic-properties draw:stroke="none" draw:stroke-dash="Dashed_20__28_var_29__20_3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5" style:family="graphic">
      <style:graphic-properties draw:stroke="none" draw:stroke-dash="Dashed_20__28_var_29__20_3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96" style:family="graphic">
      <style:graphic-properties draw:stroke="none" draw:stroke-dash="Dashed_20__28_var_29__20_3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7" style:family="graphic">
      <style:graphic-properties draw:stroke="none" draw:stroke-dash="Dashed_20__28_var_29__20_3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8" style:family="graphic">
      <style:graphic-properties draw:stroke="none" draw:stroke-dash="Dashed_20__28_var_29__20_3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99" style:family="graphic">
      <style:graphic-properties draw:stroke="none" draw:stroke-dash="Dashed_20__28_var_29__20_3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0" style:family="graphic">
      <style:graphic-properties draw:stroke="none" draw:stroke-dash="Dashed_20__28_var_29__20_3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1" style:family="graphic">
      <style:graphic-properties draw:stroke="none" draw:stroke-dash="Dashed_20__28_var_29__20_3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2" style:family="graphic">
      <style:graphic-properties draw:stroke="none" draw:stroke-dash="Dashed_20__28_var_29__20_3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3" style:family="graphic">
      <style:graphic-properties draw:stroke="none" draw:stroke-dash="Dashed_20__28_var_29__20_3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4" style:family="graphic">
      <style:graphic-properties draw:stroke="none" draw:stroke-dash="Dashed_20__28_var_29__20_3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5" style:family="graphic">
      <style:graphic-properties draw:stroke="none" draw:stroke-dash="Dashed_20__28_var_29__20_3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6" style:family="graphic">
      <style:graphic-properties draw:stroke="none" draw:stroke-dash="Dashed_20__28_var_29__20_3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7" style:family="graphic">
      <style:graphic-properties draw:stroke="none" draw:stroke-dash="Dashed_20__28_var_29__20_3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08" style:family="graphic">
      <style:graphic-properties draw:stroke="none" draw:stroke-dash="Dashed_20__28_var_29__20_3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09" style:family="graphic">
      <style:graphic-properties draw:stroke="none" draw:stroke-dash="Dashed_20__28_var_29__20_3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29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0" style:family="graphic">
      <style:graphic-properties draw:stroke="none" draw:stroke-dash="Dashed_20__28_var_29__20_3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11" style:family="graphic">
      <style:graphic-properties draw:stroke="none" draw:stroke-dash="Dashed_20__28_var_29__20_3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2" style:family="graphic">
      <style:graphic-properties draw:stroke="none" draw:stroke-dash="Dashed_20__28_var_29__20_3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3" style:family="graphic">
      <style:graphic-properties draw:stroke="none" draw:stroke-dash="Dashed_20__28_var_29__20_3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4" style:family="graphic">
      <style:graphic-properties draw:stroke="none" draw:stroke-dash="Dashed_20__28_var_29__20_3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5" style:family="graphic">
      <style:graphic-properties draw:stroke="none" draw:stroke-dash="Dashed_20__28_var_29__20_3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6" style:family="graphic">
      <style:graphic-properties draw:stroke="none" draw:stroke-dash="Dashed_20__28_var_29__20_3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17" style:family="graphic">
      <style:graphic-properties draw:stroke="none" draw:stroke-dash="Dashed_20__28_var_29__20_3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8" style:family="graphic">
      <style:graphic-properties draw:stroke="none" draw:stroke-dash="Dashed_20__28_var_29__20_3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19" style:family="graphic">
      <style:graphic-properties draw:stroke="none" draw:stroke-dash="Dashed_20__28_var_29__20_3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0" style:family="graphic">
      <style:graphic-properties draw:stroke="none" draw:stroke-dash="Dashed_20__28_var_29__20_3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1" style:family="graphic">
      <style:graphic-properties draw:stroke="none" draw:stroke-dash="Dashed_20__28_var_29__20_3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2" style:family="graphic">
      <style:graphic-properties draw:stroke="none" draw:stroke-dash="Dashed_20__28_var_29__20_3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3" style:family="graphic">
      <style:graphic-properties draw:stroke="none" draw:stroke-dash="Dashed_20__28_var_29__20_3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4" style:family="graphic">
      <style:graphic-properties draw:stroke="none" draw:stroke-dash="Dashed_20__28_var_29__20_3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5" style:family="graphic">
      <style:graphic-properties draw:stroke="none" draw:stroke-dash="Dashed_20__28_var_29__20_3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26" style:family="graphic">
      <style:graphic-properties draw:stroke="none" draw:stroke-dash="Dashed_20__28_var_29__20_3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7" style:family="graphic">
      <style:graphic-properties draw:stroke="none" draw:stroke-dash="Dashed_20__28_var_29__20_3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8" style:family="graphic">
      <style:graphic-properties draw:stroke="none" draw:stroke-dash="Dashed_20__28_var_29__20_3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29" style:family="graphic">
      <style:graphic-properties draw:stroke="none" draw:stroke-dash="Dashed_20__28_var_29__20_3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0" style:family="graphic">
      <style:graphic-properties draw:stroke="none" draw:stroke-dash="Dashed_20__28_var_29__20_3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1" style:family="graphic">
      <style:graphic-properties draw:stroke="none" draw:stroke-dash="Dashed_20__28_var_29__20_3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32" style:family="graphic">
      <style:graphic-properties draw:stroke="none" draw:stroke-dash="Dashed_20__28_var_29__20_3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3" style:family="graphic">
      <style:graphic-properties draw:stroke="none" draw:stroke-dash="Dashed_20__28_var_29__20_3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4" style:family="graphic">
      <style:graphic-properties draw:stroke="none" draw:stroke-dash="Dashed_20__28_var_29__20_3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5" style:family="graphic">
      <style:graphic-properties draw:stroke="none" draw:stroke-dash="Dashed_20__28_var_29__20_3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6" style:family="graphic">
      <style:graphic-properties draw:stroke="none" draw:stroke-dash="Dashed_20__28_var_29__20_3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7" style:family="graphic">
      <style:graphic-properties draw:stroke="none" draw:stroke-dash="Dashed_20__28_var_29__20_3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38" style:family="graphic">
      <style:graphic-properties draw:stroke="none" draw:stroke-dash="Dashed_20__28_var_29__20_3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39" style:family="graphic">
      <style:graphic-properties draw:stroke="none" draw:stroke-dash="Dashed_20__28_var_29__20_3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0" style:family="graphic">
      <style:graphic-properties draw:stroke="none" draw:stroke-dash="Dashed_20__28_var_29__20_3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41" style:family="graphic">
      <style:graphic-properties draw:stroke="none" draw:stroke-dash="Dashed_20__28_var_29__20_3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2" style:family="graphic">
      <style:graphic-properties draw:stroke="none" draw:stroke-dash="Dashed_20__28_var_29__20_3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3" style:family="graphic">
      <style:graphic-properties draw:stroke="none" draw:stroke-dash="Dashed_20__28_var_29__20_3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4" style:family="graphic">
      <style:graphic-properties draw:stroke="none" draw:stroke-dash="Dashed_20__28_var_29__20_3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45" style:family="graphic">
      <style:graphic-properties draw:stroke="none" draw:stroke-dash="Dashed_20__28_var_29__20_3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6" style:family="graphic">
      <style:graphic-properties draw:stroke="none" draw:stroke-dash="Dashed_20__28_var_29__20_3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7" style:family="graphic">
      <style:graphic-properties draw:stroke="none" draw:stroke-dash="Dashed_20__28_var_29__20_3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8" style:family="graphic">
      <style:graphic-properties draw:stroke="none" draw:stroke-dash="Dashed_20__28_var_29__20_3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49" style:family="graphic">
      <style:graphic-properties draw:stroke="none" draw:stroke-dash="Dashed_20__28_var_29__20_3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0" style:family="graphic">
      <style:graphic-properties draw:stroke="none" draw:stroke-dash="Dashed_20__28_var_29__20_3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1" style:family="graphic">
      <style:graphic-properties draw:stroke="none" draw:stroke-dash="Dashed_20__28_var_29__20_2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52" style:family="graphic">
      <style:graphic-properties draw:stroke="none" draw:stroke-dash="Dashed_20__28_var_29__20_2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3" style:family="graphic">
      <style:graphic-properties draw:stroke="none" draw:stroke-dash="Dashed_20__28_var_29__20_2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54" style:family="graphic">
      <style:graphic-properties draw:stroke="none" draw:stroke-dash="Dashed_20__28_var_29__20_2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5" style:family="graphic">
      <style:graphic-properties draw:stroke="none" draw:stroke-dash="Dashed_20__28_var_29__20_2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6" style:family="graphic">
      <style:graphic-properties draw:stroke="none" draw:stroke-dash="Dashed_20__28_var_29__20_2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7" style:family="graphic">
      <style:graphic-properties draw:stroke="none" draw:stroke-dash="Dashed_20__28_var_29__20_2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8" style:family="graphic">
      <style:graphic-properties draw:stroke="none" draw:stroke-dash="Dashed_20__28_var_29__20_2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59" style:family="graphic">
      <style:graphic-properties draw:stroke="none" draw:stroke-dash="Dashed_20__28_var_29__20_2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0" style:family="graphic">
      <style:graphic-properties draw:stroke="none" draw:stroke-dash="Dashed_20__28_var_29__20_2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1" style:family="graphic">
      <style:graphic-properties draw:stroke="none" draw:stroke-dash="Dashed_20__28_var_29__20_2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2" style:family="graphic">
      <style:graphic-properties draw:stroke="none" draw:stroke-dash="Dashed_20__28_var_29__20_2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3" style:family="graphic">
      <style:graphic-properties draw:stroke="none" draw:stroke-dash="Dashed_20__28_var_29__20_2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4" style:family="graphic">
      <style:graphic-properties draw:stroke="none" draw:stroke-dash="Dashed_20__28_var_29__20_2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5" style:family="graphic">
      <style:graphic-properties draw:stroke="none" draw:stroke-dash="Dashed_20__28_var_29__20_2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6" style:family="graphic">
      <style:graphic-properties draw:stroke="none" draw:stroke-dash="Dashed_20__28_var_29__20_2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7" style:family="graphic">
      <style:graphic-properties draw:stroke="none" draw:stroke-dash="Dashed_20__28_var_29__20_2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68" style:family="graphic">
      <style:graphic-properties draw:stroke="none" draw:stroke-dash="Dashed_20__28_var_29__20_2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69" style:family="graphic">
      <style:graphic-properties draw:stroke="none" draw:stroke-dash="Dashed_20__28_var_29__20_2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0" style:family="graphic">
      <style:graphic-properties draw:stroke="none" draw:stroke-dash="Dashed_20__28_var_29__20_2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1" style:family="graphic">
      <style:graphic-properties draw:stroke="none" draw:stroke-dash="Dashed_20__28_var_29__20_2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2" style:family="graphic">
      <style:graphic-properties draw:stroke="none" draw:stroke-dash="Dashed_20__28_var_29__20_2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3" style:family="graphic">
      <style:graphic-properties draw:stroke="none" draw:stroke-dash="Dashed_20__28_var_29__20_2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4" style:family="graphic">
      <style:graphic-properties draw:stroke="none" draw:stroke-dash="Dashed_20__28_var_29__20_2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75" style:family="graphic">
      <style:graphic-properties draw:stroke="none" draw:stroke-dash="Dashed_20__28_var_29__20_27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6" style:family="graphic">
      <style:graphic-properties draw:stroke="none" draw:stroke-dash="Dashed_20__28_var_29__20_2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7" style:family="graphic">
      <style:graphic-properties draw:stroke="none" draw:stroke-dash="Dashed_20__28_var_29__20_2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8" style:family="graphic">
      <style:graphic-properties draw:stroke="none" draw:stroke-dash="Dashed_20__28_var_29__20_2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79" style:family="graphic">
      <style:graphic-properties draw:stroke="none" draw:stroke-dash="Dashed_20__28_var_29__20_2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0" style:family="graphic">
      <style:graphic-properties draw:stroke="none" draw:stroke-dash="Dashed_20__28_var_29__20_2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1" style:family="graphic">
      <style:graphic-properties draw:stroke="none" draw:stroke-dash="Dashed_20__28_var_29__20_2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2" style:family="graphic">
      <style:graphic-properties draw:stroke="none" draw:stroke-dash="Dashed_20__28_var_29__20_2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3" style:family="graphic">
      <style:graphic-properties draw:stroke="none" draw:stroke-dash="Dashed_20__28_var_29__20_2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4" style:family="graphic">
      <style:graphic-properties draw:stroke="none" draw:stroke-dash="Dashed_20__28_var_29__20_2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5" style:family="graphic">
      <style:graphic-properties draw:stroke="none" draw:stroke-dash="Dashed_20__28_var_29__20_2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6" style:family="graphic">
      <style:graphic-properties draw:stroke="none" draw:stroke-dash="Dashed_20__28_var_29__20_2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8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7" style:family="graphic">
      <style:graphic-properties draw:stroke="none" draw:stroke-dash="Dashed_20__28_var_29__20_2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188" style:family="graphic">
      <style:graphic-properties draw:stroke="none" draw:stroke-dash="Dashed_20__28_var_29__20_2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89" style:family="graphic">
      <style:graphic-properties draw:stroke="none" draw:stroke-dash="Dashed_20__28_var_29__20_2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0" style:family="graphic">
      <style:graphic-properties draw:stroke="none" draw:stroke-dash="Dashed_20__28_var_29__20_2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1" style:family="graphic">
      <style:graphic-properties draw:stroke="none" draw:stroke-dash="Dashed_20__28_var_29__20_2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2" style:family="graphic">
      <style:graphic-properties draw:stroke="none" draw:stroke-dash="Dashed_20__28_var_29__20_2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3" style:family="graphic">
      <style:graphic-properties draw:stroke="none" draw:stroke-dash="Dashed_20__28_var_29__20_2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4" style:family="graphic">
      <style:graphic-properties draw:stroke="none" draw:stroke-dash="Dashed_20__28_var_29__20_2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5" style:family="graphic">
      <style:graphic-properties draw:stroke="none" draw:stroke-dash="Dashed_20__28_var_29__20_2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6" style:family="graphic">
      <style:graphic-properties draw:stroke="none" draw:stroke-dash="Dashed_20__28_var_29__20_2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7" style:family="graphic">
      <style:graphic-properties draw:stroke="none" draw:stroke-dash="Dashed_20__28_var_29__20_2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8" style:family="graphic">
      <style:graphic-properties draw:stroke="none" draw:stroke-dash="Dashed_20__28_var_29__20_2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199" style:family="graphic">
      <style:graphic-properties draw:stroke="none" draw:stroke-dash="Dashed_20__28_var_29__20_2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0" style:family="graphic">
      <style:graphic-properties draw:stroke="none" draw:stroke-dash="Dashed_20__28_var_29__20_2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1" style:family="graphic">
      <style:graphic-properties draw:stroke="none" draw:stroke-dash="Dashed_20__28_var_29__20_2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2" style:family="graphic">
      <style:graphic-properties draw:stroke="none" draw:stroke-dash="Dashed_20__28_var_29__20_2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3" style:family="graphic">
      <style:graphic-properties draw:stroke="none" draw:stroke-dash="Dashed_20__28_var_29__20_248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44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4" style:family="graphic">
      <style:graphic-properties draw:stroke="none" draw:stroke-dash="Dashed_20__28_var_29__20_2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7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5" style:family="graphic">
      <style:graphic-properties draw:stroke="none" draw:stroke-dash="Dashed_20__28_var_29__20_2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6" style:family="graphic">
      <style:graphic-properties draw:stroke="none" draw:stroke-dash="Dashed_20__28_var_29__20_2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7" style:family="graphic">
      <style:graphic-properties draw:stroke="none" draw:stroke-dash="Dashed_20__28_var_29__20_2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08" style:family="graphic">
      <style:graphic-properties draw:stroke="none" draw:stroke-dash="Dashed_20__28_var_29__20_2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09" style:family="graphic">
      <style:graphic-properties draw:stroke="none" draw:stroke-dash="Dashed_20__28_var_29__20_2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0" style:family="graphic">
      <style:graphic-properties draw:stroke="none" draw:stroke-dash="Dashed_20__28_var_29__20_2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1" style:family="graphic">
      <style:graphic-properties draw:stroke="none" draw:stroke-dash="Dashed_20__28_var_29__20_2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2" style:family="graphic">
      <style:graphic-properties draw:stroke="none" draw:stroke-dash="Dashed_20__28_var_29__20_2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3" style:family="graphic">
      <style:graphic-properties draw:stroke="none" draw:stroke-dash="Dashed_20__28_var_29__20_2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14" style:family="graphic">
      <style:graphic-properties draw:stroke="none" draw:stroke-dash="Dashed_20__28_var_29__20_2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5" style:family="graphic">
      <style:graphic-properties draw:stroke="none" draw:stroke-dash="Dashed_20__28_var_29__20_2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6" style:family="graphic">
      <style:graphic-properties draw:stroke="none" draw:stroke-dash="Dashed_20__28_var_29__20_2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7" style:family="graphic">
      <style:graphic-properties draw:stroke="none" draw:stroke-dash="Dashed_20__28_var_29__20_2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8" style:family="graphic">
      <style:graphic-properties draw:stroke="none" draw:stroke-dash="Dashed_20__28_var_29__20_2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19" style:family="graphic">
      <style:graphic-properties draw:stroke="none" draw:stroke-dash="Dashed_20__28_var_29__20_2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0" style:family="graphic">
      <style:graphic-properties draw:stroke="none" draw:stroke-dash="Dashed_20__28_var_29__20_2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1" style:family="graphic">
      <style:graphic-properties draw:stroke="none" draw:stroke-dash="Dashed_20__28_var_29__20_2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2" style:family="graphic">
      <style:graphic-properties draw:stroke="none" draw:stroke-dash="Dashed_20__28_var_29__20_2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3" style:family="graphic">
      <style:graphic-properties draw:stroke="none" draw:stroke-dash="Dashed_20__28_var_29__20_2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4" style:family="graphic">
      <style:graphic-properties draw:stroke="none" draw:stroke-dash="Dashed_20__28_var_29__20_2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5" style:family="graphic">
      <style:graphic-properties draw:stroke="none" draw:stroke-dash="Dashed_20__28_var_29__20_2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6" style:family="graphic">
      <style:graphic-properties draw:stroke="none" draw:stroke-dash="Dashed_20__28_var_29__20_2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27" style:family="graphic">
      <style:graphic-properties draw:stroke="none" draw:stroke-dash="Dashed_20__28_var_29__20_2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8" style:family="graphic">
      <style:graphic-properties draw:stroke="none" draw:stroke-dash="Dashed_20__28_var_29__20_2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29" style:family="graphic">
      <style:graphic-properties draw:stroke="none" draw:stroke-dash="Dashed_20__28_var_29__20_2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0" style:family="graphic">
      <style:graphic-properties draw:stroke="none" draw:stroke-dash="Dashed_20__28_var_29__20_2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1" style:family="graphic">
      <style:graphic-properties draw:stroke="none" draw:stroke-dash="Dashed_20__28_var_29__20_2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2" style:family="graphic">
      <style:graphic-properties draw:stroke="none" draw:stroke-dash="Dashed_20__28_var_29__20_2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3" style:family="graphic">
      <style:graphic-properties draw:stroke="none" draw:stroke-dash="Dashed_20__28_var_29__20_2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4" style:family="graphic">
      <style:graphic-properties draw:stroke="none" draw:stroke-dash="Dashed_20__28_var_29__20_2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5" style:family="graphic">
      <style:graphic-properties draw:stroke="none" draw:stroke-dash="Dashed_20__28_var_29__20_2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36" style:family="graphic">
      <style:graphic-properties draw:stroke="none" draw:stroke-dash="Dashed_20__28_var_29__20_2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7" style:family="graphic">
      <style:graphic-properties draw:stroke="none" draw:stroke-dash="Dashed_20__28_var_29__20_2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8" style:family="graphic">
      <style:graphic-properties draw:stroke="none" draw:stroke-dash="Dashed_20__28_var_29__20_2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39" style:family="graphic">
      <style:graphic-properties draw:stroke="none" draw:stroke-dash="Dashed_20__28_var_29__20_2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0" style:family="graphic">
      <style:graphic-properties draw:stroke="none" draw:stroke-dash="Dashed_20__28_var_29__20_2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1" style:family="graphic">
      <style:graphic-properties draw:stroke="none" draw:stroke-dash="Dashed_20__28_var_29__20_2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2" style:family="graphic">
      <style:graphic-properties draw:stroke="none" draw:stroke-dash="Dashed_20__28_var_29__20_1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43" style:family="graphic">
      <style:graphic-properties draw:stroke="none" draw:stroke-dash="Dashed_20__28_var_29__20_1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4" style:family="graphic">
      <style:graphic-properties draw:stroke="none" draw:stroke-dash="Dashed_20__28_var_29__20_1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horizontal" style:run-through="foreground"/>
    </style:style>
    <style:style style:name="gr245" style:family="graphic">
      <style:graphic-properties draw:stroke="none" draw:stroke-dash="Dashed_20__28_var_29__20_1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6" style:family="graphic">
      <style:graphic-properties draw:stroke="none" draw:stroke-dash="Dashed_20__28_var_29__20_1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7" style:family="graphic">
      <style:graphic-properties draw:stroke="none" draw:stroke-dash="Dashed_20__28_var_29__20_1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8" style:family="graphic">
      <style:graphic-properties draw:stroke="none" draw:stroke-dash="Dashed_20__28_var_29__20_1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49" style:family="graphic">
      <style:graphic-properties draw:stroke="none" draw:stroke-dash="Dashed_20__28_var_29__20_1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0" style:family="graphic">
      <style:graphic-properties draw:stroke="none" draw:stroke-dash="Dashed_20__28_var_29__20_1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1" style:family="graphic">
      <style:graphic-properties draw:stroke="none" draw:stroke-dash="Dashed_20__28_var_29__20_1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2" style:family="graphic">
      <style:graphic-properties draw:stroke="none" draw:stroke-dash="Dashed_20__28_var_29__20_1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3" style:family="graphic">
      <style:graphic-properties draw:stroke="none" draw:stroke-dash="Dashed_20__28_var_29__20_1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16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4" style:family="graphic">
      <style:graphic-properties draw:stroke="none" draw:stroke-dash="Dashed_20__28_var_29__20_1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62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5" style:family="graphic">
      <style:graphic-properties draw:stroke="none" draw:stroke-dash="Dashed_20__28_var_29__20_1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6" style:family="graphic">
      <style:graphic-properties draw:stroke="none" draw:stroke-dash="Dashed_20__28_var_29__20_1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7" style:family="graphic">
      <style:graphic-properties draw:stroke="none" draw:stroke-dash="Dashed_20__28_var_29__20_1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58" style:family="graphic">
      <style:graphic-properties draw:stroke="none" draw:stroke-dash="Dashed_20__28_var_29__20_1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59" style:family="graphic">
      <style:graphic-properties draw:stroke="none" draw:stroke-dash="Dashed_20__28_var_29__20_1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0" style:family="graphic">
      <style:graphic-properties draw:stroke="none" draw:stroke-dash="Dashed_20__28_var_29__20_1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5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1" style:family="graphic">
      <style:graphic-properties draw:stroke="none" draw:stroke-dash="Dashed_20__28_var_29__20_1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2" style:family="graphic">
      <style:graphic-properties draw:stroke="none" draw:stroke-dash="Dashed_20__28_var_29__20_1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3" style:family="graphic">
      <style:graphic-properties draw:stroke="none" draw:stroke-dash="Dashed_20__28_var_29__20_1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4" style:family="graphic">
      <style:graphic-properties draw:stroke="none" draw:stroke-dash="Dashed_20__28_var_29__20_1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5" style:family="graphic">
      <style:graphic-properties draw:stroke="none" draw:stroke-dash="Dashed_20__28_var_29__20_179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6" style:family="graphic">
      <style:graphic-properties draw:stroke="none" draw:stroke-dash="Dashed_20__28_var_29__20_16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67" style:family="graphic">
      <style:graphic-properties draw:stroke="none" draw:stroke-dash="Dashed_20__28_var_29__20_16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8" style:family="graphic">
      <style:graphic-properties draw:stroke="none" draw:stroke-dash="Dashed_20__28_var_29__20_16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69" style:family="graphic">
      <style:graphic-properties draw:stroke="none" draw:stroke-dash="Dashed_20__28_var_29__20_17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0" style:family="graphic">
      <style:graphic-properties draw:stroke="none" draw:stroke-dash="Dashed_20__28_var_29__20_171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1" style:family="graphic">
      <style:graphic-properties draw:stroke="none" draw:stroke-dash="Dashed_20__28_var_29__20_172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1.20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2" style:family="graphic">
      <style:graphic-properties draw:stroke="none" draw:stroke-dash="Dashed_20__28_var_29__20_1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73" style:family="graphic">
      <style:graphic-properties draw:stroke="none" draw:stroke-dash="Dashed_20__28_var_29__20_1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4" style:family="graphic">
      <style:graphic-properties draw:stroke="none" draw:stroke-dash="Dashed_20__28_var_29__20_1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75" style:family="graphic">
      <style:graphic-properties draw:stroke="none" draw:stroke-dash="Dashed_20__28_var_29__20_1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6" style:family="graphic">
      <style:graphic-properties draw:stroke="none" draw:stroke-dash="Dashed_20__28_var_29__20_1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7" style:family="graphic">
      <style:graphic-properties draw:stroke="none" draw:stroke-dash="Dashed_20__28_var_29__20_1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8" style:family="graphic">
      <style:graphic-properties draw:stroke="none" draw:stroke-dash="Dashed_20__28_var_29__20_1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79" style:family="graphic">
      <style:graphic-properties draw:stroke="none" draw:stroke-dash="Dashed_20__28_var_29__20_16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0" style:family="graphic">
      <style:graphic-properties draw:stroke="none" draw:stroke-dash="Dashed_20__28_var_29__20_15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81" style:family="graphic">
      <style:graphic-properties draw:stroke="none" draw:stroke-dash="Dashed_20__28_var_29__20_15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94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2" style:family="graphic">
      <style:graphic-properties draw:stroke="none" draw:stroke-dash="Dashed_20__28_var_29__20_15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3" style:family="graphic">
      <style:graphic-properties draw:stroke="none" draw:stroke-dash="Dashed_20__28_var_29__20_15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4" style:family="graphic">
      <style:graphic-properties draw:stroke="none" draw:stroke-dash="Dashed_20__28_var_29__20_15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5" style:family="graphic">
      <style:graphic-properties draw:stroke="none" draw:stroke-dash="Dashed_20__28_var_29__20_1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6" style:family="graphic">
      <style:graphic-properties draw:stroke="none" draw:stroke-dash="Dashed_20__28_var_29__20_1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7" style:family="graphic">
      <style:graphic-properties draw:stroke="none" draw:stroke-dash="Dashed_20__28_var_29__20_1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88" style:family="graphic">
      <style:graphic-properties draw:stroke="none" draw:stroke-dash="Dashed_20__28_var_29__20_1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89" style:family="graphic">
      <style:graphic-properties draw:stroke="none" draw:stroke-dash="Dashed_20__28_var_29__20_1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90" style:family="graphic">
      <style:graphic-properties draw:stroke="none" draw:stroke-dash="Dashed_20__28_var_29__20_1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1" style:family="graphic">
      <style:graphic-properties draw:stroke="none" draw:stroke-dash="Dashed_20__28_var_29__20_1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2" style:family="graphic">
      <style:graphic-properties draw:stroke="none" draw:stroke-dash="Dashed_20__28_var_29__20_1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3" style:family="graphic">
      <style:graphic-properties draw:stroke="none" draw:stroke-dash="Dashed_20__28_var_29__20_1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4" style:family="graphic">
      <style:graphic-properties draw:stroke="none" draw:stroke-dash="Dashed_20__28_var_29__20_1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5" style:family="graphic">
      <style:graphic-properties draw:stroke="none" draw:stroke-dash="Dashed_20__28_var_29__20_1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296" style:family="graphic">
      <style:graphic-properties draw:stroke="none" draw:stroke-dash="Dashed_20__28_var_29__20_1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7" style:family="graphic">
      <style:graphic-properties draw:stroke="none" draw:stroke-dash="Dashed_20__28_var_29__20_1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8" style:family="graphic">
      <style:graphic-properties draw:stroke="none" draw:stroke-dash="Dashed_20__28_var_29__20_1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299" style:family="graphic">
      <style:graphic-properties draw:stroke="none" draw:stroke-dash="Dashed_20__28_var_29__20_1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0" style:family="graphic">
      <style:graphic-properties draw:stroke="none" draw:stroke-dash="Dashed_20__28_var_29__20_1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1" style:family="graphic">
      <style:graphic-properties draw:stroke="none" draw:stroke-dash="Dashed_20__28_var_29__20_1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2" style:family="graphic">
      <style:graphic-properties draw:stroke="none" draw:stroke-dash="Dashed_20__28_var_29__20_1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03" style:family="graphic">
      <style:graphic-properties draw:stroke="none" draw:stroke-dash="Dashed_20__28_var_29__20_1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4" style:family="graphic">
      <style:graphic-properties draw:stroke="none" draw:stroke-dash="Dashed_20__28_var_29__20_1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05" style:family="graphic">
      <style:graphic-properties draw:stroke="none" draw:stroke-dash="Dashed_20__28_var_29__20_1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6" style:family="graphic">
      <style:graphic-properties draw:stroke="none" draw:stroke-dash="Dashed_20__28_var_29__20_1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7" style:family="graphic">
      <style:graphic-properties draw:stroke="none" draw:stroke-dash="Dashed_20__28_var_29__20_1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8" style:family="graphic">
      <style:graphic-properties draw:stroke="none" draw:stroke-dash="Dashed_20__28_var_29__20_1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09" style:family="graphic">
      <style:graphic-properties draw:stroke="none" draw:stroke-dash="Dashed_20__28_var_29__20_1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0" style:family="graphic">
      <style:graphic-properties draw:stroke="none" draw:stroke-dash="Dashed_20__28_var_29__20_1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1" style:family="graphic">
      <style:graphic-properties draw:stroke="none" draw:stroke-dash="Dashed_20__28_var_29__20_1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2" style:family="graphic">
      <style:graphic-properties draw:stroke="none" draw:stroke-dash="Dashed_20__28_var_29__20_1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3" style:family="graphic">
      <style:graphic-properties draw:stroke="none" draw:stroke-dash="Dashed_20__28_var_29__20_1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4" style:family="graphic">
      <style:graphic-properties draw:stroke="none" draw:stroke-dash="Dashed_20__28_var_29__20_1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5" style:family="graphic">
      <style:graphic-properties draw:stroke="none" draw:stroke-dash="Dashed_20__28_var_29__20_1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6" style:family="graphic">
      <style:graphic-properties draw:stroke="none" draw:stroke-dash="Dashed_20__28_var_29__20_10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7" style:family="graphic">
      <style:graphic-properties draw:stroke="none" draw:stroke-dash="Dashed_20__28_var_29__20_10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18" style:family="graphic">
      <style:graphic-properties draw:stroke="none" draw:stroke-dash="Dashed_20__28_var_29__20_1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19" style:family="graphic">
      <style:graphic-properties draw:stroke="none" draw:stroke-dash="Dashed_20__28_var_29__20_1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0" style:family="graphic">
      <style:graphic-properties draw:stroke="none" draw:stroke-dash="Dashed_20__28_var_29__20_1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1" style:family="graphic">
      <style:graphic-properties draw:stroke="none" draw:stroke-dash="Dashed_20__28_var_29__20_1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2" style:family="graphic">
      <style:graphic-properties draw:stroke="none" draw:stroke-dash="Dashed_20__28_var_29__20_1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3" style:family="graphic">
      <style:graphic-properties draw:stroke="none" draw:stroke-dash="Dashed_20__28_var_29__20_1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4" style:family="graphic">
      <style:graphic-properties draw:stroke="none" draw:stroke-dash="Dashed_20__28_var_29__20_10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25" style:family="graphic">
      <style:graphic-properties draw:stroke="none" draw:stroke-dash="Dashed_20__28_var_29__20_10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6" style:family="graphic">
      <style:graphic-properties draw:stroke="none" draw:stroke-dash="Dashed_20__28_var_29__20_10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7" style:family="graphic">
      <style:graphic-properties draw:stroke="none" draw:stroke-dash="Dashed_20__28_var_29__20_10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8" style:family="graphic">
      <style:graphic-properties draw:stroke="none" draw:stroke-dash="Dashed_20__28_var_29__20_10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29" style:family="graphic">
      <style:graphic-properties draw:stroke="none" draw:stroke-dash="Dashed_20__28_var_29__20_10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0" style:family="graphic">
      <style:graphic-properties draw:stroke="none" draw:stroke-dash="Dashed_20__28_var_29__20_10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1" style:family="graphic">
      <style:graphic-properties draw:stroke="none" draw:stroke-dash="Dashed_20__28_var_29__20_9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32" style:family="graphic">
      <style:graphic-properties draw:stroke="none" draw:stroke-dash="Dashed_20__28_var_29__20_9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3" style:family="graphic">
      <style:graphic-properties draw:stroke="none" draw:stroke-dash="Dashed_20__28_var_29__20_9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34" style:family="graphic">
      <style:graphic-properties draw:stroke="none" draw:stroke-dash="Dashed_20__28_var_29__20_9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5" style:family="graphic">
      <style:graphic-properties draw:stroke="none" draw:stroke-dash="Dashed_20__28_var_29__20_9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6" style:family="graphic">
      <style:graphic-properties draw:stroke="none" draw:stroke-dash="Dashed_20__28_var_29__20_9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7" style:family="graphic">
      <style:graphic-properties draw:stroke="none" draw:stroke-dash="Dashed_20__28_var_29__20_9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8" style:family="graphic">
      <style:graphic-properties draw:stroke="none" draw:stroke-dash="Dashed_20__28_var_29__20_10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39" style:family="graphic">
      <style:graphic-properties draw:stroke="none" draw:stroke-dash="Dashed_20__28_var_29__20_8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  <style:paragraph-properties style:writing-mode="lr-tb"/>
    </style:style>
    <style:style style:name="gr340" style:family="graphic">
      <style:graphic-properties draw:stroke="none" draw:stroke-dash="Dashed_20__28_var_29__20_8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1" style:family="graphic">
      <style:graphic-properties draw:stroke="none" draw:stroke-dash="Dashed_20__28_var_29__20_8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2" style:family="graphic">
      <style:graphic-properties draw:stroke="none" draw:stroke-dash="Dashed_20__28_var_29__20_8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3" style:family="graphic">
      <style:graphic-properties draw:stroke="none" draw:stroke-dash="Dashed_20__28_var_29__20_9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4" style:family="graphic">
      <style:graphic-properties draw:stroke="none" draw:stroke-dash="Dashed_20__28_var_29__20_9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88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5" style:family="graphic">
      <style:graphic-properties draw:stroke="none" draw:stroke-dash="Dashed_20__28_var_29__20_9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6" style:family="graphic">
      <style:graphic-properties draw:stroke="none" draw:stroke-dash="Dashed_20__28_var_29__20_7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7" style:family="graphic">
      <style:graphic-properties draw:stroke="none" draw:stroke-dash="Dashed_20__28_var_29__20_7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48" style:family="graphic">
      <style:graphic-properties draw:stroke="none" draw:stroke-dash="Dashed_20__28_var_29__20_8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49" style:family="graphic">
      <style:graphic-properties draw:stroke="none" draw:stroke-dash="Dashed_20__28_var_29__20_8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0" style:family="graphic">
      <style:graphic-properties draw:stroke="none" draw:stroke-dash="Dashed_20__28_var_29__20_8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1" style:family="graphic">
      <style:graphic-properties draw:stroke="none" draw:stroke-dash="Dashed_20__28_var_29__20_8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2" style:family="graphic">
      <style:graphic-properties draw:stroke="none" draw:stroke-dash="Dashed_20__28_var_29__20_8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3" style:family="graphic">
      <style:graphic-properties draw:stroke="none" draw:stroke-dash="Dashed_20__28_var_29__20_8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4" style:family="graphic">
      <style:graphic-properties draw:stroke="none" draw:stroke-dash="Dashed_20__28_var_29__20_6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55" style:family="graphic">
      <style:graphic-properties draw:stroke="none" draw:stroke-dash="Dashed_20__28_var_29__20_7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6" style:family="graphic">
      <style:graphic-properties draw:stroke="none" draw:stroke-dash="Dashed_20__28_var_29__20_7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7" style:family="graphic">
      <style:graphic-properties draw:stroke="none" draw:stroke-dash="Dashed_20__28_var_29__20_7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8" style:family="graphic">
      <style:graphic-properties draw:stroke="none" draw:stroke-dash="Dashed_20__28_var_29__20_7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59" style:family="graphic">
      <style:graphic-properties draw:stroke="none" draw:stroke-dash="Dashed_20__28_var_29__20_7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0" style:family="graphic">
      <style:graphic-properties draw:stroke="none" draw:stroke-dash="Dashed_20__28_var_29__20_7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1" style:family="graphic">
      <style:graphic-properties draw:stroke="none" draw:stroke-dash="Dashed_20__28_var_29__20_5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2" style:family="graphic">
      <style:graphic-properties draw:stroke="none" draw:stroke-dash="Dashed_20__28_var_29__20_5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3" style:family="graphic">
      <style:graphic-properties draw:stroke="none" draw:stroke-dash="Dashed_20__28_var_29__20_5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64" style:family="graphic">
      <style:graphic-properties draw:stroke="none" draw:stroke-dash="Dashed_20__28_var_29__20_6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5" style:family="graphic">
      <style:graphic-properties draw:stroke="none" draw:stroke-dash="Dashed_20__28_var_29__20_6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6" style:family="graphic">
      <style:graphic-properties draw:stroke="none" draw:stroke-dash="Dashed_20__28_var_29__20_6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7" style:family="graphic">
      <style:graphic-properties draw:stroke="none" draw:stroke-dash="Dashed_20__28_var_29__20_6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8" style:family="graphic">
      <style:graphic-properties draw:stroke="none" draw:stroke-dash="Dashed_20__28_var_29__20_6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69" style:family="graphic">
      <style:graphic-properties draw:stroke="none" draw:stroke-dash="Dashed_20__28_var_29__20_5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0" style:family="graphic">
      <style:graphic-properties draw:stroke="none" draw:stroke-dash="Dashed_20__28_var_29__20_5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1" style:family="graphic">
      <style:graphic-properties draw:stroke="none" draw:stroke-dash="Dashed_20__28_var_29__20_52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2" style:family="graphic">
      <style:graphic-properties draw:stroke="none" draw:stroke-dash="Dashed_20__28_var_29__20_53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3" style:family="graphic">
      <style:graphic-properties draw:stroke="none" draw:stroke-dash="Dashed_20__28_var_29__20_54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4" style:family="graphic">
      <style:graphic-properties draw:stroke="none" draw:stroke-dash="Dashed_20__28_var_29__20_55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418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5" style:family="graphic">
      <style:graphic-properties draw:stroke="none" draw:stroke-dash="Dashed_20__28_var_29__20_56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6" style:family="graphic">
      <style:graphic-properties draw:stroke="none" draw:stroke-dash="Dashed_20__28_var_29__20_4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7" style:family="graphic">
      <style:graphic-properties draw:stroke="none" draw:stroke-dash="Dashed_20__28_var_29__20_4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78" style:family="graphic">
      <style:graphic-properties draw:stroke="none" draw:stroke-dash="Dashed_20__28_var_29__20_4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79" style:family="graphic">
      <style:graphic-properties draw:stroke="none" draw:stroke-dash="Dashed_20__28_var_29__20_4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0" style:family="graphic">
      <style:graphic-properties draw:stroke="none" draw:stroke-dash="Dashed_20__28_var_29__20_4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81" style:family="graphic">
      <style:graphic-properties draw:stroke="none" draw:stroke-dash="Dashed_20__28_var_29__20_4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2" style:family="graphic">
      <style:graphic-properties draw:stroke="none" draw:stroke-dash="Dashed_20__28_var_29__20_4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3" style:family="graphic">
      <style:graphic-properties draw:stroke="none" draw:stroke-dash="Dashed_20__28_var_29__20_4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4" style:family="graphic">
      <style:graphic-properties draw:stroke="none" draw:stroke-dash="Dashed_20__28_var_29__20_4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5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5" style:family="graphic">
      <style:graphic-properties draw:stroke="none" draw:stroke-dash="Dashed_20__28_var_29__20_4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6" style:family="graphic">
      <style:graphic-properties draw:stroke="none" draw:stroke-dash="Dashed_20__28_var_29__20_3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87" style:family="graphic">
      <style:graphic-properties draw:stroke="none" draw:stroke-dash="Dashed_20__28_var_29__20_3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8" style:family="graphic">
      <style:graphic-properties draw:stroke="none" draw:stroke-dash="Dashed_20__28_var_29__20_3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89" style:family="graphic">
      <style:graphic-properties draw:stroke="none" draw:stroke-dash="Dashed_20__28_var_29__20_3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0" style:family="graphic">
      <style:graphic-properties draw:stroke="none" draw:stroke-dash="Dashed_20__28_var_29__20_3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1" style:family="graphic">
      <style:graphic-properties draw:stroke="none" draw:stroke-dash="Dashed_20__28_var_29__20_3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2" style:family="graphic">
      <style:graphic-properties draw:stroke="none" draw:stroke-dash="Dashed_20__28_var_29__20_3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3" style:family="graphic">
      <style:graphic-properties draw:stroke="none" draw:stroke-dash="Dashed_20__28_var_29__20_1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94" style:family="graphic">
      <style:graphic-properties draw:stroke="none" draw:stroke-dash="Dashed_20__28_var_29__20_1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1.3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5" style:family="graphic">
      <style:graphic-properties draw:stroke="none" draw:stroke-dash="Dashed_20__28_var_29__20_2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6" style:family="graphic">
      <style:graphic-properties draw:stroke="none" draw:stroke-dash="Dashed_20__28_var_29__20_2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7" style:family="graphic">
      <style:graphic-properties draw:stroke="none" draw:stroke-dash="Dashed_20__28_var_29__20_2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8" style:family="graphic">
      <style:graphic-properties draw:stroke="none" draw:stroke-dash="Dashed_20__28_var_29__20_2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399" style:family="graphic">
      <style:graphic-properties draw:stroke="none" draw:stroke-dash="Dashed_20__28_var_29__20_2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0" style:family="graphic">
      <style:graphic-properties draw:stroke="none" draw:stroke-dash="Dashed_20__28_var_29__20_2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1" style:family="graphic">
      <style:graphic-properties draw:stroke="none" draw:stroke-dash="Dashed_20__28_var_29__20_2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2" style:family="graphic">
      <style:graphic-properties draw:stroke="none" draw:stroke-dash="Dashed_20__28_var_29__20_2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3" style:family="graphic">
      <style:graphic-properties draw:stroke="none" draw:stroke-dash="Dashed_20__28_var_29__20_2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4" style:family="graphic">
      <style:graphic-properties draw:stroke="none" draw:stroke-dash="Dashed_20__28_var_29__20_2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5" style:family="graphic">
      <style:graphic-properties draw:stroke="none" draw:stroke-dash="Dashed_20__28_var_29__20_3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6" style:family="graphic">
      <style:graphic-properties draw:stroke="none" draw:stroke-dash="Dashed_20__28_var_29__20_3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9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7" style:family="graphic">
      <style:graphic-properties draw:stroke="none" draw:stroke-dash="Dashed_20__28_var_29__20_3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43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08" style:family="graphic">
      <style:graphic-properties draw:stroke="none" draw:stroke-dash="Dashed_20__28_var_29__20_10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09" style:family="graphic">
      <style:graphic-properties draw:stroke="none" draw:stroke-dash="Dashed_20__28_var_29__20_1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10" style:family="graphic">
      <style:graphic-properties draw:stroke="none" draw:stroke-dash="Dashed_20__28_var_29__20_12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1" style:family="graphic">
      <style:graphic-properties draw:stroke="none" draw:stroke-dash="Dashed_20__28_var_29__20_1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2" style:family="graphic">
      <style:graphic-properties draw:stroke="none" draw:stroke-dash="Dashed_20__28_var_29__20_1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2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3" style:family="graphic">
      <style:graphic-properties draw:stroke="none" draw:stroke-dash="Dashed_20__28_var_29__20_1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4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4" style:family="graphic">
      <style:graphic-properties draw:stroke="none" draw:stroke-dash="Dashed_20__28_var_29__20_1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79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5" style:family="graphic">
      <style:graphic-properties draw:stroke="none" draw:stroke-dash="Dashed_20__28_var_29__20_1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6" style:family="graphic">
      <style:graphic-properties draw:stroke="none" draw:stroke-dash="Dashed_20__28_var_29__20_3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17" style:family="graphic">
      <style:graphic-properties draw:stroke="none" draw:stroke-dash="Dashed_20__28_var_29__20_4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8" style:family="graphic">
      <style:graphic-properties draw:stroke="none" draw:stroke-dash="Dashed_20__28_var_29__20_5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19" style:family="graphic">
      <style:graphic-properties draw:stroke="none" draw:stroke-dash="Dashed_20__28_var_29__20_6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0" style:family="graphic">
      <style:graphic-properties draw:stroke="none" draw:stroke-dash="Dashed_20__28_var_29__20_7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975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1" style:family="graphic">
      <style:graphic-properties draw:stroke="none" draw:stroke-dash="Dashed_20__28_var_29__20_8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2" style:family="graphic">
      <style:graphic-properties draw:stroke="none" draw:stroke-dash="Dashed_20__28_var_29__20_9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651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3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37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4" style:family="graphic">
      <style:graphic-properties draw:stroke="none" draw:stroke-dash="Dash_20_Dot_20_1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justify" fo:min-height="0.326cm" fo:padding-top="0.125cm" fo:padding-bottom="0.125cm" fo:padding-left="0.25cm" fo:padding-right="0.25cm" fo:wrap-option="wrap" draw:shadow="hidden" draw:shadow-offset-x="0.199cm" draw:shadow-offset-y="0.199cm" draw:shadow-color="#808080" style:run-through="foreground"/>
      <style:paragraph-properties style:writing-mode="lr-tb"/>
    </style:style>
    <style:style style:name="gr425" style:family="graphic">
      <style:graphic-properties draw:stroke="none" svg:stroke-width="0cm" svg:stroke-color="#000000" draw:marker-start="" draw:marker-start-width="0.199cm" draw:marker-start-center="false" draw:marker-end="" draw:marker-end-width="0.199cm" draw:marker-end-center="false" draw:fill="none" draw:fill-color="#ffffff" draw:textarea-horizontal-align="justify" draw:auto-grow-height="true" draw:auto-grow-width="false" fo:min-height="1.625cm" fo:padding-top="0.125cm" fo:padding-bottom="0.125cm" fo:padding-left="0.25cm" fo:padding-right="0.25cm" draw:shadow="hidden" draw:shadow-offset-x="0.199cm" draw:shadow-offset-y="0.199cm" draw:shadow-color="#808080" style:run-through="foreground"/>
      <style:paragraph-properties style:writing-mode="lr-tb"/>
    </style:style>
    <style:style style:name="gr426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003399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27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ffed0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style:style style:name="gr428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solid" draw:fill-color="#6d6e70" draw:textarea-horizontal-align="justify" fo:padding-top="0.125cm" fo:padding-bottom="0.125cm" fo:padding-left="0.25cm" fo:padding-right="0.25cm" draw:shadow="hidden" draw:shadow-offset-x="0.199cm" draw:shadow-offset-y="0.199cm" draw:shadow-color="#808080" style:run-through="foreground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 %</number:text>
    </number:percentag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draw:g text:anchor-type="paragraph" draw:z-index="0" draw:name="Forme1" draw:style-name="gr1"><draw:g draw:style-name="gr4"><draw:frame draw:style-name="gr425" draw:text-style-name="P112" svg:width="2.946cm" svg:height="1.876cm" svg:x="3.443cm" svg:y="0.551cm"><draw:text-box><text:p text:style-name="P111"><text:span text:style-name="T63">Il-Kummissjoni Ewropea</text:span></text:p><text:p text:style-name="P111"><text:span text:style-name="T63"/></text:p></draw:text-box></draw:frame></draw:g><draw:g draw:style-name="gr4"><draw:polygon draw:style-name="gr426" draw:text-style-name="P113" svg:width="1.397cm" svg:height="0.819cm" svg:x="0.792cm" svg:y="0.605cm" svg:viewBox="0 0 1398 820" draw:points="1397,820 0,820 0,0 1397,0 1398,0 1398,820"><text:p/></draw:polygon><draw:polygon draw:style-name="gr427" draw:text-style-name="P114" svg:width="0.127cm" svg:height="0.111cm" svg:x="1.427cm" svg:y="0.688cm" svg:viewBox="0 0 128 112" draw:points="63,85 24,112 39,69 0,43 49,43 63,0 78,43 128,43 87,69 103,112"><text:p/></draw:polygon><draw:polygon draw:style-name="gr427" draw:text-style-name="P114" svg:width="0.127cm" svg:height="0.106cm" svg:x="1.427cm" svg:y="1.234cm" svg:viewBox="0 0 128 107" draw:points="63,82 24,107 39,66 0,40 49,40 63,0 77,40 128,40 87,66 103,107"><text:p/></draw:polygon><draw:polygon draw:style-name="gr427" draw:text-style-name="P114" svg:width="0.127cm" svg:height="0.107cm" svg:x="1.582cm" svg:y="1.197cm" svg:viewBox="0 0 128 108" draw:points="64,82 24,108 39,67 0,40 49,40 64,0 78,40 128,40 87,67 104,108"><text:p/></draw:polygon><draw:polygon draw:style-name="gr427" draw:text-style-name="P114" svg:width="0.127cm" svg:height="0.107cm" svg:x="1.582cm" svg:y="0.725cm" svg:viewBox="0 0 128 108" draw:points="64,83 24,108 39,67 0,41 49,41 64,0 78,41 128,41 87,67 104,108"><text:p/></draw:polygon><draw:polygon draw:style-name="gr427" draw:text-style-name="P114" svg:width="0.127cm" svg:height="0.107cm" svg:x="1.7cm" svg:y="0.823cm" svg:viewBox="0 0 128 108" draw:points="63,83 24,108 39,67 0,41 49,41 63,0 79,41 128,41 88,67 103,108"><text:p/></draw:polygon><draw:polygon draw:style-name="gr427" draw:text-style-name="P114" svg:width="0.127cm" svg:height="0.107cm" svg:x="1.7cm" svg:y="1.099cm" svg:viewBox="0 0 128 108" draw:points="63,83 24,108 39,67 0,40 49,40 63,0 79,40 128,40 88,67 103,108"><text:p/></draw:polygon><draw:polygon draw:style-name="gr427" draw:text-style-name="P114" svg:width="0.127cm" svg:height="0.107cm" svg:x="1.74cm" svg:y="0.958cm" svg:viewBox="0 0 128 108" draw:points="65,82 24,108 39,66 0,40 49,40 65,0 79,40 128,40 88,66 103,108"><text:p/></draw:polygon><draw:polygon draw:style-name="gr427" draw:text-style-name="P114" svg:width="0.127cm" svg:height="0.106cm" svg:x="1.27cm" svg:y="0.725cm" svg:viewBox="0 0 128 107" draw:points="65,82 26,107 41,66 0,40 50,40 65,0 79,40 128,40 88,66 103,107"><text:p/></draw:polygon><draw:polygon draw:style-name="gr427" draw:text-style-name="P114" svg:width="0.127cm" svg:height="0.106cm" svg:x="1.159cm" svg:y="0.824cm" svg:viewBox="0 0 128 107" draw:points="65,82 26,107 41,66 0,40 50,40 65,0 79,40 128,40 88,66 103,107"><text:p/></draw:polygon><draw:polygon draw:style-name="gr427" draw:text-style-name="P114" svg:width="0.127cm" svg:height="0.107cm" svg:x="1.12cm" svg:y="0.959cm" svg:viewBox="0 0 128 108" draw:points="65,81 24,108 41,66 0,40 50,40 65,0 79,40 128,40 88,66 103,108"><text:p/></draw:polygon><draw:polygon draw:style-name="gr427" draw:text-style-name="P114" svg:width="0.127cm" svg:height="0.107cm" svg:x="1.159cm" svg:y="1.099cm" svg:viewBox="0 0 128 108" draw:points="65,82 26,108 41,67 0,40 50,40 65,0 79,40 128,40 88,67 103,108"><text:p/></draw:polygon><draw:polygon draw:style-name="gr427" draw:text-style-name="P114" svg:width="0.127cm" svg:height="0.107cm" svg:x="1.275cm" svg:y="1.197cm" svg:viewBox="0 0 128 108" draw:points="64,83 26,108 41,67 0,40 50,40 64,0 79,40 128,40 88,67 103,108"><text:p/></draw:polygon><draw:path draw:style-name="gr428" draw:text-style-name="P115" svg:width="0.97cm" svg:height="0.718cm" svg:x="2.404cm" svg:y="0.018cm" svg:viewBox="0 0 971 719" svg:d="M0 0c0 0 287 402 340 475 52 74 113 132 325 172 213 39 306 58 306 58v14c0 0-135-25-309-59-173-34-245-46-325-142-65-81-337-441-337-441z"><text:p/></draw:path><draw:path draw:style-name="gr428" draw:text-style-name="P115" svg:width="0.97cm" svg:height="0.491cm" svg:x="2.404cm" svg:y="0.478cm" svg:viewBox="0 0 971 492" svg:d="M0 1c0 0 261 241 337 309 81 74 184 101 326 123 136 21 308 46 308 46v13c0 0-162-23-308-45-143-21-244-33-326-100-75-59-337-276-337-276v-71z"><text:p/></draw:path><draw:path draw:style-name="gr428" draw:text-style-name="P115" svg:width="0.97cm" svg:height="0.442cm" svg:x="2.404cm" svg:y="0.584cm" svg:viewBox="0 0 971 443" svg:d="M0 0c0 0 248 203 337 272 82 64 148 83 327 111s307 46 307 46v14c0 0-163-23-308-43-145-21-238-29-326-92-101-71-337-241-337-241z"><text:p/></draw:path><draw:path draw:style-name="gr428" draw:text-style-name="P115" svg:width="0.97cm" svg:height="0.386cm" svg:x="2.404cm" svg:y="0.702cm" svg:viewBox="0 0 971 387" svg:d="M0 0c0 0 283 198 337 233 53 34 124 75 328 101 202 26 306 38 306 38v15c0 0-184-23-306-37-123-13-217-19-327-83-107-63-338-205-338-205z"><text:p/></draw:path><draw:path draw:style-name="gr428" draw:text-style-name="P115" svg:width="0.97cm" svg:height="0.333cm" svg:x="2.404cm" svg:y="0.815cm" svg:viewBox="0 0 971 334" svg:d="M0 0c0 0 284 167 339 194 53 25 118 69 326 92 207 23 306 34 306 34v14c0 0-172-17-307-29-135-13-226-30-327-78-100-48-337-170-337-170z"><text:p/></draw:path><draw:path draw:style-name="gr428" draw:text-style-name="P115" svg:width="0.97cm" svg:height="0.278cm" svg:x="2.404cm" svg:y="0.923cm" svg:viewBox="0 0 971 279" svg:d="M0 0c0 0 251 120 337 158 96 42 177 62 327 77 145 16 307 31 307 31v13c0 0-149-13-307-27-158-13-212-19-327-63-101-41-337-137-337-137z"><text:p/></draw:path><draw:path draw:style-name="gr428" draw:text-style-name="P115" svg:width="0.97cm" svg:height="0.225cm" svg:x="2.404cm" svg:y="1.034cm" svg:viewBox="0 0 971 226" svg:d="M0 0c0 0 199 75 339 124 138 48 244 53 326 61 37 3 306 27 306 27v14c0 0-161-11-306-23-146-11-209-16-327-50-119-35-338-102-338-102z"><text:p/></draw:path><draw:path draw:style-name="gr428" draw:text-style-name="P115" svg:width="0.97cm" svg:height="0.168cm" svg:x="2.404cm" svg:y="1.15cm" svg:viewBox="0 0 971 169" svg:d="M0 0c0 0 201 55 338 86 138 33 263 46 327 49 63 4 306 21 306 21v13c0 0-139-8-307-19-136-8-246-17-327-33-89-17-337-69-337-69z"><text:p/></draw:path><draw:path draw:style-name="gr428" draw:text-style-name="P115" svg:width="0.97cm" svg:height="0.114cm" svg:x="2.404cm" svg:y="1.263cm" svg:viewBox="0 0 971 115" svg:d="M0 0c0 0 165 25 338 52 131 18 308 30 326 31 19 1 307 17 307 17v15c0 0-185-9-307-15-126-7-255-13-327-19-162-15-337-35-337-35z"><text:p/></draw:path><draw:path draw:style-name="gr428" draw:text-style-name="P115" svg:width="0.97cm" svg:height="0.043cm" svg:x="2.404cm" svg:y="1.378cm" svg:viewBox="0 0 971 44" svg:d="M0 0c0 0 259 8 338 10 80 2 633 22 633 22v12h-971z"><text:p/></draw:path><draw:path draw:style-name="gr428" draw:text-style-name="P115" svg:width="0.97cm" svg:height="0.659cm" svg:x="2.404cm" svg:y="0.134cm" svg:viewBox="0 0 971 660" svg:d="M664 594c-234-44-289-120-327-167-40-47-337-427-337-427v70c12 14 266 321 337 402 81 91 208 112 327 134 120 22 307 54 307 54v-12c0 0-247-43-307-54z"><text:p/></draw:path><draw:path draw:style-name="gr428" draw:text-style-name="P115" svg:width="0.97cm" svg:height="0.609cm" svg:x="2.404cm" svg:y="0.239cm" svg:viewBox="0 0 971 610" svg:d="M664 547c-193-33-272-86-327-151-57-64-337-396-337-396v82c12 11 267 287 337 355 80 80 192 101 327 124 136 21 307 49 307 49v-11c0 0-195-32-307-52z"><text:p/></draw:path><draw:path draw:style-name="gr428" draw:text-style-name="P115" svg:width="0.97cm" svg:height="0.55cm" svg:x="2.404cm" svg:y="0.36cm" svg:viewBox="0 0 971 551" svg:d="M664 489c-201-34-241-62-327-143-54-52-325-334-337-346v76c0 0 254 238 337 308 108 92 209 99 327 118 119 19 307 49 307 49v-13c0 0-227-35-307-48z"><text:p/></draw:path><draw:path draw:style-name="gr428" draw:text-style-name="P115" svg:width="1.603cm" svg:height="0.482cm" svg:x="0.132cm" svg:y="0.127cm" svg:viewBox="0 0 1604 483" svg:d="M0 483c0 0 662-62 849-84 293-36 534-75 755-374 0 0 0-17 0-25-135 182-323 307-581 342-253 36-1023 87-1023 87z"><text:p/></draw:path><draw:path draw:style-name="gr428" draw:text-style-name="P115" svg:width="1.603cm" svg:height="0.515cm" svg:x="0.132cm" svg:y="0.018cm" svg:viewBox="0 0 1604 516" svg:d="M0 516c0 0 614-67 817-92 321-39 546-75 787-402 0 0 0-14 0-22-147 198-332 327-613 366-276 38-991 94-991 94z"><text:p/></draw:path><draw:polygon draw:style-name="gr428" draw:text-style-name="P115" svg:width="0.627cm" svg:height="0.043cm" svg:x="0.132cm" svg:y="1.378cm" svg:viewBox="0 0 628 44" draw:points="0,0 628,0 628,44 0,44"><text:p/></draw:polygon><draw:path draw:style-name="gr428" draw:text-style-name="P115" svg:width="0.113cm" svg:height="0.107cm" svg:x="1.621cm" svg:y="0.466cm" svg:viewBox="0 0 114 108" svg:d="M114 31c0 0 0-26 0-31-29 39-69 76-114 108h45c25-23 48-48 69-77z"><text:p/></draw:path><draw:path draw:style-name="gr428" draw:text-style-name="P115" svg:width="0.299cm" svg:height="0.22cm" svg:x="1.436cm" svg:y="0.352cm" svg:viewBox="0 0 300 221" svg:d="M300 28c0 0 0-22 0-28-72 96-178 171-300 221h72c84-42 161-103 228-193z"><text:p/></draw:path><draw:path draw:style-name="gr428" draw:text-style-name="P115" svg:width="0.802cm" svg:height="0.336cm" svg:x="0.932cm" svg:y="0.238cm" svg:viewBox="0 0 803 337" svg:d="M803 27c0 0 0-20 0-27-124 165-315 279-552 312-55 7-147 16-251 25l287-1c190-37 367-109 515-309z"><text:p/></draw:path><draw:path draw:style-name="gr428" draw:text-style-name="P115" svg:width="0.627cm" svg:height="0.048cm" svg:x="0.132cm" svg:y="1.307cm" svg:viewBox="0 0 628 49" svg:d="M628 0c-321 1-628 3-628 3v46c0 0 322-3 628-5z"><text:p/></draw:path><draw:path draw:style-name="gr428" draw:text-style-name="P115" svg:width="0.627cm" svg:height="0.051cm" svg:x="0.132cm" svg:y="1.227cm" svg:viewBox="0 0 628 52" svg:d="M628 0c-318 4-628 6-628 6v46c0 0 325-3 628-8z"><text:p/></draw:path><draw:path draw:style-name="gr428" draw:text-style-name="P115" svg:width="0.627cm" svg:height="0.056cm" svg:x="0.132cm" svg:y="1.15cm" svg:viewBox="0 0 628 57" svg:d="M628 0c-316 4-628 9-628 9v48c0 0 329-6 628-13z"><text:p/></draw:path><draw:path draw:style-name="gr428" draw:text-style-name="P115" svg:width="0.627cm" svg:height="0.059cm" svg:x="0.132cm" svg:y="1.071cm" svg:viewBox="0 0 628 60" svg:d="M628 0c-315 6-628 12-628 12v48c0 0 332-8 628-16z"><text:p/></draw:path><draw:path draw:style-name="gr428" draw:text-style-name="P115" svg:width="0.627cm" svg:height="0.065cm" svg:x="0.132cm" svg:y="0.993cm" svg:viewBox="0 0 628 66" svg:d="M628 0c-311 9-628 17-628 17v49c0 0 337-11 628-22z"><text:p/></draw:path><draw:path draw:style-name="gr428" draw:text-style-name="P115" svg:width="0.627cm" svg:height="0.069cm" svg:x="0.132cm" svg:y="0.913cm" svg:viewBox="0 0 628 70" svg:d="M628 0c-309 11-628 20-628 20v50c0 0 340-12 628-26z"><text:p/></draw:path><draw:path draw:style-name="gr428" draw:text-style-name="P115" svg:width="0.627cm" svg:height="0.075cm" svg:x="0.132cm" svg:y="0.836cm" svg:viewBox="0 0 628 76" svg:d="M628 0c-308 13-628 24-628 24v52c0 0 345-16 628-32z"><text:p/></draw:path><draw:path draw:style-name="gr428" draw:text-style-name="P115" svg:width="0.627cm" svg:height="0.081cm" svg:x="0.132cm" svg:y="0.755cm" svg:viewBox="0 0 628 82" svg:d="M628 0c-304 16-628 29-628 29v53c0 0 349-20 628-38z"><text:p/></draw:path><draw:path draw:style-name="gr428" draw:text-style-name="P115" svg:width="0.627cm" svg:height="0.087cm" svg:x="0.132cm" svg:y="0.673cm" svg:viewBox="0 0 628 88" svg:d="M628 0c-302 20-628 36-628 36v52c0 0 354-24 628-45z"><text:p/></draw:path><draw:path draw:style-name="gr428" draw:text-style-name="P115" svg:width="0.627cm" svg:height="0.093cm" svg:x="0.132cm" svg:y="0.592cm" svg:viewBox="0 0 628 94" svg:d="M628 0c-299 21-628 41-628 41v53c0 0 359-28 628-52z"><text:p/></draw:path><draw:polygon draw:style-name="gr426" draw:text-style-name="P113" svg:width="0.08cm" svg:height="0.819cm" svg:x="6.156cm" svg:y="0.605cm" svg:viewBox="0 0 81 820" draw:points="81,0 0,0 0,820 81,820"><text:p/></draw:polygon></draw:g></draw:g></text:p>
      <text:p text:style-name="P21"><text:span text:style-name="T1">EUROBAROMETER SPEĊJALI 569</text:span> </text:p>
      <text:p text:style-name="P21"/>
      <text:p text:style-name="P21"/>
      <text:p text:style-name="P21"/>
      <text:p text:style-name="P44">L-attrazzjoni tal-edukazzjoni u t-taħriġ vokazzjonali </text:p>
      <text:p text:style-name="P21"><text:span text:style-name="T2">Rapport</text:span> ta' EUROBAROMETER </text:p>
      <text:p text:style-name="P21">NOVEMBRU 2025 </text:p>
      <text:p text:style-name="P21"><draw:frame draw:style-name="fr6" draw:name="Image5" text:anchor-type="char" svg:width="17cm" svg:height="11.113cm" draw:z-index="72"><draw:image xlink:href="Pictures/1000000000000744000004C090D0A227011C00D3.png" xlink:type="simple" xlink:show="embed" xlink:actuate="onLoad" draw:mime-type="image/png"/></draw:frame><draw:frame draw:style-name="fr5" draw:name="Image1" text:anchor-type="char" svg:x="12.12cm" svg:y="11.287cm" svg:width="4.932cm" svg:height="4.761cm" draw:z-index="1"><draw:image xlink:href="Pictures/100000000000013C00000131483FC23EAEADE14F.png" xlink:type="simple" xlink:show="embed" xlink:actuate="onLoad" draw:mime-type="image/png"/></draw:frame></text:p>
      <text:p text:style-name="P21"/>
      <text:p text:style-name="P21"/>
      <text:p text:style-name="P22">Dan l-istħarriġ intalab mill-Kummissjoni Ewropea, id-Direttorat Ġenerali għall-Impjiegi, l-Affarijiet Soċjali u l-Inklużjoni (DĠ EMPL) u ġie kkoordinat mill-Kummissjoni Ewropea, id-Direttorat Ġenerali għall-Komunikazzjoni (DĠ COMM “Public Opinion &amp; Citizens Engagement Unit”) </text:p>
      <text:p text:style-name="P23">Dan id-dokument ma jirrappreżentax il-fehma tal-Kummissjoni Ewropea. L-interpretazzjonijiet u l-opinjonijiet li jinsabu fih huma biss dawk tal-awturi. </text:p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71">Titlu tal-proġett </text:p>
          </table:table-cell>
          <table:table-cell table:style-name="Tableau1.A1" office:value-type="string">
            <text:p text:style-name="P73">L-attrazzjoni tal-edukazzjoni u t-taħriġ vokazzjonali-Rapport </text:p>
          </table:table-cell>
        </table:table-row>
        <table:table-row>
          <table:table-cell table:style-name="Tableau1.A1" office:value-type="string">
            <text:p text:style-name="P71">Verżjoni lingwistika </text:p>
          </table:table-cell>
          <table:table-cell table:style-name="Tableau1.A1" office:value-type="string">
            <text:p text:style-name="P73">MT </text:p>
          </table:table-cell>
        </table:table-row>
        <table:table-row>
          <table:table-cell table:style-name="Tableau1.A1" office:value-type="string">
            <text:p text:style-name="P71">Media/Volum </text:p>
          </table:table-cell>
          <table:table-cell table:style-name="Tableau1.A1" office:value-type="string">
            <text:p text:style-name="P73">PDF Web </text:p>
          </table:table-cell>
        </table:table-row>
        <table:table-row>
          <table:table-cell table:style-name="Tableau1.A1" office:value-type="string">
            <text:p text:style-name="P71">Numru tal-katalogu </text:p>
          </table:table-cell>
          <table:table-cell table:style-name="Tableau1.A1" office:value-type="string">
            <text:p text:style-name="P73">KE-01-26-025-EN-N </text:p>
          </table:table-cell>
        </table:table-row>
        <table:table-row>
          <table:table-cell table:style-name="Tableau1.A1" office:value-type="string">
            <text:p text:style-name="P71">ISBN </text:p>
          </table:table-cell>
          <table:table-cell table:style-name="Tableau1.A1" office:value-type="string">
            <text:p text:style-name="P73">978-92-68-37337-8 </text:p>
          </table:table-cell>
        </table:table-row>
        <table:table-row>
          <table:table-cell table:style-name="Tableau1.A1" office:value-type="string">
            <text:p text:style-name="P71">DOI </text:p>
          </table:table-cell>
          <table:table-cell table:style-name="Tableau1.A1" office:value-type="string">
            <text:p text:style-name="P73">10.2767/1737362 </text:p>
          </table:table-cell>
        </table:table-row>
      </table:table>
      <text:p text:style-name="P21">© L-Unjoni Ewropea, 2026 </text:p>
      <text:p text:style-name="P21"><draw:frame draw:style-name="fr5" draw:name="Image2" text:anchor-type="char" svg:x="0.025cm" svg:y="0.153cm" svg:width="2.84cm" svg:height="1.02cm" draw:z-index="2"><draw:image xlink:href="Pictures/100000000000011400000063EEA4FFFCD7FEC38F.png" xlink:type="simple" xlink:show="embed" xlink:actuate="onLoad" draw:mime-type="image/png"/></draw:frame></text:p>
      <text:p text:style-name="P21"/>
      <text:p text:style-name="P21"/>
      <text:p text:style-name="Standard"><text:span text:style-name="T55">Il-politika tal-Kummissjoni dwar l-użu mill-ġdid hija implimentata skont id-Deċiżjoni tal-Kummissjoni 2011/833/UE tat-12 ta’ Diċembru 2011 dwar l-użu mill-ġdid ta’ dokumenti tal-Kummissjoni (ĠU L 330, 14.12.2011, p. 39, ELI: </text:span><text:a xlink:type="simple" xlink:href="http://data.europa.eu/eli/dec/2011/833/oj" text:style-name="Internet_20_link" text:visited-style-name="Visited_20_Internet_20_Link"><text:span text:style-name="T55">http://data.europa.eu/eli/dec/2011/833/oj</text:span></text:a><text:span text:style-name="T55">). Sakemm ma jkunx indikat mod ieħor, l-użu mill-ġdid ta’ dan id-dokument huwa awtorizzat skont il-liċenzja Creative Commons Attribution 4.0 International (CC BY 4.0) (</text:span><text:a xlink:type="simple" xlink:href="https://creativecommons.org/licenses/by/4.0/" text:style-name="Internet_20_link" text:visited-style-name="Visited_20_Internet_20_Link"><text:span text:style-name="T55">https://creativecommons.org/licenses/by/4.0/</text:span></text:a><text:span text:style-name="T55">). Dan ifisser li l-użu mill-ġdid huwa permess, dment li jingħata kreditu xieraq u tiġi indikata kwalunkwe bidla. </text:span></text:p>
      <text:p text:style-name="Standard"><text:a xlink:type="simple" xlink:href="https://www.europa.eu/eurobarometer" text:style-name="Internet_20_link" text:visited-style-name="Visited_20_Internet_20_Link"><text:span text:style-name="T55">https://www.europa.eu/eurobarometer</text:span></text:a><text:span text:style-name="T55"> </text:span></text:p>
      <text:p text:style-name="P7"/>
      <text:p text:style-name="P4"><draw:frame draw:style-name="fr4" draw:name="Image42" text:anchor-type="paragraph" svg:x="7.332cm" svg:y="0cm" svg:width="10.112cm" svg:height="2.582cm" draw:z-index="68"><draw:image xlink:href="Pictures/10000000000008A5000002A5C2F3B746F47CE0CF.png" xlink:type="simple" xlink:show="embed" xlink:actuate="onLoad" draw:mime-type="image/png"/></draw:frame><draw:frame text:anchor-type="paragraph" draw:z-index="69" draw:name="Forme86" draw:style-name="gr8" draw:text-style-name="P102" svg:width="5.158cm" svg:height="2.899cm" svg:x="1.191cm" svg:y="-0.425cm"><draw:image xlink:href="Pictures/10000001000001A20000010D054676CE5C0DECD7.png" xlink:type="simple" xlink:show="embed" xlink:actuate="onLoad" draw:mime-type="image/png"><text:p/></draw:image></draw:frame><text:span text:style-name="T14">Dokument imħejji minn Pierre Dieumegard għal</text:span><text:span text:style-name="T55"> </text:span><text:a xlink:type="simple" xlink:href="https://europokune.eu/" text:style-name="Internet_20_link" text:visited-style-name="Visited_20_Internet_20_Link"><text:span text:style-name="T55">Europokune</text:span></text:a><text:span text:style-name="T15">- Europe Together - u</text:span><text:span text:style-name="T55"> </text:span><text:a xlink:type="simple" xlink:href="https://e-d-e.org/" text:style-name="Internet_20_link" text:visited-style-name="Visited_20_Internet_20_Link"><text:span text:style-name="T55">Europe Democracy Esperanto.</text:span></text:a></text:p>
      <text:p text:style-name="P24"><text:span text:style-name="T12">L-għan</text:span><text:span text:style-name="T28"> ta' dan id-dokument "provviżorju" huwa li</text:span> <text:span text:style-name="T29">aktar nies fl-Unjoni Ewropea jkunu jistgħu jsiru jafu bid-dokumenti prodotti mill-Unjoni Ewropea (u ffinanzjati mit-taxxi tagħhom).</text:span></text:p>
      <text:p text:style-name="P24"><text:span text:style-name="T38">Jekk</text:span><text:span text:style-name="T37"> ma jkunx hemm traduzzjonijiet, </text:span><text:span text:style-name="T39">iċ-ċittadini</text:span> <text:span text:style-name="T37">jiġu esklużi mid-dibattitu.</text:span></text:p>
      <text:p text:style-name="P4"><text:span text:style-name="T40">Dan</text:span><text:span text:style-name="T55"> </text:span><text:span text:style-name="T41">id-dokument “Eurobaro</text:span><text:span text:style-name="T42"> meter”</text:span><text:span text:style-name="T55"> </text:span><text:a xlink:type="simple" xlink:href="https://europa.eu/eurobarometer/surveys/detail/3367" text:style-name="Internet_20_link" text:visited-style-name="Visited_20_Internet_20_Link"><text:span text:style-name="T43">kien jeżisti</text:span><text:span text:style-name="T55"> </text:span><text:span text:style-name="T44">biss</text:span><text:span text:style-name="T55"> </text:span><text:span text:style-name="T40">bl-Ingliż, </text:span></text:a><text:span text:style-name="T45">f’fajl</text:span><text:span text:style-name="T55"> </text:span><text:span text:style-name="T46">pdf.</text:span><text:span text:style-name="T40"> </text:span><text:span text:style-name="T46">Mill-fajl inizjali, </text:span><text:span text:style-name="T46">ħloqna </text:span><text:span text:style-name="T46">fajl odt,</text:span><text:span text:style-name="T55"> </text:span><text:span text:style-name="T40">ippreparat minn softwer Libre Office,</text:span><text:span text:style-name="T55"> </text:span><text:span text:style-name="T41">għat-traduzzjoni awtomatika għal lingwi oħra. </text:span><text:span text:style-name="T47">Ir-riżultati </text:span><text:span text:style-name="T42">issa</text:span><text:span text:style-name="T47"> huma</text:span><text:span text:style-name="T55"> </text:span><text:a xlink:type="simple" xlink:href="https://europokune.eu/article56/ebsp569metiaeduk" text:style-name="Internet_20_link" text:visited-style-name="Visited_20_Internet_20_Link"><text:span text:style-name="T40">disponibbli fil-lingwi uffiċjali kollha.</text:span></text:a></text:p>
      <text:p text:style-name="P45"/>
      <text:p text:style-name="P47">Huwa mixtieq li l-amministrazzjoni tal-UE tieħu f’idejha t-traduzzjoni ta’ dokumenti importanti. “Dokumenti importanti” mhumiex biss liġijiet u regolamenti, iżda wkoll <text:span text:style-name="T50">l-informazzjoni importanti meħtieġa biex jittieħdu deċiżjonijiet infurmati flimkien.</text:span></text:p>
      <text:p text:style-name="P45">Sabiex niddiskutu l-futur komuni tagħna flimkien, u biex nippermettu traduzzjonijiet affidabbli, il-lingwa internazzjonali Esperanto tkun utli ħafna minħabba s-sempliċità, ir-regolarità u l-preċiżjoni tagħha.</text:p>
      <text:p text:style-name="P15">Ikkuntattjana:</text:p>
      <text:p text:style-name="P6"><text:a xlink:type="simple" xlink:href="https://europokune.eu/static6/kontaktu-nin" text:style-name="Internet_20_link" text:visited-style-name="Visited_20_Internet_20_Link"><text:span text:style-name="T55">Kontaktu nin-Ek ! Eþropo kune !</text:span></text:a><text:span text:style-name="T14"> </text:span></text:p>
      <text:p text:style-name="P5"><text:a xlink:type="simple" xlink:href="https://e-d-e.org/-Kontakti-EDE" text:style-name="Internet_20_link" text:visited-style-name="Visited_20_Internet_20_Link"><text:span text:style-name="T14">https://e-d-e.org/-Kontakti-EDE</text:span></text:a></text:p>
      <text:p text:style-name="P25"/>
      <text:table-of-content text:style-name="Sect1" text:protected="true" text:name="Table des matières1">
        <text:table-of-content-source text:outline-level="10">
          <text:index-title-template text:style-name="Contents_20_Heading">Kontenut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Table des matières1_Head">
            <text:p text:style-name="Contents_20_Heading">Kontenut</text:p>
          </text:index-title>
          <text:p text:style-name="P2"><text:a xlink:type="simple" xlink:href="#__RefHeading___Toc215552_2930363814" text:style-name="Index_20_Link" text:visited-style-name="Index_20_Link">Introduzzjoni<text:tab/>4</text:a></text:p>
          <text:p text:style-name="P3"><text:a xlink:type="simple" xlink:href="#__RefHeading___Toc215554_2930363814" text:style-name="Index_20_Link" text:visited-style-name="Index_20_Link">Introduzzjoni<text:tab/>5</text:a></text:p>
          <text:p text:style-name="P3"><text:a xlink:type="simple" xlink:href="#__RefHeading___Toc215556_2930363814" text:style-name="Index_20_Link" text:visited-style-name="Index_20_Link">Metodoloġija<text:tab/>6</text:a></text:p>
          <text:p text:style-name="P2"><text:a xlink:type="simple" xlink:href="#__RefHeading___Toc215558_2930363814" text:style-name="Index_20_Link" text:visited-style-name="Index_20_Link">Sejbiet ewlenin<text:tab/>7</text:a></text:p>
          <text:p text:style-name="P2"><text:a xlink:type="simple" xlink:href="#__RefHeading___Toc215560_2930363814" text:style-name="Index_20_Link" text:visited-style-name="Index_20_Link">I. L-eżiti tas-suq tax-xogħol tal-Edukazzjoni u t-Taħriġ Vokazzjonali<text:tab/>9</text:a></text:p>
          <text:p text:style-name="P3"><text:a xlink:type="simple" xlink:href="#__RefHeading___Toc215562_2930363814" text:style-name="Index_20_Link" text:visited-style-name="Index_20_Link">1. Il-VET iwasslu għal impjiegi b’domanda għolja<text:tab/>10</text:a></text:p>
          <text:p text:style-name="P3"><text:a xlink:type="simple" xlink:href="#__RefHeading___Toc215564_2930363814" text:style-name="Index_20_Link" text:visited-style-name="Index_20_Link">2. L-ETV iwasslu għal impjiegi mħallsa tajjeb<text:tab/>13</text:a></text:p>
          <text:p text:style-name="P3"><text:a xlink:type="simple" xlink:href="#__RefHeading___Toc215566_2930363814" text:style-name="Index_20_Link" text:visited-style-name="Index_20_Link">3. Perċezzjonijiet usa’ tas-suq tax-xogħol<text:tab/>16</text:a></text:p>
          <text:p text:style-name="P2"><text:a xlink:type="simple" xlink:href="#__RefHeading___Toc215568_2930363814" text:style-name="Index_20_Link" text:visited-style-name="Index_20_Link">II. Perċezzjonijiet pubbliċi tal-kwalità u l-perkorsi tal-VET<text:tab/>20</text:a></text:p>
          <text:p text:style-name="P3"><text:a xlink:type="simple" xlink:href="#__RefHeading___Toc215570_2930363814" text:style-name="Index_20_Link" text:visited-style-name="Index_20_Link">1. Ħarsa ġenerali lejn l-ETV fil-pajjiż<text:tab/>21</text:a></text:p>
          <text:p text:style-name="P3"><text:a xlink:type="simple" xlink:href="#__RefHeading___Toc215572_2930363814" text:style-name="Index_20_Link" text:visited-style-name="Index_20_Link">2. Il-kwalità tat-tagħlim<text:tab/>24</text:a></text:p>
          <text:p text:style-name="P3"><text:a xlink:type="simple" xlink:href="#__RefHeading___Toc215574_2930363814" text:style-name="Index_20_Link" text:visited-style-name="Index_20_Link">3. Kwalità tal-forza tax-xogħol tat-tagħlim<text:tab/>26</text:a></text:p>
          <text:p text:style-name="P3"><text:a xlink:type="simple" xlink:href="#__RefHeading___Toc215576_2930363814" text:style-name="Index_20_Link" text:visited-style-name="Index_20_Link">4. Il-kwalità tal-infrastruttura<text:tab/>28</text:a></text:p>
          <text:p text:style-name="P3"><text:a xlink:type="simple" xlink:href="#__RefHeading___Toc215578_2930363814" text:style-name="Index_20_Link" text:visited-style-name="Index_20_Link">5. Ħiliet tekniċi speċjalizzati<text:tab/>30</text:a></text:p>
          <text:p text:style-name="P3"><text:a xlink:type="simple" xlink:href="#__RefHeading___Toc215580_2930363814" text:style-name="Index_20_Link" text:visited-style-name="Index_20_Link">6. Opportunitajiet ta’ tagħlim addizzjonali<text:tab/>32</text:a></text:p>
          <text:p text:style-name="P3"><text:a xlink:type="simple" xlink:href="#__RefHeading___Toc215582_2930363814" text:style-name="Index_20_Link" text:visited-style-name="Index_20_Link">7. Rakkomandazzjonijiet tal-ETV għaż-żgħażagħ<text:tab/>41</text:a></text:p>
          <text:p text:style-name="P2"><text:a xlink:type="simple" xlink:href="#__RefHeading___Toc215584_2930363814" text:style-name="Index_20_Link" text:visited-style-name="Index_20_Link">III. Id-distakk fl-immaġni bejn l-ETV u l-edukazzjoni ġenerali<text:tab/>48</text:a></text:p>
          <text:p text:style-name="P3"><text:a xlink:type="simple" xlink:href="#__RefHeading___Toc215586_2930363814" text:style-name="Index_20_Link" text:visited-style-name="Index_20_Link">1. Immaġni komparattiva tal-ETV kontra l-edukazzjoni ġenerali<text:tab/>49</text:a></text:p>
          <text:p text:style-name="P3"><text:a xlink:type="simple" xlink:href="#__RefHeading___Toc215588_2930363814" text:style-name="Index_20_Link" text:visited-style-name="Index_20_Link">2. L-esperjenza bl-ETV tinfluwenza l-għażla tal-ETV<text:tab/>58</text:a></text:p>
          <text:p text:style-name="P2"><text:a xlink:type="simple" xlink:href="#__RefHeading___Toc215590_2930363814" text:style-name="Index_20_Link" text:visited-style-name="Index_20_Link">IV. Ostakli għall-parteċipazzjoni fl-ETV<text:tab/>66</text:a></text:p>
          <text:p text:style-name="P3"><text:a xlink:type="simple" xlink:href="#__RefHeading___Toc215592_2930363814" text:style-name="Index_20_Link" text:visited-style-name="Index_20_Link">1. Sfidi relatati mal-ħiliet mhux tekniċi<text:tab/>67</text:a></text:p>
          <text:p text:style-name="P3"><text:a xlink:type="simple" xlink:href="#__RefHeading___Toc215594_2930363814" text:style-name="Index_20_Link" text:visited-style-name="Index_20_Link">2. Sfidi relatati mal-gwida u l-isterjotipi tas-sessi<text:tab/>71</text:a></text:p>
          <text:p text:style-name="P3"><text:a xlink:type="simple" xlink:href="#__RefHeading___Toc215596_2930363814" text:style-name="Index_20_Link" text:visited-style-name="Index_20_Link">3. Sfidi futuri<text:tab/>90</text:a></text:p>
          <text:p text:style-name="P2"><text:a xlink:type="simple" xlink:href="#__RefHeading___Toc215598_2930363814" text:style-name="Index_20_Link" text:visited-style-name="Index_20_Link">Konklużjoni<text:tab/>92</text:a></text:p>
          <text:p text:style-name="P2"><text:a xlink:type="simple" xlink:href="#__RefHeading___Toc303255_2832584591" text:style-name="Index_20_Link" text:visited-style-name="Index_20_Link">Kummenti<text:tab/>95</text:a></text:p>
          <text:p text:style-name="P2"><text:a xlink:type="simple" xlink:href="#__RefHeading___Toc215600_2930363814" text:style-name="Index_20_Link" text:visited-style-name="Index_20_Link">Speċifikazzjonijiet Tekniċi<text:tab/>97</text:a></text:p>
          <text:p text:style-name="P3"><text:a xlink:type="simple" xlink:href="#__RefHeading___Toc215602_2930363814" text:style-name="Index_20_Link" text:visited-style-name="Index_20_Link">Rati ta' rispons<text:tab/>99</text:a></text:p>
          <text:p text:style-name="P3"><text:a xlink:type="simple" xlink:href="#__RefHeading___Toc215604_2930363814" text:style-name="Index_20_Link" text:visited-style-name="Index_20_Link">Mod ta’ intervistar għal kull pajjiż<text:tab/>100</text:a></text:p>
          <text:p text:style-name="P3"><text:a xlink:type="simple" xlink:href="#__RefHeading___Toc215606_2930363814" text:style-name="Index_20_Link" text:visited-style-name="Index_20_Link">Marġni ta' żball<text:tab/>101</text:a></text:p>
          <text:p text:style-name="P2"><text:a xlink:type="simple" xlink:href="#__RefHeading___Toc215608_2930363814" text:style-name="Index_20_Link" text:visited-style-name="Index_20_Link">Kwestjonarju<text:tab/>102</text:a></text:p>
        </text:index-body>
      </text:table-of-content>
      <text:p text:style-name="P26"/>
      <text:p text:style-name="P25"/>
      <text:h text:style-name="P17" text:outline-level="1"><text:bookmark-start text:name="__RefHeading___Toc215552_2930363814"/>Introduzzjoni <text:bookmark-end text:name="__RefHeading___Toc215552_2930363814"/></text:h>
      <text:p text:style-name="P21"/>
      <text:section text:style-name="Sect2" text:name="Section1">
        <text:h text:style-name="P19" text:outline-level="2"><text:bookmark-start text:name="__RefHeading___Toc215554_2930363814"/>Introduzzjoni<text:bookmark-end text:name="__RefHeading___Toc215554_2930363814"/></text:h>
        <text:p text:style-name="P21">Dan ir-rapport tal-Ewrobarometru Speċjali 569 huwa studju komprensiv ikkummissjonat mid-Direttorat Ġenerali tal-Impjiegi, l-Affarijiet Soċjali u l-Inklużjoni (DĠ EMPL) tal-Kummissjoni Ewropea u mwettaq f’Novembru 2025. Dan ir-rapport jeżamina l-attraenza tal-edukazzjoni u t-taħriġ vokazzjonali inizjali (VET), u jipprovdi għarfien dwar il-perċezzjonijiet u l-esperjenzi taċ-ċittadini madwar l-Istati Membri. Sakemm ma jkunx speċifikat mod ieħor, l-istħarriġ jiffoka fuq l-ETV inizjali (jiġifieri, programmi vokazzjonali fil-livell sekondarju għoli). Matul dan ir-rapport, it-terminu VET jirreferi għal dawn il-programmi inizjali sakemm ma jkunx iddikjarat espliċitament mod ieħor, pereżempju meta jiġu diskussi perkorsi tal-VET ogħla jew postsekondarji. </text:p>
        <text:p text:style-name="P21">L-Unjoni Ewropea tat prijorità lit-tisħiħ tal-edukazzjoni u t-taħriġ vokazzjonali (VET) permezz ta’ diversi inizjattivi ta’ politika kkoordinati. Mill-2002, il-Proċess ta’ Kopenħagen ipprovda qafas għall-kooperazzjoni Ewropea fl-ETV, bil-għan li jtejjeb il-kwalità, it-trasparenza, il-mobbiltà u l-attraenza tas-sistemi tal-ETV madwar l-Ewropa.<text:note text:id="ftn1" text:note-class="footnote"><text:note-citation>1</text:note-citation><text:note-body><text:p text:style-name="Footnote"><text:a xlink:type="simple" xlink:href="https://www.cedefop.europa.eu/en/content/copenhagen-declaration" text:style-name="Internet_20_link" text:visited-style-name="Visited_20_Internet_20_Link"><text:span text:style-name="T55">https://www.cedefop.europa.eu/en/content/copenhagen-declaration</text:span></text:a><text:span text:style-name="T55"> </text:span></text:p></text:note-body></text:note> Filwaqt li tibni fuq din il-pedament, ir-Rakkomandazzjoni tal-Kunsill tal-2020 dwar il-VET stabbiliet prinċipji fil-livell tal-UE li jenfasizzaw l-aġilità, ir-rispons għas-suq tax-xogħol, il-kwalità għolja, u t-tagħlim ibbażat fuq ix-xogħol.<text:note text:id="ftn2" text:note-class="footnote"><text:note-citation>2</text:note-citation><text:note-body><text:p text:style-name="Footnote"><text:a xlink:type="simple" xlink:href="https://www.cedefop.europa.eu/en/content/council-recommendation-24-november-2020-vocational-education-and-training-vet-sustainable" text:style-name="Internet_20_link" text:visited-style-name="Visited_20_Internet_20_Link"><text:span text:style-name="T55">https://www.cedefop.europa.eu/en/content/council-recommendation-24-november-2020-vocational-education-and-training-vet-sustainable</text:span></text:a><text:span text:style-name="T55"> </text:span></text:p></text:note-body></text:note> </text:p>
        <text:p text:style-name="P21">Dawn l-isforzi ġew imsaħħa permezz ta’ impenji ta’ politika bħad-Dikjarazzjoni ta’ Osnabrück (2020)<text:note text:id="ftn3" text:note-class="footnote"><text:note-citation>3</text:note-citation><text:note-body><text:p text:style-name="Footnote"><text:a xlink:type="simple" xlink:href="https://www.cedefop.europa.eu/files/osnabrueck_declaration_eu2020.pdf" text:style-name="Internet_20_link" text:visited-style-name="Visited_20_Internet_20_Link"><text:span text:style-name="T55">https://www.cedefop.europa.eu/files/osnabrueck_declaration_eu2020.pdf</text:span></text:a><text:span text:style-name="T55"> </text:span></text:p></text:note-body></text:note> u d-Dikjarazzjoni ta’ Herning (2025), approvati mill-ministri<text:note text:id="ftn4" text:note-class="footnote"><text:note-citation>4</text:note-citation><text:note-body><text:p text:style-name="Footnote"><text:a xlink:type="simple" xlink:href="https://danish-presidency.consilium.europa.eu/media/23xla4rt/herning" text:style-name="Internet_20_link" text:visited-style-name="Visited_20_Internet_20_Link"><text:span text:style-name="T55">https://danish-presidency.consilium.europa.eu/media/23xla4rt/herning</text:span></text:a><text:span text:style-name="T55"> </text:span></text:p></text:note-body></text:note> tal-VET mill-Istati Membri, il-pajjiżi kandidati u taż-ŻEE, is-sħab soċjali Ewropej, u l-Kummissjoni Ewropea. Id-Dikjarazzjoni ta’ Herning tafferma mill-ġdid impenn biex jiġu kkoordinati l-isforzi biex il-VET isiru aktar attraenti, inklużivi ta’ kwalità mtejba u allinjati aħjar mal-ħtiġijiet tas-suq tax-xogħol. </text:p>
        <text:p text:style-name="P21">Filwaqt li dawn l-oqfsa ta’ politika jiddeskrivu ambizzjonijiet ċari, dawn ma jneħħux l-isfidi sinifikanti li fadal. Dan l-istħarriġ jiżvela li filwaqt li żewġ terzi tal-Ewropej jaraw il-VET f’dawl pożittiv u jirrikonoxxu l-punti b’saħħithom tiegħu fit-tagħlim tal-ħiliet rilevanti għall-impjiegi, tliet kwarti jgħidu li l-edukazzjoni ġenerali għandha immaġni aktar pożittiva. L-istereotipi marbuta mal-ġeneru jippersistu u jillimitaw l-għażliet tal-perkors: aktar minn nofs l-Ewropej (55 %) jgħidu li l-oqsma tal-VET relatati ma’ STEM huma aktar adattati għall-irġiel, u aktar minn nofs (57 %) jemmnu li l-irġiel fl-oqsma tal-VET relatati mal-indukrar jew mas-servizzi spiss jiffaċċjaw stigma jew ġudizzju soċjali. </text:p>
        <text:p text:style-name="P21">Dan ir-rapport jipprovdi fehim dettaljat ta’ kif l-Ewropej jipperċepixxu l-VET, inklużi l-kwalità, l-aċċessibbiltà, ir-rilevanza għas-suq tax-xogħol u l-fatturi soċjali li jsawru l-għażliet edukattivi tan-nies u l-attraenza tal-impjiegi li għalihom imexxi l-VET. Is-sejbiet se jservu bħala riżorsa siewja għal dawk li jfasslu l-politika, għall-partijiet ikkonċernati, u għall-pubbliku, filwaqt li joffru għarfien dwar l-oqsma li jeħtieġu attenzjoni u titjib. Billi jindirizzaw l-isfidi identifikati f’dan ir-rapport, l-Istati Membri, filwaqt li jaħdmu f’kooperazzjoni mal-UE, jistgħu jieħdu passi sinifikanti biex jagħmlu l-edukazzjoni vokazzjonali perkors ġenwin tal-ewwel għażla li jissodisfa kemm l-aspirazzjonijiet individwali kif ukoll il-ħtiġijiet tas-suq tax-xogħol. </text:p>
        <text:p text:style-name="P27">L-objettivi ewlenin ta’ dan l-istħarriġ ta’ 202 5 huma li: </text:p>
        <text:p text:style-name="P53">• Tivvaluta l-perċezzjonijiet pubbliċi tal-kwalità tal-VET, inklużi l-istandards tat-tagħlim, l-infrastruttura (jiġifieri t-tagħmir fiżiku u diġitali li l-istudenti għandhom aċċess għalih), u l-eżiti tat-tagħlim </text:p>
        <text:p text:style-name="P53">• Jeżaminaw is-sensibilizzazzjoni u l-aċċessibbiltà tal-perkorsi tal-ETV, inklużi l-għoti ta’ informazzjoni u l-opportunitajiet għall-mobbiltà u l-edukazzjoni ulterjuri </text:p>
        <text:p text:style-name="P53">• Jifhmu l-fatturi li jinfluwenzaw l-għażliet edukattivi taż-żgħażagħ u r-rwol tal-gwida mill-għalliema, il-ġenituri u l-pari </text:p>
        <text:p text:style-name="P53">• Jesploraw il-perċezzjonijiet tar-rilevanza tal-VET għas-suq tax-xogħol, inklużi d-domanda għall-impjiegi, il-livelli tal-pagi, l-istatus soċjali, u s-sostenibbiltà futura </text:p>
        <text:p text:style-name="P53">• Jiġu identifikati l-istereotipi u l-preġudizzji tal-ġeneru li jsawru l-għażliet bejn il-perkorsi tal-edukazzjoni ġenerali u vokazzjonali </text:p>
        <text:p text:style-name="P53">• Qabbel l-attitudnijiet lejn l-ETV madwar l-Istati Membri biex tidentifika l-aħjar prattiki u oqsma li jeħtieġu intervent immirat </text:p>
        <text:p text:style-name="P21"/>
        <text:h text:style-name="P19" text:outline-level="2"><text:bookmark-start text:name="__RefHeading___Toc215556_2930363814"/>Metodoloġija<text:bookmark-end text:name="__RefHeading___Toc215556_2930363814"/></text:h>
        <text:p text:style-name="P21">Dan l-Ewrobarometru Speċjali 569 dwar l-attraenza tal-edukazzjoni u t-taħriġ vokazzjonali huwa parti mill-mewġa 104.2 tal-Ewrobarometru u twettaq f’Novembru 2025. Madwar 26,453 rispondent minn gruppi soċjali u demografiċi differenti ġew intervistati bil-lingwa nazzjonali xierqa. Dan l-istħarriġ ġie kkummissjonat mill-Kummissjoni Ewropea, id-Direttorat Ġenerali għall-Impjiegi, l-Affarijiet Soċjali u l-Inklużjoni (DĠ EMPL).</text:p>
        <text:p text:style-name="P21">Il-metodoloġija użata kienet dik tal-istħarriġ tal-Ewrobarometru Standard imwettaq mid-Direttorat Ġenerali għall-Komunikazzjoni (Unità “Opinjoni Pubblika u Kamp; Involviment taċ-ċittadini”)<text:note text:id="ftn5" text:note-class="footnote"><text:note-citation>5</text:note-citation><text:note-body><text:p text:style-name="Footnote"><text:span text:style-name="T55">L-approċċi metodoloġiċi tal-Ewrobarometru: </text:span><text:a xlink:type="simple" xlink:href="https://europa.eu/eurobarometer/about/eurobarometer" text:style-name="Internet_20_link" text:visited-style-name="Visited_20_Internet_20_Link"><text:span text:style-name="T55">https://europa.eu/eurobarometer/about/eurobaromete</text:span><text:span text:style-name="T56"> r</text:span></text:a><text:span text:style-name="T56"> </text:span></text:p></text:note-body></text:note>. L-intervisti saru wiċċ imb wiċċ, jew fiżikament fid-djar tan-nies jew permezz ta’ interazzjoni bil-vidjo mill-bogħod bil-lingwa nazzjonali xierqa. Intervisti b’interazzjoni bil-vidjo mill-bogħod (“online face-to-face” jew CAVI, Intervisti bil-Video Assistiti mill-Kompjuter), li saru biss fiċ-Ċekja, fid-Danimarka, f’Malta u fil-Finlandja. Nota teknika dwar l-intervisti mwettqa mill-istituti membri tan-netwerk Verian hija annessa ma’ dan ir-rapport.</text:p>
        <text:p text:style-name="P48">Nixtiequ nirringrazzjaw lin-nies madwar l-Unjoni Ewropea li offrew il-ħin tagħhom biex jieħdu sehem f’dan l-istħarriġ.</text:p>
        <text:p text:style-name="P48">Mingħajr il-parteċipazzjoni attiva tagħhom, dan l-istudju ma kienx ikun possibbli.</text:p>
        <text:p text:style-name="P21"/>
        <text:p text:style-name="P28">Nota: F’dan ir-rapport, il-pajjiżi tal-UE huma msemmija mill-abbrevjazzjonijiet uffiċjali tagħhom, kif elenkati hawn taħt: </text:p>
        <text:p text:style-name="P21"/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column table:style-name="Tableau2.D"/>
          <table:table-row table:style-name="Tableau2.1">
            <table:table-cell table:style-name="Tableau2.A1" office:value-type="string">
              <text:p text:style-name="P71">Il-Belġju </text:p>
            </table:table-cell>
            <table:table-cell table:style-name="Tableau2.A1" office:value-type="string">
              <text:p text:style-name="P71">BE</text:p>
            </table:table-cell>
            <table:table-cell table:style-name="Tableau2.A1" office:value-type="string">
              <text:p text:style-name="P71">Il-Litwanja</text:p>
            </table:table-cell>
            <table:table-cell table:style-name="Tableau2.A1" office:value-type="string">
              <text:p text:style-name="P71">LT</text:p>
            </table:table-cell>
          </table:table-row>
          <table:table-row table:style-name="Tableau2.1">
            <table:table-cell table:style-name="Tableau2.A1" office:value-type="string">
              <text:p text:style-name="P71">Il-Bulgarija </text:p>
            </table:table-cell>
            <table:table-cell table:style-name="Tableau2.A1" office:value-type="string">
              <text:p text:style-name="P71">BG</text:p>
            </table:table-cell>
            <table:table-cell table:style-name="Tableau2.A1" office:value-type="string">
              <text:p text:style-name="P71">Il-Lussemburgu</text:p>
            </table:table-cell>
            <table:table-cell table:style-name="Tableau2.A1" office:value-type="string">
              <text:p text:style-name="P71">LU</text:p>
            </table:table-cell>
          </table:table-row>
          <table:table-row table:style-name="Tableau2.1">
            <table:table-cell table:style-name="Tableau2.A1" office:value-type="string">
              <text:p text:style-name="P71">Iċ-Ċekja </text:p>
            </table:table-cell>
            <table:table-cell table:style-name="Tableau2.A1" office:value-type="string">
              <text:p text:style-name="P71">CZ</text:p>
            </table:table-cell>
            <table:table-cell table:style-name="Tableau2.A1" office:value-type="string">
              <text:p text:style-name="P71">L-Ungerija</text:p>
            </table:table-cell>
            <table:table-cell table:style-name="Tableau2.A1" office:value-type="string">
              <text:p text:style-name="P71">HU</text:p>
            </table:table-cell>
          </table:table-row>
          <table:table-row table:style-name="Tableau2.1">
            <table:table-cell table:style-name="Tableau2.A1" office:value-type="string">
              <text:p text:style-name="P71">Id-Danimarka </text:p>
            </table:table-cell>
            <table:table-cell table:style-name="Tableau2.A1" office:value-type="string">
              <text:p text:style-name="P71">DK</text:p>
            </table:table-cell>
            <table:table-cell table:style-name="Tableau2.A1" office:value-type="string">
              <text:p text:style-name="P71">Malta</text:p>
            </table:table-cell>
            <table:table-cell table:style-name="Tableau2.A1" office:value-type="string">
              <text:p text:style-name="P71">MT</text:p>
            </table:table-cell>
          </table:table-row>
          <table:table-row table:style-name="Tableau2.1">
            <table:table-cell table:style-name="Tableau2.A1" office:value-type="string">
              <text:p text:style-name="P71">Il-Ġermanja </text:p>
            </table:table-cell>
            <table:table-cell table:style-name="Tableau2.A1" office:value-type="string">
              <text:p text:style-name="P71">il-Ġermanja</text:p>
            </table:table-cell>
            <table:table-cell table:style-name="Tableau2.A1" office:value-type="string">
              <text:p text:style-name="P71">Il-Pajjiżi l-Baxxi</text:p>
            </table:table-cell>
            <table:table-cell table:style-name="Tableau2.A1" office:value-type="string">
              <text:p text:style-name="P71">NL</text:p>
            </table:table-cell>
          </table:table-row>
          <table:table-row table:style-name="Tableau2.1">
            <table:table-cell table:style-name="Tableau2.A1" office:value-type="string">
              <text:p text:style-name="P71">L-Estonja </text:p>
            </table:table-cell>
            <table:table-cell table:style-name="Tableau2.A1" office:value-type="string">
              <text:p text:style-name="P71">EE</text:p>
            </table:table-cell>
            <table:table-cell table:style-name="Tableau2.A1" office:value-type="string">
              <text:p text:style-name="P71">L-Awstrija</text:p>
            </table:table-cell>
            <table:table-cell table:style-name="Tableau2.A1" office:value-type="string">
              <text:p text:style-name="P71">AT</text:p>
            </table:table-cell>
          </table:table-row>
          <table:table-row table:style-name="Tableau2.1">
            <table:table-cell table:style-name="Tableau2.A1" office:value-type="string">
              <text:p text:style-name="P71">L-Irlanda </text:p>
            </table:table-cell>
            <table:table-cell table:style-name="Tableau2.A1" office:value-type="string">
              <text:p text:style-name="P71">IE</text:p>
            </table:table-cell>
            <table:table-cell table:style-name="Tableau2.A1" office:value-type="string">
              <text:p text:style-name="P71">Il-Polonja</text:p>
            </table:table-cell>
            <table:table-cell table:style-name="Tableau2.A1" office:value-type="string">
              <text:p text:style-name="P71">PL</text:p>
            </table:table-cell>
          </table:table-row>
          <table:table-row table:style-name="Tableau2.1">
            <table:table-cell table:style-name="Tableau2.A1" office:value-type="string">
              <text:p text:style-name="P71">Il-Greċja </text:p>
            </table:table-cell>
            <table:table-cell table:style-name="Tableau2.A1" office:value-type="string">
              <text:p text:style-name="P71">EL</text:p>
            </table:table-cell>
            <table:table-cell table:style-name="Tableau2.A1" office:value-type="string">
              <text:p text:style-name="P71">Il-Portugall</text:p>
            </table:table-cell>
            <table:table-cell table:style-name="Tableau2.A1" office:value-type="string">
              <text:p text:style-name="P71">PT</text:p>
            </table:table-cell>
          </table:table-row>
          <table:table-row table:style-name="Tableau2.1">
            <table:table-cell table:style-name="Tableau2.A1" office:value-type="string">
              <text:p text:style-name="P71">Spanja </text:p>
            </table:table-cell>
            <table:table-cell table:style-name="Tableau2.A1" office:value-type="string">
              <text:p text:style-name="P71">ES</text:p>
            </table:table-cell>
            <table:table-cell table:style-name="Tableau2.A1" office:value-type="string">
              <text:p text:style-name="P71">Ir-Rumanija</text:p>
            </table:table-cell>
            <table:table-cell table:style-name="Tableau2.A1" office:value-type="string">
              <text:p text:style-name="P71">RO</text:p>
            </table:table-cell>
          </table:table-row>
          <table:table-row table:style-name="Tableau2.1">
            <table:table-cell table:style-name="Tableau2.A1" office:value-type="string">
              <text:p text:style-name="P71">Franza </text:p>
            </table:table-cell>
            <table:table-cell table:style-name="Tableau2.A1" office:value-type="string">
              <text:p text:style-name="P71">FR</text:p>
            </table:table-cell>
            <table:table-cell table:style-name="Tableau2.A1" office:value-type="string">
              <text:p text:style-name="P71">Is-Slovenja</text:p>
            </table:table-cell>
            <table:table-cell table:style-name="Tableau2.A1" office:value-type="string">
              <text:p text:style-name="P71">SI</text:p>
            </table:table-cell>
          </table:table-row>
          <table:table-row table:style-name="Tableau2.1">
            <table:table-cell table:style-name="Tableau2.A1" office:value-type="string">
              <text:p text:style-name="P71">Il-Kroazja </text:p>
            </table:table-cell>
            <table:table-cell table:style-name="Tableau2.A1" office:value-type="string">
              <text:p text:style-name="P71">HR</text:p>
            </table:table-cell>
            <table:table-cell table:style-name="Tableau2.A1" office:value-type="string">
              <text:p text:style-name="P71">Is-Slovakkja</text:p>
            </table:table-cell>
            <table:table-cell table:style-name="Tableau2.A1" office:value-type="string">
              <text:p text:style-name="P71">SK</text:p>
            </table:table-cell>
          </table:table-row>
          <table:table-row table:style-name="Tableau2.1">
            <table:table-cell table:style-name="Tableau2.A1" office:value-type="string">
              <text:p text:style-name="P71">L-Italja </text:p>
            </table:table-cell>
            <table:table-cell table:style-name="Tableau2.A1" office:value-type="string">
              <text:p text:style-name="P71">IT</text:p>
            </table:table-cell>
            <table:table-cell table:style-name="Tableau2.A1" office:value-type="string">
              <text:p text:style-name="P71">Il-Finlandja</text:p>
            </table:table-cell>
            <table:table-cell table:style-name="Tableau2.A1" office:value-type="string">
              <text:p text:style-name="P71">FI</text:p>
            </table:table-cell>
          </table:table-row>
          <table:table-row table:style-name="Tableau2.1">
            <table:table-cell table:style-name="Tableau2.A1" office:value-type="string">
              <text:p text:style-name="P71">Ir-Repubblika ta' Ċipru </text:p>
            </table:table-cell>
            <table:table-cell table:style-name="Tableau2.A1" office:value-type="string">
              <text:p text:style-name="P71">CY*</text:p>
            </table:table-cell>
            <table:table-cell table:style-name="Tableau2.A1" office:value-type="string">
              <text:p text:style-name="P71">L-Iżvezja</text:p>
            </table:table-cell>
            <table:table-cell table:style-name="Tableau2.A1" office:value-type="string">
              <text:p text:style-name="P71">SE</text:p>
            </table:table-cell>
          </table:table-row>
          <table:table-row table:style-name="Tableau2.1">
            <table:table-cell table:style-name="Tableau2.A1" office:value-type="string">
              <text:p text:style-name="P71">Il-Latvja</text:p>
            </table:table-cell>
            <table:table-cell table:style-name="Tableau2.A1" office:value-type="string">
              <text:p text:style-name="P71">LV</text:p>
            </table:table-cell>
            <table:table-cell table:style-name="Tableau2.A1" office:value-type="string">
              <text:p text:style-name="P67"/>
            </table:table-cell>
            <table:table-cell table:style-name="Tableau2.A1" office:value-type="string">
              <text:p text:style-name="P67"/>
            </table:table-cell>
          </table:table-row>
          <table:table-row table:style-name="Tableau2.1">
            <table:table-cell table:style-name="Tableau2.A1" table:number-columns-spanned="3" office:value-type="string">
              <text:p text:style-name="P71">Unjoni Ewropea – medja ponderata għas-27 Stat Membru</text:p>
            </table:table-cell>
            <table:covered-table-cell/>
            <table:covered-table-cell/>
            <table:table-cell table:style-name="Tableau2.A1" office:value-type="string">
              <text:p text:style-name="P71">UE27</text:p>
            </table:table-cell>
          </table:table-row>
        </table:table>
        <text:p text:style-name="P46">* Ċipru kollu kemm hu huwa wieħed mis-27 Stat Membru tal-Unjoni Ewropea. Madankollu, l-acquis communautaire ġie sospiż fil-parti tal-pajjiż li mhix ikkontrollata mill-gvern tar-Repubblika ta' Ċipru. Għal raġunijiet prattiċi, huma biss l-intervisti mwettqa fil-parti tal-pajjiż ikkontrollata mill-gvern tar-Repubblika ta’ Ċipru li huma inklużi fil-kategorija “CY” u fil-medja tal-EU-27. </text:p>
        <text:p text:style-name="P29"/>
      </text:section>
      <text:h text:style-name="P17" text:outline-level="1"><text:bookmark-start text:name="__RefHeading___Toc215558_2930363814"/>Sejbiet ewlenin <text:bookmark-end text:name="__RefHeading___Toc215558_2930363814"/></text:h>
      <text:section text:style-name="Sect2" text:name="Section2">
        <text:p text:style-name="P49">L-ETV huwa meqjus bħala ta’ kwalità għolja u rilevanti għall-impjiegi, u huwa rrakkomandat l-aktar bħala perkors edukattiv, għalkemm l-edukazzjoni ġenerali żżomm immaġni aktar pożittiva </text:p>
        <text:p text:style-name="P52"><text:span text:style-name="T8">■</text:span> Tnejn minn kull tliet Ewropej (67 %) jgħidu li l-VET jidher f’dawl pożittiv f’pajjiżhom filwaqt li 73 % jemmnu li l-VET joffri tagħlim ta’ kwalità għolja. </text:p>
        <text:p text:style-name="P52">■ Huwa maħsub li l-VET jgħallmu ħiliet tekniċi rilevanti għall-impjieg (85 % ta’ dawk li wieġbu), jimpjegaw għalliema kompetenti (79 %), u jipprovdu aċċess għal infrastruttura moderna (78 %). </text:p>
        <text:p text:style-name="P52">■ Aktar minn nofs (52 %) il-persuni li jaħdmu għal rashom għandhom kwalifika tal-VET, li tenfasizza r-rwol ta’ dan il-perkors fl-appoġġ għall-impjieg indipendenti u l-ħolqien ta’ negozju. </text:p>
        <text:p text:style-name="P52">■ Żewġ terzi (67 %) jemmnu li l-VET joffru rotta għall-istudji universitarji, u proporzjonijiet simili jgħidu li jipprovdu opportunitajiet għall-istudju barra mill-pajjiż. </text:p>
        <text:p text:style-name="P52">■ Ħamsa minn kull għaxar Ewropej jirrakkomandaw l-ETV liż-żgħażagħ li jagħżlu triq sekondarja tat-tieni livell filwaqt li inqas minn erbgħa minn kull għaxra (39 %) jirrakkomandaw edukazzjoni ġenerali. Fil-livell terzjarju, huwa wkoll aktar probabbli li jiġu rakkomandati perkorsi vokazzjonali ogħla (52 %) mir-rotot akkademiċi (35 %). </text:p>
        <text:p text:style-name="P52">■ Madankollu, tliet kwarti ta’ dawk li wieġbu (75 %) jemmnu li l-edukazzjoni ġenerali għandha immaġni aktar pożittiva mill-VET, u aktar minn tmienja minn kull għaxra (82 %) jemmnu li dawk li jiksbu riżultati għoljin huma mbiegħda mill-perkorsi vokazzjonali. </text:p>
        <text:p text:style-name="P49">Il-ħtieġa għal impjieg u introjtu hija l-fattur ewlieni fl-għażla tal-VET </text:p>
        <text:p text:style-name="P52">■ Aktar minn nofs l-Ewropej (53 %) isemmu l-ħtieġa li jkollhom impjieg u jaqilgħu l-flus malajr bħala l-fattur ewlieni li jinfluwenza liż-żgħażagħ biex jagħżlu l-ETV, u huwa l-fattur ewlieni f’24 Stat Membru. </text:p>
        <text:p text:style-name="P52">■ Il-pariri mill-ġenituri (35 %) huma aktar influwenti mill-gwida mill-għalliema (28 %), filwaqt li l-prestiġju tal-VET (16 %) u l-media soċjali (14 %) għandhom ħafna inqas piż. Dan jissuġġerixxi li hemm lok sostanzjali biex jiżdied l-istatus tal-edukazzjoni vokazzjonali fid-diskors pubbliku. </text:p>
        <text:p text:style-name="P52">■ Wieħed minn kull ħames Ewropej (21 %) jidentifika x-xewqa li jsir imprenditur jew li jaħdem għal rasu bħala wieħed mill-fatturi ewlenin għall-għażla tal-ETV. </text:p>
        <text:p text:style-name="P49">Impjiegi marbuta mal-VET meqjusa bħala fid-domanda, imħallsa tajjeb u ekoloġiċi </text:p>
        <text:p text:style-name="P52">■ Aktar minn tmienja minn kull għaxra (82 %) Ewropej jgħidu li l-kwalifiki tal-VET iwasslu għal impjiegi b’domanda għolja. </text:p>
        <text:p text:style-name="P52">■ Żewġ terzi (66 %) jgħidu li l-kwalifiki tal-ETV iwasslu għal impjiegi mħallsa tajjeb. </text:p>
        <text:p text:style-name="P52">■ Żewġ terzi (63 %) tal-Ewropej jgħidu li l-kwalifiki tal-VET iwasslu għal impjiegi li jikkontribwixxu għat-tranżizzjoni ekoloġika. </text:p>
        <text:p text:style-name="P49">Il-fehmiet ivarjaw dwar il-ħiliet bażiċi u personali u l-inklużività </text:p>
        <text:p text:style-name="P52">■ Nofs l-Ewropej jgħidu li l-programmi tal-VET mhumiex biżżejjed biex jgħallmu ħiliet bażiċi bħal-litteriżmu jew il-litteriżmu diġitali u ħiliet trasversali bħall-komunikazzjoni jew il-ħsieb kritiku. </text:p>
        <text:p text:style-name="P52">■ Żewġ terzi tal-Ewropej jgħidu li l-programmi tal-VET huma inklużivi biżżejjed biex jappoġġaw lill-istudenti li jiffaċċjaw ostakli, għalkemm il-fehmiet ivarjaw b’mod konsiderevoli bejn l-Istati Membri. </text:p>
        <text:p text:style-name="P49">Diskrepanza ġenerazzjonali ssawwar kif l-ETV huma perċepiti u rakkomandati </text:p>
        <text:p text:style-name="P52">■ Iż-żgħażagħ ta’ bejn il-15 u l-24 sena huma aktar probabbli li jgħidu li l-għalliema u l-konsulenti ta’ gwida ma jindirizzawx b’mod adegwat il-preġudizzji tal-ġeneru qabel ma l-istudenti jagħżlu bejn l-edukazzjoni ġenerali u dik vokazzjonali. Din il-perċezzjoni hija komuni għal 62 % ta’ dan l-iżgħar grupp ta’ età meta mqabbel ma’ 52 % ta’ dawk li għandhom 55 sena u aktar. </text:p>
        <text:p text:style-name="P52">■ Ir-rispondenti żgħażagħ jirreġistraw rati aktar baxxi ta’ parteċipazzjoni fil-VET (46 %) minn dawk ta’ bejn il-25 u l-54 sena (52-53 %) u huma aktar inklinati li jirrakkomandaw edukazzjoni ġenerali fuq l-edukazzjoni vokazzjonali (53 % vs 33 % fost dawk ta’ bejn il-55 u l-54 sena), u dan jiżvela treġġigħ lura ġenerazzjonali ċar fl-attitudnijiet. </text:p>
        <text:p text:style-name="P52">■ Madankollu, dawk li wieġbu li telqu mill-edukazzjoni fl-età ta’ 20 sena jew aktar huma inqas probabbli li <text:soft-page-break/>jirrakkomandaw perkorsi vokazzjonali (43 %) minn dawk li telqu bejn is-16 u d-19-il sena (58 %). </text:p>
        <text:p text:style-name="P49">L-isterjotipi tas-sessi huma prevalenti fil-perkors edukattiv u fl-għażliet fuq il-post </text:p>
        <text:p text:style-name="P52">■ Aktar minn nofs l-Ewropej jgħidu li l-oqsma tal-VET relatati ma’ STEM huma aktar adattati għall-irġiel iżda b’differenzi kbar bejn l-Istati Membri, li jvarjaw minn 86 % fl-Ungerija u s-Slovakkja għal 15 % biss fl-Iżvezja. </text:p>
        <text:p text:style-name="P52">■ Madwar sebgħa minn kull għaxar rispondenti (71 %) jemmnu li n-nisa interessati f’suġġetti tekniċi jiġu diretti lejn l-edukazzjoni ġenerali, filwaqt li kważi sebgħa minn kull għaxra (69 %) jgħidu li n-nisa jirċievu inqas inkoraġġiment għall-VET relatati ma’ STEM mill-irġiel. </text:p>
        <text:p text:style-name="P52">■ Sebgħa minn kull għaxar Ewropej jgħidu li l-irġiel li mhumiex akkademiċi ta’ livell għoli jiffaċċjaw aktar pressjoni min-nisa biex jagħżlu l-ETV fuq l-edukazzjoni ġenerali. </text:p>
        <text:p text:style-name="P52">■ Aktar minn nofs (57 %) jgħidu li l-irġiel fl-oqsma tal-indukrar jew<text:span text:style-name="T51">*</text:span> tal-VET relatati mas-servizzi jiffaċċjaw stigma soċjali, li tiżvela restrizzjonijiet fuq l-għażliet tal-perkorsi għaż-żewġ ġeneri. </text:p>
        <text:p text:style-name="P29"/>
      </text:section>
      <text:h text:style-name="P17" text:outline-level="1"><text:bookmark-start text:name="__RefHeading___Toc215560_2930363814"/>I. L-eżiti tas-suq tax-xogħol tal-Edukazzjoni u t-Taħriġ Vokazzjonali <text:bookmark-end text:name="__RefHeading___Toc215560_2930363814"/></text:h>
      <text:p text:style-name="P21"/>
      <text:section text:style-name="Sect2" text:name="Section3">
        <text:h text:style-name="P19" text:outline-level="2"><text:bookmark-start text:name="__RefHeading___Toc215562_2930363814"/>1. Il-VET iwasslu għal impjiegi b’domanda għolja <text:bookmark-end text:name="__RefHeading___Toc215562_2930363814"/></text:h>
        <text:p text:style-name="P50">Aktar minn tmienja minn kull għaxar ċittadini tal-UE jgħidu li l-kwalifiki tal-ETV iwasslu għal impjiegi li huma f’domanda għolja fis-suq tax-xogħol </text:p>
        <text:p text:style-name="P21">Madwar l-Unjoni Ewropea, 82 % ta’ dawk li wieġbu jemmnu li l-kwalifiki tal-VET iwasslu għal impjiegi li huma f’domanda għolja fis-suq tax-xogħol f’pajjiżhom, inklużi 30 % li jaqblu bis-sħiħ mad-dikjarazzjoni u 52 % li għandhom it-tendenza li jaqblu.<text:note text:id="ftn6" text:note-class="footnote"><text:note-citation>6</text:note-citation><text:note-body><text:p text:style-name="P13">QB8.4. Jekk jogħġbok għidli sa liema punt taqbel jew ma taqbilx ma’ kull waħda mid-dikjarazzjonijiet li ġejjin: Il-kwalifiki tal-VET iwasslu għal impjiegi li huma f’domanda għolja fis-suq tax-xogħol fi (il-PAJJIŻ TIEGĦEK). </text:p></text:note-body></text:note> 12% biss ma jaqblux, filwaqt li 6% ma jafux. </text:p>
        <text:p text:style-name="P21"><draw:g text:anchor-type="paragraph" draw:z-index="3" draw:name="Objet de groupe 1" draw:style-name="gr1"><draw:frame draw:style-name="gr2" draw:text-style-name="P99" svg:width="6.132cm" svg:height="5.845cm" svg:x="10.222cm" svg:y="-1.695cm"><draw:image xlink:href="Pictures/10000000000001CA000001C10C0385DE5F5589C5.png" xlink:type="simple" xlink:show="embed" xlink:actuate="onLoad" draw:mime-type="image/png"><text:p/></draw:image></draw:frame><draw:frame draw:style-name="gr16" draw:text-style-name="P101" svg:width="8.344cm" svg:height="1.551cm" svg:x="9.001cm" svg:y="-4.217cm"><draw:text-box><text:p text:style-name="P100"><text:span text:style-name="T60">Q38.4: Jekk jogħġbok għidli sa liema punt taqbel jew ma taqbilx ma’ kull waħda mid-dikjarazzjonijiet li ġejjin: Il-kwalifiki tal-- IVET iwasslu għal impjiegi li huma f'domanda għolja fis-suq tax-xogħol fil-[PAJJIŻ TIEGĦEK) (UE27) (%)) </text:span></text:p></draw:text-box></draw:frame><draw:frame draw:style-name="gr424" draw:text-style-name="P101" svg:width="2.356cm" svg:height="0.578cm" svg:x="10.94cm" svg:y="-2.744cm"><draw:text-box><text:p text:style-name="P100"><text:span text:style-name="T60">Ma nafx 6</text:span></text:p></draw:text-box></draw:frame><draw:frame draw:style-name="gr3" draw:text-style-name="P101" svg:width="2.835cm" svg:height="0.902cm" svg:x="9.277cm" svg:y="-2.194cm"><draw:text-box><text:p text:style-name="P100"><text:span text:style-name="T60">Ma naqbilx ħafna 2</text:span></text:p></draw:text-box></draw:frame><draw:frame draw:style-name="gr3" draw:text-style-name="P104" svg:width="2.668cm" svg:height="0.902cm" svg:x="8.705cm" svg:y="-1.594cm"><draw:text-box><text:p text:style-name="P103"><text:span text:style-name="T60">Ħerqana li ma naqblux 10</text:span></text:p></draw:text-box></draw:frame><draw:frame draw:style-name="gr424" draw:text-style-name="P104" svg:width="2.83cm" svg:height="0.902cm" svg:x="9.747cm" svg:y="4.191cm"><draw:text-box><text:p text:style-name="P103"><text:span text:style-name="T60">Ħerqana li naqblu 52</text:span></text:p></draw:text-box></draw:frame><draw:frame draw:style-name="gr3" draw:text-style-name="P101" svg:width="1.726cm" svg:height="0.902cm" svg:x="15.413cm" svg:y="-1.524cm"><draw:text-box><text:p text:style-name="P100"><text:span text:style-name="T60">Naqbel ħafna 30</text:span></text:p></draw:text-box></draw:frame></draw:g>Din is-sejba wiesgħa tista 'titqabbel maż-żmien, b'żieda fil-ftehim meta mqabbla mar-riżultati osservati fl-2011 ; Fl-istħarriġ tas-Cedefop tal-2016 (UE28), 86 % ta’ dawk li wieġbu kienu tal-fehma li n-nies fl-edukazzjoni vokazzjonali tgħallmu l-ħiliet meħtieġa mill-impjegaturi<text:note text:id="ftn7" text:note-class="footnote"><text:note-citation>7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4&amp;question=Q18T2__Q&amp;answer=Q18T2_A1&amp;subset=EducationLevel&amp;subsetVal=All&amp;country=AT&amp;</text:span><text:span text:style-name="T57"> c</text:span><text:span text:style-name="T55"> ountryB=EU28</text:span></text:a><text:span text:style-name="T55">. Il-formulazzjoni tal-mistoqsijiet hija differenti mill-istħarriġ attwali: “Id-dikjarazzjonijiet li ġejjin huma dwar l-impjiegi li n-nies jistgħu jiksbu wara l-edukazzjoni vokazzjonali fl-edukazzjoni sekondarja għolja. Sa liema punt taqbel jew ma taqbilx ma’ kull wieħed minnhom?-In-nies fl-edukazzjoni vokazzjonali jitgħallmu ħiliet li huma meħtieġa minn min iħaddem f’pajjiżek” </text:span></text:p></text:note-body></text:note> filwaqt li l-istħarriġ tal-Ewrobarometru dwar il-VET tal-2011 (UE27) sab li 73 % ta’ dawk li wieġbu kienu tal-fehma li l-VET wasslu għal professjonijiet li huma mitluba ħafna fis-suq tax-xogħol.<text:note text:id="ftn8" text:note-class="footnote"><text:note-citation>8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QA10.11. Il-formulazzjoni tal-mistoqsijiet hija differenti mill-istħarriġ attwali u tirreferi għall-ETV b’mod ġenerali aktar milli għall-ETV inizjali b’mod speċifiku: “Jekk jogħġbok għidli sa liema punt taqbel jew ma taqbilx ma’ kull waħda mid-dikjarazzjonijiet li ġejjin L-edukazzjoni u t-taħriġ vokazzjonali jwasslu għal professjonijiet li huma mitluba ħafna fis-suq tax-xogħol.” </text:span></text:p></text:note-body></text:note> </text:p>
        <text:p text:style-name="P29"/>
        <text:p text:style-name="P21"><draw:g text:anchor-type="paragraph" draw:z-index="70" draw:name="Objet de groupe 2" draw:style-name="gr1"><draw:frame draw:style-name="gr2" draw:text-style-name="P99" svg:width="16.805cm" svg:height="7.367cm" svg:x="0.03cm" svg:y="4.999cm"><draw:image xlink:href="Pictures/1000000000000554000002569B26B4695693A5B5.png" xlink:type="simple" xlink:show="embed" xlink:actuate="onLoad" draw:mime-type="image/png"><text:p/></draw:image></draw:frame><draw:frame draw:style-name="gr3" draw:text-style-name="P101" svg:width="17.125cm" svg:height="0.902cm" svg:x="-0.261cm" svg:y="4.048cm"><draw:text-box><text:p text:style-name="P100"><text:span text:style-name="T60">QB8.4. Jekk jogħġbok għidli sa liema punt taqbel jew ma taqbilx ma’ kull waħda mid-dikjarazzjonijiet li ġejjin:- Il-kwalifiki tal-IVET iwasslu għal impjiegi li huma f’domanda għolja fis-suq tax-xogħol fi (il-PAJJIŻ TIEGĦEK) (%)</text:span></text:p></draw:text-box></draw:frame><draw:g draw:style-name="gr4"><draw:frame draw:style-name="gr2" draw:text-style-name="P99" svg:width="14.1cm" svg:height="0.96cm" svg:x="0.03cm" svg:y="12.337cm"><draw:image xlink:href="Pictures/100000000000022300000022902E68B765C34830.png" xlink:type="simple" xlink:show="embed" xlink:actuate="onLoad" draw:mime-type="image/png"><text:p/></draw:image></draw:frame><draw:frame draw:style-name="gr5" draw:text-style-name="P101" svg:width="2.925cm" svg:height="0.646cm" svg:x="0.492cm" svg:y="12.511cm"><draw:text-box><text:p text:style-name="P100"><text:span text:style-name="T60">Naqbel ħafna</text:span></text:p></draw:text-box></draw:frame><draw:frame draw:style-name="gr6" draw:text-style-name="P101" svg:width="2.946cm" svg:height="1.006cm" svg:x="3.5cm" svg:y="12.488cm"><draw:text-box><text:p text:style-name="P100"><text:span text:style-name="T60">Ħerqana li naqblu</text:span></text:p></draw:text-box></draw:frame><draw:frame draw:style-name="gr5" draw:text-style-name="P101" svg:width="3.282cm" svg:height="0.902cm" svg:x="6.683cm" svg:y="12.532cm"><draw:text-box><text:p text:style-name="P100"><text:span text:style-name="T60">Ħerqana li ma naqblux</text:span></text:p></draw:text-box></draw:frame><draw:frame draw:style-name="gr5" draw:text-style-name="P101" svg:width="3.484cm" svg:height="0.646cm" svg:x="10.312cm" svg:y="12.49cm"><draw:text-box><text:p text:style-name="P100"><text:span text:style-name="T60">Ma naqbilx ħafna</text:span></text:p></draw:text-box></draw:frame><draw:frame draw:style-name="gr7" draw:text-style-name="P101" svg:width="2.518cm" svg:height="0.687cm" svg:x="14.034cm" svg:y="12.49cm"><draw:text-box><text:p text:style-name="P100"><text:span text:style-name="T60">Ma nafx</text:span></text:p></draw:text-box></draw:frame></draw:g></draw:g>Fl-istħarriġ attwali, il-fehmiet ivarjaw bejn l-Istati Membri, bl-ogħla livelli ta’ qbil irreġistrati fid-Danimarka (93 %), fl-Iżvezja (91 %) u fl-Irlanda (90 %). L-aktar livelli baxxi huma rreġistrati fl-Estonja (66 %), fir-Rumanija (67 %) u fil-Bulgarija (70 %). Fi 19-il Stat Membru, mill-inqas tmienja minn kull għaxar rispondenti jaqblu li l-kwalifiki tal-VET iwasslu għal impjiegi li huma f’domanda għolja fis-suq tax-xogħol. </text:p>
        <text:p text:style-name="P29">L-opinjonijiet dwar sa liema punt il-kwalifiki tal-ETV iwasslu għal impjiegi b’domanda għolja jvarjaw skont il-fatturi soċjodemografiċi u attitudinali, kif ġej. </text:p>
        <text:p text:style-name="P52">■ Il-fehma li l-kwalifiki tal-VET iwasslu għal impjiegi f’domanda għolja hija ta’ 88 % ta’ dawk li wieġbu li jiddikjaraw li l-VET jidher f’dawl pożittiv f’pajjiżhom meta mqabbel ma’ 74 % ta’ dawk li jirrapportaw li dan jidher b’mod negattiv. </text:p>
        <text:p text:style-name="P52">■ Il-Ftehim huwa aktar mifrux fost dawk li wieġbu li jemmnu li ż-żgħażagħ jirċievu biżżejjed informazzjoni dwar l-opportunitajiet tal-VET (88 %) milli fost dawk li jemmnu li ma jirċevux (75 %). </text:p>
        <text:p text:style-name="P52">■ Hemm xi differenzi skont il-kategorija soċjoprofessjonali: 85 % tal-maniġers jemmnu li l-kwalifiki tal-VET iwasslu għal impjiegi fuq talba meta mqabbla ma’ 79 % tal-persuni tad-dar,<text:note text:id="ftn9" text:note-class="footnote"><text:note-citation>9</text:note-citation><text:note-body><text:p text:style-name="P13">Il-persuni tad-dar huma definiti bħala individwi responsabbli għax-xiri ordinarju u li jieħdu ħsieb id-dar, jew mingħajr ebda okkupazzjoni attwali, li ma jaħdmux </text:p></text:note-body></text:note> ir-rispondenti qiegħda u l-istudenti. </text:p>
        <text:p text:style-name="P52">■ Dawk li wieġbu li temmew l-edukazzjoni tagħhom fl-età ta’ 20 sena jew aktar huma l-aktar probabbli li jemmnu li l-kwalifiki tal-VET iwasslu għal impjiegi b’domanda għolja (84 %), segwiti minn dawk li temmew bejn is-16 u d-19-il sena (82 %) u dawk li temmew l-edukazzjoni fl-età ta’ 15-il sena jew iżgħar (77 %). </text:p>
        <text:p text:style-name="P52">■ Hemm ukoll varjazzjonijiet żgħar biss skont l-età ta’ dawk li wieġbu. Huwa jikkondividi min jaqbel li l-kwalifiki tal-ETV iwasslu għal impjiegi b'domanda għolja huwa l-ogħla fost dawk li għandhom bejn l-40 u l-54 sena (83 %), u jonqos biss bi ftit għal 82 % fost dawk li għandhom 55 sena u aktar, 81 % fost dawk li għandhom bejn il-25 u d-39 sena u 79 % fost dawk li wieġbu li għandhom bejn il-15 u l-24 sena. </text:p>
        <text:p text:style-name="P52">■ Hemm biss differenzi marġinali fil-perċezzjoni skont il-ġeneru. </text:p>
        <text:p text:style-name="P52">■ Id-differenzi bejn dawk li huma stess attendew l-ETV u dawk li ma attendewx huma wkoll marġinali. </text:p>
        <text:p text:style-name="P21"/>
        <table:table table:name="Tableau3" table:style-name="Tableau3">
          <table:table-column table:style-name="Tableau3.A"/>
          <table:table-column table:style-name="Tableau3.B"/>
          <table:table-column table:style-name="Tableau3.C"/>
          <table:table-column table:style-name="Tableau3.D"/>
          <table:table-row table:style-name="Tableau3.1">
            <table:table-cell table:style-name="Tableau3.A1" table:number-columns-spanned="4" office:value-type="string">
              <text:p text:style-name="P71">QB8.4 Jekk jogħġbok għidli sa liema punt taqbel jew ma taqbilx ma’ kull waħda mid-dikjarazzjonijiet li ġejjin: Il-kwalifiki tal-IVET iwasslu għal impjiegi li huma f’domanda għolja fis-suq tax-xogħol (il-PAJJIŻ TIEGĦEK) (%-UE) 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1"/>
            </table:table-cell>
            <table:table-cell table:style-name="Tableau3.A1" office:value-type="string">
              <text:p text:style-name="P84">Total ta' "Qbil"</text:p>
            </table:table-cell>
            <table:table-cell table:style-name="Tableau3.A1" office:value-type="string">
              <text:p text:style-name="P84">Total ta' "Nuqqas ta' qbil" </text:p>
            </table:table-cell>
            <table:table-cell table:style-name="Tableau3.A1" office:value-type="string">
              <text:p text:style-name="P84">Ma nafx</text:p>
            </table:table-cell>
          </table:table-row>
          <table:table-row>
            <table:table-cell table:style-name="Tableau3.A1" office:value-type="string">
              <text:p text:style-name="P89">UE27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Raġel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Mara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15-24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6">
              <text:p text:style-name="P84">16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25-39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40-54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&gt;=55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4" table:number-columns-spanned="4" office:value-type="string">
              <text:p text:style-name="P59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&lt;=-15</text:p>
            </table:table-cell>
            <table:table-cell table:style-name="Tableau3.B3" office:value-type="float" office:value="77">
              <text:p text:style-name="P84">77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12">
              <text:p text:style-name="P62">12</text:p>
            </table:table-cell>
          </table:table-row>
          <table:table-row>
            <table:table-cell table:style-name="Tableau3.A1" office:value-type="string">
              <text:p text:style-name="P89">16-19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&gt;=20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Għadu qed Jistudja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4" table:number-columns-spanned="4" office:value-type="string">
              <text:p text:style-name="P59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Ħaddiem għal rasu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Maniġers </text:p>
            </table:table-cell>
            <table:table-cell table:style-name="Tableau3.B3" office:value-type="float" office:value="85">
              <text:p text:style-name="P84">85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Kullari bojod oħrajn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Ħaddiema manwali </text:p>
            </table:table-cell>
            <table:table-cell table:style-name="Tableau3.B3" office:value-type="float" office:value="83">
              <text:p text:style-name="P84">83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1" office:value-type="string">
              <text:p text:style-name="P89">Persuni tad-dar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4">
              <text:p text:style-name="P84">14</text:p>
            </table:table-cell>
            <table:table-cell table:style-name="Tableau3.B3" office:value-type="float" office:value="7">
              <text:p text:style-name="P84">7</text:p>
            </table:table-cell>
          </table:table-row>
          <table:table-row>
            <table:table-cell table:style-name="Tableau3.A1" office:value-type="string">
              <text:p text:style-name="P89">Persuni qiegħda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5">
              <text:p text:style-name="P84">15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Irtirata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8">
              <text:p text:style-name="P84">8</text:p>
            </table:table-cell>
          </table:table-row>
          <table:table-row>
            <table:table-cell table:style-name="Tableau3.A1" office:value-type="string">
              <text:p text:style-name="P89">Studenti </text:p>
            </table:table-cell>
            <table:table-cell table:style-name="Tableau3.B3" office:value-type="float" office:value="79">
              <text:p text:style-name="P84">79</text:p>
            </table:table-cell>
            <table:table-cell table:style-name="Tableau3.B3" office:value-type="float" office:value="15">
              <text:p text:style-name="P84">15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4" table:number-columns-spanned="4" office:value-type="string">
              <text:p text:style-name="P59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Żona rurali jew villaġġ </text:p>
            </table:table-cell>
            <table:table-cell table:style-name="Tableau3.B3" office:value-type="float" office:value="82">
              <text:p text:style-name="P84">82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Belt żgħira jew ta’ daqs medju </text:p>
            </table:table-cell>
            <table:table-cell table:style-name="Tableau3.B3" office:value-type="float" office:value="81">
              <text:p text:style-name="P84">81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6">
              <text:p text:style-name="P84">6</text:p>
            </table:table-cell>
          </table:table-row>
          <table:table-row>
            <table:table-cell table:style-name="Tableau3.A1" office:value-type="string">
              <text:p text:style-name="P89">Belt kbira 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1">
              <text:p text:style-name="P84">1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4" table:number-columns-spanned="4" office:value-type="string">
              <text:p text:style-name="P59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Pożittiv </text:p>
            </table:table-cell>
            <table:table-cell table:style-name="Tableau3.B3" office:value-type="float" office:value="88">
              <text:p text:style-name="P84">88</text:p>
            </table:table-cell>
            <table:table-cell table:style-name="Tableau3.B3" office:value-type="float" office:value="9">
              <text:p text:style-name="P84">9</text:p>
            </table:table-cell>
            <table:table-cell table:style-name="Tableau3.B3" office:value-type="float" office:value="3">
              <text:p text:style-name="P84">3</text:p>
            </table:table-cell>
          </table:table-row>
          <table:table-row>
            <table:table-cell table:style-name="Tableau3.A1" office:value-type="string">
              <text:p text:style-name="P89">Negattivi </text:p>
            </table:table-cell>
            <table:table-cell table:style-name="Tableau3.B3" office:value-type="float" office:value="74">
              <text:p text:style-name="P84">74</text:p>
            </table:table-cell>
            <table:table-cell table:style-name="Tableau3.B3" office:value-type="float" office:value="21">
              <text:p text:style-name="P84">21</text:p>
            </table:table-cell>
            <table:table-cell table:style-name="Tableau3.B3" office:value-type="float" office:value="5">
              <text:p text:style-name="P84">5</text:p>
            </table:table-cell>
          </table:table-row>
          <table:table-row>
            <table:table-cell table:style-name="Tableau3.A4" table:number-columns-spanned="4" office:value-type="string">
              <text:p text:style-name="P59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3.A1" office:value-type="string">
              <text:p text:style-name="P89">Iva </text:p>
            </table:table-cell>
            <table:table-cell table:style-name="Tableau3.B3" office:value-type="float" office:value="84">
              <text:p text:style-name="P84">84</text:p>
            </table:table-cell>
            <table:table-cell table:style-name="Tableau3.B3" office:value-type="float" office:value="12">
              <text:p text:style-name="P84">12</text:p>
            </table:table-cell>
            <table:table-cell table:style-name="Tableau3.B3" office:value-type="float" office:value="4">
              <text:p text:style-name="P84">4</text:p>
            </table:table-cell>
          </table:table-row>
          <table:table-row>
            <table:table-cell table:style-name="Tableau3.A1" office:value-type="string">
              <text:p text:style-name="P89">Le </text:p>
            </table:table-cell>
            <table:table-cell table:style-name="Tableau3.B3" office:value-type="float" office:value="80">
              <text:p text:style-name="P84">80</text:p>
            </table:table-cell>
            <table:table-cell table:style-name="Tableau3.B3" office:value-type="float" office:value="13">
              <text:p text:style-name="P84">13</text:p>
            </table:table-cell>
            <table:table-cell table:style-name="Tableau3.B3" office:value-type="float" office:value="7">
              <text:p text:style-name="P84">7</text:p>
            </table:table-cell>
          </table:table-row>
        </table:table>
        <text:p text:style-name="P21"/>
        <text:h text:style-name="P19" text:outline-level="2"><text:bookmark-start text:name="__RefHeading___Toc215564_2930363814"/>2. L-ETV iwasslu għal impjiegi mħallsa tajjeb <text:bookmark-end text:name="__RefHeading___Toc215564_2930363814"/></text:h>
        <text:p text:style-name="P50">Żewġ terzi taċ-ċittadini tal-UE jaħsbu li l-kwalifiki tal-ETV iwasslu għal impjiegi li huma mħallsa tajjeb</text:p>
        <text:p text:style-name="P21">Madwar l-Unjoni Ewropea, 66 % ta’ dawk li wieġbu jemmnu li l-kwalifiki tal-ETV iwasslu għal impjiegi li huma mħallsa tajjeb, inklużi 15 % li jaqblu ħafna u 51 % li għandhom it-tendenza li jaqblu.<text:note text:id="ftn10" text:note-class="footnote"><text:note-citation>10</text:note-citation><text:note-body><text:p text:style-name="P13">QB8.2. Jekk jogħġbok għidli sa liema punt taqbel jew ma taqbilx ma’ kull waħda mid-dikjarazzjonijiet li ġejjin: Il-kwalifiki tal-ETV iwasslu għal impjiegi li huma mħallsa tajjeb. </text:p></text:note-body></text:note> Madwar kwart ta’ dawk li wieġbu ma jaqblux ma’ din id-dikjarazzjoni (27 %), filwaqt li 7 % ma jafux. </text:p>
        <text:p text:style-name="P21">Dan ir-riżultat jista’ jitqabbel ma’ dak ta’ stħarriġ preċedenti, b’żieda ġenerali fis-sehem ta’ dawk li wieġbu li jaqblu ma’ din id-dikjarazzjoni: l-istħarriġ tas-Cedefop tal-2016 (EU28) sab li 60 % ta’ dawk li wieġbu jemmnu li l-VET wasslu għal impjiegi mħallsa tajjeb<text:note text:id="ftn11" text:note-class="footnote"><text:note-citation>11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4&amp;question=Q18T2__Q&amp;answer=Q18T2_A1&amp;subset=EducationLevel&amp;subsetVal=All&amp;country=AT&amp;countryB=EU28</text:span></text:a><text:span text:style-name="T55">. Il-formulazzjoni tal-mistoqsijiet hija differenti mill-istħarriġ attwali: “Id-dikjarazzjonijiet li ġejjin huma dwar l-impjiegi li n-nies jistgħu jiksbu wara l-edukazzjoni vokazzjonali fl-edukazzjoni sekondarja għolja. Kemm taqbel jew ma taqbilx ma’ kull wieħed minnhom? — L-edukazzjoni vokazzjonali twassal għal impjiegi mħallsa tajjeb”. </text:span></text:p></text:note-body></text:note> minn ‑, filwaqt li fl-istħarriġ tal-VET tal-Ewrobarometru tal-2011 (EU27), 55 % qalu li t-taħriġ vokazzjonali wassal għal impjiegi li huma mħallsa tajjeb.<text:note text:id="ftn12" text:note-class="footnote"><text:note-citation>1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 u tuża t-terminu "ETV" mingħajr ma tiddistingwi bejn l-ETV inizjali u dawk kontinwi. QA10.9: “L-edukazzjoni u t-taħriġ vokazzjonali jwasslu għal impjiegi li huma mħallsa tajjeb”. </text:span></text:p></text:note-body></text:note> </text:p>
        <text:p text:style-name="P21"><draw:g text:anchor-type="paragraph" draw:z-index="65" draw:name="Objet de groupe 4" draw:style-name="gr1"><draw:frame draw:style-name="gr2" draw:text-style-name="P99" svg:width="5.455cm" svg:height="5.869cm" svg:x="10.171cm" svg:y="-4.741cm"><draw:image xlink:href="Pictures/10000000000001E00000020408DBD5D64D0C21F2.png" xlink:type="simple" xlink:show="embed" xlink:actuate="onLoad" draw:mime-type="image/png"><text:p/></draw:image></draw:frame><draw:g draw:style-name="gr4"><draw:frame draw:style-name="gr3" draw:text-style-name="P101" svg:width="2.107cm" svg:height="0.902cm" svg:x="14.152cm" svg:y="-4.828cm"><draw:text-box><text:p text:style-name="P100"><text:span text:style-name="T60">Naqbel ħafna 15</text:span></text:p></draw:text-box></draw:frame><draw:frame draw:style-name="gr3" draw:text-style-name="P101" svg:width="1.923cm" svg:height="0.902cm" svg:x="11.462cm" svg:y="-5.311cm"><draw:text-box><text:p text:style-name="P100"><text:span text:style-name="T60">Ma nafx 7</text:span></text:p></draw:text-box></draw:frame><draw:frame draw:style-name="gr3" draw:text-style-name="P104" svg:width="2.424cm" svg:height="0.902cm" svg:x="9.144cm" svg:y="-4.713cm"><draw:text-box><text:p text:style-name="P103"><text:span text:style-name="T60">Ma naqbilx ħafna 4</text:span></text:p></draw:text-box></draw:frame><draw:frame draw:style-name="gr15" draw:text-style-name="P104" svg:width="1.841cm" svg:height="1.551cm" svg:x="8.721cm" svg:y="-3.009cm"><draw:text-box><text:p text:style-name="P103"><text:span text:style-name="T60">Ħerqana li ma naqblux 23</text:span></text:p></draw:text-box></draw:frame><draw:frame draw:style-name="gr3" draw:text-style-name="P101" svg:width="1.638cm" svg:height="1.227cm" svg:x="14.579cm" svg:y="0.557cm"><draw:text-box><text:p text:style-name="P100"><text:span text:style-name="T60">Ħerqana li naqblu 51</text:span></text:p></draw:text-box></draw:frame><draw:frame draw:style-name="gr16" draw:text-style-name="P101" svg:width="7.063cm" svg:height="1.551cm" svg:x="9.421cm" svg:y="-6.761cm"><draw:text-box><text:p text:style-name="P100"><text:span text:style-name="T60">QB8.2: Jekk jogħġbok għidli sa liema punt taqbel jew ma taqbilx ma’ kull waħda mid-dikjarazzjonijiet li ġejjin: Il-kwalifiki tal-- IVET iwasslu għal impjiegi li huma mħallsa tajjeb (UE27) (%) </text:span></text:p></draw:text-box></draw:frame></draw:g></draw:g></text:p>
        <text:p text:style-name="P29"/>
        <text:p text:style-name="P21"><draw:g text:anchor-type="paragraph" draw:z-index="4" draw:name="Objet de groupe 3" draw:style-name="gr1"><draw:frame draw:style-name="gr2" draw:text-style-name="P99" svg:width="16.696cm" svg:height="7.67cm" svg:x="0.127cm" svg:y="7.516cm"><draw:image xlink:href="Pictures/10000000000005250000025DE84D5E2CDC00E461.png" xlink:type="simple" xlink:show="embed" xlink:actuate="onLoad" draw:mime-type="image/png"><text:p/></draw:image></draw:frame><draw:g draw:style-name="gr4"><draw:frame draw:style-name="gr2" draw:text-style-name="P99" svg:width="14.098cm" svg:height="0.96cm" svg:x="0.469cm" svg:y="15.108cm"><draw:image xlink:href="Pictures/100000000000022300000022902E68B765C34830.png" xlink:type="simple" xlink:show="embed" xlink:actuate="onLoad" draw:mime-type="image/png"><text:p/></draw:image></draw:frame><draw:frame draw:style-name="gr5" draw:text-style-name="P101" svg:width="2.924cm" svg:height="0.646cm" svg:x="0.93cm" svg:y="15.283cm"><draw:text-box><text:p text:style-name="P105"><text:span text:style-name="T60">Naqbel ħafna</text:span></text:p></draw:text-box></draw:frame><draw:frame draw:style-name="gr423" draw:text-style-name="P101" svg:width="2.857cm" svg:height="0.588cm" svg:x="3.939cm" svg:y="15.262cm"><draw:text-box><text:p text:style-name="P105"><text:span text:style-name="T60">Ħerqana li naqblu</text:span></text:p></draw:text-box></draw:frame><draw:frame draw:style-name="gr5" draw:text-style-name="P101" svg:width="3.282cm" svg:height="0.902cm" svg:x="7.121cm" svg:y="15.304cm"><draw:text-box><text:p text:style-name="P105"><text:span text:style-name="T60">Ħerqana li ma naqblux</text:span></text:p></draw:text-box></draw:frame><draw:frame draw:style-name="gr5" draw:text-style-name="P101" svg:width="3.484cm" svg:height="0.646cm" svg:x="10.749cm" svg:y="15.262cm"><draw:text-box><text:p text:style-name="P105"><text:span text:style-name="T60">Ma naqbilx ħafna</text:span></text:p></draw:text-box></draw:frame><draw:frame draw:style-name="gr7" draw:text-style-name="P101" svg:width="2.52cm" svg:height="0.687cm" svg:x="14.471cm" svg:y="15.262cm"><draw:text-box><text:p text:style-name="P105"><text:span text:style-name="T60">Ma nafx</text:span></text:p></draw:text-box></draw:frame></draw:g><draw:frame draw:style-name="gr3" draw:text-style-name="P101" svg:width="16.468cm" svg:height="0.902cm" svg:x="0.457cm" svg:y="6.541cm"><draw:text-box><text:p text:style-name="P100"><text:span text:style-name="T60">QB8.2. Jekk jogħġbok għidli sa liema punt taqbel jew ma taqbilx ma' kull waħda mid-dikjarazzjonijiet li ġejjin:- Il-kwaliﬁcations tal-IVET iwasslu għal impjiegi li huma mħallsa tajjeb (%) </text:span></text:p></draw:text-box></draw:frame></draw:g>Fl-istħarriġ attwali, dan ir-riżultat huwa rifless aktar fix-xejriet ta’ parteċipazzjoni tal-VET: ir-rispondenti li jaħdmu għal rashom jirreġistraw uħud mill-ogħla rati ta’ parteċipazzjoni fil-VET (52 %), li jindikaw rabta qawwija bejn il-perkorsi tal-VET u l-karrieri intraprenditorjali (ara t-Taqsima III.2 għax-xejriet ta’ parteċipazzjoni fil-VET skont il-kategorija soċjoprofessjonali). </text:p>
        <text:p text:style-name="P21">Mill-inqas nofs dawk li wieġbu f’24 Stat Membru jemmnu li l-kwalifiki tal-ETV iwasslu għal impjiegi li huma mħallsa tajjeb. </text:p>
        <text:p text:style-name="P31">Il-fehmiet ivarjaw bejn l-Istati Membri, bl-ogħla livelli ta’ ftehim irreġistrati fl-Irlanda (85 %), fid-Danimarka (83 %) u f’Malta (80 %). L-aktar livelli baxxi jistgħu jinstabu fi Franza (48 %), u fil-Lussemburgu u fil-Finlandja (it-tnejn 49 %). </text:p>
        <text:p text:style-name="P29">L-opinjonijiet dwar sa liema punt il-kwalifiki tal-ETV iwasslu għal impjiegi li huma mħallsa tajjeb ivarjaw skont il-fatturi soċjodemografiċi u attitudinali, kif ġej. </text:p>
        <text:p text:style-name="P52">■ Il-fehma li l-kwalifiki tal-VET iwasslu għal impjiegi mħallsa tajjeb hija f’idejn 75 % ta’ dawk li wieġbu li jiddikjaraw li l-VET jitqies b’mod pożittiv f’pajjiżhom meta mqabbel ma’ 50 % ta’ dawk li jirrapportaw perċezzjonijiet negattivi. </text:p>
        <text:p text:style-name="P52">■ Hemm xi differenzi impressjonanti bejn il-kategoriji soċjoprofessjonali: 68 % tal-collars bojod u 67 % tal-ħaddiema manwali jemmnu li l-kwalifiki tal-VET iwasslu għal impjiegi mħallsa tajjeb meta mqabbla ma’ 60 % ta’ dawk qiegħda li wieġbu. </text:p>
        <text:p text:style-name="P52">■ Dawk li wieġbu li spiċċaw l-edukazzjoni bejn is-16 u d-19-il sena huma aktar probabbli li jaqblu ma’ din id-dikjarazzjoni (68 %) minn dawk li spiċċaw l-edukazzjoni ta’ 15-il sena jew iżgħar jew li għamlu dan fl-età ta’ 20 sena jew aktar (64 u 65 % rispettivament). </text:p>
        <text:p text:style-name="P52">■ Twemmin li l-kwalifiki tal-VET iwasslu għal impjiegi mħallsa tajjeb ivarja ftit skont l-età, minn 67 % ta’ dawk li għandhom 40 sena u aktar (40-54, 55 u aktar) u 65 % ta’ dawk li għandhom bejn 25-39 sena sa 63 % ta’ dawk li wieġbu li għandhom bejn 15-24 sena.</text:p>
        <text:p text:style-name="P21"/>
        <text:p text:style-name="P28"/>
        <table:table table:name="Tableau4" table:style-name="Tableau4">
          <table:table-column table:style-name="Tableau4.A"/>
          <table:table-column table:style-name="Tableau4.B"/>
          <table:table-column table:style-name="Tableau4.C"/>
          <table:table-column table:style-name="Tableau4.D"/>
          <table:table-row>
            <table:table-cell table:style-name="Tableau4.A1" table:number-columns-spanned="4" office:value-type="string">
              <text:p text:style-name="P90">QB8.2 Jekk jogħġbok għidli sa liema punt taqbel jew ma taqbilx ma’ kull waħda mid-dikjarazzjonijiet li ġejjin: Il-kwalifiki tal-IVET iwasslu għal impjiegi li huma mħallsa tajjeb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82"/>
            </table:table-cell>
            <table:table-cell table:style-name="Tableau4.A1" office:value-type="string">
              <text:p text:style-name="P85">Total ta' "Qbil"</text:p>
            </table:table-cell>
            <table:table-cell table:style-name="Tableau4.A1" office:value-type="string">
              <text:p text:style-name="P85">Total ta' "Nuqqas ta' qbil" </text:p>
            </table:table-cell>
            <table:table-cell table:style-name="Tableau4.A1" office:value-type="string">
              <text:p text:style-name="P85">Ma nafx</text:p>
            </table:table-cell>
          </table:table-row>
          <table:table-row>
            <table:table-cell table:style-name="Tableau4.A1" office:value-type="string">
              <text:p text:style-name="P90">UE27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Raġel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Mara 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8">
              <text:p text:style-name="P85">8</text:p>
            </table:table-cell>
          </table:table-row>
          <table:table-row>
            <table:table-cell table:style-name="Tableau4.A4" table:number-columns-spanned="4" office:value-type="string">
              <text:p text:style-name="P60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15-24 </text:p>
            </table:table-cell>
            <table:table-cell table:style-name="Tableau4.B3" office:value-type="float" office:value="63">
              <text:p text:style-name="P85">63</text:p>
            </table:table-cell>
            <table:table-cell table:style-name="Tableau4.B3" office:value-type="float" office:value="31">
              <text:p text:style-name="P85">31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25-39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9">
              <text:p text:style-name="P85">29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40-54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&gt;=55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9">
              <text:p text:style-name="P85">9</text:p>
            </table:table-cell>
          </table:table-row>
          <table:table-row>
            <table:table-cell table:style-name="Tableau4.A4" table:number-columns-spanned="4" office:value-type="string">
              <text:p text:style-name="P60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&lt;=-15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12">
              <text:p text:style-name="P85">12</text:p>
            </table:table-cell>
          </table:table-row>
          <table:table-row>
            <table:table-cell table:style-name="Tableau4.A1" office:value-type="string">
              <text:p text:style-name="P90">16-19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6">
              <text:p text:style-name="P85">26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&gt;=20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9">
              <text:p text:style-name="P85">29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Għadu qed Jistudja </text:p>
            </table:table-cell>
            <table:table-cell table:style-name="Tableau4.B3" office:value-type="float" office:value="59">
              <text:p text:style-name="P85">59</text:p>
            </table:table-cell>
            <table:table-cell table:style-name="Tableau4.B3" office:value-type="float" office:value="33">
              <text:p text:style-name="P85">33</text:p>
            </table:table-cell>
            <table:table-cell table:style-name="Tableau4.B3" office:value-type="float" office:value="8">
              <text:p text:style-name="P85">8</text:p>
            </table:table-cell>
          </table:table-row>
          <table:table-row>
            <table:table-cell table:style-name="Tableau4.A4" table:number-columns-spanned="4" office:value-type="string">
              <text:p text:style-name="P60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Ħaddiem għal rasu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30">
              <text:p text:style-name="P85">30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Maniġers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Kullari bojod oħrajn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Ħaddiema manwali </text:p>
            </table:table-cell>
            <table:table-cell table:style-name="Tableau4.B3" office:value-type="float" office:value="67">
              <text:p text:style-name="P85">67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1" office:value-type="string">
              <text:p text:style-name="P90">Persuni tad-dar </text:p>
            </table:table-cell>
            <table:table-cell table:style-name="Tableau4.B3" office:value-type="float" office:value="62">
              <text:p text:style-name="P85">62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10">
              <text:p text:style-name="P85">10</text:p>
            </table:table-cell>
          </table:table-row>
          <table:table-row>
            <table:table-cell table:style-name="Tableau4.A1" office:value-type="string">
              <text:p text:style-name="P90">Persuni qiegħda </text:p>
            </table:table-cell>
            <table:table-cell table:style-name="Tableau4.B3" office:value-type="float" office:value="60">
              <text:p text:style-name="P85">60</text:p>
            </table:table-cell>
            <table:table-cell table:style-name="Tableau4.B3" office:value-type="float" office:value="33">
              <text:p text:style-name="P85">33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Irtirata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4">
              <text:p text:style-name="P85">24</text:p>
            </table:table-cell>
            <table:table-cell table:style-name="Tableau4.B3" office:value-type="float" office:value="10">
              <text:p text:style-name="P85">10</text:p>
            </table:table-cell>
          </table:table-row>
          <table:table-row>
            <table:table-cell table:style-name="Tableau4.A1" office:value-type="string">
              <text:p text:style-name="P90">Studenti </text:p>
            </table:table-cell>
            <table:table-cell table:style-name="Tableau4.B3" office:value-type="float" office:value="62">
              <text:p text:style-name="P85">62</text:p>
            </table:table-cell>
            <table:table-cell table:style-name="Tableau4.B3" office:value-type="float" office:value="31">
              <text:p text:style-name="P85">31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Żona rurali jew villaġġ </text:p>
            </table:table-cell>
            <table:table-cell table:style-name="Tableau4.B3" office:value-type="float" office:value="65">
              <text:p text:style-name="P85">65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Belt żgħira jew ta’ daqs medju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1" office:value-type="string">
              <text:p text:style-name="P90">Belt kbira </text:p>
            </table:table-cell>
            <table:table-cell table:style-name="Tableau4.B3" office:value-type="float" office:value="66">
              <text:p text:style-name="P85">66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7">
              <text:p text:style-name="P85">7</text:p>
            </table:table-cell>
          </table:table-row>
          <table:table-row>
            <table:table-cell table:style-name="Tableau4.A4" table:number-columns-spanned="4" office:value-type="string">
              <text:p text:style-name="P60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Pożittiv </text:p>
            </table:table-cell>
            <table:table-cell table:style-name="Tableau4.B3" office:value-type="float" office:value="75">
              <text:p text:style-name="P85">75</text:p>
            </table:table-cell>
            <table:table-cell table:style-name="Tableau4.B3" office:value-type="float" office:value="20">
              <text:p text:style-name="P85">20</text:p>
            </table:table-cell>
            <table:table-cell table:style-name="Tableau4.B3" office:value-type="float" office:value="5">
              <text:p text:style-name="P85">5</text:p>
            </table:table-cell>
          </table:table-row>
          <table:table-row>
            <table:table-cell table:style-name="Tableau4.A1" office:value-type="string">
              <text:p text:style-name="P90">Negattivi </text:p>
            </table:table-cell>
            <table:table-cell table:style-name="Tableau4.B3" office:value-type="float" office:value="50">
              <text:p text:style-name="P85">50</text:p>
            </table:table-cell>
            <table:table-cell table:style-name="Tableau4.B3" office:value-type="float" office:value="44">
              <text:p text:style-name="P85">44</text:p>
            </table:table-cell>
            <table:table-cell table:style-name="Tableau4.B3" office:value-type="float" office:value="6">
              <text:p text:style-name="P85">6</text:p>
            </table:table-cell>
          </table:table-row>
          <table:table-row>
            <table:table-cell table:style-name="Tableau4.A4" table:number-columns-spanned="4" office:value-type="string">
              <text:p text:style-name="P60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4.A1" office:value-type="string">
              <text:p text:style-name="P90">Iva </text:p>
            </table:table-cell>
            <table:table-cell table:style-name="Tableau4.B3" office:value-type="float" office:value="68">
              <text:p text:style-name="P85">68</text:p>
            </table:table-cell>
            <table:table-cell table:style-name="Tableau4.B3" office:value-type="float" office:value="28">
              <text:p text:style-name="P85">28</text:p>
            </table:table-cell>
            <table:table-cell table:style-name="Tableau4.B3" office:value-type="float" office:value="4">
              <text:p text:style-name="P85">4</text:p>
            </table:table-cell>
          </table:table-row>
          <table:table-row>
            <table:table-cell table:style-name="Tableau4.A1" office:value-type="string">
              <text:p text:style-name="P90">Le </text:p>
            </table:table-cell>
            <table:table-cell table:style-name="Tableau4.B3" office:value-type="float" office:value="64">
              <text:p text:style-name="P85">64</text:p>
            </table:table-cell>
            <table:table-cell table:style-name="Tableau4.B3" office:value-type="float" office:value="27">
              <text:p text:style-name="P85">27</text:p>
            </table:table-cell>
            <table:table-cell table:style-name="Tableau4.B3" office:value-type="float" office:value="9">
              <text:p text:style-name="P85">9</text:p>
            </table:table-cell>
          </table:table-row>
        </table:table>
        <text:p text:style-name="P21"/>
        <text:h text:style-name="P19" text:outline-level="2"><text:bookmark-start text:name="__RefHeading___Toc215566_2930363814"/>3. Perċezzjonijiet usa’ tas-suq tax-xogħol <text:bookmark-end text:name="__RefHeading___Toc215566_2930363814"/></text:h>
        <text:p text:style-name="P50">Madwar żewġ terzi taċ-ċittadini tal-UE jgħidu li l-kwalifiki tal-ETV iwasslu għal impjiegi li huma meqjusa ħafna fis-soċjetà </text:p>
        <text:p text:style-name="P21">Madwar l-Unjoni Ewropea, 64 % taċ-ċittadini tal-UE jemmnu li l-kwalifiki tal-VET iwasslu għal impjiegi li huma meqjusa ħafna fis-soċjetà, inklużi 15 % li jaqblu ħafna u 49 % li għandhom it-tendenza li jaqblu.<text:note text:id="ftn13" text:note-class="footnote"><text:note-citation>13</text:note-citation><text:note-body><text:p text:style-name="P13">QB8.3. Jekk jogħġbok għidli sa liema punt taqbel jew ma taqbilx ma’ kull waħda mid-dikjarazzjonijiet li ġejjin: Il-kwalifiki tal-ETV iwasslu għal impjiegi li huma meqjusa ħafna fis-soċjetà. </text:p></text:note-body></text:note> Kważi terz ma jaqblux (30%), filwaqt li 6% ma jafux. Din hija żieda fil-ftehim ġenerali meta mqabbla mal-2016 meta 60 % ta’ dawk li wieġbu kienu tal-fehma li l-edukazzjoni vokazzjonali tmur għal impjiegi li kienu meqjusa ħafna f’pajjiżhom.<text:note text:id="ftn14" text:note-class="footnote"><text:note-citation>14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4&amp;question=Q18T2__Q&amp;answer=Q18T2_A1&amp;subset=EducationLevel&amp;subsetVal=All&amp;country=AT&amp;countryB=EU28</text:span></text:a><text:span text:style-name="T55"> Il-formulazzjoni tal-mistoqsija kienet kemxejn differenti fl-2016: “Id-dikjarazzjonijiet li ġejjin huma dwar l-impjiegi li n-nies jistgħu jiksbu wara l-edukazzjoni vokazzjonali fl-edukazzjoni sekondarja għolja. Sa liema punt taqbel jew ma taqbilx ma' kull wieħed minnhom?-L-edukazzjoni vokazzjonali twassal għal impjiegi li huma meqjusa ħafna f'pajjiżek ”</text:span></text:p></text:note-body></text:note> </text:p>
        <text:p text:style-name="P21">F’dan l-istħarriġ, mill-inqas nofs dawk li wieġbu f’26 Stat Membru jaqblu li l-kwalifiki tal-ETV iwasslu għal impjiegi li huma meqjusa ħafna fis-soċjetà. </text:p>
        <text:p text:style-name="P21"><draw:g text:anchor-type="paragraph" draw:z-index="5" draw:name="Forme2" draw:style-name="gr32"><draw:frame draw:style-name="gr416" draw:text-style-name="P99" svg:width="6.374cm" svg:height="6.712cm" svg:x="10.418cm" svg:y="-5.554cm"><draw:image xlink:href="Pictures/10000000000001D5000001EEB76ACB3BF906B6E1.png" xlink:type="simple" xlink:show="embed" xlink:actuate="onLoad" draw:mime-type="image/png"><text:p/></draw:image></draw:frame><draw:frame draw:style-name="gr417" draw:text-style-name="P101" svg:width="8.079cm" svg:height="1.551cm" svg:x="8.933cm" svg:y="-7.078cm"><draw:text-box><text:p text:style-name="P100"><text:span text:style-name="T60">QB8.3: Jekk jogħġbok għidli sa liema punt taqbel jew ma taqbilx ma’ kull waħda mid-dikjarazzjonijiet li ġejjin: Il-kwalifiki tal-- IVET iwasslu għal impjiegi li huma meqjusa ħafna fis-soċjetà (UE27) (%) </text:span></text:p></draw:text-box></draw:frame><draw:frame draw:style-name="gr418" draw:text-style-name="P104" svg:width="2.103cm" svg:height="0.902cm" svg:x="11.215cm" svg:y="-5.963cm"><draw:text-box><text:p text:style-name="P103"><text:span text:style-name="T60">Ma nafx 6</text:span></text:p></draw:text-box></draw:frame><draw:frame draw:style-name="gr419" draw:text-style-name="P104" svg:width="2.971cm" svg:height="0.578cm" svg:x="9.22cm" svg:y="-5.328cm"><draw:text-box><text:p text:style-name="P103"><text:span text:style-name="T60">Ma naqbilx ħafna 4</text:span></text:p></draw:text-box></draw:frame><draw:frame draw:style-name="gr420" draw:text-style-name="P104" svg:width="1.796cm" svg:height="1.227cm" svg:x="8.721cm" svg:y="-2.839cm"><draw:text-box><text:p text:style-name="P103"><text:span text:style-name="T60">Ħerqana li ma naqblux 2</text:span></text:p></draw:text-box></draw:frame><draw:frame draw:style-name="gr421" draw:text-style-name="P101" svg:width="1.759cm" svg:height="1.876cm" svg:x="15.297cm" svg:y="0.759cm"><draw:text-box><text:p text:style-name="P100"><text:span text:style-name="T60">Għandha t-tendenza li taqbel 49</text:span></text:p></draw:text-box></draw:frame><draw:frame draw:style-name="gr422" draw:text-style-name="P101" svg:width="2.373cm" svg:height="0.902cm" svg:x="14.335cm" svg:y="-5.697cm"><draw:text-box><text:p text:style-name="P100"><text:span text:style-name="T60">Naqbel ħafna 15</text:span></text:p></draw:text-box></draw:frame></draw:g>Il-fehmiet ivarjaw bejn l-Istati Membri, bl-ogħla livelli ta’ ftehim irreġistrati fl-Irlanda (81 %), fil-Litwanja (80 %) u fil-Polonja (78 %). L-aktar livelli baxxi huma rreġistrati fin-Netherlands (39 %), u fi Franza u f’Ċipru (it-tnejn 51 %). </text:p>
        <text:p text:style-name="P21"><draw:g text:anchor-type="paragraph" draw:z-index="6" draw:name="Forme3" draw:style-name="gr32"><draw:frame draw:style-name="gr408" draw:text-style-name="P99" svg:width="16.613cm" svg:height="7.203cm" svg:x="0.023cm" svg:y="1.27cm"><draw:image xlink:href="Pictures/10000000000005240000025CD0017C20A8817296.png" xlink:type="simple" xlink:show="embed" xlink:actuate="onLoad" draw:mime-type="image/png"><text:p/></draw:image></draw:frame><draw:g draw:style-name="gr4"><draw:frame draw:style-name="gr409" draw:text-style-name="P99" svg:width="13.678cm" svg:height="0.877cm" svg:x="0.358cm" svg:y="8.495cm"><draw:image xlink:href="Pictures/100000000000022300000022902E68B765C34830.png" xlink:type="simple" xlink:show="embed" xlink:actuate="onLoad" draw:mime-type="image/png"><text:p/></draw:image></draw:frame><draw:frame draw:style-name="gr410" draw:text-style-name="P101" svg:width="2.835cm" svg:height="0.595cm" svg:x="0.806cm" svg:y="8.653cm"><draw:text-box><text:p text:style-name="P105"><text:span text:style-name="T60">Naqbel ħafna</text:span></text:p></draw:text-box></draw:frame><draw:frame draw:style-name="gr411" draw:text-style-name="P101" svg:width="2.775cm" svg:height="0.578cm" svg:x="3.722cm" svg:y="8.634cm"><draw:text-box><text:p text:style-name="P105"><text:span text:style-name="T60">Ħerqana li naqblu</text:span></text:p></draw:text-box></draw:frame><draw:frame draw:style-name="gr412" draw:text-style-name="P101" svg:width="3.181cm" svg:height="0.902cm" svg:x="6.812cm" svg:y="8.673cm"><draw:text-box><text:p text:style-name="P105"><text:span text:style-name="T60">Ħerqana li ma naqblux</text:span></text:p></draw:text-box></draw:frame><draw:frame draw:style-name="gr413" draw:text-style-name="P101" svg:width="3.382cm" svg:height="0.592cm" svg:x="10.331cm" svg:y="8.634cm"><draw:text-box><text:p text:style-name="P105"><text:span text:style-name="T60">Ma naqbilx ħafna</text:span></text:p></draw:text-box></draw:frame><draw:frame draw:style-name="gr414" draw:text-style-name="P101" svg:width="2.442cm" svg:height="0.63cm" svg:x="13.944cm" svg:y="8.634cm"><draw:text-box><text:p text:style-name="P105"><text:span text:style-name="T60">Ma nafx</text:span></text:p></draw:text-box></draw:frame></draw:g><draw:frame draw:style-name="gr415" draw:text-style-name="P101" svg:width="16.5cm" svg:height="0.902cm" svg:x="-0.042cm" svg:y="0.155cm"><draw:text-box><text:p text:style-name="P100"><text:span text:style-name="T60">QB8.3. Jekk jogħġbok għidli sa liema punt taqbel jew ma taqbilx ma’ kull waħda mid-dikjarazzjonijiet li ġejjin:- Il-kwalifiki tal-IVET iwasslu għal impjiegi li huma meqjusa ħafna fis-soċjetà (%)</text:span></text:p></draw:text-box></draw:frame></draw:g></text:p>
        <text:p text:style-name="P29">L-opinjonijiet dwar sa liema punt il-kwalifiki tal-ETV iwasslu għal impjiegi li huma meqjusa ħafna fis-soċjetà jvarjaw skont il-fatturi soċjodemografiċi u attitudinali, kif ġej. </text:p>
        <text:p text:style-name="P52">■ Il-perċezzjoni tal-ETV għal darb’oħra għandha impatt sinifikanti fuq ir-riżultati. Aktar minn tliet kwarti ta’ dawk li wieġbu (76 %) li jemmnu li l-perċezzjoni tal-VET hija pożittiva jaqblu li l-VET iwasslu għal impjiegi li huma meqjusa ħafna fis-soċjetà meta mqabbla ma’ 42 % biss li jemmnu li l-VET għandhom immaġni negattiva. </text:p>
        <text:p text:style-name="P52">■ Hemm xi differenzi impressjonanti bejn il-kategoriji professjonali ocio: 68 % tal-ħaddiema manwali u tal-persuni tad-dar jaqblu li l-kwalifiki tal-VET iwasslu għal impjiegi meqjusa ħafna meta mqabbla ma’ 57 % tal-istudenti. </text:p>
        <text:p text:style-name="P52">■ Dan it-twemmin jonqos bit-tnaqqis tal-età, minn 67 % ta’ dawk li wieġbu li għandhom 55 sena u aktar għal 65 % ta’ dawk li għandhom bejn 40 u 54 sena, 63 % ta’ dawk li għandhom bejn 25 u 39 sena u 58 % ta’ dawk li għandhom bejn 15 u 24 sena. </text:p>
        <text:p text:style-name="P52">■ Dawk li wieġbu li temmew l-edukazzjoni bejn is-16 u d-19-il sena huma l-aktar probabbli li jaqblu li l-kwalifiki tal-VET iwasslu għal impjiegi meqjusa ħafna (68 %), segwiti minn t hose li temmew l-edukazzjoni ta’ 15-il sena jew iżgħar (66 %) u dawk li għamlu dan fl-età ta’ 20 sena jew aktar (60 %). Din l-opinjoni hija kondiviża minn 54 % ta’ dawk li wieġbu li għadhom qed jistudjaw. </text:p>
        <text:p text:style-name="P52">■ Dawk li wieġbu li huma stess attendew l-ETV huma aktar probabbli li jaqblu mad-dikjarazzjoni minn dawk li ma attendewx (68% vs. 60%). </text:p>
        <text:p text:style-name="P52">■ Ma hemm l-ebda differenza skont il-ġeneru. </text:p>
        <text:p text:style-name="P21"/>
        <table:table table:name="Tableau5" table:style-name="Tableau5">
          <table:table-column table:style-name="Tableau5.A"/>
          <table:table-column table:style-name="Tableau5.B"/>
          <table:table-column table:style-name="Tableau5.C"/>
          <table:table-column table:style-name="Tableau5.D"/>
          <table:table-row>
            <table:table-cell table:style-name="Tableau5.A1" table:number-columns-spanned="4" office:value-type="string">
              <text:p text:style-name="P91">QB8.3 Jekk jogħġbok għidli sa liema punt taqbel jew ma taqbilx ma’ kull waħda mid-dikjarazzjonijiet li ġejjin: Il-kwalifiki tal-IVET iwasslu għal impjiegi li huma meqjusa ħafna fis-soċjetà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4"/>
            </table:table-cell>
            <table:table-cell table:style-name="Tableau5.A1" office:value-type="string">
              <text:p text:style-name="P95">Total ta' "Qbil"</text:p>
            </table:table-cell>
            <table:table-cell table:style-name="Tableau5.A1" office:value-type="string">
              <text:p text:style-name="P95">Total ta' "Nuqqas ta' qbil" </text:p>
            </table:table-cell>
            <table:table-cell table:style-name="Tableau5.A1" office:value-type="string">
              <text:p text:style-name="P95">Ma nafx</text:p>
            </table:table-cell>
          </table:table-row>
          <table:table-row>
            <table:table-cell table:style-name="Tableau5.A1" office:value-type="string">
              <text:p text:style-name="P96">UE27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Raġel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Mara </text:p>
            </table:table-cell>
            <table:table-cell table:style-name="Tableau5.B3" office:value-type="float" office:value="64">
              <text:p text:style-name="P95">64</text:p>
            </table:table-cell>
            <table:table-cell table:style-name="Tableau5.B3" office:value-type="float" office:value="29">
              <text:p text:style-name="P95">29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4" table:number-columns-spanned="4" office:value-type="string">
              <text:p text:style-name="P64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15-24 </text:p>
            </table:table-cell>
            <table:table-cell table:style-name="Tableau5.B3" office:value-type="float" office:value="58">
              <text:p text:style-name="P95">58</text:p>
            </table:table-cell>
            <table:table-cell table:style-name="Tableau5.B3" office:value-type="float" office:value="37">
              <text:p text:style-name="P95">37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25-39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2">
              <text:p text:style-name="P95">32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40-54 </text:p>
            </table:table-cell>
            <table:table-cell table:style-name="Tableau5.B3" office:value-type="float" office:value="65">
              <text:p text:style-name="P95">65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&gt;=55</text:p>
            </table:table-cell>
            <table:table-cell table:style-name="Tableau5.B3" office:value-type="float" office:value="67">
              <text:p text:style-name="P95">67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8">
              <text:p text:style-name="P95">8</text:p>
            </table:table-cell>
          </table:table-row>
          <table:table-row>
            <table:table-cell table:style-name="Tableau5.A4" table:number-columns-spanned="4" office:value-type="string">
              <text:p text:style-name="P64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&lt;=-15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2">
              <text:p text:style-name="P95">22</text:p>
            </table:table-cell>
            <table:table-cell table:style-name="Tableau5.B3" office:value-type="float" office:value="12">
              <text:p text:style-name="P95">12</text:p>
            </table:table-cell>
          </table:table-row>
          <table:table-row>
            <table:table-cell table:style-name="Tableau5.A1" office:value-type="string">
              <text:p text:style-name="P96">16-19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6">
              <text:p text:style-name="P95">26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&gt;=20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5">
              <text:p text:style-name="P95">35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Għadu qed Jistudja </text:p>
            </table:table-cell>
            <table:table-cell table:style-name="Tableau5.B3" office:value-type="float" office:value="54">
              <text:p text:style-name="P95">54</text:p>
            </table:table-cell>
            <table:table-cell table:style-name="Tableau5.B3" office:value-type="float" office:value="40">
              <text:p text:style-name="P95">40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Ħaddiem għal rasu 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5">
              <text:p text:style-name="P95">35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Maniġers </text:p>
            </table:table-cell>
            <table:table-cell table:style-name="Tableau5.B3" office:value-type="float" office:value="61">
              <text:p text:style-name="P95">61</text:p>
            </table:table-cell>
            <table:table-cell table:style-name="Tableau5.B3" office:value-type="float" office:value="34">
              <text:p text:style-name="P95">34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Kullari bojod oħrajn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30">
              <text:p text:style-name="P95">30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Ħaddiema manwali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7">
              <text:p text:style-name="P95">27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1" office:value-type="string">
              <text:p text:style-name="P96">Persuni tad-dar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1" office:value-type="string">
              <text:p text:style-name="P96">Persuni qiegħda </text:p>
            </table:table-cell>
            <table:table-cell table:style-name="Tableau5.B3" office:value-type="float" office:value="59">
              <text:p text:style-name="P95">59</text:p>
            </table:table-cell>
            <table:table-cell table:style-name="Tableau5.B3" office:value-type="float" office:value="34">
              <text:p text:style-name="P95">34</text:p>
            </table:table-cell>
            <table:table-cell table:style-name="Tableau5.B3" office:value-type="float" office:value="7">
              <text:p text:style-name="P95">7</text:p>
            </table:table-cell>
          </table:table-row>
          <table:table-row>
            <table:table-cell table:style-name="Tableau5.A1" office:value-type="string">
              <text:p text:style-name="P96">Irtirata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5">
              <text:p text:style-name="P95">25</text:p>
            </table:table-cell>
            <table:table-cell table:style-name="Tableau5.B3" office:value-type="float" office:value="9">
              <text:p text:style-name="P95">9</text:p>
            </table:table-cell>
          </table:table-row>
          <table:table-row>
            <table:table-cell table:style-name="Tableau5.A1" office:value-type="string">
              <text:p text:style-name="P96">Studenti </text:p>
            </table:table-cell>
            <table:table-cell table:style-name="Tableau5.B3" office:value-type="float" office:value="57">
              <text:p text:style-name="P95">57</text:p>
            </table:table-cell>
            <table:table-cell table:style-name="Tableau5.B3" office:value-type="float" office:value="38">
              <text:p text:style-name="P95">38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4" table:number-columns-spanned="4" office:value-type="string">
              <text:p text:style-name="P64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Żona rurali jew villaġġ </text:p>
            </table:table-cell>
            <table:table-cell table:style-name="Tableau5.B3" office:value-type="float" office:value="66">
              <text:p text:style-name="P95">66</text:p>
            </table:table-cell>
            <table:table-cell table:style-name="Tableau5.B3" office:value-type="float" office:value="28">
              <text:p text:style-name="P95">28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Belt żgħira jew ta’ daqs medju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1" office:value-type="string">
              <text:p text:style-name="P96">Belt kbira </text:p>
            </table:table-cell>
            <table:table-cell table:style-name="Tableau5.B3" office:value-type="float" office:value="63">
              <text:p text:style-name="P95">63</text:p>
            </table:table-cell>
            <table:table-cell table:style-name="Tableau5.B3" office:value-type="float" office:value="31">
              <text:p text:style-name="P95">31</text:p>
            </table:table-cell>
            <table:table-cell table:style-name="Tableau5.B3" office:value-type="float" office:value="6">
              <text:p text:style-name="P95">6</text:p>
            </table:table-cell>
          </table:table-row>
          <table:table-row>
            <table:table-cell table:style-name="Tableau5.A4" table:number-columns-spanned="4" office:value-type="string">
              <text:p text:style-name="P64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Pożittiv </text:p>
            </table:table-cell>
            <table:table-cell table:style-name="Tableau5.B3" office:value-type="float" office:value="76">
              <text:p text:style-name="P95">76</text:p>
            </table:table-cell>
            <table:table-cell table:style-name="Tableau5.B3" office:value-type="float" office:value="20">
              <text:p text:style-name="P95">20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Negattivi </text:p>
            </table:table-cell>
            <table:table-cell table:style-name="Tableau5.B3" office:value-type="float" office:value="42">
              <text:p text:style-name="P95">42</text:p>
            </table:table-cell>
            <table:table-cell table:style-name="Tableau5.B3" office:value-type="float" office:value="53">
              <text:p text:style-name="P95">53</text:p>
            </table:table-cell>
            <table:table-cell table:style-name="Tableau5.B3" office:value-type="float" office:value="5">
              <text:p text:style-name="P95">5</text:p>
            </table:table-cell>
          </table:table-row>
          <table:table-row>
            <table:table-cell table:style-name="Tableau5.A4" table:number-columns-spanned="4" office:value-type="string">
              <text:p text:style-name="P64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5.A1" office:value-type="string">
              <text:p text:style-name="P96">Iva </text:p>
            </table:table-cell>
            <table:table-cell table:style-name="Tableau5.B3" office:value-type="float" office:value="68">
              <text:p text:style-name="P95">68</text:p>
            </table:table-cell>
            <table:table-cell table:style-name="Tableau5.B3" office:value-type="float" office:value="28">
              <text:p text:style-name="P95">28</text:p>
            </table:table-cell>
            <table:table-cell table:style-name="Tableau5.B3" office:value-type="float" office:value="4">
              <text:p text:style-name="P95">4</text:p>
            </table:table-cell>
          </table:table-row>
          <table:table-row>
            <table:table-cell table:style-name="Tableau5.A1" office:value-type="string">
              <text:p text:style-name="P96">Le </text:p>
            </table:table-cell>
            <table:table-cell table:style-name="Tableau5.B3" office:value-type="float" office:value="60">
              <text:p text:style-name="P95">60</text:p>
            </table:table-cell>
            <table:table-cell table:style-name="Tableau5.B3" office:value-type="float" office:value="32">
              <text:p text:style-name="P95">32</text:p>
            </table:table-cell>
            <table:table-cell table:style-name="Tableau5.B3" office:value-type="float" office:value="8">
              <text:p text:style-name="P95">8</text:p>
            </table:table-cell>
          </table:table-row>
        </table:table>
        <text:p text:style-name="P21"/>
        <text:p text:style-name="P51">Madwar żewġ terzi taċ-ċittadini tal-UE jaqblu li l-kwalifiki tal-VET iwasslu għal impjiegi li jikkontribwixxu għat-tranżizzjoni ekoloġika </text:p>
        <text:p text:style-name="P21">Madwar l-Unjoni Ewropea, 63 % taċ-ċittadini tal-UE jaqblu mad-dikjarazzjoni li l-kwalifiki tal-VET iwasslu għal impjiegi li jikkontribwixxu għat-tranżizzjoni ekoloġika, inklużi 14 % li jaqblu bis-sħiħ u 49 % li għandhom it-tendenza li jaqblu.<text:note text:id="ftn15" text:note-class="footnote"><text:note-citation>15</text:note-citation><text:note-body><text:p text:style-name="P13">QB8.5. Jekk jogħġbok għidli sa liema punt taqbel jew ma taqbilx ma’ kull waħda mid-dikjarazzjonijiet li ġejjin: Il-kwalifiki tal-VET iwasslu għal impjiegi li jikkontribwixxu għat-tranżizzjoni ekoloġika. </text:p></text:note-body></text:note> Madwar wieħed minn kull ħamsa (21 %) ma jaqblux, filwaqt li 16 % ma jafux. </text:p>
        <text:p text:style-name="P21">F’25 Stat Membru, mill-inqas nofs ir-rispondenti jgħidu li l-kwalifiki tal-VET iwasslu għal impjiegi li jikkontribwixxu għat-tranżizzjoni ekoloġika. </text:p>
        <text:p text:style-name="P21">Il-fehmiet ivarjaw bejn l-Istati Membri, bl-ogħla livelli ta’ ftehim irreġistrati fl-Italja (80 %), fil-Kroazja (78 %) u f’Malta (77 %). L-aktar livelli baxxi huma rreġistrati fl-Estonja (44 %), fil-Ġermanja (48 %) u fil-Finlandja (49 %). </text:p>
        <text:p text:style-name="P21"/>
        <text:p text:style-name="P21"><draw:g text:anchor-type="paragraph" draw:z-index="7" draw:name="Forme5" draw:style-name="gr1"><draw:frame draw:style-name="gr400" draw:text-style-name="P99" svg:width="16.751cm" svg:height="7.404cm" svg:x="0.109cm" svg:y="2.977cm"><draw:image xlink:href="Pictures/100000000000050E0000023C999002D5CD0C4A6C.png" xlink:type="simple" xlink:show="embed" xlink:actuate="onLoad" draw:mime-type="image/png"><text:p/></draw:image></draw:frame><draw:frame draw:style-name="gr401" draw:text-style-name="P101" svg:width="16.812cm" svg:height="0.902cm" svg:x="0.125cm" svg:y="1.732cm"><draw:text-box><text:p text:style-name="P100"><text:span text:style-name="T60">QB8.5. Jekk jogħġbok għidli sa liema punt taqbel jew ma taqbilx ma’ kull waħda mid-dikjarazzjonijiet li ġejjin: Il-kwantifikazzjonijiet tal-IVET tal-- jwasslu għal impjiegi li jikkontribwixxu għat-tranżizzjoni ekoloġika (%) </text:span></text:p></draw:text-box></draw:frame><draw:g draw:style-name="gr4"><draw:frame draw:style-name="gr402" draw:text-style-name="P99" svg:width="14.098cm" svg:height="0.959cm" svg:x="0.16cm" svg:y="10.537cm"><draw:image xlink:href="Pictures/100000000000022300000022902E68B765C34830.png" xlink:type="simple" xlink:show="embed" xlink:actuate="onLoad" draw:mime-type="image/png"><text:p/></draw:image></draw:frame><draw:frame draw:style-name="gr403" draw:text-style-name="P101" svg:width="2.924cm" svg:height="0.648cm" svg:x="0.621cm" svg:y="10.712cm"><draw:text-box><text:p text:style-name="P105"><text:span text:style-name="T60">Naqbel ħafna</text:span></text:p></draw:text-box></draw:frame><draw:frame draw:style-name="gr404" draw:text-style-name="P101" svg:width="2.857cm" svg:height="0.59cm" svg:x="3.63cm" svg:y="10.691cm"><draw:text-box><text:p text:style-name="P105"><text:span text:style-name="T60">Ħerqana li naqblu</text:span></text:p></draw:text-box></draw:frame><draw:frame draw:style-name="gr405" draw:text-style-name="P101" svg:width="3.282cm" svg:height="0.902cm" svg:x="6.812cm" svg:y="10.733cm"><draw:text-box><text:p text:style-name="P105"><text:span text:style-name="T60">Ħerqana li ma naqblux</text:span></text:p></draw:text-box></draw:frame><draw:frame draw:style-name="gr406" draw:text-style-name="P101" svg:width="3.483cm" svg:height="0.646cm" svg:x="10.442cm" svg:y="10.691cm"><draw:text-box><text:p text:style-name="P105"><text:span text:style-name="T60">Ma naqbilx ħafna</text:span></text:p></draw:text-box></draw:frame><draw:frame draw:style-name="gr407" draw:text-style-name="P101" svg:width="2.52cm" svg:height="0.687cm" svg:x="14.162cm" svg:y="10.691cm"><draw:text-box><text:p text:style-name="P105"><text:span text:style-name="T60">Ma nafx</text:span></text:p></draw:text-box></draw:frame></draw:g></draw:g><draw:g text:anchor-type="paragraph" draw:z-index="8" draw:name="Forme4" draw:style-name="gr32"><draw:frame draw:style-name="gr393" draw:text-style-name="P99" svg:width="4.668cm" svg:height="4.783cm" svg:x="11.119cm" svg:y="-4.235cm"><draw:image xlink:href="Pictures/10000000000001EF000001F65B8C384BEEA7E699.png" xlink:type="simple" xlink:show="embed" xlink:actuate="onLoad" draw:mime-type="image/png"><text:p/></draw:image></draw:frame><draw:frame draw:style-name="gr394" draw:text-style-name="P101" svg:width="7.21cm" svg:height="1.876cm" svg:x="9.407cm" svg:y="-6.209cm"><draw:text-box><text:p text:style-name="P100"><text:span text:style-name="T60">QB8.5: Jekk jogħġbok għidli sa liema punt taqbel jew ma taqbilx ma’ kull waħda mid-dikjarazzjonijiet li ġejjin: Il-kwalifiki tal-- WET iwasslu għal impjiegi li jikkontribwixxu għat-tranżizzjoni ekoloġika (EU27) (%) </text:span></text:p></draw:text-box></draw:frame><draw:frame draw:style-name="gr395" draw:text-style-name="P104" svg:width="2.084cm" svg:height="0.902cm" svg:x="10.983cm" svg:y="-4.704cm"><draw:text-box><text:p text:style-name="P103"><text:span text:style-name="T60">Ma nafx 15</text:span></text:p></draw:text-box></draw:frame><draw:frame draw:style-name="gr396" draw:text-style-name="P101" svg:width="2.269cm" svg:height="0.902cm" svg:x="13.753cm" svg:y="-4.727cm"><draw:text-box><text:p text:style-name="P100"><text:span text:style-name="T60">Naqbel ħafna 14</text:span></text:p></draw:text-box></draw:frame><draw:frame draw:style-name="gr397" draw:text-style-name="P104" svg:width="1.833cm" svg:height="1.227cm" svg:x="9.385cm" svg:y="-3.265cm"><draw:text-box><text:p text:style-name="P103"><text:span text:style-name="T60">Ma naqbilx ħafna 3</text:span></text:p></draw:text-box></draw:frame><draw:frame draw:style-name="gr398" draw:text-style-name="P104" svg:width="1.985cm" svg:height="1.227cm" svg:x="9.209cm" svg:y="-1.605cm"><draw:text-box><text:p text:style-name="P103"><text:span text:style-name="T60">Ħerqana li ma naqblux 18</text:span></text:p></draw:text-box></draw:frame><draw:frame draw:style-name="gr399" draw:text-style-name="P101" svg:width="2.116cm" svg:height="1.227cm" svg:x="14.684cm" svg:y="0.123cm"><draw:text-box><text:p text:style-name="P100"><text:span text:style-name="T60">Għandha t-tendenza li taqbel 49</text:span></text:p></draw:text-box></draw:frame></draw:g></text:p>
        <text:p text:style-name="P29">L-opinjonijiet dwar sa liema punt il-kwalifiki tal-VET iwasslu għal impjiegi li jikkontribwixxu għat-tranżizzjoni ekoloġika jvarjaw skont il-fatturi soċjodemografiċi u attitudinali, kif ġej. </text:p>
        <text:p text:style-name="P52">■ Dawk li wieġbu li jqisu l-VET bħala meqjusa b’mod pożittiv f’pajjiżhom huma aktar probabbli li jqisu li l-kwalifiki tal-VET iwasslu għal impjiegi li jikkontribwixxu għat-tranżizzjoni ekoloġika (69 % vs 53 %). </text:p>
        <text:p text:style-name="P52">■ Hemm xi differenzi bejn il-kategoriji soċjoprofessjonali: il-ħaddiema mhux manwali huma l-aktar probabbli li jemmnu li l-kwalifiki tal-VET iwasslu għal impjiegi li jikkontribwixxu għat-tranżizzjoni ekoloġika (67 %) meta mqabbla ma’ 60 % tal-maniġers u tar-rispondenti rtirati. </text:p>
        <text:p text:style-name="P52">■ Dawk li wieġbu li l-edukazzjoni tagħhom intemmet fl-età ta’ 16-il sena jew aktar huma aktar probabbli li jaħsbu li l-VET iwasslu għal impjiegi li jikkontribwixxu għat-tranżizzjoni ekoloġika minn dawk li l-edukazzjoni tagħhom intemmet fl-età ta’ 15-il sena jew qabel (64 % vs 58 %). </text:p>
        <text:p text:style-name="P52">■ Hemm differenza skont l-urbanizzazzjoni suġġettiva, b’66 % ta’ dawk li wieġbu fi bliet kbar jaqblu mad-dikjarazzjoni meta mqabbla ma’ 61 % ta’ dawk f’żoni rurali jew irħula. </text:p>
        <text:p text:style-name="P52">■ Id-differenzi skont l-età huma biss marġinali. Il-ftehim li l-VET iwasslu għal impjiegi li jikkontribwixxu għat-tranżizzjoni ekoloġika huwa l-aktar b’saħħtu fil-gruppi ta’ età ta’ bejn il-15 u l-24 sena u ta’ bejn l-40 u l-54 sena (65 %) segwit mill-grupp ta’ bejn il-25 u d-39 sena (64 %). Dan huwa l-aktar wieħed baxx fil-grupp ta’ 55+ (61%). </text:p>
        <text:p text:style-name="P21"/>
        <table:table table:name="Tableau6" table:style-name="Tableau6">
          <table:table-column table:style-name="Tableau6.A"/>
          <table:table-column table:style-name="Tableau6.B"/>
          <table:table-column table:style-name="Tableau6.C"/>
          <table:table-column table:style-name="Tableau6.D"/>
          <table:table-row>
            <table:table-cell table:style-name="Tableau6.A1" table:number-columns-spanned="4" office:value-type="string">
              <text:p text:style-name="P88">QB8.5 Jekk jogħġbok għidli sa liema punt taqbel jew ma taqbilx ma’ kull waħda mid-dikjarazzjonijiet li ġejjin: Il-kwalifiki tal-IVET iwasslu għal impjiegi li jikkontribwixxu għat-tranżizzjoni ekoloġika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0"/>
            </table:table-cell>
            <table:table-cell table:style-name="Tableau6.A1" office:value-type="string">
              <text:p text:style-name="P83">Total ta' "Qbil"</text:p>
            </table:table-cell>
            <table:table-cell table:style-name="Tableau6.A1" office:value-type="string">
              <text:p text:style-name="P83">Total ta' "Nuqqas ta' qbil" </text:p>
            </table:table-cell>
            <table:table-cell table:style-name="Tableau6.A1" office:value-type="string">
              <text:p text:style-name="P83">Ma nafx</text:p>
            </table:table-cell>
          </table:table-row>
          <table:table-row>
            <table:table-cell table:style-name="Tableau6.A1" office:value-type="string">
              <text:p text:style-name="P88">UE27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Raġel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5">
              <text:p text:style-name="P92">15</text:p>
            </table:table-cell>
          </table:table-row>
          <table:table-row>
            <table:table-cell table:style-name="Tableau6.A1" office:value-type="string">
              <text:p text:style-name="P88">Mara </text:p>
            </table:table-cell>
            <table:table-cell table:style-name="Tableau6.B3" office:value-type="float" office:value="62">
              <text:p text:style-name="P92">62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7">
              <text:p text:style-name="P92">17</text:p>
            </table:table-cell>
          </table:table-row>
          <table:table-row>
            <table:table-cell table:style-name="Tableau6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15-24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5">
              <text:p text:style-name="P92">25</text:p>
            </table:table-cell>
            <table:table-cell table:style-name="Tableau6.B3" office:value-type="float" office:value="10">
              <text:p text:style-name="P92">10</text:p>
            </table:table-cell>
          </table:table-row>
          <table:table-row>
            <table:table-cell table:style-name="Tableau6.A1" office:value-type="string">
              <text:p text:style-name="P88">25-39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2">
              <text:p text:style-name="P92">12</text:p>
            </table:table-cell>
          </table:table-row>
          <table:table-row>
            <table:table-cell table:style-name="Tableau6.A1" office:value-type="string">
              <text:p text:style-name="P88">40-54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4">
              <text:p text:style-name="P92">14</text:p>
            </table:table-cell>
          </table:table-row>
          <table:table-row>
            <table:table-cell table:style-name="Tableau6.A1" office:value-type="string">
              <text:p text:style-name="P88">&gt;=55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18">
              <text:p text:style-name="P92">18</text:p>
            </table:table-cell>
            <table:table-cell table:style-name="Tableau6.B3" office:value-type="float" office:value="21">
              <text:p text:style-name="P92">21</text:p>
            </table:table-cell>
          </table:table-row>
          <table:table-row>
            <table:table-cell table:style-name="Tableau6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&lt;=-15</text:p>
            </table:table-cell>
            <table:table-cell table:style-name="Tableau6.B3" office:value-type="float" office:value="58">
              <text:p text:style-name="P92">58</text:p>
            </table:table-cell>
            <table:table-cell table:style-name="Tableau6.B3" office:value-type="float" office:value="16">
              <text:p text:style-name="P92">16</text:p>
            </table:table-cell>
            <table:table-cell table:style-name="Tableau6.B3" office:value-type="float" office:value="26">
              <text:p text:style-name="P92">26</text:p>
            </table:table-cell>
          </table:table-row>
          <table:table-row>
            <table:table-cell table:style-name="Tableau6.A1" office:value-type="string">
              <text:p text:style-name="P88">16-19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&gt;=20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23">
              <text:p text:style-name="P92">23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Għadu qed Jistudja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Ħaddiem għal rasu </text:p>
            </table:table-cell>
            <table:table-cell table:style-name="Tableau6.B3" office:value-type="float" office:value="65">
              <text:p text:style-name="P92">65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Maniġers </text:p>
            </table:table-cell>
            <table:table-cell table:style-name="Tableau6.B3" office:value-type="float" office:value="60">
              <text:p text:style-name="P92">60</text:p>
            </table:table-cell>
            <table:table-cell table:style-name="Tableau6.B3" office:value-type="float" office:value="24">
              <text:p text:style-name="P92">24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Kullari bojod oħrajn </text:p>
            </table:table-cell>
            <table:table-cell table:style-name="Tableau6.B3" office:value-type="float" office:value="67">
              <text:p text:style-name="P92">67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2">
              <text:p text:style-name="P92">12</text:p>
            </table:table-cell>
          </table:table-row>
          <table:table-row>
            <table:table-cell table:style-name="Tableau6.A1" office:value-type="string">
              <text:p text:style-name="P88">Ħaddiema manwali </text:p>
            </table:table-cell>
            <table:table-cell table:style-name="Tableau6.B3" office:value-type="float" office:value="66">
              <text:p text:style-name="P92">66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Persuni tad-dar </text:p>
            </table:table-cell>
            <table:table-cell table:style-name="Tableau6.B3" office:value-type="float" office:value="64">
              <text:p text:style-name="P92">64</text:p>
            </table:table-cell>
            <table:table-cell table:style-name="Tableau6.B3" office:value-type="float" office:value="17">
              <text:p text:style-name="P92">17</text:p>
            </table:table-cell>
            <table:table-cell table:style-name="Tableau6.B3" office:value-type="float" office:value="19">
              <text:p text:style-name="P92">19</text:p>
            </table:table-cell>
          </table:table-row>
          <table:table-row>
            <table:table-cell table:style-name="Tableau6.A1" office:value-type="string">
              <text:p text:style-name="P88">Persuni qiegħda 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7">
              <text:p text:style-name="P92">17</text:p>
            </table:table-cell>
          </table:table-row>
          <table:table-row>
            <table:table-cell table:style-name="Tableau6.A1" office:value-type="string">
              <text:p text:style-name="P88">Irtirata </text:p>
            </table:table-cell>
            <table:table-cell table:style-name="Tableau6.B3" office:value-type="float" office:value="60">
              <text:p text:style-name="P92">60</text:p>
            </table:table-cell>
            <table:table-cell table:style-name="Tableau6.B3" office:value-type="float" office:value="17">
              <text:p text:style-name="P92">17</text:p>
            </table:table-cell>
            <table:table-cell table:style-name="Tableau6.B3" office:value-type="float" office:value="23">
              <text:p text:style-name="P92">23</text:p>
            </table:table-cell>
          </table:table-row>
          <table:table-row>
            <table:table-cell table:style-name="Tableau6.A1" office:value-type="string">
              <text:p text:style-name="P88">Studenti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6">
              <text:p text:style-name="P92">26</text:p>
            </table:table-cell>
            <table:table-cell table:style-name="Tableau6.B3" office:value-type="float" office:value="11">
              <text:p text:style-name="P92">11</text:p>
            </table:table-cell>
          </table:table-row>
          <table:table-row>
            <table:table-cell table:style-name="Tableau6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Żona rurali jew villaġġ </text:p>
            </table:table-cell>
            <table:table-cell table:style-name="Tableau6.B3" office:value-type="float" office:value="61">
              <text:p text:style-name="P92">61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8">
              <text:p text:style-name="P92">18</text:p>
            </table:table-cell>
          </table:table-row>
          <table:table-row>
            <table:table-cell table:style-name="Tableau6.A1" office:value-type="string">
              <text:p text:style-name="P88">Belt żgħira jew ta’ daqs medju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1">
              <text:p text:style-name="P92">2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1" office:value-type="string">
              <text:p text:style-name="P88">Belt kbira </text:p>
            </table:table-cell>
            <table:table-cell table:style-name="Tableau6.B3" office:value-type="float" office:value="66">
              <text:p text:style-name="P92">66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4">
              <text:p text:style-name="P92">14</text:p>
            </table:table-cell>
          </table:table-row>
          <table:table-row>
            <table:table-cell table:style-name="Tableau6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Pożittiv </text:p>
            </table:table-cell>
            <table:table-cell table:style-name="Tableau6.B3" office:value-type="float" office:value="69">
              <text:p text:style-name="P92">69</text:p>
            </table:table-cell>
            <table:table-cell table:style-name="Tableau6.B3" office:value-type="float" office:value="18">
              <text:p text:style-name="P92">18</text:p>
            </table:table-cell>
            <table:table-cell table:style-name="Tableau6.B3" office:value-type="float" office:value="13">
              <text:p text:style-name="P92">13</text:p>
            </table:table-cell>
          </table:table-row>
          <table:table-row>
            <table:table-cell table:style-name="Tableau6.A1" office:value-type="string">
              <text:p text:style-name="P88">Negattivi </text:p>
            </table:table-cell>
            <table:table-cell table:style-name="Tableau6.B3" office:value-type="float" office:value="53">
              <text:p text:style-name="P92">53</text:p>
            </table:table-cell>
            <table:table-cell table:style-name="Tableau6.B3" office:value-type="float" office:value="31">
              <text:p text:style-name="P92">31</text:p>
            </table:table-cell>
            <table:table-cell table:style-name="Tableau6.B3" office:value-type="float" office:value="16">
              <text:p text:style-name="P92">16</text:p>
            </table:table-cell>
          </table:table-row>
          <table:table-row>
            <table:table-cell table:style-name="Tableau6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6.A1" office:value-type="string">
              <text:p text:style-name="P88">Iva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2">
              <text:p text:style-name="P92">22</text:p>
            </table:table-cell>
            <table:table-cell table:style-name="Tableau6.B3" office:value-type="float" office:value="15">
              <text:p text:style-name="P92">15</text:p>
            </table:table-cell>
          </table:table-row>
          <table:table-row>
            <table:table-cell table:style-name="Tableau6.A1" office:value-type="string">
              <text:p text:style-name="P88">Le </text:p>
            </table:table-cell>
            <table:table-cell table:style-name="Tableau6.B3" office:value-type="float" office:value="63">
              <text:p text:style-name="P92">63</text:p>
            </table:table-cell>
            <table:table-cell table:style-name="Tableau6.B3" office:value-type="float" office:value="20">
              <text:p text:style-name="P92">20</text:p>
            </table:table-cell>
            <table:table-cell table:style-name="Tableau6.B3" office:value-type="float" office:value="17">
              <text:p text:style-name="P92">17</text:p>
            </table:table-cell>
          </table:table-row>
        </table:table>
        <text:p text:style-name="P32"/>
      </text:section>
      <text:h text:style-name="P18" text:outline-level="1"><text:bookmark-start text:name="__RefHeading___Toc215568_2930363814"/>II. Perċezzjonijiet pubbliċi tal-kwalità u l-perkorsi tal-VET <text:bookmark-end text:name="__RefHeading___Toc215568_2930363814"/></text:h>
      <text:p text:style-name="P97"/>
      <text:p text:style-name="P21"/>
      <text:section text:style-name="Sect2" text:name="Section4">
        <text:h text:style-name="P19" text:outline-level="2"><text:bookmark-start text:name="__RefHeading___Toc215570_2930363814"/>1. Ħarsa ġenerali lejn l-ETV fil-pajjiż <text:bookmark-end text:name="__RefHeading___Toc215570_2930363814"/></text:h>
        <text:p text:style-name="P50">Żewġ terzi taċ-ċittadini tal-UE jaħsbu li l-ETV jidher f'dawl pożittiv f'pajjiżhom </text:p>
        <text:p text:style-name="P21">Madwar l-Unjoni Ewropea, 67 % taċ-ċittadini tal-UE jaħsbu li l-ETV jitqiesu f'dawl pożittiv f'pajjiżhom, inklużi 10 % li jgħidu li huma pożittivi ħafna u 57 % pjuttost pożittivi.<text:note text:id="ftn16" text:note-class="footnote"><text:note-citation>16</text:note-citation><text:note-body><text:p text:style-name="P13">QB6. Kif taħseb li jitqiesu l-edukazzjoni u t-taħriġ vokazzjonali inizjali (il-PAJJIŻ TIEGĦEK)? </text:p></text:note-body></text:note> Madwar tlieta minn kull għaxar rispondenti jaħsbu li l-VET jitqies b’mod negattiv, li jinkludi 27 % b’mod pjuttost negattiv u 2 % b’mod negattiv ħafna. Dawn ir-riżultati huma relattivament stabbli maż-żmien. Fl-istħarriġ tas-Cedefop tal-2016 (UE28), 67 % ta’ dawk li wieġbu qalu li l-ETV tas-sekondarja għolja kellhom immaġni pożittiva f’pajjiżhom<text:note text:id="ftn17" text:note-class="footnote"><text:note-citation>17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4&amp;question=Q18T2__Q&amp;answer=Q18T2_A1&amp;subset=EducationLevel&amp;subsetVal=All&amp;country=AT&amp;countryB=EU28</text:span></text:a><text:span text:style-name="T55">. Il-formulazzjoni tal-mistoqsijiet hija differenti mill-istħarriġ attwali: Q15: "Tgħid li llum il-ġurnata l-edukazzjoni vokazzjonali fl-edukazzjoni sekondarja għolja għal dawk li għandhom bejn is-16 u t-18-il sena għandha immaġni pożittiva jew negattiva f'pajjiżek?" </text:span></text:p></text:note-body></text:note>, u 71 % ta’ dawk li wieġbu fl-istħarriġ tal-Ewrobarometru tal-2011 dwar l-ETV<text:note text:id="ftn18" text:note-class="footnote"><text:note-citation>18</text:note-citation><text:note-body><text:p text:style-name="P1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 u tuża t-terminu "ETV" mingħajr ma tiddistingwi bejn l-ETV inizjali u dawk kontinwi. QA9: "U taħseb li l-edukazzjoni u t-taħriġ vokazzjonali għandhom immaġni pożittiva ħafna, pjuttost pożittiva, pjuttost negattiva jew negattiva ħafna fil-(PAJJIŻ TAGĦNA)?"</text:span></text:p></text:note-body></text:note> (UE27) qablu wkoll . </text:p>
        <text:p text:style-name="P21"><draw:g text:anchor-type="paragraph" draw:z-index="10" draw:name="Forme7" draw:style-name="gr1"><draw:frame draw:style-name="gr378" draw:text-style-name="P99" svg:width="15.093cm" svg:height="6.608cm" svg:x="0.092cm" svg:y="3.286cm"><draw:image xlink:href="Pictures/10000000000005450000026916AE5F4EEB1656FD.png" xlink:type="simple" xlink:show="embed" xlink:actuate="onLoad" draw:mime-type="image/png"><text:p/></draw:image></draw:frame><draw:frame draw:style-name="gr379" draw:text-style-name="P101" svg:width="14.384cm" svg:height="0.593cm" svg:x="0.184cm" svg:y="2.91cm"><draw:text-box><text:p text:style-name="P100"><text:span text:style-name="T60">QB6. Kif taħseb li jitqiesu l-edukazzjoni u t-taħriġ vokazzjonali inizjali (il-PAJJIŻ TIEGĦEK)? (%) </text:span></text:p></draw:text-box></draw:frame><draw:g draw:style-name="gr4"><draw:frame draw:style-name="gr380" draw:text-style-name="P99" svg:width="13.47cm" svg:height="0.897cm" svg:x="0.369cm" svg:y="9.893cm"><draw:image xlink:href="Pictures/100000000000022300000022902E68B765C34830.png" xlink:type="simple" xlink:show="embed" xlink:actuate="onLoad" draw:mime-type="image/png"><text:p/></draw:image></draw:frame><draw:frame draw:style-name="gr381" draw:text-style-name="P101" svg:width="2.793cm" svg:height="0.606cm" svg:x="0.808cm" svg:y="10.056cm"><draw:text-box><text:p text:style-name="P105"><text:span text:style-name="T60">Pożittivi ħafna</text:span></text:p></draw:text-box></draw:frame><draw:frame draw:style-name="gr382" draw:text-style-name="P101" svg:width="2.73cm" svg:height="0.578cm" svg:x="3.886cm" svg:y="10.108cm"><draw:text-box><text:p text:style-name="P105"><text:span text:style-name="T60">Pożittiv ħafna</text:span></text:p></draw:text-box></draw:frame><draw:frame draw:style-name="gr383" draw:text-style-name="P101" svg:width="3.135cm" svg:height="0.604cm" svg:x="6.901cm" svg:y="10.05cm"><draw:text-box><text:p text:style-name="P105"><text:span text:style-name="T60">Pjuttost negattiv</text:span></text:p></draw:text-box></draw:frame><draw:frame draw:style-name="gr384" draw:text-style-name="P101" svg:width="3.331cm" svg:height="0.606cm" svg:x="10.19cm" svg:y="10.036cm"><draw:text-box><text:p text:style-name="P105"><text:span text:style-name="T60">Negattivi ħafna</text:span></text:p></draw:text-box></draw:frame><draw:frame draw:style-name="gr385" draw:text-style-name="P101" svg:width="2.407cm" svg:height="0.643cm" svg:x="13.748cm" svg:y="10.036cm"><draw:text-box><text:p text:style-name="P105"><text:span text:style-name="T60">Ma nafx</text:span></text:p></draw:text-box></draw:frame></draw:g></draw:g><draw:g text:anchor-type="paragraph" draw:z-index="9" draw:name="Forme6" draw:style-name="gr1"><draw:frame draw:style-name="gr386" draw:text-style-name="P99" svg:width="5.439cm" svg:height="5.785cm" svg:x="10.268cm" svg:y="-4.524cm"><draw:image xlink:href="Pictures/10000000000001E7000002016D0CD36994D96C29.png" xlink:type="simple" xlink:show="embed" xlink:actuate="onLoad" draw:mime-type="image/png"><text:p/></draw:image></draw:frame><draw:frame draw:style-name="gr387" draw:text-style-name="P101" svg:width="7.781cm" svg:height="1.151cm" svg:x="9.1cm" svg:y="-5.983cm"><draw:text-box><text:p text:style-name="P100"><text:span text:style-name="T60">QB6: Kif taħseb li jitqiesu l-edukazzjoni u t-taħriġ vokazzjonali inizjali (il-PAJJIŻ TIEGĦEK)? (UE27) (%) </text:span></text:p></draw:text-box></draw:frame><draw:frame draw:style-name="gr388" draw:text-style-name="P101" svg:width="2.504cm" svg:height="0.902cm" svg:x="13.753cm" svg:y="-4.798cm"><draw:text-box><text:p text:style-name="P100"><text:span text:style-name="T60">Pożittiv ħafna 10</text:span></text:p></draw:text-box></draw:frame><draw:frame draw:style-name="gr389" draw:text-style-name="P107" svg:width="2.375cm" svg:height="0.578cm" svg:x="11.257cm" svg:y="-5.175cm"><draw:text-box><text:p text:style-name="P106"><text:span text:style-name="T60">Ma nafx 4</text:span></text:p></draw:text-box></draw:frame><draw:frame draw:style-name="gr390" draw:text-style-name="P104" svg:width="2.442cm" svg:height="0.902cm" svg:x="9.682cm" svg:y="-4.671cm"><draw:text-box><text:p text:style-name="P103"><text:span text:style-name="T60">Negattiv ħafna 2</text:span></text:p></draw:text-box></draw:frame><draw:frame draw:style-name="gr391" draw:text-style-name="P104" svg:width="1.858cm" svg:height="1.227cm" svg:x="8.733cm" svg:y="-3.612cm"><draw:text-box><text:p text:style-name="P103"><text:span text:style-name="T60">Pjuttost negattiv 27</text:span></text:p></draw:text-box></draw:frame><draw:frame draw:style-name="gr392" draw:text-style-name="P107" svg:width="1.816cm" svg:height="1.227cm" svg:x="14.49cm" svg:y="0.653cm"><draw:text-box><text:p text:style-name="P106"><text:span text:style-name="T60">Pożittiv ħafna 57</text:span></text:p></draw:text-box></draw:frame></draw:g>Fl-istħarriġ attwali, il-perċezzjonijiet tal-VET ivarjaw b’mod konsiderevoli madwar l-Istati Membri tal-UE. L-ogħla livelli ta’ perċezzjonijiet pożittivi huma rreġistrati fil-Ġermanja (82 %), fl-Awstrija u fil-Polonja (it-tnejn 81 %), fil-Kroazja (77 %), u fil-Litwanja u f’Malta (it-tnejn 76 %). Il-perċezzjonijiet huma l-inqas pożittivi fil-Belġju u fin-Netherlands (it-tnejn 44 %), fi Franza (50 %) u fl-Iżvezja (56 %). </text:p>
        <text:p text:style-name="P21"/>
        <text:p text:style-name="P21"/>
        <text:p text:style-name="P29"><draw:g text:anchor-type="paragraph" draw:z-index="11" draw:name="Forme8" draw:style-name="gr1"><draw:frame draw:style-name="gr376" draw:text-style-name="P99" svg:width="16.102cm" svg:height="13.424cm" svg:x="0cm" svg:y="0.967cm"><draw:image xlink:href="Pictures/100000000000048F000003CD9AC14196A640288D.png" xlink:type="simple" xlink:show="embed" xlink:actuate="onLoad" draw:mime-type="image/png"><text:p/></draw:image></draw:frame><draw:frame draw:style-name="gr377" draw:text-style-name="P101" svg:width="14.008cm" svg:height="0.902cm" svg:x="1.526cm" svg:y="0.002cm"><draw:text-box><text:p text:style-name="P100"><text:span text:style-name="T60">QB6: Kif taħseb li jitqiesu l-edukazzjoni u t-taħriġ vokazzjonali inizjali (il-PAJJIŻ TIEGĦEK)? - Total "Pożittiv" (EU27) (%) </text:span></text:p></draw:text-box></draw:frame></draw:g></text:p>
        <text:p text:style-name="P21"/>
        <text:p text:style-name="P29">F’termini ta’ kif jitqiesu l-edukazzjoni u t-taħriġ vokazzjonali inizjali, hemm xi differenzi soċjodemografiċi u attitudinali fost l-Ewropej, kif ġej. </text:p>
        <text:p text:style-name="P52">■ Il-perċezzjonijiet pożittivi tal-VET huma ħafna aktar mifruxa fost dawk li wieġbu li jaħsbu li l-istudenti jirċievu biżżejjed informazzjoni dwar l-opportunitajiet tal-VET (81 %) milli fost dawk li jaħsbu li l-istudenti ma jirċevux biżżejjed informazzjoni (42 %). </text:p>
        <text:p text:style-name="P52">■ Dawk li jemmnu li l-VET joffru tagħlim ta’ kwalità għolja huma aktar probabbli li jikklassifikaw il-VET b’mod pożittiv (76 %) minn dawk li ma għandhomx din il-fehma (42 %). </text:p>
        <text:p text:style-name="P52">■ Dawk li wieġbu li jemmnu li l-VET iwassal għal impjiegi mħallsa tajjeb huma aktar probabbli li jirrapportaw perċezzjonijiet pożittivi tal-VET (76 %) minn dawk li ma jagħmlux dan (50 %). </text:p>
        <text:p text:style-name="P52">■ Hemm xi differenzi notevoli bejn il-kategoriji soċjoprofessjonali: il-persuni tad-dar, il-pensjonanti u l-ħaddiema manwali huma l-aktar probabbli li jgħidu li l-ETV inizjali jitqiesu b’mod pożittiv (69-70 %) meta mqabbla ma’ 60 % ta’ dawk li wieġbu li huma qiegħda. </text:p>
        <text:p text:style-name="P52">■ Dawk li wieġbu li għandhom 55 sena u aktar huma l-aktar probabbli li jkollhom immaġni pożittiva tal-VET (68 %), filwaqt li din iċ-ċifra hija ta’ 61 % fost dawk li wieġbu li għandhom bejn 15 u 24 sena. </text:p>
        <text:p text:style-name="P52">■ Dawk li wieġbu li spiċċaw l-edukazzjoni bejn is-16 u d-19-il sena huma l-aktar probabbli li jaħsbu li l-VET għandu immaġni pożittiva (70 %) meta mqabbel ma’ 64 % fost dawk li studjaw sal-età ta’ 20 sena jew aktar. </text:p>
        <text:p text:style-name="P52">■ In-nies li jemmnu li l-ETV relatati ma' STEM ‑ huma aktar adattati għall-irġiel huma notevolment aktar pożittivi dwar l-ETV minn dawk li m'għandhomx din il-fehma (72% meta mqabbla ma' 61%). </text:p>
        <text:p text:style-name="P52">■ Id-differenzi skont il-ġeneru huma negliġibbli. </text:p>
        <text:p text:style-name="P21"/>
        <table:table table:name="Tableau7" table:style-name="Tableau7">
          <table:table-column table:style-name="Tableau7.A"/>
          <table:table-column table:style-name="Tableau7.B"/>
          <table:table-column table:style-name="Tableau7.C"/>
          <table:table-column table:style-name="Tableau7.D"/>
          <table:table-row>
            <table:table-cell table:style-name="Tableau7.A1" table:number-columns-spanned="4" office:value-type="string">
              <text:p text:style-name="P72">QB6 Kif taħseb li jitqiesu l-edukazzjoni u t-taħriġ vokazzjonali inizjali (PAJJIŻ TAGĦNA)?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8"/>
            </table:table-cell>
            <table:table-cell table:style-name="Tableau7.A1" office:value-type="string">
              <text:p text:style-name="P70">Total “pożittiv”</text:p>
            </table:table-cell>
            <table:table-cell table:style-name="Tableau7.A1" office:value-type="string">
              <text:p text:style-name="P70">Total “Negattiv” </text:p>
            </table:table-cell>
            <table:table-cell table:style-name="Tableau7.A1" office:value-type="string">
              <text:p text:style-name="P70">Ma nafx</text:p>
            </table:table-cell>
          </table:table-row>
          <table:table-row>
            <table:table-cell table:style-name="Tableau7.A1" office:value-type="string">
              <text:p text:style-name="P72">UE27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Raġel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Mara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4" table:number-columns-spanned="4" office:value-type="string">
              <text:p text:style-name="P65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15-24 </text:p>
            </table:table-cell>
            <table:table-cell table:style-name="Tableau7.B3" office:value-type="float" office:value="61">
              <text:p text:style-name="P74">61</text:p>
            </table:table-cell>
            <table:table-cell table:style-name="Tableau7.B3" office:value-type="float" office:value="36">
              <text:p text:style-name="P74">36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25-39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40-54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&gt;=55</text:p>
            </table:table-cell>
            <table:table-cell table:style-name="Tableau7.B3" office:value-type="float" office:value="68">
              <text:p text:style-name="P74">68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6">
              <text:p text:style-name="P74">6</text:p>
            </table:table-cell>
          </table:table-row>
          <table:table-row>
            <table:table-cell table:style-name="Tableau7.A4" table:number-columns-spanned="4" office:value-type="string">
              <text:p text:style-name="P65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&lt;=-15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1">
              <text:p text:style-name="P74">21</text:p>
            </table:table-cell>
            <table:table-cell table:style-name="Tableau7.B3" office:value-type="float" office:value="10">
              <text:p text:style-name="P74">10</text:p>
            </table:table-cell>
          </table:table-row>
          <table:table-row>
            <table:table-cell table:style-name="Tableau7.A1" office:value-type="string">
              <text:p text:style-name="P72">16-19 </text:p>
            </table:table-cell>
            <table:table-cell table:style-name="Tableau7.B3" office:value-type="float" office:value="70">
              <text:p text:style-name="P74">70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&gt;=20</text:p>
            </table:table-cell>
            <table:table-cell table:style-name="Tableau7.B3" office:value-type="float" office:value="64">
              <text:p text:style-name="P74">64</text:p>
            </table:table-cell>
            <table:table-cell table:style-name="Tableau7.B3" office:value-type="float" office:value="33">
              <text:p text:style-name="P74">33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Għadu qed Jistudja </text:p>
            </table:table-cell>
            <table:table-cell table:style-name="Tableau7.B3" office:value-type="float" office:value="60">
              <text:p text:style-name="P74">60</text:p>
            </table:table-cell>
            <table:table-cell table:style-name="Tableau7.B3" office:value-type="float" office:value="36">
              <text:p text:style-name="P74">36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Ħaddiem għal rasu </text:p>
            </table:table-cell>
            <table:table-cell table:style-name="Tableau7.B3" office:value-type="float" office:value="66">
              <text:p text:style-name="P74">66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Maniġers </text:p>
            </table:table-cell>
            <table:table-cell table:style-name="Tableau7.B3" office:value-type="float" office:value="64">
              <text:p text:style-name="P74">64</text:p>
            </table:table-cell>
            <table:table-cell table:style-name="Tableau7.B3" office:value-type="float" office:value="33">
              <text:p text:style-name="P74">33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Kullari bojod oħrajn </text:p>
            </table:table-cell>
            <table:table-cell table:style-name="Tableau7.B3" office:value-type="float" office:value="68">
              <text:p text:style-name="P74">68</text:p>
            </table:table-cell>
            <table:table-cell table:style-name="Tableau7.B3" office:value-type="float" office:value="30">
              <text:p text:style-name="P74">30</text:p>
            </table:table-cell>
            <table:table-cell table:style-name="Tableau7.B3" office:value-type="float" office:value="2">
              <text:p text:style-name="P74">2</text:p>
            </table:table-cell>
          </table:table-row>
          <table:table-row>
            <table:table-cell table:style-name="Tableau7.A1" office:value-type="string">
              <text:p text:style-name="P72">Ħaddiema manwali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7">
              <text:p text:style-name="P74">27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Persuni tad-dar </text:p>
            </table:table-cell>
            <table:table-cell table:style-name="Tableau7.B3" office:value-type="float" office:value="70">
              <text:p text:style-name="P74">70</text:p>
            </table:table-cell>
            <table:table-cell table:style-name="Tableau7.B3" office:value-type="float" office:value="25">
              <text:p text:style-name="P74">25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Persuni qiegħda </text:p>
            </table:table-cell>
            <table:table-cell table:style-name="Tableau7.B3" office:value-type="float" office:value="60">
              <text:p text:style-name="P74">60</text:p>
            </table:table-cell>
            <table:table-cell table:style-name="Tableau7.B3" office:value-type="float" office:value="35">
              <text:p text:style-name="P74">35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Irtirata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4">
              <text:p text:style-name="P74">24</text:p>
            </table:table-cell>
            <table:table-cell table:style-name="Tableau7.B3" office:value-type="float" office:value="7">
              <text:p text:style-name="P74">7</text:p>
            </table:table-cell>
          </table:table-row>
          <table:table-row>
            <table:table-cell table:style-name="Tableau7.A1" office:value-type="string">
              <text:p text:style-name="P72">Studenti </text:p>
            </table:table-cell>
            <table:table-cell table:style-name="Tableau7.B3" office:value-type="float" office:value="62">
              <text:p text:style-name="P74">62</text:p>
            </table:table-cell>
            <table:table-cell table:style-name="Tableau7.B3" office:value-type="float" office:value="35">
              <text:p text:style-name="P74">35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4" table:number-columns-spanned="4" office:value-type="string">
              <text:p text:style-name="P65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Żona rurali jew villaġġ </text:p>
            </table:table-cell>
            <table:table-cell table:style-name="Tableau7.B3" office:value-type="float" office:value="69">
              <text:p text:style-name="P74">69</text:p>
            </table:table-cell>
            <table:table-cell table:style-name="Tableau7.B3" office:value-type="float" office:value="26">
              <text:p text:style-name="P74">26</text:p>
            </table:table-cell>
            <table:table-cell table:style-name="Tableau7.B3" office:value-type="float" office:value="5">
              <text:p text:style-name="P74">5</text:p>
            </table:table-cell>
          </table:table-row>
          <table:table-row>
            <table:table-cell table:style-name="Tableau7.A1" office:value-type="string">
              <text:p text:style-name="P72">Belt żgħira jew ta’ daqs medju </text:p>
            </table:table-cell>
            <table:table-cell table:style-name="Tableau7.B3" office:value-type="float" office:value="65">
              <text:p text:style-name="P74">65</text:p>
            </table:table-cell>
            <table:table-cell table:style-name="Tableau7.B3" office:value-type="float" office:value="31">
              <text:p text:style-name="P74">31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1" office:value-type="string">
              <text:p text:style-name="P72">Belt kbira </text:p>
            </table:table-cell>
            <table:table-cell table:style-name="Tableau7.B3" office:value-type="float" office:value="67">
              <text:p text:style-name="P74">67</text:p>
            </table:table-cell>
            <table:table-cell table:style-name="Tableau7.B3" office:value-type="float" office:value="29">
              <text:p text:style-name="P74">29</text:p>
            </table:table-cell>
            <table:table-cell table:style-name="Tableau7.B3" office:value-type="float" office:value="4">
              <text:p text:style-name="P74">4</text:p>
            </table:table-cell>
          </table:table-row>
          <table:table-row>
            <table:table-cell table:style-name="Tableau7.A4" table:number-columns-spanned="4" office:value-type="string">
              <text:p text:style-name="P65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7.A1" office:value-type="string">
              <text:p text:style-name="P72">Iva </text:p>
            </table:table-cell>
            <table:table-cell table:style-name="Tableau7.B3" office:value-type="float" office:value="72">
              <text:p text:style-name="P74">72</text:p>
            </table:table-cell>
            <table:table-cell table:style-name="Tableau7.B3" office:value-type="float" office:value="25">
              <text:p text:style-name="P74">25</text:p>
            </table:table-cell>
            <table:table-cell table:style-name="Tableau7.B3" office:value-type="float" office:value="3">
              <text:p text:style-name="P74">3</text:p>
            </table:table-cell>
          </table:table-row>
          <table:table-row>
            <table:table-cell table:style-name="Tableau7.A1" office:value-type="string">
              <text:p text:style-name="P72">Le </text:p>
            </table:table-cell>
            <table:table-cell table:style-name="Tableau7.B3" office:value-type="float" office:value="62">
              <text:p text:style-name="P74">62</text:p>
            </table:table-cell>
            <table:table-cell table:style-name="Tableau7.B3" office:value-type="float" office:value="32">
              <text:p text:style-name="P74">32</text:p>
            </table:table-cell>
            <table:table-cell table:style-name="Tableau7.B3" office:value-type="float" office:value="6">
              <text:p text:style-name="P74">6</text:p>
            </table:table-cell>
          </table:table-row>
        </table:table>
        <text:p text:style-name="P21"/>
        <text:h text:style-name="P19" text:outline-level="2"><text:bookmark-start text:name="__RefHeading___Toc215572_2930363814"/>2. Il-kwalità tat-tagħlim <text:bookmark-end text:name="__RefHeading___Toc215572_2930363814"/></text:h>
        <text:p text:style-name="P50">Madwar tliet kwarti taċ-ċittadini tal-UE jgħidu li l-ETV joffru tagħlim ta' kwalità għolja </text:p>
        <text:p text:style-name="P21">Madwar l-Unjoni Ewropea, 73 % ta’ dawk li wieġbu jaqblu mad-dikjarazzjoni li l-VET joffru tagħlim ta’ kwalità għolja, inklużi 19 % li jaqblu bis-sħiħ u 54 % li għandhom it-tendenza li jaqblu.<text:note text:id="ftn19" text:note-class="footnote"><text:note-citation>19</text:note-citation><text:note-body><text:p text:style-name="P13">QB7.1. Jekk jogħġbok għidli sa liema punt taqbel jew ma taqbilx ma’ kull waħda mid-dikjarazzjonijiet li ġejjin: L-ETV joffru tagħlim ta' kwalità għolja. </text:p></text:note-body></text:note> 18% biss ma jaqblux, filwaqt li 9% ma jafux. </text:p>
        <text:p text:style-name="P21">Fl-istħarriġ tal-Ewrobarometru tal-2011 dwar l-ETV (UE27), 75 % ta’ dawk li wieġbu qalu li l-ETV offrew tagħlim ta’ kwalità għolja,<text:note text:id="ftn20" text:note-class="footnote"><text:note-citation>20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 u tuża t-terminu "ETV" mingħajr ma tiddistingwi bejn l-ETV inizjali u dawk kontinwi. QA10.1: "Jekk jogħġbok għidli sa liema punt taqbel jew ma taqbilx ma' kull waħda mid-dikjarazzjonijiet li ġejjin. L-edukazzjoni u t-taħriġ vokazzjonali joffru tagħlim ta' kwalità għolja". </text:span></text:p></text:note-body></text:note> li jirrifletti mill-qrib ir-riżultat li deher f’dan l-Ewrobarometru Speċjali. </text:p>
        <text:p text:style-name="P21">Fl-istħarriġ attwali, il-fehmiet ivarjaw bejn l-Istati Membri, bl-ogħla livelli ta’ ftehim irreġistrati fl-Irlanda (84 %), fi Spanja u fid-Danimarka (it-tnejn 82 %) u f’Malta (81 %). L-aktar livelli baxxi huma rreġistrati fir-Rumanija (56 %), fil-Lussemburgu (62 %) u fil-Bulgarija u fil-Finlandja (it-tnejn 64 %). Fl-Istati Membri kollha, mill-inqas nofs dawk li wieġbu jaqblu li l-ETV joffru tagħlim ta’ kwalità għolja. </text:p>
        <text:p text:style-name="P21">Sehem notevoli ta’ dawk li wieġbu wieġbu “ma nafx”, bl-ogħla rati fil-Portugall u fil-Lussemburgu (it-tnejn 16 %). </text:p>
        <text:p text:style-name="P21"><draw:g text:anchor-type="paragraph" draw:z-index="12" draw:name="Forme9" draw:style-name="gr1"><draw:frame draw:style-name="gr369" draw:text-style-name="P99" svg:width="4.839cm" svg:height="5.428cm" svg:x="10.755cm" svg:y="-7.911cm"><draw:image xlink:href="Pictures/10000000000001E700000213B6109411327796E7.png" xlink:type="simple" xlink:show="embed" xlink:actuate="onLoad" draw:mime-type="image/png"><text:p/></draw:image></draw:frame><draw:frame draw:style-name="gr370" draw:text-style-name="P101" svg:width="8.434cm" svg:height="1.227cm" svg:x="8.802cm" svg:y="-9.596cm"><draw:text-box><text:p text:style-name="P100"><text:span text:style-name="T60">QB7.1: Jekk jogħġbok għidli sa liema punt taqbel jew ma taqbilx ma’ kull waħda mid-dikjarazzjonijiet li ġejjin: - IVET joffri tagħlim ta' kwalità għolja (EU27) (%) </text:span></text:p></draw:text-box></draw:frame><draw:frame draw:style-name="gr371" draw:text-style-name="P109" svg:width="2.527cm" svg:height="0.578cm" svg:x="10.303cm" svg:y="-8.372cm"><draw:text-box><text:p text:style-name="P103"><text:span text:style-name="T60">Ma nafx 9</text:span></text:p></draw:text-box></draw:frame><draw:frame draw:style-name="gr372" draw:text-style-name="P109" svg:width="3.264cm" svg:height="0.578cm" svg:x="8.961cm" svg:y="-7.797cm"><draw:text-box><text:p text:style-name="P103"><text:span text:style-name="T60">Ma naqbilx ħafna 2</text:span></text:p></draw:text-box></draw:frame><draw:frame draw:style-name="gr373" draw:text-style-name="P109" svg:width="2.102cm" svg:height="1.227cm" svg:x="8.67cm" svg:y="-6.83cm"><draw:text-box><text:p text:style-name="P103"><text:span text:style-name="T60">Ħerqana li ma naqblux 16</text:span></text:p></draw:text-box></draw:frame><draw:frame draw:style-name="gr374" draw:text-style-name="P110" svg:width="2.818cm" svg:height="0.669cm" svg:x="13.544cm" svg:y="-7.98cm"><draw:text-box><text:p text:style-name="P100"><text:span text:style-name="T60">Naqbel ħafna 19</text:span></text:p></draw:text-box></draw:frame><draw:frame draw:style-name="gr375" draw:text-style-name="P110" svg:width="3.735cm" svg:height="0.578cm" svg:x="11.956cm" svg:y="-2.599cm"><draw:text-box><text:p text:style-name="P100"><text:span text:style-name="T60">Ħerqana li naqblu 54</text:span></text:p></draw:text-box></draw:frame></draw:g></text:p>
        <text:p text:style-name="P21"/>
        <text:p text:style-name="P21"><draw:g text:anchor-type="paragraph" draw:z-index="13" draw:name="Forme10" draw:style-name="gr1"><draw:frame draw:style-name="gr361" draw:text-style-name="P99" svg:width="16.537cm" svg:height="7.571cm" svg:x="0.228cm" svg:y="-0.13cm"><draw:image xlink:href="Pictures/10000000000005590000027325238147A4E7155C.png" xlink:type="simple" xlink:show="embed" xlink:actuate="onLoad" draw:mime-type="image/png"><text:p/></draw:image></draw:frame><draw:frame draw:style-name="gr362" draw:text-style-name="P101" svg:width="16.394cm" svg:height="0.902cm" svg:x="0cm" svg:y="-0.961cm"><draw:text-box><text:p text:style-name="P100"><text:span text:style-name="T60">QB7.1. Jekk jogħġbok għidli sa liema punt taqbel jew ma taqbilx ma’ ead1 minn 111a tad-dikjarazzjonijiet li ġejjin:— L-IVET toffri apprendiment ta’ kwalità għolja (%) </text:span></text:p></draw:text-box></draw:frame><draw:g draw:style-name="gr4"><draw:frame draw:style-name="gr363" draw:text-style-name="P99" svg:width="14.098cm" svg:height="0.959cm" svg:x="0.543cm" svg:y="7.476cm"><draw:image xlink:href="Pictures/100000000000022300000022902E68B765C34830.png" xlink:type="simple" xlink:show="embed" xlink:actuate="onLoad" draw:mime-type="image/png"><text:p/></draw:image></draw:frame><draw:frame draw:style-name="gr364" draw:text-style-name="P101" svg:width="2.924cm" svg:height="0.648cm" svg:x="1.004cm" svg:y="7.65cm"><draw:text-box><text:p text:style-name="P105"><text:span text:style-name="T60">Naqbel ħafna</text:span></text:p></draw:text-box></draw:frame><draw:frame draw:style-name="gr365" draw:text-style-name="P101" svg:width="2.857cm" svg:height="0.59cm" svg:x="4.013cm" svg:y="7.627cm"><draw:text-box><text:p text:style-name="P105"><text:span text:style-name="T60">Ħerqana li naqblu</text:span></text:p></draw:text-box></draw:frame><draw:frame draw:style-name="gr366" draw:text-style-name="P101" svg:width="3.282cm" svg:height="0.902cm" svg:x="7.195cm" svg:y="7.671cm"><draw:text-box><text:p text:style-name="P105"><text:span text:style-name="T60">Ħerqana li ma naqblux</text:span></text:p></draw:text-box></draw:frame><draw:frame draw:style-name="gr367" draw:text-style-name="P101" svg:width="3.484cm" svg:height="0.646cm" svg:x="10.823cm" svg:y="7.629cm"><draw:text-box><text:p text:style-name="P105"><text:span text:style-name="T60">Ma naqbilx ħafna</text:span></text:p></draw:text-box></draw:frame><draw:frame draw:style-name="gr368" draw:text-style-name="P101" svg:width="2.52cm" svg:height="0.687cm" svg:x="14.545cm" svg:y="7.629cm"><draw:text-box><text:p text:style-name="P105"><text:span text:style-name="T60">Ma nafx</text:span></text:p></draw:text-box></draw:frame></draw:g></draw:g></text:p>
        <text:p text:style-name="P29">L-opinjonijiet dwar sa liema punt l-ETV joffru tagħlim ta’ kwalità għolja jvarjaw skont il-fatturi soċjodemografiċi u attitudinali, kif ġej. </text:p>
        <text:p text:style-name="P52">■ Dawk li wieġbu li jaraw l-ETV f’dawl pożittiv huma aktar probabbli li jaqblu: 82 % ta’ dawk li jirrapportaw li l-VET huma perċepiti b’mod pożittiv f’pajjiżhom jaqblu mad-dikjarazzjoni, meta mqabbla ma’ 56 % ta’ dawk li jiddikjaraw li huma perċepiti b’mod negattiv. </text:p>
        <text:p text:style-name="P52">■ Il-fehma li l-VET joffru tagħlim ta’ kwalità għolja hija aktar mifruxa fost dawk li wieġbu li jħossu li n-nies jirċievu biżżejjed informazzjoni dwar l-opportunitajiet tal-VET (82 %) milli fost dawk li jħossu li ma jirċevux (61 %). </text:p>
        <text:p text:style-name="P52">■ Hemm xi differenzi notevoli bejn il-kategoriji soċjoprofessjonali, il-ħaddiema manwali huma l-aktar probabbli li jaqblu li l-VET joffru tagħlim ta’ kwalità għolja (75 %) meta mqabbla ma’ 68 % tal-istudenti. </text:p>
        <text:p text:style-name="P52">■ L-urbanizzazzjoni suġġettiva hija assoċjata wkoll ma’ tweġibiet differenti, peress li 76 % ta’ dawk li wieġbu f’żoni rurali jew fl-irħula jaqblu ma’ din id-dikjarazzjoni meta mqabbla ma’ 70 % ta’ dawk fi bliet żgħar jew ta’ daqs medju. </text:p>
        <text:p text:style-name="P52">■ Hemm differenzi żgħar skont l-età. Dawk li wieġbu li għandhom bejn 40 u 55 sena huma l-aktar probabbli li jaqblu li l-ETV joffru tagħlim ta’ kwalità għolja (74 %). Din iċ-ċifra tonqos ftit għal 73 % fost dawk li għandhom 55 sena u aktar, 72 % fost dawk li għandhom bejn il-25 u d-39 sena, u 69 % fost dawk li wieġbu li għandhom bejn il-15 u l-24 sena. </text:p>
        <text:p text:style-name="P52">■ L-età fi tmiem l-edukazzjoni għandha wkoll rwol żgħir. Twemmin li l-VET joffru tagħlim ta’ kwalità għolja huwa l-ogħla fost dawk li wieġbu li spiċċaw l-edukazzjoni bejn l-etajiet ta’ 16 u 19-il sena (74 %), meta mqabbla ma’ 73 % ta’ dawk li spiċċaw fl-età ta’ 20 sena jew aktar u 71 % ta’ dawk li spiċċaw fl-età ta’ 15-il sena jew iżgħar. </text:p>
        <text:p text:style-name="P52">■ Ir-rispondenti li jirrakkomandaw l-edukazzjoni sekondarja vokazzjonali huma aktar probabbli li jaqblu mad-dikjarazzjoni (77 %) minn dawk li jirrakkomandaw l-edukazzjoni sekondarja ġenerali (70 %). </text:p>
        <text:p text:style-name="P52">■ Dawk li wieġbu li huma stess attendew il-VET huma aktar probabbli li jaqblu li l-VET joffri tagħlim ta’ kwalità għolja (76 %) minn dawk li ma attendewx (70 %). </text:p>
        <text:p text:style-name="P52">■ Id-differenzi fil-perċezzjoni skont il-ġeneru huma negliġibbli. </text:p>
        <text:p text:style-name="P21"/>
        <text:p text:style-name="P28"/>
        <table:table table:name="Tableau8" table:style-name="Tableau8">
          <table:table-column table:style-name="Tableau8.A"/>
          <table:table-column table:style-name="Tableau8.B"/>
          <table:table-column table:style-name="Tableau8.C"/>
          <table:table-column table:style-name="Tableau8.D"/>
          <table:table-row>
            <table:table-cell table:style-name="Tableau8.A1" table:number-columns-spanned="4" office:value-type="string">
              <text:p text:style-name="P88">QB7.1 Jekk jogħġbok għidli sa liema punt taqbel jew ma taqbilx ma’ kull waħda mid-dikjarazzjonijiet li ġejjin: L-IVET toffri tagħlim ta’ kwalità għolja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0"/>
            </table:table-cell>
            <table:table-cell table:style-name="Tableau8.A1" office:value-type="string">
              <text:p text:style-name="P83">Total ta' "Qbil"</text:p>
            </table:table-cell>
            <table:table-cell table:style-name="Tableau8.A1" office:value-type="string">
              <text:p text:style-name="P83">Total ta' "Nuqqas ta' qbil" </text:p>
            </table:table-cell>
            <table:table-cell table:style-name="Tableau8.A1" office:value-type="string">
              <text:p text:style-name="P83">Ma nafx</text:p>
            </table:table-cell>
          </table:table-row>
          <table:table-row>
            <table:table-cell table:style-name="Tableau8.A1" office:value-type="string">
              <text:p text:style-name="P88">UE27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Raġel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1" office:value-type="string">
              <text:p text:style-name="P88">Mara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15-24 </text:p>
            </table:table-cell>
            <table:table-cell table:style-name="Tableau8.B3" office:value-type="float" office:value="69">
              <text:p text:style-name="P92">69</text:p>
            </table:table-cell>
            <table:table-cell table:style-name="Tableau8.B3" office:value-type="float" office:value="24">
              <text:p text:style-name="P92">24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25-39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1">
              <text:p text:style-name="P92">21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40-54 </text:p>
            </table:table-cell>
            <table:table-cell table:style-name="Tableau8.B3" office:value-type="float" office:value="74">
              <text:p text:style-name="P92">74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7">
              <text:p text:style-name="P92">7</text:p>
            </table:table-cell>
          </table:table-row>
          <table:table-row>
            <table:table-cell table:style-name="Tableau8.A1" office:value-type="string">
              <text:p text:style-name="P88">&gt;=55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6">
              <text:p text:style-name="P92">16</text:p>
            </table:table-cell>
            <table:table-cell table:style-name="Tableau8.B3" office:value-type="float" office:value="11">
              <text:p text:style-name="P92">11</text:p>
            </table:table-cell>
          </table:table-row>
          <table:table-row>
            <table:table-cell table:style-name="Tableau8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&lt;=-15</text:p>
            </table:table-cell>
            <table:table-cell table:style-name="Tableau8.B3" office:value-type="float" office:value="71">
              <text:p text:style-name="P92">71</text:p>
            </table:table-cell>
            <table:table-cell table:style-name="Tableau8.B3" office:value-type="float" office:value="15">
              <text:p text:style-name="P92">15</text:p>
            </table:table-cell>
            <table:table-cell table:style-name="Tableau8.B3" office:value-type="float" office:value="14">
              <text:p text:style-name="P92">14</text:p>
            </table:table-cell>
          </table:table-row>
          <table:table-row>
            <table:table-cell table:style-name="Tableau8.A1" office:value-type="string">
              <text:p text:style-name="P88">16-19 </text:p>
            </table:table-cell>
            <table:table-cell table:style-name="Tableau8.B3" office:value-type="float" office:value="74">
              <text:p text:style-name="P92">74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&gt;=20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1" office:value-type="string">
              <text:p text:style-name="P88">Għadu qed Jistudja </text:p>
            </table:table-cell>
            <table:table-cell table:style-name="Tableau8.B3" office:value-type="float" office:value="67">
              <text:p text:style-name="P92">67</text:p>
            </table:table-cell>
            <table:table-cell table:style-name="Tableau8.B3" office:value-type="float" office:value="23">
              <text:p text:style-name="P92">23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Ħaddiem għal rasu </text:p>
            </table:table-cell>
            <table:table-cell table:style-name="Tableau8.B3" office:value-type="float" office:value="71">
              <text:p text:style-name="P92">71</text:p>
            </table:table-cell>
            <table:table-cell table:style-name="Tableau8.B3" office:value-type="float" office:value="21">
              <text:p text:style-name="P92">21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Maniġers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Kullari bojod oħrajn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Ħaddiema manwali </text:p>
            </table:table-cell>
            <table:table-cell table:style-name="Tableau8.B3" office:value-type="float" office:value="75">
              <text:p text:style-name="P92">75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Persuni tad-dar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Persuni qiegħda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Irtirata </text:p>
            </table:table-cell>
            <table:table-cell table:style-name="Tableau8.B3" office:value-type="float" office:value="73">
              <text:p text:style-name="P92">73</text:p>
            </table:table-cell>
            <table:table-cell table:style-name="Tableau8.B3" office:value-type="float" office:value="15">
              <text:p text:style-name="P92">15</text:p>
            </table:table-cell>
            <table:table-cell table:style-name="Tableau8.B3" office:value-type="float" office:value="12">
              <text:p text:style-name="P92">12</text:p>
            </table:table-cell>
          </table:table-row>
          <table:table-row>
            <table:table-cell table:style-name="Tableau8.A1" office:value-type="string">
              <text:p text:style-name="P88">Studenti </text:p>
            </table:table-cell>
            <table:table-cell table:style-name="Tableau8.B3" office:value-type="float" office:value="68">
              <text:p text:style-name="P92">68</text:p>
            </table:table-cell>
            <table:table-cell table:style-name="Tableau8.B3" office:value-type="float" office:value="24">
              <text:p text:style-name="P92">24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Żona rurali jew villaġġ </text:p>
            </table:table-cell>
            <table:table-cell table:style-name="Tableau8.B3" office:value-type="float" office:value="76">
              <text:p text:style-name="P92">76</text:p>
            </table:table-cell>
            <table:table-cell table:style-name="Tableau8.B3" office:value-type="float" office:value="16">
              <text:p text:style-name="P92">16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1" office:value-type="string">
              <text:p text:style-name="P88">Belt żgħira jew ta’ daqs medju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10">
              <text:p text:style-name="P92">10</text:p>
            </table:table-cell>
          </table:table-row>
          <table:table-row>
            <table:table-cell table:style-name="Tableau8.A1" office:value-type="string">
              <text:p text:style-name="P88">Belt kbira </text:p>
            </table:table-cell>
            <table:table-cell table:style-name="Tableau8.B3" office:value-type="float" office:value="72">
              <text:p text:style-name="P92">72</text:p>
            </table:table-cell>
            <table:table-cell table:style-name="Tableau8.B3" office:value-type="float" office:value="20">
              <text:p text:style-name="P92">20</text:p>
            </table:table-cell>
            <table:table-cell table:style-name="Tableau8.B3" office:value-type="float" office:value="8">
              <text:p text:style-name="P92">8</text:p>
            </table:table-cell>
          </table:table-row>
          <table:table-row>
            <table:table-cell table:style-name="Tableau8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Pożittiv </text:p>
            </table:table-cell>
            <table:table-cell table:style-name="Tableau8.B3" office:value-type="float" office:value="82">
              <text:p text:style-name="P92">82</text:p>
            </table:table-cell>
            <table:table-cell table:style-name="Tableau8.B3" office:value-type="float" office:value="12">
              <text:p text:style-name="P92">12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Negattivi </text:p>
            </table:table-cell>
            <table:table-cell table:style-name="Tableau8.B3" office:value-type="float" office:value="56">
              <text:p text:style-name="P92">56</text:p>
            </table:table-cell>
            <table:table-cell table:style-name="Tableau8.B3" office:value-type="float" office:value="35">
              <text:p text:style-name="P92">35</text:p>
            </table:table-cell>
            <table:table-cell table:style-name="Tableau8.B3" office:value-type="float" office:value="9">
              <text:p text:style-name="P92">9</text:p>
            </table:table-cell>
          </table:table-row>
          <table:table-row>
            <table:table-cell table:style-name="Tableau8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8.A1" office:value-type="string">
              <text:p text:style-name="P88">Iva </text:p>
            </table:table-cell>
            <table:table-cell table:style-name="Tableau8.B3" office:value-type="float" office:value="76">
              <text:p text:style-name="P92">76</text:p>
            </table:table-cell>
            <table:table-cell table:style-name="Tableau8.B3" office:value-type="float" office:value="18">
              <text:p text:style-name="P92">18</text:p>
            </table:table-cell>
            <table:table-cell table:style-name="Tableau8.B3" office:value-type="float" office:value="6">
              <text:p text:style-name="P92">6</text:p>
            </table:table-cell>
          </table:table-row>
          <table:table-row>
            <table:table-cell table:style-name="Tableau8.A1" office:value-type="string">
              <text:p text:style-name="P88">Le </text:p>
            </table:table-cell>
            <table:table-cell table:style-name="Tableau8.B3" office:value-type="float" office:value="70">
              <text:p text:style-name="P92">70</text:p>
            </table:table-cell>
            <table:table-cell table:style-name="Tableau8.B3" office:value-type="float" office:value="19">
              <text:p text:style-name="P92">19</text:p>
            </table:table-cell>
            <table:table-cell table:style-name="Tableau8.B3" office:value-type="float" office:value="11">
              <text:p text:style-name="P92">11</text:p>
            </table:table-cell>
          </table:table-row>
        </table:table>
        <text:p text:style-name="P21"/>
        <text:h text:style-name="P19" text:outline-level="2"><text:bookmark-start text:name="__RefHeading___Toc215574_2930363814"/>3. Kwalità tal-forza tax-xogħol tat-tagħlim <text:bookmark-end text:name="__RefHeading___Toc215574_2930363814"/></text:h>
        <text:p text:style-name="P50">Madwar erbgħa minn kull ħames ċittadini tal-UE jgħidu li l-għalliema u l-ħarrieġa fl-ETV huma kompetenti </text:p>
        <text:p text:style-name="P21">Madwar l-Unjoni Ewropea, 79 % taċ-ċittadini tal-UE jgħidu li l-għalliema u l-ħarrieġa fl-ETV huma kompetenti, inklużi 23 % li jaqblu ħafna u 56 % li għandhom it-tendenza li jaqblu.<text:note text:id="ftn21" text:note-class="footnote"><text:note-citation>21</text:note-citation><text:note-body><text:p text:style-name="P13">QB7.3. Jekk jogħġbok għidli sa liema punt taqbel jew ma taqbilx ma’ kull waħda mid-dikjarazzjonijiet li ġejjin: L-għalliema u l-ħarrieġa fl-ETV huma kompetenti. </text:p></text:note-body></text:note> Aktar minn wieħed minn kull għaxar rispondenti ma jaqblux (13 %), filwaqt li 8 % ma jafux. </text:p>
        <text:p text:style-name="P21">Il-ftehim żdied ftit maż-żmien. Fl-istħarriġ tal-Ewrobarometru tal-2011 dwar l-ETV (UE27), 76 % ta’ dawk li wieġbu qablu li l-għalliema u l-ħarrieġa fl-ETV kienu kompetenti.<text:note text:id="ftn22" text:note-class="footnote"><text:note-citation>2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 Il-kliem</text:span></text:a><text:span text:style-name="T55"> tal-mistoqsijiet huwa differenti mill-istħarriġ attwali u juża t-terminu “VET” mingħajr ma jiddistingwi bejn l-ETV inizjali u dawk kontinwi. QA10.3: "Jekk jogħġbok għidli sa liema punt taqbel jew ma taqbilx ma' kull waħda mid-dikjarazzjonijiet li ġejjin. L-għalliema u l-ħarrieġa fl-edukazzjoni u t-taħriġ vokazzjonali huma kompetenti".</text:span></text:p></text:note-body></text:note> </text:p>
        <text:p text:style-name="P21">Fl-istħarriġ attwali, il-fehmiet ivarjaw bejn l-Istati Membri, bl-ogħla livelli ta’ qbil irreġistrati fl-Awstrija (86 %), fl-Irlanda (84 %) u f’Ċipru (83 %). L-aktar livelli baxxi huma rreġistrati fir-Rumanija (64 %), fil-Bulgarija u fil-Lussemburgu (it-tnejn 72 %) u fin-Netherlands (73 %). Fl-Istati Membri kollha, mill-inqas sitta minn kull għaxar rispondenti jgħidu li l-għalliema u l-ħarrieġa fl-ETV huma kompetenti. </text:p>
        <text:p text:style-name="P21"><draw:g text:anchor-type="paragraph" draw:z-index="14" draw:name="Forme11" draw:style-name="gr1"><draw:frame draw:style-name="gr354" draw:text-style-name="P99" svg:width="6.091cm" svg:height="6.626cm" svg:x="10.257cm" svg:y="-7.337cm"><draw:image xlink:href="Pictures/10000000000001D100000200177E002838688217.png" xlink:type="simple" xlink:show="embed" xlink:actuate="onLoad" draw:mime-type="image/png"><text:p/></draw:image></draw:frame><draw:frame draw:style-name="gr355" draw:text-style-name="P101" svg:width="7.797cm" svg:height="1.551cm" svg:x="9.017cm" svg:y="-8.722cm"><draw:text-box><text:p text:style-name="P100"><text:span text:style-name="T60">QB7.3: Jekk jogħġbok għidli sa liema punt taqbel jew ma taqbilx ma’ kull waħda mid-dikjarazzjonijiet li ġejjin: - L-għalliema u l-ħarrieġa fl-IVET huma kompetenti (EU27) (%} </text:span></text:p></draw:text-box></draw:frame><draw:frame draw:style-name="gr356" draw:text-style-name="P101" svg:width="1.983cm" svg:height="0.902cm" svg:x="10.799cm" svg:y="-7.727cm"><draw:text-box><text:p text:style-name="P100"><text:span text:style-name="T60">Ma nafx 8</text:span></text:p></draw:text-box></draw:frame><draw:frame draw:style-name="gr357" draw:text-style-name="P104" svg:width="2.454cm" svg:height="0.902cm" svg:x="9.236cm" svg:y="-7.027cm"><draw:text-box><text:p text:style-name="P103"><text:span text:style-name="T60">Ma naqbilx ħafna 2</text:span></text:p></draw:text-box></draw:frame><draw:frame draw:style-name="gr358" draw:text-style-name="P104" svg:width="1.971cm" svg:height="1.227cm" svg:x="8.647cm" svg:y="-6.067cm"><draw:text-box><text:p text:style-name="P103"><text:span text:style-name="T60">Ħerqana li ma naqblux 11</text:span></text:p></draw:text-box></draw:frame><draw:frame draw:style-name="gr359" draw:text-style-name="P101" svg:width="1.715cm" svg:height="0.902cm" svg:x="15.052cm" svg:y="-7.214cm"><draw:text-box><text:p text:style-name="P100"><text:span text:style-name="T60">Naqbel ħafna 23</text:span></text:p></draw:text-box></draw:frame><draw:frame draw:style-name="gr360" draw:text-style-name="P101" svg:width="3.223cm" svg:height="0.578cm" svg:x="11.406cm" svg:y="-0.615cm"><draw:text-box><text:p text:style-name="P100"><text:span text:style-name="T60">Ħerqana li naqblu 56</text:span></text:p></draw:text-box></draw:frame></draw:g><draw:g text:anchor-type="paragraph" draw:z-index="15" draw:name="Forme12" draw:style-name="gr1"><draw:frame draw:style-name="gr346" draw:text-style-name="P99" svg:width="17.119cm" svg:height="7.843cm" svg:x="0.113cm" svg:y="1.49cm"><draw:image xlink:href="Pictures/10000000000005470000026B0A0B940F4BB798D4.png" xlink:type="simple" xlink:show="embed" xlink:actuate="onLoad" draw:mime-type="image/png"><text:p/></draw:image></draw:frame><draw:frame draw:style-name="gr347" draw:text-style-name="P101" svg:width="16.581cm" svg:height="0.902cm" svg:x="0.492cm" svg:y="0.589cm"><draw:text-box><text:p text:style-name="P100"><text:span text:style-name="T60">QB7.3. Jekk jogħġbok għidli sa liema punt taqbel jew ma taqbilx ma’ kull waħda mid-dikjarazzjonijiet li ġejjin:- L-għalliema u l-ħarrieġa fl-IVET huma kompetenti (%) </text:span></text:p></draw:text-box></draw:frame><draw:g draw:style-name="gr4"><draw:frame draw:style-name="gr348" draw:text-style-name="P99" svg:width="14.098cm" svg:height="0.959cm" svg:x="0.746cm" svg:y="9.389cm"><draw:image xlink:href="Pictures/100000000000022300000022902E68B765C34830.png" xlink:type="simple" xlink:show="embed" xlink:actuate="onLoad" draw:mime-type="image/png"><text:p/></draw:image></draw:frame><draw:frame draw:style-name="gr349" draw:text-style-name="P101" svg:width="2.924cm" svg:height="0.648cm" svg:x="1.207cm" svg:y="9.564cm"><draw:text-box><text:p text:style-name="P105"><text:span text:style-name="T60">Naqbel ħafna</text:span></text:p></draw:text-box></draw:frame><draw:frame draw:style-name="gr350" draw:text-style-name="P101" svg:width="2.857cm" svg:height="0.59cm" svg:x="4.216cm" svg:y="9.541cm"><draw:text-box><text:p text:style-name="P105"><text:span text:style-name="T60">Ħerqana li naqblu</text:span></text:p></draw:text-box></draw:frame><draw:frame draw:style-name="gr351" draw:text-style-name="P101" svg:width="3.282cm" svg:height="0.902cm" svg:x="7.398cm" svg:y="9.583cm"><draw:text-box><text:p text:style-name="P105"><text:span text:style-name="T60">Ħerqana li ma naqblux</text:span></text:p></draw:text-box></draw:frame><draw:frame draw:style-name="gr352" draw:text-style-name="P101" svg:width="3.484cm" svg:height="0.646cm" svg:x="11.026cm" svg:y="9.543cm"><draw:text-box><text:p text:style-name="P105"><text:span text:style-name="T60">Ma naqbilx ħafna</text:span></text:p></draw:text-box></draw:frame><draw:frame draw:style-name="gr353" draw:text-style-name="P101" svg:width="2.52cm" svg:height="0.687cm" svg:x="14.748cm" svg:y="9.543cm"><draw:text-box><text:p text:style-name="P105"><text:span text:style-name="T60">Ma nafx</text:span></text:p></draw:text-box></draw:frame></draw:g></draw:g></text:p>
        <text:p text:style-name="P21"/>
        <text:p text:style-name="P29">Il-punt sa fejn dawk li wieġbu jaqblu li l-għalliema u l-ħarrieġa tal-ETV huma kompetenti jvarja skont il-fatturi soċjodemografiċi u attitudinali, kif ġej. </text:p>
        <text:p text:style-name="P52">■ Dawk li jipperċepixxu l-ETV f’dawl pożittiv huma aktar probabbli li jkollhom din il-fehma: 87 % meta mqabbel ma’ 67 % fost dawk li jaħsbu li l-VET għandu immaġni negattiva. </text:p>
        <text:p text:style-name="P52">■ Dawk li wieġbu li jemmnu li l-istudenti jirċievu biżżejjed informazzjoni dwar l-opportunitajiet tal-ETV huma ħafna aktar probabbli li jaqblu (87 %) minn dawk li ma jaqblux (69 %). </text:p>
        <text:p text:style-name="P52">■ Hemm xi differenzi notevoli bejn il-kategoriji soċjoprofessjonali, il-maniġers u ħaddiema mhux manwali oħra li huma l-aktar probabbli li jkollhom din il-fehma (it-tnejn 81 %), meta mqabbla ma’ 74 % tal-persuni tad-dar. </text:p>
        <text:p text:style-name="P52">■ Skont l-età fi tmiem l-edukazzjoni, it-twemmin li l-għalliema tal-ETV huma kompetenti huwa l-aktar mifrux fost dawk li wieġbu li temmew l-edukazzjoni tagħhom wara l-età ta’ 20 (81 %). Din iċ-ċifra hija ta’ 79 % għal dawk li spiċċaw l-edukazzjoni bejn is-16 u d-19-il sena u 74 % għal dawk li l-edukazzjoni tagħhom intemmet fl-età ta’ 15-il sena jew qabel. </text:p>
        <text:p text:style-name="P52">■ Hemm xi differenzi żgħar fl-età, ir-rispondenti ta’ bejn l-40 u l-54 sena huma l-aktar probabbli li jaqblu li l-għalliema tal-VET huma kompetenti (81 %), filwaqt li 77 % tar-rispondenti ta’ bejn il-15 u l-24 sena jagħmlu dan. </text:p>
        <text:p text:style-name="P52">■ Dawk li wieġbu li attendew il-VET huma aktar probabbli li jaqblu li l-għalliema tal-VET huma kompetenti (81 %) minn dawk li ma attendewx (77 %). </text:p>
        <text:p text:style-name="P52">■ Ma hemm l-ebda differenza fil-perċezzjoni skont il-ġeneru. </text:p>
        <text:p text:style-name="P21"/>
        <text:p text:style-name="P28"/>
        <table:table table:name="Tableau9" table:style-name="Tableau9">
          <table:table-column table:style-name="Tableau9.A"/>
          <table:table-column table:style-name="Tableau9.B"/>
          <table:table-column table:style-name="Tableau9.C"/>
          <table:table-column table:style-name="Tableau9.D"/>
          <table:table-row>
            <table:table-cell table:style-name="Tableau9.A1" table:number-columns-spanned="4" office:value-type="string">
              <text:p text:style-name="P88">QB7.3 Jekk jogħġbok għidli sa liema punt taqbel jew ma taqbilx ma’ kull waħda mid-dikjarazzjonijiet li ġejjin: L-għalliema u l-ħarrieġa fl-IVET huma kompetent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0"/>
            </table:table-cell>
            <table:table-cell table:style-name="Tableau9.A1" office:value-type="string">
              <text:p text:style-name="P83">Total ta' "Qbil"</text:p>
            </table:table-cell>
            <table:table-cell table:style-name="Tableau9.A1" office:value-type="string">
              <text:p text:style-name="P83">Total ta' "Nuqqas ta' qbil" </text:p>
            </table:table-cell>
            <table:table-cell table:style-name="Tableau9.A1" office:value-type="string">
              <text:p text:style-name="P83">Ma nafx</text:p>
            </table:table-cell>
          </table:table-row>
          <table:table-row>
            <table:table-cell table:style-name="Tableau9.A1" office:value-type="string">
              <text:p text:style-name="P88">UE27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Raġel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Mara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15-24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6">
              <text:p text:style-name="P92">16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25-39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40-54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&gt;=55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11">
              <text:p text:style-name="P92">11</text:p>
            </table:table-cell>
          </table:table-row>
          <table:table-row>
            <table:table-cell table:style-name="Tableau9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&lt;=-15</text:p>
            </table:table-cell>
            <table:table-cell table:style-name="Tableau9.B3" office:value-type="float" office:value="74">
              <text:p text:style-name="P92">74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14">
              <text:p text:style-name="P92">14</text:p>
            </table:table-cell>
          </table:table-row>
          <table:table-row>
            <table:table-cell table:style-name="Tableau9.A1" office:value-type="string">
              <text:p text:style-name="P88">16-19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&gt;=20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Għadu qed Jistudja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5">
              <text:p text:style-name="P92">15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Ħaddiem għal rasu </text:p>
            </table:table-cell>
            <table:table-cell table:style-name="Tableau9.B3" office:value-type="float" office:value="79">
              <text:p text:style-name="P92">79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Maniġers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0">
              <text:p text:style-name="P92">10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Kullari bojod oħrajn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1" office:value-type="string">
              <text:p text:style-name="P88">Ħaddiema manwali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6">
              <text:p text:style-name="P92">6</text:p>
            </table:table-cell>
          </table:table-row>
          <table:table-row>
            <table:table-cell table:style-name="Tableau9.A1" office:value-type="string">
              <text:p text:style-name="P88">Persuni tad-dar </text:p>
            </table:table-cell>
            <table:table-cell table:style-name="Tableau9.B3" office:value-type="float" office:value="74">
              <text:p text:style-name="P92">74</text:p>
            </table:table-cell>
            <table:table-cell table:style-name="Tableau9.B3" office:value-type="float" office:value="17">
              <text:p text:style-name="P92">17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Persuni qiegħda </text:p>
            </table:table-cell>
            <table:table-cell table:style-name="Tableau9.B3" office:value-type="float" office:value="75">
              <text:p text:style-name="P92">75</text:p>
            </table:table-cell>
            <table:table-cell table:style-name="Tableau9.B3" office:value-type="float" office:value="16">
              <text:p text:style-name="P92">16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Irtirata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1">
              <text:p text:style-name="P92">11</text:p>
            </table:table-cell>
            <table:table-cell table:style-name="Tableau9.B3" office:value-type="float" office:value="12">
              <text:p text:style-name="P92">12</text:p>
            </table:table-cell>
          </table:table-row>
          <table:table-row>
            <table:table-cell table:style-name="Tableau9.A1" office:value-type="string">
              <text:p text:style-name="P88">Studenti </text:p>
            </table:table-cell>
            <table:table-cell table:style-name="Tableau9.B3" office:value-type="float" office:value="76">
              <text:p text:style-name="P92">76</text:p>
            </table:table-cell>
            <table:table-cell table:style-name="Tableau9.B3" office:value-type="float" office:value="17">
              <text:p text:style-name="P92">17</text:p>
            </table:table-cell>
            <table:table-cell table:style-name="Tableau9.B3" office:value-type="float" office:value="7">
              <text:p text:style-name="P92">7</text:p>
            </table:table-cell>
          </table:table-row>
          <table:table-row>
            <table:table-cell table:style-name="Tableau9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Żona rurali jew villaġġ 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1" office:value-type="string">
              <text:p text:style-name="P88">Belt żgħira jew ta’ daqs medju </text:p>
            </table:table-cell>
            <table:table-cell table:style-name="Tableau9.B3" office:value-type="float" office:value="78">
              <text:p text:style-name="P92">78</text:p>
            </table:table-cell>
            <table:table-cell table:style-name="Tableau9.B3" office:value-type="float" office:value="14">
              <text:p text:style-name="P92">14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1" office:value-type="string">
              <text:p text:style-name="P88">Belt kbira </text:p>
            </table:table-cell>
            <table:table-cell table:style-name="Tableau9.B3" office:value-type="float" office:value="80">
              <text:p text:style-name="P92">80</text:p>
            </table:table-cell>
            <table:table-cell table:style-name="Tableau9.B3" office:value-type="float" office:value="12">
              <text:p text:style-name="P92">12</text:p>
            </table:table-cell>
            <table:table-cell table:style-name="Tableau9.B3" office:value-type="float" office:value="8">
              <text:p text:style-name="P92">8</text:p>
            </table:table-cell>
          </table:table-row>
          <table:table-row>
            <table:table-cell table:style-name="Tableau9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Pożittiv </text:p>
            </table:table-cell>
            <table:table-cell table:style-name="Tableau9.B3" office:value-type="float" office:value="87">
              <text:p text:style-name="P92">87</text:p>
            </table:table-cell>
            <table:table-cell table:style-name="Tableau9.B3" office:value-type="float" office:value="8">
              <text:p text:style-name="P92">8</text:p>
            </table:table-cell>
            <table:table-cell table:style-name="Tableau9.B3" office:value-type="float" office:value="5">
              <text:p text:style-name="P92">5</text:p>
            </table:table-cell>
          </table:table-row>
          <table:table-row>
            <table:table-cell table:style-name="Tableau9.A1" office:value-type="string">
              <text:p text:style-name="P88">Negattivi </text:p>
            </table:table-cell>
            <table:table-cell table:style-name="Tableau9.B3" office:value-type="float" office:value="67">
              <text:p text:style-name="P92">67</text:p>
            </table:table-cell>
            <table:table-cell table:style-name="Tableau9.B3" office:value-type="float" office:value="24">
              <text:p text:style-name="P92">24</text:p>
            </table:table-cell>
            <table:table-cell table:style-name="Tableau9.B3" office:value-type="float" office:value="9">
              <text:p text:style-name="P92">9</text:p>
            </table:table-cell>
          </table:table-row>
          <table:table-row>
            <table:table-cell table:style-name="Tableau9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9.A1" office:value-type="string">
              <text:p text:style-name="P88">Iva </text:p>
            </table:table-cell>
            <table:table-cell table:style-name="Tableau9.B3" office:value-type="float" office:value="81">
              <text:p text:style-name="P92">81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6">
              <text:p text:style-name="P92">6</text:p>
            </table:table-cell>
          </table:table-row>
          <table:table-row>
            <table:table-cell table:style-name="Tableau9.A1" office:value-type="string">
              <text:p text:style-name="P88">Le </text:p>
            </table:table-cell>
            <table:table-cell table:style-name="Tableau9.B3" office:value-type="float" office:value="77">
              <text:p text:style-name="P92">77</text:p>
            </table:table-cell>
            <table:table-cell table:style-name="Tableau9.B3" office:value-type="float" office:value="13">
              <text:p text:style-name="P92">13</text:p>
            </table:table-cell>
            <table:table-cell table:style-name="Tableau9.B3" office:value-type="float" office:value="10">
              <text:p text:style-name="P92">10</text:p>
            </table:table-cell>
          </table:table-row>
        </table:table>
        <text:p text:style-name="P21"/>
        <text:h text:style-name="P19" text:outline-level="2"><text:bookmark-start text:name="__RefHeading___Toc215576_2930363814"/>4. Il-kwalità tal-infrastruttura <text:bookmark-end text:name="__RefHeading___Toc215576_2930363814"/></text:h>
        <text:p text:style-name="P50">Madwar erbgħa minn kull ħames ċittadini tal-UE jgħidu li l-VET jagħti aċċess għal infrastrutturi fiżiċi u diġitali moderni </text:p>
        <text:p text:style-name="P21">Madwar l-Unjoni Ewropea, 78 % taċ-ċittadini tal-UE jaqblu li l-VET jagħtu aċċess għal infrastrutturi fiżiċi u diġitali moderni, bħall-kompjuters u l-magni. Dan jinkludi 24 % li jaqblu ħafna u 54 % li għandhom it-tendenza li jaqblu. 13 % biss ma jaqblux, filwaqt li 9 % ma jafux.<text:note text:id="ftn23" text:note-class="footnote"><text:note-citation>23</text:note-citation><text:note-body><text:p text:style-name="P13">QB7.2. Jekk jogħġbok għidli sa liema punt taqbel jew ma taqbilx ma’ kull waħda mid-dikjarazzjonijiet li ġejjin: Il-VET jagħtu aċċess għal infrastrutturi fiżiċi u diġitali moderni (kompjuters, magni, eċċ.).</text:p></text:note-body></text:note> </text:p>
        <text:p text:style-name="P21">Fl-istħarriġ tal-Ewrobarometru tal-2011 dwar il-VET (UE27), 82 % ta’ dawk li wieġbu qablu li l-VET ipprovdew aċċess għal tagħmir modern ta’ dan it-tip,<text:note text:id="ftn24" text:note-class="footnote"><text:note-citation>24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8">h</text:span><text:span text:style-name="T55"> ttps://europa.eu/eurobarometer/surveys/detail/999</text:span></text:a><text:span text:style-name="T55">. Il-formulazzjoni tal-mistoqsijiet hija differenti mill-istħarriġ attwali u tuża t-terminu "ETV" mingħajr ma tiddistingwi bejn l-ETV inizjali u dawk kontinwi. QA10.2: "Jekk jogħġbok għidli sa liema punt taqbel jew ma taqbilx ma' kull waħda mid-dikjarazzjonijiet li ġejjin. L-edukazzjoni u t-taħriġ vokazzjonali jagħtu aċċess għal tagħmir modern (kompjuters, magni, eċċ.)". </text:span></text:p></text:note-body></text:note> kemxejn ogħla mit-78 % rreġistrati f’dan l-istħarriġ. </text:p>
        <text:p text:style-name="P21">Fl-istħarriġ attwali, il-fehmiet ivarjaw bejn l-Istati Membri, bl-ogħla livelli ta’ ftehim irreġistrati f’Malta u fil-Finlandja (it-tnejn 88 %) u fil-Latvja (86 %). L-aktar livelli baxxi huma rreġistrati fir-Rumanija (61%), fil-Greċja (71%) u fi Franza (75%). </text:p>
        <text:p text:style-name="P21">Madwar l-Istati Membri kollha, mill-inqas sitta minn kull għaxar rispondenti jgħidu li l-VET jagħti aċċess għal infrastrutturi fiżiċi u diġitali moderni. </text:p>
        <text:p text:style-name="P21"><draw:g text:anchor-type="paragraph" draw:z-index="17" draw:name="Forme14" draw:style-name="gr1"><draw:frame draw:style-name="gr331" draw:text-style-name="P99" svg:width="16.035cm" svg:height="7.016cm" svg:x="0.208cm" svg:y="1cm"><draw:image xlink:href="Pictures/10000000000005490000025060C3F64AA3A6BE16.png" xlink:type="simple" xlink:show="embed" xlink:actuate="onLoad" draw:mime-type="image/png"><text:p/></draw:image></draw:frame><draw:frame draw:style-name="gr332" draw:text-style-name="P101" svg:width="16.082cm" svg:height="0.902cm" svg:x="0.002cm" svg:y="0.102cm"><draw:text-box><text:p text:style-name="P100"><text:span text:style-name="T60">QB7.2. Jekk jogħġbok għidli sa liema punt taqbel jew ma taqbilx ma’ kull waħda mid-dikjarazzjonijiet li ġejjin: L-IVET tagħti aċċess għal infrastrutturi fiżiċi u diġitali moderni (kompjuters, magni, eċċ.) (%) </text:span></text:p></draw:text-box></draw:frame><draw:g draw:style-name="gr4"><draw:frame draw:style-name="gr333" draw:text-style-name="P99" svg:width="14.098cm" svg:height="0.959cm" svg:x="0.498cm" svg:y="8.04cm"><draw:image xlink:href="Pictures/100000000000022300000022902E68B765C34830.png" xlink:type="simple" xlink:show="embed" xlink:actuate="onLoad" draw:mime-type="image/png"><text:p/></draw:image></draw:frame><draw:frame draw:style-name="gr334" draw:text-style-name="P101" svg:width="2.924cm" svg:height="0.648cm" svg:x="0.96cm" svg:y="8.214cm"><draw:text-box><text:p text:style-name="P105"><text:span text:style-name="T60">Naqbel ħafna</text:span></text:p></draw:text-box></draw:frame><draw:frame draw:style-name="gr335" draw:text-style-name="P101" svg:width="2.858cm" svg:height="0.59cm" svg:x="3.967cm" svg:y="8.191cm"><draw:text-box><text:p text:style-name="P105"><text:span text:style-name="T60">Ħerqana li naqblu</text:span></text:p></draw:text-box></draw:frame><draw:frame draw:style-name="gr336" draw:text-style-name="P101" svg:width="3.282cm" svg:height="0.902cm" svg:x="7.149cm" svg:y="8.235cm"><draw:text-box><text:p text:style-name="P105"><text:span text:style-name="T60">Ħerqana li ma naqblux</text:span></text:p></draw:text-box></draw:frame><draw:frame draw:style-name="gr337" draw:text-style-name="P101" svg:width="3.483cm" svg:height="0.646cm" svg:x="10.779cm" svg:y="8.193cm"><draw:text-box><text:p text:style-name="P105"><text:span text:style-name="T60">Ma naqbilx ħafna</text:span></text:p></draw:text-box></draw:frame><draw:frame draw:style-name="gr338" draw:text-style-name="P101" svg:width="2.52cm" svg:height="0.687cm" svg:x="14.499cm" svg:y="8.193cm"><draw:text-box><text:p text:style-name="P105"><text:span text:style-name="T60">Ma nafx</text:span></text:p></draw:text-box></draw:frame></draw:g></draw:g><draw:g text:anchor-type="paragraph" draw:z-index="16" draw:name="Forme13" draw:style-name="gr32"><draw:frame draw:style-name="gr339" draw:text-style-name="P107" svg:width="5.779cm" svg:height="6.326cm" svg:x="10.844cm" svg:y="-7.181cm"><draw:image xlink:href="Pictures/10000000000001DB0000020877C6ADE3AB3F19F7.png" xlink:type="simple" xlink:show="embed" xlink:actuate="onLoad" draw:mime-type="image/png"><text:p text:style-name="P106"><text:span text:style-name="T60">St</text:span></text:p></draw:image></draw:frame><draw:frame draw:style-name="gr340" draw:text-style-name="P101" svg:width="8.231cm" svg:height="1.551cm" svg:x="8.911cm" svg:y="-9.398cm"><draw:text-box><text:p text:style-name="P100"><text:span text:style-name="T60">QB7.2: Jekk jogħġbok għidli sa liema punt taqbel jew ma taqbilx ma’ kull waħda mid-dikjarazzjonijiet li ġejjin: - IVET jagħti aċċess għal infrastrutturi fiżiċi u diġitali moderni (kompjuters, magni, eċċ.) (EU27) (%)</text:span></text:p></draw:text-box></draw:frame><draw:frame draw:style-name="gr341" draw:text-style-name="P104" svg:width="2.123cm" svg:height="0.902cm" svg:x="11.052cm" svg:y="-7.862cm"><draw:text-box><text:p text:style-name="P103"><text:span text:style-name="T60">Ma nafx 9</text:span></text:p></draw:text-box></draw:frame><draw:frame draw:style-name="gr342" draw:text-style-name="P104" svg:width="2.241cm" svg:height="0.902cm" svg:x="9.996cm" svg:y="-7.227cm"><draw:text-box><text:p text:style-name="P103"><text:span text:style-name="T60">Ma naqbilx ħafna 2</text:span></text:p></draw:text-box></draw:frame><draw:frame draw:style-name="gr343" draw:text-style-name="P104" svg:width="2.015cm" svg:height="1.227cm" svg:x="9.52cm" svg:y="-6.279cm"><draw:text-box><text:p text:style-name="P103"><text:span text:style-name="T60">Ħerqana li ma naqblux 11</text:span></text:p></draw:text-box></draw:frame><draw:frame draw:style-name="gr344" draw:text-style-name="P101" svg:width="1.936cm" svg:height="1.133cm" svg:x="15.046cm" svg:y="-7.28cm"><draw:text-box><text:p text:style-name="P100"><text:span text:style-name="T60">Naqbel ħafna 24</text:span></text:p></draw:text-box></draw:frame><draw:frame draw:style-name="gr345" draw:text-style-name="P101" svg:width="3.282cm" svg:height="0.902cm" svg:x="12.351cm" svg:y="-0.905cm"><draw:text-box><text:p text:style-name="P100"><text:span text:style-name="T60">Ħejji! biex taqbel ma' 54</text:span></text:p></draw:text-box></draw:frame></draw:g></text:p>
        <text:p text:style-name="P29">Il-firxa tal-ftehim li l-ETV jagħtu aċċess għal infrastrutturi moderni tvarja skont il-fatturi soċjodemografiċi u attitudinali, kif ġej. </text:p>
        <text:p text:style-name="P52">■ Dawk li wieġbu li jaraw l-ETV f’dawl pożittiv huma aktar probabbli li jaqblu: 86 % tan-nies li jirrapportaw li l-VET huma perċepiti b’mod pożittiv f’pajjiżhom jagħmlu dan, meta mqabbla ma’ 67 % ta’ dawk li jgħidu li huma meqjusa b’mod negattiv. </text:p>
        <text:p text:style-name="P52">■ Dawk li wieġbu li jemmnu li n-nies jirċievu biżżejjed informazzjoni dwar l-opportunitajiet tal-VET huma aktar probabbli li jaqblu li l-VET jagħti aċċess għal infrastrutturi moderni (87 %) minn dawk li jħossu li ma jirċevux (70 %). </text:p>
        <text:p text:style-name="P52">■ Skont l-età fi tmiem l-edukazzjoni, il-fehma li l-VET jagħtu aċċess għal infrastrutturi fiżiċi u diġitali moderni hija aktar mifruxa fost dawk li wieġbu li spiċċaw l-edukazzjoni fl-età ta’ 16-il sena jew aktar (80 %) milli fost dawk li spiċċaw fl-età ta’ 15-il sena jew iżgħar (71 %). </text:p>
        <text:p text:style-name="P52">■ Hemm xi differenzi notevoli bejn il-kategoriji soċjoprofessjonali, bil-ħaddiema manwali jirreġistraw l-ogħla livell ta’ appoġġ għad-dikjarazzjoni (81 %) meta mqabbla ma’ 74 % fost il-persuni tad-dar. </text:p>
        <text:p text:style-name="P52">■ Skont l-età, dawk li wieġbu li għandhom bejn il-25 u d-39 sena u bejn l-40 u l-54 sena huma l-aktar probabbli li jaqblu li l-ETV jagħtu aċċess għal infrastrutturi moderni (80 % u 81 %). Din iċ-ċifra tinżel għal 78 % fost dawk li għandhom 55 sena u aktar u 75 % fost dawk li wieġbu li għandhom bejn il-15 u l-24 sena. </text:p>
        <text:p text:style-name="P52">■ Dawk li wieġbu li huma stess attendew il-VET huma aktar probabbli li jemmnu li l-VET jipprovdi aċċess għal infrastrutturi moderni (82 %) minn dawk li ma attendewx (76 %). </text:p>
        <text:p text:style-name="P52">■ Din il-fehma hija kemxejn aktar mifruxa fost dawk li wieġbu li jirrakkomandaw edukazzjoni sekondarja vokazzjonali (82 %) milli fost dawk li jiffavorixxu l-edukazzjoni sekondarja ġenerali (77 %). </text:p>
        <text:p text:style-name="P52">■ Ma hemm l-ebda differenza fil-perċezzjoni skont il-ġeneru. </text:p>
        <text:p text:style-name="P21"/>
        <text:p text:style-name="P28"/>
        <table:table table:name="Tableau10" table:style-name="Tableau10">
          <table:table-column table:style-name="Tableau10.A"/>
          <table:table-column table:style-name="Tableau10.B"/>
          <table:table-column table:style-name="Tableau10.C"/>
          <table:table-column table:style-name="Tableau10.D"/>
          <table:table-row>
            <table:table-cell table:style-name="Tableau10.A1" table:number-columns-spanned="4" office:value-type="string">
              <text:p text:style-name="P88">QB7.2 Jekk jogħġbok għidli sa liema punt taqbel jew ma taqbilx ma’ kull waħda mid-dikjarazzjonijiet li ġejjin: L-IVET tagħti aċċess għal infrastrutturi fiżiċi u diġitali moderni (kompjuters, magni, eċċ.)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0"/>
            </table:table-cell>
            <table:table-cell table:style-name="Tableau10.A1" office:value-type="string">
              <text:p text:style-name="P83">Total ta' "Qbil"</text:p>
            </table:table-cell>
            <table:table-cell table:style-name="Tableau10.A1" office:value-type="string">
              <text:p text:style-name="P83">Total ta' "Nuqqas ta' qbil" </text:p>
            </table:table-cell>
            <table:table-cell table:style-name="Tableau10.A1" office:value-type="string">
              <text:p text:style-name="P83">Ma nafx</text:p>
            </table:table-cell>
          </table:table-row>
          <table:table-row>
            <table:table-cell table:style-name="Tableau10.A1" office:value-type="string">
              <text:p text:style-name="P88">UE27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3">
              <text:p text:style-name="P83">13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Raġel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Mara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15-24 </text:p>
            </table:table-cell>
            <table:table-cell table:style-name="Tableau10.B3" office:value-type="float" office:value="75">
              <text:p text:style-name="P83">75</text:p>
            </table:table-cell>
            <table:table-cell table:style-name="Tableau10.B3" office:value-type="float" office:value="18">
              <text:p text:style-name="P83">18</text:p>
            </table:table-cell>
            <table:table-cell table:style-name="Tableau10.B3" office:value-type="float" office:value="7">
              <text:p text:style-name="P83">7</text:p>
            </table:table-cell>
          </table:table-row>
          <table:table-row>
            <table:table-cell table:style-name="Tableau10.A1" office:value-type="string">
              <text:p text:style-name="P88">25-39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40-54 </text:p>
            </table:table-cell>
            <table:table-cell table:style-name="Tableau10.B3" office:value-type="float" office:value="81">
              <text:p text:style-name="P83">81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7">
              <text:p text:style-name="P83">7</text:p>
            </table:table-cell>
          </table:table-row>
          <table:table-row>
            <table:table-cell table:style-name="Tableau10.A1" office:value-type="string">
              <text:p text:style-name="P88">&gt;=55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9">
              <text:p text:style-name="P83">9</text:p>
            </table:table-cell>
            <table:table-cell table:style-name="Tableau10.B3" office:value-type="float" office:value="13">
              <text:p text:style-name="P83">13</text:p>
            </table:table-cell>
          </table:table-row>
          <table:table-row>
            <table:table-cell table:style-name="Tableau10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&lt;=-15</text:p>
            </table:table-cell>
            <table:table-cell table:style-name="Tableau10.B3" office:value-type="float" office:value="71">
              <text:p text:style-name="P83">71</text:p>
            </table:table-cell>
            <table:table-cell table:style-name="Tableau10.B3" office:value-type="float" office:value="10">
              <text:p text:style-name="P83">10</text:p>
            </table:table-cell>
            <table:table-cell table:style-name="Tableau10.B3" office:value-type="float" office:value="19">
              <text:p text:style-name="P83">19</text:p>
            </table:table-cell>
          </table:table-row>
          <table:table-row>
            <table:table-cell table:style-name="Tableau10.A1" office:value-type="string">
              <text:p text:style-name="P88">16-19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&gt;=20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Għadu qed Jistudja </text:p>
            </table:table-cell>
            <table:table-cell table:style-name="Tableau10.B3" office:value-type="float" office:value="74">
              <text:p text:style-name="P83">74</text:p>
            </table:table-cell>
            <table:table-cell table:style-name="Tableau10.B3" office:value-type="float" office:value="16">
              <text:p text:style-name="P83">16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Ħaddiem għal rasu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1" office:value-type="string">
              <text:p text:style-name="P88">Maniġers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1">
              <text:p text:style-name="P83">11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Kullari bojod oħrajn </text:p>
            </table:table-cell>
            <table:table-cell table:style-name="Tableau10.B3" office:value-type="float" office:value="80">
              <text:p text:style-name="P83">80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Ħaddiema manwali </text:p>
            </table:table-cell>
            <table:table-cell table:style-name="Tableau10.B3" office:value-type="float" office:value="81">
              <text:p text:style-name="P83">81</text:p>
            </table:table-cell>
            <table:table-cell table:style-name="Tableau10.B3" office:value-type="float" office:value="13">
              <text:p text:style-name="P83">13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Persuni tad-dar </text:p>
            </table:table-cell>
            <table:table-cell table:style-name="Tableau10.B3" office:value-type="float" office:value="74">
              <text:p text:style-name="P83">74</text:p>
            </table:table-cell>
            <table:table-cell table:style-name="Tableau10.B3" office:value-type="float" office:value="15">
              <text:p text:style-name="P83">15</text:p>
            </table:table-cell>
            <table:table-cell table:style-name="Tableau10.B3" office:value-type="float" office:value="11">
              <text:p text:style-name="P83">11</text:p>
            </table:table-cell>
          </table:table-row>
          <table:table-row>
            <table:table-cell table:style-name="Tableau10.A1" office:value-type="string">
              <text:p text:style-name="P88">Persuni qiegħda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4">
              <text:p text:style-name="P83">14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1" office:value-type="string">
              <text:p text:style-name="P88">Irtirata </text:p>
            </table:table-cell>
            <table:table-cell table:style-name="Tableau10.B3" office:value-type="float" office:value="77">
              <text:p text:style-name="P83">77</text:p>
            </table:table-cell>
            <table:table-cell table:style-name="Tableau10.B3" office:value-type="float" office:value="9">
              <text:p text:style-name="P83">9</text:p>
            </table:table-cell>
            <table:table-cell table:style-name="Tableau10.B3" office:value-type="float" office:value="14">
              <text:p text:style-name="P83">14</text:p>
            </table:table-cell>
          </table:table-row>
          <table:table-row>
            <table:table-cell table:style-name="Tableau10.A1" office:value-type="string">
              <text:p text:style-name="P88">Studenti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6">
              <text:p text:style-name="P83">16</text:p>
            </table:table-cell>
            <table:table-cell table:style-name="Tableau10.B3" office:value-type="float" office:value="8">
              <text:p text:style-name="P83">8</text:p>
            </table:table-cell>
          </table:table-row>
          <table:table-row>
            <table:table-cell table:style-name="Tableau10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Żona rurali jew villaġġ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1" office:value-type="string">
              <text:p text:style-name="P88">Belt żgħira jew ta’ daqs medju </text:p>
            </table:table-cell>
            <table:table-cell table:style-name="Tableau10.B3" office:value-type="float" office:value="78">
              <text:p text:style-name="P83">78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1" office:value-type="string">
              <text:p text:style-name="P88">Belt kbira </text:p>
            </table:table-cell>
            <table:table-cell table:style-name="Tableau10.B3" office:value-type="float" office:value="79">
              <text:p text:style-name="P83">79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9">
              <text:p text:style-name="P83">9</text:p>
            </table:table-cell>
          </table:table-row>
          <table:table-row>
            <table:table-cell table:style-name="Tableau10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Pożittiv </text:p>
            </table:table-cell>
            <table:table-cell table:style-name="Tableau10.B3" office:value-type="float" office:value="86">
              <text:p text:style-name="P83">86</text:p>
            </table:table-cell>
            <table:table-cell table:style-name="Tableau10.B3" office:value-type="float" office:value="8">
              <text:p text:style-name="P83">8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Negattivi </text:p>
            </table:table-cell>
            <table:table-cell table:style-name="Tableau10.B3" office:value-type="float" office:value="67">
              <text:p text:style-name="P83">67</text:p>
            </table:table-cell>
            <table:table-cell table:style-name="Tableau10.B3" office:value-type="float" office:value="23">
              <text:p text:style-name="P83">23</text:p>
            </table:table-cell>
            <table:table-cell table:style-name="Tableau10.B3" office:value-type="float" office:value="10">
              <text:p text:style-name="P83">10</text:p>
            </table:table-cell>
          </table:table-row>
          <table:table-row>
            <table:table-cell table:style-name="Tableau10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0.A1" office:value-type="string">
              <text:p text:style-name="P88">Iva </text:p>
            </table:table-cell>
            <table:table-cell table:style-name="Tableau10.B3" office:value-type="float" office:value="82">
              <text:p text:style-name="P83">82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6">
              <text:p text:style-name="P83">6</text:p>
            </table:table-cell>
          </table:table-row>
          <table:table-row>
            <table:table-cell table:style-name="Tableau10.A1" office:value-type="string">
              <text:p text:style-name="P88">Le </text:p>
            </table:table-cell>
            <table:table-cell table:style-name="Tableau10.B3" office:value-type="float" office:value="76">
              <text:p text:style-name="P83">76</text:p>
            </table:table-cell>
            <table:table-cell table:style-name="Tableau10.B3" office:value-type="float" office:value="12">
              <text:p text:style-name="P83">12</text:p>
            </table:table-cell>
            <table:table-cell table:style-name="Tableau10.B3" office:value-type="float" office:value="12">
              <text:p text:style-name="P83">12</text:p>
            </table:table-cell>
          </table:table-row>
        </table:table>
        <text:p text:style-name="P21"/>
        <text:h text:style-name="P19" text:outline-level="2"><text:bookmark-start text:name="__RefHeading___Toc215578_2930363814"/>5. Ħiliet tekniċi speċjalizzati <text:bookmark-end text:name="__RefHeading___Toc215578_2930363814"/></text:h>
        <text:p text:style-name="P50">Maġġoranza kbira taċ-ċittadini tal-UE jgħidu li n-nies fil-programmi tal-VET jitgħallmu ħiliet tekniċi speċjalizzati direttament rilevanti għal okkupazzjonijiet speċifiċi </text:p>
        <text:p text:style-name="P21">Madwar l-Unjoni Ewropea, 85 % ta’ dawk li wieġbu jaqblu mad-dikjarazzjoni li n-nies fl-ETV jitgħallmu ħiliet tekniċi speċjalizzati direttament rilevanti għal okkupazzjonijiet speċifiċi, inklużi 34 % li jaqblu ħafna u 51 % li għandhom it-tendenza li jaqblu.<text:note text:id="ftn25" text:note-class="footnote"><text:note-citation>25</text:note-citation><text:note-body><text:p text:style-name="P13">QB7.8. Jekk jogħġbok għidli sa liema punt taqbel jew ma taqbilx ma’ kull waħda mid-dikjarazzjonijiet li ġejjin: In-nies fil-programmi tal-VET jitgħallmu ħiliet tekniċi speċjalizzati direttament rilevanti għal okkupazzjonijiet speċifiċi. </text:p></text:note-body></text:note> Inqas minn wieħed minn kull għaxar rispondenti ma jaqblux (9 %), filwaqt li 6 % ta’ dawk li wieġbu ma jafux. </text:p>
        <text:p text:style-name="P21">Hemm kunsens wiesa' madwar l-Istati Membri dwar dan l-aspett tal-ETV. L-ogħla livelli ta’ ftehim huma rreġistrati fl-Awstrija (94 %), fl-Iżvezja (92 %), f’Malta u fl-Estonja (it-tnejn 91 %) u fil-Ġermanja u fi Spanja (it-tnejn 90 %). L-aktar livelli baxxi huma rreġistrati fir-Rumanija (71 %), fis-Slovenja (77 %), fil-Bulgarija (79 %) u fil-Kroazja (81 %), għalkemm anki f’dawn il-pajjiżi aktar minn sebgħa minn kull għaxra jikkondividu din il-fehma. </text:p>
        <text:p text:style-name="P21">Fl-Istati Membri kollha, mill-inqas żewġ terzi ta’ dawk li wieġbu jgħidu li n-nies fil-programmi tal-VET jitgħallmu ħiliet tekniċi speċjalizzati direttament rilevanti għal okkupazzjonijiet speċifiċi. </text:p>
        <text:p text:style-name="P21"><draw:g text:anchor-type="paragraph" draw:z-index="18" draw:name="Forme15" draw:style-name="gr32"><draw:frame draw:style-name="gr324" draw:text-style-name="P99" svg:width="5.208cm" svg:height="5.718cm" svg:x="10.799cm" svg:y="-7.279cm"><draw:image xlink:href="Pictures/10000000000001CD000001FAA15228AA00F2ABDD.png" xlink:type="simple" xlink:show="embed" xlink:actuate="onLoad" draw:mime-type="image/png"><text:p/></draw:image></draw:frame><draw:frame draw:style-name="gr325" draw:text-style-name="P101" svg:width="8.409cm" svg:height="1.551cm" svg:x="8.532cm" svg:y="-9.629cm"><draw:text-box><text:p text:style-name="P100"><text:span text:style-name="T60">QB7.8: Jekk jogħġbok għidli sa liema punt taqbel jew ma taqbilx ma’ kull waħda mid-dikjarazzjonijiet li ġejjin: - Nies fi programmi tal-IVET jitgħallmu ħiliet tekniċi speċjalizzati direttament rilevanti għal okkupazzjonijiet speċifiċi (EU27) (%) </text:span></text:p></draw:text-box></draw:frame><draw:frame draw:style-name="gr326" draw:text-style-name="P107" svg:width="1.992cm" svg:height="0.902cm" svg:x="12.178cm" svg:y="-8.057cm"><draw:text-box><text:p text:style-name="P106"><text:span text:style-name="T60">Ma nafx 6</text:span></text:p></draw:text-box></draw:frame><draw:frame draw:style-name="gr327" draw:text-style-name="P104" svg:width="3.31cm" svg:height="0.578cm" svg:x="9.479cm" svg:y="-7.361cm"><draw:text-box><text:p text:style-name="P103"><text:span text:style-name="T60">Ma naqbilx ħafna 1</text:span></text:p></draw:text-box></draw:frame><draw:frame draw:style-name="gr328" draw:text-style-name="P104" svg:width="2.648cm" svg:height="0.902cm" svg:x="9.114cm" svg:y="-6.89cm"><draw:text-box><text:p text:style-name="P103"><text:span text:style-name="T60">Ħerqana li ma naqblux 8</text:span></text:p></draw:text-box></draw:frame><draw:frame draw:style-name="gr329" draw:text-style-name="P104" svg:width="2.319cm" svg:height="0.902cm" svg:x="9.615cm" svg:y="-2.138cm"><draw:text-box><text:p text:style-name="P103"><text:span text:style-name="T60">Ħerqana li naqblu 51</text:span></text:p></draw:text-box></draw:frame><draw:frame draw:style-name="gr330" draw:text-style-name="P101" svg:width="1.689cm" svg:height="0.902cm" svg:x="15.252cm" svg:y="-6.555cm"><draw:text-box><text:p text:style-name="P100"><text:span text:style-name="T60">Naqbel ħafna 34</text:span></text:p></draw:text-box></draw:frame></draw:g><draw:g text:anchor-type="paragraph" draw:z-index="19" draw:name="Forme16" draw:style-name="gr32"><draw:frame draw:style-name="gr316" draw:text-style-name="P99" svg:width="16.654cm" svg:height="7.24cm" svg:x="0.116cm" svg:y="2.734cm"><draw:image xlink:href="Pictures/1000000000000554000002515C5890C5452CB568.png" xlink:type="simple" xlink:show="embed" xlink:actuate="onLoad" draw:mime-type="image/png"><text:p/></draw:image></draw:frame><draw:frame draw:style-name="gr317" draw:text-style-name="P101" svg:width="16.435cm" svg:height="0.902cm" svg:x="0.042cm" svg:y="1.621cm"><draw:text-box><text:p text:style-name="P100"><text:span text:style-name="T60">QB7.8: Jekk jogħġbok għidli sa liema punt taqbel jew ma taqbilx ma’ kull waħda mid-dikjarazzjonijiet li ġejjin: - Nies fi programmi tal-IVET jitgħallmu ħiliet tekniċi speċjalizzati direttament rilevanti għal okkupazzjonijiet speċifiċi (EU27) (%)</text:span></text:p></draw:text-box></draw:frame><draw:g draw:style-name="gr4"><draw:frame draw:style-name="gr318" draw:text-style-name="P99" svg:width="14.098cm" svg:height="0.959cm" svg:x="0.414cm" svg:y="10.179cm"><draw:image xlink:href="Pictures/100000000000022300000022902E68B765C34830.png" xlink:type="simple" xlink:show="embed" xlink:actuate="onLoad" draw:mime-type="image/png"><text:p/></draw:image></draw:frame><draw:frame draw:style-name="gr319" draw:text-style-name="P101" svg:width="2.924cm" svg:height="0.648cm" svg:x="0.875cm" svg:y="10.352cm"><draw:text-box><text:p text:style-name="P105"><text:span text:style-name="T60">Naqbel ħafna</text:span></text:p></draw:text-box></draw:frame><draw:frame draw:style-name="gr320" draw:text-style-name="P101" svg:width="2.857cm" svg:height="0.59cm" svg:x="3.884cm" svg:y="10.331cm"><draw:text-box><text:p text:style-name="P105"><text:span text:style-name="T60">Ħerqana li naqblu</text:span></text:p></draw:text-box></draw:frame><draw:frame draw:style-name="gr321" draw:text-style-name="P101" svg:width="3.282cm" svg:height="0.902cm" svg:x="7.066cm" svg:y="10.373cm"><draw:text-box><text:p text:style-name="P105"><text:span text:style-name="T60">Ħerqana li ma naqblux</text:span></text:p></draw:text-box></draw:frame><draw:frame draw:style-name="gr322" draw:text-style-name="P101" svg:width="3.484cm" svg:height="0.646cm" svg:x="10.694cm" svg:y="10.333cm"><draw:text-box><text:p text:style-name="P105"><text:span text:style-name="T60">Ma naqbilx ħafna</text:span></text:p></draw:text-box></draw:frame><draw:frame draw:style-name="gr323" draw:text-style-name="P101" svg:width="2.52cm" svg:height="0.687cm" svg:x="14.416cm" svg:y="10.333cm"><draw:text-box><text:p text:style-name="P105"><text:span text:style-name="T60">Ma nafx</text:span></text:p></draw:text-box></draw:frame></draw:g></draw:g></text:p>
        <text:p text:style-name="P29">Il-livell ta’ qbil li n-nies fil-programmi tal-VET jitgħallmu ħiliet speċjalizzati direttament rilevanti jvarja skont il-fatturi soċjodemografiċi u attitudinali kif ġej. </text:p>
        <text:p text:style-name="P52">■ Dawk li wieġbu li jaraw l-ETV f’dawl pożittiv huma aktar probabbli li jaqblu li l-ETV jgħallmu ħiliet tekniċi speċjalizzati rilevanti: 91 % ta’ dawk li jirrapportaw li l-VET huma perċepiti b’mod pożittiv f’pajjiżhom jagħmlu dan, meta mqabbla ma’ 78 % ta’ dawk li jgħidu li l-immaġni tagħhom hija negattiva f’pajjiżhom. </text:p>
        <text:p text:style-name="P52">■ Dawk li wieġbu li jemmnu li ż-żgħażagħ jirċievu biżżejjed informazzjoni dwar l-opportunitajiet tal-VET huma aktar probabbli li jaqblu ma’ din id-dikjarazzjoni (91 %) minn dawk li jemmnu li ma jirċevux (80 %). </text:p>
        <text:p text:style-name="P52">■ Hemm xi differenzi notevoli bejn il-kategoriji soċjoprofessjonali: il-maniġers jirreġistraw l-ogħla livell ta’ ftehim li n-nies fil-VET jitgħallmu ħiliet tekniċi speċjalizzati direttament rilevanti għal okkupazzjonijiet speċifiċi (90 %) u l-persuni tad-dar l-aktar livell baxx (77 %). </text:p>
        <text:p text:style-name="P52">■ Skont l-età fi tmiem l-edukazzjoni, it-twemmin li l-VET jgħallem ħiliet tekniċi speċjalizzati rilevanti huwa l-aktar mifrux fost dawk li wieġbu li baqgħu fl-edukazzjoni wara l-età ta’ 20 sena (88 %), segwiti minn dawk li spiċċaw bejn l-età ta’ 16 u 19-il sena (86 %). Dawk li wieġbu li spiċċaw l-edukazzjoni ta’ 15-il sena jew iżgħar huma l-inqas probabbli li jaqsmu din il-fehma (80 %). </text:p>
        <text:p text:style-name="P52">■ Il-ftehim ma’ din id-dikjarazzjoni huwa konsistentement għoli fost il-gruppi ta’ età kollha, u jammonta għal 88 % fost dawk li wieġbu li għandhom bejn l-40 u l-54 sena, 87 % fost dawk li għandhom bejn il-25 u d-39 sena, 85 % fost dawk li għandhom bejn il-15 u l-24 sena u 84 % fost dawk li għandhom 55 sena u aktar. </text:p>
        <text:p text:style-name="P52">■ Ma hemm l-ebda differenza fil-perċezzjoni skont il-ġeneru. </text:p>
        <text:p text:style-name="P21"/>
        <text:p text:style-name="P28"/>
        <table:table table:name="Tableau11" table:style-name="Tableau11">
          <table:table-column table:style-name="Tableau11.A"/>
          <table:table-column table:style-name="Tableau11.B"/>
          <table:table-column table:style-name="Tableau11.C"/>
          <table:table-column table:style-name="Tableau11.D"/>
          <table:table-row>
            <table:table-cell table:style-name="Tableau11.A1" table:number-columns-spanned="4" office:value-type="string">
              <text:p text:style-name="P88">QB7.8 Jekk jogħġbok għidli sa liema punt taqbel jew ma taqbilx ma’ kull waħda mid-dikjarazzjonijiet li ġejjin: In-nies fil-programmi tal-IVET jitgħallmu ħiliet tekniċi speċjalizzati direttament rilevanti għal okkupazzjonijiet speċifiċ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/>
            </table:table-cell>
            <table:table-cell table:style-name="Tableau11.A1" office:value-type="string">
              <text:p text:style-name="P83">Total ta' "Qbil"</text:p>
            </table:table-cell>
            <table:table-cell table:style-name="Tableau11.A1" office:value-type="string">
              <text:p text:style-name="P83">Total ta' "Nuqqas ta' qbil" </text:p>
            </table:table-cell>
            <table:table-cell table:style-name="Tableau11.A1" office:value-type="string">
              <text:p text:style-name="P83">Ma nafx</text:p>
            </table:table-cell>
          </table:table-row>
          <table:table-row>
            <table:table-cell table:style-name="Tableau11.A1" office:value-type="string">
              <text:p text:style-name="P88">UE27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Raġel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Mara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15-24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25-39 </text:p>
            </table:table-cell>
            <table:table-cell table:style-name="Tableau11.B3" office:value-type="float" office:value="87">
              <text:p text:style-name="P83">87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40-54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&gt;=55</text:p>
            </table:table-cell>
            <table:table-cell table:style-name="Tableau11.B3" office:value-type="float" office:value="84">
              <text:p text:style-name="P83">84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8">
              <text:p text:style-name="P83">8</text:p>
            </table:table-cell>
          </table:table-row>
          <table:table-row>
            <table:table-cell table:style-name="Tableau11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&lt;=-15</text:p>
            </table:table-cell>
            <table:table-cell table:style-name="Tableau11.B3" office:value-type="float" office:value="80">
              <text:p text:style-name="P83">80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13">
              <text:p text:style-name="P83">13</text:p>
            </table:table-cell>
          </table:table-row>
          <table:table-row>
            <table:table-cell table:style-name="Tableau11.A1" office:value-type="string">
              <text:p text:style-name="P88">16-19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&gt;=20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Għadu qed Jistudja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Ħaddiem għal rasu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Maniġers </text:p>
            </table:table-cell>
            <table:table-cell table:style-name="Tableau11.B3" office:value-type="float" office:value="90">
              <text:p text:style-name="P83">90</text:p>
            </table:table-cell>
            <table:table-cell table:style-name="Tableau11.B3" office:value-type="float" office:value="6">
              <text:p text:style-name="P83">6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Kullari bojod oħrajn </text:p>
            </table:table-cell>
            <table:table-cell table:style-name="Tableau11.B3" office:value-type="float" office:value="87">
              <text:p text:style-name="P83">87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Ħaddiema manwali </text:p>
            </table:table-cell>
            <table:table-cell table:style-name="Tableau11.B3" office:value-type="float" office:value="86">
              <text:p text:style-name="P83">86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1" office:value-type="string">
              <text:p text:style-name="P88">Persuni tad-dar </text:p>
            </table:table-cell>
            <table:table-cell table:style-name="Tableau11.B3" office:value-type="float" office:value="77">
              <text:p text:style-name="P83">77</text:p>
            </table:table-cell>
            <table:table-cell table:style-name="Tableau11.B3" office:value-type="float" office:value="14">
              <text:p text:style-name="P83">14</text:p>
            </table:table-cell>
            <table:table-cell table:style-name="Tableau11.B3" office:value-type="float" office:value="9">
              <text:p text:style-name="P83">9</text:p>
            </table:table-cell>
          </table:table-row>
          <table:table-row>
            <table:table-cell table:style-name="Tableau11.A1" office:value-type="string">
              <text:p text:style-name="P88">Persuni qiegħda </text:p>
            </table:table-cell>
            <table:table-cell table:style-name="Tableau11.B3" office:value-type="float" office:value="83">
              <text:p text:style-name="P83">83</text:p>
            </table:table-cell>
            <table:table-cell table:style-name="Tableau11.B3" office:value-type="float" office:value="11">
              <text:p text:style-name="P83">11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Irtirata </text:p>
            </table:table-cell>
            <table:table-cell table:style-name="Tableau11.B3" office:value-type="float" office:value="84">
              <text:p text:style-name="P83">84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9">
              <text:p text:style-name="P83">9</text:p>
            </table:table-cell>
          </table:table-row>
          <table:table-row>
            <table:table-cell table:style-name="Tableau11.A1" office:value-type="string">
              <text:p text:style-name="P88">Studenti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10">
              <text:p text:style-name="P83">10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Żona rurali jew villaġġ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Belt żgħira jew ta’ daqs medju </text:p>
            </table:table-cell>
            <table:table-cell table:style-name="Tableau11.B3" office:value-type="float" office:value="85">
              <text:p text:style-name="P83">85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6">
              <text:p text:style-name="P83">6</text:p>
            </table:table-cell>
          </table:table-row>
          <table:table-row>
            <table:table-cell table:style-name="Tableau11.A1" office:value-type="string">
              <text:p text:style-name="P88">Belt kbira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7">
              <text:p text:style-name="P83">7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Pożittiv </text:p>
            </table:table-cell>
            <table:table-cell table:style-name="Tableau11.B3" office:value-type="float" office:value="91">
              <text:p text:style-name="P83">91</text:p>
            </table:table-cell>
            <table:table-cell table:style-name="Tableau11.B3" office:value-type="float" office:value="5">
              <text:p text:style-name="P83">5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Negattivi </text:p>
            </table:table-cell>
            <table:table-cell table:style-name="Tableau11.B3" office:value-type="float" office:value="78">
              <text:p text:style-name="P83">78</text:p>
            </table:table-cell>
            <table:table-cell table:style-name="Tableau11.B3" office:value-type="float" office:value="17">
              <text:p text:style-name="P83">17</text:p>
            </table:table-cell>
            <table:table-cell table:style-name="Tableau11.B3" office:value-type="float" office:value="5">
              <text:p text:style-name="P83">5</text:p>
            </table:table-cell>
          </table:table-row>
          <table:table-row>
            <table:table-cell table:style-name="Tableau11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1.A1" office:value-type="string">
              <text:p text:style-name="P88">Iva </text:p>
            </table:table-cell>
            <table:table-cell table:style-name="Tableau11.B3" office:value-type="float" office:value="88">
              <text:p text:style-name="P83">88</text:p>
            </table:table-cell>
            <table:table-cell table:style-name="Tableau11.B3" office:value-type="float" office:value="8">
              <text:p text:style-name="P83">8</text:p>
            </table:table-cell>
            <table:table-cell table:style-name="Tableau11.B3" office:value-type="float" office:value="4">
              <text:p text:style-name="P83">4</text:p>
            </table:table-cell>
          </table:table-row>
          <table:table-row>
            <table:table-cell table:style-name="Tableau11.A1" office:value-type="string">
              <text:p text:style-name="P88">Le </text:p>
            </table:table-cell>
            <table:table-cell table:style-name="Tableau11.B3" office:value-type="float" office:value="83">
              <text:p text:style-name="P83">83</text:p>
            </table:table-cell>
            <table:table-cell table:style-name="Tableau11.B3" office:value-type="float" office:value="9">
              <text:p text:style-name="P83">9</text:p>
            </table:table-cell>
            <table:table-cell table:style-name="Tableau11.B3" office:value-type="float" office:value="8">
              <text:p text:style-name="P83">8</text:p>
            </table:table-cell>
          </table:table-row>
        </table:table>
        <text:p text:style-name="P21"/>
        <text:h text:style-name="P19" text:outline-level="2"><text:bookmark-start text:name="__RefHeading___Toc215580_2930363814"/>6. Opportunitajiet ta’ tagħlim addizzjonali <text:bookmark-end text:name="__RefHeading___Toc215580_2930363814"/></text:h>
        <text:p text:style-name="P50">Żewġ terzi taċ-ċittadini tal-UE jgħidu li persuni li jlestu l-programmi tal-VET jistgħu jirreġistraw fl-istudji universitarji </text:p>
        <text:p text:style-name="P21">Madwar l-Unjoni Ewropea, 67 % jemmnu li n-nies li jlestu l-programmi tal-VET jistgħu jirreġistraw fi studji universitarji, inklużi 23 % li jaqblu ħafna u 44 % li għandhom it-tendenza li jaqblu.<text:note text:id="ftn26" text:note-class="footnote"><text:note-citation>26</text:note-citation><text:note-body><text:p text:style-name="P13">QB7.4. Jekk jogħġbok għidli sa liema punt taqbel jew ma taqbilx ma’ kull waħda mid-dikjarazzjonijiet li ġejjin: Persuni li jlestu l-programmi tal-VET jistgħu jirreġistraw fl-istudji universitarji. </text:p></text:note-body></text:note> Wieħed minn kull ħamsa (21 %) ma jaqbilx, filwaqt li 12 % ma jafux. Fil-prattika, 72,6 % tal-istudenti tal-VET tas-sekondarja għolja fl-Unjoni Ewropea jinsabu fi programmi li jagħtu aċċess dirett għall-edukazzjoni terzjarja.<text:note text:id="ftn27" text:note-class="footnote"><text:note-citation>27</text:note-citation><text:note-body><text:p text:style-name="Footnote"><text:a xlink:type="simple" xlink:href="https://www.cedefop.europa.eu/files/whatsnewinVET_2025.pdf" text:style-name="Internet_20_link" text:visited-style-name="Visited_20_Internet_20_Link"><text:span text:style-name="T55">https://www.cedefop.europa.eu/files/whatsnewinVET_2025.pdf</text:span></text:a><text:span text:style-name="T55"> </text:span></text:p></text:note-body></text:note> Dan jissuġġerixxi li l-perċezzjoni pubblika tirrifletti b’mod wiesa’ r-realtà, għalkemm għad hemm grad ta’ sottovalutazzjoni minħabba li r-rati ta’ aċċess attwali huma kemxejn ogħla mir-rati perċepiti. </text:p>
        <text:p text:style-name="P21">Ir-riżultat osservat għal din il-mistoqsija huwa stabbli maż-żmien. Fl-istħarriġ tal-Ewrobarometru tal-2011 dwar l-ETV (UE27), 68 % ta’ dawk li wieġbu qalu li l-ETV jippermettu lin-nies ikomplu bl-istudji universitarji wara<text:note text:id="ftn28" text:note-class="footnote"><text:note-citation>28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 u tuża t-terminu "ETV" mingħajr ma tiddistingwi bejn l-ETV inizjali u dawk kontinwi, b'kull waħda mid-dikjarazzjonijiet li ġejjin. L-edukazzjoni u t-taħriġ vokazzjonali jippermettu lin-nies ikomplu bl-istudji universitarji wara”. </text:span></text:p></text:note-body></text:note>. </text:p>
        <text:p text:style-name="P21">Fl-istħarriġ attwali, mill-inqas nofs dawk li wieġbu f’26 Stat Membru jgħidu li persuni li jlestu l-programmi tal-VET jistgħu jirreġistraw fl-istudji universitarji. </text:p>
        <text:p text:style-name="P21"><draw:g text:anchor-type="paragraph" draw:z-index="21" draw:name="Forme18" draw:style-name="gr1"><draw:frame draw:style-name="gr302" draw:text-style-name="P99" svg:width="16.608cm" svg:height="7.603cm" svg:x="0.286cm" svg:y="1.007cm"><draw:image xlink:href="Pictures/10000000000005670000027954BE56C495AE6A3D.png" xlink:type="simple" xlink:show="embed" xlink:actuate="onLoad" draw:mime-type="image/png"><text:p/></draw:image></draw:frame><draw:frame draw:style-name="gr303" draw:text-style-name="P101" svg:width="16.759cm" svg:height="0.902cm" svg:x="-0.023cm" svg:y="0.092cm"><draw:text-box><text:p text:style-name="P100"><text:span text:style-name="T60">QB7.4: Jekk jogħġbok għidli sa liema punt taqbel jew ma taqbilx ma’ kull waħda mid-dikjarazzjonijiet li ġejjin: - Nies li jlestu l-programmi tal-IVET jistgħu jirreġistraw fl-istudji universitarji (EU27) (%) </text:span></text:p></draw:text-box></draw:frame><draw:g draw:style-name="gr4"><draw:frame draw:style-name="gr304" draw:text-style-name="P99" svg:width="14.098cm" svg:height="0.959cm" svg:x="0.785cm" svg:y="8.762cm"><draw:image xlink:href="Pictures/100000000000022300000022902E68B765C34830.png" xlink:type="simple" xlink:show="embed" xlink:actuate="onLoad" draw:mime-type="image/png"><text:p/></draw:image></draw:frame><draw:frame draw:style-name="gr305" draw:text-style-name="P101" svg:width="2.925cm" svg:height="0.648cm" svg:x="1.245cm" svg:y="8.934cm"><draw:text-box><text:p text:style-name="P105"><text:span text:style-name="T60">Naqbel ħafna</text:span></text:p></draw:text-box></draw:frame><draw:frame draw:style-name="gr306" draw:text-style-name="P101" svg:width="2.857cm" svg:height="0.59cm" svg:x="4.254cm" svg:y="8.913cm"><draw:text-box><text:p text:style-name="P105"><text:span text:style-name="T60">Ħerqana li naqblu</text:span></text:p></draw:text-box></draw:frame><draw:frame draw:style-name="gr307" draw:text-style-name="P101" svg:width="3.282cm" svg:height="0.902cm" svg:x="7.436cm" svg:y="8.956cm"><draw:text-box><text:p text:style-name="P105"><text:span text:style-name="T60">Ħerqana li ma naqblux</text:span></text:p></draw:text-box></draw:frame><draw:frame draw:style-name="gr308" draw:text-style-name="P101" svg:width="3.483cm" svg:height="0.646cm" svg:x="11.067cm" svg:y="8.913cm"><draw:text-box><text:p text:style-name="P105"><text:span text:style-name="T60">Ma naqbilx ħafna</text:span></text:p></draw:text-box></draw:frame><draw:frame draw:style-name="gr309" draw:text-style-name="P101" svg:width="2.52cm" svg:height="0.687cm" svg:x="14.787cm" svg:y="8.913cm"><draw:text-box><text:p text:style-name="P105"><text:span text:style-name="T60">Ma nafx</text:span></text:p></draw:text-box></draw:frame></draw:g></draw:g><draw:g text:anchor-type="paragraph" draw:z-index="20" draw:name="Forme17" draw:style-name="gr32"><draw:frame draw:style-name="gr310" draw:text-style-name="P99" svg:width="4.643cm" svg:height="4.866cm" svg:x="11.448cm" svg:y="-6.01cm"><draw:image xlink:href="Pictures/10000000000001E0000001F7EC3289ADC8E3D92C.png" xlink:type="simple" xlink:show="embed" xlink:actuate="onLoad" draw:mime-type="image/png"><text:p/></draw:image></draw:frame><draw:frame draw:style-name="gr311" draw:text-style-name="P101" svg:width="8.275cm" svg:height="1.551cm" svg:x="9.509cm" svg:y="-7.802cm"><draw:text-box><text:p text:style-name="P100"><text:span text:style-name="T60">QB7.4: Jekk jogħġbok għidli sa liema punt taqbel jew ma taqbilx ma’ kull waħda mid-dikjarazzjonijiet li ġejjin: - Nies li jlestu l-programmi tal-IVET jistgħu jirreġistraw fl-istudji universitarji (EU27) (%) </text:span></text:p></draw:text-box></draw:frame><draw:frame draw:style-name="gr312" draw:text-style-name="P104" svg:width="1.943cm" svg:height="0.902cm" svg:x="11.857cm" svg:y="-6.631cm"><draw:text-box><text:p text:style-name="P103"><text:span text:style-name="T60">Ma nafx 12</text:span></text:p></draw:text-box></draw:frame><draw:frame draw:style-name="gr313" draw:text-style-name="P104" svg:width="2.788cm" svg:height="0.902cm" svg:x="9.662cm" svg:y="-5.915cm"><draw:text-box><text:p text:style-name="P103"><text:span text:style-name="T60">Ma naqbilx ħafna 5</text:span></text:p></draw:text-box></draw:frame><draw:frame draw:style-name="gr314" draw:text-style-name="P101" svg:width="2.818cm" svg:height="1.227cm" svg:x="13.845cm" svg:y="-1.161cm"><draw:text-box><text:p text:style-name="P100"><text:span text:style-name="T60">Għandha t-tendenza li taqbel ma' 44</text:span></text:p></draw:text-box></draw:frame><draw:frame draw:style-name="gr315" draw:text-style-name="P101" svg:width="2.818cm" svg:height="0.578cm" svg:x="14.647cm" svg:y="-6.049cm"><draw:text-box><text:p text:style-name="P100"><text:span text:style-name="T60">Naqbel ħafna 23</text:span></text:p></draw:text-box></draw:frame></draw:g>Il-fehmiet ivarjaw b’mod konsiderevoli bejn l-Istati Membri, bl-ogħla livelli ta’ ftehim irreġistrati f’Ċipru (90 %), fil-Litwanja (88 %) u fil-Latvja (85 %). L-aktar livelli baxxi huma rreġistrati fid-Danimarka (46 %), fin-Netherlands (50 %) u fil-Belġju (55 %). </text:p>
        <text:p text:style-name="P33"/>
        <text:p text:style-name="P34">Il-punt sa fejn ir-rispondenti jaqblu li l-persuni li jlestu l-programmi tal-VET jistgħu jirreġistraw għal studji universitarji jvarja skont il-fatturi soċjodemografiċi kif ġej. </text:p>
        <text:p text:style-name="P52">■ Dawk li wieġbu li jipperċepixxu l-VET b’mod pożittiv huma aktar probabbli li jemmnu li l-gradwati tal-VET jistgħu jirreġistraw fl-istudji universitarji (74 % vs 57 % fost dawk li jirrapportaw perċezzjonijiet negattivi). </text:p>
        <text:p text:style-name="P52">■ Il-fehma li n-nies li jlestu l-programmi tal-VET jistgħu jirreġistraw fl-istudji universitarji hija f’idejn 75 % ta’ dawk li wieġbu li jemmnu li ż-żgħażagħ jirċievu biżżejjed informazzjoni dwar l-opportunitajiet tal-VET, meta mqabbla ma’ 62 % ta’ dawk li ma jagħmlux dan. </text:p>
        <text:p text:style-name="P52">■ Din il-fehma tonqos modestament b’żieda fl-età, minn 71 % fost dawk li għandhom bejn il-15 u l-24 sena għal 64 % fost dawk li għandhom 55 sena u aktar. </text:p>
        <text:p text:style-name="P52">■ Skont l-età fi tmiem l-edukazzjoni, il-fehma li n-nies li jlestu l-programmi tal-VET jistgħu jirreġistraw fi studji universitarji hija l-aktar mifruxa fost dawk li wieġbu li spiċċaw l-edukazzjoni fl-età ta’ 20 sena jew aktar u bejn l-età ta’ 16 u 19-il sena (69 % u 68 %), u naqset għal 59 % fost dawk li spiċċaw fl-età ta’ 15-il sena jew qabel. </text:p>
        <text:p text:style-name="P52">■ Dawk li wieġbu li huma stess attendew l-edukazzjoni u t-taħriġ vokazzjonali huma wkoll aktar probabbli li jaqblu ma’ din id-dikjarazzjoni minn dawk li ma attendewx (71 % vs 65 %). </text:p>
        <text:p text:style-name="P52">■ Ma hemm l-ebda differenza skont il-ġeneru. </text:p>
        <text:p text:style-name="P21"/>
        <text:p text:style-name="P28"/>
        <table:table table:name="Tableau12" table:style-name="Tableau12">
          <table:table-column table:style-name="Tableau12.A"/>
          <table:table-column table:style-name="Tableau12.B"/>
          <table:table-column table:style-name="Tableau12.C"/>
          <table:table-column table:style-name="Tableau12.D"/>
          <table:table-row>
            <table:table-cell table:style-name="Tableau12.A1" table:number-columns-spanned="4" office:value-type="string">
              <text:p text:style-name="P88">QB7.4 Jekk jogħġbok għidli sa liema punt taqbel jew ma taqbilx ma’ kull waħda mid-dikjarazzjonijiet li ġejjin: Persuni li jlestu l-programmi tal-IVET jistgħu jirreġistraw fl-istudji universitarj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0"/>
            </table:table-cell>
            <table:table-cell table:style-name="Tableau12.A1" office:value-type="string">
              <text:p text:style-name="P83">Total ta' "Qbil"</text:p>
            </table:table-cell>
            <table:table-cell table:style-name="Tableau12.A1" office:value-type="string">
              <text:p text:style-name="P83">Total ta' "Nuqqas ta' qbil" </text:p>
            </table:table-cell>
            <table:table-cell table:style-name="Tableau12.A1" office:value-type="string">
              <text:p text:style-name="P83">Ma nafx</text:p>
            </table:table-cell>
          </table:table-row>
          <table:table-row>
            <table:table-cell table:style-name="Tableau12.A1" office:value-type="string">
              <text:p text:style-name="P88">UE27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Raġel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Mara </text:p>
            </table:table-cell>
            <table:table-cell table:style-name="Tableau12.B3" office:value-type="float" office:value="67">
              <text:p text:style-name="P83">67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3">
              <text:p text:style-name="P83">13</text:p>
            </table:table-cell>
          </table:table-row>
          <table:table-row>
            <table:table-cell table:style-name="Tableau12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15-24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8">
              <text:p text:style-name="P83">8</text:p>
            </table:table-cell>
          </table:table-row>
          <table:table-row>
            <table:table-cell table:style-name="Tableau12.A1" office:value-type="string">
              <text:p text:style-name="P88">25-39 </text:p>
            </table:table-cell>
            <table:table-cell table:style-name="Tableau12.B3" office:value-type="float" office:value="70">
              <text:p text:style-name="P83">70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40-54 </text:p>
            </table:table-cell>
            <table:table-cell table:style-name="Tableau12.B3" office:value-type="float" office:value="69">
              <text:p text:style-name="P83">69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&gt;=55</text:p>
            </table:table-cell>
            <table:table-cell table:style-name="Tableau12.B3" office:value-type="float" office:value="64">
              <text:p text:style-name="P83">64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7">
              <text:p text:style-name="P83">17</text:p>
            </table:table-cell>
          </table:table-row>
          <table:table-row>
            <table:table-cell table:style-name="Tableau12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&lt;=-15</text:p>
            </table:table-cell>
            <table:table-cell table:style-name="Tableau12.B3" office:value-type="float" office:value="59">
              <text:p text:style-name="P83">59</text:p>
            </table:table-cell>
            <table:table-cell table:style-name="Tableau12.B3" office:value-type="float" office:value="17">
              <text:p text:style-name="P83">17</text:p>
            </table:table-cell>
            <table:table-cell table:style-name="Tableau12.B3" office:value-type="float" office:value="24">
              <text:p text:style-name="P83">24</text:p>
            </table:table-cell>
          </table:table-row>
          <table:table-row>
            <table:table-cell table:style-name="Tableau12.A1" office:value-type="string">
              <text:p text:style-name="P88">16-19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&gt;=20</text:p>
            </table:table-cell>
            <table:table-cell table:style-name="Tableau12.B3" office:value-type="float" office:value="69">
              <text:p text:style-name="P83">69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Għadu qed Jistudja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Ħaddiem għal rasu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Maniġers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Kullari bojod oħrajn </text:p>
            </table:table-cell>
            <table:table-cell table:style-name="Tableau12.B3" office:value-type="float" office:value="68">
              <text:p text:style-name="P83">68</text:p>
            </table:table-cell>
            <table:table-cell table:style-name="Tableau12.B3" office:value-type="float" office:value="23">
              <text:p text:style-name="P83">23</text:p>
            </table:table-cell>
            <table:table-cell table:style-name="Tableau12.B3" office:value-type="float" office:value="9">
              <text:p text:style-name="P83">9</text:p>
            </table:table-cell>
          </table:table-row>
          <table:table-row>
            <table:table-cell table:style-name="Tableau12.A1" office:value-type="string">
              <text:p text:style-name="P88">Ħaddiema manwali </text:p>
            </table:table-cell>
            <table:table-cell table:style-name="Tableau12.B3" office:value-type="float" office:value="70">
              <text:p text:style-name="P83">70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Persuni tad-dar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5">
              <text:p text:style-name="P83">15</text:p>
            </table:table-cell>
          </table:table-row>
          <table:table-row>
            <table:table-cell table:style-name="Tableau12.A1" office:value-type="string">
              <text:p text:style-name="P88">Persuni qiegħda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4">
              <text:p text:style-name="P83">14</text:p>
            </table:table-cell>
          </table:table-row>
          <table:table-row>
            <table:table-cell table:style-name="Tableau12.A1" office:value-type="string">
              <text:p text:style-name="P88">Irtirata </text:p>
            </table:table-cell>
            <table:table-cell table:style-name="Tableau12.B3" office:value-type="float" office:value="63">
              <text:p text:style-name="P83">63</text:p>
            </table:table-cell>
            <table:table-cell table:style-name="Tableau12.B3" office:value-type="float" office:value="18">
              <text:p text:style-name="P83">18</text:p>
            </table:table-cell>
            <table:table-cell table:style-name="Tableau12.B3" office:value-type="float" office:value="19">
              <text:p text:style-name="P83">19</text:p>
            </table:table-cell>
          </table:table-row>
          <table:table-row>
            <table:table-cell table:style-name="Tableau12.A1" office:value-type="string">
              <text:p text:style-name="P88">Studenti </text:p>
            </table:table-cell>
            <table:table-cell table:style-name="Tableau12.B3" office:value-type="float" office:value="72">
              <text:p text:style-name="P83">72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8">
              <text:p text:style-name="P83">8</text:p>
            </table:table-cell>
          </table:table-row>
          <table:table-row>
            <table:table-cell table:style-name="Tableau12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Żona rurali jew villaġġ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0">
              <text:p text:style-name="P83">20</text:p>
            </table:table-cell>
            <table:table-cell table:style-name="Tableau12.B3" office:value-type="float" office:value="14">
              <text:p text:style-name="P83">14</text:p>
            </table:table-cell>
          </table:table-row>
          <table:table-row>
            <table:table-cell table:style-name="Tableau12.A1" office:value-type="string">
              <text:p text:style-name="P88">Belt żgħira jew ta’ daqs medju </text:p>
            </table:table-cell>
            <table:table-cell table:style-name="Tableau12.B3" office:value-type="float" office:value="66">
              <text:p text:style-name="P83">66</text:p>
            </table:table-cell>
            <table:table-cell table:style-name="Tableau12.B3" office:value-type="float" office:value="22">
              <text:p text:style-name="P83">22</text:p>
            </table:table-cell>
            <table:table-cell table:style-name="Tableau12.B3" office:value-type="float" office:value="12">
              <text:p text:style-name="P83">12</text:p>
            </table:table-cell>
          </table:table-row>
          <table:table-row>
            <table:table-cell table:style-name="Tableau12.A1" office:value-type="string">
              <text:p text:style-name="P88">Belt kbira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18">
              <text:p text:style-name="P83">18</text:p>
            </table:table-cell>
            <table:table-cell table:style-name="Tableau12.B3" office:value-type="float" office:value="11">
              <text:p text:style-name="P83">11</text:p>
            </table:table-cell>
          </table:table-row>
          <table:table-row>
            <table:table-cell table:style-name="Tableau12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Pożittiv </text:p>
            </table:table-cell>
            <table:table-cell table:style-name="Tableau12.B3" office:value-type="float" office:value="74">
              <text:p text:style-name="P83">74</text:p>
            </table:table-cell>
            <table:table-cell table:style-name="Tableau12.B3" office:value-type="float" office:value="15">
              <text:p text:style-name="P83">15</text:p>
            </table:table-cell>
            <table:table-cell table:style-name="Tableau12.B3" office:value-type="float" office:value="11">
              <text:p text:style-name="P83">11</text:p>
            </table:table-cell>
          </table:table-row>
          <table:table-row>
            <table:table-cell table:style-name="Tableau12.A1" office:value-type="string">
              <text:p text:style-name="P88">Negattivi </text:p>
            </table:table-cell>
            <table:table-cell table:style-name="Tableau12.B3" office:value-type="float" office:value="57">
              <text:p text:style-name="P83">57</text:p>
            </table:table-cell>
            <table:table-cell table:style-name="Tableau12.B3" office:value-type="float" office:value="33">
              <text:p text:style-name="P83">33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2.A1" office:value-type="string">
              <text:p text:style-name="P88">Iva </text:p>
            </table:table-cell>
            <table:table-cell table:style-name="Tableau12.B3" office:value-type="float" office:value="71">
              <text:p text:style-name="P83">71</text:p>
            </table:table-cell>
            <table:table-cell table:style-name="Tableau12.B3" office:value-type="float" office:value="19">
              <text:p text:style-name="P83">19</text:p>
            </table:table-cell>
            <table:table-cell table:style-name="Tableau12.B3" office:value-type="float" office:value="10">
              <text:p text:style-name="P83">10</text:p>
            </table:table-cell>
          </table:table-row>
          <table:table-row>
            <table:table-cell table:style-name="Tableau12.A1" office:value-type="string">
              <text:p text:style-name="P88">Le </text:p>
            </table:table-cell>
            <table:table-cell table:style-name="Tableau12.B3" office:value-type="float" office:value="65">
              <text:p text:style-name="P83">65</text:p>
            </table:table-cell>
            <table:table-cell table:style-name="Tableau12.B3" office:value-type="float" office:value="21">
              <text:p text:style-name="P83">21</text:p>
            </table:table-cell>
            <table:table-cell table:style-name="Tableau12.B3" office:value-type="float" office:value="14">
              <text:p text:style-name="P83">14</text:p>
            </table:table-cell>
          </table:table-row>
        </table:table>
        <text:p text:style-name="P21"/>
        <text:p text:style-name="P51">Madwar żewġ terzi taċ-ċittadini tal-UE jemmnu li n-nies li jistudjaw għal kwalifika tal-ETV għandhom opportunitajiet biex jistudjaw barra minn pajjiżhom bħala parti mill-istudji tagħhom </text:p>
        <text:p text:style-name="P21">Erasmus+ jappoġġa l-mobbiltà għall-istudenti vokazzjonali, li tippermetti lill-istudenti tal-VET jieħdu sehem f’perjodi ta’ studju jew taħriġ barra mill-pajjiż.<text:note text:id="ftn29" text:note-class="footnote"><text:note-citation>29</text:note-citation><text:note-body><text:p text:style-name="Footnote"><text:a xlink:type="simple" xlink:href="https://erasmus-plus.ec.europa.eu/opportunities/individuals/trainees/vocational-education-apprenticeships-and-recent-graduates" text:style-name="Internet_20_link" text:visited-style-name="Visited_20_Internet_20_Link"><text:span text:style-name="T55">https://erasmus-plus.ec.europa.eu/opportunities/individuals/trainees/vocational-education-apprenticeships-and-recent-graduates</text:span></text:a><text:span text:style-name="T55"> </text:span></text:p></text:note-body></text:note> Madwar l-Unjoni Ewropea, 64 % ta’ dawk li wieġbu jgħidu li n-nies li jistudjaw għal kwalifika tal-VET għandhom opportunitajiet biex jistudjaw barra mill-pajjiż bħala parti mill-istudji tagħhom, inklużi 19 % li jaqblu ħafna u 45 % li għandhom it-tendenza li jaqblu.<text:note text:id="ftn30" text:note-class="footnote"><text:note-citation>30</text:note-citation><text:note-body><text:p text:style-name="P13">QB7.5. Jekk jogħġbok għidli sa liema punt taqbel jew ma taqbilx ma’ kull waħda mid-dikjarazzjonijiet li ġejjin: Persuni li jistudjaw għal kwalifika tal-ETV għandhom l-opportunitajiet li jistudjaw barra minn pajjiżhom bħala parti mill-istudji tagħhom. </text:p></text:note-body></text:note> B’mod ġenerali, 20 % ma jaqblux, filwaqt li 16 % ma jafux. </text:p>
        <text:p text:style-name="P21">Is-sensibilizzazzjoni dwar l-opportunitajiet biex wieħed jistudja barra mill-pajjiż bi kwalifiki tal-ETV kibret maż-żmien. Fl-istħarriġ tas-Cedefop tal-2016 (UE28), 60 % tar-rispondenti qablu li n-nies fil-VET kellhom opportunitajiet biex jistudjaw jew jaħdmu barra minn pajjiżhom, 22 % ma qablux u 18 % ma kinux jafu.<text:note text:id="ftn31" text:note-class="footnote"><text:note-citation>31</text:note-citation><text:note-body><text:p text:style-name="Footnote"><text:a xlink:type="simple" xlink:href="https://www.cedefop.europa.eu/en/tools/opinion-survey-on-vet?visualisation=MAP&amp;topic=group4&amp;question=Q18T2__Q&amp;answer=Q18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4&amp;question=Q18T2__Q&amp;answer=Q18T2_A1&amp;subset=EducationLevel&amp;subsetVal=All&amp;country=AT&amp;countryB=EU28</text:span></text:a><text:span text:style-name="T55"> Il-formulazzjoni tal-mistoqsijiet tvarja mill-istħarriġ attwali, li jiffoka fuq studju barra mill-pajjiż bħala parti mill-istudji tal-VET, filwaqt li l-oġġett tal-2016 kopra studju jew ħidma barra mill-pajjiż wara l-VET. Q19.2: “Id-dikjarazzjonijiet li ġejjin huma dwar x’jiġri wara l-edukazzjoni vokazzjonali fl-edukazzjoni sekondarja għolja. Sa liema punt taqbel jew ma taqbilx ma’ kull wieħed minnhom?-L-edukazzjoni vokazzjonali fl-edukazzjoni sekondarja għolja tipprovdi opportunitajiet biex wieħed jistudja jew jaħdem barra mill-pajjiż”.</text:span></text:p></text:note-body></text:note> Fl-istħarriġ tal-Ewrobarometru tal-2011 dwar l-ETV (UE27), mistoqsija fformulata b’mod kemxejn differenti wriet li 43 % ta’ dawk li wieġbu kienu tal-fehma li l-ETV kienu jipprovdu opportunitajiet biex wieħed jistudja barra minn pajjiżu.<text:note text:id="ftn32" text:note-class="footnote"><text:note-citation>32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, tuża t-terminu “VET” mingħajr ma tiddistingwi bejn l-VET inizjali u dawk kontinwi, u hija fformulata b’mod negattiv. QA10.5: "Jekk jogħġbok għidli sa liema punt taqbel jew ma taqbilx ma' kull waħda mid-dikjarazzjonijiet li ġejjin. L-edukazzjoni u t-taħriġ vokazzjonali ma jipprovdux opportunitajiet biex wieħed jistudja barra minn pajjiżu".</text:span></text:p></text:note-body></text:note> </text:p>
        <text:p text:style-name="P21">Fl-istħarriġ attwali, mill-inqas nofs dawk li wieġbu f’25 Stat Membru jemmnu li l-persuni li jistudjaw għal kwalifika tal-VET għandhom opportunitajiet biex jistudjaw barra mill-pajjiż bħala parti mill-istudji tagħhom. </text:p>
        <text:p text:style-name="P21">Il-fehmiet ivarjaw bejn l-Istati Membri, bl-ogħla livelli ta’ ftehim irreġistrati f’Ċipru (86 %), f’Malta (85 %) u fis-Slovakkja (75 %). L-aktar livelli baxxi huma rreġistrati fl-Iżvezja (45 %), fil-Portugall (47 %) u fin-Netherlands (51 %). </text:p>
        <text:p text:style-name="P21"/>
        <text:p text:style-name="P21"><draw:g text:anchor-type="paragraph" draw:z-index="22" draw:name="Forme19" draw:style-name="gr32"><draw:frame draw:style-name="gr295" draw:text-style-name="P99" svg:width="4.986cm" svg:height="5.047cm" svg:x="10.865cm" svg:y="-7.514cm"><draw:image xlink:href="Pictures/10000000000001EB000001F1CFC63A4FBF2FFA6A.png" xlink:type="simple" xlink:show="embed" xlink:actuate="onLoad" draw:mime-type="image/png"><text:p/></draw:image></draw:frame><draw:frame draw:style-name="gr296" draw:text-style-name="P101" svg:width="7.963cm" svg:height="1.876cm" svg:x="8.692cm" svg:y="-9.999cm"><draw:text-box><text:p text:style-name="P100"><text:span text:style-name="T60">QB7.5: Jekk jogħġbok għidli sa liema punt taqbel jew ma taqbilx ma’ kull waħda mid-dikjarazzjonijiet li ġejjin: - Persuni li jistudjaw għal kwalifika tal-IVET għandhom l-opportunitajiet li jistudjaw barra minn pajjiżhom bħala parti mill-istudji tagħhom (EU27) (%) </text:span></text:p></draw:text-box></draw:frame><draw:frame draw:style-name="gr297" draw:text-style-name="P101" svg:width="2.377cm" svg:height="0.578cm" svg:x="10.756cm" svg:y="-8.089cm"><draw:text-box><text:p text:style-name="P100"><text:span text:style-name="T60">Ma nafx 16</text:span></text:p></draw:text-box></draw:frame><draw:frame draw:style-name="gr298" draw:text-style-name="P104" svg:width="2.557cm" svg:height="0.902cm" svg:x="8.895cm" svg:y="-7.08cm"><draw:text-box><text:p text:style-name="P103"><text:span text:style-name="T60">Ma naqbilx ħafna 4</text:span></text:p></draw:text-box></draw:frame><draw:frame draw:style-name="gr299" draw:text-style-name="P104" svg:width="1.945cm" svg:height="1.227cm" svg:x="8.939cm" svg:y="-5.196cm"><draw:text-box><text:p text:style-name="P103"><text:span text:style-name="T60">Ħerqana li ma naqblux 16</text:span></text:p></draw:text-box></draw:frame><draw:frame draw:style-name="gr300" draw:text-style-name="P101" svg:width="2.527cm" svg:height="0.902cm" svg:x="13.797cm" svg:y="-8.043cm"><draw:text-box><text:p text:style-name="P100"><text:span text:style-name="T60">Naqbel ħafna 19</text:span></text:p></draw:text-box></draw:frame><draw:frame draw:style-name="gr301" draw:text-style-name="P101" svg:width="2.708cm" svg:height="0.902cm" svg:x="12.809cm" svg:y="-2.504cm"><draw:text-box><text:p text:style-name="P100"><text:span text:style-name="T60">Ħerqana li naqblu 45</text:span></text:p></draw:text-box></draw:frame></draw:g></text:p>
        <text:p text:style-name="P21"/>
        <text:p text:style-name="P29"><draw:g text:anchor-type="paragraph" draw:z-index="23" draw:name="Forme20" draw:style-name="gr1"><draw:frame draw:style-name="gr287" draw:text-style-name="P99" svg:width="16.788cm" svg:height="7.344cm" svg:x="0.182cm" svg:y="1.044cm"><draw:image xlink:href="Pictures/10000000000005400000024CF7E9C784CE4D0E38.png" xlink:type="simple" xlink:show="embed" xlink:actuate="onLoad" draw:mime-type="image/png"><text:p/></draw:image></draw:frame><draw:frame draw:style-name="gr288" draw:text-style-name="P101" svg:width="16.879cm" svg:height="0.902cm" svg:x="0.002cm" svg:y="0.002cm"><draw:text-box><text:p text:style-name="P100"><text:span text:style-name="T60">QB7.5: Jekk jogħġbok għidli sa liema punt taqbel jew ma taqbilx ma’ kull waħda mid-dikjarazzjonijiet li ġejjin: - Persuni li jistudjaw għal kwalifika tal-IVET għandhom l-opportunitajiet li jistudjaw barra minn pajjiżhom bħala parti mill-istudji tagħhom (EU27) (%) </text:span></text:p></draw:text-box></draw:frame><draw:g draw:style-name="gr4"><draw:frame draw:style-name="gr289" draw:text-style-name="P99" svg:width="14.098cm" svg:height="0.959cm" svg:x="0.413cm" svg:y="8.515cm"><draw:image xlink:href="Pictures/100000000000022300000022902E68B765C34830.png" xlink:type="simple" xlink:show="embed" xlink:actuate="onLoad" draw:mime-type="image/png"><text:p/></draw:image></draw:frame><draw:frame draw:style-name="gr290" draw:text-style-name="P101" svg:width="2.924cm" svg:height="0.648cm" svg:x="0.873cm" svg:y="8.687cm"><draw:text-box><text:p text:style-name="P105"><text:span text:style-name="T60">Naqbel ħafna</text:span></text:p></draw:text-box></draw:frame><draw:frame draw:style-name="gr291" draw:text-style-name="P101" svg:width="2.857cm" svg:height="0.59cm" svg:x="3.883cm" svg:y="8.666cm"><draw:text-box><text:p text:style-name="P105"><text:span text:style-name="T60">Ħerqana li naqblu</text:span></text:p></draw:text-box></draw:frame><draw:frame draw:style-name="gr292" draw:text-style-name="P101" svg:width="3.282cm" svg:height="0.902cm" svg:x="7.065cm" svg:y="8.709cm"><draw:text-box><text:p text:style-name="P105"><text:span text:style-name="T60">Ħerqana li ma naqblux</text:span></text:p></draw:text-box></draw:frame><draw:frame draw:style-name="gr293" draw:text-style-name="P101" svg:width="3.483cm" svg:height="0.646cm" svg:x="10.695cm" svg:y="8.666cm"><draw:text-box><text:p text:style-name="P105"><text:span text:style-name="T60">Ma naqbilx ħafna</text:span></text:p></draw:text-box></draw:frame><draw:frame draw:style-name="gr294" draw:text-style-name="P101" svg:width="2.52cm" svg:height="0.687cm" svg:x="14.415cm" svg:y="8.666cm"><draw:text-box><text:p text:style-name="P105"><text:span text:style-name="T60">Ma nafx</text:span></text:p></draw:text-box></draw:frame></draw:g></draw:g></text:p>
        <text:p text:style-name="P51">Il-punt sa fejn ir-rispondenti jaqblu li l-persuni li jistudjaw għal kwalifika tal-VET għandhom opportunitajiet biex jistudjaw barra mill-pajjiż ivarja skont il-fatturi soċjodemografiċi u attitudinali kif ġej. </text:p>
        <text:p text:style-name="P21">■ Dawk li wieġbu li jaraw l-ETV f’dawl pożittiv huma aktar </text:p>
        <text:p text:style-name="P21">x'aktarx li jemmnu li l-istudenti tal-ETV għandhom opportunitajiet biex </text:p>
        <text:p text:style-name="P21">jistudjaw barra minn pajjiżhom (71% vs 52% ta’ dawk li jirrapportaw negattivi </text:p>
        <text:p text:style-name="P21">perċezzjonijiet). </text:p>
        <text:p text:style-name="P52">■ Ir-rispondenti li jemmnu li ż-żgħażagħ jirċievu biżżejjed informazzjoni dwar l-opportunitajiet tal-VET huma aktar probabbli li jaqblu li l-persuni li jistudjaw għal kwalifika tal-VET għandhom opportunitajiet biex jistudjaw barra mill-pajjiż (72 %) minn dawk li jemmnu li ma għandhomx (56 %). </text:p>
        <text:p text:style-name="P52">■ Skont l-età fi tmiem l-edukazzjoni, it-twemmin li n-nies li jistudjaw għal kwalifika tal-VET għandhom opportunitajiet biex jistudjaw barra mill-pajjiż huwa l-aktar mifrux fost dawk li wieġbu li temmew l-edukazzjoni bejn is-16 u d-19-il sena (65 %) u l-età ta’ 20 sena jew aktar (64 %), u naqas għal 59 % fost dawk ta’ 15-il sena jew iżgħar. Dan jammonta għal 62% fost dawk li għadhom jistudjaw. </text:p>
        <text:p text:style-name="P52">■ It-twemmin li l-istudenti tal-VET għandhom opportunitajiet biex jistudjaw barra minn pajjiżhom huwa kemxejn aktar mifrux fost dawk li wieġbu li jirrakkomandaw l-edukazzjoni sekondarja vokazzjonali (67 %) milli fost dawk li jiffavorixxu l-edukazzjoni sekondarja ġenerali (63 %). </text:p>
        <text:p text:style-name="P52">■ Skont l-età, hemm biss differenzi żgħar. </text:p>
        <text:p text:style-name="P52">■ Ma hemm l-ebda differenza skont il-ġeneru. </text:p>
        <text:p text:style-name="P21"/>
        <text:p text:style-name="P28"/>
        <table:table table:name="Tableau13" table:style-name="Tableau13">
          <table:table-column table:style-name="Tableau13.A"/>
          <table:table-column table:style-name="Tableau13.B"/>
          <table:table-column table:style-name="Tableau13.C"/>
          <table:table-column table:style-name="Tableau13.D"/>
          <table:table-row>
            <table:table-cell table:style-name="Tableau13.A1" table:number-columns-spanned="4" office:value-type="string">
              <text:p text:style-name="P88">QB7.5 Jekk jogħġbok għidli sa liema punt taqbel jew ma taqbilx ma’ kull waħda mid-dikjarazzjonijiet li ġejjin: Persuni li jistudjaw għal kwalifika tal-IVET għandhom l-opportunitajiet li jistudjaw barra minn pajjiżhom bħala parti mill-istudji tagħhom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3">Total ta' "Qbil"</text:p>
            </table:table-cell>
            <table:table-cell table:style-name="Tableau13.A1" office:value-type="string">
              <text:p text:style-name="P83">Total ta' "Nuqqas ta' qbil" </text:p>
            </table:table-cell>
            <table:table-cell table:style-name="Tableau13.A1" office:value-type="string">
              <text:p text:style-name="P83">Ma nafx</text:p>
            </table:table-cell>
          </table:table-row>
          <table:table-row>
            <table:table-cell table:style-name="Tableau13.A1" office:value-type="string">
              <text:p text:style-name="P88">UE27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Raġel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Mara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7">
              <text:p text:style-name="P83">17</text:p>
            </table:table-cell>
          </table:table-row>
          <table:table-row>
            <table:table-cell table:style-name="Tableau13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15-24 </text:p>
            </table:table-cell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0"/>
            </table:table-cell>
            <table:table-cell table:style-name="Tableau13.A1" office:value-type="string">
              <text:p text:style-name="P80"/>
            </table:table-cell>
          </table:table-row>
          <table:table-row>
            <table:table-cell table:style-name="Tableau13.A1" office:value-type="string">
              <text:p text:style-name="P88">25-39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4">
              <text:p text:style-name="P83">24</text:p>
            </table:table-cell>
            <table:table-cell table:style-name="Tableau13.B3" office:value-type="float" office:value="11">
              <text:p text:style-name="P83">11</text:p>
            </table:table-cell>
          </table:table-row>
          <table:table-row>
            <table:table-cell table:style-name="Tableau13.A1" office:value-type="string">
              <text:p text:style-name="P88">40-54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2">
              <text:p text:style-name="P83">22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1" office:value-type="string">
              <text:p text:style-name="P88">&gt;=55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&lt;=-15</text:p>
            </table:table-cell>
            <table:table-cell table:style-name="Tableau13.B3" office:value-type="float" office:value="59">
              <text:p text:style-name="P83">59</text:p>
            </table:table-cell>
            <table:table-cell table:style-name="Tableau13.B3" office:value-type="float" office:value="16">
              <text:p text:style-name="P83">16</text:p>
            </table:table-cell>
            <table:table-cell table:style-name="Tableau13.B3" office:value-type="float" office:value="25">
              <text:p text:style-name="P83">25</text:p>
            </table:table-cell>
          </table:table-row>
          <table:table-row>
            <table:table-cell table:style-name="Tableau13.A1" office:value-type="string">
              <text:p text:style-name="P88">16-19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&gt;=20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5">
              <text:p text:style-name="P83">15</text:p>
            </table:table-cell>
          </table:table-row>
          <table:table-row>
            <table:table-cell table:style-name="Tableau13.A1" office:value-type="string">
              <text:p text:style-name="P88">Għadu qed Jistudja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5">
              <text:p text:style-name="P83">25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Ħaddiem għal rasu </text:p>
            </table:table-cell>
            <table:table-cell table:style-name="Tableau13.B3" office:value-type="float" office:value="67">
              <text:p text:style-name="P83">67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3">
              <text:p text:style-name="P83">13</text:p>
            </table:table-cell>
          </table:table-row>
          <table:table-row>
            <table:table-cell table:style-name="Tableau13.A1" office:value-type="string">
              <text:p text:style-name="P88">Maniġers </text:p>
            </table:table-cell>
            <table:table-cell table:style-name="Tableau13.B3" office:value-type="float" office:value="63">
              <text:p text:style-name="P83">63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Kullari bojod oħrajn </text:p>
            </table:table-cell>
            <table:table-cell table:style-name="Tableau13.B3" office:value-type="float" office:value="65">
              <text:p text:style-name="P83">65</text:p>
            </table:table-cell>
            <table:table-cell table:style-name="Tableau13.B3" office:value-type="float" office:value="21">
              <text:p text:style-name="P83">21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Ħaddiema manwali </text:p>
            </table:table-cell>
            <table:table-cell table:style-name="Tableau13.B3" office:value-type="float" office:value="66">
              <text:p text:style-name="P83">66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Persuni tad-dar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2">
              <text:p text:style-name="P83">22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Persuni qiegħda </text:p>
            </table:table-cell>
            <table:table-cell table:style-name="Tableau13.B3" office:value-type="float" office:value="60">
              <text:p text:style-name="P83">60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20">
              <text:p text:style-name="P83">20</text:p>
            </table:table-cell>
          </table:table-row>
          <table:table-row>
            <table:table-cell table:style-name="Tableau13.A1" office:value-type="string">
              <text:p text:style-name="P88">Irtirata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15">
              <text:p text:style-name="P83">15</text:p>
            </table:table-cell>
            <table:table-cell table:style-name="Tableau13.B3" office:value-type="float" office:value="23">
              <text:p text:style-name="P83">23</text:p>
            </table:table-cell>
          </table:table-row>
          <table:table-row>
            <table:table-cell table:style-name="Tableau13.A1" office:value-type="string">
              <text:p text:style-name="P88">Studenti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5">
              <text:p text:style-name="P83">25</text:p>
            </table:table-cell>
            <table:table-cell table:style-name="Tableau13.B3" office:value-type="float" office:value="11">
              <text:p text:style-name="P83">11</text:p>
            </table:table-cell>
          </table:table-row>
          <table:table-row>
            <table:table-cell table:style-name="Tableau13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Żona rurali jew villaġġ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19">
              <text:p text:style-name="P83">19</text:p>
            </table:table-cell>
            <table:table-cell table:style-name="Tableau13.B3" office:value-type="float" office:value="17">
              <text:p text:style-name="P83">17</text:p>
            </table:table-cell>
          </table:table-row>
          <table:table-row>
            <table:table-cell table:style-name="Tableau13.A1" office:value-type="string">
              <text:p text:style-name="P88">Belt żgħira jew ta’ daqs medju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1" office:value-type="string">
              <text:p text:style-name="P88">Belt kbira </text:p>
            </table:table-cell>
            <table:table-cell table:style-name="Tableau13.B3" office:value-type="float" office:value="64">
              <text:p text:style-name="P83">64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Pożittiv </text:p>
            </table:table-cell>
            <table:table-cell table:style-name="Tableau13.B3" office:value-type="float" office:value="71">
              <text:p text:style-name="P83">71</text:p>
            </table:table-cell>
            <table:table-cell table:style-name="Tableau13.B3" office:value-type="float" office:value="15">
              <text:p text:style-name="P83">15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Negattivi </text:p>
            </table:table-cell>
            <table:table-cell table:style-name="Tableau13.B3" office:value-type="float" office:value="52">
              <text:p text:style-name="P83">52</text:p>
            </table:table-cell>
            <table:table-cell table:style-name="Tableau13.B3" office:value-type="float" office:value="32">
              <text:p text:style-name="P83">32</text:p>
            </table:table-cell>
            <table:table-cell table:style-name="Tableau13.B3" office:value-type="float" office:value="16">
              <text:p text:style-name="P83">16</text:p>
            </table:table-cell>
          </table:table-row>
          <table:table-row>
            <table:table-cell table:style-name="Tableau13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3.A1" office:value-type="string">
              <text:p text:style-name="P88">Iva </text:p>
            </table:table-cell>
            <table:table-cell table:style-name="Tableau13.B3" office:value-type="float" office:value="66">
              <text:p text:style-name="P83">66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4">
              <text:p text:style-name="P83">14</text:p>
            </table:table-cell>
          </table:table-row>
          <table:table-row>
            <table:table-cell table:style-name="Tableau13.A1" office:value-type="string">
              <text:p text:style-name="P88">Le </text:p>
            </table:table-cell>
            <table:table-cell table:style-name="Tableau13.B3" office:value-type="float" office:value="62">
              <text:p text:style-name="P83">62</text:p>
            </table:table-cell>
            <table:table-cell table:style-name="Tableau13.B3" office:value-type="float" office:value="20">
              <text:p text:style-name="P83">20</text:p>
            </table:table-cell>
            <table:table-cell table:style-name="Tableau13.B3" office:value-type="float" office:value="18">
              <text:p text:style-name="P83">18</text:p>
            </table:table-cell>
          </table:table-row>
        </table:table>
        <text:p text:style-name="P21"><text:soft-page-break/></text:p>
        <text:p text:style-name="P51">Żewġ terzi taċ-ċittadini tal-UE jgħidu li l-programmi tal-VET huma inklużivi biżżejjed biex jipprovdu lill-istudenti bl-appoġġ meħtieġ </text:p>
        <text:p text:style-name="P21">Madwar l-Unjoni Ewropea, 67 % ta’ dawk li wieġbu jgħidu li l-programmi tal-VET huma inklużivi biżżejjed biex jiżguraw li l-istudenti li jistgħu jiffaċċjaw ostakli f’ċerti tipi ta’ ambjenti ta’ apprendiment jiksbu l-appoġġ li jeħtieġu biex ilestu l-programmi, inklużi 17 % li jaqblu bis-sħiħ u 50 % li għandhom it-tendenza li jaqblu.<text:note text:id="ftn33" text:note-class="footnote"><text:note-citation>33</text:note-citation><text:note-body><text:p text:style-name="P13">QB9.4. Jekk jogħġbok għidli sa liema punt taqbel jew ma taqbilx ma’ kull waħda mid-dikjarazzjonijiet li ġejjin: Il-programmi tal-VET huma inklużivi biżżejjed biex jiżguraw li l-istudenti li jistgħu jiffaċċjaw ostakli f’ċerti tipi ta’ ambjenti ta’ apprendiment jiksbu l-appoġġ li jeħtieġu biex ikunu jistgħu jlestu l-programmi. </text:p></text:note-body></text:note> Madwar wieħed minn kull ħamsa (19%) ma jaqblux, filwaqt li 14% ma jafux. </text:p>
        <text:p text:style-name="P21">Fl-Istati Membri kollha, mill-inqas nofs dawk li wieġbu jaqblu li l-programmi tal-VET huma inklużivi biżżejjed biex jipprovdu lill-istudenti bl-appoġġ meħtieġ biex ilestu l-programmi. </text:p>
        <text:p text:style-name="P21">Il-fehmiet ivarjaw bejn l-Istati Membri, bl-ogħla livelli ta’ ftehim irreġistrati f’Malta (82 %), fl-Italja (81 %) u fis-Slovenja (80 %). L-aktar livelli baxxi huma rreġistrati fil-Ġermanja (51 %), fil-Finlandja (56 %) u fin-Netherlands (57 %). </text:p>
        <text:p text:style-name="P21"><draw:g text:anchor-type="paragraph" draw:z-index="25" draw:name="Forme22" draw:style-name="gr1"><draw:frame draw:style-name="gr272" draw:text-style-name="P99" svg:width="16.317cm" svg:height="7.153cm" svg:x="0.032cm" svg:y="1.474cm"><draw:image xlink:href="Pictures/10000000000004F20000022BBBAE7301CD8480E6.png" xlink:type="simple" xlink:show="embed" xlink:actuate="onLoad" draw:mime-type="image/png"><text:p/></draw:image></draw:frame><draw:frame draw:style-name="gr273" draw:text-style-name="P101" svg:width="16.28cm" svg:height="1.227cm" svg:x="0.002cm" svg:y="0.102cm"><draw:text-box><text:p text:style-name="P100"><text:span text:style-name="T60">QB9.4. Jekk jogħġbok għidli sa liema punt taqbel jew ma taqbilx ma’ kull waħda mid-dikjarazzjonijiet li ġejjin:- Il-programmi IVET huma inklużivi biżżejjed biex jiżguraw li l-istudenti li jistgħu jiffaċċjaw ostakli F’ċerti tipi ta’ ambjenti ta’ apprendiment jiksbu l-appoġġ li jeħtieġu biex ikunu jistgħu jlestu l-programmi (%)</text:span></text:p></draw:text-box></draw:frame><draw:g draw:style-name="gr4"><draw:frame draw:style-name="gr274" draw:text-style-name="P99" svg:width="14.098cm" svg:height="0.959cm" svg:x="0.374cm" svg:y="8.639cm"><draw:image xlink:href="Pictures/100000000000022300000022902E68B765C34830.png" xlink:type="simple" xlink:show="embed" xlink:actuate="onLoad" draw:mime-type="image/png"><text:p/></draw:image></draw:frame><draw:frame draw:style-name="gr275" draw:text-style-name="P101" svg:width="2.924cm" svg:height="0.648cm" svg:x="0.836cm" svg:y="8.814cm"><draw:text-box><text:p text:style-name="P105"><text:span text:style-name="T60">Naqbel ħafna</text:span></text:p></draw:text-box></draw:frame><draw:frame draw:style-name="gr276" draw:text-style-name="P101" svg:width="2.858cm" svg:height="0.59cm" svg:x="3.844cm" svg:y="8.791cm"><draw:text-box><text:p text:style-name="P105"><text:span text:style-name="T60">Ħerqana li naqblu</text:span></text:p></draw:text-box></draw:frame><draw:frame draw:style-name="gr277" draw:text-style-name="P101" svg:width="3.28cm" svg:height="0.902cm" svg:x="7.028cm" svg:y="8.833cm"><draw:text-box><text:p text:style-name="P105"><text:span text:style-name="T60">Ħerqana li ma naqblux</text:span></text:p></draw:text-box></draw:frame><draw:frame draw:style-name="gr278" draw:text-style-name="P101" svg:width="3.484cm" svg:height="0.646cm" svg:x="10.656cm" svg:y="8.793cm"><draw:text-box><text:p text:style-name="P105"><text:span text:style-name="T60">Ma naqbilx ħafna</text:span></text:p></draw:text-box></draw:frame><draw:frame draw:style-name="gr279" draw:text-style-name="P101" svg:width="2.518cm" svg:height="0.687cm" svg:x="14.378cm" svg:y="8.793cm"><draw:text-box><text:p text:style-name="P105"><text:span text:style-name="T60">Ma nafx</text:span></text:p></draw:text-box></draw:frame></draw:g></draw:g><draw:g text:anchor-type="paragraph" draw:z-index="24" draw:name="Forme21" draw:style-name="gr32"><draw:frame draw:style-name="gr280" draw:text-style-name="P99" svg:width="4.59cm" svg:height="4.7cm" svg:x="11.19cm" svg:y="-5.647cm"><draw:image xlink:href="Pictures/10000000000001D5000001E081A67E0BF230BF76.png" xlink:type="simple" xlink:show="embed" xlink:actuate="onLoad" draw:mime-type="image/png"><text:p/></draw:image></draw:frame><draw:frame draw:style-name="gr281" draw:text-style-name="P101" svg:width="7.966cm" svg:height="2.2cm" svg:x="8.909cm" svg:y="-8.056cm"><draw:text-box><text:p text:style-name="P100"><text:span text:style-name="T60">QB9.4: Jekk jogħġbok għidli sa liema punt taqbel jew ma taqbilx ma’ kull waħda mid-dikjarazzjonijiet li ġejjin: - Il-programmi IVET huma inklużivi biżżejjed biex jiżguraw li l-istudenti li jistgħu jiffaċċjaw ostakli f'ċerti tipi ta' ambjenti ta' apprendiment jiksbu l-appoġġ li jeħtieġu biex ikunu jistgħu jlestu l-programmi (EU27) (%) </text:span></text:p></draw:text-box></draw:frame><draw:frame draw:style-name="gr282" draw:text-style-name="P104" svg:width="2.527cm" svg:height="0.578cm" svg:x="10.248cm" svg:y="-6.008cm"><draw:text-box><text:p text:style-name="P103"><text:span text:style-name="T60">Ma nafx 14</text:span></text:p></draw:text-box></draw:frame><draw:frame draw:style-name="gr283" draw:text-style-name="P104" svg:width="2.805cm" svg:height="0.902cm" svg:x="8.965cm" svg:y="-5.204cm"><draw:text-box><text:p text:style-name="P103"><text:span text:style-name="T60">Ma naqbilx ħafna: 3 </text:span></text:p></draw:text-box></draw:frame><draw:frame draw:style-name="gr284" draw:text-style-name="P104" svg:width="2.468cm" svg:height="0.902cm" svg:x="8.886cm" svg:y="-3.789cm"><draw:text-box><text:p text:style-name="P103"><text:span text:style-name="T60">Ħerqana li ma naqblux 16</text:span></text:p></draw:text-box></draw:frame><draw:frame draw:style-name="gr285" draw:text-style-name="P101" svg:width="2.708cm" svg:height="0.902cm" svg:x="13.229cm" svg:y="-1.009cm"><draw:text-box><text:p text:style-name="P100"><text:span text:style-name="T60">Ħerqana li naqblu 50</text:span></text:p></draw:text-box></draw:frame><draw:frame draw:style-name="gr286" draw:text-style-name="P101" svg:width="2.678cm" svg:height="0.902cm" svg:x="13.693cm" svg:y="-6.19cm"><draw:text-box><text:p text:style-name="P100"><text:span text:style-name="T60">Naqbel ħafna 17</text:span></text:p></draw:text-box></draw:frame></draw:g></text:p>
        <text:p text:style-name="P29">Il-punt sa fejn ir-rispondenti jaqblu li l-programmi tal-VET huma inklużivi biżżejjed biex jipprovdu appoġġ lill-istudenti jvarja skont il-fatturi soċjodemografiċi u attitudinali kif ġej. </text:p>
        <text:p text:style-name="P52">■ Dawk li wieġbu li jaraw min huma l-VET f’dawl pożittiv huma aktar probabbli li jemmnu li l-programmi tal-VET huma inklużivi biżżejjed (72 % vs 58 % fost dawk li jirrapportaw perċezzjonijiet negattivi). </text:p>
        <text:p text:style-name="P52">■ Skont l-età, il-ftehim li l-programmi tal-ETV huma inklużivi biżżejjed jonqos bi ftit mal-età: Dan huwa ta’ 69 % fost dawk li wieġbu li għandhom bejn il-15 u l-24 sena, meta mqabbel ma’ 68 % fost dawk li għandhom bejn il-25 u l-54 sena u 63 % fost dawk li għandhom 55 sena u aktar. </text:p>
        <text:p text:style-name="P52">■ Skont l-età fi tmiem l-edukazzjoni, il-ftehim huwa kemxejn aktar mifrux fost dawk li wieġbu li spiċċaw bejn is-16 u d-19-il sena (67 %) u dawk li temmew l-edukazzjoni fl-età ta’ 20 sena (66 %) milli fost dawk li temmew l-edukazzjoni fl-età ta’ 15-il sena jew iżgħar (64 %). </text:p>
        <text:p text:style-name="P52">■ Dawk li wieġbu li huma stess attendew l-ETV huma kemxejn aktar probabbli li jaqblu li l-programmi tal-ETV huma inklużivi biżżejjed (68 %) minn dawk li ma attendewx (65 %). </text:p>
        <text:p text:style-name="P52">■ Hemm differenzi negliġibbli skont il-ġeneru. </text:p>
        <text:p text:style-name="P21"/>
        <text:p text:style-name="P28"/>
        <table:table table:name="Tableau14" table:style-name="Tableau14">
          <table:table-column table:style-name="Tableau14.A"/>
          <table:table-column table:style-name="Tableau14.B"/>
          <table:table-column table:style-name="Tableau14.C"/>
          <table:table-column table:style-name="Tableau14.D"/>
          <table:table-row>
            <table:table-cell table:style-name="Tableau14.A1" table:number-columns-spanned="4" office:value-type="string">
              <text:p text:style-name="P88">QB9.4 Jekk jogħġbok għidli sa liema punt taqbel jew ma taqbilx ma’ kull waħda mid-dikjarazzjonijiet li ġejjin: Il-programmi tal-IVET huma inklużivi biżżejjed biex jiżguraw li l-istudenti li jistgħu jiffaċċjaw ostakli f’ċerti tipi ta’ ambjenti ta’ apprendiment jiksbu l-appoġġ li jeħtieġu biex ikunu jistgħu jlestu l-programm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0"/>
            </table:table-cell>
            <table:table-cell table:style-name="Tableau14.A1" office:value-type="string">
              <text:p text:style-name="P83">Total ta' "Qbil"</text:p>
            </table:table-cell>
            <table:table-cell table:style-name="Tableau14.A1" office:value-type="string">
              <text:p text:style-name="P83">Total ta' "Nuqqas ta' qbil" </text:p>
            </table:table-cell>
            <table:table-cell table:style-name="Tableau14.A1" office:value-type="string">
              <text:p text:style-name="P83">Ma nafx</text:p>
            </table:table-cell>
          </table:table-row>
          <table:table-row>
            <table:table-cell table:style-name="Tableau14.A1" office:value-type="string">
              <text:p text:style-name="P88">UE27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Raġel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Mara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5">
              <text:p text:style-name="P83">15</text:p>
            </table:table-cell>
          </table:table-row>
          <table:table-row>
            <table:table-cell table:style-name="Tableau14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15-24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9">
              <text:p text:style-name="P83">9</text:p>
            </table:table-cell>
          </table:table-row>
          <table:table-row>
            <table:table-cell table:style-name="Tableau14.A1" office:value-type="string">
              <text:p text:style-name="P88">25-39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10">
              <text:p text:style-name="P83">10</text:p>
            </table:table-cell>
          </table:table-row>
          <table:table-row>
            <table:table-cell table:style-name="Tableau14.A1" office:value-type="string">
              <text:p text:style-name="P88">40-54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3">
              <text:p text:style-name="P83">13</text:p>
            </table:table-cell>
          </table:table-row>
          <table:table-row>
            <table:table-cell table:style-name="Tableau14.A1" office:value-type="string">
              <text:p text:style-name="P88">&gt;=55</text:p>
            </table:table-cell>
            <table:table-cell table:style-name="Tableau14.B3" office:value-type="float" office:value="63">
              <text:p text:style-name="P83">63</text:p>
            </table:table-cell>
            <table:table-cell table:style-name="Tableau14.B3" office:value-type="float" office:value="18">
              <text:p text:style-name="P83">18</text:p>
            </table:table-cell>
            <table:table-cell table:style-name="Tableau14.B3" office:value-type="float" office:value="19">
              <text:p text:style-name="P83">19</text:p>
            </table:table-cell>
          </table:table-row>
          <table:table-row>
            <table:table-cell table:style-name="Tableau14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&lt;=-15</text:p>
            </table:table-cell>
            <table:table-cell table:style-name="Tableau14.B3" office:value-type="float" office:value="64">
              <text:p text:style-name="P83">64</text:p>
            </table:table-cell>
            <table:table-cell table:style-name="Tableau14.B3" office:value-type="float" office:value="12">
              <text:p text:style-name="P83">12</text:p>
            </table:table-cell>
            <table:table-cell table:style-name="Tableau14.B3" office:value-type="float" office:value="24">
              <text:p text:style-name="P83">24</text:p>
            </table:table-cell>
          </table:table-row>
          <table:table-row>
            <table:table-cell table:style-name="Tableau14.A1" office:value-type="string">
              <text:p text:style-name="P88">16-19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&gt;=20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2">
              <text:p text:style-name="P83">22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Għadu qed Jistudja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3">
              <text:p text:style-name="P83">23</text:p>
            </table:table-cell>
            <table:table-cell table:style-name="Tableau14.B3" office:value-type="float" office:value="11">
              <text:p text:style-name="P83">11</text:p>
            </table:table-cell>
          </table:table-row>
          <table:table-row>
            <table:table-cell table:style-name="Tableau14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Ħaddiem għal rasu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Maniġers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1" office:value-type="string">
              <text:p text:style-name="P88">Kullari bojod oħrajn </text:p>
            </table:table-cell>
            <table:table-cell table:style-name="Tableau14.B3" office:value-type="float" office:value="70">
              <text:p text:style-name="P83">70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1">
              <text:p text:style-name="P83">11</text:p>
            </table:table-cell>
          </table:table-row>
          <table:table-row>
            <table:table-cell table:style-name="Tableau14.A1" office:value-type="string">
              <text:p text:style-name="P88">Ħaddiema manwali </text:p>
            </table:table-cell>
            <table:table-cell table:style-name="Tableau14.B3" office:value-type="float" office:value="69">
              <text:p text:style-name="P83">69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Persuni tad-dar </text:p>
            </table:table-cell>
            <table:table-cell table:style-name="Tableau14.B3" office:value-type="float" office:value="67">
              <text:p text:style-name="P83">67</text:p>
            </table:table-cell>
            <table:table-cell table:style-name="Tableau14.B3" office:value-type="float" office:value="16">
              <text:p text:style-name="P83">16</text:p>
            </table:table-cell>
            <table:table-cell table:style-name="Tableau14.B3" office:value-type="float" office:value="17">
              <text:p text:style-name="P83">17</text:p>
            </table:table-cell>
          </table:table-row>
          <table:table-row>
            <table:table-cell table:style-name="Tableau14.A1" office:value-type="string">
              <text:p text:style-name="P88">Persuni qiegħda </text:p>
            </table:table-cell>
            <table:table-cell table:style-name="Tableau14.B3" office:value-type="float" office:value="64">
              <text:p text:style-name="P83">64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6">
              <text:p text:style-name="P83">16</text:p>
            </table:table-cell>
          </table:table-row>
          <table:table-row>
            <table:table-cell table:style-name="Tableau14.A1" office:value-type="string">
              <text:p text:style-name="P88">Irtirata </text:p>
            </table:table-cell>
            <table:table-cell table:style-name="Tableau14.B3" office:value-type="float" office:value="61">
              <text:p text:style-name="P83">61</text:p>
            </table:table-cell>
            <table:table-cell table:style-name="Tableau14.B3" office:value-type="float" office:value="18">
              <text:p text:style-name="P83">18</text:p>
            </table:table-cell>
            <table:table-cell table:style-name="Tableau14.B3" office:value-type="float" office:value="21">
              <text:p text:style-name="P83">21</text:p>
            </table:table-cell>
          </table:table-row>
          <table:table-row>
            <table:table-cell table:style-name="Tableau14.A1" office:value-type="string">
              <text:p text:style-name="P88">Studenti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25">
              <text:p text:style-name="P83">25</text:p>
            </table:table-cell>
            <table:table-cell table:style-name="Tableau14.B3" office:value-type="float" office:value="9">
              <text:p text:style-name="P83">9</text:p>
            </table:table-cell>
          </table:table-row>
          <table:table-row>
            <table:table-cell table:style-name="Tableau14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Żona rurali jew villaġġ </text:p>
            </table:table-cell>
            <table:table-cell table:style-name="Tableau14.B3" office:value-type="float" office:value="65">
              <text:p text:style-name="P83">65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6">
              <text:p text:style-name="P83">16</text:p>
            </table:table-cell>
          </table:table-row>
          <table:table-row>
            <table:table-cell table:style-name="Tableau14.A1" office:value-type="string">
              <text:p text:style-name="P88">Belt żgħira jew ta’ daqs medju </text:p>
            </table:table-cell>
            <table:table-cell table:style-name="Tableau14.B3" office:value-type="float" office:value="66">
              <text:p text:style-name="P83">66</text:p>
            </table:table-cell>
            <table:table-cell table:style-name="Tableau14.B3" office:value-type="float" office:value="19">
              <text:p text:style-name="P83">19</text:p>
            </table:table-cell>
            <table:table-cell table:style-name="Tableau14.B3" office:value-type="float" office:value="15">
              <text:p text:style-name="P83">15</text:p>
            </table:table-cell>
          </table:table-row>
          <table:table-row>
            <table:table-cell table:style-name="Tableau14.A1" office:value-type="string">
              <text:p text:style-name="P88">Belt kbira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Pożittiv </text:p>
            </table:table-cell>
            <table:table-cell table:style-name="Tableau14.B3" office:value-type="float" office:value="72">
              <text:p text:style-name="P83">72</text:p>
            </table:table-cell>
            <table:table-cell table:style-name="Tableau14.B3" office:value-type="float" office:value="16">
              <text:p text:style-name="P83">16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Negattivi </text:p>
            </table:table-cell>
            <table:table-cell table:style-name="Tableau14.B3" office:value-type="float" office:value="58">
              <text:p text:style-name="P83">58</text:p>
            </table:table-cell>
            <table:table-cell table:style-name="Tableau14.B3" office:value-type="float" office:value="28">
              <text:p text:style-name="P83">28</text:p>
            </table:table-cell>
            <table:table-cell table:style-name="Tableau14.B3" office:value-type="float" office:value="14">
              <text:p text:style-name="P83">14</text:p>
            </table:table-cell>
          </table:table-row>
          <table:table-row>
            <table:table-cell table:style-name="Tableau14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4.A1" office:value-type="string">
              <text:p text:style-name="P88">Iva </text:p>
            </table:table-cell>
            <table:table-cell table:style-name="Tableau14.B3" office:value-type="float" office:value="68">
              <text:p text:style-name="P83">68</text:p>
            </table:table-cell>
            <table:table-cell table:style-name="Tableau14.B3" office:value-type="float" office:value="20">
              <text:p text:style-name="P83">20</text:p>
            </table:table-cell>
            <table:table-cell table:style-name="Tableau14.B3" office:value-type="float" office:value="12">
              <text:p text:style-name="P83">12</text:p>
            </table:table-cell>
          </table:table-row>
          <table:table-row>
            <table:table-cell table:style-name="Tableau14.A1" office:value-type="string">
              <text:p text:style-name="P88">Le </text:p>
            </table:table-cell>
            <table:table-cell table:style-name="Tableau14.B3" office:value-type="float" office:value="65">
              <text:p text:style-name="P83">65</text:p>
            </table:table-cell>
            <table:table-cell table:style-name="Tableau14.B3" office:value-type="float" office:value="18">
              <text:p text:style-name="P86">18</text:p>
            </table:table-cell>
            <table:table-cell table:style-name="Tableau14.B3" office:value-type="float" office:value="17">
              <text:p text:style-name="P86">17</text:p>
            </table:table-cell>
          </table:table-row>
        </table:table>
        <text:p text:style-name="P21"><text:soft-page-break/></text:p>
        <text:h text:style-name="P19" text:outline-level="2"><text:bookmark-start text:name="__RefHeading___Toc215582_2930363814"/>7. Rakkomandazzjonijiet tal-ETV għaż-żgħażagħ <text:bookmark-end text:name="__RefHeading___Toc215582_2930363814"/></text:h>
        <text:p text:style-name="P50">Nofs iċ-ċittadini tal-UE jirrakkomandaw edukazzjoni sekondarja vokazzjonali lil żagħżugħ li jagħżel perkors ta’ edukazzjoni sekondarja għolja </text:p>
        <text:p text:style-name="P21">Meta jiġu mistoqsija liema perkors edukattiv jirrakkomandaw lil persuna żagħżugħa li issa qed tiddeċiedi dwar l-edukazzjoni sekondarja tat-tieni livell, 50 % taċ-ċittadini tal-UE jirrakkomandaw l-edukazzjoni sekondarja vokazzjonali, filwaqt li 39 % jirrakkomandaw l-edukazzjoni sekondarja ġenerali u 8 % jgħidu b’mod spontanju li din tiddependi mis-sitwazzjoni individwali.<text:note text:id="ftn34" text:note-class="footnote"><text:note-citation>34</text:note-citation><text:note-body><text:p text:style-name="P13">QB2. Liema mill-perkorsi edukattivi li ġejjin tirrakkomanda lil persuna żagħżugħa li issa qed tiddeċiedi dwar l-edukazzjoni sekondarja għolja? </text:p></text:note-body></text:note> </text:p>
        <text:p text:style-name="P21">L-appoġġ għall-edukazzjoni vokazzjonali bħala perkors kiber maż-żmien. Fl-istħarriġ tal-Ewrobarometru tal-2011 dwar l-ETV (UE27), 32 % ta’ dawk li wieġbu qalu li jirrakkomandaw taħriġ vokazzjonali lil persuna żagħżugħa li tispiċċa l-edukazzjoni obbligatorja, filwaqt li 34 % qalu li jirrakkomandaw edukazzjoni sekondarja ġenerali jew edukazzjoni għolja.<text:note text:id="ftn35" text:note-class="footnote"><text:note-citation>35</text:note-citation><text:note-body><text:p text:style-name="Footnote"><text:a xlink:type="simple" xlink:href="https://europa.eu/eurobarometer/surveys/detail/999" text:style-name="Internet_20_link" text:visited-style-name="Visited_20_Internet_20_Link"><text:span text:style-name="T55">https://europa.eu/eurobarometer/surveys/detail/999</text:span></text:a><text:span text:style-name="T55">. Il-formulazzjoni tal-mistoqsijiet hija differenti mill-istħarriġ attwali, tuża t-terminu “VET” mingħajr ma tiddistingwi bejn VET inizjali u dawk kontinwi, u tgħaqqad l-edukazzjoni sekondarja ġenerali u l-edukazzjoni għolja f’għażla ta’ rispons waħda fejn l-istħarriġ attwali jisseparahom. QA8: "Illum il-ġurnata, liema minn dawn li ġejjin tirrakkomanda lil persuna żagħżugħa li qed tispiċċa l-edukazzjoni obbligatorja?"</text:span></text:p></text:note-body></text:note> </text:p>
        <text:p text:style-name="P21"><draw:g text:anchor-type="paragraph" draw:z-index="26" draw:name="Forme23" draw:style-name="gr1"><draw:frame draw:style-name="gr266" draw:text-style-name="P99" svg:width="4.495cm" svg:height="4.472cm" svg:x="10.828cm" svg:y="-6.932cm"><draw:image xlink:href="Pictures/100000000000019300000191040BD833F8319C75.png" xlink:type="simple" xlink:show="embed" xlink:actuate="onLoad" draw:mime-type="image/png"><text:p/></draw:image></draw:frame><draw:frame draw:style-name="gr267" draw:text-style-name="P101" svg:width="7.467cm" svg:height="1.551cm" svg:x="8.999cm" svg:y="-8.497cm"><draw:text-box><text:p text:style-name="P100"><text:span text:style-name="T60">QB2: Liema mill-perkorsi edukattivi li ġejjin tirrakkomanda lil persuna żagħżugħa li issa qed tiddeċiedi dwar l-edukazzjoni sekondarja għolja? (UE27) (%) </text:span></text:p></draw:text-box></draw:frame><draw:frame draw:style-name="gr268" draw:text-style-name="P104" svg:width="2.412cm" svg:height="0.578cm" svg:x="11.454cm" svg:y="-7.463cm"><draw:text-box><text:p text:style-name="P103"><text:span text:style-name="T60">Ma nafx 3</text:span></text:p></draw:text-box></draw:frame><draw:frame draw:style-name="gr269" draw:text-style-name="P101" svg:width="3.132cm" svg:height="0.902cm" svg:x="9.142cm" svg:y="-7.195cm"><draw:text-box><text:p text:style-name="P100"><text:span text:style-name="T60">Jiddependi (SPONTANEOUS) 8</text:span></text:p></draw:text-box></draw:frame><draw:frame draw:style-name="gr270" draw:text-style-name="P109" svg:width="1.953cm" svg:height="1.594cm" svg:x="9.11cm" svg:y="-4.556cm"><draw:text-box><text:p text:style-name="P103"><text:span text:style-name="T60">Edukazzjoni sekondarja ġenerali 9</text:span></text:p></draw:text-box></draw:frame><draw:frame draw:style-name="gr271" draw:text-style-name="P110" svg:width="2.467cm" svg:height="1.458cm" svg:x="15.076cm" svg:y="-5.072cm"><draw:text-box><text:p text:style-name="P100"><text:span text:style-name="T60">Edukazzjoni sekondarja vokazzjonali 50</text:span></text:p></draw:text-box></draw:frame></draw:g><draw:g text:anchor-type="paragraph" draw:z-index="27" draw:name="Forme24" draw:style-name="gr1"><draw:frame draw:style-name="gr259" draw:text-style-name="P99" svg:width="16.386cm" svg:height="7.483cm" svg:x="0.376cm" svg:y="2.041cm"><draw:image xlink:href="Pictures/1000000000000563000002766E6BE9E22FEF44FC.png" xlink:type="simple" xlink:show="embed" xlink:actuate="onLoad" draw:mime-type="image/png"><text:p/></draw:image></draw:frame><draw:frame draw:style-name="gr260" draw:text-style-name="P101" svg:width="15.179cm" svg:height="1.207cm" svg:x="0.337cm" svg:y="1.247cm"><draw:text-box><text:p text:style-name="P100"><text:span text:style-name="T60">QB2. Liema mill-perkorsi edukattivi li ġejjin tirrakkomanda lil persuna żagħżugħa li issa qed tiddeċiedi </text:span></text:p><text:p text:style-name="P100"><text:span text:style-name="T60">dwar l-edukazzjoni sekondarja għolja? (%) </text:span></text:p></draw:text-box></draw:frame><draw:frame draw:style-name="gr261" draw:text-style-name="P99" svg:width="12.685cm" svg:height="0.537cm" svg:x="0.826cm" svg:y="9.61cm"><draw:image xlink:href="Pictures/10000000000002C30000001E51406E64C61D7BDC.png" xlink:type="simple" xlink:show="embed" xlink:actuate="onLoad" draw:mime-type="image/png"><text:p/></draw:image></draw:frame><draw:frame draw:style-name="gr262" draw:text-style-name="P101" svg:width="4.199cm" svg:height="0.902cm" svg:x="0.811cm" svg:y="9.615cm"><draw:text-box><text:p text:style-name="P100"><text:span text:style-name="T60">Edukazzjoni sekondarja vokazzjonali</text:span></text:p></draw:text-box></draw:frame><draw:frame draw:style-name="gr263" draw:text-style-name="P101" svg:width="3.925cm" svg:height="0.902cm" svg:x="5.391cm" svg:y="9.615cm"><draw:text-box><text:p text:style-name="P100"><text:span text:style-name="T60">Edukazzjoni sekondarja ġenerali</text:span></text:p></draw:text-box></draw:frame><draw:frame draw:style-name="gr264" draw:text-style-name="P101" svg:width="3.82cm" svg:height="0.902cm" svg:x="9.398cm" svg:y="9.504cm"><draw:text-box><text:p text:style-name="P100"><text:span text:style-name="T60">Jiddependi (SPONTANEOUS) </text:span></text:p></draw:text-box></draw:frame><draw:frame draw:style-name="gr265" draw:text-style-name="P110" svg:width="3.073cm" svg:height="0.578cm" svg:x="13.282cm" svg:y="9.61cm"><draw:text-box><text:p text:style-name="P100"><text:span text:style-name="T60">Ma nafx</text:span></text:p></draw:text-box></draw:frame></draw:g>Fl-istħarriġ attwali, it-tweġibiet ivarjaw bejn l-Istati Membri. Huwa l-aktar probabbli li l-edukazzjoni sekondarja vokazzjonali tiġi rrakkomandata fis-Slovenja (70 %), fl-Ungerija (69 %) u fil-Bulgarija (68 %). L-aktar livelli baxxi huma rreġistrati fil-Portugall (28 %) u fil-Belġju, fil-Lussemburgu u fl-Iżvezja (it-30 % kollha). </text:p>
        <text:p text:style-name="P21">Huwa l-aktar probabbli li l-edukazzjoni sekondarja ġenerali tiġi rrakkomandata fil-Belġju (60 %), fl-Italja (56 %) u fil-Lussemburgu (50 %). L-aktar livelli baxxi huma rreġistrati fil-Bulgarija (20 %), fis-Slovenja (21 %) u fid-Danimarka (23 %). </text:p>
        <text:p text:style-name="P21">L-ogħla proporzjon ta’ dawk li wieġbu li b’mod spontanju jgħidu li r-rakkomandazzjoni tiddependi fuq is-sitwazzjoni individwali jinsab fid-Danimarka (42 %), segwita mill-Iżvezja (22 %) u mil-Lussemburgu (19 %). </text:p>
        <text:p text:style-name="P21">F’termini tal-ewwel għażla għal kull pajjiż, l-edukazzjoni sekondarja vokazzjonali hija r-rakkomandazzjoni ppreferuta fi 17-il Stat Membru, li tvarja minn 70 % fis-<text:soft-page-break/>Slovenja għal 41 % fl-Estonja. B’kuntrast ma’ dan, l-edukazzjoni sekondarja ġenerali hija r-rakkomandazzjoni ppreferuta fi tmien Stati Membri, immexxija mill-Belġju b’60 %, segwita mill-Italja (56 %), mil-Lussemburgu (50 %), u mill-Irlanda (49 %). Fil-Finlandja huwa ugwalment probabbli li jiġu rakkomandati ż-żewġ mogħdijiet (it-tnejn 41 %). B’mod partikolari, id-Danimarka tispikka bi 42 % ta’ dawk li wieġbu jgħidu “jiddependi”, u b’hekk dan huwa r-rispons ewlieni f’dak il-pajjiż. </text:p>
        <text:p text:style-name="P21"/>
        <text:p text:style-name="P21"><draw:g text:anchor-type="paragraph" draw:z-index="28" draw:name="Forme25" draw:style-name="gr32"><draw:frame draw:style-name="gr255" draw:text-style-name="P99" svg:width="16.294cm" svg:height="6.457cm" svg:x="0.002cm" svg:y="0.733cm"><draw:image xlink:href="Pictures/10000000000005620000022221E6CF7DE1A84231.png" xlink:type="simple" xlink:show="embed" xlink:actuate="onLoad" draw:mime-type="image/png"><text:p/></draw:image></draw:frame><draw:frame draw:style-name="gr256" draw:text-style-name="P101" svg:width="16.544cm" svg:height="0.902cm" svg:x="0.379cm" svg:y="-0.429cm"><draw:text-box><text:p text:style-name="P100"><text:span text:style-name="T60">QB2: Liema mill-perkorsi edukattivi li ġejjin tirrakkomanda lil persuna żagħżugħa li issa qed tiddeċiedi dwar l-edukazzjoni sekondarja għolja? (%) </text:span></text:p></draw:text-box></draw:frame><draw:frame draw:style-name="gr257" draw:text-style-name="P99" svg:width="0.593cm" svg:height="0.932cm" svg:x="10.107cm" svg:y="0.292cm"><draw:image xlink:href="Pictures/10000000000000310000004DB9793FE54E586113.png" xlink:type="simple" xlink:show="embed" xlink:actuate="onLoad" draw:mime-type="image/png"><text:p/></draw:image></draw:frame><draw:frame draw:style-name="gr258" draw:text-style-name="P101" svg:width="4.894cm" svg:height="1.551cm" svg:x="10.688cm" svg:y="0.299cm"><draw:text-box><text:p text:style-name="P100"><text:span text:style-name="T60">Edukazzjoni sekondarja vokazzjonali</text:span></text:p><text:p text:style-name="P100"><text:span text:style-name="T60">Edukazzjoni sekondarja ġenerali</text:span></text:p><text:p text:style-name="P100"><text:span text:style-name="T60">Jiddependi (SPONTANEOUS)</text:span></text:p></draw:text-box></draw:frame></draw:g></text:p>
        <text:p text:style-name="P29">Meta nqassmu dawn ir-rakkomandazzjonijiet tal-perkors edukattiv sekondarju għoli skont fatturi soċjodemografiċi u attitudinali, id-differenzi jidhru kif ġej. </text:p>
        <text:p text:style-name="P52">■ Il-ħaddiema manwali (58 %) u l-persuni tad-dar u l-pensjonanti (55 %) huma l-aktar probabbli li jirrakkomandaw edukazzjoni vokazzjonali filwaqt li l-istudenti (32 %) huma l-inqas probabbli li jagħmlu dan. </text:p>
        <text:p text:style-name="P52">■ Ir-rispondenti rurali u urbani juru preferenzi distinti. Dawk fiż-żoni rurali jew fl-irħula huma aktar probabbli li jiffavorixxu l-edukazzjoni vokazzjonali (55 %) mir-residenti tal-bliet il-kbar (46 %). </text:p>
        <text:p text:style-name="P52">■ Dawk li wieġbu li temmew l-edukazzjoni tagħhom fl-età ta’ bejn is-16 u d-19-il sena huma l-aktar probabbli li jirrakkomandaw il-perkors vokazzjonali (58 %), segwiti minn dawk li temmew l-edukazzjoni tagħhom fl-età ta’ 15-il sena jew iżgħar (50 %). Ir-rispondenti bi kwalifiki edukattivi ogħla, jiġifieri dawk li spiċċaw l-edukazzjoni fl-età ta’ 20 sena jew aktar, huma maqsuma kważi b’mod ugwali bejn l-edukazzjoni sekondarja ġenerali u dik vokazzjonali (44 % vs 43 %). </text:p>
        <text:p text:style-name="P52">■ Firxa ġenerazzjonali ċara toħroġ fir-rakkomandazzjonijiet tal-perkors. Ir-rispondenti akbar fl-età ta’ 55 sena u aktar (53 %) u ta’ 40-54 sena (51 %) huma aktar probabbli li jirrakkomandaw edukazzjoni vokazzjonali, filwaqt li din il-preferenza tonqos fost ir-rispondenti żgħażagħ, u tilħaq 39 % fil-grupp ta’ bejn il-15 u l-24 sena. </text:p>
        <text:p text:style-name="P52">■ Ir-rakkomandazzjonijiet ivarjaw ħafna skont l-esperjenza tal-edukazzjoni vokazzjonali. Fost dawk li wieġbu li huma stess attendew il-VET, 59 % jirrakkomandaw l-edukazzjoni sekondarja vokazzjonali, meta mqabbla ma’ 42 % ta’ dawk mingħajr esperjenza tal-VET. </text:p>
        <text:p text:style-name="P52">■ It-twemmin dwar l-eżiti tal-impjiegi jinfluwenza wkoll ir-rakkomandazzjonijiet, b’dawk li jaraw l-ETV bħala li jwasslu għal impjiegi meqjusa bħala aktar probabbli li jirrakkomandaw l-għażla vokazzjonali (54% vs 44%). </text:p>
        <text:p text:style-name="P52">■ Il-fehmiet dwar il-kwalità tal-ETV juru lakuna simili. Dawk li wieġbu li għandhom fehma pożittiva tal-kwalità tal-ETV huma aktar probabbli li jirrakkomandaw edukazzjoni vokazzjonali minn dawk li ma jirrakkomandawx (53% vs 46%). </text:p>
        <text:p text:style-name="P21"/>
        <text:p text:style-name="P28"/>
        <table:table table:name="Tableau15" table:style-name="Tableau15">
          <table:table-column table:style-name="Tableau15.A"/>
          <table:table-column table:style-name="Tableau15.B"/>
          <table:table-column table:style-name="Tableau15.C"/>
          <table:table-column table:style-name="Tableau15.D"/>
          <table:table-column table:style-name="Tableau15.E"/>
          <table:table-row>
            <table:table-cell table:style-name="Tableau15.A1" table:number-columns-spanned="5" office:value-type="string">
              <text:p text:style-name="P88">QB2 Liema mill-perkorsi edukattivi li ġejjin tirrakkomanda lil persuna żagħżugħa li issa qed tiddeċiedi dwar l-edukazzjoni sekondarja għolja? (%-UE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0"/>
            </table:table-cell>
            <table:table-cell table:style-name="Tableau15.A1" office:value-type="string">
              <text:p text:style-name="P83">Edukazzjoni sekondarja ġenerali </text:p>
            </table:table-cell>
            <table:table-cell table:style-name="Tableau15.A1" office:value-type="string">
              <text:p text:style-name="P83">Edukazzjoni sekondarja vokazzjonali </text:p>
            </table:table-cell>
            <table:table-cell table:style-name="Tableau15.A1" office:value-type="string">
              <text:p text:style-name="P83">Jiddependi <text:span text:style-name="T5">(SPONTANEOUS)</text:span> </text:p>
            </table:table-cell>
            <table:table-cell table:style-name="Tableau15.A1" office:value-type="string">
              <text:p text:style-name="P83">Ma nafx</text:p>
            </table:table-cell>
          </table:table-row>
          <table:table-row>
            <table:table-cell table:style-name="Tableau15.A1" office:value-type="string">
              <text:p text:style-name="P88">UE27 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50">
              <text:p text:style-name="P83">50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Ġeneru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Raġel </text:p>
            </table:table-cell>
            <table:table-cell table:style-name="Tableau15.B3" office:value-type="float" office:value="37">
              <text:p text:style-name="P83">37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1" office:value-type="string">
              <text:p text:style-name="P88">Mara 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47">
              <text:p text:style-name="P83">47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Età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15-24 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1" office:value-type="string">
              <text:p text:style-name="P88">25-39 </text:p>
            </table:table-cell>
            <table:table-cell table:style-name="Tableau15.B3" office:value-type="float" office:value="42">
              <text:p text:style-name="P83">42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40-54 </text:p>
            </table:table-cell>
            <table:table-cell table:style-name="Tableau15.B3" office:value-type="float" office:value="39">
              <text:p text:style-name="P83">39</text:p>
            </table:table-cell>
            <table:table-cell table:style-name="Tableau15.B3" office:value-type="float" office:value="51">
              <text:p text:style-name="P83">51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&gt;=55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4" table:number-columns-spanned="5" office:value-type="string">
              <text:p text:style-name="P58">Edukazzjoni (Tmiem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&lt;=-15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0">
              <text:p text:style-name="P83">50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8">
              <text:p text:style-name="P83">8</text:p>
            </table:table-cell>
          </table:table-row>
          <table:table-row>
            <table:table-cell table:style-name="Tableau15.A1" office:value-type="string">
              <text:p text:style-name="P88">16-19 </text:p>
            </table:table-cell>
            <table:table-cell table:style-name="Tableau15.B3" office:value-type="float" office:value="34">
              <text:p text:style-name="P83">34</text:p>
            </table:table-cell>
            <table:table-cell table:style-name="Tableau15.B3" office:value-type="float" office:value="58">
              <text:p text:style-name="P83">58</text:p>
            </table:table-cell>
            <table:table-cell table:style-name="Tableau15.B3" office:value-type="float" office:value="6">
              <text:p text:style-name="P83">6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&gt;=20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11">
              <text:p text:style-name="P83">11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Għadu qed Jistudja </text:p>
            </table:table-cell>
            <table:table-cell table:style-name="Tableau15.B3" office:value-type="float" office:value="61">
              <text:p text:style-name="P83">61</text:p>
            </table:table-cell>
            <table:table-cell table:style-name="Tableau15.B3" office:value-type="float" office:value="30">
              <text:p text:style-name="P83">30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4" table:number-columns-spanned="5" office:value-type="string">
              <text:p text:style-name="P58">Kategorija soċjoprofessjonali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Ħaddiem għal rasu 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Maniġers 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40">
              <text:p text:style-name="P83">40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Kullari bojod oħrajn 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8">
              <text:p text:style-name="P83">48</text:p>
            </table:table-cell>
            <table:table-cell table:style-name="Tableau15.B3" office:value-type="float" office:value="6">
              <text:p text:style-name="P83">6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Ħaddiema manwali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8">
              <text:p text:style-name="P83">58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Persuni tad-dar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5">
              <text:p text:style-name="P83">5</text:p>
            </table:table-cell>
          </table:table-row>
          <table:table-row>
            <table:table-cell table:style-name="Tableau15.A1" office:value-type="string">
              <text:p text:style-name="P88">Persuni qiegħda 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4">
              <text:p text:style-name="P83">54</text:p>
            </table:table-cell>
            <table:table-cell table:style-name="Tableau15.B3" office:value-type="float" office:value="11">
              <text:p text:style-name="P83">11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1" office:value-type="string">
              <text:p text:style-name="P88">Irtirata </text:p>
            </table:table-cell>
            <table:table-cell table:style-name="Tableau15.B3" office:value-type="float" office:value="31">
              <text:p text:style-name="P83">31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1" office:value-type="string">
              <text:p text:style-name="P88">Studenti </text:p>
            </table:table-cell>
            <table:table-cell table:style-name="Tableau15.B3" office:value-type="float" office:value="60">
              <text:p text:style-name="P83">60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able:table-row>
            <table:table-cell table:style-name="Tableau15.A4" table:number-columns-spanned="5" office:value-type="string">
              <text:p text:style-name="P58">Urbanizzazzjoni suġġettiva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Żona rurali jew villaġġ </text:p>
            </table:table-cell>
            <table:table-cell table:style-name="Tableau15.B3" office:value-type="float" office:value="32">
              <text:p text:style-name="P83">32</text:p>
            </table:table-cell>
            <table:table-cell table:style-name="Tableau15.B3" office:value-type="float" office:value="55">
              <text:p text:style-name="P83">55</text:p>
            </table:table-cell>
            <table:table-cell table:style-name="Tableau15.B3" office:value-type="float" office:value="9">
              <text:p text:style-name="P83">9</text:p>
            </table:table-cell>
            <table:table-cell table:style-name="Tableau15.B3" office:value-type="float" office:value="4">
              <text:p text:style-name="P83">4</text:p>
            </table:table-cell>
          </table:table-row>
          <table:table-row>
            <table:table-cell table:style-name="Tableau15.A1" office:value-type="string">
              <text:p text:style-name="P88">Belt żgħira jew ta’ daqs medju </text:p>
            </table:table-cell>
            <table:table-cell table:style-name="Tableau15.B3" office:value-type="float" office:value="41">
              <text:p text:style-name="P83">41</text:p>
            </table:table-cell>
            <table:table-cell table:style-name="Tableau15.B3" office:value-type="float" office:value="49">
              <text:p text:style-name="P83">49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Belt kbira 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46">
              <text:p text:style-name="P83">46</text:p>
            </table:table-cell>
            <table:table-cell table:style-name="Tableau15.B3" office:value-type="float" office:value="8">
              <text:p text:style-name="P83">8</text:p>
            </table:table-cell>
            <table:table-cell table:style-name="Tableau15.B3" office:value-type="float" office:value="3">
              <text:p text:style-name="P83">3</text:p>
            </table:table-cell>
          </table:table-row>
          <table:table-row>
            <table:table-cell table:style-name="Tableau15.A4" table:number-columns-spanned="5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Pożittiv </text:p>
            </table:table-cell>
            <table:table-cell table:style-name="Tableau15.B3" office:value-type="float" office:value="38">
              <text:p text:style-name="P83">38</text:p>
            </table:table-cell>
            <table:table-cell table:style-name="Tableau15.B3" office:value-type="float" office:value="53">
              <text:p text:style-name="P83">53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1" office:value-type="string">
              <text:p text:style-name="P88">Negattivi </text:p>
            </table:table-cell>
            <table:table-cell table:style-name="Tableau15.B3" office:value-type="float" office:value="43">
              <text:p text:style-name="P83">43</text:p>
            </table:table-cell>
            <table:table-cell table:style-name="Tableau15.B3" office:value-type="float" office:value="46">
              <text:p text:style-name="P83">46</text:p>
            </table:table-cell>
            <table:table-cell table:style-name="Tableau15.B3" office:value-type="float" office:value="9">
              <text:p text:style-name="P83">9</text:p>
            </table:table-cell>
            <table:table-cell table:style-name="Tableau15.B3" office:value-type="float" office:value="2">
              <text:p text:style-name="P83">2</text:p>
            </table:table-cell>
          </table:table-row>
          <table:table-row>
            <table:table-cell table:style-name="Tableau15.A4" table:number-columns-spanned="5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5.A1" office:value-type="string">
              <text:p text:style-name="P88">Iva </text:p>
            </table:table-cell>
            <table:table-cell table:style-name="Tableau15.B3" office:value-type="float" office:value="33">
              <text:p text:style-name="P83">33</text:p>
            </table:table-cell>
            <table:table-cell table:style-name="Tableau15.B3" office:value-type="float" office:value="59">
              <text:p text:style-name="P83">59</text:p>
            </table:table-cell>
            <table:table-cell table:style-name="Tableau15.B3" office:value-type="float" office:value="7">
              <text:p text:style-name="P83">7</text:p>
            </table:table-cell>
            <table:table-cell table:style-name="Tableau15.B3" office:value-type="float" office:value="1">
              <text:p text:style-name="P83">1</text:p>
            </table:table-cell>
          </table:table-row>
          <text:soft-page-break/>
          <table:table-row>
            <table:table-cell table:style-name="Tableau15.A1" office:value-type="string">
              <text:p text:style-name="P88">Le </text:p>
            </table:table-cell>
            <table:table-cell table:style-name="Tableau15.B3" office:value-type="float" office:value="44">
              <text:p text:style-name="P83">44</text:p>
            </table:table-cell>
            <table:table-cell table:style-name="Tableau15.B3" office:value-type="float" office:value="42">
              <text:p text:style-name="P83">42</text:p>
            </table:table-cell>
            <table:table-cell table:style-name="Tableau15.B3" office:value-type="float" office:value="10">
              <text:p text:style-name="P83">10</text:p>
            </table:table-cell>
            <table:table-cell table:style-name="Tableau15.B3" office:value-type="float" office:value="4">
              <text:p text:style-name="P83">4</text:p>
            </table:table-cell>
          </table:table-row>
        </table:table>
        <text:p text:style-name="P21"/>
        <text:p text:style-name="P51">Aktar minn nofs iċ-ċittadini tal-UE jirrakkomandaw edukazzjoni u taħriġ vokazzjonali ogħla lil persuna żagħżugħa li tispiċċa l-edukazzjoni sekondarja għolja </text:p>
        <text:p text:style-name="P21">Meta ġew mistoqsija liema perkors edukattiv jirrakkomandaw lil persuna żagħżugħa li tkun qed tispiċċa l-edukazzjoni sekondarja għolja, 52 % taċ-ċittadini tal-UE jirrakkomandaw edukazzjoni u taħriġ vokazzjonali ogħla, filwaqt li 35 % jirrakkomandaw edukazzjoni akkademika għolja u 10 % ta’ dawk li wieġbu jgħidu b’mod spontanju li dan jiddependi mis-sitwazzjoni individwali.<text:note text:id="ftn36" text:note-class="footnote"><text:note-citation>36</text:note-citation><text:note-body><text:p text:style-name="P13">QB3. Liema mill-perkorsi edukattivi li ġejjin tirrakkomanda lil persuna żagħżugħa li tkun qed tlesti l-edukazzjoni sekondarja għolja? </text:p></text:note-body></text:note> </text:p>
        <text:p text:style-name="P21">Ir-rakkomandazzjonijiet ivarjaw bejn l-Istati Membri. Dawk li wieġbu huma l-aktar probabbli li jirrakkomandaw edukazzjoni u taħriġ vokazzjonali ogħla fis-Slovenja (73 %), fin-Netherlands (64 %) u fil-Latvja (63 %). L-aktar livelli baxxi huma rreġistrati fil-Portugall (27 %), fil-Lussemburgu (30 %) u fid-Danimarka (37 %). </text:p>
        <text:p text:style-name="P21">L-edukazzjoni akkademika għolja x’aktarx li tiġi rrakkomandata fl-Italja (55 %), fil-Portugall (51 %) u fil-Lussemburgu (50 %). L-aktar livelli baxxi huma rreġistrati fis-Slovenja (15 %) u fid-Danimarka u fil-Latvja (it-tnejn 20 %). </text:p>
        <text:p text:style-name="P21">Proporzjon għoli ta’ dawk li wieġbu jgħidu b’mod spontanju li r-rakkomandazzjoni tiddependi fuq is-sitwazzjoni individwali fid-Danimarka (41 %), segwita mill-Iżvezja u l-Estonja (it-tnejn 22 %) u l-Finlandja u l-Lussemburgu (it-tnejn 19 %). </text:p>
        <text:p text:style-name="P21"><draw:g text:anchor-type="paragraph" draw:z-index="30" draw:name="Forme27" draw:style-name="gr1"><draw:frame draw:style-name="gr242" draw:text-style-name="P99" svg:width="16.772cm" svg:height="7.513cm" svg:x="0.079cm" svg:y="0.968cm"><draw:image xlink:href="Pictures/100000000000057A000002748810A01079FDD550.png" xlink:type="simple" xlink:show="embed" xlink:actuate="onLoad" draw:mime-type="image/png"><text:p/></draw:image></draw:frame><draw:frame draw:style-name="gr243" draw:text-style-name="P101" svg:width="16.146cm" svg:height="0.902cm" svg:x="0.391cm" svg:y="0.097cm"><draw:text-box><text:p text:style-name="P100"><text:span text:style-name="T60">QB3: Liema mill-perkorsi edukattivi li ġejjin tirrakkomanda lil persuna żagħżugħa li tkun qed tlesti l-edukazzjoni sekondarja għolja? (%) </text:span></text:p></draw:text-box></draw:frame><draw:frame draw:style-name="gr244" draw:text-style-name="P99" svg:width="13.202cm" svg:height="0.317cm" draw:transform="rotate (-3.14159265358979) translate (13.8218333333333cm 8.810625cm)"><draw:image xlink:href="Pictures/10000000000002EF0000001264EDF705FF2A9DB2.png" xlink:type="simple" xlink:show="embed" xlink:actuate="onLoad" draw:mime-type="image/png"><text:p/></draw:image></draw:frame><draw:frame draw:style-name="gr245" draw:text-style-name="P101" svg:width="5.402cm" svg:height="0.902cm" svg:x="0.755cm" svg:y="8.416cm"><draw:text-box><text:p text:style-name="P100"><text:span text:style-name="T60">Edukazzjoni u taħriġ vokazzjonali ogħla</text:span></text:p></draw:text-box></draw:frame><draw:frame draw:style-name="gr246" draw:text-style-name="P101" svg:width="3.761cm" svg:height="0.902cm" svg:x="6.117cm" svg:y="8.371cm"><draw:text-box><text:p text:style-name="P100"><text:span text:style-name="T60">Edukazzjoni akkademika għolja</text:span></text:p></draw:text-box></draw:frame><draw:frame draw:style-name="gr247" draw:text-style-name="P101" svg:width="3.918cm" svg:height="0.902cm" svg:x="9.862cm" svg:y="8.416cm"><draw:text-box><text:p text:style-name="P100"><text:span text:style-name="T60">Jiddependi fuq {SPONTANEOUS}</text:span></text:p></draw:text-box></draw:frame><draw:frame draw:style-name="gr248" draw:text-style-name="P101" svg:width="1.895cm" svg:height="0.578cm" svg:x="13.73cm" svg:y="8.438cm"><draw:text-box><text:p text:style-name="P100"><text:span text:style-name="T60">Ma nafx</text:span></text:p></draw:text-box></draw:frame></draw:g><text:s/></text:p>
        <text:p text:style-name="P21"><draw:g text:anchor-type="paragraph" draw:z-index="29" draw:name="Forme26" draw:style-name="gr32"><draw:frame draw:style-name="gr249" draw:text-style-name="P99" svg:width="4.216cm" svg:height="4.412cm" svg:x="11.093cm" svg:y="-17.238cm"><draw:image xlink:href="Pictures/100000000000018200000194C21481D8916A1110.png" xlink:type="simple" xlink:show="embed" xlink:actuate="onLoad" draw:mime-type="image/png"><text:p/></draw:image></draw:frame><draw:frame draw:style-name="gr250" draw:text-style-name="P101" svg:width="6.989cm" svg:height="1.227cm" svg:x="9.564cm" svg:y="-19.235cm"><draw:text-box><text:p text:style-name="P100"><text:span text:style-name="T60">QB3: Liema mill-perkorsi edukattivi li ġejjin tirrakkomanda lil persuna żagħżugħa li tkun qed tlesti l-edukazzjoni sekondarja għolja? (UE27) (%) </text:span></text:p></draw:text-box></draw:frame><draw:frame draw:style-name="gr251" draw:text-style-name="P101" svg:width="2.603cm" svg:height="0.578cm" svg:x="11.954cm" svg:y="-17.91cm"><draw:text-box><text:p text:style-name="P100"><text:span text:style-name="T60">Ma nafx 3</text:span></text:p></draw:text-box></draw:frame><draw:frame draw:style-name="gr252" draw:text-style-name="P104" svg:width="3.463cm" svg:height="0.902cm" svg:x="8.703cm" svg:y="-17.506cm"><draw:text-box><text:p text:style-name="P103"><text:span text:style-name="T60">Jiddependi (SPONTANEOUS) 10</text:span></text:p></draw:text-box></draw:frame><draw:frame draw:style-name="gr253" draw:text-style-name="P104" svg:width="2.398cm" svg:height="1.412cm" svg:x="8.996cm" svg:y="-14.218cm"><draw:text-box><text:p text:style-name="P103"><text:span text:style-name="T60">Edukazzjoni akkademika għolja 35</text:span></text:p></draw:text-box></draw:frame><draw:frame draw:style-name="gr254" draw:text-style-name="P101" svg:width="2.165cm" svg:height="1.876cm" svg:x="15.374cm" svg:y="-15.488cm"><draw:text-box><text:p text:style-name="P100"><text:span text:style-name="T60">Edukazzjoni u taħriġ vokazzjonali ogħla 52</text:span></text:p></draw:text-box></draw:frame></draw:g></text:p>
        <text:p text:style-name="P29">L-edukazzjoni u t-taħriġ vokazzjonali ogħla huma r-rakkomandazzjoni ppreferuta f’19-il Stat Membru, li jvarjaw minn 73 % fis-Slovenja għal 44 % fil-Litwanja. B’kuntrast ma’ dan, l-edukazzjoni akkademika għolja hija r-rakkomandazzjoni ppreferuta f’seba’ Stati Membri, immexxija mill-Italja b’55 % u segwita mill-Portugall (51 %), il-Lussemburgu (50 %), u l-Belġju (46 %). Id-Danimarka hija l-uniku pajjiż li fih l-aktar tweġiba frekwenti kienet “jiddependi” (41 %). </text:p>
        <text:p text:style-name="P21"><draw:g text:anchor-type="paragraph" draw:z-index="67" draw:name="Forme28" draw:style-name="gr1"><draw:frame draw:style-name="gr9" draw:text-style-name="P99" svg:width="16.421cm" svg:height="6.349cm" svg:x="0.531cm" svg:y="6.347cm"><draw:image xlink:href="Pictures/100000000000055200000209ECEC3E56A964D450.png" xlink:type="simple" xlink:show="embed" xlink:actuate="onLoad" draw:mime-type="image/png"><text:p/></draw:image></draw:frame><draw:frame draw:style-name="gr10" draw:text-style-name="P101" svg:width="16.895cm" svg:height="0.902cm" svg:x="0.385cm" svg:y="5.232cm"><draw:text-box><text:p text:style-name="P100"><text:span text:style-name="T60">QB3. Liema mill-perkorsi edukattivi li ġejjin tirrakkomanda lil persuna żagħżugħa li tkun qed tlesti l-edukazzjoni sekondarja għolja?</text:span></text:p></draw:text-box></draw:frame><draw:frame draw:style-name="gr11" draw:text-style-name="P99" svg:width="0.75cm" svg:height="1.299cm" svg:x="9.986cm" svg:y="5.872cm"><draw:image xlink:href="Pictures/100000000000002600000041BD9583E1BF51054C.png" xlink:type="simple" xlink:show="embed" xlink:actuate="onLoad" draw:mime-type="image/png"><text:p/></draw:image></draw:frame><draw:frame draw:style-name="gr12" draw:text-style-name="P101" svg:width="5.24cm" svg:height="0.578cm" svg:x="10.653cm" svg:y="6.29cm"><draw:text-box><text:p text:style-name="P100"><text:span text:style-name="T60">Edukazzjoni akkademika għolja</text:span></text:p></draw:text-box></draw:frame><draw:frame draw:style-name="gr13" draw:text-style-name="P101" svg:width="5.329cm" svg:height="0.578cm" svg:x="10.718cm" svg:y="6.678cm"><draw:text-box><text:p text:style-name="P100"><text:span text:style-name="T60">Jiddependi fuq {SPONTANEOUS}</text:span></text:p></draw:text-box></draw:frame><draw:frame draw:style-name="gr14" draw:text-style-name="P101" svg:width="6.432cm" svg:height="0.578cm" svg:x="10.691cm" svg:y="5.772cm"><draw:text-box><text:p text:style-name="P100"><text:span text:style-name="T60">Edukazzjoni u taħriġ vokazzjonali ogħla</text:span></text:p></draw:text-box></draw:frame></draw:g></text:p>
        <text:p text:style-name="P29">Meta nqassmu dawn ir-rakkomandazzjonijiet tal-perkors tal-edukazzjoni għolja minn fatturi soċjodemografiċi u attitudinali, id-differenzi jidhru kif ġej. </text:p>
        <text:p text:style-name="P21">■ Dawk li huma stess attendew l-ETV huma l-aktar probabbli mill-kategoriji soċjodemografiċi kollha li jirrakkomandaw edukazzjoni vokazzjonali għolja (61 %), meta mqabbla ma’ 43 % fost dawk li ma attendewx. </text:p>
        <text:p text:style-name="P21">■ Hemm differenzi kbar bejn il-gruppi okkupazzjonali. Il-ħaddiema manwali juru l-aktar appoġġ b’saħħtu għall-edukazzjoni vokazzjonali għolja (60 %), filwaqt li l-istudenti juru l-aktar livell baxx (37 %). Il-maniġers jirreġistraw ukoll appoġġ relattivament baxx (43 %) u huma kemxejn aktar probabbli li jirrakkomandaw edukazzjoni akkademika (44 %). </text:p>
        <text:p text:style-name="P21">■ Firxa ġenerazzjonali ċara toħroġ fir-rakkomandazzjonijiet tal-perkors. Ir-rispondenti akbar fl-età huma l-aktar probabbli li jirrakkomandaw edukazzjoni vokazzjonali għolja, b’54 % fost dawk li għandhom 55 sena u aktar, u b’53-51 % fost il-gruppi ta’ nofs l-età (40-54 u 25-39), iżda dan jaqa’ għal 41 % fost l-iżgħar rispondenti li għandhom bejn il-15 u l-24 sena. </text:p>
        <text:p text:style-name="P21">■ Dawk f’żoni rurali jew fl-irħula juru l-aktar appoġġ b’saħħtu għall-edukazzjoni vokazzjonali għolja (54 %) meta mqabbla ma’ residenti kbar tal-bliet (49 %). </text:p>
        <text:p text:style-name="P21">■ L-irġiel juru preferenza aktar b’saħħitha għall-edukazzjoni u t-taħriġ vokazzjonali ogħla (55 %) min-nisa (48 %). </text:p>
        <text:p text:style-name="P21">■ Il-perċezzjoni tal-VET għandha impatt żgħir fuq ir-riżultati ta’ din il-mistoqsija. Dawk li wieġbu li jemmnu li l-ETV għandhom immaġni pożittiva huma biss ftit aktar probabbli li jirrakkomandaw edukazzjoni vokazzjonali ogħla minn dawk li għandhom immaġni negattiva (54% vs. 50%). </text:p>
        <text:p text:style-name="P21"/>
        <table:table table:name="Tableau16" table:style-name="Tableau16">
          <table:table-column table:style-name="Tableau16.A"/>
          <table:table-column table:style-name="Tableau16.B"/>
          <table:table-column table:style-name="Tableau16.C"/>
          <table:table-column table:style-name="Tableau16.D"/>
          <table:table-column table:style-name="Tableau16.E"/>
          <table:table-row>
            <table:table-cell table:style-name="Tableau16.A1" table:number-columns-spanned="5" office:value-type="string">
              <text:p text:style-name="P88">QB3 Liema mill-perkorsi edukattivi li ġejjin tirrakkomanda lil persuna żagħżugħa li tkun qed tlesti l-edukazzjoni sekondarja għolja? (%-UE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0"/>
            </table:table-cell>
            <table:table-cell table:style-name="Tableau16.A1" office:value-type="string">
              <text:p text:style-name="P83">Edukazzjoni akkademika għolja</text:p>
            </table:table-cell>
            <table:table-cell table:style-name="Tableau16.A1" office:value-type="string">
              <text:p text:style-name="P83">Edukazzjoni u taħriġ vokazzjonali ogħla </text:p>
            </table:table-cell>
            <table:table-cell table:style-name="Tableau16.A1" office:value-type="string">
              <text:p text:style-name="P83">Jiddependi fuq {SPONTANEOUS}</text:p>
            </table:table-cell>
            <table:table-cell table:style-name="Tableau16.A1" office:value-type="string">
              <text:p text:style-name="P83">Ma nafx</text:p>
            </table:table-cell>
          </table:table-row>
          <table:table-row>
            <table:table-cell table:style-name="Tableau16.A1" office:value-type="string">
              <text:p text:style-name="P88">UE27 </text:p>
            </table:table-cell>
            <table:table-cell table:style-name="Tableau16.B3" office:value-type="float" office:value="35">
              <text:p text:style-name="P83">35</text:p>
            </table:table-cell>
            <table:table-cell table:style-name="Tableau16.B3" office:value-type="float" office:value="52">
              <text:p text:style-name="P83">52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4" table:number-columns-spanned="5" office:value-type="string">
              <text:p text:style-name="P58">Ġeneru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Raġel </text:p>
            </table:table-cell>
            <table:table-cell table:style-name="Tableau16.B3" office:value-type="float" office:value="34">
              <text:p text:style-name="P83">34</text:p>
            </table:table-cell>
            <table:table-cell table:style-name="Tableau16.B3" office:value-type="float" office:value="55">
              <text:p text:style-name="P83">55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Mara 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4" table:number-columns-spanned="5" office:value-type="string">
              <text:p text:style-name="P58">Età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15-24 </text:p>
            </table:table-cell>
            <table:table-cell table:style-name="Tableau16.B3" office:value-type="float" office:value="49">
              <text:p text:style-name="P83">49</text:p>
            </table:table-cell>
            <table:table-cell table:style-name="Tableau16.B3" office:value-type="float" office:value="41">
              <text:p text:style-name="P83">41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25-39 </text:p>
            </table:table-cell>
            <table:table-cell table:style-name="Tableau16.B3" office:value-type="float" office:value="38">
              <text:p text:style-name="P83">38</text:p>
            </table:table-cell>
            <table:table-cell table:style-name="Tableau16.B3" office:value-type="float" office:value="51">
              <text:p text:style-name="P83">51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40-54 </text:p>
            </table:table-cell>
            <table:table-cell table:style-name="Tableau16.B3" office:value-type="float" office:value="36">
              <text:p text:style-name="P83">36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&gt;=55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4">
              <text:p text:style-name="P83">4</text:p>
            </table:table-cell>
          </table:table-row>
          <table:table-row>
            <table:table-cell table:style-name="Tableau16.A4" table:number-columns-spanned="5" office:value-type="string">
              <text:p text:style-name="P58">Edukazzjoni (Tmiem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&lt;=-15</text:p>
            </table:table-cell>
            <table:table-cell table:style-name="Tableau16.B3" office:value-type="float" office:value="32">
              <text:p text:style-name="P83">32</text:p>
            </table:table-cell>
            <table:table-cell table:style-name="Tableau16.B3" office:value-type="float" office:value="50">
              <text:p text:style-name="P83">50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8">
              <text:p text:style-name="P83">8</text:p>
            </table:table-cell>
          </table:table-row>
          <table:table-row>
            <table:table-cell table:style-name="Tableau16.A1" office:value-type="string">
              <text:p text:style-name="P88">16-19 </text:p>
            </table:table-cell>
            <table:table-cell table:style-name="Tableau16.B3" office:value-type="float" office:value="31">
              <text:p text:style-name="P83">31</text:p>
            </table:table-cell>
            <table:table-cell table:style-name="Tableau16.B3" office:value-type="float" office:value="58">
              <text:p text:style-name="P83">58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&gt;=20</text:p>
            </table:table-cell>
            <table:table-cell table:style-name="Tableau16.B3" office:value-type="float" office:value="39">
              <text:p text:style-name="P83">39</text:p>
            </table:table-cell>
            <table:table-cell table:style-name="Tableau16.B3" office:value-type="float" office:value="47">
              <text:p text:style-name="P83">47</text:p>
            </table:table-cell>
            <table:table-cell table:style-name="Tableau16.B3" office:value-type="float" office:value="13">
              <text:p text:style-name="P83">13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Għadu qed Jistudja </text:p>
            </table:table-cell>
            <table:table-cell table:style-name="Tableau16.B3" office:value-type="float" office:value="55">
              <text:p text:style-name="P83">55</text:p>
            </table:table-cell>
            <table:table-cell table:style-name="Tableau16.B3" office:value-type="float" office:value="34">
              <text:p text:style-name="P83">34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Kategorija soċjoprofessjonali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Ħaddiem għal rasu </text:p>
            </table:table-cell>
            <table:table-cell table:style-name="Tableau16.B3" office:value-type="float" office:value="39">
              <text:p text:style-name="P83">39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Maniġers </text:p>
            </table:table-cell>
            <table:table-cell table:style-name="Tableau16.B3" office:value-type="float" office:value="44">
              <text:p text:style-name="P83">44</text:p>
            </table:table-cell>
            <table:table-cell table:style-name="Tableau16.B3" office:value-type="float" office:value="43">
              <text:p text:style-name="P83">43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Kullari bojod oħrajn </text:p>
            </table:table-cell>
            <table:table-cell table:style-name="Tableau16.B3" office:value-type="float" office:value="42">
              <text:p text:style-name="P83">42</text:p>
            </table:table-cell>
            <table:table-cell table:style-name="Tableau16.B3" office:value-type="float" office:value="48">
              <text:p text:style-name="P83">48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Ħaddiema manwali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60">
              <text:p text:style-name="P83">60</text:p>
            </table:table-cell>
            <table:table-cell table:style-name="Tableau16.B3" office:value-type="float" office:value="8">
              <text:p text:style-name="P83">8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Persuni tad-dar </text:p>
            </table:table-cell>
            <table:table-cell table:style-name="Tableau16.B3" office:value-type="float" office:value="33">
              <text:p text:style-name="P83">33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5">
              <text:p text:style-name="P83">5</text:p>
            </table:table-cell>
          </table:table-row>
          <table:table-row>
            <table:table-cell table:style-name="Tableau16.A1" office:value-type="string">
              <text:p text:style-name="P88">Persuni qiegħda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6">
              <text:p text:style-name="P83">56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3">
              <text:p text:style-name="P83">3</text:p>
            </table:table-cell>
          </table:table-row>
          <table:table-row>
            <table:table-cell table:style-name="Tableau16.A1" office:value-type="string">
              <text:p text:style-name="P88">Irtirata </text:p>
            </table:table-cell>
            <table:table-cell table:style-name="Tableau16.B3" office:value-type="float" office:value="27">
              <text:p text:style-name="P83">27</text:p>
            </table:table-cell>
            <table:table-cell table:style-name="Tableau16.B3" office:value-type="float" office:value="56">
              <text:p text:style-name="P83">56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5">
              <text:p text:style-name="P83">5</text:p>
            </table:table-cell>
          </table:table-row>
          <table:table-row>
            <table:table-cell table:style-name="Tableau16.A1" office:value-type="string">
              <text:p text:style-name="P88">Studenti </text:p>
            </table:table-cell>
            <table:table-cell table:style-name="Tableau16.B3" office:value-type="float" office:value="53">
              <text:p text:style-name="P83">53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4" table:number-columns-spanned="5" office:value-type="string">
              <text:p text:style-name="P58">Urbanizzazzjoni suġġettiva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Żona rurali jew villaġġ </text:p>
            </table:table-cell>
            <table:table-cell table:style-name="Tableau16.B3" office:value-type="float" office:value="30">
              <text:p text:style-name="P83">30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12">
              <text:p text:style-name="P83">12</text:p>
            </table:table-cell>
            <table:table-cell table:style-name="Tableau16.B3" office:value-type="float" office:value="4">
              <text:p text:style-name="P83">4</text:p>
            </table:table-cell>
          </table:table-row>
          <table:table-row>
            <table:table-cell table:style-name="Tableau16.A1" office:value-type="string">
              <text:p text:style-name="P88">Belt żgħira jew ta’ daqs medju </text:p>
            </table:table-cell>
            <table:table-cell table:style-name="Tableau16.B3" office:value-type="float" office:value="37">
              <text:p text:style-name="P83">37</text:p>
            </table:table-cell>
            <table:table-cell table:style-name="Tableau16.B3" office:value-type="float" office:value="52">
              <text:p text:style-name="P83">52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Belt kbira </text:p>
            </table:table-cell>
            <table:table-cell table:style-name="Tableau16.B3" office:value-type="float" office:value="40">
              <text:p text:style-name="P83">40</text:p>
            </table:table-cell>
            <table:table-cell table:style-name="Tableau16.B3" office:value-type="float" office:value="49">
              <text:p text:style-name="P83">49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Pożittiv </text:p>
            </table:table-cell>
            <table:table-cell table:style-name="Tableau16.B3" office:value-type="float" office:value="35">
              <text:p text:style-name="P83">35</text:p>
            </table:table-cell>
            <table:table-cell table:style-name="Tableau16.B3" office:value-type="float" office:value="54">
              <text:p text:style-name="P83">54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1" office:value-type="string">
              <text:p text:style-name="P88">Negattivi </text:p>
            </table:table-cell>
            <table:table-cell table:style-name="Tableau16.B3" office:value-type="float" office:value="38">
              <text:p text:style-name="P83">38</text:p>
            </table:table-cell>
            <table:table-cell table:style-name="Tableau16.B3" office:value-type="float" office:value="50">
              <text:p text:style-name="P83">50</text:p>
            </table:table-cell>
            <table:table-cell table:style-name="Tableau16.B3" office:value-type="float" office:value="10">
              <text:p text:style-name="P83">10</text:p>
            </table:table-cell>
            <table:table-cell table:style-name="Tableau16.B3" office:value-type="float" office:value="2">
              <text:p text:style-name="P83">2</text:p>
            </table:table-cell>
          </table:table-row>
          <table:table-row>
            <table:table-cell table:style-name="Tableau16.A4" table:number-columns-spanned="5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  <table:covered-table-cell/>
          </table:table-row>
          <table:table-row>
            <table:table-cell table:style-name="Tableau16.A1" office:value-type="string">
              <text:p text:style-name="P88">Iva </text:p>
            </table:table-cell>
            <table:table-cell table:style-name="Tableau16.B3" office:value-type="float" office:value="29">
              <text:p text:style-name="P83">29</text:p>
            </table:table-cell>
            <table:table-cell table:style-name="Tableau16.B3" office:value-type="float" office:value="61">
              <text:p text:style-name="P83">61</text:p>
            </table:table-cell>
            <table:table-cell table:style-name="Tableau16.B3" office:value-type="float" office:value="9">
              <text:p text:style-name="P83">9</text:p>
            </table:table-cell>
            <table:table-cell table:style-name="Tableau16.B3" office:value-type="float" office:value="1">
              <text:p text:style-name="P83">1</text:p>
            </table:table-cell>
          </table:table-row>
          <table:table-row>
            <table:table-cell table:style-name="Tableau16.A1" office:value-type="string">
              <text:p text:style-name="P88">Le </text:p>
            </table:table-cell>
            <table:table-cell table:style-name="Tableau16.B3" office:value-type="float" office:value="42">
              <text:p text:style-name="P83">42</text:p>
            </table:table-cell>
            <table:table-cell table:style-name="Tableau16.B3" office:value-type="float" office:value="43">
              <text:p text:style-name="P83">43</text:p>
            </table:table-cell>
            <table:table-cell table:style-name="Tableau16.B3" office:value-type="float" office:value="11">
              <text:p text:style-name="P83">11</text:p>
            </table:table-cell>
            <table:table-cell table:style-name="Tableau16.B3" office:value-type="float" office:value="4">
              <text:p text:style-name="P83">4</text:p>
            </table:table-cell>
          </table:table-row>
        </table:table>
        <text:p text:style-name="P21"/>
        <text:p text:style-name="P29"/>
      </text:section>
      <text:h text:style-name="P17" text:outline-level="1"><text:bookmark-start text:name="__RefHeading___Toc215584_2930363814"/>III. Id-distakk fl-immaġni bejn l-ETV u l-edukazzjoni ġenerali <text:bookmark-end text:name="__RefHeading___Toc215584_2930363814"/></text:h>
      <text:p text:style-name="P21"/>
      <text:section text:style-name="Sect2" text:name="Section5">
        <text:h text:style-name="P19" text:outline-level="2"><text:bookmark-start text:name="__RefHeading___Toc215586_2930363814"/>1. Immaġni komparattiva tal-ETV kontra l-edukazzjoni ġenerali <text:bookmark-end text:name="__RefHeading___Toc215586_2930363814"/></text:h>
        <text:p text:style-name="P50">Tliet kwarti taċ-ċittadini tal-UE jgħidu li l-edukazzjoni ġenerali fil-livell sekondarju għoli għandha immaġni aktar pożittiva mill-VET f’pajjiżhom </text:p>
        <text:p text:style-name="P21">Madwar l-Unjoni Ewropea, 75 % ta’ dawk li wieġbu jgħidu li l-edukazzjoni ġenerali fil-livell sekondarju għoli għandha immaġni aktar pożittiva mill-VET f’pajjiżhom, inklużi 25 % li jaqblu bis-sħiħ<text:note text:id="ftn37" text:note-class="footnote"><text:note-citation>37</text:note-citation><text:note-body><text:p text:style-name="P13">QB9.3. Jekk jogħġbok għidli sa liema punt taqbel jew ma taqbilx ma’ kull waħda mid-dikjarazzjonijiet li ġejjin: Fl-edukazzjoni ġenerali (il-PAJJIŻ TAGĦNA) fil-livell sekondarju għoli għandha immaġni aktar pożittiva mill-edukazzjoni vokazzjonali inizjali. </text:p></text:note-body></text:note> u 50 % li għandhom it-tendenza li jaqblu. Wieħed minn kull ħamsa (19%) ma jaqblux, filwaqt li 6% ma jafux. </text:p>
        <text:p text:style-name="P21">Dawn ir-riżultati huma stabbli meta mqabbla ma’ dawk osservati fl-2016. L-istħarriġ tas-Cedefop tal-2016 (EU28) sab li 74 % qablu li l-edukazzjoni ġenerali kellha immaġni aktar pożittiva mill-edukazzjoni<text:note text:id="ftn38" text:note-class="footnote"><text:note-citation>38</text:note-citation><text:note-body><text:p text:style-name="Footnote"><text:a xlink:type="simple" xlink:href="https://www.cedefop.europa.eu/en/tools/opinion-survey-on-vet?visualisation=MAP&amp;topic=group2&amp;question=Q21T2__Q&amp;answer=Q21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2&amp;question=Q21T2__Q&amp;answer=Q21T2_A1&amp;subset=EducationLevel&amp;subsetVal=All&amp;country=AT&amp;countryB=EU28</text:span></text:a><text:span text:style-name="T55"> Il-kliem tal-mistoqsija jvarja mill-istħarriġ attwali. Q21.3: “Sa liema punt taqbel jew ma taqbilx ma’ kull waħda mid-dikjarazzjonijiet li ġejjin?-F’pajjiżek l-edukazzjoni ġenerali għandha immaġni aktar pożittiva mill-edukazzjoni vokazzjonali”. </text:span></text:p></text:note-body></text:note> vokazzjonali. </text:p>
        <text:p text:style-name="P21"><draw:g text:anchor-type="paragraph" draw:z-index="32" draw:name="Forme30" draw:style-name="gr1"><draw:frame draw:style-name="gr227" draw:text-style-name="P99" svg:width="16.878cm" svg:height="7.372cm" svg:x="0cm" svg:y="3.392cm"><draw:image xlink:href="Pictures/10000000000005490000024FE56337FA6660829D.png" xlink:type="simple" xlink:show="embed" xlink:actuate="onLoad" draw:mime-type="image/png"><text:p/></draw:image></draw:frame><draw:g draw:style-name="gr4"><draw:frame draw:style-name="gr228" draw:text-style-name="P99" svg:width="14.098cm" svg:height="0.959cm" svg:x="0.589cm" svg:y="10.945cm"><draw:image xlink:href="Pictures/100000000000022300000022902E68B765C34830.png" xlink:type="simple" xlink:show="embed" xlink:actuate="onLoad" draw:mime-type="image/png"><text:p/></draw:image></draw:frame><draw:frame draw:style-name="gr229" draw:text-style-name="P101" svg:width="2.925cm" svg:height="0.648cm" svg:x="1.05cm" svg:y="11.118cm"><draw:text-box><text:p text:style-name="P105"><text:span text:style-name="T60">Naqbel ħafna</text:span></text:p></draw:text-box></draw:frame><draw:frame draw:style-name="gr230" draw:text-style-name="P101" svg:width="2.857cm" svg:height="0.59cm" svg:x="4.059cm" svg:y="11.097cm"><draw:text-box><text:p text:style-name="P105"><text:span text:style-name="T60">Ħerqana li naqblu</text:span></text:p></draw:text-box></draw:frame><draw:frame draw:style-name="gr231" draw:text-style-name="P101" svg:width="3.282cm" svg:height="0.902cm" svg:x="7.241cm" svg:y="11.139cm"><draw:text-box><text:p text:style-name="P105"><text:span text:style-name="T60">Ħerqana li ma naqblux</text:span></text:p></draw:text-box></draw:frame><draw:frame draw:style-name="gr232" draw:text-style-name="P101" svg:width="3.483cm" svg:height="0.646cm" svg:x="10.871cm" svg:y="11.099cm"><draw:text-box><text:p text:style-name="P105"><text:span text:style-name="T60">Ma naqbilx ħafna</text:span></text:p></draw:text-box></draw:frame><draw:frame draw:style-name="gr233" draw:text-style-name="P101" svg:width="2.52cm" svg:height="0.687cm" svg:x="14.591cm" svg:y="11.099cm"><draw:text-box><text:p text:style-name="P105"><text:span text:style-name="T60">Ma nafx</text:span></text:p></draw:text-box></draw:frame></draw:g><draw:frame draw:style-name="gr234" draw:text-style-name="P101" svg:width="16.749cm" svg:height="1.227cm" svg:x="0.127cm" svg:y="2.117cm"><draw:text-box><text:p text:style-name="P100"><text:span text:style-name="T60">QB9.3. Jekk jogħġbok għidli sa liema punt taqbel jew ma taqbilx ma’ kull waħda mid-dikjarazzjonijiet li ġejjin: - Fl-edukazzjoni ġenerali (PAJJIŻ TAGĦNA) fil-livell sekondarju għoli għandha </text:span></text:p><text:p text:style-name="P100"><text:span text:style-name="T60">immaġni aktar pożittiva tal-bniedem fl-edukazzjoni vokazzjonali inizjali (%)</text:span></text:p></draw:text-box></draw:frame></draw:g><draw:g text:anchor-type="paragraph" draw:z-index="31" draw:name="Forme29" draw:style-name="gr1"><draw:frame draw:style-name="gr235" draw:text-style-name="P99" svg:width="4.047cm" svg:height="4.426cm" svg:x="11.128cm" svg:y="-4.65cm"><draw:image xlink:href="Pictures/10000000000001E00000020D1D5D0BC0326BEAD4.png" xlink:type="simple" xlink:show="embed" xlink:actuate="onLoad" draw:mime-type="image/png"><text:p/></draw:image></draw:frame><draw:frame draw:style-name="gr236" draw:text-style-name="P101" svg:width="8.755cm" svg:height="1.876cm" svg:x="8.92cm" svg:y="-6.71cm"><draw:text-box><text:p text:style-name="P100"><text:span text:style-name="T60">QB9.3: Jekk jogħġbok għidli sa liema punt taqbel jew ma taqbilx ma’ kull waħda mid-dikjarazzjonijiet li ġejjin: - Fl-edukazzjoni ġenerali (il-PAJJIŻ TAGĦNA) fil-livell sekondarju għoli għandha immaġni aktar pożittiva mill-edukazzjoni vokazzjonali inizjali (UE27) (%) </text:span></text:p></draw:text-box></draw:frame><draw:frame draw:style-name="gr237" draw:text-style-name="P101" svg:width="2.92cm" svg:height="0.578cm" svg:x="11.897cm" svg:y="-5.227cm"><draw:text-box><text:p text:style-name="P100"><text:span text:style-name="T60">Ma nafx 6</text:span></text:p></draw:text-box></draw:frame><draw:frame draw:style-name="gr238" draw:text-style-name="P101" svg:width="2.946cm" svg:height="0.578cm" svg:x="9.555cm" svg:y="-4.734cm"><draw:text-box><text:p text:style-name="P100"><text:span text:style-name="T60">Ma naqbilx ħafna 3</text:span></text:p></draw:text-box></draw:frame><draw:frame draw:style-name="gr239" draw:text-style-name="P104" svg:width="2.329cm" svg:height="0.902cm" svg:x="9.165cm" svg:y="-3.948cm"><draw:text-box><text:p text:style-name="P103"><text:span text:style-name="T60">Ħerqana li ma naqblux 16</text:span></text:p></draw:text-box></draw:frame><draw:frame draw:style-name="gr240" draw:text-style-name="P101" svg:width="3.768cm" svg:height="0.578cm" svg:x="11.34cm" svg:y="-0.159cm"><draw:text-box><text:p text:style-name="P100"><text:span text:style-name="T60">Ħerqana li naqblu 50</text:span></text:p></draw:text-box></draw:frame><draw:frame draw:style-name="gr241" draw:text-style-name="P101" svg:width="2.493cm" svg:height="0.902cm" svg:x="14.131cm" svg:y="-4.779cm"><draw:text-box><text:p text:style-name="P100"><text:span text:style-name="T60">Naqbel ħafna 25</text:span></text:p></draw:text-box></draw:frame></draw:g>Fl-istħarriġ attwali, il-maġġoranza ta’ dawk li wieġbu fl-Istati Membri kollha jaħsbu li l-edukazzjoni ġenerali għandha immaġni aktar pożittiva mill-ETV f’pajjiżhom. Madankollu, ir-riżultati jvarjaw bejn l-Istati Membri, bl-ogħla livelli ta’ qbil ma’ din id-dikjarazzjoni rreġistrati fl-Iżvezja (91 %), fid-Danimarka u fil-Finlandja (it-tnejn 88 %) u f’Ċipru (85 %). L-aktar livelli baxxi huma rreġistrati fiċ-Ċekja (62 %), fil-Latvja (64 %) u fir-Rumanija (66 %). </text:p>
        <text:p text:style-name="P21">Fi 17-il Stat Membru, mill-inqas tliet kwarti ta’ dawk li wieġbu jgħidu li l-edukazzjoni ġenerali fil-livell sekondarju għoli għandha immaġni aktar pożittiva mill-VET f’pajjiżhom. </text:p>
        <text:p text:style-name="P29"><office:annotation loext:resolved="false"><dc:creator>Pierre Dieumegard</dc:creator><dc:date>2026-08-13T08:34:49.039000000</dc:date><text:p text:style-name="P98"><text:span text:style-name="T59">(paĝo aldonita)</text:span></text:p></office:annotation>Il-punt sa fejn dawk li wieġbu jaqblu li l-edukazzjoni sekondarja għolja ġenerali għandha immaġni aktar pożittiva mill-ETV ivarja skont il-fatturi soċjodemografiċi u attitudinali kif ġej.</text:p>
        <text:p text:style-name="P21">■ Hemm xi differenzi notevoli bejn il-kategoriji soċjoprofessjonali: 83 % tal-istudenti jemmnu li l-edukazzjoni sekondarja għolja ġenerali għandha immaġni aktar pożittiva mill-VET, meta mqabbla ma’ 71 % tal-persuni tad-dar.</text:p>
        <text:p text:style-name="P21">■ Skont l-età fi tmiem l-edukazzjoni, dawk li wieġbu li spiċċaw l-edukazzjoni fl-età ta’ 20 sena jew aktar huma l-aktar probabbli li jaqblu (79 %), meta mqabbla ma’ 73 % fost dawk li spiċċaw bejn is-16 u d-19-il sena u 68 % fost dawk li spiċċaw fl-età ta’ 15-il sena jew iżgħar.</text:p>
        <text:p text:style-name="P21">■ Dawk li wieġbu li għandhom bejn il-15 u l-24 sena huma wkoll l-aktar probabbli li jemmnu li l-edukazzjoni sekondarja ġenerali għandha immaġni aktar pożittiva (79 %), meta mqabbla ma’ 72 % ta’ dawk li għandhom 55 sena u aktar.</text:p>
        <text:p text:style-name="P21">■ Dawk li wieġbu li huma konxji tal-effetti tat-tmexxija attiva tal-istudenti f’ċerti direzzjonijiet (spiss ibbażati fuq il-ġeneru) u l-impatt tal-istigma fl-edukazzjoni huma ħafna aktar probabbli li jaqblu li l-edukazzjoni sekondarja ġenerali għandha immaġni aktar pożittiva mill-VET. Dan il-mudell huwa l-aktar evidenti fost dawk li jemmnu: li n-nisa huma diretti lejn l-edukazzjoni ġenerali anke jekk huma interessati f'suġġetti tekniċi (81% vs 64%) ; li l-għalliema ma jindirizzawx b’mod adegwat il-preġudizzju bejn il-ġeneri (82 % vs 70 %); li l-familji, il-pari u l-media soċjali jsaħħu l-istereotipi (81 % vs 65 %); u li l-irġiel fl-oqsma tal-VET li jagħtu l-kura jiffaċċjaw stigma (82% vs 69%).</text:p>
        <text:p text:style-name="P21">■ Dawk li wieġbu li jirrakkomandaw l-edukazzjoni sekondarja ġenerali huma aktar probabbli li jaqblu li għandha immaġni aktar pożittiva mill-VET (82 %) meta mqabbla ma’ dawk li jirrakkomandaw l-edukazzjoni vokazzjonali (72 %).</text:p>
        <text:p text:style-name="P21">■ Din il-fehma hija aktar prevalenti fost ir-rispondenti li jikkwotaw gwida mill-għalliema jew mill-konsulenti tal-iskejjel (80 % vs 73 %) jew prestazzjoni ħażina fl-iskejjel bħala fatturi li jinfluwenzaw l-għażla tal-VET (80 % vs 73 %). Jidher li hemm diskrepanzi iżgħar għall-pariri mill-ġenituri (77% vs 74%) u l-ħtieġa li l-flus jitħallsu malajr (76% vs 74%). L-impatt tal-midja soċjali fuq l-għażla tal-ETV ma jidhirx li jaffettwa dan ir-riżultat (75 % fiż-żewġ gruppi).</text:p>
        <text:p text:style-name="P21">■ Ma hemm l-ebda differenza skont il-ġeneru, jew skont l-attendenza preċedenti tal-VET.</text:p>
        <text:p text:style-name="P21"/>
        <text:p text:style-name="P28"/>
        <table:table table:name="Tableau17" table:style-name="Tableau17">
          <table:table-column table:style-name="Tableau17.A"/>
          <table:table-column table:style-name="Tableau17.B"/>
          <table:table-column table:style-name="Tableau17.C"/>
          <table:table-column table:style-name="Tableau17.D"/>
          <table:table-row>
            <table:table-cell table:style-name="Tableau17.A1" table:number-columns-spanned="4" office:value-type="string">
              <text:p text:style-name="P88">QB9.3 Jekk jogħġbok għidli sa liema punt taqbel jew ma taqbilx ma’ kull waħda mid-dikjarazzjonijiet li ġejjin: Fl-edukazzjoni ġenerali (il-PAJJIŻ TAGĦNA) fil-livell sekondarju għoli għandha immaġni aktar pożittiva mill-edukazzjoni vokazzjonali inizj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0"/>
            </table:table-cell>
            <table:table-cell table:style-name="Tableau17.A1" office:value-type="string">
              <text:p text:style-name="P83">Total ta' "Qbil"</text:p>
            </table:table-cell>
            <table:table-cell table:style-name="Tableau17.A1" office:value-type="string">
              <text:p text:style-name="P83">Total ta' "Nuqqas ta' qbil" </text:p>
            </table:table-cell>
            <table:table-cell table:style-name="Tableau17.A1" office:value-type="string">
              <text:p text:style-name="P83">Ma nafx</text:p>
            </table:table-cell>
          </table:table-row>
          <table:table-row>
            <table:table-cell table:style-name="Tableau17.A1" office:value-type="string">
              <text:p text:style-name="P88">UE27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Raġel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Mara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15-24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25-39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40-54 </text:p>
            </table:table-cell>
            <table:table-cell table:style-name="Tableau17.B3" office:value-type="float" office:value="74">
              <text:p text:style-name="P92">74</text:p>
            </table:table-cell>
            <table:table-cell table:style-name="Tableau17.B3" office:value-type="float" office:value="20">
              <text:p text:style-name="P92">20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&gt;=55</text:p>
            </table:table-cell>
            <table:table-cell table:style-name="Tableau17.B3" office:value-type="float" office:value="72">
              <text:p text:style-name="P92">72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9">
              <text:p text:style-name="P92">9</text:p>
            </table:table-cell>
          </table:table-row>
          <table:table-row>
            <table:table-cell table:style-name="Tableau17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&lt;=-15</text:p>
            </table:table-cell>
            <table:table-cell table:style-name="Tableau17.B3" office:value-type="float" office:value="68">
              <text:p text:style-name="P92">68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13">
              <text:p text:style-name="P92">13</text:p>
            </table:table-cell>
          </table:table-row>
          <table:table-row>
            <table:table-cell table:style-name="Tableau17.A1" office:value-type="string">
              <text:p text:style-name="P88">16-19 </text:p>
            </table:table-cell>
            <table:table-cell table:style-name="Tableau17.B3" office:value-type="float" office:value="73">
              <text:p text:style-name="P92">73</text:p>
            </table:table-cell>
            <table:table-cell table:style-name="Tableau17.B3" office:value-type="float" office:value="21">
              <text:p text:style-name="P92">21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&gt;=20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Għadu qed Jistudja </text:p>
            </table:table-cell>
            <table:table-cell table:style-name="Tableau17.B3" office:value-type="float" office:value="81">
              <text:p text:style-name="P92">81</text:p>
            </table:table-cell>
            <table:table-cell table:style-name="Tableau17.B3" office:value-type="float" office:value="15">
              <text:p text:style-name="P92">15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Ħaddiem għal rasu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Maniġers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4">
              <text:p text:style-name="P92">4</text:p>
            </table:table-cell>
          </table:table-row>
          <table:table-row>
            <table:table-cell table:style-name="Tableau17.A1" office:value-type="string">
              <text:p text:style-name="P88">Kullari bojod oħrajn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Ħaddiema manwali </text:p>
            </table:table-cell>
            <table:table-cell table:style-name="Tableau17.B3" office:value-type="float" office:value="73">
              <text:p text:style-name="P92">73</text:p>
            </table:table-cell>
            <table:table-cell table:style-name="Tableau17.B3" office:value-type="float" office:value="22">
              <text:p text:style-name="P92">22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Persuni tad-dar </text:p>
            </table:table-cell>
            <table:table-cell table:style-name="Tableau17.B3" office:value-type="float" office:value="71">
              <text:p text:style-name="P92">71</text:p>
            </table:table-cell>
            <table:table-cell table:style-name="Tableau17.B3" office:value-type="float" office:value="23">
              <text:p text:style-name="P92">23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Persuni qiegħda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7">
              <text:p text:style-name="P92">7</text:p>
            </table:table-cell>
          </table:table-row>
          <table:table-row>
            <table:table-cell table:style-name="Tableau17.A1" office:value-type="string">
              <text:p text:style-name="P88">Irtirata </text:p>
            </table:table-cell>
            <table:table-cell table:style-name="Tableau17.B3" office:value-type="float" office:value="72">
              <text:p text:style-name="P92">72</text:p>
            </table:table-cell>
            <table:table-cell table:style-name="Tableau17.B3" office:value-type="float" office:value="18">
              <text:p text:style-name="P92">18</text:p>
            </table:table-cell>
            <table:table-cell table:style-name="Tableau17.B3" office:value-type="float" office:value="10">
              <text:p text:style-name="P92">10</text:p>
            </table:table-cell>
          </table:table-row>
          <table:table-row>
            <table:table-cell table:style-name="Tableau17.A1" office:value-type="string">
              <text:p text:style-name="P88">Studenti </text:p>
            </table:table-cell>
            <table:table-cell table:style-name="Tableau17.B3" office:value-type="float" office:value="83">
              <text:p text:style-name="P92">83</text:p>
            </table:table-cell>
            <table:table-cell table:style-name="Tableau17.B3" office:value-type="float" office:value="14">
              <text:p text:style-name="P92">14</text:p>
            </table:table-cell>
            <table:table-cell table:style-name="Tableau17.B3" office:value-type="float" office:value="3">
              <text:p text:style-name="P92">3</text:p>
            </table:table-cell>
          </table:table-row>
          <table:table-row>
            <table:table-cell table:style-name="Tableau17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Żona rurali jew villaġġ </text:p>
            </table:table-cell>
            <table:table-cell table:style-name="Tableau17.B3" office:value-type="float" office:value="71">
              <text:p text:style-name="P92">71</text:p>
            </table:table-cell>
            <table:table-cell table:style-name="Tableau17.B3" office:value-type="float" office:value="21">
              <text:p text:style-name="P92">21</text:p>
            </table:table-cell>
            <table:table-cell table:style-name="Tableau17.B3" office:value-type="float" office:value="8">
              <text:p text:style-name="P92">8</text:p>
            </table:table-cell>
          </table:table-row>
          <table:table-row>
            <table:table-cell table:style-name="Tableau17.A1" office:value-type="string">
              <text:p text:style-name="P88">Belt żgħira jew ta’ daqs medju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6">
              <text:p text:style-name="P92">6</text:p>
            </table:table-cell>
          </table:table-row>
          <table:table-row>
            <table:table-cell table:style-name="Tableau17.A1" office:value-type="string">
              <text:p text:style-name="P88">Belt kbira </text:p>
            </table:table-cell>
            <table:table-cell table:style-name="Tableau17.B3" office:value-type="float" office:value="79">
              <text:p text:style-name="P92">79</text:p>
            </table:table-cell>
            <table:table-cell table:style-name="Tableau17.B3" office:value-type="float" office:value="16">
              <text:p text:style-name="P92">16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Pożittiv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Negattivi </text:p>
            </table:table-cell>
            <table:table-cell table:style-name="Tableau17.B3" office:value-type="float" office:value="78">
              <text:p text:style-name="P92">78</text:p>
            </table:table-cell>
            <table:table-cell table:style-name="Tableau17.B3" office:value-type="float" office:value="19">
              <text:p text:style-name="P92">19</text:p>
            </table:table-cell>
            <table:table-cell table:style-name="Tableau17.B3" office:value-type="float" office:value="3">
              <text:p text:style-name="P92">3</text:p>
            </table:table-cell>
          </table:table-row>
          <table:table-row>
            <table:table-cell table:style-name="Tableau17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7.A1" office:value-type="string">
              <text:p text:style-name="P88">Iva </text:p>
            </table:table-cell>
            <table:table-cell table:style-name="Tableau17.B3" office:value-type="float" office:value="75">
              <text:p text:style-name="P92">75</text:p>
            </table:table-cell>
            <table:table-cell table:style-name="Tableau17.B3" office:value-type="float" office:value="20">
              <text:p text:style-name="P92">20</text:p>
            </table:table-cell>
            <table:table-cell table:style-name="Tableau17.B3" office:value-type="float" office:value="5">
              <text:p text:style-name="P92">5</text:p>
            </table:table-cell>
          </table:table-row>
          <table:table-row>
            <table:table-cell table:style-name="Tableau17.A1" office:value-type="string">
              <text:p text:style-name="P88">Le </text:p>
            </table:table-cell>
            <table:table-cell table:style-name="Tableau17.B3" office:value-type="float" office:value="76">
              <text:p text:style-name="P92">76</text:p>
            </table:table-cell>
            <table:table-cell table:style-name="Tableau17.B3" office:value-type="float" office:value="17">
              <text:p text:style-name="P92">17</text:p>
            </table:table-cell>
            <table:table-cell table:style-name="Tableau17.B3" office:value-type="float" office:value="7">
              <text:p text:style-name="P92">7</text:p>
            </table:table-cell>
          </table:table-row>
        </table:table>
        <text:p text:style-name="P21"><text:soft-page-break/></text:p>
        <text:p text:style-name="P51">Maġġoranza kbira taċ-ċittadini tal-UE jgħidu li l-istudenti bi prestazzjoni akkademika ogħla spiss jiġu mħeġġa jsegwu edukazzjoni ġenerali aktar milli VET </text:p>
        <text:p text:style-name="P21">Madwar l-Unjoni Ewropea, 82 % jemmnu li l-istudenti bi prestazzjoni akkademika ogħla spiss jiġu mħeġġa, fil-livell sekondarju għoli, isegwu edukazzjoni ġenerali aktar milli<text:note text:id="ftn39" text:note-class="footnote"><text:note-citation>39</text:note-citation><text:note-body><text:p text:style-name="P13">QB9.2. Jekk jogħġbok għidli sa liema punt taqbel jew ma taqbilx ma’ kull waħda mid-dikjarazzjonijiet li ġejjin: L-istudenti bi prestazzjoni akkademika ogħla spiss jiġu mħeġġa, fil-livell sekondarju għoli, isegwu edukazzjoni ġenerali aktar milli vokazzjonali inizjali. </text:p></text:note-body></text:note> ETV. Madwar wieħed minn kull għaxar rispondenti ma jaqblux (11 %), filwaqt li 7 % ma jafux. </text:p>
        <text:p text:style-name="P21">L-opinjonijiet ivarjaw bejn l-Istati Membri, bl-ogħla livelli ta’ ftehim jiġu rreġistrati fl-Iżvezja (93 %), fil-Greċja (91 %) u fid-Danimarka (90 %). Madankollu, il-ftehim huwa mifrux anke fil-pajjiżi bl-aktar livelli baxxi ta’ ftehim: Iċ-Ċekja (69 %), il-Bulgarija (71 %), u r-Rumanija (73 %). </text:p>
        <text:p text:style-name="P21"><draw:g text:anchor-type="paragraph" draw:z-index="33" draw:name="Forme31" draw:style-name="gr1"><draw:frame draw:style-name="gr220" draw:text-style-name="P99" svg:width="5.111cm" svg:height="5.495cm" svg:x="10.813cm" svg:y="-3.018cm"><draw:image xlink:href="Pictures/10000000000001CF000001F297DCCCC5D0CD5955.png" xlink:type="simple" xlink:show="embed" xlink:actuate="onLoad" draw:mime-type="image/png"><text:p/></draw:image></draw:frame><draw:frame draw:style-name="gr221" draw:text-style-name="P101" svg:width="8.185cm" svg:height="1.876cm" svg:x="8.904cm" svg:y="-5.606cm"><draw:text-box><text:p text:style-name="P100"><text:span text:style-name="T60">QB 9.2: Jekk jogħġbok għidli sa liema punt taqbel jew ma taqbilx ma’ kull waħda mid-dikjarazzjonijiet li ġejjin: - Studenti bi prestazzjoni akkademika ogħla huma spiss imħeġġa, fil-livell sekondarju għoli, biex isegwu edukazzjoni ġenerali aktar milli vokazzjonali inizjali (EU-27) (%) </text:span></text:p></draw:text-box></draw:frame><draw:frame draw:style-name="gr222" draw:text-style-name="P101" svg:width="2.14cm" svg:height="0.578cm" svg:x="12.028cm" svg:y="-3.549cm"><draw:text-box><text:p text:style-name="P100"><text:span text:style-name="T60">Ma nafx 7</text:span></text:p></draw:text-box></draw:frame><draw:frame draw:style-name="gr223" draw:text-style-name="P104" svg:width="2.174cm" svg:height="0.902cm" svg:x="10.172cm" svg:y="-3.212cm"><draw:text-box><text:p text:style-name="P103"><text:span text:style-name="T60">Ma naqbilx ħafna 2</text:span></text:p></draw:text-box></draw:frame><draw:frame draw:style-name="gr224" draw:text-style-name="P104" svg:width="2.574cm" svg:height="0.902cm" svg:x="8.939cm" svg:y="-2.36cm"><draw:text-box><text:p text:style-name="P103"><text:span text:style-name="T60">Ħerqana li ma naqblux 9</text:span></text:p></draw:text-box></draw:frame><draw:frame draw:style-name="gr225" draw:text-style-name="P104" svg:width="2.107cm" svg:height="0.902cm" svg:x="10.227cm" svg:y="2.139cm"><draw:text-box><text:p text:style-name="P103"><text:span text:style-name="T60">Ħerqana li naqblu 48</text:span></text:p></draw:text-box></draw:frame><draw:frame draw:style-name="gr226" draw:text-style-name="P101" svg:width="1.821cm" svg:height="0.902cm" svg:x="15.402cm" svg:y="-2.406cm"><draw:text-box><text:p text:style-name="P100"><text:span text:style-name="T60">Naqbel ħafna 34</text:span></text:p></draw:text-box></draw:frame></draw:g><text:s/></text:p>
        <text:p text:style-name="P29">Il-punt sa fejn ir-rispondenti jaqblu li l-istudenti bi prestazzjoni akkademika ogħla spiss jiġu mħeġġa jsegwu l-edukazzjoni ġenerali aktar milli l-VET ivarja skont il-fatturi soċjodemografiċi u attitudinali kif ġej. </text:p>
        <text:p text:style-name="P52">■ Dawk li wieġbu li għadhom qed jistudjaw u dawk li spiċċaw l-edukazzjoni fl-età ta’ 20 sena jew aktar huma l-aktar probabbli li jaqblu li studenti bi prestazzjoni akkademika ogħla spiss jiġu mħeġġa jsegwu edukazzjoni ġenerali aktar milli VET (87%-86%). Din iċ-ċifra hija ta’ 76 % fost dawk li spiċċaw l-edukazzjoni ta’ 15-il sena jew iżgħar. </text:p>
        <text:p text:style-name="P52">■ Hemm xi differenzi bejn il-kategoriji soċjoprofessjonali: il-maniġers (88 %) u l-istudenti (87 %) huma aktar probabbli minn kategoriji okkupazzjonali oħra (79–84 %) li jaqblu ma’ din id-dikjarazzjoni. </text:p>
        <text:p text:style-name="P52">■ Dawk li wieġbu li għandhom bejn il-15 u l-24 sena u bejn il-25 u d-39 sena (84 u 85 %) huma l-aktar probabbli li jemmnu li l-istudenti bi prestazzjoni akkademika ogħla huma mħeġġa jidħlu fl-edukazzjoni ġenerali. Din iċ-ċifra tinżel għal 80 % fost dawk li għandhom 55 sena jew aktar. </text:p>
        <text:p text:style-name="P52">■ Il-Ftehim ma’ din id-dikjarazzjoni huwa ogħla fost dawk li jaraw il-gwida għall-għalliema u l-ħtieġa li jaqilgħu l-flus malajr bħala fatturi sinifikanti fl-għażla tal-VET (87 % vs. 81 % u 86 % vs. 79 %, rispettivament). L-impatt tal-midja soċjali fuq l-għażla tal-ETV ma jidhirx li jaffettwa l-livelli ta’ ftehim (83 % fiż-żewġ gruppi). </text:p>
        <text:p text:style-name="P52">■ Dawk li wieġbu li jqisu li gradi fqar-aspett ieħor tal-prestazzjoni tal-iskola-huma fattur li jinfluwenza l-għażla tal-ETV huma ftit aktar probabbli li jaqblu mad-dikjarazzjoni (87 %) minn dawk li ma jaqblux (81 %). </text:p>
        <text:p text:style-name="P52">■ Ma hemm l-ebda differenza skont il-ġeneru. </text:p>
        <text:p text:style-name="P21"/>
        <text:p text:style-name="P28"/>
        <table:table table:name="Tableau18" table:style-name="Tableau18">
          <table:table-column table:style-name="Tableau18.A"/>
          <table:table-column table:style-name="Tableau18.B"/>
          <table:table-column table:style-name="Tableau18.C"/>
          <table:table-column table:style-name="Tableau18.D"/>
          <table:table-row>
            <table:table-cell table:style-name="Tableau18.A1" table:number-columns-spanned="4" office:value-type="string">
              <text:p text:style-name="P88">QB9.2 Jekk jogħġbok għidli sa liema punt taqbel jew ma taqbilx ma’ kull waħda mid-dikjarazzjonijiet li ġejjin: L-istudenti bi prestazzjoni akkademika ogħla spiss jiġu mħeġġa, fil-livell sekondarju għoli, isegwu edukazzjoni ġenerali aktar milli vokazzjonali inizj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0"/>
            </table:table-cell>
            <table:table-cell table:style-name="Tableau18.A1" office:value-type="string">
              <text:p text:style-name="P83">Total ta' "Qbil"</text:p>
            </table:table-cell>
            <table:table-cell table:style-name="Tableau18.A1" office:value-type="string">
              <text:p text:style-name="P83">Total ta' "Nuqqas ta' qbil" </text:p>
            </table:table-cell>
            <table:table-cell table:style-name="Tableau18.A1" office:value-type="string">
              <text:p text:style-name="P83">Ma nafx</text:p>
            </table:table-cell>
          </table:table-row>
          <table:table-row>
            <table:table-cell table:style-name="Tableau18.A1" office:value-type="string">
              <text:p text:style-name="P88">UE27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Raġel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1" office:value-type="string">
              <text:p text:style-name="P88">Mara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15-24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3">
              <text:p text:style-name="P83">3</text:p>
            </table:table-cell>
          </table:table-row>
          <table:table-row>
            <table:table-cell table:style-name="Tableau18.A1" office:value-type="string">
              <text:p text:style-name="P88">25-39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40-54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&gt;=55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9">
              <text:p text:style-name="P83">9</text:p>
            </table:table-cell>
          </table:table-row>
          <table:table-row>
            <table:table-cell table:style-name="Tableau18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&lt;=-15</text:p>
            </table:table-cell>
            <table:table-cell table:style-name="Tableau18.B3" office:value-type="float" office:value="76">
              <text:p text:style-name="P83">76</text:p>
            </table:table-cell>
            <table:table-cell table:style-name="Tableau18.B3" office:value-type="float" office:value="9">
              <text:p text:style-name="P83">9</text:p>
            </table:table-cell>
            <table:table-cell table:style-name="Tableau18.B3" office:value-type="float" office:value="15">
              <text:p text:style-name="P83">15</text:p>
            </table:table-cell>
          </table:table-row>
          <table:table-row>
            <table:table-cell table:style-name="Tableau18.A1" office:value-type="string">
              <text:p text:style-name="P88">16-19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&gt;=20</text:p>
            </table:table-cell>
            <table:table-cell table:style-name="Tableau18.B3" office:value-type="float" office:value="86">
              <text:p text:style-name="P83">86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Għadu qed Jistudja </text:p>
            </table:table-cell>
            <table:table-cell table:style-name="Tableau18.B3" office:value-type="float" office:value="87">
              <text:p text:style-name="P83">87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2">
              <text:p text:style-name="P83">2</text:p>
            </table:table-cell>
          </table:table-row>
          <table:table-row>
            <table:table-cell table:style-name="Tableau18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Ħaddiem għal rasu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Maniġers </text:p>
            </table:table-cell>
            <table:table-cell table:style-name="Tableau18.B3" office:value-type="float" office:value="88">
              <text:p text:style-name="P83">88</text:p>
            </table:table-cell>
            <table:table-cell table:style-name="Tableau18.B3" office:value-type="float" office:value="8">
              <text:p text:style-name="P83">8</text:p>
            </table:table-cell>
            <table:table-cell table:style-name="Tableau18.B3" office:value-type="float" office:value="4">
              <text:p text:style-name="P83">4</text:p>
            </table:table-cell>
          </table:table-row>
          <table:table-row>
            <table:table-cell table:style-name="Tableau18.A1" office:value-type="string">
              <text:p text:style-name="P88">Kullari bojod oħrajn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Ħaddiema manwali </text:p>
            </table:table-cell>
            <table:table-cell table:style-name="Tableau18.B3" office:value-type="float" office:value="81">
              <text:p text:style-name="P83">81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Persuni tad-dar </text:p>
            </table:table-cell>
            <table:table-cell table:style-name="Tableau18.B3" office:value-type="float" office:value="79">
              <text:p text:style-name="P83">79</text:p>
            </table:table-cell>
            <table:table-cell table:style-name="Tableau18.B3" office:value-type="float" office:value="14">
              <text:p text:style-name="P83">14</text:p>
            </table:table-cell>
            <table:table-cell table:style-name="Tableau18.B3" office:value-type="float" office:value="7">
              <text:p text:style-name="P83">7</text:p>
            </table:table-cell>
          </table:table-row>
          <table:table-row>
            <table:table-cell table:style-name="Tableau18.A1" office:value-type="string">
              <text:p text:style-name="P88">Persuni qiegħda </text:p>
            </table:table-cell>
            <table:table-cell table:style-name="Tableau18.B3" office:value-type="float" office:value="79">
              <text:p text:style-name="P83">79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8">
              <text:p text:style-name="P83">8</text:p>
            </table:table-cell>
          </table:table-row>
          <table:table-row>
            <table:table-cell table:style-name="Tableau18.A1" office:value-type="string">
              <text:p text:style-name="P88">Irtirata 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10">
              <text:p text:style-name="P83">10</text:p>
            </table:table-cell>
          </table:table-row>
          <table:table-row>
            <table:table-cell table:style-name="Tableau18.A1" office:value-type="string">
              <text:p text:style-name="P88">Studenti </text:p>
            </table:table-cell>
            <table:table-cell table:style-name="Tableau18.B3" office:value-type="float" office:value="87">
              <text:p text:style-name="P83">87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2">
              <text:p text:style-name="P83">2</text:p>
            </table:table-cell>
          </table:table-row>
          <table:table-row>
            <table:table-cell table:style-name="Tableau18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Żona rurali jew villaġġ </text:p>
            </table:table-cell>
            <table:table-cell table:style-name="Tableau18.B3" office:value-type="float" office:value="80">
              <text:p text:style-name="P83">80</text:p>
            </table:table-cell>
            <table:table-cell table:style-name="Tableau18.B3" office:value-type="float" office:value="12">
              <text:p text:style-name="P83">12</text:p>
            </table:table-cell>
            <table:table-cell table:style-name="Tableau18.B3" office:value-type="float" office:value="8">
              <text:p text:style-name="P83">8</text:p>
            </table:table-cell>
          </table:table-row>
          <table:table-row>
            <table:table-cell table:style-name="Tableau18.A1" office:value-type="string">
              <text:p text:style-name="P88">Belt żgħira jew ta’ daqs medju </text:p>
            </table:table-cell>
            <table:table-cell table:style-name="Tableau18.B3" office:value-type="float" office:value="83">
              <text:p text:style-name="P83">83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1" office:value-type="string">
              <text:p text:style-name="P88">Belt kbira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9">
              <text:p text:style-name="P83">9</text:p>
            </table:table-cell>
            <table:table-cell table:style-name="Tableau18.B3" office:value-type="float" office:value="6">
              <text:p text:style-name="P83">6</text:p>
            </table:table-cell>
          </table:table-row>
          <table:table-row>
            <table:table-cell table:style-name="Tableau18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Pożittiv </text:p>
            </table:table-cell>
            <table:table-cell table:style-name="Tableau18.B3" office:value-type="float" office:value="85">
              <text:p text:style-name="P83">85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Negattivi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3">
              <text:p text:style-name="P83">13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4" table:number-columns-spanned="4" office:value-type="string">
              <text:p text:style-name="P58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8.A1" office:value-type="string">
              <text:p text:style-name="P88">Iva </text:p>
            </table:table-cell>
            <table:table-cell table:style-name="Tableau18.B3" office:value-type="float" office:value="84">
              <text:p text:style-name="P83">84</text:p>
            </table:table-cell>
            <table:table-cell table:style-name="Tableau18.B3" office:value-type="float" office:value="11">
              <text:p text:style-name="P83">11</text:p>
            </table:table-cell>
            <table:table-cell table:style-name="Tableau18.B3" office:value-type="float" office:value="5">
              <text:p text:style-name="P83">5</text:p>
            </table:table-cell>
          </table:table-row>
          <table:table-row>
            <table:table-cell table:style-name="Tableau18.A1" office:value-type="string">
              <text:p text:style-name="P88">Le </text:p>
            </table:table-cell>
            <table:table-cell table:style-name="Tableau18.B3" office:value-type="float" office:value="82">
              <text:p text:style-name="P83">82</text:p>
            </table:table-cell>
            <table:table-cell table:style-name="Tableau18.B3" office:value-type="float" office:value="10">
              <text:p text:style-name="P83">10</text:p>
            </table:table-cell>
            <table:table-cell table:style-name="Tableau18.B3" office:value-type="float" office:value="8">
              <text:p text:style-name="P83">8</text:p>
            </table:table-cell>
          </table:table-row>
        </table:table>
        <text:p text:style-name="P21"><text:soft-page-break/></text:p>
        <text:p text:style-name="P51">Ftit aktar minn nofs iċ-ċittadini tal-UE jgħidu li ġeneralment huwa aktar faċli li wieħed jistudja għal kwalifika fl-edukazzjoni sekondarja għolja ġenerali milli fl-ETV </text:p>
        <text:p text:style-name="P21">Madwar l-Unjoni Ewropea, 52 % ta’ dawk li wieġbu jgħidu li huwa ġeneralment aktar faċli li wieħed jistudja għal kwalifika fl-edukazzjoni sekondarja għolja ġenerali milli fl-ETV, inklużi 12 % li jaqblu ħafna u 40 % li għandhom it-tendenza li jaqblu.<text:note text:id="ftn40" text:note-class="footnote"><text:note-citation>40</text:note-citation><text:note-body><text:p text:style-name="P13">QB9.1. Jekk jogħġbok għidli sa liema punt taqbel jew ma taqbilx ma’ kull waħda mid-dikjarazzjonijiet li ġejjin: Ġeneralment ikun aktar faċli li wieħed jistudja għal kwalifika fl-edukazzjoni sekondarja għolja ġenerali milli fl-edukazzjoni u t-taħriġ vokazzjonali inizjali. </text:p></text:note-body></text:note> B’mod ġenerali, 36 % ma jaqblux, filwaqt li 12 % ma jafux. Dan jippreżenta paradoss apparenti, peress li l-maġġoranza ta’ dawk li wieġbu jemmnu wkoll li l-istudenti bi prestazzjoni akkademika ogħla huma mħeġġa jsegwu l-perkors tal-edukazzjoni ġenerali. </text:p>
        <text:p text:style-name="P21">Fi 18-il Stat Membru, mill-inqas nofs dawk li wieġbu jgħidu li huwa ġeneralment aktar faċli li wieħed jistudja għal kwalifika fl-edukazzjoni sekondarja għolja ġenerali milli fl-ETV. </text:p>
        <text:p text:style-name="P21">Il-fehmiet ivarjaw ħafna bejn l-Istati Membri, bl-ogħla livelli ta’ ftehim irreġistrati fl-Italja (74 %), fil-Kroazja u fl-Ungerija (it-tnejn 71 %), u fis-Slovakkja (68 %) u l-aktar baxxi fil-Finlandja (21 %), fid-Danimarka (26 %) u fi Spanja (30 %). </text:p>
        <text:p text:style-name="P21"><draw:g text:anchor-type="paragraph" draw:z-index="34" draw:name="Forme32" draw:style-name="gr1"><draw:frame draw:style-name="gr213" draw:text-style-name="P99" svg:width="4.576cm" svg:height="4.934cm" svg:x="10.678cm" svg:y="-6.334cm"><draw:image xlink:href="Pictures/10000000000001BF000001E2962F76684EB6592E.png" xlink:type="simple" xlink:show="embed" xlink:actuate="onLoad" draw:mime-type="image/png"><text:p/></draw:image></draw:frame><draw:frame draw:style-name="gr214" draw:text-style-name="P101" svg:width="7.938cm" svg:height="1.876cm" svg:x="8.812cm" svg:y="-8.878cm"><draw:text-box><text:p text:style-name="P100"><text:span text:style-name="T60">QB 9.1: Jekk jogħġbok għidli sa liema punt taqbel jew ma taqbilx ma’ kull waħda mid-dikjarazzjonijiet li ġejjin: - Ġeneralment huwa aktar faċli li wieħed jistudja għal kwalifika fl-edukazzjoni sekondarja għolja ġenerali milli fl-edukazzjoni u t-taħriġ vokazzjonali inizjali (UE27) (%) </text:span></text:p></draw:text-box></draw:frame><draw:frame draw:style-name="gr215" draw:text-style-name="P104" svg:width="2.149cm" svg:height="0.902cm" svg:x="10.34cm" svg:y="-7.001cm"><draw:text-box><text:p text:style-name="P103"><text:span text:style-name="T60">Ma nafx 12</text:span></text:p></draw:text-box></draw:frame><draw:frame draw:style-name="gr216" draw:text-style-name="P104" svg:width="1.888cm" svg:height="0.902cm" svg:x="9.082cm" svg:y="-5.879cm"><draw:text-box><text:p text:style-name="P103"><text:span text:style-name="T60">Ma naqbilx ħafna 8</text:span></text:p></draw:text-box></draw:frame><draw:frame draw:style-name="gr217" draw:text-style-name="P104" svg:width="1.846cm" svg:height="1.551cm" svg:x="8.99cm" svg:y="-2.875cm"><draw:text-box><text:p text:style-name="P103"><text:span text:style-name="T60">Ħerqana li ma naqblux 28</text:span></text:p></draw:text-box></draw:frame><draw:frame draw:style-name="gr218" draw:text-style-name="P101" svg:width="1.729cm" svg:height="1.227cm" svg:x="14.55cm" svg:y="-2.158cm"><draw:text-box><text:p text:style-name="P100"><text:span text:style-name="T60">Ħerqana li naqblu 40</text:span></text:p></draw:text-box></draw:frame><draw:frame draw:style-name="gr219" draw:text-style-name="P101" svg:width="2.504cm" svg:height="0.902cm" svg:x="13.709cm" svg:y="-7.001cm"><draw:text-box><text:p text:style-name="P100"><text:span text:style-name="T60">Naqbel ħafna 12 </text:span></text:p></draw:text-box></draw:frame></draw:g><draw:g text:anchor-type="paragraph" draw:z-index="35" draw:name="Forme33" draw:style-name="gr32"><draw:frame draw:style-name="gr205" draw:text-style-name="P99" svg:width="16.885cm" svg:height="7.49cm" svg:x="0.014cm" svg:y="2.593cm"><draw:image xlink:href="Pictures/10000000000005540000025DE75BB0F81EF604E5.png" xlink:type="simple" xlink:show="embed" xlink:actuate="onLoad" draw:mime-type="image/png"><text:p/></draw:image></draw:frame><draw:frame draw:style-name="gr206" draw:text-style-name="P101" svg:width="16.569cm" svg:height="1.227cm" svg:x="0.263cm" svg:y="1.115cm"><draw:text-box><text:p text:style-name="P100"><text:span text:style-name="T60">QB 9.1. Jekk jogħġbok għidli sa liema punt taqbel jew ma taqbilx ma’ kull waħda mid-dikjarazzjonijiet li ġejjin: - Ġeneralment huwa aktar faċli li tistudja għal kwalifika fl-edukazzjoni sekondarja għolja ġenerali milli fl-edukazzjoni u t-taħriġ vokazzjonali inizjali (%) </text:span></text:p></draw:text-box></draw:frame><draw:g draw:style-name="gr4"><draw:frame draw:style-name="gr207" draw:text-style-name="P99" svg:width="14.098cm" svg:height="0.959cm" svg:x="0.499cm" svg:y="10.211cm"><draw:image xlink:href="Pictures/100000000000022300000022902E68B765C34830.png" xlink:type="simple" xlink:show="embed" xlink:actuate="onLoad" draw:mime-type="image/png"><text:p/></draw:image></draw:frame><draw:frame draw:style-name="gr208" draw:text-style-name="P101" svg:width="2.925cm" svg:height="0.648cm" svg:x="0.959cm" svg:y="10.384cm"><draw:text-box><text:p text:style-name="P105"><text:span text:style-name="T60">Naqbel ħafna</text:span></text:p></draw:text-box></draw:frame><draw:frame draw:style-name="gr209" draw:text-style-name="P101" svg:width="2.857cm" svg:height="0.59cm" svg:x="3.969cm" svg:y="10.363cm"><draw:text-box><text:p text:style-name="P105"><text:span text:style-name="T60">Ħerqana li naqblu</text:span></text:p></draw:text-box></draw:frame><draw:frame draw:style-name="gr210" draw:text-style-name="P101" svg:width="3.282cm" svg:height="0.902cm" svg:x="7.151cm" svg:y="10.405cm"><draw:text-box><text:p text:style-name="P105"><text:span text:style-name="T60">Ħerqana li ma naqblux</text:span></text:p></draw:text-box></draw:frame><draw:frame draw:style-name="gr211" draw:text-style-name="P101" svg:width="3.483cm" svg:height="0.646cm" svg:x="10.781cm" svg:y="10.365cm"><draw:text-box><text:p text:style-name="P105"><text:span text:style-name="T60">Ma naqbilx ħafna</text:span></text:p></draw:text-box></draw:frame><draw:frame draw:style-name="gr212" draw:text-style-name="P101" svg:width="2.52cm" svg:height="0.687cm" svg:x="14.501cm" svg:y="10.365cm"><draw:text-box><text:p text:style-name="P105"><text:span text:style-name="T60">Ma nafx</text:span></text:p></draw:text-box></draw:frame></draw:g></draw:g><text:s/></text:p>
        <text:p text:style-name="P29">Il-punt sa fejn dawk li wieġbu jaqblu li huwa ġeneralment aktar faċli li wieħed jistudja għal kwalifika fl-edukazzjoni ġenerali milli fl-ETV ivarja skont il-fatturi soċjodemografiċi u attitudinali kif ġej. </text:p>
        <text:p text:style-name="P52">■ Fost dawk li wieġbu li jaraw l-ETV f’dawl pożittiv, 57 % huma ta’ din il-fehma, meta mqabbla ma’ 46 % ta’ dawk li jirrapportaw perċezzjonijiet negattivi f’pajjiżhom. </text:p>
        <text:p text:style-name="P52">■ Dawk li wieġbu li għandhom fehmiet ibbażati fuq il-ġeneru ta’ STEM fil-VET huma aktar probabbli li jaqblu li huwa aktar faċli li jistudjaw għal kwalifika fl-edukazzjoni sekondarja ġenerali. Dan jinkludi lil dawk li: jemmen li l-oqsma relatati mal-iSTEM huma aktar adattati għall-irġiel (62% vs 41%); aħseb li n-nisa jirċievu inqas inkoraġġiment biex jinvolvu ruħhom f'oqsma tal-ETV relatati ma' STEM (57% vs 46%) ; jemmen li l-għalliema u l-konsulenti ma jindirizzawx b'mod adegwat il-preġudizzju bejn il-ġeneri (64 % vs 43 %); aħseb li l-irġiel fl-oqsma tal-ETV tal-indokrar jew tas-servizz jiffaċċjaw stigma (62% vs 43%) ; u jemmnu li n-nisa huma ggwidati lejn l-edukazzjoni ġenerali minkejja interess f’suġġetti tekniċi (58 % vs 43 %). Differenzi iżgħar jidhru fost ir-rispondenti li jaħsbu li l-irġiel b’kisbiet akkademiċi baxxi jiffaċċjaw pressjoni biex jagħżlu l-VET (57 % vs 47 %) u li jemmnu li l-istereotipi tal-ġeneru huma msaħħa mill-familji, mill-pari u mill-media soċjali (57 % vs 51 %). </text:p>
        <text:p text:style-name="P52">■ Hemm xi differenzi bejn il-kategoriji soċjoprofessjonali, b’59 % tal-persuni tad-dar jemmnu li kwalifika fl-edukazzjoni sekondarja għolja ġenerali hija aktar faċli biex wieħed jistudja għaliha mill-VET, meta mqabbla ma’ 43 % ta’ dawk qiegħda li wieġbu. </text:p>
        <text:p text:style-name="P52">■ Skont l-età fi tmiem l-edukazzjoni, din il-fehma hija ta’ 54 % fost dawk li spiċċaw bejn is-16 u d-19-il sena, meta mqabbla ma’ 53 % fost dawk li għadhom jistudjaw u 51 % fost dawk li spiċċaw fl-età ta’ 15-il sena jew iżgħar. Dawk li komplew l-edukazzjoni wara l-età ta’ 20 sena rreġistraw l-inqas sehem ta’ 49 %. </text:p>
        <text:p text:style-name="P52">■ Ma hemm l-ebda differenza skont il-ġeneru, l-età jew l-esperjenza preċedenti tal-ETV. </text:p>
        <text:p text:style-name="P21"/>
        <text:p text:style-name="P28"/>
        <table:table table:name="Tableau19" table:style-name="Tableau19">
          <table:table-column table:style-name="Tableau19.A"/>
          <table:table-column table:style-name="Tableau19.B"/>
          <table:table-column table:style-name="Tableau19.C"/>
          <table:table-column table:style-name="Tableau19.D"/>
          <table:table-row>
            <table:table-cell table:style-name="Tableau19.A1" table:number-columns-spanned="4" office:value-type="string">
              <text:p text:style-name="P88">QB9.1 Jekk jogħġbok għidli sa liema punt taqbel jew ma taqbilx ma’ kull waħda mid-dikjarazzjonijiet li ġejjin: Ġeneralment huwa aktar faċli li wieħed jistudja għal kwalifika fl-edukazzjoni sekondarja għolja ġenerali milli fl-edukazzjoni u t-taħriġ vokazzjonali inizj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0"/>
            </table:table-cell>
            <table:table-cell table:style-name="Tableau19.A1" office:value-type="string">
              <text:p text:style-name="P83">Total ta' "Qbil"</text:p>
            </table:table-cell>
            <table:table-cell table:style-name="Tableau19.A1" office:value-type="string">
              <text:p text:style-name="P83">Total ta' "Nuqqas ta' qbil" </text:p>
            </table:table-cell>
            <table:table-cell table:style-name="Tableau19.A1" office:value-type="string">
              <text:p text:style-name="P83">Ma nafx</text:p>
            </table:table-cell>
          </table:table-row>
          <table:table-row>
            <table:table-cell table:style-name="Tableau19.A1" office:value-type="string">
              <text:p text:style-name="P88">UE27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Raġel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Mara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13">
              <text:p text:style-name="P92">13</text:p>
            </table:table-cell>
          </table:table-row>
          <table:table-row>
            <table:table-cell table:style-name="Tableau19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15-24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7">
              <text:p text:style-name="P92">7</text:p>
            </table:table-cell>
          </table:table-row>
          <table:table-row>
            <table:table-cell table:style-name="Tableau19.A1" office:value-type="string">
              <text:p text:style-name="P88">25-39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9">
              <text:p text:style-name="P92">39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40-54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8">
              <text:p text:style-name="P92">38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&gt;=55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1">
              <text:p text:style-name="P92">31</text:p>
            </table:table-cell>
            <table:table-cell table:style-name="Tableau19.B3" office:value-type="float" office:value="17">
              <text:p text:style-name="P92">17</text:p>
            </table:table-cell>
          </table:table-row>
          <table:table-row>
            <table:table-cell table:style-name="Tableau19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&lt;=-15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29">
              <text:p text:style-name="P92">29</text:p>
            </table:table-cell>
            <table:table-cell table:style-name="Tableau19.B3" office:value-type="float" office:value="20">
              <text:p text:style-name="P92">20</text:p>
            </table:table-cell>
          </table:table-row>
          <table:table-row>
            <table:table-cell table:style-name="Tableau19.A1" office:value-type="string">
              <text:p text:style-name="P88">16-19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3">
              <text:p text:style-name="P92">33</text:p>
            </table:table-cell>
            <table:table-cell table:style-name="Tableau19.B3" office:value-type="float" office:value="13">
              <text:p text:style-name="P92">13</text:p>
            </table:table-cell>
          </table:table-row>
          <table:table-row>
            <table:table-cell table:style-name="Tableau19.A1" office:value-type="string">
              <text:p text:style-name="P88">&gt;=20</text:p>
            </table:table-cell>
            <table:table-cell table:style-name="Tableau19.B3" office:value-type="float" office:value="49">
              <text:p text:style-name="P92">49</text:p>
            </table:table-cell>
            <table:table-cell table:style-name="Tableau19.B3" office:value-type="float" office:value="41">
              <text:p text:style-name="P92">41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Għadu qed Jistudja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38">
              <text:p text:style-name="P92">38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Ħaddiem għal rasu 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Maniġers </text:p>
            </table:table-cell>
            <table:table-cell table:style-name="Tableau19.B3" office:value-type="float" office:value="48">
              <text:p text:style-name="P92">48</text:p>
            </table:table-cell>
            <table:table-cell table:style-name="Tableau19.B3" office:value-type="float" office:value="41">
              <text:p text:style-name="P92">41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1" office:value-type="string">
              <text:p text:style-name="P88">Kullari bojod oħrajn </text:p>
            </table:table-cell>
            <table:table-cell table:style-name="Tableau19.B3" office:value-type="float" office:value="56">
              <text:p text:style-name="P92">56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9">
              <text:p text:style-name="P92">9</text:p>
            </table:table-cell>
          </table:table-row>
          <table:table-row>
            <table:table-cell table:style-name="Tableau19.A1" office:value-type="string">
              <text:p text:style-name="P88">Ħaddiema manwali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Persuni tad-dar </text:p>
            </table:table-cell>
            <table:table-cell table:style-name="Tableau19.B3" office:value-type="float" office:value="59">
              <text:p text:style-name="P92">59</text:p>
            </table:table-cell>
            <table:table-cell table:style-name="Tableau19.B3" office:value-type="float" office:value="29">
              <text:p text:style-name="P92">29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Persuni qiegħda </text:p>
            </table:table-cell>
            <table:table-cell table:style-name="Tableau19.B3" office:value-type="float" office:value="43">
              <text:p text:style-name="P92">43</text:p>
            </table:table-cell>
            <table:table-cell table:style-name="Tableau19.B3" office:value-type="float" office:value="42">
              <text:p text:style-name="P92">42</text:p>
            </table:table-cell>
            <table:table-cell table:style-name="Tableau19.B3" office:value-type="float" office:value="15">
              <text:p text:style-name="P92">15</text:p>
            </table:table-cell>
          </table:table-row>
          <table:table-row>
            <table:table-cell table:style-name="Tableau19.A1" office:value-type="string">
              <text:p text:style-name="P88">Irtirata </text:p>
            </table:table-cell>
            <table:table-cell table:style-name="Tableau19.B3" office:value-type="float" office:value="51">
              <text:p text:style-name="P92">51</text:p>
            </table:table-cell>
            <table:table-cell table:style-name="Tableau19.B3" office:value-type="float" office:value="30">
              <text:p text:style-name="P92">30</text:p>
            </table:table-cell>
            <table:table-cell table:style-name="Tableau19.B3" office:value-type="float" office:value="19">
              <text:p text:style-name="P92">19</text:p>
            </table:table-cell>
          </table:table-row>
          <table:table-row>
            <table:table-cell table:style-name="Tableau19.A1" office:value-type="string">
              <text:p text:style-name="P88">Studenti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40">
              <text:p text:style-name="P92">40</text:p>
            </table:table-cell>
            <table:table-cell table:style-name="Tableau19.B3" office:value-type="float" office:value="8">
              <text:p text:style-name="P92">8</text:p>
            </table:table-cell>
          </table:table-row>
          <table:table-row>
            <table:table-cell table:style-name="Tableau19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Żona rurali jew villaġġ </text:p>
            </table:table-cell>
            <table:table-cell table:style-name="Tableau19.B3" office:value-type="float" office:value="49">
              <text:p text:style-name="P92">49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5">
              <text:p text:style-name="P92">15</text:p>
            </table:table-cell>
          </table:table-row>
          <table:table-row>
            <table:table-cell table:style-name="Tableau19.A1" office:value-type="string">
              <text:p text:style-name="P88">Belt żgħira jew ta’ daqs medju </text:p>
            </table:table-cell>
            <table:table-cell table:style-name="Tableau19.B3" office:value-type="float" office:value="54">
              <text:p text:style-name="P92">54</text:p>
            </table:table-cell>
            <table:table-cell table:style-name="Tableau19.B3" office:value-type="float" office:value="34">
              <text:p text:style-name="P92">34</text:p>
            </table:table-cell>
            <table:table-cell table:style-name="Tableau19.B3" office:value-type="float" office:value="12">
              <text:p text:style-name="P92">12</text:p>
            </table:table-cell>
          </table:table-row>
          <table:table-row>
            <table:table-cell table:style-name="Tableau19.A1" office:value-type="string">
              <text:p text:style-name="P88">Belt kbira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7">
              <text:p text:style-name="P92">37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Pożittiv </text:p>
            </table:table-cell>
            <table:table-cell table:style-name="Tableau19.B3" office:value-type="float" office:value="57">
              <text:p text:style-name="P92">57</text:p>
            </table:table-cell>
            <table:table-cell table:style-name="Tableau19.B3" office:value-type="float" office:value="33">
              <text:p text:style-name="P92">33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1" office:value-type="string">
              <text:p text:style-name="P88">Negattivi </text:p>
            </table:table-cell>
            <table:table-cell table:style-name="Tableau19.B3" office:value-type="float" office:value="46">
              <text:p text:style-name="P92">46</text:p>
            </table:table-cell>
            <table:table-cell table:style-name="Tableau19.B3" office:value-type="float" office:value="44">
              <text:p text:style-name="P92">44</text:p>
            </table:table-cell>
            <table:table-cell table:style-name="Tableau19.B3" office:value-type="float" office:value="10">
              <text:p text:style-name="P92">10</text:p>
            </table:table-cell>
          </table:table-row>
          <table:table-row>
            <table:table-cell table:style-name="Tableau19.A4" table:number-columns-spanned="4" office:value-type="string">
              <text:p text:style-name="P63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19.A1" office:value-type="string">
              <text:p text:style-name="P88">Iva </text:p>
            </table:table-cell>
            <table:table-cell table:style-name="Tableau19.B3" office:value-type="float" office:value="53">
              <text:p text:style-name="P92">53</text:p>
            </table:table-cell>
            <table:table-cell table:style-name="Tableau19.B3" office:value-type="float" office:value="36">
              <text:p text:style-name="P92">36</text:p>
            </table:table-cell>
            <table:table-cell table:style-name="Tableau19.B3" office:value-type="float" office:value="11">
              <text:p text:style-name="P92">11</text:p>
            </table:table-cell>
          </table:table-row>
          <table:table-row>
            <table:table-cell table:style-name="Tableau19.A1" office:value-type="string">
              <text:p text:style-name="P88">Le </text:p>
            </table:table-cell>
            <table:table-cell table:style-name="Tableau19.B3" office:value-type="float" office:value="52">
              <text:p text:style-name="P92">52</text:p>
            </table:table-cell>
            <table:table-cell table:style-name="Tableau19.B3" office:value-type="float" office:value="35">
              <text:p text:style-name="P92">35</text:p>
            </table:table-cell>
            <table:table-cell table:style-name="Tableau19.B3" office:value-type="float" office:value="13">
              <text:p text:style-name="P92">13</text:p>
            </table:table-cell>
          </table:table-row>
        </table:table>
        <text:p text:style-name="P21"><text:soft-page-break/></text:p>
        <text:h text:style-name="P19" text:outline-level="2"><text:bookmark-start text:name="__RefHeading___Toc215588_2930363814"/>2. L-esperjenza bl-ETV tinfluwenza l-għażla tal-ETV <text:bookmark-end text:name="__RefHeading___Toc215588_2930363814"/></text:h>
        <text:p text:style-name="P50">Kważi nofs iċ-ċittadini tal-UE għandhom esperjenza tal-ETV </text:p>
        <text:p text:style-name="P21">Kważi nofs iċ-ċittadini tal-UE (48 %) ħadu l-ETV, jew fil-passat, attwalment jew it-tnejn li huma. Il-maġġoranza ta’ dawn ir-rispondenti pparteċipaw fil-VET fil-passat (41 %), filwaqt li 5 % bħalissa qed jagħmlu dan u 2 % pparteċipaw kemm fil-passat kif ukoll bħalissa. Ftit aktar minn nofs iċ-ċittadini tal-UE (52 %) qatt ma ħadu l-ETV.<text:note text:id="ftn41" text:note-class="footnote"><text:note-citation>41</text:note-citation><text:note-body><text:p text:style-name="P13">QB1. Qatt, fil-passat jew bħalissa, ħadt edukazzjoni u taħriġ vokazzjonali inizjali fil-livell sekondarju għoli? </text:p></text:note-body></text:note> </text:p>
        <text:p text:style-name="P21">Skont l-istħarriġ tal-opinjoni pubblika Ewropea tas-Cedefop dwar l-edukazzjoni u t-taħriġ vokazzjonali (2016)<text:note text:id="ftn42" text:note-class="footnote"><text:note-citation>42</text:note-citation><text:note-body><text:p text:style-name="Footnote"><text:a xlink:type="simple" xlink:href="https://www.cedefop.europa.eu/en/publications/55" text:style-name="Internet_20_link" text:visited-style-name="Visited_20_Internet_20_Link"><text:span text:style-name="T55">https://www.cedefop.europa.eu/en/publications/55</text:span></text:a><text:span text:style-name="T55"> </text:span></text:p></text:note-body></text:note>, 40 % kienu segwew perkors vokazzjonali sekondarju għoli u 59 % perkors ġenerali. Dawn iċ-ċifri jirriflettu l-EU-28 f’dak iż-żmien iżda madankollu jipprovdu linja bażi li magħha jistgħu jitqabblu r-riżultati tal-2025 (EU27), li juru proporzjon ogħla mal-esperjenza tal-edukazzjoni vokazzjonali.<text:note text:id="ftn43" text:note-class="footnote"><text:note-citation>43</text:note-citation><text:note-body><text:p text:style-name="Footnote"><text:a xlink:type="simple" xlink:href="https://www.cedefop.europa.eu/en/tools/opinion-survey-on-vet" text:style-name="Internet_20_link" text:visited-style-name="Visited_20_Internet_20_Link"><text:span text:style-name="T55">https://www.cedefop.europa.eu/en/tools/opinion-survey-on-vet</text:span></text:a><text:span text:style-name="T55"> </text:span></text:p></text:note-body></text:note></text:p>
        <text:p text:style-name="P21"/>
        <text:p text:style-name="P21"><draw:g text:anchor-type="paragraph" draw:z-index="36" draw:name="Forme34" draw:style-name="gr1"><draw:frame draw:style-name="gr201" draw:text-style-name="P99" svg:width="3.419cm" svg:height="3.282cm" svg:x="10.821cm" svg:y="-5.898cm"><draw:image xlink:href="Pictures/10000000000001D8000001C52FF723F00506C8BF.png" xlink:type="simple" xlink:show="embed" xlink:actuate="onLoad" draw:mime-type="image/png"><text:p/></draw:image></draw:frame><draw:frame draw:style-name="gr202" draw:text-style-name="P101" svg:width="7.321cm" svg:height="1.227cm" svg:x="9.008cm" svg:y="-7.299cm"><draw:text-box><text:p text:style-name="P100"><text:span text:style-name="T60">QB1: Qatt, fil-passat jew bħalissa, ħadt edukazzjoni u taħriġ vokazzjonali inizjali fil-livell sekondarju għoli? (UE27) (%)</text:span></text:p></draw:text-box></draw:frame><draw:frame draw:style-name="gr203" draw:text-style-name="P109" svg:width="1.571cm" svg:height="0.696cm" svg:x="9.548cm" svg:y="-4.658cm"><draw:text-box><text:p text:style-name="P103"><text:span text:style-name="T60">Nru 52</text:span></text:p></draw:text-box></draw:frame><draw:frame draw:style-name="gr204" draw:text-style-name="P101" svg:width="1.874cm" svg:height="1.003cm" svg:x="13.929cm" svg:y="-5.413cm"><draw:text-box><text:p text:style-name="P100"><text:span text:style-name="T60">Total ta’ “Iva” 48</text:span></text:p></draw:text-box></draw:frame></draw:g></text:p>
        <text:p text:style-name="P29">Il-livelli ta’ parteċipazzjoni jvarjaw ħafna bejn l-Istati Membri. L-ogħla livelli huma rreġistrati fis-Slovenja (68 %), fil-Ġermanja (63 %) u fis-Slovakkja (60 %), filwaqt li l-aktar livelli baxxi huma rreġistrati fil-Greċja (21 %), fil-Portugall (22 %) u f’Ċipru (23 %). Fi 15-il Stat Membru, mill-inqas nofs dawk li wieġbu ħadu l-ETV. </text:p>
        <text:p text:style-name="P21"><draw:g text:anchor-type="paragraph" draw:z-index="37" draw:name="Forme35" draw:style-name="gr1"><draw:frame draw:style-name="gr199" draw:text-style-name="P99" svg:width="13.44cm" svg:height="11.055cm" svg:x="2.824cm" svg:y="1.681cm"><draw:image xlink:href="Pictures/10000000000003FD000003378FE133B36726D0FF.png" xlink:type="simple" xlink:show="embed" xlink:actuate="onLoad" draw:mime-type="image/png"><text:p/></draw:image></draw:frame><draw:frame draw:style-name="gr200" draw:text-style-name="P101" svg:width="13.477cm" svg:height="1.151cm" svg:x="2.831cm" svg:y="0.212cm"><draw:text-box><text:p text:style-name="P100"><text:span text:style-name="T60">QB1: Qatt, fil-passat jew bħalissa, ħadt edukazzjoni u taħriġ vokazzjonali inizjali fil-livell sekondarju għoli? - Total ta' "Iva" (EU27) (%) </text:span></text:p></draw:text-box></draw:frame></draw:g></text:p>
        <text:p text:style-name="P30">Tqassim soċjodemografiku u attitudinali tal-parteċipazzjoni fl-ETV juri dan li ġej: </text:p>
        <text:p text:style-name="P21">■ Il-parteċipazzjoni hija l-ogħla fost dawk li spiċċaw l-edukazzjoni bejn is-16 u d-19-il sena (54 %), segwiti minn dawk li spiċċaw fl-età ta’ 20 sena jew aktar (51 %). Dawk li spiċċaw l-edukazzjoni ta’ 15-il sena jew iżgħar irreġistraw livell ta’ parteċipazzjoni ferm aktar baxx (19 %). </text:p>
        <text:p text:style-name="P21">■ Ix-xejriet tal-urbanizzazzjoni jindikaw li r-rispondenti f’żoni rurali jew fl-irħula jirreġistraw rati ta’ parteċipazzjoni ogħla (52 %) minn dawk fi bliet kbar (43 %). </text:p>
        <text:p text:style-name="P21">■ Il-parteċipazzjoni hija ta’ 53 % fost dawk li wieġbu li għandhom bejn il-25 u d-39 sena u 52 % fost dawk li għandhom bejn l-40 u l-54 sena, meta mqabbla ma’ 44 % fost dawk li għandhom 55 sena u aktar. Għall-iżgħar grupp ta’ età (15-24) iċ-ċifra hija ta’ 46 %. </text:p>
        <text:p text:style-name="P21">■ Hemm xi differenzi bejn il-kategoriji soċjoprofessjonali, bil-ħaddiema manwali jirreġistraw l-ogħla rati ta’ parteċipazzjoni (55 %), segwiti mill-qrib minn persuni li jaħdmu għal rashom (52 %), għenuq bojod oħra (50 %) u maniġers (48 %). </text:p>
        <text:p text:style-name="P21">■ Il-parteċipazzjoni tal-VET hija kemxejn ogħla fost l-irġiel (50 %) milli fost in-nisa (46 %). </text:p>
        <text:p text:style-name="P21">■ Il-parteċipazzjoni hija ogħla fost dawk li wieġbu li jgħidu li l-VET jidher f’dawl pożittiv f’pajjiżhom<text:note text:id="ftn44" text:note-class="footnote"><text:note-citation>44</text:note-citation><text:note-body><text:p text:style-name="P13">Dan huwa bbażat fuq il-mistoqsija: Kif taħseb li jitqiesu l-edukazzjoni u t-taħriġ vokazzjonali inizjali (il-PAJJIŻ TIEGĦEK)? </text:p></text:note-body></text:note> (52 %) milli fost dawk li jirrapportaw perċezzjoni negattiva (42 %). </text:p>
        <text:p text:style-name="P21"/>
        <text:p text:style-name="P28"/>
        <table:table table:name="Tableau20" table:style-name="Tableau20">
          <table:table-column table:style-name="Tableau20.A"/>
          <table:table-column table:style-name="Tableau20.B"/>
          <table:table-column table:style-name="Tableau20.C"/>
          <table:table-column table:style-name="Tableau20.D"/>
          <table:table-row>
            <table:table-cell table:style-name="Tableau20.A1" table:number-columns-spanned="4" office:value-type="string">
              <text:p text:style-name="P88">QB1 Qatt, fil-passat jew bħalissa, ħadt edukazzjoni u taħriġ vokazzjonali inizjali fil-livell sekondarju għoli?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0"/>
            </table:table-cell>
            <table:table-cell table:style-name="Tableau20.A1" office:value-type="string">
              <text:p text:style-name="P83">Total ta' 'Iva'</text:p>
            </table:table-cell>
            <table:table-cell table:style-name="Tableau20.A1" office:value-type="string">
              <text:p text:style-name="P83">Le</text:p>
            </table:table-cell>
            <table:table-cell table:style-name="Tableau20.A1" office:value-type="string">
              <text:p text:style-name="P83">Ma nafx</text:p>
            </table:table-cell>
          </table:table-row>
          <table:table-row>
            <table:table-cell table:style-name="Tableau20.A1" office:value-type="string">
              <text:p text:style-name="P88">UE27 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Raġel 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Mara 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15-24 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25-39 </text:p>
            </table:table-cell>
            <table:table-cell table:style-name="Tableau20.B3" office:value-type="float" office:value="53">
              <text:p text:style-name="P92">53</text:p>
            </table:table-cell>
            <table:table-cell table:style-name="Tableau20.B3" office:value-type="float" office:value="47">
              <text:p text:style-name="P92">47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40-54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&gt;=55</text:p>
            </table:table-cell>
            <table:table-cell table:style-name="Tableau20.B3" office:value-type="float" office:value="44">
              <text:p text:style-name="P92">44</text:p>
            </table:table-cell>
            <table:table-cell table:style-name="Tableau20.B3" office:value-type="float" office:value="56">
              <text:p text:style-name="P92">5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&lt;=-15</text:p>
            </table:table-cell>
            <table:table-cell table:style-name="Tableau20.B3" office:value-type="float" office:value="19">
              <text:p text:style-name="P92">19</text:p>
            </table:table-cell>
            <table:table-cell table:style-name="Tableau20.B3" office:value-type="float" office:value="80">
              <text:p text:style-name="P92">80</text:p>
            </table:table-cell>
            <table:table-cell table:style-name="Tableau20.B3" office:value-type="float" office:value="1">
              <text:p text:style-name="P92">1</text:p>
            </table:table-cell>
          </table:table-row>
          <table:table-row>
            <table:table-cell table:style-name="Tableau20.A1" office:value-type="string">
              <text:p text:style-name="P88">16-19 </text:p>
            </table:table-cell>
            <table:table-cell table:style-name="Tableau20.B3" office:value-type="float" office:value="54">
              <text:p text:style-name="P92">54</text:p>
            </table:table-cell>
            <table:table-cell table:style-name="Tableau20.B3" office:value-type="float" office:value="46">
              <text:p text:style-name="P92">4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&gt;=20</text:p>
            </table:table-cell>
            <table:table-cell table:style-name="Tableau20.B3" office:value-type="float" office:value="51">
              <text:p text:style-name="P92">51</text:p>
            </table:table-cell>
            <table:table-cell table:style-name="Tableau20.B3" office:value-type="float" office:value="49">
              <text:p text:style-name="P92">49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Għadu qed Jistudja </text:p>
            </table:table-cell>
            <table:table-cell table:style-name="Tableau20.B3" office:value-type="float" office:value="41">
              <text:p text:style-name="P92">41</text:p>
            </table:table-cell>
            <table:table-cell table:style-name="Tableau20.B3" office:value-type="float" office:value="59">
              <text:p text:style-name="P92">59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Ħaddiem għal rasu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Maniġers 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Kullari bojod oħrajn 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50">
              <text:p text:style-name="P92">50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Ħaddiema manwali </text:p>
            </table:table-cell>
            <table:table-cell table:style-name="Tableau20.B3" office:value-type="float" office:value="55">
              <text:p text:style-name="P92">55</text:p>
            </table:table-cell>
            <table:table-cell table:style-name="Tableau20.B3" office:value-type="float" office:value="45">
              <text:p text:style-name="P92">45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Persuni tad-dar </text:p>
            </table:table-cell>
            <table:table-cell table:style-name="Tableau20.B3" office:value-type="float" office:value="34">
              <text:p text:style-name="P92">34</text:p>
            </table:table-cell>
            <table:table-cell table:style-name="Tableau20.B3" office:value-type="float" office:value="66">
              <text:p text:style-name="P92">6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Persuni qiegħda </text:p>
            </table:table-cell>
            <table:table-cell table:style-name="Tableau20.B3" office:value-type="float" office:value="44">
              <text:p text:style-name="P92">44</text:p>
            </table:table-cell>
            <table:table-cell table:style-name="Tableau20.B3" office:value-type="float" office:value="56">
              <text:p text:style-name="P92">56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Irtirata </text:p>
            </table:table-cell>
            <table:table-cell table:style-name="Tableau20.B3" office:value-type="float" office:value="45">
              <text:p text:style-name="P92">45</text:p>
            </table:table-cell>
            <table:table-cell table:style-name="Tableau20.B3" office:value-type="float" office:value="55">
              <text:p text:style-name="P92">55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Studenti </text:p>
            </table:table-cell>
            <table:table-cell table:style-name="Tableau20.B3" office:value-type="float" office:value="42">
              <text:p text:style-name="P92">42</text:p>
            </table:table-cell>
            <table:table-cell table:style-name="Tableau20.B3" office:value-type="float" office:value="58">
              <text:p text:style-name="P92">5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Żona rurali jew villaġġ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Belt żgħira jew ta’ daqs medju </text:p>
            </table:table-cell>
            <table:table-cell table:style-name="Tableau20.B3" office:value-type="float" office:value="49">
              <text:p text:style-name="P92">49</text:p>
            </table:table-cell>
            <table:table-cell table:style-name="Tableau20.B3" office:value-type="float" office:value="51">
              <text:p text:style-name="P92">51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Belt kbira </text:p>
            </table:table-cell>
            <table:table-cell table:style-name="Tableau20.B3" office:value-type="float" office:value="43">
              <text:p text:style-name="P92">43</text:p>
            </table:table-cell>
            <table:table-cell table:style-name="Tableau20.B3" office:value-type="float" office:value="57">
              <text:p text:style-name="P92">57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4" table:number-columns-spanned="4" office:value-type="string">
              <text:p text:style-name="P58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0.A1" office:value-type="string">
              <text:p text:style-name="P88">Pożittiv </text:p>
            </table:table-cell>
            <table:table-cell table:style-name="Tableau20.B3" office:value-type="float" office:value="52">
              <text:p text:style-name="P92">52</text:p>
            </table:table-cell>
            <table:table-cell table:style-name="Tableau20.B3" office:value-type="float" office:value="48">
              <text:p text:style-name="P92">48</text:p>
            </table:table-cell>
            <table:table-cell table:style-name="Tableau20.B3" office:value-type="float" office:value="0">
              <text:p text:style-name="P92">0</text:p>
            </table:table-cell>
          </table:table-row>
          <table:table-row>
            <table:table-cell table:style-name="Tableau20.A1" office:value-type="string">
              <text:p text:style-name="P88">Negattivi </text:p>
            </table:table-cell>
            <table:table-cell table:style-name="Tableau20.B3" office:value-type="float" office:value="42">
              <text:p text:style-name="P92">42</text:p>
            </table:table-cell>
            <table:table-cell table:style-name="Tableau20.B3" office:value-type="float" office:value="58">
              <text:p text:style-name="P92">58</text:p>
            </table:table-cell>
            <table:table-cell table:style-name="Tableau20.B3" office:value-type="float" office:value="0">
              <text:p text:style-name="P92">0</text:p>
            </table:table-cell>
          </table:table-row>
        </table:table>
        <text:p text:style-name="P21"/>
        <text:p text:style-name="P21"/>
        <text:p text:style-name="P29">Il-ħtieġa li wieħed ikollu impjieg u jaqla’ l-flus malajr kemm jista’ jkun hija meqjusa bħala l-fattur ewlieni li jinfluwenza l-għażla taż-żgħażagħ tal-ETV </text:p>
        <text:p text:style-name="P21"><draw:g text:anchor-type="paragraph" draw:z-index="38" draw:name="Forme36" draw:style-name="gr1"><draw:frame draw:style-name="gr187" draw:text-style-name="P99" svg:width="5.933cm" svg:height="9.274cm" svg:x="10.758cm" svg:y="7.864cm"><draw:image xlink:href="Pictures/1000000000000145000001FCF483B9A9BD3EE72D.png" xlink:type="simple" xlink:show="embed" xlink:actuate="onLoad" draw:mime-type="image/png"><text:p/></draw:image></draw:frame><draw:frame draw:style-name="gr188" draw:text-style-name="P101" svg:width="15.292cm" svg:height="1.207cm" svg:x="1.507cm" svg:y="6.712cm"><draw:text-box><text:p text:style-name="P100"><text:span text:style-name="T60">QB4. X’taħseb li huma l-fattur(i) ewlieni/ewlenin li jinfluwenzaw liż-żgħażagħ biex jagħżlu l-edukazzjoni u t-taħriġ vokazzjonali fuq l-edukazzjoni ġenerali llum il-ġurnata? (MAX. 3 ANSWERS) (EU27) (%) </text:span></text:p></draw:text-box></draw:frame><draw:frame draw:style-name="gr189" draw:text-style-name="P104" svg:width="10.473cm" svg:height="0.578cm" svg:x="0.242cm" svg:y="8.13cm"><draw:text-box><text:p text:style-name="P103"><text:span text:style-name="T60">Il-ħtieġa jew ix-xewqa li jkollok xogħol u taqla 'flus kemm jista' jkun</text:span></text:p></draw:text-box></draw:frame><draw:frame draw:style-name="gr190" draw:text-style-name="P104" svg:width="7.723cm" svg:height="0.578cm" svg:x="2.888cm" svg:y="9.049cm"><draw:text-box><text:p text:style-name="P103"><text:span text:style-name="T60">Pariri mingħand ġenituri jew membri oħra tal-familja</text:span></text:p></draw:text-box></draw:frame><draw:frame draw:style-name="gr191" draw:text-style-name="P104" svg:width="7.462cm" svg:height="0.578cm" svg:x="3.135cm" svg:y="10.058cm"><draw:text-box><text:p text:style-name="P103"><text:span text:style-name="T60">Gwida mill-għalliema jew mill-konsulenti tal-iskejjel</text:span></text:p></draw:text-box></draw:frame><draw:frame draw:style-name="gr192" draw:text-style-name="P104" svg:width="8.363cm" svg:height="0.578cm" svg:x="2.373cm" svg:y="10.799cm"><draw:text-box><text:p text:style-name="P103"><text:span text:style-name="T60">Prestazzjoni jew gradi baxxi fl-iskola</text:span></text:p></draw:text-box></draw:frame><draw:frame draw:style-name="gr193" draw:text-style-name="P104" svg:width="9.113cm" svg:height="0.902cm" svg:x="1.699cm" svg:y="11.538cm"><draw:text-box><text:p text:style-name="P103"><text:span text:style-name="T60">Nagħmlu dak li jagħmlu l-biċċa l-kbira tan-nies ta’ madwarhom (eż. ħbieb, sħab tal-klassi, jew oħrajn fiż-żona tagħhom)</text:span></text:p></draw:text-box></draw:frame><draw:frame draw:style-name="gr194" draw:text-style-name="P104" svg:width="8.831cm" svg:height="0.578cm" svg:x="1.722cm" svg:y="12.727cm"><draw:text-box><text:p text:style-name="P103"><text:span text:style-name="T60">Huma jridu jsiru intraprenditur jew jaħdmu għal rashom</text:span></text:p></draw:text-box></draw:frame><draw:frame draw:style-name="gr195" draw:text-style-name="P104" svg:width="9.051cm" svg:height="0.902cm" svg:x="1.745cm" svg:y="13.602cm"><draw:text-box><text:p text:style-name="P103"><text:span text:style-name="T60">Prestiġju perċepit jew status soċjali tal-perkors tal-edukazzjoni u t-taħriġ vokazzjonali</text:span></text:p></draw:text-box></draw:frame><draw:frame draw:style-name="gr196" draw:text-style-name="P104" svg:width="8.653cm" svg:height="0.578cm" svg:x="2.059cm" svg:y="14.588cm"><draw:text-box><text:p text:style-name="P103"><text:span text:style-name="T60">Influwenza mill-midja soċjali jew mill-kontenut online</text:span></text:p></draw:text-box></draw:frame><draw:frame draw:style-name="gr197" draw:text-style-name="P104" svg:width="6.619cm" svg:height="0.578cm" svg:x="3.964cm" svg:y="15.394cm"><draw:text-box><text:p text:style-name="P103"><text:span text:style-name="T60">Oħrajn (SPONTANEOUS)</text:span></text:p></draw:text-box></draw:frame><draw:frame draw:style-name="gr198" draw:text-style-name="P104" svg:width="4.739cm" svg:height="0.578cm" svg:x="6.049cm" svg:y="16.336cm"><draw:text-box><text:p text:style-name="P103"><text:span text:style-name="T60">Ma nafx</text:span></text:p></draw:text-box></draw:frame></draw:g>Meta ġew mistoqsija dwar il-fatturi ewlenin li jinfluwenzaw liż-żgħażagħ biex jagħżlu l-edukazzjoni u t-taħriġ vokazzjonali fuq l-edukazzjoni ġenerali llum il-ġurnata, aktar minn nofs iċ-ċittadini tal-UE (53 %) isemmu l-ħtieġa jew ix-xewqa li jkollhom impjieg u jaqilgħu l-flus<text:note text:id="ftn45" text:note-class="footnote"><text:note-citation>45</text:note-citation><text:note-body><text:p text:style-name="P13">QB4. X’taħseb li huma l-fattur(i) ewlieni/ewlenin li jinfluwenzaw liż-żgħażagħ biex jagħżlu l-edukazzjoni u t-taħriġ vokazzjonali fuq l-edukazzjoni ġenerali llum il-ġurnata? (MAX. 3 ANSWERS)</text:p></text:note-body></text:note> malajr kemm jista’ jkun. B’mod partikolari, wieħed minn kull ħamsa (21 %) isemmi wkoll ix-xewqa li wieħed isir imprenditur jew persuna li taħdem għal rasha. Lil hinn minn dawn iż-żewġ fatturi, it-tweġibiet isegwu ordni li tonqos: pariri mill-ġenituri jew minn membri oħra tal-familja (35 %), gwida mill-għalliema jew mill-konsulenti tal-iskola (28 %), prestazzjoni jew gradi ħżiena fl-iskola (28 %), it-twettiq ta’ dak li jagħmlu l-biċċa l-kbira tan-nies madwarhom (24 %), il-prestiġju perċepit jew l-istatus soċjali tal-perkors tal-VET (16 %) u l-influwenza mill-media soċjali jew mill-kontenut online (14 %). </text:p>
        <text:p text:style-name="P21"/>
        <text:p text:style-name="P21"/>
        <text:p text:style-name="P29">Il-perċezzjonijiet tal-fatturi li jinfluwenzaw l-għażliet taż-żgħażagħ ivarjaw bejn l-Istati Membri. Il-ħtieġa jew ix-xewqa li wieħed ikollu impjieg u jaqla’ l-flus malajr kemm jista’ jkun tissemma l-aktar fl-Iżvezja (71 %), fil-Finlandja (69 %), f’Ċipru (65 %) u fil-Greċja (63 %), u tissemma l-inqas fl-Ungerija (38 %), fir-Rumanija (39 %), fil-Polonja (41 %), u fil-Bulgarija u fis-Slovakkja (it-tnejn 42 %). </text:p>
        <text:p text:style-name="P21">Il-pariri mill-ġenituri jew minn membri oħra tal-familja jissemmew l-aktar fis-Slovakkja (50 %), fil-Bulgarija (46 %), fl-Awstrija (44 %) u fl-Ungerija (42 %), u l-inqas fil-Polonja (25 %), fil-Portugall (27 %), u fil-Latvja u fil-Finlandja (it-tnejn 28 %). Fl-Irlanda, il-ħtieġa jew ix-xewqa li wieħed ikollu impjieg u jaqla’ l-flus malajr kemm jista’ jkun u l-pariri mill-ġenituri jew minn membri oħra tal-familja huma ċċitati bl-istess mod bħala l-ogħla fatturi (it-tnejn 42 %). </text:p>
        <text:p text:style-name="P21"/>
        <text:p text:style-name="P21"><draw:g text:anchor-type="paragraph" draw:z-index="39" draw:name="Forme37" draw:style-name="gr1"><draw:frame draw:style-name="gr181" draw:text-style-name="P99" svg:width="16.758cm" svg:height="6.555cm" svg:x="0cm" svg:y="1.802cm"><draw:image xlink:href="Pictures/10000000000005500000021415EC79650F248000.png" xlink:type="simple" xlink:show="embed" xlink:actuate="onLoad" draw:mime-type="image/png"><text:p/></draw:image></draw:frame><draw:frame draw:style-name="gr182" draw:text-style-name="P99" svg:width="0.969cm" svg:height="1.041cm" svg:x="5.496cm" svg:y="1.488cm"><draw:image xlink:href="Pictures/10000000000000290000002C2D36BDA13045675B.png" xlink:type="simple" xlink:show="embed" xlink:actuate="onLoad" draw:mime-type="image/png"><text:p/></draw:image></draw:frame><draw:frame draw:style-name="gr183" draw:text-style-name="P101" svg:width="16.555cm" svg:height="0.902cm" svg:x="0.15cm" svg:y="0.471cm"><draw:text-box><text:p text:style-name="P100"><text:span text:style-name="T60">QB4: X’taħseb li huma l-fattur(i) ewlieni/ewlenin li jinfluwenzaw liż-żgħażagħ biex jagħżlu l-edukazzjoni u t-taħriġ vokazzjonali fuq l-edukazzjoni ġenerali llum il-ġurnata? (MAX. 3 ANSWERS) (%)</text:span></text:p></draw:text-box></draw:frame><draw:frame draw:style-name="gr184" draw:text-style-name="P101" svg:width="10.293cm" svg:height="0.578cm" svg:x="6.359cm" svg:y="1.502cm"><draw:text-box><text:p text:style-name="P100"><text:span text:style-name="T60">Il-ħtieġa jew ix-xewqa li jkollok xogħol u taqla 'flus malajr kemm jista' jkun</text:span></text:p></draw:text-box></draw:frame><draw:frame draw:style-name="gr185" draw:text-style-name="P101" svg:width="6.344cm" svg:height="0.902cm" svg:x="6.442cm" svg:y="1.979cm"><draw:text-box><text:p text:style-name="P100"><text:span text:style-name="T60">Pariri mingħand ġenituri jew membri oħra tal-familja</text:span></text:p></draw:text-box></draw:frame><draw:frame draw:style-name="gr186" draw:text-style-name="P108" svg:width="16.453cm" svg:height="1.064cm" svg:x="0.279cm" svg:y="-0.429cm"><draw:text-box><text:p text:style-name="P100"><text:span text:style-name="T62">Fatturi li jinfluwenzaw l-għażla tal-ETV fuq l-edukazzjoni ġenerali: l-ogħla tweġiba għal kull Membru </text:span></text:p></draw:text-box></draw:frame></draw:g></text:p>
        <text:p text:style-name="P29">Il-gwida mill-għalliema jew mill-konsulenti tal-iskejjel tissemma l-aktar fl-Italja (37%), fid-Danimarka (35%), u fil-Greċja u fis-Slovakkja (it-tnejn 33%), filwaqt li tissemma l-inqas fil-Latvja (13%), fil-Litwanja (15%), fil-Finlandja (17%) u fil-Polonja (18%). </text:p>
        <text:p text:style-name="P21">Prestazzjoni jew gradi baxxi fl-iskejjel jissemmew l-aktar fil-Greċja (51 %), fil-Litwanja (46 %), fl-Iżvezja (45 %) u fil-Belġju u f’Ċipru (it-tnejn 41 %), u l-inqas fin-Netherlands u fil-Bulgarija (it-tnejn 14 %), fis-Slovakkja (20 %), u fil-Kroazja u f’Malta (it-tnejn 21 %). </text:p>
        <text:p text:style-name="P21">Li jsir dak li jagħmlu l-biċċa l-kbira tan-nies ta’ madwarhom huwa msemmi l-aktar ta’ spiss fil-Finlandja (40 %), fin-Netherlands (39 %), fl-Awstrija (36 %), u fil-Bulgarija u fis-Slovakkja (it-tnejn 35 %), filwaqt li huwa msemmi l-inqas fil-Lussemburgu (13 %) u fi Franza u fil-Portugall (it-tnejn 14 %). </text:p>
        <text:p text:style-name="P21">Ix-xewqa li wieħed isir imprenditur jew persuna li taħdem għal rasha tissemma l-aktar ta’ spiss fil-Kroazja (39 %), f’Ċipru (33 %), fid-Danimarka (31 %), u fis-Slovenja (29 %), filwaqt li tissemma l-inqas ta’ spiss fil-Ġermanja (12 %), fil-Portugall (16 %), u fil-Litwanja, fi Spanja u fil-Polonja (kollha 18 %). </text:p>
        <text:p text:style-name="P21">L-influwenza mill-media soċjali jew mill-kontenut online tissemma l-aktar fin-Netherlands (31 %), f’Malta (27 %), fil-Kroazja (24 %), u fiċ-Ċekja u fis-Slovakkja (it-tnejn 22 %), filwaqt li tissemma l-inqas fil-Portugall (6 %), fil-Litwanja (8 %), u fl-Estonja, fi Franza u fi Spanja (kollha 11 %). </text:p>
        <text:p text:style-name="P21">Il-prestiġju perċepit jew l-istatus soċjali tal-perkors tal-VET jissemma l-aktar ta’ spiss fl-Awstrija (24 %) u f’Malta u fl-Ungerija (it-tnejn 23 %), filwaqt li jissemma l-inqas ta’ spiss f’Ċipru (7 %), fil-Greċja (10 %), u fil-Belġju, fi Franza, fil-Portugall u fil-Lussemburgu (il-11 % kollha). </text:p>
        <text:p text:style-name="P21"><draw:frame draw:style-name="fr7" draw:name="Objet1" text:anchor-type="paragraph" svg:x="0.356cm" svg:y="3.725cm" svg:width="15.972cm" svg:height="5.512cm" draw:z-index="40"><draw:object xlink:href="./Object 1" xlink:type="simple" xlink:show="embed" xlink:actuate="onLoad"/><draw:image xlink:href="./ObjectReplacements/Object 1" xlink:type="simple" xlink:show="embed" xlink:actuate="onLoad"/></draw:frame>Il-motivazzjoni finanzjarja hija l-mutur dominanti tal-għażla. F’24 Stat Membru, il-ħtieġa jew ix-xewqa li wieħed ikollu impjieg u jaqla’ l-flus malajr kemm jista’ jkun hija l-aktar fattur imsemmi ta’ spiss, li jvarja minn 71 % fl-Iżvezja għal 39 % fir-Rumanija f’dawk il-pajjiżi fejn huwa kklassifikat bħala l-akbar mutur. Il-parir tal-ġenituri jikklassifika bħala l-fattur primarju fi tliet Stati Membri biss: is-Slovakkja (50 %), il-Bulgarija (46 %), u l-Ungerija (42 %). Fl-Irlanda, il-motivazzjoni finanzjarja u l-parir tal-ġenituri huma marbuta bi 42 % kull wieħed. Il-gwida għall-għalliema, minkejja li tissemma minn 28 % tal-Ewropej b’mod ġenerali, qatt ma tikklassifika bħala l-fattur primarju fi Stat Membru tal-UE, bl-ogħla sehem fl-Italja ta’ 37 %. </text:p>
        <text:p text:style-name="P29">Meta nanalizzaw il-fatturi li jinfluwenzaw liż-żgħażagħ skont il-kategoriji soċjodemografiċi u attitudinali, jistgħu jiġu osservati x-xejriet li ġejjin: </text:p>
        <text:p text:style-name="P21">Il-ħtieġa jew ix-xewqa li wieħed ikollu impjieg u jaqla’ l-flus malajr kemm jista’ jkun hija kkwotata minn madwar nofs dawk kollha li wieġbu, b’differenzi minimi bejn il-ġeneri (irġiel 52 %, nisa 53 %). Il-varjazzjonijiet skont l-età huma modesti, u jvarjaw minn 51 % fost dawk li għandhom 55 sena u aktar għal 55 % fost dawk li għandhom bejn il-25 u d-39 sena. Fost il-kategoriji soċjoprofessjonali, il-persuni qiegħda huma l-aktar probabbli li jagħtu din it-tweġiba (60 %), li tirrappreżenta differenza ta’ 11-il punt perċentwali meta mqabbla mal-persuni tad-dar<text:note text:id="ftn46" text:note-class="footnote"><text:note-citation>46</text:note-citation><text:note-body><text:p text:style-name="P13">Persuna tad-dar hija xi ħadd li jimmaniġġja dar eż. mara tad-dar jew raġel tad-dar. </text:p></text:note-body></text:note> (49 %). </text:p>
        <text:p text:style-name="P21">Il-parir mill-ġenituri jew minn membri oħra tal-familja ma juri l-ebda differenza bejn il-ġeneri, u kemm l-irġiel kif ukoll in-nisa jsemmu dan il-fattur f’livelli simili (35 %). Id-differenzi fl-età huma aktar sinifikanti hawnhekk: 31 % ta’ dawk li għandhom bejn il-15 u l-24 sena jsemmu dan il-fattur, li jiżdied għal 37 % fost dawk li għandhom 55 sena u aktar. It-tendenzi tal-edukazzjoni juru li dawk li spiċċaw l-edukazzjoni aktar kmieni huma aktar probabbli li jsemmu dan il-fattur: 37 % ta’ dawk li spiċċaw fl-età ta’ 15-il sena jew qabel jagħmlu dan, meta mqabbla ma’ 33 % ta’ dawk li spiċċaw l-edukazzjoni tagħhom fl-età ta’ 20 sena jew aktar. </text:p>
        <text:p text:style-name="P21">Il-gwida mill-għalliema jew mill-konsulenti tal-iskejjel tissemma f’livelli simili mill-irġiel (28 %) u min-nisa (29 %). Fost il-gruppi ta’ età, ir-risponsi għadhom relattivament stabbli, u jvarjaw minn 26 % fost dawk li għandhom bejn il-15 u l-24 sena għal 29 % fost dawk li għandhom bejn il-25 u d-39 sena u bejn l-40 u l-54 sena. Il-kisbiet edukattivi lanqas ma jaffettwaw ħafna r-risponsi, peress li r-referenzi jvarjaw minn 27 % fost dawk li spiċċaw l-edukazzjoni fl-età ta’ 15-il sena jew qabel għal 29 % fost dawk li għadhom jistudjaw. </text:p>
        <text:p text:style-name="P21">Ix-xewqa li wieħed isir imprenditur jew persuna li taħdem għal rasha tvarja b’mod minimu fost il-gruppi demografiċi, b’madwar rispondent wieħed minn kull ħamsa jikkwota dan il-fattur. Id-differenzi bejn is-sessi huma modesti (irġiel 22%, nisa 20%), u hemm ftit differenzi skont l-età, b'referenzi li jvarjaw minn 20% sa 22%. Ir-rispondenti li jaħdmu għal rashom huma aktar probabbli minn kwalunkwe kategorija okkupazzjonali oħra li jsemmu dan il-punt. </text:p>
        <text:p text:style-name="P21"/>
        <text:p text:style-name="P21">Il-prestazzjoni jew il-gradi baxxi tal-iskola jissemmew b’mod simili kemm mill-irġiel kif ukoll min-nisa (it-tnejn 28 %). Id-differenzi fl-età huma konsiderevoli: terz ta’ dawk li għandhom bejn il-15 u l-24 sena (33 %) jikkwotaw dan il-fattur, u jonqsu għal 26 % fost dawk li għandhom 55 sena u aktar. Hemm varjazzjonijiet limitati skont il-livell edukattiv milħuq għal dan il-punt. Fost il-kategoriji soċjoprofessjonali, il-persuni qiegħda (35 %) u l-istudenti (33 %) jirreġistraw ishma ferm ogħla mill-ħaddiema manwali (25 %). Dawk li wieġbu li jgħidu li l-VET huwa perċepit b’mod negattiv f’pajjiżhom huma aktar probabbli li jsemmu dan il-fattur (34 %) minn dawk li jiddikjaraw li l-VET għandu immaġni pożittiva f’pajjiżhom (26 %). </text:p>
        <text:p text:style-name="P21">Nagħmlu dak li jagħmlu l-biċċa l-kbira tan-nies ta’ madwarhom: hemm differenzi minimi bejn is-sessi għal dan il-punt (irġiel 25 %, nisa 24 %). Il-varjazzjoni fl-età hija modesta, għalkemm dawk li wieġbu li għandhom bejn il-25 u d-39 sena jsemmu dan ftit aktar spiss (26 %) minn dawk li għandhom bejn il-15 u l-24 sena (23 %). Ix-xejriet edukattivi juru li dawk li spiċċaw l-edukazzjoni fl-età ta’ 20 sena jew aktar huma aktar probabbli li jsemmu dan il-fattur (26 %) minn dawk li spiċċaw qabel (22 %). </text:p>
        <text:p text:style-name="P21">L-influwenza mill-midja soċjali jew mill-kontenut online għal darb’oħra turi differenzi minimi skont il-ġeneru (irġiel 14 %, nisa 15 %). Id-differenzi skont l-età huma modesti, b’punteġġi li jvarjaw minn 13 % fost dawk li għandhom 55 sena u aktar għal 16 % fost dawk li għandhom bejn il-15 u l-24 sena. Ix-xejriet edukattivi juru li dawk li spiċċaw l-edukazzjoni fl-età ta’ 20 sena jew aktar (16 %) isemmu dan il-fattur aktar ta’ spiss minn dawk li spiċċaw fl-età ta’ 15-il sena jew qabel (10 %). </text:p>
        <text:p text:style-name="P21">Il-prestiġju perċepit jew l-istatus soċjali tal-perkors tal-edukazzjoni u t-taħriġ vokazzjonali juri varjazzjoni minima fil-biċċa l-kbira tal-gruppi. Id-differenzi bejn il-ġeneri huma modesti (irġiel 17 %, nisa 15 %), u 16 % ta’ dawk li wieġbu jsemmu dan il-punt b’mod konsistenti fil-kategoriji kollha tal-età. Id-differenzi skont l-edukazzjoni huma aktar notevoli: dawk li spiċċaw l-edukazzjoni fl-età ta’ 20 sena jew aktar huma aktar probabbli li jsemmu dan il-punt (18 %) minn dawk li għamlu dan fl-età ta’ 15-il sena jew qabel (12 %). </text:p>
        <text:p text:style-name="P29"><draw:frame draw:style-name="fr1" draw:name="Cadre1" text:anchor-type="paragraph" svg:x="0.012cm" svg:y="-2.06cm" svg:width="17.089cm" draw:z-index="41"><draw:text-box fo:min-height="1.984cm"><text:p text:style-name="P14"/><table:table table:name="Tableau21" table:style-name="Tableau21"><table:table-column table:style-name="Tableau21.A"/><table:table-column table:style-name="Tableau21.B"/><table:table-column table:style-name="Tableau21.C"/><table:table-column table:style-name="Tableau21.D"/><table:table-column table:style-name="Tableau21.E"/><table:table-column table:style-name="Tableau21.F"/><table:table-column table:style-name="Tableau21.G"/><table:table-column table:style-name="Tableau21.H"/><table:table-column table:style-name="Tableau21.I"/><table:table-column table:style-name="Tableau21.J"/><table:table-column table:style-name="Tableau21.K"/><table:table-row><table:table-cell table:style-name="Tableau21.A1" table:number-columns-spanned="11" office:value-type="string"><text:p text:style-name="P54">QB4 X’taħseb li huma l-fattur(i) ewlieni/ewlenin li jinfluwenzaw liż-żgħażagħ biex jagħżlu l-edukazzjoni u t-taħriġ vokazzjonali fuq l-edukazzjoni ġenerali llum il-ġurnata? (MAX. 3 ANSWERS) (%-UE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5"/></table:table-cell><table:table-cell table:style-name="Tableau21.A1" office:value-type="string"><text:p text:style-name="P56">Gwida mill-għalliema jew mill-konsulenti tal-iskejjel </text:p></table:table-cell><table:table-cell table:style-name="Tableau21.A1" office:value-type="string"><text:p text:style-name="P56">Pariri mingħand ġenituri jew membri oħra tal-familja </text:p></table:table-cell><table:table-cell table:style-name="Tableau21.A1" office:value-type="string"><text:p text:style-name="P56">Il-ħtieġa jew ix-xewqa li jkollok xogħol u taqla 'flus malajr kemm jista' jkun </text:p></table:table-cell><table:table-cell table:style-name="Tableau21.A1" office:value-type="string"><text:p text:style-name="P56">Huma jridu jsiru intraprenditur jew jaħdmu għal rashom </text:p></table:table-cell><table:table-cell table:style-name="Tableau21.A1" office:value-type="string"><text:p text:style-name="P56">Prestazzjoni jew gradi baxxi fl-iskola </text:p></table:table-cell><table:table-cell table:style-name="Tableau21.A1" office:value-type="string"><text:p text:style-name="P56">Jagħmlu dak li jagħmlu l-biċċa l-kbira tan-nies ta’ madwarhom (eż. ħbieb, sħabhom tal-klassi, jew oħrajn fiż-żona tagħhom)</text:p></table:table-cell><table:table-cell table:style-name="Tableau21.A1" office:value-type="string"><text:p text:style-name="P56">Influwenza mill-midja soċjali jew mill-kontenut online </text:p></table:table-cell><table:table-cell table:style-name="Tableau21.A1" office:value-type="string"><text:p text:style-name="P56">Prestiġju perċepit jew status soċjali tal-perkors tal-edukazzjoni u t-taħriġ vokazzjonali </text:p></table:table-cell><table:table-cell table:style-name="Tableau21.A1" office:value-type="string"><text:p text:style-name="P56">Oħrajn (SPONTANEOUS) </text:p></table:table-cell><table:table-cell table:style-name="Tableau21.A1" office:value-type="string"><text:p text:style-name="P56">Ma nafx</text:p></table:table-cell></table:table-row><table:table-row><table:table-cell table:style-name="Tableau21.A1" office:value-type="string"><text:p text:style-name="P54">UE27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Ġeneru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Raġel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2"><text:p text:style-name="P56">52</text:p></table:table-cell><table:table-cell table:style-name="Tableau21.B3" office:value-type="float" office:value="22"><text:p text:style-name="P56">22</text:p></table:table-cell><table:table-cell table:style-name="Tableau21.B3" office:value-type="float" office:value="28"><text:p text:style-name="P56">28</text:p></table:table-cell><table:table-cell table:style-name="Tableau21.B3" office:value-type="float" office:value="25"><text:p text:style-name="P56">25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Mara </text:p></table:table-cell><table:table-cell table:style-name="Tableau21.B3" office:value-type="float" office:value="29"><text:p text:style-name="P56">29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0"><text:p text:style-name="P56">20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5"><text:p text:style-name="P56">15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Età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15-24 </text:p></table:table-cell><table:table-cell table:style-name="Tableau21.B3" office:value-type="float" office:value="26"><text:p text:style-name="P56">26</text:p></table:table-cell><table:table-cell table:style-name="Tableau21.B3" office:value-type="float" office:value="31"><text:p text:style-name="P56">31</text:p></table:table-cell><table:table-cell table:style-name="Tableau21.B3" office:value-type="float" office:value="54"><text:p text:style-name="P56">54</text:p></table:table-cell><table:table-cell table:style-name="Tableau21.B3" office:value-type="float" office:value="21"><text:p text:style-name="P56">21</text:p></table:table-cell><table:table-cell table:style-name="Tableau21.B3" office:value-type="float" office:value="33"><text:p text:style-name="P56">33</text:p></table:table-cell><table:table-cell table:style-name="Tableau21.B3" office:value-type="float" office:value="23"><text:p text:style-name="P56">23</text:p></table:table-cell><table:table-cell table:style-name="Tableau21.B3" office:value-type="float" office:value="16"><text:p text:style-name="P56">16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25-39 </text:p></table:table-cell><table:table-cell table:style-name="Tableau21.B3" office:value-type="float" office:value="29"><text:p text:style-name="P56">29</text:p></table:table-cell><table:table-cell table:style-name="Tableau21.B3" office:value-type="float" office:value="33"><text:p text:style-name="P56">33</text:p></table:table-cell><table:table-cell table:style-name="Tableau21.B3" office:value-type="float" office:value="55"><text:p text:style-name="P56">55</text:p></table:table-cell><table:table-cell table:style-name="Tableau21.B3" office:value-type="float" office:value="22"><text:p text:style-name="P56">22</text:p></table:table-cell><table:table-cell table:style-name="Tableau21.B3" office:value-type="float" office:value="27"><text:p text:style-name="P56">27</text:p></table:table-cell><table:table-cell table:style-name="Tableau21.B3" office:value-type="float" office:value="26"><text:p text:style-name="P56">26</text:p></table:table-cell><table:table-cell table:style-name="Tableau21.B3" office:value-type="float" office:value="15"><text:p text:style-name="P56">15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40-54 </text:p></table:table-cell><table:table-cell table:style-name="Tableau21.B3" office:value-type="float" office:value="29"><text:p text:style-name="P56">29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4"><text:p text:style-name="P56">24</text:p></table:table-cell><table:table-cell table:style-name="Tableau21.B3" office:value-type="float" office:value="15"><text:p text:style-name="P56">15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&gt;=55</text:p></table:table-cell><table:table-cell table:style-name="Tableau21.B3" office:value-type="float" office:value="28"><text:p text:style-name="P56">28</text:p></table:table-cell><table:table-cell table:style-name="Tableau21.B3" office:value-type="float" office:value="37"><text:p text:style-name="P56">37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3"><text:p text:style-name="P56">13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4" table:number-columns-spanned="11" office:value-type="string"><text:p text:style-name="P57">Edukazzjoni (Tmiem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&lt;=-15</text:p></table:table-cell><table:table-cell table:style-name="Tableau21.B3" office:value-type="float" office:value="27"><text:p text:style-name="P56">27</text:p></table:table-cell><table:table-cell table:style-name="Tableau21.B3" office:value-type="float" office:value="37"><text:p text:style-name="P56">37</text:p></table:table-cell><table:table-cell table:style-name="Tableau21.B3" office:value-type="float" office:value="52"><text:p text:style-name="P56">52</text:p></table:table-cell><table:table-cell table:style-name="Tableau21.B3" office:value-type="float" office:value="18"><text:p text:style-name="P56">18</text:p></table:table-cell><table:table-cell table:style-name="Tableau21.B3" office:value-type="float" office:value="29"><text:p text:style-name="P56">29</text:p></table:table-cell><table:table-cell table:style-name="Tableau21.B3" office:value-type="float" office:value="22"><text:p text:style-name="P56">22</text:p></table:table-cell><table:table-cell table:style-name="Tableau21.B3" office:value-type="float" office:value="10"><text:p text:style-name="P56">10</text:p></table:table-cell><table:table-cell table:style-name="Tableau21.B3" office:value-type="float" office:value="12"><text:p text:style-name="P56">12</text:p></table:table-cell><table:table-cell table:style-name="Tableau21.B3" office:value-type="float" office:value="1"><text:p text:style-name="P56">1</text:p></table:table-cell><table:table-cell table:style-name="Tableau21.B3" office:value-type="float" office:value="5"><text:p text:style-name="P56">5</text:p></table:table-cell></table:table-row><table:table-row><table:table-cell table:style-name="Tableau21.A1" office:value-type="string"><text:p text:style-name="P54">16-19 </text:p></table:table-cell><table:table-cell table:style-name="Tableau21.B3" office:value-type="float" office:value="29"><text:p text:style-name="P56">29</text:p></table:table-cell><table:table-cell table:style-name="Tableau21.B3" office:value-type="float" office:value="36"><text:p text:style-name="P56">36</text:p></table:table-cell><table:table-cell table:style-name="Tableau21.B3" office:value-type="float" office:value="51"><text:p text:style-name="P56">51</text:p></table:table-cell><table:table-cell table:style-name="Tableau21.B3" office:value-type="float" office:value="21"><text:p text:style-name="P56">21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&gt;=20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6"><text:p text:style-name="P56">26</text:p></table:table-cell><table:table-cell table:style-name="Tableau21.B3" office:value-type="float" office:value="16"><text:p text:style-name="P56">16</text:p></table:table-cell><table:table-cell table:style-name="Tableau21.B3" office:value-type="float" office:value="18"><text:p text:style-name="P56">18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Għadu qed Jistudja </text:p></table:table-cell><table:table-cell table:style-name="Tableau21.B3" office:value-type="float" office:value="29"><text:p text:style-name="P56">29</text:p></table:table-cell><table:table-cell table:style-name="Tableau21.B3" office:value-type="float" office:value="31"><text:p text:style-name="P56">31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34"><text:p text:style-name="P56">34</text:p></table:table-cell><table:table-cell table:style-name="Tableau21.B3" office:value-type="float" office:value="22"><text:p text:style-name="P56">22</text:p></table:table-cell><table:table-cell table:style-name="Tableau21.B3" office:value-type="float" office:value="15"><text:p text:style-name="P56">15</text:p></table:table-cell><table:table-cell table:style-name="Tableau21.B3" office:value-type="float" office:value="13"><text:p text:style-name="P56">13</text:p></table:table-cell><table:table-cell table:style-name="Tableau21.B3" office:value-type="float" office:value="2"><text:p text:style-name="P56">2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Kategorija soċjoprofessjonali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Ħaddiem għal rasu </text:p></table:table-cell><table:table-cell table:style-name="Tableau21.B3" office:value-type="float" office:value="28"><text:p text:style-name="P56">28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6"><text:p text:style-name="P56">26</text:p></table:table-cell><table:table-cell table:style-name="Tableau21.B3" office:value-type="float" office:value="26"><text:p text:style-name="P56">26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Maniġers </text:p></table:table-cell><table:table-cell table:style-name="Tableau21.B3" office:value-type="float" office:value="30"><text:p text:style-name="P56">30</text:p></table:table-cell><table:table-cell table:style-name="Tableau21.B3" office:value-type="float" office:value="35"><text:p text:style-name="P56">35</text:p></table:table-cell><table:table-cell table:style-name="Tableau21.B3" office:value-type="float" office:value="53"><text:p text:style-name="P56">53</text:p></table:table-cell><table:table-cell table:style-name="Tableau21.B3" office:value-type="float" office:value="19"><text:p text:style-name="P56">19</text:p></table:table-cell><table:table-cell table:style-name="Tableau21.B3" office:value-type="float" office:value="29"><text:p text:style-name="P56">29</text:p></table:table-cell><table:table-cell table:style-name="Tableau21.B3" office:value-type="float" office:value="27"><text:p text:style-name="P56">27</text:p></table:table-cell><table:table-cell table:style-name="Tableau21.B3" office:value-type="float" office:value="18"><text:p text:style-name="P56">18</text:p></table:table-cell><table:table-cell table:style-name="Tableau21.B3" office:value-type="float" office:value="19"><text:p text:style-name="P56">19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Kullari bojod oħrajn </text:p></table:table-cell><table:table-cell table:style-name="Tableau21.B3" office:value-type="float" office:value="30"><text:p text:style-name="P56">30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1"><text:p text:style-name="P56">21</text:p></table:table-cell><table:table-cell table:style-name="Tableau21.B3" office:value-type="float" office:value="28"><text:p text:style-name="P56">28</text:p></table:table-cell><table:table-cell table:style-name="Tableau21.B3" office:value-type="float" office:value="27"><text:p text:style-name="P56">27</text:p></table:table-cell><table:table-cell table:style-name="Tableau21.B3" office:value-type="float" office:value="16"><text:p text:style-name="P56">16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Ħaddiema manwali </text:p></table:table-cell><table:table-cell table:style-name="Tableau21.B3" office:value-type="float" office:value="28"><text:p text:style-name="P56">28</text:p></table:table-cell><table:table-cell table:style-name="Tableau21.B3" office:value-type="float" office:value="34"><text:p text:style-name="P56">34</text:p></table:table-cell><table:table-cell table:style-name="Tableau21.B3" office:value-type="float" office:value="54"><text:p text:style-name="P56">54</text:p></table:table-cell><table:table-cell table:style-name="Tableau21.B3" office:value-type="float" office:value="20"><text:p text:style-name="P56">20</text:p></table:table-cell><table:table-cell table:style-name="Tableau21.B3" office:value-type="float" office:value="25"><text:p text:style-name="P56">25</text:p></table:table-cell><table:table-cell table:style-name="Tableau21.B3" office:value-type="float" office:value="24"><text:p text:style-name="P56">24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Persuni tad-dar 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49"><text:p text:style-name="P56">49</text:p></table:table-cell><table:table-cell table:style-name="Tableau21.B3" office:value-type="float" office:value="22"><text:p text:style-name="P56">22</text:p></table:table-cell><table:table-cell table:style-name="Tableau21.B3" office:value-type="float" office:value="29"><text:p text:style-name="P56">29</text:p></table:table-cell><table:table-cell table:style-name="Tableau21.B3" office:value-type="float" office:value="25"><text:p text:style-name="P56">25</text:p></table:table-cell><table:table-cell table:style-name="Tableau21.B3" office:value-type="float" office:value="13"><text:p text:style-name="P56">13</text:p></table:table-cell><table:table-cell table:style-name="Tableau21.B3" office:value-type="float" office:value="14"><text:p text:style-name="P56">14</text:p></table:table-cell><table:table-cell table:style-name="Tableau21.B3" office:value-type="float" office:value="2"><text:p text:style-name="P56">2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Persuni qiegħda </text:p></table:table-cell><table:table-cell table:style-name="Tableau21.B3" office:value-type="float" office:value="25"><text:p text:style-name="P56">25</text:p></table:table-cell><table:table-cell table:style-name="Tableau21.B3" office:value-type="float" office:value="33"><text:p text:style-name="P56">33</text:p></table:table-cell><table:table-cell table:style-name="Tableau21.B3" office:value-type="float" office:value="60"><text:p text:style-name="P56">60</text:p></table:table-cell><table:table-cell table:style-name="Tableau21.B3" office:value-type="float" office:value="20"><text:p text:style-name="P56">20</text:p></table:table-cell><table:table-cell table:style-name="Tableau21.B3" office:value-type="float" office:value="35"><text:p text:style-name="P56">35</text:p></table:table-cell><table:table-cell table:style-name="Tableau21.B3" office:value-type="float" office:value="25"><text:p text:style-name="P56">25</text:p></table:table-cell><table:table-cell table:style-name="Tableau21.B3" office:value-type="float" office:value="12"><text:p text:style-name="P56">12</text:p></table:table-cell><table:table-cell table:style-name="Tableau21.B3" office:value-type="float" office:value="13"><text:p text:style-name="P56">13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1" office:value-type="string"><text:p text:style-name="P54">Irtirata </text:p></table:table-cell><table:table-cell table:style-name="Tableau21.B3" office:value-type="float" office:value="28"><text:p text:style-name="P56">28</text:p></table:table-cell><table:table-cell table:style-name="Tableau21.B3" office:value-type="float" office:value="38"><text:p text:style-name="P56">38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6"><text:p text:style-name="P56">26</text:p></table:table-cell><table:table-cell table:style-name="Tableau21.B3" office:value-type="float" office:value="22"><text:p text:style-name="P56">22</text:p></table:table-cell><table:table-cell table:style-name="Tableau21.B3" office:value-type="float" office:value="12"><text:p text:style-name="P56">12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4"><text:p text:style-name="P56">4</text:p></table:table-cell></table:table-row><table:table-row><table:table-cell table:style-name="Tableau21.A1" office:value-type="string"><text:p text:style-name="P54">Studenti </text:p></table:table-cell><table:table-cell table:style-name="Tableau21.B3" office:value-type="float" office:value="27"><text:p text:style-name="P56">27</text:p></table:table-cell><table:table-cell table:style-name="Tableau21.B3" office:value-type="float" office:value="31"><text:p text:style-name="P56">31</text:p></table:table-cell><table:table-cell table:style-name="Tableau21.B3" office:value-type="float" office:value="55"><text:p text:style-name="P56">55</text:p></table:table-cell><table:table-cell table:style-name="Tableau21.B3" office:value-type="float" office:value="21"><text:p text:style-name="P56">21</text:p></table:table-cell><table:table-cell table:style-name="Tableau21.B3" office:value-type="float" office:value="33"><text:p text:style-name="P56">33</text:p></table:table-cell><table:table-cell table:style-name="Tableau21.B3" office:value-type="float" office:value="23"><text:p text:style-name="P56">23</text:p></table:table-cell><table:table-cell table:style-name="Tableau21.B3" office:value-type="float" office:value="16"><text:p text:style-name="P56">16</text:p></table:table-cell><table:table-cell table:style-name="Tableau21.B3" office:value-type="float" office:value="13"><text:p text:style-name="P56">13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4" table:number-columns-spanned="11" office:value-type="string"><text:p text:style-name="P57">Urbanizzazzjoni suġġettiva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Żona rurali jew villaġġ </text:p></table:table-cell><table:table-cell table:style-name="Tableau21.B3" office:value-type="float" office:value="26"><text:p text:style-name="P56">26</text:p></table:table-cell><table:table-cell table:style-name="Tableau21.B3" office:value-type="float" office:value="35"><text:p text:style-name="P56">35</text:p></table:table-cell><table:table-cell table:style-name="Tableau21.B3" office:value-type="float" office:value="51"><text:p text:style-name="P56">51</text:p></table:table-cell><table:table-cell table:style-name="Tableau21.B3" office:value-type="float" office:value="20"><text:p text:style-name="P56">20</text:p></table:table-cell><table:table-cell table:style-name="Tableau21.B3" office:value-type="float" office:value="27"><text:p text:style-name="P56">27</text:p></table:table-cell><table:table-cell table:style-name="Tableau21.B3" office:value-type="float" office:value="25"><text:p text:style-name="P56">25</text:p></table:table-cell><table:table-cell table:style-name="Tableau21.B3" office:value-type="float" office:value="14"><text:p text:style-name="P56">14</text:p></table:table-cell><table:table-cell table:style-name="Tableau21.B3" office:value-type="float" office:value="16"><text:p text:style-name="P56">16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table:table-row><table:table-cell table:style-name="Tableau21.A1" office:value-type="string"><text:p text:style-name="P54">Belt żgħira jew ta’ daqs medju </text:p></table:table-cell><table:table-cell table:style-name="Tableau21.B3" office:value-type="float" office:value="30"><text:p text:style-name="P56">30</text:p></table:table-cell><table:table-cell table:style-name="Tableau21.B3" office:value-type="float" office:value="34"><text:p text:style-name="P56">34</text:p></table:table-cell><table:table-cell table:style-name="Tableau21.B3" office:value-type="float" office:value="52"><text:p text:style-name="P56">52</text:p></table:table-cell><table:table-cell table:style-name="Tableau21.B3" office:value-type="float" office:value="22"><text:p text:style-name="P56">22</text:p></table:table-cell><table:table-cell table:style-name="Tableau21.B3" office:value-type="float" office:value="28"><text:p text:style-name="P56">28</text:p></table:table-cell><table:table-cell table:style-name="Tableau21.B3" office:value-type="float" office:value="23"><text:p text:style-name="P56">23</text:p></table:table-cell><table:table-cell table:style-name="Tableau21.B3" office:value-type="float" office:value="15"><text:p text:style-name="P56">15</text:p></table:table-cell><table:table-cell table:style-name="Tableau21.B3" office:value-type="float" office:value="15"><text:p text:style-name="P56">15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1" office:value-type="string"><text:p text:style-name="P54">Belt kbira </text:p></table:table-cell><table:table-cell table:style-name="Tableau21.B3" office:value-type="float" office:value="28"><text:p text:style-name="P56">28</text:p></table:table-cell><table:table-cell table:style-name="Tableau21.B3" office:value-type="float" office:value="35"><text:p text:style-name="P56">35</text:p></table:table-cell><table:table-cell table:style-name="Tableau21.B3" office:value-type="float" office:value="56"><text:p text:style-name="P56">56</text:p></table:table-cell><table:table-cell table:style-name="Tableau21.B3" office:value-type="float" office:value="19"><text:p text:style-name="P56">19</text:p></table:table-cell><table:table-cell table:style-name="Tableau21.B3" office:value-type="float" office:value="28"><text:p text:style-name="P56">28</text:p></table:table-cell><table:table-cell table:style-name="Tableau21.B3" office:value-type="float" office:value="25"><text:p text:style-name="P56">25</text:p></table:table-cell><table:table-cell table:style-name="Tableau21.B3" office:value-type="float" office:value="15"><text:p text:style-name="P56">15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2"><text:p text:style-name="P56">2</text:p></table:table-cell></table:table-row><table:table-row><table:table-cell table:style-name="Tableau21.A4" table:number-columns-spanned="11" office:value-type="string"><text:p text:style-name="P57">Perċezzjoni tal-IVET fi (PAJJIŻ TAGĦNA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Pożittiv </text:p></table:table-cell><table:table-cell table:style-name="Tableau21.B3" office:value-type="float" office:value="30"><text:p text:style-name="P56">30</text:p></table:table-cell><table:table-cell table:style-name="Tableau21.B3" office:value-type="float" office:value="37"><text:p text:style-name="P56">37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26"><text:p text:style-name="P56">26</text:p></table:table-cell><table:table-cell table:style-name="Tableau21.B3" office:value-type="float" office:value="26"><text:p text:style-name="P56">26</text:p></table:table-cell><table:table-cell table:style-name="Tableau21.B3" office:value-type="float" office:value="14"><text:p text:style-name="P56">14</text:p></table:table-cell><table:table-cell table:style-name="Tableau21.B3" office:value-type="float" office:value="17"><text:p text:style-name="P56">17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Negattivi </text:p></table:table-cell><table:table-cell table:style-name="Tableau21.B3" office:value-type="float" office:value="26"><text:p text:style-name="P56">26</text:p></table:table-cell><table:table-cell table:style-name="Tableau21.B3" office:value-type="float" office:value="30"><text:p text:style-name="P56">30</text:p></table:table-cell><table:table-cell table:style-name="Tableau21.B3" office:value-type="float" office:value="53"><text:p text:style-name="P56">53</text:p></table:table-cell><table:table-cell table:style-name="Tableau21.B3" office:value-type="float" office:value="21"><text:p text:style-name="P56">21</text:p></table:table-cell><table:table-cell table:style-name="Tableau21.B3" office:value-type="float" office:value="34"><text:p text:style-name="P56">34</text:p></table:table-cell><table:table-cell table:style-name="Tableau21.B3" office:value-type="float" office:value="23"><text:p text:style-name="P56">23</text:p></table:table-cell><table:table-cell table:style-name="Tableau21.B3" office:value-type="float" office:value="17"><text:p text:style-name="P56">17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4" table:number-columns-spanned="11" office:value-type="string"><text:p text:style-name="P57">Qatt attendejt taħriġ inizjali fl-edukazzjoni vokazzjonali (sekondarju superjuri)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><table:table-cell table:style-name="Tableau21.A1" office:value-type="string"><text:p text:style-name="P54">Iva </text:p></table:table-cell><table:table-cell table:style-name="Tableau21.B3" office:value-type="float" office:value="28"><text:p text:style-name="P56">28</text:p></table:table-cell><table:table-cell table:style-name="Tableau21.B3" office:value-type="float" office:value="37"><text:p text:style-name="P56">37</text:p></table:table-cell><table:table-cell table:style-name="Tableau21.B3" office:value-type="float" office:value="52"><text:p text:style-name="P56">52</text:p></table:table-cell><table:table-cell table:style-name="Tableau21.B3" office:value-type="float" office:value="21"><text:p text:style-name="P56">21</text:p></table:table-cell><table:table-cell table:style-name="Tableau21.B3" office:value-type="float" office:value="24"><text:p text:style-name="P56">24</text:p></table:table-cell><table:table-cell table:style-name="Tableau21.B3" office:value-type="float" office:value="25"><text:p text:style-name="P56">25</text:p></table:table-cell><table:table-cell table:style-name="Tableau21.B3" office:value-type="float" office:value="16"><text:p text:style-name="P56">16</text:p></table:table-cell><table:table-cell table:style-name="Tableau21.B3" office:value-type="float" office:value="18"><text:p text:style-name="P56">18</text:p></table:table-cell><table:table-cell table:style-name="Tableau21.B3" office:value-type="float" office:value="1"><text:p text:style-name="P56">1</text:p></table:table-cell><table:table-cell table:style-name="Tableau21.B3" office:value-type="float" office:value="1"><text:p text:style-name="P56">1</text:p></table:table-cell></table:table-row><table:table-row><table:table-cell table:style-name="Tableau21.A1" office:value-type="string"><text:p text:style-name="P54">Le </text:p></table:table-cell><table:table-cell table:style-name="Tableau21.B3" office:value-type="float" office:value="28"><text:p text:style-name="P56">28</text:p></table:table-cell><table:table-cell table:style-name="Tableau21.B3" office:value-type="float" office:value="33"><text:p text:style-name="P56">33</text:p></table:table-cell><table:table-cell table:style-name="Tableau21.B3" office:value-type="float" office:value="54"><text:p text:style-name="P56">54</text:p></table:table-cell><table:table-cell table:style-name="Tableau21.B3" office:value-type="float" office:value="20"><text:p text:style-name="P56">20</text:p></table:table-cell><table:table-cell table:style-name="Tableau21.B3" office:value-type="float" office:value="31"><text:p text:style-name="P56">31</text:p></table:table-cell><table:table-cell table:style-name="Tableau21.B3" office:value-type="float" office:value="24"><text:p text:style-name="P56">24</text:p></table:table-cell><table:table-cell table:style-name="Tableau21.B3" office:value-type="float" office:value="13"><text:p text:style-name="P56">13</text:p></table:table-cell><table:table-cell table:style-name="Tableau21.B3" office:value-type="float" office:value="14"><text:p text:style-name="P56">14</text:p></table:table-cell><table:table-cell table:style-name="Tableau21.B3" office:value-type="float" office:value="1"><text:p text:style-name="P56">1</text:p></table:table-cell><table:table-cell table:style-name="Tableau21.B3" office:value-type="float" office:value="3"><text:p text:style-name="P56">3</text:p></table:table-cell></table:table-row></table:table><text:p text:style-name="P14"/></draw:text-box></draw:frame></text:p>
        <text:p text:style-name="P29"/>
      </text:section>
      <text:h text:style-name="P17" text:outline-level="1"><text:bookmark-start text:name="__RefHeading___Toc215590_2930363814"/>IV. Ostakli għall-parteċipazzjoni fl-ETV <text:bookmark-end text:name="__RefHeading___Toc215590_2930363814"/></text:h>
      <text:p text:style-name="P21"/>
      <text:section text:style-name="Sect2" text:name="Section6">
        <text:h text:style-name="P19" text:outline-level="2"><text:bookmark-start text:name="__RefHeading___Toc215592_2930363814"/>1. Sfidi relatati mal-ħiliet mhux tekniċi <text:bookmark-end text:name="__RefHeading___Toc215592_2930363814"/></text:h>
        <text:p text:style-name="P50">Nofs iċ-ċittadini tal-UE jgħidu li l-VET ma jipprovdux biżżejjed ħiliet trasversali bħall-komunikazzjoni jew il-ħsieb kritiku </text:p>
        <text:p text:style-name="P21">Madwar l-Unjoni Ewropea, 50 % jgħidu li l-VET ma jipprovdux biżżejjed ħiliet trasversali bħall-komunikazzjoni jew il-ħsieb kritiku, inklużi 12 % li jaqblu bis-sħiħ u 38 % li għandhom it-tendenza li jaqblu.<text:note text:id="ftn47" text:note-class="footnote"><text:note-citation>47</text:note-citation><text:note-body><text:p text:style-name="P13">QB7.6. Jekk jogħġbok għidli sa liema punt taqbel jew ma taqbilx ma’ kull waħda mid-dikjarazzjonijiet li ġejjin: Il-VET ma jipprovdux biżżejjed ħiliet trasversali bħall-komunikazzjoni jew il-ħsieb kritiku</text:p></text:note-body></text:note> B’mod ġenerali, 37 % ma jaqblux ma’ din id-dikjarazzjoni, filwaqt li 13 % ma jafux. </text:p>
        <text:p text:style-name="P21">L-ogħla livelli ta’ ftehim huma rreġistrati fil-Polonja (66 %), fil-Kroazja (65 %) u fis-Slovenja (64 %), bl-aktar livelli baxxi fi Spanja (36 %), fid-Danimarka (39 %), fl-Estonja (40 %) u fl-Irlanda u fl-Iżvezja (it-tnejn 44 %). </text:p>
        <text:p text:style-name="P21">F’24 Stat Membru tal-UE, il-maġġoranzi jaħsbu li l-VET ma jipprovdux biżżejjed ħiliet trasversali. Fi tliet pajjiżi biss, l-Estonja (49 %), Spanja (47 %) u d-Danimarka (45 %), ir-rispondenti ma jaqblux aktar milli jaqblu mad-dikjarazzjoni. </text:p>
        <text:p text:style-name="P21">F’diversi Stati Membri tal-UE, inklużi l-Ġermanja, in-Netherlands u l-Awstrija, il-fehmiet huma maqsuma b’mod aktar ugwali, b’dawk li jaqblu mad-dikjarazzjoni jvarjaw minn 45 % sa 50 %. </text:p>
        <text:p text:style-name="P21"><draw:g text:anchor-type="paragraph" draw:z-index="42" draw:name="Forme38" draw:style-name="gr1"><draw:frame draw:style-name="gr174" draw:text-style-name="P99" svg:width="5.299cm" svg:height="5.55cm" svg:x="10.691cm" svg:y="-8.671cm"><draw:image xlink:href="Pictures/10000000000001D3000001E921908F25A2E06E8F.png" xlink:type="simple" xlink:show="embed" xlink:actuate="onLoad" draw:mime-type="image/png"><text:p/></draw:image></draw:frame><draw:frame draw:style-name="gr175" draw:text-style-name="P101" svg:width="8.494cm" svg:height="1.551cm" svg:x="8.733cm" svg:y="-10.864cm"><draw:text-box><text:p text:style-name="P100"><text:span text:style-name="T60">QB7.6. Jekk jogħġbok għidli sa liema punt taqbel jew ma taqbilx ma’ kull waħda mid-dikjarazzjonijiet li ġejjin: Il-VET ma jipprovdux biżżejjed ħiliet trasversali bħall-komunikazzjoni jew il-ħsieb kritiku (EU27) (%) </text:span></text:p></draw:text-box></draw:frame><draw:frame draw:style-name="gr176" draw:text-style-name="P104" svg:width="2.227cm" svg:height="0.902cm" svg:x="10.61cm" svg:y="-9.462cm"><draw:text-box><text:p text:style-name="P103"><text:span text:style-name="T60">Ma nafx 13</text:span></text:p></draw:text-box></draw:frame><draw:frame draw:style-name="gr177" draw:text-style-name="P104" svg:width="1.823cm" svg:height="1.227cm" svg:x="9.024cm" svg:y="-7.528cm"><draw:text-box><text:p text:style-name="P103"><text:span text:style-name="T60">Ma naqbilx ħafna 8</text:span></text:p></draw:text-box></draw:frame><draw:frame draw:style-name="gr178" draw:text-style-name="P104" svg:width="2.234cm" svg:height="1.227cm" svg:x="9.125cm" svg:y="-3.985cm"><draw:text-box><text:p text:style-name="P103"><text:span text:style-name="T60">Ħerqana li ma naqblux 29</text:span></text:p></draw:text-box></draw:frame><draw:frame draw:style-name="gr179" draw:text-style-name="P101" svg:width="1.671cm" svg:height="1.227cm" svg:x="15.556cm" svg:y="-4.565cm"><draw:text-box><text:p text:style-name="P100"><text:span text:style-name="T60">Ħerqana li naqblu 38</text:span></text:p></draw:text-box></draw:frame><draw:frame draw:style-name="gr180" draw:text-style-name="P101" svg:width="2.899cm" svg:height="0.578cm" svg:x="13.21cm" svg:y="-9.118cm"><draw:text-box><text:p text:style-name="P100"><text:span text:style-name="T60">Naqbel ħafna 12</text:span></text:p></draw:text-box></draw:frame></draw:g><draw:g text:anchor-type="paragraph" draw:z-index="43" draw:name="Forme39" draw:style-name="gr1"><draw:frame draw:style-name="gr166" draw:text-style-name="P99" svg:width="16.675cm" svg:height="7.33cm" svg:x="0.002cm" svg:y="1.186cm"><draw:image xlink:href="Pictures/10000000000005650000025FE1EE3787907AFDEF.png" xlink:type="simple" xlink:show="embed" xlink:actuate="onLoad" draw:mime-type="image/png"><text:p/></draw:image></draw:frame><draw:frame draw:style-name="gr167" draw:text-style-name="P101" svg:width="15.895cm" svg:height="0.922cm" svg:x="0.251cm" svg:y="0.101cm"><draw:text-box><text:p text:style-name="P100"><text:span text:style-name="T60">QB7.6. Jekk jogħġbok għidli sa liema punt taqbel jew ma taqbilx ma’ kull waħda mid-dikjarazzjonijiet li ġejjin: Il-VET ma jipprovdux biżżejjed ħiliet trasversali bħall-komunikazzjoni jew il-ħsieb kritiku (%) </text:span></text:p></draw:text-box></draw:frame><draw:g draw:style-name="gr4"><draw:frame draw:style-name="gr168" draw:text-style-name="P99" svg:width="14.098cm" svg:height="0.959cm" svg:x="0.342cm" svg:y="8.605cm"><draw:image xlink:href="Pictures/100000000000022300000022902E68B765C34830.png" xlink:type="simple" xlink:show="embed" xlink:actuate="onLoad" draw:mime-type="image/png"><text:p/></draw:image></draw:frame><draw:frame draw:style-name="gr169" draw:text-style-name="P101" svg:width="2.924cm" svg:height="0.648cm" svg:x="0.803cm" svg:y="8.779cm"><draw:text-box><text:p text:style-name="P105"><text:span text:style-name="T60">Naqbel ħafna</text:span></text:p></draw:text-box></draw:frame><draw:frame draw:style-name="gr170" draw:text-style-name="P101" svg:width="2.857cm" svg:height="0.59cm" svg:x="3.812cm" svg:y="8.756cm"><draw:text-box><text:p text:style-name="P105"><text:span text:style-name="T60">Ħerqana li naqblu</text:span></text:p></draw:text-box></draw:frame><draw:frame draw:style-name="gr171" draw:text-style-name="P101" svg:width="3.282cm" svg:height="0.902cm" svg:x="6.994cm" svg:y="8.799cm"><draw:text-box><text:p text:style-name="P105"><text:span text:style-name="T60">Ħerqana li ma naqblux</text:span></text:p></draw:text-box></draw:frame><draw:frame draw:style-name="gr172" draw:text-style-name="P101" svg:width="3.484cm" svg:height="0.646cm" svg:x="10.622cm" svg:y="8.756cm"><draw:text-box><text:p text:style-name="P105"><text:span text:style-name="T60">Ma naqbilx ħafna</text:span></text:p></draw:text-box></draw:frame><draw:frame draw:style-name="gr173" draw:text-style-name="P101" svg:width="2.52cm" svg:height="0.687cm" svg:x="14.344cm" svg:y="8.756cm"><draw:text-box><text:p text:style-name="P105"><text:span text:style-name="T60">Ma nafx</text:span></text:p></draw:text-box></draw:frame></draw:g></draw:g></text:p>
        <text:p text:style-name="P29">Il-punt sa fejn dawk li wieġbu jaqblu li l-ETV ma jipprovdux biżżejjed ħiliet trasversali jvarja skont il-fatturi soċjodemografiċi u attitudinali kif ġej: </text:p>
        <text:p text:style-name="P52">■ Hemm differenzi moderati skont il-kategoriji soċjoprofessjonali, bl-istudenti u ħaddiema mhux manwali oħra li x’aktarx jemmnu li l-VET ma jipprovdux biżżejjed ħiliet trasversali bħall-komunikazzjoni jew il-ħsieb kritiku (it-tnejn 55 %), filwaqt li r-rispondenti qiegħda jirreġistraw livelli notevolment aktar baxxi (45 %). </text:p>
        <text:p text:style-name="P52">■ Skont l-età fl-aħħar tal-edukazzjoni, din il-fehma hija l-aktar mifruxa fost dawk li wieġbu li għadhom jistudjaw (54 %), segwiti minn dawk li spiċċaw l-edukazzjoni fl-età ta’ 20 sena jew aktar u dawk fl-età ta’ 16-19-il sena (it-tnejn 51 %). Dawk li wieġbu li l-edukazzjoni tagħhom intemmet fl-età ta’ 15-il sena jew qabel huma l-inqas probabbli li jaqblu ma’ din id-dikjarazzjoni (45 %). </text:p>
        <text:p text:style-name="P52">■ Skont l-età, din il-fehma hija l-aktar prevalenti fost dawk li wieġbu li għandhom bejn 25 u 39 sena (54 %), segwiti minn dawk li għandhom bejn 15 u 24 sena u bejn 40 u 54 sena (it-tnejn 52 %). Hija l-inqas mifruxa fost dawk li għandhom 55 sena jew aktar (48 %). </text:p>
        <text:p text:style-name="P52">■ Dawk li wieġbu li jaħsbu li l-istudenti jirċievu biżżejjed informazzjoni dwar il-VET huma aktar probabbli li jaqblu mad-dikjarazzjoni (55 %) minn dawk li jaħsbu li l-informazzjoni hija insuffiċjenti (48 %). </text:p>
        <text:p text:style-name="P52">■ Hemm biss varjazzjoni minima meta wieħed iħares lejn l-attendenza tal-VET. Dawk li wieġbu li huma stess attendew il-VET huma biss ftit aktar probabbli li jaqblu li l-VET ma jipprovdux biżżejjed ħiliet trasversali (53 %) minn dawk li ma għandhom l-ebda esperjenza tal-VET (50 %). </text:p>
        <text:p text:style-name="P52">■ F’termini tal-immaġni tagħhom tal-VET, ir-rispondenti li għandhom immaġni pożittiva tal-VET għandhom biss ftit aktar probabbiltà li jaqblu ma’ din id-dikjarazzjoni minn dawk li għandhom immaġni negattiva (53 % vs 50 %). </text:p>
        <text:p text:style-name="P52">■ Ma hemm l-ebda differenza skont il-ġeneru. </text:p>
        <text:p text:style-name="P28"/>
        <table:table table:name="Tableau22" table:style-name="Tableau22">
          <table:table-column table:style-name="Tableau22.A"/>
          <table:table-column table:style-name="Tableau22.B"/>
          <table:table-column table:style-name="Tableau22.C"/>
          <table:table-column table:style-name="Tableau22.D"/>
          <table:table-row>
            <table:table-cell table:style-name="Tableau22.A1" table:number-columns-spanned="4" office:value-type="string">
              <text:p text:style-name="P91">QB7.6 Jekk jogħġbok għidli sa liema punt taqbel jew ma taqbilx ma’ kull waħda mid-dikjarazzjonijiet li ġejjin: L-IVET ma tipprovdix biżżejjed ħiliet trasversali bħall-komunikazzjoni jew il-ħsieb kritiku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3"/>
            </table:table-cell>
            <table:table-cell table:style-name="Tableau22.A1" office:value-type="string">
              <text:p text:style-name="P87">Total ta' "Qbil"</text:p>
            </table:table-cell>
            <table:table-cell table:style-name="Tableau22.A1" office:value-type="string">
              <text:p text:style-name="P87">Total ta' "Nuqqas ta' qbil" </text:p>
            </table:table-cell>
            <table:table-cell table:style-name="Tableau22.A1" office:value-type="string">
              <text:p text:style-name="P87">Ma nafx</text:p>
            </table:table-cell>
          </table:table-row>
          <table:table-row>
            <table:table-cell table:style-name="Tableau22.A1" office:value-type="string">
              <text:p text:style-name="P91">UE27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4" table:number-columns-spanned="4" office:value-type="string">
              <text:p text:style-name="P61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Raġel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Mara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4" table:number-columns-spanned="4" office:value-type="string">
              <text:p text:style-name="P61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15-24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9">
              <text:p text:style-name="P87">39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25-39 </text:p>
            </table:table-cell>
            <table:table-cell table:style-name="Tableau22.B3" office:value-type="float" office:value="54">
              <text:p text:style-name="P87">54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40-54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&gt;=55</text:p>
            </table:table-cell>
            <table:table-cell table:style-name="Tableau22.B3" office:value-type="float" office:value="48">
              <text:p text:style-name="P87">48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7">
              <text:p text:style-name="P87">17</text:p>
            </table:table-cell>
          </table:table-row>
          <table:table-row>
            <table:table-cell table:style-name="Tableau22.A4" table:number-columns-spanned="4" office:value-type="string">
              <text:p text:style-name="P61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&lt;=-15</text:p>
            </table:table-cell>
            <table:table-cell table:style-name="Tableau22.B3" office:value-type="float" office:value="45">
              <text:p text:style-name="P87">45</text:p>
            </table:table-cell>
            <table:table-cell table:style-name="Tableau22.B3" office:value-type="float" office:value="33">
              <text:p text:style-name="P87">33</text:p>
            </table:table-cell>
            <table:table-cell table:style-name="Tableau22.B3" office:value-type="float" office:value="22">
              <text:p text:style-name="P87">22</text:p>
            </table:table-cell>
          </table:table-row>
          <table:table-row>
            <table:table-cell table:style-name="Tableau22.A1" office:value-type="string">
              <text:p text:style-name="P91">16-19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&gt;=20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1">
              <text:p text:style-name="P87">11</text:p>
            </table:table-cell>
          </table:table-row>
          <table:table-row>
            <table:table-cell table:style-name="Tableau22.A1" office:value-type="string">
              <text:p text:style-name="P91">Għadu qed Jistudja </text:p>
            </table:table-cell>
            <table:table-cell table:style-name="Tableau22.B3" office:value-type="float" office:value="54">
              <text:p text:style-name="P87">54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4" table:number-columns-spanned="4" office:value-type="string">
              <text:p text:style-name="P61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Ħaddiem għal rasu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9">
              <text:p text:style-name="P87">39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1" office:value-type="string">
              <text:p text:style-name="P91">Maniġers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1">
              <text:p text:style-name="P87">11</text:p>
            </table:table-cell>
          </table:table-row>
          <table:table-row>
            <table:table-cell table:style-name="Tableau22.A1" office:value-type="string">
              <text:p text:style-name="P91">Kullari bojod oħrajn </text:p>
            </table:table-cell>
            <table:table-cell table:style-name="Tableau22.B3" office:value-type="float" office:value="55">
              <text:p text:style-name="P87">55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Ħaddiema manwali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Persuni tad-dar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15">
              <text:p text:style-name="P87">15</text:p>
            </table:table-cell>
          </table:table-row>
          <table:table-row>
            <table:table-cell table:style-name="Tableau22.A1" office:value-type="string">
              <text:p text:style-name="P91">Persuni qiegħda </text:p>
            </table:table-cell>
            <table:table-cell table:style-name="Tableau22.B3" office:value-type="float" office:value="45">
              <text:p text:style-name="P87">45</text:p>
            </table:table-cell>
            <table:table-cell table:style-name="Tableau22.B3" office:value-type="float" office:value="40">
              <text:p text:style-name="P87">40</text:p>
            </table:table-cell>
            <table:table-cell table:style-name="Tableau22.B3" office:value-type="float" office:value="15">
              <text:p text:style-name="P87">15</text:p>
            </table:table-cell>
          </table:table-row>
          <table:table-row>
            <table:table-cell table:style-name="Tableau22.A1" office:value-type="string">
              <text:p text:style-name="P91">Irtirata </text:p>
            </table:table-cell>
            <table:table-cell table:style-name="Tableau22.B3" office:value-type="float" office:value="48">
              <text:p text:style-name="P87">48</text:p>
            </table:table-cell>
            <table:table-cell table:style-name="Tableau22.B3" office:value-type="float" office:value="33">
              <text:p text:style-name="P87">33</text:p>
            </table:table-cell>
            <table:table-cell table:style-name="Tableau22.B3" office:value-type="float" office:value="19">
              <text:p text:style-name="P87">19</text:p>
            </table:table-cell>
          </table:table-row>
          <table:table-row>
            <table:table-cell table:style-name="Tableau22.A1" office:value-type="string">
              <text:p text:style-name="P91">Studenti </text:p>
            </table:table-cell>
            <table:table-cell table:style-name="Tableau22.B3" office:value-type="float" office:value="55">
              <text:p text:style-name="P87">55</text:p>
            </table:table-cell>
            <table:table-cell table:style-name="Tableau22.B3" office:value-type="float" office:value="36">
              <text:p text:style-name="P87">36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4" table:number-columns-spanned="4" office:value-type="string">
              <text:p text:style-name="P61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Żona rurali jew villaġġ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1" office:value-type="string">
              <text:p text:style-name="P91">Belt żgħira jew ta’ daqs medju </text:p>
            </table:table-cell>
            <table:table-cell table:style-name="Tableau22.B3" office:value-type="float" office:value="52">
              <text:p text:style-name="P87">52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3">
              <text:p text:style-name="P87">13</text:p>
            </table:table-cell>
          </table:table-row>
          <table:table-row>
            <table:table-cell table:style-name="Tableau22.A1" office:value-type="string">
              <text:p text:style-name="P91">Belt kbira </text:p>
            </table:table-cell>
            <table:table-cell table:style-name="Tableau22.B3" office:value-type="float" office:value="51">
              <text:p text:style-name="P87">51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4" table:number-columns-spanned="4" office:value-type="string">
              <text:p text:style-name="P61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Pożittiv </text:p>
            </table:table-cell>
            <table:table-cell table:style-name="Tableau22.B3" office:value-type="float" office:value="53">
              <text:p text:style-name="P87">53</text:p>
            </table:table-cell>
            <table:table-cell table:style-name="Tableau22.B3" office:value-type="float" office:value="37">
              <text:p text:style-name="P87">37</text:p>
            </table:table-cell>
            <table:table-cell table:style-name="Tableau22.B3" office:value-type="float" office:value="10">
              <text:p text:style-name="P87">10</text:p>
            </table:table-cell>
          </table:table-row>
          <table:table-row>
            <table:table-cell table:style-name="Tableau22.A1" office:value-type="string">
              <text:p text:style-name="P91">Negattivi </text:p>
            </table:table-cell>
            <table:table-cell table:style-name="Tableau22.B3" office:value-type="float" office:value="50">
              <text:p text:style-name="P87">50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12">
              <text:p text:style-name="P87">12</text:p>
            </table:table-cell>
          </table:table-row>
          <table:table-row>
            <table:table-cell table:style-name="Tableau22.A4" table:number-columns-spanned="4" office:value-type="string">
              <text:p text:style-name="P61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2.A1" office:value-type="string">
              <text:p text:style-name="P91">Iva </text:p>
            </table:table-cell>
            <table:table-cell table:style-name="Tableau22.B3" office:value-type="float" office:value="53">
              <text:p text:style-name="P87">53</text:p>
            </table:table-cell>
            <table:table-cell table:style-name="Tableau22.B3" office:value-type="float" office:value="38">
              <text:p text:style-name="P87">38</text:p>
            </table:table-cell>
            <table:table-cell table:style-name="Tableau22.B3" office:value-type="float" office:value="9">
              <text:p text:style-name="P87">9</text:p>
            </table:table-cell>
          </table:table-row>
          <table:table-row>
            <table:table-cell table:style-name="Tableau22.A1" office:value-type="string">
              <text:p text:style-name="P91">Le </text:p>
            </table:table-cell>
            <table:table-cell table:style-name="Tableau22.B3" office:value-type="float" office:value="49">
              <text:p text:style-name="P87">49</text:p>
            </table:table-cell>
            <table:table-cell table:style-name="Tableau22.B3" office:value-type="float" office:value="35">
              <text:p text:style-name="P87">35</text:p>
            </table:table-cell>
            <table:table-cell table:style-name="Tableau22.B3" office:value-type="float" office:value="16">
              <text:p text:style-name="P87">16</text:p>
            </table:table-cell>
          </table:table-row>
        </table:table>
        <text:p text:style-name="P21"/>
        <text:p text:style-name="P51">Nofs iċ-ċittadini tal-UE jgħidu li l-programmi tal-VET spiss jonqsu milli jgħallmu ħiliet bażiċi bħal-litteriżmu jew il-litteriżmu diġitali </text:p>
        <text:p text:style-name="P21">Madwar l-Unjoni Ewropea, 50 % ta’ dawk li wieġbu jemmnu li l-programmi tal-VET spiss jonqsu milli jgħallmu ħiliet bażiċi bħal-litteriżmu jew il-litteriżmu diġitali, inklużi 12 % li jaqblu ħafna u 38 % li għandhom it-tendenza li jaqblu.<text:note text:id="ftn48" text:note-class="footnote"><text:note-citation>48</text:note-citation><text:note-body><text:p text:style-name="P13">QB7.7. Jekk jogħġbok għidli sa liema punt taqbel jew ma taqbilx ma’ kull waħda mid-dikjarazzjonijiet li ġejjin: Il-programmi tal-VET spiss jonqsu milli jgħallmu ħiliet bażiċi bħal-litteriżmu jew il-litteriżmu diġitali. </text:p></text:note-body></text:note> B’kuntrast ma’ dan, 38 % ma jaqblux ma’ din id-dikjarazzjoni, filwaqt li 12 % ma jafux. </text:p>
        <text:p text:style-name="P21">Fi 15-il Stat Membru, mill-inqas nofs dawk li wieġbu jaqblu mad-dikjarazzjoni. </text:p>
        <text:p text:style-name="P21">Il-perċezzjonijiet ta’ din il-kwistjoni jvarjaw b’mod konsiderevoli bejn l-Istati Membri. L-ogħla livelli ta’ ftehim huma rreġistrati fil-Polonja u s-Slovenja (it-tnejn 65 %), segwiti mill-Kroazja (64 %), u l-Italja u l-Ungerija (it-tnejn 60 %). L-aktar livelli baxxi huma rreġistrati fl-Estonja (32 %), fl-Iżvezja (34 %) u fi Spanja (35 %). </text:p>
        <text:p text:style-name="P21"><draw:g text:anchor-type="paragraph" draw:z-index="45" draw:name="Forme41" draw:style-name="gr1"><draw:frame draw:style-name="gr151" draw:text-style-name="P99" svg:width="16.722cm" svg:height="7.34cm" svg:x="0.036cm" svg:y="3.96cm"><draw:image xlink:href="Pictures/100000000000054700000251EB374D4B1564758B.png" xlink:type="simple" xlink:show="embed" xlink:actuate="onLoad" draw:mime-type="image/png"><text:p/></draw:image></draw:frame><draw:frame draw:style-name="gr152" draw:text-style-name="P101" svg:width="16.331cm" svg:height="0.948cm" svg:x="0.002cm" svg:y="2.838cm"><draw:text-box><text:p text:style-name="P100"><text:span text:style-name="T60">QB7.7. Jekk jogħġbok għidli sa liema punt taqbel jew ma taqbilx ma’ kull waħda mid-dikjarazzjonijiet li ġejjin: Il-programmi tal-VET spiss jonqsu milli jgħallmu ħiliet bażiċi bħal-litteriżmu jew il-litteriżmu diġitali. (%) </text:span></text:p></draw:text-box></draw:frame><draw:g draw:style-name="gr4"><draw:frame draw:style-name="gr153" draw:text-style-name="P99" svg:width="13.472cm" svg:height="0.392cm" svg:x="0.641cm" svg:y="11.557cm"><draw:image xlink:href="Pictures/100000000000022600000010460632ABE6432EE7.png" xlink:type="simple" xlink:show="embed" xlink:actuate="onLoad" draw:mime-type="image/png"><text:p/></draw:image></draw:frame><draw:frame draw:style-name="gr154" draw:text-style-name="P101" svg:width="3.297cm" svg:height="0.578cm" svg:x="0.997cm" svg:y="11.47cm"><draw:text-box><text:p text:style-name="P100"><text:span text:style-name="T60">Ma naqbilx ħafna</text:span></text:p></draw:text-box></draw:frame><draw:frame draw:style-name="gr155" draw:text-style-name="P101" svg:width="2.599cm" svg:height="0.902cm" svg:x="4.766cm" svg:y="11.469cm"><draw:text-box><text:p text:style-name="P100"><text:span text:style-name="T60">Ħerqana li ma naqblux</text:span></text:p></draw:text-box></draw:frame><draw:frame draw:style-name="gr156" draw:text-style-name="P101" svg:width="2.234cm" svg:height="0.902cm" svg:x="8.125cm" svg:y="11.47cm"><draw:text-box><text:p text:style-name="P100"><text:span text:style-name="T60">Ħerqana li naqblu</text:span></text:p></draw:text-box></draw:frame><draw:frame draw:style-name="gr157" draw:text-style-name="P101" svg:width="2.352cm" svg:height="0.578cm" svg:x="11.081cm" svg:y="11.49cm"><draw:text-box><text:p text:style-name="P100"><text:span text:style-name="T60">Naqbel ħafna</text:span></text:p></draw:text-box></draw:frame><draw:frame draw:style-name="gr158" draw:text-style-name="P101" svg:width="1.895cm" svg:height="0.578cm" svg:x="13.956cm" svg:y="11.495cm"><draw:text-box><text:p text:style-name="P100"><text:span text:style-name="T60">Ma nafx</text:span></text:p></draw:text-box></draw:frame></draw:g></draw:g><draw:g text:anchor-type="paragraph" draw:z-index="44" draw:name="Forme40" draw:style-name="gr32"><draw:frame draw:style-name="gr159" draw:text-style-name="P99" svg:width="4.07cm" svg:height="4.261cm" svg:x="10.841cm" svg:y="-4.547cm"><draw:image xlink:href="Pictures/10000000000001BE000001D484900F3D97E9361C.png" xlink:type="simple" xlink:show="embed" xlink:actuate="onLoad" draw:mime-type="image/png"><text:p/></draw:image></draw:frame><draw:frame draw:style-name="gr160" draw:text-style-name="P101" svg:width="8.453cm" svg:height="1.551cm" svg:x="8.735cm" svg:y="-6.974cm"><draw:text-box><text:p text:style-name="P100"><text:span text:style-name="T60">QB7.7: Jekk jogħġbok għidli sa liema punt taqbel jew ma taqbilx ma’ kull waħda mid-dikjarazzjonijiet li ġejjin: - IVET spiss jonqsu milli jgħallmu ħiliet bażiċi bħal-litteriżmu jew il-litteriżmu diġitali (EU27) (%) </text:span></text:p></draw:text-box></draw:frame><draw:frame draw:style-name="gr161" draw:text-style-name="P107" svg:width="1.906cm" svg:height="0.902cm" svg:x="10.928cm" svg:y="-5.247cm"><draw:text-box><text:p text:style-name="P106"><text:span text:style-name="T60">Ma nafx 12</text:span></text:p></draw:text-box></draw:frame><draw:frame draw:style-name="gr162" draw:text-style-name="P104" svg:width="2.336cm" svg:height="0.902cm" svg:x="9.185cm" svg:y="-4.224cm"><draw:text-box><text:p text:style-name="P103"><text:span text:style-name="T60">Ma naqbilx ħafna 5</text:span></text:p></draw:text-box></draw:frame><draw:frame draw:style-name="gr163" draw:text-style-name="P104" svg:width="2.057cm" svg:height="1.227cm" svg:x="9.486cm" svg:y="-0.906cm"><draw:text-box><text:p text:style-name="P103"><text:span text:style-name="T60">Ħerqana li ma naqblux 25</text:span></text:p></draw:text-box></draw:frame><draw:frame draw:style-name="gr164" draw:text-style-name="P101" svg:width="1.719cm" svg:height="1.227cm" svg:x="14.492cm" svg:y="-1.428cm"><draw:text-box><text:p text:style-name="P100"><text:span text:style-name="T60">Ħerqana li naqblu 33</text:span></text:p></draw:text-box></draw:frame><draw:frame draw:style-name="gr165" draw:text-style-name="P101" svg:width="2.035cm" svg:height="0.902cm" svg:x="13.392cm" svg:y="-5.268cm"><draw:text-box><text:p text:style-name="P100"><text:span text:style-name="T60">Naqbel ħafna 12</text:span></text:p></draw:text-box></draw:frame></draw:g>Fi Stati Membri fejn il-fehmiet huma maqsuma b’mod aktar ugwali, din il-fehma hija ta’ 43 % fid-Danimarka u fil-Latvja, 44 % fl-Irlanda u fil-Lussemburgu, u 45 % fin-Netherlands.</text:p>
        <text:p text:style-name="P29">Il-punt sa fejn dawk li wieġbu jaqblu li l-programmi tal-ETV spiss jonqsu milli jgħallmu l-ħiliet bażiċi jvarja skont il-fatturi soċjodemografiċi u attitudinali kif ġej. </text:p>
        <text:p text:style-name="P52">■ Skont l-età fi tmiem l-edukazzjoni, dawk li wieġbu li spiċċaw l-edukazzjoni bejn is-16 u d-19-il sena (53 %) huma l-aktar probabbli li jaqblu li l-VET spiss ifallu fit-tagħlim tal-ħiliet bażiċi, segwiti minn dawk li spiċċaw fl-età ta’ 20 sena jew aktar (50 %). Dawk li wieġbu li l-edukazzjoni tagħhom intemmet fl-età ta’ 15-il sena jew qabel huma l-inqas probabbli li jaqblu (44 %). </text:p>
        <text:p text:style-name="P52">■ Dawk li wieġbu li għandhom bejn 25 u 39 sena għandhom l-ogħla livell ta’ ftehim, (53 %) segwiti minn dawk li għandhom bejn 40 u 54 sena (52 %). Dawk li għandhom bejn il-15 u l-24 sena u l-55 sena u aktar huma l-inqas probabbli li jaqblu (it-tnejn li huma 49 %). </text:p>
        <text:p text:style-name="P52">■ Dawk li wieġbu li f’xi żmien attendew l-ETV huma stess huma ftit aktar probabbli li jaqsmu dan it-tħassib (53 %) minn dawk li ma attendewx (48 %). </text:p>
        <text:p text:style-name="P52">■ Dawk li jemmnu li l-istudenti jirċievu biżżejjed informazzjoni dwar l-opportunitajiet tal-ETV huma aktar probabbli li jgħidu li l-ETV jonqsu milli jgħallmu ħiliet bażiċi (56% vs 45%). </text:p>
        <text:p text:style-name="P52">■ Permezz tal-perkors rakkomandat, ir-rispondenti li jirrakkomandaw l-edukazzjoni sekondarja ġenerali huma aktar probabbli li jaqblu ma’ din id-dikjarazzjoni (55 %) minn dawk li jirrakkomandaw l-edukazzjoni sekondarja vokazzjonali (51 %). </text:p>
        <text:p text:style-name="P52">■ Ma hemm l-ebda differenza skont il-ġeneru.</text:p>
        <text:p text:style-name="P21"/>
        <text:p text:style-name="P28"/>
        <table:table table:name="Tableau23" table:style-name="Tableau23">
          <table:table-column table:style-name="Tableau23.A"/>
          <table:table-column table:style-name="Tableau23.B"/>
          <table:table-column table:style-name="Tableau23.C"/>
          <table:table-column table:style-name="Tableau23.D"/>
          <table:table-row>
            <table:table-cell table:style-name="Tableau23.A1" table:number-columns-spanned="4" office:value-type="string">
              <text:p text:style-name="P71">QB7.7 Jekk jogħġbok għidli sa liema punt taqbel jew ma taqbilx ma’ kull waħda mid-dikjarazzjonijiet li ġejjin: Il-programmi tal-IVET spiss jonqsu milli jgħallmu ħiliet bażiċi bħal-litteriżmu jew il-litteriżmu diġit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67"/>
            </table:table-cell>
            <table:table-cell table:style-name="Tableau23.A1" office:value-type="string">
              <text:p text:style-name="P69">Total ta' "Qbil"</text:p>
            </table:table-cell>
            <table:table-cell table:style-name="Tableau23.A1" office:value-type="string">
              <text:p text:style-name="P69">Total ta' "Nuqqas ta' qbil" </text:p>
            </table:table-cell>
            <table:table-cell table:style-name="Tableau23.A1" office:value-type="string">
              <text:p text:style-name="P69">Ma nafx</text:p>
            </table:table-cell>
          </table:table-row>
          <table:table-row>
            <table:table-cell table:style-name="Tableau23.A1" office:value-type="string">
              <text:p text:style-name="P71">UE27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2">
              <text:p text:style-name="P69">12</text:p>
            </table:table-cell>
          </table:table-row>
          <table:table-row>
            <table:table-cell table:style-name="Tableau23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Raġel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Mara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3">
              <text:p text:style-name="P69">13</text:p>
            </table:table-cell>
          </table:table-row>
          <table:table-row>
            <table:table-cell table:style-name="Tableau23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15-24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42">
              <text:p text:style-name="P69">42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25-39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8">
              <text:p text:style-name="P69">8</text:p>
            </table:table-cell>
          </table:table-row>
          <table:table-row>
            <table:table-cell table:style-name="Tableau23.A1" office:value-type="string">
              <text:p text:style-name="P71">40-54 </text:p>
            </table:table-cell>
            <table:table-cell table:style-name="Tableau23.B3" office:value-type="float" office:value="52">
              <text:p text:style-name="P69">52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&gt;=55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4">
              <text:p text:style-name="P69">34</text:p>
            </table:table-cell>
            <table:table-cell table:style-name="Tableau23.B3" office:value-type="float" office:value="17">
              <text:p text:style-name="P69">17</text:p>
            </table:table-cell>
          </table:table-row>
          <table:table-row>
            <table:table-cell table:style-name="Tableau23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&lt;=-15</text:p>
            </table:table-cell>
            <table:table-cell table:style-name="Tableau23.B3" office:value-type="float" office:value="44">
              <text:p text:style-name="P69">44</text:p>
            </table:table-cell>
            <table:table-cell table:style-name="Tableau23.B3" office:value-type="float" office:value="31">
              <text:p text:style-name="P69">31</text:p>
            </table:table-cell>
            <table:table-cell table:style-name="Tableau23.B3" office:value-type="float" office:value="25">
              <text:p text:style-name="P69">25</text:p>
            </table:table-cell>
          </table:table-row>
          <table:table-row>
            <table:table-cell table:style-name="Tableau23.A1" office:value-type="string">
              <text:p text:style-name="P71">16-19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0">
              <text:p text:style-name="P69">10</text:p>
            </table:table-cell>
          </table:table-row>
          <table:table-row>
            <table:table-cell table:style-name="Tableau23.A1" office:value-type="string">
              <text:p text:style-name="P71">&gt;=20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Għadu qed Jistudja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3">
              <text:p text:style-name="P69">43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Ħaddiem għal rasu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40">
              <text:p text:style-name="P69">40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Maniġers </text:p>
            </table:table-cell>
            <table:table-cell table:style-name="Tableau23.B3" office:value-type="float" office:value="51">
              <text:p text:style-name="P69">51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10">
              <text:p text:style-name="P69">10</text:p>
            </table:table-cell>
          </table:table-row>
          <table:table-row>
            <table:table-cell table:style-name="Tableau23.A1" office:value-type="string">
              <text:p text:style-name="P71">Kullari bojod oħrajn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Ħaddiema manwali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Persuni tad-dar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34">
              <text:p text:style-name="P69">34</text:p>
            </table:table-cell>
            <table:table-cell table:style-name="Tableau23.B3" office:value-type="float" office:value="18">
              <text:p text:style-name="P69">18</text:p>
            </table:table-cell>
          </table:table-row>
          <table:table-row>
            <table:table-cell table:style-name="Tableau23.A1" office:value-type="string">
              <text:p text:style-name="P71">Persuni qiegħda </text:p>
            </table:table-cell>
            <table:table-cell table:style-name="Tableau23.B3" office:value-type="float" office:value="46">
              <text:p text:style-name="P69">46</text:p>
            </table:table-cell>
            <table:table-cell table:style-name="Tableau23.B3" office:value-type="float" office:value="40">
              <text:p text:style-name="P69">40</text:p>
            </table:table-cell>
            <table:table-cell table:style-name="Tableau23.B3" office:value-type="float" office:value="14">
              <text:p text:style-name="P69">14</text:p>
            </table:table-cell>
          </table:table-row>
          <table:table-row>
            <table:table-cell table:style-name="Tableau23.A1" office:value-type="string">
              <text:p text:style-name="P71">Irtirata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3">
              <text:p text:style-name="P69">33</text:p>
            </table:table-cell>
            <table:table-cell table:style-name="Tableau23.B3" office:value-type="float" office:value="18">
              <text:p text:style-name="P69">18</text:p>
            </table:table-cell>
          </table:table-row>
          <table:table-row>
            <table:table-cell table:style-name="Tableau23.A1" office:value-type="string">
              <text:p text:style-name="P71">Studenti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3">
              <text:p text:style-name="P69">43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Żona rurali jew villaġġ </text:p>
            </table:table-cell>
            <table:table-cell table:style-name="Tableau23.B3" office:value-type="float" office:value="49">
              <text:p text:style-name="P69">49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3">
              <text:p text:style-name="P69">13</text:p>
            </table:table-cell>
          </table:table-row>
          <table:table-row>
            <table:table-cell table:style-name="Tableau23.A1" office:value-type="string">
              <text:p text:style-name="P71">Belt żgħira jew ta’ daqs medju </text:p>
            </table:table-cell>
            <table:table-cell table:style-name="Tableau23.B3" office:value-type="float" office:value="52">
              <text:p text:style-name="P69">52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1" office:value-type="string">
              <text:p text:style-name="P71">Belt kbira </text:p>
            </table:table-cell>
            <table:table-cell table:style-name="Tableau23.B3" office:value-type="float" office:value="50">
              <text:p text:style-name="P69">50</text:p>
            </table:table-cell>
            <table:table-cell table:style-name="Tableau23.B3" office:value-type="float" office:value="38">
              <text:p text:style-name="P69">38</text:p>
            </table:table-cell>
            <table:table-cell table:style-name="Tableau23.B3" office:value-type="float" office:value="12">
              <text:p text:style-name="P69">12</text:p>
            </table:table-cell>
          </table:table-row>
          <table:table-row>
            <table:table-cell table:style-name="Tableau23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Pożittiv </text:p>
            </table:table-cell>
            <table:table-cell table:style-name="Tableau23.B3" office:value-type="float" office:value="54">
              <text:p text:style-name="P69">54</text:p>
            </table:table-cell>
            <table:table-cell table:style-name="Tableau23.B3" office:value-type="float" office:value="37">
              <text:p text:style-name="P69">37</text:p>
            </table:table-cell>
            <table:table-cell table:style-name="Tableau23.B3" office:value-type="float" office:value="9">
              <text:p text:style-name="P69">9</text:p>
            </table:table-cell>
          </table:table-row>
          <table:table-row>
            <table:table-cell table:style-name="Tableau23.A1" office:value-type="string">
              <text:p text:style-name="P71">Negattivi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41">
              <text:p text:style-name="P69">41</text:p>
            </table:table-cell>
            <table:table-cell table:style-name="Tableau23.B3" office:value-type="float" office:value="11">
              <text:p text:style-name="P69">11</text:p>
            </table:table-cell>
          </table:table-row>
          <table:table-row>
            <table:table-cell table:style-name="Tableau23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3.A1" office:value-type="string">
              <text:p text:style-name="P71">Iva </text:p>
            </table:table-cell>
            <table:table-cell table:style-name="Tableau23.B3" office:value-type="float" office:value="53">
              <text:p text:style-name="P69">53</text:p>
            </table:table-cell>
            <table:table-cell table:style-name="Tableau23.B3" office:value-type="float" office:value="39">
              <text:p text:style-name="P69">39</text:p>
            </table:table-cell>
            <table:table-cell table:style-name="Tableau23.B3" office:value-type="float" office:value="8">
              <text:p text:style-name="P69">8</text:p>
            </table:table-cell>
          </table:table-row>
          <table:table-row>
            <table:table-cell table:style-name="Tableau23.A1" office:value-type="string">
              <text:p text:style-name="P71">Le </text:p>
            </table:table-cell>
            <table:table-cell table:style-name="Tableau23.B3" office:value-type="float" office:value="48">
              <text:p text:style-name="P69">48</text:p>
            </table:table-cell>
            <table:table-cell table:style-name="Tableau23.B3" office:value-type="float" office:value="36">
              <text:p text:style-name="P69">36</text:p>
            </table:table-cell>
            <table:table-cell table:style-name="Tableau23.B3" office:value-type="float" office:value="16">
              <text:p text:style-name="P69">16</text:p>
            </table:table-cell>
          </table:table-row>
        </table:table>
        <text:p text:style-name="P21"/>
        <text:h text:style-name="P19" text:outline-level="2"><text:bookmark-start text:name="__RefHeading___Toc215594_2930363814"/>2. Sfidi relatati mal-gwida u l-isterjotipi tas-sessi <text:bookmark-end text:name="__RefHeading___Toc215594_2930363814"/></text:h>
        <text:p text:style-name="P50">Sitta minn kull għaxar ċittadini tal-UE jgħidu li n-nies li se jagħżlu l-edukazzjoni sekondarja għolja jirċievu biżżejjed informazzjoni dwar l-opportunitajiet tal-VET</text:p>
        <text:p text:style-name="P21">Madwar l-Unjoni Ewropea, 61 % taċ-ċittadini jemmnu li f’pajjiżhom, in-nies li se jagħżlu l-edukazzjoni sekondarja għolja tagħhom jirċievu biżżejjed informazzjoni dwar l-opportunitajiet tal-VET, inklużi 12 % li jaqblu ħafna u 49 % li għandhom it-tendenza li jaqblu. Tlieta minn kull għaxar rispondenti ma jaqblux (30 %), filwaqt li 9 % ma jafux<text:note text:id="ftn49" text:note-class="footnote"><text:note-citation>49</text:note-citation><text:note-body><text:p text:style-name="P13">QB5. Tista’ tgħidli sa liema punt taqbel jew ma taqbilx mad-dikjarazzjoni li ġejja: Fil-(PAJJIŻ TAGĦNA), in-nies li se jagħżlu l-edukazzjoni sekondarja għolja tagħhom jirċievu biżżejjed informazzjoni dwar l-opportunitajiet tal-ETV. </text:p></text:note-body></text:note>. </text:p>
        <text:p text:style-name="P21">Għall-kuntest, l-istħarriġ tas-Cedefop tal-2016 (EU28) staqsa mistoqsija simili iżda mhux identika, iffukata fuq jekk in-nies ingħatawx informazzjoni fiż-żmien meta għamlu l-għażla sekondarja għolja tagħhom. Ir-riżultati huma relattivament stabbli maż-żmien: f’dak l-istħarriġ, 58 % qalu iva, 40 % qalu le, u 2 % ma kinux jafu<text:note text:id="ftn50" text:note-class="footnote"><text:note-citation>50</text:note-citation><text:note-body><text:p text:style-name="Footnote"><text:a xlink:type="simple" xlink:href="https://www.cedefop.europa.eu/en/tools/opinion-survey-on-vet?visualisation=MAP&amp;topic=group2&amp;question=Q21T2__Q&amp;answer=Q21T2_A1&amp;subset=EducationLevel&amp;subsetVal=All&amp;country=AT&amp;countryB=EU28" text:style-name="Internet_20_link" text:visited-style-name="Visited_20_Internet_20_Link"><text:span text:style-name="T55">https://www.cedefop.europa.eu/en/tools/opinion-survey-on-vet?visualisation=MAP&amp;topic=group2&amp;question=Q21T2__Q&amp;answer=Q21T2_A1&amp;subset=EducationLevel&amp;subsetVal=All&amp;country=AT&amp;countryB=EU28 Il-formulazzjoni tal-mistoqsijiet</text:span></text:a><text:span text:style-name="T55"> tvarja mill-istħarriġ attwali, li jistaqsi dwar l-informazzjoni disponibbli għan-nies li bħalissa qed jagħżlu l-edukazzjoni sekondarja għolja, filwaqt li l-punt tal-2016 talab lir-rispondenti jirriflettu dwar l-esperjenza tal-passat tagħhom stess. Q6: "Meta kont qed tieħu deċiżjoni dwar l-edukazzjoni tiegħek fl-edukazzjoni sekondarja għolja, ingħatajt informazzjoni dwar l-edukazzjoni vokazzjonali?"</text:span></text:p></text:note-body></text:note>. </text:p>
        <text:p text:style-name="P21"><draw:g text:anchor-type="paragraph" draw:z-index="47" draw:name="Forme43" draw:style-name="gr1"><draw:frame draw:style-name="gr138" draw:text-style-name="P99" svg:width="16.59cm" svg:height="7.287cm" svg:x="0.069cm" svg:y="1.339cm"><draw:image xlink:href="Pictures/100000000000057800000267B404541CBF87DCA9.png" xlink:type="simple" xlink:show="embed" xlink:actuate="onLoad" draw:mime-type="image/png"><text:p/></draw:image></draw:frame><draw:frame draw:style-name="gr139" draw:text-style-name="P101" svg:width="16.692cm" svg:height="1.207cm" svg:x="-0.219cm" svg:y="0.014cm"><draw:text-box><text:p text:style-name="P100"><text:span text:style-name="T60">QB5. Tista' tgħidli sa liema punt taqbel jew ma taqbilx mad-dikjarazzjoni li ġejja F'{PAJJIŻ TAGĦNA}. in-nies li se jagħżlu l-edukazzjoni sekondarja għolja tagħhom jirċievu biżżejjed informazzjoni dwar l-opportunitajiet tal-ETV. (%)</text:span></text:p></draw:text-box></draw:frame><draw:g draw:style-name="gr4"><draw:frame draw:style-name="gr140" draw:text-style-name="P99" svg:width="9.418cm" svg:height="0.812cm" svg:x="3.27cm" svg:y="8.731cm"><draw:image xlink:href="Pictures/100000000000010B00000017B12607B3C1954889.png" xlink:type="simple" xlink:show="embed" xlink:actuate="onLoad" draw:mime-type="image/png"><text:p/></draw:image></draw:frame><draw:frame draw:style-name="gr141" draw:text-style-name="P101" svg:width="2.89cm" svg:height="0.578cm" svg:x="3.847cm" svg:y="8.772cm"><draw:text-box><text:p text:style-name="P100"><text:span text:style-name="T60">Total ta’ “Qbil”</text:span></text:p></draw:text-box></draw:frame><draw:frame draw:style-name="gr142" draw:text-style-name="P101" svg:width="2.504cm" svg:height="1.227cm" svg:x="7.891cm" svg:y="8.772cm"><draw:text-box><text:p text:style-name="P100"><text:span text:style-name="T60">Total ta' "Nuqqas ta' qbil"</text:span></text:p></draw:text-box></draw:frame><draw:frame draw:style-name="gr143" draw:text-style-name="P101" svg:width="1.976cm" svg:height="0.578cm" svg:x="12.442cm" svg:y="8.692cm"><draw:text-box><text:p text:style-name="P100"><text:span text:style-name="T60">Ma nafx</text:span></text:p></draw:text-box></draw:frame></draw:g></draw:g><draw:g text:anchor-type="paragraph" draw:z-index="46" draw:name="Forme42" draw:style-name="gr1"><draw:frame draw:style-name="gr144" draw:text-style-name="P99" svg:width="5.153cm" svg:height="5.414cm" svg:x="10.49cm" svg:y="-5.773cm"><draw:image xlink:href="Pictures/10000000000002010000021B0E2CAE37FBCB1F7C.png" xlink:type="simple" xlink:show="embed" xlink:actuate="onLoad" draw:mime-type="image/png"><text:p/></draw:image></draw:frame><draw:frame draw:style-name="gr145" draw:text-style-name="P101" svg:width="8.411cm" svg:height="1.551cm" svg:x="9cm" svg:y="-8.001cm"><draw:text-box><text:p text:style-name="P100"><text:span text:style-name="T60">QB5: Tista’ tgħidli sa liema punt taqbel jew ma taqbilx mad-dikjarazzjoni li ġejja: Fil-(PAJJIŻ TAGĦNA), in-nies li se jagħżlu l-edukazzjoni sekondarja għolja tagħhom jirċievu biżżejjed informazzjoni dwar l-opportunitajiet tal-ETV. (UE27) (%) </text:span></text:p></draw:text-box></draw:frame><draw:frame draw:style-name="gr146" draw:text-style-name="P107" svg:width="2.804cm" svg:height="0.578cm" svg:x="11.145cm" svg:y="-6.445cm"><draw:text-box><text:p text:style-name="P106"><text:span text:style-name="T60">Ma nafx 9</text:span></text:p></draw:text-box></draw:frame><draw:frame draw:style-name="gr147" draw:text-style-name="P104" svg:width="1.641cm" svg:height="1.227cm" svg:x="9.795cm" svg:y="-5.731cm"><draw:text-box><text:p text:style-name="P103"><text:span text:style-name="T60">Ma naqbilx ħafna 6</text:span></text:p></draw:text-box></draw:frame><draw:frame draw:style-name="gr148" draw:text-style-name="P104" svg:width="1.71cm" svg:height="1.551cm" svg:x="8.834cm" svg:y="-3.635cm"><draw:text-box><text:p text:style-name="P103"><text:span text:style-name="T60">Ħerqana li ma naqblux 24</text:span></text:p></draw:text-box></draw:frame><draw:frame draw:style-name="gr149" draw:text-style-name="P101" svg:width="1.592cm" svg:height="2.2cm" svg:x="15.032cm" svg:y="-1.466cm"><draw:text-box><text:p text:style-name="P100"><text:span text:style-name="T60">Għandha t-tendenza li taqbel 49</text:span></text:p></draw:text-box></draw:frame><draw:frame draw:style-name="gr150" draw:text-style-name="P101" svg:width="1.893cm" svg:height="0.902cm" svg:x="14.016cm" svg:y="-6.413cm"><draw:text-box><text:p text:style-name="P100"><text:span text:style-name="T60">Naqbel ħafna 12</text:span></text:p></draw:text-box></draw:frame></draw:g>Fl-istħarriġ attwali, il-fehmiet ivarjaw bejn l-Istati Membri. L-ogħla livelli ta’ ftehim huma rreġistrati fl-Awstrija (80 %), fis-Slovakkja (79 %), u fiċ-Ċekja u fil-Polonja (it-tnejn 76 %). L-aktar livelli baxxi huma rreġistrati fi Franza (48%), fid-Danimarka (49%) u fi Spanja (50%). Sehem notevoli ta’ dawk li wieġbu wieġbu “ma nafx”, bl-ogħla rati fl-Iżvezja (18 %), fil-Portugall (17 %) u fil-Lussemburgu (15 %). </text:p>
        <text:p text:style-name="P29">Il-punt sa fejn ir-rispondenti jaqblu li n-nies jirċievu biżżejjed informazzjoni dwar l-opportunitajiet tal-VET ivarja skont il-fatturi soċjodemografiċi u attitudinali kif ġej. </text:p>
        <text:p text:style-name="P52">■ Dawk li wieġbu li jaraw l-ETV f’dawl pożittiv f’pajjiżhom huma ferm aktar probabbli li jaqblu li hemm biżżejjed informazzjoni dwar dawn l-opportunitajiet (74 %), meta mqabbla ma’ 36 % ta’ dawk li jiddikjaraw li l-ETV għandhom immaġni negattiva. </text:p>
        <text:p text:style-name="P52">■ Bl-istess mod, ir-rispondenti b’fehmiet favorevoli dwar il-kwalità u l-opportunitajiet tal-VET ġeneralment huma ħafna aktar probabbli li jemmnu li hemm biżżejjed informazzjoni disponibbli. Dan japplika għal dawk li: jemmen li l-ETV joffru tagħlim ta' kwalità għolja (69% vs 44%); jgħidu li l-għalliema tal-ETV huma kompetenti (67 % vs 43 %); jaqblu li l-ETV jagħtu aċċess għal infrastruttura moderna (67% vs 45%) u li l-ETV jgħallmu ħiliet tekniċi (65% vs 43%); jemmen li l-ETV joffru opportunitajiet biex wieħed jistudja barra minn pajjiżu (69% vs 52%) u rotta lejn l-istudji universitarji (67% vs 54%). Dan japplika wkoll għal dawk li ma jaraw l-ebda nuqqas ta’ ħiliet trasversali (67 % vs 61 %) jew ħiliet bażiċi (68 % vs 59 %). </text:p>
        <text:p text:style-name="P52">■ Hemm xi differenzi sinifikanti skont il-kategorija soċjoprofessjonali: 65 % ta’ ħaddiema mhux manwali oħra jemmnu li n-nies li se jagħżlu l-edukazzjoni sekondarja għolja jirċievu biżżejjed informazzjoni dwar l-opportunitajiet tal-VET, meta mqabbla ma’ 50 % fost dawk qiegħda li wieġbu. </text:p>
        <text:p text:style-name="P52">■ Dawk li wieġbu li spiċċaw l-edukazzjoni bejn is-16 u d-19-il sena huma l-aktar probabbli li jaqblu (63%). Dawk li l-edukazzjoni tagħhom intemmet meta kellhom 15-il sena jew iżgħar huma l-inqas probabbli li jagħmlu dan (58%). </text:p>
        <text:p text:style-name="P52">■ Ma hemm l-ebda differenza skont is-sess jew l-età. </text:p>
        <text:p text:style-name="P21"/>
        <text:p text:style-name="P28"/>
        <table:table table:name="Tableau24" table:style-name="Tableau24">
          <table:table-column table:style-name="Tableau24.A"/>
          <table:table-column table:style-name="Tableau24.B"/>
          <table:table-column table:style-name="Tableau24.C"/>
          <table:table-column table:style-name="Tableau24.D"/>
          <table:table-row>
            <table:table-cell table:style-name="Tableau24.A1" table:number-columns-spanned="4" office:value-type="string">
              <text:p text:style-name="P71">QB5 Tista' tgħidli sa liema punt taqbel jew ma taqbilx mad-dikjarazzjoni li ġejja: Fil-(PAJJIŻ TAGĦNA), in-nies li se jagħżlu l-edukazzjoni sekondarja għolja tagħhom jirċievu biżżejjed informazzjoni dwar l-opportunitajiet tal-ETV.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67"/>
            </table:table-cell>
            <table:table-cell table:style-name="Tableau24.A1" office:value-type="string">
              <text:p text:style-name="P69">Total ta' "Qbil"</text:p>
            </table:table-cell>
            <table:table-cell table:style-name="Tableau24.A1" office:value-type="string">
              <text:p text:style-name="P69">Total ta' "Nuqqas ta' qbil" </text:p>
            </table:table-cell>
            <table:table-cell table:style-name="Tableau24.A1" office:value-type="string">
              <text:p text:style-name="P69">Ma nafx</text:p>
            </table:table-cell>
          </table:table-row>
          <table:table-row>
            <table:table-cell table:style-name="Tableau24.A1" office:value-type="string">
              <text:p text:style-name="P71">UE27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Raġel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1" office:value-type="string">
              <text:p text:style-name="P71">Mara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1">
              <text:p text:style-name="P69">31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15-24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7">
              <text:p text:style-name="P69">37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1" office:value-type="string">
              <text:p text:style-name="P71">25-39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4">
              <text:p text:style-name="P69">34</text:p>
            </table:table-cell>
            <table:table-cell table:style-name="Tableau24.B3" office:value-type="float" office:value="5">
              <text:p text:style-name="P69">5</text:p>
            </table:table-cell>
          </table:table-row>
          <table:table-row>
            <table:table-cell table:style-name="Tableau24.A1" office:value-type="string">
              <text:p text:style-name="P71">40-54 </text:p>
            </table:table-cell>
            <table:table-cell table:style-name="Tableau24.B3" office:value-type="float" office:value="62">
              <text:p text:style-name="P69">62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&gt;=55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6">
              <text:p text:style-name="P69">26</text:p>
            </table:table-cell>
            <table:table-cell table:style-name="Tableau24.B3" office:value-type="float" office:value="13">
              <text:p text:style-name="P69">13</text:p>
            </table:table-cell>
          </table:table-row>
          <table:table-row>
            <table:table-cell table:style-name="Tableau24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&lt;=-15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25">
              <text:p text:style-name="P69">25</text:p>
            </table:table-cell>
            <table:table-cell table:style-name="Tableau24.B3" office:value-type="float" office:value="17">
              <text:p text:style-name="P69">17</text:p>
            </table:table-cell>
          </table:table-row>
          <table:table-row>
            <table:table-cell table:style-name="Tableau24.A1" office:value-type="string">
              <text:p text:style-name="P71">16-19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&gt;=20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Għadu qed Jistudja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37">
              <text:p text:style-name="P69">37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Ħaddiem għal rasu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4">
              <text:p text:style-name="P69">34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Maniġers </text:p>
            </table:table-cell>
            <table:table-cell table:style-name="Tableau24.B3" office:value-type="float" office:value="62">
              <text:p text:style-name="P69">62</text:p>
            </table:table-cell>
            <table:table-cell table:style-name="Tableau24.B3" office:value-type="float" office:value="31">
              <text:p text:style-name="P69">31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Kullari bojod oħrajn </text:p>
            </table:table-cell>
            <table:table-cell table:style-name="Tableau24.B3" office:value-type="float" office:value="65">
              <text:p text:style-name="P69">65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6">
              <text:p text:style-name="P69">6</text:p>
            </table:table-cell>
          </table:table-row>
          <table:table-row>
            <table:table-cell table:style-name="Tableau24.A1" office:value-type="string">
              <text:p text:style-name="P71">Ħaddiema manwali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30">
              <text:p text:style-name="P69">30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Persuni tad-dar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3">
              <text:p text:style-name="P69">33</text:p>
            </table:table-cell>
            <table:table-cell table:style-name="Tableau24.B3" office:value-type="float" office:value="9">
              <text:p text:style-name="P69">9</text:p>
            </table:table-cell>
          </table:table-row>
          <table:table-row>
            <table:table-cell table:style-name="Tableau24.A1" office:value-type="string">
              <text:p text:style-name="P71">Persuni qiegħda </text:p>
            </table:table-cell>
            <table:table-cell table:style-name="Tableau24.B3" office:value-type="float" office:value="50">
              <text:p text:style-name="P69">50</text:p>
            </table:table-cell>
            <table:table-cell table:style-name="Tableau24.B3" office:value-type="float" office:value="40">
              <text:p text:style-name="P69">40</text:p>
            </table:table-cell>
            <table:table-cell table:style-name="Tableau24.B3" office:value-type="float" office:value="10">
              <text:p text:style-name="P69">10</text:p>
            </table:table-cell>
          </table:table-row>
          <table:table-row>
            <table:table-cell table:style-name="Tableau24.A1" office:value-type="string">
              <text:p text:style-name="P71">Irtirata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5">
              <text:p text:style-name="P69">25</text:p>
            </table:table-cell>
            <table:table-cell table:style-name="Tableau24.B3" office:value-type="float" office:value="14">
              <text:p text:style-name="P69">14</text:p>
            </table:table-cell>
          </table:table-row>
          <table:table-row>
            <table:table-cell table:style-name="Tableau24.A1" office:value-type="string">
              <text:p text:style-name="P71">Studenti </text:p>
            </table:table-cell>
            <table:table-cell table:style-name="Tableau24.B3" office:value-type="float" office:value="60">
              <text:p text:style-name="P69">60</text:p>
            </table:table-cell>
            <table:table-cell table:style-name="Tableau24.B3" office:value-type="float" office:value="38">
              <text:p text:style-name="P69">38</text:p>
            </table:table-cell>
            <table:table-cell table:style-name="Tableau24.B3" office:value-type="float" office:value="2">
              <text:p text:style-name="P69">2</text:p>
            </table:table-cell>
          </table:table-row>
          <table:table-row>
            <table:table-cell table:style-name="Tableau24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Żona rurali jew villaġġ </text:p>
            </table:table-cell>
            <table:table-cell table:style-name="Tableau24.B3" office:value-type="float" office:value="61">
              <text:p text:style-name="P69">61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10">
              <text:p text:style-name="P69">10</text:p>
            </table:table-cell>
          </table:table-row>
          <table:table-row>
            <table:table-cell table:style-name="Tableau24.A1" office:value-type="string">
              <text:p text:style-name="P71">Belt żgħira jew ta’ daqs medju </text:p>
            </table:table-cell>
            <table:table-cell table:style-name="Tableau24.B3" office:value-type="float" office:value="60">
              <text:p text:style-name="P69">60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1" office:value-type="string">
              <text:p text:style-name="P71">Belt kbira </text:p>
            </table:table-cell>
            <table:table-cell table:style-name="Tableau24.B3" office:value-type="float" office:value="63">
              <text:p text:style-name="P69">63</text:p>
            </table:table-cell>
            <table:table-cell table:style-name="Tableau24.B3" office:value-type="float" office:value="29">
              <text:p text:style-name="P69">29</text:p>
            </table:table-cell>
            <table:table-cell table:style-name="Tableau24.B3" office:value-type="float" office:value="8">
              <text:p text:style-name="P69">8</text:p>
            </table:table-cell>
          </table:table-row>
          <table:table-row>
            <table:table-cell table:style-name="Tableau24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Pożittiv </text:p>
            </table:table-cell>
            <table:table-cell table:style-name="Tableau24.B3" office:value-type="float" office:value="74">
              <text:p text:style-name="P69">74</text:p>
            </table:table-cell>
            <table:table-cell table:style-name="Tableau24.B3" office:value-type="float" office:value="19">
              <text:p text:style-name="P69">19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Negattivi </text:p>
            </table:table-cell>
            <table:table-cell table:style-name="Tableau24.B3" office:value-type="float" office:value="36">
              <text:p text:style-name="P69">36</text:p>
            </table:table-cell>
            <table:table-cell table:style-name="Tableau24.B3" office:value-type="float" office:value="57">
              <text:p text:style-name="P69">57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4.A1" office:value-type="string">
              <text:p text:style-name="P71">Iva </text:p>
            </table:table-cell>
            <table:table-cell table:style-name="Tableau24.B3" office:value-type="float" office:value="65">
              <text:p text:style-name="P69">65</text:p>
            </table:table-cell>
            <table:table-cell table:style-name="Tableau24.B3" office:value-type="float" office:value="28">
              <text:p text:style-name="P69">28</text:p>
            </table:table-cell>
            <table:table-cell table:style-name="Tableau24.B3" office:value-type="float" office:value="7">
              <text:p text:style-name="P69">7</text:p>
            </table:table-cell>
          </table:table-row>
          <table:table-row>
            <table:table-cell table:style-name="Tableau24.A1" office:value-type="string">
              <text:p text:style-name="P71">Le </text:p>
            </table:table-cell>
            <table:table-cell table:style-name="Tableau24.B3" office:value-type="float" office:value="58">
              <text:p text:style-name="P69">58</text:p>
            </table:table-cell>
            <table:table-cell table:style-name="Tableau24.B3" office:value-type="float" office:value="32">
              <text:p text:style-name="P69">32</text:p>
            </table:table-cell>
            <table:table-cell table:style-name="Tableau24.B3" office:value-type="float" office:value="10">
              <text:p text:style-name="P69">10</text:p>
            </table:table-cell>
          </table:table-row>
        </table:table>
        <text:p text:style-name="P21"/>
        <text:p text:style-name="P51">Madwar sebgħa minn kull għaxar ċittadini tal-UE jgħidu li n-nisa interessati f’oqsma<text:note text:id="ftn51" text:note-class="footnote"><text:note-citation>51</text:note-citation><text:note-body><text:p text:style-name="P13">Ix-Xjenza, it-Teknoloġija, l-Inġinerija u l-Matematika </text:p></text:note-body></text:note> relatati mas-STEM fl-ETV jistgħu jirċievu inqas inkoraġġiment mill-familji u l-iskejjel mill-irġiel </text:p>
        <text:p text:style-name="P21">Madwar l-Unjoni Ewropea, 69 % taċ-ċittadini tal-UE jgħidu li n-nisa interessati f’oqsma relatati ma’ STEM fil-VET jistgħu jirċievu inqas inkoraġġiment mill-familji u l-iskejjel mill-irġiel interessati f’oqsma relatati ma’ STEM, inklużi 19 % li jaqblu bis-sħiħ<text:note text:id="ftn52" text:note-class="footnote"><text:note-citation>52</text:note-citation><text:note-body><text:p text:style-name="P13">QB10.2. Jekk jogħġbok għidli sa liema punt taqbel jew ma taqbilx ma’ kull waħda mid-dikjarazzjonijiet li ġejjin: In-nisa interessati f’oqsma relatati ma’ STEM fl-ETV jistgħu jirċievu inqas inkoraġġiment mill-familji u l-iskejjel mill-irġiel interessati f’oqsma relatati ma’ STEM. </text:p></text:note-body></text:note> u 50 % li għandhom it-tendenza li jaqblu. Wieħed minn kull erbgħa ma jaqbilx (25%), filwaqt li 6% ma jafux. </text:p>
        <text:p text:style-name="P21">Il-fehmiet ivarjaw bejn l-Istati Membri. L-ogħla livelli ta’ ftehim huma rreġistrati fl-Ungerija u fil-Polonja (it-tnejn 81 %) u fil-Kroazja (78 %). L-aktar livelli baxxi huma rreġistrati fil-Latvja (49 %), fi Spanja (54 %) u fil-Greċja (60 %). </text:p>
        <text:p text:style-name="P21">F’25 Stat Membru, mill-inqas sitta minn kull għaxar rispondenti jgħidu li n-nisa interessati f’oqsma relatati ma’ STEM fil-VET jistgħu jirċievu inqas inkoraġġiment mill-familji u l-iskejjel mill-irġiel interessati f’oqsma relatati ma’ STEM. </text:p>
        <text:p text:style-name="P21"><draw:g text:anchor-type="paragraph" draw:z-index="49" draw:name="Forme45" draw:style-name="gr1"><draw:frame draw:style-name="gr123" draw:text-style-name="P99" svg:width="16.705cm" svg:height="7.61cm" svg:x="0.203cm" svg:y="2.224cm"><draw:image xlink:href="Pictures/100000000000055E0000027247963A8C2E5EBB21.png" xlink:type="simple" xlink:show="embed" xlink:actuate="onLoad" draw:mime-type="image/png"><text:p/></draw:image></draw:frame><draw:frame draw:style-name="gr124" draw:text-style-name="P101" svg:width="16.846cm" svg:height="1.227cm" svg:x="0cm" svg:y="0.896cm"><draw:text-box><text:p text:style-name="P100"><text:span text:style-name="T60">QB10.2. Jekk jogħġbok għidli sa liema punt taqbel jew ma taqbilx ma’ kull waħda mid-dikjarazzjonijiet li ġejjin: In-nisa interessati f’oqsma relatati ma’ STEM fil-VET jistgħu jirċievu inqas inkoraġġiment mill-familji u l-iskejjel mill-irġiel interessati f’oqsma relatati ma’ STEM. (%) </text:span></text:p></draw:text-box></draw:frame><draw:g draw:style-name="gr4"><draw:frame draw:style-name="gr125" draw:text-style-name="P99" svg:width="14.098cm" svg:height="0.959cm" svg:x="0.704cm" svg:y="10.019cm"><draw:image xlink:href="Pictures/100000000000022300000022902E68B765C34830.png" xlink:type="simple" xlink:show="embed" xlink:actuate="onLoad" draw:mime-type="image/png"><text:p/></draw:image></draw:frame><draw:frame draw:style-name="gr126" draw:text-style-name="P101" svg:width="2.924cm" svg:height="0.648cm" svg:x="1.164cm" svg:y="10.193cm"><draw:text-box><text:p text:style-name="P105"><text:span text:style-name="T60">Naqbel ħafna</text:span></text:p></draw:text-box></draw:frame><draw:frame draw:style-name="gr127" draw:text-style-name="P101" svg:width="2.946cm" svg:height="1.004cm" svg:x="4.172cm" svg:y="10.171cm"><draw:text-box><text:p text:style-name="P105"><text:span text:style-name="T60">Ħerqana li naqblu</text:span></text:p></draw:text-box></draw:frame><draw:frame draw:style-name="gr128" draw:text-style-name="P101" svg:width="3.28cm" svg:height="0.902cm" svg:x="7.355cm" svg:y="10.215cm"><draw:text-box><text:p text:style-name="P105"><text:span text:style-name="T60">Ħerqana li ma naqblux</text:span></text:p></draw:text-box></draw:frame><draw:frame draw:style-name="gr129" draw:text-style-name="P101" svg:width="3.484cm" svg:height="0.646cm" svg:x="10.984cm" svg:y="10.172cm"><draw:text-box><text:p text:style-name="P105"><text:span text:style-name="T60">Ma naqbilx ħafna</text:span></text:p></draw:text-box></draw:frame><draw:frame draw:style-name="gr130" draw:text-style-name="P101" svg:width="2.518cm" svg:height="0.687cm" svg:x="14.706cm" svg:y="10.172cm"><draw:text-box><text:p text:style-name="P105"><text:span text:style-name="T60">Ma nafx</text:span></text:p></draw:text-box></draw:frame></draw:g></draw:g><draw:g text:anchor-type="paragraph" draw:z-index="48" draw:name="Forme44" draw:style-name="gr32"><draw:frame draw:style-name="gr131" draw:text-style-name="P99" svg:width="4.797cm" svg:height="5.176cm" svg:x="11.514cm" svg:y="-5.24cm"><draw:image xlink:href="Pictures/10000000000001D4000001F99249521F5455BD69.png" xlink:type="simple" xlink:show="embed" xlink:actuate="onLoad" draw:mime-type="image/png"><text:p/></draw:image></draw:frame><draw:frame draw:style-name="gr132" draw:text-style-name="P101" svg:width="7.585cm" svg:height="2.2cm" svg:x="9.228cm" svg:y="-8.165cm"><draw:text-box><text:p text:style-name="P100"><text:span text:style-name="T60">QB10.2: Jekk jogħġbok għidli sa liema punt taqbel jew ma taqbilx ma’ kull waħda mid-dikjarazzjonijiet li ġejjin: - Nisa interessati f'oqsma relatati ma' STEM fl-IVET jistgħu jirċievu inqas inkoraġġiment mill-familji u l-iskejjel mill-irġiel interessati f'oqsma relatati ma' STEM {EU27] (%} </text:span></text:p></draw:text-box></draw:frame><draw:frame draw:style-name="gr133" draw:text-style-name="P107" svg:width="1.976cm" svg:height="0.902cm" svg:x="12.22cm" svg:y="-6.013cm"><draw:text-box><text:p text:style-name="P106"><text:span text:style-name="T60">Ma nafx 6</text:span></text:p></draw:text-box></draw:frame><draw:frame draw:style-name="gr134" draw:text-style-name="P104" svg:width="2.788cm" svg:height="0.902cm" svg:x="10.042cm" svg:y="-5.246cm"><draw:text-box><text:p text:style-name="P103"><text:span text:style-name="T60">Ma naqbilx ħafna 5</text:span></text:p></draw:text-box></draw:frame><draw:frame draw:style-name="gr135" draw:text-style-name="P104" svg:width="2.553cm" svg:height="0.902cm" svg:x="8.835cm" svg:y="-3.182cm"><draw:text-box><text:p text:style-name="P103"><text:span text:style-name="T60">Ħerqana li ma naqblux 20</text:span></text:p></draw:text-box></draw:frame><draw:frame draw:style-name="gr136" draw:text-style-name="P101" svg:width="2.696cm" svg:height="0.902cm" svg:x="13.897cm" svg:y="-0.06cm"><draw:text-box><text:p text:style-name="P100"><text:span text:style-name="T60">Ħerqana li naqblu 50</text:span></text:p></draw:text-box></draw:frame><draw:frame draw:style-name="gr137" draw:text-style-name="P101" svg:width="1.777cm" svg:height="0.902cm" svg:x="14.806cm" svg:y="-5.563cm"><draw:text-box><text:p text:style-name="P100"><text:span text:style-name="T60">Naqbel ħafna 19 </text:span></text:p></draw:text-box></draw:frame></draw:g></text:p>
        <text:p text:style-name="P29">Il-punt sa fejn dawk li wieġbu jaqblu li n-nisa interessati f’oqsma relatati ma’ STEM jistgħu jirċievu inqas inkoraġġiment mill-irġiel ivarja skont il-fatturi soċjodemografiċi, kif ġej. </text:p>
        <text:p text:style-name="P52">■ Skont l-età fi tmiem l-edukazzjoni, dawk li wieġbu li għadhom qed jistudjaw huma l-aktar probabbli li jemmnu li n-nisa interessati f’oqsma tal-ETV relatati ma’ STEM jirċievu inqas inkoraġġiment mill-irġiel (73 %), filwaqt li 71 % ta’ dawk li spiċċaw l-edukazzjoni tagħhom fl-età ta’ 20 sena jew aktar u 69 % ta’ dawk li spiċċaw bejn is-16 u d-19-il sena jaqblu. Din iċ-ċifra tinżel għal 63 % għal dawk li wieġbu li spiċċaw l-edukazzjoni ta’ 15-il sena jew iżgħar. </text:p>
        <text:p text:style-name="P52">■ Hemm xi differenzi skont il-kategorija soċjoprofessjonali, b’74 % ta’ dawk li wieġbu li jaħdmu għal rashom u 72 % tal-istudenti jikkondividu din il-fehma, meta mqabbla ma’ 66 % tal-persuni tad-dar. </text:p>
        <text:p text:style-name="P52">■ Skont l-età, din il-fehma hija ta’ 72 % fost dawk li wieġbu li għandhom bejn 15 u 24 sena meta mqabbla ma’ 68 % fost dawk li għandhom 55 sena u aktar. </text:p>
        <text:p text:style-name="P52">■ Ma hemm l-ebda differenza skont il-ġeneru. </text:p>
        <text:p text:style-name="P21"/>
        <text:p text:style-name="P28"/>
        <table:table table:name="Tableau25" table:style-name="Tableau25">
          <table:table-column table:style-name="Tableau25.A"/>
          <table:table-column table:style-name="Tableau25.B"/>
          <table:table-column table:style-name="Tableau25.C"/>
          <table:table-column table:style-name="Tableau25.D"/>
          <table:table-row>
            <table:table-cell table:style-name="Tableau25.A1" table:number-columns-spanned="4" office:value-type="string">
              <text:p text:style-name="P71">QB10.2 Jekk jogħġbok għidli sa liema punt taqbel jew ma taqbilx ma’ kull waħda mid-dikjarazzjonijiet li ġejjin: In-nisa interessati f’oqsma relatati ma’ STEM fl-IVET jistgħu jirċievu inqas inkoraġġiment mill-familji u l-iskejjel mill-irġiel interessati f’oqsma relatati ma’ STEM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67"/>
            </table:table-cell>
            <table:table-cell table:style-name="Tableau25.A1" office:value-type="string">
              <text:p text:style-name="P69">Total ta' "Qbil"</text:p>
            </table:table-cell>
            <table:table-cell table:style-name="Tableau25.A1" office:value-type="string">
              <text:p text:style-name="P69">Total ta' "Nuqqas ta' qbil" </text:p>
            </table:table-cell>
            <table:table-cell table:style-name="Tableau25.A1" office:value-type="string">
              <text:p text:style-name="P69">Ma nafx</text:p>
            </table:table-cell>
          </table:table-row>
          <table:table-row>
            <table:table-cell table:style-name="Tableau25.A1" office:value-type="string">
              <text:p text:style-name="P71">UE27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Raġel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Mara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15-24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25-39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40-54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7">
              <text:p text:style-name="P69">27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&gt;=55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8">
              <text:p text:style-name="P69">8</text:p>
            </table:table-cell>
          </table:table-row>
          <table:table-row>
            <table:table-cell table:style-name="Tableau25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&lt;=-15</text:p>
            </table:table-cell>
            <table:table-cell table:style-name="Tableau25.B3" office:value-type="float" office:value="63">
              <text:p text:style-name="P69">63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13">
              <text:p text:style-name="P69">13</text:p>
            </table:table-cell>
          </table:table-row>
          <table:table-row>
            <table:table-cell table:style-name="Tableau25.A1" office:value-type="string">
              <text:p text:style-name="P71">16-19 </text:p>
            </table:table-cell>
            <table:table-cell table:style-name="Tableau25.B3" office:value-type="float" office:value="69">
              <text:p text:style-name="P69">69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&gt;=20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Għadu qed Jistudja </text:p>
            </table:table-cell>
            <table:table-cell table:style-name="Tableau25.B3" office:value-type="float" office:value="73">
              <text:p text:style-name="P69">73</text:p>
            </table:table-cell>
            <table:table-cell table:style-name="Tableau25.B3" office:value-type="float" office:value="22">
              <text:p text:style-name="P69">22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Ħaddiem għal rasu </text:p>
            </table:table-cell>
            <table:table-cell table:style-name="Tableau25.B3" office:value-type="float" office:value="74">
              <text:p text:style-name="P69">74</text:p>
            </table:table-cell>
            <table:table-cell table:style-name="Tableau25.B3" office:value-type="float" office:value="22">
              <text:p text:style-name="P69">22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Maniġers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Kullari bojod oħrajn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Ħaddiema manwali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Persuni tad-dar </text:p>
            </table:table-cell>
            <table:table-cell table:style-name="Tableau25.B3" office:value-type="float" office:value="66">
              <text:p text:style-name="P69">66</text:p>
            </table:table-cell>
            <table:table-cell table:style-name="Tableau25.B3" office:value-type="float" office:value="29">
              <text:p text:style-name="P69">29</text:p>
            </table:table-cell>
            <table:table-cell table:style-name="Tableau25.B3" office:value-type="float" office:value="5">
              <text:p text:style-name="P69">5</text:p>
            </table:table-cell>
          </table:table-row>
          <table:table-row>
            <table:table-cell table:style-name="Tableau25.A1" office:value-type="string">
              <text:p text:style-name="P71">Persuni qiegħda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Irtirata </text:p>
            </table:table-cell>
            <table:table-cell table:style-name="Tableau25.B3" office:value-type="float" office:value="67">
              <text:p text:style-name="P69">67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9">
              <text:p text:style-name="P69">9</text:p>
            </table:table-cell>
          </table:table-row>
          <table:table-row>
            <table:table-cell table:style-name="Tableau25.A1" office:value-type="string">
              <text:p text:style-name="P71">Studenti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Żona rurali jew villaġġ 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Belt żgħira jew ta’ daqs medju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1" office:value-type="string">
              <text:p text:style-name="P71">Belt kbira 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3">
              <text:p text:style-name="P69">23</text:p>
            </table:table-cell>
            <table:table-cell table:style-name="Tableau25.B3" office:value-type="float" office:value="6">
              <text:p text:style-name="P69">6</text:p>
            </table:table-cell>
          </table:table-row>
          <table:table-row>
            <table:table-cell table:style-name="Tableau25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Pożittiv </text:p>
            </table:table-cell>
            <table:table-cell table:style-name="Tableau25.B3" office:value-type="float" office:value="70">
              <text:p text:style-name="P69">70</text:p>
            </table:table-cell>
            <table:table-cell table:style-name="Tableau25.B3" office:value-type="float" office:value="26">
              <text:p text:style-name="P69">26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Negattivi </text:p>
            </table:table-cell>
            <table:table-cell table:style-name="Tableau25.B3" office:value-type="float" office:value="72">
              <text:p text:style-name="P69">72</text:p>
            </table:table-cell>
            <table:table-cell table:style-name="Tableau25.B3" office:value-type="float" office:value="24">
              <text:p text:style-name="P69">24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5.A1" office:value-type="string">
              <text:p text:style-name="P71">Iva </text:p>
            </table:table-cell>
            <table:table-cell table:style-name="Tableau25.B3" office:value-type="float" office:value="71">
              <text:p text:style-name="P69">71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4">
              <text:p text:style-name="P69">4</text:p>
            </table:table-cell>
          </table:table-row>
          <table:table-row>
            <table:table-cell table:style-name="Tableau25.A1" office:value-type="string">
              <text:p text:style-name="P71">Le </text:p>
            </table:table-cell>
            <table:table-cell table:style-name="Tableau25.B3" office:value-type="float" office:value="68">
              <text:p text:style-name="P69">68</text:p>
            </table:table-cell>
            <table:table-cell table:style-name="Tableau25.B3" office:value-type="float" office:value="25">
              <text:p text:style-name="P69">25</text:p>
            </table:table-cell>
            <table:table-cell table:style-name="Tableau25.B3" office:value-type="float" office:value="7">
              <text:p text:style-name="P69">7</text:p>
            </table:table-cell>
          </table:table-row>
        </table:table>
        <text:p text:style-name="P21"><text:soft-page-break/></text:p>
        <text:p text:style-name="P51">Madwar sebgħa minn kull għaxar ċittadini tal-UE jgħidu li n-nisa spiss jiġu mħeġġa jsegwu l-edukazzjoni ġenerali, minkejja li jesprimu interess f’suġġetti tekniċi </text:p>
        <text:p text:style-name="P21">Madwar l-Unjoni Ewropea, 71 % taċ-ċittadini tal-UE jgħidu li n-nisa spiss jiġu mħeġġa jsegwu edukazzjoni ġenerali, minkejja li jesprimu interess f’suġġetti tekniċi, prattiċi u prattiċi, inklużi 19 % li jaqblu bis-sħiħ<text:note text:id="ftn53" text:note-class="footnote"><text:note-citation>53</text:note-citation><text:note-body><text:p text:style-name="P13">QB11.1. Jekk jogħġbok għidli sa liema punt taqbel jew ma taqbilx ma’ kull waħda mid-dikjarazzjonijiet li ġejjin: In-nisa spiss jiġu mħeġġa jsegwu l-edukazzjoni ġenerali, minkejja li jesprimu interess f’suġġetti tekniċi, prattiċi u prattiċi.</text:p></text:note-body></text:note> u 52 % li għandhom it-tendenza li jaqblu. Madwar wieħed minn kull erbgħa (23%) ma jaqblux, filwaqt li 6% ma jafux. </text:p>
        <text:p text:style-name="P21">Il-maġġoranza ta’ dawk li wieġbu jaqblu ma’ din id-dikjarazzjoni fl-Istati Membri kollha. Madankollu, il-livelli ta’ ftehim ivarjaw bejn l-Istati Membri. L-ogħla livelli huma rreġistrati f’Ċipru (81 %), fl-Italja u fl-Irlanda (it-tnejn 80 %) u fl-Ungerija (79 %). L-aktar livelli baxxi jinsabu fil-Latvja (55 %), u fi Spanja u fl-Estonja (it-tnejn 60 %). </text:p>
        <text:p text:style-name="P21">Fi 17-il Stat Membru, mill-inqas sebgħa minn kull għaxar rispondenti jaqblu li n-nisa spiss jiġu mħeġġa jsegwu edukazzjoni ġenerali minkejja li jesprimu interess f’suġġetti tekniċi<text:span text:style-name="T6">.</text:span> </text:p>
        <text:p text:style-name="P21"><draw:g text:anchor-type="paragraph" draw:z-index="50" draw:name="Forme46" draw:style-name="gr1"><draw:frame draw:style-name="gr116" draw:text-style-name="P99" svg:width="5.068cm" svg:height="5.582cm" svg:x="10.871cm" svg:y="-6.74cm"><draw:image xlink:href="Pictures/10000000000001F80000022BB13BD174BF5478DB.png" xlink:type="simple" xlink:show="embed" xlink:actuate="onLoad" draw:mime-type="image/png"><text:p/></draw:image></draw:frame><draw:frame draw:style-name="gr117" draw:text-style-name="P101" svg:width="8.256cm" svg:height="1.876cm" svg:x="9.151cm" svg:y="-8.774cm"><draw:text-box><text:p text:style-name="P100"><text:span text:style-name="T60">QB11.1: Jekk jogħġbok għidli sa liema punt taqbel jew ma taqbilx ma’ kull waħda mid-dikjarazzjonijiet li ġejjin: - In-nisa huma ta' spiss imħeġġa jsegwu l-edukazzjoni ġenerali, minkejja li jesprimu interess f'suġġetti tekniċi, prattiċi u prattiċi (UE27) (%) </text:span></text:p></draw:text-box></draw:frame><draw:frame draw:style-name="gr118" draw:text-style-name="P107" svg:width="2.707cm" svg:height="0.578cm" svg:x="11.657cm" svg:y="-7.185cm"><draw:text-box><text:p text:style-name="P106"><text:span text:style-name="T60">Ma nafx 6</text:span></text:p></draw:text-box></draw:frame><draw:frame draw:style-name="gr119" draw:text-style-name="P104" svg:width="1.941cm" svg:height="0.902cm" svg:x="10.192cm" svg:y="-6.735cm"><draw:text-box><text:p text:style-name="P103"><text:span text:style-name="T60">Ma naqbilx ħafna 4</text:span></text:p></draw:text-box></draw:frame><draw:frame draw:style-name="gr120" draw:text-style-name="P104" svg:width="2.823cm" svg:height="0.902cm" svg:x="8.613cm" svg:y="-5.467cm"><draw:text-box><text:p text:style-name="P103"><text:span text:style-name="T60">Ħerqana li ma naqblux 19</text:span></text:p></draw:text-box></draw:frame><draw:frame draw:style-name="gr121" draw:text-style-name="P101" svg:width="2.758cm" svg:height="0.902cm" svg:x="12.957cm" svg:y="-1.152cm"><draw:text-box><text:p text:style-name="P100"><text:span text:style-name="T60">Ħerqana li naqblu 52</text:span></text:p></draw:text-box></draw:frame><draw:frame draw:style-name="gr122" draw:text-style-name="P101" svg:width="2.394cm" svg:height="0.902cm" svg:x="14.092cm" svg:y="-6.788cm"><draw:text-box><text:p text:style-name="P100"><text:span text:style-name="T60">Naqbel ħafna 19</text:span></text:p></draw:text-box></draw:frame></draw:g><draw:g text:anchor-type="paragraph" draw:z-index="51" draw:name="Forme47" draw:style-name="gr1"><draw:frame draw:style-name="gr108" draw:text-style-name="P99" svg:width="16.722cm" svg:height="7.425cm" svg:x="-0.049cm" svg:y="2.034cm"><draw:image xlink:href="Pictures/100000000000050F0000023F672497EFF7F45573.png" xlink:type="simple" xlink:show="embed" xlink:actuate="onLoad" draw:mime-type="image/png"><text:p/></draw:image></draw:frame><draw:frame draw:style-name="gr109" draw:text-style-name="P101" svg:width="16.537cm" svg:height="1.544cm" svg:x="-0.155cm" svg:y="0.411cm"><draw:text-box><text:p text:style-name="P100"><text:span text:style-name="T61">QB11.1. Jekk jogħġbok għidli sa liema punt taqbel jew ma taqbilx ma’ kull waħda mid-dikjarazzjonijiet li ġejjin: In-nisa spiss jiġu mħeġġa jsegwu l-edukazzjoni ġenerali, minkejja li jesprimu interess f’suġġetti tekniċi, prattiċi u prattiċi</text:span><text:span text:style-name="T60"> (%). </text:span></text:p></draw:text-box></draw:frame><draw:g draw:style-name="gr4"><draw:frame draw:style-name="gr110" draw:text-style-name="P99" svg:width="14.098cm" svg:height="0.959cm" svg:x="0.318cm" svg:y="9.481cm"><draw:image xlink:href="Pictures/100000000000022300000022902E68B765C34830.png" xlink:type="simple" xlink:show="embed" xlink:actuate="onLoad" draw:mime-type="image/png"><text:p/></draw:image></draw:frame><draw:frame draw:style-name="gr111" draw:text-style-name="P101" svg:width="2.924cm" svg:height="0.648cm" svg:x="0.78cm" svg:y="9.656cm"><draw:text-box><text:p text:style-name="P105"><text:span text:style-name="T60">Naqbel ħafna</text:span></text:p></draw:text-box></draw:frame><draw:frame draw:style-name="gr112" draw:text-style-name="P101" svg:width="2.946cm" svg:height="1.004cm" svg:x="3.787cm" svg:y="9.633cm"><draw:text-box><text:p text:style-name="P105"><text:span text:style-name="T60">Ħerqana li naqblu</text:span></text:p></draw:text-box></draw:frame><draw:frame draw:style-name="gr113" draw:text-style-name="P101" svg:width="3.282cm" svg:height="0.902cm" svg:x="6.969cm" svg:y="9.677cm"><draw:text-box><text:p text:style-name="P105"><text:span text:style-name="T60">Ħerqana li ma naqblux</text:span></text:p></draw:text-box></draw:frame><draw:frame draw:style-name="gr114" draw:text-style-name="P101" svg:width="3.483cm" svg:height="0.646cm" svg:x="10.599cm" svg:y="9.634cm"><draw:text-box><text:p text:style-name="P105"><text:span text:style-name="T60">Ma naqbilx ħafna</text:span></text:p></draw:text-box></draw:frame><draw:frame draw:style-name="gr115" draw:text-style-name="P101" svg:width="2.52cm" svg:height="0.687cm" svg:x="14.319cm" svg:y="9.634cm"><draw:text-box><text:p text:style-name="P105"><text:span text:style-name="T60">Ma nafx</text:span></text:p></draw:text-box></draw:frame></draw:g></draw:g></text:p>
        <text:p text:style-name="P29">Il-punt sa fejn dawk li wieġbu jaqblu li n-nisa huma spiss imħeġġa jsegwu edukazzjoni ġenerali jvarja skont fatturi soċjodemografiċi u attitudinali, kif ġej. </text:p>
        <text:p text:style-name="P52">■ Skont l-età fi tmiem l-edukazzjoni, dawk li wieġbu li spiċċaw l-edukazzjoni bejn is-16 u d-19-il sena jew fl-età ta’ 20 sena jew aktar huma l-aktar probabbli li jemmnu li n-nisa spiss jiġu ggwidati lejn l-edukazzjoni ġenerali minkejja l-interess f’suġġetti tekniċi (it-tnejn 71 %). Din iċ-ċifra tinżel għal 68 % fost dawk li spiċċaw l-edukazzjoni ta’ 15-il sena jew iżgħar. Huwa l-ogħla fost dawk li għadhom qed jistudjaw (74%). </text:p>
        <text:p text:style-name="P52">■ Hemm differenzi modesti bejn il-kategoriji soċjoprofessjonali, b’74 % tal-istudenti jikkondividu din il-fehma, meta mqabbla ma’ 68 % fost il-maniġers u r-rispondenti qiegħda. </text:p>
        <text:p text:style-name="P52">■ L-urbanizzazzjoni tinfluwenza t-tweġibiet hawnhekk, peress li 74 % ta’ dawk li wieġbu fi bliet kbar jaqblu li n-nisa jirċievu inqas inkoraġġiment biex jieħdu suġġetti tekniċi mill-irġiel, meta mqabbla ma’ 68 % fost dawk f’żoni rurali jew irħula. </text:p>
        <text:p text:style-name="P52">■ Skont l-età, din il-fehma tonqos minn 74 % ta’ dawk li wieġbu li għandhom bejn il-15 u l-24 sena għal 73 % ta’ dawk li għandhom bejn il-25 u d-39 sena, 70 % ta’ dawk li għandhom bejn l-40 u l-54 sena u 69 % ta’ dawk li għandhom 55 sena u aktar. </text:p>
        <text:p text:style-name="P52">■ Ma hemm l-ebda differenza skont il-ġeneru, jew skont l-esperjenza preċedenti tal-ETV. </text:p>
        <text:p text:style-name="P21"/>
        <text:p text:style-name="P28"/>
        <table:table table:name="Tableau26" table:style-name="Tableau26">
          <table:table-column table:style-name="Tableau26.A"/>
          <table:table-column table:style-name="Tableau26.B"/>
          <table:table-column table:style-name="Tableau26.C"/>
          <table:table-column table:style-name="Tableau26.D"/>
          <table:table-row>
            <table:table-cell table:style-name="Tableau26.A1" table:number-columns-spanned="4" office:value-type="string">
              <text:p text:style-name="P71">QB11.1 Jekk jogħġbok għidli sa liema punt taqbel jew ma taqbilx ma’ kull waħda mid-dikjarazzjonijiet li ġejjin: In-nisa spiss jiġu mħeġġa jsegwu l-edukazzjoni ġenerali, minkejja li jesprimu interess f’suġġetti tekniċi, prattiċi u prattiċ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67"/>
            </table:table-cell>
            <table:table-cell table:style-name="Tableau26.A1" office:value-type="string">
              <text:p text:style-name="P69">Total ta' "Qbil"</text:p>
            </table:table-cell>
            <table:table-cell table:style-name="Tableau26.A1" office:value-type="string">
              <text:p text:style-name="P69">Total ta' "Nuqqas ta' qbil" </text:p>
            </table:table-cell>
            <table:table-cell table:style-name="Tableau26.A1" office:value-type="string">
              <text:p text:style-name="P69">Ma nafx</text:p>
            </table:table-cell>
          </table:table-row>
          <table:table-row>
            <table:table-cell table:style-name="Tableau26.A1" office:value-type="string">
              <text:p text:style-name="P71">UE27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Raġel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Mara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15-24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4">
              <text:p text:style-name="P69">4</text:p>
            </table:table-cell>
          </table:table-row>
          <table:table-row>
            <table:table-cell table:style-name="Tableau26.A1" office:value-type="string">
              <text:p text:style-name="P71">25-39 </text:p>
            </table:table-cell>
            <table:table-cell table:style-name="Tableau26.B3" office:value-type="float" office:value="73">
              <text:p text:style-name="P69">73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40-54 </text:p>
            </table:table-cell>
            <table:table-cell table:style-name="Tableau26.B3" office:value-type="float" office:value="70">
              <text:p text:style-name="P69">70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&gt;=55</text:p>
            </table:table-cell>
            <table:table-cell table:style-name="Tableau26.B3" office:value-type="float" office:value="69">
              <text:p text:style-name="P69">69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9">
              <text:p text:style-name="P69">9</text:p>
            </table:table-cell>
          </table:table-row>
          <table:table-row>
            <table:table-cell table:style-name="Tableau26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&lt;=-15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0">
              <text:p text:style-name="P69">20</text:p>
            </table:table-cell>
            <table:table-cell table:style-name="Tableau26.B3" office:value-type="float" office:value="12">
              <text:p text:style-name="P69">12</text:p>
            </table:table-cell>
          </table:table-row>
          <table:table-row>
            <table:table-cell table:style-name="Tableau26.A1" office:value-type="string">
              <text:p text:style-name="P71">16-19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&gt;=20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Għadu qed Jistudja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1">
              <text:p text:style-name="P69">21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Ħaddiem għal rasu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Maniġers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6">
              <text:p text:style-name="P69">26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Kullari bojod oħrajn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Ħaddiema manwali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Persuni tad-dar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Persuni qiegħda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9">
              <text:p text:style-name="P69">9</text:p>
            </table:table-cell>
          </table:table-row>
          <table:table-row>
            <table:table-cell table:style-name="Tableau26.A1" office:value-type="string">
              <text:p text:style-name="P71">Irtirata </text:p>
            </table:table-cell>
            <table:table-cell table:style-name="Tableau26.B3" office:value-type="float" office:value="69">
              <text:p text:style-name="P69">69</text:p>
            </table:table-cell>
            <table:table-cell table:style-name="Tableau26.B3" office:value-type="float" office:value="21">
              <text:p text:style-name="P69">21</text:p>
            </table:table-cell>
            <table:table-cell table:style-name="Tableau26.B3" office:value-type="float" office:value="10">
              <text:p text:style-name="P69">10</text:p>
            </table:table-cell>
          </table:table-row>
          <table:table-row>
            <table:table-cell table:style-name="Tableau26.A1" office:value-type="string">
              <text:p text:style-name="P71">Studenti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4">
              <text:p text:style-name="P69">4</text:p>
            </table:table-cell>
          </table:table-row>
          <table:table-row>
            <table:table-cell table:style-name="Tableau26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Żona rurali jew villaġġ </text:p>
            </table:table-cell>
            <table:table-cell table:style-name="Tableau26.B3" office:value-type="float" office:value="68">
              <text:p text:style-name="P69">68</text:p>
            </table:table-cell>
            <table:table-cell table:style-name="Tableau26.B3" office:value-type="float" office:value="25">
              <text:p text:style-name="P69">25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Belt żgħira jew ta’ daqs medju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7">
              <text:p text:style-name="P69">7</text:p>
            </table:table-cell>
          </table:table-row>
          <table:table-row>
            <table:table-cell table:style-name="Tableau26.A1" office:value-type="string">
              <text:p text:style-name="P71">Belt kbira </text:p>
            </table:table-cell>
            <table:table-cell table:style-name="Tableau26.B3" office:value-type="float" office:value="74">
              <text:p text:style-name="P69">74</text:p>
            </table:table-cell>
            <table:table-cell table:style-name="Tableau26.B3" office:value-type="float" office:value="20">
              <text:p text:style-name="P69">20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Pożittiv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3">
              <text:p text:style-name="P69">23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1" office:value-type="string">
              <text:p text:style-name="P71">Negattivi </text:p>
            </table:table-cell>
            <table:table-cell table:style-name="Tableau26.B3" office:value-type="float" office:value="71">
              <text:p text:style-name="P69">71</text:p>
            </table:table-cell>
            <table:table-cell table:style-name="Tableau26.B3" office:value-type="float" office:value="24">
              <text:p text:style-name="P69">24</text:p>
            </table:table-cell>
            <table:table-cell table:style-name="Tableau26.B3" office:value-type="float" office:value="5">
              <text:p text:style-name="P69">5</text:p>
            </table:table-cell>
          </table:table-row>
          <table:table-row>
            <table:table-cell table:style-name="Tableau26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6.A1" office:value-type="string">
              <text:p text:style-name="P71">Iva </text:p>
            </table:table-cell>
            <table:table-cell table:style-name="Tableau26.B3" office:value-type="float" office:value="72">
              <text:p text:style-name="P69">72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6">
              <text:p text:style-name="P69">6</text:p>
            </table:table-cell>
          </table:table-row>
          <table:table-row>
            <table:table-cell table:style-name="Tableau26.A1" office:value-type="string">
              <text:p text:style-name="P71">Le </text:p>
            </table:table-cell>
            <table:table-cell table:style-name="Tableau26.B3" office:value-type="float" office:value="70">
              <text:p text:style-name="P69">70</text:p>
            </table:table-cell>
            <table:table-cell table:style-name="Tableau26.B3" office:value-type="float" office:value="22">
              <text:p text:style-name="P69">22</text:p>
            </table:table-cell>
            <table:table-cell table:style-name="Tableau26.B3" office:value-type="float" office:value="8">
              <text:p text:style-name="P69">8</text:p>
            </table:table-cell>
          </table:table-row>
        </table:table>
        <text:p text:style-name="P21"/>
        <text:p text:style-name="P51">Sebgħa minn kull għaxar ċittadini tal-UE jgħidu li l-irġiel li mhumiex akkademiċi ta’ livell għoli jiffaċċjaw aktar pressjoni biex jagħżlu l-VET fuq l-edukazzjoni ġenerali min-nisa </text:p>
        <text:p text:style-name="P21">Madwar l-Unjoni Ewropea, 70 % taċ-ċittadini tal-UE jgħidu li l-irġiel li mhumiex akkademiċi ta’ livell għoli jiffaċċjaw aktar pressjoni biex jagħżlu l-VET fuq l-edukazzjoni ġenerali min-nisa,<text:note text:id="ftn54" text:note-class="footnote"><text:note-citation>54</text:note-citation><text:note-body><text:p text:style-name="P13">QB11.2. Jekk jogħġbok għidli sa liema punt taqbel jew ma taqbilx ma’ kull waħda mid-dikjarazzjonijiet li ġejjin: L-irġiel li mhumiex akkademiċi għoljin jiffaċċjaw aktar pressjoni biex jagħżlu l-ETV fuq l-edukazzjoni ġenerali min-nisa. </text:p></text:note-body></text:note> inklużi 23 % li jaqblu ħafna u 47 % li għandhom it-tendenza li jaqblu. Madwar wieħed minn kull erbgħa (22 %) ma jaqblux, filwaqt li 8 % ma jafux. </text:p>
        <text:p text:style-name="P21">Il-maġġoranza ta’ dawk li wieġbu jaqblu ma’ din id-dikjarazzjoni fl-Istati Membri kollha. Madankollu, il-livelli ta’ qbil f’dan il-qasam ivarjaw ħafna bejn l-Istati Membri. L-ogħla livelli ta’ ftehim huma rreġistrati fil-Greċja u f’Ċipru (it-tnejn 87 %) u fid-Danimarka (86 %). L-aktar livelli baxxi jinsabu fin-Netherlands (52 %), fi Spanja (56 %) u fil-Ġermanja (62 %). </text:p>
        <text:p text:style-name="P21">Fi 17-il Stat Membru, mill-inqas sebgħa minn kull għaxar rispondenti jaqblu li l-irġiel li mhumiex persuni b’kisbiet akkademiċi għoljin jiffaċċjaw aktar pressjoni biex jagħżlu l-VET min-nisa. </text:p>
        <text:p text:style-name="P21"><draw:g text:anchor-type="paragraph" draw:z-index="53" draw:name="Forme49" draw:style-name="gr1"><draw:frame draw:style-name="gr93" draw:text-style-name="P99" svg:width="16.564cm" svg:height="7.483cm" svg:x="0.176cm" svg:y="2.849cm"><draw:image xlink:href="Pictures/100000000000059400000285233EC61E9E77629B.png" xlink:type="simple" xlink:show="embed" xlink:actuate="onLoad" draw:mime-type="image/png"><text:p/></draw:image></draw:frame><draw:frame draw:style-name="gr94" draw:text-style-name="P101" svg:width="16.271cm" svg:height="0.902cm" svg:x="0.365cm" svg:y="1.909cm"><draw:text-box><text:p text:style-name="P100"><text:span text:style-name="T60">QB11.2. Jekk jogħġbok għidli sa liema punt taqbel jew ma taqbilx ma’ kull waħda mid-dikjarazzjonijiet li ġejjin: L-irġiel li mhumiex akkademiċi għoljin jiffaċċjaw aktar pressjoni biex jagħżlu l-ETV fuq l-edukazzjoni ġenerali min-nisa. (%) </text:span></text:p></draw:text-box></draw:frame><draw:g draw:style-name="gr4"><draw:frame draw:style-name="gr95" draw:text-style-name="P99" svg:width="14.098cm" svg:height="0.959cm" svg:x="0.307cm" svg:y="10.61cm"><draw:image xlink:href="Pictures/100000000000022300000022902E68B765C34830.png" xlink:type="simple" xlink:show="embed" xlink:actuate="onLoad" draw:mime-type="image/png"><text:p/></draw:image></draw:frame><draw:frame draw:style-name="gr96" draw:text-style-name="P101" svg:width="2.924cm" svg:height="0.648cm" svg:x="0.767cm" svg:y="10.783cm"><draw:text-box><text:p text:style-name="P105"><text:span text:style-name="T60">Naqbel ħafna</text:span></text:p></draw:text-box></draw:frame><draw:frame draw:style-name="gr97" draw:text-style-name="P101" svg:width="2.946cm" svg:height="1.004cm" svg:x="3.776cm" svg:y="10.76cm"><draw:text-box><text:p text:style-name="P105"><text:span text:style-name="T60">Ħerqana li naqblu</text:span></text:p></draw:text-box></draw:frame><draw:frame draw:style-name="gr98" draw:text-style-name="P101" svg:width="3.282cm" svg:height="0.902cm" svg:x="6.958cm" svg:y="10.804cm"><draw:text-box><text:p text:style-name="P105"><text:span text:style-name="T60">Ħerqana li ma naqblux</text:span></text:p></draw:text-box></draw:frame><draw:frame draw:style-name="gr99" draw:text-style-name="P101" svg:width="3.484cm" svg:height="0.646cm" svg:x="10.586cm" svg:y="10.762cm"><draw:text-box><text:p text:style-name="P105"><text:span text:style-name="T60">Ma naqbilx ħafna</text:span></text:p></draw:text-box></draw:frame><draw:frame draw:style-name="gr100" draw:text-style-name="P101" svg:width="2.52cm" svg:height="0.687cm" svg:x="14.308cm" svg:y="10.762cm"><draw:text-box><text:p text:style-name="P105"><text:span text:style-name="T60">Ma nafx</text:span></text:p></draw:text-box></draw:frame></draw:g></draw:g><draw:g text:anchor-type="paragraph" draw:z-index="52" draw:name="Forme48" draw:style-name="gr32"><draw:frame draw:style-name="gr101" draw:text-style-name="P99" svg:width="4.506cm" svg:height="4.74cm" svg:x="10.424cm" svg:y="-5.913cm"><draw:image xlink:href="Pictures/10000000000001E600000213FBBBA53A2B3AAAE5.png" xlink:type="simple" xlink:show="embed" xlink:actuate="onLoad" draw:mime-type="image/png"><text:p/></draw:image></draw:frame><draw:frame draw:style-name="gr102" draw:text-style-name="P101" svg:width="7.437cm" svg:height="1.876cm" svg:x="9.056cm" svg:y="-8.331cm"><draw:text-box><text:p text:style-name="P100"><text:span text:style-name="T60">QB 11.2: Jekk jogħġbok għidli sa liema punt taqbel jew ma taqbilx ma’ kull waħda mid-dikjarazzjonijiet li ġejjin: - Irġiel li mhumiex akkademiċi ta' livell għoli jiffaċċjaw aktar pressjoni biex jagħżlu l-IVET fuq l-edukazzjoni ġenerali min-nisa (UE27) (%) </text:span></text:p></draw:text-box></draw:frame><draw:frame draw:style-name="gr103" draw:text-style-name="P107" svg:width="2.557cm" svg:height="0.578cm" svg:x="10.948cm" svg:y="-6.444cm"><draw:text-box><text:p text:style-name="P106"><text:span text:style-name="T60">Ma nafx 8</text:span></text:p></draw:text-box></draw:frame><draw:frame draw:style-name="gr104" draw:text-style-name="P104" svg:width="2.495cm" svg:height="0.902cm" svg:x="8.791cm" svg:y="-5.987cm"><draw:text-box><text:p text:style-name="P103"><text:span text:style-name="T60">Ma naqbilx ħafna 4</text:span></text:p></draw:text-box></draw:frame><draw:frame draw:style-name="gr105" draw:text-style-name="P104" svg:width="1.819cm" svg:height="1.551cm" svg:x="8.87cm" svg:y="-4.711cm"><draw:text-box><text:p text:style-name="P103"><text:span text:style-name="T60">Ħerqana li ma naqblux 18</text:span></text:p></draw:text-box></draw:frame><draw:frame draw:style-name="gr106" draw:text-style-name="P101" svg:width="2.71cm" svg:height="0.902cm" svg:x="11.936cm" svg:y="-1.043cm"><draw:text-box><text:p text:style-name="P100"><text:span text:style-name="T60">Ħerqana li naqblu 47</text:span></text:p></draw:text-box></draw:frame><draw:frame draw:style-name="gr107" draw:text-style-name="P101" svg:width="2.326cm" svg:height="0.902cm" svg:x="13.532cm" svg:y="-6.017cm"><draw:text-box><text:p text:style-name="P100"><text:span text:style-name="T60">Naqbel ħafna 23</text:span></text:p></draw:text-box></draw:frame></draw:g></text:p>
        <text:p text:style-name="P29">Il-punt sa fejn ir-rispondenti jaqblu li l-irġiel li mhumiex akkademiċi ta’ livell għoli jiffaċċjaw aktar pressjoni min-nisa biex jagħżlu l-VET ivarja skont il-fatturi soċjodemografiċi u attitudinali kif ġej. </text:p>
        <text:p text:style-name="P52">■ Dawk li wieġbu li jemmnu li studenti bi prestazzjoni għolja tal-‑ huma ggwidati lejn l-edukazzjoni ġenerali huma aktar probabbli li jaqsmu din il-fehma (76% vs 54%). Xejra simili tidher fost dawk li jħossu li l-edukazzjoni ġenerali għandha immaġni aħjar (76 % vs 58 %), li jaħsbu li l-edukazzjoni ġenerali hija aktar faċli (79 % vs 65 %), u li jemmnu li l-programmi tal-VET huma inklużivi (76 % vs 67 %). </text:p>
        <text:p text:style-name="P52">■ Dawk li wieġbu li għażlu “prestazzjoni fqira” bħala fattur għall-għażla għall-ETV huma aktar probabbli li jaqblu ma’ din id-dikjarazzjoni minn dawk li ma għażlux (76% vs 68%). </text:p>
        <text:p text:style-name="P52">■ Skont l-età fi tmiem l-edukazzjoni, dawk li wieġbu l-aktar jixtiequ jaqblu li l-irġiel bi prestazzjoni akkademika aktar baxxa jiffaċċjaw aktar pressjoni biex jagħżlu l-ETV min-nisa huma dawk li spiċċaw l-edukazzjoni fl-età ta’ 20 sena jew aktar u dawk li għadhom jistudjaw (it-tnejn 72 %), segwiti minn dawk li spiċċaw bejn l-etajiet ta’ 16 u 19-il sena (70 %). Dawk li spiċċaw l-edukazzjoni ta’ 15-il sena jew iżgħar huma l-inqas probabbli li jaqblu (66 %). </text:p>
        <text:p text:style-name="P52">■ L-urbanizzazzjoni għandha rwol żgħir hawnhekk: 73 % ta’ dawk li wieġbu fi bliet kbar jaqblu ma’ din id-dikjarazzjoni, meta mqabbla ma’ 69 % fiż-żoni rurali jew fl-irħula. </text:p>
        <text:p text:style-name="P52">■ Hemm differenzi minimi skont il-kategorija soċjoprofessjonali. Ir-rispondenti qiegħda huma kemxejn aktar probabbli li jaqblu (73 %) minn kategoriji oħra (70 – 72 %). </text:p>
        <text:p text:style-name="P52">■ Ma hemm l-ebda differenza skont is-sess u l-età. </text:p>
        <text:p text:style-name="P21"/>
        <text:p text:style-name="P28"/>
        <table:table table:name="Tableau27" table:style-name="Tableau27">
          <table:table-column table:style-name="Tableau27.A"/>
          <table:table-column table:style-name="Tableau27.B"/>
          <table:table-column table:style-name="Tableau27.C"/>
          <table:table-column table:style-name="Tableau27.D"/>
          <table:table-row>
            <table:table-cell table:style-name="Tableau27.A1" table:number-columns-spanned="4" office:value-type="string">
              <text:p text:style-name="P71">QB11.2 Jekk jogħġbok għidli sa liema punt taqbel jew ma taqbilx ma’ kull waħda mid-dikjarazzjonijiet li ġejjin: L-irġiel li mhumiex akkademiċi ta’ livell għoli jiffaċċjaw aktar pressjoni biex jagħżlu l-IVET fuq l-edukazzjoni ġenerali min-nisa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67"/>
            </table:table-cell>
            <table:table-cell table:style-name="Tableau27.A1" office:value-type="string">
              <text:p text:style-name="P69">Total ta' "Qbil"</text:p>
            </table:table-cell>
            <table:table-cell table:style-name="Tableau27.A1" office:value-type="string">
              <text:p text:style-name="P69">Total ta' "Nuqqas ta' qbil" </text:p>
            </table:table-cell>
            <table:table-cell table:style-name="Tableau27.A1" office:value-type="string">
              <text:p text:style-name="P69">Ma nafx</text:p>
            </table:table-cell>
          </table:table-row>
          <table:table-row>
            <table:table-cell table:style-name="Tableau27.A1" office:value-type="string">
              <text:p text:style-name="P71">UE27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8">
              <text:p text:style-name="P69">8</text:p>
            </table:table-cell>
          </table:table-row>
          <table:table-row>
            <table:table-cell table:style-name="Tableau27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Raġel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Mara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8">
              <text:p text:style-name="P69">8</text:p>
            </table:table-cell>
          </table:table-row>
          <table:table-row>
            <table:table-cell table:style-name="Tableau27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15-24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1" office:value-type="string">
              <text:p text:style-name="P71">25-39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40-54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&gt;=55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9">
              <text:p text:style-name="P69">9</text:p>
            </table:table-cell>
          </table:table-row>
          <table:table-row>
            <table:table-cell table:style-name="Tableau27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&lt;=-15</text:p>
            </table:table-cell>
            <table:table-cell table:style-name="Tableau27.B3" office:value-type="float" office:value="66">
              <text:p text:style-name="P69">66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13">
              <text:p text:style-name="P69">13</text:p>
            </table:table-cell>
          </table:table-row>
          <table:table-row>
            <table:table-cell table:style-name="Tableau27.A1" office:value-type="string">
              <text:p text:style-name="P71">16-19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&gt;=20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Għadu qed Jistudja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Ħaddiem għal rasu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Maniġers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Kullari bojod oħrajn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Ħaddiema manwali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Persuni tad-dar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4">
              <text:p text:style-name="P69">24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Persuni qiegħda </text:p>
            </table:table-cell>
            <table:table-cell table:style-name="Tableau27.B3" office:value-type="float" office:value="73">
              <text:p text:style-name="P69">73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Irtirata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19">
              <text:p text:style-name="P69">19</text:p>
            </table:table-cell>
            <table:table-cell table:style-name="Tableau27.B3" office:value-type="float" office:value="11">
              <text:p text:style-name="P69">11</text:p>
            </table:table-cell>
          </table:table-row>
          <table:table-row>
            <table:table-cell table:style-name="Tableau27.A1" office:value-type="string">
              <text:p text:style-name="P71">Studenti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5">
              <text:p text:style-name="P69">25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Żona rurali jew villaġġ </text:p>
            </table:table-cell>
            <table:table-cell table:style-name="Tableau27.B3" office:value-type="float" office:value="69">
              <text:p text:style-name="P69">69</text:p>
            </table:table-cell>
            <table:table-cell table:style-name="Tableau27.B3" office:value-type="float" office:value="22">
              <text:p text:style-name="P69">22</text:p>
            </table:table-cell>
            <table:table-cell table:style-name="Tableau27.B3" office:value-type="float" office:value="9">
              <text:p text:style-name="P69">9</text:p>
            </table:table-cell>
          </table:table-row>
          <table:table-row>
            <table:table-cell table:style-name="Tableau27.A1" office:value-type="string">
              <text:p text:style-name="P71">Belt żgħira jew ta’ daqs medju </text:p>
            </table:table-cell>
            <table:table-cell table:style-name="Tableau27.B3" office:value-type="float" office:value="70">
              <text:p text:style-name="P69">70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7">
              <text:p text:style-name="P69">7</text:p>
            </table:table-cell>
          </table:table-row>
          <table:table-row>
            <table:table-cell table:style-name="Tableau27.A1" office:value-type="string">
              <text:p text:style-name="P71">Belt kbira </text:p>
            </table:table-cell>
            <table:table-cell table:style-name="Tableau27.B3" office:value-type="float" office:value="73">
              <text:p text:style-name="P69">73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Pożittiv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Negattivi </text:p>
            </table:table-cell>
            <table:table-cell table:style-name="Tableau27.B3" office:value-type="float" office:value="72">
              <text:p text:style-name="P69">72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5">
              <text:p text:style-name="P69">5</text:p>
            </table:table-cell>
          </table:table-row>
          <table:table-row>
            <table:table-cell table:style-name="Tableau27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7.A1" office:value-type="string">
              <text:p text:style-name="P71">Iva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3">
              <text:p text:style-name="P69">23</text:p>
            </table:table-cell>
            <table:table-cell table:style-name="Tableau27.B3" office:value-type="float" office:value="6">
              <text:p text:style-name="P69">6</text:p>
            </table:table-cell>
          </table:table-row>
          <table:table-row>
            <table:table-cell table:style-name="Tableau27.A1" office:value-type="string">
              <text:p text:style-name="P71">Le </text:p>
            </table:table-cell>
            <table:table-cell table:style-name="Tableau27.B3" office:value-type="float" office:value="71">
              <text:p text:style-name="P69">71</text:p>
            </table:table-cell>
            <table:table-cell table:style-name="Tableau27.B3" office:value-type="float" office:value="21">
              <text:p text:style-name="P69">21</text:p>
            </table:table-cell>
            <table:table-cell table:style-name="Tableau27.B3" office:value-type="float" office:value="8">
              <text:p text:style-name="P69">8</text:p>
            </table:table-cell>
          </table:table-row>
        </table:table>
        <text:p text:style-name="P21"/>
        <text:p text:style-name="P51">Aktar minn nofs iċ-ċittadini tal-UE jgħidu li l-għalliema u l-konsulenti ta’ gwida ma jindirizzawx b’mod adegwat il-preġudizzji bejn il-ġeneri qabel ma l-istudenti jagħżlu bejn l-edukazzjoni ġenerali u dik vokazzjonali </text:p>
        <text:p text:style-name="P21">Madwar l-Unjoni Ewropea, 55 % taċ-ċittadini tal-UE jgħidu li l-għalliema u l-konsulenti ta’ gwida ma jindirizzawx b’mod adegwat il-preġudizzji tal-ġeneru qabel ma l-istudenti jagħmlu l-għażla tagħhom bejn l-edukazzjoni ġenerali u dik vokazzjonali, inklużi 13 % li jaqblu bis-sħiħ u 42 % li għandhom it-tendenza li jaqblu.<text:note text:id="ftn55" text:note-class="footnote"><text:note-citation>55</text:note-citation><text:note-body><text:p text:style-name="P13">QB11.3. Jekk jogħġbok għidli sa liema punt taqbel jew ma taqbilx ma’ kull waħda mid-dikjarazzjonijiet li ġejjin: L-għalliema u l-konsulenti ta’ gwida ma jindirizzawx b’mod adegwat il-preġudizzji tal-ġeneru qabel ma l-istudenti jagħmlu l-għażla tagħhom bejn l-edukazzjoni ġenerali u dik vokazzjonali. </text:p></text:note-body></text:note> Kważi terz (29%) ma jaqblux, filwaqt li 16% ma jafux. </text:p>
        <text:p text:style-name="P21">Il-fehmiet ivarjaw bejn l-Istati Membri. Il-livelli ta' ftehim h<text:span text:style-name="T7"> i</text:span>huma rreġistrati fl-Italja (74%), fis-Slovakkja (71%) u fil-Polonja (68%). L-aktar livelli baxxi huma rreġistrati fl-Iżvezja (31%), fl-Estonja (39%) u fi Spanja (41%). </text:p>
        <text:p text:style-name="P21">F’20 Stat Membru, mill-inqas nofs ir-rispondenti jaqblu li l-preġudizzji tal-ġeneru mhumiex indirizzati b’mod adegwat. </text:p>
        <text:p text:style-name="P21"><draw:g text:anchor-type="paragraph" draw:z-index="55" draw:name="Forme51" draw:style-name="gr1"><draw:frame draw:style-name="gr78" draw:text-style-name="P107" svg:width="16.855cm" svg:height="7.677cm" svg:x="0.158cm" svg:y="2.979cm"><draw:image xlink:href="Pictures/1000000000000588000002857116347C29F05388.png" xlink:type="simple" xlink:show="embed" xlink:actuate="onLoad" draw:mime-type="image/png"><text:p/></draw:image></draw:frame><draw:frame draw:style-name="gr79" draw:text-style-name="P101" svg:width="16.722cm" svg:height="1.227cm" svg:x="0.079cm" svg:y="1.54cm"><draw:text-box><text:p text:style-name="P100"><text:span text:style-name="T60">QB11.3. Jekk jogħġbok għidli sa liema punt taqbel jew ma taqbilx ma’ kull waħda mid-dikjarazzjonijiet li ġejjin: L-għalliema u l-konsulenti ta’ gwida ma jindirizzawx b’mod adegwat il-preġudizzji tal-ġeneru qabel ma l-istudenti jagħmlu l-għażla tagħhom bejn l-edukazzjoni ġenerali u dik vokazzjonali. (%)</text:span></text:p></draw:text-box></draw:frame><draw:g draw:style-name="gr4"><draw:frame draw:style-name="gr80" draw:text-style-name="P99" svg:width="14.098cm" svg:height="0.959cm" svg:x="0.472cm" svg:y="10.721cm"><draw:image xlink:href="Pictures/100000000000022300000022902E68B765C34830.png" xlink:type="simple" xlink:show="embed" xlink:actuate="onLoad" draw:mime-type="image/png"><text:p/></draw:image></draw:frame><draw:frame draw:style-name="gr81" draw:text-style-name="P101" svg:width="2.924cm" svg:height="0.648cm" svg:x="0.933cm" svg:y="10.896cm"><draw:text-box><text:p text:style-name="P105"><text:span text:style-name="T60">Naqbel ħafna</text:span></text:p></draw:text-box></draw:frame><draw:frame draw:style-name="gr82" draw:text-style-name="P101" svg:width="2.948cm" svg:height="1.004cm" svg:x="3.94cm" svg:y="10.873cm"><draw:text-box><text:p text:style-name="P105"><text:span text:style-name="T60">Ħerqana li naqblu</text:span></text:p></draw:text-box></draw:frame><draw:frame draw:style-name="gr83" draw:text-style-name="P101" svg:width="3.282cm" svg:height="0.902cm" svg:x="7.124cm" svg:y="10.917cm"><draw:text-box><text:p text:style-name="P105"><text:span text:style-name="T60">Ħerqana li ma naqblux</text:span></text:p></draw:text-box></draw:frame><draw:frame draw:style-name="gr84" draw:text-style-name="P101" svg:width="3.484cm" svg:height="0.646cm" svg:x="10.752cm" svg:y="10.876cm"><draw:text-box><text:p text:style-name="P105"><text:span text:style-name="T60">Ma naqbilx ħafna</text:span></text:p></draw:text-box></draw:frame><draw:frame draw:style-name="gr85" draw:text-style-name="P101" svg:width="2.518cm" svg:height="0.687cm" svg:x="14.474cm" svg:y="10.876cm"><draw:text-box><text:p text:style-name="P105"><text:span text:style-name="T60">Ma nafx</text:span></text:p></draw:text-box></draw:frame></draw:g></draw:g><draw:g text:anchor-type="paragraph" draw:z-index="54" draw:name="Forme50" draw:style-name="gr32"><draw:frame draw:style-name="gr86" draw:text-style-name="P99" svg:width="3.661cm" svg:height="3.71cm" svg:x="11.031cm" svg:y="-3.967cm"><draw:image xlink:href="Pictures/10000000000001DF000001EE5AFD4471C52C6054.png" xlink:type="simple" xlink:show="embed" xlink:actuate="onLoad" draw:mime-type="image/png"><text:p/></draw:image></draw:frame><draw:frame draw:style-name="gr87" draw:text-style-name="P101" svg:width="7.474cm" svg:height="2.331cm" svg:x="8.987cm" svg:y="-7.207cm"><draw:text-box><text:p text:style-name="P100"><text:span text:style-name="T60">QB11.3. Jekk jogħġbok għidli sa liema punt taqbel jew ma taqbilx ma’ kull waħda mid-dikjarazzjonijiet li ġejjin: L-għalliema u l-konsulenti ta’ gwida ma jindirizzawx b’mod adegwat il-preġudizzji tal-ġeneru qabel ma l-istudenti jagħmlu l-għażla tagħhom bejn l-edukazzjoni ġenerali u dik vokazzjonali. (UE27) (%)</text:span></text:p></draw:text-box></draw:frame><draw:frame draw:style-name="gr88" draw:text-style-name="P101" svg:width="2.555cm" svg:height="0.613cm" svg:x="10.592cm" svg:y="-4.6cm"><draw:text-box><text:p text:style-name="P100"><text:span text:style-name="T60">Ma nafx 16</text:span></text:p></draw:text-box></draw:frame><draw:frame draw:style-name="gr89" draw:text-style-name="P104" svg:width="2.345cm" svg:height="0.955cm" svg:x="9.158cm" svg:y="-3.587cm"><draw:text-box><text:p text:style-name="P103"><text:span text:style-name="T60">Ma naqbilx ħafna 5</text:span></text:p></draw:text-box></draw:frame><draw:frame draw:style-name="gr90" draw:text-style-name="P104" svg:width="1.96cm" svg:height="1.301cm" svg:x="9.529cm" svg:y="-1.347cm"><draw:text-box><text:p text:style-name="P103"><text:span text:style-name="T60">Ħerqana li ma naqblux 24</text:span></text:p></draw:text-box></draw:frame><draw:frame draw:style-name="gr91" draw:text-style-name="P101" svg:width="1.719cm" svg:height="1.301cm" svg:x="14.03cm" svg:y="-0.841cm"><draw:text-box><text:p text:style-name="P100"><text:span text:style-name="T60">Ibdel it-test għal qbil 42</text:span></text:p></draw:text-box></draw:frame><draw:frame draw:style-name="gr92" draw:text-style-name="P101" svg:width="2.232cm" svg:height="0.957cm" svg:x="13.543cm" svg:y="-4.796cm"><draw:text-box><text:p text:style-name="P100"><text:span text:style-name="T60">Naqbel ħafna 13</text:span></text:p></draw:text-box></draw:frame></draw:g></text:p>
        <text:p text:style-name="P29">Il-punt sa fejn ir-rispondenti jaqblu li l-preġudizzji bejn il-ġeneri ma jiġux indirizzati b’mod adegwat meta l-istudenti jagħmlu l-għażla tagħhom ivarja skont il-fatturi soċjodemografiċi u attitudinali, kif ġej. </text:p>
        <text:p text:style-name="P52">■ Hemm xi differenzi skont il-kategorija soċjoprofessjonali, b’61 % tal-istudenti jikkondividu din il-fehma, meta mqabbla ma’ 50 % tar-rispondenti rtirati. </text:p>
        <text:p text:style-name="P52">■ Skont l-età, il-ftehim jonqos minn 62 % fost dawk li wieġbu li għandhom bejn il-15 u l-24 sena għal 52 % fost dawk li għandhom 55 sena u aktar. </text:p>
        <text:p text:style-name="P52">■ Skont l-età fi tmiem l-edukazzjoni, 57 % ta’ dawk li spiċċaw bejn is-16 u d-19-il sena u 54 % ta’ dawk li spiċċaw fl-età ta’ 20 sena jew aktar jemmnu li l-għalliema u l-konsulenti ta’ gwida ma jindirizzawx b’mod adegwat il-preġudizzji bejn il-ġeneri qabel ma l-istudenti jagħżlu bejn l-edukazzjoni ġenerali u dik vokazzjonali. Din iċ-ċifra hija ta’ 50 % għal dawk li spiċċaw fl-età ta’ 15-il sena jew iżgħar. Dan jilħaq l-ogħla livell tiegħu fost l-Ewropej li għadhom qed jistudjaw (61%). </text:p>
        <text:p text:style-name="P52">■ Dawk li wieġbu li jirrakkomandaw edukazzjoni sekondarja ġenerali huma ftit aktar probabbli minn dawk li jiffavorixxu l-edukazzjoni vokazzjonali (60 % vs 56 %) li jaqblu li l-preġudizzji tal-ġeneru mhumiex indirizzati b’mod adegwat. </text:p>
        <text:p text:style-name="P52">■ Ma hemm l-ebda differenza skont il-ġeneru. </text:p>
        <text:p text:style-name="P21"/>
        <table:table table:name="Tableau28" table:style-name="Tableau28">
          <table:table-column table:style-name="Tableau28.A"/>
          <table:table-column table:style-name="Tableau28.B"/>
          <table:table-column table:style-name="Tableau28.C"/>
          <table:table-column table:style-name="Tableau28.D"/>
          <table:table-row>
            <table:table-cell table:style-name="Tableau28.A1" table:number-columns-spanned="4" office:value-type="string">
              <text:p text:style-name="P71">QB11.3 Jekk jogħġbok għidli sa liema punt taqbel jew ma taqbilx ma’ kull waħda mid-dikjarazzjonijiet li ġejjin: L-għalliema u l-konsulenti ta’ gwida ma jindirizzawx b’mod adegwat il-preġudizzji bejn il-ġeneri qabel ma l-istudenti jagħmlu l-għażla tagħhom bejn l-edukazzjoni ġenerali u dik vokazzjon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67"/>
            </table:table-cell>
            <table:table-cell table:style-name="Tableau28.A1" office:value-type="string">
              <text:p text:style-name="P69">Total ta' "Qbil"</text:p>
            </table:table-cell>
            <table:table-cell table:style-name="Tableau28.A1" office:value-type="string">
              <text:p text:style-name="P69">Total ta' "Nuqqas ta' qbil" </text:p>
            </table:table-cell>
            <table:table-cell table:style-name="Tableau28.A1" office:value-type="string">
              <text:p text:style-name="P69">Ma nafx</text:p>
            </table:table-cell>
          </table:table-row>
          <table:table-row>
            <table:table-cell table:style-name="Tableau28.A1" office:value-type="string">
              <text:p text:style-name="P71">UE27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Raġel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Mara </text:p>
            </table:table-cell>
            <table:table-cell table:style-name="Tableau28.B3" office:value-type="float" office:value="55">
              <text:p text:style-name="P69">55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15-24 </text:p>
            </table:table-cell>
            <table:table-cell table:style-name="Tableau28.B3" office:value-type="float" office:value="62">
              <text:p text:style-name="P69">62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9">
              <text:p text:style-name="P69">9</text:p>
            </table:table-cell>
          </table:table-row>
          <table:table-row>
            <table:table-cell table:style-name="Tableau28.A1" office:value-type="string">
              <text:p text:style-name="P71">25-39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2">
              <text:p text:style-name="P69">12</text:p>
            </table:table-cell>
          </table:table-row>
          <table:table-row>
            <table:table-cell table:style-name="Tableau28.A1" office:value-type="string">
              <text:p text:style-name="P71">40-54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&gt;=55</text:p>
            </table:table-cell>
            <table:table-cell table:style-name="Tableau28.B3" office:value-type="float" office:value="52">
              <text:p text:style-name="P69">52</text:p>
            </table:table-cell>
            <table:table-cell table:style-name="Tableau28.B3" office:value-type="float" office:value="26">
              <text:p text:style-name="P69">26</text:p>
            </table:table-cell>
            <table:table-cell table:style-name="Tableau28.B3" office:value-type="float" office:value="22">
              <text:p text:style-name="P69">22</text:p>
            </table:table-cell>
          </table:table-row>
          <table:table-row>
            <table:table-cell table:style-name="Tableau28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&lt;=-15</text:p>
            </table:table-cell>
            <table:table-cell table:style-name="Tableau28.B3" office:value-type="float" office:value="50">
              <text:p text:style-name="P69">50</text:p>
            </table:table-cell>
            <table:table-cell table:style-name="Tableau28.B3" office:value-type="float" office:value="24">
              <text:p text:style-name="P69">24</text:p>
            </table:table-cell>
            <table:table-cell table:style-name="Tableau28.B3" office:value-type="float" office:value="26">
              <text:p text:style-name="P69">26</text:p>
            </table:table-cell>
          </table:table-row>
          <table:table-row>
            <table:table-cell table:style-name="Tableau28.A1" office:value-type="string">
              <text:p text:style-name="P71">16-19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&gt;=20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Għadu qed Jistudja </text:p>
            </table:table-cell>
            <table:table-cell table:style-name="Tableau28.B3" office:value-type="float" office:value="61">
              <text:p text:style-name="P69">61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1">
              <text:p text:style-name="P69">11</text:p>
            </table:table-cell>
          </table:table-row>
          <table:table-row>
            <table:table-cell table:style-name="Tableau28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Ħaddiem għal rasu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Maniġers 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Kullari bojod oħrajn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3">
              <text:p text:style-name="P69">13</text:p>
            </table:table-cell>
          </table:table-row>
          <table:table-row>
            <table:table-cell table:style-name="Tableau28.A1" office:value-type="string">
              <text:p text:style-name="P71">Ħaddiema manwali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Persuni tad-dar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7">
              <text:p text:style-name="P69">27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Persuni qiegħda </text:p>
            </table:table-cell>
            <table:table-cell table:style-name="Tableau28.B3" office:value-type="float" office:value="51">
              <text:p text:style-name="P69">51</text:p>
            </table:table-cell>
            <table:table-cell table:style-name="Tableau28.B3" office:value-type="float" office:value="32">
              <text:p text:style-name="P69">32</text:p>
            </table:table-cell>
            <table:table-cell table:style-name="Tableau28.B3" office:value-type="float" office:value="17">
              <text:p text:style-name="P69">17</text:p>
            </table:table-cell>
          </table:table-row>
          <table:table-row>
            <table:table-cell table:style-name="Tableau28.A1" office:value-type="string">
              <text:p text:style-name="P71">Irtirata </text:p>
            </table:table-cell>
            <table:table-cell table:style-name="Tableau28.B3" office:value-type="float" office:value="50">
              <text:p text:style-name="P69">50</text:p>
            </table:table-cell>
            <table:table-cell table:style-name="Tableau28.B3" office:value-type="float" office:value="26">
              <text:p text:style-name="P69">26</text:p>
            </table:table-cell>
            <table:table-cell table:style-name="Tableau28.B3" office:value-type="float" office:value="24">
              <text:p text:style-name="P69">24</text:p>
            </table:table-cell>
          </table:table-row>
          <table:table-row>
            <table:table-cell table:style-name="Tableau28.A1" office:value-type="string">
              <text:p text:style-name="P71">Studenti </text:p>
            </table:table-cell>
            <table:table-cell table:style-name="Tableau28.B3" office:value-type="float" office:value="61">
              <text:p text:style-name="P69">61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0">
              <text:p text:style-name="P69">10</text:p>
            </table:table-cell>
          </table:table-row>
          <table:table-row>
            <table:table-cell table:style-name="Tableau28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Żona rurali jew villaġġ </text:p>
            </table:table-cell>
            <table:table-cell table:style-name="Tableau28.B3" office:value-type="float" office:value="52">
              <text:p text:style-name="P69">52</text:p>
            </table:table-cell>
            <table:table-cell table:style-name="Tableau28.B3" office:value-type="float" office:value="31">
              <text:p text:style-name="P69">31</text:p>
            </table:table-cell>
            <table:table-cell table:style-name="Tableau28.B3" office:value-type="float" office:value="17">
              <text:p text:style-name="P69">17</text:p>
            </table:table-cell>
          </table:table-row>
          <table:table-row>
            <table:table-cell table:style-name="Tableau28.A1" office:value-type="string">
              <text:p text:style-name="P71">Belt żgħira jew ta’ daqs medju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6">
              <text:p text:style-name="P69">16</text:p>
            </table:table-cell>
          </table:table-row>
          <table:table-row>
            <table:table-cell table:style-name="Tableau28.A1" office:value-type="string">
              <text:p text:style-name="P71">Belt kbira </text:p>
            </table:table-cell>
            <table:table-cell table:style-name="Tableau28.B3" office:value-type="float" office:value="58">
              <text:p text:style-name="P69">58</text:p>
            </table:table-cell>
            <table:table-cell table:style-name="Tableau28.B3" office:value-type="float" office:value="27">
              <text:p text:style-name="P69">27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 table:style-name="Tableau28.31">
            <table:table-cell table:style-name="Tableau28.A1" office:value-type="string">
              <text:p text:style-name="P71">Pożittiv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1" office:value-type="string">
              <text:p text:style-name="P71">Negattivi </text:p>
            </table:table-cell>
            <table:table-cell table:style-name="Tableau28.B3" office:value-type="float" office:value="56">
              <text:p text:style-name="P69">56</text:p>
            </table:table-cell>
            <table:table-cell table:style-name="Tableau28.B3" office:value-type="float" office:value="30">
              <text:p text:style-name="P69">30</text:p>
            </table:table-cell>
            <table:table-cell table:style-name="Tableau28.B3" office:value-type="float" office:value="14">
              <text:p text:style-name="P69">14</text:p>
            </table:table-cell>
          </table:table-row>
          <table:table-row>
            <table:table-cell table:style-name="Tableau28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8.A1" office:value-type="string">
              <text:p text:style-name="P71">Iva </text:p>
            </table:table-cell>
            <table:table-cell table:style-name="Tableau28.B3" office:value-type="float" office:value="57">
              <text:p text:style-name="P69">57</text:p>
            </table:table-cell>
            <table:table-cell table:style-name="Tableau28.B3" office:value-type="float" office:value="28">
              <text:p text:style-name="P69">28</text:p>
            </table:table-cell>
            <table:table-cell table:style-name="Tableau28.B3" office:value-type="float" office:value="15">
              <text:p text:style-name="P69">15</text:p>
            </table:table-cell>
          </table:table-row>
          <table:table-row>
            <table:table-cell table:style-name="Tableau28.A1" office:value-type="string">
              <text:p text:style-name="P71">Le </text:p>
            </table:table-cell>
            <table:table-cell table:style-name="Tableau28.B3" office:value-type="float" office:value="54">
              <text:p text:style-name="P69">54</text:p>
            </table:table-cell>
            <table:table-cell table:style-name="Tableau28.B3" office:value-type="float" office:value="29">
              <text:p text:style-name="P69">29</text:p>
            </table:table-cell>
            <table:table-cell table:style-name="Tableau28.B3" office:value-type="float" office:value="17">
              <text:p text:style-name="P69">17</text:p>
            </table:table-cell>
          </table:table-row>
        </table:table>
        <text:p text:style-name="P21"/>
        <text:p text:style-name="P51">Aktar minn nofs iċ-ċittadini tal-UE jgħidu li l-oqsma relatati mal-iSTEM fl-ETV huma aktar adattati għall-irġiel </text:p>
        <text:p text:style-name="P21">Madwar l-Unjoni Ewropea, 55 % taċ-ċittadini tal-UE jgħidu li l-oqsma relatati mal-iSTEM fil-VET, bħall-kostruzzjoni, il-karozzi, il-manifattura u l-ICT, huma aktar adattati għall-irġiel, inklużi 14 % li jaqblu bis-sħiħ u 41 % li għandhom it-tendenza li jaqblu.<text:note text:id="ftn56" text:note-class="footnote"><text:note-citation>56</text:note-citation><text:note-body><text:p text:style-name="P13">QB10.1. Jekk jogħġbok għidli sa liema punt taqbel jew ma taqbilx ma’ kull waħda mid-dikjarazzjonijiet li ġejjin: L-oqsma relatati mal-iSTEM fil-VET (eż. il-kostruzzjoni, il-karozzi, il-manifattura, l-ICT) huma aktar adattati għall-irġiel. </text:p></text:note-body></text:note> B’mod ġenerali, 41 % ma jaqblux, filwaqt li 4 % ma jafux. </text:p>
        <text:p text:style-name="P21">Fi 18-il Stat Membru, mill-inqas nofs dawk li wieġbu jaqblu li l-oqsma relatati ma’ STEM huma aktar adattati għall-irġiel. </text:p>
        <text:p text:style-name="P21">Il-fehmiet ivarjaw bejn l-Istati Membri. L-ogħla livelli ta’ ftehim huma rreġistrati fl-Ungerija u fis-Slovakkja (it-tnejn 86 %) u fil-Bulgarija (83 %). L-aktar livelli baxxi huma rreġistrati fl-Iżvezja (15 %), fin-Netherlands (27 %) u fil-Finlandja (28 %). </text:p>
        <text:p text:style-name="P21"><draw:g text:anchor-type="paragraph" draw:z-index="56" draw:name="Forme52" draw:style-name="gr32"><draw:frame draw:style-name="gr71" draw:text-style-name="P99" svg:width="4.197cm" svg:height="4.58cm" svg:x="11.119cm" svg:y="-4.129cm"><draw:image xlink:href="Pictures/10000000000001E400000210DB05C0D2BD5F98C4.png" xlink:type="simple" xlink:show="embed" xlink:actuate="onLoad" draw:mime-type="image/png"><text:p/></draw:image></draw:frame><draw:frame draw:style-name="gr72" draw:text-style-name="P101" svg:width="7.753cm" svg:height="1.876cm" svg:x="8.939cm" svg:y="-6.306cm"><draw:text-box><text:p text:style-name="P100"><text:span text:style-name="T60">QB10.1. Jekk jogħġbok għidli sa liema punt taqbel jew ma taqbilx ma’ kull waħda mid-dikjarazzjonijiet li ġejjin: L-oqsma relatati mal-iSTEM fil-VET (eż. il-kostruzzjoni, il-karozzi, il-manifattura, l-ICT) huma aktar adattati għall-irġiel. (UE27) (%)</text:span></text:p></draw:text-box></draw:frame><draw:frame draw:style-name="gr73" draw:text-style-name="P107" svg:width="2.659cm" svg:height="0.578cm" svg:x="11.44cm" svg:y="-4.761cm"><draw:text-box><text:p text:style-name="P106"><text:span text:style-name="T60">Ma nafx 4</text:span></text:p></draw:text-box></draw:frame><draw:frame draw:style-name="gr74" draw:text-style-name="P104" svg:width="1.886cm" svg:height="1.227cm" svg:x="10.07cm" svg:y="-4.203cm"><draw:text-box><text:p text:style-name="P103"><text:span text:style-name="T60">Ma naqbilx ħafna 16</text:span></text:p></draw:text-box></draw:frame><draw:frame draw:style-name="gr75" draw:text-style-name="P104" svg:width="1.786cm" svg:height="1.551cm" svg:x="9.396cm" svg:y="-1.067cm"><draw:text-box><text:p text:style-name="P103"><text:span text:style-name="T60">Ħerqana li ma naqblux 16</text:span></text:p></draw:text-box></draw:frame><draw:frame draw:style-name="gr76" draw:text-style-name="P101" svg:width="1.777cm" svg:height="1.227cm" svg:x="14.612cm" svg:y="-0.208cm"><draw:text-box><text:p text:style-name="P100"><text:span text:style-name="T60">Ħerqana li naqblu 41</text:span></text:p></draw:text-box></draw:frame><draw:frame draw:style-name="gr77" draw:text-style-name="P101" svg:width="1.77cm" svg:height="0.902cm" svg:x="13.927cm" svg:y="-4.547cm"><draw:text-box><text:p text:style-name="P100"><text:span text:style-name="T60">Naqbel ħafna 14</text:span></text:p></draw:text-box></draw:frame></draw:g></text:p>
        <text:p text:style-name="P21"><draw:g text:anchor-type="paragraph" draw:z-index="57" draw:name="Forme53" draw:style-name="gr1"><draw:frame draw:style-name="gr63" draw:text-style-name="P99" svg:width="16.675cm" svg:height="7.374cm" svg:x="-0.131cm" svg:y="1.519cm"><draw:image xlink:href="Pictures/10000000000004E70000022BFEE03172855F860F.png" xlink:type="simple" xlink:show="embed" xlink:actuate="onLoad" draw:mime-type="image/png"><text:p/></draw:image></draw:frame><draw:frame draw:style-name="gr64" draw:text-style-name="P101" svg:width="16.244cm" svg:height="0.902cm" svg:x="0.033cm" svg:y="0.434cm"><draw:text-box><text:p text:style-name="P100"><text:span text:style-name="T60">QB10.1. Jekk jogħġbok għidli sa liema punt taqbel jew ma taqbilx ma’ kull waħda mid-dikjarazzjonijiet li ġejjin: L-oqsma relatati mal-iSTEM fil-VET (eż. il-kostruzzjoni, il-karozzi, il-manifattura, l-ICT) huma aktar adattati għall-irġiel. (%)</text:span></text:p></draw:text-box></draw:frame><draw:g draw:style-name="gr4"><draw:frame draw:style-name="gr65" draw:text-style-name="P99" svg:width="14.098cm" svg:height="0.959cm" svg:x="0.529cm" svg:y="9.028cm"><draw:image xlink:href="Pictures/100000000000022300000022902E68B765C34830.png" xlink:type="simple" xlink:show="embed" xlink:actuate="onLoad" draw:mime-type="image/png"><text:p/></draw:image></draw:frame><draw:frame draw:style-name="gr66" draw:text-style-name="P101" svg:width="2.924cm" svg:height="0.648cm" svg:x="0.991cm" svg:y="9.201cm"><draw:text-box><text:p text:style-name="P105"><text:span text:style-name="T60">Naqbel ħafna</text:span></text:p></draw:text-box></draw:frame><draw:frame draw:style-name="gr67" draw:text-style-name="P101" svg:width="2.946cm" svg:height="1.004cm" svg:x="4cm" svg:y="9.179cm"><draw:text-box><text:p text:style-name="P105"><text:span text:style-name="T60">Ħerqana li naqblu</text:span></text:p></draw:text-box></draw:frame><draw:frame draw:style-name="gr68" draw:text-style-name="P101" svg:width="3.282cm" svg:height="0.902cm" svg:x="7.182cm" svg:y="9.222cm"><draw:text-box><text:p text:style-name="P105"><text:span text:style-name="T60">Ħerqana li ma naqblux</text:span></text:p></draw:text-box></draw:frame><draw:frame draw:style-name="gr69" draw:text-style-name="P101" svg:width="3.484cm" svg:height="0.646cm" svg:x="10.81cm" svg:y="9.179cm"><draw:text-box><text:p text:style-name="P105"><text:span text:style-name="T60">Ma naqbilx ħafna</text:span></text:p></draw:text-box></draw:frame><draw:frame draw:style-name="gr70" draw:text-style-name="P101" svg:width="2.52cm" svg:height="0.687cm" svg:x="14.532cm" svg:y="9.179cm"><draw:text-box><text:p text:style-name="P105"><text:span text:style-name="T60">Ma nafx</text:span></text:p></draw:text-box></draw:frame></draw:g></draw:g></text:p>
        <text:p text:style-name="P29">Il-punt sa fejn dawk li wieġbu jaqblu li l-oqsma relatati ma’ STEM huma aktar adattati għall-irġiel ivarja skont il-fatturi soċjodemografiċi u attitudinali, kif ġej. </text:p>
        <text:p text:style-name="P52">■ Din il-fehma hija aktar mifruxa fost dawk li wieġbu li: jemmnu li l-għalliema u l-konsulenti ta' gwida ma jindirizzawx b'mod adegwat il-preġudizzji bejn is-sessi (65% vs 43%) ; jemmnu li l-irġiel li mhumiex studenti akkademiċi ta' livell għoli jiffaċċjaw aktar pressjoni biex jagħżlu l-ETV (62% vs 42%) ; aħseb li n-nisa huma mħeġġa lejn l-edukazzjoni ġenerali minkejja l-interess f'suġġetti tekniċi (63% vs 38%) ; iħoss li l-istereotipi tas-sessi huma msaħħa mill-familji, il-pari u l-midja soċjali (59% vs 46%) ; u jemmnu li l-irġiel fl-oqsma tal-ETV relatati mal-indukrar jew mas-servizz tal-‑ jiffaċċjaw stigma soċjali (63% vs 46%). </text:p>
        <text:p text:style-name="P52">■ Dawk li wieġbu li jemmnu li ż-żgħażagħ jirċievu biżżejjed informazzjoni dwar l-opportunitajiet tal-ETV huma aktar probabbli li jaqblu (62 %) minn dawk li jemmnu li ma jagħmlux dan (47 %). </text:p>
        <text:p text:style-name="P52">■ Kważi żewġ terzi ta’ dawk li wieġbu (60 %) li jirrapportaw li l-VET huma perċepiti b’mod pożittiv f’pajjiżhom jaqblu li l-oqsma relatati ma’ STEM huma aktar adattati għall-irġiel, meta mqabbla ma’ 47 % ta’ dawk li jirrapportaw perċezzjonijiet negattivi. </text:p>
        <text:p text:style-name="P52">■ Hemm xi differenzi impressjonanti skont il-kategorija soċjoprofessjonali, bil-persuni tad-dar l-aktar probabbli li jemmnu li l-oqsma relatati ma’ STEM fil-VET huma aktar adattati għall-irġiel (63 %), meta mqabbla ma’ 47 % tal-maniġers. </text:p>
        <text:p text:style-name="P52">■ Skont l-età fi tmiem l-edukazzjoni, din il-fehma hija l-aktar mifruxa fost dawk li spiċċaw l-edukazzjoni bejn is-16 u d-19-il sena (62 %), segwiti minn dawk li spiċċaw fl-età ta’ 15-il sena jew iżgħar (59 %). Dawk li komplew l-edukazzjoni wara l-età ta’ 20 sena jirreġistraw l-aktar rata baxxa ta’ qbil (47 %), filwaqt li għal dawk li wieġbu li għadhom qed jistudjaw din iċ-ċifra hija ta’ 50 %. </text:p>
        <text:p text:style-name="P52">■ Il-fehma li l-oqsma relatati ma’ STEM fil-VET huma aktar adattati għall-irġiel hija kemxejn aktar mifruxa fost l-irġiel (58 %) min-nisa (53 %). </text:p>
        <text:p text:style-name="P52">■ Ma hemm l-ebda differenza skont l-età jew l-attendenza preċedenti tal-ETV. </text:p>
        <text:p text:style-name="P21"/>
        <text:p text:style-name="P28"><text:soft-page-break/></text:p>
        <table:table table:name="Tableau29" table:style-name="Tableau29">
          <table:table-column table:style-name="Tableau29.A"/>
          <table:table-column table:style-name="Tableau29.B"/>
          <table:table-column table:style-name="Tableau29.C"/>
          <table:table-column table:style-name="Tableau29.D"/>
          <table:table-row>
            <table:table-cell table:style-name="Tableau29.A1" table:number-columns-spanned="4" office:value-type="string">
              <text:p text:style-name="P71">QB10.1 Jekk jogħġbok għidli sa liema punt taqbel jew ma taqbilx ma’ kull waħda mid-dikjarazzjonijiet li ġejjin: L-oqsma relatati mal-iSTEM fl-IVET (eż. il-kostruzzjoni, il-karozzi, il-manifattura, l-ICT) huma aktar adattati għall-irġiel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67"/>
            </table:table-cell>
            <table:table-cell table:style-name="Tableau29.A1" office:value-type="string">
              <text:p text:style-name="P69">Total ta' "Qbil"</text:p>
            </table:table-cell>
            <table:table-cell table:style-name="Tableau29.A1" office:value-type="string">
              <text:p text:style-name="P69">Total ta' "Nuqqas ta' qbil" </text:p>
            </table:table-cell>
            <table:table-cell table:style-name="Tableau29.A1" office:value-type="string">
              <text:p text:style-name="P69">Ma nafx</text:p>
            </table:table-cell>
          </table:table-row>
          <table:table-row>
            <table:table-cell table:style-name="Tableau29.A1" office:value-type="string">
              <text:p text:style-name="P71">UE27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Raġel </text:p>
            </table:table-cell>
            <table:table-cell table:style-name="Tableau29.B3" office:value-type="float" office:value="58">
              <text:p text:style-name="P69">58</text:p>
            </table:table-cell>
            <table:table-cell table:style-name="Tableau29.B3" office:value-type="float" office:value="38">
              <text:p text:style-name="P69">38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Mara </text:p>
            </table:table-cell>
            <table:table-cell table:style-name="Tableau29.B3" office:value-type="float" office:value="53">
              <text:p text:style-name="P69">53</text:p>
            </table:table-cell>
            <table:table-cell table:style-name="Tableau29.B3" office:value-type="float" office:value="43">
              <text:p text:style-name="P69">43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15-24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2">
              <text:p text:style-name="P69">42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25-39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3">
              <text:p text:style-name="P69">43</text:p>
            </table:table-cell>
            <table:table-cell table:style-name="Tableau29.B3" office:value-type="float" office:value="2">
              <text:p text:style-name="P69">2</text:p>
            </table:table-cell>
          </table:table-row>
          <table:table-row>
            <table:table-cell table:style-name="Tableau29.A1" office:value-type="string">
              <text:p text:style-name="P71">40-54 </text:p>
            </table:table-cell>
            <table:table-cell table:style-name="Tableau29.B3" office:value-type="float" office:value="56">
              <text:p text:style-name="P69">56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&gt;=55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6">
              <text:p text:style-name="P69">6</text:p>
            </table:table-cell>
          </table:table-row>
          <table:table-row>
            <table:table-cell table:style-name="Tableau29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&lt;=-15</text:p>
            </table:table-cell>
            <table:table-cell table:style-name="Tableau29.B3" office:value-type="float" office:value="59">
              <text:p text:style-name="P69">59</text:p>
            </table:table-cell>
            <table:table-cell table:style-name="Tableau29.B3" office:value-type="float" office:value="31">
              <text:p text:style-name="P69">31</text:p>
            </table:table-cell>
            <table:table-cell table:style-name="Tableau29.B3" office:value-type="float" office:value="10">
              <text:p text:style-name="P69">10</text:p>
            </table:table-cell>
          </table:table-row>
          <table:table-row>
            <table:table-cell table:style-name="Tableau29.A1" office:value-type="string">
              <text:p text:style-name="P71">16-19 </text:p>
            </table:table-cell>
            <table:table-cell table:style-name="Tableau29.B3" office:value-type="float" office:value="62">
              <text:p text:style-name="P69">62</text:p>
            </table:table-cell>
            <table:table-cell table:style-name="Tableau29.B3" office:value-type="float" office:value="35">
              <text:p text:style-name="P69">35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&gt;=20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Għadu qed Jistudja 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Ħaddiem għal rasu </text:p>
            </table:table-cell>
            <table:table-cell table:style-name="Tableau29.B3" office:value-type="float" office:value="58">
              <text:p text:style-name="P69">58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Maniġers 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Kullari bojod oħrajn </text:p>
            </table:table-cell>
            <table:table-cell table:style-name="Tableau29.B3" office:value-type="float" office:value="60">
              <text:p text:style-name="P69">60</text:p>
            </table:table-cell>
            <table:table-cell table:style-name="Tableau29.B3" office:value-type="float" office:value="37">
              <text:p text:style-name="P69">3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Ħaddiema manwali </text:p>
            </table:table-cell>
            <table:table-cell table:style-name="Tableau29.B3" office:value-type="float" office:value="59">
              <text:p text:style-name="P69">59</text:p>
            </table:table-cell>
            <table:table-cell table:style-name="Tableau29.B3" office:value-type="float" office:value="38">
              <text:p text:style-name="P69">38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Persuni tad-dar </text:p>
            </table:table-cell>
            <table:table-cell table:style-name="Tableau29.B3" office:value-type="float" office:value="63">
              <text:p text:style-name="P69">63</text:p>
            </table:table-cell>
            <table:table-cell table:style-name="Tableau29.B3" office:value-type="float" office:value="33">
              <text:p text:style-name="P69">33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Persuni qiegħda </text:p>
            </table:table-cell>
            <table:table-cell table:style-name="Tableau29.B3" office:value-type="float" office:value="49">
              <text:p text:style-name="P69">49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Irtirata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6">
              <text:p text:style-name="P69">6</text:p>
            </table:table-cell>
          </table:table-row>
          <table:table-row>
            <table:table-cell table:style-name="Tableau29.A1" office:value-type="string">
              <text:p text:style-name="P71">Studenti </text:p>
            </table:table-cell>
            <table:table-cell table:style-name="Tableau29.B3" office:value-type="float" office:value="51">
              <text:p text:style-name="P69">51</text:p>
            </table:table-cell>
            <table:table-cell table:style-name="Tableau29.B3" office:value-type="float" office:value="46">
              <text:p text:style-name="P69">46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Żona rurali jew villaġġ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Belt żgħira jew ta’ daqs medju </text:p>
            </table:table-cell>
            <table:table-cell table:style-name="Tableau29.B3" office:value-type="float" office:value="57">
              <text:p text:style-name="P69">57</text:p>
            </table:table-cell>
            <table:table-cell table:style-name="Tableau29.B3" office:value-type="float" office:value="39">
              <text:p text:style-name="P69">39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1" office:value-type="string">
              <text:p text:style-name="P71">Belt kbira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1">
              <text:p text:style-name="P69">41</text:p>
            </table:table-cell>
            <table:table-cell table:style-name="Tableau29.B3" office:value-type="float" office:value="4">
              <text:p text:style-name="P69">4</text:p>
            </table:table-cell>
          </table:table-row>
          <table:table-row>
            <table:table-cell table:style-name="Tableau29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Pożittiv </text:p>
            </table:table-cell>
            <table:table-cell table:style-name="Tableau29.B3" office:value-type="float" office:value="60">
              <text:p text:style-name="P69">60</text:p>
            </table:table-cell>
            <table:table-cell table:style-name="Tableau29.B3" office:value-type="float" office:value="37">
              <text:p text:style-name="P69">37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1" office:value-type="string">
              <text:p text:style-name="P71">Negattivi </text:p>
            </table:table-cell>
            <table:table-cell table:style-name="Tableau29.B3" office:value-type="float" office:value="47">
              <text:p text:style-name="P69">47</text:p>
            </table:table-cell>
            <table:table-cell table:style-name="Tableau29.B3" office:value-type="float" office:value="50">
              <text:p text:style-name="P69">50</text:p>
            </table:table-cell>
            <table:table-cell table:style-name="Tableau29.B3" office:value-type="float" office:value="3">
              <text:p text:style-name="P69">3</text:p>
            </table:table-cell>
          </table:table-row>
          <table:table-row>
            <table:table-cell table:style-name="Tableau29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29.A1" office:value-type="string">
              <text:p text:style-name="P71">Iva </text:p>
            </table:table-cell>
            <table:table-cell table:style-name="Tableau29.B3" office:value-type="float" office:value="56">
              <text:p text:style-name="P69">56</text:p>
            </table:table-cell>
            <table:table-cell table:style-name="Tableau29.B3" office:value-type="float" office:value="42">
              <text:p text:style-name="P69">42</text:p>
            </table:table-cell>
            <table:table-cell table:style-name="Tableau29.B3" office:value-type="float" office:value="2">
              <text:p text:style-name="P69">2</text:p>
            </table:table-cell>
          </table:table-row>
          <table:table-row>
            <table:table-cell table:style-name="Tableau29.A1" office:value-type="string">
              <text:p text:style-name="P71">Le </text:p>
            </table:table-cell>
            <table:table-cell table:style-name="Tableau29.B3" office:value-type="float" office:value="55">
              <text:p text:style-name="P69">55</text:p>
            </table:table-cell>
            <table:table-cell table:style-name="Tableau29.B3" office:value-type="float" office:value="40">
              <text:p text:style-name="P69">40</text:p>
            </table:table-cell>
            <table:table-cell table:style-name="Tableau29.B3" office:value-type="float" office:value="5">
              <text:p text:style-name="P69">5</text:p>
            </table:table-cell>
          </table:table-row>
        </table:table>
        <text:p text:style-name="P21"/>
        <text:p text:style-name="P51">Madwar sebgħa minn kull għaxar ċittadini tal-UE jgħidu li l-isterjotipi tas-sessi madwar l-għażla bejn l-edukazzjoni ġenerali u dik vokazzjonali spiss jissaħħu mill-familji, mill-pari u mill-midja soċjali </text:p>
        <text:p text:style-name="P21">Madwar l-Unjoni Ewropea, 72 % jgħidu li l-istereotipi tas-sessi madwar l-għażla bejn l-edukazzjoni ġenerali u dik vokazzjonali spiss jissaħħu mill-familji, il-pari u l-midja soċjali, inklużi 19 % li jaqblu bis-sħiħ u 53 % li għandhom it-tendenza li jaqblu.<text:note text:id="ftn57" text:note-class="footnote"><text:note-citation>57</text:note-citation><text:note-body><text:p text:style-name="P13">QB11.4. Jekk jogħġbok għidli sa liema punt taqbel jew ma taqbilx ma’ kull waħda mid-dikjarazzjonijiet li ġejjin: L-isterjotipi tas-sessi madwar l-għażla bejn l-edukazzjoni ġenerali u dik vokazzjonali spiss jissaħħu mill-familji, mill-pari u mill-midja soċjali. </text:p></text:note-body></text:note> Madwar wieħed minn kull ħamsa ma jaqbilx (18 %), filwaqt li 10 % ma jafux. </text:p>
        <text:p text:style-name="P21">Il-maġġoranza ta’ dawk li wieġbu jaqblu ma’ din id-dikjarazzjoni fl-Istati Membri kollha. Madankollu, il-livelli ta’ ftehimiet ivarjaw bejn l-Istati Membri. L-ogħla livelli ta’ ftehim huma rreġistrati fl-Iżvezja (86 %), fid-Danimarka (84 %) u f’Ċipru (82 %). L-aktar livelli baxxi huma rreġistrati fl-Estonja (53%), fil-Latvja (61%) u fir-Rumanija (62%). </text:p>
        <text:p text:style-name="P21">Fi 17-il Stat Membru, mill-inqas sebgħa minn kull għaxar rispondenti jaqblu li l-istereotipi tas-sessi spiss jissaħħu mill-familji, mill-pari u mill-midja soċjali. </text:p>
        <text:p text:style-name="P21"><draw:g text:anchor-type="paragraph" draw:z-index="59" draw:name="Forme55" draw:style-name="gr1"><draw:frame draw:style-name="gr48" draw:text-style-name="P99" svg:width="17.096cm" svg:height="7.596cm" svg:x="0.192cm" svg:y="1.219cm"><draw:image xlink:href="Pictures/10000000000004EA0000022FA8C165A10A1095E1.png" xlink:type="simple" xlink:show="embed" xlink:actuate="onLoad" draw:mime-type="image/png"><text:p/></draw:image></draw:frame><draw:frame draw:style-name="gr49" draw:text-style-name="P101" svg:width="17.155cm" svg:height="0.902cm" svg:x="0cm" svg:y="0.101cm"><draw:text-box><text:p text:style-name="P100"><text:span text:style-name="T60">QB11.4. Jekk jogħġbok għidli sa liema punt taqbel jew ma taqbilx ma’ kull waħda mid-dikjarazzjonijiet li ġejjin: L-isterjotipi tas-sessi madwar l-għażla bejn l-edukazzjoni ġenerali u dik vokazzjonali spiss jissaħħu mill-familji, mill-pari u mill-midja soċjali.(%) </text:span></text:p></draw:text-box></draw:frame><draw:g draw:style-name="gr4"><draw:frame draw:style-name="gr50" draw:text-style-name="P99" svg:width="14.098cm" svg:height="0.959cm" svg:x="0.797cm" svg:y="8.696cm"><draw:image xlink:href="Pictures/100000000000022300000022902E68B765C34830.png" xlink:type="simple" xlink:show="embed" xlink:actuate="onLoad" draw:mime-type="image/png"><text:p/></draw:image></draw:frame><draw:frame draw:style-name="gr51" draw:text-style-name="P101" svg:width="2.924cm" svg:height="0.648cm" svg:x="1.258cm" svg:y="8.869cm"><draw:text-box><text:p text:style-name="P105"><text:span text:style-name="T60">Naqbel ħafna</text:span></text:p></draw:text-box></draw:frame><draw:frame draw:style-name="gr52" draw:text-style-name="P101" svg:width="2.946cm" svg:height="1.004cm" svg:x="4.267cm" svg:y="8.848cm"><draw:text-box><text:p text:style-name="P105"><text:span text:style-name="T60">Ħerqana li naqblu</text:span></text:p></draw:text-box></draw:frame><draw:frame draw:style-name="gr53" draw:text-style-name="P101" svg:width="3.282cm" svg:height="0.902cm" svg:x="7.449cm" svg:y="8.89cm"><draw:text-box><text:p text:style-name="P105"><text:span text:style-name="T60">Ħerqana li ma naqblux</text:span></text:p></draw:text-box></draw:frame><draw:frame draw:style-name="gr54" draw:text-style-name="P101" svg:width="3.484cm" svg:height="0.646cm" svg:x="11.077cm" svg:y="8.848cm"><draw:text-box><text:p text:style-name="P105"><text:span text:style-name="T60">Ma naqbilx ħafna</text:span></text:p></draw:text-box></draw:frame><draw:frame draw:style-name="gr55" draw:text-style-name="P101" svg:width="2.52cm" svg:height="0.687cm" svg:x="14.799cm" svg:y="8.848cm"><draw:text-box><text:p text:style-name="P105"><text:span text:style-name="T60">Ma nafx</text:span></text:p></draw:text-box></draw:frame></draw:g></draw:g><draw:g text:anchor-type="paragraph" draw:z-index="58" draw:name="Forme54" draw:style-name="gr32"><draw:frame draw:style-name="gr56" draw:text-style-name="P99" svg:width="3.952cm" svg:height="4.017cm" svg:x="10.399cm" svg:y="-6.255cm"><draw:image xlink:href="Pictures/10000000000001D8000001F42BF18D640B934B81.png" xlink:type="simple" xlink:show="embed" xlink:actuate="onLoad" draw:mime-type="image/png"><text:p/></draw:image></draw:frame><draw:frame draw:style-name="gr57" draw:text-style-name="P101" svg:width="7.617cm" svg:height="1.876cm" svg:x="8.811cm" svg:y="-8.511cm"><draw:text-box><text:p text:style-name="P100"><text:span text:style-name="T60">QB11.4: Jekk jogħġbok għidli sa liema punt taqbel jew ma taqbilx ma’ kull waħda mid-dikjarazzjonijiet li ġejjin: - L-isterjotipi tas-sessi madwar l-għażla bejn l-edukazzjoni ġenerali u dik vokazzjonali spiss jissaħħu mill-familji, il-pari u l-midja soċjali (EU27) (%) </text:span></text:p></draw:text-box></draw:frame><draw:frame draw:style-name="gr58" draw:text-style-name="P101" svg:width="2.765cm" svg:height="0.578cm" svg:x="10.518cm" svg:y="-6.802cm"><draw:text-box><text:p text:style-name="P100"><text:span text:style-name="T60">Ma nafx 10</text:span></text:p></draw:text-box></draw:frame><draw:frame draw:style-name="gr59" draw:text-style-name="P104" svg:width="2.356cm" svg:height="0.902cm" svg:x="8.97cm" svg:y="-6.218cm"><draw:text-box><text:p text:style-name="P103"><text:span text:style-name="T60">Ma naqbilx ħafna 2</text:span></text:p></draw:text-box></draw:frame><draw:frame draw:style-name="gr60" draw:text-style-name="P104" svg:width="1.652cm" svg:height="1.551cm" svg:x="8.97cm" svg:y="-5.156cm"><draw:text-box><text:p text:style-name="P103"><text:span text:style-name="T60">Ħerqana li ma naqblux 16</text:span></text:p></draw:text-box></draw:frame><draw:frame draw:style-name="gr61" draw:text-style-name="P101" svg:width="2.632cm" svg:height="0.902cm" svg:x="11.305cm" svg:y="-2.133cm"><draw:text-box><text:p text:style-name="P100"><text:span text:style-name="T60">Ħerqana li naqblu 53</text:span></text:p></draw:text-box></draw:frame><draw:frame draw:style-name="gr62" draw:text-style-name="P101" svg:width="1.622cm" svg:height="0.902cm" svg:x="13.318cm" svg:y="-6.629cm"><draw:text-box><text:p text:style-name="P100"><text:span text:style-name="T60">Naqbel ħafna 19</text:span></text:p></draw:text-box></draw:frame></draw:g></text:p>
        <text:p text:style-name="P29">Il-punt sa fejn ir-rispondenti jaqblu li l-istereotipi tal-ġeneru spiss jissaħħu mill-familji, mill-pari u mill-media soċjali jvarja skont il-fatturi soċjodemografiċi u attitudinali, kif ġej. </text:p>
        <text:p text:style-name="P52">■ Dawk li wieġbu li jemmnu li studenti bi prestazzjoni għolja huma ggwidati lejn l-edukazzjoni ġenerali huma aktar probabbli li jaqblu li l-istereotipi tas-sessi huma spiss imsaħħa (77% vs 57 %), kif inhuma wkoll dawk li jħossu li l-edukazzjoni ġenerali għandha immaġni aktar pożittiva (77% vs 61%). </text:p>
        <text:p text:style-name="P52">■ Skont l-età fi tmiem l-edukazzjoni, 76 % ta’ dawk li komplew wara l-età ta’ 20 sena jemmnu li l-istereotipi tas-sessi madwar l-għażla bejn l-edukazzjoni ġenerali u vokazzjonali huma msaħħa mill-familji, il-pari u l-midja soċjali, u jaqgħu għal 71 % ta’ dawk li spiċċaw bejn l-etajiet ta’ 16 – 19-il sena u 64 % ta’ dawk li spiċċaw l-edukazzjoni ta’ 15-il sena jew iżgħar. Din iċ-ċifra hija ta’ 73 % għal dawk li wieġbu li għadhom qed jistudjaw. </text:p>
        <text:p text:style-name="P52">■ Hemm differenzi modesti skont il-kategorija soċjoprofessjonali, b’75 % tal-maniġers u ħaddiema mhux manwali oħra jikkondividu din il-fehma, meta mqabbla ma’ 68 % tar-rispondenti rtirati. </text:p>
        <text:p text:style-name="P52">■ Hemm ukoll differenzi żgħar skont l-età. Dawk li wieġbu li għandhom bejn il-25 u d-39 sena huma l-aktar probabbli li jaqsmu din il-fehma (75 %). Huwa l-inqas mifrux fost dawk li għandhom 55 sena u aktar (69%). </text:p>
        <text:p text:style-name="P52">■ F’termini tal-fatturi li jinfluwenzaw l-għażla tal-VET, id-differenzi huma r-rata tal-modalità. Il-ftehim huwa kemxejn ogħla fost dawk li wieġbu li jsemmu l-influwenza tal-midja soċjali (76% vs 71%). </text:p>
        <text:p text:style-name="P52">■ Ma hemm l-ebda differenza skont il-ġeneru. </text:p>
        <text:p text:style-name="P21"/>
        <text:p text:style-name="P28"/>
        <table:table table:name="Tableau30" table:style-name="Tableau30">
          <table:table-column table:style-name="Tableau30.A"/>
          <table:table-column table:style-name="Tableau30.B"/>
          <table:table-column table:style-name="Tableau30.C"/>
          <table:table-column table:style-name="Tableau30.D"/>
          <table:table-row>
            <table:table-cell table:style-name="Tableau30.A1" table:number-columns-spanned="4" office:value-type="string">
              <text:p text:style-name="P71">QB11.4 Jekk jogħġbok għidli sa liema punt taqbel jew ma taqbilx ma’ kull waħda mid-dikjarazzjonijiet li ġejjin: L-isterjotipi tas-sessi madwar l-għażla bejn l-edukazzjoni ġenerali u dik vokazzjonali spiss jissaħħu mill-familji, il-pari u l-midja soċj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67"/>
            </table:table-cell>
            <table:table-cell table:style-name="Tableau30.A1" office:value-type="string">
              <text:p text:style-name="P69">Total ta' "Qbil"</text:p>
            </table:table-cell>
            <table:table-cell table:style-name="Tableau30.A1" office:value-type="string">
              <text:p text:style-name="P69">Total ta' "Nuqqas ta' qbil" </text:p>
            </table:table-cell>
            <table:table-cell table:style-name="Tableau30.A1" office:value-type="string">
              <text:p text:style-name="P69">Ma nafx</text:p>
            </table:table-cell>
          </table:table-row>
          <table:table-row>
            <table:table-cell table:style-name="Tableau30.A1" office:value-type="string">
              <text:p text:style-name="P71">UE27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Raġel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Mara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15-24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20">
              <text:p text:style-name="P69">20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1" office:value-type="string">
              <text:p text:style-name="P71">25-39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1" office:value-type="string">
              <text:p text:style-name="P71">40-54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&gt;=55</text:p>
            </table:table-cell>
            <table:table-cell table:style-name="Tableau30.B3" office:value-type="float" office:value="69">
              <text:p text:style-name="P69">69</text:p>
            </table:table-cell>
            <table:table-cell table:style-name="Tableau30.B3" office:value-type="float" office:value="17">
              <text:p text:style-name="P69">17</text:p>
            </table:table-cell>
            <table:table-cell table:style-name="Tableau30.B3" office:value-type="float" office:value="14">
              <text:p text:style-name="P69">14</text:p>
            </table:table-cell>
          </table:table-row>
          <table:table-row>
            <table:table-cell table:style-name="Tableau30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&lt;=-15</text:p>
            </table:table-cell>
            <table:table-cell table:style-name="Tableau30.B3" office:value-type="float" office:value="64">
              <text:p text:style-name="P69">64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20">
              <text:p text:style-name="P69">20</text:p>
            </table:table-cell>
          </table:table-row>
          <table:table-row>
            <table:table-cell table:style-name="Tableau30.A1" office:value-type="string">
              <text:p text:style-name="P71">16-19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&gt;=20</text:p>
            </table:table-cell>
            <table:table-cell table:style-name="Tableau30.B3" office:value-type="float" office:value="76">
              <text:p text:style-name="P69">76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6">
              <text:p text:style-name="P69">6</text:p>
            </table:table-cell>
          </table:table-row>
          <table:table-row>
            <table:table-cell table:style-name="Tableau30.A1" office:value-type="string">
              <text:p text:style-name="P71">Għadu qed Jistudja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Ħaddiem għal rasu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Maniġers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 table:style-name="Tableau30.20">
            <table:table-cell table:style-name="Tableau30.A1" office:value-type="string">
              <text:p text:style-name="P71">Kullari bojod oħrajn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 table:style-name="Tableau30.20">
            <table:table-cell table:style-name="Tableau30.A1" office:value-type="string">
              <text:p text:style-name="P71">Ħaddiema manwali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1" office:value-type="string">
              <text:p text:style-name="P71">Persuni tad-dar </text:p>
            </table:table-cell>
            <table:table-cell table:style-name="Tableau30.B3" office:value-type="float" office:value="69">
              <text:p text:style-name="P69">69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Persuni qiegħda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Irtirata </text:p>
            </table:table-cell>
            <table:table-cell table:style-name="Tableau30.B3" office:value-type="float" office:value="68">
              <text:p text:style-name="P69">68</text:p>
            </table:table-cell>
            <table:table-cell table:style-name="Tableau30.B3" office:value-type="float" office:value="16">
              <text:p text:style-name="P69">16</text:p>
            </table:table-cell>
            <table:table-cell table:style-name="Tableau30.B3" office:value-type="float" office:value="16">
              <text:p text:style-name="P69">16</text:p>
            </table:table-cell>
          </table:table-row>
          <table:table-row>
            <table:table-cell table:style-name="Tableau30.A1" office:value-type="string">
              <text:p text:style-name="P71">Studenti </text:p>
            </table:table-cell>
            <table:table-cell table:style-name="Tableau30.B3" office:value-type="float" office:value="74">
              <text:p text:style-name="P69">74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7">
              <text:p text:style-name="P69">7</text:p>
            </table:table-cell>
          </table:table-row>
          <table:table-row>
            <table:table-cell table:style-name="Tableau30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Żona rurali jew villaġġ </text:p>
            </table:table-cell>
            <table:table-cell table:style-name="Tableau30.B3" office:value-type="float" office:value="70">
              <text:p text:style-name="P69">70</text:p>
            </table:table-cell>
            <table:table-cell table:style-name="Tableau30.B3" office:value-type="float" office:value="19">
              <text:p text:style-name="P69">19</text:p>
            </table:table-cell>
            <table:table-cell table:style-name="Tableau30.B3" office:value-type="float" office:value="11">
              <text:p text:style-name="P69">11</text:p>
            </table:table-cell>
          </table:table-row>
          <table:table-row>
            <table:table-cell table:style-name="Tableau30.A1" office:value-type="string">
              <text:p text:style-name="P71">Belt żgħira jew ta’ daqs medju </text:p>
            </table:table-cell>
            <table:table-cell table:style-name="Tableau30.B3" office:value-type="float" office:value="72">
              <text:p text:style-name="P69">72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0">
              <text:p text:style-name="P69">10</text:p>
            </table:table-cell>
          </table:table-row>
          <table:table-row>
            <table:table-cell table:style-name="Tableau30.A1" office:value-type="string">
              <text:p text:style-name="P71">Belt kbira </text:p>
            </table:table-cell>
            <table:table-cell table:style-name="Tableau30.B3" office:value-type="float" office:value="75">
              <text:p text:style-name="P69">75</text:p>
            </table:table-cell>
            <table:table-cell table:style-name="Tableau30.B3" office:value-type="float" office:value="17">
              <text:p text:style-name="P69">17</text:p>
            </table:table-cell>
            <table:table-cell table:style-name="Tableau30.B3" office:value-type="float" office:value="8">
              <text:p text:style-name="P69">8</text:p>
            </table:table-cell>
          </table:table-row>
          <table:table-row>
            <table:table-cell table:style-name="Tableau30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Pożittiv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Negattivi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21">
              <text:p text:style-name="P69">21</text:p>
            </table:table-cell>
            <table:table-cell table:style-name="Tableau30.B3" office:value-type="float" office:value="6">
              <text:p text:style-name="P69">6</text:p>
            </table:table-cell>
          </table:table-row>
          <table:table-row>
            <table:table-cell table:style-name="Tableau30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30.A1" office:value-type="string">
              <text:p text:style-name="P71">Iva </text:p>
            </table:table-cell>
            <table:table-cell table:style-name="Tableau30.B3" office:value-type="float" office:value="73">
              <text:p text:style-name="P69">73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9">
              <text:p text:style-name="P69">9</text:p>
            </table:table-cell>
          </table:table-row>
          <table:table-row>
            <table:table-cell table:style-name="Tableau30.A1" office:value-type="string">
              <text:p text:style-name="P71">Le </text:p>
            </table:table-cell>
            <table:table-cell table:style-name="Tableau30.B3" office:value-type="float" office:value="71">
              <text:p text:style-name="P69">71</text:p>
            </table:table-cell>
            <table:table-cell table:style-name="Tableau30.B3" office:value-type="float" office:value="18">
              <text:p text:style-name="P69">18</text:p>
            </table:table-cell>
            <table:table-cell table:style-name="Tableau30.B3" office:value-type="float" office:value="11">
              <text:p text:style-name="P69">11</text:p>
            </table:table-cell>
          </table:table-row>
        </table:table>
        <text:p text:style-name="P21"><text:soft-page-break/></text:p>
        <text:p text:style-name="P51">Aktar minn nofs iċ-ċittadini tal-UE jgħidu li l-irġiel fl-oqsma tal-indukrar jew tal-VET relatati mas-servizzi spiss jiffaċċjaw stigma soċjali jew ġudizzju </text:p>
        <text:p text:style-name="P21">Madwar l-Unjoni Ewropea, 57 % taċ-ċittadini tal-UE jgħidu li l-irġiel fl-oqsma tal-indukrar jew tal-VET relatati mas-servizzi spiss jiffaċċjaw stigma jew<text:note text:id="ftn58" text:note-class="footnote"><text:note-citation>58</text:note-citation><text:note-body><text:p text:style-name="P13">QB11.5. Jekk jogħġbok għidli sa liema punt taqbel jew ma taqbilx ma’ kull waħda mid-dikjarazzjonijiet li ġejjin: L-irġiel fl-oqsma tal-VET relatati mal-indukrar jew mas-servizzi spiss jiffaċċjaw stigma jew ġudizzju soċjali. </text:p></text:note-body></text:note> ġudizzju soċjali, inklużi 14 % li jaqblu ħafna u 43 % li għandhom it-tendenza li jaqblu. 35% ma jaqblux, filwaqt li 8% ma jafux. </text:p>
        <text:p text:style-name="P21">Il-fehmiet ivarjaw bejn l-Istati Membri. L-ogħla livelli ta’ ftehim huma rreġistrati fil-Polonja (71 %), fl-Ungerija (70 %), u fl-Italja u fin-Netherlands (it-tnejn 70 %). L-aktar livelli baxxi huma rreġistrati f’Ċipru (28 %), fil-Portugall (39 %) u fil-Greċja (43 %). </text:p>
        <text:p text:style-name="P35">Fi 17-il Stat Membru, mill-inqas nofs ir-rispondenti jaqblu li l-irġiel fi rwoli ta’ kura jew relatati mas-servizz spiss jiffaċċjaw stigma. </text:p>
        <text:p text:style-name="P21"><draw:g text:anchor-type="paragraph" draw:z-index="60" draw:name="Forme56" draw:style-name="gr1"><draw:frame draw:style-name="gr41" draw:text-style-name="P99" svg:width="4.707cm" svg:height="5.116cm" svg:x="11.224cm" svg:y="-4.902cm"><draw:image xlink:href="Pictures/10000000000001EE00000219032FDF8EA94E370C.png" xlink:type="simple" xlink:show="embed" xlink:actuate="onLoad" draw:mime-type="image/png"><text:p/></draw:image></draw:frame><draw:frame draw:style-name="gr42" draw:text-style-name="P101" svg:width="7.275cm" svg:height="1.876cm" svg:x="9.16cm" svg:y="-7.066cm"><draw:text-box><text:p text:style-name="P100"><text:span text:style-name="T60">QB11.5. Jekk jogħġbok għidli sa liema punt taqbel jew ma taqbilx ma’ kull waħda mid-dikjarazzjonijiet li ġejjin: L-irġiel fl-oqsma tal-VET relatati mal-indukrar jew mas-servizz spiss jiffaċċjaw stigma jew ġudizzju soċjali. (UE27) (%)</text:span></text:p></draw:text-box></draw:frame><draw:frame draw:style-name="gr43" draw:text-style-name="P101" svg:width="2.373cm" svg:height="0.578cm" svg:x="11.73cm" svg:y="-5.637cm"><draw:text-box><text:p text:style-name="P100"><text:span text:style-name="T60">Ma nafx 8</text:span></text:p></draw:text-box></draw:frame><draw:frame draw:style-name="gr44" draw:text-style-name="P104" svg:width="2.599cm" svg:height="0.902cm" svg:x="9.769cm" svg:y="-4.817cm"><draw:text-box><text:p text:style-name="P103"><text:span text:style-name="T60">Ma naqbilx ħafna 9</text:span></text:p></draw:text-box></draw:frame><draw:frame draw:style-name="gr45" draw:text-style-name="P104" svg:width="1.666cm" svg:height="1.551cm" svg:x="9.636cm" svg:y="-2.595cm"><draw:text-box><text:p text:style-name="P103"><text:span text:style-name="T60">Ħerqana li ma naqblux 26</text:span></text:p></draw:text-box></draw:frame><draw:frame draw:style-name="gr46" draw:text-style-name="P101" svg:width="1.528cm" svg:height="1.876cm" svg:x="15.067cm" svg:y="-0.372cm"><draw:text-box><text:p text:style-name="P100"><text:span text:style-name="T60">Għandu jkun hemm qbil fuq 43</text:span></text:p></draw:text-box></draw:frame><draw:frame draw:style-name="gr47" draw:text-style-name="P101" svg:width="2.285cm" svg:height="0.902cm" svg:x="14.125cm" svg:y="-5.161cm"><draw:text-box><text:p text:style-name="P100"><text:span text:style-name="T60">Naqbel ħafna 14</text:span></text:p></draw:text-box></draw:frame></draw:g><draw:g text:anchor-type="paragraph" draw:z-index="61" draw:name="Forme57" draw:style-name="gr32"><draw:frame draw:style-name="gr33" draw:text-style-name="P99" svg:width="16.856cm" svg:height="7.421cm" svg:x="0.22cm" svg:y="3.505cm"><draw:image xlink:href="Pictures/100000000000052C00000247016734A023CF45E8.png" xlink:type="simple" xlink:show="embed" xlink:actuate="onLoad" draw:mime-type="image/png"><text:p/></draw:image></draw:frame><draw:frame draw:style-name="gr34" draw:text-style-name="P101" svg:width="16.687cm" svg:height="0.902cm" svg:x="0.176cm" svg:y="2.217cm"><draw:text-box><text:p text:style-name="P100"><text:span text:style-name="T60">QB11.5. Jekk jogħġbok għidli sa liema punt taqbel jew ma taqbilx ma’ kull waħda mid-dikjarazzjonijiet li ġejjin: L-irġiel fl-oqsma tal-VET relatati mal-indukrar jew mas-servizz spiss jiffaċċjaw stigma jew ġudizzju soċjali. (%)</text:span></text:p></draw:text-box></draw:frame><draw:g draw:style-name="gr4"><draw:frame draw:style-name="gr35" draw:text-style-name="P99" svg:width="14.098cm" svg:height="0.959cm" svg:x="0.585cm" svg:y="10.943cm"><draw:image xlink:href="Pictures/100000000000022300000022902E68B765C34830.png" xlink:type="simple" xlink:show="embed" xlink:actuate="onLoad" draw:mime-type="image/png"><text:p/></draw:image></draw:frame><draw:frame draw:style-name="gr36" draw:text-style-name="P101" svg:width="2.924cm" svg:height="0.648cm" svg:x="1.047cm" svg:y="11.118cm"><draw:text-box><text:p text:style-name="P105"><text:span text:style-name="T60">Naqbel ħafna</text:span></text:p></draw:text-box></draw:frame><draw:frame draw:style-name="gr37" draw:text-style-name="P101" svg:width="2.946cm" svg:height="1.004cm" svg:x="4.055cm" svg:y="11.095cm"><draw:text-box><text:p text:style-name="P105"><text:span text:style-name="T60">Ħerqana li naqblu</text:span></text:p></draw:text-box></draw:frame><draw:frame draw:style-name="gr38" draw:text-style-name="P101" svg:width="3.28cm" svg:height="0.902cm" svg:x="7.239cm" svg:y="11.139cm"><draw:text-box><text:p text:style-name="P105"><text:span text:style-name="T60">Ħerqana li ma naqblux</text:span></text:p></draw:text-box></draw:frame><draw:frame draw:style-name="gr39" draw:text-style-name="P101" svg:width="3.484cm" svg:height="0.646cm" svg:x="10.867cm" svg:y="11.096cm"><draw:text-box><text:p text:style-name="P105"><text:span text:style-name="T60">Ma naqbilx ħafna</text:span></text:p></draw:text-box></draw:frame><draw:frame draw:style-name="gr40" draw:text-style-name="P101" svg:width="2.518cm" svg:height="0.687cm" svg:x="14.589cm" svg:y="11.096cm"><draw:text-box><text:p text:style-name="P105"><text:span text:style-name="T60">Ma nafx</text:span></text:p></draw:text-box></draw:frame></draw:g></draw:g></text:p>
        <text:p text:style-name="P29">Il-punt sa fejn ir-rispondenti jaqblu li l-irġiel fi rwoli ta’ kura jew relatati mas-servizz spiss jiffaċċjaw stigma jvarja minn fatturi soċjodemografiċi u attitudinali, kif ġej. </text:p>
        <text:p text:style-name="P52">■ Skont l-età, din il-fehma tonqos minn 63 % fost dawk li wieġbu li għandhom bejn il-15 u l-24 sena għal 53 % fost dawk li għandhom 55 sena u aktar. </text:p>
        <text:p text:style-name="P52">■ Hemm xi differenzi bejn il-kategoriji soċjoprofessjonali. Filwaqt li 63 % tal-ħaddiema manwali u tal-istudenti l-oħra jaqblu li l-irġiel fi rwoli ta’ indukrar jistgħu jiffaċċjaw stigma, din iċ-ċifra taqa’ għal 53 % fost ir-rispondenti rtirati. </text:p>
        <text:p text:style-name="P52">■ Skont l-età fl-aħħar tal-edukazzjoni, dawk li wieġbu li spiċċaw l-edukazzjoni fl-età ta’ 15-il sena jew iżgħar huma inqas probabbli li jaħsbu li l-irġiel fl-oqsma tal-VET relatati mal-indukrar jew mas-servizzi jiffaċċjaw stigma soċjali (51 %) minn dawk li spiċċaw fl-età ta’ 16-19-il sena jew 20+ (57 – 58 %). Fost dawk li għadhom qed jistudjaw, din il-fehma hija ta' 63%. </text:p>
        <text:p text:style-name="P52">■ F’termini ta’ fatturi li jinfluwenzaw l-għażla tal-ETV, id-differenzi huma modesti. Din il-fehma hija kemxejn aktar komuni fost dawk li wieġbu li jsemmu l-influwenza tal-midja soċjali (64% vs 56%). </text:p>
        <text:p text:style-name="P52">■ Ma hemm l-ebda differenza skont il-ġeneru jew skont l-esperjenza preċedenti tal-ETV.</text:p>
        <text:p text:style-name="P21"/>
        <text:p text:style-name="P28"/>
        <table:table table:name="Tableau31" table:style-name="Tableau31">
          <table:table-column table:style-name="Tableau31.A"/>
          <table:table-column table:style-name="Tableau31.B"/>
          <table:table-column table:style-name="Tableau31.C"/>
          <table:table-column table:style-name="Tableau31.D"/>
          <table:table-row>
            <table:table-cell table:style-name="Tableau31.A1" table:number-columns-spanned="4" office:value-type="string">
              <text:p text:style-name="P71">QB11.5 Jekk jogħġbok għidli sa liema punt taqbel jew ma taqbilx ma’ kull waħda mid-dikjarazzjonijiet li ġejjin: L-irġiel fl-oqsma tal-IVET relatati mal-indukrar jew mas-servizzi spiss jiffaċċjaw stigma jew ġudizzju soċjal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67"/>
            </table:table-cell>
            <table:table-cell table:style-name="Tableau31.A1" office:value-type="string">
              <text:p text:style-name="P69">Total ta' "Qbil"</text:p>
            </table:table-cell>
            <table:table-cell table:style-name="Tableau31.A1" office:value-type="string">
              <text:p text:style-name="P69">Total ta' "Nuqqas ta' qbil" </text:p>
            </table:table-cell>
            <table:table-cell table:style-name="Tableau31.A1" office:value-type="string">
              <text:p text:style-name="P69">Ma nafx</text:p>
            </table:table-cell>
          </table:table-row>
          <table:table-row>
            <table:table-cell table:style-name="Tableau31.A1" office:value-type="string">
              <text:p text:style-name="P71">UE27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Raġel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Mara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9">
              <text:p text:style-name="P69">9</text:p>
            </table:table-cell>
          </table:table-row>
          <table:table-row>
            <table:table-cell table:style-name="Tableau31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15-24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29">
              <text:p text:style-name="P69">29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25-39 </text:p>
            </table:table-cell>
            <table:table-cell table:style-name="Tableau31.B3" office:value-type="float" office:value="61">
              <text:p text:style-name="P69">61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5">
              <text:p text:style-name="P69">5</text:p>
            </table:table-cell>
          </table:table-row>
          <table:table-row>
            <table:table-cell table:style-name="Tableau31.A1" office:value-type="string">
              <text:p text:style-name="P71">40-54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&gt;=55</text:p>
            </table:table-cell>
            <table:table-cell table:style-name="Tableau31.B3" office:value-type="float" office:value="53">
              <text:p text:style-name="P69">53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11">
              <text:p text:style-name="P69">11</text:p>
            </table:table-cell>
          </table:table-row>
          <table:table-row>
            <table:table-cell table:style-name="Tableau31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&lt;=-15</text:p>
            </table:table-cell>
            <table:table-cell table:style-name="Tableau31.B3" office:value-type="float" office:value="51">
              <text:p text:style-name="P69">51</text:p>
            </table:table-cell>
            <table:table-cell table:style-name="Tableau31.B3" office:value-type="float" office:value="33">
              <text:p text:style-name="P69">33</text:p>
            </table:table-cell>
            <table:table-cell table:style-name="Tableau31.B3" office:value-type="float" office:value="16">
              <text:p text:style-name="P69">16</text:p>
            </table:table-cell>
          </table:table-row>
          <table:table-row>
            <table:table-cell table:style-name="Tableau31.A1" office:value-type="string">
              <text:p text:style-name="P71">16-19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&gt;=20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Għadu qed Jistudja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27">
              <text:p text:style-name="P69">27</text:p>
            </table:table-cell>
            <table:table-cell table:style-name="Tableau31.B3" office:value-type="float" office:value="10">
              <text:p text:style-name="P69">10</text:p>
            </table:table-cell>
          </table:table-row>
          <table:table-row>
            <table:table-cell table:style-name="Tableau31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Ħaddiem għal rasu </text:p>
            </table:table-cell>
            <table:table-cell table:style-name="Tableau31.B3" office:value-type="float" office:value="54">
              <text:p text:style-name="P69">54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Maniġers </text:p>
            </table:table-cell>
            <table:table-cell table:style-name="Tableau31.B3" office:value-type="float" office:value="57">
              <text:p text:style-name="P69">57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Kullari bojod oħrajn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31">
              <text:p text:style-name="P69">31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Ħaddiema manwali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Persuni tad-dar </text:p>
            </table:table-cell>
            <table:table-cell table:style-name="Tableau31.B3" office:value-type="float" office:value="55">
              <text:p text:style-name="P69">55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Persuni qiegħda </text:p>
            </table:table-cell>
            <table:table-cell table:style-name="Tableau31.B3" office:value-type="float" office:value="54">
              <text:p text:style-name="P69">54</text:p>
            </table:table-cell>
            <table:table-cell table:style-name="Tableau31.B3" office:value-type="float" office:value="38">
              <text:p text:style-name="P69">38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Irtirata </text:p>
            </table:table-cell>
            <table:table-cell table:style-name="Tableau31.B3" office:value-type="float" office:value="53">
              <text:p text:style-name="P69">53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12">
              <text:p text:style-name="P69">12</text:p>
            </table:table-cell>
          </table:table-row>
          <table:table-row>
            <table:table-cell table:style-name="Tableau31.A1" office:value-type="string">
              <text:p text:style-name="P71">Studenti </text:p>
            </table:table-cell>
            <table:table-cell table:style-name="Tableau31.B3" office:value-type="float" office:value="63">
              <text:p text:style-name="P69">63</text:p>
            </table:table-cell>
            <table:table-cell table:style-name="Tableau31.B3" office:value-type="float" office:value="30">
              <text:p text:style-name="P69">30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Żona rurali jew villaġġ </text:p>
            </table:table-cell>
            <table:table-cell table:style-name="Tableau31.B3" office:value-type="float" office:value="55">
              <text:p text:style-name="P69">55</text:p>
            </table:table-cell>
            <table:table-cell table:style-name="Tableau31.B3" office:value-type="float" office:value="36">
              <text:p text:style-name="P69">36</text:p>
            </table:table-cell>
            <table:table-cell table:style-name="Tableau31.B3" office:value-type="float" office:value="9">
              <text:p text:style-name="P69">9</text:p>
            </table:table-cell>
          </table:table-row>
          <table:table-row>
            <table:table-cell table:style-name="Tableau31.A1" office:value-type="string">
              <text:p text:style-name="P71">Belt żgħira jew ta’ daqs medju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1" office:value-type="string">
              <text:p text:style-name="P71">Belt kbira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8">
              <text:p text:style-name="P69">8</text:p>
            </table:table-cell>
          </table:table-row>
          <table:table-row>
            <table:table-cell table:style-name="Tableau31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Pożittiv </text:p>
            </table:table-cell>
            <table:table-cell table:style-name="Tableau31.B3" office:value-type="float" office:value="59">
              <text:p text:style-name="P69">59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6">
              <text:p text:style-name="P69">6</text:p>
            </table:table-cell>
          </table:table-row>
          <table:table-row>
            <table:table-cell table:style-name="Tableau31.A1" office:value-type="string">
              <text:p text:style-name="P71">Negattivi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31.A1" office:value-type="string">
              <text:p text:style-name="P71">Iva </text:p>
            </table:table-cell>
            <table:table-cell table:style-name="Tableau31.B3" office:value-type="float" office:value="58">
              <text:p text:style-name="P69">58</text:p>
            </table:table-cell>
            <table:table-cell table:style-name="Tableau31.B3" office:value-type="float" office:value="35">
              <text:p text:style-name="P69">35</text:p>
            </table:table-cell>
            <table:table-cell table:style-name="Tableau31.B3" office:value-type="float" office:value="7">
              <text:p text:style-name="P69">7</text:p>
            </table:table-cell>
          </table:table-row>
          <table:table-row>
            <table:table-cell table:style-name="Tableau31.A1" office:value-type="string">
              <text:p text:style-name="P71">Le </text:p>
            </table:table-cell>
            <table:table-cell table:style-name="Tableau31.B3" office:value-type="float" office:value="56">
              <text:p text:style-name="P69">56</text:p>
            </table:table-cell>
            <table:table-cell table:style-name="Tableau31.B3" office:value-type="float" office:value="34">
              <text:p text:style-name="P69">34</text:p>
            </table:table-cell>
            <table:table-cell table:style-name="Tableau31.B3" office:value-type="float" office:value="10">
              <text:p text:style-name="P69">10</text:p>
            </table:table-cell>
          </table:table-row>
        </table:table>
        <text:p text:style-name="P21"/>
        <text:h text:style-name="P19" text:outline-level="2"><text:bookmark-start text:name="__RefHeading___Toc215596_2930363814"/>3. Sfidi futuri <text:bookmark-end text:name="__RefHeading___Toc215596_2930363814"/></text:h>
        <text:p text:style-name="P50">Aktar minn nofs iċ-ċittadini tal-UE jgħidu li l-impjiegi marbuta mal-kwalifiki tal-VET huma f’riskju li jiġu sostitwiti bl-awtomatizzazzjoni </text:p>
        <text:p text:style-name="P21">Madwar l-Unjoni Ewropea, 56 % taċ-ċittadini tal-UE jgħidu li l-impjiegi marbuta mal-kwalifiki tal-VET huma f’riskju li jiġu sostitwiti bl-awtomatizzazzjoni, inklużi 13 % li jaqblu bis-sħiħ u 43 % li għandhom it-tendenza li jaqblu.<text:note text:id="ftn59" text:note-class="footnote"><text:note-citation>59</text:note-citation><text:note-body><text:p text:style-name="P13">QB8.1. Jekk jogħġbok għidli sa liema punt taqbel jew ma taqbilx ma’ kull waħda mid-dikjarazzjonijiet li ġejjin: L-impjiegi marbuta mal-kwalifiki tal-ETV huma f’riskju li jiġu sostitwiti b’awtomatizzazzjoni. </text:p></text:note-body></text:note> Aktar minn terz ta’ dawk li wieġbu (35 %) ma jaqblux, filwaqt li 9 % ma jafux. </text:p>
        <text:p text:style-name="P21">Bħala paragun, l-Ewrobarometru Speċjali dwar l-Intelliġenza Artifiċjali u l-Futur tax-Xogħol li sar fl-2024 sab li 66 % tan-nies jemmnu li se jisparixxu aktar impjiegi milli jinħolqu minħabba r-robots u l-Intelliġenza<text:note text:id="ftn60" text:note-class="footnote"><text:note-citation>60</text:note-citation><text:note-body><text:p text:style-name="Footnote"><text:a xlink:type="simple" xlink:href="https://europa.eu/eurobarometer/surveys/detail/3222" text:style-name="Internet_20_link" text:visited-style-name="Visited_20_Internet_20_Link"><text:span text:style-name="T55">https://europa.eu/eurobarometer/surveys/detail/3222</text:span></text:a><text:span text:style-name="T55"> </text:span></text:p></text:note-body></text:note> Artifiċjali. Is-56 % irreġistrati f’dan l-istħarriġ huma ferm aktar baxxi, li jista’ jissuġġerixxi li l-biżgħat dwar il-perkorsi vokazzjonali huma parti minn ansjetà soċjetali usa’ aktar milli ġudizzju speċifiku dwar il-futur tal-VET. </text:p>
        <text:p text:style-name="P21">Fi 23 Stat Membru, mill-inqas nofs ir-rispondenti jaqblu li l-impjiegi tal-VET huma f’riskju ta’ sostituzzjoni bl-awtomatizzazzjoni. </text:p>
        <text:p text:style-name="P21"><draw:g text:anchor-type="paragraph" draw:z-index="63" draw:name="Forme59" draw:style-name="gr1"><draw:frame draw:style-name="gr17" draw:text-style-name="P99" svg:width="17.149cm" svg:height="7.506cm" svg:x="0cm" svg:y="2.99cm"><draw:image xlink:href="Pictures/100000000000057B0000026613C7921510C16DC1.png" xlink:type="simple" xlink:show="embed" xlink:actuate="onLoad" draw:mime-type="image/png"><text:p/></draw:image></draw:frame><draw:g draw:style-name="gr4"><draw:frame draw:style-name="gr18" draw:text-style-name="P99" svg:width="14.101cm" svg:height="0.96cm" svg:x="0.63cm" svg:y="10.509cm"><draw:image xlink:href="Pictures/100000000000022300000022902E68B765C34830.png" xlink:type="simple" xlink:show="embed" xlink:actuate="onLoad" draw:mime-type="image/png"><text:p/></draw:image></draw:frame><draw:frame draw:style-name="gr19" draw:text-style-name="P101" svg:width="2.925cm" svg:height="0.652cm" svg:x="1.09cm" svg:y="10.682cm"><draw:text-box><text:p text:style-name="P105"><text:span text:style-name="T60">Naqbel ħafna</text:span></text:p></draw:text-box></draw:frame><draw:frame draw:style-name="gr20" draw:text-style-name="P101" svg:width="2.952cm" svg:height="1.004cm" svg:x="4.098cm" svg:y="10.659cm"><draw:text-box><text:p text:style-name="P105"><text:span text:style-name="T60">Ħerqana li naqblu</text:span></text:p></draw:text-box></draw:frame><draw:frame draw:style-name="gr21" draw:text-style-name="P101" svg:width="3.28cm" svg:height="0.902cm" svg:x="7.281cm" svg:y="10.703cm"><draw:text-box><text:p text:style-name="P105"><text:span text:style-name="T60">Ħerqana li ma naqblux</text:span></text:p></draw:text-box></draw:frame><draw:frame draw:style-name="gr22" draw:text-style-name="P101" svg:width="3.488cm" svg:height="0.65cm" svg:x="10.91cm" svg:y="10.661cm"><draw:text-box><text:p text:style-name="P105"><text:span text:style-name="T60">Ma naqbilx ħafna</text:span></text:p></draw:text-box></draw:frame><draw:frame draw:style-name="gr23" draw:text-style-name="P101" svg:width="2.518cm" svg:height="0.69cm" svg:x="14.631cm" svg:y="10.661cm"><draw:text-box><text:p text:style-name="P105"><text:span text:style-name="T60">Ma nafx</text:span></text:p></draw:text-box></draw:frame></draw:g><draw:frame draw:style-name="gr24" draw:text-style-name="P101" svg:width="16.525cm" svg:height="0.902cm" svg:x="0.46cm" svg:y="1.649cm"><draw:text-box><text:p text:style-name="P100"><text:span text:style-name="T60">QB8.1. Jekk jogħġbok għidli sa liema punt taqbel jew ma taqbilx ma’ kull waħda mid-dikjarazzjonijiet li ġejjin: L-impjiegi marbuta mal-kwalifiki tal-ETV huma f’riskju li jiġu sostitwiti b’awtomatizzazzjoni. (%)</text:span></text:p></draw:text-box></draw:frame></draw:g><draw:g text:anchor-type="paragraph" draw:z-index="62" draw:name="Forme58" draw:style-name="gr1"><draw:frame draw:style-name="gr25" draw:text-style-name="P99" svg:width="3.41cm" svg:height="3.569cm" svg:x="11.077cm" svg:y="-6.988cm"><draw:image xlink:href="Pictures/10000000000001D6000001ECE0C9DD53E97E29A7.png" xlink:type="simple" xlink:show="embed" xlink:actuate="onLoad" draw:mime-type="image/png"><text:p/></draw:image></draw:frame><draw:frame draw:style-name="gr26" draw:text-style-name="P101" svg:width="6.801cm" svg:height="1.551cm" svg:x="9.066cm" svg:y="-9.006cm"><draw:text-box><text:p text:style-name="P100"><text:span text:style-name="T60">QB8.1. Jekk jogħġbok għidli sa liema punt taqbel jew ma taqbilx ma’ kull waħda mid-dikjarazzjonijiet li ġejjin: L-impjiegi marbuta mal-kwalifiki tal-ETV huma f’riskju li jiġu sostitwiti b’awtomatizzazzjoni. </text:span></text:p></draw:text-box></draw:frame><draw:frame draw:style-name="gr27" draw:text-style-name="P101" svg:width="2.839cm" svg:height="0.578cm" svg:x="11.387cm" svg:y="-7.625cm"><draw:text-box><text:p text:style-name="P100"><text:span text:style-name="T60">Ma nafx 9</text:span></text:p></draw:text-box></draw:frame><draw:frame draw:style-name="gr28" draw:text-style-name="P104" svg:width="2.31cm" svg:height="0.902cm" svg:x="9.648cm" svg:y="-7.117cm"><draw:text-box><text:p text:style-name="P103"><text:span text:style-name="T60">Ma naqbilx ħafna 7</text:span></text:p></draw:text-box></draw:frame><draw:frame draw:style-name="gr29" draw:text-style-name="P104" svg:width="1.893cm" svg:height="1.227cm" svg:x="9.436cm" svg:y="-4.51cm"><draw:text-box><text:p text:style-name="P103"><text:span text:style-name="T60">Ħerqana li ma naqblux 28</text:span></text:p></draw:text-box></draw:frame><draw:frame draw:style-name="gr30" draw:text-style-name="P101" svg:width="1.433cm" svg:height="1.876cm" svg:x="13.908cm" svg:y="-3.914cm"><draw:text-box><text:p text:style-name="P100"><text:span text:style-name="T60">Għandu jkun hemm qbil fuq 43</text:span></text:p></draw:text-box></draw:frame><draw:frame draw:style-name="gr31" draw:text-style-name="P101" svg:width="2.352cm" svg:height="0.902cm" svg:x="13.276cm" svg:y="-7.408cm"><draw:text-box><text:p text:style-name="P100"><text:span text:style-name="T60">Naqbel ħafna 13</text:span></text:p></draw:text-box></draw:frame></draw:g>Il-fehmiet ivarjaw bejn l-Istati Membri. L-ogħla livelli ta’ ftehim huma rreġistrati fl-Ungerija (68 %), fl-Italja (65 %) u fis-Slovakkja (64 %). L-aktar livelli baxxi huma rreġistrati fid-Danimarka (37%), fin-Netherlands (40%) u fil-Portugall (43%). </text:p>
        <text:p text:style-name="P21"/>
        <text:p text:style-name="P29">Il-punt sa fejn dawk li wieġbu jemmnu li l-impjiegi marbuta mal-ETV se jiġu sostitwiti bl-awtomatizzazzjoni jvarja skont il-fatturi soċjodemografiċi u attitudinali, kif ġej. </text:p>
        <text:p text:style-name="P52">■ Hemm xi differenzi skont il-kategorija soċjoprofessjonali, b’60 % tar-rispondenti qiegħda u 59 % tar-rispondenti rtirati jemmnu li l-impjiegi marbuta mal-kwalifiki tal-VET huma f’riskju ta’ awtomatizzazzjoni, meta mqabbla ma’ 52 % tal-maniġers. </text:p>
        <text:p text:style-name="P52">■ Skont l-età fi tmiem l-edukazzjoni, din il-fehma hija kondiviża minn 60 % ta’ dawk li wieġbu li spiċċaw l-edukazzjoni bejn l-etajiet ta’ 16 u 19-il sena, meta mqabbla ma’ 57 % ta’ dawk li għadhom jistudjaw u 56 % ta’ dawk li spiċċaw fl-età ta’ 15-il sena jew iżgħar. Din iċ-ċifra hija l-aktar baxxa għal dawk li wieġbu li spiċċaw l-edukazzjoni fl-età ta’ 20 sena jew aktar (54 %). </text:p>
        <text:p text:style-name="P52">■ Skont l-età, dawk li wieġbu li għandhom bejn il-15 u l-24 sena huma l-aktar probabbli li jemmnu li l-impjiegi tal-VET huma f’riskju mill-awtomatizzazzjoni (60 %), meta mqabbla ma’ 55 % ta’ dawk li għandhom bejn il-25 u d-39 sena, 56 % ta’ dawk li għandhom bejn l-40 u l-54 sena u 57 % ta’ dawk li għandhom 55 sena u aktar. </text:p>
        <text:p text:style-name="P52">■ Din il-fehma hija aktar komuni fost dawk li wieġbu li jemmnu li ż-żgħażagħ jirċievu biżżejjed informazzjoni dwar l-opportunitajiet tal-VET (62 % meta mqabbla ma’ 51 % fost dawk li ma jaqblux). </text:p>
        <text:p text:style-name="P52">■ Dawk li jaraw il-VET f’dawl pożittiv huma aktar probabbli li jemmnu li l-impjiegi tal-VET jiffaċċjaw riskju ta’ awtomatizzazzjoni (60 % vs 52 % ta’ dawk li jirrapportaw perċezzjonijiet negattivi). </text:p>
        <text:p text:style-name="P52">■ Dawk li wieġbu li jemmnu li l-kwalifiki tal-VET iwasslu għal impjiegi li huma meqjusa ħafna fis-soċjetà huma aktar probabbli li jaqblu (61 %) minn dawk li ma jaqblux ma’ din il-fehma (54 %). </text:p>
        <text:p text:style-name="P52">■ Dawk li wieġbu li jsemmu l-ħtieġa li jaqilgħu l-flus malajr kemm jista’ jkun bħala fattur meta jagħżlu l-VET huma ftit inqas probabbli li jaqblu li l-impjiegi tal-VET jiffaċċjaw riskju ta’ awtomatizzazzjoni (55 % vs 59 %). </text:p>
        <text:p text:style-name="P52">■ Ma hemm l-ebda differenza skont il-ġeneru. </text:p>
        <text:p text:style-name="P21"/>
        <text:p text:style-name="P28"/>
        <table:table table:name="Tableau32" table:style-name="Tableau32">
          <table:table-column table:style-name="Tableau32.A"/>
          <table:table-column table:style-name="Tableau32.B"/>
          <table:table-column table:style-name="Tableau32.C"/>
          <table:table-column table:style-name="Tableau32.D"/>
          <table:table-row>
            <table:table-cell table:style-name="Tableau32.A1" table:number-columns-spanned="4" office:value-type="string">
              <text:p text:style-name="P71">QB8.1 Jekk jogħġbok għidli sa liema punt taqbel jew ma taqbilx ma’ kull waħda mid-dikjarazzjonijiet li ġejjin: L-impjiegi marbuta mal-kwalifiki tal-IVET huma f’riskju li jiġu sostitwiti b’awtomatizzazzjoni (%-UE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67"/>
            </table:table-cell>
            <table:table-cell table:style-name="Tableau32.A1" office:value-type="string">
              <text:p text:style-name="P69">Total ta' "Qbil"</text:p>
            </table:table-cell>
            <table:table-cell table:style-name="Tableau32.A1" office:value-type="string">
              <text:p text:style-name="P69">Total ta' "Nuqqas ta' qbil" </text:p>
            </table:table-cell>
            <table:table-cell table:style-name="Tableau32.A1" office:value-type="string">
              <text:p text:style-name="P69">Ma nafx</text:p>
            </table:table-cell>
          </table:table-row>
          <table:table-row>
            <table:table-cell table:style-name="Tableau32.A1" office:value-type="string">
              <text:p text:style-name="P71">UE27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Ġeneru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Raġel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6">
              <text:p text:style-name="P69">36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Mara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Età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15-24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25-39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8">
              <text:p text:style-name="P69">38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40-54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7">
              <text:p text:style-name="P69">37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&gt;=55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2">
              <text:p text:style-name="P69">32</text:p>
            </table:table-cell>
            <table:table-cell table:style-name="Tableau32.B3" office:value-type="float" office:value="11">
              <text:p text:style-name="P69">11</text:p>
            </table:table-cell>
          </table:table-row>
          <table:table-row>
            <table:table-cell table:style-name="Tableau32.A4" table:number-columns-spanned="4" office:value-type="string">
              <text:p text:style-name="P66">Edukazzjoni (Tmiem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&lt;=-15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27">
              <text:p text:style-name="P69">27</text:p>
            </table:table-cell>
            <table:table-cell table:style-name="Tableau32.B3" office:value-type="float" office:value="17">
              <text:p text:style-name="P69">17</text:p>
            </table:table-cell>
          </table:table-row>
          <table:table-row>
            <table:table-cell table:style-name="Tableau32.A1" office:value-type="string">
              <text:p text:style-name="P71">16-19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2">
              <text:p text:style-name="P69">32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&gt;=20</text:p>
            </table:table-cell>
            <table:table-cell table:style-name="Tableau32.B3" office:value-type="float" office:value="54">
              <text:p text:style-name="P69">54</text:p>
            </table:table-cell>
            <table:table-cell table:style-name="Tableau32.B3" office:value-type="float" office:value="40">
              <text:p text:style-name="P69">40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Għadu qed Jistudja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Kategorija soċjoprofessjonali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Ħaddiem għal rasu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8">
              <text:p text:style-name="P69">38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Maniġers </text:p>
            </table:table-cell>
            <table:table-cell table:style-name="Tableau32.B3" office:value-type="float" office:value="52">
              <text:p text:style-name="P69">52</text:p>
            </table:table-cell>
            <table:table-cell table:style-name="Tableau32.B3" office:value-type="float" office:value="41">
              <text:p text:style-name="P69">41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Kullari bojod oħrajn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6">
              <text:p text:style-name="P69">36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Ħaddiema manwali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Persuni tad-dar </text:p>
            </table:table-cell>
            <table:table-cell table:style-name="Tableau32.B3" office:value-type="float" office:value="54">
              <text:p text:style-name="P69">54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12">
              <text:p text:style-name="P69">12</text:p>
            </table:table-cell>
          </table:table-row>
          <table:table-row>
            <table:table-cell table:style-name="Tableau32.A1" office:value-type="string">
              <text:p text:style-name="P71">Persuni qiegħda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1">
              <text:p text:style-name="P69">31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1" office:value-type="string">
              <text:p text:style-name="P71">Irtirata </text:p>
            </table:table-cell>
            <table:table-cell table:style-name="Tableau32.B3" office:value-type="float" office:value="59">
              <text:p text:style-name="P69">59</text:p>
            </table:table-cell>
            <table:table-cell table:style-name="Tableau32.B3" office:value-type="float" office:value="29">
              <text:p text:style-name="P69">29</text:p>
            </table:table-cell>
            <table:table-cell table:style-name="Tableau32.B3" office:value-type="float" office:value="12">
              <text:p text:style-name="P69">12</text:p>
            </table:table-cell>
          </table:table-row>
          <table:table-row>
            <table:table-cell table:style-name="Tableau32.A1" office:value-type="string">
              <text:p text:style-name="P71">Studenti </text:p>
            </table:table-cell>
            <table:table-cell table:style-name="Tableau32.B3" office:value-type="float" office:value="58">
              <text:p text:style-name="P69">58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4" table:number-columns-spanned="4" office:value-type="string">
              <text:p text:style-name="P66">Urbanizzazzjoni suġġettiva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Żona rurali jew villaġġ </text:p>
            </table:table-cell>
            <table:table-cell table:style-name="Tableau32.B3" office:value-type="float" office:value="56">
              <text:p text:style-name="P69">56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1" office:value-type="string">
              <text:p text:style-name="P71">Belt żgħira jew ta’ daqs medju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8">
              <text:p text:style-name="P69">8</text:p>
            </table:table-cell>
          </table:table-row>
          <table:table-row>
            <table:table-cell table:style-name="Tableau32.A1" office:value-type="string">
              <text:p text:style-name="P71">Belt kbira </text:p>
            </table:table-cell>
            <table:table-cell table:style-name="Tableau32.B3" office:value-type="float" office:value="57">
              <text:p text:style-name="P69">57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9">
              <text:p text:style-name="P69">9</text:p>
            </table:table-cell>
          </table:table-row>
          <table:table-row>
            <table:table-cell table:style-name="Tableau32.A4" table:number-columns-spanned="4" office:value-type="string">
              <text:p text:style-name="P66">Perċezzjoni tal-IVET fi (PAJJIŻ TAGĦNA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Pożittiv </text:p>
            </table:table-cell>
            <table:table-cell table:style-name="Tableau32.B3" office:value-type="float" office:value="60">
              <text:p text:style-name="P69">60</text:p>
            </table:table-cell>
            <table:table-cell table:style-name="Tableau32.B3" office:value-type="float" office:value="33">
              <text:p text:style-name="P69">33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1" office:value-type="string">
              <text:p text:style-name="P71">Negattivi </text:p>
            </table:table-cell>
            <table:table-cell table:style-name="Tableau32.B3" office:value-type="float" office:value="52">
              <text:p text:style-name="P69">52</text:p>
            </table:table-cell>
            <table:table-cell table:style-name="Tableau32.B3" office:value-type="float" office:value="41">
              <text:p text:style-name="P69">41</text:p>
            </table:table-cell>
            <table:table-cell table:style-name="Tableau32.B3" office:value-type="float" office:value="7">
              <text:p text:style-name="P69">7</text:p>
            </table:table-cell>
          </table:table-row>
          <table:table-row>
            <table:table-cell table:style-name="Tableau32.A4" table:number-columns-spanned="4" office:value-type="string">
              <text:p text:style-name="P66">Qatt attendejt taħriġ inizjali fl-edukazzjoni vokazzjonali (sekondarju superjuri)</text:p>
            </table:table-cell>
            <table:covered-table-cell/>
            <table:covered-table-cell/>
            <table:covered-table-cell/>
          </table:table-row>
          <table:table-row>
            <table:table-cell table:style-name="Tableau32.A1" office:value-type="string">
              <text:p text:style-name="P71">Iva </text:p>
            </table:table-cell>
            <table:table-cell table:style-name="Tableau32.B3" office:value-type="float" office:value="59">
              <text:p text:style-name="P69">59</text:p>
            </table:table-cell>
            <table:table-cell table:style-name="Tableau32.B3" office:value-type="float" office:value="35">
              <text:p text:style-name="P69">35</text:p>
            </table:table-cell>
            <table:table-cell table:style-name="Tableau32.B3" office:value-type="float" office:value="6">
              <text:p text:style-name="P69">6</text:p>
            </table:table-cell>
          </table:table-row>
          <table:table-row>
            <table:table-cell table:style-name="Tableau32.A1" office:value-type="string">
              <text:p text:style-name="P71">Le </text:p>
            </table:table-cell>
            <table:table-cell table:style-name="Tableau32.B3" office:value-type="float" office:value="55">
              <text:p text:style-name="P69">55</text:p>
            </table:table-cell>
            <table:table-cell table:style-name="Tableau32.B3" office:value-type="float" office:value="34">
              <text:p text:style-name="P69">34</text:p>
            </table:table-cell>
            <table:table-cell table:style-name="Tableau32.B3" office:value-type="float" office:value="11">
              <text:p text:style-name="P69">11</text:p>
            </table:table-cell>
          </table:table-row>
        </table:table>
        <text:p text:style-name="P21"/>
        <text:p text:style-name="P29"/>
      </text:section>
      <text:h text:style-name="P17" text:outline-level="1"><text:bookmark-start text:name="__RefHeading___Toc215598_2930363814"/>Konklużjoni <text:bookmark-end text:name="__RefHeading___Toc215598_2930363814"/></text:h>
      <text:p text:style-name="P21"/>
      <text:section text:style-name="Sect2" text:name="Section7">
        <text:p text:style-name="P29">Dan l-Ewrobarometru Speċjali juri li l-Ewropej jirrikonoxxu b’mod wiesa’ l-eżiti ta’ kwalità għolja u ta’ benefiċċju tal-edukazzjoni u t-taħriġ vokazzjonali inizjali (VET), anke jekk jippersistu perċezzjonijiet u sterjotipi skaduti. L-ETV jidhru f'dawl pożittiv, b'tagħlim ta' kwalità, għalliema kompetenti, infrastruttura moderna u rabtiet b'saħħithom ma' impjiegi b'domanda għolja. Huwa l-perkors edukattiv l-aktar rakkomandat liż-żgħażagħ mill-Ewropej. Fl-istess ħin, l-edukazzjoni ġenerali tkompli tgawdi prestiġju soċjali ogħla, u l-parteċipazzjoni fl-ETV għadha irregolari kemm fl-Istati Membri kif ukoll bejn il-ġenerazzjonijiet. </text:p>
        <text:p text:style-name="P36">Il-potenzjal mhux sfruttat tal-VET: riżultati b’saħħithom, perċezzjonijiet skaduti </text:p>
        <text:p text:style-name="P21">L-Ewropej japprezzaw b’mod ċar il-punti b’saħħithom prattiċi tal-VET. Tnejn minn kull tliet ċittadini jgħidu li l-ETV għandhom immaġni pożittiva f’pajjiżhom, b’maġġoranzi fi kważi l-Istati Membri kollha. L-infrastruttura u l-persunal huma wkoll meqjusa tajjeb, bi 78 % jgħidu li l-VET jipprovdu aċċess għal faċilitajiet moderni u 79 % li l-għalliema u l-ħarrieġa huma kompetenti. B’mod ġenerali, 73 % huma konvinti li l-VET joffru tagħlim ta’ kwalità għolja. </text:p>
        <text:p text:style-name="P36">Il-VET huma rikonoxxuti bħala perkors ta’ edukazzjoni ta’ kwalità </text:p>
        <text:p text:style-name="P21">Dawk li wieġbu japprovaw b’mod konsistenti l-kwalità tal-provvista tal-ETV madwar l-Ewropa. Il-perċezzjonijiet tal-kompetenza tal-għalliema, il-kwalità tal-apprendiment u l-infrastruttura moderna jikkontribwixxu għal sens wiesa’ li l-VET joffru pedamenti edukattivi sodi. Id-dħul bikri fis-suq tax-xogħol huwa motivatur qawwi għal ħafna studenti: aktar minn nofs l-Ewropej (53 %) isemmu l-ħtieġa jew ix-xewqa li jaqilgħu l-flus malajr, l-aktar fattur imsemmi f’24 Stat Membru, u aktar minn nofs il-persuni li jaħdmu għal rashom għandhom kwalifika tal-VET. </text:p>
        <text:p text:style-name="P36">L-ETV jipprovdu ħiliet għal impjiegi mħallsa tajjeb b'domanda għolja </text:p>
        <text:p text:style-name="P21">L-Ewropej jemmnu b’mod wiesa’ li l-VET jipprovdu lill-istudenti b’ħiliet tekniċi rilevanti għall-impjieg (85 %) li jwasslu għal impjiegi b’domanda għolja (82 %). Żewġ terzi jgħidu li dawn l-impjiegi huma mħallsa tajjeb. Wieħed minn kull ħames rispondenti (21 %) isemmi wkoll l-aspirazzjonijiet intraprenditorjali bħala raġuni għall-għażla tal-VET, filwaqt li jissottolinja r-rwol tiegħu fl-appoġġ għall-impjieg indipendenti u l-intrapriża. </text:p>
        <text:p text:style-name="P36">L-Ewropej jirrakkomandaw l-ETV liż-żgħażagħ </text:p>
        <text:p text:style-name="P35">Il-punti b’saħħithom tal-VET jissarrfu f’rakkomandazzjonijiet konkreti. Nofs l-Ewropej (50 %) jirrakkomandaw edukazzjoni sekondarja vokazzjonali liż-żgħażagħ li jagħżlu perkorsi sekondarji tat-tieni livell, li jagħmilha l-aktar għażla rakkomandata ta’ spiss madwar l-UE. Fil-livell terzjarju, 52 % jirrakkomandaw edukazzjoni u taħriġ vokazzjonali ogħla, meta mqabbla ma’ 35 % li jirrakkomandaw edukazzjoni akkademika ogħla. Madankollu, jeżisti distakk ġenerazzjonali, peress li dawk li għandhom bejn il-25 u l-54 sena huma ferm aktar probabbli li jirrakkomandaw edukazzjoni sekondarja ġenerali (53 %) minn dawk li wieġbu li għandhom 55 sena u aktar (33 %), li juri treġġigħ lura impressjonanti tal-opinjoni fost il-ġenerazzjonijiet. </text:p>
        <text:p text:style-name="P37">Għad hemm lakuna persistenti fl-immaġni </text:p>
        <text:p text:style-name="P35">Minkejja dawn il-punti b’saħħithom, il-VET jiffaċċjaw lakuna sinifikanti fil-perċezzjoni. Tliet kwarti tal-Ewropej jgħidu li l-edukazzjoni sekondarja għolja ġenerali għandha immaġni aktar pożittiva f’pajjiżhom, u aktar minn tmienja minn kull għaxra jgħidu li studenti b’kisbiet għoljin huma sistematikament imħeġġa lejn l-edukazzjoni ġenerali. Madankollu, il-biċċa l-kbira tar-rispondenti jqisu li l-edukazzjoni ġenerali hija aktar faċli biex tikkwalifika fl-ETV (52% vs. 36%), u dan jissuġġerixxi paradoss fil-perċezzjonijiet pubbliċi. Il-parteċipazzjoni fl-ETV tvarja ħafna madwar l-Unjoni Ewropea, minn 21 % fil-Greċja għal 68 % fis-Slovenja, u dan juri differenzi strutturali u kulturali profondi fil-mod kif l-Istati Membri jorganizzaw l-edukazzjoni sekondarja għolja. Il-pajjiżi b’sistemi ta’ taħriġ doppju stabbiliti sew għandhom eżiti diverġenti li jisfidaw suppożizzjonijiet sempliċi dwar id-disinn istituzzjonali. Fil-Ġermanja (82 % tal-perċezzjonijiet pożittivi, 63 % tal-parteċipazzjoni) il-kwalità tal-ETV tikkmanda prestiġju għoli u hemm fiduċja pubblika qawwija fl-ETV. Madankollu, il-mudell ta’ sistema doppja ma jiggarantixxix perċezzjonijiet pożittivi b’mod uniformi: in-Netherlands jirreġistraw l-inqas immaġni ġenerali pożittiva tal-VET fl-UE (44 %), minkejja t-tradizzjoni twila tagħha li tikkombina t-tagħlim fuq il-post tax-xogħol mat-tagħlim fil-klassi. Id-Danimarka tippreżenta mudell ieħor, b’perċezzjonijiet qawwija ta’ kwalità iżda b’sehem distintivament għoli ta’ dawk li wieġbu (42 %) li jgħidu li r-rakkomandazzjonijiet jiddependu fuq ċirkostanzi individwali, li jissuġġerixxi approċċ aktar personalizzat u inqas kategoriku għall-għażla tal-perkors edukattiv. Dawn il-varjazzjonijiet fil-pajjiżi b’sistema doppja juru li l-istrutturi istituzzjonali waħedhom ma jiddeterminawx il-perċezzjonijiet pubbliċi, u li l-fehmiet huma ffurmati minn taħlita usa’ ta’ fatturi li jistgħu jinkludu l-attitudnijiet kulturali, il-kundizzjonijiet tas-suq tax-xogħol, il-prattiki ta’ komunikazzjoni u r-rwol tal-imsieħba soċjali. </text:p>
        <text:p text:style-name="P37">Il-perċezzjonijiet żbaljati u l-isterjotipi tas-sessi jistgħu jillimitaw l-appell tal-ETV </text:p>
        <text:p text:style-name="P35">Nofs l-Ewropej jemmnu li l-programmi tal-VET ma jidhrux li jagħtu biżżejjed attenzjoni lill-ħiliet bażiċi bħal-litteriżmu jew il-litteriżmu diġitali, u proporzjon simili jaħsbu li l-ħiliet trasversali bħall-komunikazzjoni u l-ħsieb <text:soft-page-break/>kritiku mhumiex indirizzati b’mod adegwat. Id-differenzi bejn ir-rispondenti b’esperjenza tal-VET u dawk mingħajrha huma żgħar, bi 53 % meta mqabbla ma’ 48 % għall-ħiliet bażiċi u 53 % meta mqabbla ma’ 50 % għall-ħiliet trasversali. Din ix-xejra tissuġġerixxi lakuna sottostanti perċepita fil-kurrikulu tal-VET. </text:p>
        <text:p text:style-name="P35">Peress li l-istħarriġ ma qabbilx il-VET mal-edukazzjoni ġenerali, dawn il-fehmiet jistgħu jirriflettu tħassib usa’ dwar dawn il-ħiliet, u l-aspettattivi ogħla spiss imqiegħda fuq il-VET. Dawn il-fehmiet jinsabu flimkien ma’ approvazzjoni qawwija għall-forniment tal-VET ta’ ħiliet tekniċi speċjalizzati (85 %) u tagħlim ta’ kwalità (73 %). Il-preġudizzju bejn il-ġeneri għadu wkoll sfida: 55 % jipperċepixxu l-oqsma tal-VET relatati ma’ STEM bħala aktar adattati għall-irġiel, b’varjazzjoni wiesgħa fost l-Istati Membri. Ħafna minn dawk li wieġbu jemmnu li n-nisa interessati f’suġġetti tekniċi spiss jiġu diretti lejn l-edukazzjoni ġenerali, u li n-nisa f’oqsma tal-ETV relatati ma’ STEM jirċievu inkoraġġiment limitat. Sadanittant l-irġiel li ma jiksbux riżultati għoljin huma maħsuba li jiffaċċjaw pressjoni biex jagħżlu l-ETV. </text:p>
        <text:p text:style-name="P35">L-importanza baxxa tal-prestiġju u l-istatus soċjali tal-ETV (imsemmija minn 16 % biss bħala fattur fl-għażla edukattiva) tissuġġerixxi ambitu sostanzjali għas-sensibilizzazzjoni tal-pubbliku dwar il-valur u l-kontribut soċjali tal-edukazzjoni vokazzjonali. </text:p>
        <text:p text:style-name="P37">L-intraprenditorija u l-impjieg indipendenti fl-ETV </text:p>
        <text:p text:style-name="P35">Il-motivazzjonijiet intraprenditorjali huma fattur importanti fl-għażla edukattiva. Wieħed minn kull ħames persuni li wieġbu (21 %) jidentifikaw ix-xewqa li jaħdmu għal rashom jew li jibdew negozju bħala raġuni ewlenija biex jagħżlu l-VET, u aktar minn nofs dawk li jaħdmu għal rashom fl-UE għandhom kwalifika tal-VET. Dawn is-sejbiet jenfasizzaw ir-rwol tal-VET fl-iffaċilitar ta’ diversi perkorsi ta’ karriera u fl-appoġġ tax-xenarju intraprenditorjali tal-Ewropa. </text:p>
        <text:p text:style-name="P37">L-istrateġija tal-ETV li jmiss tipprovdi opportunità f’waqtha </text:p>
        <text:p text:style-name="P35">Matul l-istħarriġ, toħroġ xejra ġenerazzjonali. Ir-rispondenti żgħażagħ għandhom it-tendenza li jkunu aktar konxji tal-ostakli u l-preġudizzji fl-edukazzjoni vokazzjonali mill-ġenerazzjonijiet akbar fl-età. Fl-istess ħin, din is-sensibilizzazzjoni tikkoinċidi ma’ rati aktar baxxi ta’ parteċipazzjoni fl-ETV u preferenzi aktar b’saħħithom għall-perkorsi akkademiċi. Dawk li għandhom bejn il-15 u l-24 sena jirrapportaw rata ta’ parteċipazzjoni tal-VET ta’ 46 % meta mqabbla ma’ 52-53 % fost dawk li għandhom bejn il-25 u l-54 sena. Dan l-iżgħar grupp huwa aktar inklinat minn dawk li wieġbu li huma akbar fl-età biex jirrakkomandaw edukazzjoni sekondarja ġenerali. Dan jissuġġerixxi li l-kisba ta’ edukazzjoni ogħla tikkorrelata kemm ma’ sensibilizzazzjoni akbar dwar in-nuqqasijiet tal-ETV kif ukoll ma’ preferenza aktar b’saħħitha għal perkorsi akkademiċi, mudell b’implikazzjonijiet sinifikanti għall-attrazzjoni futura tal-edukazzjoni vokazzjonali fost popolazzjonijiet bi kwalifiki għoljin. </text:p>
        <text:p text:style-name="P35">Flimkien ma’ dawn il-perċezzjonijiet, 56 % tal-Ewropej jgħidu li l-impjiegi marbuta mal-kwalifiki tal-VET huma f’riskju li jiġu sostitwiti bl-awtomatizzazzjoni. Dan it-tħassib jeżisti flimkien mar-rikonoxximent mifrux li l-kwalifiki tal-ETV bħalissa jwasslu għal impjiegi b’domanda għolja (kif jemmnu 82 %). Evidenza usa’ tal-istħarriġ tikkonferma dan: l-Ewrobarometru Speċjali dwar l-Intelliġenza Artifiċjali u l-Futur tax-Xogħol (2024) sab li 66 % tal-Ewropej esprimew tħassib dwar it-telf ta’ impjiegi fl-ekonomija kollha kemm hi, u dan jissuġġerixxi li l-ansjetà tal-awtomatizzazzjoni testendi ferm lil hinn mill-perkorsi vokazzjonali. </text:p>
        <text:p text:style-name="P35">Is-sejbiet jidhru li jissuġġerixxu li l-isfida għall-VET ma tinsabx fil-prestazzjoni jew fir-rilevanza tagħha, iżda fil-mod kif tiġi perċepita. Għalhekk, l-istrateġija tal-VET li jmiss tipprovdi opportunità f’waqtha biex tissaħħaħ l-immaġni tagħha bħala għażla tal-ewwel għażla għal ħafna aktar Ewropej, biex jiġu ppubbliċizzati l-edukazzjoni u l-ħiliet ta’ kwalità għolja li toffri b’mod aktar effettiv, u biex jiġu indirizzati l-isterjotipi u l-preġudizzji li jkomplu jinfluwenzaw l-għażliet tal-perkorsi u jnaqqsu l-grupp fil-mira. </text:p>
        <text:p text:style-name="P35"/>
        <text:section text:style-name="Sect1" text:name="Section9">
          <text:h text:style-name="P18" text:outline-level="1"><text:bookmark-start text:name="__RefHeading___Toc303255_2832584591"/>Kummenti<text:bookmark-end text:name="__RefHeading___Toc303255_2832584591"/></text:h>
          <text:p text:style-name="P35"/>
        </text:section>
        <text:p text:style-name="P39">(Pierre Dieumegard)</text:p>
        <text:p text:style-name="P40"><text:span text:style-name="T54">(IV 1) Il-kuluri huma invertiti bejn il-pie chart ġenerali u l-bar chart skont il-pajjiż. </text:span>Hija ħasra li ma jinżammux konvenzjonijiet grafiċi konsistenti fir-rapport kollu. </text:p>
        <text:p text:style-name="P39"/>
        <text:p text:style-name="P40"><text:span text:style-name="T54">Kif spiss jiġri, id-differenzi bejn il-pajjiżi huma akbar mid-differenzi bejn il-gruppi soċjali (ġeneru, età, livell ta’ edukazzjoni, eċċ.). Ta’ spiss wieħed isib sentenzi f’dan ir-rapport bħal “Id-differenzi skont il-ġeneru huma negliġibbli” jew “Ma hemm l-ebda differenza fil-perċezzjoni skont il-ġeneru”. </text:span>Ta’ min jenfasizza din is-similarità fir-risponsi bejn il-ġeneri. </text:p>
        <text:p text:style-name="P39"/>
        <text:h text:style-name="P8" text:outline-level="1"/>
        <text:h text:style-name="P8" text:outline-level="1"><text:bookmark-start text:name="__RefHeading___Toc215600_2930363814"/>Speċifikazzjonijiet Tekniċi<text:bookmark-end text:name="__RefHeading___Toc215600_2930363814"/></text:h>
        <text:p text:style-name="P35">Bejn is-6 u t-30 ta’ Novembru 2025, Verian Belgium wettqet il-mewġa 104.2 tal-istħarriġ tal-Ewrobarometru, fuq talba tal-Kummissjoni Ewropea, id-Direttorat Ġenerali għall-Komunikazzjoni, l-Unità “Opinjoni Pubblika u Kamp; Involviment taċ-Ċittadini”. </text:p>
        <text:p text:style-name="P35"/>
        <text:p text:style-name="P35">Il-Mewġa 104.2 tkopri l-popolazzjoni tan-nazzjonalitajiet rispettivi tal-Istati Membri tal-Unjoni Ewropea, residenti f’kull wieħed mis-27 Stat Membru u li għandhom 15-il sena u aktar. </text:p>
        <text:p text:style-name="P35">Id-disinn bażiku tal-kampjun applikat fil-pajjiżi kollha huwa wieħed stratifikat f’diversi stadji, aleatorju (probabbiltà). F’kull pajjiż, il-qafas tal-kampjun jiġi l-ewwel stratifikat skont ir-reġjuni NUTS u f’kull reġjun b’miżura ta’ urbanità (DEGURBA). L-għadd ta’ punti tal-kampjun magħżula f’kull strat jirrifletti l-popolazzjoni tal-istrat 15+. Fit-tieni stadju ttieħdu punti ta’ kampjunar bi probabbiltà proporzjonali għad-daqs tal-popolazzjoni tagħhom ta’ 0+ minn kull strat. Il-kampjuni għalhekk jirrappreżentaw it-territorju kollu tal-pajjiżi mistħarrġa skont l-EUROSTAT NUTS II (jew ekwivalenti) u skont id-distribuzzjoni tal-popolazzjoni residenti tan-nazzjonalitajiet rispettivi f’termini ta’ żoni metropolitani, urbani u rurali.<text:note text:id="ftn61" text:note-class="footnote"><text:note-citation>61</text:note-citation><text:note-body><text:p text:style-name="Footnote"><text:span text:style-name="T55">Klassifikazzjoni rurali urbana bbażata fuq DEGURBA (</text:span><text:a xlink:type="simple" xlink:href="https://ec.europa.eu/eurostat/web/degree-of-urbanisation/background" text:style-name="Internet_20_link" text:visited-style-name="Visited_20_Internet_20_Link"><text:span text:style-name="T55">https://ec.europa.eu/eurostat/web/degree-of-urbanisation/sfond)</text:span></text:a><text:span text:style-name="T55"> </text:span></text:p></text:note-body></text:note> </text:p>
        <text:p text:style-name="P35">F’kull wieħed mill-punti ta’ kampjunar magħżula, tfasslet koordinazzjoni tal-bidu b’mod aleatorju u ntużat għodda ta’ ġeokodifikazzjoni inversa biex jiġi identifikat l-eqreb indirizz għall-koordinat. Dan l-indirizz kien l-indirizz tal-bidu għall-mixja bl-addoċċ. Indirizzi oħra (kull ħdax-il indirizz) intgħażlu permezz ta' proċeduri standard ta' "rotta każwali", mill-indirizz inizjali. F’kull unità domestika, ir-rispondent ttella’, b’mod aleatorju. L-approċċ għall-għażla aleatorja kien jiddependi fuq id-daqs tal-unità domestika. Pereżempju, għall-unitajiet domestiċi b’żewġ membri ta’ 15-il sena jew aktar, l-iskript intuża biex jintgħażel l-informatur (il-persuna li twieġeb għall-kwestjonarju tal-iskrinjatur) jew il-membru eliġibbli l-ieħor fl-unità domestika. Għal unitajiet domestiċi bi tliet membri 15+ l-iskrittura ntużat biex jintgħażel l-informatur (1/3 tal-ħin) jew iż-żewġ membri eliġibbli l-oħra fl-unità domestika (2/3 tal-ħin). Fejn intgħażlu ż-żewġ membri l-oħra, l-intervistatur imbagħad ġie mgħarraf jew biex jitlob għall-iżgħar jew l-ixjeħ. L-iskript jassenja b’mod aleatorju l-għażla lill-iżgħar jew lill-eqdem bi probabbiltà ugwali. Dan il-proċess ikompli għal erba’ membri tal-unità domestika b’aktar minn 15-il membru – li jitolbu b’mod aleatorju għall-iżgħar, it-tieni l-iżgħar u l-eqdem. Għall-unitajiet domestiċi b’ħames membri ta’ aktar minn 15-il sena nerġgħu lura għar-regola tal-aħħar għeluq is-snin. </text:p>
        <text:p text:style-name="P35">Jekk ma sar l-ebda kuntatt ma’ xi ħadd fl-unità domestika, jew jekk ir-rispondent magħżul ma kienx disponibbli (b’mod abbużiv), l-intervistatur reġa’ eżamina l-istess unità domestika sa tliet darbiet addizzjonali (b’kollox erba’ tentattivi ta’ kuntatt). L-intervistaturi qatt ma jindikaw li l-istħarriġ isir f’isem il-Kummissjoni Ewropea minn qabel; jistgħu jagħtu din l-informazzjoni ladarba jitlesta l-istħarriġ, fuq talba. </text:p>
        <text:p text:style-name="P35">Il-fażi ta’ reklutaġġ kienet kemxejn differenti fin-Netherlands, fil-Finlandja u fl-Iżvezja. Fiż-żewġ pajjiżi tal-aħħar, intgħażel kampjun ta’ indirizzi f’kull punt ta’ kampjunar mill-indirizz jew mir-reġistru tal-popolazzjoni (fil-Finlandja, l-għażla ma ssirx fil-punti kollha tal-kampjun, iżda f’xi wħud fejn ir-rati ta’ rispons huma mistennija li jitjiebu). L-għażla tal-indirizzi saret b’mod aleatorju. L-unitajiet domestiċi mbagħad ġew ikkuntattjati bit-telefown u rreklutati biex jieħdu sehem fl-istħarriġ. Fin-Netherlands, jintuża kampjun ta’ RDD b’żewġ oqfsa (numri mobbli u tal-linja fissa) peress li ma hemm l-ebda reġistru komprensiv tal-popolazzjoni bin-numri tat-telefown disponibbli. L-għażla tan-numri fuq iż-żewġ frejms issir b'mod każwali b'kull numru jikseb probabbiltà ugwali ta 'għażla. Għall-kuntrarju tal-Iżvezja u l-Finlandja, il-kampjun ma ġiex raggruppat. </text:p>
        <text:p text:style-name="P30"/>
      </text:section>
      <text:p text:style-name="P41">(istituzzjonijiet)</text:p>
      <text:p text:style-name="P41"><draw:frame draw:style-name="fr3" draw:name="Image4" text:anchor-type="char" svg:width="17cm" svg:height="14.085cm" draw:z-index="71"><draw:image xlink:href="Pictures/10000000000003A500000305085E308FF728BEC5.png" xlink:type="simple" xlink:show="embed" xlink:actuate="onLoad" draw:mime-type="image/png"/></draw:frame></text:p>
      <text:section text:style-name="Sect2" text:name="Section8">
        <text:h text:style-name="P19" text:outline-level="2"><text:bookmark-start text:name="__RefHeading___Toc215602_2930363814"/>Rati ta' rispons <text:bookmark-end text:name="__RefHeading___Toc215602_2930363814"/></text:h>
        <text:p text:style-name="P41">Għal kull pajjiż isir tqabbil bejn il-kampjun li jwieġeb u l-univers (jiġifieri l-popolazzjoni ġenerali fil-pajjiż). Il-piżijiet jintużaw biex iqabblu l-kampjun li jwieġeb mal-univers dwar il-ġeneru skont l-età, ir-reġjun u l-grad ta’ urbanizzazzjoni. Għall-istimi Ewropej (jiġifieri l-medja tal-UE), isir aġġustament għall-piżijiet tal-pajjiżi individwali, billi jiġu ponderati ’l fuq jew ’l isfel biex jirriflettu l-popolazzjoni tagħhom ta’ 15+ bħala proporzjon tal-popolazzjoni tal-UE ta’ 15+. </text:p>
        <text:p text:style-name="P41"/>
        <text:p text:style-name="P41">Ir-rati ta’ rispons huma kkalkulati billi l-għadd totali ta’ intervisti kompluti jiġi diviż bl-għadd tal-indirizzi kollha miżjura, minbarra dawk li mhumiex eliġibbli iżda inklużi dawk fejn l-eliġibbiltà mhijiex magħrufa. Għall-mewġa 104.2 tal-istħarriġ tal-Ewrobarometru, ir-rati ta’ rispons għall-pajjiżi tal-EU-27, ikkalkulati minn Verian Belgium, huma: </text:p>
        <text:p text:style-name="P41"/>
        <text:p text:style-name="P42"/>
        <table:table table:name="Tableau33" table:style-name="Tableau33">
          <table:table-column table:style-name="Tableau33.A" table:number-columns-repeated="3"/>
          <table:table-row table:style-name="Tableau33.1"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71">Pajjiżi</text:p>
            </table:table-cell>
            <table:table-cell table:style-name="Tableau33.A1" office:value-type="string">
              <text:p text:style-name="P71">RATI TAR-RISPOSTI MILL-PAK</text:p>
            </table:table-cell>
          </table:table-row>
          <table:table-row table:style-name="Tableau33.1">
            <table:table-cell table:style-name="Tableau33.A1" office:value-type="string">
              <text:p text:style-name="P71">BE</text:p>
            </table:table-cell>
            <table:table-cell table:style-name="Tableau33.A1" office:value-type="string">
              <text:p text:style-name="P71">Il-Belġju </text:p>
            </table:table-cell>
            <table:table-cell table:style-name="Tableau33.A1" office:value-type="string">
              <text:p text:style-name="P71">53.9%</text:p>
            </table:table-cell>
          </table:table-row>
          <table:table-row table:style-name="Tableau33.1">
            <table:table-cell table:style-name="Tableau33.A1" office:value-type="string">
              <text:p text:style-name="P71">BG</text:p>
            </table:table-cell>
            <table:table-cell table:style-name="Tableau33.A1" office:value-type="string">
              <text:p text:style-name="P71">Il-Bulgarija </text:p>
            </table:table-cell>
            <table:table-cell table:style-name="Tableau33.A1" office:value-type="string">
              <text:p text:style-name="P71">43.7%</text:p>
            </table:table-cell>
          </table:table-row>
          <table:table-row table:style-name="Tableau33.1">
            <table:table-cell table:style-name="Tableau33.A1" office:value-type="string">
              <text:p text:style-name="P71">CZ</text:p>
            </table:table-cell>
            <table:table-cell table:style-name="Tableau33.A1" office:value-type="string">
              <text:p text:style-name="P71">Iċ-Ċekja </text:p>
            </table:table-cell>
            <table:table-cell table:style-name="Tableau33.A1" office:value-type="string">
              <text:p text:style-name="P71">63.0%</text:p>
            </table:table-cell>
          </table:table-row>
          <table:table-row table:style-name="Tableau33.1">
            <table:table-cell table:style-name="Tableau33.A1" office:value-type="string">
              <text:p text:style-name="P71">DK</text:p>
            </table:table-cell>
            <table:table-cell table:style-name="Tableau33.A1" office:value-type="string">
              <text:p text:style-name="P71">Id-Danimarka </text:p>
            </table:table-cell>
            <table:table-cell table:style-name="Tableau33.A1" office:value-type="string">
              <text:p text:style-name="P71">52.1%</text:p>
            </table:table-cell>
          </table:table-row>
          <table:table-row table:style-name="Tableau33.1">
            <table:table-cell table:style-name="Tableau33.A1" office:value-type="string">
              <text:p text:style-name="P71">il-Ġermanja</text:p>
            </table:table-cell>
            <table:table-cell table:style-name="Tableau33.A1" office:value-type="string">
              <text:p text:style-name="P71">Il-Ġermanja </text:p>
            </table:table-cell>
            <table:table-cell table:style-name="Tableau33.A1" office:value-type="string">
              <text:p text:style-name="P71">31.8%</text:p>
            </table:table-cell>
          </table:table-row>
          <table:table-row table:style-name="Tableau33.1">
            <table:table-cell table:style-name="Tableau33.A1" office:value-type="string">
              <text:p text:style-name="P71">EE</text:p>
            </table:table-cell>
            <table:table-cell table:style-name="Tableau33.A1" office:value-type="string">
              <text:p text:style-name="P71">L-Estonja </text:p>
            </table:table-cell>
            <table:table-cell table:style-name="Tableau33.A1" office:value-type="string">
              <text:p text:style-name="P71">57.0%</text:p>
            </table:table-cell>
          </table:table-row>
          <table:table-row table:style-name="Tableau33.1">
            <table:table-cell table:style-name="Tableau33.A1" office:value-type="string">
              <text:p text:style-name="P71">IE</text:p>
            </table:table-cell>
            <table:table-cell table:style-name="Tableau33.A1" office:value-type="string">
              <text:p text:style-name="P71">L-Irlanda </text:p>
            </table:table-cell>
            <table:table-cell table:style-name="Tableau33.A1" office:value-type="string">
              <text:p text:style-name="P71">56.9%</text:p>
            </table:table-cell>
          </table:table-row>
          <table:table-row table:style-name="Tableau33.1">
            <table:table-cell table:style-name="Tableau33.A1" office:value-type="string">
              <text:p text:style-name="P71">EL</text:p>
            </table:table-cell>
            <table:table-cell table:style-name="Tableau33.A1" office:value-type="string">
              <text:p text:style-name="P71">Il-Greċja </text:p>
            </table:table-cell>
            <table:table-cell table:style-name="Tableau33.A1" office:value-type="string">
              <text:p text:style-name="P71">32.9%</text:p>
            </table:table-cell>
          </table:table-row>
          <table:table-row table:style-name="Tableau33.1">
            <table:table-cell table:style-name="Tableau33.A1" office:value-type="string">
              <text:p text:style-name="P71">ES</text:p>
            </table:table-cell>
            <table:table-cell table:style-name="Tableau33.A1" office:value-type="string">
              <text:p text:style-name="P71">Spanja </text:p>
            </table:table-cell>
            <table:table-cell table:style-name="Tableau33.A1" office:value-type="string">
              <text:p text:style-name="P71">36.3%</text:p>
            </table:table-cell>
          </table:table-row>
          <table:table-row table:style-name="Tableau33.1">
            <table:table-cell table:style-name="Tableau33.A1" office:value-type="string">
              <text:p text:style-name="P71">FR</text:p>
            </table:table-cell>
            <table:table-cell table:style-name="Tableau33.A1" office:value-type="string">
              <text:p text:style-name="P71">Franza </text:p>
            </table:table-cell>
            <table:table-cell table:style-name="Tableau33.A1" office:value-type="string">
              <text:p text:style-name="P71">37.7%</text:p>
            </table:table-cell>
          </table:table-row>
          <table:table-row table:style-name="Tableau33.1">
            <table:table-cell table:style-name="Tableau33.A1" office:value-type="string">
              <text:p text:style-name="P71">HR</text:p>
            </table:table-cell>
            <table:table-cell table:style-name="Tableau33.A1" office:value-type="string">
              <text:p text:style-name="P71">Il-Kroazja </text:p>
            </table:table-cell>
            <table:table-cell table:style-name="Tableau33.A1" office:value-type="string">
              <text:p text:style-name="P71">47.0%</text:p>
            </table:table-cell>
          </table:table-row>
          <table:table-row table:style-name="Tableau33.1">
            <table:table-cell table:style-name="Tableau33.A1" office:value-type="string">
              <text:p text:style-name="P71">IT</text:p>
            </table:table-cell>
            <table:table-cell table:style-name="Tableau33.A1" office:value-type="string">
              <text:p text:style-name="P71">L-Italja </text:p>
            </table:table-cell>
            <table:table-cell table:style-name="Tableau33.A1" office:value-type="string">
              <text:p text:style-name="P71">31.2%</text:p>
            </table:table-cell>
          </table:table-row>
          <table:table-row table:style-name="Tableau33.1">
            <table:table-cell table:style-name="Tableau33.A1" office:value-type="string">
              <text:p text:style-name="P71">CY</text:p>
            </table:table-cell>
            <table:table-cell table:style-name="Tableau33.A1" office:value-type="string">
              <text:p text:style-name="P71">Rep. ta' Ċipru</text:p>
            </table:table-cell>
            <table:table-cell table:style-name="Tableau33.A1" office:value-type="string">
              <text:p text:style-name="P71">77.4%</text:p>
            </table:table-cell>
          </table:table-row>
          <table:table-row table:style-name="Tableau33.1">
            <table:table-cell table:style-name="Tableau33.A1" office:value-type="string">
              <text:p text:style-name="P71">LV</text:p>
            </table:table-cell>
            <table:table-cell table:style-name="Tableau33.A1" office:value-type="string">
              <text:p text:style-name="P71">Il-Latvja </text:p>
            </table:table-cell>
            <table:table-cell table:style-name="Tableau33.A1" office:value-type="string">
              <text:p text:style-name="P71">63.5%</text:p>
            </table:table-cell>
          </table:table-row>
          <table:table-row table:style-name="Tableau33.1">
            <table:table-cell table:style-name="Tableau33.A1" office:value-type="string">
              <text:p text:style-name="P71">LT</text:p>
            </table:table-cell>
            <table:table-cell table:style-name="Tableau33.A1" office:value-type="string">
              <text:p text:style-name="P71">Il-Litwanja </text:p>
            </table:table-cell>
            <table:table-cell table:style-name="Tableau33.A1" office:value-type="string">
              <text:p text:style-name="P71">45.2%</text:p>
            </table:table-cell>
          </table:table-row>
          <table:table-row table:style-name="Tableau33.1">
            <table:table-cell table:style-name="Tableau33.A1" office:value-type="string">
              <text:p text:style-name="P71">LU</text:p>
            </table:table-cell>
            <table:table-cell table:style-name="Tableau33.A1" office:value-type="string">
              <text:p text:style-name="P71">Il-Lussemburgu </text:p>
            </table:table-cell>
            <table:table-cell table:style-name="Tableau33.A1" office:value-type="string">
              <text:p text:style-name="P71">26.4%</text:p>
            </table:table-cell>
          </table:table-row>
          <table:table-row table:style-name="Tableau33.1">
            <table:table-cell table:style-name="Tableau33.A1" office:value-type="string">
              <text:p text:style-name="P71">HU</text:p>
            </table:table-cell>
            <table:table-cell table:style-name="Tableau33.A1" office:value-type="string">
              <text:p text:style-name="P71">L-Ungerija </text:p>
            </table:table-cell>
            <table:table-cell table:style-name="Tableau33.A1" office:value-type="string">
              <text:p text:style-name="P71">65.4%</text:p>
            </table:table-cell>
          </table:table-row>
          <table:table-row table:style-name="Tableau33.1">
            <table:table-cell table:style-name="Tableau33.A1" office:value-type="string">
              <text:p text:style-name="P71">MT</text:p>
            </table:table-cell>
            <table:table-cell table:style-name="Tableau33.A1" office:value-type="string">
              <text:p text:style-name="P71">Malta </text:p>
            </table:table-cell>
            <table:table-cell table:style-name="Tableau33.A1" office:value-type="string">
              <text:p text:style-name="P71">86.6%</text:p>
            </table:table-cell>
          </table:table-row>
          <table:table-row table:style-name="Tableau33.1">
            <table:table-cell table:style-name="Tableau33.A1" office:value-type="string">
              <text:p text:style-name="P71">NL</text:p>
            </table:table-cell>
            <table:table-cell table:style-name="Tableau33.A1" office:value-type="string">
              <text:p text:style-name="P71">Netherlands </text:p>
            </table:table-cell>
            <table:table-cell table:style-name="Tableau33.A1" office:value-type="string">
              <text:p text:style-name="P71">89.9%</text:p>
            </table:table-cell>
          </table:table-row>
          <table:table-row table:style-name="Tableau33.1">
            <table:table-cell table:style-name="Tableau33.A1" office:value-type="string">
              <text:p text:style-name="P71">AT</text:p>
            </table:table-cell>
            <table:table-cell table:style-name="Tableau33.A1" office:value-type="string">
              <text:p text:style-name="P71">L-Awstrija </text:p>
            </table:table-cell>
            <table:table-cell table:style-name="Tableau33.A1" office:value-type="string">
              <text:p text:style-name="P71">45.8%</text:p>
            </table:table-cell>
          </table:table-row>
          <table:table-row table:style-name="Tableau33.1">
            <table:table-cell table:style-name="Tableau33.A1" office:value-type="string">
              <text:p text:style-name="P71">PL</text:p>
            </table:table-cell>
            <table:table-cell table:style-name="Tableau33.A1" office:value-type="string">
              <text:p text:style-name="P71">Il-Polonja </text:p>
            </table:table-cell>
            <table:table-cell table:style-name="Tableau33.A1" office:value-type="string">
              <text:p text:style-name="P71">50.1%</text:p>
            </table:table-cell>
          </table:table-row>
          <table:table-row table:style-name="Tableau33.1">
            <table:table-cell table:style-name="Tableau33.A1" office:value-type="string">
              <text:p text:style-name="P71">PT</text:p>
            </table:table-cell>
            <table:table-cell table:style-name="Tableau33.A1" office:value-type="string">
              <text:p text:style-name="P71">Il-Portugall </text:p>
            </table:table-cell>
            <table:table-cell table:style-name="Tableau33.A1" office:value-type="string">
              <text:p text:style-name="P71">48.7%</text:p>
            </table:table-cell>
          </table:table-row>
          <table:table-row table:style-name="Tableau33.1">
            <table:table-cell table:style-name="Tableau33.A1" office:value-type="string">
              <text:p text:style-name="P71">RO</text:p>
            </table:table-cell>
            <table:table-cell table:style-name="Tableau33.A1" office:value-type="string">
              <text:p text:style-name="P71">Ir-Rumanija </text:p>
            </table:table-cell>
            <table:table-cell table:style-name="Tableau33.A1" office:value-type="string">
              <text:p text:style-name="P71">49.0%</text:p>
            </table:table-cell>
          </table:table-row>
          <table:table-row table:style-name="Tableau33.1">
            <table:table-cell table:style-name="Tableau33.A1" office:value-type="string">
              <text:p text:style-name="P71">SI</text:p>
            </table:table-cell>
            <table:table-cell table:style-name="Tableau33.A1" office:value-type="string">
              <text:p text:style-name="P71">Is-Slovenja </text:p>
            </table:table-cell>
            <table:table-cell table:style-name="Tableau33.A1" office:value-type="string">
              <text:p text:style-name="P71">49.3%</text:p>
            </table:table-cell>
          </table:table-row>
          <table:table-row table:style-name="Tableau33.1">
            <table:table-cell table:style-name="Tableau33.A1" office:value-type="string">
              <text:p text:style-name="P71">SK</text:p>
            </table:table-cell>
            <table:table-cell table:style-name="Tableau33.A1" office:value-type="string">
              <text:p text:style-name="P71">Is-Slovakkja </text:p>
            </table:table-cell>
            <table:table-cell table:style-name="Tableau33.A1" office:value-type="string">
              <text:p text:style-name="P71">51.6%</text:p>
            </table:table-cell>
          </table:table-row>
          <table:table-row table:style-name="Tableau33.1">
            <table:table-cell table:style-name="Tableau33.A1" office:value-type="string">
              <text:p text:style-name="P71">FI</text:p>
            </table:table-cell>
            <table:table-cell table:style-name="Tableau33.A1" office:value-type="string">
              <text:p text:style-name="P71">Il-Finlandja </text:p>
            </table:table-cell>
            <table:table-cell table:style-name="Tableau33.A1" office:value-type="string">
              <text:p text:style-name="P71">31.7%</text:p>
            </table:table-cell>
          </table:table-row>
          <table:table-row table:style-name="Tableau33.1">
            <table:table-cell table:style-name="Tableau33.A1" office:value-type="string">
              <text:p text:style-name="P71">SE</text:p>
            </table:table-cell>
            <table:table-cell table:style-name="Tableau33.A1" office:value-type="string">
              <text:p text:style-name="P71">L-Iżvezja </text:p>
            </table:table-cell>
            <table:table-cell table:style-name="Tableau33.A1" office:value-type="string">
              <text:p text:style-name="P71">80.8%</text:p>
            </table:table-cell>
          </table:table-row>
          <table:table-row table:style-name="Tableau33.1"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67"/>
            </table:table-cell>
            <table:table-cell table:style-name="Tableau33.A1" office:value-type="string">
              <text:p text:style-name="P67"/>
            </table:table-cell>
          </table:table-row>
          <table:table-row table:style-name="Tableau33.1">
            <table:table-cell table:style-name="Tableau33.A1" table:number-columns-spanned="3" office:value-type="string">
              <text:p text:style-name="P71">CAPI : Intervistar Personali Assistit mill-Kompjuter</text:p>
            </table:table-cell>
            <table:covered-table-cell/>
            <table:covered-table-cell/>
          </table:table-row>
        </table:table>
        <text:p text:style-name="P41"/>
        <text:h text:style-name="P19" text:outline-level="2"><text:bookmark-start text:name="__RefHeading___Toc215604_2930363814"/>Mod ta’ intervistar għal kull pajjiż <text:bookmark-end text:name="__RefHeading___Toc215604_2930363814"/></text:h>
        <text:p text:style-name="P41">L-intervisti saru permezz ta’ intervisti wiċċ imb wiċċ, fiżikament fid-djar tan-nies jew permezz ta’ interazzjoni bil-vidjo mill-bogħod bil-lingwa nazzjonali xierqa. Intervisti b’interazzjoni vidjo mill-bogħod (“online face-to-face” jew CAVI, Intervisti bil-Vidjo Assistiti mill-Kompjuter, saru biss fir-Repubblika ta’ Ċipru, fid-Danimarka, f’Malta, fin-Netherlands, fil-Finlandja u fl-Iżvezja).</text:p>
        <text:p text:style-name="P41"/>
        <text:p text:style-name="P42"/>
        <text:p text:style-name="P41"/>
        <text:p text:style-name="P41"><draw:frame draw:style-name="fr2" draw:name="Image3" text:anchor-type="paragraph" svg:width="8.251cm" svg:height="14.19cm" draw:z-index="64"><draw:image xlink:href="Pictures/10000000000001E90000034910B4D805A5B32AFD.png" xlink:type="simple" xlink:show="embed" xlink:actuate="onLoad" draw:mime-type="image/png"/></draw:frame></text:p>
        <text:h text:style-name="P19" text:outline-level="2"><text:bookmark-start text:name="__RefHeading___Toc215606_2930363814"/>Marġni ta' żball <text:bookmark-end text:name="__RefHeading___Toc215606_2930363814"/></text:h>
        <text:p text:style-name="P41"><draw:frame draw:style-name="fr1" draw:name="Cadre2" text:anchor-type="paragraph" svg:x="-0.032cm" svg:y="5.032cm" svg:width="17.11cm" draw:z-index="66"><draw:text-box fo:min-height="3.683cm"><text:p text:style-name="P14"/><table:table table:name="Tableau34" table:style-name="Tableau34"><table:table-column table:style-name="Tableau34.A"/><table:table-column table:style-name="Tableau34.B" table:number-columns-repeated="3"/><table:table-column table:style-name="Tableau34.E" table:number-columns-repeated="7"/><table:table-column table:style-name="Tableau34.L"/><table:table-row table:style-name="Tableau34.1"><table:table-cell table:style-name="Tableau34.A1" office:value-type="string"><text:p text:style-name="P67"/></table:table-cell><table:table-cell table:style-name="Tableau34.A1" table:number-columns-spanned="10" office:value-type="string"><text:p text:style-name="P68">Marġnijiet Statistiċi minħabba l-proċess tal-kampjunar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A1" table:number-columns-spanned="10" office:value-type="string"><text:p text:style-name="P69">(fil-livell ta' kunfidenza ta' 95%)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au34.A1" office:value-type="string"><text:p text:style-name="P67"/></table:table-cell></table:table-row><table:table-row table:style-name="Tableau34.1"><table:table-cell table:style-name="Tableau34.A1" table:number-columns-spanned="6" office:value-type="string"><text:p text:style-name="P71">diversi daqsijiet tal-kampjuni huma f’ringieli </text:p></table:table-cell><table:covered-table-cell/><table:covered-table-cell/><table:covered-table-cell/><table:covered-table-cell/><table:covered-table-cell/><table:table-cell table:style-name="Tableau34.A1" table:number-columns-spanned="6" office:value-type="string"><text:p text:style-name="P73">diversi riżultati osservati jinsabu fil-kolonni</text:p></table:table-cell><table:covered-table-cell/><table:covered-table-cell/><table:covered-table-cell/><table:covered-table-cell/><table:covered-table-cell/></table:table-row><table:table-row table:style-name="Tableau34.1"><table:table-cell table:style-name="Tableau34.A1" office:value-type="string"><text:p text:style-name="P79"/></table:table-cell><table:table-cell table:style-name="Tableau34.B4" office:value-type="percentage" office:value="0.05"><text:p text:style-name="P69">5 %</text:p></table:table-cell><table:table-cell table:style-name="Tableau34.B4" office:value-type="percentage" office:value="0.1"><text:p text:style-name="P69">10 %</text:p></table:table-cell><table:table-cell table:style-name="Tableau34.B4" office:value-type="percentage" office:value="0.15"><text:p text:style-name="P69">15 %</text:p></table:table-cell><table:table-cell table:style-name="Tableau34.B4" office:value-type="percentage" office:value="0.2"><text:p text:style-name="P69">20 %</text:p></table:table-cell><table:table-cell table:style-name="Tableau34.B4" office:value-type="percentage" office:value="0.25"><text:p text:style-name="P69">25 %</text:p></table:table-cell><table:table-cell table:style-name="Tableau34.B4" office:value-type="percentage" office:value="0.3"><text:p text:style-name="P69">30 %</text:p></table:table-cell><table:table-cell table:style-name="Tableau34.B4" office:value-type="percentage" office:value="0.35"><text:p text:style-name="P69">35 %</text:p></table:table-cell><table:table-cell table:style-name="Tableau34.B4" office:value-type="percentage" office:value="0.4"><text:p text:style-name="P69">40 %</text:p></table:table-cell><table:table-cell table:style-name="Tableau34.B4" office:value-type="percentage" office:value="0.45"><text:p text:style-name="P69">4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95"><text:p text:style-name="P69">95 %</text:p></table:table-cell><table:table-cell table:style-name="Tableau34.B4" office:value-type="percentage" office:value="0.9"><text:p text:style-name="P69">90 %</text:p></table:table-cell><table:table-cell table:style-name="Tableau34.B4" office:value-type="percentage" office:value="0.85"><text:p text:style-name="P69">85 %</text:p></table:table-cell><table:table-cell table:style-name="Tableau34.B4" office:value-type="percentage" office:value="0.8"><text:p text:style-name="P69">80 %</text:p></table:table-cell><table:table-cell table:style-name="Tableau34.B4" office:value-type="percentage" office:value="0.75"><text:p text:style-name="P69">75 %</text:p></table:table-cell><table:table-cell table:style-name="Tableau34.B4" office:value-type="percentage" office:value="0.7"><text:p text:style-name="P69">70 %</text:p></table:table-cell><table:table-cell table:style-name="Tableau34.B4" office:value-type="percentage" office:value="0.65"><text:p text:style-name="P69">65 %</text:p></table:table-cell><table:table-cell table:style-name="Tableau34.B4" office:value-type="percentage" office:value="0.6"><text:p text:style-name="P69">60 %</text:p></table:table-cell><table:table-cell table:style-name="Tableau34.B4" office:value-type="percentage" office:value="0.55"><text:p text:style-name="P69">5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73">N=50 </text:p></table:table-cell><table:table-cell table:style-name="Tableau34.B6" office:value-type="float" office:value="6"><text:p text:style-name="P69">6,0</text:p></table:table-cell><table:table-cell table:style-name="Tableau34.B6" office:value-type="float" office:value="8.3"><text:p text:style-name="P69">8,3</text:p></table:table-cell><table:table-cell table:style-name="Tableau34.B6" office:value-type="float" office:value="9.9"><text:p text:style-name="P69">9,9</text:p></table:table-cell><table:table-cell table:style-name="Tableau34.B6" office:value-type="float" office:value="11.1"><text:p text:style-name="P69">11,1</text:p></table:table-cell><table:table-cell table:style-name="Tableau34.B6" office:value-type="float" office:value="12"><text:p text:style-name="P69">12,0</text:p></table:table-cell><table:table-cell table:style-name="Tableau34.B6" office:value-type="float" office:value="12.7"><text:p text:style-name="P69">12,7</text:p></table:table-cell><table:table-cell table:style-name="Tableau34.B6" office:value-type="float" office:value="13.2"><text:p text:style-name="P69">13,2</text:p></table:table-cell><table:table-cell table:style-name="Tableau34.B6" office:value-type="float" office:value="13.6"><text:p text:style-name="P69">13,6</text:p></table:table-cell><table:table-cell table:style-name="Tableau34.B6" office:value-type="float" office:value="13.8"><text:p text:style-name="P69">13,8</text:p></table:table-cell><table:table-cell table:style-name="Tableau34.B6" office:value-type="float" office:value="13.9"><text:p text:style-name="P69">13,9</text:p></table:table-cell><table:table-cell table:style-name="Tableau34.A1" office:value-type="string"><text:p text:style-name="P71">N=50</text:p></table:table-cell></table:table-row><table:table-row table:style-name="Tableau34.1"><table:table-cell table:style-name="Tableau34.A1" office:value-type="string"><text:p text:style-name="P73">N=500 </text:p></table:table-cell><table:table-cell table:style-name="Tableau34.B6" office:value-type="float" office:value="1.9"><text:p text:style-name="P69">1,9</text:p></table:table-cell><table:table-cell table:style-name="Tableau34.B6" office:value-type="float" office:value="2.6"><text:p text:style-name="P69">2,6</text:p></table:table-cell><table:table-cell table:style-name="Tableau34.B6" office:value-type="float" office:value="3.1"><text:p text:style-name="P69">3,1</text:p></table:table-cell><table:table-cell table:style-name="Tableau34.B6" office:value-type="float" office:value="3.5"><text:p text:style-name="P69">3,5</text:p></table:table-cell><table:table-cell table:style-name="Tableau34.B6" office:value-type="float" office:value="3.8"><text:p text:style-name="P69">3,8</text:p></table:table-cell><table:table-cell table:style-name="Tableau34.B6" office:value-type="float" office:value="4"><text:p text:style-name="P69">4,0</text:p></table:table-cell><table:table-cell table:style-name="Tableau34.B6" office:value-type="float" office:value="4.2"><text:p text:style-name="P69">4,2</text:p></table:table-cell><table:table-cell table:style-name="Tableau34.B6" office:value-type="float" office:value="4.3"><text:p text:style-name="P69">4,3</text:p></table:table-cell><table:table-cell table:style-name="Tableau34.B6" office:value-type="float" office:value="4.4"><text:p text:style-name="P69">4,4</text:p></table:table-cell><table:table-cell table:style-name="Tableau34.B6" office:value-type="float" office:value="4.4"><text:p text:style-name="P69">4,4</text:p></table:table-cell><table:table-cell table:style-name="Tableau34.A1" office:value-type="string"><text:p text:style-name="P71">N=500</text:p></table:table-cell></table:table-row><table:table-row table:style-name="Tableau34.1"><table:table-cell table:style-name="Tableau34.A1" office:value-type="string"><text:p text:style-name="P75">N=1000 </text:p></table:table-cell><table:table-cell table:style-name="Tableau34.B6" office:value-type="float" office:value="1.4"><text:p text:style-name="P76">1,4</text:p></table:table-cell><table:table-cell table:style-name="Tableau34.B6" office:value-type="float" office:value="1.9"><text:p text:style-name="P76">1,9</text:p></table:table-cell><table:table-cell table:style-name="Tableau34.B6" office:value-type="float" office:value="2.2"><text:p text:style-name="P76">2,2</text:p></table:table-cell><table:table-cell table:style-name="Tableau34.B6" office:value-type="float" office:value="2.5"><text:p text:style-name="P76">2,5</text:p></table:table-cell><table:table-cell table:style-name="Tableau34.B6" office:value-type="float" office:value="2.7"><text:p text:style-name="P76">2,7</text:p></table:table-cell><table:table-cell table:style-name="Tableau34.B6" office:value-type="float" office:value="2.8"><text:p text:style-name="P76">2,8</text:p></table:table-cell><table:table-cell table:style-name="Tableau34.B6" office:value-type="float" office:value="3"><text:p text:style-name="P76">3,0</text:p></table:table-cell><table:table-cell table:style-name="Tableau34.B6" office:value-type="float" office:value="3"><text:p text:style-name="P76">3,0</text:p></table:table-cell><table:table-cell table:style-name="Tableau34.B6" office:value-type="float" office:value="3.1"><text:p text:style-name="P76">3,1</text:p></table:table-cell><table:table-cell table:style-name="Tableau34.B6" office:value-type="float" office:value="3.1"><text:p text:style-name="P76">3,1</text:p></table:table-cell><table:table-cell table:style-name="Tableau34.A1" office:value-type="string"><text:p text:style-name="P77">N=1000</text:p></table:table-cell></table:table-row><table:table-row table:style-name="Tableau34.1"><table:table-cell table:style-name="Tableau34.A1" office:value-type="string"><text:p text:style-name="P73">N=1500 </text:p></table:table-cell><table:table-cell table:style-name="Tableau34.B6" office:value-type="float" office:value="1.1"><text:p text:style-name="P69">1,1</text:p></table:table-cell><table:table-cell table:style-name="Tableau34.B6" office:value-type="float" office:value="1.5"><text:p text:style-name="P69">1,5</text:p></table:table-cell><table:table-cell table:style-name="Tableau34.B6" office:value-type="float" office:value="1.8"><text:p text:style-name="P69">1,8</text:p></table:table-cell><table:table-cell table:style-name="Tableau34.B6" office:value-type="float" office:value="2"><text:p text:style-name="P69">2,0</text:p></table:table-cell><table:table-cell table:style-name="Tableau34.B6" office:value-type="float" office:value="2.2"><text:p text:style-name="P69">2,2</text:p></table:table-cell><table:table-cell table:style-name="Tableau34.B6" office:value-type="float" office:value="2.3"><text:p text:style-name="P69">2,3</text:p></table:table-cell><table:table-cell table:style-name="Tableau34.B6" office:value-type="float" office:value="2.4"><text:p text:style-name="P69">2,4</text:p></table:table-cell><table:table-cell table:style-name="Tableau34.B6" office:value-type="float" office:value="2.5"><text:p text:style-name="P69">2,5</text:p></table:table-cell><table:table-cell table:style-name="Tableau34.B6" office:value-type="float" office:value="2.5"><text:p text:style-name="P69">2,5</text:p></table:table-cell><table:table-cell table:style-name="Tableau34.B6" office:value-type="float" office:value="2.5"><text:p text:style-name="P69">2,5</text:p></table:table-cell><table:table-cell table:style-name="Tableau34.A1" office:value-type="string"><text:p text:style-name="P71">N=1500</text:p></table:table-cell></table:table-row><table:table-row table:style-name="Tableau34.1"><table:table-cell table:style-name="Tableau34.A1" office:value-type="string"><text:p text:style-name="P73">N=2000 </text:p></table:table-cell><table:table-cell table:style-name="Tableau34.B6" office:value-type="float" office:value="1"><text:p text:style-name="P69">1,0</text:p></table:table-cell><table:table-cell table:style-name="Tableau34.B6" office:value-type="float" office:value="1.3"><text:p text:style-name="P69">1,3</text:p></table:table-cell><table:table-cell table:style-name="Tableau34.B6" office:value-type="float" office:value="1.6"><text:p text:style-name="P69">1,6</text:p></table:table-cell><table:table-cell table:style-name="Tableau34.B6" office:value-type="float" office:value="1.8"><text:p text:style-name="P69">1,8</text:p></table:table-cell><table:table-cell table:style-name="Tableau34.B6" office:value-type="float" office:value="1.9"><text:p text:style-name="P69">1,9</text:p></table:table-cell><table:table-cell table:style-name="Tableau34.B6" office:value-type="float" office:value="2"><text:p text:style-name="P69">2,0</text:p></table:table-cell><table:table-cell table:style-name="Tableau34.B6" office:value-type="float" office:value="2.1"><text:p text:style-name="P69">2,1</text:p></table:table-cell><table:table-cell table:style-name="Tableau34.B6" office:value-type="float" office:value="2.1"><text:p text:style-name="P69">2,1</text:p></table:table-cell><table:table-cell table:style-name="Tableau34.B6" office:value-type="float" office:value="2.2"><text:p text:style-name="P69">2,2</text:p></table:table-cell><table:table-cell table:style-name="Tableau34.B6" office:value-type="float" office:value="2.2"><text:p text:style-name="P69">2,2</text:p></table:table-cell><table:table-cell table:style-name="Tableau34.A1" office:value-type="string"><text:p text:style-name="P71">N=2000</text:p></table:table-cell></table:table-row><table:table-row table:style-name="Tableau34.1"><table:table-cell table:style-name="Tableau34.A1" office:value-type="string"><text:p text:style-name="P73">N=3000 </text:p></table:table-cell><table:table-cell table:style-name="Tableau34.B6" office:value-type="float" office:value="0.8"><text:p text:style-name="P69">0,8</text:p></table:table-cell><table:table-cell table:style-name="Tableau34.B6" office:value-type="float" office:value="1.1"><text:p text:style-name="P69">1,1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5"><text:p text:style-name="P69">1,5</text:p></table:table-cell><table:table-cell table:style-name="Tableau34.B6" office:value-type="float" office:value="1.6"><text:p text:style-name="P69">1,6</text:p></table:table-cell><table:table-cell table:style-name="Tableau34.B6" office:value-type="float" office:value="1.7"><text:p text:style-name="P69">1,7</text:p></table:table-cell><table:table-cell table:style-name="Tableau34.B6" office:value-type="float" office:value="1.8"><text:p text:style-name="P69">1,8</text:p></table:table-cell><table:table-cell table:style-name="Tableau34.B6" office:value-type="float" office:value="1.8"><text:p text:style-name="P69">1,8</text:p></table:table-cell><table:table-cell table:style-name="Tableau34.B6" office:value-type="float" office:value="1.8"><text:p text:style-name="P69">1,8</text:p></table:table-cell><table:table-cell table:style-name="Tableau34.A1" office:value-type="string"><text:p text:style-name="P71">N=3000</text:p></table:table-cell></table:table-row><table:table-row table:style-name="Tableau34.1"><table:table-cell table:style-name="Tableau34.A1" office:value-type="string"><text:p text:style-name="P73">N=4000 </text:p></table:table-cell><table:table-cell table:style-name="Tableau34.B6" office:value-type="float" office:value="0.7"><text:p text:style-name="P69">0,7</text:p></table:table-cell><table:table-cell table:style-name="Tableau34.B6" office:value-type="float" office:value="0.9"><text:p text:style-name="P69">0,9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B6" office:value-type="float" office:value="1.5"><text:p text:style-name="P69">1,5</text:p></table:table-cell><table:table-cell table:style-name="Tableau34.A1" office:value-type="string"><text:p text:style-name="P71">N=4000</text:p></table:table-cell></table:table-row><table:table-row table:style-name="Tableau34.1"><table:table-cell table:style-name="Tableau34.A1" office:value-type="string"><text:p text:style-name="P73">N=5000 </text:p></table:table-cell><table:table-cell table:style-name="Tableau34.B6" office:value-type="float" office:value="0.6"><text:p text:style-name="P69">0,6</text:p></table:table-cell><table:table-cell table:style-name="Tableau34.B6" office:value-type="float" office:value="0.8"><text:p text:style-name="P69">0,8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3"><text:p text:style-name="P69">1,3</text:p></table:table-cell><table:table-cell table:style-name="Tableau34.B6" office:value-type="float" office:value="1.4"><text:p text:style-name="P69">1,4</text:p></table:table-cell><table:table-cell table:style-name="Tableau34.B6" office:value-type="float" office:value="1.4"><text:p text:style-name="P69">1,4</text:p></table:table-cell><table:table-cell table:style-name="Tableau34.B6" office:value-type="float" office:value="1.4"><text:p text:style-name="P69">1,4</text:p></table:table-cell><table:table-cell table:style-name="Tableau34.A1" office:value-type="string"><text:p text:style-name="P71">N=5000</text:p></table:table-cell></table:table-row><table:table-row table:style-name="Tableau34.1"><table:table-cell table:style-name="Tableau34.A1" office:value-type="string"><text:p text:style-name="P73">N=6000 </text:p></table:table-cell><table:table-cell table:style-name="Tableau34.B6" office:value-type="float" office:value="0.6"><text:p text:style-name="P69">0,6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B6" office:value-type="float" office:value="1.3"><text:p text:style-name="P69">1,3</text:p></table:table-cell><table:table-cell table:style-name="Tableau34.B6" office:value-type="float" office:value="1.3"><text:p text:style-name="P69">1,3</text:p></table:table-cell><table:table-cell table:style-name="Tableau34.A1" office:value-type="string"><text:p text:style-name="P71">N=6000</text:p></table:table-cell></table:table-row><table:table-row table:style-name="Tableau34.1"><table:table-cell table:style-name="Tableau34.A1" office:value-type="string"><text:p text:style-name="P73">N=7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2"><text:p text:style-name="P69">1,2</text:p></table:table-cell><table:table-cell table:style-name="Tableau34.B6" office:value-type="float" office:value="1.2"><text:p text:style-name="P69">1,2</text:p></table:table-cell><table:table-cell table:style-name="Tableau34.A1" office:value-type="string"><text:p text:style-name="P71">N=7000</text:p></table:table-cell></table:table-row><table:table-row table:style-name="Tableau34.1"><table:table-cell table:style-name="Tableau34.A1" office:value-type="string"><text:p text:style-name="P73">N=75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A1" office:value-type="string"><text:p text:style-name="P71">N=7500</text:p></table:table-cell></table:table-row><table:table-row table:style-name="Tableau34.1"><table:table-cell table:style-name="Tableau34.A1" office:value-type="string"><text:p text:style-name="P73">N=8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B6" office:value-type="float" office:value="1.1"><text:p text:style-name="P69">1,1</text:p></table:table-cell><table:table-cell table:style-name="Tableau34.A1" office:value-type="string"><text:p text:style-name="P71">N=8000</text:p></table:table-cell></table:table-row><table:table-row table:style-name="Tableau34.1"><table:table-cell table:style-name="Tableau34.A1" office:value-type="string"><text:p text:style-name="P73">N=9000 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A1" office:value-type="string"><text:p text:style-name="P71">N=9000</text:p></table:table-cell></table:table-row><table:table-row table:style-name="Tableau34.1"><table:table-cell table:style-name="Tableau34.A1" office:value-type="string"><text:p text:style-name="P73">N=10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B6" office:value-type="float" office:value="1"><text:p text:style-name="P69">1,0</text:p></table:table-cell><table:table-cell table:style-name="Tableau34.A1" office:value-type="string"><text:p text:style-name="P71">N=10000</text:p></table:table-cell></table:table-row><table:table-row table:style-name="Tableau34.1"><table:table-cell table:style-name="Tableau34.A1" office:value-type="string"><text:p text:style-name="P73">N=11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=11000</text:p></table:table-cell></table:table-row><table:table-row table:style-name="Tableau34.1"><table:table-cell table:style-name="Tableau34.A1" office:value-type="string"><text:p text:style-name="P73">N=12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=12000</text:p></table:table-cell></table:table-row><table:table-row table:style-name="Tableau34.1"><table:table-cell table:style-name="Tableau34.A1" office:value-type="string"><text:p text:style-name="P73">N=13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9"><text:p text:style-name="P69">0,9</text:p></table:table-cell><table:table-cell table:style-name="Tableau34.B6" office:value-type="float" office:value="0.9"><text:p text:style-name="P69">0,9</text:p></table:table-cell><table:table-cell table:style-name="Tableau34.A1" office:value-type="string"><text:p text:style-name="P71">N=13000</text:p></table:table-cell></table:table-row><table:table-row table:style-name="Tableau34.1"><table:table-cell table:style-name="Tableau34.A1" office:value-type="string"><text:p text:style-name="P73">N=14000 </text:p></table:table-cell><table:table-cell table:style-name="Tableau34.B6" office:value-type="float" office:value="0.4"><text:p text:style-name="P69">0,4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A1" office:value-type="string"><text:p text:style-name="P71">N=14000</text:p></table:table-cell></table:table-row><table:table-row table:style-name="Tableau34.1"><table:table-cell table:style-name="Tableau34.A1" office:value-type="string"><text:p text:style-name="P73">N=15000 </text:p></table:table-cell><table:table-cell table:style-name="Tableau34.B6" office:value-type="float" office:value="0.3"><text:p text:style-name="P69">0,3</text:p></table:table-cell><table:table-cell table:style-name="Tableau34.B6" office:value-type="float" office:value="0.5"><text:p text:style-name="P69">0,5</text:p></table:table-cell><table:table-cell table:style-name="Tableau34.B6" office:value-type="float" office:value="0.6"><text:p text:style-name="P69">0,6</text:p></table:table-cell><table:table-cell table:style-name="Tableau34.B6" office:value-type="float" office:value="0.6"><text:p text:style-name="P69">0,6</text:p></table:table-cell><table:table-cell table:style-name="Tableau34.B6" office:value-type="float" office:value="0.7"><text:p text:style-name="P69">0,7</text:p></table:table-cell><table:table-cell table:style-name="Tableau34.B6" office:value-type="float" office:value="0.7"><text:p text:style-name="P69">0,7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B6" office:value-type="float" office:value="0.8"><text:p text:style-name="P69">0,8</text:p></table:table-cell><table:table-cell table:style-name="Tableau34.A1" office:value-type="string"><text:p text:style-name="P71">N=15000</text:p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05"><text:p text:style-name="P69">5 %</text:p></table:table-cell><table:table-cell table:style-name="Tableau34.B4" office:value-type="percentage" office:value="0.1"><text:p text:style-name="P69">10 %</text:p></table:table-cell><table:table-cell table:style-name="Tableau34.B4" office:value-type="percentage" office:value="0.15"><text:p text:style-name="P69">15 %</text:p></table:table-cell><table:table-cell table:style-name="Tableau34.B4" office:value-type="percentage" office:value="0.2"><text:p text:style-name="P69">20 %</text:p></table:table-cell><table:table-cell table:style-name="Tableau34.B4" office:value-type="percentage" office:value="0.25"><text:p text:style-name="P69">25 %</text:p></table:table-cell><table:table-cell table:style-name="Tableau34.B4" office:value-type="percentage" office:value="0.3"><text:p text:style-name="P69">30 %</text:p></table:table-cell><table:table-cell table:style-name="Tableau34.B4" office:value-type="percentage" office:value="0.35"><text:p text:style-name="P69">35 %</text:p></table:table-cell><table:table-cell table:style-name="Tableau34.B4" office:value-type="percentage" office:value="0.4"><text:p text:style-name="P69">40 %</text:p></table:table-cell><table:table-cell table:style-name="Tableau34.B4" office:value-type="percentage" office:value="0.45"><text:p text:style-name="P69">4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table:table-row table:style-name="Tableau34.1"><table:table-cell table:style-name="Tableau34.A1" office:value-type="string"><text:p text:style-name="P67"/></table:table-cell><table:table-cell table:style-name="Tableau34.B4" office:value-type="percentage" office:value="0.95"><text:p text:style-name="P69">95 %</text:p></table:table-cell><table:table-cell table:style-name="Tableau34.B4" office:value-type="percentage" office:value="0.9"><text:p text:style-name="P69">90 %</text:p></table:table-cell><table:table-cell table:style-name="Tableau34.B4" office:value-type="percentage" office:value="0.85"><text:p text:style-name="P69">85 %</text:p></table:table-cell><table:table-cell table:style-name="Tableau34.B4" office:value-type="percentage" office:value="0.8"><text:p text:style-name="P69">80 %</text:p></table:table-cell><table:table-cell table:style-name="Tableau34.B4" office:value-type="percentage" office:value="0.75"><text:p text:style-name="P69">75 %</text:p></table:table-cell><table:table-cell table:style-name="Tableau34.B4" office:value-type="percentage" office:value="0.7"><text:p text:style-name="P69">70 %</text:p></table:table-cell><table:table-cell table:style-name="Tableau34.B4" office:value-type="percentage" office:value="0.65"><text:p text:style-name="P69">65 %</text:p></table:table-cell><table:table-cell table:style-name="Tableau34.B4" office:value-type="percentage" office:value="0.6"><text:p text:style-name="P69">60 %</text:p></table:table-cell><table:table-cell table:style-name="Tableau34.B4" office:value-type="percentage" office:value="0.55"><text:p text:style-name="P69">55 %</text:p></table:table-cell><table:table-cell table:style-name="Tableau34.B4" office:value-type="percentage" office:value="0.5"><text:p text:style-name="P69">50 %</text:p></table:table-cell><table:table-cell table:style-name="Tableau34.A1" office:value-type="string"><text:p text:style-name="P67"/></table:table-cell></table:table-row></table:table><text:p text:style-name="P14"/></draw:text-box></draw:frame>Il-qarrejja huma mfakkra li r-riżultati tal-istħarriġ huma stimi, li l-preċiżjoni tagħhom, filwaqt li kollox huwa ugwali, tistrieħ fuq id-daqs tal-kampjun u fuq il-perċentwal osservat. B’kampjuni ta’ madwar 1,000 intervista, il-perċentwali reali jvarjaw fil-limiti ta’ kunfidenza li ġejjin: </text:p>
        <text:h text:style-name="P8" text:outline-level="1"><text:bookmark-start text:name="__RefHeading___Toc215608_2930363814"/>Kwestjonarju <text:bookmark-end text:name="__RefHeading___Toc215608_2930363814"/></text:h>
        <text:p text:style-name="P41"><text:span text:style-name="T2">QB1) Qatt, fil-passat jew bħalissa, ħadt edukazzjoni u taħriġ vokazzjonali inizjali fil-livell sekondarju għoli?</text:span> (Out-ONE ANSWER BISS) </text:p>
        <text:p text:style-name="P41">1 Qbil totali </text:p>
        <text:p text:style-name="P41">2 Għandha t-tendenza li taqbel </text:p>
        <text:p text:style-name="P41">3 Tendenza ta' nuqqas ta' qbil </text:p>
        <text:p text:style-name="P41">4 Ma naqbilx għal kollox </text:p>
        <text:p text:style-name="P41">999 Ma nafx </text:p>
        <text:p text:style-name="P41"><text:span text:style-name="T2">QB2) Liema minn dawn il-perkorsi edukattivi tirrakkomanda lil persuna żagħżugħa li issa qed tiddeċiedi dwar l-edukazzjoni sekondarja għolja? </text:span>(AĠĠORNAT - AĠĠORNAMENT WAĦDA BISS) </text:p>
        <text:p text:style-name="P41">1 Edukazzjoni sekondarja ġenerali </text:p>
        <text:p text:style-name="P41">2 Edukazzjoni sekondarja vokazzjonali </text:p>
        <text:p text:style-name="P41">3 Jiddependi (SPONTANEOUS) </text:p>
        <text:p text:style-name="P41">999 Ma nafx </text:p>
        <text:p text:style-name="P41"><text:span text:style-name="T2">QB3) Liema minn dawn il-perkorsi edukattivi tirrakkomanda lil persuna żagħżugħa li tkun qed tlesti l-edukazzjoni sekondarja għolja?</text:span> (AĠĠORNAT - AĠĠORNAMENT WAĦDA BISS) </text:p>
        <text:p text:style-name="P41">1 Edukazzjoni akkademika għolja </text:p>
        <text:p text:style-name="P41">2 Edukazzjoni u taħriġ vokazzjonali ogħla </text:p>
        <text:p text:style-name="P41">3 Jiddependi (SPONTANEOUS) </text:p>
        <text:p text:style-name="P41">999 Ma nafx </text:p>
        <text:p text:style-name="P41"><text:span text:style-name="T2">QB4) X’taħseb li huma l-fattur(i) ewlieni/ewlenin li jinfluwenzaw liż-żgħażagħ biex jagħżlu l-edukazzjoni u t-taħriġ vokazzjonali fuq l-edukazzjoni ġenerali llum il-ġurnata? </text:span>(SHOW SCREEN-READ OUT-MAX. 3 RESPONSES POSSIBLE-RANDOMISE) </text:p>
        <text:p text:style-name="P41">1 Gwida mill-għalliema jew mill-konsulenti tal-iskejjel </text:p>
        <text:p text:style-name="P41">2 Pariri mingħand ġenituri jew membri oħra tal-familja </text:p>
        <text:p text:style-name="P41">3 Il-ħtieġa jew ix-xewqa li jkollok xogħol u taqla 'flus kemm jista' jkun malajr </text:p>
        <text:p text:style-name="P41">4 Trid issir imprenditur jew taħdem għal rasek </text:p>
        <text:p text:style-name="P41">5 Prestazzjoni jew gradi ħżiena fl-iskola </text:p>
        <text:p text:style-name="P41">6 Jagħmlu dak li jagħmlu l-biċċa l-kbira tan-nies ta 'madwarhom (eż. ħbieb, sħab tal-klassi, jew oħrajn fiż-żona tagħhom) </text:p>
        <text:p text:style-name="P41">7 Influwenza mill-midja soċjali jew mill-kontenut online </text:p>
        <text:p text:style-name="P41">8 Prestiġju perċepit jew status soċjali tal-perkors tal-edukazzjoni u t-taħriġ vokazzjonali </text:p>
        <text:p text:style-name="P41">9 Oħrajn (SPONTANEOUS) </text:p>
        <text:p text:style-name="P41">10 Ma nafx </text:p>
        <text:p text:style-name="P41"><text:span text:style-name="T2">QB5) Tista' tgħidli sa liema punt taqbel jew ma taqbilx mad-dikjarazzjoni li ġejja: Fil-(PAJJIŻ TAGĦNA), in-nies li se jagħżlu l-edukazzjoni sekondarja għolja tagħhom jirċievu biżżejjed informazzjoni dwar l-opportunitajiet tal-ETV.</text:span> (Żerriegħa ta' l-iskreina ta' l-iskreina ta' l-iskreina biss) </text:p>
        <text:p text:style-name="P41">1 Qbil totali </text:p>
        <text:p text:style-name="P41">2 Għandha t-tendenza li taqbel </text:p>
        <text:p text:style-name="P41">3 Tendenza ta' nuqqas ta' qbil </text:p>
        <text:p text:style-name="P41">4 Ma naqbilx għal kollox </text:p>
        <text:p text:style-name="P41">999 Ma nafx </text:p>
        <text:p text:style-name="P41"><text:span text:style-name="T2">QB6) Kif taħseb li jaraw l-edukazzjoni u t-taħriġ vokazzjonali inizjali (PAJJIŻ TAGĦNA)? </text:span>(Żerriegħa ta' l-iskreina ta' l-iskreina ta' l-iskreina biss) </text:p>
        <text:p text:style-name="P41">1 Pożittiv ħafna </text:p>
        <text:p text:style-name="P41">2 Pożittivi b'mod ġust </text:p>
        <text:p text:style-name="P41">3 Pjuttost negattiv </text:p>
        <text:p text:style-name="P41">4 Negattivi ħafna </text:p>
        <text:p text:style-name="P41">999 Ma nafx </text:p>
        <text:p text:style-name="P41"><text:span text:style-name="T2">QB7) Jekk jogħġbok għidli sa liema punt taqbel jew ma taqbilx ma’ kull waħda mid-dikjarazzjonijiet li ġejjin: </text:span>(Out-ONE OUT-ONE OUT-ONE ANSWER PER - PUNTI RANDOMISE) </text:p>
        <text:p text:style-name="P41">Naqbel ħafna </text:p>
        <text:p text:style-name="P41"/>
        <text:p text:style-name="P41">Ħerqana li naqblu </text:p>
        <text:p text:style-name="P41"/>
        <text:p text:style-name="P41">Ħerqana li ma naqblux </text:p>
        <text:p text:style-name="P41"/>
        <text:p text:style-name="P41">Ma naqbilx ħafna </text:p>
        <text:p text:style-name="P41"/>
        <text:p text:style-name="P41">Ma nafx </text:p>
        <text:p text:style-name="P41"/>
        <text:p text:style-name="P41">L-IVET toffri tagħlim ta’ kwalità għolja </text:p>
        <text:p text:style-name="P41">1 2 3 4 999 </text:p>
        <text:p text:style-name="P41">L-IVET tagħti aċċess għal infrastrutturi fiżiċi u diġitali moderni (kompjuters, magni, eċċ.) </text:p>
        <text:p text:style-name="P41">1 2 3 4 999 </text:p>
        <text:p text:style-name="P41">L-għalliema u l-ħarrieġa fl-IVET huma kompetenti </text:p>
        <text:p text:style-name="P41">1 2 3 4 999 </text:p>
        <text:p text:style-name="P41">Persuni li jlestu l-programmi tal-IVET jistgħu jirreġistraw fl-istudji universitarji </text:p>
        <text:p text:style-name="P41">1 2 3 4 999 </text:p>
        <text:p text:style-name="P41"/>
        <text:p text:style-name="P43">Persuni li jistudjaw għal kwalifika tal-IVET għandhom l-opportunitajiet li jistudjaw barra minn pajjiżhom bħala parti mill-istudji tagħhom </text:p>
        <text:p text:style-name="P41">1 2 3 4 999 </text:p>
        <text:p text:style-name="P41">L-IVET ma tipprovdix biżżejjed ħiliet trasversali bħall-komunikazzjoni jew il-ħsieb kritiku </text:p>
        <text:p text:style-name="P41">1 2 3 4 999 </text:p>
        <text:p text:style-name="P41">Il-programmi tal-IVET spiss jonqsu milli jgħallmu ħiliet bażiċi bħal-litteriżmu jew il-litteriżmu diġitali </text:p>
        <text:p text:style-name="P41">1 2 3 4 999 </text:p>
        <text:p text:style-name="P41">In-nies fil-programmi tal-IVET jitgħallmu ħiliet tekniċi speċjalizzati direttament rilevanti għal okkupazzjonijiet speċifiċi </text:p>
        <text:p text:style-name="P41">1 2 3 4 99 </text:p>
        <text:p text:style-name="P41"/>
        <text:p text:style-name="P41"><text:span text:style-name="T2">QB8) Jekk jogħġbok għidli sa liema punt taqbel jew ma taqbilx ma’ kull waħda mid-dikjarazzjonijiet li ġejjin: </text:span>(SHOW SCREEN-READ OUT-ONE ANSWER PER ITEM-RANDOMISE) </text:p>
        <text:p text:style-name="P41">Naqbel ħafna </text:p>
        <text:p text:style-name="P41">Ħerqana li naqblu </text:p>
        <text:p text:style-name="P41">Ħerqana li ma naqblux </text:p>
        <text:p text:style-name="P41">Ma naqbilx ħafna </text:p>
        <text:p text:style-name="P41">Ma nafx </text:p>
        <text:p text:style-name="P41">L-impjiegi marbuta mal-kwalifiki tal-IVET huma f’riskju li jiġu sostitwiti bl-awtomatizzazzjoni </text:p>
        <text:p text:style-name="P41">1 2 3 4 999 </text:p>
        <text:p text:style-name="P41">Il-kwalifiki tal-IVET iwasslu għal impjiegi li huma mħallsa tajjeb </text:p>
        <text:p text:style-name="P41">1 2 3 4 999 </text:p>
        <text:p text:style-name="P41">Il-kwalifiki tal-IVET iwasslu għal impjiegi li huma meqjusa ħafna fis-soċjetà </text:p>
        <text:p text:style-name="P41">1 2 3 4 999 </text:p>
        <text:p text:style-name="P41">Il-kwalifiki tal-IVET iwasslu għal impjiegi li huma f’domanda għolja fis-suq tax-xogħol fi (il-PAJJIŻ TIEGĦEK) </text:p>
        <text:p text:style-name="P41">1 2 3 4 999 </text:p>
        <text:p text:style-name="P41">Il-kwalifiki tal-IVET iwasslu għal impjiegi li jikkontribwixxu għat-tranżizzjoni ekoloġika </text:p>
        <text:p text:style-name="P41">1 2 3 4 999 </text:p>
        <text:p text:style-name="P41"/>
        <text:p text:style-name="P41"><text:span text:style-name="T2">QB9) Jekk jogħġbok għidli sa liema punt taqbel jew ma taqbilx ma’ kull waħda mid-dikjarazzjonijiet li ġejjin: </text:span>(SHOW SCREEN-READ OUT-ONE ANSWER PER ITEM-RANDOMISE) </text:p>
        <text:p text:style-name="P41">Naqbel ħafna </text:p>
        <text:p text:style-name="P41">Ħerqana li naqblu </text:p>
        <text:p text:style-name="P41">Ħerqana li ma naqblux </text:p>
        <text:p text:style-name="P41">Ma naqbilx ħafna </text:p>
        <text:p text:style-name="P41">Ma nafx </text:p>
        <text:p text:style-name="P41">Ġeneralment ikun aktar faċli li wieħed jistudja għal kwalifika fl-edukazzjoni sekondarja għolja ġenerali milli fl-edukazzjoni u t-taħriġ vokazzjonali inizjali </text:p>
        <text:p text:style-name="P41">1 2 3 4 999 </text:p>
        <text:p text:style-name="P41">Studenti bi prestazzjoni akkademika ogħla huma spiss imħeġġa, fil-livell sekondarju għoli, biex isegwu edukazzjoni ġenerali aktar milli vokazzjonali inizjali. </text:p>
        <text:p text:style-name="P41">1 2 3 4 999 </text:p>
        <text:p text:style-name="P41">Fl-edukazzjoni ġenerali (il-PAJJIŻ TAGĦNA) fil-livell sekondarju għoli għandha immaġni aktar pożittiva mill-edukazzjoni vokazzjonali inizjali </text:p>
        <text:p text:style-name="P41">1 2 3 4 999 </text:p>
        <text:p text:style-name="P41">Il-programmi tal-IVET huma inklużivi biżżejjed biex jiżguraw li l-istudenti li jistgħu jiffaċċjaw ostakli f’ċerti tipi ta’ ambjenti ta’ apprendiment jiksbu l-appoġġ li jeħtieġu biex ikunu jistgħu jlestu l-programmi </text:p>
        <text:p text:style-name="P41">1 2 3 4 999 </text:p>
        <text:p text:style-name="P41"/>
        <text:p text:style-name="P41">Il-mistoqsija li jmiss hija dwar STEM — li tfisser ix-Xjenza, it-Teknoloġija, l-Inġinerija u l-Matematika. Dan jinkludi oqsma bħall-kostruzzjoni, il-karozzi, il-manifattura, u l-ICT, li jinvolvu ħiliet tekniċi, il-kreattività, u s-soluzzjoni tal-problemi. </text:p>
        <text:p text:style-name="P41"/>
        <text:p text:style-name="P38">QB10) Jekk jogħġbok għidli sa liema punt taqbel jew ma taqbilx ma’ kull waħda mid-dikjarazzjonijiet li ġejjin: </text:p>
        <text:p text:style-name="P41">(HOW SCREEN-READ OUT-ONE ANSWER PER PEM) </text:p>
        <text:p text:style-name="P41">Naqbel ħafna </text:p>
        <text:p text:style-name="P41">Ħerqana li naqblu </text:p>
        <text:p text:style-name="P41">Ħerqana li ma naqblux </text:p>
        <text:p text:style-name="P41">Ma naqbilx ħafna </text:p>
        <text:p text:style-name="P41">Ma nafx </text:p>
        <text:p text:style-name="P41"/>
        <text:p text:style-name="P41">L-oqsma relatati mal-iSTEM fl-IVET (eż. il-kostruzzjoni, il-karozzi, il-manifattura, l-ICT) huma aktar adattati għall-irġiel </text:p>
        <text:p text:style-name="P41">1 2 3 4 999 </text:p>
        <text:p text:style-name="P41">In-nisa interessati f’oqsma relatati ma’ STEM fl-IVET jistgħu jirċievu inqas inkoraġġiment mill-familji u l-iskejjel mill-irġiel interessati f’oqsma relatati ma’ STEM </text:p>
        <text:p text:style-name="P41">1 2 3 4 999 </text:p>
        <text:p text:style-name="P38">QB11) Jekk jogħġbok għidli sa liema punt taqbel jew ma taqbilx ma’ kull waħda mid-dikjarazzjonijiet li ġejjin: </text:p>
        <text:p text:style-name="P41">(HOW SCREEN-READ OUT-ONE ANSWER PER PEM) </text:p>
        <text:p text:style-name="P41"><text:soft-page-break/></text:p>
        <text:p text:style-name="P41">Naqbel ħafna </text:p>
        <text:p text:style-name="P41">Ħerqana li naqblu </text:p>
        <text:p text:style-name="P41">Ħerqana li ma naqblux </text:p>
        <text:p text:style-name="P41">Ma naqbilx ħafna </text:p>
        <text:p text:style-name="P41">Ma nafx </text:p>
        <text:p text:style-name="P41"/>
        <text:p text:style-name="P41">In-nisa huma ta' spiss imħeġġa jsegwu l-edukazzjoni ġenerali, minkejja li jesprimu interess f'suġġetti tekniċi, prattiċi u prattiċi. </text:p>
        <text:p text:style-name="P41">1 2 3 4 999 </text:p>
        <text:p text:style-name="P41">Irġiel li mhumiex akkademiċi għoljin jiffaċċjaw aktar pressjoni biex jagħżlu l-IVET fuq l-edukazzjoni ġenerali min-nisa </text:p>
        <text:p text:style-name="P41">1 2 3 4 999 </text:p>
        <text:p text:style-name="P41">L-għalliema u l-konsulenti ta’ gwida ma jindirizzawx b’mod adegwat il-preġudizzji tal-ġeneru qabel ma l-istudenti jagħmlu l-għażla tagħhom bejn l-edukazzjoni ġenerali u dik vokazzjonali </text:p>
        <text:p text:style-name="P41">1 2 3 4 999 </text:p>
        <text:p text:style-name="P41">L-isterjotipi tas-sessi madwar l-għażla bejn l-edukazzjoni ġenerali u dik vokazzjonali spiss jissaħħu mill-familji, il-pari u l-midja soċjali </text:p>
        <text:p text:style-name="P41">1 2 3 4 999 </text:p>
        <text:p text:style-name="P41">L-irġiel fl-oqsma tal-IVET relatati mal-indukrar jew mas-servizz spiss jiffaċċjaw stigma jew ġudizzju soċjali </text:p>
        <text:p text:style-name="P41">1 2 3 4 999 </text:p>
      </text:section>
      <text:p text:style-name="P4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alibri1" svg:font-family="Calibri" style:font-adornments="Gras" style:font-family-generic="swiss" style:font-pitch="variable"/>
    <style:font-face style:name="Calibri2" svg:font-family="Calibri" style:font-adornments="Normal" style:font-family-generic="swiss"/>
    <style:font-face style:name="Calibri3" svg:font-family="Calibri" style:font-adornments="Norm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draw:stroke-dash draw:name="Dash_20_Dot_20_1" draw:display-name="Dash Dot 1" draw:style="rect" draw:dots1="1" draw:dots1-length="0.011cm" draw:dots2="1" draw:dots2-length="0.011cm" draw:distance="0.011cm"/>
    <draw:stroke-dash draw:name="Dashed_20__28_var_29__20_10" draw:display-name="Dashed (var) 10" draw:style="rect" draw:dots1="1" draw:dots1-length="0.011cm" draw:dots2="1" draw:dots2-length="0.011cm" draw:distance="0.011cm"/>
    <draw:stroke-dash draw:name="Dashed_20__28_var_29__20_100" draw:display-name="Dashed (var) 100" draw:style="rect" draw:dots1="1" draw:dots1-length="0.011cm" draw:dots2="1" draw:dots2-length="0.011cm" draw:distance="0.011cm"/>
    <draw:stroke-dash draw:name="Dashed_20__28_var_29__20_101" draw:display-name="Dashed (var) 101" draw:style="rect" draw:dots1="1" draw:dots1-length="0.011cm" draw:dots2="1" draw:dots2-length="0.011cm" draw:distance="0.011cm"/>
    <draw:stroke-dash draw:name="Dashed_20__28_var_29__20_102" draw:display-name="Dashed (var) 102" draw:style="rect" draw:dots1="1" draw:dots1-length="0.011cm" draw:dots2="1" draw:dots2-length="0.011cm" draw:distance="0.011cm"/>
    <draw:stroke-dash draw:name="Dashed_20__28_var_29__20_103" draw:display-name="Dashed (var) 103" draw:style="rect" draw:dots1="1" draw:dots1-length="0.011cm" draw:dots2="1" draw:dots2-length="0.011cm" draw:distance="0.011cm"/>
    <draw:stroke-dash draw:name="Dashed_20__28_var_29__20_104" draw:display-name="Dashed (var) 104" draw:style="rect" draw:dots1="1" draw:dots1-length="0.011cm" draw:dots2="1" draw:dots2-length="0.011cm" draw:distance="0.011cm"/>
    <draw:stroke-dash draw:name="Dashed_20__28_var_29__20_105" draw:display-name="Dashed (var) 105" draw:style="rect" draw:dots1="1" draw:dots1-length="0.011cm" draw:dots2="1" draw:dots2-length="0.011cm" draw:distance="0.011cm"/>
    <draw:stroke-dash draw:name="Dashed_20__28_var_29__20_106" draw:display-name="Dashed (var) 106" draw:style="rect" draw:dots1="1" draw:dots1-length="0.011cm" draw:dots2="1" draw:dots2-length="0.011cm" draw:distance="0.011cm"/>
    <draw:stroke-dash draw:name="Dashed_20__28_var_29__20_107" draw:display-name="Dashed (var) 107" draw:style="rect" draw:dots1="1" draw:dots1-length="0.011cm" draw:dots2="1" draw:dots2-length="0.011cm" draw:distance="0.011cm"/>
    <draw:stroke-dash draw:name="Dashed_20__28_var_29__20_108" draw:display-name="Dashed (var) 108" draw:style="rect" draw:dots1="1" draw:dots1-length="0.011cm" draw:dots2="1" draw:dots2-length="0.011cm" draw:distance="0.011cm"/>
    <draw:stroke-dash draw:name="Dashed_20__28_var_29__20_109" draw:display-name="Dashed (var) 109" draw:style="rect" draw:dots1="1" draw:dots1-length="0.011cm" draw:dots2="1" draw:dots2-length="0.011cm" draw:distance="0.011cm"/>
    <draw:stroke-dash draw:name="Dashed_20__28_var_29__20_11" draw:display-name="Dashed (var) 11" draw:style="rect" draw:dots1="1" draw:dots1-length="0.011cm" draw:dots2="1" draw:dots2-length="0.011cm" draw:distance="0.011cm"/>
    <draw:stroke-dash draw:name="Dashed_20__28_var_29__20_110" draw:display-name="Dashed (var) 110" draw:style="rect" draw:dots1="1" draw:dots1-length="0.011cm" draw:dots2="1" draw:dots2-length="0.011cm" draw:distance="0.011cm"/>
    <draw:stroke-dash draw:name="Dashed_20__28_var_29__20_111" draw:display-name="Dashed (var) 111" draw:style="rect" draw:dots1="1" draw:dots1-length="0.011cm" draw:dots2="1" draw:dots2-length="0.011cm" draw:distance="0.011cm"/>
    <draw:stroke-dash draw:name="Dashed_20__28_var_29__20_112" draw:display-name="Dashed (var) 112" draw:style="rect" draw:dots1="1" draw:dots1-length="0.011cm" draw:dots2="1" draw:dots2-length="0.011cm" draw:distance="0.011cm"/>
    <draw:stroke-dash draw:name="Dashed_20__28_var_29__20_113" draw:display-name="Dashed (var) 113" draw:style="rect" draw:dots1="1" draw:dots1-length="0.011cm" draw:dots2="1" draw:dots2-length="0.011cm" draw:distance="0.011cm"/>
    <draw:stroke-dash draw:name="Dashed_20__28_var_29__20_114" draw:display-name="Dashed (var) 114" draw:style="rect" draw:dots1="1" draw:dots1-length="0.011cm" draw:dots2="1" draw:dots2-length="0.011cm" draw:distance="0.011cm"/>
    <draw:stroke-dash draw:name="Dashed_20__28_var_29__20_115" draw:display-name="Dashed (var) 115" draw:style="rect" draw:dots1="1" draw:dots1-length="0.011cm" draw:dots2="1" draw:dots2-length="0.011cm" draw:distance="0.011cm"/>
    <draw:stroke-dash draw:name="Dashed_20__28_var_29__20_116" draw:display-name="Dashed (var) 116" draw:style="rect" draw:dots1="1" draw:dots1-length="0.011cm" draw:dots2="1" draw:dots2-length="0.011cm" draw:distance="0.011cm"/>
    <draw:stroke-dash draw:name="Dashed_20__28_var_29__20_117" draw:display-name="Dashed (var) 117" draw:style="rect" draw:dots1="1" draw:dots1-length="0.011cm" draw:dots2="1" draw:dots2-length="0.011cm" draw:distance="0.011cm"/>
    <draw:stroke-dash draw:name="Dashed_20__28_var_29__20_118" draw:display-name="Dashed (var) 118" draw:style="rect" draw:dots1="1" draw:dots1-length="0.011cm" draw:dots2="1" draw:dots2-length="0.011cm" draw:distance="0.011cm"/>
    <draw:stroke-dash draw:name="Dashed_20__28_var_29__20_119" draw:display-name="Dashed (var) 119" draw:style="rect" draw:dots1="1" draw:dots1-length="0.011cm" draw:dots2="1" draw:dots2-length="0.011cm" draw:distance="0.011cm"/>
    <draw:stroke-dash draw:name="Dashed_20__28_var_29__20_12" draw:display-name="Dashed (var) 12" draw:style="rect" draw:dots1="1" draw:dots1-length="0.011cm" draw:dots2="1" draw:dots2-length="0.011cm" draw:distance="0.011cm"/>
    <draw:stroke-dash draw:name="Dashed_20__28_var_29__20_120" draw:display-name="Dashed (var) 120" draw:style="rect" draw:dots1="1" draw:dots1-length="0.011cm" draw:dots2="1" draw:dots2-length="0.011cm" draw:distance="0.011cm"/>
    <draw:stroke-dash draw:name="Dashed_20__28_var_29__20_121" draw:display-name="Dashed (var) 121" draw:style="rect" draw:dots1="1" draw:dots1-length="0.011cm" draw:dots2="1" draw:dots2-length="0.011cm" draw:distance="0.011cm"/>
    <draw:stroke-dash draw:name="Dashed_20__28_var_29__20_122" draw:display-name="Dashed (var) 122" draw:style="rect" draw:dots1="1" draw:dots1-length="0.011cm" draw:dots2="1" draw:dots2-length="0.011cm" draw:distance="0.011cm"/>
    <draw:stroke-dash draw:name="Dashed_20__28_var_29__20_123" draw:display-name="Dashed (var) 123" draw:style="rect" draw:dots1="1" draw:dots1-length="0.011cm" draw:dots2="1" draw:dots2-length="0.011cm" draw:distance="0.011cm"/>
    <draw:stroke-dash draw:name="Dashed_20__28_var_29__20_124" draw:display-name="Dashed (var) 124" draw:style="rect" draw:dots1="1" draw:dots1-length="0.011cm" draw:dots2="1" draw:dots2-length="0.011cm" draw:distance="0.011cm"/>
    <draw:stroke-dash draw:name="Dashed_20__28_var_29__20_125" draw:display-name="Dashed (var) 125" draw:style="rect" draw:dots1="1" draw:dots1-length="0.011cm" draw:dots2="1" draw:dots2-length="0.011cm" draw:distance="0.011cm"/>
    <draw:stroke-dash draw:name="Dashed_20__28_var_29__20_126" draw:display-name="Dashed (var) 126" draw:style="rect" draw:dots1="1" draw:dots1-length="0.011cm" draw:dots2="1" draw:dots2-length="0.011cm" draw:distance="0.011cm"/>
    <draw:stroke-dash draw:name="Dashed_20__28_var_29__20_127" draw:display-name="Dashed (var) 127" draw:style="rect" draw:dots1="1" draw:dots1-length="0.011cm" draw:dots2="1" draw:dots2-length="0.011cm" draw:distance="0.011cm"/>
    <draw:stroke-dash draw:name="Dashed_20__28_var_29__20_128" draw:display-name="Dashed (var) 128" draw:style="rect" draw:dots1="1" draw:dots1-length="0.011cm" draw:dots2="1" draw:dots2-length="0.011cm" draw:distance="0.011cm"/>
    <draw:stroke-dash draw:name="Dashed_20__28_var_29__20_129" draw:display-name="Dashed (var) 129" draw:style="rect" draw:dots1="1" draw:dots1-length="0.011cm" draw:dots2="1" draw:dots2-length="0.011cm" draw:distance="0.011cm"/>
    <draw:stroke-dash draw:name="Dashed_20__28_var_29__20_13" draw:display-name="Dashed (var) 13" draw:style="rect" draw:dots1="1" draw:dots1-length="0.011cm" draw:dots2="1" draw:dots2-length="0.011cm" draw:distance="0.011cm"/>
    <draw:stroke-dash draw:name="Dashed_20__28_var_29__20_137" draw:display-name="Dashed (var) 137" draw:style="rect" draw:dots1="1" draw:dots1-length="0.011cm" draw:dots2="1" draw:dots2-length="0.011cm" draw:distance="0.011cm"/>
    <draw:stroke-dash draw:name="Dashed_20__28_var_29__20_138" draw:display-name="Dashed (var) 138" draw:style="rect" draw:dots1="1" draw:dots1-length="0.011cm" draw:dots2="1" draw:dots2-length="0.011cm" draw:distance="0.011cm"/>
    <draw:stroke-dash draw:name="Dashed_20__28_var_29__20_139" draw:display-name="Dashed (var) 139" draw:style="rect" draw:dots1="1" draw:dots1-length="0.011cm" draw:dots2="1" draw:dots2-length="0.011cm" draw:distance="0.011cm"/>
    <draw:stroke-dash draw:name="Dashed_20__28_var_29__20_14" draw:display-name="Dashed (var) 14" draw:style="rect" draw:dots1="1" draw:dots1-length="0.011cm" draw:dots2="1" draw:dots2-length="0.011cm" draw:distance="0.011cm"/>
    <draw:stroke-dash draw:name="Dashed_20__28_var_29__20_140" draw:display-name="Dashed (var) 140" draw:style="rect" draw:dots1="1" draw:dots1-length="0.011cm" draw:dots2="1" draw:dots2-length="0.011cm" draw:distance="0.011cm"/>
    <draw:stroke-dash draw:name="Dashed_20__28_var_29__20_141" draw:display-name="Dashed (var) 141" draw:style="rect" draw:dots1="1" draw:dots1-length="0.011cm" draw:dots2="1" draw:dots2-length="0.011cm" draw:distance="0.011cm"/>
    <draw:stroke-dash draw:name="Dashed_20__28_var_29__20_142" draw:display-name="Dashed (var) 142" draw:style="rect" draw:dots1="1" draw:dots1-length="0.011cm" draw:dots2="1" draw:dots2-length="0.011cm" draw:distance="0.011cm"/>
    <draw:stroke-dash draw:name="Dashed_20__28_var_29__20_143" draw:display-name="Dashed (var) 143" draw:style="rect" draw:dots1="1" draw:dots1-length="0.011cm" draw:dots2="1" draw:dots2-length="0.011cm" draw:distance="0.011cm"/>
    <draw:stroke-dash draw:name="Dashed_20__28_var_29__20_144" draw:display-name="Dashed (var) 144" draw:style="rect" draw:dots1="1" draw:dots1-length="0.011cm" draw:dots2="1" draw:dots2-length="0.011cm" draw:distance="0.011cm"/>
    <draw:stroke-dash draw:name="Dashed_20__28_var_29__20_145" draw:display-name="Dashed (var) 145" draw:style="rect" draw:dots1="1" draw:dots1-length="0.011cm" draw:dots2="1" draw:dots2-length="0.011cm" draw:distance="0.011cm"/>
    <draw:stroke-dash draw:name="Dashed_20__28_var_29__20_146" draw:display-name="Dashed (var) 146" draw:style="rect" draw:dots1="1" draw:dots1-length="0.011cm" draw:dots2="1" draw:dots2-length="0.011cm" draw:distance="0.011cm"/>
    <draw:stroke-dash draw:name="Dashed_20__28_var_29__20_147" draw:display-name="Dashed (var) 147" draw:style="rect" draw:dots1="1" draw:dots1-length="0.011cm" draw:dots2="1" draw:dots2-length="0.011cm" draw:distance="0.011cm"/>
    <draw:stroke-dash draw:name="Dashed_20__28_var_29__20_148" draw:display-name="Dashed (var) 148" draw:style="rect" draw:dots1="1" draw:dots1-length="0.011cm" draw:dots2="1" draw:dots2-length="0.011cm" draw:distance="0.011cm"/>
    <draw:stroke-dash draw:name="Dashed_20__28_var_29__20_149" draw:display-name="Dashed (var) 149" draw:style="rect" draw:dots1="1" draw:dots1-length="0.011cm" draw:dots2="1" draw:dots2-length="0.011cm" draw:distance="0.011cm"/>
    <draw:stroke-dash draw:name="Dashed_20__28_var_29__20_15" draw:display-name="Dashed (var) 15" draw:style="rect" draw:dots1="1" draw:dots1-length="0.011cm" draw:dots2="1" draw:dots2-length="0.011cm" draw:distance="0.011cm"/>
    <draw:stroke-dash draw:name="Dashed_20__28_var_29__20_150" draw:display-name="Dashed (var) 150" draw:style="rect" draw:dots1="1" draw:dots1-length="0.011cm" draw:dots2="1" draw:dots2-length="0.011cm" draw:distance="0.011cm"/>
    <draw:stroke-dash draw:name="Dashed_20__28_var_29__20_151" draw:display-name="Dashed (var) 151" draw:style="rect" draw:dots1="1" draw:dots1-length="0.011cm" draw:dots2="1" draw:dots2-length="0.011cm" draw:distance="0.011cm"/>
    <draw:stroke-dash draw:name="Dashed_20__28_var_29__20_152" draw:display-name="Dashed (var) 152" draw:style="rect" draw:dots1="1" draw:dots1-length="0.011cm" draw:dots2="1" draw:dots2-length="0.011cm" draw:distance="0.011cm"/>
    <draw:stroke-dash draw:name="Dashed_20__28_var_29__20_153" draw:display-name="Dashed (var) 153" draw:style="rect" draw:dots1="1" draw:dots1-length="0.011cm" draw:dots2="1" draw:dots2-length="0.011cm" draw:distance="0.011cm"/>
    <draw:stroke-dash draw:name="Dashed_20__28_var_29__20_154" draw:display-name="Dashed (var) 154" draw:style="rect" draw:dots1="1" draw:dots1-length="0.011cm" draw:dots2="1" draw:dots2-length="0.011cm" draw:distance="0.011cm"/>
    <draw:stroke-dash draw:name="Dashed_20__28_var_29__20_155" draw:display-name="Dashed (var) 155" draw:style="rect" draw:dots1="1" draw:dots1-length="0.011cm" draw:dots2="1" draw:dots2-length="0.011cm" draw:distance="0.011cm"/>
    <draw:stroke-dash draw:name="Dashed_20__28_var_29__20_156" draw:display-name="Dashed (var) 156" draw:style="rect" draw:dots1="1" draw:dots1-length="0.011cm" draw:dots2="1" draw:dots2-length="0.011cm" draw:distance="0.011cm"/>
    <draw:stroke-dash draw:name="Dashed_20__28_var_29__20_157" draw:display-name="Dashed (var) 157" draw:style="rect" draw:dots1="1" draw:dots1-length="0.011cm" draw:dots2="1" draw:dots2-length="0.011cm" draw:distance="0.011cm"/>
    <draw:stroke-dash draw:name="Dashed_20__28_var_29__20_158" draw:display-name="Dashed (var) 158" draw:style="rect" draw:dots1="1" draw:dots1-length="0.011cm" draw:dots2="1" draw:dots2-length="0.011cm" draw:distance="0.011cm"/>
    <draw:stroke-dash draw:name="Dashed_20__28_var_29__20_159" draw:display-name="Dashed (var) 159" draw:style="rect" draw:dots1="1" draw:dots1-length="0.011cm" draw:dots2="1" draw:dots2-length="0.011cm" draw:distance="0.011cm"/>
    <draw:stroke-dash draw:name="Dashed_20__28_var_29__20_16" draw:display-name="Dashed (var) 16" draw:style="rect" draw:dots1="1" draw:dots1-length="0.011cm" draw:dots2="1" draw:dots2-length="0.011cm" draw:distance="0.011cm"/>
    <draw:stroke-dash draw:name="Dashed_20__28_var_29__20_160" draw:display-name="Dashed (var) 160" draw:style="rect" draw:dots1="1" draw:dots1-length="0.011cm" draw:dots2="1" draw:dots2-length="0.011cm" draw:distance="0.011cm"/>
    <draw:stroke-dash draw:name="Dashed_20__28_var_29__20_161" draw:display-name="Dashed (var) 161" draw:style="rect" draw:dots1="1" draw:dots1-length="0.011cm" draw:dots2="1" draw:dots2-length="0.011cm" draw:distance="0.011cm"/>
    <draw:stroke-dash draw:name="Dashed_20__28_var_29__20_162" draw:display-name="Dashed (var) 162" draw:style="rect" draw:dots1="1" draw:dots1-length="0.011cm" draw:dots2="1" draw:dots2-length="0.011cm" draw:distance="0.011cm"/>
    <draw:stroke-dash draw:name="Dashed_20__28_var_29__20_163" draw:display-name="Dashed (var) 163" draw:style="rect" draw:dots1="1" draw:dots1-length="0.011cm" draw:dots2="1" draw:dots2-length="0.011cm" draw:distance="0.011cm"/>
    <draw:stroke-dash draw:name="Dashed_20__28_var_29__20_164" draw:display-name="Dashed (var) 164" draw:style="rect" draw:dots1="1" draw:dots1-length="0.011cm" draw:dots2="1" draw:dots2-length="0.011cm" draw:distance="0.011cm"/>
    <draw:stroke-dash draw:name="Dashed_20__28_var_29__20_165" draw:display-name="Dashed (var) 165" draw:style="rect" draw:dots1="1" draw:dots1-length="0.011cm" draw:dots2="1" draw:dots2-length="0.011cm" draw:distance="0.011cm"/>
    <draw:stroke-dash draw:name="Dashed_20__28_var_29__20_166" draw:display-name="Dashed (var) 166" draw:style="rect" draw:dots1="1" draw:dots1-length="0.011cm" draw:dots2="1" draw:dots2-length="0.011cm" draw:distance="0.011cm"/>
    <draw:stroke-dash draw:name="Dashed_20__28_var_29__20_167" draw:display-name="Dashed (var) 167" draw:style="rect" draw:dots1="1" draw:dots1-length="0.011cm" draw:dots2="1" draw:dots2-length="0.011cm" draw:distance="0.011cm"/>
    <draw:stroke-dash draw:name="Dashed_20__28_var_29__20_168" draw:display-name="Dashed (var) 168" draw:style="rect" draw:dots1="1" draw:dots1-length="0.011cm" draw:dots2="1" draw:dots2-length="0.011cm" draw:distance="0.011cm"/>
    <draw:stroke-dash draw:name="Dashed_20__28_var_29__20_169" draw:display-name="Dashed (var) 169" draw:style="rect" draw:dots1="1" draw:dots1-length="0.011cm" draw:dots2="1" draw:dots2-length="0.011cm" draw:distance="0.011cm"/>
    <draw:stroke-dash draw:name="Dashed_20__28_var_29__20_17" draw:display-name="Dashed (var) 17" draw:style="rect" draw:dots1="1" draw:dots1-length="0.011cm" draw:dots2="1" draw:dots2-length="0.011cm" draw:distance="0.011cm"/>
    <draw:stroke-dash draw:name="Dashed_20__28_var_29__20_170" draw:display-name="Dashed (var) 170" draw:style="rect" draw:dots1="1" draw:dots1-length="0.011cm" draw:dots2="1" draw:dots2-length="0.011cm" draw:distance="0.011cm"/>
    <draw:stroke-dash draw:name="Dashed_20__28_var_29__20_171" draw:display-name="Dashed (var) 171" draw:style="rect" draw:dots1="1" draw:dots1-length="0.011cm" draw:dots2="1" draw:dots2-length="0.011cm" draw:distance="0.011cm"/>
    <draw:stroke-dash draw:name="Dashed_20__28_var_29__20_172" draw:display-name="Dashed (var) 172" draw:style="rect" draw:dots1="1" draw:dots1-length="0.011cm" draw:dots2="1" draw:dots2-length="0.011cm" draw:distance="0.011cm"/>
    <draw:stroke-dash draw:name="Dashed_20__28_var_29__20_173" draw:display-name="Dashed (var) 173" draw:style="rect" draw:dots1="1" draw:dots1-length="0.011cm" draw:dots2="1" draw:dots2-length="0.011cm" draw:distance="0.011cm"/>
    <draw:stroke-dash draw:name="Dashed_20__28_var_29__20_174" draw:display-name="Dashed (var) 174" draw:style="rect" draw:dots1="1" draw:dots1-length="0.011cm" draw:dots2="1" draw:dots2-length="0.011cm" draw:distance="0.011cm"/>
    <draw:stroke-dash draw:name="Dashed_20__28_var_29__20_175" draw:display-name="Dashed (var) 175" draw:style="rect" draw:dots1="1" draw:dots1-length="0.011cm" draw:dots2="1" draw:dots2-length="0.011cm" draw:distance="0.011cm"/>
    <draw:stroke-dash draw:name="Dashed_20__28_var_29__20_176" draw:display-name="Dashed (var) 176" draw:style="rect" draw:dots1="1" draw:dots1-length="0.011cm" draw:dots2="1" draw:dots2-length="0.011cm" draw:distance="0.011cm"/>
    <draw:stroke-dash draw:name="Dashed_20__28_var_29__20_177" draw:display-name="Dashed (var) 177" draw:style="rect" draw:dots1="1" draw:dots1-length="0.011cm" draw:dots2="1" draw:dots2-length="0.011cm" draw:distance="0.011cm"/>
    <draw:stroke-dash draw:name="Dashed_20__28_var_29__20_178" draw:display-name="Dashed (var) 178" draw:style="rect" draw:dots1="1" draw:dots1-length="0.011cm" draw:dots2="1" draw:dots2-length="0.011cm" draw:distance="0.011cm"/>
    <draw:stroke-dash draw:name="Dashed_20__28_var_29__20_179" draw:display-name="Dashed (var) 179" draw:style="rect" draw:dots1="1" draw:dots1-length="0.011cm" draw:dots2="1" draw:dots2-length="0.011cm" draw:distance="0.011cm"/>
    <draw:stroke-dash draw:name="Dashed_20__28_var_29__20_18" draw:display-name="Dashed (var) 18" draw:style="rect" draw:dots1="1" draw:dots1-length="0.011cm" draw:dots2="1" draw:dots2-length="0.011cm" draw:distance="0.011cm"/>
    <draw:stroke-dash draw:name="Dashed_20__28_var_29__20_180" draw:display-name="Dashed (var) 180" draw:style="rect" draw:dots1="1" draw:dots1-length="0.011cm" draw:dots2="1" draw:dots2-length="0.011cm" draw:distance="0.011cm"/>
    <draw:stroke-dash draw:name="Dashed_20__28_var_29__20_181" draw:display-name="Dashed (var) 181" draw:style="rect" draw:dots1="1" draw:dots1-length="0.011cm" draw:dots2="1" draw:dots2-length="0.011cm" draw:distance="0.011cm"/>
    <draw:stroke-dash draw:name="Dashed_20__28_var_29__20_182" draw:display-name="Dashed (var) 182" draw:style="rect" draw:dots1="1" draw:dots1-length="0.011cm" draw:dots2="1" draw:dots2-length="0.011cm" draw:distance="0.011cm"/>
    <draw:stroke-dash draw:name="Dashed_20__28_var_29__20_183" draw:display-name="Dashed (var) 183" draw:style="rect" draw:dots1="1" draw:dots1-length="0.011cm" draw:dots2="1" draw:dots2-length="0.011cm" draw:distance="0.011cm"/>
    <draw:stroke-dash draw:name="Dashed_20__28_var_29__20_184" draw:display-name="Dashed (var) 184" draw:style="rect" draw:dots1="1" draw:dots1-length="0.011cm" draw:dots2="1" draw:dots2-length="0.011cm" draw:distance="0.011cm"/>
    <draw:stroke-dash draw:name="Dashed_20__28_var_29__20_185" draw:display-name="Dashed (var) 185" draw:style="rect" draw:dots1="1" draw:dots1-length="0.011cm" draw:dots2="1" draw:dots2-length="0.011cm" draw:distance="0.011cm"/>
    <draw:stroke-dash draw:name="Dashed_20__28_var_29__20_186" draw:display-name="Dashed (var) 186" draw:style="rect" draw:dots1="1" draw:dots1-length="0.011cm" draw:dots2="1" draw:dots2-length="0.011cm" draw:distance="0.011cm"/>
    <draw:stroke-dash draw:name="Dashed_20__28_var_29__20_187" draw:display-name="Dashed (var) 187" draw:style="rect" draw:dots1="1" draw:dots1-length="0.011cm" draw:dots2="1" draw:dots2-length="0.011cm" draw:distance="0.011cm"/>
    <draw:stroke-dash draw:name="Dashed_20__28_var_29__20_188" draw:display-name="Dashed (var) 188" draw:style="rect" draw:dots1="1" draw:dots1-length="0.011cm" draw:dots2="1" draw:dots2-length="0.011cm" draw:distance="0.011cm"/>
    <draw:stroke-dash draw:name="Dashed_20__28_var_29__20_189" draw:display-name="Dashed (var) 189" draw:style="rect" draw:dots1="1" draw:dots1-length="0.011cm" draw:dots2="1" draw:dots2-length="0.011cm" draw:distance="0.011cm"/>
    <draw:stroke-dash draw:name="Dashed_20__28_var_29__20_19" draw:display-name="Dashed (var) 19" draw:style="rect" draw:dots1="1" draw:dots1-length="0.011cm" draw:dots2="1" draw:dots2-length="0.011cm" draw:distance="0.011cm"/>
    <draw:stroke-dash draw:name="Dashed_20__28_var_29__20_190" draw:display-name="Dashed (var) 190" draw:style="rect" draw:dots1="1" draw:dots1-length="0.011cm" draw:dots2="1" draw:dots2-length="0.011cm" draw:distance="0.011cm"/>
    <draw:stroke-dash draw:name="Dashed_20__28_var_29__20_191" draw:display-name="Dashed (var) 191" draw:style="rect" draw:dots1="1" draw:dots1-length="0.011cm" draw:dots2="1" draw:dots2-length="0.011cm" draw:distance="0.011cm"/>
    <draw:stroke-dash draw:name="Dashed_20__28_var_29__20_192" draw:display-name="Dashed (var) 192" draw:style="rect" draw:dots1="1" draw:dots1-length="0.011cm" draw:dots2="1" draw:dots2-length="0.011cm" draw:distance="0.011cm"/>
    <draw:stroke-dash draw:name="Dashed_20__28_var_29__20_193" draw:display-name="Dashed (var) 193" draw:style="rect" draw:dots1="1" draw:dots1-length="0.011cm" draw:dots2="1" draw:dots2-length="0.011cm" draw:distance="0.011cm"/>
    <draw:stroke-dash draw:name="Dashed_20__28_var_29__20_194" draw:display-name="Dashed (var) 194" draw:style="rect" draw:dots1="1" draw:dots1-length="0.011cm" draw:dots2="1" draw:dots2-length="0.011cm" draw:distance="0.011cm"/>
    <draw:stroke-dash draw:name="Dashed_20__28_var_29__20_195" draw:display-name="Dashed (var) 195" draw:style="rect" draw:dots1="1" draw:dots1-length="0.011cm" draw:dots2="1" draw:dots2-length="0.011cm" draw:distance="0.011cm"/>
    <draw:stroke-dash draw:name="Dashed_20__28_var_29__20_196" draw:display-name="Dashed (var) 196" draw:style="rect" draw:dots1="1" draw:dots1-length="0.011cm" draw:dots2="1" draw:dots2-length="0.011cm" draw:distance="0.011cm"/>
    <draw:stroke-dash draw:name="Dashed_20__28_var_29__20_20" draw:display-name="Dashed (var) 20" draw:style="rect" draw:dots1="1" draw:dots1-length="0.011cm" draw:dots2="1" draw:dots2-length="0.011cm" draw:distance="0.011cm"/>
    <draw:stroke-dash draw:name="Dashed_20__28_var_29__20_203" draw:display-name="Dashed (var) 203" draw:style="rect" draw:dots1="1" draw:dots1-length="0.006cm" draw:dots2="1" draw:dots2-length="0.006cm" draw:distance="0.006cm"/>
    <draw:stroke-dash draw:name="Dashed_20__28_var_29__20_204" draw:display-name="Dashed (var) 204" draw:style="rect" draw:dots1="1" draw:dots1-length="0.006cm" draw:dots2="1" draw:dots2-length="0.006cm" draw:distance="0.006cm"/>
    <draw:stroke-dash draw:name="Dashed_20__28_var_29__20_205" draw:display-name="Dashed (var) 205" draw:style="rect" draw:dots1="1" draw:dots1-length="0.006cm" draw:dots2="1" draw:dots2-length="0.006cm" draw:distance="0.006cm"/>
    <draw:stroke-dash draw:name="Dashed_20__28_var_29__20_206" draw:display-name="Dashed (var) 206" draw:style="rect" draw:dots1="1" draw:dots1-length="0.006cm" draw:dots2="1" draw:dots2-length="0.006cm" draw:distance="0.006cm"/>
    <draw:stroke-dash draw:name="Dashed_20__28_var_29__20_207" draw:display-name="Dashed (var) 207" draw:style="rect" draw:dots1="1" draw:dots1-length="0.006cm" draw:dots2="1" draw:dots2-length="0.006cm" draw:distance="0.006cm"/>
    <draw:stroke-dash draw:name="Dashed_20__28_var_29__20_208" draw:display-name="Dashed (var) 208" draw:style="rect" draw:dots1="1" draw:dots1-length="0.006cm" draw:dots2="1" draw:dots2-length="0.006cm" draw:distance="0.006cm"/>
    <draw:stroke-dash draw:name="Dashed_20__28_var_29__20_209" draw:display-name="Dashed (var) 209" draw:style="rect" draw:dots1="1" draw:dots1-length="0.011cm" draw:dots2="1" draw:dots2-length="0.011cm" draw:distance="0.011cm"/>
    <draw:stroke-dash draw:name="Dashed_20__28_var_29__20_21" draw:display-name="Dashed (var) 21" draw:style="rect" draw:dots1="1" draw:dots1-length="0.011cm" draw:dots2="1" draw:dots2-length="0.011cm" draw:distance="0.011cm"/>
    <draw:stroke-dash draw:name="Dashed_20__28_var_29__20_210" draw:display-name="Dashed (var) 210" draw:style="rect" draw:dots1="1" draw:dots1-length="0.011cm" draw:dots2="1" draw:dots2-length="0.011cm" draw:distance="0.011cm"/>
    <draw:stroke-dash draw:name="Dashed_20__28_var_29__20_211" draw:display-name="Dashed (var) 211" draw:style="rect" draw:dots1="1" draw:dots1-length="0.011cm" draw:dots2="1" draw:dots2-length="0.011cm" draw:distance="0.011cm"/>
    <draw:stroke-dash draw:name="Dashed_20__28_var_29__20_212" draw:display-name="Dashed (var) 212" draw:style="rect" draw:dots1="1" draw:dots1-length="0.011cm" draw:dots2="1" draw:dots2-length="0.011cm" draw:distance="0.011cm"/>
    <draw:stroke-dash draw:name="Dashed_20__28_var_29__20_213" draw:display-name="Dashed (var) 213" draw:style="rect" draw:dots1="1" draw:dots1-length="0.011cm" draw:dots2="1" draw:dots2-length="0.011cm" draw:distance="0.011cm"/>
    <draw:stroke-dash draw:name="Dashed_20__28_var_29__20_214" draw:display-name="Dashed (var) 214" draw:style="rect" draw:dots1="1" draw:dots1-length="0.011cm" draw:dots2="1" draw:dots2-length="0.011cm" draw:distance="0.011cm"/>
    <draw:stroke-dash draw:name="Dashed_20__28_var_29__20_215" draw:display-name="Dashed (var) 215" draw:style="rect" draw:dots1="1" draw:dots1-length="0.011cm" draw:dots2="1" draw:dots2-length="0.011cm" draw:distance="0.011cm"/>
    <draw:stroke-dash draw:name="Dashed_20__28_var_29__20_216" draw:display-name="Dashed (var) 216" draw:style="rect" draw:dots1="1" draw:dots1-length="0.011cm" draw:dots2="1" draw:dots2-length="0.011cm" draw:distance="0.011cm"/>
    <draw:stroke-dash draw:name="Dashed_20__28_var_29__20_217" draw:display-name="Dashed (var) 217" draw:style="rect" draw:dots1="1" draw:dots1-length="0.011cm" draw:dots2="1" draw:dots2-length="0.011cm" draw:distance="0.011cm"/>
    <draw:stroke-dash draw:name="Dashed_20__28_var_29__20_218" draw:display-name="Dashed (var) 218" draw:style="rect" draw:dots1="1" draw:dots1-length="0.011cm" draw:dots2="1" draw:dots2-length="0.011cm" draw:distance="0.011cm"/>
    <draw:stroke-dash draw:name="Dashed_20__28_var_29__20_219" draw:display-name="Dashed (var) 219" draw:style="rect" draw:dots1="1" draw:dots1-length="0.011cm" draw:dots2="1" draw:dots2-length="0.011cm" draw:distance="0.011cm"/>
    <draw:stroke-dash draw:name="Dashed_20__28_var_29__20_22" draw:display-name="Dashed (var) 22" draw:style="rect" draw:dots1="1" draw:dots1-length="0.011cm" draw:dots2="1" draw:dots2-length="0.011cm" draw:distance="0.011cm"/>
    <draw:stroke-dash draw:name="Dashed_20__28_var_29__20_220" draw:display-name="Dashed (var) 220" draw:style="rect" draw:dots1="1" draw:dots1-length="0.011cm" draw:dots2="1" draw:dots2-length="0.011cm" draw:distance="0.011cm"/>
    <draw:stroke-dash draw:name="Dashed_20__28_var_29__20_221" draw:display-name="Dashed (var) 221" draw:style="rect" draw:dots1="1" draw:dots1-length="0.011cm" draw:dots2="1" draw:dots2-length="0.011cm" draw:distance="0.011cm"/>
    <draw:stroke-dash draw:name="Dashed_20__28_var_29__20_222" draw:display-name="Dashed (var) 222" draw:style="rect" draw:dots1="1" draw:dots1-length="0.011cm" draw:dots2="1" draw:dots2-length="0.011cm" draw:distance="0.011cm"/>
    <draw:stroke-dash draw:name="Dashed_20__28_var_29__20_223" draw:display-name="Dashed (var) 223" draw:style="rect" draw:dots1="1" draw:dots1-length="0.011cm" draw:dots2="1" draw:dots2-length="0.011cm" draw:distance="0.011cm"/>
    <draw:stroke-dash draw:name="Dashed_20__28_var_29__20_224" draw:display-name="Dashed (var) 224" draw:style="rect" draw:dots1="1" draw:dots1-length="0.011cm" draw:dots2="1" draw:dots2-length="0.011cm" draw:distance="0.011cm"/>
    <draw:stroke-dash draw:name="Dashed_20__28_var_29__20_225" draw:display-name="Dashed (var) 225" draw:style="rect" draw:dots1="1" draw:dots1-length="0.011cm" draw:dots2="1" draw:dots2-length="0.011cm" draw:distance="0.011cm"/>
    <draw:stroke-dash draw:name="Dashed_20__28_var_29__20_226" draw:display-name="Dashed (var) 226" draw:style="rect" draw:dots1="1" draw:dots1-length="0.011cm" draw:dots2="1" draw:dots2-length="0.011cm" draw:distance="0.011cm"/>
    <draw:stroke-dash draw:name="Dashed_20__28_var_29__20_227" draw:display-name="Dashed (var) 227" draw:style="rect" draw:dots1="1" draw:dots1-length="0.011cm" draw:dots2="1" draw:dots2-length="0.011cm" draw:distance="0.011cm"/>
    <draw:stroke-dash draw:name="Dashed_20__28_var_29__20_228" draw:display-name="Dashed (var) 228" draw:style="rect" draw:dots1="1" draw:dots1-length="0.011cm" draw:dots2="1" draw:dots2-length="0.011cm" draw:distance="0.011cm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" draw:display-name="Dashed (var) 23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" draw:display-name="Dashed (var) 24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" draw:display-name="Dashed (var) 25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" draw:display-name="Dashed (var) 26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" draw:display-name="Dashed (var) 27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" draw:display-name="Dashed (var) 28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" draw:display-name="Dashed (var) 2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" draw:display-name="Dashed (var) 3" draw:style="rect" draw:dots1="1" draw:dots1-length="0.011cm" draw:dots2="1" draw:dots2-length="0.011cm" draw:distance="0.011cm"/>
    <draw:stroke-dash draw:name="Dashed_20__28_var_29__20_30" draw:display-name="Dashed (var) 30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" draw:display-name="Dashed (var) 31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" draw:display-name="Dashed (var) 32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" draw:display-name="Dashed (var) 33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38" draw:display-name="Dashed (var) 338" draw:style="rect" draw:dots1="1" draw:dots1-length="0.011cm" draw:dots2="1" draw:dots2-length="0.011cm" draw:distance="0.011cm"/>
    <draw:stroke-dash draw:name="Dashed_20__28_var_29__20_339" draw:display-name="Dashed (var) 339" draw:style="rect" draw:dots1="1" draw:dots1-length="0.011cm" draw:dots2="1" draw:dots2-length="0.011cm" draw:distance="0.011cm"/>
    <draw:stroke-dash draw:name="Dashed_20__28_var_29__20_34" draw:display-name="Dashed (var) 34" draw:style="rect" draw:dots1="1" draw:dots1-length="0.011cm" draw:dots2="1" draw:dots2-length="0.011cm" draw:distance="0.011cm"/>
    <draw:stroke-dash draw:name="Dashed_20__28_var_29__20_340" draw:display-name="Dashed (var) 340" draw:style="rect" draw:dots1="1" draw:dots1-length="0.011cm" draw:dots2="1" draw:dots2-length="0.011cm" draw:distance="0.011cm"/>
    <draw:stroke-dash draw:name="Dashed_20__28_var_29__20_341" draw:display-name="Dashed (var) 341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06cm" draw:dots2="1" draw:dots2-length="0.006cm" draw:distance="0.006cm"/>
    <draw:stroke-dash draw:name="Dashed_20__28_var_29__20_345" draw:display-name="Dashed (var) 345" draw:style="rect" draw:dots1="1" draw:dots1-length="0.006cm" draw:dots2="1" draw:dots2-length="0.006cm" draw:distance="0.006cm"/>
    <draw:stroke-dash draw:name="Dashed_20__28_var_29__20_346" draw:display-name="Dashed (var) 346" draw:style="rect" draw:dots1="1" draw:dots1-length="0.006cm" draw:dots2="1" draw:dots2-length="0.006cm" draw:distance="0.006cm"/>
    <draw:stroke-dash draw:name="Dashed_20__28_var_29__20_347" draw:display-name="Dashed (var) 347" draw:style="rect" draw:dots1="1" draw:dots1-length="0.006cm" draw:dots2="1" draw:dots2-length="0.006cm" draw:distance="0.006cm"/>
    <draw:stroke-dash draw:name="Dashed_20__28_var_29__20_348" draw:display-name="Dashed (var) 348" draw:style="rect" draw:dots1="1" draw:dots1-length="0.006cm" draw:dots2="1" draw:dots2-length="0.006cm" draw:distance="0.006cm"/>
    <draw:stroke-dash draw:name="Dashed_20__28_var_29__20_349" draw:display-name="Dashed (var) 349" draw:style="rect" draw:dots1="1" draw:dots1-length="0.006cm" draw:dots2="1" draw:dots2-length="0.006cm" draw:distance="0.006cm"/>
    <draw:stroke-dash draw:name="Dashed_20__28_var_29__20_35" draw:display-name="Dashed (var) 35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06cm" draw:dots2="1" draw:dots2-length="0.006cm" draw:distance="0.006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" draw:display-name="Dashed (var) 36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" draw:display-name="Dashed (var) 37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" draw:display-name="Dashed (var) 38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06cm" draw:dots2="1" draw:dots2-length="0.006cm" draw:distance="0.006cm"/>
    <draw:stroke-dash draw:name="Dashed_20__28_var_29__20_39" draw:display-name="Dashed (var) 3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06cm" draw:dots2="1" draw:dots2-length="0.006cm" draw:distance="0.006cm"/>
    <draw:stroke-dash draw:name="Dashed_20__28_var_29__20_391" draw:display-name="Dashed (var) 391" draw:style="rect" draw:dots1="1" draw:dots1-length="0.006cm" draw:dots2="1" draw:dots2-length="0.006cm" draw:distance="0.006cm"/>
    <draw:stroke-dash draw:name="Dashed_20__28_var_29__20_392" draw:display-name="Dashed (var) 392" draw:style="rect" draw:dots1="1" draw:dots1-length="0.006cm" draw:dots2="1" draw:dots2-length="0.006cm" draw:distance="0.006cm"/>
    <draw:stroke-dash draw:name="Dashed_20__28_var_29__20_393" draw:display-name="Dashed (var) 393" draw:style="rect" draw:dots1="1" draw:dots1-length="0.006cm" draw:dots2="1" draw:dots2-length="0.006cm" draw:distance="0.006cm"/>
    <draw:stroke-dash draw:name="Dashed_20__28_var_29__20_394" draw:display-name="Dashed (var) 394" draw:style="rect" draw:dots1="1" draw:dots1-length="0.006cm" draw:dots2="1" draw:dots2-length="0.006cm" draw:distance="0.006cm"/>
    <draw:stroke-dash draw:name="Dashed_20__28_var_29__20_395" draw:display-name="Dashed (var) 395" draw:style="rect" draw:dots1="1" draw:dots1-length="0.006cm" draw:dots2="1" draw:dots2-length="0.006cm" draw:distance="0.006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" draw:display-name="Dashed (var) 4" draw:style="rect" draw:dots1="1" draw:dots1-length="0.011cm" draw:dots2="1" draw:dots2-length="0.011cm" draw:distance="0.011cm"/>
    <draw:stroke-dash draw:name="Dashed_20__28_var_29__20_40" draw:display-name="Dashed (var) 40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" draw:display-name="Dashed (var) 41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" draw:display-name="Dashed (var) 42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03cm" draw:dots2="1" draw:dots2-length="0.003cm" draw:distance="0.003cm"/>
    <draw:stroke-dash draw:name="Dashed_20__28_var_29__20_427" draw:display-name="Dashed (var) 427" draw:style="rect" draw:dots1="1" draw:dots1-length="0.003cm" draw:dots2="1" draw:dots2-length="0.003cm" draw:distance="0.003cm"/>
    <draw:stroke-dash draw:name="Dashed_20__28_var_29__20_428" draw:display-name="Dashed (var) 428" draw:style="rect" draw:dots1="1" draw:dots1-length="0.003cm" draw:dots2="1" draw:dots2-length="0.003cm" draw:distance="0.003cm"/>
    <draw:stroke-dash draw:name="Dashed_20__28_var_29__20_429" draw:display-name="Dashed (var) 429" draw:style="rect" draw:dots1="1" draw:dots1-length="0.003cm" draw:dots2="1" draw:dots2-length="0.003cm" draw:distance="0.003cm"/>
    <draw:stroke-dash draw:name="Dashed_20__28_var_29__20_43" draw:display-name="Dashed (var) 43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03cm" draw:dots2="1" draw:dots2-length="0.003cm" draw:distance="0.003cm"/>
    <draw:stroke-dash draw:name="Dashed_20__28_var_29__20_431" draw:display-name="Dashed (var) 431" draw:style="rect" draw:dots1="1" draw:dots1-length="0.003cm" draw:dots2="1" draw:dots2-length="0.003cm" draw:distance="0.003cm"/>
    <draw:stroke-dash draw:name="Dashed_20__28_var_29__20_432" draw:display-name="Dashed (var) 432" draw:style="rect" draw:dots1="1" draw:dots1-length="0.003cm" draw:dots2="1" draw:dots2-length="0.003cm" draw:distance="0.003cm"/>
    <draw:stroke-dash draw:name="Dashed_20__28_var_29__20_433" draw:display-name="Dashed (var) 433" draw:style="rect" draw:dots1="1" draw:dots1-length="0.003cm" draw:dots2="1" draw:dots2-length="0.003cm" draw:distance="0.003cm"/>
    <draw:stroke-dash draw:name="Dashed_20__28_var_29__20_44" draw:display-name="Dashed (var) 44" draw:style="rect" draw:dots1="1" draw:dots1-length="0.011cm" draw:dots2="1" draw:dots2-length="0.011cm" draw:distance="0.011cm"/>
    <draw:stroke-dash draw:name="Dashed_20__28_var_29__20_45" draw:display-name="Dashed (var) 45" draw:style="rect" draw:dots1="1" draw:dots1-length="0.011cm" draw:dots2="1" draw:dots2-length="0.011cm" draw:distance="0.011cm"/>
    <draw:stroke-dash draw:name="Dashed_20__28_var_29__20_46" draw:display-name="Dashed (var) 46" draw:style="rect" draw:dots1="1" draw:dots1-length="0.011cm" draw:dots2="1" draw:dots2-length="0.011cm" draw:distance="0.011cm"/>
    <draw:stroke-dash draw:name="Dashed_20__28_var_29__20_47" draw:display-name="Dashed (var) 47" draw:style="rect" draw:dots1="1" draw:dots1-length="0.011cm" draw:dots2="1" draw:dots2-length="0.011cm" draw:distance="0.011cm"/>
    <draw:stroke-dash draw:name="Dashed_20__28_var_29__20_48" draw:display-name="Dashed (var) 48" draw:style="rect" draw:dots1="1" draw:dots1-length="0.011cm" draw:dots2="1" draw:dots2-length="0.011cm" draw:distance="0.011cm"/>
    <draw:stroke-dash draw:name="Dashed_20__28_var_29__20_49" draw:display-name="Dashed (var) 49" draw:style="rect" draw:dots1="1" draw:dots1-length="0.011cm" draw:dots2="1" draw:dots2-length="0.011cm" draw:distance="0.011cm"/>
    <draw:stroke-dash draw:name="Dashed_20__28_var_29__20_5" draw:display-name="Dashed (var) 5" draw:style="rect" draw:dots1="1" draw:dots1-length="0.011cm" draw:dots2="1" draw:dots2-length="0.011cm" draw:distance="0.011cm"/>
    <draw:stroke-dash draw:name="Dashed_20__28_var_29__20_50" draw:display-name="Dashed (var) 50" draw:style="rect" draw:dots1="1" draw:dots1-length="0.011cm" draw:dots2="1" draw:dots2-length="0.011cm" draw:distance="0.011cm"/>
    <draw:stroke-dash draw:name="Dashed_20__28_var_29__20_51" draw:display-name="Dashed (var) 51" draw:style="rect" draw:dots1="1" draw:dots1-length="0.011cm" draw:dots2="1" draw:dots2-length="0.011cm" draw:distance="0.011cm"/>
    <draw:stroke-dash draw:name="Dashed_20__28_var_29__20_52" draw:display-name="Dashed (var) 52" draw:style="rect" draw:dots1="1" draw:dots1-length="0.011cm" draw:dots2="1" draw:dots2-length="0.011cm" draw:distance="0.011cm"/>
    <draw:stroke-dash draw:name="Dashed_20__28_var_29__20_53" draw:display-name="Dashed (var) 53" draw:style="rect" draw:dots1="1" draw:dots1-length="0.011cm" draw:dots2="1" draw:dots2-length="0.011cm" draw:distance="0.011cm"/>
    <draw:stroke-dash draw:name="Dashed_20__28_var_29__20_54" draw:display-name="Dashed (var) 54" draw:style="rect" draw:dots1="1" draw:dots1-length="0.011cm" draw:dots2="1" draw:dots2-length="0.011cm" draw:distance="0.011cm"/>
    <draw:stroke-dash draw:name="Dashed_20__28_var_29__20_55" draw:display-name="Dashed (var) 55" draw:style="rect" draw:dots1="1" draw:dots1-length="0.011cm" draw:dots2="1" draw:dots2-length="0.011cm" draw:distance="0.011cm"/>
    <draw:stroke-dash draw:name="Dashed_20__28_var_29__20_56" draw:display-name="Dashed (var) 56" draw:style="rect" draw:dots1="1" draw:dots1-length="0.011cm" draw:dots2="1" draw:dots2-length="0.011cm" draw:distance="0.011cm"/>
    <draw:stroke-dash draw:name="Dashed_20__28_var_29__20_57" draw:display-name="Dashed (var) 57" draw:style="rect" draw:dots1="1" draw:dots1-length="0.011cm" draw:dots2="1" draw:dots2-length="0.011cm" draw:distance="0.011cm"/>
    <draw:stroke-dash draw:name="Dashed_20__28_var_29__20_58" draw:display-name="Dashed (var) 58" draw:style="rect" draw:dots1="1" draw:dots1-length="0.011cm" draw:dots2="1" draw:dots2-length="0.011cm" draw:distance="0.011cm"/>
    <draw:stroke-dash draw:name="Dashed_20__28_var_29__20_59" draw:display-name="Dashed (var) 59" draw:style="rect" draw:dots1="1" draw:dots1-length="0.011cm" draw:dots2="1" draw:dots2-length="0.011cm" draw:distance="0.011cm"/>
    <draw:stroke-dash draw:name="Dashed_20__28_var_29__20_6" draw:display-name="Dashed (var) 6" draw:style="rect" draw:dots1="1" draw:dots1-length="0.011cm" draw:dots2="1" draw:dots2-length="0.011cm" draw:distance="0.011cm"/>
    <draw:stroke-dash draw:name="Dashed_20__28_var_29__20_60" draw:display-name="Dashed (var) 60" draw:style="rect" draw:dots1="1" draw:dots1-length="0.011cm" draw:dots2="1" draw:dots2-length="0.011cm" draw:distance="0.011cm"/>
    <draw:stroke-dash draw:name="Dashed_20__28_var_29__20_61" draw:display-name="Dashed (var) 61" draw:style="rect" draw:dots1="1" draw:dots1-length="0.011cm" draw:dots2="1" draw:dots2-length="0.011cm" draw:distance="0.011cm"/>
    <draw:stroke-dash draw:name="Dashed_20__28_var_29__20_62" draw:display-name="Dashed (var) 62" draw:style="rect" draw:dots1="1" draw:dots1-length="0.011cm" draw:dots2="1" draw:dots2-length="0.011cm" draw:distance="0.011cm"/>
    <draw:stroke-dash draw:name="Dashed_20__28_var_29__20_63" draw:display-name="Dashed (var) 63" draw:style="rect" draw:dots1="1" draw:dots1-length="0.011cm" draw:dots2="1" draw:dots2-length="0.011cm" draw:distance="0.011cm"/>
    <draw:stroke-dash draw:name="Dashed_20__28_var_29__20_64" draw:display-name="Dashed (var) 64" draw:style="rect" draw:dots1="1" draw:dots1-length="0.011cm" draw:dots2="1" draw:dots2-length="0.011cm" draw:distance="0.011cm"/>
    <draw:stroke-dash draw:name="Dashed_20__28_var_29__20_65" draw:display-name="Dashed (var) 65" draw:style="rect" draw:dots1="1" draw:dots1-length="0.006cm" draw:dots2="1" draw:dots2-length="0.006cm" draw:distance="0.006cm"/>
    <draw:stroke-dash draw:name="Dashed_20__28_var_29__20_7" draw:display-name="Dashed (var) 7" draw:style="rect" draw:dots1="1" draw:dots1-length="0.011cm" draw:dots2="1" draw:dots2-length="0.011cm" draw:distance="0.011cm"/>
    <draw:stroke-dash draw:name="Dashed_20__28_var_29__20_72" draw:display-name="Dashed (var) 72" draw:style="rect" draw:dots1="1" draw:dots1-length="0.006cm" draw:dots2="1" draw:dots2-length="0.006cm" draw:distance="0.006cm"/>
    <draw:stroke-dash draw:name="Dashed_20__28_var_29__20_73" draw:display-name="Dashed (var) 73" draw:style="rect" draw:dots1="1" draw:dots1-length="0.006cm" draw:dots2="1" draw:dots2-length="0.006cm" draw:distance="0.006cm"/>
    <draw:stroke-dash draw:name="Dashed_20__28_var_29__20_74" draw:display-name="Dashed (var) 74" draw:style="rect" draw:dots1="1" draw:dots1-length="0.006cm" draw:dots2="1" draw:dots2-length="0.006cm" draw:distance="0.006cm"/>
    <draw:stroke-dash draw:name="Dashed_20__28_var_29__20_75" draw:display-name="Dashed (var) 75" draw:style="rect" draw:dots1="1" draw:dots1-length="0.006cm" draw:dots2="1" draw:dots2-length="0.006cm" draw:distance="0.006cm"/>
    <draw:stroke-dash draw:name="Dashed_20__28_var_29__20_76" draw:display-name="Dashed (var) 76" draw:style="rect" draw:dots1="1" draw:dots1-length="0.006cm" draw:dots2="1" draw:dots2-length="0.006cm" draw:distance="0.006cm"/>
    <draw:stroke-dash draw:name="Dashed_20__28_var_29__20_77" draw:display-name="Dashed (var) 77" draw:style="rect" draw:dots1="1" draw:dots1-length="0.006cm" draw:dots2="1" draw:dots2-length="0.006cm" draw:distance="0.006cm"/>
    <draw:stroke-dash draw:name="Dashed_20__28_var_29__20_78" draw:display-name="Dashed (var) 78" draw:style="rect" draw:dots1="1" draw:dots1-length="0.011cm" draw:dots2="1" draw:dots2-length="0.011cm" draw:distance="0.011cm"/>
    <draw:stroke-dash draw:name="Dashed_20__28_var_29__20_79" draw:display-name="Dashed (var) 79" draw:style="rect" draw:dots1="1" draw:dots1-length="0.011cm" draw:dots2="1" draw:dots2-length="0.011cm" draw:distance="0.011cm"/>
    <draw:stroke-dash draw:name="Dashed_20__28_var_29__20_8" draw:display-name="Dashed (var) 8" draw:style="rect" draw:dots1="1" draw:dots1-length="0.011cm" draw:dots2="1" draw:dots2-length="0.011cm" draw:distance="0.011cm"/>
    <draw:stroke-dash draw:name="Dashed_20__28_var_29__20_80" draw:display-name="Dashed (var) 80" draw:style="rect" draw:dots1="1" draw:dots1-length="0.011cm" draw:dots2="1" draw:dots2-length="0.011cm" draw:distance="0.011cm"/>
    <draw:stroke-dash draw:name="Dashed_20__28_var_29__20_81" draw:display-name="Dashed (var) 81" draw:style="rect" draw:dots1="1" draw:dots1-length="0.011cm" draw:dots2="1" draw:dots2-length="0.011cm" draw:distance="0.011cm"/>
    <draw:stroke-dash draw:name="Dashed_20__28_var_29__20_82" draw:display-name="Dashed (var) 82" draw:style="rect" draw:dots1="1" draw:dots1-length="0.011cm" draw:dots2="1" draw:dots2-length="0.011cm" draw:distance="0.011cm"/>
    <draw:stroke-dash draw:name="Dashed_20__28_var_29__20_83" draw:display-name="Dashed (var) 83" draw:style="rect" draw:dots1="1" draw:dots1-length="0.011cm" draw:dots2="1" draw:dots2-length="0.011cm" draw:distance="0.011cm"/>
    <draw:stroke-dash draw:name="Dashed_20__28_var_29__20_84" draw:display-name="Dashed (var) 84" draw:style="rect" draw:dots1="1" draw:dots1-length="0.011cm" draw:dots2="1" draw:dots2-length="0.011cm" draw:distance="0.011cm"/>
    <draw:stroke-dash draw:name="Dashed_20__28_var_29__20_85" draw:display-name="Dashed (var) 85" draw:style="rect" draw:dots1="1" draw:dots1-length="0.011cm" draw:dots2="1" draw:dots2-length="0.011cm" draw:distance="0.011cm"/>
    <draw:stroke-dash draw:name="Dashed_20__28_var_29__20_86" draw:display-name="Dashed (var) 86" draw:style="rect" draw:dots1="1" draw:dots1-length="0.011cm" draw:dots2="1" draw:dots2-length="0.011cm" draw:distance="0.011cm"/>
    <draw:stroke-dash draw:name="Dashed_20__28_var_29__20_87" draw:display-name="Dashed (var) 87" draw:style="rect" draw:dots1="1" draw:dots1-length="0.011cm" draw:dots2="1" draw:dots2-length="0.011cm" draw:distance="0.011cm"/>
    <draw:stroke-dash draw:name="Dashed_20__28_var_29__20_88" draw:display-name="Dashed (var) 88" draw:style="rect" draw:dots1="1" draw:dots1-length="0.011cm" draw:dots2="1" draw:dots2-length="0.011cm" draw:distance="0.011cm"/>
    <draw:stroke-dash draw:name="Dashed_20__28_var_29__20_89" draw:display-name="Dashed (var) 89" draw:style="rect" draw:dots1="1" draw:dots1-length="0.011cm" draw:dots2="1" draw:dots2-length="0.011cm" draw:distance="0.011cm"/>
    <draw:stroke-dash draw:name="Dashed_20__28_var_29__20_9" draw:display-name="Dashed (var) 9" draw:style="rect" draw:dots1="1" draw:dots1-length="0.011cm" draw:dots2="1" draw:dots2-length="0.011cm" draw:distance="0.011cm"/>
    <draw:stroke-dash draw:name="Dashed_20__28_var_29__20_90" draw:display-name="Dashed (var) 90" draw:style="rect" draw:dots1="1" draw:dots1-length="0.011cm" draw:dots2="1" draw:dots2-length="0.011cm" draw:distance="0.011cm"/>
    <draw:stroke-dash draw:name="Dashed_20__28_var_29__20_91" draw:display-name="Dashed (var) 91" draw:style="rect" draw:dots1="1" draw:dots1-length="0.011cm" draw:dots2="1" draw:dots2-length="0.011cm" draw:distance="0.011cm"/>
    <draw:stroke-dash draw:name="Dashed_20__28_var_29__20_92" draw:display-name="Dashed (var) 92" draw:style="rect" draw:dots1="1" draw:dots1-length="0.011cm" draw:dots2="1" draw:dots2-length="0.011cm" draw:distance="0.011cm"/>
    <draw:stroke-dash draw:name="Dashed_20__28_var_29__20_93" draw:display-name="Dashed (var) 93" draw:style="rect" draw:dots1="1" draw:dots1-length="0.011cm" draw:dots2="1" draw:dots2-length="0.011cm" draw:distance="0.011cm"/>
    <draw:stroke-dash draw:name="Dashed_20__28_var_29__20_94" draw:display-name="Dashed (var) 94" draw:style="rect" draw:dots1="1" draw:dots1-length="0.011cm" draw:dots2="1" draw:dots2-length="0.011cm" draw:distance="0.011cm"/>
    <draw:stroke-dash draw:name="Dashed_20__28_var_29__20_95" draw:display-name="Dashed (var) 95" draw:style="rect" draw:dots1="1" draw:dots1-length="0.011cm" draw:dots2="1" draw:dots2-length="0.011cm" draw:distance="0.011cm"/>
    <draw:stroke-dash draw:name="Dashed_20__28_var_29__20_96" draw:display-name="Dashed (var) 96" draw:style="rect" draw:dots1="1" draw:dots1-length="0.011cm" draw:dots2="1" draw:dots2-length="0.011cm" draw:distance="0.011cm"/>
    <draw:stroke-dash draw:name="Dashed_20__28_var_29__20_97" draw:display-name="Dashed (var) 97" draw:style="rect" draw:dots1="1" draw:dots1-length="0.011cm" draw:dots2="1" draw:dots2-length="0.011cm" draw:distance="0.011cm"/>
    <draw:stroke-dash draw:name="Dashed_20__28_var_29__20_98" draw:display-name="Dashed (var) 98" draw:style="rect" draw:dots1="1" draw:dots1-length="0.011cm" draw:dots2="1" draw:dots2-length="0.011cm" draw:distance="0.011cm"/>
    <draw:stroke-dash draw:name="Dashed_20__28_var_29__20_99" draw:display-name="Dashed (var) 99" draw:style="rect" draw:dots1="1" draw:dots1-length="0.011cm" draw:dots2="1" draw:dots2-length="0.011cm" draw:distance="0.011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mt" fo:country="MT" style:letter-kerning="true" style:font-name-asian="N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mt" fo:country="MT" style:letter-kerning="true" style:font-name-asian="N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01cm" fo:margin-bottom="0cm" style:contextual-spacing="false" fo:text-align="justify" style:justify-single-word="false"/>
      <style:text-properties style:font-name="Calibri3" fo:font-family="Calibri" style:font-style-name="Normal" style:font-family-generic="swiss" style:font-pitch="variable" fo:font-size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 style:master-page-name="">
      <style:paragraph-properties fo:margin-top="0cm" fo:margin-bottom="0cm" style:contextual-spacing="false" fo:orphans="0" fo:widows="0" style:page-number="auto" text:number-lines="false" text:line-number="0"/>
      <style:text-properties fo:font-size="9pt"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text-align="start" style:justify-single-word="false"/>
      <style:text-properties fo:font-size="41pt" fo:font-weight="bold" style:font-size-asian="18pt" style:font-weight-asian="bold" style:font-size-complex="18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01cm" fo:margin-bottom="0.101cm" style:contextual-spacing="false"/>
      <style:text-properties style:font-name="Calibri1" fo:font-family="Calibri" style:font-style-name="Gras" style:font-family-generic="swiss" style:font-pitch="variable" fo:font-size="14pt" fo:font-weight="bold" style:font-size-asian="16pt" style:font-weight-asian="bold" style:font-size-complex="16pt" style:font-weight-complex="bold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8pt" style:font-size-asian="10pt" style:font-size-complex="10pt"/>
    </style:style>
    <style:style style:name="StyleDefautDecale1cmSauf1" style:family="paragraph" style:parent-style-name="Standard">
      <style:paragraph-properties fo:margin-left="1cm" fo:margin-right="0cm" fo:text-indent="-0.499cm" style:auto-text-indent="false">
        <style:tab-stops/>
      </style:paragraph-properties>
    </style:style>
    <style:style style:name="StyleDefaut11gras" style:family="paragraph" style:parent-style-name="Standard">
      <style:text-properties fo:font-size="11pt" fo:font-weight="bold"/>
    </style:style>
    <style:style style:name="StyleDefautDecale05Sauf1" style:family="paragraph" style:parent-style-name="StyleDefautDecale1cmSauf1">
      <style:paragraph-properties fo:margin-left="0.499cm" fo:margin-right="0cm" fo:text-indent="-0.499cm" style:auto-text-indent="false">
        <style:tab-stops/>
      </style:paragraph-properties>
    </style:style>
    <style:style style:name="StyleDefaut11maigre" style:family="paragraph" style:parent-style-name="StyleDefaut11gras">
      <style:text-properties fo:color="#2a6099" loext:opacity="100%" fo:font-weight="normal"/>
    </style:style>
    <style:style style:name="Frame_20_contents" style:display-name="Frame contents" style:family="paragraph" style:parent-style-name="Standard" style:class="extra"/>
    <style:style style:name="Titre_20_1petit" style:display-name="Titre 1petit" style:family="paragraph" style:parent-style-name="Heading_20_1" style:default-outline-level="1" style:list-style-name="">
      <style:text-properties style:font-name="Calibri1" fo:font-family="Calibri" style:font-style-name="Gras" style:font-family-generic="swiss" style:font-pitch="variable" fo:font-size="14p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.198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Index_20_Link" style:display-name="Index Link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number-style style:name="N107">
      <number:number number:decimal-places="1" number:min-decimal-places="1" number:min-integer-digits="1"/>
    </number:number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fo:language="mt" fo:country="MT"/>
    </style:style>
    <style:style style:name="MP2" style:family="paragraph" style:parent-style-name="Footer">
      <style:paragraph-properties fo:text-align="center" style:justify-single-word="false"/>
      <style:text-properties fo:language="mt" fo:country="M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.998cm" fo:margin-left="0cm" fo:margin-right="0cm" fo:margin-top="0.499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729fc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Ewrobarometru Speċjali 569 Attrazzjoni tal-edukazzjoni u t-taħriġ vokazzjonali </text:p>
        <text:p text:style-name="MP1"><text:chapter text:display="name" text:outline-level="1">Kwestjonarju </text:chapter></text:p>
      </style:header>
      <style:footer>
        <text:p text:style-name="MP2"><text:page-number text:select-page="current">2</text:page-number></text:p>
      </style:footer>
    </style:master-page>
    <style:master-page style:name="HTML" style:page-layout-name="Mpm2" draw:style-name="Mdp2"/>
    <style:master-page style:name="First_20_Page" style:display-name="First Page" style:page-layout-name="Mpm3" draw:style-name="Mdp2" style:next-style-name="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ierre Dieumegard</meta:initial-creator>
    <meta:creation-date>2026-07-27T18:56:31.730000000</meta:creation-date>
    <meta:generator>LibreOffice/7.4.3.2$Windows_x86 LibreOffice_project/1048a8393ae2eeec98dff31b5c133c5f1d08b890</meta:generator>
    <dc:date>2026-08-19T18:47:50.328000000</dc:date>
    <dc:creator>Pierre Dieumegard</dc:creator>
    <meta:editing-duration>P1DT14H39M27S</meta:editing-duration>
    <meta:editing-cycles>98</meta:editing-cycles>
    <meta:document-statistic meta:table-count="34" meta:image-count="6" meta:object-count="1" meta:page-count="104" meta:paragraph-count="4801" meta:word-count="26434" meta:character-count="174325" meta:non-whitespace-character-count="151259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6">
      <style:graphic-properties fo:min-height="0.477cm"/>
    </style:style>
    <style:style style:name="gr3" style:family="graphic" style:parent-style-name="Standard6">
      <style:graphic-properties fo:min-height="0.239cm"/>
    </style:style>
    <style:style style:name="gr4" style:family="graphic" style:parent-style-name="standard">
      <style:graphic-properties draw:stroke="none" draw:fill="none" fo:min-height="1.183cm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text-align="end"/>
    </style:style>
    <style:style style:name="P3" style:family="paragraph">
      <style:paragraph-properties fo:margin-top="0cm" fo:margin-bottom="0cm"/>
    </style:style>
    <style:style style:name="P4" style:family="paragraph">
      <loext:graphic-properties draw:fill="none"/>
      <style:paragraph-properties fo:margin-top="0cm" fo:margin-bottom="0cm"/>
      <style:text-properties fo:font-size="10pt" style:font-size-asian="10pt" style:font-size-complex="10pt"/>
    </style:style>
    <style:style style:name="T1" style:family="text">
      <style:text-properties fo:font-size="10pt" fo:background-color="#00a65d" style:font-size-asian="10pt" style:font-size-complex="10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background-color="#add58a" style:font-size-asian="10pt" style:font-size-complex="10pt"/>
    </style:style>
    <style:style style:name="T4" style:family="text">
      <style:text-properties fo:font-size="10pt" fo:background-color="#e0efd4" style:font-size-asian="10pt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0" draw:style-name="dp1" draw:master-page-name="Standard">
        <draw:g>
          <draw:frame draw:style-name="gr1" draw:text-style-name="P1" draw:layer="layout" svg:width="9.947cm" svg:height="4.38cm" svg:x="7.117cm" svg:y="0.001cm">
            <draw:image xlink:href="Pictures/1000000000000432000001D941EC0C6CB179B5C5.png" xlink:type="simple" xlink:show="embed" xlink:actuate="onLoad">
              <text:p/>
            </draw:image>
          </draw:frame>
          <draw:frame draw:style-name="gr2" draw:text-style-name="P2" draw:layer="layout" svg:width="7.018cm" svg:height="0.727cm" svg:x="0cm" svg:y="0.512cm">
            <draw:text-box>
              <text:p text:style-name="P2">The need or desire to have a job and eam money as soon as possible</text:p>
            </draw:text-box>
          </draw:frame>
          <draw:frame draw:style-name="gr3" draw:text-style-name="P2" draw:layer="layout" svg:width="5.704cm" svg:height="0.489cm" svg:x="1.349cm" svg:y="0.936cm">
            <draw:text-box>
              <text:p text:style-name="P2">Advice from parents or other family members</text:p>
            </draw:text-box>
          </draw:frame>
          <draw:frame draw:style-name="gr3" draw:text-style-name="P2" draw:layer="layout" svg:width="5.599cm" svg:height="0.489cm" svg:x="1.587cm" svg:y="1.333cm">
            <draw:text-box>
              <text:p text:style-name="P2">Guidance from teachers or school counsellors</text:p>
            </draw:text-box>
          </draw:frame>
          <draw:frame draw:style-name="gr3" draw:text-style-name="P2" draw:layer="layout" svg:width="4.059cm" svg:height="0.489cm" svg:x="3.016cm" svg:y="1.73cm">
            <draw:text-box>
              <text:p text:style-name="P2">Poor school performance or grades</text:p>
            </draw:text-box>
          </draw:frame>
          <draw:frame draw:style-name="gr2" draw:text-style-name="P2" draw:layer="layout" svg:width="6.386cm" svg:height="0.727cm" svg:x="0.741cm" svg:y="1.968cm">
            <draw:text-box>
              <text:p text:style-name="P2">Doing what most people around them do (e.g. friends, classmates, or others in their area)</text:p>
            </draw:text-box>
          </draw:frame>
          <draw:frame draw:style-name="gr3" draw:text-style-name="P2" draw:layer="layout" svg:width="6.65cm" svg:height="0.489cm" svg:x="0.529cm" svg:y="2.497cm">
            <draw:text-box>
              <text:p text:style-name="P2">They want to become an entrepreneur or self-employed</text:p>
            </draw:text-box>
          </draw:frame>
          <draw:frame draw:style-name="gr2" draw:text-style-name="P2" draw:layer="layout" svg:width="6.668cm" svg:height="0.727cm" svg:x="0.476cm" svg:y="2.841cm">
            <draw:text-box>
              <text:p text:style-name="P2">Perceived prestige or social status of the vocational education and training path</text:p>
            </draw:text-box>
          </draw:frame>
          <draw:frame draw:style-name="gr3" draw:text-style-name="P2" draw:layer="layout" svg:width="6.12cm" svg:height="0.489cm" svg:x="1.146cm" svg:y="3.316cm">
            <draw:text-box>
              <text:p text:style-name="P2">lnfluence from social media or online content</text:p>
            </draw:text-box>
          </draw:frame>
          <draw:frame draw:style-name="gr3" draw:text-style-name="P2" draw:layer="layout" svg:width="3.774cm" svg:height="0.489cm" svg:x="3.351cm" svg:y="3.608cm">
            <draw:text-box>
              <text:p text:style-name="P2">Others (SPONTANEOUS)</text:p>
            </draw:text-box>
          </draw:frame>
          <draw:frame draw:style-name="gr3" draw:text-style-name="P2" draw:layer="layout" svg:width="1.895cm" svg:height="0.489cm" svg:x="5.085cm" svg:y="3.978cm">
            <draw:text-box>
              <text:p text:style-name="P2">Don't know</text:p>
            </draw:text-box>
          </draw:frame>
          <draw:frame draw:style-name="gr4" draw:text-style-name="P4" draw:layer="layout" svg:width="8.42cm" svg:height="1.433cm" svg:x="6.422cm" svg:y="4.456cm">
            <draw:text-box>
              <text:p text:style-name="P3"><text:span text:style-name="T1">1st Most Frequently Mentioned Item</text:span><text:span text:style-name="T2"> </text:span></text:p>
              <text:p text:style-name="P3"><text:span text:style-name="T3">2nd Most Frequently Mentioned Item</text:span></text:p>
              <text:p text:style-name="P3"><text:span text:style-name="T4">3rd Must Frequently Mentioned Item</text:span><text:span text:style-name="T2"> </text:span></text:p>
            </draw:text-box>
          </draw:frame>
        </draw:g>
      </draw:page>
    </office:drawing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" draw:border="0%"/>
    <draw:gradient draw:name="Gradient_20_2" draw:display-name="Gradient 2" draw:style="linear" draw:start-color="#3465a4" draw:end-color="#ffffff" draw:start-intensity="100%" draw:end-intensity="100%" draw:angle="0" draw:border="0%"/>
    <draw:gradient draw:name="Plein" draw:style="linear" draw:start-color="#ffffff" draw:end-color="#cccccc" draw:start-intensity="100%" draw:end-intensity="100%" draw:angle="300" draw:border="0%"/>
    <draw:gradient draw:name="Plein_20_bleu" draw:display-name="Plein bleu" draw:style="linear" draw:start-color="#729fcf" draw:end-color="#355269" draw:start-intensity="100%" draw:end-intensity="100%" draw:angle="300" draw:border="0%"/>
    <draw:gradient draw:name="Plein_20_jaune" draw:display-name="Plein jaune" draw:style="linear" draw:start-color="#ffde59" draw:end-color="#b47804" draw:start-intensity="100%" draw:end-intensity="100%" draw:angle="300" draw:border="0%"/>
    <draw:gradient draw:name="Plein_20_rouge" draw:display-name="Plein rouge" draw:style="linear" draw:start-color="#ff6d6d" draw:end-color="#c9211e" draw:start-intensity="100%" draw:end-intensity="100%" draw:angle="300" draw:border="0%"/>
    <draw:gradient draw:name="Plein_20_vert" draw:display-name="Plein vert" draw:style="linear" draw:start-color="#77bc65" draw:end-color="#127622" draw:start-intensity="100%" draw:end-intensity="100%" draw:angle="300" draw:border="0%"/>
    <draw:hatch draw:name="Hatching_20_1" draw:display-name="Hatching 1" draw:style="single" draw:color="#3465a4" draw:distance="0.02cm" draw:rotation="0"/>
    <draw:fill-image draw:name="Bitmap_20_1" draw:display-name="Bitmap 1" xlink:href="Pictures/1000000000000020000000204B249CA79A42C6D7.png" xlink:type="simple" xlink:show="embed" xlink:actuate="onLoad"/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none" draw:stroke-dash="Dash_20_Dot_20_1" svg:stroke-width="0cm" svg:stroke-color="#3465a4" draw:marker-start-width="0.2cm" draw:marker-start-center="false" draw:marker-end-width="0.2cm" draw:marker-end-center="false" draw:fill="none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Arial" fo:font-family="Arial" style:font-family-generic="roman" style:font-pitch="variable" fo:font-size="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Arial1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/>
    </style:style>
    <style:style style:name="Outlined_20_Green" style:display-name="Outlined Green" style:family="graphic" style:parent-style-name="Outlined">
      <style:graphic-properties svg:stroke-color="#127622"/>
      <style:text-properties fo:color="#127622"/>
    </style:style>
    <style:style style:name="Outlined_20_Red" style:display-name="Outlined Red" style:family="graphic" style:parent-style-name="Outlined">
      <style:graphic-properties svg:stroke-color="#c9211e"/>
      <style:text-properties fo:color="#c9211e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6" style:family="graphic" style:parent-style-name="standard">
      <style:graphic-properties draw:fill-gradient-name="Gradient_20_2" draw:fill-hatch-name="Hatching_20_1" draw:fill-image-name="Bitmap_20_1"/>
      <style:text-properties fo:font-size="6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/>
  </office:master-styles>
</office:document-styles>
</file>