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nl" fo:country="NL"/>
    </style:style>
    <style:style style:name="P8" style:family="paragraph" style:parent-style-name="Horizontal_20_Line">
      <style:text-properties fo:language="nl" fo:country="NL"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nl" fo:country="NL"/>
    </style:style>
    <style:style style:name="P12" style:family="paragraph" style:parent-style-name="Footer">
      <style:paragraph-properties fo:text-align="center" style:justify-single-word="false"/>
      <style:text-properties fo:language="nl" fo:country="NL"/>
    </style:style>
    <style:style style:name="P13" style:family="paragraph" style:parent-style-name="Footnote">
      <style:text-properties fo:language="nl" fo:country="NL"/>
    </style:style>
    <style:style style:name="P14" style:family="paragraph" style:parent-style-name="Frame_20_contents">
      <style:text-properties fo:language="nl" fo:country="NL"/>
    </style:style>
    <style:style style:name="P15" style:family="paragraph" style:parent-style-name="Frame_20_contents">
      <style:text-properties fo:font-size="10pt" fo:language="nl" fo:country="NL"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nl" fo:country="NL"/>
    </style:style>
    <style:style style:name="P17" style:family="paragraph" style:parent-style-name="Heading_20_1">
      <style:text-properties fo:language="nl" fo:country="NL"/>
    </style:style>
    <style:style style:name="P18" style:family="paragraph" style:parent-style-name="Heading_20_1">
      <style:paragraph-properties fo:break-before="page"/>
      <style:text-properties fo:language="nl" fo:country="NL"/>
    </style:style>
    <style:style style:name="P19" style:family="paragraph" style:parent-style-name="Heading_20_2">
      <style:paragraph-properties fo:break-before="page"/>
      <style:text-properties fo:language="nl" fo:country="NL"/>
    </style:style>
    <style:style style:name="P20" style:family="paragraph" style:parent-style-name="Standard">
      <style:paragraph-properties fo:margin-top="0.099cm" fo:margin-bottom="0cm" style:contextual-spacing="false"/>
      <style:text-properties fo:font-size="9pt" fo:language="nl" fo:country="NL" officeooo:paragraph-rsid="00823325" style:font-size-asian="9pt" style:font-size-complex="9pt"/>
    </style:style>
    <style:style style:name="P21" style:family="paragraph" style:parent-style-name="Standard">
      <style:paragraph-properties fo:margin-top="0.099cm" fo:margin-bottom="0cm" style:contextual-spacing="false"/>
      <style:text-properties fo:font-size="9pt" fo:language="nl" fo:country="NL" officeooo:rsid="0023dbb9" officeooo:paragraph-rsid="00823325" style:font-size-asian="9pt" style:font-size-complex="9pt"/>
    </style:style>
    <style:style style:name="P22" style:family="paragraph" style:parent-style-name="Standard">
      <style:text-properties fo:font-size="9pt" fo:language="nl" fo:country="NL" style:font-size-asian="9pt" style:font-size-complex="9pt"/>
    </style:style>
    <style:style style:name="P23" style:family="paragraph" style:parent-style-name="Standard">
      <style:paragraph-properties fo:margin-top="0.099cm" fo:margin-bottom="0cm" style:contextual-spacing="false"/>
      <style:text-properties fo:font-size="9pt" fo:language="nl" fo:country="NL" fo:font-weight="bold" officeooo:rsid="0023dbb9" officeooo:paragraph-rsid="00823325" style:font-size-asian="9pt" style:font-weight-asian="bold" style:font-size-complex="9pt" style:font-weight-complex="bold"/>
    </style:style>
    <style:style style:name="P24" style:family="paragraph" style:parent-style-name="Standard" style:master-page-name="First_20_Page">
      <style:paragraph-properties style:page-number="auto"/>
      <style:text-properties fo:language="nl" fo:country="NL"/>
    </style:style>
    <style:style style:name="P25" style:family="paragraph" style:parent-style-name="Standard">
      <style:text-properties fo:language="nl" fo:country="NL"/>
    </style:style>
    <style:style style:name="P26" style:family="paragraph" style:parent-style-name="Standard">
      <style:paragraph-properties fo:text-align="end" style:justify-single-word="false" fo:break-before="page"/>
      <style:text-properties fo:language="nl" fo:country="NL"/>
    </style:style>
    <style:style style:name="P27" style:family="paragraph" style:parent-style-name="Standard">
      <style:paragraph-properties fo:text-align="end" style:justify-single-word="false"/>
      <style:text-properties fo:language="nl" fo:country="NL"/>
    </style:style>
    <style:style style:name="P28" style:family="paragraph" style:parent-style-name="Standard">
      <style:paragraph-properties fo:margin-top="0.099cm" fo:margin-bottom="0cm" style:contextual-spacing="false"/>
      <style:text-properties fo:language="nl" fo:country="NL" officeooo:paragraph-rsid="00823325"/>
    </style:style>
    <style:style style:name="P29" style:family="paragraph" style:parent-style-name="Standard">
      <style:paragraph-properties fo:break-before="page"/>
      <style:text-properties fo:language="nl" fo:country="NL" officeooo:rsid="000cee00" officeooo:paragraph-rsid="000cee00"/>
    </style:style>
    <style:style style:name="P30" style:family="paragraph" style:parent-style-name="Standard">
      <style:text-properties fo:language="nl" fo:country="NL" officeooo:rsid="000cee00" officeooo:paragraph-rsid="000cee00"/>
    </style:style>
    <style:style style:name="P31" style:family="paragraph" style:parent-style-name="Standard">
      <style:text-properties fo:language="nl" fo:country="NL" officeooo:paragraph-rsid="000d2c45"/>
    </style:style>
    <style:style style:name="P32" style:family="paragraph" style:parent-style-name="Standard">
      <style:paragraph-properties fo:break-before="column"/>
      <style:text-properties fo:language="nl" fo:country="NL"/>
    </style:style>
    <style:style style:name="P33" style:family="paragraph" style:parent-style-name="Standard">
      <style:paragraph-properties fo:break-before="page"/>
      <style:text-properties fo:language="nl" fo:country="NL"/>
    </style:style>
    <style:style style:name="P34" style:family="paragraph" style:parent-style-name="Standard">
      <style:paragraph-properties fo:break-before="page" style:writing-mode="lr-tb"/>
      <style:text-properties fo:language="nl" fo:country="NL"/>
    </style:style>
    <style:style style:name="P35" style:family="paragraph" style:parent-style-name="Standard">
      <style:text-properties fo:language="nl" fo:country="NL" officeooo:paragraph-rsid="001279ec"/>
    </style:style>
    <style:style style:name="P36" style:family="paragraph" style:parent-style-name="Standard">
      <style:text-properties fo:language="nl" fo:country="NL" officeooo:paragraph-rsid="0018d41e"/>
    </style:style>
    <style:style style:name="P37" style:family="paragraph" style:parent-style-name="Standard">
      <style:text-properties fo:language="nl" fo:country="NL" officeooo:paragraph-rsid="0031c7f2"/>
    </style:style>
    <style:style style:name="P38" style:family="paragraph" style:parent-style-name="Standard">
      <style:paragraph-properties fo:break-before="page"/>
      <style:text-properties fo:language="nl" fo:country="NL" officeooo:paragraph-rsid="0031c7f2"/>
    </style:style>
    <style:style style:name="P39" style:family="paragraph" style:parent-style-name="Standard">
      <style:paragraph-properties style:writing-mode="lr-tb"/>
      <style:text-properties fo:language="nl" fo:country="NL"/>
    </style:style>
    <style:style style:name="P40" style:family="paragraph" style:parent-style-name="Standard">
      <style:text-properties fo:language="nl" fo:country="NL" fo:font-weight="bold" style:font-weight-asian="bold" style:font-weight-complex="bold"/>
    </style:style>
    <style:style style:name="P41" style:family="paragraph" style:parent-style-name="Standard">
      <style:paragraph-properties style:writing-mode="lr-tb"/>
      <style:text-properties fo:language="nl" fo:country="NL" fo:font-weight="bold" style:font-weight-asian="bold" style:font-weight-complex="bold"/>
    </style:style>
    <style:style style:name="P42" style:family="paragraph" style:parent-style-name="Standard">
      <style:text-properties fo:language="nl" fo:country="NL" fo:font-weight="bold" officeooo:rsid="007a449f" officeooo:paragraph-rsid="007a449f" style:font-weight-asian="bold" style:font-weight-complex="bold"/>
    </style:style>
    <style:style style:name="P43" style:family="paragraph" style:parent-style-name="Standard">
      <style:paragraph-properties style:writing-mode="lr-tb"/>
      <style:text-properties fo:language="nl" fo:country="NL" officeooo:rsid="0083c07d" officeooo:paragraph-rsid="0083c07d"/>
    </style:style>
    <style:style style:name="P44" style:family="paragraph" style:parent-style-name="Standard">
      <style:paragraph-properties style:writing-mode="lr-tb"/>
      <style:text-properties fo:language="nl" fo:country="NL" officeooo:paragraph-rsid="0083c07d"/>
    </style:style>
    <style:style style:name="P45" style:family="paragraph" style:parent-style-name="Standard">
      <style:text-properties fo:language="nl" fo:country="NL" officeooo:rsid="007a449f" officeooo:paragraph-rsid="007a449f"/>
    </style:style>
    <style:style style:name="P46" style:family="paragraph" style:parent-style-name="Standard">
      <style:paragraph-properties fo:break-before="column"/>
      <style:text-properties fo:language="nl" fo:country="NL" officeooo:rsid="007a449f" officeooo:paragraph-rsid="007a449f"/>
    </style:style>
    <style:style style:name="P47" style:family="paragraph" style:parent-style-name="Standard">
      <style:paragraph-properties fo:break-before="page"/>
      <style:text-properties fo:language="nl" fo:country="NL" officeooo:rsid="007a449f" officeooo:paragraph-rsid="007a449f"/>
    </style:style>
    <style:style style:name="P48" style:family="paragraph" style:parent-style-name="Standard">
      <style:paragraph-properties fo:text-align="start" style:justify-single-word="false"/>
      <style:text-properties fo:font-size="36pt" fo:language="nl" fo:country="NL" fo:font-weight="bold" style:font-size-asian="36pt" style:font-weight-asian="bold" style:font-size-complex="36pt" style:font-weight-complex="bold"/>
    </style:style>
    <style:style style:name="P49" style:family="paragraph" style:parent-style-name="Standard">
      <style:paragraph-properties fo:text-align="center" style:justify-single-word="false"/>
      <style:text-properties fo:font-size="11pt" fo:language="nl" fo:country="NL" fo:font-weight="bold" style:font-size-asian="11pt" style:font-weight-asian="bold" style:font-size-complex="11pt" style:font-weight-complex="bold"/>
    </style:style>
    <style:style style:name="P50" style:family="paragraph" style:parent-style-name="StyleDefaut11gras">
      <style:text-properties fo:language="nl" fo:country="NL"/>
    </style:style>
    <style:style style:name="P51" style:family="paragraph" style:parent-style-name="StyleDefaut11maigre">
      <style:text-properties fo:language="nl" fo:country="NL"/>
    </style:style>
    <style:style style:name="P52" style:family="paragraph" style:parent-style-name="StyleDefaut11maigre">
      <style:paragraph-properties fo:break-before="page"/>
      <style:text-properties fo:language="nl" fo:country="NL"/>
    </style:style>
    <style:style style:name="P53" style:family="paragraph" style:parent-style-name="StyleDefautDecale05Sauf1">
      <style:text-properties fo:language="nl" fo:country="NL"/>
    </style:style>
    <style:style style:name="P54" style:family="paragraph" style:parent-style-name="StyleDefautDecale1cmSauf1">
      <style:text-properties fo:language="nl" fo:country="NL"/>
    </style:style>
    <style:style style:name="P55" style:family="paragraph" style:parent-style-name="Table_20_Contents">
      <style:paragraph-properties fo:text-align="start" style:justify-single-word="false"/>
      <style:text-properties fo:font-size="7pt" fo:language="nl" fo:country="NL" style:font-size-asian="7pt" style:font-size-complex="7pt"/>
    </style:style>
    <style:style style:name="P56" style:family="paragraph" style:parent-style-name="Table_20_Contents">
      <style:text-properties fo:font-size="7pt" fo:language="nl" fo:country="NL" style:font-size-asian="7pt" style:font-size-complex="7pt"/>
    </style:style>
    <style:style style:name="P57" style:family="paragraph" style:parent-style-name="Table_20_Contents">
      <style:paragraph-properties fo:text-align="center" style:justify-single-word="false"/>
      <style:text-properties fo:font-size="7pt" fo:language="nl" fo:country="NL" style:font-size-asian="7pt" style:font-size-complex="7pt"/>
    </style:style>
    <style:style style:name="P58" style:family="paragraph" style:parent-style-name="Table_20_Contents">
      <style:paragraph-properties fo:text-align="start" style:justify-single-word="false"/>
      <style:text-properties fo:color="#ffffff" loext:opacity="100%" fo:font-size="7pt" fo:language="nl" fo:country="NL" style:font-size-asian="7pt" style:font-size-complex="7pt"/>
    </style:style>
    <style:style style:name="P59" style:family="paragraph" style:parent-style-name="Table_20_Contents">
      <style:paragraph-properties fo:margin-top="0cm" fo:margin-bottom="0cm" style:contextual-spacing="false" fo:text-align="start" style:justify-single-word="false"/>
      <style:text-properties fo:color="#ffffff" loext:opacity="100%" fo:font-size="9pt" fo:language="nl" fo:country="NL" style:font-size-asian="9pt" style:font-size-complex="9pt"/>
    </style:style>
    <style:style style:name="P6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nl" fo:country="NL" style:font-size-asian="9pt" style:font-size-complex="9pt"/>
    </style:style>
    <style:style style:name="P61"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nl" fo:country="NL" style:font-size-asian="9pt" style:font-size-complex="9pt"/>
    </style:style>
    <style:style style:name="P62" style:family="paragraph" style:parent-style-name="Table_20_Contents">
      <style:paragraph-properties fo:text-align="start" style:justify-single-word="false"/>
      <style:text-properties fo:color="#ffffff" loext:opacity="100%" fo:font-size="9pt" fo:language="nl" fo:country="NL" style:font-size-asian="9pt" style:font-size-complex="9pt"/>
    </style:style>
    <style:style style:name="P6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nl" fo:country="NL" style:font-size-asian="9pt" style:font-size-complex="9pt"/>
    </style:style>
    <style:style style:name="P64" style:family="paragraph" style:parent-style-name="Table_20_Contents">
      <style:paragraph-properties fo:margin-top="0cm" fo:margin-bottom="0cm" style:contextual-spacing="false" fo:text-align="start" style:justify-single-word="false"/>
      <style:text-properties fo:color="#ffffff" loext:opacity="100%" fo:font-size="9pt" fo:language="nl" fo:country="NL" officeooo:rsid="004fa417" officeooo:paragraph-rsid="004fa417" style:font-size-asian="9pt" style:font-size-complex="9pt"/>
    </style:style>
    <style:style style:name="P65" style:family="paragraph" style:parent-style-name="Table_20_Contents">
      <style:paragraph-properties fo:text-align="start" style:justify-single-word="false"/>
      <style:text-properties fo:color="#ffffff" loext:opacity="100%" fo:font-size="8pt" fo:language="nl" fo:country="NL" style:font-size-asian="8pt" style:font-size-complex="8pt"/>
    </style:style>
    <style:style style:name="P66" style:family="paragraph" style:parent-style-name="Table_20_Contents">
      <style:paragraph-properties fo:margin-top="0cm" fo:margin-bottom="0cm" style:contextual-spacing="false" fo:text-align="start" style:justify-single-word="false"/>
      <style:text-properties fo:color="#ffffff" loext:opacity="100%" fo:language="nl" fo:country="NL"/>
    </style:style>
    <style:style style:name="P67" style:family="paragraph" style:parent-style-name="Table_20_Contents">
      <style:paragraph-properties fo:text-align="start" style:justify-single-word="false"/>
      <style:text-properties fo:color="#ffffff" loext:opacity="100%" fo:language="nl" fo:country="NL"/>
    </style:style>
    <style:style style:name="P68" style:family="paragraph" style:parent-style-name="Table_20_Contents">
      <style:text-properties fo:language="nl" fo:country="NL"/>
    </style:style>
    <style:style style:name="P69" style:family="paragraph" style:parent-style-name="Table_20_Contents">
      <style:paragraph-properties fo:text-align="center" style:justify-single-word="false"/>
      <style:text-properties fo:language="nl" fo:country="NL" style:text-underline-style="solid" style:text-underline-width="auto" style:text-underline-color="font-color"/>
    </style:style>
    <style:style style:name="P70" style:family="paragraph" style:parent-style-name="Table_20_Contents">
      <style:paragraph-properties fo:text-align="center" style:justify-single-word="false"/>
      <style:text-properties fo:language="nl" fo:country="NL"/>
    </style:style>
    <style:style style:name="P71" style:family="paragraph" style:parent-style-name="Table_20_Contents">
      <style:paragraph-properties fo:margin-top="0cm" fo:margin-bottom="0cm" style:contextual-spacing="false" fo:text-align="center" style:justify-single-word="false"/>
      <style:text-properties fo:language="nl" fo:country="NL"/>
    </style:style>
    <style:style style:name="P72" style:family="paragraph" style:parent-style-name="Table_20_Contents">
      <style:paragraph-properties fo:text-align="start" style:justify-single-word="false"/>
      <style:text-properties fo:language="nl" fo:country="NL"/>
    </style:style>
    <style:style style:name="P73" style:family="paragraph" style:parent-style-name="Table_20_Contents">
      <style:paragraph-properties fo:margin-top="0cm" fo:margin-bottom="0cm" style:contextual-spacing="false" fo:text-align="start" style:justify-single-word="false"/>
      <style:text-properties fo:language="nl" fo:country="NL"/>
    </style:style>
    <style:style style:name="P74" style:family="paragraph" style:parent-style-name="Table_20_Contents">
      <style:paragraph-properties fo:text-align="end" style:justify-single-word="false"/>
      <style:text-properties fo:language="nl" fo:country="NL"/>
    </style:style>
    <style:style style:name="P75" style:family="paragraph" style:parent-style-name="Table_20_Contents">
      <style:paragraph-properties fo:margin-top="0cm" fo:margin-bottom="0cm" style:contextual-spacing="false" fo:text-align="end" style:justify-single-word="false"/>
      <style:text-properties fo:language="nl" fo:country="NL"/>
    </style:style>
    <style:style style:name="P76" style:family="paragraph" style:parent-style-name="Table_20_Contents">
      <style:paragraph-properties fo:text-align="end" style:justify-single-word="false"/>
      <style:text-properties fo:language="nl" fo:country="NL" fo:font-weight="bold"/>
    </style:style>
    <style:style style:name="P77" style:family="paragraph" style:parent-style-name="Table_20_Contents">
      <style:paragraph-properties fo:text-align="center" style:justify-single-word="false"/>
      <style:text-properties fo:language="nl" fo:country="NL" fo:font-weight="bold"/>
    </style:style>
    <style:style style:name="P78" style:family="paragraph" style:parent-style-name="Table_20_Contents">
      <style:paragraph-properties fo:text-align="start" style:justify-single-word="false"/>
      <style:text-properties fo:language="nl" fo:country="NL" fo:font-weight="bold"/>
    </style:style>
    <style:style style:name="P79" style:family="paragraph" style:parent-style-name="Table_20_Contents">
      <style:paragraph-properties fo:margin-top="0cm" fo:margin-bottom="0cm" style:contextual-spacing="false"/>
      <style:text-properties fo:language="nl" fo:country="NL"/>
    </style:style>
    <style:style style:name="P80" style:family="paragraph" style:parent-style-name="Table_20_Contents">
      <style:text-properties fo:font-size="2pt" fo:language="nl" fo:country="NL" style:font-size-asian="2pt" style:font-size-complex="2pt"/>
    </style:style>
    <style:style style:name="P81" style:family="paragraph" style:parent-style-name="Table_20_Contents">
      <style:paragraph-properties fo:margin-top="0cm" fo:margin-bottom="0cm" style:contextual-spacing="false"/>
      <style:text-properties fo:font-size="9pt" fo:language="nl" fo:country="NL" style:font-size-asian="9pt" style:font-size-complex="9pt"/>
    </style:style>
    <style:style style:name="P82" style:family="paragraph" style:parent-style-name="Table_20_Contents">
      <loext:graphic-properties draw:fill-gradient-name="gradient" draw:fill-hatch-name="hatch"/>
      <style:paragraph-properties fo:margin-top="0cm" fo:margin-bottom="0cm" style:contextual-spacing="false"/>
      <style:text-properties fo:font-size="9pt" fo:language="nl" fo:country="NL" style:font-size-asian="9pt" style:font-size-complex="9pt"/>
    </style:style>
    <style:style style:name="P83" style:family="paragraph" style:parent-style-name="Table_20_Contents">
      <loext:graphic-properties draw:fill-hatch-name="hatch"/>
      <style:paragraph-properties fo:margin-top="0cm" fo:margin-bottom="0cm" style:contextual-spacing="false"/>
      <style:text-properties fo:font-size="9pt" fo:language="nl" fo:country="NL"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nl" fo:country="NL" style:font-size-asian="9pt" style:font-size-complex="9pt"/>
    </style:style>
    <style:style style:name="P8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nl" fo:country="NL" style:font-size-asian="9pt" style:font-size-complex="9pt"/>
    </style:style>
    <style:style style:name="P86"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nl" fo:country="NL" style:font-size-asian="9pt" style:font-size-complex="9pt"/>
    </style:style>
    <style:style style:name="P87" style:family="paragraph" style:parent-style-name="Table_20_Contents">
      <style:paragraph-properties fo:margin-top="0cm" fo:margin-bottom="0cm" style:contextual-spacing="false" fo:text-align="center" style:justify-single-word="false" style:writing-mode="lr-tb"/>
      <style:text-properties fo:font-size="9pt" fo:language="nl" fo:country="NL" style:font-size-asian="9pt" style:font-size-complex="9pt"/>
    </style:style>
    <style:style style:name="P88" style:family="paragraph" style:parent-style-name="Table_20_Contents">
      <style:paragraph-properties fo:text-align="center" style:justify-single-word="false"/>
      <style:text-properties fo:font-size="9pt" fo:language="nl" fo:country="NL"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9pt" fo:language="nl" fo:country="NL" style:font-size-asian="9pt" style:font-size-complex="9pt"/>
    </style:style>
    <style:style style:name="P9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nl" fo:country="NL" style:font-size-asian="9pt" style:font-size-complex="9pt"/>
    </style:style>
    <style:style style:name="P91"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nl" fo:country="NL" style:font-size-asian="9pt" style:font-size-complex="9pt"/>
    </style:style>
    <style:style style:name="P92" style:family="paragraph" style:parent-style-name="Table_20_Contents">
      <style:paragraph-properties fo:text-align="start" style:justify-single-word="false"/>
      <style:text-properties fo:font-size="9pt" fo:language="nl" fo:country="NL" style:font-size-asian="9pt" style:font-size-complex="9pt"/>
    </style:style>
    <style:style style:name="P93" style:family="paragraph" style:parent-style-name="Table_20_Contents">
      <style:paragraph-properties fo:margin-top="0cm" fo:margin-bottom="0cm" style:contextual-spacing="false" fo:text-align="end" style:justify-single-word="false"/>
      <style:text-properties fo:font-size="9pt" fo:language="nl" fo:country="NL" style:font-size-asian="9pt" style:font-size-complex="9pt"/>
    </style:style>
    <style:style style:name="P94" style:family="paragraph" style:parent-style-name="Table_20_Contents">
      <style:text-properties fo:font-size="9pt" fo:language="nl" fo:country="NL" style:font-size-asian="9pt" style:font-size-complex="9pt"/>
    </style:style>
    <style:style style:name="P95" style:family="paragraph" style:parent-style-name="Table_20_Contents">
      <style:text-properties fo:font-size="8pt" fo:language="nl" fo:country="NL" style:font-size-asian="8pt" style:font-size-complex="8pt"/>
    </style:style>
    <style:style style:name="P96" style:family="paragraph" style:parent-style-name="Table_20_Contents">
      <style:paragraph-properties fo:text-align="center" style:justify-single-word="false"/>
      <style:text-properties fo:font-size="8pt" fo:language="nl" fo:country="NL" style:font-size-asian="8pt" style:font-size-complex="8pt"/>
    </style:style>
    <style:style style:name="P97" style:family="paragraph" style:parent-style-name="Table_20_Contents">
      <style:paragraph-properties fo:text-align="start" style:justify-single-word="false"/>
      <style:text-properties fo:font-size="8pt" fo:language="nl" fo:country="NL" style:font-size-asian="8pt" style:font-size-complex="8pt"/>
    </style:style>
    <style:style style:name="P98" style:family="paragraph" style:parent-style-name="Text_20_body">
      <style:text-properties fo:language="nl" fo:country="NL"/>
    </style:style>
    <style:style style:name="P99"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indent="0cm"/>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style:paragraph-properties fo:margin-left="0cm" fo:margin-right="0cm" fo:margin-top="0cm" fo:margin-bottom="0cm" fo:line-height="100%" fo:text-align="center" fo:text-indent="0cm"/>
    </style:style>
    <style:style style:name="P10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cm" fo:margin-bottom="0cm" fo:line-height="100%" fo:text-align="start" fo:text-indent="0cm" style:writing-mode="lr-tb"/>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4"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6"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nl" fo:country="NL" style:font-size-asian="10pt" style:font-size-complex="10pt"/>
    </style:style>
    <style:style style:name="T14" style:family="text">
      <style:text-properties fo:font-size="10pt" fo:language="nl" fo:country="NL"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nl" fo:country="NL" style:font-size-asian="9pt" style:font-size-complex="9pt"/>
    </style:style>
    <style:style style:name="T40" style:family="text">
      <style:text-properties fo:font-size="9pt" fo:language="nl" fo:country="NL" officeooo:rsid="0023dbb9" style:font-size-asian="9pt" style:font-size-complex="9pt"/>
    </style:style>
    <style:style style:name="T41" style:family="text">
      <style:text-properties fo:font-size="9pt" fo:language="nl" fo:country="NL" officeooo:rsid="0091e4f1" style:font-size-asian="9pt" style:font-size-complex="9pt"/>
    </style:style>
    <style:style style:name="T42" style:family="text">
      <style:text-properties fo:font-size="9pt" fo:language="nl" fo:country="NL" officeooo:rsid="0072664e" style:font-size-asian="9pt" style:font-size-complex="9pt"/>
    </style:style>
    <style:style style:name="T43" style:family="text">
      <style:text-properties fo:font-size="9pt" fo:language="nl" fo:country="NL" officeooo:rsid="009b1774" style:font-size-asian="9pt" style:font-size-complex="9pt"/>
    </style:style>
    <style:style style:name="T44" style:family="text">
      <style:text-properties fo:font-size="9pt" fo:language="nl" fo:country="NL" officeooo:rsid="00ab31f3" style:font-size-asian="9pt" style:font-size-complex="9pt"/>
    </style:style>
    <style:style style:name="T45" style:family="text">
      <style:text-properties fo:font-size="9pt" fo:language="nl" fo:country="NL" officeooo:rsid="00b3958c" style:font-size-asian="9pt" style:font-size-complex="9pt"/>
    </style:style>
    <style:style style:name="T46" style:family="text">
      <style:text-properties fo:font-size="9pt" fo:language="nl" fo:country="NL"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72664e"/>
    </style:style>
    <style:style style:name="T54" style:family="text">
      <style:text-properties officeooo:rsid="0083c07d"/>
    </style:style>
    <style:style style:name="T55" style:family="text">
      <style:text-properties fo:language="nl" fo:country="NL"/>
    </style:style>
    <style:style style:name="T56" style:family="text">
      <style:text-properties fo:language="nl" fo:country="NL" officeooo:rsid="000d2c45"/>
    </style:style>
    <style:style style:name="T57" style:family="text">
      <style:text-properties fo:language="nl" fo:country="NL" officeooo:rsid="007eb20e"/>
    </style:style>
    <style:style style:name="T58" style:family="text">
      <style:text-properties fo:language="nl" fo:country="NL" officeooo:rsid="002b09e5"/>
    </style:style>
    <style:style style:name="T59"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draw:g text:anchor-type="paragraph" draw:z-index="0" draw:name="Forme1" draw:style-name="gr1"><draw:g draw:style-name="gr4"><draw:frame draw:style-name="gr425" draw:text-style-name="P113" svg:width="2.946cm" svg:height="1.876cm" svg:x="3.443cm" svg:y="0.551cm"><draw:text-box><text:p text:style-name="P112"><text:span text:style-name="T63">Europese Commissie</text:span></text:p><text:p text:style-name="P112"><text:span text:style-name="T63"/></text:p></draw:text-box></draw:frame></draw:g><draw:g draw:style-name="gr4"><draw:polygon draw:style-name="gr426" draw:text-style-name="P114" svg:width="1.397cm" svg:height="0.819cm" svg:x="0.792cm" svg:y="0.605cm" svg:viewBox="0 0 1398 820" draw:points="1397,820 0,820 0,0 1397,0 1398,0 1398,820"><text:p/></draw:polygon><draw:polygon draw:style-name="gr427" draw:text-style-name="P115" svg:width="0.127cm" svg:height="0.111cm" svg:x="1.427cm" svg:y="0.688cm" svg:viewBox="0 0 128 112" draw:points="63,85 24,112 39,69 0,43 49,43 63,0 78,43 128,43 87,69 103,112"><text:p/></draw:polygon><draw:polygon draw:style-name="gr427" draw:text-style-name="P115" svg:width="0.127cm" svg:height="0.106cm" svg:x="1.427cm" svg:y="1.234cm" svg:viewBox="0 0 128 107" draw:points="63,82 24,107 39,66 0,40 49,40 63,0 77,40 128,40 87,66 103,107"><text:p/></draw:polygon><draw:polygon draw:style-name="gr427" draw:text-style-name="P115" svg:width="0.127cm" svg:height="0.107cm" svg:x="1.582cm" svg:y="1.197cm" svg:viewBox="0 0 128 108" draw:points="64,82 24,108 39,67 0,40 49,40 64,0 78,40 128,40 87,67 104,108"><text:p/></draw:polygon><draw:polygon draw:style-name="gr427" draw:text-style-name="P115" svg:width="0.127cm" svg:height="0.107cm" svg:x="1.582cm" svg:y="0.725cm" svg:viewBox="0 0 128 108" draw:points="64,83 24,108 39,67 0,41 49,41 64,0 78,41 128,41 87,67 104,108"><text:p/></draw:polygon><draw:polygon draw:style-name="gr427" draw:text-style-name="P115" svg:width="0.127cm" svg:height="0.107cm" svg:x="1.7cm" svg:y="0.823cm" svg:viewBox="0 0 128 108" draw:points="63,83 24,108 39,67 0,41 49,41 63,0 79,41 128,41 88,67 103,108"><text:p/></draw:polygon><draw:polygon draw:style-name="gr427" draw:text-style-name="P115" svg:width="0.127cm" svg:height="0.107cm" svg:x="1.7cm" svg:y="1.099cm" svg:viewBox="0 0 128 108" draw:points="63,83 24,108 39,67 0,40 49,40 63,0 79,40 128,40 88,67 103,108"><text:p/></draw:polygon><draw:polygon draw:style-name="gr427" draw:text-style-name="P115" svg:width="0.127cm" svg:height="0.107cm" svg:x="1.74cm" svg:y="0.958cm" svg:viewBox="0 0 128 108" draw:points="65,82 24,108 39,66 0,40 49,40 65,0 79,40 128,40 88,66 103,108"><text:p/></draw:polygon><draw:polygon draw:style-name="gr427" draw:text-style-name="P115" svg:width="0.127cm" svg:height="0.106cm" svg:x="1.27cm" svg:y="0.725cm" svg:viewBox="0 0 128 107" draw:points="65,82 26,107 41,66 0,40 50,40 65,0 79,40 128,40 88,66 103,107"><text:p/></draw:polygon><draw:polygon draw:style-name="gr427" draw:text-style-name="P115" svg:width="0.127cm" svg:height="0.106cm" svg:x="1.159cm" svg:y="0.824cm" svg:viewBox="0 0 128 107" draw:points="65,82 26,107 41,66 0,40 50,40 65,0 79,40 128,40 88,66 103,107"><text:p/></draw:polygon><draw:polygon draw:style-name="gr427" draw:text-style-name="P115" svg:width="0.127cm" svg:height="0.107cm" svg:x="1.12cm" svg:y="0.959cm" svg:viewBox="0 0 128 108" draw:points="65,81 24,108 41,66 0,40 50,40 65,0 79,40 128,40 88,66 103,108"><text:p/></draw:polygon><draw:polygon draw:style-name="gr427" draw:text-style-name="P115" svg:width="0.127cm" svg:height="0.107cm" svg:x="1.159cm" svg:y="1.099cm" svg:viewBox="0 0 128 108" draw:points="65,82 26,108 41,67 0,40 50,40 65,0 79,40 128,40 88,67 103,108"><text:p/></draw:polygon><draw:polygon draw:style-name="gr427" draw:text-style-name="P115" svg:width="0.127cm" svg:height="0.107cm" svg:x="1.275cm" svg:y="1.197cm" svg:viewBox="0 0 128 108" draw:points="64,83 26,108 41,67 0,40 50,40 64,0 79,40 128,40 88,67 103,108"><text:p/></draw:polygon><draw:path draw:style-name="gr428" draw:text-style-name="P116" svg:width="0.97cm" svg:height="0.718cm" svg:x="2.404cm" svg:y="0.018cm" svg:viewBox="0 0 971 719" svg:d="M0 0c0 0 287 402 340 475 52 74 113 132 325 172 213 39 306 58 306 58v14c0 0-135-25-309-59-173-34-245-46-325-142-65-81-337-441-337-441z"><text:p/></draw:path><draw:path draw:style-name="gr428" draw:text-style-name="P116" svg:width="0.97cm" svg:height="0.491cm" svg:x="2.404cm" svg:y="0.478cm" svg:viewBox="0 0 971 492" svg:d="M0 1c0 0 261 241 337 309 81 74 184 101 326 123 136 21 308 46 308 46v13c0 0-162-23-308-45-143-21-244-33-326-100-75-59-337-276-337-276v-71z"><text:p/></draw:path><draw:path draw:style-name="gr428" draw:text-style-name="P116" svg:width="0.97cm" svg:height="0.442cm" svg:x="2.404cm" svg:y="0.584cm" svg:viewBox="0 0 971 443" svg:d="M0 0c0 0 248 203 337 272 82 64 148 83 327 111s307 46 307 46v14c0 0-163-23-308-43-145-21-238-29-326-92-101-71-337-241-337-241z"><text:p/></draw:path><draw:path draw:style-name="gr428" draw:text-style-name="P116" svg:width="0.97cm" svg:height="0.386cm" svg:x="2.404cm" svg:y="0.702cm" svg:viewBox="0 0 971 387" svg:d="M0 0c0 0 283 198 337 233 53 34 124 75 328 101 202 26 306 38 306 38v15c0 0-184-23-306-37-123-13-217-19-327-83-107-63-338-205-338-205z"><text:p/></draw:path><draw:path draw:style-name="gr428" draw:text-style-name="P116" svg:width="0.97cm" svg:height="0.333cm" svg:x="2.404cm" svg:y="0.815cm" svg:viewBox="0 0 971 334" svg:d="M0 0c0 0 284 167 339 194 53 25 118 69 326 92 207 23 306 34 306 34v14c0 0-172-17-307-29-135-13-226-30-327-78-100-48-337-170-337-170z"><text:p/></draw:path><draw:path draw:style-name="gr428" draw:text-style-name="P116" svg:width="0.97cm" svg:height="0.278cm" svg:x="2.404cm" svg:y="0.923cm" svg:viewBox="0 0 971 279" svg:d="M0 0c0 0 251 120 337 158 96 42 177 62 327 77 145 16 307 31 307 31v13c0 0-149-13-307-27-158-13-212-19-327-63-101-41-337-137-337-137z"><text:p/></draw:path><draw:path draw:style-name="gr428" draw:text-style-name="P116" svg:width="0.97cm" svg:height="0.225cm" svg:x="2.404cm" svg:y="1.034cm" svg:viewBox="0 0 971 226" svg:d="M0 0c0 0 199 75 339 124 138 48 244 53 326 61 37 3 306 27 306 27v14c0 0-161-11-306-23-146-11-209-16-327-50-119-35-338-102-338-102z"><text:p/></draw:path><draw:path draw:style-name="gr428" draw:text-style-name="P116" svg:width="0.97cm" svg:height="0.168cm" svg:x="2.404cm" svg:y="1.15cm" svg:viewBox="0 0 971 169" svg:d="M0 0c0 0 201 55 338 86 138 33 263 46 327 49 63 4 306 21 306 21v13c0 0-139-8-307-19-136-8-246-17-327-33-89-17-337-69-337-69z"><text:p/></draw:path><draw:path draw:style-name="gr428" draw:text-style-name="P116" svg:width="0.97cm" svg:height="0.114cm" svg:x="2.404cm" svg:y="1.263cm" svg:viewBox="0 0 971 115" svg:d="M0 0c0 0 165 25 338 52 131 18 308 30 326 31 19 1 307 17 307 17v15c0 0-185-9-307-15-126-7-255-13-327-19-162-15-337-35-337-35z"><text:p/></draw:path><draw:path draw:style-name="gr428" draw:text-style-name="P116" svg:width="0.97cm" svg:height="0.043cm" svg:x="2.404cm" svg:y="1.378cm" svg:viewBox="0 0 971 44" svg:d="M0 0c0 0 259 8 338 10 80 2 633 22 633 22v12h-971z"><text:p/></draw:path><draw:path draw:style-name="gr428" draw:text-style-name="P116" svg:width="0.97cm" svg:height="0.659cm" svg:x="2.404cm" svg:y="0.134cm" svg:viewBox="0 0 971 660" svg:d="M664 594c-234-44-289-120-327-167-40-47-337-427-337-427v70c12 14 266 321 337 402 81 91 208 112 327 134 120 22 307 54 307 54v-12c0 0-247-43-307-54z"><text:p/></draw:path><draw:path draw:style-name="gr428" draw:text-style-name="P116" svg:width="0.97cm" svg:height="0.609cm" svg:x="2.404cm" svg:y="0.239cm" svg:viewBox="0 0 971 610" svg:d="M664 547c-193-33-272-86-327-151-57-64-337-396-337-396v82c12 11 267 287 337 355 80 80 192 101 327 124 136 21 307 49 307 49v-11c0 0-195-32-307-52z"><text:p/></draw:path><draw:path draw:style-name="gr428" draw:text-style-name="P116" svg:width="0.97cm" svg:height="0.55cm" svg:x="2.404cm" svg:y="0.36cm" svg:viewBox="0 0 971 551" svg:d="M664 489c-201-34-241-62-327-143-54-52-325-334-337-346v76c0 0 254 238 337 308 108 92 209 99 327 118 119 19 307 49 307 49v-13c0 0-227-35-307-48z"><text:p/></draw:path><draw:path draw:style-name="gr428" draw:text-style-name="P116" svg:width="1.603cm" svg:height="0.482cm" svg:x="0.132cm" svg:y="0.127cm" svg:viewBox="0 0 1604 483" svg:d="M0 483c0 0 662-62 849-84 293-36 534-75 755-374 0 0 0-17 0-25-135 182-323 307-581 342-253 36-1023 87-1023 87z"><text:p/></draw:path><draw:path draw:style-name="gr428" draw:text-style-name="P116" svg:width="1.603cm" svg:height="0.515cm" svg:x="0.132cm" svg:y="0.018cm" svg:viewBox="0 0 1604 516" svg:d="M0 516c0 0 614-67 817-92 321-39 546-75 787-402 0 0 0-14 0-22-147 198-332 327-613 366-276 38-991 94-991 94z"><text:p/></draw:path><draw:polygon draw:style-name="gr428" draw:text-style-name="P116" svg:width="0.627cm" svg:height="0.043cm" svg:x="0.132cm" svg:y="1.378cm" svg:viewBox="0 0 628 44" draw:points="0,0 628,0 628,44 0,44"><text:p/></draw:polygon><draw:path draw:style-name="gr428" draw:text-style-name="P116" svg:width="0.113cm" svg:height="0.107cm" svg:x="1.621cm" svg:y="0.466cm" svg:viewBox="0 0 114 108" svg:d="M114 31c0 0 0-26 0-31-29 39-69 76-114 108h45c25-23 48-48 69-77z"><text:p/></draw:path><draw:path draw:style-name="gr428" draw:text-style-name="P116" svg:width="0.299cm" svg:height="0.22cm" svg:x="1.436cm" svg:y="0.352cm" svg:viewBox="0 0 300 221" svg:d="M300 28c0 0 0-22 0-28-72 96-178 171-300 221h72c84-42 161-103 228-193z"><text:p/></draw:path><draw:path draw:style-name="gr428" draw:text-style-name="P116" svg:width="0.802cm" svg:height="0.336cm" svg:x="0.932cm" svg:y="0.238cm" svg:viewBox="0 0 803 337" svg:d="M803 27c0 0 0-20 0-27-124 165-315 279-552 312-55 7-147 16-251 25l287-1c190-37 367-109 515-309z"><text:p/></draw:path><draw:path draw:style-name="gr428" draw:text-style-name="P116" svg:width="0.627cm" svg:height="0.048cm" svg:x="0.132cm" svg:y="1.307cm" svg:viewBox="0 0 628 49" svg:d="M628 0c-321 1-628 3-628 3v46c0 0 322-3 628-5z"><text:p/></draw:path><draw:path draw:style-name="gr428" draw:text-style-name="P116" svg:width="0.627cm" svg:height="0.051cm" svg:x="0.132cm" svg:y="1.227cm" svg:viewBox="0 0 628 52" svg:d="M628 0c-318 4-628 6-628 6v46c0 0 325-3 628-8z"><text:p/></draw:path><draw:path draw:style-name="gr428" draw:text-style-name="P116" svg:width="0.627cm" svg:height="0.056cm" svg:x="0.132cm" svg:y="1.15cm" svg:viewBox="0 0 628 57" svg:d="M628 0c-316 4-628 9-628 9v48c0 0 329-6 628-13z"><text:p/></draw:path><draw:path draw:style-name="gr428" draw:text-style-name="P116" svg:width="0.627cm" svg:height="0.059cm" svg:x="0.132cm" svg:y="1.071cm" svg:viewBox="0 0 628 60" svg:d="M628 0c-315 6-628 12-628 12v48c0 0 332-8 628-16z"><text:p/></draw:path><draw:path draw:style-name="gr428" draw:text-style-name="P116" svg:width="0.627cm" svg:height="0.065cm" svg:x="0.132cm" svg:y="0.993cm" svg:viewBox="0 0 628 66" svg:d="M628 0c-311 9-628 17-628 17v49c0 0 337-11 628-22z"><text:p/></draw:path><draw:path draw:style-name="gr428" draw:text-style-name="P116" svg:width="0.627cm" svg:height="0.069cm" svg:x="0.132cm" svg:y="0.913cm" svg:viewBox="0 0 628 70" svg:d="M628 0c-309 11-628 20-628 20v50c0 0 340-12 628-26z"><text:p/></draw:path><draw:path draw:style-name="gr428" draw:text-style-name="P116" svg:width="0.627cm" svg:height="0.075cm" svg:x="0.132cm" svg:y="0.836cm" svg:viewBox="0 0 628 76" svg:d="M628 0c-308 13-628 24-628 24v52c0 0 345-16 628-32z"><text:p/></draw:path><draw:path draw:style-name="gr428" draw:text-style-name="P116" svg:width="0.627cm" svg:height="0.081cm" svg:x="0.132cm" svg:y="0.755cm" svg:viewBox="0 0 628 82" svg:d="M628 0c-304 16-628 29-628 29v53c0 0 349-20 628-38z"><text:p/></draw:path><draw:path draw:style-name="gr428" draw:text-style-name="P116" svg:width="0.627cm" svg:height="0.087cm" svg:x="0.132cm" svg:y="0.673cm" svg:viewBox="0 0 628 88" svg:d="M628 0c-302 20-628 36-628 36v52c0 0 354-24 628-45z"><text:p/></draw:path><draw:path draw:style-name="gr428" draw:text-style-name="P116" svg:width="0.627cm" svg:height="0.093cm" svg:x="0.132cm" svg:y="0.592cm" svg:viewBox="0 0 628 94" svg:d="M628 0c-299 21-628 41-628 41v53c0 0 359-28 628-52z"><text:p/></draw:path><draw:polygon draw:style-name="gr426" draw:text-style-name="P114" svg:width="0.08cm" svg:height="0.819cm" svg:x="6.156cm" svg:y="0.605cm" svg:viewBox="0 0 81 820" draw:points="81,0 0,0 0,820 81,820"><text:p/></draw:polygon></draw:g></draw:g></text:p>
      <text:p text:style-name="P25"><text:span text:style-name="T1">BIJZONDERE EUROBAROMETER 569</text:span> </text:p>
      <text:p text:style-name="P25"/>
      <text:p text:style-name="P25"/>
      <text:p text:style-name="P25"/>
      <text:p text:style-name="P48">Aantrekkelijkheid van beroepsonderwijs en -opleiding </text:p>
      <text:p text:style-name="P25">EUROBAROMETER <text:span text:style-name="T2">VERSLAG</text:span> </text:p>
      <text:p text:style-name="P25">NOVEMBER 2025 </text:p>
      <text:p text:style-name="P25"><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5"/>
      <text:p text:style-name="P25"/>
      <text:p text:style-name="P26">Deze enquête is aangevraagd door de Europese Commissie, directoraat-generaal Werkgelegenheid, Sociale Zaken en Inclusie (DG EMPL) en gecoördineerd door de Europese Commissie, directoraat-generaal Communicatie (DG COMM, eenheid Publieke Opinie en Betrokkenheid van de burger) </text:p>
      <text:p text:style-name="P27">Dit document is geen weergave van het standpunt van de Europese Commissie. De daarin vervatte interpretaties en meningen zijn uitsluitend die van de auteurs. </text:p>
      <table:table table:name="Tableau1" table:style-name="Tableau1">
        <table:table-column table:style-name="Tableau1.A"/>
        <table:table-column table:style-name="Tableau1.B"/>
        <table:table-row>
          <table:table-cell table:style-name="Tableau1.A1" office:value-type="string">
            <text:p text:style-name="P72">Titel van het project </text:p>
          </table:table-cell>
          <table:table-cell table:style-name="Tableau1.A1" office:value-type="string">
            <text:p text:style-name="P74">Aantrekkelijkheid van beroepsonderwijs en -opleiding - Verslag </text:p>
          </table:table-cell>
        </table:table-row>
        <table:table-row>
          <table:table-cell table:style-name="Tableau1.A1" office:value-type="string">
            <text:p text:style-name="P72">Taalversie </text:p>
          </table:table-cell>
          <table:table-cell table:style-name="Tableau1.A1" office:value-type="string">
            <text:p text:style-name="P74">NL </text:p>
          </table:table-cell>
        </table:table-row>
        <table:table-row>
          <table:table-cell table:style-name="Tableau1.A1" office:value-type="string">
            <text:p text:style-name="P72">Media/Volume </text:p>
          </table:table-cell>
          <table:table-cell table:style-name="Tableau1.A1" office:value-type="string">
            <text:p text:style-name="P74">PDF-web </text:p>
          </table:table-cell>
        </table:table-row>
        <table:table-row>
          <table:table-cell table:style-name="Tableau1.A1" office:value-type="string">
            <text:p text:style-name="P72">Catalogusnummer </text:p>
          </table:table-cell>
          <table:table-cell table:style-name="Tableau1.A1" office:value-type="string">
            <text:p text:style-name="P74">KE-01-26-025-NL-N </text:p>
          </table:table-cell>
        </table:table-row>
        <table:table-row>
          <table:table-cell table:style-name="Tableau1.A1" office:value-type="string">
            <text:p text:style-name="P72">ISBN </text:p>
          </table:table-cell>
          <table:table-cell table:style-name="Tableau1.A1" office:value-type="string">
            <text:p text:style-name="P74">978-92-68-37337-8 </text:p>
          </table:table-cell>
        </table:table-row>
        <table:table-row>
          <table:table-cell table:style-name="Tableau1.A1" office:value-type="string">
            <text:p text:style-name="P72">DOI </text:p>
          </table:table-cell>
          <table:table-cell table:style-name="Tableau1.A1" office:value-type="string">
            <text:p text:style-name="P74">10.2767/1737362 </text:p>
          </table:table-cell>
        </table:table-row>
      </table:table>
      <text:p text:style-name="P25">© Europese Unie, 2026 </text:p>
      <text:p text:style-name="P25"><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5"/>
      <text:p text:style-name="P25"/>
      <text:p text:style-name="Standard"><text:span text:style-name="T55">Het beleid van de Commissie inzake hergebruik wordt uitgevoerd bij Besluit 2011/833/EU van de Commissie van 12 december 2011 inzake het hergebruik van documenten van de Commissie (PB L 330 van 14.12.2011, blz. 39, ELI: </text:span><text:a xlink:type="simple" xlink:href="http://data.europa.eu/eli/dec/2011/833/oj" text:style-name="Internet_20_link" text:visited-style-name="Visited_20_Internet_20_Link"><text:span text:style-name="T55">http://data.europa.eu/eli/dec/2011/833/oj</text:span></text:a><text:span text:style-name="T55">). Tenzij anders vermeld, is hergebruik van dit document toegestaan onder de licentie Creative Commons Attribution 4.0 International (CC BY 4.0) (</text:span><text:a xlink:type="simple" xlink:href="https://creativecommons.org/licenses/by/4.0/" text:style-name="Internet_20_link" text:visited-style-name="Visited_20_Internet_20_Link"><text:span text:style-name="T55">https://creativecommons.org/licenses/by/4.0/</text:span></text:a><text:span text:style-name="T55">). Dit betekent dat hergebruik is toegestaan, mits passend krediet wordt gegeven en eventuele wijzigingen worden aangegeven. </text:span></text:p>
      <text:p text:style-name="Standard"><text:a xlink:type="simple" xlink:href="https://www.europa.eu/eurobarometer" text:style-name="Internet_20_link" text:visited-style-name="Visited_20_Internet_20_Link"><text:span text:style-name="T55">https://www.europa.eu/eurobarometer</text:span></text:a><text:span text:style-name="T55">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3" svg:width="5.158cm" svg:height="2.899cm" svg:x="1.191cm" svg:y="-0.425cm"><draw:image xlink:href="Pictures/10000001000001A20000010D054676CE5C0DECD7.png" xlink:type="simple" xlink:show="embed" xlink:actuate="onLoad" draw:mime-type="image/png"><text:p/></draw:image></draw:frame><text:span text:style-name="T13">Document opgesteld door Pierre Dieumegard voor</text:span><text:span text:style-name="T55"> </text:span><text:a xlink:type="simple" xlink:href="https://europokune.eu/" text:style-name="Internet_20_link" text:visited-style-name="Visited_20_Internet_20_Link"><text:span text:style-name="T55">Europokune</text:span></text:a><text:span text:style-name="T14">-Europe Together - and</text:span><text:span text:style-name="T55"> </text:span><text:a xlink:type="simple" xlink:href="https://e-d-e.org/" text:style-name="Internet_20_link" text:visited-style-name="Visited_20_Internet_20_Link"><text:span text:style-name="T55">Europe Democracy Esperanto.</text:span></text:a></text:p>
      <text:p text:style-name="P20">Het <text:span text:style-name="T11">doel</text:span> van dit "voorlopige" document is meer mensen in de Europese Unie in <text:span text:style-name="T53">staat te</text:span> stellen kennis te nemen van documenten die door de Europese Unie zijn geproduceerd (en door hun belastingen worden gefinancierd).</text:p>
      <text:p text:style-name="P28"><text:span text:style-name="T37">Als</text:span><text:span text:style-name="T36"> er geen vertalingen zijn,</text:span> <text:span text:style-name="T36">worden </text:span><text:span text:style-name="T38">burgers</text:span><text:span text:style-name="T36"> uitgesloten van het debat.</text:span></text:p>
      <text:p text:style-name="P4"><text:span text:style-name="T39">Dit</text:span><text:span text:style-name="T55"> </text:span><text:span text:style-name="T40">document “Eurobaro</text:span><text:span text:style-name="T41"> meter”</text:span><text:span text:style-name="T55"> </text:span><text:a xlink:type="simple" xlink:href="https://europa.eu/eurobarometer/surveys/detail/3367" text:style-name="Internet_20_link" text:visited-style-name="Visited_20_Internet_20_Link"><text:span text:style-name="T42">bestond</text:span><text:span text:style-name="T55"> </text:span><text:span text:style-name="T43">alleen</text:span><text:span text:style-name="T55"> </text:span><text:span text:style-name="T39">in</text:span><text:span text:style-name="T55"> </text:span><text:span text:style-name="T39">het Engels,</text:span></text:a><text:span text:style-name="T39"> in</text:span><text:span text:style-name="T55"> </text:span><text:span text:style-name="T44">een pdf-bestand.</text:span><text:span text:style-name="T39"> </text:span><text:span text:style-name="T44">Van het</text:span><text:span text:style-name="T45"> eerste</text:span><text:span text:style-name="T44"> bestand </text:span><text:span text:style-name="T42">hebben we</text:span><text:span text:style-name="T44"> een odt-bestand gemaakt, </text:span><text:span text:style-name="T39">voorbereid door Libre Office-software,</text:span><text:span text:style-name="T55"> </text:span><text:span text:style-name="T40">voor machinevertaling naar andere talen. </text:span><text:span text:style-name="T46">De resultaten zijn</text:span><text:span text:style-name="T55"> </text:span><text:span text:style-name="T41">nu</text:span><text:span text:style-name="T55"> </text:span><text:a xlink:type="simple" xlink:href="https://europokune.eu/article56/ebsp569metiaeduk" text:style-name="Internet_20_link" text:visited-style-name="Visited_20_Internet_20_Link"><text:span text:style-name="T39">beschikbaar in alle officiële talen.</text:span></text:a></text:p>
      <text:p text:style-name="P21"/>
      <text:p text:style-name="P23">Het is wenselijk dat de EU-administratie de vertaling van belangrijke documenten overneemt. “Belangrijke documenten” zijn niet alleen wet- en regelgeving, maar ook <text:span text:style-name="T49">de belangrijke informatie die nodig is om samen weloverwogen beslissingen te nemen.</text:span></text:p>
      <text:p text:style-name="P21">Om onze gemeenschappelijke toekomst samen te bespreken en betrouwbare vertalingen mogelijk te maken, zou de internationale taal Esperanto zeer nuttig zijn vanwege zijn eenvoud, regelmaat en nauwkeurigheid.</text:p>
      <text:p text:style-name="P15">Neem contact met ons op:</text:p>
      <text:p text:style-name="P6"><text:a xlink:type="simple" xlink:href="https://europokune.eu/static6/kontaktu-nin" text:style-name="Internet_20_link" text:visited-style-name="Visited_20_Internet_20_Link"><text:span text:style-name="T55">Kontaktu nin-Ek ! Eŭropo kune !</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9"/>
      <text:table-of-content text:style-name="Sect1" text:protected="true" text:name="Table des matières1">
        <text:table-of-content-source text:outline-level="10">
          <text:index-title-template text:style-name="Contents_20_Heading">Inhoud</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houd</text:p>
          </text:index-title>
          <text:p text:style-name="P2"><text:a xlink:type="simple" xlink:href="#__RefHeading___Toc215552_2930363814" text:style-name="Index_20_Link" text:visited-style-name="Index_20_Link">Inleiding<text:tab/>4</text:a></text:p>
          <text:p text:style-name="P3"><text:a xlink:type="simple" xlink:href="#__RefHeading___Toc215554_2930363814" text:style-name="Index_20_Link" text:visited-style-name="Index_20_Link">Inleiding<text:tab/>5</text:a></text:p>
          <text:p text:style-name="P3"><text:a xlink:type="simple" xlink:href="#__RefHeading___Toc215556_2930363814" text:style-name="Index_20_Link" text:visited-style-name="Index_20_Link">Methodologie<text:tab/>7</text:a></text:p>
          <text:p text:style-name="P2"><text:a xlink:type="simple" xlink:href="#__RefHeading___Toc215558_2930363814" text:style-name="Index_20_Link" text:visited-style-name="Index_20_Link">Belangrijkste bevindingen<text:tab/>8</text:a></text:p>
          <text:p text:style-name="P2"><text:a xlink:type="simple" xlink:href="#__RefHeading___Toc215560_2930363814" text:style-name="Index_20_Link" text:visited-style-name="Index_20_Link">I. Arbeidsmarktresultaten van beroepsonderwijs en -opleiding<text:tab/>10</text:a></text:p>
          <text:p text:style-name="P3"><text:a xlink:type="simple" xlink:href="#__RefHeading___Toc215562_2930363814" text:style-name="Index_20_Link" text:visited-style-name="Index_20_Link">1. BOO leidt tot banen waar veel vraag naar is<text:tab/>11</text:a></text:p>
          <text:p text:style-name="P3"><text:a xlink:type="simple" xlink:href="#__RefHeading___Toc215564_2930363814" text:style-name="Index_20_Link" text:visited-style-name="Index_20_Link">2. BOO leidt tot goed betaalde banen<text:tab/>14</text:a></text:p>
          <text:p text:style-name="P3"><text:a xlink:type="simple" xlink:href="#__RefHeading___Toc215566_2930363814" text:style-name="Index_20_Link" text:visited-style-name="Index_20_Link">3. Bredere arbeidsmarktperceptie<text:tab/>17</text:a></text:p>
          <text:p text:style-name="P2"><text:a xlink:type="simple" xlink:href="#__RefHeading___Toc215568_2930363814" text:style-name="Index_20_Link" text:visited-style-name="Index_20_Link">II. Publieke perceptie van de kwaliteit van beroepsonderwijs en -opleiding en trajecten<text:tab/>21</text:a></text:p>
          <text:p text:style-name="P3"><text:a xlink:type="simple" xlink:href="#__RefHeading___Toc215570_2930363814" text:style-name="Index_20_Link" text:visited-style-name="Index_20_Link">1. Algemeen beeld van beroepsonderwijs en -opleiding in het land<text:tab/>22</text:a></text:p>
          <text:p text:style-name="P3"><text:a xlink:type="simple" xlink:href="#__RefHeading___Toc215572_2930363814" text:style-name="Index_20_Link" text:visited-style-name="Index_20_Link">2. Kwaliteit van het leren<text:tab/>25</text:a></text:p>
          <text:p text:style-name="P3"><text:a xlink:type="simple" xlink:href="#__RefHeading___Toc215574_2930363814" text:style-name="Index_20_Link" text:visited-style-name="Index_20_Link">3. Kwaliteit van het onderwijzend personeel<text:tab/>28</text:a></text:p>
          <text:p text:style-name="P3"><text:a xlink:type="simple" xlink:href="#__RefHeading___Toc215576_2930363814" text:style-name="Index_20_Link" text:visited-style-name="Index_20_Link">4. Kwaliteit van de infrastructuur<text:tab/>30</text:a></text:p>
          <text:p text:style-name="P3"><text:a xlink:type="simple" xlink:href="#__RefHeading___Toc215578_2930363814" text:style-name="Index_20_Link" text:visited-style-name="Index_20_Link">5. Gespecialiseerde technische vaardigheden<text:tab/>32</text:a></text:p>
          <text:p text:style-name="P3"><text:a xlink:type="simple" xlink:href="#__RefHeading___Toc215580_2930363814" text:style-name="Index_20_Link" text:visited-style-name="Index_20_Link">6. Extra leermogelijkheden<text:tab/>34</text:a></text:p>
          <text:p text:style-name="P3"><text:a xlink:type="simple" xlink:href="#__RefHeading___Toc215582_2930363814" text:style-name="Index_20_Link" text:visited-style-name="Index_20_Link">7. Aanbevelingen voor beroepsonderwijs en -opleiding voor jongeren<text:tab/>41</text:a></text:p>
          <text:p text:style-name="P2"><text:a xlink:type="simple" xlink:href="#__RefHeading___Toc215584_2930363814" text:style-name="Index_20_Link" text:visited-style-name="Index_20_Link">III. De beeldkloof tussen beroepsonderwijs en -opleiding en algemeen onderwijs<text:tab/>47</text:a></text:p>
          <text:p text:style-name="P3"><text:a xlink:type="simple" xlink:href="#__RefHeading___Toc215586_2930363814" text:style-name="Index_20_Link" text:visited-style-name="Index_20_Link">1. Vergelijkend beeld van beroepsonderwijs en -opleiding versus algemeen onderwijs<text:tab/>48</text:a></text:p>
          <text:p text:style-name="P3"><text:a xlink:type="simple" xlink:href="#__RefHeading___Toc215588_2930363814" text:style-name="Index_20_Link" text:visited-style-name="Index_20_Link">2. Ervaring met beroepsonderwijs en -opleiding beïnvloedt de keuze van beroepsonderwijs en -opleiding<text:tab/>55</text:a></text:p>
          <text:p text:style-name="P2"><text:a xlink:type="simple" xlink:href="#__RefHeading___Toc215590_2930363814" text:style-name="Index_20_Link" text:visited-style-name="Index_20_Link">IV. Belemmeringen voor deelname aan beroepsonderwijs en -opleiding<text:tab/>63</text:a></text:p>
          <text:p text:style-name="P3"><text:a xlink:type="simple" xlink:href="#__RefHeading___Toc215592_2930363814" text:style-name="Index_20_Link" text:visited-style-name="Index_20_Link">1. Uitdagingen in verband met niet-technische vaardigheden<text:tab/>64</text:a></text:p>
          <text:p text:style-name="P3"><text:a xlink:type="simple" xlink:href="#__RefHeading___Toc215594_2930363814" text:style-name="Index_20_Link" text:visited-style-name="Index_20_Link">2. Uitdagingen in verband met begeleiding en genderstereotypen<text:tab/>68</text:a></text:p>
          <text:p text:style-name="P3"><text:a xlink:type="simple" xlink:href="#__RefHeading___Toc215596_2930363814" text:style-name="Index_20_Link" text:visited-style-name="Index_20_Link">3. Toekomstige uitdagingen<text:tab/>85</text:a></text:p>
          <text:p text:style-name="P2"><text:a xlink:type="simple" xlink:href="#__RefHeading___Toc215598_2930363814" text:style-name="Index_20_Link" text:visited-style-name="Index_20_Link">Conclusie<text:tab/>87</text:a></text:p>
          <text:p text:style-name="P2"><text:a xlink:type="simple" xlink:href="#__RefHeading___Toc303049_2832584591" text:style-name="Index_20_Link" text:visited-style-name="Index_20_Link">Opmerkingen<text:tab/>91</text:a></text:p>
          <text:p text:style-name="P2"><text:a xlink:type="simple" xlink:href="#__RefHeading___Toc215600_2930363814" text:style-name="Index_20_Link" text:visited-style-name="Index_20_Link">Technische specificaties<text:tab/>93</text:a></text:p>
          <text:p text:style-name="P3"><text:a xlink:type="simple" xlink:href="#__RefHeading___Toc215602_2930363814" text:style-name="Index_20_Link" text:visited-style-name="Index_20_Link">Responspercentages<text:tab/>95</text:a></text:p>
          <text:p text:style-name="P3"><text:a xlink:type="simple" xlink:href="#__RefHeading___Toc215604_2930363814" text:style-name="Index_20_Link" text:visited-style-name="Index_20_Link">Gespreksmodus per land<text:tab/>96</text:a></text:p>
          <text:p text:style-name="P3"><text:a xlink:type="simple" xlink:href="#__RefHeading___Toc215606_2930363814" text:style-name="Index_20_Link" text:visited-style-name="Index_20_Link">Foutmarges<text:tab/>97</text:a></text:p>
          <text:p text:style-name="P2"><text:a xlink:type="simple" xlink:href="#__RefHeading___Toc215608_2930363814" text:style-name="Index_20_Link" text:visited-style-name="Index_20_Link">Vragenlijst<text:tab/>98</text:a></text:p>
        </text:index-body>
      </text:table-of-content>
      <text:p text:style-name="P30"/>
      <text:p text:style-name="P29"/>
      <text:h text:style-name="P17" text:outline-level="1"><text:bookmark-start text:name="__RefHeading___Toc215552_2930363814"/>Inleiding <text:bookmark-end text:name="__RefHeading___Toc215552_2930363814"/></text:h>
      <text:p text:style-name="P25"/>
      <text:section text:style-name="Sect2" text:name="Section1">
        <text:h text:style-name="P19" text:outline-level="2"><text:bookmark-start text:name="__RefHeading___Toc215554_2930363814"/>Inleiding<text:bookmark-end text:name="__RefHeading___Toc215554_2930363814"/></text:h>
        <text:p text:style-name="P25">Dit speciale Eurobarometer 569-verslag is een uitgebreide studie die in opdracht van het directoraat-generaal Werkgelegenheid, Sociale Zaken en Inclusie (DG EMPL) van de Europese Commissie is uitgevoerd in november 2025. Dit verslag onderzoekt de aantrekkelijkheid van initieel beroepsonderwijs en -opleiding en verschaft inzicht in de percepties en ervaringen van burgers in de lidstaten. Tenzij anders vermeld, richt de enquête zich op initieel beroepsonderwijs en -opleiding (d.w.z. beroepsopleidingen op het niveau van het hoger secundair onderwijs). In dit verslag verwijst de term beroepsonderwijs en -opleiding naar deze initiële programma’s, tenzij uitdrukkelijk anders vermeld, bijvoorbeeld wanneer hogere of postsecundaire trajecten voor beroepsonderwijs en -opleiding worden besproken. </text:p>
        <text:p text:style-name="P25">De Europese Unie heeft prioriteit gegeven aan het versterken van beroepsonderwijs en -opleiding door middel van verschillende gecoördineerde beleidsinitiatieven. Sinds 2002 biedt het proces van Kopenhagen een kader voor Europese samenwerking op het gebied van beroepsonderwijs en -opleiding, met als doel de kwaliteit, transparantie, mobiliteit en aantrekkelijkheid van stelsels voor beroepsonderwijs en -opleiding in heel Europa te verbeteren.<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5">https://www.cedefop.europa.eu/en/content/copenhagen-declaration</text:span></text:a><text:span text:style-name="T55"> </text:span></text:p></text:note-body></text:note> Voortbouwend op deze basis zijn in de aanbeveling van de Raad van 2020 inzake beroepsonderwijs en -opleiding beginselen op EU-niveau vastgesteld die de nadruk leggen op wendbaarheid, responsiviteit op de arbeidsmarkt, hoge kwaliteit en werkplekleren.<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5">https://www.cedefop.europa.eu/en/content/council-recommendation-24-november-2020-vocational-education-and-training-vet-sustainable</text:span></text:a><text:span text:style-name="T55"> </text:span></text:p></text:note-body></text:note> </text:p>
        <text:p text:style-name="P25">Deze inspanningen zijn versterkt door beleidstoezeggingen zoals de Verklaring van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5">https://www.cedefop.europa.eu/files/osnabrueck_declaration_eu2020.pdf</text:span></text:a><text:span text:style-name="T55"> </text:span></text:p></text:note-body></text:note> en de Verklaring van Herning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5">https://danish-presidency.consilium.europa.eu/media/23xla4rt/herning</text:span></text:a><text:span text:style-name="T55"> </text:span></text:p></text:note-body></text:note> die zijn bekrachtigd door de ministers van beroepsonderwijs en -opleiding van de lidstaten, kandidaat-lidstaten en EER-landen, de Europese sociale partners en de Europese Commissie. In de Verklaring van Herning wordt opnieuw bevestigd dat de inspanningen om beroepsonderwijs en -opleiding aantrekkelijker te maken, inclusief betere kwaliteit en beter afgestemd op de behoeften van de arbeidsmarkt, zullen worden gecoördineerd. </text:p>
        <text:p text:style-name="P25">Hoewel deze beleidskaders duidelijke ambities bevatten, nemen zij de belangrijke uitdagingen die nog bestaan niet weg. Uit deze enquête blijkt dat twee derde van de Europeanen beroepsonderwijs en -opleiding weliswaar in een positief daglicht stelt en de sterke punten ervan op het gebied van vaardigheden die relevant zijn voor het onderwijs op het werk erkent, maar dat driekwart van de Europeanen zegt dat algemeen onderwijs een positiever imago heeft. Genderstereotypen blijven bestaan en beperken de keuze van trajecten: meer dan de helft van de Europeanen (55%) zegt dat STEM-gerelateerde beroepsonderwijs- en -opleidingsgebieden geschikter zijn voor mannen, en meer dan de helft (57%) is van mening dat mannen op zorg- of dienstgerelateerde beroepsonderwijs- en -opleidingsgebieden vaak te maken hebben met sociaal stigma of oordeel. </text:p>
        <text:p text:style-name="P25">Dit verslag geeft een gedetailleerd inzicht in de manier waarop Europeanen beroepsonderwijs en -opleiding zien, met inbegrip van de kwaliteit, toegankelijkheid, relevantie voor de arbeidsmarkt en de sociale factoren die bepalend zijn voor de onderwijskeuzes van mensen en de aantrekkelijkheid van de banen waartoe beroepsonderwijs en -opleiding leiden. De bevindingen zullen dienen als een waardevolle bron voor beleidsmakers, belanghebbenden en het publiek en inzicht bieden in de gebieden die aandacht en verbetering vereisen. Door de in dit verslag vastgestelde uitdagingen aan te pakken, kunnen de lidstaten, in samenwerking met de EU, aanzienlijke stappen zetten om van beroepsonderwijs een echte eerste keuze te maken die zowel tegemoetkomt aan individuele aspiraties als aan de behoeften van de arbeidsmarkt. </text:p>
        <text:p text:style-name="P31">De belangrijkste doelstellingen van deze 202 5 enquête zijn: </text:p>
        <text:p text:style-name="P54">• De publieke perceptie van de kwaliteit van beroepsonderwijs en -opleiding beoordelen, met inbegrip van onderwijsnormen, infrastructuur (d.w.z. de fysieke en digitale apparatuur waartoe lerenden toegang hebben) en leerresultaten </text:p>
        <text:p text:style-name="P54">• Onderzoeken van het bewustzijn en de toegankelijkheid van trajecten voor beroepsonderwijs en -opleiding, met inbegrip van informatieverstrekking en mogelijkheden voor mobiliteit en vervolgonderwijs </text:p>
        <text:p text:style-name="P54">• Begrijp factoren die van invloed zijn op de onderwijskeuzes van jongeren en de rol van begeleiding door leerkrachten, ouders en leeftijdsgenoten </text:p>
        <text:p text:style-name="P54">• Onderzoeken van de perceptie van de relevantie van beroepsonderwijs en -opleiding voor de arbeidsmarkt, met inbegrip van de vraag naar <text:soft-page-break/>werk, loonniveaus, sociale status en toekomstige duurzaamheid </text:p>
        <text:p text:style-name="P54">• genderstereotypen en -vooroordelen in kaart brengen die bepalend zijn voor de keuze tussen algemene en beroepsonderwijstrajecten </text:p>
        <text:p text:style-name="P54">• Vergelijk de houding ten opzichte van beroepsonderwijs en -opleiding in de lidstaten om beste praktijken en gebieden die gerichte interventie vereisen, in kaart te brengen </text:p>
        <text:p text:style-name="P25"/>
        <text:h text:style-name="P19" text:outline-level="2"><text:bookmark-start text:name="__RefHeading___Toc215556_2930363814"/>Methodologie<text:bookmark-end text:name="__RefHeading___Toc215556_2930363814"/></text:h>
        <text:p text:style-name="P25">Deze speciale Eurobarometer 569 over de aantrekkelijkheid van beroepsonderwijs en -opleiding maakt deel uit van Eurobarometer-golf 104,2 en werd in november 2025 uitgevoerd. Ongeveer 26.553 respondenten uit verschillende sociale en demografische groepen werden geïnterviewd in de juiste nationale taal. Deze enquête is uitgevoerd in opdracht van de Europese Commissie, directoraat-generaal Werkgelegenheid, Sociale Zaken en Inclusie (DG EMPL).</text:p>
        <text:p text:style-name="P25">De gebruikte methode was die van de standaard Eurobarometer-enquêtes die werden uitgevoerd door het directoraat-generaal Communicatie (“Public Opinion &amp; Citizens engagement” Unit)<text:note text:id="ftn5" text:note-class="footnote"><text:note-citation>5</text:note-citation><text:note-body><text:p text:style-name="Footnote"><text:span text:style-name="T55">De methodologische benaderingen van de Eurobarometer: </text:span><text:a xlink:type="simple" xlink:href="https://europa.eu/eurobarometer/about/eurobarometer" text:style-name="Internet_20_link" text:visited-style-name="Visited_20_Internet_20_Link"><text:span text:style-name="T55">https://europa.eu/eurobarometer/about/eurobaromete</text:span><text:span text:style-name="T56"> r</text:span></text:a><text:span text:style-name="T56"> </text:span></text:p></text:note-body></text:note>. De interviews werden persoonlijk afgenomen, hetzij fysiek bij mensen thuis, hetzij via video-interactie op afstand in de juiste nationale taal. Interviews met video-interactie op afstand (“online face-to-face” of CAVI, Computer Assisted Video Interviewing), die alleen in Tsjechië, Denemarken, Malta en Finland werden gehouden. Bij dit verslag is een technische nota gevoegd over de gesprekken die zijn gevoerd door de instituten die lid zijn van het Verian-netwerk.</text:p>
        <text:p text:style-name="P49">We willen graag de mensen in de hele Europese Unie bedanken die hun tijd hebben aangeboden om deel te nemen aan deze enquête.</text:p>
        <text:p text:style-name="P49">Zonder hun actieve deelname zou deze studie niet mogelijk zijn geweest.</text:p>
        <text:p text:style-name="P25"/>
        <text:p text:style-name="P32">Opmerking: In dit verslag worden de EU-landen aangeduid met hun officiële afkortingen, zoals hieronder vermeld: </text:p>
        <text:p text:style-name="P25"/>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2">België </text:p>
            </table:table-cell>
            <table:table-cell table:style-name="Tableau2.A1" office:value-type="string">
              <text:p text:style-name="P72">BE</text:p>
            </table:table-cell>
            <table:table-cell table:style-name="Tableau2.A1" office:value-type="string">
              <text:p text:style-name="P72">Litouwen</text:p>
            </table:table-cell>
            <table:table-cell table:style-name="Tableau2.A1" office:value-type="string">
              <text:p text:style-name="P72">LT</text:p>
            </table:table-cell>
          </table:table-row>
          <table:table-row table:style-name="Tableau2.1">
            <table:table-cell table:style-name="Tableau2.A1" office:value-type="string">
              <text:p text:style-name="P72">Bulgarije </text:p>
            </table:table-cell>
            <table:table-cell table:style-name="Tableau2.A1" office:value-type="string">
              <text:p text:style-name="P72">BG</text:p>
            </table:table-cell>
            <table:table-cell table:style-name="Tableau2.A1" office:value-type="string">
              <text:p text:style-name="P72">Luxemburg</text:p>
            </table:table-cell>
            <table:table-cell table:style-name="Tableau2.A1" office:value-type="string">
              <text:p text:style-name="P72">LU</text:p>
            </table:table-cell>
          </table:table-row>
          <table:table-row table:style-name="Tableau2.1">
            <table:table-cell table:style-name="Tableau2.A1" office:value-type="string">
              <text:p text:style-name="P72">Tsjechië </text:p>
            </table:table-cell>
            <table:table-cell table:style-name="Tableau2.A1" office:value-type="string">
              <text:p text:style-name="P72">CZ</text:p>
            </table:table-cell>
            <table:table-cell table:style-name="Tableau2.A1" office:value-type="string">
              <text:p text:style-name="P72">Hongarije</text:p>
            </table:table-cell>
            <table:table-cell table:style-name="Tableau2.A1" office:value-type="string">
              <text:p text:style-name="P72">HU</text:p>
            </table:table-cell>
          </table:table-row>
          <table:table-row table:style-name="Tableau2.1">
            <table:table-cell table:style-name="Tableau2.A1" office:value-type="string">
              <text:p text:style-name="P72">Denemarken </text:p>
            </table:table-cell>
            <table:table-cell table:style-name="Tableau2.A1" office:value-type="string">
              <text:p text:style-name="P72">DK</text:p>
            </table:table-cell>
            <table:table-cell table:style-name="Tableau2.A1" office:value-type="string">
              <text:p text:style-name="P72">Malta</text:p>
            </table:table-cell>
            <table:table-cell table:style-name="Tableau2.A1" office:value-type="string">
              <text:p text:style-name="P72">MT</text:p>
            </table:table-cell>
          </table:table-row>
          <table:table-row table:style-name="Tableau2.1">
            <table:table-cell table:style-name="Tableau2.A1" office:value-type="string">
              <text:p text:style-name="P72">Duitsland </text:p>
            </table:table-cell>
            <table:table-cell table:style-name="Tableau2.A1" office:value-type="string">
              <text:p text:style-name="P72">DE</text:p>
            </table:table-cell>
            <table:table-cell table:style-name="Tableau2.A1" office:value-type="string">
              <text:p text:style-name="P72">Nederland</text:p>
            </table:table-cell>
            <table:table-cell table:style-name="Tableau2.A1" office:value-type="string">
              <text:p text:style-name="P72">NL</text:p>
            </table:table-cell>
          </table:table-row>
          <table:table-row table:style-name="Tableau2.1">
            <table:table-cell table:style-name="Tableau2.A1" office:value-type="string">
              <text:p text:style-name="P72">Estland </text:p>
            </table:table-cell>
            <table:table-cell table:style-name="Tableau2.A1" office:value-type="string">
              <text:p text:style-name="P72">EE</text:p>
            </table:table-cell>
            <table:table-cell table:style-name="Tableau2.A1" office:value-type="string">
              <text:p text:style-name="P72">Oostenrijk</text:p>
            </table:table-cell>
            <table:table-cell table:style-name="Tableau2.A1" office:value-type="string">
              <text:p text:style-name="P72">AT</text:p>
            </table:table-cell>
          </table:table-row>
          <table:table-row table:style-name="Tableau2.1">
            <table:table-cell table:style-name="Tableau2.A1" office:value-type="string">
              <text:p text:style-name="P72">Ierland </text:p>
            </table:table-cell>
            <table:table-cell table:style-name="Tableau2.A1" office:value-type="string">
              <text:p text:style-name="P72">IE</text:p>
            </table:table-cell>
            <table:table-cell table:style-name="Tableau2.A1" office:value-type="string">
              <text:p text:style-name="P72">Polen</text:p>
            </table:table-cell>
            <table:table-cell table:style-name="Tableau2.A1" office:value-type="string">
              <text:p text:style-name="P72">PL</text:p>
            </table:table-cell>
          </table:table-row>
          <table:table-row table:style-name="Tableau2.1">
            <table:table-cell table:style-name="Tableau2.A1" office:value-type="string">
              <text:p text:style-name="P72">Griekenland </text:p>
            </table:table-cell>
            <table:table-cell table:style-name="Tableau2.A1" office:value-type="string">
              <text:p text:style-name="P72">EL</text:p>
            </table:table-cell>
            <table:table-cell table:style-name="Tableau2.A1" office:value-type="string">
              <text:p text:style-name="P72">Portugal</text:p>
            </table:table-cell>
            <table:table-cell table:style-name="Tableau2.A1" office:value-type="string">
              <text:p text:style-name="P72">PT</text:p>
            </table:table-cell>
          </table:table-row>
          <table:table-row table:style-name="Tableau2.1">
            <table:table-cell table:style-name="Tableau2.A1" office:value-type="string">
              <text:p text:style-name="P72">Spanje </text:p>
            </table:table-cell>
            <table:table-cell table:style-name="Tableau2.A1" office:value-type="string">
              <text:p text:style-name="P72">ES</text:p>
            </table:table-cell>
            <table:table-cell table:style-name="Tableau2.A1" office:value-type="string">
              <text:p text:style-name="P72">Roemenië</text:p>
            </table:table-cell>
            <table:table-cell table:style-name="Tableau2.A1" office:value-type="string">
              <text:p text:style-name="P72">RO</text:p>
            </table:table-cell>
          </table:table-row>
          <table:table-row table:style-name="Tableau2.1">
            <table:table-cell table:style-name="Tableau2.A1" office:value-type="string">
              <text:p text:style-name="P72">Frankrijk </text:p>
            </table:table-cell>
            <table:table-cell table:style-name="Tableau2.A1" office:value-type="string">
              <text:p text:style-name="P72">FR</text:p>
            </table:table-cell>
            <table:table-cell table:style-name="Tableau2.A1" office:value-type="string">
              <text:p text:style-name="P72">Slovenië</text:p>
            </table:table-cell>
            <table:table-cell table:style-name="Tableau2.A1" office:value-type="string">
              <text:p text:style-name="P72">SI</text:p>
            </table:table-cell>
          </table:table-row>
          <table:table-row table:style-name="Tableau2.1">
            <table:table-cell table:style-name="Tableau2.A1" office:value-type="string">
              <text:p text:style-name="P72">Kroatië </text:p>
            </table:table-cell>
            <table:table-cell table:style-name="Tableau2.A1" office:value-type="string">
              <text:p text:style-name="P72">HR</text:p>
            </table:table-cell>
            <table:table-cell table:style-name="Tableau2.A1" office:value-type="string">
              <text:p text:style-name="P72">Slowakije</text:p>
            </table:table-cell>
            <table:table-cell table:style-name="Tableau2.A1" office:value-type="string">
              <text:p text:style-name="P72">SK</text:p>
            </table:table-cell>
          </table:table-row>
          <table:table-row table:style-name="Tableau2.1">
            <table:table-cell table:style-name="Tableau2.A1" office:value-type="string">
              <text:p text:style-name="P72">Italië </text:p>
            </table:table-cell>
            <table:table-cell table:style-name="Tableau2.A1" office:value-type="string">
              <text:p text:style-name="P72">IT</text:p>
            </table:table-cell>
            <table:table-cell table:style-name="Tableau2.A1" office:value-type="string">
              <text:p text:style-name="P72">Finland</text:p>
            </table:table-cell>
            <table:table-cell table:style-name="Tableau2.A1" office:value-type="string">
              <text:p text:style-name="P72">FI</text:p>
            </table:table-cell>
          </table:table-row>
          <table:table-row table:style-name="Tableau2.1">
            <table:table-cell table:style-name="Tableau2.A1" office:value-type="string">
              <text:p text:style-name="P72">Republiek Cyprus </text:p>
            </table:table-cell>
            <table:table-cell table:style-name="Tableau2.A1" office:value-type="string">
              <text:p text:style-name="P72">CY*</text:p>
            </table:table-cell>
            <table:table-cell table:style-name="Tableau2.A1" office:value-type="string">
              <text:p text:style-name="P72">Zweden</text:p>
            </table:table-cell>
            <table:table-cell table:style-name="Tableau2.A1" office:value-type="string">
              <text:p text:style-name="P72">SE</text:p>
            </table:table-cell>
          </table:table-row>
          <table:table-row table:style-name="Tableau2.1">
            <table:table-cell table:style-name="Tableau2.A1" office:value-type="string">
              <text:p text:style-name="P72">Letland</text:p>
            </table:table-cell>
            <table:table-cell table:style-name="Tableau2.A1" office:value-type="string">
              <text:p text:style-name="P72">LV</text:p>
            </table:table-cell>
            <table:table-cell table:style-name="Tableau2.A1" office:value-type="string">
              <text:p text:style-name="P68"/>
            </table:table-cell>
            <table:table-cell table:style-name="Tableau2.A1" office:value-type="string">
              <text:p text:style-name="P68"/>
            </table:table-cell>
          </table:table-row>
          <table:table-row table:style-name="Tableau2.1">
            <table:table-cell table:style-name="Tableau2.A1" table:number-columns-spanned="3" office:value-type="string">
              <text:p text:style-name="P72">Europese Unie – gewogen gemiddelde voor de 27 lidstaten</text:p>
            </table:table-cell>
            <table:covered-table-cell/>
            <table:covered-table-cell/>
            <table:table-cell table:style-name="Tableau2.A1" office:value-type="string">
              <text:p text:style-name="P72">EU27</text:p>
            </table:table-cell>
          </table:table-row>
        </table:table>
        <text:p text:style-name="P22">* Cyprus als geheel is een van de 27 lidstaten van de Europese Unie. Het acquis communautaire is echter opgeschort in het deel van het land waarover de regering van de Republiek Cyprus geen zeggenschap heeft. Om praktische redenen worden alleen de gesprekken die worden gevoerd in het deel van het land dat onder zeggenschap staat van de regering van de Republiek Cyprus, opgenomen in de categorie “CY” en in het EU-27-gemiddelde. </text:p>
        <text:p text:style-name="P33"/>
      </text:section>
      <text:h text:style-name="P17" text:outline-level="1"><text:bookmark-start text:name="__RefHeading___Toc215558_2930363814"/>Belangrijkste bevindingen <text:bookmark-end text:name="__RefHeading___Toc215558_2930363814"/></text:h>
      <text:section text:style-name="Sect2" text:name="Section2">
        <text:p text:style-name="P50">Beroepsonderwijs en -opleiding worden beschouwd als van hoge kwaliteit en relevant voor de baan, en worden meestal aanbevolen als onderwijstraject, hoewel het algemene onderwijs een positiever beeld behoudt. </text:p>
        <text:p text:style-name="P53"><text:span text:style-name="T7">■</text:span> Twee op de drie Europeanen (67%) zegt dat beroepsonderwijs en -opleiding in hun land in een positief daglicht worden gesteld, terwijl 73% van mening is dat beroepsonderwijs en -opleiding kwalitatief hoogwaardig leren bieden. </text:p>
        <text:p text:style-name="P53">■ Van beroepsonderwijs en -opleiding wordt aangenomen dat zij baanrelevante technische vaardigheden aanleren (85 % van de respondenten), competente leerkrachten in dienst hebben (79 %) en toegang bieden tot moderne infrastructuur (78 %). </text:p>
        <text:p text:style-name="P53">■ Meer dan de helft (52%) van de zelfstandigen heeft een BOO-kwalificatie, wat de rol van dit traject bij de ondersteuning van zelfstandig ondernemerschap en de oprichting van bedrijven benadrukt. </text:p>
        <text:p text:style-name="P53">■ Tweederde (67%) is van mening dat beroepsonderwijs en -opleiding een weg naar universitaire studies biedt, en vergelijkbare percentages zeggen dat het mogelijkheden biedt om in het buitenland te studeren. </text:p>
        <text:p text:style-name="P53">■ Vijf op de tien Europeanen zou beroepsonderwijs en -opleiding aanbevelen aan jongeren die een hoger secundair traject kiezen, terwijl minder dan vier op de tien (39%) algemeen onderwijs zou aanbevelen. Op tertiair niveau worden ook hogere beroepstrajecten vaker aanbevolen (52%) dan academische trajecten (35%). </text:p>
        <text:p text:style-name="P53">■ Toch is driekwart van de respondenten (75%) van mening dat algemeen onderwijs een positiever imago heeft dan beroepsonderwijs en -opleiding, en meer dan acht op de tien (82%) is van mening dat hoogpresteerders weggestuurd worden van beroepstrajecten. </text:p>
        <text:p text:style-name="P50">Behoefte aan een baan en inkomen is de belangrijkste factor bij het kiezen van beroepsonderwijs en -opleiding </text:p>
        <text:p text:style-name="P53">■ Meer dan de helft van de Europeanen (53%) noemt de noodzaak om een baan te hebben en snel geld te verdienen als de belangrijkste factor die jongeren beïnvloedt om voor beroepsonderwijs en -opleiding te kiezen, en het is de belangrijkste factor in 24 lidstaten. </text:p>
        <text:p text:style-name="P53">■ Advies van ouders (35%) is invloedrijker dan begeleiding door leerkrachten (28%), terwijl het prestige van beroepsonderwijs en -opleiding (16%) en sociale media (14%) veel minder gewicht in de schaal leggen. Dit wijst erop dat er aanzienlijke ruimte is om de status van beroepsonderwijs in het publieke debat te verhogen. </text:p>
        <text:p text:style-name="P53">■ Een op de vijf Europeanen (21%) beschouwt de wens om ondernemer of zelfstandige te worden als een van de belangrijkste factoren voor de keuze voor beroepsonderwijs en -opleiding. </text:p>
        <text:p text:style-name="P50">Banen in verband met beroepsonderwijs en -opleiding gezien als in vraag, goed betaald en groen </text:p>
        <text:p text:style-name="P53">■ Meer dan acht op de tien (82%) Europeanen zeggen dat kwalificaties voor beroepsonderwijs en -opleiding leiden tot banen waar veel vraag naar is. </text:p>
        <text:p text:style-name="P53">■ Tweederde (66%) zegt dat kwalificaties voor beroepsonderwijs en -opleiding leiden tot goedbetaalde banen. </text:p>
        <text:p text:style-name="P53">■ Twee derde (63 %) van de Europeanen zegt dat kwalificaties voor beroepsonderwijs en -opleiding leiden tot banen die bijdragen tot de groene transitie. </text:p>
        <text:p text:style-name="P50">De meningen verschillen over basis- en zachte vaardigheden en inclusiviteit </text:p>
        <text:p text:style-name="P53">■ De helft van de Europeanen zegt dat de programma's voor beroepsonderwijs en -opleiding tekortschieten bij het aanleren van basisvaardigheden zoals geletterdheid of digitale geletterdheid en transversale vaardigheden zoals communicatie of kritisch denken. </text:p>
        <text:p text:style-name="P53">■ Twee derde van de Europeanen zegt dat de programma's voor beroepsonderwijs en -opleiding inclusief genoeg zijn om lerenden te ondersteunen die met belemmeringen worden geconfronteerd, <text:soft-page-break/>hoewel de meningen per lidstaat aanzienlijk verschillen. </text:p>
        <text:p text:style-name="P50">Een generatiekloof vormt de manier waarop beroepsonderwijs en -opleiding worden waargenomen en aanbevolen </text:p>
        <text:p text:style-name="P53">■ Jongeren tussen 15 en 24 jaar zeggen vaker dat leraren en begeleidingsadviseurs gendervooroordelen niet adequaat aanpakken voordat studenten kiezen tussen algemeen en beroepsonderwijs. Deze perceptie komt vaak voor bij 62% van deze jongste leeftijdsgroep, vergeleken met 52% van de 55-plussers. </text:p>
        <text:p text:style-name="P53">■ Jongere respondenten hebben een lagere participatiegraad in beroepsonderwijs en -opleiding (46%) dan de leeftijdsgroep van 25-54 jaar (52-53%) en zijn eerder geneigd algemeen boven beroepsonderwijs aan te bevelen (53% tegenover 33% onder de 55+), waaruit een duidelijke generatiewisseling in attitudes blijkt. </text:p>
        <text:p text:style-name="P53">■ Desalniettemin zullen respondenten die het onderwijs op 20-jarige leeftijd of ouder hebben verlaten, minder vaak beroepstrajecten aanbevelen (43%) dan degenen die tussen 16 en 19 jaar zijn vertrokken (58%). </text:p>
        <text:p text:style-name="P50">Genderstereotypen komen veel voor in onderwijstrajecten en veldkeuzes </text:p>
        <text:p text:style-name="P53">■ Meer dan de helft van de Europeanen zegt dat STEM-gerelateerde beroepsonderwijs- en -opleidingsgebieden meer geschikt zijn voor mannen, maar met grote verschillen tussen de lidstaten, variërend van 86 % in Hongarije en Slowakije tot slechts 15 % in Zweden. </text:p>
        <text:p text:style-name="P53">■ Ongeveer zeven op de tien respondenten (71%) zijn van mening dat vrouwen die geïnteresseerd zijn in technische vakken worden gekanaliseerd naar algemeen onderwijs, terwijl bijna zeven op de tien (69%) zeggen dat vrouwen minder worden aangemoedigd voor STEM-gerelateerd beroepsonderwijs dan mannen. </text:p>
        <text:p text:style-name="P53">■ Zeven op de tien Europeanen zeggen dat mannen die geen hoge academische prestaties leveren, meer onder druk staan dan vrouwen om voor beroepsonderwijs en -opleiding te kiezen dan voor algemeen onderwijs. </text:p>
        <text:p text:style-name="P53">■ Meer dan de helft (57%) zegt dat mannen in zorgverlening of<text:span text:style-name="T50">*</text:span> dienstverlenende beroepsonderwijs- en -opleidingsgebieden te maken hebben met sociaal stigma, wat beperkingen op de keuzemogelijkheden voor beide geslachten aan het licht brengt. </text:p>
        <text:p text:style-name="P33"/>
      </text:section>
      <text:h text:style-name="P17" text:outline-level="1"><text:bookmark-start text:name="__RefHeading___Toc215560_2930363814"/>I. Arbeidsmarktresultaten van beroepsonderwijs en -opleiding <text:bookmark-end text:name="__RefHeading___Toc215560_2930363814"/></text:h>
      <text:p text:style-name="P25"/>
      <text:section text:style-name="Sect2" text:name="Section3">
        <text:h text:style-name="P19" text:outline-level="2"><text:bookmark-start text:name="__RefHeading___Toc215562_2930363814"/>1. BOO leidt tot banen waar veel vraag naar is <text:bookmark-end text:name="__RefHeading___Toc215562_2930363814"/></text:h>
        <text:p text:style-name="P51">Meer dan acht op de tien EU-burgers zeggen dat kwalificaties voor beroepsonderwijs en -opleiding leiden tot banen waar veel vraag naar is op de arbeidsmarkt </text:p>
        <text:p text:style-name="P25">In de hele Europese Unie is 82 % van de respondenten van mening dat kwalificaties op het gebied van beroepsonderwijs en -opleiding leiden tot banen waar veel vraag naar is op de arbeidsmarkt in hun land, waaronder 30 % die het sterk eens is met de verklaring en 52 % die het er doorgaans mee eens zijn.<text:note text:id="ftn6" text:note-class="footnote"><text:note-citation>6</text:note-citation><text:note-body><text:p text:style-name="P13">QB8.4. Vertel me in hoeverre u het eens of oneens bent met elk van de volgende stellingen: BOO-kwalificaties leiden tot banen waar veel vraag naar is op de arbeidsmarkt in (ons land). </text:p></text:note-body></text:note> Slechts 12% is het daar niet mee eens, terwijl 6% het niet weet. </text:p>
        <text:p text:style-name="P25"><draw:g text:anchor-type="paragraph" draw:z-index="3" draw:name="Objet de groupe 1" draw:style-name="gr1"><draw:frame draw:style-name="gr2" draw:text-style-name="P100" svg:width="6.132cm" svg:height="5.845cm" svg:x="10.222cm" svg:y="-1.695cm"><draw:image xlink:href="Pictures/10000000000001CA000001C10C0385DE5F5589C5.png" xlink:type="simple" xlink:show="embed" xlink:actuate="onLoad" draw:mime-type="image/png"><text:p/></draw:image></draw:frame><draw:frame draw:style-name="gr16" draw:text-style-name="P102" svg:width="8.344cm" svg:height="1.551cm" svg:x="9.001cm" svg:y="-4.217cm"><draw:text-box><text:p text:style-name="P101"><text:span text:style-name="T60">Q38.4: Vertel me in hoeverre u het eens of oneens bent met elk van de volgende stellingen: - IVET-kwalificaties leiden tot banen waar veel vraag naar is op de arbeidsmarkt in [ONS LAND] (EU27) (%)) </text:span></text:p></draw:text-box></draw:frame><draw:frame draw:style-name="gr424" draw:text-style-name="P102" svg:width="2.356cm" svg:height="0.902cm" svg:x="10.94cm" svg:y="-2.744cm"><draw:text-box><text:p text:style-name="P101"><text:span text:style-name="T60">Ik weet het niet 6</text:span></text:p></draw:text-box></draw:frame><draw:frame draw:style-name="gr3" draw:text-style-name="P102" svg:width="2.835cm" svg:height="0.902cm" svg:x="9.277cm" svg:y="-2.194cm"><draw:text-box><text:p text:style-name="P101"><text:span text:style-name="T60">Helemaal niet mee eens 2</text:span></text:p></draw:text-box></draw:frame><draw:frame draw:style-name="gr3" draw:text-style-name="P105" svg:width="2.668cm" svg:height="0.902cm" svg:x="8.705cm" svg:y="-1.594cm"><draw:text-box><text:p text:style-name="P104"><text:span text:style-name="T60">Niet mee eens 10</text:span></text:p></draw:text-box></draw:frame><draw:frame draw:style-name="gr424" draw:text-style-name="P105" svg:width="2.83cm" svg:height="0.902cm" svg:x="9.747cm" svg:y="4.191cm"><draw:text-box><text:p text:style-name="P104"><text:span text:style-name="T60">Ik ben het met je eens 52</text:span></text:p></draw:text-box></draw:frame><draw:frame draw:style-name="gr3" draw:text-style-name="P102" svg:width="1.726cm" svg:height="1.227cm" svg:x="15.413cm" svg:y="-1.524cm"><draw:text-box><text:p text:style-name="P101"><text:span text:style-name="T60">Helemaal mee eens 30</text:span></text:p></draw:text-box></draw:frame></draw:g>Deze brede bevinding kan in de loop van de tijd worden vergeleken, met een toename van de overeenstemming in vergelijking met de resultaten die in 2011 werden waargenomen ; In de Cedefop-enquête van 2016 (EU28) was 86 % van de respondenten van mening dat mensen in het beroepsonderwijs vaardigheden leerden die werkgevers nodig hadden,<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nl/tools/opinion-survey-on-vet?visualisation=MAP&amp;topic=group4&amp;question=Q18T2__Q&amp;answer=Q18T2_A1&amp;subset=EducationLevel&amp;subsetVal=All&amp;country=AT&amp;</text:span><text:span text:style-name="T57"> c</text:span><text:span text:style-name="T55"> ountryB=EU28.</text:span></text:a><text:span text:style-name="T55"> De formulering van de vraag verschilt van de huidige enquête: “De volgende uitspraken gaan over de banen die mensen kunnen krijgen na het beroepsonderwijs in het hoger secundair onderwijs. In hoeverre bent u het met elk van hen eens of oneens?-Mensen in het beroepsonderwijs leren vaardigheden die werkgevers in uw land nodig hebben” </text:span></text:p></text:note-body></text:note> terwijl uit de Eurobarometer-enquête van 2011 over beroepsonderwijs en -opleiding (EU27) bleek dat 73 % van de respondenten van mening was dat beroepsonderwijs en -opleiding leidden tot beroepen waar veel vraag naar is op de arbeidsmarkt.<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QA10.11. De formulering van de vraag verschilt van de huidige enquête en verwijst in grote lijnen naar beroepsonderwijs en -opleiding in plaats van specifiek naar initieel beroepsonderwijs en -opleiding: “Vertel me in hoeverre u het eens of oneens bent met elk van de volgende stellingen Beroepsonderwijs en -opleiding leidt tot beroepen waar op de arbeidsmarkt veel vraag naar is.” </text:span></text:p></text:note-body></text:note> </text:p>
        <text:p text:style-name="P33"/>
        <text:p text:style-name="P25"><draw:g text:anchor-type="paragraph" draw:z-index="70" draw:name="Objet de groupe 2" draw:style-name="gr1"><draw:frame draw:style-name="gr2" draw:text-style-name="P100" svg:width="16.805cm" svg:height="7.367cm" svg:x="0.03cm" svg:y="4.999cm"><draw:image xlink:href="Pictures/1000000000000554000002569B26B4695693A5B5.png" xlink:type="simple" xlink:show="embed" xlink:actuate="onLoad" draw:mime-type="image/png"><text:p/></draw:image></draw:frame><draw:frame draw:style-name="gr3" draw:text-style-name="P102" svg:width="17.125cm" svg:height="0.902cm" svg:x="-0.261cm" svg:y="4.048cm"><draw:text-box><text:p text:style-name="P101"><text:span text:style-name="T60">QB8.4. Gelieve mij te vertellen in hoeverre u het eens of oneens bent met elk van de volgende stellingen:- IVET-kwalificaties leiden tot banen waar veel vraag naar is op de arbeidsmarkt in (ONS LAND) (%)</text:span></text:p></draw:text-box></draw:frame><draw:g draw:style-name="gr4"><draw:frame draw:style-name="gr2" draw:text-style-name="P100" svg:width="14.1cm" svg:height="0.96cm" svg:x="0.03cm" svg:y="12.337cm"><draw:image xlink:href="Pictures/100000000000022300000022902E68B765C34830.png" xlink:type="simple" xlink:show="embed" xlink:actuate="onLoad" draw:mime-type="image/png"><text:p/></draw:image></draw:frame><draw:frame draw:style-name="gr5" draw:text-style-name="P102" svg:width="2.925cm" svg:height="0.902cm" svg:x="0.492cm" svg:y="12.511cm"><draw:text-box><text:p text:style-name="P101"><text:span text:style-name="T60">Helemaal mee eens</text:span></text:p></draw:text-box></draw:frame><draw:frame draw:style-name="gr6" draw:text-style-name="P102" svg:width="2.946cm" svg:height="1.006cm" svg:x="3.5cm" svg:y="12.488cm"><draw:text-box><text:p text:style-name="P101"><text:span text:style-name="T60">De neiging om het eens te zijn</text:span></text:p></draw:text-box></draw:frame><draw:frame draw:style-name="gr5" draw:text-style-name="P102" svg:width="3.282cm" svg:height="0.902cm" svg:x="6.683cm" svg:y="12.532cm"><draw:text-box><text:p text:style-name="P101"><text:span text:style-name="T60">De neiging om het oneens te zijn</text:span></text:p></draw:text-box></draw:frame><draw:frame draw:style-name="gr5" draw:text-style-name="P102" svg:width="3.484cm" svg:height="0.902cm" svg:x="10.312cm" svg:y="12.49cm"><draw:text-box><text:p text:style-name="P101"><text:span text:style-name="T60">Helemaal niet mee eens</text:span></text:p></draw:text-box></draw:frame><draw:frame draw:style-name="gr7" draw:text-style-name="P102" svg:width="2.518cm" svg:height="0.687cm" svg:x="14.034cm" svg:y="12.49cm"><draw:text-box><text:p text:style-name="P101"><text:span text:style-name="T60">Weet ik niet</text:span></text:p></draw:text-box></draw:frame></draw:g></draw:g>In de huidige enquête lopen de standpunten van lidstaat tot lidstaat uiteen, met de hoogste mate van overeenstemming in Denemarken (93 %), Zweden (91 %) en Ierland (90 %). De laagste niveaus worden geregistreerd in Estland (66%), Roemenië (67%) en Bulgarije (70%). In 19 lidstaten zijn ten minste acht op de tien respondenten het erover eens dat kwalificaties voor beroepsonderwijs en -opleiding leiden tot banen waar veel vraag naar is op de arbeidsmarkt. </text:p>
        <text:p text:style-name="P33">De meningen over de mate waarin kwalificaties van beroepsonderwijs en -opleiding leiden tot banen waar veel vraag naar is, verschillen per sociaaldemografische en attitudinale factor, en wel als volgt. </text:p>
        <text:p text:style-name="P53">■ 88 % van de respondenten is van mening dat kwalificaties voor beroepsonderwijs en -opleiding leiden tot banen waar veel vraag naar is, terwijl 74 % van de respondenten aangeeft dat beroepsonderwijs en -opleiding in hun land positief worden beoordeeld. </text:p>
        <text:p text:style-name="P53">■ Er is meer overeenstemming onder respondenten die van mening zijn dat jongeren voldoende informatie krijgen over mogelijkheden voor beroepsonderwijs en -opleiding (88%) dan onder degenen die van mening zijn dat zij dat niet doen (75%). </text:p>
        <text:p text:style-name="P53">■ Er zijn enkele verschillen per sociaal-professionele categorie: 85% van de managers is van mening dat kwalificaties voor beroepsonderwijs en -opleiding leiden tot veelgevraagde banen, tegenover 79% van de huiseigenaren,<text:note text:id="ftn9" text:note-class="footnote"><text:note-citation>9</text:note-citation><text:note-body><text:p text:style-name="P13">Huispersonen worden gedefinieerd als personen die verantwoordelijk zijn voor het gewone winkelen en het verzorgen van het huis, of zonder enige huidige bezetting, niet werken </text:p></text:note-body></text:note> werkloze respondenten en studenten. </text:p>
        <text:p text:style-name="P53">■ Respondenten die hun opleiding op de leeftijd van 20 jaar of later hebben beëindigd, zijn het meest geneigd te geloven dat kwalificaties van beroepsonderwijs en -opleiding leiden tot banen met een grote vraag (84%), gevolgd door degenen die tussen de 16 en 19 jaar zijn geëindigd (82%) en degenen die hun opleiding op de leeftijd van 15 jaar of jonger hebben beëindigd (77%). </text:p>
        <text:p text:style-name="P53">■ Er zijn ook slechts kleine verschillen naar leeftijd van de respondenten. Het percentage dat het ermee eens is dat kwalificaties voor beroepsonderwijs en -opleiding leiden tot banen met een hoge vraag is het hoogst onder de 40-54-jarigen (83 %), met slechts een lichte daling tot 82 % onder de 55-plussers, 81 % onder de 25-39-jarigen en 79 % onder de respondenten van 15-24 jaar. </text:p>
        <text:p text:style-name="P53">■ Er zijn slechts marginale verschillen in perceptie naar geslacht. </text:p>
        <text:p text:style-name="P53">■ De verschillen tussen degenen die zelf beroepsonderwijs en -opleiding hebben gevolgd en degenen die dat niet hebben gedaan, zijn ook marginaal. </text:p>
        <text:p text:style-name="P25"/>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2">QB8.4 Vertel me alstublieft in hoeverre u het eens of oneens bent met elk van de volgende stellingen: IVET-kwalificaties leiden tot banen waar veel vraag naar is op de arbeidsmarkt in (ons land) (%-EU) </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5">Totaal 'Akkoord'</text:p>
            </table:table-cell>
            <table:table-cell table:style-name="Tableau3.A1" office:value-type="string">
              <text:p text:style-name="P85">Totaal 'Niet mee eens' </text:p>
            </table:table-cell>
            <table:table-cell table:style-name="Tableau3.A1" office:value-type="string">
              <text:p text:style-name="P85">Ik weet het niet</text:p>
            </table:table-cell>
          </table:table-row>
          <table:table-row>
            <table:table-cell table:style-name="Tableau3.A1" office:value-type="string">
              <text:p text:style-name="P90">EU27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4" table:number-columns-spanned="4" office:value-type="string">
              <text:p text:style-name="P60">Geslacht</text:p>
            </table:table-cell>
            <table:covered-table-cell/>
            <table:covered-table-cell/>
            <table:covered-table-cell/>
          </table:table-row>
          <table:table-row>
            <table:table-cell table:style-name="Tableau3.A1" office:value-type="string">
              <text:p text:style-name="P90">Man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Vrouw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4" table:number-columns-spanned="4" office:value-type="string">
              <text:p text:style-name="P60">Leeftijd</text:p>
            </table:table-cell>
            <table:covered-table-cell/>
            <table:covered-table-cell/>
            <table:covered-table-cell/>
          </table:table-row>
          <table:table-row>
            <table:table-cell table:style-name="Tableau3.A1" office:value-type="string">
              <text:p text:style-name="P90">15-24 </text:p>
            </table:table-cell>
            <table:table-cell table:style-name="Tableau3.B3" office:value-type="float" office:value="79">
              <text:p text:style-name="P85">79</text:p>
            </table:table-cell>
            <table:table-cell table:style-name="Tableau3.B3" office:value-type="float" office:value="16">
              <text:p text:style-name="P85">16</text:p>
            </table:table-cell>
            <table:table-cell table:style-name="Tableau3.B3" office:value-type="float" office:value="5">
              <text:p text:style-name="P85">5</text:p>
            </table:table-cell>
          </table:table-row>
          <table:table-row>
            <table:table-cell table:style-name="Tableau3.A1" office:value-type="string">
              <text:p text:style-name="P90">25-39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40-54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gt;=55</text:p>
            </table:table-cell>
            <table:table-cell table:style-name="Tableau3.B3" office:value-type="float" office:value="82">
              <text:p text:style-name="P85">82</text:p>
            </table:table-cell>
            <table:table-cell table:style-name="Tableau3.B3" office:value-type="float" office:value="11">
              <text:p text:style-name="P85">11</text:p>
            </table:table-cell>
            <table:table-cell table:style-name="Tableau3.B3" office:value-type="float" office:value="7">
              <text:p text:style-name="P85">7</text:p>
            </table:table-cell>
          </table:table-row>
          <table:table-row>
            <table:table-cell table:style-name="Tableau3.A4" table:number-columns-spanned="4" office:value-type="string">
              <text:p text:style-name="P60">Onderwijs (Einde van)</text:p>
            </table:table-cell>
            <table:covered-table-cell/>
            <table:covered-table-cell/>
            <table:covered-table-cell/>
          </table:table-row>
          <table:table-row>
            <table:table-cell table:style-name="Tableau3.A1" office:value-type="string">
              <text:p text:style-name="P90">&lt;=-15</text:p>
            </table:table-cell>
            <table:table-cell table:style-name="Tableau3.B3" office:value-type="float" office:value="77">
              <text:p text:style-name="P85">77</text:p>
            </table:table-cell>
            <table:table-cell table:style-name="Tableau3.B3" office:value-type="float" office:value="11">
              <text:p text:style-name="P85">11</text:p>
            </table:table-cell>
            <table:table-cell table:style-name="Tableau3.B3" office:value-type="float" office:value="12">
              <text:p text:style-name="P63">12</text:p>
            </table:table-cell>
          </table:table-row>
          <table:table-row>
            <table:table-cell table:style-name="Tableau3.A1" office:value-type="string">
              <text:p text:style-name="P90">16-19 </text:p>
            </table:table-cell>
            <table:table-cell table:style-name="Tableau3.B3" office:value-type="float" office:value="82">
              <text:p text:style-name="P85">82</text:p>
            </table:table-cell>
            <table:table-cell table:style-name="Tableau3.B3" office:value-type="float" office:value="13">
              <text:p text:style-name="P85">13</text:p>
            </table:table-cell>
            <table:table-cell table:style-name="Tableau3.B3" office:value-type="float" office:value="5">
              <text:p text:style-name="P85">5</text:p>
            </table:table-cell>
          </table:table-row>
          <table:table-row>
            <table:table-cell table:style-name="Tableau3.A1" office:value-type="string">
              <text:p text:style-name="P90">&gt;=20</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1" office:value-type="string">
              <text:p text:style-name="P90">Nog steeds aan het studeren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4" table:number-columns-spanned="4" office:value-type="string">
              <text:p text:style-name="P60">Sociaal-professionele categorie</text:p>
            </table:table-cell>
            <table:covered-table-cell/>
            <table:covered-table-cell/>
            <table:covered-table-cell/>
          </table:table-row>
          <table:table-row>
            <table:table-cell table:style-name="Tableau3.A1" office:value-type="string">
              <text:p text:style-name="P90">Zelfstandigen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Managers </text:p>
            </table:table-cell>
            <table:table-cell table:style-name="Tableau3.B3" office:value-type="float" office:value="85">
              <text:p text:style-name="P85">85</text:p>
            </table:table-cell>
            <table:table-cell table:style-name="Tableau3.B3" office:value-type="float" office:value="11">
              <text:p text:style-name="P85">11</text:p>
            </table:table-cell>
            <table:table-cell table:style-name="Tableau3.B3" office:value-type="float" office:value="4">
              <text:p text:style-name="P85">4</text:p>
            </table:table-cell>
          </table:table-row>
          <table:table-row>
            <table:table-cell table:style-name="Tableau3.A1" office:value-type="string">
              <text:p text:style-name="P90">Andere witte halsbanden </text:p>
            </table:table-cell>
            <table:table-cell table:style-name="Tableau3.B3" office:value-type="float" office:value="83">
              <text:p text:style-name="P85">83</text:p>
            </table:table-cell>
            <table:table-cell table:style-name="Tableau3.B3" office:value-type="float" office:value="13">
              <text:p text:style-name="P85">13</text:p>
            </table:table-cell>
            <table:table-cell table:style-name="Tableau3.B3" office:value-type="float" office:value="4">
              <text:p text:style-name="P85">4</text:p>
            </table:table-cell>
          </table:table-row>
          <table:table-row>
            <table:table-cell table:style-name="Tableau3.A1" office:value-type="string">
              <text:p text:style-name="P90">Handarbeiders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Huis personen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1" office:value-type="string">
              <text:p text:style-name="P90">Werklozen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1" office:value-type="string">
              <text:p text:style-name="P90">Gepensioneerd </text:p>
            </table:table-cell>
            <table:table-cell table:style-name="Tableau3.B3" office:value-type="float" office:value="81">
              <text:p text:style-name="P85">81</text:p>
            </table:table-cell>
            <table:table-cell table:style-name="Tableau3.B3" office:value-type="float" office:value="11">
              <text:p text:style-name="P85">11</text:p>
            </table:table-cell>
            <table:table-cell table:style-name="Tableau3.B3" office:value-type="float" office:value="8">
              <text:p text:style-name="P85">8</text:p>
            </table:table-cell>
          </table:table-row>
          <table:table-row>
            <table:table-cell table:style-name="Tableau3.A1" office:value-type="string">
              <text:p text:style-name="P90">Studenten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bjectieve verstedelijking</text:p>
            </table:table-cell>
            <table:covered-table-cell/>
            <table:covered-table-cell/>
            <table:covered-table-cell/>
          </table:table-row>
          <table:table-row>
            <table:table-cell table:style-name="Tableau3.A1" office:value-type="string">
              <text:p text:style-name="P90">Landelijk gebied of dorp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1" office:value-type="string">
              <text:p text:style-name="P90">Kleine of middelgrote stad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1" office:value-type="string">
              <text:p text:style-name="P90">Grote stad </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4" table:number-columns-spanned="4" office:value-type="string">
              <text:p text:style-name="P60">Perceptie van IVET in (ons land)</text:p>
            </table:table-cell>
            <table:covered-table-cell/>
            <table:covered-table-cell/>
            <table:covered-table-cell/>
          </table:table-row>
          <table:table-row>
            <table:table-cell table:style-name="Tableau3.A1" office:value-type="string">
              <text:p text:style-name="P90">Positief </text:p>
            </table:table-cell>
            <table:table-cell table:style-name="Tableau3.B3" office:value-type="float" office:value="88">
              <text:p text:style-name="P85">88</text:p>
            </table:table-cell>
            <table:table-cell table:style-name="Tableau3.B3" office:value-type="float" office:value="9">
              <text:p text:style-name="P85">9</text:p>
            </table:table-cell>
            <table:table-cell table:style-name="Tableau3.B3" office:value-type="float" office:value="3">
              <text:p text:style-name="P85">3</text:p>
            </table:table-cell>
          </table:table-row>
          <table:table-row>
            <table:table-cell table:style-name="Tableau3.A1" office:value-type="string">
              <text:p text:style-name="P90">Negatief </text:p>
            </table:table-cell>
            <table:table-cell table:style-name="Tableau3.B3" office:value-type="float" office:value="74">
              <text:p text:style-name="P85">74</text:p>
            </table:table-cell>
            <table:table-cell table:style-name="Tableau3.B3" office:value-type="float" office:value="21">
              <text:p text:style-name="P85">21</text:p>
            </table:table-cell>
            <table:table-cell table:style-name="Tableau3.B3" office:value-type="float" office:value="5">
              <text:p text:style-name="P85">5</text:p>
            </table:table-cell>
          </table:table-row>
          <table:table-row>
            <table:table-cell table:style-name="Tableau3.A4" table:number-columns-spanned="4" office:value-type="string">
              <text:p text:style-name="P60">Ooit initieel beroepsonderwijs gevolgd (hoger secundair)</text:p>
            </table:table-cell>
            <table:covered-table-cell/>
            <table:covered-table-cell/>
            <table:covered-table-cell/>
          </table:table-row>
          <table:table-row>
            <table:table-cell table:style-name="Tableau3.A1" office:value-type="string">
              <text:p text:style-name="P90">Ja </text:p>
            </table:table-cell>
            <table:table-cell table:style-name="Tableau3.B3" office:value-type="float" office:value="84">
              <text:p text:style-name="P85">84</text:p>
            </table:table-cell>
            <table:table-cell table:style-name="Tableau3.B3" office:value-type="float" office:value="12">
              <text:p text:style-name="P85">12</text:p>
            </table:table-cell>
            <table:table-cell table:style-name="Tableau3.B3" office:value-type="float" office:value="4">
              <text:p text:style-name="P85">4</text:p>
            </table:table-cell>
          </table:table-row>
          <table:table-row>
            <table:table-cell table:style-name="Tableau3.A1" office:value-type="string">
              <text:p text:style-name="P90">Nee </text:p>
            </table:table-cell>
            <table:table-cell table:style-name="Tableau3.B3" office:value-type="float" office:value="80">
              <text:p text:style-name="P85">80</text:p>
            </table:table-cell>
            <table:table-cell table:style-name="Tableau3.B3" office:value-type="float" office:value="13">
              <text:p text:style-name="P85">13</text:p>
            </table:table-cell>
            <table:table-cell table:style-name="Tableau3.B3" office:value-type="float" office:value="7">
              <text:p text:style-name="P85">7</text:p>
            </table:table-cell>
          </table:table-row>
        </table:table>
        <text:p text:style-name="P25"/>
        <text:h text:style-name="P19" text:outline-level="2"><text:bookmark-start text:name="__RefHeading___Toc215564_2930363814"/>2. BOO leidt tot goed betaalde banen <text:bookmark-end text:name="__RefHeading___Toc215564_2930363814"/></text:h>
        <text:p text:style-name="P51">Tweederde van de EU-burgers denkt dat kwalificaties voor beroepsonderwijs en -opleiding leiden tot goed betaalde banen</text:p>
        <text:p text:style-name="P25">In de hele Europese Unie is 66 % van de respondenten van mening dat kwalificaties voor beroepsonderwijs en -opleiding leiden tot banen die goed worden betaald, waaronder 15 % die het daar sterk mee eens zijn en 51 % die het er doorgaans mee eens zijn.<text:note text:id="ftn10" text:note-class="footnote"><text:note-citation>10</text:note-citation><text:note-body><text:p text:style-name="P13">QB8.2. Vertel me in hoeverre u het eens of oneens bent met elk van de volgende stellingen: Kwalificaties voor beroepsonderwijs en -opleiding leiden tot banen die goed worden betaald. </text:p></text:note-body></text:note> Ongeveer een kwart van de respondenten is het niet eens met deze stelling (27%), terwijl 7% het niet weet. </text:p>
        <text:p text:style-name="P25">Dit resultaat kan worden vergeleken met dat van eerdere enquêtes, met een algemene toename van het aandeel respondenten dat het eens is met deze verklaring: uit de Cedefop-enquête van 2016 (EU28) bleek dat 60 % van de respondenten van mening was dat beroepsonderwijs en -opleiding tot goedbetaalde banen leidden,<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nl/tools/opinion-survey-on-vet?visualisation=MAP&amp;topic=group4&amp;question=Q18T2__Q&amp;answer=Q18T2_A1&amp;subset=EducationLevel&amp;subsetVal=All&amp;country=AT&amp;countryB=EU28</text:span></text:a><text:span text:style-name="T55">. De formulering van de vraag verschilt van de huidige enquête: "De volgende uitspraken gaan over de banen die mensen kunnen krijgen na het beroepsonderwijs in het hoger secundair onderwijs. In hoeverre bent u het met elk van hen eens of oneens? — Beroepsonderwijs leidt tot goed betaalde banen”. </text:span></text:p></text:note-body></text:note> terwijl in de Eurobarometer-enquête over beroepsonderwijs en -opleiding van 2011 (EU27) 55 % zei dat beroepsopleiding tot goedbetaalde banen leidde.<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QA10.9: "Vocationeel onderwijs en beroepsopleiding leidt tot goed betaalde banen". </text:span></text:p></text:note-body></text:note> </text:p>
        <text:p text:style-name="P25"><draw:g text:anchor-type="paragraph" draw:z-index="65" draw:name="Objet de groupe 4" draw:style-name="gr1"><draw:frame draw:style-name="gr2" draw:text-style-name="P100"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2" svg:width="2.107cm" svg:height="1.227cm" svg:x="14.152cm" svg:y="-4.828cm"><draw:text-box><text:p text:style-name="P101"><text:span text:style-name="T60">Helemaal mee eens 15</text:span></text:p></draw:text-box></draw:frame><draw:frame draw:style-name="gr3" draw:text-style-name="P102" svg:width="1.923cm" svg:height="0.902cm" svg:x="11.462cm" svg:y="-5.311cm"><draw:text-box><text:p text:style-name="P101"><text:span text:style-name="T60">Ik weet het niet 7</text:span></text:p></draw:text-box></draw:frame><draw:frame draw:style-name="gr3" draw:text-style-name="P105" svg:width="2.424cm" svg:height="0.902cm" svg:x="9.144cm" svg:y="-4.713cm"><draw:text-box><text:p text:style-name="P104"><text:span text:style-name="T60">Helemaal niet mee eens 4</text:span></text:p></draw:text-box></draw:frame><draw:frame draw:style-name="gr15" draw:text-style-name="P105" svg:width="1.841cm" svg:height="1.227cm" svg:x="8.721cm" svg:y="-3.009cm"><draw:text-box><text:p text:style-name="P104"><text:span text:style-name="T60">Niet mee eens 23</text:span></text:p></draw:text-box></draw:frame><draw:frame draw:style-name="gr3" draw:text-style-name="P102" svg:width="1.638cm" svg:height="1.227cm" svg:x="14.579cm" svg:y="0.557cm"><draw:text-box><text:p text:style-name="P101"><text:span text:style-name="T60">Ik ben het eens met 51</text:span></text:p></draw:text-box></draw:frame><draw:frame draw:style-name="gr16" draw:text-style-name="P102" svg:width="7.063cm" svg:height="1.551cm" svg:x="9.421cm" svg:y="-6.761cm"><draw:text-box><text:p text:style-name="P101"><text:span text:style-name="T60">QB8.2: Vertel me in hoeverre u het eens of oneens bent met elk van de volgende stellingen: - IVET-kwalificaties leiden tot goed betaalde banen (EU27) (%) </text:span></text:p></draw:text-box></draw:frame></draw:g></draw:g></text:p>
        <text:p text:style-name="P33"/>
        <text:p text:style-name="P25"><draw:g text:anchor-type="paragraph" draw:z-index="4" draw:name="Objet de groupe 3" draw:style-name="gr1"><draw:frame draw:style-name="gr2" draw:text-style-name="P100"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100" svg:width="14.098cm" svg:height="0.96cm" svg:x="0.469cm" svg:y="15.108cm"><draw:image xlink:href="Pictures/100000000000022300000022902E68B765C34830.png" xlink:type="simple" xlink:show="embed" xlink:actuate="onLoad" draw:mime-type="image/png"><text:p/></draw:image></draw:frame><draw:frame draw:style-name="gr5" draw:text-style-name="P102" svg:width="2.924cm" svg:height="0.902cm" svg:x="0.93cm" svg:y="15.283cm"><draw:text-box><text:p text:style-name="P106"><text:span text:style-name="T60">Helemaal mee eens</text:span></text:p></draw:text-box></draw:frame><draw:frame draw:style-name="gr423" draw:text-style-name="P102" svg:width="2.857cm" svg:height="0.902cm" svg:x="3.939cm" svg:y="15.262cm"><draw:text-box><text:p text:style-name="P106"><text:span text:style-name="T60">De neiging om het eens te zijn</text:span></text:p></draw:text-box></draw:frame><draw:frame draw:style-name="gr5" draw:text-style-name="P102" svg:width="3.282cm" svg:height="0.902cm" svg:x="7.121cm" svg:y="15.304cm"><draw:text-box><text:p text:style-name="P106"><text:span text:style-name="T60">De neiging om het oneens te zijn</text:span></text:p></draw:text-box></draw:frame><draw:frame draw:style-name="gr5" draw:text-style-name="P102" svg:width="3.484cm" svg:height="0.902cm" svg:x="10.749cm" svg:y="15.262cm"><draw:text-box><text:p text:style-name="P106"><text:span text:style-name="T60">Helemaal niet mee eens</text:span></text:p></draw:text-box></draw:frame><draw:frame draw:style-name="gr7" draw:text-style-name="P102" svg:width="2.52cm" svg:height="0.687cm" svg:x="14.471cm" svg:y="15.262cm"><draw:text-box><text:p text:style-name="P106"><text:span text:style-name="T60">Weet ik niet</text:span></text:p></draw:text-box></draw:frame></draw:g><draw:frame draw:style-name="gr3" draw:text-style-name="P102" svg:width="16.468cm" svg:height="0.902cm" svg:x="0.457cm" svg:y="6.541cm"><draw:text-box><text:p text:style-name="P101"><text:span text:style-name="T60">QB8.2. Gelieve mij te vertellen in hoeverre u het eens of oneens bent met elk van de volgende stellingen:- IVET-kwalificaties leiden tot banen die goed worden betaald (%) </text:span></text:p></draw:text-box></draw:frame></draw:g>In de huidige enquête komt dit resultaat verder tot uiting in deelnamepatronen voor beroepsonderwijs en -opleiding: zelfstandige respondenten noteren enkele van de hoogste participatiepercentages in beroepsonderwijs en -opleiding (52 %), wat wijst op een sterk verband tussen trajecten in beroepsonderwijs en -opleiding en loopbaanontwikkeling bij ondernemers (zie deel III.2 voor participatiepatronen in beroepsonderwijs en -opleiding per sociaal-professionele categorie). </text:p>
        <text:p text:style-name="P25">Minstens de helft van de respondenten in 24 lidstaten is van mening dat kwalificaties voor beroepsonderwijs en -opleiding leiden tot banen die goed worden betaald. </text:p>
        <text:p text:style-name="P35">De meningen lopen uiteen tussen de lidstaten, met de hoogste niveaus van overeenstemming in Ierland (85%), Denemarken (83%) en Malta (80%). De laagste niveaus zijn te vinden in Frankrijk (48%) en Luxemburg en Finland (beide 49%). </text:p>
        <text:p text:style-name="P33">De meningen over de mate waarin kwalificaties van beroepsonderwijs en -opleiding leiden tot banen die goed worden betaald, verschillen per sociaaldemografische en attitudinale factor, en wel als volgt. </text:p>
        <text:p text:style-name="P53">■ 75% van de respondenten is van mening dat kwalificaties voor beroepsonderwijs en -opleiding leiden tot goedbetaalde banen, terwijl 50% van de respondenten negatieve percepties meldt. </text:p>
        <text:p text:style-name="P53">■ Er zijn enkele opvallende verschillen tussen sociaal-professionele categorieën: 68 % van de witte boorden en 67 % van de handarbeiders is van mening dat kwalificaties voor beroepsonderwijs en -opleiding leiden tot goedbetaalde banen, tegenover 60 % van de werkloze respondenten. </text:p>
        <text:p text:style-name="P53">■ Respondenten die tussen de 16 en 19 jaar een opleiding hebben afgerond, zijn het eerder eens met deze stelling (68%) dan degenen die een opleiding van 15 jaar of jonger hebben afgerond of dat op 20-jarige leeftijd of later hebben gedaan (respectievelijk 64 en 65 %). </text:p>
        <text:p text:style-name="P53">■ De overtuiging dat kwalificaties voor beroepsonderwijs en -opleiding tot goedbetaalde banen leiden, varieert enigszins met de leeftijd, van 67 % van de 40-plussers (40-54 jaar, 55 jaar en ouder) en 65 % van de 25-39-jarigen tot 63 % van de respondenten van 15-24 jaar.</text:p>
        <text:p text:style-name="P25"/>
        <text:p text:style-name="P32"/>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1">QB8.2 Gelieve mij te vertellen in hoeverre u het eens of oneens bent met elk van de volgende stellingen: IVET-kwalificaties leiden tot goed betaalde banen (%-EU)</text:p>
            </table:table-cell>
            <table:covered-table-cell/>
            <table:covered-table-cell/>
            <table:covered-table-cell/>
          </table:table-row>
          <table:table-row>
            <table:table-cell table:style-name="Tableau4.A1" office:value-type="string">
              <text:p text:style-name="P83"/>
            </table:table-cell>
            <table:table-cell table:style-name="Tableau4.A1" office:value-type="string">
              <text:p text:style-name="P86">Totaal 'Akkoord'</text:p>
            </table:table-cell>
            <table:table-cell table:style-name="Tableau4.A1" office:value-type="string">
              <text:p text:style-name="P86">Totaal 'Niet mee eens' </text:p>
            </table:table-cell>
            <table:table-cell table:style-name="Tableau4.A1" office:value-type="string">
              <text:p text:style-name="P86">Ik weet het niet</text:p>
            </table:table-cell>
          </table:table-row>
          <table:table-row>
            <table:table-cell table:style-name="Tableau4.A1" office:value-type="string">
              <text:p text:style-name="P91">EU27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Geslacht</text:p>
            </table:table-cell>
            <table:covered-table-cell/>
            <table:covered-table-cell/>
            <table:covered-table-cell/>
          </table:table-row>
          <table:table-row>
            <table:table-cell table:style-name="Tableau4.A1" office:value-type="string">
              <text:p text:style-name="P91">Man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Vrouw </text:p>
            </table:table-cell>
            <table:table-cell table:style-name="Tableau4.B3" office:value-type="float" office:value="64">
              <text:p text:style-name="P86">64</text:p>
            </table:table-cell>
            <table:table-cell table:style-name="Tableau4.B3" office:value-type="float" office:value="28">
              <text:p text:style-name="P86">28</text:p>
            </table:table-cell>
            <table:table-cell table:style-name="Tableau4.B3" office:value-type="float" office:value="8">
              <text:p text:style-name="P86">8</text:p>
            </table:table-cell>
          </table:table-row>
          <table:table-row>
            <table:table-cell table:style-name="Tableau4.A4" table:number-columns-spanned="4" office:value-type="string">
              <text:p text:style-name="P61">Leeftijd</text:p>
            </table:table-cell>
            <table:covered-table-cell/>
            <table:covered-table-cell/>
            <table:covered-table-cell/>
          </table:table-row>
          <table:table-row>
            <table:table-cell table:style-name="Tableau4.A1" office:value-type="string">
              <text:p text:style-name="P91">15-24 </text:p>
            </table:table-cell>
            <table:table-cell table:style-name="Tableau4.B3" office:value-type="float" office:value="63">
              <text:p text:style-name="P86">63</text:p>
            </table:table-cell>
            <table:table-cell table:style-name="Tableau4.B3" office:value-type="float" office:value="31">
              <text:p text:style-name="P86">31</text:p>
            </table:table-cell>
            <table:table-cell table:style-name="Tableau4.B3" office:value-type="float" office:value="6">
              <text:p text:style-name="P86">6</text:p>
            </table:table-cell>
          </table:table-row>
          <table:table-row>
            <table:table-cell table:style-name="Tableau4.A1" office:value-type="string">
              <text:p text:style-name="P91">25-39 </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40-54 </text:p>
            </table:table-cell>
            <table:table-cell table:style-name="Tableau4.B3" office:value-type="float" office:value="67">
              <text:p text:style-name="P86">67</text:p>
            </table:table-cell>
            <table:table-cell table:style-name="Tableau4.B3" office:value-type="float" office:value="28">
              <text:p text:style-name="P86">28</text:p>
            </table:table-cell>
            <table:table-cell table:style-name="Tableau4.B3" office:value-type="float" office:value="5">
              <text:p text:style-name="P86">5</text:p>
            </table:table-cell>
          </table:table-row>
          <table:table-row>
            <table:table-cell table:style-name="Tableau4.A1" office:value-type="string">
              <text:p text:style-name="P91">&gt;=55</text:p>
            </table:table-cell>
            <table:table-cell table:style-name="Tableau4.B3" office:value-type="float" office:value="67">
              <text:p text:style-name="P86">67</text:p>
            </table:table-cell>
            <table:table-cell table:style-name="Tableau4.B3" office:value-type="float" office:value="24">
              <text:p text:style-name="P86">24</text:p>
            </table:table-cell>
            <table:table-cell table:style-name="Tableau4.B3" office:value-type="float" office:value="9">
              <text:p text:style-name="P86">9</text:p>
            </table:table-cell>
          </table:table-row>
          <table:table-row>
            <table:table-cell table:style-name="Tableau4.A4" table:number-columns-spanned="4" office:value-type="string">
              <text:p text:style-name="P61">Onderwijs (Einde van)</text:p>
            </table:table-cell>
            <table:covered-table-cell/>
            <table:covered-table-cell/>
            <table:covered-table-cell/>
          </table:table-row>
          <table:table-row>
            <table:table-cell table:style-name="Tableau4.A1" office:value-type="string">
              <text:p text:style-name="P91">&lt;=-15</text:p>
            </table:table-cell>
            <table:table-cell table:style-name="Tableau4.B3" office:value-type="float" office:value="64">
              <text:p text:style-name="P86">64</text:p>
            </table:table-cell>
            <table:table-cell table:style-name="Tableau4.B3" office:value-type="float" office:value="24">
              <text:p text:style-name="P86">24</text:p>
            </table:table-cell>
            <table:table-cell table:style-name="Tableau4.B3" office:value-type="float" office:value="12">
              <text:p text:style-name="P86">12</text:p>
            </table:table-cell>
          </table:table-row>
          <table:table-row>
            <table:table-cell table:style-name="Tableau4.A1" office:value-type="string">
              <text:p text:style-name="P91">16-19 </text:p>
            </table:table-cell>
            <table:table-cell table:style-name="Tableau4.B3" office:value-type="float" office:value="68">
              <text:p text:style-name="P86">68</text:p>
            </table:table-cell>
            <table:table-cell table:style-name="Tableau4.B3" office:value-type="float" office:value="26">
              <text:p text:style-name="P86">26</text:p>
            </table:table-cell>
            <table:table-cell table:style-name="Tableau4.B3" office:value-type="float" office:value="6">
              <text:p text:style-name="P86">6</text:p>
            </table:table-cell>
          </table:table-row>
          <table:table-row>
            <table:table-cell table:style-name="Tableau4.A1" office:value-type="string">
              <text:p text:style-name="P91">&gt;=20</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Nog steeds aan het studeren </text:p>
            </table:table-cell>
            <table:table-cell table:style-name="Tableau4.B3" office:value-type="float" office:value="59">
              <text:p text:style-name="P86">59</text:p>
            </table:table-cell>
            <table:table-cell table:style-name="Tableau4.B3" office:value-type="float" office:value="33">
              <text:p text:style-name="P86">33</text:p>
            </table:table-cell>
            <table:table-cell table:style-name="Tableau4.B3" office:value-type="float" office:value="8">
              <text:p text:style-name="P86">8</text:p>
            </table:table-cell>
          </table:table-row>
          <table:table-row>
            <table:table-cell table:style-name="Tableau4.A4" table:number-columns-spanned="4" office:value-type="string">
              <text:p text:style-name="P61">Sociaal-professionele categorie</text:p>
            </table:table-cell>
            <table:covered-table-cell/>
            <table:covered-table-cell/>
            <table:covered-table-cell/>
          </table:table-row>
          <table:table-row>
            <table:table-cell table:style-name="Tableau4.A1" office:value-type="string">
              <text:p text:style-name="P91">Zelfstandigen </text:p>
            </table:table-cell>
            <table:table-cell table:style-name="Tableau4.B3" office:value-type="float" office:value="65">
              <text:p text:style-name="P86">65</text:p>
            </table:table-cell>
            <table:table-cell table:style-name="Tableau4.B3" office:value-type="float" office:value="30">
              <text:p text:style-name="P86">30</text:p>
            </table:table-cell>
            <table:table-cell table:style-name="Tableau4.B3" office:value-type="float" office:value="5">
              <text:p text:style-name="P86">5</text:p>
            </table:table-cell>
          </table:table-row>
          <table:table-row>
            <table:table-cell table:style-name="Tableau4.A1" office:value-type="string">
              <text:p text:style-name="P91">Managers </text:p>
            </table:table-cell>
            <table:table-cell table:style-name="Tableau4.B3" office:value-type="float" office:value="66">
              <text:p text:style-name="P86">66</text:p>
            </table:table-cell>
            <table:table-cell table:style-name="Tableau4.B3" office:value-type="float" office:value="28">
              <text:p text:style-name="P86">28</text:p>
            </table:table-cell>
            <table:table-cell table:style-name="Tableau4.B3" office:value-type="float" office:value="6">
              <text:p text:style-name="P86">6</text:p>
            </table:table-cell>
          </table:table-row>
          <table:table-row>
            <table:table-cell table:style-name="Tableau4.A1" office:value-type="string">
              <text:p text:style-name="P91">Andere witte halsbanden </text:p>
            </table:table-cell>
            <table:table-cell table:style-name="Tableau4.B3" office:value-type="float" office:value="68">
              <text:p text:style-name="P86">68</text:p>
            </table:table-cell>
            <table:table-cell table:style-name="Tableau4.B3" office:value-type="float" office:value="27">
              <text:p text:style-name="P86">27</text:p>
            </table:table-cell>
            <table:table-cell table:style-name="Tableau4.B3" office:value-type="float" office:value="5">
              <text:p text:style-name="P86">5</text:p>
            </table:table-cell>
          </table:table-row>
          <table:table-row>
            <table:table-cell table:style-name="Tableau4.A1" office:value-type="string">
              <text:p text:style-name="P91">Handarbeiders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Huis personen </text:p>
            </table:table-cell>
            <table:table-cell table:style-name="Tableau4.B3" office:value-type="float" office:value="62">
              <text:p text:style-name="P86">62</text:p>
            </table:table-cell>
            <table:table-cell table:style-name="Tableau4.B3" office:value-type="float" office:value="28">
              <text:p text:style-name="P86">28</text:p>
            </table:table-cell>
            <table:table-cell table:style-name="Tableau4.B3" office:value-type="float" office:value="10">
              <text:p text:style-name="P86">10</text:p>
            </table:table-cell>
          </table:table-row>
          <table:table-row>
            <table:table-cell table:style-name="Tableau4.A1" office:value-type="string">
              <text:p text:style-name="P91">Werklozen </text:p>
            </table:table-cell>
            <table:table-cell table:style-name="Tableau4.B3" office:value-type="float" office:value="60">
              <text:p text:style-name="P86">60</text:p>
            </table:table-cell>
            <table:table-cell table:style-name="Tableau4.B3" office:value-type="float" office:value="33">
              <text:p text:style-name="P86">33</text:p>
            </table:table-cell>
            <table:table-cell table:style-name="Tableau4.B3" office:value-type="float" office:value="7">
              <text:p text:style-name="P86">7</text:p>
            </table:table-cell>
          </table:table-row>
          <table:table-row>
            <table:table-cell table:style-name="Tableau4.A1" office:value-type="string">
              <text:p text:style-name="P91">Gepensioneerd </text:p>
            </table:table-cell>
            <table:table-cell table:style-name="Tableau4.B3" office:value-type="float" office:value="66">
              <text:p text:style-name="P86">66</text:p>
            </table:table-cell>
            <table:table-cell table:style-name="Tableau4.B3" office:value-type="float" office:value="24">
              <text:p text:style-name="P86">24</text:p>
            </table:table-cell>
            <table:table-cell table:style-name="Tableau4.B3" office:value-type="float" office:value="10">
              <text:p text:style-name="P86">10</text:p>
            </table:table-cell>
          </table:table-row>
          <table:table-row>
            <table:table-cell table:style-name="Tableau4.A1" office:value-type="string">
              <text:p text:style-name="P91">Studenten </text:p>
            </table:table-cell>
            <table:table-cell table:style-name="Tableau4.B3" office:value-type="float" office:value="62">
              <text:p text:style-name="P86">62</text:p>
            </table:table-cell>
            <table:table-cell table:style-name="Tableau4.B3" office:value-type="float" office:value="31">
              <text:p text:style-name="P86">31</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bjectieve verstedelijking</text:p>
            </table:table-cell>
            <table:covered-table-cell/>
            <table:covered-table-cell/>
            <table:covered-table-cell/>
          </table:table-row>
          <table:table-row>
            <table:table-cell table:style-name="Tableau4.A1" office:value-type="string">
              <text:p text:style-name="P91">Landelijk gebied of dorp </text:p>
            </table:table-cell>
            <table:table-cell table:style-name="Tableau4.B3" office:value-type="float" office:value="65">
              <text:p text:style-name="P86">65</text:p>
            </table:table-cell>
            <table:table-cell table:style-name="Tableau4.B3" office:value-type="float" office:value="28">
              <text:p text:style-name="P86">28</text:p>
            </table:table-cell>
            <table:table-cell table:style-name="Tableau4.B3" office:value-type="float" office:value="7">
              <text:p text:style-name="P86">7</text:p>
            </table:table-cell>
          </table:table-row>
          <table:table-row>
            <table:table-cell table:style-name="Tableau4.A1" office:value-type="string">
              <text:p text:style-name="P91">Kleine of middelgrote stad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1" office:value-type="string">
              <text:p text:style-name="P91">Grote stad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Perceptie van IVET in (ons land)</text:p>
            </table:table-cell>
            <table:covered-table-cell/>
            <table:covered-table-cell/>
            <table:covered-table-cell/>
          </table:table-row>
          <table:table-row>
            <table:table-cell table:style-name="Tableau4.A1" office:value-type="string">
              <text:p text:style-name="P91">Positief </text:p>
            </table:table-cell>
            <table:table-cell table:style-name="Tableau4.B3" office:value-type="float" office:value="75">
              <text:p text:style-name="P86">75</text:p>
            </table:table-cell>
            <table:table-cell table:style-name="Tableau4.B3" office:value-type="float" office:value="20">
              <text:p text:style-name="P86">20</text:p>
            </table:table-cell>
            <table:table-cell table:style-name="Tableau4.B3" office:value-type="float" office:value="5">
              <text:p text:style-name="P86">5</text:p>
            </table:table-cell>
          </table:table-row>
          <table:table-row>
            <table:table-cell table:style-name="Tableau4.A1" office:value-type="string">
              <text:p text:style-name="P91">Negatief </text:p>
            </table:table-cell>
            <table:table-cell table:style-name="Tableau4.B3" office:value-type="float" office:value="50">
              <text:p text:style-name="P86">50</text:p>
            </table:table-cell>
            <table:table-cell table:style-name="Tableau4.B3" office:value-type="float" office:value="44">
              <text:p text:style-name="P86">44</text:p>
            </table:table-cell>
            <table:table-cell table:style-name="Tableau4.B3" office:value-type="float" office:value="6">
              <text:p text:style-name="P86">6</text:p>
            </table:table-cell>
          </table:table-row>
          <table:table-row>
            <table:table-cell table:style-name="Tableau4.A4" table:number-columns-spanned="4" office:value-type="string">
              <text:p text:style-name="P61">Ooit initieel beroepsonderwijs gevolgd (hoger secundair)</text:p>
            </table:table-cell>
            <table:covered-table-cell/>
            <table:covered-table-cell/>
            <table:covered-table-cell/>
          </table:table-row>
          <table:table-row>
            <table:table-cell table:style-name="Tableau4.A1" office:value-type="string">
              <text:p text:style-name="P91">Ja </text:p>
            </table:table-cell>
            <table:table-cell table:style-name="Tableau4.B3" office:value-type="float" office:value="68">
              <text:p text:style-name="P86">68</text:p>
            </table:table-cell>
            <table:table-cell table:style-name="Tableau4.B3" office:value-type="float" office:value="28">
              <text:p text:style-name="P86">28</text:p>
            </table:table-cell>
            <table:table-cell table:style-name="Tableau4.B3" office:value-type="float" office:value="4">
              <text:p text:style-name="P86">4</text:p>
            </table:table-cell>
          </table:table-row>
          <table:table-row>
            <table:table-cell table:style-name="Tableau4.A1" office:value-type="string">
              <text:p text:style-name="P91">Nee </text:p>
            </table:table-cell>
            <table:table-cell table:style-name="Tableau4.B3" office:value-type="float" office:value="64">
              <text:p text:style-name="P86">64</text:p>
            </table:table-cell>
            <table:table-cell table:style-name="Tableau4.B3" office:value-type="float" office:value="27">
              <text:p text:style-name="P86">27</text:p>
            </table:table-cell>
            <table:table-cell table:style-name="Tableau4.B3" office:value-type="float" office:value="9">
              <text:p text:style-name="P86">9</text:p>
            </table:table-cell>
          </table:table-row>
        </table:table>
        <text:p text:style-name="P25"/>
        <text:h text:style-name="P19" text:outline-level="2"><text:bookmark-start text:name="__RefHeading___Toc215566_2930363814"/>3. Bredere arbeidsmarktperceptie <text:bookmark-end text:name="__RefHeading___Toc215566_2930363814"/></text:h>
        <text:p text:style-name="P51">Ongeveer twee derde van de EU-burgers zegt dat kwalificaties voor beroepsonderwijs en -opleiding leiden tot banen die hoog aangeschreven staan in de samenleving </text:p>
        <text:p text:style-name="P25">In de hele Europese Unie is 64 % van de EU-burgers van mening dat kwalificaties op het gebied van beroepsonderwijs en -opleiding leiden tot banen die hoog aangeschreven staan in de samenleving, waaronder 15 % die het daar volledig mee eens zijn en 49 % die het er doorgaans mee eens zijn.<text:note text:id="ftn13" text:note-class="footnote"><text:note-citation>13</text:note-citation><text:note-body><text:p text:style-name="P13">QB8.3. Vertel me in hoeverre u het eens of oneens bent met elk van de volgende stellingen: BOO-kwalificaties leiden tot banen die hoog aangeschreven staan in de samenleving. </text:p></text:note-body></text:note> Bijna een derde (30%) is het daar niet mee eens, terwijl 6% het niet weet. Dit is een toename van de algemene overeenstemming ten opzichte van 2016, toen 60 % van de respondenten van mening was dat beroepsonderwijs le d aan banen die hoog aangeschreven stonden in hun land.<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nl/tools/opinion-survey-on-vet?visualisation=MAP&amp;topic=group4&amp;question=Q18T2__Q&amp;answer=Q18T2_A1&amp;subset=EducationLevel&amp;subsetVal=All&amp;country=AT&amp;countryB=EU28</text:span></text:a><text:span text:style-name="T55"> De formulering van de vraag was in 2016 iets anders: "De volgende uitspraken gaan over de banen die mensen kunnen krijgen na het beroepsonderwijs in het hoger secundair onderwijs. In hoeverre bent u het met elk van hen eens of oneens? - Beroepsonderwijs leidt tot banen die hoog aangeschreven staan in uw land ”</text:span></text:p></text:note-body></text:note> </text:p>
        <text:p text:style-name="P25">In de huidige enquête is ten minste de helft van de respondenten in 26 lidstaten het ermee eens dat kwalificaties voor beroepsonderwijs en -opleiding leiden tot banen die hoog aangeschreven staan in de samenleving. </text:p>
        <text:p text:style-name="P25"><draw:g text:anchor-type="paragraph" draw:z-index="5" draw:name="Forme2" draw:style-name="gr32"><draw:frame draw:style-name="gr416" draw:text-style-name="P100" svg:width="6.374cm" svg:height="6.712cm" svg:x="10.418cm" svg:y="-5.554cm"><draw:image xlink:href="Pictures/10000000000001D5000001EEB76ACB3BF906B6E1.png" xlink:type="simple" xlink:show="embed" xlink:actuate="onLoad" draw:mime-type="image/png"><text:p/></draw:image></draw:frame><draw:frame draw:style-name="gr417" draw:text-style-name="P102" svg:width="8.079cm" svg:height="1.551cm" svg:x="8.933cm" svg:y="-7.078cm"><draw:text-box><text:p text:style-name="P101"><text:span text:style-name="T60">QB8.3: Vertel me in hoeverre u het eens of oneens bent met elk van de volgende stellingen: - IVET-kwalificaties leiden tot banen die hoog aangeschreven staan in de samenleving (EU27) (%) </text:span></text:p></draw:text-box></draw:frame><draw:frame draw:style-name="gr418" draw:text-style-name="P105" svg:width="2.103cm" svg:height="0.902cm" svg:x="11.215cm" svg:y="-5.963cm"><draw:text-box><text:p text:style-name="P104"><text:span text:style-name="T60">Weet ik niet 6</text:span></text:p></draw:text-box></draw:frame><draw:frame draw:style-name="gr419" draw:text-style-name="P105" svg:width="2.971cm" svg:height="0.902cm" svg:x="9.22cm" svg:y="-5.328cm"><draw:text-box><text:p text:style-name="P104"><text:span text:style-name="T60">Helemaal niet mee eens 4</text:span></text:p></draw:text-box></draw:frame><draw:frame draw:style-name="gr420" draw:text-style-name="P105" svg:width="1.796cm" svg:height="1.227cm" svg:x="8.721cm" svg:y="-2.839cm"><draw:text-box><text:p text:style-name="P104"><text:span text:style-name="T60">Niet mee eens 2</text:span></text:p></draw:text-box></draw:frame><draw:frame draw:style-name="gr421" draw:text-style-name="P102" svg:width="1.759cm" svg:height="1.227cm" svg:x="15.297cm" svg:y="0.759cm"><draw:text-box><text:p text:style-name="P101"><text:span text:style-name="T60">Ik ben het met je eens 49</text:span></text:p></draw:text-box></draw:frame><draw:frame draw:style-name="gr422" draw:text-style-name="P102" svg:width="2.373cm" svg:height="0.902cm" svg:x="14.335cm" svg:y="-5.697cm"><draw:text-box><text:p text:style-name="P101"><text:span text:style-name="T60">Helemaal mee eens 15</text:span></text:p></draw:text-box></draw:frame></draw:g>De meningen lopen uiteen tussen de lidstaten, met de hoogste niveaus van overeenstemming in Ierland (81%), Litouwen (80%) en Polen (78%). De laagste niveaus worden geregistreerd in Nederland (39%) en in Frankrijk en Cyprus (beide 51%). </text:p>
        <text:p text:style-name="P25"><draw:g text:anchor-type="paragraph" draw:z-index="6" draw:name="Forme3" draw:style-name="gr32"><draw:frame draw:style-name="gr408" draw:text-style-name="P100"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100" svg:width="13.678cm" svg:height="0.877cm" svg:x="0.358cm" svg:y="8.495cm"><draw:image xlink:href="Pictures/100000000000022300000022902E68B765C34830.png" xlink:type="simple" xlink:show="embed" xlink:actuate="onLoad" draw:mime-type="image/png"><text:p/></draw:image></draw:frame><draw:frame draw:style-name="gr410" draw:text-style-name="P102" svg:width="2.835cm" svg:height="0.902cm" svg:x="0.806cm" svg:y="8.653cm"><draw:text-box><text:p text:style-name="P106"><text:span text:style-name="T60">Helemaal mee eens</text:span></text:p></draw:text-box></draw:frame><draw:frame draw:style-name="gr411" draw:text-style-name="P102" svg:width="2.775cm" svg:height="0.902cm" svg:x="3.722cm" svg:y="8.634cm"><draw:text-box><text:p text:style-name="P106"><text:span text:style-name="T60">De neiging om het eens te zijn</text:span></text:p></draw:text-box></draw:frame><draw:frame draw:style-name="gr412" draw:text-style-name="P102" svg:width="3.181cm" svg:height="0.902cm" svg:x="6.812cm" svg:y="8.673cm"><draw:text-box><text:p text:style-name="P106"><text:span text:style-name="T60">De neiging om het oneens te zijn</text:span></text:p></draw:text-box></draw:frame><draw:frame draw:style-name="gr413" draw:text-style-name="P102" svg:width="3.382cm" svg:height="0.902cm" svg:x="10.331cm" svg:y="8.634cm"><draw:text-box><text:p text:style-name="P106"><text:span text:style-name="T60">Helemaal niet mee eens</text:span></text:p></draw:text-box></draw:frame><draw:frame draw:style-name="gr414" draw:text-style-name="P102" svg:width="2.442cm" svg:height="0.63cm" svg:x="13.944cm" svg:y="8.634cm"><draw:text-box><text:p text:style-name="P106"><text:span text:style-name="T60">Weet ik niet</text:span></text:p></draw:text-box></draw:frame></draw:g><draw:frame draw:style-name="gr415" draw:text-style-name="P102" svg:width="16.5cm" svg:height="0.902cm" svg:x="-0.042cm" svg:y="0.155cm"><draw:text-box><text:p text:style-name="P101"><text:span text:style-name="T60">QB8.3. Vertel me in hoeverre u het eens of oneens bent met elk van de volgende stellingen: - IVET-kwalificaties leiden tot banen die hoog aangeschreven staan in de samenleving (%)</text:span></text:p></draw:text-box></draw:frame></draw:g></text:p>
        <text:p text:style-name="P33">De meningen over de mate waarin kwalificaties van beroepsonderwijs en -opleiding leiden tot banen die in de samenleving hoog aangeschreven staan, verschillen per sociaaldemografische en attitudinale factor, en wel als volgt. </text:p>
        <text:p text:style-name="P53">■ De perceptie van beroepsonderwijs en -opleiding heeft opnieuw een aanzienlijke invloed op de resultaten. Meer dan driekwart van de respondenten (76 %) die van mening zijn dat de perceptie van beroepsonderwijs en -opleiding positief is, is het ermee eens dat beroepsonderwijs en -opleiding leiden tot banen die hoog aangeschreven staan in de samenleving, tegenover slechts 42 % die van mening zijn dat beroepsonderwijs en -opleiding een negatief imago hebben. </text:p>
        <text:p text:style-name="P53">■ Er zijn enkele opvallende verschillen tussen de beroepscategorieën: 68% van de handarbeiders en huispersoneel is het ermee eens dat kwalificaties voor beroepsonderwijs en -opleiding leiden tot hoog aangeschreven banen, tegenover 57% van de studenten. </text:p>
        <text:p text:style-name="P53">■ Deze overtuiging neemt af met het verminderen van de leeftijd, van 67% van de respondenten in de leeftijd van 55 jaar en ouder tot 65% van de mensen in de leeftijd van 40-54 jaar, 63% van de mensen in de leeftijd van 25-39 jaar en 58% van de mensen in de leeftijd van 15-24 jaar. </text:p>
        <text:p text:style-name="P53">■ Respondenten die tussen 16 en 19 jaar een opleiding hebben afgerond, zijn het er hoogstwaarschijnlijk over eens dat kwalificaties voor beroepsonderwijs en -opleiding leiden tot hoog aangeschreven banen (68%), gevolgd door degenen die een opleiding van 15 jaar of jonger hebben afgerond (66%) en degenen die dat op 20-jarige leeftijd of later hebben gedaan (60%). Deze mening wordt gedeeld door 54% van de respondenten die nog studeren. </text:p>
        <text:p text:style-name="P53">■ Respondenten die zelf beroepsonderwijs en -opleiding hebben gevolgd, zijn het eerder eens met de verklaring dan degenen die dat niet hebben gedaan (68 % tegenover 60 %). </text:p>
        <text:p text:style-name="P53">■ Er zijn geen verschillen naar geslacht. </text:p>
        <text:p text:style-name="P25"/>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2">QB8.3 Gelieve mij te vertellen in hoeverre u het eens of oneens bent met elk van de volgende stellingen: IVET-kwalificaties leiden tot banen die hoog aangeschreven staan in de samenleving (%-EU)</text:p>
            </table:table-cell>
            <table:covered-table-cell/>
            <table:covered-table-cell/>
            <table:covered-table-cell/>
          </table:table-row>
          <table:table-row>
            <table:table-cell table:style-name="Tableau5.A1" office:value-type="string">
              <text:p text:style-name="P95"/>
            </table:table-cell>
            <table:table-cell table:style-name="Tableau5.A1" office:value-type="string">
              <text:p text:style-name="P96">Totaal 'Akkoord'</text:p>
            </table:table-cell>
            <table:table-cell table:style-name="Tableau5.A1" office:value-type="string">
              <text:p text:style-name="P96">Totaal 'Niet mee eens' </text:p>
            </table:table-cell>
            <table:table-cell table:style-name="Tableau5.A1" office:value-type="string">
              <text:p text:style-name="P96">Ik weet het niet</text:p>
            </table:table-cell>
          </table:table-row>
          <table:table-row>
            <table:table-cell table:style-name="Tableau5.A1" office:value-type="string">
              <text:p text:style-name="P97">EU27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4" table:number-columns-spanned="4" office:value-type="string">
              <text:p text:style-name="P65">Geslacht</text:p>
            </table:table-cell>
            <table:covered-table-cell/>
            <table:covered-table-cell/>
            <table:covered-table-cell/>
          </table:table-row>
          <table:table-row>
            <table:table-cell table:style-name="Tableau5.A1" office:value-type="string">
              <text:p text:style-name="P97">Man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1" office:value-type="string">
              <text:p text:style-name="P97">Vrouw </text:p>
            </table:table-cell>
            <table:table-cell table:style-name="Tableau5.B3" office:value-type="float" office:value="64">
              <text:p text:style-name="P96">64</text:p>
            </table:table-cell>
            <table:table-cell table:style-name="Tableau5.B3" office:value-type="float" office:value="29">
              <text:p text:style-name="P96">29</text:p>
            </table:table-cell>
            <table:table-cell table:style-name="Tableau5.B3" office:value-type="float" office:value="7">
              <text:p text:style-name="P96">7</text:p>
            </table:table-cell>
          </table:table-row>
          <table:table-row>
            <table:table-cell table:style-name="Tableau5.A4" table:number-columns-spanned="4" office:value-type="string">
              <text:p text:style-name="P65">Leeftijd</text:p>
            </table:table-cell>
            <table:covered-table-cell/>
            <table:covered-table-cell/>
            <table:covered-table-cell/>
          </table:table-row>
          <table:table-row>
            <table:table-cell table:style-name="Tableau5.A1" office:value-type="string">
              <text:p text:style-name="P97">15-24 </text:p>
            </table:table-cell>
            <table:table-cell table:style-name="Tableau5.B3" office:value-type="float" office:value="58">
              <text:p text:style-name="P96">58</text:p>
            </table:table-cell>
            <table:table-cell table:style-name="Tableau5.B3" office:value-type="float" office:value="37">
              <text:p text:style-name="P96">37</text:p>
            </table:table-cell>
            <table:table-cell table:style-name="Tableau5.B3" office:value-type="float" office:value="5">
              <text:p text:style-name="P96">5</text:p>
            </table:table-cell>
          </table:table-row>
          <table:table-row>
            <table:table-cell table:style-name="Tableau5.A1" office:value-type="string">
              <text:p text:style-name="P97">25-39 </text:p>
            </table:table-cell>
            <table:table-cell table:style-name="Tableau5.B3" office:value-type="float" office:value="63">
              <text:p text:style-name="P96">63</text:p>
            </table:table-cell>
            <table:table-cell table:style-name="Tableau5.B3" office:value-type="float" office:value="32">
              <text:p text:style-name="P96">32</text:p>
            </table:table-cell>
            <table:table-cell table:style-name="Tableau5.B3" office:value-type="float" office:value="5">
              <text:p text:style-name="P96">5</text:p>
            </table:table-cell>
          </table:table-row>
          <table:table-row>
            <table:table-cell table:style-name="Tableau5.A1" office:value-type="string">
              <text:p text:style-name="P97">40-54 </text:p>
            </table:table-cell>
            <table:table-cell table:style-name="Tableau5.B3" office:value-type="float" office:value="65">
              <text:p text:style-name="P96">65</text:p>
            </table:table-cell>
            <table:table-cell table:style-name="Tableau5.B3" office:value-type="float" office:value="31">
              <text:p text:style-name="P96">31</text:p>
            </table:table-cell>
            <table:table-cell table:style-name="Tableau5.B3" office:value-type="float" office:value="4">
              <text:p text:style-name="P96">4</text:p>
            </table:table-cell>
          </table:table-row>
          <table:table-row>
            <table:table-cell table:style-name="Tableau5.A1" office:value-type="string">
              <text:p text:style-name="P97">&gt;=55</text:p>
            </table:table-cell>
            <table:table-cell table:style-name="Tableau5.B3" office:value-type="float" office:value="67">
              <text:p text:style-name="P96">67</text:p>
            </table:table-cell>
            <table:table-cell table:style-name="Tableau5.B3" office:value-type="float" office:value="25">
              <text:p text:style-name="P96">25</text:p>
            </table:table-cell>
            <table:table-cell table:style-name="Tableau5.B3" office:value-type="float" office:value="8">
              <text:p text:style-name="P96">8</text:p>
            </table:table-cell>
          </table:table-row>
          <table:table-row>
            <table:table-cell table:style-name="Tableau5.A4" table:number-columns-spanned="4" office:value-type="string">
              <text:p text:style-name="P65">Onderwijs (Einde van)</text:p>
            </table:table-cell>
            <table:covered-table-cell/>
            <table:covered-table-cell/>
            <table:covered-table-cell/>
          </table:table-row>
          <table:table-row>
            <table:table-cell table:style-name="Tableau5.A1" office:value-type="string">
              <text:p text:style-name="P97">&lt;=-15</text:p>
            </table:table-cell>
            <table:table-cell table:style-name="Tableau5.B3" office:value-type="float" office:value="66">
              <text:p text:style-name="P96">66</text:p>
            </table:table-cell>
            <table:table-cell table:style-name="Tableau5.B3" office:value-type="float" office:value="22">
              <text:p text:style-name="P96">22</text:p>
            </table:table-cell>
            <table:table-cell table:style-name="Tableau5.B3" office:value-type="float" office:value="12">
              <text:p text:style-name="P96">12</text:p>
            </table:table-cell>
          </table:table-row>
          <table:table-row>
            <table:table-cell table:style-name="Tableau5.A1" office:value-type="string">
              <text:p text:style-name="P97">16-19 </text:p>
            </table:table-cell>
            <table:table-cell table:style-name="Tableau5.B3" office:value-type="float" office:value="68">
              <text:p text:style-name="P96">68</text:p>
            </table:table-cell>
            <table:table-cell table:style-name="Tableau5.B3" office:value-type="float" office:value="26">
              <text:p text:style-name="P96">26</text:p>
            </table:table-cell>
            <table:table-cell table:style-name="Tableau5.B3" office:value-type="float" office:value="6">
              <text:p text:style-name="P96">6</text:p>
            </table:table-cell>
          </table:table-row>
          <table:table-row>
            <table:table-cell table:style-name="Tableau5.A1" office:value-type="string">
              <text:p text:style-name="P97">&gt;=20</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Nog steeds aan het studeren </text:p>
            </table:table-cell>
            <table:table-cell table:style-name="Tableau5.B3" office:value-type="float" office:value="54">
              <text:p text:style-name="P96">54</text:p>
            </table:table-cell>
            <table:table-cell table:style-name="Tableau5.B3" office:value-type="float" office:value="40">
              <text:p text:style-name="P96">4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ociaal-professionele categorie</text:p>
            </table:table-cell>
            <table:covered-table-cell/>
            <table:covered-table-cell/>
            <table:covered-table-cell/>
          </table:table-row>
          <table:table-row>
            <table:table-cell table:style-name="Tableau5.A1" office:value-type="string">
              <text:p text:style-name="P97">Zelfstandigen </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Managers </text:p>
            </table:table-cell>
            <table:table-cell table:style-name="Tableau5.B3" office:value-type="float" office:value="61">
              <text:p text:style-name="P96">61</text:p>
            </table:table-cell>
            <table:table-cell table:style-name="Tableau5.B3" office:value-type="float" office:value="34">
              <text:p text:style-name="P96">34</text:p>
            </table:table-cell>
            <table:table-cell table:style-name="Tableau5.B3" office:value-type="float" office:value="5">
              <text:p text:style-name="P96">5</text:p>
            </table:table-cell>
          </table:table-row>
          <table:table-row>
            <table:table-cell table:style-name="Tableau5.A1" office:value-type="string">
              <text:p text:style-name="P97">Andere witte halsbanden </text:p>
            </table:table-cell>
            <table:table-cell table:style-name="Tableau5.B3" office:value-type="float" office:value="66">
              <text:p text:style-name="P96">66</text:p>
            </table:table-cell>
            <table:table-cell table:style-name="Tableau5.B3" office:value-type="float" office:value="30">
              <text:p text:style-name="P96">30</text:p>
            </table:table-cell>
            <table:table-cell table:style-name="Tableau5.B3" office:value-type="float" office:value="4">
              <text:p text:style-name="P96">4</text:p>
            </table:table-cell>
          </table:table-row>
          <table:table-row>
            <table:table-cell table:style-name="Tableau5.A1" office:value-type="string">
              <text:p text:style-name="P97">Handarbeiders </text:p>
            </table:table-cell>
            <table:table-cell table:style-name="Tableau5.B3" office:value-type="float" office:value="68">
              <text:p text:style-name="P96">68</text:p>
            </table:table-cell>
            <table:table-cell table:style-name="Tableau5.B3" office:value-type="float" office:value="27">
              <text:p text:style-name="P96">27</text:p>
            </table:table-cell>
            <table:table-cell table:style-name="Tableau5.B3" office:value-type="float" office:value="5">
              <text:p text:style-name="P96">5</text:p>
            </table:table-cell>
          </table:table-row>
          <table:table-row>
            <table:table-cell table:style-name="Tableau5.A1" office:value-type="string">
              <text:p text:style-name="P97">Huis personen </text:p>
            </table:table-cell>
            <table:table-cell table:style-name="Tableau5.B3" office:value-type="float" office:value="68">
              <text:p text:style-name="P96">68</text:p>
            </table:table-cell>
            <table:table-cell table:style-name="Tableau5.B3" office:value-type="float" office:value="25">
              <text:p text:style-name="P96">25</text:p>
            </table:table-cell>
            <table:table-cell table:style-name="Tableau5.B3" office:value-type="float" office:value="7">
              <text:p text:style-name="P96">7</text:p>
            </table:table-cell>
          </table:table-row>
          <table:table-row>
            <table:table-cell table:style-name="Tableau5.A1" office:value-type="string">
              <text:p text:style-name="P97">Werklozen </text:p>
            </table:table-cell>
            <table:table-cell table:style-name="Tableau5.B3" office:value-type="float" office:value="59">
              <text:p text:style-name="P96">59</text:p>
            </table:table-cell>
            <table:table-cell table:style-name="Tableau5.B3" office:value-type="float" office:value="34">
              <text:p text:style-name="P96">34</text:p>
            </table:table-cell>
            <table:table-cell table:style-name="Tableau5.B3" office:value-type="float" office:value="7">
              <text:p text:style-name="P96">7</text:p>
            </table:table-cell>
          </table:table-row>
          <table:table-row>
            <table:table-cell table:style-name="Tableau5.A1" office:value-type="string">
              <text:p text:style-name="P97">Gepensioneerd </text:p>
            </table:table-cell>
            <table:table-cell table:style-name="Tableau5.B3" office:value-type="float" office:value="66">
              <text:p text:style-name="P96">66</text:p>
            </table:table-cell>
            <table:table-cell table:style-name="Tableau5.B3" office:value-type="float" office:value="25">
              <text:p text:style-name="P96">25</text:p>
            </table:table-cell>
            <table:table-cell table:style-name="Tableau5.B3" office:value-type="float" office:value="9">
              <text:p text:style-name="P96">9</text:p>
            </table:table-cell>
          </table:table-row>
          <table:table-row>
            <table:table-cell table:style-name="Tableau5.A1" office:value-type="string">
              <text:p text:style-name="P97">Studenten </text:p>
            </table:table-cell>
            <table:table-cell table:style-name="Tableau5.B3" office:value-type="float" office:value="57">
              <text:p text:style-name="P96">57</text:p>
            </table:table-cell>
            <table:table-cell table:style-name="Tableau5.B3" office:value-type="float" office:value="38">
              <text:p text:style-name="P96">38</text:p>
            </table:table-cell>
            <table:table-cell table:style-name="Tableau5.B3" office:value-type="float" office:value="5">
              <text:p text:style-name="P96">5</text:p>
            </table:table-cell>
          </table:table-row>
          <table:table-row>
            <table:table-cell table:style-name="Tableau5.A4" table:number-columns-spanned="4" office:value-type="string">
              <text:p text:style-name="P65">Subjectieve verstedelijking</text:p>
            </table:table-cell>
            <table:covered-table-cell/>
            <table:covered-table-cell/>
            <table:covered-table-cell/>
          </table:table-row>
          <table:table-row>
            <table:table-cell table:style-name="Tableau5.A1" office:value-type="string">
              <text:p text:style-name="P97">Landelijk gebied of dorp </text:p>
            </table:table-cell>
            <table:table-cell table:style-name="Tableau5.B3" office:value-type="float" office:value="66">
              <text:p text:style-name="P96">66</text:p>
            </table:table-cell>
            <table:table-cell table:style-name="Tableau5.B3" office:value-type="float" office:value="28">
              <text:p text:style-name="P96">28</text:p>
            </table:table-cell>
            <table:table-cell table:style-name="Tableau5.B3" office:value-type="float" office:value="6">
              <text:p text:style-name="P96">6</text:p>
            </table:table-cell>
          </table:table-row>
          <table:table-row>
            <table:table-cell table:style-name="Tableau5.A1" office:value-type="string">
              <text:p text:style-name="P97">Kleine of middelgrote stad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1" office:value-type="string">
              <text:p text:style-name="P97">Grote stad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4" table:number-columns-spanned="4" office:value-type="string">
              <text:p text:style-name="P65">Perceptie van IVET in (ons land)</text:p>
            </table:table-cell>
            <table:covered-table-cell/>
            <table:covered-table-cell/>
            <table:covered-table-cell/>
          </table:table-row>
          <table:table-row>
            <table:table-cell table:style-name="Tableau5.A1" office:value-type="string">
              <text:p text:style-name="P97">Positief </text:p>
            </table:table-cell>
            <table:table-cell table:style-name="Tableau5.B3" office:value-type="float" office:value="76">
              <text:p text:style-name="P96">76</text:p>
            </table:table-cell>
            <table:table-cell table:style-name="Tableau5.B3" office:value-type="float" office:value="20">
              <text:p text:style-name="P96">20</text:p>
            </table:table-cell>
            <table:table-cell table:style-name="Tableau5.B3" office:value-type="float" office:value="4">
              <text:p text:style-name="P96">4</text:p>
            </table:table-cell>
          </table:table-row>
          <table:table-row>
            <table:table-cell table:style-name="Tableau5.A1" office:value-type="string">
              <text:p text:style-name="P97">Negatief </text:p>
            </table:table-cell>
            <table:table-cell table:style-name="Tableau5.B3" office:value-type="float" office:value="42">
              <text:p text:style-name="P96">42</text:p>
            </table:table-cell>
            <table:table-cell table:style-name="Tableau5.B3" office:value-type="float" office:value="53">
              <text:p text:style-name="P96">53</text:p>
            </table:table-cell>
            <table:table-cell table:style-name="Tableau5.B3" office:value-type="float" office:value="5">
              <text:p text:style-name="P96">5</text:p>
            </table:table-cell>
          </table:table-row>
          <table:table-row>
            <table:table-cell table:style-name="Tableau5.A4" table:number-columns-spanned="4" office:value-type="string">
              <text:p text:style-name="P65">Ooit initieel beroepsonderwijs gevolgd (hoger secundair)</text:p>
            </table:table-cell>
            <table:covered-table-cell/>
            <table:covered-table-cell/>
            <table:covered-table-cell/>
          </table:table-row>
          <table:table-row>
            <table:table-cell table:style-name="Tableau5.A1" office:value-type="string">
              <text:p text:style-name="P97">Ja </text:p>
            </table:table-cell>
            <table:table-cell table:style-name="Tableau5.B3" office:value-type="float" office:value="68">
              <text:p text:style-name="P96">68</text:p>
            </table:table-cell>
            <table:table-cell table:style-name="Tableau5.B3" office:value-type="float" office:value="28">
              <text:p text:style-name="P96">28</text:p>
            </table:table-cell>
            <table:table-cell table:style-name="Tableau5.B3" office:value-type="float" office:value="4">
              <text:p text:style-name="P96">4</text:p>
            </table:table-cell>
          </table:table-row>
          <table:table-row>
            <table:table-cell table:style-name="Tableau5.A1" office:value-type="string">
              <text:p text:style-name="P97">Nee </text:p>
            </table:table-cell>
            <table:table-cell table:style-name="Tableau5.B3" office:value-type="float" office:value="60">
              <text:p text:style-name="P96">60</text:p>
            </table:table-cell>
            <table:table-cell table:style-name="Tableau5.B3" office:value-type="float" office:value="32">
              <text:p text:style-name="P96">32</text:p>
            </table:table-cell>
            <table:table-cell table:style-name="Tableau5.B3" office:value-type="float" office:value="8">
              <text:p text:style-name="P96">8</text:p>
            </table:table-cell>
          </table:table-row>
        </table:table>
        <text:p text:style-name="P25"/>
        <text:p text:style-name="P52">Ongeveer twee derde van de EU-burgers is het ermee eens dat kwalificaties voor beroepsonderwijs en -opleiding leiden tot banen die bijdragen tot de groene transitie </text:p>
        <text:p text:style-name="P25">In de hele Europese Unie is 63 % van de EU-burgers het eens met de stelling dat kwalificaties voor beroepsonderwijs en -opleiding leiden tot banen die bijdragen tot de groene transitie, waaronder 14 % die het daar volledig mee eens zijn en 49 % die het er doorgaans mee eens zijn.<text:note text:id="ftn15" text:note-class="footnote"><text:note-citation>15</text:note-citation><text:note-body><text:p text:style-name="P13">QB8.5. Vertel me in hoeverre u het eens of oneens bent met elk van de volgende stellingen: Kwalificaties voor beroepsonderwijs en -opleiding leiden tot banen die bijdragen aan de groene transitie. </text:p></text:note-body></text:note> Ongeveer een op de vijf (21 %) is het daar niet mee eens, terwijl 16 % het niet weet. </text:p>
        <text:p text:style-name="P25">In 25 lidstaten zegt ten minste de helft van de respondenten dat kwalificaties voor beroepsonderwijs en -opleiding leiden tot banen die bijdragen tot de groene transitie. </text:p>
        <text:p text:style-name="P25">De meningen lopen uiteen tussen de lidstaten, met de hoogste niveaus van overeenstemming in Italië (80%), Kroatië (78%) en Malta (77%). De laagste niveaus worden geregistreerd in Estland (44%), Duitsland (48%) en Finland (49%). </text:p>
        <text:p text:style-name="P25"/>
        <text:p text:style-name="P25"><draw:g text:anchor-type="paragraph" draw:z-index="7" draw:name="Forme5" draw:style-name="gr1"><draw:frame draw:style-name="gr400" draw:text-style-name="P100" svg:width="16.751cm" svg:height="7.404cm" svg:x="0.109cm" svg:y="2.977cm"><draw:image xlink:href="Pictures/100000000000050E0000023C999002D5CD0C4A6C.png" xlink:type="simple" xlink:show="embed" xlink:actuate="onLoad" draw:mime-type="image/png"><text:p/></draw:image></draw:frame><draw:frame draw:style-name="gr401" draw:text-style-name="P102" svg:width="16.812cm" svg:height="0.902cm" svg:x="0.125cm" svg:y="1.732cm"><draw:text-box><text:p text:style-name="P101"><text:span text:style-name="T60">QB8.5. Vertel me in hoeverre u het eens of oneens bent met elk van de volgende stellingen: - Kwantificeringen van het IVET leiden tot banen die bijdragen aan de groene transitie (%) </text:span></text:p></draw:text-box></draw:frame><draw:g draw:style-name="gr4"><draw:frame draw:style-name="gr402" draw:text-style-name="P100" svg:width="14.098cm" svg:height="0.959cm" svg:x="0.16cm" svg:y="10.537cm"><draw:image xlink:href="Pictures/100000000000022300000022902E68B765C34830.png" xlink:type="simple" xlink:show="embed" xlink:actuate="onLoad" draw:mime-type="image/png"><text:p/></draw:image></draw:frame><draw:frame draw:style-name="gr403" draw:text-style-name="P102" svg:width="2.924cm" svg:height="0.902cm" svg:x="0.621cm" svg:y="10.712cm"><draw:text-box><text:p text:style-name="P106"><text:span text:style-name="T60">Helemaal mee eens</text:span></text:p></draw:text-box></draw:frame><draw:frame draw:style-name="gr404" draw:text-style-name="P102" svg:width="2.857cm" svg:height="0.902cm" svg:x="3.63cm" svg:y="10.691cm"><draw:text-box><text:p text:style-name="P106"><text:span text:style-name="T60">De neiging om het eens te zijn</text:span></text:p></draw:text-box></draw:frame><draw:frame draw:style-name="gr405" draw:text-style-name="P102" svg:width="3.282cm" svg:height="0.902cm" svg:x="6.812cm" svg:y="10.733cm"><draw:text-box><text:p text:style-name="P106"><text:span text:style-name="T60">De neiging om het oneens te zijn</text:span></text:p></draw:text-box></draw:frame><draw:frame draw:style-name="gr406" draw:text-style-name="P102" svg:width="3.483cm" svg:height="0.902cm" svg:x="10.442cm" svg:y="10.691cm"><draw:text-box><text:p text:style-name="P106"><text:span text:style-name="T60">Helemaal niet mee eens</text:span></text:p></draw:text-box></draw:frame><draw:frame draw:style-name="gr407" draw:text-style-name="P102" svg:width="2.52cm" svg:height="0.687cm" svg:x="14.162cm" svg:y="10.691cm"><draw:text-box><text:p text:style-name="P106"><text:span text:style-name="T60">Weet ik niet</text:span></text:p></draw:text-box></draw:frame></draw:g></draw:g><draw:g text:anchor-type="paragraph" draw:z-index="8" draw:name="Forme4" draw:style-name="gr32"><draw:frame draw:style-name="gr393" draw:text-style-name="P100" svg:width="4.668cm" svg:height="4.783cm" svg:x="11.119cm" svg:y="-4.235cm"><draw:image xlink:href="Pictures/10000000000001EF000001F65B8C384BEEA7E699.png" xlink:type="simple" xlink:show="embed" xlink:actuate="onLoad" draw:mime-type="image/png"><text:p/></draw:image></draw:frame><draw:frame draw:style-name="gr394" draw:text-style-name="P102" svg:width="7.21cm" svg:height="1.876cm" svg:x="9.407cm" svg:y="-6.209cm"><draw:text-box><text:p text:style-name="P101"><text:span text:style-name="T60">QB8.5: Vertel me in hoeverre u het eens of oneens bent met elk van de volgende stellingen: - Kwalificaties op het gebied van beroepsonderwijs en -opleiding leiden tot banen die bijdragen tot de groene transitie (EU27) (%) </text:span></text:p></draw:text-box></draw:frame><draw:frame draw:style-name="gr395" draw:text-style-name="P105" svg:width="2.084cm" svg:height="0.902cm" svg:x="10.983cm" svg:y="-4.704cm"><draw:text-box><text:p text:style-name="P104"><text:span text:style-name="T60">Ik weet het niet 15</text:span></text:p></draw:text-box></draw:frame><draw:frame draw:style-name="gr396" draw:text-style-name="P102" svg:width="2.269cm" svg:height="0.902cm" svg:x="13.753cm" svg:y="-4.727cm"><draw:text-box><text:p text:style-name="P101"><text:span text:style-name="T60">Helemaal mee eens 14</text:span></text:p></draw:text-box></draw:frame><draw:frame draw:style-name="gr397" draw:text-style-name="P105" svg:width="1.833cm" svg:height="1.227cm" svg:x="9.385cm" svg:y="-3.265cm"><draw:text-box><text:p text:style-name="P104"><text:span text:style-name="T60">Helemaal niet mee eens 3</text:span></text:p></draw:text-box></draw:frame><draw:frame draw:style-name="gr398" draw:text-style-name="P105" svg:width="1.985cm" svg:height="0.902cm" svg:x="9.209cm" svg:y="-1.605cm"><draw:text-box><text:p text:style-name="P104"><text:span text:style-name="T60">Niet mee eens 18</text:span></text:p></draw:text-box></draw:frame><draw:frame draw:style-name="gr399" draw:text-style-name="P102" svg:width="2.116cm" svg:height="1.227cm" svg:x="14.684cm" svg:y="0.123cm"><draw:text-box><text:p text:style-name="P101"><text:span text:style-name="T60">Ik ben het met je eens 49</text:span></text:p></draw:text-box></draw:frame></draw:g></text:p>
        <text:p text:style-name="P33">De meningen over de mate waarin kwalificaties van beroepsonderwijs en -opleiding leiden tot banen die bijdragen tot de groene transitie, verschillen per sociaaldemografische en attitudinale factor, en wel als volgt. </text:p>
        <text:p text:style-name="P53">■ Respondenten die beroepsonderwijs en -opleiding in hun land als positief beschouwen, zijn eerder van mening dat kwalificaties van beroepsonderwijs en -opleiding leiden tot banen die bijdragen tot de groene transitie (69 % tegenover 53 %). </text:p>
        <text:p text:style-name="P53">■ Er zijn enkele verschillen tussen sociaal-professionele categorieën: bedienden zijn het meest geneigd te geloven dat kwalificaties van beroepsonderwijs en -opleiding leiden tot banen die bijdragen tot de groene transitie (67 %), tegenover 60 % van de managers en gepensioneerde respondenten. </text:p>
        <text:p text:style-name="P53">■ Respondenten van wie de opleiding op 16-jarige leeftijd of later is afgerond, denken eerder dat beroepsonderwijs en -opleiding leidt tot banen die bijdragen tot de groene transitie dan respondenten van wie de opleiding op 15-jarige leeftijd of eerder is geëindigd (64 % tegenover 58 %). </text:p>
        <text:p text:style-name="P53">■ Er is een verschil in subjectieve verstedelijking: 66 % van de respondenten in grote steden is het eens met de stelling, tegenover 61 % van de respondenten in plattelandsgebieden of dorpen. </text:p>
        <text:p text:style-name="P53">■ De verschillen naar leeftijd zijn slechts marginaal. Het akkoord dat beroepsonderwijs en -opleiding leiden tot banen die bijdragen tot de groene transitie is het sterkst in de leeftijdsgroepen 15-24 jaar en 40-54 jaar (65 %), gevolgd door de leeftijdsgroep 25-39 jaar (64 %). Het is de laagste in de 55+-groep (61%). </text:p>
        <text:p text:style-name="P25"/>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9">QB8.5 Vertel me alstublieft in welke mate u het eens of oneens bent met elk van de volgende stellingen: IVET-kwalificaties leiden tot banen die bijdragen aan de groene transitie (%-EU)</text:p>
            </table:table-cell>
            <table:covered-table-cell/>
            <table:covered-table-cell/>
            <table:covered-table-cell/>
          </table:table-row>
          <table:table-row>
            <table:table-cell table:style-name="Tableau6.A1" office:value-type="string">
              <text:p text:style-name="P81"/>
            </table:table-cell>
            <table:table-cell table:style-name="Tableau6.A1" office:value-type="string">
              <text:p text:style-name="P84">Totaal 'Akkoord'</text:p>
            </table:table-cell>
            <table:table-cell table:style-name="Tableau6.A1" office:value-type="string">
              <text:p text:style-name="P84">Totaal 'Niet mee eens' </text:p>
            </table:table-cell>
            <table:table-cell table:style-name="Tableau6.A1" office:value-type="string">
              <text:p text:style-name="P84">Ik weet het niet</text:p>
            </table:table-cell>
          </table:table-row>
          <table:table-row>
            <table:table-cell table:style-name="Tableau6.A1" office:value-type="string">
              <text:p text:style-name="P89">EU27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Geslacht</text:p>
            </table:table-cell>
            <table:covered-table-cell/>
            <table:covered-table-cell/>
            <table:covered-table-cell/>
          </table:table-row>
          <table:table-row>
            <table:table-cell table:style-name="Tableau6.A1" office:value-type="string">
              <text:p text:style-name="P89">Man </text:p>
            </table:table-cell>
            <table:table-cell table:style-name="Tableau6.B3" office:value-type="float" office:value="64">
              <text:p text:style-name="P93">64</text:p>
            </table:table-cell>
            <table:table-cell table:style-name="Tableau6.B3" office:value-type="float" office:value="21">
              <text:p text:style-name="P93">21</text:p>
            </table:table-cell>
            <table:table-cell table:style-name="Tableau6.B3" office:value-type="float" office:value="15">
              <text:p text:style-name="P93">15</text:p>
            </table:table-cell>
          </table:table-row>
          <table:table-row>
            <table:table-cell table:style-name="Tableau6.A1" office:value-type="string">
              <text:p text:style-name="P89">Vrouw </text:p>
            </table:table-cell>
            <table:table-cell table:style-name="Tableau6.B3" office:value-type="float" office:value="62">
              <text:p text:style-name="P93">62</text:p>
            </table:table-cell>
            <table:table-cell table:style-name="Tableau6.B3" office:value-type="float" office:value="21">
              <text:p text:style-name="P93">21</text:p>
            </table:table-cell>
            <table:table-cell table:style-name="Tableau6.B3" office:value-type="float" office:value="17">
              <text:p text:style-name="P93">17</text:p>
            </table:table-cell>
          </table:table-row>
          <table:table-row>
            <table:table-cell table:style-name="Tableau6.A4" table:number-columns-spanned="4" office:value-type="string">
              <text:p text:style-name="P59">Leeftijd</text:p>
            </table:table-cell>
            <table:covered-table-cell/>
            <table:covered-table-cell/>
            <table:covered-table-cell/>
          </table:table-row>
          <table:table-row>
            <table:table-cell table:style-name="Tableau6.A1" office:value-type="string">
              <text:p text:style-name="P89">15-24 </text:p>
            </table:table-cell>
            <table:table-cell table:style-name="Tableau6.B3" office:value-type="float" office:value="65">
              <text:p text:style-name="P93">65</text:p>
            </table:table-cell>
            <table:table-cell table:style-name="Tableau6.B3" office:value-type="float" office:value="25">
              <text:p text:style-name="P93">25</text:p>
            </table:table-cell>
            <table:table-cell table:style-name="Tableau6.B3" office:value-type="float" office:value="10">
              <text:p text:style-name="P93">10</text:p>
            </table:table-cell>
          </table:table-row>
          <table:table-row>
            <table:table-cell table:style-name="Tableau6.A1" office:value-type="string">
              <text:p text:style-name="P89">25-39 </text:p>
            </table:table-cell>
            <table:table-cell table:style-name="Tableau6.B3" office:value-type="float" office:value="64">
              <text:p text:style-name="P93">64</text:p>
            </table:table-cell>
            <table:table-cell table:style-name="Tableau6.B3" office:value-type="float" office:value="24">
              <text:p text:style-name="P93">24</text:p>
            </table:table-cell>
            <table:table-cell table:style-name="Tableau6.B3" office:value-type="float" office:value="12">
              <text:p text:style-name="P93">12</text:p>
            </table:table-cell>
          </table:table-row>
          <table:table-row>
            <table:table-cell table:style-name="Tableau6.A1" office:value-type="string">
              <text:p text:style-name="P89">40-54 </text:p>
            </table:table-cell>
            <table:table-cell table:style-name="Tableau6.B3" office:value-type="float" office:value="65">
              <text:p text:style-name="P93">65</text:p>
            </table:table-cell>
            <table:table-cell table:style-name="Tableau6.B3" office:value-type="float" office:value="21">
              <text:p text:style-name="P93">21</text:p>
            </table:table-cell>
            <table:table-cell table:style-name="Tableau6.B3" office:value-type="float" office:value="14">
              <text:p text:style-name="P93">14</text:p>
            </table:table-cell>
          </table:table-row>
          <table:table-row>
            <table:table-cell table:style-name="Tableau6.A1" office:value-type="string">
              <text:p text:style-name="P89">&gt;=55</text:p>
            </table:table-cell>
            <table:table-cell table:style-name="Tableau6.B3" office:value-type="float" office:value="61">
              <text:p text:style-name="P93">61</text:p>
            </table:table-cell>
            <table:table-cell table:style-name="Tableau6.B3" office:value-type="float" office:value="18">
              <text:p text:style-name="P93">18</text:p>
            </table:table-cell>
            <table:table-cell table:style-name="Tableau6.B3" office:value-type="float" office:value="21">
              <text:p text:style-name="P93">21</text:p>
            </table:table-cell>
          </table:table-row>
          <table:table-row>
            <table:table-cell table:style-name="Tableau6.A4" table:number-columns-spanned="4" office:value-type="string">
              <text:p text:style-name="P59">Onderwijs (Einde van)</text:p>
            </table:table-cell>
            <table:covered-table-cell/>
            <table:covered-table-cell/>
            <table:covered-table-cell/>
          </table:table-row>
          <table:table-row>
            <table:table-cell table:style-name="Tableau6.A1" office:value-type="string">
              <text:p text:style-name="P89">&lt;=-15</text:p>
            </table:table-cell>
            <table:table-cell table:style-name="Tableau6.B3" office:value-type="float" office:value="58">
              <text:p text:style-name="P93">58</text:p>
            </table:table-cell>
            <table:table-cell table:style-name="Tableau6.B3" office:value-type="float" office:value="16">
              <text:p text:style-name="P93">16</text:p>
            </table:table-cell>
            <table:table-cell table:style-name="Tableau6.B3" office:value-type="float" office:value="26">
              <text:p text:style-name="P93">26</text:p>
            </table:table-cell>
          </table:table-row>
          <table:table-row>
            <table:table-cell table:style-name="Tableau6.A1" office:value-type="string">
              <text:p text:style-name="P89">16-19 </text:p>
            </table:table-cell>
            <table:table-cell table:style-name="Tableau6.B3" office:value-type="float" office:value="64">
              <text:p text:style-name="P93">64</text:p>
            </table:table-cell>
            <table:table-cell table:style-name="Tableau6.B3" office:value-type="float" office:value="20">
              <text:p text:style-name="P93">20</text:p>
            </table:table-cell>
            <table:table-cell table:style-name="Tableau6.B3" office:value-type="float" office:value="16">
              <text:p text:style-name="P93">16</text:p>
            </table:table-cell>
          </table:table-row>
          <table:table-row>
            <table:table-cell table:style-name="Tableau6.A1" office:value-type="string">
              <text:p text:style-name="P89">&gt;=20</text:p>
            </table:table-cell>
            <table:table-cell table:style-name="Tableau6.B3" office:value-type="float" office:value="64">
              <text:p text:style-name="P93">64</text:p>
            </table:table-cell>
            <table:table-cell table:style-name="Tableau6.B3" office:value-type="float" office:value="23">
              <text:p text:style-name="P93">23</text:p>
            </table:table-cell>
            <table:table-cell table:style-name="Tableau6.B3" office:value-type="float" office:value="13">
              <text:p text:style-name="P93">13</text:p>
            </table:table-cell>
          </table:table-row>
          <table:table-row>
            <table:table-cell table:style-name="Tableau6.A1" office:value-type="string">
              <text:p text:style-name="P89">Nog steeds aan het studeren </text:p>
            </table:table-cell>
            <table:table-cell table:style-name="Tableau6.B3" office:value-type="float" office:value="63">
              <text:p text:style-name="P93">63</text:p>
            </table:table-cell>
            <table:table-cell table:style-name="Tableau6.B3" office:value-type="float" office:value="24">
              <text:p text:style-name="P93">24</text:p>
            </table:table-cell>
            <table:table-cell table:style-name="Tableau6.B3" office:value-type="float" office:value="13">
              <text:p text:style-name="P93">13</text:p>
            </table:table-cell>
          </table:table-row>
          <table:table-row>
            <table:table-cell table:style-name="Tableau6.A4" table:number-columns-spanned="4" office:value-type="string">
              <text:p text:style-name="P59">Sociaal-professionele categorie</text:p>
            </table:table-cell>
            <table:covered-table-cell/>
            <table:covered-table-cell/>
            <table:covered-table-cell/>
          </table:table-row>
          <table:table-row>
            <table:table-cell table:style-name="Tableau6.A1" office:value-type="string">
              <text:p text:style-name="P89">Zelfstandigen </text:p>
            </table:table-cell>
            <table:table-cell table:style-name="Tableau6.B3" office:value-type="float" office:value="65">
              <text:p text:style-name="P93">65</text:p>
            </table:table-cell>
            <table:table-cell table:style-name="Tableau6.B3" office:value-type="float" office:value="22">
              <text:p text:style-name="P93">22</text:p>
            </table:table-cell>
            <table:table-cell table:style-name="Tableau6.B3" office:value-type="float" office:value="13">
              <text:p text:style-name="P93">13</text:p>
            </table:table-cell>
          </table:table-row>
          <table:table-row>
            <table:table-cell table:style-name="Tableau6.A1" office:value-type="string">
              <text:p text:style-name="P89">Managers </text:p>
            </table:table-cell>
            <table:table-cell table:style-name="Tableau6.B3" office:value-type="float" office:value="60">
              <text:p text:style-name="P93">60</text:p>
            </table:table-cell>
            <table:table-cell table:style-name="Tableau6.B3" office:value-type="float" office:value="24">
              <text:p text:style-name="P93">24</text:p>
            </table:table-cell>
            <table:table-cell table:style-name="Tableau6.B3" office:value-type="float" office:value="16">
              <text:p text:style-name="P93">16</text:p>
            </table:table-cell>
          </table:table-row>
          <table:table-row>
            <table:table-cell table:style-name="Tableau6.A1" office:value-type="string">
              <text:p text:style-name="P89">Andere witte halsbanden </text:p>
            </table:table-cell>
            <table:table-cell table:style-name="Tableau6.B3" office:value-type="float" office:value="67">
              <text:p text:style-name="P93">67</text:p>
            </table:table-cell>
            <table:table-cell table:style-name="Tableau6.B3" office:value-type="float" office:value="21">
              <text:p text:style-name="P93">21</text:p>
            </table:table-cell>
            <table:table-cell table:style-name="Tableau6.B3" office:value-type="float" office:value="12">
              <text:p text:style-name="P93">12</text:p>
            </table:table-cell>
          </table:table-row>
          <table:table-row>
            <table:table-cell table:style-name="Tableau6.A1" office:value-type="string">
              <text:p text:style-name="P89">Handarbeiders </text:p>
            </table:table-cell>
            <table:table-cell table:style-name="Tableau6.B3" office:value-type="float" office:value="66">
              <text:p text:style-name="P93">66</text:p>
            </table:table-cell>
            <table:table-cell table:style-name="Tableau6.B3" office:value-type="float" office:value="21">
              <text:p text:style-name="P93">21</text:p>
            </table:table-cell>
            <table:table-cell table:style-name="Tableau6.B3" office:value-type="float" office:value="13">
              <text:p text:style-name="P93">13</text:p>
            </table:table-cell>
          </table:table-row>
          <table:table-row>
            <table:table-cell table:style-name="Tableau6.A1" office:value-type="string">
              <text:p text:style-name="P89">Huis personen </text:p>
            </table:table-cell>
            <table:table-cell table:style-name="Tableau6.B3" office:value-type="float" office:value="64">
              <text:p text:style-name="P93">64</text:p>
            </table:table-cell>
            <table:table-cell table:style-name="Tableau6.B3" office:value-type="float" office:value="17">
              <text:p text:style-name="P93">17</text:p>
            </table:table-cell>
            <table:table-cell table:style-name="Tableau6.B3" office:value-type="float" office:value="19">
              <text:p text:style-name="P93">19</text:p>
            </table:table-cell>
          </table:table-row>
          <table:table-row>
            <table:table-cell table:style-name="Tableau6.A1" office:value-type="string">
              <text:p text:style-name="P89">Werklozen </text:p>
            </table:table-cell>
            <table:table-cell table:style-name="Tableau6.B3" office:value-type="float" office:value="61">
              <text:p text:style-name="P93">61</text:p>
            </table:table-cell>
            <table:table-cell table:style-name="Tableau6.B3" office:value-type="float" office:value="22">
              <text:p text:style-name="P93">22</text:p>
            </table:table-cell>
            <table:table-cell table:style-name="Tableau6.B3" office:value-type="float" office:value="17">
              <text:p text:style-name="P93">17</text:p>
            </table:table-cell>
          </table:table-row>
          <table:table-row>
            <table:table-cell table:style-name="Tableau6.A1" office:value-type="string">
              <text:p text:style-name="P89">Gepensioneerd </text:p>
            </table:table-cell>
            <table:table-cell table:style-name="Tableau6.B3" office:value-type="float" office:value="60">
              <text:p text:style-name="P93">60</text:p>
            </table:table-cell>
            <table:table-cell table:style-name="Tableau6.B3" office:value-type="float" office:value="17">
              <text:p text:style-name="P93">17</text:p>
            </table:table-cell>
            <table:table-cell table:style-name="Tableau6.B3" office:value-type="float" office:value="23">
              <text:p text:style-name="P93">23</text:p>
            </table:table-cell>
          </table:table-row>
          <table:table-row>
            <table:table-cell table:style-name="Tableau6.A1" office:value-type="string">
              <text:p text:style-name="P89">Studenten </text:p>
            </table:table-cell>
            <table:table-cell table:style-name="Tableau6.B3" office:value-type="float" office:value="63">
              <text:p text:style-name="P93">63</text:p>
            </table:table-cell>
            <table:table-cell table:style-name="Tableau6.B3" office:value-type="float" office:value="26">
              <text:p text:style-name="P93">26</text:p>
            </table:table-cell>
            <table:table-cell table:style-name="Tableau6.B3" office:value-type="float" office:value="11">
              <text:p text:style-name="P93">11</text:p>
            </table:table-cell>
          </table:table-row>
          <table:table-row>
            <table:table-cell table:style-name="Tableau6.A4" table:number-columns-spanned="4" office:value-type="string">
              <text:p text:style-name="P59">Subjectieve verstedelijking</text:p>
            </table:table-cell>
            <table:covered-table-cell/>
            <table:covered-table-cell/>
            <table:covered-table-cell/>
          </table:table-row>
          <table:table-row>
            <table:table-cell table:style-name="Tableau6.A1" office:value-type="string">
              <text:p text:style-name="P89">Landelijk gebied of dorp </text:p>
            </table:table-cell>
            <table:table-cell table:style-name="Tableau6.B3" office:value-type="float" office:value="61">
              <text:p text:style-name="P93">61</text:p>
            </table:table-cell>
            <table:table-cell table:style-name="Tableau6.B3" office:value-type="float" office:value="21">
              <text:p text:style-name="P93">21</text:p>
            </table:table-cell>
            <table:table-cell table:style-name="Tableau6.B3" office:value-type="float" office:value="18">
              <text:p text:style-name="P93">18</text:p>
            </table:table-cell>
          </table:table-row>
          <table:table-row>
            <table:table-cell table:style-name="Tableau6.A1" office:value-type="string">
              <text:p text:style-name="P89">Kleine of middelgrote stad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1" office:value-type="string">
              <text:p text:style-name="P89">Grote stad </text:p>
            </table:table-cell>
            <table:table-cell table:style-name="Tableau6.B3" office:value-type="float" office:value="66">
              <text:p text:style-name="P93">66</text:p>
            </table:table-cell>
            <table:table-cell table:style-name="Tableau6.B3" office:value-type="float" office:value="20">
              <text:p text:style-name="P93">20</text:p>
            </table:table-cell>
            <table:table-cell table:style-name="Tableau6.B3" office:value-type="float" office:value="14">
              <text:p text:style-name="P93">14</text:p>
            </table:table-cell>
          </table:table-row>
          <table:table-row>
            <table:table-cell table:style-name="Tableau6.A4" table:number-columns-spanned="4" office:value-type="string">
              <text:p text:style-name="P59">Perceptie van IVET in (ons land)</text:p>
            </table:table-cell>
            <table:covered-table-cell/>
            <table:covered-table-cell/>
            <table:covered-table-cell/>
          </table:table-row>
          <table:table-row>
            <table:table-cell table:style-name="Tableau6.A1" office:value-type="string">
              <text:p text:style-name="P89">Positief </text:p>
            </table:table-cell>
            <table:table-cell table:style-name="Tableau6.B3" office:value-type="float" office:value="69">
              <text:p text:style-name="P93">69</text:p>
            </table:table-cell>
            <table:table-cell table:style-name="Tableau6.B3" office:value-type="float" office:value="18">
              <text:p text:style-name="P93">18</text:p>
            </table:table-cell>
            <table:table-cell table:style-name="Tableau6.B3" office:value-type="float" office:value="13">
              <text:p text:style-name="P93">13</text:p>
            </table:table-cell>
          </table:table-row>
          <table:table-row>
            <table:table-cell table:style-name="Tableau6.A1" office:value-type="string">
              <text:p text:style-name="P89">Negatief </text:p>
            </table:table-cell>
            <table:table-cell table:style-name="Tableau6.B3" office:value-type="float" office:value="53">
              <text:p text:style-name="P93">53</text:p>
            </table:table-cell>
            <table:table-cell table:style-name="Tableau6.B3" office:value-type="float" office:value="31">
              <text:p text:style-name="P93">3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Ooit initieel beroepsonderwijs gevolgd (hoger secundair)</text:p>
            </table:table-cell>
            <table:covered-table-cell/>
            <table:covered-table-cell/>
            <table:covered-table-cell/>
          </table:table-row>
          <table:table-row>
            <table:table-cell table:style-name="Tableau6.A1" office:value-type="string">
              <text:p text:style-name="P89">Ja </text:p>
            </table:table-cell>
            <table:table-cell table:style-name="Tableau6.B3" office:value-type="float" office:value="63">
              <text:p text:style-name="P93">63</text:p>
            </table:table-cell>
            <table:table-cell table:style-name="Tableau6.B3" office:value-type="float" office:value="22">
              <text:p text:style-name="P93">22</text:p>
            </table:table-cell>
            <table:table-cell table:style-name="Tableau6.B3" office:value-type="float" office:value="15">
              <text:p text:style-name="P93">15</text:p>
            </table:table-cell>
          </table:table-row>
          <table:table-row>
            <table:table-cell table:style-name="Tableau6.A1" office:value-type="string">
              <text:p text:style-name="P89">Nee </text:p>
            </table:table-cell>
            <table:table-cell table:style-name="Tableau6.B3" office:value-type="float" office:value="63">
              <text:p text:style-name="P93">63</text:p>
            </table:table-cell>
            <table:table-cell table:style-name="Tableau6.B3" office:value-type="float" office:value="20">
              <text:p text:style-name="P93">20</text:p>
            </table:table-cell>
            <table:table-cell table:style-name="Tableau6.B3" office:value-type="float" office:value="17">
              <text:p text:style-name="P93">17</text:p>
            </table:table-cell>
          </table:table-row>
        </table:table>
        <text:p text:style-name="P36"/>
      </text:section>
      <text:h text:style-name="P18" text:outline-level="1"><text:bookmark-start text:name="__RefHeading___Toc215568_2930363814"/>II. Publieke perceptie van de kwaliteit van beroepsonderwijs en -opleiding en trajecten <text:bookmark-end text:name="__RefHeading___Toc215568_2930363814"/></text:h>
      <text:p text:style-name="P98"/>
      <text:p text:style-name="P25"/>
      <text:section text:style-name="Sect2" text:name="Section4">
        <text:h text:style-name="P19" text:outline-level="2"><text:bookmark-start text:name="__RefHeading___Toc215570_2930363814"/>1. Algemeen beeld van beroepsonderwijs en -opleiding in het land <text:bookmark-end text:name="__RefHeading___Toc215570_2930363814"/></text:h>
        <text:p text:style-name="P51">Tweederde van de EU-burgers vindt dat beroepsonderwijs en -opleiding in hun land in een positief daglicht worden gesteld </text:p>
        <text:p text:style-name="P25">In de hele Europese Unie is 67 % van de EU-burgers van mening dat beroepsonderwijs en -opleiding in hun land in een positief daglicht worden gesteld, waarvan 10 % zeer positief en 57 % vrij positief is.<text:note text:id="ftn16" text:note-class="footnote"><text:note-citation>16</text:note-citation><text:note-body><text:p text:style-name="P13">QB6. Hoe denkt u dat INITIËLE beroepsonderwijs en -opleiding wordt bekeken in (ons land)? </text:p></text:note-body></text:note> Ongeveer drie op de tien respondenten vindt dat beroepsonderwijs en -opleiding negatief worden beoordeeld, met 27 % vrij negatief en 2 % zeer negatief. Deze resultaten zijn in de loop van de tijd relatief stabiel. In de Cedefop-enquête van 2016 (EU28) gaf 67 % van de respondenten aan dat het hoger secundair beroepsonderwijs een positief beeld had in hun land,<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nl/tools/opinion-survey-on-vet?visualisation=MAP&amp;topic=group4&amp;question=Q18T2__Q&amp;answer=Q18T2_A1&amp;subset=EducationLevel&amp;subsetVal=All&amp;country=AT&amp;countryB=EU28</text:span></text:a><text:span text:style-name="T55">. De formulering van de vraag verschilt van de huidige enquête: Q15: "Zou u zeggen dat het beroepsonderwijs in het hoger secundair onderwijs voor 16-18-jarigen tegenwoordig een positief of negatief beeld heeft in uw land?" </text:span></text:p></text:note-body></text:note> en 71 % van de respondenten in de Eurobarometer-enquête van 2011 over beroepsonderwijs en -opleiding (EU27) was het daar ook mee eens.<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QA9: "En denkt u dat beroepsonderwijs en -opleiding een zeer positief, tamelijk positief, tamelijk negatief of zeer negatief beeld hebben in (ons land)?"</text:span></text:p></text:note-body></text:note> </text:p>
        <text:p text:style-name="P25"><draw:g text:anchor-type="paragraph" draw:z-index="10" draw:name="Forme7" draw:style-name="gr1"><draw:frame draw:style-name="gr378" draw:text-style-name="P100" svg:width="15.093cm" svg:height="6.608cm" svg:x="0.092cm" svg:y="3.286cm"><draw:image xlink:href="Pictures/10000000000005450000026916AE5F4EEB1656FD.png" xlink:type="simple" xlink:show="embed" xlink:actuate="onLoad" draw:mime-type="image/png"><text:p/></draw:image></draw:frame><draw:frame draw:style-name="gr379" draw:text-style-name="P102" svg:width="14.384cm" svg:height="0.593cm" svg:x="0.184cm" svg:y="2.91cm"><draw:text-box><text:p text:style-name="P101"><text:span text:style-name="T60">QB6. Hoe denkt u dat INITIËLE beroepsonderwijs en -opleiding wordt bekeken in (ons land)? (%) </text:span></text:p></draw:text-box></draw:frame><draw:g draw:style-name="gr4"><draw:frame draw:style-name="gr380" draw:text-style-name="P100" svg:width="13.47cm" svg:height="0.897cm" svg:x="0.369cm" svg:y="9.893cm"><draw:image xlink:href="Pictures/100000000000022300000022902E68B765C34830.png" xlink:type="simple" xlink:show="embed" xlink:actuate="onLoad" draw:mime-type="image/png"><text:p/></draw:image></draw:frame><draw:frame draw:style-name="gr381" draw:text-style-name="P102" svg:width="2.793cm" svg:height="0.606cm" svg:x="0.808cm" svg:y="10.056cm"><draw:text-box><text:p text:style-name="P106"><text:span text:style-name="T60">Zeer positief</text:span></text:p></draw:text-box></draw:frame><draw:frame draw:style-name="gr382" draw:text-style-name="P102" svg:width="2.73cm" svg:height="0.578cm" svg:x="3.886cm" svg:y="10.108cm"><draw:text-box><text:p text:style-name="P106"><text:span text:style-name="T60">Redelijk positief</text:span></text:p></draw:text-box></draw:frame><draw:frame draw:style-name="gr383" draw:text-style-name="P102" svg:width="3.135cm" svg:height="0.604cm" svg:x="6.901cm" svg:y="10.05cm"><draw:text-box><text:p text:style-name="P106"><text:span text:style-name="T60">Redelijk negatief</text:span></text:p></draw:text-box></draw:frame><draw:frame draw:style-name="gr384" draw:text-style-name="P102" svg:width="3.331cm" svg:height="0.606cm" svg:x="10.19cm" svg:y="10.036cm"><draw:text-box><text:p text:style-name="P106"><text:span text:style-name="T60">Zeer negatief</text:span></text:p></draw:text-box></draw:frame><draw:frame draw:style-name="gr385" draw:text-style-name="P102" svg:width="2.407cm" svg:height="0.643cm" svg:x="13.748cm" svg:y="10.036cm"><draw:text-box><text:p text:style-name="P106"><text:span text:style-name="T60">Weet ik niet</text:span></text:p></draw:text-box></draw:frame></draw:g></draw:g><draw:g text:anchor-type="paragraph" draw:z-index="9" draw:name="Forme6" draw:style-name="gr1"><draw:frame draw:style-name="gr386" draw:text-style-name="P100" svg:width="5.439cm" svg:height="5.785cm" svg:x="10.268cm" svg:y="-4.524cm"><draw:image xlink:href="Pictures/10000000000001E7000002016D0CD36994D96C29.png" xlink:type="simple" xlink:show="embed" xlink:actuate="onLoad" draw:mime-type="image/png"><text:p/></draw:image></draw:frame><draw:frame draw:style-name="gr387" draw:text-style-name="P102" svg:width="7.781cm" svg:height="1.151cm" svg:x="9.1cm" svg:y="-5.983cm"><draw:text-box><text:p text:style-name="P101"><text:span text:style-name="T60">QB6: Hoe denkt u dat INITIËLE beroepsonderwijs en -opleiding wordt bekeken in (ons land)? (EU27) (%) </text:span></text:p></draw:text-box></draw:frame><draw:frame draw:style-name="gr388" draw:text-style-name="P102" svg:width="2.504cm" svg:height="0.578cm" svg:x="13.753cm" svg:y="-4.798cm"><draw:text-box><text:p text:style-name="P101"><text:span text:style-name="T60">Zeer positief 10</text:span></text:p></draw:text-box></draw:frame><draw:frame draw:style-name="gr389" draw:text-style-name="P108" svg:width="2.375cm" svg:height="0.578cm" svg:x="11.257cm" svg:y="-5.175cm"><draw:text-box><text:p text:style-name="P107"><text:span text:style-name="T60">Weet ik niet 4</text:span></text:p></draw:text-box></draw:frame><draw:frame draw:style-name="gr390" draw:text-style-name="P105" svg:width="2.442cm" svg:height="0.902cm" svg:x="9.682cm" svg:y="-4.671cm"><draw:text-box><text:p text:style-name="P104"><text:span text:style-name="T60">Zeer negatief 2</text:span></text:p></draw:text-box></draw:frame><draw:frame draw:style-name="gr391" draw:text-style-name="P105" svg:width="1.858cm" svg:height="1.227cm" svg:x="8.733cm" svg:y="-3.612cm"><draw:text-box><text:p text:style-name="P104"><text:span text:style-name="T60">Vrij negatief 27</text:span></text:p></draw:text-box></draw:frame><draw:frame draw:style-name="gr392" draw:text-style-name="P108" svg:width="1.816cm" svg:height="1.227cm" svg:x="14.49cm" svg:y="0.653cm"><draw:text-box><text:p text:style-name="P107"><text:span text:style-name="T60">Redelijk positief 57</text:span></text:p></draw:text-box></draw:frame></draw:g>In de huidige enquête lopen de percepties van beroepsonderwijs en -opleiding aanzienlijk uiteen tussen de EU-lidstaten. De hoogste niveaus van positieve percepties worden opgetekend in Duitsland (82%), Oostenrijk en Polen (beide 81%), Kroatië (77%) en Litouwen en Malta (beide 76%). De percepties zijn het minst positief in België en Nederland (beide 44%), Frankrijk (50%) en Zweden (56%). </text:p>
        <text:p text:style-name="P25"/>
        <text:p text:style-name="P25"/>
        <text:p text:style-name="P33"><draw:g text:anchor-type="paragraph" draw:z-index="11" draw:name="Forme8" draw:style-name="gr1"><draw:frame draw:style-name="gr376" draw:text-style-name="P100" svg:width="16.102cm" svg:height="13.424cm" svg:x="0cm" svg:y="0.967cm"><draw:image xlink:href="Pictures/100000000000048F000003CD9AC14196A640288D.png" xlink:type="simple" xlink:show="embed" xlink:actuate="onLoad" draw:mime-type="image/png"><text:p/></draw:image></draw:frame><draw:frame draw:style-name="gr377" draw:text-style-name="P102" svg:width="14.008cm" svg:height="0.902cm" svg:x="1.526cm" svg:y="0.002cm"><draw:text-box><text:p text:style-name="P101"><text:span text:style-name="T60">QB6: Hoe denkt u dat INITIËLE beroepsonderwijs en -opleiding wordt bekeken in (ons land)? - Totaal "positief" (EU27) (%) </text:span></text:p></draw:text-box></draw:frame></draw:g></text:p>
        <text:p text:style-name="P25"/>
        <text:p text:style-name="P33">Wat betreft de manier waarop initieel beroepsonderwijs en initiële beroepsopleiding worden bekeken, zijn er enkele sociaal-demografische en attitudinale verschillen tussen Europeanen: </text:p>
        <text:p text:style-name="P53">■ Positieve percepties van beroepsonderwijs en -opleiding komen veel vaker voor bij respondenten die vinden dat studenten voldoende informatie ontvangen over de mogelijkheden van beroepsonderwijs en -opleiding (81%) dan bij respondenten die vinden dat studenten niet genoeg informatie ontvangen (42%). </text:p>
        <text:p text:style-name="P53">■ Degenen die van mening zijn dat beroepsonderwijs en -opleiding kwalitatief hoogwaardig leren bieden, hebben meer kans om beroepsonderwijs en -opleiding positief te beoordelen (76%) dan degenen die dit standpunt niet innemen (42%). </text:p>
        <text:p text:style-name="P53">■ Respondenten die van mening zijn dat beroepsonderwijs en -opleiding tot goed betaalde banen leiden, hebben meer kans om positieve percepties van beroepsonderwijs en -opleiding te melden (76%) dan degenen die dat niet doen (50%). </text:p>
        <text:p text:style-name="P53">■ Er zijn enkele opmerkelijke verschillen tussen sociaal-professionele categorieën: Huishoudens, gepensioneerden en handarbeiders zullen hoogstwaarschijnlijk zeggen dat het initiële beroepsonderwijs en de initiële beroepsopleiding positief worden beoordeeld (69-70%), vergeleken met 60% van de werkloze respondenten. </text:p>
        <text:p text:style-name="P53">■ Respondenten van 55 jaar en ouder hebben hoogstwaarschijnlijk een positief beeld van beroepsonderwijs en -opleiding (68 %), terwijl dit cijfer 61 % bedraagt onder respondenten van 15-24 jaar. </text:p>
        <text:p text:style-name="P53">■ Respondenten die hun opleiding tussen 16 en 19 jaar hebben afgerond, zijn het meest geneigd te denken dat beroepsonderwijs en -opleiding een positief beeld hebben (70%), tegenover 64% van degenen die tot de leeftijd van 20 jaar of ouder hebben gestudeerd. </text:p>
        <text:p text:style-name="P53">■ Mensen die geloven dat STEM ‑-gerelateerd beroepsonderwijs en -opleiding geschikter is voor mannen, zijn merkbaar positiever over beroepsonderwijs en -opleiding dan degenen die dit standpunt niet innemen (72% tegenover 61%). </text:p>
        <text:p text:style-name="P53">■ Verschillen naar geslacht zijn verwaarloosbaar. </text:p>
        <text:p text:style-name="P25"/>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3">QB6 Hoe denkt u dat INITIËLE beroepsonderwijs en -opleiding worden bekeken in (ons land)?(%-EU)</text:p>
            </table:table-cell>
            <table:covered-table-cell/>
            <table:covered-table-cell/>
            <table:covered-table-cell/>
          </table:table-row>
          <table:table-row>
            <table:table-cell table:style-name="Tableau7.A1" office:value-type="string">
              <text:p text:style-name="P79"/>
            </table:table-cell>
            <table:table-cell table:style-name="Tableau7.A1" office:value-type="string">
              <text:p text:style-name="P71">Totaal 'positief'</text:p>
            </table:table-cell>
            <table:table-cell table:style-name="Tableau7.A1" office:value-type="string">
              <text:p text:style-name="P71">Totaal "negatief" </text:p>
            </table:table-cell>
            <table:table-cell table:style-name="Tableau7.A1" office:value-type="string">
              <text:p text:style-name="P71">Ik weet het niet</text:p>
            </table:table-cell>
          </table:table-row>
          <table:table-row>
            <table:table-cell table:style-name="Tableau7.A1" office:value-type="string">
              <text:p text:style-name="P73">EU27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Geslacht</text:p>
            </table:table-cell>
            <table:covered-table-cell/>
            <table:covered-table-cell/>
            <table:covered-table-cell/>
          </table:table-row>
          <table:table-row>
            <table:table-cell table:style-name="Tableau7.A1" office:value-type="string">
              <text:p text:style-name="P73">Man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Vrouw </text:p>
            </table:table-cell>
            <table:table-cell table:style-name="Tableau7.B3" office:value-type="float" office:value="66">
              <text:p text:style-name="P75">66</text:p>
            </table:table-cell>
            <table:table-cell table:style-name="Tableau7.B3" office:value-type="float" office:value="29">
              <text:p text:style-name="P75">29</text:p>
            </table:table-cell>
            <table:table-cell table:style-name="Tableau7.B3" office:value-type="float" office:value="5">
              <text:p text:style-name="P75">5</text:p>
            </table:table-cell>
          </table:table-row>
          <table:table-row>
            <table:table-cell table:style-name="Tableau7.A4" table:number-columns-spanned="4" office:value-type="string">
              <text:p text:style-name="P66">Leeftijd</text:p>
            </table:table-cell>
            <table:covered-table-cell/>
            <table:covered-table-cell/>
            <table:covered-table-cell/>
          </table:table-row>
          <table:table-row>
            <table:table-cell table:style-name="Tableau7.A1" office:value-type="string">
              <text:p text:style-name="P73">15-24 </text:p>
            </table:table-cell>
            <table:table-cell table:style-name="Tableau7.B3" office:value-type="float" office:value="61">
              <text:p text:style-name="P75">61</text:p>
            </table:table-cell>
            <table:table-cell table:style-name="Tableau7.B3" office:value-type="float" office:value="36">
              <text:p text:style-name="P75">36</text:p>
            </table:table-cell>
            <table:table-cell table:style-name="Tableau7.B3" office:value-type="float" office:value="3">
              <text:p text:style-name="P75">3</text:p>
            </table:table-cell>
          </table:table-row>
          <table:table-row>
            <table:table-cell table:style-name="Tableau7.A1" office:value-type="string">
              <text:p text:style-name="P73">25-39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40-54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gt;=55</text:p>
            </table:table-cell>
            <table:table-cell table:style-name="Tableau7.B3" office:value-type="float" office:value="68">
              <text:p text:style-name="P75">68</text:p>
            </table:table-cell>
            <table:table-cell table:style-name="Tableau7.B3" office:value-type="float" office:value="26">
              <text:p text:style-name="P75">26</text:p>
            </table:table-cell>
            <table:table-cell table:style-name="Tableau7.B3" office:value-type="float" office:value="6">
              <text:p text:style-name="P75">6</text:p>
            </table:table-cell>
          </table:table-row>
          <table:table-row>
            <table:table-cell table:style-name="Tableau7.A4" table:number-columns-spanned="4" office:value-type="string">
              <text:p text:style-name="P66">Onderwijs (Einde van)</text:p>
            </table:table-cell>
            <table:covered-table-cell/>
            <table:covered-table-cell/>
            <table:covered-table-cell/>
          </table:table-row>
          <table:table-row>
            <table:table-cell table:style-name="Tableau7.A1" office:value-type="string">
              <text:p text:style-name="P73">&lt;=-15</text:p>
            </table:table-cell>
            <table:table-cell table:style-name="Tableau7.B3" office:value-type="float" office:value="69">
              <text:p text:style-name="P75">69</text:p>
            </table:table-cell>
            <table:table-cell table:style-name="Tableau7.B3" office:value-type="float" office:value="21">
              <text:p text:style-name="P75">21</text:p>
            </table:table-cell>
            <table:table-cell table:style-name="Tableau7.B3" office:value-type="float" office:value="10">
              <text:p text:style-name="P75">10</text:p>
            </table:table-cell>
          </table:table-row>
          <table:table-row>
            <table:table-cell table:style-name="Tableau7.A1" office:value-type="string">
              <text:p text:style-name="P73">16-19 </text:p>
            </table:table-cell>
            <table:table-cell table:style-name="Tableau7.B3" office:value-type="float" office:value="70">
              <text:p text:style-name="P75">70</text:p>
            </table:table-cell>
            <table:table-cell table:style-name="Tableau7.B3" office:value-type="float" office:value="26">
              <text:p text:style-name="P75">26</text:p>
            </table:table-cell>
            <table:table-cell table:style-name="Tableau7.B3" office:value-type="float" office:value="4">
              <text:p text:style-name="P75">4</text:p>
            </table:table-cell>
          </table:table-row>
          <table:table-row>
            <table:table-cell table:style-name="Tableau7.A1" office:value-type="string">
              <text:p text:style-name="P73">&gt;=20</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Nog steeds aan het studeren </text:p>
            </table:table-cell>
            <table:table-cell table:style-name="Tableau7.B3" office:value-type="float" office:value="60">
              <text:p text:style-name="P75">60</text:p>
            </table:table-cell>
            <table:table-cell table:style-name="Tableau7.B3" office:value-type="float" office:value="36">
              <text:p text:style-name="P75">36</text:p>
            </table:table-cell>
            <table:table-cell table:style-name="Tableau7.B3" office:value-type="float" office:value="4">
              <text:p text:style-name="P75">4</text:p>
            </table:table-cell>
          </table:table-row>
          <table:table-row>
            <table:table-cell table:style-name="Tableau7.A4" table:number-columns-spanned="4" office:value-type="string">
              <text:p text:style-name="P66">Sociaal-professionele categorie</text:p>
            </table:table-cell>
            <table:covered-table-cell/>
            <table:covered-table-cell/>
            <table:covered-table-cell/>
          </table:table-row>
          <table:table-row>
            <table:table-cell table:style-name="Tableau7.A1" office:value-type="string">
              <text:p text:style-name="P73">Zelfstandigen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Managers </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Andere witte halsbanden </text:p>
            </table:table-cell>
            <table:table-cell table:style-name="Tableau7.B3" office:value-type="float" office:value="68">
              <text:p text:style-name="P75">68</text:p>
            </table:table-cell>
            <table:table-cell table:style-name="Tableau7.B3" office:value-type="float" office:value="30">
              <text:p text:style-name="P75">30</text:p>
            </table:table-cell>
            <table:table-cell table:style-name="Tableau7.B3" office:value-type="float" office:value="2">
              <text:p text:style-name="P75">2</text:p>
            </table:table-cell>
          </table:table-row>
          <table:table-row>
            <table:table-cell table:style-name="Tableau7.A1" office:value-type="string">
              <text:p text:style-name="P73">Handarbeiders </text:p>
            </table:table-cell>
            <table:table-cell table:style-name="Tableau7.B3" office:value-type="float" office:value="69">
              <text:p text:style-name="P75">69</text:p>
            </table:table-cell>
            <table:table-cell table:style-name="Tableau7.B3" office:value-type="float" office:value="27">
              <text:p text:style-name="P75">27</text:p>
            </table:table-cell>
            <table:table-cell table:style-name="Tableau7.B3" office:value-type="float" office:value="4">
              <text:p text:style-name="P75">4</text:p>
            </table:table-cell>
          </table:table-row>
          <table:table-row>
            <table:table-cell table:style-name="Tableau7.A1" office:value-type="string">
              <text:p text:style-name="P73">Huis personen </text:p>
            </table:table-cell>
            <table:table-cell table:style-name="Tableau7.B3" office:value-type="float" office:value="70">
              <text:p text:style-name="P75">70</text:p>
            </table:table-cell>
            <table:table-cell table:style-name="Tableau7.B3" office:value-type="float" office:value="25">
              <text:p text:style-name="P75">25</text:p>
            </table:table-cell>
            <table:table-cell table:style-name="Tableau7.B3" office:value-type="float" office:value="5">
              <text:p text:style-name="P75">5</text:p>
            </table:table-cell>
          </table:table-row>
          <table:table-row>
            <table:table-cell table:style-name="Tableau7.A1" office:value-type="string">
              <text:p text:style-name="P73">Werklozen </text:p>
            </table:table-cell>
            <table:table-cell table:style-name="Tableau7.B3" office:value-type="float" office:value="60">
              <text:p text:style-name="P75">60</text:p>
            </table:table-cell>
            <table:table-cell table:style-name="Tableau7.B3" office:value-type="float" office:value="35">
              <text:p text:style-name="P75">35</text:p>
            </table:table-cell>
            <table:table-cell table:style-name="Tableau7.B3" office:value-type="float" office:value="5">
              <text:p text:style-name="P75">5</text:p>
            </table:table-cell>
          </table:table-row>
          <table:table-row>
            <table:table-cell table:style-name="Tableau7.A1" office:value-type="string">
              <text:p text:style-name="P73">Gepensioneerd </text:p>
            </table:table-cell>
            <table:table-cell table:style-name="Tableau7.B3" office:value-type="float" office:value="69">
              <text:p text:style-name="P75">69</text:p>
            </table:table-cell>
            <table:table-cell table:style-name="Tableau7.B3" office:value-type="float" office:value="24">
              <text:p text:style-name="P75">24</text:p>
            </table:table-cell>
            <table:table-cell table:style-name="Tableau7.B3" office:value-type="float" office:value="7">
              <text:p text:style-name="P75">7</text:p>
            </table:table-cell>
          </table:table-row>
          <table:table-row>
            <table:table-cell table:style-name="Tableau7.A1" office:value-type="string">
              <text:p text:style-name="P73">Studenten </text:p>
            </table:table-cell>
            <table:table-cell table:style-name="Tableau7.B3" office:value-type="float" office:value="62">
              <text:p text:style-name="P75">62</text:p>
            </table:table-cell>
            <table:table-cell table:style-name="Tableau7.B3" office:value-type="float" office:value="35">
              <text:p text:style-name="P75">35</text:p>
            </table:table-cell>
            <table:table-cell table:style-name="Tableau7.B3" office:value-type="float" office:value="3">
              <text:p text:style-name="P75">3</text:p>
            </table:table-cell>
          </table:table-row>
          <table:table-row>
            <table:table-cell table:style-name="Tableau7.A4" table:number-columns-spanned="4" office:value-type="string">
              <text:p text:style-name="P66">Subjectieve verstedelijking</text:p>
            </table:table-cell>
            <table:covered-table-cell/>
            <table:covered-table-cell/>
            <table:covered-table-cell/>
          </table:table-row>
          <table:table-row>
            <table:table-cell table:style-name="Tableau7.A1" office:value-type="string">
              <text:p text:style-name="P73">Landelijk gebied of dorp </text:p>
            </table:table-cell>
            <table:table-cell table:style-name="Tableau7.B3" office:value-type="float" office:value="69">
              <text:p text:style-name="P75">69</text:p>
            </table:table-cell>
            <table:table-cell table:style-name="Tableau7.B3" office:value-type="float" office:value="26">
              <text:p text:style-name="P75">26</text:p>
            </table:table-cell>
            <table:table-cell table:style-name="Tableau7.B3" office:value-type="float" office:value="5">
              <text:p text:style-name="P75">5</text:p>
            </table:table-cell>
          </table:table-row>
          <table:table-row>
            <table:table-cell table:style-name="Tableau7.A1" office:value-type="string">
              <text:p text:style-name="P73">Kleine of middelgrote stad </text:p>
            </table:table-cell>
            <table:table-cell table:style-name="Tableau7.B3" office:value-type="float" office:value="65">
              <text:p text:style-name="P75">65</text:p>
            </table:table-cell>
            <table:table-cell table:style-name="Tableau7.B3" office:value-type="float" office:value="31">
              <text:p text:style-name="P75">31</text:p>
            </table:table-cell>
            <table:table-cell table:style-name="Tableau7.B3" office:value-type="float" office:value="4">
              <text:p text:style-name="P75">4</text:p>
            </table:table-cell>
          </table:table-row>
          <table:table-row>
            <table:table-cell table:style-name="Tableau7.A1" office:value-type="string">
              <text:p text:style-name="P73">Grote stad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Ooit initieel beroepsonderwijs gevolgd (hoger secundair)</text:p>
            </table:table-cell>
            <table:covered-table-cell/>
            <table:covered-table-cell/>
            <table:covered-table-cell/>
          </table:table-row>
          <table:table-row>
            <table:table-cell table:style-name="Tableau7.A1" office:value-type="string">
              <text:p text:style-name="P73">Ja </text:p>
            </table:table-cell>
            <table:table-cell table:style-name="Tableau7.B3" office:value-type="float" office:value="72">
              <text:p text:style-name="P75">72</text:p>
            </table:table-cell>
            <table:table-cell table:style-name="Tableau7.B3" office:value-type="float" office:value="25">
              <text:p text:style-name="P75">25</text:p>
            </table:table-cell>
            <table:table-cell table:style-name="Tableau7.B3" office:value-type="float" office:value="3">
              <text:p text:style-name="P75">3</text:p>
            </table:table-cell>
          </table:table-row>
          <table:table-row>
            <table:table-cell table:style-name="Tableau7.A1" office:value-type="string">
              <text:p text:style-name="P73">Nee </text:p>
            </table:table-cell>
            <table:table-cell table:style-name="Tableau7.B3" office:value-type="float" office:value="62">
              <text:p text:style-name="P75">62</text:p>
            </table:table-cell>
            <table:table-cell table:style-name="Tableau7.B3" office:value-type="float" office:value="32">
              <text:p text:style-name="P75">32</text:p>
            </table:table-cell>
            <table:table-cell table:style-name="Tableau7.B3" office:value-type="float" office:value="6">
              <text:p text:style-name="P75">6</text:p>
            </table:table-cell>
          </table:table-row>
        </table:table>
        <text:p text:style-name="P25"/>
        <text:h text:style-name="P19" text:outline-level="2"><text:bookmark-start text:name="__RefHeading___Toc215572_2930363814"/>2. Kwaliteit van het leren <text:bookmark-end text:name="__RefHeading___Toc215572_2930363814"/></text:h>
        <text:p text:style-name="P51">Ongeveer driekwart van de EU-burgers zegt dat beroepsonderwijs en -opleiding kwalitatief hoogwaardig leren bieden </text:p>
        <text:p text:style-name="P25">In de hele Europese Unie is 73 % van de respondenten het eens met de stelling dat beroepsonderwijs en -opleiding kwalitatief hoogwaardig leren biedt, waaronder 19 % die het daar sterk mee eens is en 54 % die het er doorgaans mee eens is.<text:note text:id="ftn19" text:note-class="footnote"><text:note-citation>19</text:note-citation><text:note-body><text:p text:style-name="P13">QB7.1. Vertel me in hoeverre u het eens of oneens bent met elk van de volgende stellingen: VET biedt leren van hoge kwaliteit. </text:p></text:note-body></text:note> Slechts 18% is het daar niet mee eens, terwijl 9% het niet weet. </text:p>
        <text:p text:style-name="P25">In de Eurobarometer-enquête van 2011 over beroepsonderwijs en -opleiding (EU27) gaf 75 % van de respondenten aan dat beroepsonderwijs<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QA10.1: "Vertel me in hoeverre u het eens of oneens bent met elk van de volgende stellingen. Beroepsonderwijs en -opleiding biedt hoogwaardig leren". </text:span></text:p></text:note-body></text:note> en -opleiding van hoge kwaliteit waren, wat nauw aansluit bij het resultaat van deze speciale Eurobarometer. </text:p>
        <text:p text:style-name="P25">In de huidige enquête lopen de standpunten van de lidstaten uiteen, met de hoogste mate van overeenstemming in Ierland (84 %), Spanje en Denemarken (beide 82 %) en Malta (81 %). De laagste niveaus worden geregistreerd in Roemenië (56%), Luxemburg (62%) en Bulgarije en Finland (beide 64%). In alle lidstaten is ten minste de helft van de respondenten het ermee eens dat beroepsonderwijs en -opleiding kwalitatief hoogwaardig leren bieden. </text:p>
        <text:p text:style-name="P25">Een aanzienlijk deel van de respondenten antwoordde “weet niet”, met de hoogste percentages in Portugal en Luxemburg (beide 16 %). </text:p>
        <text:p text:style-name="P25"><draw:g text:anchor-type="paragraph" draw:z-index="12" draw:name="Forme9" draw:style-name="gr1"><draw:frame draw:style-name="gr369" draw:text-style-name="P100" svg:width="4.839cm" svg:height="5.428cm" svg:x="10.755cm" svg:y="-7.911cm"><draw:image xlink:href="Pictures/10000000000001E700000213B6109411327796E7.png" xlink:type="simple" xlink:show="embed" xlink:actuate="onLoad" draw:mime-type="image/png"><text:p/></draw:image></draw:frame><draw:frame draw:style-name="gr370" draw:text-style-name="P102" svg:width="8.434cm" svg:height="1.227cm" svg:x="8.802cm" svg:y="-9.596cm"><draw:text-box><text:p text:style-name="P101"><text:span text:style-name="T60">QB7.1: Vertel me in hoeverre u het eens of oneens bent met elk van de volgende stellingen: - IVET biedt hoogwaardig leren (EU27) (%) </text:span></text:p></draw:text-box></draw:frame><draw:frame draw:style-name="gr371" draw:text-style-name="P110" svg:width="2.527cm" svg:height="0.578cm" svg:x="10.303cm" svg:y="-8.372cm"><draw:text-box><text:p text:style-name="P104"><text:span text:style-name="T60">Weet ik niet 9</text:span></text:p></draw:text-box></draw:frame><draw:frame draw:style-name="gr372" draw:text-style-name="P110" svg:width="3.264cm" svg:height="0.902cm" svg:x="8.961cm" svg:y="-7.797cm"><draw:text-box><text:p text:style-name="P104"><text:span text:style-name="T60">Helemaal niet mee eens 2</text:span></text:p></draw:text-box></draw:frame><draw:frame draw:style-name="gr373" draw:text-style-name="P110" svg:width="2.102cm" svg:height="0.902cm" svg:x="8.67cm" svg:y="-6.83cm"><draw:text-box><text:p text:style-name="P104"><text:span text:style-name="T60">Niet mee eens 16</text:span></text:p></draw:text-box></draw:frame><draw:frame draw:style-name="gr374" draw:text-style-name="P111" svg:width="2.818cm" svg:height="0.902cm" svg:x="13.544cm" svg:y="-7.98cm"><draw:text-box><text:p text:style-name="P101"><text:span text:style-name="T60">Helemaal mee eens 19</text:span></text:p></draw:text-box></draw:frame><draw:frame draw:style-name="gr375" draw:text-style-name="P111" svg:width="3.735cm" svg:height="0.578cm" svg:x="11.956cm" svg:y="-2.599cm"><draw:text-box><text:p text:style-name="P101"><text:span text:style-name="T60">Ik ben het eens met 54</text:span></text:p></draw:text-box></draw:frame></draw:g></text:p>
        <text:p text:style-name="P25"/>
        <text:p text:style-name="P25"><draw:g text:anchor-type="paragraph" draw:z-index="13" draw:name="Forme10" draw:style-name="gr1"><draw:frame draw:style-name="gr361" draw:text-style-name="P100" svg:width="16.537cm" svg:height="7.571cm" svg:x="0.228cm" svg:y="-0.13cm"><draw:image xlink:href="Pictures/10000000000005590000027325238147A4E7155C.png" xlink:type="simple" xlink:show="embed" xlink:actuate="onLoad" draw:mime-type="image/png"><text:p/></draw:image></draw:frame><draw:frame draw:style-name="gr362" draw:text-style-name="P102" svg:width="16.394cm" svg:height="0.902cm" svg:x="0cm" svg:y="-0.961cm"><draw:text-box><text:p text:style-name="P101"><text:span text:style-name="T60">QB7.1. Vertel me in hoeverre u het eens of oneens bent met ead1 van 111a volgende stellingen:— IVET biedt hoogwaardig leren (%) </text:span></text:p></draw:text-box></draw:frame><draw:g draw:style-name="gr4"><draw:frame draw:style-name="gr363" draw:text-style-name="P100" svg:width="14.098cm" svg:height="0.959cm" svg:x="0.543cm" svg:y="7.476cm"><draw:image xlink:href="Pictures/100000000000022300000022902E68B765C34830.png" xlink:type="simple" xlink:show="embed" xlink:actuate="onLoad" draw:mime-type="image/png"><text:p/></draw:image></draw:frame><draw:frame draw:style-name="gr364" draw:text-style-name="P102" svg:width="2.924cm" svg:height="0.902cm" svg:x="1.004cm" svg:y="7.65cm"><draw:text-box><text:p text:style-name="P106"><text:span text:style-name="T60">Helemaal mee eens</text:span></text:p></draw:text-box></draw:frame><draw:frame draw:style-name="gr365" draw:text-style-name="P102" svg:width="2.857cm" svg:height="0.902cm" svg:x="4.013cm" svg:y="7.627cm"><draw:text-box><text:p text:style-name="P106"><text:span text:style-name="T60">De neiging om het eens te zijn</text:span></text:p></draw:text-box></draw:frame><draw:frame draw:style-name="gr366" draw:text-style-name="P102" svg:width="3.282cm" svg:height="0.902cm" svg:x="7.195cm" svg:y="7.671cm"><draw:text-box><text:p text:style-name="P106"><text:span text:style-name="T60">De neiging om het oneens te zijn</text:span></text:p></draw:text-box></draw:frame><draw:frame draw:style-name="gr367" draw:text-style-name="P102" svg:width="3.484cm" svg:height="0.902cm" svg:x="10.823cm" svg:y="7.629cm"><draw:text-box><text:p text:style-name="P106"><text:span text:style-name="T60">Helemaal niet mee eens</text:span></text:p></draw:text-box></draw:frame><draw:frame draw:style-name="gr368" draw:text-style-name="P102" svg:width="2.52cm" svg:height="0.687cm" svg:x="14.545cm" svg:y="7.629cm"><draw:text-box><text:p text:style-name="P106"><text:span text:style-name="T60">Weet ik niet</text:span></text:p></draw:text-box></draw:frame></draw:g></draw:g></text:p>
        <text:p text:style-name="P33">De meningen over de mate waarin beroepsonderwijs en -opleiding kwalitatief hoogwaardig leren bieden, verschillen per sociaaldemografische en attitudinale factor, en wel als volgt. </text:p>
        <text:p text:style-name="P53">■ Respondenten die beroepsonderwijs en -opleiding in een positief daglicht zien, zijn het eerder eens met: 82 % van degenen die melden dat beroepsonderwijs en -opleiding in hun land positief worden ervaren, is het eens met de verklaring, vergeleken met 56 % van degenen die stellen dat het negatief wordt ervaren. </text:p>
        <text:p text:style-name="P53">■ De opvatting dat beroepsonderwijs en -opleiding kwalitatief hoogwaardig leren bieden, komt vaker voor bij respondenten die vinden dat mensen voldoende informatie krijgen over kansen op beroepsonderwijs en -opleiding (82%) dan bij respondenten die vinden dat ze dat niet doen (61%). </text:p>
        <text:p text:style-name="P53">■ Er zijn enkele opmerkelijke verschillen tussen sociaal-professionele categorieën, aangezien handarbeiders het er het meest mee eens zijn dat beroepsonderwijs en -opleiding kwalitatief hoogwaardig leren bieden (75%) in vergelijking met 68% van de studenten. </text:p>
        <text:p text:style-name="P53">■ Subjectieve verstedelijking gaat ook gepaard met verschillende reacties, aangezien 76 % van de respondenten in plattelandsgebieden of dorpen het met deze stelling eens is, tegenover 70 % van de respondenten in kleine of middelgrote steden. </text:p>
        <text:p text:style-name="P53">■ Er zijn kleine verschillen naar leeftijd. Respondenten in de leeftijd van 40-55 jaar zijn het er hoogstwaarschijnlijk over eens dat beroepsonderwijs en -opleiding kwalitatief hoogwaardig leren bieden (74%). Dit cijfer daalt licht tot 73 % onder 55-plussers, 72 % onder 25-39-plussers en 69 % onder respondenten van 15-24 jaar. </text:p>
        <text:p text:style-name="P53">■ Leeftijd aan het einde van het onderwijs speelt ook een kleine rol. De overtuiging dat beroepsonderwijs en -opleiding van hoge kwaliteit zijn, is het hoogst onder respondenten die tussen de 16 en 19 jaar onderwijs hebben afgerond (74 %), vergeleken met 73 % van degenen die op 20-jarige leeftijd of later zijn geëindigd en 71 % van degenen die op 15-jarige leeftijd of jonger zijn geëindigd. </text:p>
        <text:p text:style-name="P53">■ Respondenten die secundair beroepsonderwijs aanbevelen, zijn het eerder eens met de stelling (77%) dan respondenten die algemeen secundair onderwijs aanbevelen (70%). </text:p>
        <text:p text:style-name="P53">■ Respondenten die zelf beroepsonderwijs en -opleiding hebben gevolgd, zijn het er eerder over eens dat beroepsonderwijs en -opleiding van hoge kwaliteit zijn (76%) dan respondenten die dat niet hebben gedaan (70%). </text:p>
        <text:p text:style-name="P53">■ Verschillen in perceptie naar geslacht zijn verwaarloosbaar. </text:p>
        <text:p text:style-name="P25"/>
        <text:p text:style-name="P32"><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9">QB7.1 Gelieve mij te vertellen in hoeverre u het eens of oneens bent met elk van de volgende stellingen: IVET biedt hoogwaardig leren (%-EU)</text:p>
            </table:table-cell>
            <table:covered-table-cell/>
            <table:covered-table-cell/>
            <table:covered-table-cell/>
          </table:table-row>
          <table:table-row>
            <table:table-cell table:style-name="Tableau8.A1" office:value-type="string">
              <text:p text:style-name="P81"/>
            </table:table-cell>
            <table:table-cell table:style-name="Tableau8.A1" office:value-type="string">
              <text:p text:style-name="P84">Totaal 'Akkoord'</text:p>
            </table:table-cell>
            <table:table-cell table:style-name="Tableau8.A1" office:value-type="string">
              <text:p text:style-name="P84">Totaal 'Niet mee eens' </text:p>
            </table:table-cell>
            <table:table-cell table:style-name="Tableau8.A1" office:value-type="string">
              <text:p text:style-name="P84">Ik weet het niet</text:p>
            </table:table-cell>
          </table:table-row>
          <table:table-row>
            <table:table-cell table:style-name="Tableau8.A1" office:value-type="string">
              <text:p text:style-name="P89">EU27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Geslacht</text:p>
            </table:table-cell>
            <table:covered-table-cell/>
            <table:covered-table-cell/>
            <table:covered-table-cell/>
          </table:table-row>
          <table:table-row>
            <table:table-cell table:style-name="Tableau8.A1" office:value-type="string">
              <text:p text:style-name="P89">Man </text:p>
            </table:table-cell>
            <table:table-cell table:style-name="Tableau8.B3" office:value-type="float" office:value="72">
              <text:p text:style-name="P93">72</text:p>
            </table:table-cell>
            <table:table-cell table:style-name="Tableau8.B3" office:value-type="float" office:value="19">
              <text:p text:style-name="P93">19</text:p>
            </table:table-cell>
            <table:table-cell table:style-name="Tableau8.B3" office:value-type="float" office:value="9">
              <text:p text:style-name="P93">9</text:p>
            </table:table-cell>
          </table:table-row>
          <table:table-row>
            <table:table-cell table:style-name="Tableau8.A1" office:value-type="string">
              <text:p text:style-name="P89">Vrouw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Leeftijd</text:p>
            </table:table-cell>
            <table:covered-table-cell/>
            <table:covered-table-cell/>
            <table:covered-table-cell/>
          </table:table-row>
          <table:table-row>
            <table:table-cell table:style-name="Tableau8.A1" office:value-type="string">
              <text:p text:style-name="P89">15-24 </text:p>
            </table:table-cell>
            <table:table-cell table:style-name="Tableau8.B3" office:value-type="float" office:value="69">
              <text:p text:style-name="P93">69</text:p>
            </table:table-cell>
            <table:table-cell table:style-name="Tableau8.B3" office:value-type="float" office:value="24">
              <text:p text:style-name="P93">24</text:p>
            </table:table-cell>
            <table:table-cell table:style-name="Tableau8.B3" office:value-type="float" office:value="7">
              <text:p text:style-name="P93">7</text:p>
            </table:table-cell>
          </table:table-row>
          <table:table-row>
            <table:table-cell table:style-name="Tableau8.A1" office:value-type="string">
              <text:p text:style-name="P89">25-39 </text:p>
            </table:table-cell>
            <table:table-cell table:style-name="Tableau8.B3" office:value-type="float" office:value="72">
              <text:p text:style-name="P93">72</text:p>
            </table:table-cell>
            <table:table-cell table:style-name="Tableau8.B3" office:value-type="float" office:value="21">
              <text:p text:style-name="P93">21</text:p>
            </table:table-cell>
            <table:table-cell table:style-name="Tableau8.B3" office:value-type="float" office:value="7">
              <text:p text:style-name="P93">7</text:p>
            </table:table-cell>
          </table:table-row>
          <table:table-row>
            <table:table-cell table:style-name="Tableau8.A1" office:value-type="string">
              <text:p text:style-name="P89">40-54 </text:p>
            </table:table-cell>
            <table:table-cell table:style-name="Tableau8.B3" office:value-type="float" office:value="74">
              <text:p text:style-name="P93">74</text:p>
            </table:table-cell>
            <table:table-cell table:style-name="Tableau8.B3" office:value-type="float" office:value="19">
              <text:p text:style-name="P93">19</text:p>
            </table:table-cell>
            <table:table-cell table:style-name="Tableau8.B3" office:value-type="float" office:value="7">
              <text:p text:style-name="P93">7</text:p>
            </table:table-cell>
          </table:table-row>
          <table:table-row>
            <table:table-cell table:style-name="Tableau8.A1" office:value-type="string">
              <text:p text:style-name="P89">&gt;=55</text:p>
            </table:table-cell>
            <table:table-cell table:style-name="Tableau8.B3" office:value-type="float" office:value="73">
              <text:p text:style-name="P93">73</text:p>
            </table:table-cell>
            <table:table-cell table:style-name="Tableau8.B3" office:value-type="float" office:value="16">
              <text:p text:style-name="P93">16</text:p>
            </table:table-cell>
            <table:table-cell table:style-name="Tableau8.B3" office:value-type="float" office:value="11">
              <text:p text:style-name="P93">11</text:p>
            </table:table-cell>
          </table:table-row>
          <table:table-row>
            <table:table-cell table:style-name="Tableau8.A4" table:number-columns-spanned="4" office:value-type="string">
              <text:p text:style-name="P59">Onderwijs (Einde van)</text:p>
            </table:table-cell>
            <table:covered-table-cell/>
            <table:covered-table-cell/>
            <table:covered-table-cell/>
          </table:table-row>
          <table:table-row>
            <table:table-cell table:style-name="Tableau8.A1" office:value-type="string">
              <text:p text:style-name="P89">&lt;=-15</text:p>
            </table:table-cell>
            <table:table-cell table:style-name="Tableau8.B3" office:value-type="float" office:value="71">
              <text:p text:style-name="P93">71</text:p>
            </table:table-cell>
            <table:table-cell table:style-name="Tableau8.B3" office:value-type="float" office:value="15">
              <text:p text:style-name="P93">15</text:p>
            </table:table-cell>
            <table:table-cell table:style-name="Tableau8.B3" office:value-type="float" office:value="14">
              <text:p text:style-name="P93">14</text:p>
            </table:table-cell>
          </table:table-row>
          <table:table-row>
            <table:table-cell table:style-name="Tableau8.A1" office:value-type="string">
              <text:p text:style-name="P89">16-19 </text:p>
            </table:table-cell>
            <table:table-cell table:style-name="Tableau8.B3" office:value-type="float" office:value="74">
              <text:p text:style-name="P93">74</text:p>
            </table:table-cell>
            <table:table-cell table:style-name="Tableau8.B3" office:value-type="float" office:value="18">
              <text:p text:style-name="P93">18</text:p>
            </table:table-cell>
            <table:table-cell table:style-name="Tableau8.B3" office:value-type="float" office:value="8">
              <text:p text:style-name="P93">8</text:p>
            </table:table-cell>
          </table:table-row>
          <table:table-row>
            <table:table-cell table:style-name="Tableau8.A1" office:value-type="string">
              <text:p text:style-name="P89">&gt;=20</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1" office:value-type="string">
              <text:p text:style-name="P89">Nog steeds aan het studeren </text:p>
            </table:table-cell>
            <table:table-cell table:style-name="Tableau8.B3" office:value-type="float" office:value="67">
              <text:p text:style-name="P93">67</text:p>
            </table:table-cell>
            <table:table-cell table:style-name="Tableau8.B3" office:value-type="float" office:value="23">
              <text:p text:style-name="P93">23</text:p>
            </table:table-cell>
            <table:table-cell table:style-name="Tableau8.B3" office:value-type="float" office:value="10">
              <text:p text:style-name="P93">10</text:p>
            </table:table-cell>
          </table:table-row>
          <table:table-row>
            <table:table-cell table:style-name="Tableau8.A4" table:number-columns-spanned="4" office:value-type="string">
              <text:p text:style-name="P59">Sociaal-professionele categorie</text:p>
            </table:table-cell>
            <table:covered-table-cell/>
            <table:covered-table-cell/>
            <table:covered-table-cell/>
          </table:table-row>
          <table:table-row>
            <table:table-cell table:style-name="Tableau8.A1" office:value-type="string">
              <text:p text:style-name="P89">Zelfstandigen </text:p>
            </table:table-cell>
            <table:table-cell table:style-name="Tableau8.B3" office:value-type="float" office:value="71">
              <text:p text:style-name="P93">71</text:p>
            </table:table-cell>
            <table:table-cell table:style-name="Tableau8.B3" office:value-type="float" office:value="21">
              <text:p text:style-name="P93">21</text:p>
            </table:table-cell>
            <table:table-cell table:style-name="Tableau8.B3" office:value-type="float" office:value="8">
              <text:p text:style-name="P93">8</text:p>
            </table:table-cell>
          </table:table-row>
          <table:table-row>
            <table:table-cell table:style-name="Tableau8.A1" office:value-type="string">
              <text:p text:style-name="P89">Managers </text:p>
            </table:table-cell>
            <table:table-cell table:style-name="Tableau8.B3" office:value-type="float" office:value="72">
              <text:p text:style-name="P93">72</text:p>
            </table:table-cell>
            <table:table-cell table:style-name="Tableau8.B3" office:value-type="float" office:value="18">
              <text:p text:style-name="P93">18</text:p>
            </table:table-cell>
            <table:table-cell table:style-name="Tableau8.B3" office:value-type="float" office:value="10">
              <text:p text:style-name="P93">10</text:p>
            </table:table-cell>
          </table:table-row>
          <table:table-row>
            <table:table-cell table:style-name="Tableau8.A1" office:value-type="string">
              <text:p text:style-name="P89">Andere witte halsbanden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1" office:value-type="string">
              <text:p text:style-name="P89">Handarbeiders </text:p>
            </table:table-cell>
            <table:table-cell table:style-name="Tableau8.B3" office:value-type="float" office:value="75">
              <text:p text:style-name="P93">75</text:p>
            </table:table-cell>
            <table:table-cell table:style-name="Tableau8.B3" office:value-type="float" office:value="19">
              <text:p text:style-name="P93">19</text:p>
            </table:table-cell>
            <table:table-cell table:style-name="Tableau8.B3" office:value-type="float" office:value="6">
              <text:p text:style-name="P93">6</text:p>
            </table:table-cell>
          </table:table-row>
          <table:table-row>
            <table:table-cell table:style-name="Tableau8.A1" office:value-type="string">
              <text:p text:style-name="P89">Huis personen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Werklozen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Gepensioneerd </text:p>
            </table:table-cell>
            <table:table-cell table:style-name="Tableau8.B3" office:value-type="float" office:value="73">
              <text:p text:style-name="P93">73</text:p>
            </table:table-cell>
            <table:table-cell table:style-name="Tableau8.B3" office:value-type="float" office:value="15">
              <text:p text:style-name="P93">15</text:p>
            </table:table-cell>
            <table:table-cell table:style-name="Tableau8.B3" office:value-type="float" office:value="12">
              <text:p text:style-name="P93">12</text:p>
            </table:table-cell>
          </table:table-row>
          <table:table-row>
            <table:table-cell table:style-name="Tableau8.A1" office:value-type="string">
              <text:p text:style-name="P89">Studenten </text:p>
            </table:table-cell>
            <table:table-cell table:style-name="Tableau8.B3" office:value-type="float" office:value="68">
              <text:p text:style-name="P93">68</text:p>
            </table:table-cell>
            <table:table-cell table:style-name="Tableau8.B3" office:value-type="float" office:value="24">
              <text:p text:style-name="P93">24</text:p>
            </table:table-cell>
            <table:table-cell table:style-name="Tableau8.B3" office:value-type="float" office:value="8">
              <text:p text:style-name="P93">8</text:p>
            </table:table-cell>
          </table:table-row>
          <table:table-row>
            <table:table-cell table:style-name="Tableau8.A4" table:number-columns-spanned="4" office:value-type="string">
              <text:p text:style-name="P59">Subjectieve verstedelijking</text:p>
            </table:table-cell>
            <table:covered-table-cell/>
            <table:covered-table-cell/>
            <table:covered-table-cell/>
          </table:table-row>
          <table:table-row>
            <table:table-cell table:style-name="Tableau8.A1" office:value-type="string">
              <text:p text:style-name="P89">Landelijk gebied of dorp </text:p>
            </table:table-cell>
            <table:table-cell table:style-name="Tableau8.B3" office:value-type="float" office:value="76">
              <text:p text:style-name="P93">76</text:p>
            </table:table-cell>
            <table:table-cell table:style-name="Tableau8.B3" office:value-type="float" office:value="16">
              <text:p text:style-name="P93">16</text:p>
            </table:table-cell>
            <table:table-cell table:style-name="Tableau8.B3" office:value-type="float" office:value="8">
              <text:p text:style-name="P93">8</text:p>
            </table:table-cell>
          </table:table-row>
          <table:table-row>
            <table:table-cell table:style-name="Tableau8.A1" office:value-type="string">
              <text:p text:style-name="P89">Kleine of middelgrote stad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Grote stad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4" table:number-columns-spanned="4" office:value-type="string">
              <text:p text:style-name="P59">Perceptie van IVET in (ons land)</text:p>
            </table:table-cell>
            <table:covered-table-cell/>
            <table:covered-table-cell/>
            <table:covered-table-cell/>
          </table:table-row>
          <table:table-row>
            <table:table-cell table:style-name="Tableau8.A1" office:value-type="string">
              <text:p text:style-name="P89">Positief </text:p>
            </table:table-cell>
            <table:table-cell table:style-name="Tableau8.B3" office:value-type="float" office:value="82">
              <text:p text:style-name="P93">82</text:p>
            </table:table-cell>
            <table:table-cell table:style-name="Tableau8.B3" office:value-type="float" office:value="12">
              <text:p text:style-name="P93">12</text:p>
            </table:table-cell>
            <table:table-cell table:style-name="Tableau8.B3" office:value-type="float" office:value="6">
              <text:p text:style-name="P93">6</text:p>
            </table:table-cell>
          </table:table-row>
          <table:table-row>
            <table:table-cell table:style-name="Tableau8.A1" office:value-type="string">
              <text:p text:style-name="P89">Negatief </text:p>
            </table:table-cell>
            <table:table-cell table:style-name="Tableau8.B3" office:value-type="float" office:value="56">
              <text:p text:style-name="P93">56</text:p>
            </table:table-cell>
            <table:table-cell table:style-name="Tableau8.B3" office:value-type="float" office:value="35">
              <text:p text:style-name="P93">35</text:p>
            </table:table-cell>
            <table:table-cell table:style-name="Tableau8.B3" office:value-type="float" office:value="9">
              <text:p text:style-name="P93">9</text:p>
            </table:table-cell>
          </table:table-row>
          <table:table-row>
            <table:table-cell table:style-name="Tableau8.A4" table:number-columns-spanned="4" office:value-type="string">
              <text:p text:style-name="P59">Ooit initieel beroepsonderwijs gevolgd (hoger secundair)</text:p>
            </table:table-cell>
            <table:covered-table-cell/>
            <table:covered-table-cell/>
            <table:covered-table-cell/>
          </table:table-row>
          <table:table-row>
            <table:table-cell table:style-name="Tableau8.A1" office:value-type="string">
              <text:p text:style-name="P89">Ja </text:p>
            </table:table-cell>
            <table:table-cell table:style-name="Tableau8.B3" office:value-type="float" office:value="76">
              <text:p text:style-name="P93">76</text:p>
            </table:table-cell>
            <table:table-cell table:style-name="Tableau8.B3" office:value-type="float" office:value="18">
              <text:p text:style-name="P93">18</text:p>
            </table:table-cell>
            <table:table-cell table:style-name="Tableau8.B3" office:value-type="float" office:value="6">
              <text:p text:style-name="P93">6</text:p>
            </table:table-cell>
          </table:table-row>
          <table:table-row>
            <table:table-cell table:style-name="Tableau8.A1" office:value-type="string">
              <text:p text:style-name="P89">Nee </text:p>
            </table:table-cell>
            <table:table-cell table:style-name="Tableau8.B3" office:value-type="float" office:value="70">
              <text:p text:style-name="P93">70</text:p>
            </table:table-cell>
            <table:table-cell table:style-name="Tableau8.B3" office:value-type="float" office:value="19">
              <text:p text:style-name="P93">19</text:p>
            </table:table-cell>
            <table:table-cell table:style-name="Tableau8.B3" office:value-type="float" office:value="11">
              <text:p text:style-name="P93">11</text:p>
            </table:table-cell>
          </table:table-row>
        </table:table>
        <text:p text:style-name="P25"/>
        <text:h text:style-name="P19" text:outline-level="2"><text:bookmark-start text:name="__RefHeading___Toc215574_2930363814"/>3. Kwaliteit van het onderwijzend personeel <text:bookmark-end text:name="__RefHeading___Toc215574_2930363814"/></text:h>
        <text:p text:style-name="P51">Ongeveer vier op de vijf EU-burgers zegt dat leerkrachten en opleiders in beroepsonderwijs en -opleiding bekwaam zijn </text:p>
        <text:p text:style-name="P25">In de hele Europese Unie zegt 79 % van de EU-burgers dat leerkrachten en opleiders in beroepsonderwijs en -opleiding bekwaam zijn, waarvan 23 % het daar volledig mee eens is en 56 % het er doorgaans mee eens is.<text:note text:id="ftn21" text:note-class="footnote"><text:note-citation>21</text:note-citation><text:note-body><text:p text:style-name="P13">QB7.3. Vertel me in hoeverre u het eens of oneens bent met elk van de volgende stellingen: Leraren en opleiders in beroepsonderwijs en -opleiding zijn bekwaam. </text:p></text:note-body></text:note> Meer dan een op de tien respondenten is het daar niet mee eens (13%), terwijl 8% het niet weet. </text:p>
        <text:p text:style-name="P25">De overeenkomst is in de loop van de tijd licht toegenomen. In de Eurobarometer-enquête van 2011 over beroepsonderwijs en -opleiding (EU27) was 76 % van de respondenten het ermee eens dat leerkrachten en opleiders in beroepsonderwijs en -opleiding bekwaam waren.<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QA10.3: "Vertel me in hoeverre u het eens of oneens bent met elk van de volgende stellingen. Leraren en opleiders in beroepsonderwijs en -opleiding zijn bekwaam".</text:span></text:p></text:note-body></text:note> </text:p>
        <text:p text:style-name="P25">In de huidige enquête lopen de standpunten van lidstaat tot lidstaat uiteen, met de hoogste mate van overeenstemming in Oostenrijk (86%), Ierland (84%) en Cyprus (83%). De laagste niveaus worden geregistreerd in Roemenië (64%), Bulgarije en Luxemburg (beide 72%) en Nederland (73%). In alle lidstaten zeggen ten minste zes op de tien respondenten dat leerkrachten en opleiders in beroepsonderwijs en -opleiding bekwaam zijn. </text:p>
        <text:p text:style-name="P25"><draw:g text:anchor-type="paragraph" draw:z-index="14" draw:name="Forme11" draw:style-name="gr1"><draw:frame draw:style-name="gr354" draw:text-style-name="P100" svg:width="6.091cm" svg:height="6.626cm" svg:x="10.257cm" svg:y="-7.337cm"><draw:image xlink:href="Pictures/10000000000001D100000200177E002838688217.png" xlink:type="simple" xlink:show="embed" xlink:actuate="onLoad" draw:mime-type="image/png"><text:p/></draw:image></draw:frame><draw:frame draw:style-name="gr355" draw:text-style-name="P102" svg:width="7.797cm" svg:height="1.227cm" svg:x="9.017cm" svg:y="-8.722cm"><draw:text-box><text:p text:style-name="P101"><text:span text:style-name="T60">QB7.3: Vertel me in hoeverre u het eens of oneens bent met elk van de volgende stellingen: - Leraren en opleiders in het IVET zijn bevoegd (EU27) (%} </text:span></text:p></draw:text-box></draw:frame><draw:frame draw:style-name="gr356" draw:text-style-name="P102" svg:width="1.983cm" svg:height="0.902cm" svg:x="10.799cm" svg:y="-7.727cm"><draw:text-box><text:p text:style-name="P101"><text:span text:style-name="T60">Ik weet het niet 8</text:span></text:p></draw:text-box></draw:frame><draw:frame draw:style-name="gr357" draw:text-style-name="P105" svg:width="2.454cm" svg:height="0.902cm" svg:x="9.236cm" svg:y="-7.027cm"><draw:text-box><text:p text:style-name="P104"><text:span text:style-name="T60">Helemaal niet mee eens 2</text:span></text:p></draw:text-box></draw:frame><draw:frame draw:style-name="gr358" draw:text-style-name="P105" svg:width="1.971cm" svg:height="0.902cm" svg:x="8.647cm" svg:y="-6.067cm"><draw:text-box><text:p text:style-name="P104"><text:span text:style-name="T60">Niet mee eens 11</text:span></text:p></draw:text-box></draw:frame><draw:frame draw:style-name="gr359" draw:text-style-name="P102" svg:width="1.715cm" svg:height="1.227cm" svg:x="15.052cm" svg:y="-7.214cm"><draw:text-box><text:p text:style-name="P101"><text:span text:style-name="T60">Helemaal mee eens 23</text:span></text:p></draw:text-box></draw:frame><draw:frame draw:style-name="gr360" draw:text-style-name="P102" svg:width="3.223cm" svg:height="0.902cm" svg:x="11.406cm" svg:y="-0.615cm"><draw:text-box><text:p text:style-name="P101"><text:span text:style-name="T60">Ik ben het met je eens 56</text:span></text:p></draw:text-box></draw:frame></draw:g><draw:g text:anchor-type="paragraph" draw:z-index="15" draw:name="Forme12" draw:style-name="gr1"><draw:frame draw:style-name="gr346" draw:text-style-name="P100" svg:width="17.119cm" svg:height="7.843cm" svg:x="0.113cm" svg:y="1.49cm"><draw:image xlink:href="Pictures/10000000000005470000026B0A0B940F4BB798D4.png" xlink:type="simple" xlink:show="embed" xlink:actuate="onLoad" draw:mime-type="image/png"><text:p/></draw:image></draw:frame><draw:frame draw:style-name="gr347" draw:text-style-name="P102" svg:width="16.581cm" svg:height="0.902cm" svg:x="0.492cm" svg:y="0.589cm"><draw:text-box><text:p text:style-name="P101"><text:span text:style-name="T60">QB7.3. Vertel me in hoeverre u het eens of oneens bent met elk van de volgende stellingen: - Leraren en opleiders in IVET zijn competent (%) </text:span></text:p></draw:text-box></draw:frame><draw:g draw:style-name="gr4"><draw:frame draw:style-name="gr348" draw:text-style-name="P100" svg:width="14.098cm" svg:height="0.959cm" svg:x="0.746cm" svg:y="9.389cm"><draw:image xlink:href="Pictures/100000000000022300000022902E68B765C34830.png" xlink:type="simple" xlink:show="embed" xlink:actuate="onLoad" draw:mime-type="image/png"><text:p/></draw:image></draw:frame><draw:frame draw:style-name="gr349" draw:text-style-name="P102" svg:width="2.924cm" svg:height="0.902cm" svg:x="1.207cm" svg:y="9.564cm"><draw:text-box><text:p text:style-name="P106"><text:span text:style-name="T60">Helemaal mee eens</text:span></text:p></draw:text-box></draw:frame><draw:frame draw:style-name="gr350" draw:text-style-name="P102" svg:width="2.857cm" svg:height="0.902cm" svg:x="4.216cm" svg:y="9.541cm"><draw:text-box><text:p text:style-name="P106"><text:span text:style-name="T60">De neiging om het eens te zijn</text:span></text:p></draw:text-box></draw:frame><draw:frame draw:style-name="gr351" draw:text-style-name="P102" svg:width="3.282cm" svg:height="0.902cm" svg:x="7.398cm" svg:y="9.583cm"><draw:text-box><text:p text:style-name="P106"><text:span text:style-name="T60">De neiging om het oneens te zijn</text:span></text:p></draw:text-box></draw:frame><draw:frame draw:style-name="gr352" draw:text-style-name="P102" svg:width="3.484cm" svg:height="0.902cm" svg:x="11.026cm" svg:y="9.543cm"><draw:text-box><text:p text:style-name="P106"><text:span text:style-name="T60">Helemaal niet mee eens</text:span></text:p></draw:text-box></draw:frame><draw:frame draw:style-name="gr353" draw:text-style-name="P102" svg:width="2.52cm" svg:height="0.687cm" svg:x="14.748cm" svg:y="9.543cm"><draw:text-box><text:p text:style-name="P106"><text:span text:style-name="T60">Weet ik niet</text:span></text:p></draw:text-box></draw:frame></draw:g></draw:g></text:p>
        <text:p text:style-name="P25"/>
        <text:p text:style-name="P33">De mate waarin respondenten het erover eens zijn dat leerkrachten en opleiders in beroepsonderwijs en -opleiding bekwaam zijn, verschilt per sociaaldemografische en attitudinale factor, en wel als volgt. </text:p>
        <text:p text:style-name="P53">■ Degenen die beroepsonderwijs en -opleiding in een positief daglicht zien, zijn eerder geneigd deze opvatting te volgen: 87 % tegenover 67 % onder degenen die denken dat beroepsonderwijs en -opleiding een negatief beeld hebben. </text:p>
        <text:p text:style-name="P53">■ Respondenten die van mening zijn dat studenten voldoende informatie over mogelijkheden voor beroepsonderwijs en -opleiding ontvangen, zijn het daar veel vaker mee eens (87%) dan degenen die dat niet doen (69%). </text:p>
        <text:p text:style-name="P53">■ Er zijn enkele opmerkelijke verschillen tussen sociaal-professionele categorieën, managers en andere bedienden die het meest geneigd zijn om deze mening te koesteren (beide 81%), vergeleken met 74% van de huiseigenaren. </text:p>
        <text:p text:style-name="P53">■ Per leeftijd aan het einde van het onderwijs is de overtuiging dat leerkrachten in beroepsonderwijs en -opleiding bekwaam zijn het meest wijdverbreid onder respondenten die hun opleiding na de leeftijd van 20 jaar hebben afgerond (81%). Dit cijfer bedraagt 79 % voor degenen die tussen 16 en 19 jaar zijn afgestudeerd en 74 % voor degenen van wie de opleiding op de leeftijd van 15 jaar of eerder is beëindigd. </text:p>
        <text:p text:style-name="P53">■ Er zijn enkele kleine verschillen in leeftijd, waarbij de respondenten tussen 40 en 54 jaar het er het meest mee eens zijn dat leerkrachten in beroepsonderwijs en -opleiding bekwaam zijn (81 %), terwijl 77 % van de respondenten tussen 15 en 24 jaar dit doet. </text:p>
        <text:p text:style-name="P53">■ Respondenten die beroepsonderwijs en -opleiding hebben gevolgd, zijn het er eerder over eens dat leerkrachten in beroepsonderwijs en -opleiding bekwaam zijn (81%) dan degenen die dat niet hebben gedaan (77%). </text:p>
        <text:p text:style-name="P53">■ Er zijn geen verschillen in perceptie naar geslacht. </text:p>
        <text:p text:style-name="P25"/>
        <text:p text:style-name="P32"/>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9">QB7.3 Gelieve mij te vertellen in hoeverre u het eens of oneens bent met elk van de volgende stellingen: Leraren en opleiders in het IVET zijn bekwaam (%-EU)</text:p>
            </table:table-cell>
            <table:covered-table-cell/>
            <table:covered-table-cell/>
            <table:covered-table-cell/>
          </table:table-row>
          <table:table-row>
            <table:table-cell table:style-name="Tableau9.A1" office:value-type="string">
              <text:p text:style-name="P81"/>
            </table:table-cell>
            <table:table-cell table:style-name="Tableau9.A1" office:value-type="string">
              <text:p text:style-name="P84">Totaal 'Akkoord'</text:p>
            </table:table-cell>
            <table:table-cell table:style-name="Tableau9.A1" office:value-type="string">
              <text:p text:style-name="P84">Totaal 'Niet mee eens' </text:p>
            </table:table-cell>
            <table:table-cell table:style-name="Tableau9.A1" office:value-type="string">
              <text:p text:style-name="P84">Ik weet het niet</text:p>
            </table:table-cell>
          </table:table-row>
          <table:table-row>
            <table:table-cell table:style-name="Tableau9.A1" office:value-type="string">
              <text:p text:style-name="P89">EU27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Geslacht</text:p>
            </table:table-cell>
            <table:covered-table-cell/>
            <table:covered-table-cell/>
            <table:covered-table-cell/>
          </table:table-row>
          <table:table-row>
            <table:table-cell table:style-name="Tableau9.A1" office:value-type="string">
              <text:p text:style-name="P89">Man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1" office:value-type="string">
              <text:p text:style-name="P89">Vrouw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Leeftijd</text:p>
            </table:table-cell>
            <table:covered-table-cell/>
            <table:covered-table-cell/>
            <table:covered-table-cell/>
          </table:table-row>
          <table:table-row>
            <table:table-cell table:style-name="Tableau9.A1" office:value-type="string">
              <text:p text:style-name="P89">15-24 </text:p>
            </table:table-cell>
            <table:table-cell table:style-name="Tableau9.B3" office:value-type="float" office:value="77">
              <text:p text:style-name="P93">77</text:p>
            </table:table-cell>
            <table:table-cell table:style-name="Tableau9.B3" office:value-type="float" office:value="16">
              <text:p text:style-name="P93">16</text:p>
            </table:table-cell>
            <table:table-cell table:style-name="Tableau9.B3" office:value-type="float" office:value="7">
              <text:p text:style-name="P93">7</text:p>
            </table:table-cell>
          </table:table-row>
          <table:table-row>
            <table:table-cell table:style-name="Tableau9.A1" office:value-type="string">
              <text:p text:style-name="P89">25-39 </text:p>
            </table:table-cell>
            <table:table-cell table:style-name="Tableau9.B3" office:value-type="float" office:value="80">
              <text:p text:style-name="P93">80</text:p>
            </table:table-cell>
            <table:table-cell table:style-name="Tableau9.B3" office:value-type="float" office:value="13">
              <text:p text:style-name="P93">13</text:p>
            </table:table-cell>
            <table:table-cell table:style-name="Tableau9.B3" office:value-type="float" office:value="7">
              <text:p text:style-name="P93">7</text:p>
            </table:table-cell>
          </table:table-row>
          <table:table-row>
            <table:table-cell table:style-name="Tableau9.A1" office:value-type="string">
              <text:p text:style-name="P89">40-54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gt;=55</text:p>
            </table:table-cell>
            <table:table-cell table:style-name="Tableau9.B3" office:value-type="float" office:value="78">
              <text:p text:style-name="P93">78</text:p>
            </table:table-cell>
            <table:table-cell table:style-name="Tableau9.B3" office:value-type="float" office:value="11">
              <text:p text:style-name="P93">11</text:p>
            </table:table-cell>
            <table:table-cell table:style-name="Tableau9.B3" office:value-type="float" office:value="11">
              <text:p text:style-name="P93">11</text:p>
            </table:table-cell>
          </table:table-row>
          <table:table-row>
            <table:table-cell table:style-name="Tableau9.A4" table:number-columns-spanned="4" office:value-type="string">
              <text:p text:style-name="P59">Onderwijs (Einde van)</text:p>
            </table:table-cell>
            <table:covered-table-cell/>
            <table:covered-table-cell/>
            <table:covered-table-cell/>
          </table:table-row>
          <table:table-row>
            <table:table-cell table:style-name="Tableau9.A1" office:value-type="string">
              <text:p text:style-name="P89">&lt;=-15</text:p>
            </table:table-cell>
            <table:table-cell table:style-name="Tableau9.B3" office:value-type="float" office:value="74">
              <text:p text:style-name="P93">74</text:p>
            </table:table-cell>
            <table:table-cell table:style-name="Tableau9.B3" office:value-type="float" office:value="12">
              <text:p text:style-name="P93">12</text:p>
            </table:table-cell>
            <table:table-cell table:style-name="Tableau9.B3" office:value-type="float" office:value="14">
              <text:p text:style-name="P93">14</text:p>
            </table:table-cell>
          </table:table-row>
          <table:table-row>
            <table:table-cell table:style-name="Tableau9.A1" office:value-type="string">
              <text:p text:style-name="P89">16-19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gt;=20</text:p>
            </table:table-cell>
            <table:table-cell table:style-name="Tableau9.B3" office:value-type="float" office:value="81">
              <text:p text:style-name="P93">81</text:p>
            </table:table-cell>
            <table:table-cell table:style-name="Tableau9.B3" office:value-type="float" office:value="11">
              <text:p text:style-name="P93">11</text:p>
            </table:table-cell>
            <table:table-cell table:style-name="Tableau9.B3" office:value-type="float" office:value="8">
              <text:p text:style-name="P93">8</text:p>
            </table:table-cell>
          </table:table-row>
          <table:table-row>
            <table:table-cell table:style-name="Tableau9.A1" office:value-type="string">
              <text:p text:style-name="P89">Nog steeds aan het studeren </text:p>
            </table:table-cell>
            <table:table-cell table:style-name="Tableau9.B3" office:value-type="float" office:value="77">
              <text:p text:style-name="P93">77</text:p>
            </table:table-cell>
            <table:table-cell table:style-name="Tableau9.B3" office:value-type="float" office:value="15">
              <text:p text:style-name="P93">15</text:p>
            </table:table-cell>
            <table:table-cell table:style-name="Tableau9.B3" office:value-type="float" office:value="8">
              <text:p text:style-name="P93">8</text:p>
            </table:table-cell>
          </table:table-row>
          <table:table-row>
            <table:table-cell table:style-name="Tableau9.A4" table:number-columns-spanned="4" office:value-type="string">
              <text:p text:style-name="P59">Sociaal-professionele categorie</text:p>
            </table:table-cell>
            <table:covered-table-cell/>
            <table:covered-table-cell/>
            <table:covered-table-cell/>
          </table:table-row>
          <table:table-row>
            <table:table-cell table:style-name="Tableau9.A1" office:value-type="string">
              <text:p text:style-name="P89">Zelfstandigen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Managers </text:p>
            </table:table-cell>
            <table:table-cell table:style-name="Tableau9.B3" office:value-type="float" office:value="81">
              <text:p text:style-name="P93">81</text:p>
            </table:table-cell>
            <table:table-cell table:style-name="Tableau9.B3" office:value-type="float" office:value="10">
              <text:p text:style-name="P93">10</text:p>
            </table:table-cell>
            <table:table-cell table:style-name="Tableau9.B3" office:value-type="float" office:value="9">
              <text:p text:style-name="P93">9</text:p>
            </table:table-cell>
          </table:table-row>
          <table:table-row>
            <table:table-cell table:style-name="Tableau9.A1" office:value-type="string">
              <text:p text:style-name="P89">Andere witte halsbanden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Handarbeiders </text:p>
            </table:table-cell>
            <table:table-cell table:style-name="Tableau9.B3" office:value-type="float" office:value="80">
              <text:p text:style-name="P93">80</text:p>
            </table:table-cell>
            <table:table-cell table:style-name="Tableau9.B3" office:value-type="float" office:value="14">
              <text:p text:style-name="P93">14</text:p>
            </table:table-cell>
            <table:table-cell table:style-name="Tableau9.B3" office:value-type="float" office:value="6">
              <text:p text:style-name="P93">6</text:p>
            </table:table-cell>
          </table:table-row>
          <table:table-row>
            <table:table-cell table:style-name="Tableau9.A1" office:value-type="string">
              <text:p text:style-name="P89">Huis personen </text:p>
            </table:table-cell>
            <table:table-cell table:style-name="Tableau9.B3" office:value-type="float" office:value="74">
              <text:p text:style-name="P93">74</text:p>
            </table:table-cell>
            <table:table-cell table:style-name="Tableau9.B3" office:value-type="float" office:value="17">
              <text:p text:style-name="P93">17</text:p>
            </table:table-cell>
            <table:table-cell table:style-name="Tableau9.B3" office:value-type="float" office:value="9">
              <text:p text:style-name="P93">9</text:p>
            </table:table-cell>
          </table:table-row>
          <table:table-row>
            <table:table-cell table:style-name="Tableau9.A1" office:value-type="string">
              <text:p text:style-name="P89">Werklozen </text:p>
            </table:table-cell>
            <table:table-cell table:style-name="Tableau9.B3" office:value-type="float" office:value="75">
              <text:p text:style-name="P93">75</text:p>
            </table:table-cell>
            <table:table-cell table:style-name="Tableau9.B3" office:value-type="float" office:value="16">
              <text:p text:style-name="P93">16</text:p>
            </table:table-cell>
            <table:table-cell table:style-name="Tableau9.B3" office:value-type="float" office:value="9">
              <text:p text:style-name="P93">9</text:p>
            </table:table-cell>
          </table:table-row>
          <table:table-row>
            <table:table-cell table:style-name="Tableau9.A1" office:value-type="string">
              <text:p text:style-name="P89">Gepensioneerd </text:p>
            </table:table-cell>
            <table:table-cell table:style-name="Tableau9.B3" office:value-type="float" office:value="77">
              <text:p text:style-name="P93">77</text:p>
            </table:table-cell>
            <table:table-cell table:style-name="Tableau9.B3" office:value-type="float" office:value="11">
              <text:p text:style-name="P93">11</text:p>
            </table:table-cell>
            <table:table-cell table:style-name="Tableau9.B3" office:value-type="float" office:value="12">
              <text:p text:style-name="P93">12</text:p>
            </table:table-cell>
          </table:table-row>
          <table:table-row>
            <table:table-cell table:style-name="Tableau9.A1" office:value-type="string">
              <text:p text:style-name="P89">Studenten </text:p>
            </table:table-cell>
            <table:table-cell table:style-name="Tableau9.B3" office:value-type="float" office:value="76">
              <text:p text:style-name="P93">76</text:p>
            </table:table-cell>
            <table:table-cell table:style-name="Tableau9.B3" office:value-type="float" office:value="17">
              <text:p text:style-name="P93">17</text:p>
            </table:table-cell>
            <table:table-cell table:style-name="Tableau9.B3" office:value-type="float" office:value="7">
              <text:p text:style-name="P93">7</text:p>
            </table:table-cell>
          </table:table-row>
          <table:table-row>
            <table:table-cell table:style-name="Tableau9.A4" table:number-columns-spanned="4" office:value-type="string">
              <text:p text:style-name="P59">Subjectieve verstedelijking</text:p>
            </table:table-cell>
            <table:covered-table-cell/>
            <table:covered-table-cell/>
            <table:covered-table-cell/>
          </table:table-row>
          <table:table-row>
            <table:table-cell table:style-name="Tableau9.A1" office:value-type="string">
              <text:p text:style-name="P89">Landelijk gebied of dorp </text:p>
            </table:table-cell>
            <table:table-cell table:style-name="Tableau9.B3" office:value-type="float" office:value="78">
              <text:p text:style-name="P93">78</text:p>
            </table:table-cell>
            <table:table-cell table:style-name="Tableau9.B3" office:value-type="float" office:value="13">
              <text:p text:style-name="P93">13</text:p>
            </table:table-cell>
            <table:table-cell table:style-name="Tableau9.B3" office:value-type="float" office:value="9">
              <text:p text:style-name="P93">9</text:p>
            </table:table-cell>
          </table:table-row>
          <table:table-row>
            <table:table-cell table:style-name="Tableau9.A1" office:value-type="string">
              <text:p text:style-name="P89">Kleine of middelgrote stad </text:p>
            </table:table-cell>
            <table:table-cell table:style-name="Tableau9.B3" office:value-type="float" office:value="78">
              <text:p text:style-name="P93">78</text:p>
            </table:table-cell>
            <table:table-cell table:style-name="Tableau9.B3" office:value-type="float" office:value="14">
              <text:p text:style-name="P93">14</text:p>
            </table:table-cell>
            <table:table-cell table:style-name="Tableau9.B3" office:value-type="float" office:value="8">
              <text:p text:style-name="P93">8</text:p>
            </table:table-cell>
          </table:table-row>
          <table:table-row>
            <table:table-cell table:style-name="Tableau9.A1" office:value-type="string">
              <text:p text:style-name="P89">Grote stad </text:p>
            </table:table-cell>
            <table:table-cell table:style-name="Tableau9.B3" office:value-type="float" office:value="80">
              <text:p text:style-name="P93">80</text:p>
            </table:table-cell>
            <table:table-cell table:style-name="Tableau9.B3" office:value-type="float" office:value="12">
              <text:p text:style-name="P93">12</text:p>
            </table:table-cell>
            <table:table-cell table:style-name="Tableau9.B3" office:value-type="float" office:value="8">
              <text:p text:style-name="P93">8</text:p>
            </table:table-cell>
          </table:table-row>
          <table:table-row>
            <table:table-cell table:style-name="Tableau9.A4" table:number-columns-spanned="4" office:value-type="string">
              <text:p text:style-name="P59">Perceptie van IVET in (ons land)</text:p>
            </table:table-cell>
            <table:covered-table-cell/>
            <table:covered-table-cell/>
            <table:covered-table-cell/>
          </table:table-row>
          <table:table-row>
            <table:table-cell table:style-name="Tableau9.A1" office:value-type="string">
              <text:p text:style-name="P89">Positief </text:p>
            </table:table-cell>
            <table:table-cell table:style-name="Tableau9.B3" office:value-type="float" office:value="87">
              <text:p text:style-name="P93">87</text:p>
            </table:table-cell>
            <table:table-cell table:style-name="Tableau9.B3" office:value-type="float" office:value="8">
              <text:p text:style-name="P93">8</text:p>
            </table:table-cell>
            <table:table-cell table:style-name="Tableau9.B3" office:value-type="float" office:value="5">
              <text:p text:style-name="P93">5</text:p>
            </table:table-cell>
          </table:table-row>
          <table:table-row>
            <table:table-cell table:style-name="Tableau9.A1" office:value-type="string">
              <text:p text:style-name="P89">Negatief </text:p>
            </table:table-cell>
            <table:table-cell table:style-name="Tableau9.B3" office:value-type="float" office:value="67">
              <text:p text:style-name="P93">67</text:p>
            </table:table-cell>
            <table:table-cell table:style-name="Tableau9.B3" office:value-type="float" office:value="24">
              <text:p text:style-name="P93">24</text:p>
            </table:table-cell>
            <table:table-cell table:style-name="Tableau9.B3" office:value-type="float" office:value="9">
              <text:p text:style-name="P93">9</text:p>
            </table:table-cell>
          </table:table-row>
          <table:table-row>
            <table:table-cell table:style-name="Tableau9.A4" table:number-columns-spanned="4" office:value-type="string">
              <text:p text:style-name="P59">Ooit initieel beroepsonderwijs gevolgd (hoger secundair)</text:p>
            </table:table-cell>
            <table:covered-table-cell/>
            <table:covered-table-cell/>
            <table:covered-table-cell/>
          </table:table-row>
          <table:table-row>
            <table:table-cell table:style-name="Tableau9.A1" office:value-type="string">
              <text:p text:style-name="P89">Ja </text:p>
            </table:table-cell>
            <table:table-cell table:style-name="Tableau9.B3" office:value-type="float" office:value="81">
              <text:p text:style-name="P93">81</text:p>
            </table:table-cell>
            <table:table-cell table:style-name="Tableau9.B3" office:value-type="float" office:value="13">
              <text:p text:style-name="P93">13</text:p>
            </table:table-cell>
            <table:table-cell table:style-name="Tableau9.B3" office:value-type="float" office:value="6">
              <text:p text:style-name="P93">6</text:p>
            </table:table-cell>
          </table:table-row>
          <table:table-row>
            <table:table-cell table:style-name="Tableau9.A1" office:value-type="string">
              <text:p text:style-name="P89">Nee </text:p>
            </table:table-cell>
            <table:table-cell table:style-name="Tableau9.B3" office:value-type="float" office:value="77">
              <text:p text:style-name="P93">77</text:p>
            </table:table-cell>
            <table:table-cell table:style-name="Tableau9.B3" office:value-type="float" office:value="13">
              <text:p text:style-name="P93">13</text:p>
            </table:table-cell>
            <table:table-cell table:style-name="Tableau9.B3" office:value-type="float" office:value="10">
              <text:p text:style-name="P93">10</text:p>
            </table:table-cell>
          </table:table-row>
        </table:table>
        <text:p text:style-name="P25"/>
        <text:h text:style-name="P19" text:outline-level="2"><text:bookmark-start text:name="__RefHeading___Toc215576_2930363814"/>4. Kwaliteit van de infrastructuur <text:bookmark-end text:name="__RefHeading___Toc215576_2930363814"/></text:h>
        <text:p text:style-name="P51">Ongeveer vier op de vijf EU-burgers zegt dat beroepsonderwijs en -opleiding toegang geven tot moderne fysieke en digitale infrastructuur </text:p>
        <text:p text:style-name="P25">In de hele Europese Unie is 78 % van de EU-burgers het ermee eens dat beroepsonderwijs en -opleiding toegang geeft tot moderne fysieke en digitale infrastructuur, zoals computers en machines. Dit omvat 24% die het er sterk mee eens zijn en 54% die de neiging hebben het ermee eens te zijn. Slechts 13 % is het daar niet mee eens, terwijl 9 % het niet weet.<text:note text:id="ftn23" text:note-class="footnote"><text:note-citation>23</text:note-citation><text:note-body><text:p text:style-name="P13">QB7.2. Vertel me in hoeverre u het eens of oneens bent met elk van de volgende stellingen: BOO geeft toegang tot moderne fysieke en digitale infrastructuur (computers, machines, enz.).</text:p></text:note-body></text:note> </text:p>
        <text:p text:style-name="P25">In de Eurobarometer-enquête van 2011 over beroepsonderwijs en -opleiding (EU27) was 82 % van de respondenten het ermee eens dat beroepsonderwijs en -opleiding toegang boden<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8">h</text:span><text:span text:style-name="T55"> 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QA10.2: "Vertel me in hoeverre u het eens of oneens bent met elk van de volgende stellingen. Beroepsonderwijs en -opleiding geeft toegang tot moderne apparatuur (computers, machines, enz.)". </text:span></text:p></text:note-body></text:note> tot dit soort moderne apparatuur, iets meer dan de 78 % die in deze enquête werd geregistreerd. </text:p>
        <text:p text:style-name="P25">In de huidige enquête lopen de standpunten van lidstaat tot lidstaat uiteen, met de hoogste mate van overeenstemming in Malta en Finland (beide 88%) en Letland (86%). De laagste niveaus worden geregistreerd in Roemenië (61%), Griekenland (71%) en Frankrijk (75%). </text:p>
        <text:p text:style-name="P25">In alle lidstaten zeggen ten minste zes op de tien respondenten dat beroepsonderwijs en -opleiding toegang geven tot moderne fysieke en digitale infrastructuur. </text:p>
        <text:p text:style-name="P25"><draw:g text:anchor-type="paragraph" draw:z-index="17" draw:name="Forme14" draw:style-name="gr1"><draw:frame draw:style-name="gr331" draw:text-style-name="P100" svg:width="16.035cm" svg:height="7.016cm" svg:x="0.208cm" svg:y="1cm"><draw:image xlink:href="Pictures/10000000000005490000025060C3F64AA3A6BE16.png" xlink:type="simple" xlink:show="embed" xlink:actuate="onLoad" draw:mime-type="image/png"><text:p/></draw:image></draw:frame><draw:frame draw:style-name="gr332" draw:text-style-name="P102" svg:width="16.082cm" svg:height="0.902cm" svg:x="0.002cm" svg:y="0.102cm"><draw:text-box><text:p text:style-name="P101"><text:span text:style-name="T60">QB7.2. Vertel me in hoeverre u het eens of oneens bent met elk van de volgende stellingen: IVET geeft toegang tot moderne fysieke en digitale infrastructuur (computers, machines, enz.) (%) </text:span></text:p></draw:text-box></draw:frame><draw:g draw:style-name="gr4"><draw:frame draw:style-name="gr333" draw:text-style-name="P100" svg:width="14.098cm" svg:height="0.959cm" svg:x="0.498cm" svg:y="8.04cm"><draw:image xlink:href="Pictures/100000000000022300000022902E68B765C34830.png" xlink:type="simple" xlink:show="embed" xlink:actuate="onLoad" draw:mime-type="image/png"><text:p/></draw:image></draw:frame><draw:frame draw:style-name="gr334" draw:text-style-name="P102" svg:width="2.924cm" svg:height="0.902cm" svg:x="0.96cm" svg:y="8.214cm"><draw:text-box><text:p text:style-name="P106"><text:span text:style-name="T60">Helemaal mee eens</text:span></text:p></draw:text-box></draw:frame><draw:frame draw:style-name="gr335" draw:text-style-name="P102" svg:width="2.858cm" svg:height="0.902cm" svg:x="3.967cm" svg:y="8.191cm"><draw:text-box><text:p text:style-name="P106"><text:span text:style-name="T60">De neiging om het eens te zijn</text:span></text:p></draw:text-box></draw:frame><draw:frame draw:style-name="gr336" draw:text-style-name="P102" svg:width="3.282cm" svg:height="0.902cm" svg:x="7.149cm" svg:y="8.235cm"><draw:text-box><text:p text:style-name="P106"><text:span text:style-name="T60">De neiging om het oneens te zijn</text:span></text:p></draw:text-box></draw:frame><draw:frame draw:style-name="gr337" draw:text-style-name="P102" svg:width="3.483cm" svg:height="0.902cm" svg:x="10.779cm" svg:y="8.193cm"><draw:text-box><text:p text:style-name="P106"><text:span text:style-name="T60">Helemaal niet mee eens</text:span></text:p></draw:text-box></draw:frame><draw:frame draw:style-name="gr338" draw:text-style-name="P102" svg:width="2.52cm" svg:height="0.687cm" svg:x="14.499cm" svg:y="8.193cm"><draw:text-box><text:p text:style-name="P106"><text:span text:style-name="T60">Weet ik niet</text:span></text:p></draw:text-box></draw:frame></draw:g></draw:g><draw:g text:anchor-type="paragraph" draw:z-index="16" draw:name="Forme13" draw:style-name="gr32"><draw:frame draw:style-name="gr339" draw:text-style-name="P108" svg:width="5.779cm" svg:height="6.326cm" svg:x="10.844cm" svg:y="-7.181cm"><draw:image xlink:href="Pictures/10000000000001DB0000020877C6ADE3AB3F19F7.png" xlink:type="simple" xlink:show="embed" xlink:actuate="onLoad" draw:mime-type="image/png"><text:p text:style-name="P107"><text:span text:style-name="T60">St</text:span></text:p></draw:image></draw:frame><draw:frame draw:style-name="gr340" draw:text-style-name="P102" svg:width="8.231cm" svg:height="1.551cm" svg:x="8.911cm" svg:y="-9.398cm"><draw:text-box><text:p text:style-name="P101"><text:span text:style-name="T60">QB7.2: Vertel me in hoeverre u het eens of oneens bent met elk van de volgende stellingen: IVET geeft toegang tot moderne fysieke en digitale infrastructuur (computers, machines, enz.) (EU27) (%)</text:span></text:p></draw:text-box></draw:frame><draw:frame draw:style-name="gr341" draw:text-style-name="P105" svg:width="2.123cm" svg:height="0.902cm" svg:x="11.052cm" svg:y="-7.862cm"><draw:text-box><text:p text:style-name="P104"><text:span text:style-name="T60">Weet ik niet 9</text:span></text:p></draw:text-box></draw:frame><draw:frame draw:style-name="gr342" draw:text-style-name="P105" svg:width="2.241cm" svg:height="0.902cm" svg:x="9.996cm" svg:y="-7.227cm"><draw:text-box><text:p text:style-name="P104"><text:span text:style-name="T60">Helemaal niet mee eens 2</text:span></text:p></draw:text-box></draw:frame><draw:frame draw:style-name="gr343" draw:text-style-name="P105" svg:width="2.015cm" svg:height="0.902cm" svg:x="9.52cm" svg:y="-6.279cm"><draw:text-box><text:p text:style-name="P104"><text:span text:style-name="T60">Niet mee eens 11</text:span></text:p></draw:text-box></draw:frame><draw:frame draw:style-name="gr344" draw:text-style-name="P102" svg:width="1.936cm" svg:height="1.227cm" svg:x="15.046cm" svg:y="-7.28cm"><draw:text-box><text:p text:style-name="P101"><text:span text:style-name="T60">Helemaal mee eens 24</text:span></text:p></draw:text-box></draw:frame><draw:frame draw:style-name="gr345" draw:text-style-name="P102" svg:width="3.282cm" svg:height="0.578cm" svg:x="12.351cm" svg:y="-0.905cm"><draw:text-box><text:p text:style-name="P101"><text:span text:style-name="T60">Tend! mee eens 54</text:span></text:p></draw:text-box></draw:frame></draw:g></text:p>
        <text:p text:style-name="P33">De mate waarin men het erover eens is dat beroepsonderwijs en -opleiding toegang geven tot moderne infrastructuur, verschilt per sociaaldemografische en attitudinale factor, en wel als volgt. </text:p>
        <text:p text:style-name="P53">■ Respondenten die beroepsonderwijs en -opleiding in een positief daglicht zien, zijn het eerder eens met: 86% van de mensen die melden dat beroepsonderwijs en -opleiding in hun land positief worden ervaren, doet dit, vergeleken met 67% van degenen die zeggen dat het negatief wordt bekeken. </text:p>
        <text:p text:style-name="P53">■ Respondenten die van mening zijn dat mensen voldoende informatie over mogelijkheden voor beroepsonderwijs en -opleiding ontvangen, zijn het er eerder over eens dat beroepsonderwijs en -opleiding toegang geven tot moderne infrastructuur (87%) dan degenen die vinden dat ze dat niet doen (70%). </text:p>
        <text:p text:style-name="P53">■ Naar leeftijd aan het einde van het onderwijs is de opvatting dat beroepsonderwijs en -opleiding toegang geven tot moderne fysieke en digitale infrastructuur meer verspreid onder respondenten die hun opleiding op 16-jarige leeftijd of later hebben afgerond (80%) dan onder degenen die hun opleiding op 15-jarige leeftijd of jonger hebben afgerond (71%). </text:p>
        <text:p text:style-name="P53">■ Er zijn enkele opmerkelijke verschillen tussen sociaal-professionele categorieën, waarbij handarbeiders het hoogste niveau van steun voor de verklaring optekenen (81%), vergeleken met 74% onder huispersoneel. </text:p>
        <text:p text:style-name="P53">■ Per leeftijd zijn de respondenten in de leeftijdsgroepen 25-39 jaar en 40-54 jaar het er hoogstwaarschijnlijk over eens dat beroepsonderwijs en -opleiding toegang geven tot moderne infrastructuur (80 % - 81 %). Dit cijfer daalt tot 78 % onder 55-plussers en 75 % onder respondenten van 15-24 jaar. </text:p>
        <text:p text:style-name="P53">■ Respondenten die zelf beroepsonderwijs en -opleiding hebben gevolgd, zijn eerder van mening dat beroepsonderwijs en -opleiding toegang bieden tot moderne infrastructuur (82%) dan degenen die dat niet hebben gedaan (76%). </text:p>
        <text:p text:style-name="P53">■ Deze zienswijze komt iets vaker voor bij respondenten die beroepsonderwijs en -opleiding aanbevelen (82%) dan bij respondenten die algemeen secundair onderwijs voorstaan (77%). </text:p>
        <text:p text:style-name="P53">■ Er zijn geen verschillen in perceptie naar geslacht. </text:p>
        <text:p text:style-name="P25"/>
        <text:p text:style-name="P32"/>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9">QB7.2 Gelieve mij te vertellen in hoeverre u het eens of oneens bent met elk van de volgende stellingen: IVET geeft toegang tot moderne fysieke en digitale infrastructuur (computers, machines, enz.) (%-EU)</text:p>
            </table:table-cell>
            <table:covered-table-cell/>
            <table:covered-table-cell/>
            <table:covered-table-cell/>
          </table:table-row>
          <table:table-row>
            <table:table-cell table:style-name="Tableau10.A1" office:value-type="string">
              <text:p text:style-name="P81"/>
            </table:table-cell>
            <table:table-cell table:style-name="Tableau10.A1" office:value-type="string">
              <text:p text:style-name="P84">Totaal 'Akkoord'</text:p>
            </table:table-cell>
            <table:table-cell table:style-name="Tableau10.A1" office:value-type="string">
              <text:p text:style-name="P84">Totaal 'Niet mee eens' </text:p>
            </table:table-cell>
            <table:table-cell table:style-name="Tableau10.A1" office:value-type="string">
              <text:p text:style-name="P84">Ik weet het niet</text:p>
            </table:table-cell>
          </table:table-row>
          <table:table-row>
            <table:table-cell table:style-name="Tableau10.A1" office:value-type="string">
              <text:p text:style-name="P89">EU27 </text:p>
            </table:table-cell>
            <table:table-cell table:style-name="Tableau10.B3" office:value-type="float" office:value="78">
              <text:p text:style-name="P84">78</text:p>
            </table:table-cell>
            <table:table-cell table:style-name="Tableau10.B3" office:value-type="float" office:value="13">
              <text:p text:style-name="P84">13</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Geslacht</text:p>
            </table:table-cell>
            <table:covered-table-cell/>
            <table:covered-table-cell/>
            <table:covered-table-cell/>
          </table:table-row>
          <table:table-row>
            <table:table-cell table:style-name="Tableau10.A1" office:value-type="string">
              <text:p text:style-name="P89">Man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Vrouw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Leeftijd</text:p>
            </table:table-cell>
            <table:covered-table-cell/>
            <table:covered-table-cell/>
            <table:covered-table-cell/>
          </table:table-row>
          <table:table-row>
            <table:table-cell table:style-name="Tableau10.A1" office:value-type="string">
              <text:p text:style-name="P89">15-24 </text:p>
            </table:table-cell>
            <table:table-cell table:style-name="Tableau10.B3" office:value-type="float" office:value="75">
              <text:p text:style-name="P84">75</text:p>
            </table:table-cell>
            <table:table-cell table:style-name="Tableau10.B3" office:value-type="float" office:value="18">
              <text:p text:style-name="P84">18</text:p>
            </table:table-cell>
            <table:table-cell table:style-name="Tableau10.B3" office:value-type="float" office:value="7">
              <text:p text:style-name="P84">7</text:p>
            </table:table-cell>
          </table:table-row>
          <table:table-row>
            <table:table-cell table:style-name="Tableau10.A1" office:value-type="string">
              <text:p text:style-name="P89">25-39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40-54 </text:p>
            </table:table-cell>
            <table:table-cell table:style-name="Tableau10.B3" office:value-type="float" office:value="81">
              <text:p text:style-name="P84">81</text:p>
            </table:table-cell>
            <table:table-cell table:style-name="Tableau10.B3" office:value-type="float" office:value="12">
              <text:p text:style-name="P84">12</text:p>
            </table:table-cell>
            <table:table-cell table:style-name="Tableau10.B3" office:value-type="float" office:value="7">
              <text:p text:style-name="P84">7</text:p>
            </table:table-cell>
          </table:table-row>
          <table:table-row>
            <table:table-cell table:style-name="Tableau10.A1" office:value-type="string">
              <text:p text:style-name="P89">&gt;=55</text:p>
            </table:table-cell>
            <table:table-cell table:style-name="Tableau10.B3" office:value-type="float" office:value="78">
              <text:p text:style-name="P84">78</text:p>
            </table:table-cell>
            <table:table-cell table:style-name="Tableau10.B3" office:value-type="float" office:value="9">
              <text:p text:style-name="P84">9</text:p>
            </table:table-cell>
            <table:table-cell table:style-name="Tableau10.B3" office:value-type="float" office:value="13">
              <text:p text:style-name="P84">13</text:p>
            </table:table-cell>
          </table:table-row>
          <table:table-row>
            <table:table-cell table:style-name="Tableau10.A4" table:number-columns-spanned="4" office:value-type="string">
              <text:p text:style-name="P59">Onderwijs (Einde van)</text:p>
            </table:table-cell>
            <table:covered-table-cell/>
            <table:covered-table-cell/>
            <table:covered-table-cell/>
          </table:table-row>
          <table:table-row>
            <table:table-cell table:style-name="Tableau10.A1" office:value-type="string">
              <text:p text:style-name="P89">&lt;=-15</text:p>
            </table:table-cell>
            <table:table-cell table:style-name="Tableau10.B3" office:value-type="float" office:value="71">
              <text:p text:style-name="P84">71</text:p>
            </table:table-cell>
            <table:table-cell table:style-name="Tableau10.B3" office:value-type="float" office:value="10">
              <text:p text:style-name="P84">10</text:p>
            </table:table-cell>
            <table:table-cell table:style-name="Tableau10.B3" office:value-type="float" office:value="19">
              <text:p text:style-name="P84">19</text:p>
            </table:table-cell>
          </table:table-row>
          <table:table-row>
            <table:table-cell table:style-name="Tableau10.A1" office:value-type="string">
              <text:p text:style-name="P89">16-19 </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gt;=20</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Nog steeds aan het studeren </text:p>
            </table:table-cell>
            <table:table-cell table:style-name="Tableau10.B3" office:value-type="float" office:value="74">
              <text:p text:style-name="P84">74</text:p>
            </table:table-cell>
            <table:table-cell table:style-name="Tableau10.B3" office:value-type="float" office:value="16">
              <text:p text:style-name="P84">16</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Sociaal-professionele categorie</text:p>
            </table:table-cell>
            <table:covered-table-cell/>
            <table:covered-table-cell/>
            <table:covered-table-cell/>
          </table:table-row>
          <table:table-row>
            <table:table-cell table:style-name="Tableau10.A1" office:value-type="string">
              <text:p text:style-name="P89">Zelfstandigen </text:p>
            </table:table-cell>
            <table:table-cell table:style-name="Tableau10.B3" office:value-type="float" office:value="78">
              <text:p text:style-name="P84">78</text:p>
            </table:table-cell>
            <table:table-cell table:style-name="Tableau10.B3" office:value-type="float" office:value="14">
              <text:p text:style-name="P84">14</text:p>
            </table:table-cell>
            <table:table-cell table:style-name="Tableau10.B3" office:value-type="float" office:value="8">
              <text:p text:style-name="P84">8</text:p>
            </table:table-cell>
          </table:table-row>
          <table:table-row>
            <table:table-cell table:style-name="Tableau10.A1" office:value-type="string">
              <text:p text:style-name="P89">Managers </text:p>
            </table:table-cell>
            <table:table-cell table:style-name="Tableau10.B3" office:value-type="float" office:value="80">
              <text:p text:style-name="P84">80</text:p>
            </table:table-cell>
            <table:table-cell table:style-name="Tableau10.B3" office:value-type="float" office:value="11">
              <text:p text:style-name="P84">11</text:p>
            </table:table-cell>
            <table:table-cell table:style-name="Tableau10.B3" office:value-type="float" office:value="9">
              <text:p text:style-name="P84">9</text:p>
            </table:table-cell>
          </table:table-row>
          <table:table-row>
            <table:table-cell table:style-name="Tableau10.A1" office:value-type="string">
              <text:p text:style-name="P89">Andere witte halsbanden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Handarbeiders </text:p>
            </table:table-cell>
            <table:table-cell table:style-name="Tableau10.B3" office:value-type="float" office:value="81">
              <text:p text:style-name="P84">81</text:p>
            </table:table-cell>
            <table:table-cell table:style-name="Tableau10.B3" office:value-type="float" office:value="13">
              <text:p text:style-name="P84">13</text:p>
            </table:table-cell>
            <table:table-cell table:style-name="Tableau10.B3" office:value-type="float" office:value="6">
              <text:p text:style-name="P84">6</text:p>
            </table:table-cell>
          </table:table-row>
          <table:table-row>
            <table:table-cell table:style-name="Tableau10.A1" office:value-type="string">
              <text:p text:style-name="P89">Huis personen </text:p>
            </table:table-cell>
            <table:table-cell table:style-name="Tableau10.B3" office:value-type="float" office:value="74">
              <text:p text:style-name="P84">74</text:p>
            </table:table-cell>
            <table:table-cell table:style-name="Tableau10.B3" office:value-type="float" office:value="15">
              <text:p text:style-name="P84">15</text:p>
            </table:table-cell>
            <table:table-cell table:style-name="Tableau10.B3" office:value-type="float" office:value="11">
              <text:p text:style-name="P84">11</text:p>
            </table:table-cell>
          </table:table-row>
          <table:table-row>
            <table:table-cell table:style-name="Tableau10.A1" office:value-type="string">
              <text:p text:style-name="P89">Werklozen </text:p>
            </table:table-cell>
            <table:table-cell table:style-name="Tableau10.B3" office:value-type="float" office:value="76">
              <text:p text:style-name="P84">76</text:p>
            </table:table-cell>
            <table:table-cell table:style-name="Tableau10.B3" office:value-type="float" office:value="14">
              <text:p text:style-name="P84">14</text:p>
            </table:table-cell>
            <table:table-cell table:style-name="Tableau10.B3" office:value-type="float" office:value="10">
              <text:p text:style-name="P84">10</text:p>
            </table:table-cell>
          </table:table-row>
          <table:table-row>
            <table:table-cell table:style-name="Tableau10.A1" office:value-type="string">
              <text:p text:style-name="P89">Gepensioneerd </text:p>
            </table:table-cell>
            <table:table-cell table:style-name="Tableau10.B3" office:value-type="float" office:value="77">
              <text:p text:style-name="P84">77</text:p>
            </table:table-cell>
            <table:table-cell table:style-name="Tableau10.B3" office:value-type="float" office:value="9">
              <text:p text:style-name="P84">9</text:p>
            </table:table-cell>
            <table:table-cell table:style-name="Tableau10.B3" office:value-type="float" office:value="14">
              <text:p text:style-name="P84">14</text:p>
            </table:table-cell>
          </table:table-row>
          <table:table-row>
            <table:table-cell table:style-name="Tableau10.A1" office:value-type="string">
              <text:p text:style-name="P89">Studenten </text:p>
            </table:table-cell>
            <table:table-cell table:style-name="Tableau10.B3" office:value-type="float" office:value="76">
              <text:p text:style-name="P84">76</text:p>
            </table:table-cell>
            <table:table-cell table:style-name="Tableau10.B3" office:value-type="float" office:value="16">
              <text:p text:style-name="P84">16</text:p>
            </table:table-cell>
            <table:table-cell table:style-name="Tableau10.B3" office:value-type="float" office:value="8">
              <text:p text:style-name="P84">8</text:p>
            </table:table-cell>
          </table:table-row>
          <table:table-row>
            <table:table-cell table:style-name="Tableau10.A4" table:number-columns-spanned="4" office:value-type="string">
              <text:p text:style-name="P59">Subjectieve verstedelijking</text:p>
            </table:table-cell>
            <table:covered-table-cell/>
            <table:covered-table-cell/>
            <table:covered-table-cell/>
          </table:table-row>
          <table:table-row>
            <table:table-cell table:style-name="Tableau10.A1" office:value-type="string">
              <text:p text:style-name="P89">Landelijk gebied of dorp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Kleine of middelgrote stad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1" office:value-type="string">
              <text:p text:style-name="P89">Grote stad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Perceptie van IVET in (ons land)</text:p>
            </table:table-cell>
            <table:covered-table-cell/>
            <table:covered-table-cell/>
            <table:covered-table-cell/>
          </table:table-row>
          <table:table-row>
            <table:table-cell table:style-name="Tableau10.A1" office:value-type="string">
              <text:p text:style-name="P89">Positief </text:p>
            </table:table-cell>
            <table:table-cell table:style-name="Tableau10.B3" office:value-type="float" office:value="86">
              <text:p text:style-name="P84">86</text:p>
            </table:table-cell>
            <table:table-cell table:style-name="Tableau10.B3" office:value-type="float" office:value="8">
              <text:p text:style-name="P84">8</text:p>
            </table:table-cell>
            <table:table-cell table:style-name="Tableau10.B3" office:value-type="float" office:value="6">
              <text:p text:style-name="P84">6</text:p>
            </table:table-cell>
          </table:table-row>
          <table:table-row>
            <table:table-cell table:style-name="Tableau10.A1" office:value-type="string">
              <text:p text:style-name="P89">Negatief </text:p>
            </table:table-cell>
            <table:table-cell table:style-name="Tableau10.B3" office:value-type="float" office:value="67">
              <text:p text:style-name="P84">67</text:p>
            </table:table-cell>
            <table:table-cell table:style-name="Tableau10.B3" office:value-type="float" office:value="23">
              <text:p text:style-name="P84">23</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0.A1" office:value-type="string">
              <text:p text:style-name="P89">Ja </text:p>
            </table:table-cell>
            <table:table-cell table:style-name="Tableau10.B3" office:value-type="float" office:value="82">
              <text:p text:style-name="P84">82</text:p>
            </table:table-cell>
            <table:table-cell table:style-name="Tableau10.B3" office:value-type="float" office:value="12">
              <text:p text:style-name="P84">12</text:p>
            </table:table-cell>
            <table:table-cell table:style-name="Tableau10.B3" office:value-type="float" office:value="6">
              <text:p text:style-name="P84">6</text:p>
            </table:table-cell>
          </table:table-row>
          <table:table-row>
            <table:table-cell table:style-name="Tableau10.A1" office:value-type="string">
              <text:p text:style-name="P89">Nee </text:p>
            </table:table-cell>
            <table:table-cell table:style-name="Tableau10.B3" office:value-type="float" office:value="76">
              <text:p text:style-name="P84">76</text:p>
            </table:table-cell>
            <table:table-cell table:style-name="Tableau10.B3" office:value-type="float" office:value="12">
              <text:p text:style-name="P84">12</text:p>
            </table:table-cell>
            <table:table-cell table:style-name="Tableau10.B3" office:value-type="float" office:value="12">
              <text:p text:style-name="P84">12</text:p>
            </table:table-cell>
          </table:table-row>
        </table:table>
        <text:p text:style-name="P25"/>
        <text:h text:style-name="P19" text:outline-level="2"><text:bookmark-start text:name="__RefHeading___Toc215578_2930363814"/>5. Gespecialiseerde technische vaardigheden <text:bookmark-end text:name="__RefHeading___Toc215578_2930363814"/></text:h>
        <text:p text:style-name="P51">Een grote meerderheid van de EU-burgers zegt dat mensen in programma's voor beroepsonderwijs en -opleiding gespecialiseerde technische vaardigheden leren die rechtstreeks relevant zijn voor specifieke beroepen </text:p>
        <text:p text:style-name="P25">In de hele Europese Unie is 85 % van de respondenten het eens met de stelling dat mensen in beroepsonderwijs en -opleiding gespecialiseerde technische vaardigheden leren die rechtstreeks relevant zijn voor specifieke beroepen, waaronder 34 % die het daar sterk mee eens zijn en 51 % die het er doorgaans mee eens zijn.<text:note text:id="ftn25" text:note-class="footnote"><text:note-citation>25</text:note-citation><text:note-body><text:p text:style-name="P13">QB7.8. Vertel me in hoeverre u het eens of oneens bent met elk van de volgende stellingen: Mensen in programma's voor beroepsonderwijs en -opleiding leren gespecialiseerde technische vaardigheden die rechtstreeks relevant zijn voor specifieke beroepen. </text:p></text:note-body></text:note> Minder dan een op de tien respondenten is het daar niet mee eens (9%), terwijl 6% van de respondenten het niet weet. </text:p>
        <text:p text:style-name="P25">Over dit aspect van beroepsonderwijs en -opleiding bestaat in de lidstaten een brede consensus. De hoogste niveaus van overeenstemming worden geregistreerd in Oostenrijk (94%), Zweden (92%), Malta en Estland (beide 91%) en Duitsland en Spanje (beide 90%). De laagste niveaus worden geregistreerd in Roemenië (71%), Slovenië (77%), Bulgarije (79%) en Kroatië (81%), hoewel zelfs in deze landen meer dan zeven op de tien deze mening delen. </text:p>
        <text:p text:style-name="P25">In alle lidstaten zegt ten minste twee derde van de respondenten dat mensen in programma’s voor beroepsonderwijs en -opleiding gespecialiseerde technische vaardigheden leren die rechtstreeks relevant zijn voor specifieke beroepen. </text:p>
        <text:p text:style-name="P25"><draw:g text:anchor-type="paragraph" draw:z-index="18" draw:name="Forme15" draw:style-name="gr32"><draw:frame draw:style-name="gr324" draw:text-style-name="P100" svg:width="5.208cm" svg:height="5.718cm" svg:x="10.799cm" svg:y="-7.279cm"><draw:image xlink:href="Pictures/10000000000001CD000001FAA15228AA00F2ABDD.png" xlink:type="simple" xlink:show="embed" xlink:actuate="onLoad" draw:mime-type="image/png"><text:p/></draw:image></draw:frame><draw:frame draw:style-name="gr325" draw:text-style-name="P102" svg:width="8.409cm" svg:height="1.551cm" svg:x="8.532cm" svg:y="-9.629cm"><draw:text-box><text:p text:style-name="P101"><text:span text:style-name="T60">QB7.8: Vertel me in hoeverre u het eens of oneens bent met elk van de volgende stellingen: - Mensen in IVET-programma's leren gespecialiseerde technische vaardigheden die rechtstreeks relevant zijn voor specifieke beroepen (EU27) (%) </text:span></text:p></draw:text-box></draw:frame><draw:frame draw:style-name="gr326" draw:text-style-name="P108" svg:width="1.992cm" svg:height="0.902cm" svg:x="12.178cm" svg:y="-8.057cm"><draw:text-box><text:p text:style-name="P107"><text:span text:style-name="T60">Ik weet het niet 6</text:span></text:p></draw:text-box></draw:frame><draw:frame draw:style-name="gr327" draw:text-style-name="P105" svg:width="3.31cm" svg:height="0.902cm" svg:x="9.479cm" svg:y="-7.361cm"><draw:text-box><text:p text:style-name="P104"><text:span text:style-name="T60">Helemaal niet mee eens 1</text:span></text:p></draw:text-box></draw:frame><draw:frame draw:style-name="gr328" draw:text-style-name="P105" svg:width="2.648cm" svg:height="0.902cm" svg:x="9.114cm" svg:y="-6.89cm"><draw:text-box><text:p text:style-name="P104"><text:span text:style-name="T60">Niet mee eens 8</text:span></text:p></draw:text-box></draw:frame><draw:frame draw:style-name="gr329" draw:text-style-name="P105" svg:width="2.319cm" svg:height="0.902cm" svg:x="9.615cm" svg:y="-2.138cm"><draw:text-box><text:p text:style-name="P104"><text:span text:style-name="T60">Ik ben het eens met 51</text:span></text:p></draw:text-box></draw:frame><draw:frame draw:style-name="gr330" draw:text-style-name="P102" svg:width="1.689cm" svg:height="1.227cm" svg:x="15.252cm" svg:y="-6.555cm"><draw:text-box><text:p text:style-name="P101"><text:span text:style-name="T60">Helemaal mee eens 34</text:span></text:p></draw:text-box></draw:frame></draw:g><draw:g text:anchor-type="paragraph" draw:z-index="19" draw:name="Forme16" draw:style-name="gr32"><draw:frame draw:style-name="gr316" draw:text-style-name="P100" svg:width="16.654cm" svg:height="7.24cm" svg:x="0.116cm" svg:y="2.734cm"><draw:image xlink:href="Pictures/1000000000000554000002515C5890C5452CB568.png" xlink:type="simple" xlink:show="embed" xlink:actuate="onLoad" draw:mime-type="image/png"><text:p/></draw:image></draw:frame><draw:frame draw:style-name="gr317" draw:text-style-name="P102" svg:width="16.435cm" svg:height="0.902cm" svg:x="0.042cm" svg:y="1.621cm"><draw:text-box><text:p text:style-name="P101"><text:span text:style-name="T60">QB7.8: Vertel me in hoeverre u het eens of oneens bent met elk van de volgende stellingen: - Mensen in IVET-programma's leren gespecialiseerde technische vaardigheden die rechtstreeks relevant zijn voor specifieke beroepen (EU27) (%)</text:span></text:p></draw:text-box></draw:frame><draw:g draw:style-name="gr4"><draw:frame draw:style-name="gr318" draw:text-style-name="P100" svg:width="14.098cm" svg:height="0.959cm" svg:x="0.414cm" svg:y="10.179cm"><draw:image xlink:href="Pictures/100000000000022300000022902E68B765C34830.png" xlink:type="simple" xlink:show="embed" xlink:actuate="onLoad" draw:mime-type="image/png"><text:p/></draw:image></draw:frame><draw:frame draw:style-name="gr319" draw:text-style-name="P102" svg:width="2.924cm" svg:height="0.902cm" svg:x="0.875cm" svg:y="10.352cm"><draw:text-box><text:p text:style-name="P106"><text:span text:style-name="T60">Helemaal mee eens</text:span></text:p></draw:text-box></draw:frame><draw:frame draw:style-name="gr320" draw:text-style-name="P102" svg:width="2.857cm" svg:height="0.902cm" svg:x="3.884cm" svg:y="10.331cm"><draw:text-box><text:p text:style-name="P106"><text:span text:style-name="T60">De neiging om het eens te zijn</text:span></text:p></draw:text-box></draw:frame><draw:frame draw:style-name="gr321" draw:text-style-name="P102" svg:width="3.282cm" svg:height="0.902cm" svg:x="7.066cm" svg:y="10.373cm"><draw:text-box><text:p text:style-name="P106"><text:span text:style-name="T60">De neiging om het oneens te zijn</text:span></text:p></draw:text-box></draw:frame><draw:frame draw:style-name="gr322" draw:text-style-name="P102" svg:width="3.484cm" svg:height="0.902cm" svg:x="10.694cm" svg:y="10.333cm"><draw:text-box><text:p text:style-name="P106"><text:span text:style-name="T60">Helemaal niet mee eens</text:span></text:p></draw:text-box></draw:frame><draw:frame draw:style-name="gr323" draw:text-style-name="P102" svg:width="2.52cm" svg:height="0.687cm" svg:x="14.416cm" svg:y="10.333cm"><draw:text-box><text:p text:style-name="P106"><text:span text:style-name="T60">Weet ik niet</text:span></text:p></draw:text-box></draw:frame></draw:g></draw:g></text:p>
        <text:p text:style-name="P33">De mate van overeenstemming dat mensen in programma’s voor beroepsonderwijs en -opleiding direct relevante gespecialiseerde vaardigheden leren, verschilt als volgt per sociaaldemografische en attitudinale factoren. </text:p>
        <text:p text:style-name="P53">■ Respondenten die beroepsonderwijs en -opleiding in een positief daglicht zien, zijn het er eerder over eens dat beroepsonderwijs en -opleiding relevante gespecialiseerde technische vaardigheden aanleren: 91% van degenen die melden dat beroepsonderwijs en -opleiding in hun land positief worden ervaren, doet dit, vergeleken met 78% van degenen die zeggen dat het imago ervan negatief is in hun land. </text:p>
        <text:p text:style-name="P53">■ Respondenten die van mening zijn dat jongeren voldoende informatie over mogelijkheden voor beroepsonderwijs en -opleiding ontvangen, zijn het eerder eens met deze stelling (91%) dan degenen die van mening zijn dat ze dat niet doen (80%). </text:p>
        <text:p text:style-name="P53">■ Er zijn enkele opmerkelijke verschillen tussen sociaal-professionele categorieën: managers zijn het er het meest over eens dat mensen in beroepsonderwijs en -opleiding gespecialiseerde technische vaardigheden leren die rechtstreeks relevant zijn voor specifieke beroepen (90 %) en dat personen op het laagste niveau worden ondergebracht (77 %). </text:p>
        <text:p text:style-name="P53">■ Naar leeftijd aan het einde van het onderwijs is de overtuiging dat beroepsonderwijs en -opleiding relevante gespecialiseerde technische vaardigheden aanleren het meest wijdverbreid onder respondenten die na de leeftijd van 20 jaar onderwijs bleven volgen (88%), gevolgd door respondenten die tussen de 16 en 19 jaar zijn geëindigd (86%). Respondenten die het onderwijs van 15 jaar of jonger hebben afgerond, delen deze mening het minst (80%). </text:p>
        <text:p text:style-name="P53">■ De overeenstemming met deze verklaring is consequent hoog in alle leeftijdsgroepen: 88 % van de respondenten in de leeftijdscategorie 40-54 jaar, 87 % van de respondenten in de leeftijdscategorie 25-39 jaar, 85 % van de respondenten in de leeftijdscategorie 15-24 jaar en 84 % van de respondenten in de leeftijdscategorie 55 jaar en ouder. </text:p>
        <text:p text:style-name="P53">■ Er zijn geen verschillen in perceptie naar geslacht. </text:p>
        <text:p text:style-name="P25"/>
        <text:p text:style-name="P32"/>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9">QB7.8 Gelieve mij te vertellen in hoeverre u het eens of oneens bent met elk van de volgende stellingen: Mensen in IVET-programma's leren gespecialiseerde technische vaardigheden die rechtstreeks relevant zijn voor specifieke beroepen (%-EU)</text:p>
            </table:table-cell>
            <table:covered-table-cell/>
            <table:covered-table-cell/>
            <table:covered-table-cell/>
          </table:table-row>
          <table:table-row>
            <table:table-cell table:style-name="Tableau11.A1" office:value-type="string">
              <text:p text:style-name="P89"/>
            </table:table-cell>
            <table:table-cell table:style-name="Tableau11.A1" office:value-type="string">
              <text:p text:style-name="P84">Totaal 'Akkoord'</text:p>
            </table:table-cell>
            <table:table-cell table:style-name="Tableau11.A1" office:value-type="string">
              <text:p text:style-name="P84">Totaal 'Niet mee eens' </text:p>
            </table:table-cell>
            <table:table-cell table:style-name="Tableau11.A1" office:value-type="string">
              <text:p text:style-name="P84">Ik weet het niet</text:p>
            </table:table-cell>
          </table:table-row>
          <table:table-row>
            <table:table-cell table:style-name="Tableau11.A1" office:value-type="string">
              <text:p text:style-name="P89">EU27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Geslacht</text:p>
            </table:table-cell>
            <table:covered-table-cell/>
            <table:covered-table-cell/>
            <table:covered-table-cell/>
          </table:table-row>
          <table:table-row>
            <table:table-cell table:style-name="Tableau11.A1" office:value-type="string">
              <text:p text:style-name="P89">Man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Vrouw </text:p>
            </table:table-cell>
            <table:table-cell table:style-name="Tableau11.B3" office:value-type="float" office:value="86">
              <text:p text:style-name="P84">86</text:p>
            </table:table-cell>
            <table:table-cell table:style-name="Tableau11.B3" office:value-type="float" office:value="8">
              <text:p text:style-name="P84">8</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Leeftijd</text:p>
            </table:table-cell>
            <table:covered-table-cell/>
            <table:covered-table-cell/>
            <table:covered-table-cell/>
          </table:table-row>
          <table:table-row>
            <table:table-cell table:style-name="Tableau11.A1" office:value-type="string">
              <text:p text:style-name="P89">15-24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1" office:value-type="string">
              <text:p text:style-name="P89">25-39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40-54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gt;=55</text:p>
            </table:table-cell>
            <table:table-cell table:style-name="Tableau11.B3" office:value-type="float" office:value="84">
              <text:p text:style-name="P84">84</text:p>
            </table:table-cell>
            <table:table-cell table:style-name="Tableau11.B3" office:value-type="float" office:value="8">
              <text:p text:style-name="P84">8</text:p>
            </table:table-cell>
            <table:table-cell table:style-name="Tableau11.B3" office:value-type="float" office:value="8">
              <text:p text:style-name="P84">8</text:p>
            </table:table-cell>
          </table:table-row>
          <table:table-row>
            <table:table-cell table:style-name="Tableau11.A4" table:number-columns-spanned="4" office:value-type="string">
              <text:p text:style-name="P59">Onderwijs (Einde van)</text:p>
            </table:table-cell>
            <table:covered-table-cell/>
            <table:covered-table-cell/>
            <table:covered-table-cell/>
          </table:table-row>
          <table:table-row>
            <table:table-cell table:style-name="Tableau11.A1" office:value-type="string">
              <text:p text:style-name="P89">&lt;=-15</text:p>
            </table:table-cell>
            <table:table-cell table:style-name="Tableau11.B3" office:value-type="float" office:value="80">
              <text:p text:style-name="P84">80</text:p>
            </table:table-cell>
            <table:table-cell table:style-name="Tableau11.B3" office:value-type="float" office:value="7">
              <text:p text:style-name="P84">7</text:p>
            </table:table-cell>
            <table:table-cell table:style-name="Tableau11.B3" office:value-type="float" office:value="13">
              <text:p text:style-name="P84">13</text:p>
            </table:table-cell>
          </table:table-row>
          <table:table-row>
            <table:table-cell table:style-name="Tableau11.A1" office:value-type="string">
              <text:p text:style-name="P89">16-19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gt;=20</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Nog steeds aan het studeren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ociaal-professionele categorie</text:p>
            </table:table-cell>
            <table:covered-table-cell/>
            <table:covered-table-cell/>
            <table:covered-table-cell/>
          </table:table-row>
          <table:table-row>
            <table:table-cell table:style-name="Tableau11.A1" office:value-type="string">
              <text:p text:style-name="P89">Zelfstandigen </text:p>
            </table:table-cell>
            <table:table-cell table:style-name="Tableau11.B3" office:value-type="float" office:value="86">
              <text:p text:style-name="P84">86</text:p>
            </table:table-cell>
            <table:table-cell table:style-name="Tableau11.B3" office:value-type="float" office:value="10">
              <text:p text:style-name="P84">10</text:p>
            </table:table-cell>
            <table:table-cell table:style-name="Tableau11.B3" office:value-type="float" office:value="4">
              <text:p text:style-name="P84">4</text:p>
            </table:table-cell>
          </table:table-row>
          <table:table-row>
            <table:table-cell table:style-name="Tableau11.A1" office:value-type="string">
              <text:p text:style-name="P89">Managers </text:p>
            </table:table-cell>
            <table:table-cell table:style-name="Tableau11.B3" office:value-type="float" office:value="90">
              <text:p text:style-name="P84">90</text:p>
            </table:table-cell>
            <table:table-cell table:style-name="Tableau11.B3" office:value-type="float" office:value="6">
              <text:p text:style-name="P84">6</text:p>
            </table:table-cell>
            <table:table-cell table:style-name="Tableau11.B3" office:value-type="float" office:value="4">
              <text:p text:style-name="P84">4</text:p>
            </table:table-cell>
          </table:table-row>
          <table:table-row>
            <table:table-cell table:style-name="Tableau11.A1" office:value-type="string">
              <text:p text:style-name="P89">Andere witte halsbanden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Handarbeiders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Huis personen </text:p>
            </table:table-cell>
            <table:table-cell table:style-name="Tableau11.B3" office:value-type="float" office:value="77">
              <text:p text:style-name="P84">77</text:p>
            </table:table-cell>
            <table:table-cell table:style-name="Tableau11.B3" office:value-type="float" office:value="14">
              <text:p text:style-name="P84">14</text:p>
            </table:table-cell>
            <table:table-cell table:style-name="Tableau11.B3" office:value-type="float" office:value="9">
              <text:p text:style-name="P84">9</text:p>
            </table:table-cell>
          </table:table-row>
          <table:table-row>
            <table:table-cell table:style-name="Tableau11.A1" office:value-type="string">
              <text:p text:style-name="P89">Werklozen </text:p>
            </table:table-cell>
            <table:table-cell table:style-name="Tableau11.B3" office:value-type="float" office:value="83">
              <text:p text:style-name="P84">83</text:p>
            </table:table-cell>
            <table:table-cell table:style-name="Tableau11.B3" office:value-type="float" office:value="11">
              <text:p text:style-name="P84">11</text:p>
            </table:table-cell>
            <table:table-cell table:style-name="Tableau11.B3" office:value-type="float" office:value="6">
              <text:p text:style-name="P84">6</text:p>
            </table:table-cell>
          </table:table-row>
          <table:table-row>
            <table:table-cell table:style-name="Tableau11.A1" office:value-type="string">
              <text:p text:style-name="P89">Gepensioneerd </text:p>
            </table:table-cell>
            <table:table-cell table:style-name="Tableau11.B3" office:value-type="float" office:value="84">
              <text:p text:style-name="P84">84</text:p>
            </table:table-cell>
            <table:table-cell table:style-name="Tableau11.B3" office:value-type="float" office:value="7">
              <text:p text:style-name="P84">7</text:p>
            </table:table-cell>
            <table:table-cell table:style-name="Tableau11.B3" office:value-type="float" office:value="9">
              <text:p text:style-name="P84">9</text:p>
            </table:table-cell>
          </table:table-row>
          <table:table-row>
            <table:table-cell table:style-name="Tableau11.A1" office:value-type="string">
              <text:p text:style-name="P89">Studenten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Subjectieve verstedelijking</text:p>
            </table:table-cell>
            <table:covered-table-cell/>
            <table:covered-table-cell/>
            <table:covered-table-cell/>
          </table:table-row>
          <table:table-row>
            <table:table-cell table:style-name="Tableau11.A1" office:value-type="string">
              <text:p text:style-name="P89">Landelijk gebied of dorp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Kleine of middelgrote stad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Grote stad </text:p>
            </table:table-cell>
            <table:table-cell table:style-name="Tableau11.B3" office:value-type="float" office:value="88">
              <text:p text:style-name="P84">88</text:p>
            </table:table-cell>
            <table:table-cell table:style-name="Tableau11.B3" office:value-type="float" office:value="7">
              <text:p text:style-name="P84">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Perceptie van IVET in (ons land)</text:p>
            </table:table-cell>
            <table:covered-table-cell/>
            <table:covered-table-cell/>
            <table:covered-table-cell/>
          </table:table-row>
          <table:table-row>
            <table:table-cell table:style-name="Tableau11.A1" office:value-type="string">
              <text:p text:style-name="P89">Positief </text:p>
            </table:table-cell>
            <table:table-cell table:style-name="Tableau11.B3" office:value-type="float" office:value="91">
              <text:p text:style-name="P84">91</text:p>
            </table:table-cell>
            <table:table-cell table:style-name="Tableau11.B3" office:value-type="float" office:value="5">
              <text:p text:style-name="P84">5</text:p>
            </table:table-cell>
            <table:table-cell table:style-name="Tableau11.B3" office:value-type="float" office:value="4">
              <text:p text:style-name="P84">4</text:p>
            </table:table-cell>
          </table:table-row>
          <table:table-row>
            <table:table-cell table:style-name="Tableau11.A1" office:value-type="string">
              <text:p text:style-name="P89">Negatief </text:p>
            </table:table-cell>
            <table:table-cell table:style-name="Tableau11.B3" office:value-type="float" office:value="78">
              <text:p text:style-name="P84">78</text:p>
            </table:table-cell>
            <table:table-cell table:style-name="Tableau11.B3" office:value-type="float" office:value="17">
              <text:p text:style-name="P84">1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1.A1" office:value-type="string">
              <text:p text:style-name="P89">Ja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Nee </text:p>
            </table:table-cell>
            <table:table-cell table:style-name="Tableau11.B3" office:value-type="float" office:value="83">
              <text:p text:style-name="P84">83</text:p>
            </table:table-cell>
            <table:table-cell table:style-name="Tableau11.B3" office:value-type="float" office:value="9">
              <text:p text:style-name="P84">9</text:p>
            </table:table-cell>
            <table:table-cell table:style-name="Tableau11.B3" office:value-type="float" office:value="8">
              <text:p text:style-name="P84">8</text:p>
            </table:table-cell>
          </table:table-row>
        </table:table>
        <text:p text:style-name="P25"/>
        <text:h text:style-name="P19" text:outline-level="2"><text:bookmark-start text:name="__RefHeading___Toc215580_2930363814"/>6. Extra leermogelijkheden <text:bookmark-end text:name="__RefHeading___Toc215580_2930363814"/></text:h>
        <text:p text:style-name="P51">Tweederde van de EU-burgers zegt dat mensen die programma's voor beroepsonderwijs en -opleiding voltooien, zich kunnen inschrijven voor universitaire studies </text:p>
        <text:p text:style-name="P25">In de hele Europese Unie is 67 % van mening dat mensen die programma’s voor beroepsonderwijs en -opleiding voltooien, zich kunnen inschrijven voor universitaire studies, waaronder 23 % die het daar sterk mee eens zijn en 44 % die het er doorgaans mee eens zijn.<text:note text:id="ftn26" text:note-class="footnote"><text:note-citation>26</text:note-citation><text:note-body><text:p text:style-name="P13">QB7.4. Vertel me in hoeverre u het eens of oneens bent met elk van de volgende stellingen: Mensen die VET-programma's voltooien, kunnen zich inschrijven voor universitaire studies. </text:p></text:note-body></text:note> Een op de vijf (21%) is het daar niet mee eens, terwijl 12% het niet weet. In de praktijk maakt 72,6 % van de studenten in het hoger secundair beroepsonderwijs in de Europese Unie deel uit van programma’s die rechtstreeks toegang geven tot tertiair onderwijs.<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5">https://www.cedefop.europa.eu/files/whatsnewinVET_2025.pdf</text:span></text:a><text:span text:style-name="T55"> </text:span></text:p></text:note-body></text:note> Dit wijst erop dat de perceptie van het publiek in grote lijnen de realiteit weerspiegelt, hoewel er nog steeds sprake is van een zekere onderschatting, aangezien de feitelijke toegangspercentages iets hoger zijn dan de waargenomen percentages. </text:p>
        <text:p text:style-name="P25">Het resultaat dat voor deze vraag wordt waargenomen, is in de loop van de tijd stabiel. In de Eurobarometer-enquête van 2011 over beroepsonderwijs en -opleiding (EU27) zei 68% van de respondenten dat beroepsonderwijs en -opleiding mensen in staat stellen om nadien door te gaan met universitaire studies.<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verschilt van de huidige enquête en gebruikt de term "beroepsonderwijs en -opleiding" zonder onderscheid te maken tussen initieel en voortgezet beroepsonderwijs en -opleiding. Beroepsonderwijs en -opleiding stelt mensen in staat om nadien door te gaan met universitaire studies". </text:span></text:p></text:note-body></text:note> </text:p>
        <text:p text:style-name="P25">In de huidige enquête zegt ten minste de helft van de respondenten in 26 lidstaten dat mensen die programma’s voor beroepsonderwijs en -opleiding voltooien, zich kunnen inschrijven voor universitaire studies. </text:p>
        <text:p text:style-name="P25"><draw:g text:anchor-type="paragraph" draw:z-index="21" draw:name="Forme18" draw:style-name="gr1"><draw:frame draw:style-name="gr302" draw:text-style-name="P100" svg:width="16.608cm" svg:height="7.603cm" svg:x="0.286cm" svg:y="1.007cm"><draw:image xlink:href="Pictures/10000000000005670000027954BE56C495AE6A3D.png" xlink:type="simple" xlink:show="embed" xlink:actuate="onLoad" draw:mime-type="image/png"><text:p/></draw:image></draw:frame><draw:frame draw:style-name="gr303" draw:text-style-name="P102" svg:width="16.759cm" svg:height="0.902cm" svg:x="-0.023cm" svg:y="0.092cm"><draw:text-box><text:p text:style-name="P101"><text:span text:style-name="T60">QB7.4: Vertel me in hoeverre u het eens of oneens bent met elk van de volgende stellingen: - Mensen die IVET-programma's voltooien, kunnen zich inschrijven voor universitaire studies (EU27) (%) </text:span></text:p></draw:text-box></draw:frame><draw:g draw:style-name="gr4"><draw:frame draw:style-name="gr304" draw:text-style-name="P100" svg:width="14.098cm" svg:height="0.959cm" svg:x="0.785cm" svg:y="8.762cm"><draw:image xlink:href="Pictures/100000000000022300000022902E68B765C34830.png" xlink:type="simple" xlink:show="embed" xlink:actuate="onLoad" draw:mime-type="image/png"><text:p/></draw:image></draw:frame><draw:frame draw:style-name="gr305" draw:text-style-name="P102" svg:width="2.925cm" svg:height="0.902cm" svg:x="1.245cm" svg:y="8.934cm"><draw:text-box><text:p text:style-name="P106"><text:span text:style-name="T60">Helemaal mee eens</text:span></text:p></draw:text-box></draw:frame><draw:frame draw:style-name="gr306" draw:text-style-name="P102" svg:width="2.857cm" svg:height="0.902cm" svg:x="4.254cm" svg:y="8.913cm"><draw:text-box><text:p text:style-name="P106"><text:span text:style-name="T60">De neiging om het eens te zijn</text:span></text:p></draw:text-box></draw:frame><draw:frame draw:style-name="gr307" draw:text-style-name="P102" svg:width="3.282cm" svg:height="0.902cm" svg:x="7.436cm" svg:y="8.956cm"><draw:text-box><text:p text:style-name="P106"><text:span text:style-name="T60">De neiging om het oneens te zijn</text:span></text:p></draw:text-box></draw:frame><draw:frame draw:style-name="gr308" draw:text-style-name="P102" svg:width="3.483cm" svg:height="0.902cm" svg:x="11.067cm" svg:y="8.913cm"><draw:text-box><text:p text:style-name="P106"><text:span text:style-name="T60">Helemaal niet mee eens</text:span></text:p></draw:text-box></draw:frame><draw:frame draw:style-name="gr309" draw:text-style-name="P102" svg:width="2.52cm" svg:height="0.687cm" svg:x="14.787cm" svg:y="8.913cm"><draw:text-box><text:p text:style-name="P106"><text:span text:style-name="T60">Weet ik niet</text:span></text:p></draw:text-box></draw:frame></draw:g></draw:g><draw:g text:anchor-type="paragraph" draw:z-index="20" draw:name="Forme17" draw:style-name="gr32"><draw:frame draw:style-name="gr310" draw:text-style-name="P100" svg:width="4.643cm" svg:height="4.866cm" svg:x="11.448cm" svg:y="-6.01cm"><draw:image xlink:href="Pictures/10000000000001E0000001F7EC3289ADC8E3D92C.png" xlink:type="simple" xlink:show="embed" xlink:actuate="onLoad" draw:mime-type="image/png"><text:p/></draw:image></draw:frame><draw:frame draw:style-name="gr311" draw:text-style-name="P102" svg:width="8.275cm" svg:height="1.551cm" svg:x="9.509cm" svg:y="-7.802cm"><draw:text-box><text:p text:style-name="P101"><text:span text:style-name="T60">QB7.4: Vertel me in hoeverre u het eens of oneens bent met elk van de volgende stellingen: - Mensen die IVET-programma's voltooien, kunnen zich inschrijven voor universitaire studies (EU27) (%) </text:span></text:p></draw:text-box></draw:frame><draw:frame draw:style-name="gr312" draw:text-style-name="P105" svg:width="1.943cm" svg:height="0.902cm" svg:x="11.857cm" svg:y="-6.631cm"><draw:text-box><text:p text:style-name="P104"><text:span text:style-name="T60">Weet ik niet 12</text:span></text:p></draw:text-box></draw:frame><draw:frame draw:style-name="gr313" draw:text-style-name="P105" svg:width="2.788cm" svg:height="0.902cm" svg:x="9.662cm" svg:y="-5.915cm"><draw:text-box><text:p text:style-name="P104"><text:span text:style-name="T60">Helemaal niet mee eens 5</text:span></text:p></draw:text-box></draw:frame><draw:frame draw:style-name="gr314" draw:text-style-name="P102" svg:width="2.818cm" svg:height="0.902cm" svg:x="13.845cm" svg:y="-1.161cm"><draw:text-box><text:p text:style-name="P101"><text:span text:style-name="T60">Ik ben het eens met 44</text:span></text:p></draw:text-box></draw:frame><draw:frame draw:style-name="gr315" draw:text-style-name="P102" svg:width="2.818cm" svg:height="0.902cm" svg:x="14.647cm" svg:y="-6.049cm"><draw:text-box><text:p text:style-name="P101"><text:span text:style-name="T60">Helemaal mee eens 23</text:span></text:p></draw:text-box></draw:frame></draw:g>De meningen lopen sterk uiteen tussen de lidstaten, met de hoogste niveaus van overeenstemming in Cyprus (90%), Litouwen (88%) en Letland (85%). De laagste niveaus worden geregistreerd in Denemarken (46%), Nederland (50%) en België (55%). </text:p>
        <text:p text:style-name="P37"/>
        <text:p text:style-name="P38">De mate waarin respondenten het erover eens zijn dat mensen die beroepsonderwijs- en -opleidingen volgen, zich kunnen inschrijven voor universitaire studies, verschilt als volgt per sociaal-demografische factor. </text:p>
        <text:p text:style-name="P53">■ Respondenten die beroepsonderwijs en -opleiding positief ervaren, zijn eerder geneigd te geloven dat afgestudeerden van beroepsonderwijs en -opleiding zich kunnen inschrijven voor universitaire studies (74% tegenover 57% onder degenen die negatieve percepties melden). </text:p>
        <text:p text:style-name="P53">■ 75% van de respondenten vindt dat jongeren voldoende informatie krijgen over de mogelijkheden van beroepsonderwijs en -opleiding, tegenover 62% van degenen die dat niet doen. </text:p>
        <text:p text:style-name="P53">■ Deze zienswijze neemt met de stijgende leeftijd licht af, van 71 % onder de 15- tot 24-jarigen tot 64 % onder de 55-plussers. </text:p>
        <text:p text:style-name="P53">■ Per leeftijd aan het einde van het onderwijs is de mening dat mensen die beroepsonderwijs- en -opleidingen voltooien zich het meest kunnen inschrijven voor universitaire studies, het meest wijdverbreid onder respondenten die hun opleiding hebben afgerond op de leeftijd van 20 jaar of ouder en tussen de 16 en 19 jaar (69%-68%), en is gedaald tot 59% onder degenen die hun opleiding hebben afgerond op de leeftijd van 15 jaar of eerder. </text:p>
        <text:p text:style-name="P53">■ Respondenten die zelf beroepsonderwijs en -opleiding hebben gevolgd, zijn het ook eerder eens met deze stelling dan degenen die dat niet hebben gedaan (71% versus 65%). </text:p>
        <text:p text:style-name="P53">■ Er zijn geen verschillen naar geslacht. </text:p>
        <text:p text:style-name="P25"/>
        <text:p text:style-name="P32"/>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9">QB7.4 Gelieve mij te vertellen in hoeverre u het eens of oneens bent met elk van de volgende stellingen: Mensen die IVET-programma's voltooien, kunnen zich inschrijven voor universitaire studies (%-EU)</text:p>
            </table:table-cell>
            <table:covered-table-cell/>
            <table:covered-table-cell/>
            <table:covered-table-cell/>
          </table:table-row>
          <table:table-row>
            <table:table-cell table:style-name="Tableau12.A1" office:value-type="string">
              <text:p text:style-name="P81"/>
            </table:table-cell>
            <table:table-cell table:style-name="Tableau12.A1" office:value-type="string">
              <text:p text:style-name="P84">Totaal 'Akkoord'</text:p>
            </table:table-cell>
            <table:table-cell table:style-name="Tableau12.A1" office:value-type="string">
              <text:p text:style-name="P84">Totaal 'Niet mee eens' </text:p>
            </table:table-cell>
            <table:table-cell table:style-name="Tableau12.A1" office:value-type="string">
              <text:p text:style-name="P84">Ik weet het niet</text:p>
            </table:table-cell>
          </table:table-row>
          <table:table-row>
            <table:table-cell table:style-name="Tableau12.A1" office:value-type="string">
              <text:p text:style-name="P89">EU27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4" table:number-columns-spanned="4" office:value-type="string">
              <text:p text:style-name="P59">Geslacht</text:p>
            </table:table-cell>
            <table:covered-table-cell/>
            <table:covered-table-cell/>
            <table:covered-table-cell/>
          </table:table-row>
          <table:table-row>
            <table:table-cell table:style-name="Tableau12.A1" office:value-type="string">
              <text:p text:style-name="P89">Man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1" office:value-type="string">
              <text:p text:style-name="P89">Vrouw </text:p>
            </table:table-cell>
            <table:table-cell table:style-name="Tableau12.B3" office:value-type="float" office:value="67">
              <text:p text:style-name="P84">67</text:p>
            </table:table-cell>
            <table:table-cell table:style-name="Tableau12.B3" office:value-type="float" office:value="20">
              <text:p text:style-name="P84">20</text:p>
            </table:table-cell>
            <table:table-cell table:style-name="Tableau12.B3" office:value-type="float" office:value="13">
              <text:p text:style-name="P84">13</text:p>
            </table:table-cell>
          </table:table-row>
          <table:table-row>
            <table:table-cell table:style-name="Tableau12.A4" table:number-columns-spanned="4" office:value-type="string">
              <text:p text:style-name="P59">Leeftijd</text:p>
            </table:table-cell>
            <table:covered-table-cell/>
            <table:covered-table-cell/>
            <table:covered-table-cell/>
          </table:table-row>
          <table:table-row>
            <table:table-cell table:style-name="Tableau12.A1" office:value-type="string">
              <text:p text:style-name="P89">15-24 </text:p>
            </table:table-cell>
            <table:table-cell table:style-name="Tableau12.B3" office:value-type="float" office:value="71">
              <text:p text:style-name="P84">71</text:p>
            </table:table-cell>
            <table:table-cell table:style-name="Tableau12.B3" office:value-type="float" office:value="21">
              <text:p text:style-name="P84">21</text:p>
            </table:table-cell>
            <table:table-cell table:style-name="Tableau12.B3" office:value-type="float" office:value="8">
              <text:p text:style-name="P84">8</text:p>
            </table:table-cell>
          </table:table-row>
          <table:table-row>
            <table:table-cell table:style-name="Tableau12.A1" office:value-type="string">
              <text:p text:style-name="P89">25-39 </text:p>
            </table:table-cell>
            <table:table-cell table:style-name="Tableau12.B3" office:value-type="float" office:value="70">
              <text:p text:style-name="P84">70</text:p>
            </table:table-cell>
            <table:table-cell table:style-name="Tableau12.B3" office:value-type="float" office:value="21">
              <text:p text:style-name="P84">21</text:p>
            </table:table-cell>
            <table:table-cell table:style-name="Tableau12.B3" office:value-type="float" office:value="9">
              <text:p text:style-name="P84">9</text:p>
            </table:table-cell>
          </table:table-row>
          <table:table-row>
            <table:table-cell table:style-name="Tableau12.A1" office:value-type="string">
              <text:p text:style-name="P89">40-54 </text:p>
            </table:table-cell>
            <table:table-cell table:style-name="Tableau12.B3" office:value-type="float" office:value="69">
              <text:p text:style-name="P84">69</text:p>
            </table:table-cell>
            <table:table-cell table:style-name="Tableau12.B3" office:value-type="float" office:value="21">
              <text:p text:style-name="P84">21</text:p>
            </table:table-cell>
            <table:table-cell table:style-name="Tableau12.B3" office:value-type="float" office:value="10">
              <text:p text:style-name="P84">10</text:p>
            </table:table-cell>
          </table:table-row>
          <table:table-row>
            <table:table-cell table:style-name="Tableau12.A1" office:value-type="string">
              <text:p text:style-name="P89">&gt;=55</text:p>
            </table:table-cell>
            <table:table-cell table:style-name="Tableau12.B3" office:value-type="float" office:value="64">
              <text:p text:style-name="P84">64</text:p>
            </table:table-cell>
            <table:table-cell table:style-name="Tableau12.B3" office:value-type="float" office:value="19">
              <text:p text:style-name="P84">19</text:p>
            </table:table-cell>
            <table:table-cell table:style-name="Tableau12.B3" office:value-type="float" office:value="17">
              <text:p text:style-name="P84">17</text:p>
            </table:table-cell>
          </table:table-row>
          <table:table-row>
            <table:table-cell table:style-name="Tableau12.A4" table:number-columns-spanned="4" office:value-type="string">
              <text:p text:style-name="P59">Onderwijs (Einde van)</text:p>
            </table:table-cell>
            <table:covered-table-cell/>
            <table:covered-table-cell/>
            <table:covered-table-cell/>
          </table:table-row>
          <table:table-row>
            <table:table-cell table:style-name="Tableau12.A1" office:value-type="string">
              <text:p text:style-name="P89">&lt;=-15</text:p>
            </table:table-cell>
            <table:table-cell table:style-name="Tableau12.B3" office:value-type="float" office:value="59">
              <text:p text:style-name="P84">59</text:p>
            </table:table-cell>
            <table:table-cell table:style-name="Tableau12.B3" office:value-type="float" office:value="17">
              <text:p text:style-name="P84">17</text:p>
            </table:table-cell>
            <table:table-cell table:style-name="Tableau12.B3" office:value-type="float" office:value="24">
              <text:p text:style-name="P84">24</text:p>
            </table:table-cell>
          </table:table-row>
          <table:table-row>
            <table:table-cell table:style-name="Tableau12.A1" office:value-type="string">
              <text:p text:style-name="P89">16-19 </text:p>
            </table:table-cell>
            <table:table-cell table:style-name="Tableau12.B3" office:value-type="float" office:value="68">
              <text:p text:style-name="P84">68</text:p>
            </table:table-cell>
            <table:table-cell table:style-name="Tableau12.B3" office:value-type="float" office:value="20">
              <text:p text:style-name="P84">20</text:p>
            </table:table-cell>
            <table:table-cell table:style-name="Tableau12.B3" office:value-type="float" office:value="12">
              <text:p text:style-name="P84">12</text:p>
            </table:table-cell>
          </table:table-row>
          <table:table-row>
            <table:table-cell table:style-name="Tableau12.A1" office:value-type="string">
              <text:p text:style-name="P89">&gt;=20</text:p>
            </table:table-cell>
            <table:table-cell table:style-name="Tableau12.B3" office:value-type="float" office:value="69">
              <text:p text:style-name="P84">69</text:p>
            </table:table-cell>
            <table:table-cell table:style-name="Tableau12.B3" office:value-type="float" office:value="22">
              <text:p text:style-name="P84">22</text:p>
            </table:table-cell>
            <table:table-cell table:style-name="Tableau12.B3" office:value-type="float" office:value="9">
              <text:p text:style-name="P84">9</text:p>
            </table:table-cell>
          </table:table-row>
          <table:table-row>
            <table:table-cell table:style-name="Tableau12.A1" office:value-type="string">
              <text:p text:style-name="P89">Nog steeds aan het studeren </text:p>
            </table:table-cell>
            <table:table-cell table:style-name="Tableau12.B3" office:value-type="float" office:value="71">
              <text:p text:style-name="P84">71</text:p>
            </table:table-cell>
            <table:table-cell table:style-name="Tableau12.B3" office:value-type="float" office:value="20">
              <text:p text:style-name="P84">20</text:p>
            </table:table-cell>
            <table:table-cell table:style-name="Tableau12.B3" office:value-type="float" office:value="9">
              <text:p text:style-name="P84">9</text:p>
            </table:table-cell>
          </table:table-row>
          <table:table-row>
            <table:table-cell table:style-name="Tableau12.A4" table:number-columns-spanned="4" office:value-type="string">
              <text:p text:style-name="P59">Sociaal-professionele categorie</text:p>
            </table:table-cell>
            <table:covered-table-cell/>
            <table:covered-table-cell/>
            <table:covered-table-cell/>
          </table:table-row>
          <table:table-row>
            <table:table-cell table:style-name="Tableau12.A1" office:value-type="string">
              <text:p text:style-name="P89">Zelfstandigen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Managers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Andere witte halsbanden </text:p>
            </table:table-cell>
            <table:table-cell table:style-name="Tableau12.B3" office:value-type="float" office:value="68">
              <text:p text:style-name="P84">68</text:p>
            </table:table-cell>
            <table:table-cell table:style-name="Tableau12.B3" office:value-type="float" office:value="23">
              <text:p text:style-name="P84">23</text:p>
            </table:table-cell>
            <table:table-cell table:style-name="Tableau12.B3" office:value-type="float" office:value="9">
              <text:p text:style-name="P84">9</text:p>
            </table:table-cell>
          </table:table-row>
          <table:table-row>
            <table:table-cell table:style-name="Tableau12.A1" office:value-type="string">
              <text:p text:style-name="P89">Handarbeiders </text:p>
            </table:table-cell>
            <table:table-cell table:style-name="Tableau12.B3" office:value-type="float" office:value="70">
              <text:p text:style-name="P84">70</text:p>
            </table:table-cell>
            <table:table-cell table:style-name="Tableau12.B3" office:value-type="float" office:value="20">
              <text:p text:style-name="P84">20</text:p>
            </table:table-cell>
            <table:table-cell table:style-name="Tableau12.B3" office:value-type="float" office:value="10">
              <text:p text:style-name="P84">10</text:p>
            </table:table-cell>
          </table:table-row>
          <table:table-row>
            <table:table-cell table:style-name="Tableau12.A1" office:value-type="string">
              <text:p text:style-name="P89">Huis personen </text:p>
            </table:table-cell>
            <table:table-cell table:style-name="Tableau12.B3" office:value-type="float" office:value="66">
              <text:p text:style-name="P84">66</text:p>
            </table:table-cell>
            <table:table-cell table:style-name="Tableau12.B3" office:value-type="float" office:value="19">
              <text:p text:style-name="P84">19</text:p>
            </table:table-cell>
            <table:table-cell table:style-name="Tableau12.B3" office:value-type="float" office:value="15">
              <text:p text:style-name="P84">15</text:p>
            </table:table-cell>
          </table:table-row>
          <table:table-row>
            <table:table-cell table:style-name="Tableau12.A1" office:value-type="string">
              <text:p text:style-name="P89">Werklozen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Gepensioneerd </text:p>
            </table:table-cell>
            <table:table-cell table:style-name="Tableau12.B3" office:value-type="float" office:value="63">
              <text:p text:style-name="P84">63</text:p>
            </table:table-cell>
            <table:table-cell table:style-name="Tableau12.B3" office:value-type="float" office:value="18">
              <text:p text:style-name="P84">18</text:p>
            </table:table-cell>
            <table:table-cell table:style-name="Tableau12.B3" office:value-type="float" office:value="19">
              <text:p text:style-name="P84">19</text:p>
            </table:table-cell>
          </table:table-row>
          <table:table-row>
            <table:table-cell table:style-name="Tableau12.A1" office:value-type="string">
              <text:p text:style-name="P89">Studenten </text:p>
            </table:table-cell>
            <table:table-cell table:style-name="Tableau12.B3" office:value-type="float" office:value="72">
              <text:p text:style-name="P84">72</text:p>
            </table:table-cell>
            <table:table-cell table:style-name="Tableau12.B3" office:value-type="float" office:value="20">
              <text:p text:style-name="P84">20</text:p>
            </table:table-cell>
            <table:table-cell table:style-name="Tableau12.B3" office:value-type="float" office:value="8">
              <text:p text:style-name="P84">8</text:p>
            </table:table-cell>
          </table:table-row>
          <table:table-row>
            <table:table-cell table:style-name="Tableau12.A4" table:number-columns-spanned="4" office:value-type="string">
              <text:p text:style-name="P59">Subjectieve verstedelijking</text:p>
            </table:table-cell>
            <table:covered-table-cell/>
            <table:covered-table-cell/>
            <table:covered-table-cell/>
          </table:table-row>
          <table:table-row>
            <table:table-cell table:style-name="Tableau12.A1" office:value-type="string">
              <text:p text:style-name="P89">Landelijk gebied of dorp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Kleine of middelgrote stad </text:p>
            </table:table-cell>
            <table:table-cell table:style-name="Tableau12.B3" office:value-type="float" office:value="66">
              <text:p text:style-name="P84">66</text:p>
            </table:table-cell>
            <table:table-cell table:style-name="Tableau12.B3" office:value-type="float" office:value="22">
              <text:p text:style-name="P84">22</text:p>
            </table:table-cell>
            <table:table-cell table:style-name="Tableau12.B3" office:value-type="float" office:value="12">
              <text:p text:style-name="P84">12</text:p>
            </table:table-cell>
          </table:table-row>
          <table:table-row>
            <table:table-cell table:style-name="Tableau12.A1" office:value-type="string">
              <text:p text:style-name="P89">Grote stad </text:p>
            </table:table-cell>
            <table:table-cell table:style-name="Tableau12.B3" office:value-type="float" office:value="71">
              <text:p text:style-name="P84">71</text:p>
            </table:table-cell>
            <table:table-cell table:style-name="Tableau12.B3" office:value-type="float" office:value="18">
              <text:p text:style-name="P84">18</text:p>
            </table:table-cell>
            <table:table-cell table:style-name="Tableau12.B3" office:value-type="float" office:value="11">
              <text:p text:style-name="P84">11</text:p>
            </table:table-cell>
          </table:table-row>
          <table:table-row>
            <table:table-cell table:style-name="Tableau12.A4" table:number-columns-spanned="4" office:value-type="string">
              <text:p text:style-name="P59">Perceptie van IVET in (ons land)</text:p>
            </table:table-cell>
            <table:covered-table-cell/>
            <table:covered-table-cell/>
            <table:covered-table-cell/>
          </table:table-row>
          <table:table-row>
            <table:table-cell table:style-name="Tableau12.A1" office:value-type="string">
              <text:p text:style-name="P89">Positief </text:p>
            </table:table-cell>
            <table:table-cell table:style-name="Tableau12.B3" office:value-type="float" office:value="74">
              <text:p text:style-name="P84">74</text:p>
            </table:table-cell>
            <table:table-cell table:style-name="Tableau12.B3" office:value-type="float" office:value="15">
              <text:p text:style-name="P84">15</text:p>
            </table:table-cell>
            <table:table-cell table:style-name="Tableau12.B3" office:value-type="float" office:value="11">
              <text:p text:style-name="P84">11</text:p>
            </table:table-cell>
          </table:table-row>
          <table:table-row>
            <table:table-cell table:style-name="Tableau12.A1" office:value-type="string">
              <text:p text:style-name="P89">Negatief </text:p>
            </table:table-cell>
            <table:table-cell table:style-name="Tableau12.B3" office:value-type="float" office:value="57">
              <text:p text:style-name="P84">57</text:p>
            </table:table-cell>
            <table:table-cell table:style-name="Tableau12.B3" office:value-type="float" office:value="33">
              <text:p text:style-name="P84">33</text:p>
            </table:table-cell>
            <table:table-cell table:style-name="Tableau12.B3" office:value-type="float" office:value="10">
              <text:p text:style-name="P84">10</text:p>
            </table:table-cell>
          </table:table-row>
          <table:table-row>
            <table:table-cell table:style-name="Tableau12.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2.A1" office:value-type="string">
              <text:p text:style-name="P89">Ja </text:p>
            </table:table-cell>
            <table:table-cell table:style-name="Tableau12.B3" office:value-type="float" office:value="71">
              <text:p text:style-name="P84">71</text:p>
            </table:table-cell>
            <table:table-cell table:style-name="Tableau12.B3" office:value-type="float" office:value="19">
              <text:p text:style-name="P84">19</text:p>
            </table:table-cell>
            <table:table-cell table:style-name="Tableau12.B3" office:value-type="float" office:value="10">
              <text:p text:style-name="P84">10</text:p>
            </table:table-cell>
          </table:table-row>
          <table:table-row>
            <table:table-cell table:style-name="Tableau12.A1" office:value-type="string">
              <text:p text:style-name="P89">Nee </text:p>
            </table:table-cell>
            <table:table-cell table:style-name="Tableau12.B3" office:value-type="float" office:value="65">
              <text:p text:style-name="P84">65</text:p>
            </table:table-cell>
            <table:table-cell table:style-name="Tableau12.B3" office:value-type="float" office:value="21">
              <text:p text:style-name="P84">21</text:p>
            </table:table-cell>
            <table:table-cell table:style-name="Tableau12.B3" office:value-type="float" office:value="14">
              <text:p text:style-name="P84">14</text:p>
            </table:table-cell>
          </table:table-row>
        </table:table>
        <text:p text:style-name="P25"/>
        <text:p text:style-name="P52">Ongeveer twee derde van de EU-burgers is van mening dat mensen die studeren voor een BOO-kwalificatie de mogelijkheid hebben om in het buitenland te studeren als onderdeel van hun studie. </text:p>
        <text:p text:style-name="P25">Erasmus+ ondersteunt mobiliteit voor studenten in het beroepsonderwijs, waardoor lerenden in beroepsonderwijs en -opleiding kunnen deelnemen aan studie- of opleidingsperioden in het buitenland.<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5">https://erasmus-plus.ec.europa.eu/opportunities/individuals/trainees/vocational-education-apprenticeships-and-recent-graduates</text:span></text:a><text:span text:style-name="T55"> </text:span></text:p></text:note-body></text:note> In de hele Europese Unie zegt 64 % van de respondenten dat mensen die studeren voor een BOO-kwalificatie in het kader van hun studie mogelijkheden hebben om in het buitenland te studeren, waaronder 19 % die het daar sterk mee eens zijn en 45 % die het er doorgaans mee eens zijn.<text:note text:id="ftn30" text:note-class="footnote"><text:note-citation>30</text:note-citation><text:note-body><text:p text:style-name="P13">QB7.5. Vertel me in hoeverre u het eens of oneens bent met elk van de volgende stellingen: Mensen die studeren voor een BOO-kwalificatie hebben de mogelijkheid om in het buitenland te studeren als onderdeel van hun studie. </text:p></text:note-body></text:note> In totaal is 20% het daar niet mee eens, terwijl 16% het niet weet. </text:p>
        <text:p text:style-name="P25">Het bewustzijn van de mogelijkheden om in het buitenland te studeren met kwalificaties voor beroepsonderwijs en -opleiding is in de loop van de tijd toegenomen. In de Cedefop-enquête van 2016 (EU28) was 60 % van de respondenten het ermee eens dat mensen in beroepsonderwijs en -opleiding mogelijkheden hadden om in het buitenland te studeren of te werken, was 22 % het daar niet mee eens en wist 18 % het niet.<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nl/tools/opinion-survey-on-vet?visualisation=MAP&amp;topic=group4&amp;question=Q18T2__Q&amp;answer=Q18T2_A1&amp;subset=EducationLevel&amp;subsetVal=All&amp;country=AT&amp;countryB=EU28</text:span></text:a><text:span text:style-name="T55"> De formulering van de vraag verschilt van de huidige enquête, die gericht is op studie in het buitenland in het kader van beroepsonderwijs en -opleiding, terwijl de 2016-post betrekking had op studie of werk in het buitenland na beroepsonderwijs en -opleiding. Q19.2: "De volgende uitspraken gaan over wat er gebeurt na het beroepsonderwijs in het hoger secundair onderwijs. In hoeverre bent u het met elk van hen eens of oneens? - Beroepsonderwijs in het hoger secundair onderwijs biedt mogelijkheden om in het buitenland te studeren of te werken.</text:span></text:p></text:note-body></text:note> In de Eurobarometer-enquête van 2011 over beroepsonderwijs en -opleiding (EU27) bleek uit een enigszins anders geformuleerde vraag dat 43 % van de respondenten van mening was dat beroepsonderwijs en -opleiding mogelijkheden boden<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wijkt af van de huidige enquête, gebruikt de term "beroepsonderwijs en -opleiding" zonder onderscheid te maken tussen initieel en voortgezet beroepsonderwijs en is negatief geformuleerd. QA10.5: "Vertel me in hoeverre u het eens of oneens bent met elk van de volgende stellingen. Beroepsonderwijs en -opleiding biedt geen mogelijkheden om in het buitenland te studeren.</text:span></text:p></text:note-body></text:note> om in het buitenland te studeren. </text:p>
        <text:p text:style-name="P25">In de huidige enquête is ten minste de helft van de respondenten in 25 lidstaten van mening dat mensen die studeren voor een BOO-kwalificatie de mogelijkheid hebben om in het buitenland te studeren als onderdeel van hun studie. </text:p>
        <text:p text:style-name="P25">De meningen lopen uiteen tussen de lidstaten, met de hoogste niveaus van overeenstemming in Cyprus (86%), Malta (85%) en Slowakije (75%). De laagste niveaus worden geregistreerd in Zweden (45%), Portugal (47%) en Nederland (51%). </text:p>
        <text:p text:style-name="P25"/>
        <text:p text:style-name="P25"><draw:g text:anchor-type="paragraph" draw:z-index="22" draw:name="Forme19" draw:style-name="gr32"><draw:frame draw:style-name="gr295" draw:text-style-name="P100" svg:width="4.986cm" svg:height="5.047cm" svg:x="10.865cm" svg:y="-7.514cm"><draw:image xlink:href="Pictures/10000000000001EB000001F1CFC63A4FBF2FFA6A.png" xlink:type="simple" xlink:show="embed" xlink:actuate="onLoad" draw:mime-type="image/png"><text:p/></draw:image></draw:frame><draw:frame draw:style-name="gr296" draw:text-style-name="P102" svg:width="7.963cm" svg:height="1.876cm" svg:x="8.692cm" svg:y="-9.999cm"><draw:text-box><text:p text:style-name="P101"><text:span text:style-name="T60">QB7.5: Vertel me in hoeverre u het eens of oneens bent met elk van de volgende stellingen: - Mensen die studeren voor een IVET-kwalificatie hebben de mogelijkheid om in het kader van hun studie in het buitenland te studeren (EU27) (%) </text:span></text:p></draw:text-box></draw:frame><draw:frame draw:style-name="gr297" draw:text-style-name="P102" svg:width="2.377cm" svg:height="0.902cm" svg:x="10.756cm" svg:y="-8.089cm"><draw:text-box><text:p text:style-name="P101"><text:span text:style-name="T60">Ik weet het niet 16</text:span></text:p></draw:text-box></draw:frame><draw:frame draw:style-name="gr298" draw:text-style-name="P105" svg:width="2.557cm" svg:height="0.902cm" svg:x="8.895cm" svg:y="-7.08cm"><draw:text-box><text:p text:style-name="P104"><text:span text:style-name="T60">Helemaal niet mee eens 4</text:span></text:p></draw:text-box></draw:frame><draw:frame draw:style-name="gr299" draw:text-style-name="P105" svg:width="1.945cm" svg:height="1.227cm" svg:x="8.939cm" svg:y="-5.196cm"><draw:text-box><text:p text:style-name="P104"><text:span text:style-name="T60">Niet mee eens 16</text:span></text:p></draw:text-box></draw:frame><draw:frame draw:style-name="gr300" draw:text-style-name="P102" svg:width="2.527cm" svg:height="0.902cm" svg:x="13.797cm" svg:y="-8.043cm"><draw:text-box><text:p text:style-name="P101"><text:span text:style-name="T60">Helemaal mee eens 19</text:span></text:p></draw:text-box></draw:frame><draw:frame draw:style-name="gr301" draw:text-style-name="P102" svg:width="2.708cm" svg:height="0.902cm" svg:x="12.809cm" svg:y="-2.504cm"><draw:text-box><text:p text:style-name="P101"><text:span text:style-name="T60">Ik ben het met je eens 45</text:span></text:p></draw:text-box></draw:frame></draw:g></text:p>
        <text:p text:style-name="P25"/>
        <text:p text:style-name="P33"><draw:g text:anchor-type="paragraph" draw:z-index="23" draw:name="Forme20" draw:style-name="gr1"><draw:frame draw:style-name="gr287" draw:text-style-name="P100" svg:width="16.788cm" svg:height="7.344cm" svg:x="0.182cm" svg:y="1.044cm"><draw:image xlink:href="Pictures/10000000000005400000024CF7E9C784CE4D0E38.png" xlink:type="simple" xlink:show="embed" xlink:actuate="onLoad" draw:mime-type="image/png"><text:p/></draw:image></draw:frame><draw:frame draw:style-name="gr288" draw:text-style-name="P102" svg:width="16.879cm" svg:height="0.902cm" svg:x="0.002cm" svg:y="0.002cm"><draw:text-box><text:p text:style-name="P101"><text:span text:style-name="T60">QB7.5: Vertel me in hoeverre u het eens of oneens bent met elk van de volgende stellingen: - Mensen die studeren voor een IVET-kwalificatie hebben de mogelijkheid om in het kader van hun studie in het buitenland te studeren (EU27) (%) </text:span></text:p></draw:text-box></draw:frame><draw:g draw:style-name="gr4"><draw:frame draw:style-name="gr289" draw:text-style-name="P100" svg:width="14.098cm" svg:height="0.959cm" svg:x="0.413cm" svg:y="8.515cm"><draw:image xlink:href="Pictures/100000000000022300000022902E68B765C34830.png" xlink:type="simple" xlink:show="embed" xlink:actuate="onLoad" draw:mime-type="image/png"><text:p/></draw:image></draw:frame><draw:frame draw:style-name="gr290" draw:text-style-name="P102" svg:width="2.924cm" svg:height="0.902cm" svg:x="0.873cm" svg:y="8.687cm"><draw:text-box><text:p text:style-name="P106"><text:span text:style-name="T60">Helemaal mee eens</text:span></text:p></draw:text-box></draw:frame><draw:frame draw:style-name="gr291" draw:text-style-name="P102" svg:width="2.857cm" svg:height="0.902cm" svg:x="3.883cm" svg:y="8.666cm"><draw:text-box><text:p text:style-name="P106"><text:span text:style-name="T60">De neiging om het eens te zijn</text:span></text:p></draw:text-box></draw:frame><draw:frame draw:style-name="gr292" draw:text-style-name="P102" svg:width="3.282cm" svg:height="0.902cm" svg:x="7.065cm" svg:y="8.709cm"><draw:text-box><text:p text:style-name="P106"><text:span text:style-name="T60">De neiging om het oneens te zijn</text:span></text:p></draw:text-box></draw:frame><draw:frame draw:style-name="gr293" draw:text-style-name="P102" svg:width="3.483cm" svg:height="0.902cm" svg:x="10.695cm" svg:y="8.666cm"><draw:text-box><text:p text:style-name="P106"><text:span text:style-name="T60">Helemaal niet mee eens</text:span></text:p></draw:text-box></draw:frame><draw:frame draw:style-name="gr294" draw:text-style-name="P102" svg:width="2.52cm" svg:height="0.687cm" svg:x="14.415cm" svg:y="8.666cm"><draw:text-box><text:p text:style-name="P106"><text:span text:style-name="T60">Weet ik niet</text:span></text:p></draw:text-box></draw:frame></draw:g></draw:g></text:p>
        <text:p text:style-name="P52">De mate waarin respondenten het erover eens zijn dat mensen die studeren voor een BOO-kwalificatie mogelijkheden hebben om in het buitenland te studeren, verschilt als volgt per sociaaldemografische en attitudinale factoren. </text:p>
        <text:p text:style-name="P25">■ Respondenten die beroepsonderwijs en -opleiding in een positief daglicht zien, zijn meer </text:p>
        <text:p text:style-name="P25">waarschijnlijk denken dat studenten in beroepsonderwijs en -opleiding kansen hebben om </text:p>
        <text:p text:style-name="P25">studeren in het buitenland (71% vs 52% van degenen die negatief rapporteren </text:p>
        <text:p text:style-name="P25">waarnemingen). </text:p>
        <text:p text:style-name="P53">■ Respondenten die van mening zijn dat jongeren voldoende informatie over mogelijkheden voor beroepsonderwijs en -opleiding ontvangen, zijn het er eerder over eens dat mensen die studeren voor een kwalificatie voor beroepsonderwijs en -opleiding mogelijkheden hebben om in het buitenland te studeren (72%) dan degenen die van mening zijn dat ze dat niet doen (56%). </text:p>
        <text:p text:style-name="P53">■ Per leeftijd aan het einde van het onderwijs is de overtuiging dat mensen die studeren voor een BOO-kwalificatie mogelijkheden hebben om in het buitenland te studeren het meest wijdverbreid onder respondenten die onderwijs hebben afgerond tussen de leeftijd van 16-19 jaar (65%) en de leeftijd van 20 jaar of ouder (64%), dalend tot 59% onder degenen van 15 jaar of jonger. Dat is 62% van de studenten die nog studeren. </text:p>
        <text:p text:style-name="P53">■ Het geloof dat studenten in beroepsonderwijs en -opleiding mogelijkheden hebben om in het buitenland te studeren, komt iets vaker voor bij respondenten die beroepsonderwijs en -opleiding aanbevelen (67%) dan bij respondenten die algemeen secundair onderwijs verkiezen (63%). </text:p>
        <text:p text:style-name="P53">■ Naar leeftijd zijn er slechts kleine verschillen. </text:p>
        <text:p text:style-name="P53">■ Er zijn geen verschillen naar geslacht. </text:p>
        <text:p text:style-name="P25"/>
        <text:p text:style-name="P32"/>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9">QB7.5 Vertel me alstublieft in welke mate u het eens of oneens bent met elk van de volgende stellingen: Mensen die studeren voor een IVET-kwalificatie hebben de mogelijkheid om in het buitenland te studeren als onderdeel van hun studie (%-EU)</text:p>
            </table:table-cell>
            <table:covered-table-cell/>
            <table:covered-table-cell/>
            <table:covered-table-cell/>
          </table:table-row>
          <table:table-row>
            <table:table-cell table:style-name="Tableau13.A1" office:value-type="string">
              <text:p text:style-name="P81"/>
            </table:table-cell>
            <table:table-cell table:style-name="Tableau13.A1" office:value-type="string">
              <text:p text:style-name="P84">Totaal 'Akkoord'</text:p>
            </table:table-cell>
            <table:table-cell table:style-name="Tableau13.A1" office:value-type="string">
              <text:p text:style-name="P84">Totaal 'Niet mee eens' </text:p>
            </table:table-cell>
            <table:table-cell table:style-name="Tableau13.A1" office:value-type="string">
              <text:p text:style-name="P84">Ik weet het niet</text:p>
            </table:table-cell>
          </table:table-row>
          <table:table-row>
            <table:table-cell table:style-name="Tableau13.A1" office:value-type="string">
              <text:p text:style-name="P89">EU27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Geslacht</text:p>
            </table:table-cell>
            <table:covered-table-cell/>
            <table:covered-table-cell/>
            <table:covered-table-cell/>
          </table:table-row>
          <table:table-row>
            <table:table-cell table:style-name="Tableau13.A1" office:value-type="string">
              <text:p text:style-name="P89">Man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Vrouw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4" table:number-columns-spanned="4" office:value-type="string">
              <text:p text:style-name="P59">Leeftijd</text:p>
            </table:table-cell>
            <table:covered-table-cell/>
            <table:covered-table-cell/>
            <table:covered-table-cell/>
          </table:table-row>
          <table:table-row>
            <table:table-cell table:style-name="Tableau13.A1" office:value-type="string">
              <text:p text:style-name="P89">15-24 </text:p>
            </table:table-cell>
            <table:table-cell table:style-name="Tableau13.A1" office:value-type="string">
              <text:p text:style-name="P81"/>
            </table:table-cell>
            <table:table-cell table:style-name="Tableau13.A1" office:value-type="string">
              <text:p text:style-name="P81"/>
            </table:table-cell>
            <table:table-cell table:style-name="Tableau13.A1" office:value-type="string">
              <text:p text:style-name="P81"/>
            </table:table-cell>
          </table:table-row>
          <table:table-row>
            <table:table-cell table:style-name="Tableau13.A1" office:value-type="string">
              <text:p text:style-name="P89">25-39 </text:p>
            </table:table-cell>
            <table:table-cell table:style-name="Tableau13.B3" office:value-type="float" office:value="65">
              <text:p text:style-name="P84">65</text:p>
            </table:table-cell>
            <table:table-cell table:style-name="Tableau13.B3" office:value-type="float" office:value="24">
              <text:p text:style-name="P84">24</text:p>
            </table:table-cell>
            <table:table-cell table:style-name="Tableau13.B3" office:value-type="float" office:value="11">
              <text:p text:style-name="P84">11</text:p>
            </table:table-cell>
          </table:table-row>
          <table:table-row>
            <table:table-cell table:style-name="Tableau13.A1" office:value-type="string">
              <text:p text:style-name="P89">40-54 </text:p>
            </table:table-cell>
            <table:table-cell table:style-name="Tableau13.B3" office:value-type="float" office:value="65">
              <text:p text:style-name="P84">65</text:p>
            </table:table-cell>
            <table:table-cell table:style-name="Tableau13.B3" office:value-type="float" office:value="22">
              <text:p text:style-name="P84">22</text:p>
            </table:table-cell>
            <table:table-cell table:style-name="Tableau13.B3" office:value-type="float" office:value="13">
              <text:p text:style-name="P84">13</text:p>
            </table:table-cell>
          </table:table-row>
          <table:table-row>
            <table:table-cell table:style-name="Tableau13.A1" office:value-type="string">
              <text:p text:style-name="P89">&gt;=55</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4" table:number-columns-spanned="4" office:value-type="string">
              <text:p text:style-name="P59">Onderwijs (Einde van)</text:p>
            </table:table-cell>
            <table:covered-table-cell/>
            <table:covered-table-cell/>
            <table:covered-table-cell/>
          </table:table-row>
          <table:table-row>
            <table:table-cell table:style-name="Tableau13.A1" office:value-type="string">
              <text:p text:style-name="P89">&lt;=-15</text:p>
            </table:table-cell>
            <table:table-cell table:style-name="Tableau13.B3" office:value-type="float" office:value="59">
              <text:p text:style-name="P84">59</text:p>
            </table:table-cell>
            <table:table-cell table:style-name="Tableau13.B3" office:value-type="float" office:value="16">
              <text:p text:style-name="P84">16</text:p>
            </table:table-cell>
            <table:table-cell table:style-name="Tableau13.B3" office:value-type="float" office:value="25">
              <text:p text:style-name="P84">25</text:p>
            </table:table-cell>
          </table:table-row>
          <table:table-row>
            <table:table-cell table:style-name="Tableau13.A1" office:value-type="string">
              <text:p text:style-name="P89">16-19 </text:p>
            </table:table-cell>
            <table:table-cell table:style-name="Tableau13.B3" office:value-type="float" office:value="65">
              <text:p text:style-name="P84">65</text:p>
            </table:table-cell>
            <table:table-cell table:style-name="Tableau13.B3" office:value-type="float" office:value="19">
              <text:p text:style-name="P84">19</text:p>
            </table:table-cell>
            <table:table-cell table:style-name="Tableau13.B3" office:value-type="float" office:value="16">
              <text:p text:style-name="P84">16</text:p>
            </table:table-cell>
          </table:table-row>
          <table:table-row>
            <table:table-cell table:style-name="Tableau13.A1" office:value-type="string">
              <text:p text:style-name="P89">&gt;=20</text:p>
            </table:table-cell>
            <table:table-cell table:style-name="Tableau13.B3" office:value-type="float" office:value="64">
              <text:p text:style-name="P84">64</text:p>
            </table:table-cell>
            <table:table-cell table:style-name="Tableau13.B3" office:value-type="float" office:value="21">
              <text:p text:style-name="P84">21</text:p>
            </table:table-cell>
            <table:table-cell table:style-name="Tableau13.B3" office:value-type="float" office:value="15">
              <text:p text:style-name="P84">15</text:p>
            </table:table-cell>
          </table:table-row>
          <table:table-row>
            <table:table-cell table:style-name="Tableau13.A1" office:value-type="string">
              <text:p text:style-name="P89">Nog steeds aan het studeren </text:p>
            </table:table-cell>
            <table:table-cell table:style-name="Tableau13.B3" office:value-type="float" office:value="62">
              <text:p text:style-name="P84">62</text:p>
            </table:table-cell>
            <table:table-cell table:style-name="Tableau13.B3" office:value-type="float" office:value="25">
              <text:p text:style-name="P84">25</text:p>
            </table:table-cell>
            <table:table-cell table:style-name="Tableau13.B3" office:value-type="float" office:value="13">
              <text:p text:style-name="P84">13</text:p>
            </table:table-cell>
          </table:table-row>
          <table:table-row>
            <table:table-cell table:style-name="Tableau13.A4" table:number-columns-spanned="4" office:value-type="string">
              <text:p text:style-name="P59">Sociaal-professionele categorie</text:p>
            </table:table-cell>
            <table:covered-table-cell/>
            <table:covered-table-cell/>
            <table:covered-table-cell/>
          </table:table-row>
          <table:table-row>
            <table:table-cell table:style-name="Tableau13.A1" office:value-type="string">
              <text:p text:style-name="P89">Zelfstandigen </text:p>
            </table:table-cell>
            <table:table-cell table:style-name="Tableau13.B3" office:value-type="float" office:value="67">
              <text:p text:style-name="P84">67</text:p>
            </table:table-cell>
            <table:table-cell table:style-name="Tableau13.B3" office:value-type="float" office:value="20">
              <text:p text:style-name="P84">20</text:p>
            </table:table-cell>
            <table:table-cell table:style-name="Tableau13.B3" office:value-type="float" office:value="13">
              <text:p text:style-name="P84">13</text:p>
            </table:table-cell>
          </table:table-row>
          <table:table-row>
            <table:table-cell table:style-name="Tableau13.A1" office:value-type="string">
              <text:p text:style-name="P89">Managers </text:p>
            </table:table-cell>
            <table:table-cell table:style-name="Tableau13.B3" office:value-type="float" office:value="63">
              <text:p text:style-name="P84">63</text:p>
            </table:table-cell>
            <table:table-cell table:style-name="Tableau13.B3" office:value-type="float" office:value="21">
              <text:p text:style-name="P84">21</text:p>
            </table:table-cell>
            <table:table-cell table:style-name="Tableau13.B3" office:value-type="float" office:value="16">
              <text:p text:style-name="P84">16</text:p>
            </table:table-cell>
          </table:table-row>
          <table:table-row>
            <table:table-cell table:style-name="Tableau13.A1" office:value-type="string">
              <text:p text:style-name="P89">Andere witte halsbanden </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1" office:value-type="string">
              <text:p text:style-name="P89">Handarbeiders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Huis personen </text:p>
            </table:table-cell>
            <table:table-cell table:style-name="Tableau13.B3" office:value-type="float" office:value="62">
              <text:p text:style-name="P84">62</text:p>
            </table:table-cell>
            <table:table-cell table:style-name="Tableau13.B3" office:value-type="float" office:value="22">
              <text:p text:style-name="P84">22</text:p>
            </table:table-cell>
            <table:table-cell table:style-name="Tableau13.B3" office:value-type="float" office:value="16">
              <text:p text:style-name="P84">16</text:p>
            </table:table-cell>
          </table:table-row>
          <table:table-row>
            <table:table-cell table:style-name="Tableau13.A1" office:value-type="string">
              <text:p text:style-name="P89">Werklozen </text:p>
            </table:table-cell>
            <table:table-cell table:style-name="Tableau13.B3" office:value-type="float" office:value="60">
              <text:p text:style-name="P84">60</text:p>
            </table:table-cell>
            <table:table-cell table:style-name="Tableau13.B3" office:value-type="float" office:value="20">
              <text:p text:style-name="P84">20</text:p>
            </table:table-cell>
            <table:table-cell table:style-name="Tableau13.B3" office:value-type="float" office:value="20">
              <text:p text:style-name="P84">20</text:p>
            </table:table-cell>
          </table:table-row>
          <table:table-row>
            <table:table-cell table:style-name="Tableau13.A1" office:value-type="string">
              <text:p text:style-name="P89">Gepensioneerd </text:p>
            </table:table-cell>
            <table:table-cell table:style-name="Tableau13.B3" office:value-type="float" office:value="62">
              <text:p text:style-name="P84">62</text:p>
            </table:table-cell>
            <table:table-cell table:style-name="Tableau13.B3" office:value-type="float" office:value="15">
              <text:p text:style-name="P84">15</text:p>
            </table:table-cell>
            <table:table-cell table:style-name="Tableau13.B3" office:value-type="float" office:value="23">
              <text:p text:style-name="P84">23</text:p>
            </table:table-cell>
          </table:table-row>
          <table:table-row>
            <table:table-cell table:style-name="Tableau13.A1" office:value-type="string">
              <text:p text:style-name="P89">Studenten </text:p>
            </table:table-cell>
            <table:table-cell table:style-name="Tableau13.B3" office:value-type="float" office:value="64">
              <text:p text:style-name="P84">64</text:p>
            </table:table-cell>
            <table:table-cell table:style-name="Tableau13.B3" office:value-type="float" office:value="25">
              <text:p text:style-name="P84">25</text:p>
            </table:table-cell>
            <table:table-cell table:style-name="Tableau13.B3" office:value-type="float" office:value="11">
              <text:p text:style-name="P84">11</text:p>
            </table:table-cell>
          </table:table-row>
          <table:table-row>
            <table:table-cell table:style-name="Tableau13.A4" table:number-columns-spanned="4" office:value-type="string">
              <text:p text:style-name="P59">Subjectieve verstedelijking</text:p>
            </table:table-cell>
            <table:covered-table-cell/>
            <table:covered-table-cell/>
            <table:covered-table-cell/>
          </table:table-row>
          <table:table-row>
            <table:table-cell table:style-name="Tableau13.A1" office:value-type="string">
              <text:p text:style-name="P89">Landelijk gebied of dorp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1" office:value-type="string">
              <text:p text:style-name="P89">Kleine of middelgrote stad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Grote stad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Perceptie van IVET in (ons land)</text:p>
            </table:table-cell>
            <table:covered-table-cell/>
            <table:covered-table-cell/>
            <table:covered-table-cell/>
          </table:table-row>
          <table:table-row>
            <table:table-cell table:style-name="Tableau13.A1" office:value-type="string">
              <text:p text:style-name="P89">Positief </text:p>
            </table:table-cell>
            <table:table-cell table:style-name="Tableau13.B3" office:value-type="float" office:value="71">
              <text:p text:style-name="P84">71</text:p>
            </table:table-cell>
            <table:table-cell table:style-name="Tableau13.B3" office:value-type="float" office:value="15">
              <text:p text:style-name="P84">15</text:p>
            </table:table-cell>
            <table:table-cell table:style-name="Tableau13.B3" office:value-type="float" office:value="14">
              <text:p text:style-name="P84">14</text:p>
            </table:table-cell>
          </table:table-row>
          <table:table-row>
            <table:table-cell table:style-name="Tableau13.A1" office:value-type="string">
              <text:p text:style-name="P89">Negatief </text:p>
            </table:table-cell>
            <table:table-cell table:style-name="Tableau13.B3" office:value-type="float" office:value="52">
              <text:p text:style-name="P84">52</text:p>
            </table:table-cell>
            <table:table-cell table:style-name="Tableau13.B3" office:value-type="float" office:value="32">
              <text:p text:style-name="P84">32</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3.A1" office:value-type="string">
              <text:p text:style-name="P89">Ja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Nee </text:p>
            </table:table-cell>
            <table:table-cell table:style-name="Tableau13.B3" office:value-type="float" office:value="62">
              <text:p text:style-name="P84">62</text:p>
            </table:table-cell>
            <table:table-cell table:style-name="Tableau13.B3" office:value-type="float" office:value="20">
              <text:p text:style-name="P84">20</text:p>
            </table:table-cell>
            <table:table-cell table:style-name="Tableau13.B3" office:value-type="float" office:value="18">
              <text:p text:style-name="P84">18</text:p>
            </table:table-cell>
          </table:table-row>
        </table:table>
        <text:p text:style-name="P25"/>
        <text:p text:style-name="P52">Tweederde van de EU-burgers zegt dat programma's voor beroepsonderwijs en -opleiding inclusief genoeg zijn om lerenden de nodige ondersteuning te bieden </text:p>
        <text:p text:style-name="P25">In de hele Europese Unie zegt 67 % van de respondenten dat de programma’s voor beroepsonderwijs en -opleiding inclusief genoeg zijn om ervoor te zorgen dat lerenden die in bepaalde soorten leeromgevingen met belemmeringen worden geconfronteerd, de steun krijgen die zij nodig hebben om de programma’s af te ronden,<text:note text:id="ftn33" text:note-class="footnote"><text:note-citation>33</text:note-citation><text:note-body><text:p text:style-name="P13">QB9.4. Vertel me in hoeverre u het eens of oneens bent met elk van de volgende stellingen: Programma’s voor beroepsonderwijs en -opleiding zijn inclusief genoeg om ervoor te zorgen dat de lerenden die in bepaalde soorten leeromgevingen met belemmeringen te maken kunnen krijgen, de steun krijgen die zij nodig hebben om de programma’s te kunnen voltooien. </text:p></text:note-body></text:note> waaronder 17 % die het daar sterk mee eens zijn en 50 % die het er doorgaans mee eens zijn. Ongeveer een op de vijf (19%) is het daar niet mee eens, terwijl 14% het niet weet. </text:p>
        <text:p text:style-name="P25">In alle lidstaten is ten minste de helft van de respondenten het ermee eens dat programma’s voor beroepsonderwijs en -opleiding inclusief genoeg zijn om lerenden de nodige ondersteuning te bieden om de programma’s te voltooien. </text:p>
        <text:p text:style-name="P25">De meningen lopen uiteen tussen de lidstaten, met de hoogste niveaus van overeenstemming in Malta (82%), Italië (81%) en Slovenië (80%). De laagste niveaus worden geregistreerd in Duitsland (51%), Finland (56%) en Nederland (57%). </text:p>
        <text:p text:style-name="P25"><draw:g text:anchor-type="paragraph" draw:z-index="25" draw:name="Forme22" draw:style-name="gr1"><draw:frame draw:style-name="gr272" draw:text-style-name="P100" svg:width="16.317cm" svg:height="7.153cm" svg:x="0.032cm" svg:y="1.474cm"><draw:image xlink:href="Pictures/10000000000004F20000022BBBAE7301CD8480E6.png" xlink:type="simple" xlink:show="embed" xlink:actuate="onLoad" draw:mime-type="image/png"><text:p/></draw:image></draw:frame><draw:frame draw:style-name="gr273" draw:text-style-name="P102" svg:width="16.28cm" svg:height="1.227cm" svg:x="0.002cm" svg:y="0.102cm"><draw:text-box><text:p text:style-name="P101"><text:span text:style-name="T60">QB9.4. Vertel me in hoeverre u het eens of oneens bent met elk van de volgende stellingen: - IVET-programma's zijn inclusief genoeg om ervoor te zorgen dat de lerenden die met belemmeringen te maken kunnen krijgen In bepaalde soorten leeromgevingen de ondersteuning krijgen die ze nodig hebben om de programma's te kunnen voltooien (%)</text:span></text:p></draw:text-box></draw:frame><draw:g draw:style-name="gr4"><draw:frame draw:style-name="gr274" draw:text-style-name="P100" svg:width="14.098cm" svg:height="0.959cm" svg:x="0.374cm" svg:y="8.639cm"><draw:image xlink:href="Pictures/100000000000022300000022902E68B765C34830.png" xlink:type="simple" xlink:show="embed" xlink:actuate="onLoad" draw:mime-type="image/png"><text:p/></draw:image></draw:frame><draw:frame draw:style-name="gr275" draw:text-style-name="P102" svg:width="2.924cm" svg:height="0.902cm" svg:x="0.836cm" svg:y="8.814cm"><draw:text-box><text:p text:style-name="P106"><text:span text:style-name="T60">Helemaal mee eens</text:span></text:p></draw:text-box></draw:frame><draw:frame draw:style-name="gr276" draw:text-style-name="P102" svg:width="2.858cm" svg:height="0.902cm" svg:x="3.844cm" svg:y="8.791cm"><draw:text-box><text:p text:style-name="P106"><text:span text:style-name="T60">De neiging om het eens te zijn</text:span></text:p></draw:text-box></draw:frame><draw:frame draw:style-name="gr277" draw:text-style-name="P102" svg:width="3.28cm" svg:height="0.902cm" svg:x="7.028cm" svg:y="8.833cm"><draw:text-box><text:p text:style-name="P106"><text:span text:style-name="T60">De neiging om het oneens te zijn</text:span></text:p></draw:text-box></draw:frame><draw:frame draw:style-name="gr278" draw:text-style-name="P102" svg:width="3.484cm" svg:height="0.902cm" svg:x="10.656cm" svg:y="8.793cm"><draw:text-box><text:p text:style-name="P106"><text:span text:style-name="T60">Helemaal niet mee eens</text:span></text:p></draw:text-box></draw:frame><draw:frame draw:style-name="gr279" draw:text-style-name="P102" svg:width="2.518cm" svg:height="0.687cm" svg:x="14.378cm" svg:y="8.793cm"><draw:text-box><text:p text:style-name="P106"><text:span text:style-name="T60">Weet ik niet</text:span></text:p></draw:text-box></draw:frame></draw:g></draw:g><draw:g text:anchor-type="paragraph" draw:z-index="24" draw:name="Forme21" draw:style-name="gr32"><draw:frame draw:style-name="gr280" draw:text-style-name="P100" svg:width="4.59cm" svg:height="4.7cm" svg:x="11.19cm" svg:y="-5.647cm"><draw:image xlink:href="Pictures/10000000000001D5000001E081A67E0BF230BF76.png" xlink:type="simple" xlink:show="embed" xlink:actuate="onLoad" draw:mime-type="image/png"><text:p/></draw:image></draw:frame><draw:frame draw:style-name="gr281" draw:text-style-name="P102" svg:width="7.966cm" svg:height="2.525cm" svg:x="8.909cm" svg:y="-8.056cm"><draw:text-box><text:p text:style-name="P101"><text:span text:style-name="T60">QB9.4: Vertel me in hoeverre u het eens of oneens bent met elk van de volgende stellingen: - IVET-programma’s zijn inclusief genoeg om ervoor te zorgen dat de lerenden die in bepaalde soorten leeromgevingen met belemmeringen te maken kunnen krijgen, de steun krijgen die zij nodig hebben om de programma’s te kunnen voltooien (EU27) (%) </text:span></text:p></draw:text-box></draw:frame><draw:frame draw:style-name="gr282" draw:text-style-name="P105" svg:width="2.527cm" svg:height="0.902cm" svg:x="10.248cm" svg:y="-6.008cm"><draw:text-box><text:p text:style-name="P104"><text:span text:style-name="T60">Ik weet het niet 14</text:span></text:p></draw:text-box></draw:frame><draw:frame draw:style-name="gr283" draw:text-style-name="P105" svg:width="2.805cm" svg:height="0.902cm" svg:x="8.965cm" svg:y="-5.204cm"><draw:text-box><text:p text:style-name="P104"><text:span text:style-name="T60">Helemaal niet mee eens: 3 </text:span></text:p></draw:text-box></draw:frame><draw:frame draw:style-name="gr284" draw:text-style-name="P105" svg:width="2.468cm" svg:height="0.902cm" svg:x="8.886cm" svg:y="-3.789cm"><draw:text-box><text:p text:style-name="P104"><text:span text:style-name="T60">Niet mee eens 16</text:span></text:p></draw:text-box></draw:frame><draw:frame draw:style-name="gr285" draw:text-style-name="P102" svg:width="2.708cm" svg:height="0.902cm" svg:x="13.229cm" svg:y="-1.009cm"><draw:text-box><text:p text:style-name="P101"><text:span text:style-name="T60">Ik ben het eens met 50</text:span></text:p></draw:text-box></draw:frame><draw:frame draw:style-name="gr286" draw:text-style-name="P102" svg:width="2.678cm" svg:height="0.902cm" svg:x="13.693cm" svg:y="-6.19cm"><draw:text-box><text:p text:style-name="P101"><text:span text:style-name="T60">Helemaal mee eens 17</text:span></text:p></draw:text-box></draw:frame></draw:g></text:p>
        <text:p text:style-name="P33">De mate waarin respondenten het erover eens zijn dat programma’s voor beroepsonderwijs en -opleiding inclusief genoeg zijn om lerenden ondersteuning te bieden, verschilt als volgt per sociaaldemografische en attitudinale factor. </text:p>
        <text:p text:style-name="P53">■ Respondenten die zien wie beroepsonderwijs en -opleiding in een positief daglicht stelt, zijn eerder geneigd te geloven dat beroepsonderwijs- en -opleidingsprogramma's inclusief genoeg zijn (72% tegenover 58% onder degenen die negatieve percepties melden). </text:p>
        <text:p text:style-name="P53">■ Per leeftijd neemt het akkoord dat programma's voor beroepsonderwijs en -opleiding inclusief genoeg zijn, licht af met de leeftijd: Dit percentage bedraagt 69 % van de respondenten tussen 15 en 24 jaar, tegenover 68 % van de respondenten tussen 25 en 54 jaar en 63 % van de respondenten tussen 55 jaar en ouder. </text:p>
        <text:p text:style-name="P53">■ Naar leeftijd aan het einde van het onderwijs is er iets meer overeenstemming onder respondenten die tussen 16 en 19 jaar zijn afgestudeerd (67%) en degenen die op 20-jarige leeftijd hun opleiding hebben afgerond (66%) dan onder degenen die hun opleiding hebben afgerond in de leeftijd van 15 jaar of jonger (64%). </text:p>
        <text:p text:style-name="P53">■ Respondenten die zelf beroepsonderwijs en -opleiding hebben gevolgd, zijn het er iets vaker over eens dat beroepsonderwijs- en -opleidingsprogramma's inclusief genoeg zijn (68 %) dan degenen die dat niet hebben gedaan (65 %). </text:p>
        <text:p text:style-name="P53">■ Er zijn verwaarloosbare verschillen naar geslacht. </text:p>
        <text:p text:style-name="P25"/>
        <text:p text:style-name="P32"/>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9">QB9.4 Gelieve mij te vertellen in hoeverre u het eens of oneens bent met elk van de volgende stellingen: IVET-programma’s zijn inclusief genoeg om ervoor te zorgen dat de lerenden die in bepaalde soorten leeromgevingen met belemmeringen te maken kunnen krijgen, de steun krijgen die zij nodig hebben om de programma’s te kunnen voltooien (%-EU)</text:p>
            </table:table-cell>
            <table:covered-table-cell/>
            <table:covered-table-cell/>
            <table:covered-table-cell/>
          </table:table-row>
          <table:table-row>
            <table:table-cell table:style-name="Tableau14.A1" office:value-type="string">
              <text:p text:style-name="P81"/>
            </table:table-cell>
            <table:table-cell table:style-name="Tableau14.A1" office:value-type="string">
              <text:p text:style-name="P84">Totaal 'Akkoord'</text:p>
            </table:table-cell>
            <table:table-cell table:style-name="Tableau14.A1" office:value-type="string">
              <text:p text:style-name="P84">Totaal 'Niet mee eens' </text:p>
            </table:table-cell>
            <table:table-cell table:style-name="Tableau14.A1" office:value-type="string">
              <text:p text:style-name="P84">Ik weet het niet</text:p>
            </table:table-cell>
          </table:table-row>
          <table:table-row>
            <table:table-cell table:style-name="Tableau14.A1" office:value-type="string">
              <text:p text:style-name="P89">EU27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Geslacht</text:p>
            </table:table-cell>
            <table:covered-table-cell/>
            <table:covered-table-cell/>
            <table:covered-table-cell/>
          </table:table-row>
          <table:table-row>
            <table:table-cell table:style-name="Tableau14.A1" office:value-type="string">
              <text:p text:style-name="P89">Man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Vrouw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4" table:number-columns-spanned="4" office:value-type="string">
              <text:p text:style-name="P59">Leeftijd</text:p>
            </table:table-cell>
            <table:covered-table-cell/>
            <table:covered-table-cell/>
            <table:covered-table-cell/>
          </table:table-row>
          <table:table-row>
            <table:table-cell table:style-name="Tableau14.A1" office:value-type="string">
              <text:p text:style-name="P89">15-24 </text:p>
            </table:table-cell>
            <table:table-cell table:style-name="Tableau14.B3" office:value-type="float" office:value="69">
              <text:p text:style-name="P84">69</text:p>
            </table:table-cell>
            <table:table-cell table:style-name="Tableau14.B3" office:value-type="float" office:value="22">
              <text:p text:style-name="P84">22</text:p>
            </table:table-cell>
            <table:table-cell table:style-name="Tableau14.B3" office:value-type="float" office:value="9">
              <text:p text:style-name="P84">9</text:p>
            </table:table-cell>
          </table:table-row>
          <table:table-row>
            <table:table-cell table:style-name="Tableau14.A1" office:value-type="string">
              <text:p text:style-name="P89">25-39 </text:p>
            </table:table-cell>
            <table:table-cell table:style-name="Tableau14.B3" office:value-type="float" office:value="68">
              <text:p text:style-name="P84">68</text:p>
            </table:table-cell>
            <table:table-cell table:style-name="Tableau14.B3" office:value-type="float" office:value="22">
              <text:p text:style-name="P84">22</text:p>
            </table:table-cell>
            <table:table-cell table:style-name="Tableau14.B3" office:value-type="float" office:value="10">
              <text:p text:style-name="P84">10</text:p>
            </table:table-cell>
          </table:table-row>
          <table:table-row>
            <table:table-cell table:style-name="Tableau14.A1" office:value-type="string">
              <text:p text:style-name="P89">40-54 </text:p>
            </table:table-cell>
            <table:table-cell table:style-name="Tableau14.B3" office:value-type="float" office:value="68">
              <text:p text:style-name="P84">68</text:p>
            </table:table-cell>
            <table:table-cell table:style-name="Tableau14.B3" office:value-type="float" office:value="19">
              <text:p text:style-name="P84">19</text:p>
            </table:table-cell>
            <table:table-cell table:style-name="Tableau14.B3" office:value-type="float" office:value="13">
              <text:p text:style-name="P84">13</text:p>
            </table:table-cell>
          </table:table-row>
          <table:table-row>
            <table:table-cell table:style-name="Tableau14.A1" office:value-type="string">
              <text:p text:style-name="P89">&gt;=55</text:p>
            </table:table-cell>
            <table:table-cell table:style-name="Tableau14.B3" office:value-type="float" office:value="63">
              <text:p text:style-name="P84">63</text:p>
            </table:table-cell>
            <table:table-cell table:style-name="Tableau14.B3" office:value-type="float" office:value="18">
              <text:p text:style-name="P84">18</text:p>
            </table:table-cell>
            <table:table-cell table:style-name="Tableau14.B3" office:value-type="float" office:value="19">
              <text:p text:style-name="P84">19</text:p>
            </table:table-cell>
          </table:table-row>
          <table:table-row>
            <table:table-cell table:style-name="Tableau14.A4" table:number-columns-spanned="4" office:value-type="string">
              <text:p text:style-name="P59">Onderwijs (Einde van)</text:p>
            </table:table-cell>
            <table:covered-table-cell/>
            <table:covered-table-cell/>
            <table:covered-table-cell/>
          </table:table-row>
          <table:table-row>
            <table:table-cell table:style-name="Tableau14.A1" office:value-type="string">
              <text:p text:style-name="P89">&lt;=-15</text:p>
            </table:table-cell>
            <table:table-cell table:style-name="Tableau14.B3" office:value-type="float" office:value="64">
              <text:p text:style-name="P84">64</text:p>
            </table:table-cell>
            <table:table-cell table:style-name="Tableau14.B3" office:value-type="float" office:value="12">
              <text:p text:style-name="P84">12</text:p>
            </table:table-cell>
            <table:table-cell table:style-name="Tableau14.B3" office:value-type="float" office:value="24">
              <text:p text:style-name="P84">24</text:p>
            </table:table-cell>
          </table:table-row>
          <table:table-row>
            <table:table-cell table:style-name="Tableau14.A1" office:value-type="string">
              <text:p text:style-name="P89">16-19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gt;=20</text:p>
            </table:table-cell>
            <table:table-cell table:style-name="Tableau14.B3" office:value-type="float" office:value="66">
              <text:p text:style-name="P84">66</text:p>
            </table:table-cell>
            <table:table-cell table:style-name="Tableau14.B3" office:value-type="float" office:value="22">
              <text:p text:style-name="P84">22</text:p>
            </table:table-cell>
            <table:table-cell table:style-name="Tableau14.B3" office:value-type="float" office:value="12">
              <text:p text:style-name="P84">12</text:p>
            </table:table-cell>
          </table:table-row>
          <table:table-row>
            <table:table-cell table:style-name="Tableau14.A1" office:value-type="string">
              <text:p text:style-name="P89">Nog steeds aan het studeren </text:p>
            </table:table-cell>
            <table:table-cell table:style-name="Tableau14.B3" office:value-type="float" office:value="66">
              <text:p text:style-name="P84">66</text:p>
            </table:table-cell>
            <table:table-cell table:style-name="Tableau14.B3" office:value-type="float" office:value="23">
              <text:p text:style-name="P84">23</text:p>
            </table:table-cell>
            <table:table-cell table:style-name="Tableau14.B3" office:value-type="float" office:value="11">
              <text:p text:style-name="P84">11</text:p>
            </table:table-cell>
          </table:table-row>
          <table:table-row>
            <table:table-cell table:style-name="Tableau14.A4" table:number-columns-spanned="4" office:value-type="string">
              <text:p text:style-name="P59">Sociaal-professionele categorie</text:p>
            </table:table-cell>
            <table:covered-table-cell/>
            <table:covered-table-cell/>
            <table:covered-table-cell/>
          </table:table-row>
          <table:table-row>
            <table:table-cell table:style-name="Tableau14.A1" office:value-type="string">
              <text:p text:style-name="P89">Zelfstandigen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Managers </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14">
              <text:p text:style-name="P84">14</text:p>
            </table:table-cell>
          </table:table-row>
          <table:table-row>
            <table:table-cell table:style-name="Tableau14.A1" office:value-type="string">
              <text:p text:style-name="P89">Andere witte halsbanden </text:p>
            </table:table-cell>
            <table:table-cell table:style-name="Tableau14.B3" office:value-type="float" office:value="70">
              <text:p text:style-name="P84">70</text:p>
            </table:table-cell>
            <table:table-cell table:style-name="Tableau14.B3" office:value-type="float" office:value="19">
              <text:p text:style-name="P84">19</text:p>
            </table:table-cell>
            <table:table-cell table:style-name="Tableau14.B3" office:value-type="float" office:value="11">
              <text:p text:style-name="P84">11</text:p>
            </table:table-cell>
          </table:table-row>
          <table:table-row>
            <table:table-cell table:style-name="Tableau14.A1" office:value-type="string">
              <text:p text:style-name="P89">Handarbeiders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Huis personen </text:p>
            </table:table-cell>
            <table:table-cell table:style-name="Tableau14.B3" office:value-type="float" office:value="67">
              <text:p text:style-name="P84">67</text:p>
            </table:table-cell>
            <table:table-cell table:style-name="Tableau14.B3" office:value-type="float" office:value="16">
              <text:p text:style-name="P84">16</text:p>
            </table:table-cell>
            <table:table-cell table:style-name="Tableau14.B3" office:value-type="float" office:value="17">
              <text:p text:style-name="P84">17</text:p>
            </table:table-cell>
          </table:table-row>
          <table:table-row>
            <table:table-cell table:style-name="Tableau14.A1" office:value-type="string">
              <text:p text:style-name="P89">Werklozen </text:p>
            </table:table-cell>
            <table:table-cell table:style-name="Tableau14.B3" office:value-type="float" office:value="64">
              <text:p text:style-name="P84">64</text:p>
            </table:table-cell>
            <table:table-cell table:style-name="Tableau14.B3" office:value-type="float" office:value="20">
              <text:p text:style-name="P84">20</text:p>
            </table:table-cell>
            <table:table-cell table:style-name="Tableau14.B3" office:value-type="float" office:value="16">
              <text:p text:style-name="P84">16</text:p>
            </table:table-cell>
          </table:table-row>
          <table:table-row>
            <table:table-cell table:style-name="Tableau14.A1" office:value-type="string">
              <text:p text:style-name="P89">Gepensioneerd </text:p>
            </table:table-cell>
            <table:table-cell table:style-name="Tableau14.B3" office:value-type="float" office:value="61">
              <text:p text:style-name="P84">61</text:p>
            </table:table-cell>
            <table:table-cell table:style-name="Tableau14.B3" office:value-type="float" office:value="18">
              <text:p text:style-name="P84">18</text:p>
            </table:table-cell>
            <table:table-cell table:style-name="Tableau14.B3" office:value-type="float" office:value="21">
              <text:p text:style-name="P84">21</text:p>
            </table:table-cell>
          </table:table-row>
          <table:table-row>
            <table:table-cell table:style-name="Tableau14.A1" office:value-type="string">
              <text:p text:style-name="P89">Studenten </text:p>
            </table:table-cell>
            <table:table-cell table:style-name="Tableau14.B3" office:value-type="float" office:value="66">
              <text:p text:style-name="P84">66</text:p>
            </table:table-cell>
            <table:table-cell table:style-name="Tableau14.B3" office:value-type="float" office:value="25">
              <text:p text:style-name="P84">25</text:p>
            </table:table-cell>
            <table:table-cell table:style-name="Tableau14.B3" office:value-type="float" office:value="9">
              <text:p text:style-name="P84">9</text:p>
            </table:table-cell>
          </table:table-row>
          <table:table-row>
            <table:table-cell table:style-name="Tableau14.A4" table:number-columns-spanned="4" office:value-type="string">
              <text:p text:style-name="P59">Subjectieve verstedelijking</text:p>
            </table:table-cell>
            <table:covered-table-cell/>
            <table:covered-table-cell/>
            <table:covered-table-cell/>
          </table:table-row>
          <table:table-row>
            <table:table-cell table:style-name="Tableau14.A1" office:value-type="string">
              <text:p text:style-name="P89">Landelijk gebied of dorp </text:p>
            </table:table-cell>
            <table:table-cell table:style-name="Tableau14.B3" office:value-type="float" office:value="65">
              <text:p text:style-name="P84">65</text:p>
            </table:table-cell>
            <table:table-cell table:style-name="Tableau14.B3" office:value-type="float" office:value="19">
              <text:p text:style-name="P84">19</text:p>
            </table:table-cell>
            <table:table-cell table:style-name="Tableau14.B3" office:value-type="float" office:value="16">
              <text:p text:style-name="P84">16</text:p>
            </table:table-cell>
          </table:table-row>
          <table:table-row>
            <table:table-cell table:style-name="Tableau14.A1" office:value-type="string">
              <text:p text:style-name="P89">Kleine of middelgrote stad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1" office:value-type="string">
              <text:p text:style-name="P89">Grote stad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4" table:number-columns-spanned="4" office:value-type="string">
              <text:p text:style-name="P59">Perceptie van IVET in (ons land)</text:p>
            </table:table-cell>
            <table:covered-table-cell/>
            <table:covered-table-cell/>
            <table:covered-table-cell/>
          </table:table-row>
          <table:table-row>
            <table:table-cell table:style-name="Tableau14.A1" office:value-type="string">
              <text:p text:style-name="P89">Positief </text:p>
            </table:table-cell>
            <table:table-cell table:style-name="Tableau14.B3" office:value-type="float" office:value="72">
              <text:p text:style-name="P84">72</text:p>
            </table:table-cell>
            <table:table-cell table:style-name="Tableau14.B3" office:value-type="float" office:value="16">
              <text:p text:style-name="P84">16</text:p>
            </table:table-cell>
            <table:table-cell table:style-name="Tableau14.B3" office:value-type="float" office:value="12">
              <text:p text:style-name="P84">12</text:p>
            </table:table-cell>
          </table:table-row>
          <table:table-row>
            <table:table-cell table:style-name="Tableau14.A1" office:value-type="string">
              <text:p text:style-name="P89">Negatief </text:p>
            </table:table-cell>
            <table:table-cell table:style-name="Tableau14.B3" office:value-type="float" office:value="58">
              <text:p text:style-name="P84">58</text:p>
            </table:table-cell>
            <table:table-cell table:style-name="Tableau14.B3" office:value-type="float" office:value="28">
              <text:p text:style-name="P84">28</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4.A1" office:value-type="string">
              <text:p text:style-name="P89">Ja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1" office:value-type="string">
              <text:p text:style-name="P89">Nee </text:p>
            </table:table-cell>
            <table:table-cell table:style-name="Tableau14.B3" office:value-type="float" office:value="65">
              <text:p text:style-name="P84">65</text:p>
            </table:table-cell>
            <table:table-cell table:style-name="Tableau14.B3" office:value-type="float" office:value="18">
              <text:p text:style-name="P87">18</text:p>
            </table:table-cell>
            <table:table-cell table:style-name="Tableau14.B3" office:value-type="float" office:value="17">
              <text:p text:style-name="P87">17</text:p>
            </table:table-cell>
          </table:table-row>
        </table:table>
        <text:p text:style-name="P25"/>
        <text:h text:style-name="P19" text:outline-level="2"><text:bookmark-start text:name="__RefHeading___Toc215582_2930363814"/>7. Aanbevelingen voor beroepsonderwijs en -opleiding voor jongeren <text:bookmark-end text:name="__RefHeading___Toc215582_2930363814"/></text:h>
        <text:p text:style-name="P51">De helft van de EU-burgers zou beroepsonderwijs in het secundair onderwijs aanbevelen aan een jongere die een traject in het hoger secundair onderwijs kiest </text:p>
        <text:p text:style-name="P25">Op de vraag welk onderwijstraject zij zouden aanbevelen aan een jongere die nu een beslissing neemt over hoger secundair onderwijs, zou 50 % van de EU-burgers beroepsonderwijs secundair onderwijs aanbevelen, terwijl 39 % algemeen secundair onderwijs zou aanbevelen en 8 % spontaan zou zeggen dat dit afhankelijk is van de individuele situatie.<text:note text:id="ftn34" text:note-class="footnote"><text:note-citation>34</text:note-citation><text:note-body><text:p text:style-name="P13">QB2. Welke van de volgende onderwijstrajecten zou u aanbevelen aan een jongere die nu beslist over het hoger secundair onderwijs? </text:p></text:note-body></text:note> </text:p>
        <text:p text:style-name="P25">De steun voor beroepsonderwijs als traject is in de loop van de tijd gegroeid. In de Eurobarometer-enquête van 2011 over beroepsonderwijs en -opleiding (EU27) gaf 32 % van de respondenten aan dat zij een beroepsopleiding zouden aanbevelen aan een jongere die het verplichte onderwijs afrondt, terwijl 34 % aangaf algemeen secundair of hoger onderwijs aan te bevelen.<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De formulering van de vraag wijkt af van de huidige enquête, gebruikt de term "beroepsonderwijs en -opleiding" zonder onderscheid te maken tussen initieel en voortgezet beroepsonderwijs en combineert algemeen secundair en hoger onderwijs tot één antwoordoptie waar de huidige enquête deze scheidt. QA8: "Tegenwoordig, welke van de volgende zou u aanraden aan een jongere die het verplichte onderwijs afrondt?"</text:span></text:p></text:note-body></text:note> </text:p>
        <text:p text:style-name="P25"><draw:g text:anchor-type="paragraph" draw:z-index="26" draw:name="Forme23" draw:style-name="gr1"><draw:frame draw:style-name="gr266" draw:text-style-name="P100" svg:width="4.495cm" svg:height="4.472cm" svg:x="10.828cm" svg:y="-6.932cm"><draw:image xlink:href="Pictures/100000000000019300000191040BD833F8319C75.png" xlink:type="simple" xlink:show="embed" xlink:actuate="onLoad" draw:mime-type="image/png"><text:p/></draw:image></draw:frame><draw:frame draw:style-name="gr267" draw:text-style-name="P102" svg:width="7.467cm" svg:height="1.227cm" svg:x="8.999cm" svg:y="-8.497cm"><draw:text-box><text:p text:style-name="P101"><text:span text:style-name="T60">QB2: Welke van de volgende onderwijstrajecten zou u aanbevelen aan een jongere die nu beslist over het hoger secundair onderwijs? (EU27) (%) </text:span></text:p></draw:text-box></draw:frame><draw:frame draw:style-name="gr268" draw:text-style-name="P105" svg:width="2.412cm" svg:height="0.578cm" svg:x="11.454cm" svg:y="-7.463cm"><draw:text-box><text:p text:style-name="P104"><text:span text:style-name="T60">Weet ik niet 3</text:span></text:p></draw:text-box></draw:frame><draw:frame draw:style-name="gr269" draw:text-style-name="P102" svg:width="3.132cm" svg:height="0.902cm" svg:x="9.142cm" svg:y="-7.195cm"><draw:text-box><text:p text:style-name="P101"><text:span text:style-name="T60">Het hangt ervan af (SPONTANEOUS) 8</text:span></text:p></draw:text-box></draw:frame><draw:frame draw:style-name="gr270" draw:text-style-name="P110" svg:width="1.953cm" svg:height="1.594cm" svg:x="9.11cm" svg:y="-4.556cm"><draw:text-box><text:p text:style-name="P104"><text:span text:style-name="T60">Algemeen secundair onderwijs 9</text:span></text:p></draw:text-box></draw:frame><draw:frame draw:style-name="gr271" draw:text-style-name="P111" svg:width="2.467cm" svg:height="1.458cm" svg:x="15.076cm" svg:y="-5.072cm"><draw:text-box><text:p text:style-name="P101"><text:span text:style-name="T60">Beroepsonderwijs secundair onderwijs 50</text:span></text:p></draw:text-box></draw:frame></draw:g><draw:g text:anchor-type="paragraph" draw:z-index="27" draw:name="Forme24" draw:style-name="gr1"><draw:frame draw:style-name="gr259" draw:text-style-name="P100" svg:width="16.386cm" svg:height="7.483cm" svg:x="0.376cm" svg:y="2.041cm"><draw:image xlink:href="Pictures/1000000000000563000002766E6BE9E22FEF44FC.png" xlink:type="simple" xlink:show="embed" xlink:actuate="onLoad" draw:mime-type="image/png"><text:p/></draw:image></draw:frame><draw:frame draw:style-name="gr260" draw:text-style-name="P102" svg:width="15.179cm" svg:height="1.207cm" svg:x="0.337cm" svg:y="1.247cm"><draw:text-box><text:p text:style-name="P101"><text:span text:style-name="T60">QB2. Welke van de volgende onderwijstrajecten zou je aanraden aan een jongere die nu beslist </text:span></text:p><text:p text:style-name="P101"><text:span text:style-name="T60">in het hoger secundair onderwijs? (%) </text:span></text:p></draw:text-box></draw:frame><draw:frame draw:style-name="gr261" draw:text-style-name="P100" svg:width="12.685cm" svg:height="0.537cm" svg:x="0.826cm" svg:y="9.61cm"><draw:image xlink:href="Pictures/10000000000002C30000001E51406E64C61D7BDC.png" xlink:type="simple" xlink:show="embed" xlink:actuate="onLoad" draw:mime-type="image/png"><text:p/></draw:image></draw:frame><draw:frame draw:style-name="gr262" draw:text-style-name="P102" svg:width="4.199cm" svg:height="0.902cm" svg:x="0.811cm" svg:y="9.615cm"><draw:text-box><text:p text:style-name="P101"><text:span text:style-name="T60">Beroepsonderwijs secundair onderwijs</text:span></text:p></draw:text-box></draw:frame><draw:frame draw:style-name="gr263" draw:text-style-name="P102" svg:width="3.925cm" svg:height="0.902cm" svg:x="5.391cm" svg:y="9.615cm"><draw:text-box><text:p text:style-name="P101"><text:span text:style-name="T60">Algemeen secundair onderwijs</text:span></text:p></draw:text-box></draw:frame><draw:frame draw:style-name="gr264" draw:text-style-name="P102" svg:width="3.82cm" svg:height="0.902cm" svg:x="9.398cm" svg:y="9.504cm"><draw:text-box><text:p text:style-name="P101"><text:span text:style-name="T60">Het hangt ervan af (SPONTANEOUS) </text:span></text:p></draw:text-box></draw:frame><draw:frame draw:style-name="gr265" draw:text-style-name="P111" svg:width="3.073cm" svg:height="0.578cm" svg:x="13.282cm" svg:y="9.61cm"><draw:text-box><text:p text:style-name="P101"><text:span text:style-name="T60">Weet ik niet</text:span></text:p></draw:text-box></draw:frame></draw:g>In de huidige enquête lopen de antwoorden van lidstaat tot lidstaat uiteen. Beroepsonderwijs in het secundair onderwijs wordt het meest aanbevolen in Slovenië (70%), Hongarije (69%) en Bulgarije (68%). De laagste niveaus worden geregistreerd in Portugal (28%) en België, Luxemburg en Zweden (alle 30%). </text:p>
        <text:p text:style-name="P25">Algemeen voortgezet onderwijs wordt het meest aanbevolen in België (60%), Italië (56%) en Luxemburg (50%). De laagste niveaus worden geregistreerd in Bulgarije (20%), Slovenië (21%) en Denemarken (23%). </text:p>
        <text:p text:style-name="P25">Het hoogste percentage respondenten dat spontaan zegt dat de aanbeveling afhankelijk is van de individuele situatie, is te vinden in Denemarken (42%), gevolgd door Zweden (22%) en Luxemburg (19%). </text:p>
        <text:p text:style-name="P25">Wat de eerste keuze per land betreft, verdient het beroepsonderwijs in 17 lidstaten de voorkeur, variërend van 70 % in Slovenië tot 41 % in Estland. In acht lidstaten heeft het algemeen secundair onderwijs daarentegen de <text:soft-page-break/>voorkeur, gevolgd door België (60 %), Italië (56 %), Luxemburg (50 %) en Ierland (49 %). In Finland zullen de twee trajecten even waarschijnlijk worden aanbevolen (beide 41 %). Met name Denemarken onderscheidt zich met 42% van de respondenten die zeggen "het hangt ervan af", waardoor dit de leidende reactie in dat land is. </text:p>
        <text:p text:style-name="P25"/>
        <text:p text:style-name="P25"><draw:g text:anchor-type="paragraph" draw:z-index="28" draw:name="Forme25" draw:style-name="gr32"><draw:frame draw:style-name="gr255" draw:text-style-name="P100" svg:width="16.294cm" svg:height="6.457cm" svg:x="0.002cm" svg:y="0.733cm"><draw:image xlink:href="Pictures/10000000000005620000022221E6CF7DE1A84231.png" xlink:type="simple" xlink:show="embed" xlink:actuate="onLoad" draw:mime-type="image/png"><text:p/></draw:image></draw:frame><draw:frame draw:style-name="gr256" draw:text-style-name="P102" svg:width="16.544cm" svg:height="0.902cm" svg:x="0.379cm" svg:y="-0.429cm"><draw:text-box><text:p text:style-name="P101"><text:span text:style-name="T60">QB2: Welke van de volgende onderwijstrajecten zou u aanbevelen aan een jongere die nu beslist over het hoger secundair onderwijs? (%) </text:span></text:p></draw:text-box></draw:frame><draw:frame draw:style-name="gr257" draw:text-style-name="P100" svg:width="0.593cm" svg:height="0.932cm" svg:x="10.107cm" svg:y="0.292cm"><draw:image xlink:href="Pictures/10000000000000310000004DB9793FE54E586113.png" xlink:type="simple" xlink:show="embed" xlink:actuate="onLoad" draw:mime-type="image/png"><text:p/></draw:image></draw:frame><draw:frame draw:style-name="gr258" draw:text-style-name="P102" svg:width="4.894cm" svg:height="1.876cm" svg:x="10.688cm" svg:y="0.299cm"><draw:text-box><text:p text:style-name="P101"><text:span text:style-name="T60">Beroepsonderwijs secundair onderwijs</text:span></text:p><text:p text:style-name="P101"><text:span text:style-name="T60">Algemeen secundair onderwijs</text:span></text:p><text:p text:style-name="P101"><text:span text:style-name="T60">Het hangt ervan af (SPONTANEOUS)</text:span></text:p></draw:text-box></draw:frame></draw:g></text:p>
        <text:p text:style-name="P33">Wanneer we deze aanbevelingen voor het hoger secundair onderwijs opsplitsen naar sociaaldemografische en attitudinale factoren, lijken de verschillen als volgt. </text:p>
        <text:p text:style-name="P53">■ Handarbeiders (58%) en huispersoneel en gepensioneerden (55%) zijn het meest geneigd om beroepsonderwijs aan te bevelen, terwijl studenten (32%) het minst geneigd zijn om dit te doen. </text:p>
        <text:p text:style-name="P53">■ De respondenten op het platteland en in steden hebben verschillende voorkeuren. Mensen in plattelandsgebieden of dorpen geven vaker de voorkeur aan beroepsonderwijs (55%) dan grote stadsbewoners (46%). </text:p>
        <text:p text:style-name="P53">■ Respondenten die hun opleiding op de leeftijd van 16-19 jaar hebben beëindigd, zullen het meest waarschijnlijk het beroepstraject aanbevelen (58%), gevolgd door degenen die hun opleiding op de leeftijd van 15 jaar of jonger hebben afgerond (50%). Respondenten met een diploma hoger onderwijs, d.w.z. degenen die het onderwijs hebben afgerond op de leeftijd van 20 jaar of ouder, zijn bijna gelijk verdeeld over het algemeen en het beroepsonderwijs (44 % tegenover 43 %). </text:p>
        <text:p text:style-name="P53">■ Er ontstaat een duidelijke generatiekloof in de aanbevelingen voor trajecten. Oudere respondenten van 55 jaar en ouder (53%) en 40-54 jaar (51%) bevelen vaker beroepsonderwijs aan, terwijl deze voorkeur onder jongere respondenten afneemt tot 39% in de groep van 15-24 jaar. </text:p>
        <text:p text:style-name="P53">■ De aanbevelingen verschillen sterk van elkaar door de ervaring met beroepsonderwijs. Van de respondenten die zelf beroepsonderwijs en -opleiding hebben gevolgd, beveelt 59 % beroepsonderwijs en -opleiding aan, tegenover 42 % van de respondenten zonder beroepsonderwijs en -opleidingservaring. </text:p>
        <text:p text:style-name="P53">■ Overtuigingen over werkgelegenheidsresultaten zijn ook van invloed op aanbevelingen, waarbij degenen die van mening zijn dat beroepsonderwijs en -opleiding leiden tot goed ‑beschouwde banen eerder de beroepsoptie aanbevelen (54% versus 44%). </text:p>
        <text:p text:style-name="P53">■ De meningen over de kwaliteit van beroepsonderwijs en -opleiding vertonen een vergelijkbare kloof. Respondenten met een positief beeld van de kwaliteit van beroepsonderwijs en -opleiding bevelen vaker beroepsonderwijs aan dan degenen die dat niet doen (53% versus 46%). </text:p>
        <text:p text:style-name="P25"/>
        <text:p text:style-name="P32"/>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9">QB2 Welke van de volgende onderwijstrajecten zou u aanbevelen aan een jongere die nu beslist over het hoger secundair onderwijs? (%-EU)</text:p>
            </table:table-cell>
            <table:covered-table-cell/>
            <table:covered-table-cell/>
            <table:covered-table-cell/>
            <table:covered-table-cell/>
          </table:table-row>
          <table:table-row>
            <table:table-cell table:style-name="Tableau15.A1" office:value-type="string">
              <text:p text:style-name="P81"/>
            </table:table-cell>
            <table:table-cell table:style-name="Tableau15.A1" office:value-type="string">
              <text:p text:style-name="P84">Algemeen secundair onderwijs </text:p>
            </table:table-cell>
            <table:table-cell table:style-name="Tableau15.A1" office:value-type="string">
              <text:p text:style-name="P84">Beroepsonderwijs secundair onderwijs </text:p>
            </table:table-cell>
            <table:table-cell table:style-name="Tableau15.A1" office:value-type="string">
              <text:p text:style-name="P84">Het hangt ervan af <text:span text:style-name="T5">(SPONTANEOUS)</text:span> </text:p>
            </table:table-cell>
            <table:table-cell table:style-name="Tableau15.A1" office:value-type="string">
              <text:p text:style-name="P84">Weet ik niet</text:p>
            </table:table-cell>
          </table:table-row>
          <table:table-row>
            <table:table-cell table:style-name="Tableau15.A1" office:value-type="string">
              <text:p text:style-name="P89">EU27 </text:p>
            </table:table-cell>
            <table:table-cell table:style-name="Tableau15.B3" office:value-type="float" office:value="39">
              <text:p text:style-name="P84">39</text:p>
            </table:table-cell>
            <table:table-cell table:style-name="Tableau15.B3" office:value-type="float" office:value="50">
              <text:p text:style-name="P84">50</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Geslacht</text:p>
            </table:table-cell>
            <table:covered-table-cell/>
            <table:covered-table-cell/>
            <table:covered-table-cell/>
            <table:covered-table-cell/>
          </table:table-row>
          <table:table-row>
            <table:table-cell table:style-name="Tableau15.A1" office:value-type="string">
              <text:p text:style-name="P89">Man </text:p>
            </table:table-cell>
            <table:table-cell table:style-name="Tableau15.B3" office:value-type="float" office:value="37">
              <text:p text:style-name="P84">37</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1" office:value-type="string">
              <text:p text:style-name="P89">Vrouw </text:p>
            </table:table-cell>
            <table:table-cell table:style-name="Tableau15.B3" office:value-type="float" office:value="40">
              <text:p text:style-name="P84">40</text:p>
            </table:table-cell>
            <table:table-cell table:style-name="Tableau15.B3" office:value-type="float" office:value="47">
              <text:p text:style-name="P84">4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Leeftijd</text:p>
            </table:table-cell>
            <table:covered-table-cell/>
            <table:covered-table-cell/>
            <table:covered-table-cell/>
            <table:covered-table-cell/>
          </table:table-row>
          <table:table-row>
            <table:table-cell table:style-name="Tableau15.A1" office:value-type="string">
              <text:p text:style-name="P89">15-24 </text:p>
            </table:table-cell>
            <table:table-cell table:style-name="Tableau15.B3" office:value-type="float" office:value="53">
              <text:p text:style-name="P84">53</text:p>
            </table:table-cell>
            <table:table-cell table:style-name="Tableau15.B3" office:value-type="float" office:value="39">
              <text:p text:style-name="P84">3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25-39 </text:p>
            </table:table-cell>
            <table:table-cell table:style-name="Tableau15.B3" office:value-type="float" office:value="42">
              <text:p text:style-name="P84">42</text:p>
            </table:table-cell>
            <table:table-cell table:style-name="Tableau15.B3" office:value-type="float" office:value="48">
              <text:p text:style-name="P84">48</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40-54 </text:p>
            </table:table-cell>
            <table:table-cell table:style-name="Tableau15.B3" office:value-type="float" office:value="39">
              <text:p text:style-name="P84">39</text:p>
            </table:table-cell>
            <table:table-cell table:style-name="Tableau15.B3" office:value-type="float" office:value="51">
              <text:p text:style-name="P84">51</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t;=55</text:p>
            </table:table-cell>
            <table:table-cell table:style-name="Tableau15.B3" office:value-type="float" office:value="33">
              <text:p text:style-name="P84">33</text:p>
            </table:table-cell>
            <table:table-cell table:style-name="Tableau15.B3" office:value-type="float" office:value="53">
              <text:p text:style-name="P84">53</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4" table:number-columns-spanned="5" office:value-type="string">
              <text:p text:style-name="P59">Onderwijs (Einde van)</text:p>
            </table:table-cell>
            <table:covered-table-cell/>
            <table:covered-table-cell/>
            <table:covered-table-cell/>
            <table:covered-table-cell/>
          </table:table-row>
          <table:table-row>
            <table:table-cell table:style-name="Tableau15.A1" office:value-type="string">
              <text:p text:style-name="P89">&lt;=-15</text:p>
            </table:table-cell>
            <table:table-cell table:style-name="Tableau15.B3" office:value-type="float" office:value="32">
              <text:p text:style-name="P84">32</text:p>
            </table:table-cell>
            <table:table-cell table:style-name="Tableau15.B3" office:value-type="float" office:value="50">
              <text:p text:style-name="P84">50</text:p>
            </table:table-cell>
            <table:table-cell table:style-name="Tableau15.B3" office:value-type="float" office:value="10">
              <text:p text:style-name="P84">10</text:p>
            </table:table-cell>
            <table:table-cell table:style-name="Tableau15.B3" office:value-type="float" office:value="8">
              <text:p text:style-name="P84">8</text:p>
            </table:table-cell>
          </table:table-row>
          <table:table-row>
            <table:table-cell table:style-name="Tableau15.A1" office:value-type="string">
              <text:p text:style-name="P89">16-19 </text:p>
            </table:table-cell>
            <table:table-cell table:style-name="Tableau15.B3" office:value-type="float" office:value="34">
              <text:p text:style-name="P84">34</text:p>
            </table:table-cell>
            <table:table-cell table:style-name="Tableau15.B3" office:value-type="float" office:value="58">
              <text:p text:style-name="P84">5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gt;=20</text:p>
            </table:table-cell>
            <table:table-cell table:style-name="Tableau15.B3" office:value-type="float" office:value="44">
              <text:p text:style-name="P84">44</text:p>
            </table:table-cell>
            <table:table-cell table:style-name="Tableau15.B3" office:value-type="float" office:value="43">
              <text:p text:style-name="P84">43</text:p>
            </table:table-cell>
            <table:table-cell table:style-name="Tableau15.B3" office:value-type="float" office:value="11">
              <text:p text:style-name="P84">11</text:p>
            </table:table-cell>
            <table:table-cell table:style-name="Tableau15.B3" office:value-type="float" office:value="2">
              <text:p text:style-name="P84">2</text:p>
            </table:table-cell>
          </table:table-row>
          <table:table-row>
            <table:table-cell table:style-name="Tableau15.A1" office:value-type="string">
              <text:p text:style-name="P89">Nog steeds aan het studeren </text:p>
            </table:table-cell>
            <table:table-cell table:style-name="Tableau15.B3" office:value-type="float" office:value="61">
              <text:p text:style-name="P84">61</text:p>
            </table:table-cell>
            <table:table-cell table:style-name="Tableau15.B3" office:value-type="float" office:value="30">
              <text:p text:style-name="P84">30</text:p>
            </table:table-cell>
            <table:table-cell table:style-name="Tableau15.B3" office:value-type="float" office:value="8">
              <text:p text:style-name="P84">8</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ociaal-professionele categorie</text:p>
            </table:table-cell>
            <table:covered-table-cell/>
            <table:covered-table-cell/>
            <table:covered-table-cell/>
            <table:covered-table-cell/>
          </table:table-row>
          <table:table-row>
            <table:table-cell table:style-name="Tableau15.A1" office:value-type="string">
              <text:p text:style-name="P89">Zelfstandigen </text:p>
            </table:table-cell>
            <table:table-cell table:style-name="Tableau15.B3" office:value-type="float" office:value="40">
              <text:p text:style-name="P84">40</text:p>
            </table:table-cell>
            <table:table-cell table:style-name="Tableau15.B3" office:value-type="float" office:value="48">
              <text:p text:style-name="P84">48</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Managers </text:p>
            </table:table-cell>
            <table:table-cell table:style-name="Tableau15.B3" office:value-type="float" office:value="48">
              <text:p text:style-name="P84">48</text:p>
            </table:table-cell>
            <table:table-cell table:style-name="Tableau15.B3" office:value-type="float" office:value="40">
              <text:p text:style-name="P84">40</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Andere witte halsbanden </text:p>
            </table:table-cell>
            <table:table-cell table:style-name="Tableau15.B3" office:value-type="float" office:value="44">
              <text:p text:style-name="P84">44</text:p>
            </table:table-cell>
            <table:table-cell table:style-name="Tableau15.B3" office:value-type="float" office:value="48">
              <text:p text:style-name="P84">4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Handarbeiders </text:p>
            </table:table-cell>
            <table:table-cell table:style-name="Tableau15.B3" office:value-type="float" office:value="33">
              <text:p text:style-name="P84">33</text:p>
            </table:table-cell>
            <table:table-cell table:style-name="Tableau15.B3" office:value-type="float" office:value="58">
              <text:p text:style-name="P84">58</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Huis personen </text:p>
            </table:table-cell>
            <table:table-cell table:style-name="Tableau15.B3" office:value-type="float" office:value="33">
              <text:p text:style-name="P84">33</text:p>
            </table:table-cell>
            <table:table-cell table:style-name="Tableau15.B3" office:value-type="float" office:value="55">
              <text:p text:style-name="P84">55</text:p>
            </table:table-cell>
            <table:table-cell table:style-name="Tableau15.B3" office:value-type="float" office:value="7">
              <text:p text:style-name="P84">7</text:p>
            </table:table-cell>
            <table:table-cell table:style-name="Tableau15.B3" office:value-type="float" office:value="5">
              <text:p text:style-name="P84">5</text:p>
            </table:table-cell>
          </table:table-row>
          <table:table-row>
            <table:table-cell table:style-name="Tableau15.A1" office:value-type="string">
              <text:p text:style-name="P89">Werklozen </text:p>
            </table:table-cell>
            <table:table-cell table:style-name="Tableau15.B3" office:value-type="float" office:value="32">
              <text:p text:style-name="P84">32</text:p>
            </table:table-cell>
            <table:table-cell table:style-name="Tableau15.B3" office:value-type="float" office:value="54">
              <text:p text:style-name="P84">54</text:p>
            </table:table-cell>
            <table:table-cell table:style-name="Tableau15.B3" office:value-type="float" office:value="11">
              <text:p text:style-name="P84">11</text:p>
            </table:table-cell>
            <table:table-cell table:style-name="Tableau15.B3" office:value-type="float" office:value="3">
              <text:p text:style-name="P84">3</text:p>
            </table:table-cell>
          </table:table-row>
          <table:table-row>
            <table:table-cell table:style-name="Tableau15.A1" office:value-type="string">
              <text:p text:style-name="P89">Gepensioneerd </text:p>
            </table:table-cell>
            <table:table-cell table:style-name="Tableau15.B3" office:value-type="float" office:value="31">
              <text:p text:style-name="P84">31</text:p>
            </table:table-cell>
            <table:table-cell table:style-name="Tableau15.B3" office:value-type="float" office:value="55">
              <text:p text:style-name="P84">55</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1" office:value-type="string">
              <text:p text:style-name="P89">Studenten </text:p>
            </table:table-cell>
            <table:table-cell table:style-name="Tableau15.B3" office:value-type="float" office:value="60">
              <text:p text:style-name="P84">60</text:p>
            </table:table-cell>
            <table:table-cell table:style-name="Tableau15.B3" office:value-type="float" office:value="32">
              <text:p text:style-name="P84">32</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ubjectieve verstedelijking</text:p>
            </table:table-cell>
            <table:covered-table-cell/>
            <table:covered-table-cell/>
            <table:covered-table-cell/>
            <table:covered-table-cell/>
          </table:table-row>
          <table:table-row>
            <table:table-cell table:style-name="Tableau15.A1" office:value-type="string">
              <text:p text:style-name="P89">Landelijk gebied of dorp </text:p>
            </table:table-cell>
            <table:table-cell table:style-name="Tableau15.B3" office:value-type="float" office:value="32">
              <text:p text:style-name="P84">32</text:p>
            </table:table-cell>
            <table:table-cell table:style-name="Tableau15.B3" office:value-type="float" office:value="55">
              <text:p text:style-name="P84">55</text:p>
            </table:table-cell>
            <table:table-cell table:style-name="Tableau15.B3" office:value-type="float" office:value="9">
              <text:p text:style-name="P84">9</text:p>
            </table:table-cell>
            <table:table-cell table:style-name="Tableau15.B3" office:value-type="float" office:value="4">
              <text:p text:style-name="P84">4</text:p>
            </table:table-cell>
          </table:table-row>
          <table:table-row>
            <table:table-cell table:style-name="Tableau15.A1" office:value-type="string">
              <text:p text:style-name="P89">Kleine of middelgrote stad </text:p>
            </table:table-cell>
            <table:table-cell table:style-name="Tableau15.B3" office:value-type="float" office:value="41">
              <text:p text:style-name="P84">41</text:p>
            </table:table-cell>
            <table:table-cell table:style-name="Tableau15.B3" office:value-type="float" office:value="49">
              <text:p text:style-name="P84">49</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rote stad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Perceptie van IVET in (ons land)</text:p>
            </table:table-cell>
            <table:covered-table-cell/>
            <table:covered-table-cell/>
            <table:covered-table-cell/>
            <table:covered-table-cell/>
          </table:table-row>
          <table:table-row>
            <table:table-cell table:style-name="Tableau15.A1" office:value-type="string">
              <text:p text:style-name="P89">Positief </text:p>
            </table:table-cell>
            <table:table-cell table:style-name="Tableau15.B3" office:value-type="float" office:value="38">
              <text:p text:style-name="P84">38</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Negatief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9">
              <text:p text:style-name="P84">9</text:p>
            </table:table-cell>
            <table:table-cell table:style-name="Tableau15.B3" office:value-type="float" office:value="2">
              <text:p text:style-name="P84">2</text:p>
            </table:table-cell>
          </table:table-row>
          <table:table-row>
            <table:table-cell table:style-name="Tableau15.A4" table:number-columns-spanned="5" office:value-type="string">
              <text:p text:style-name="P59">Ooit initieel beroepsonderwijs gevolgd (hoger secundair)</text:p>
            </table:table-cell>
            <table:covered-table-cell/>
            <table:covered-table-cell/>
            <table:covered-table-cell/>
            <table:covered-table-cell/>
          </table:table-row>
          <table:table-row>
            <table:table-cell table:style-name="Tableau15.A1" office:value-type="string">
              <text:p text:style-name="P89">Ja </text:p>
            </table:table-cell>
            <table:table-cell table:style-name="Tableau15.B3" office:value-type="float" office:value="33">
              <text:p text:style-name="P84">33</text:p>
            </table:table-cell>
            <table:table-cell table:style-name="Tableau15.B3" office:value-type="float" office:value="59">
              <text:p text:style-name="P84">5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Nee </text:p>
            </table:table-cell>
            <table:table-cell table:style-name="Tableau15.B3" office:value-type="float" office:value="44">
              <text:p text:style-name="P84">44</text:p>
            </table:table-cell>
            <table:table-cell table:style-name="Tableau15.B3" office:value-type="float" office:value="42">
              <text:p text:style-name="P84">42</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
        <text:p text:style-name="P25"/>
        <text:p text:style-name="P52">Meer dan de helft van de EU-burgers zou hoger beroepsonderwijs en -opleiding aanbevelen aan een jongere die het hoger secundair onderwijs afrondt </text:p>
        <text:p text:style-name="P25">Op de vraag welk onderwijstraject zij zouden aanbevelen aan een jongere die het hoger secundair onderwijs afrondt, zou 52 % van de EU-burgers hoger beroepsonderwijs en -opleiding aanbevelen, terwijl 35 % hoger academisch onderwijs zou aanbevelen en 10 % van de respondenten spontaan zegt dat dit afhankelijk is van de individuele situatie.<text:note text:id="ftn36" text:note-class="footnote"><text:note-citation>36</text:note-citation><text:note-body><text:p text:style-name="P13">QB3. Welke van de volgende onderwijstrajecten zou u aanbevelen aan een jongere die het hoger secundair onderwijs afrondt? </text:p></text:note-body></text:note> </text:p>
        <text:p text:style-name="P25">De aanbevelingen verschillen van lidstaat tot lidstaat. Respondenten bevelen hoogstwaarschijnlijk hoger beroepsonderwijs en -opleiding aan in Slovenië (73%), Nederland (64%) en Letland (63%). De laagste niveaus worden geregistreerd in Portugal (27%), Luxemburg (30%) en Denemarken (37%). </text:p>
        <text:p text:style-name="P25">Hoger academisch onderwijs wordt het meest aanbevolen in Italië (55%), Portugal (51%) en Luxemburg (50%). De laagste niveaus worden geregistreerd in Slovenië (15 %) en Denemarken en Letland (beide 20 %). </text:p>
        <text:p text:style-name="P25">Een groot deel van de respondenten zegt spontaan dat de aanbeveling afhankelijk is van de individuele situatie in Denemarken (41%), gevolgd door Zweden en Estland (beide 22%) en Finland en Luxemburg (beide 19%). </text:p>
        <text:p text:style-name="P25"><draw:g text:anchor-type="paragraph" draw:z-index="30" draw:name="Forme27" draw:style-name="gr1"><draw:frame draw:style-name="gr242" draw:text-style-name="P100" svg:width="16.772cm" svg:height="7.513cm" svg:x="0.079cm" svg:y="0.968cm"><draw:image xlink:href="Pictures/100000000000057A000002748810A01079FDD550.png" xlink:type="simple" xlink:show="embed" xlink:actuate="onLoad" draw:mime-type="image/png"><text:p/></draw:image></draw:frame><draw:frame draw:style-name="gr243" draw:text-style-name="P102" svg:width="16.146cm" svg:height="0.902cm" svg:x="0.391cm" svg:y="0.097cm"><draw:text-box><text:p text:style-name="P101"><text:span text:style-name="T60">QB3: Welke van de volgende onderwijstrajecten zou u aanbevelen aan een jongere die het hoger secundair onderwijs afrondt? (%) </text:span></text:p></draw:text-box></draw:frame><draw:frame draw:style-name="gr244" draw:text-style-name="P100"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2" svg:width="5.402cm" svg:height="0.902cm" svg:x="0.755cm" svg:y="8.416cm"><draw:text-box><text:p text:style-name="P101"><text:span text:style-name="T60">Hoger beroepsonderwijs en -opleiding</text:span></text:p></draw:text-box></draw:frame><draw:frame draw:style-name="gr246" draw:text-style-name="P102" svg:width="3.761cm" svg:height="0.902cm" svg:x="6.117cm" svg:y="8.371cm"><draw:text-box><text:p text:style-name="P101"><text:span text:style-name="T60">Hoger wetenschappelijk onderwijs</text:span></text:p></draw:text-box></draw:frame><draw:frame draw:style-name="gr247" draw:text-style-name="P102" svg:width="3.918cm" svg:height="0.902cm" svg:x="9.862cm" svg:y="8.416cm"><draw:text-box><text:p text:style-name="P101"><text:span text:style-name="T60">Het hangt ervan af {SPONTANEOUS}</text:span></text:p></draw:text-box></draw:frame><draw:frame draw:style-name="gr248" draw:text-style-name="P102" svg:width="1.895cm" svg:height="0.902cm" svg:x="13.73cm" svg:y="8.438cm"><draw:text-box><text:p text:style-name="P101"><text:span text:style-name="T60">Ik weet het niet</text:span></text:p></draw:text-box></draw:frame></draw:g><text:s/></text:p>
        <text:p text:style-name="P25"><draw:g text:anchor-type="paragraph" draw:z-index="29" draw:name="Forme26" draw:style-name="gr32"><draw:frame draw:style-name="gr249" draw:text-style-name="P100" svg:width="4.216cm" svg:height="4.412cm" svg:x="11.093cm" svg:y="-17.238cm"><draw:image xlink:href="Pictures/100000000000018200000194C21481D8916A1110.png" xlink:type="simple" xlink:show="embed" xlink:actuate="onLoad" draw:mime-type="image/png"><text:p/></draw:image></draw:frame><draw:frame draw:style-name="gr250" draw:text-style-name="P102" svg:width="6.989cm" svg:height="1.227cm" svg:x="9.564cm" svg:y="-19.235cm"><draw:text-box><text:p text:style-name="P101"><text:span text:style-name="T60">QB3: Welke van de volgende onderwijstrajecten zou u aanbevelen aan een jongere die het hoger secundair onderwijs afrondt? (EU27) (%) </text:span></text:p></draw:text-box></draw:frame><draw:frame draw:style-name="gr251" draw:text-style-name="P102" svg:width="2.603cm" svg:height="0.578cm" svg:x="11.954cm" svg:y="-17.91cm"><draw:text-box><text:p text:style-name="P101"><text:span text:style-name="T60">Weet ik niet 3</text:span></text:p></draw:text-box></draw:frame><draw:frame draw:style-name="gr252" draw:text-style-name="P105" svg:width="3.463cm" svg:height="0.902cm" svg:x="8.703cm" svg:y="-17.506cm"><draw:text-box><text:p text:style-name="P104"><text:span text:style-name="T60">Het hangt ervan af (SPONTANEOUS) 10</text:span></text:p></draw:text-box></draw:frame><draw:frame draw:style-name="gr253" draw:text-style-name="P105" svg:width="2.398cm" svg:height="1.551cm" svg:x="8.996cm" svg:y="-14.218cm"><draw:text-box><text:p text:style-name="P104"><text:span text:style-name="T60">Hoger wetenschappelijk onderwijs 35</text:span></text:p></draw:text-box></draw:frame><draw:frame draw:style-name="gr254" draw:text-style-name="P102" svg:width="2.165cm" svg:height="1.876cm" svg:x="15.374cm" svg:y="-15.488cm"><draw:text-box><text:p text:style-name="P101"><text:span text:style-name="T60">Hoger beroepsonderwijs en -opleiding 52</text:span></text:p></draw:text-box></draw:frame></draw:g></text:p>
        <text:p text:style-name="P33">Hoger beroepsonderwijs en -opleiding is de voorkeursaanbeveling in 19 lidstaten, variërend van 73 % in Slovenië tot 44 % in Litouwen. Hoger wetenschappelijk onderwijs is daarentegen de voorkeursaanbeveling in zeven lidstaten, met 55 % onder leiding van Italië en gevolgd door Portugal (51 %), Luxemburg (50 %) en België (46 %). Denemarken is het enige land waar het vaakst werd geantwoord met “het hangt ervan af” (41 %). </text:p>
        <text:p text:style-name="P25"><draw:g text:anchor-type="paragraph" draw:z-index="67" draw:name="Forme28" draw:style-name="gr1"><draw:frame draw:style-name="gr9" draw:text-style-name="P100" svg:width="16.421cm" svg:height="6.349cm" svg:x="0.531cm" svg:y="6.347cm"><draw:image xlink:href="Pictures/100000000000055200000209ECEC3E56A964D450.png" xlink:type="simple" xlink:show="embed" xlink:actuate="onLoad" draw:mime-type="image/png"><text:p/></draw:image></draw:frame><draw:frame draw:style-name="gr10" draw:text-style-name="P102" svg:width="16.895cm" svg:height="0.902cm" svg:x="0.385cm" svg:y="5.232cm"><draw:text-box><text:p text:style-name="P101"><text:span text:style-name="T60">QB3. Welke van de volgende onderwijstrajecten zou u aanbevelen aan een jongere die het hoger secundair onderwijs afrondt?</text:span></text:p></draw:text-box></draw:frame><draw:frame draw:style-name="gr11" draw:text-style-name="P100" svg:width="0.75cm" svg:height="1.299cm" svg:x="9.986cm" svg:y="5.872cm"><draw:image xlink:href="Pictures/100000000000002600000041BD9583E1BF51054C.png" xlink:type="simple" xlink:show="embed" xlink:actuate="onLoad" draw:mime-type="image/png"><text:p/></draw:image></draw:frame><draw:frame draw:style-name="gr12" draw:text-style-name="P102" svg:width="5.24cm" svg:height="0.578cm" svg:x="10.653cm" svg:y="6.29cm"><draw:text-box><text:p text:style-name="P101"><text:span text:style-name="T60">Hoger wetenschappelijk onderwijs</text:span></text:p></draw:text-box></draw:frame><draw:frame draw:style-name="gr13" draw:text-style-name="P102" svg:width="5.329cm" svg:height="0.578cm" svg:x="10.718cm" svg:y="6.678cm"><draw:text-box><text:p text:style-name="P101"><text:span text:style-name="T60">Het hangt ervan af {SPONTANEOUS}</text:span></text:p></draw:text-box></draw:frame><draw:frame draw:style-name="gr14" draw:text-style-name="P102" svg:width="6.432cm" svg:height="0.578cm" svg:x="10.691cm" svg:y="5.772cm"><draw:text-box><text:p text:style-name="P101"><text:span text:style-name="T60">Hoger beroepsonderwijs en -opleiding</text:span></text:p></draw:text-box></draw:frame></draw:g></text:p>
        <text:p text:style-name="P33">Wanneer we deze aanbevelingen voor het hoger onderwijs opsplitsen naar sociaaldemografische en attitudinale factoren, lijken de verschillen als volgt. </text:p>
        <text:p text:style-name="P25">■ Degenen die zelf beroepsonderwijs en -opleiding hebben gevolgd, zijn de meest waarschijnlijke van alle sociaaldemografische categorieën om hoger beroepsonderwijs aan te bevelen (61%), vergeleken met 43% onder degenen die dat niet hebben gedaan. </text:p>
        <text:p text:style-name="P25">■ Er zijn grote verschillen tussen beroepsgroepen. Handarbeiders zijn het sterkst voorstander van hoger beroepsonderwijs (60 %), terwijl studenten het laagst zijn (37 %). Managers hebben ook een relatief lage ondersteuning (43%) en bevelen iets vaker academisch onderwijs aan (44%). </text:p>
        <text:p text:style-name="P25">■ Er ontstaat een duidelijke generatiekloof in de aanbevelingen voor trajecten. Oudere respondenten zijn het meest geneigd hoger beroepsonderwijs aan te bevelen, met 54% onder 55-plussers en met 53-51% onder de middelste leeftijdsgroepen (40-54 en 25-39), maar dit daalt tot 41% onder de jongste respondenten van 15-24 jaar. </text:p>
        <text:p text:style-name="P25">■ Op het platteland of in dorpen wordt het hoger beroepsonderwijs het sterkst gesteund (54 %) in vergelijking met grote stadsbewoners (49 %). </text:p>
        <text:p text:style-name="P25">■ Mannen hebben een sterkere voorkeur voor hoger beroepsonderwijs en -opleiding (55%) dan vrouwen (48%). </text:p>
        <text:p text:style-name="P25">■ De perceptie van beroepsonderwijs en -opleiding heeft een kleine invloed op de resultaten van deze vraag. Respondenten die van mening zijn dat beroepsonderwijs en -opleiding een positief imago hebben, bevelen het hoger beroepsonderwijs slechts iets vaker aan dan respondenten met een negatief imago (54% tegenover 50%). </text:p>
        <text:p text:style-name="P25"/>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9">QB3 Welke van de volgende onderwijstrajecten zou u aanbevelen aan een jongere die het hoger secundair onderwijs afrondt? (%-EU)</text:p>
            </table:table-cell>
            <table:covered-table-cell/>
            <table:covered-table-cell/>
            <table:covered-table-cell/>
            <table:covered-table-cell/>
          </table:table-row>
          <table:table-row>
            <table:table-cell table:style-name="Tableau16.A1" office:value-type="string">
              <text:p text:style-name="P81"/>
            </table:table-cell>
            <table:table-cell table:style-name="Tableau16.A1" office:value-type="string">
              <text:p text:style-name="P84">Hoger wetenschappelijk onderwijs</text:p>
            </table:table-cell>
            <table:table-cell table:style-name="Tableau16.A1" office:value-type="string">
              <text:p text:style-name="P84">Hoger beroepsonderwijs en -opleiding </text:p>
            </table:table-cell>
            <table:table-cell table:style-name="Tableau16.A1" office:value-type="string">
              <text:p text:style-name="P84">Het hangt ervan af {SPONTANEOUS}</text:p>
            </table:table-cell>
            <table:table-cell table:style-name="Tableau16.A1" office:value-type="string">
              <text:p text:style-name="P84">Ik weet het niet</text:p>
            </table:table-cell>
          </table:table-row>
          <table:table-row>
            <table:table-cell table:style-name="Tableau16.A1" office:value-type="string">
              <text:p text:style-name="P89">EU27 </text:p>
            </table:table-cell>
            <table:table-cell table:style-name="Tableau16.B3" office:value-type="float" office:value="35">
              <text:p text:style-name="P84">35</text:p>
            </table:table-cell>
            <table:table-cell table:style-name="Tableau16.B3" office:value-type="float" office:value="52">
              <text:p text:style-name="P84">52</text:p>
            </table:table-cell>
            <table:table-cell table:style-name="Tableau16.B3" office:value-type="float" office:value="10">
              <text:p text:style-name="P84">10</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Geslacht</text:p>
            </table:table-cell>
            <table:covered-table-cell/>
            <table:covered-table-cell/>
            <table:covered-table-cell/>
            <table:covered-table-cell/>
          </table:table-row>
          <table:table-row>
            <table:table-cell table:style-name="Tableau16.A1" office:value-type="string">
              <text:p text:style-name="P89">Man </text:p>
            </table:table-cell>
            <table:table-cell table:style-name="Tableau16.B3" office:value-type="float" office:value="34">
              <text:p text:style-name="P84">34</text:p>
            </table:table-cell>
            <table:table-cell table:style-name="Tableau16.B3" office:value-type="float" office:value="55">
              <text:p text:style-name="P84">55</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Vrouw </text:p>
            </table:table-cell>
            <table:table-cell table:style-name="Tableau16.B3" office:value-type="float" office:value="37">
              <text:p text:style-name="P84">37</text:p>
            </table:table-cell>
            <table:table-cell table:style-name="Tableau16.B3" office:value-type="float" office:value="48">
              <text:p text:style-name="P84">48</text:p>
            </table:table-cell>
            <table:table-cell table:style-name="Tableau16.B3" office:value-type="float" office:value="12">
              <text:p text:style-name="P84">12</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Leeftijd</text:p>
            </table:table-cell>
            <table:covered-table-cell/>
            <table:covered-table-cell/>
            <table:covered-table-cell/>
            <table:covered-table-cell/>
          </table:table-row>
          <table:table-row>
            <table:table-cell table:style-name="Tableau16.A1" office:value-type="string">
              <text:p text:style-name="P89">15-24 </text:p>
            </table:table-cell>
            <table:table-cell table:style-name="Tableau16.B3" office:value-type="float" office:value="49">
              <text:p text:style-name="P84">49</text:p>
            </table:table-cell>
            <table:table-cell table:style-name="Tableau16.B3" office:value-type="float" office:value="41">
              <text:p text:style-name="P84">41</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25-39 </text:p>
            </table:table-cell>
            <table:table-cell table:style-name="Tableau16.B3" office:value-type="float" office:value="38">
              <text:p text:style-name="P84">38</text:p>
            </table:table-cell>
            <table:table-cell table:style-name="Tableau16.B3" office:value-type="float" office:value="51">
              <text:p text:style-name="P84">51</text:p>
            </table:table-cell>
            <table:table-cell table:style-name="Tableau16.B3" office:value-type="float" office:value="10">
              <text:p text:style-name="P84">10</text:p>
            </table:table-cell>
            <table:table-cell table:style-name="Tableau16.B3" office:value-type="float" office:value="1">
              <text:p text:style-name="P84">1</text:p>
            </table:table-cell>
          </table:table-row>
          <table:table-row>
            <table:table-cell table:style-name="Tableau16.A1" office:value-type="string">
              <text:p text:style-name="P89">40-54 </text:p>
            </table:table-cell>
            <table:table-cell table:style-name="Tableau16.B3" office:value-type="float" office:value="36">
              <text:p text:style-name="P84">36</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t;=55</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4" table:number-columns-spanned="5" office:value-type="string">
              <text:p text:style-name="P59">Onderwijs (Einde van)</text:p>
            </table:table-cell>
            <table:covered-table-cell/>
            <table:covered-table-cell/>
            <table:covered-table-cell/>
            <table:covered-table-cell/>
          </table:table-row>
          <table:table-row>
            <table:table-cell table:style-name="Tableau16.A1" office:value-type="string">
              <text:p text:style-name="P89">&lt;=-15</text:p>
            </table:table-cell>
            <table:table-cell table:style-name="Tableau16.B3" office:value-type="float" office:value="32">
              <text:p text:style-name="P84">32</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8">
              <text:p text:style-name="P84">8</text:p>
            </table:table-cell>
          </table:table-row>
          <table:table-row>
            <table:table-cell table:style-name="Tableau16.A1" office:value-type="string">
              <text:p text:style-name="P89">16-19 </text:p>
            </table:table-cell>
            <table:table-cell table:style-name="Tableau16.B3" office:value-type="float" office:value="31">
              <text:p text:style-name="P84">31</text:p>
            </table:table-cell>
            <table:table-cell table:style-name="Tableau16.B3" office:value-type="float" office:value="58">
              <text:p text:style-name="P84">58</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gt;=20</text:p>
            </table:table-cell>
            <table:table-cell table:style-name="Tableau16.B3" office:value-type="float" office:value="39">
              <text:p text:style-name="P84">39</text:p>
            </table:table-cell>
            <table:table-cell table:style-name="Tableau16.B3" office:value-type="float" office:value="47">
              <text:p text:style-name="P84">47</text:p>
            </table:table-cell>
            <table:table-cell table:style-name="Tableau16.B3" office:value-type="float" office:value="13">
              <text:p text:style-name="P84">13</text:p>
            </table:table-cell>
            <table:table-cell table:style-name="Tableau16.B3" office:value-type="float" office:value="1">
              <text:p text:style-name="P84">1</text:p>
            </table:table-cell>
          </table:table-row>
          <table:table-row>
            <table:table-cell table:style-name="Tableau16.A1" office:value-type="string">
              <text:p text:style-name="P89">Nog steeds aan het studeren </text:p>
            </table:table-cell>
            <table:table-cell table:style-name="Tableau16.B3" office:value-type="float" office:value="55">
              <text:p text:style-name="P84">55</text:p>
            </table:table-cell>
            <table:table-cell table:style-name="Tableau16.B3" office:value-type="float" office:value="34">
              <text:p text:style-name="P84">3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Sociaal-professionele categorie</text:p>
            </table:table-cell>
            <table:covered-table-cell/>
            <table:covered-table-cell/>
            <table:covered-table-cell/>
            <table:covered-table-cell/>
          </table:table-row>
          <table:table-row>
            <table:table-cell table:style-name="Tableau16.A1" office:value-type="string">
              <text:p text:style-name="P89">Zelfstandigen </text:p>
            </table:table-cell>
            <table:table-cell table:style-name="Tableau16.B3" office:value-type="float" office:value="39">
              <text:p text:style-name="P84">39</text:p>
            </table:table-cell>
            <table:table-cell table:style-name="Tableau16.B3" office:value-type="float" office:value="48">
              <text:p text:style-name="P84">48</text:p>
            </table:table-cell>
            <table:table-cell table:style-name="Tableau16.B3" office:value-type="float" office:value="11">
              <text:p text:style-name="P84">11</text:p>
            </table:table-cell>
            <table:table-cell table:style-name="Tableau16.B3" office:value-type="float" office:value="2">
              <text:p text:style-name="P84">2</text:p>
            </table:table-cell>
          </table:table-row>
          <table:table-row>
            <table:table-cell table:style-name="Tableau16.A1" office:value-type="string">
              <text:p text:style-name="P89">Managers </text:p>
            </table:table-cell>
            <table:table-cell table:style-name="Tableau16.B3" office:value-type="float" office:value="44">
              <text:p text:style-name="P84">44</text:p>
            </table:table-cell>
            <table:table-cell table:style-name="Tableau16.B3" office:value-type="float" office:value="43">
              <text:p text:style-name="P84">43</text:p>
            </table:table-cell>
            <table:table-cell table:style-name="Tableau16.B3" office:value-type="float" office:value="12">
              <text:p text:style-name="P84">12</text:p>
            </table:table-cell>
            <table:table-cell table:style-name="Tableau16.B3" office:value-type="float" office:value="1">
              <text:p text:style-name="P84">1</text:p>
            </table:table-cell>
          </table:table-row>
          <table:table-row>
            <table:table-cell table:style-name="Tableau16.A1" office:value-type="string">
              <text:p text:style-name="P89">Andere witte halsbanden </text:p>
            </table:table-cell>
            <table:table-cell table:style-name="Tableau16.B3" office:value-type="float" office:value="42">
              <text:p text:style-name="P84">42</text:p>
            </table:table-cell>
            <table:table-cell table:style-name="Tableau16.B3" office:value-type="float" office:value="48">
              <text:p text:style-name="P84">48</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Handarbeiders </text:p>
            </table:table-cell>
            <table:table-cell table:style-name="Tableau16.B3" office:value-type="float" office:value="30">
              <text:p text:style-name="P84">30</text:p>
            </table:table-cell>
            <table:table-cell table:style-name="Tableau16.B3" office:value-type="float" office:value="60">
              <text:p text:style-name="P84">60</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Huis personen </text:p>
            </table:table-cell>
            <table:table-cell table:style-name="Tableau16.B3" office:value-type="float" office:value="33">
              <text:p text:style-name="P84">33</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5">
              <text:p text:style-name="P84">5</text:p>
            </table:table-cell>
          </table:table-row>
          <table:table-row>
            <table:table-cell table:style-name="Tableau16.A1" office:value-type="string">
              <text:p text:style-name="P89">Werklozen </text:p>
            </table:table-cell>
            <table:table-cell table:style-name="Tableau16.B3" office:value-type="float" office:value="30">
              <text:p text:style-name="P84">30</text:p>
            </table:table-cell>
            <table:table-cell table:style-name="Tableau16.B3" office:value-type="float" office:value="56">
              <text:p text:style-name="P84">56</text:p>
            </table:table-cell>
            <table:table-cell table:style-name="Tableau16.B3" office:value-type="float" office:value="11">
              <text:p text:style-name="P84">11</text:p>
            </table:table-cell>
            <table:table-cell table:style-name="Tableau16.B3" office:value-type="float" office:value="3">
              <text:p text:style-name="P84">3</text:p>
            </table:table-cell>
          </table:table-row>
          <table:table-row>
            <table:table-cell table:style-name="Tableau16.A1" office:value-type="string">
              <text:p text:style-name="P89">Gepensioneerd </text:p>
            </table:table-cell>
            <table:table-cell table:style-name="Tableau16.B3" office:value-type="float" office:value="27">
              <text:p text:style-name="P84">27</text:p>
            </table:table-cell>
            <table:table-cell table:style-name="Tableau16.B3" office:value-type="float" office:value="56">
              <text:p text:style-name="P84">56</text:p>
            </table:table-cell>
            <table:table-cell table:style-name="Tableau16.B3" office:value-type="float" office:value="12">
              <text:p text:style-name="P84">12</text:p>
            </table:table-cell>
            <table:table-cell table:style-name="Tableau16.B3" office:value-type="float" office:value="5">
              <text:p text:style-name="P84">5</text:p>
            </table:table-cell>
          </table:table-row>
          <table:table-row>
            <table:table-cell table:style-name="Tableau16.A1" office:value-type="string">
              <text:p text:style-name="P89">Studenten </text:p>
            </table:table-cell>
            <table:table-cell table:style-name="Tableau16.B3" office:value-type="float" office:value="53">
              <text:p text:style-name="P84">53</text:p>
            </table:table-cell>
            <table:table-cell table:style-name="Tableau16.B3" office:value-type="float" office:value="37">
              <text:p text:style-name="P84">37</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4" table:number-columns-spanned="5" office:value-type="string">
              <text:p text:style-name="P59">Subjectieve verstedelijking</text:p>
            </table:table-cell>
            <table:covered-table-cell/>
            <table:covered-table-cell/>
            <table:covered-table-cell/>
            <table:covered-table-cell/>
          </table:table-row>
          <table:table-row>
            <table:table-cell table:style-name="Tableau16.A1" office:value-type="string">
              <text:p text:style-name="P89">Landelijk gebied of dorp </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1" office:value-type="string">
              <text:p text:style-name="P89">Kleine of middelgrote stad </text:p>
            </table:table-cell>
            <table:table-cell table:style-name="Tableau16.B3" office:value-type="float" office:value="37">
              <text:p text:style-name="P84">37</text:p>
            </table:table-cell>
            <table:table-cell table:style-name="Tableau16.B3" office:value-type="float" office:value="52">
              <text:p text:style-name="P84">52</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rote stad </text:p>
            </table:table-cell>
            <table:table-cell table:style-name="Tableau16.B3" office:value-type="float" office:value="40">
              <text:p text:style-name="P84">40</text:p>
            </table:table-cell>
            <table:table-cell table:style-name="Tableau16.B3" office:value-type="float" office:value="49">
              <text:p text:style-name="P84">49</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Perceptie van IVET in (ons land)</text:p>
            </table:table-cell>
            <table:covered-table-cell/>
            <table:covered-table-cell/>
            <table:covered-table-cell/>
            <table:covered-table-cell/>
          </table:table-row>
          <table:table-row>
            <table:table-cell table:style-name="Tableau16.A1" office:value-type="string">
              <text:p text:style-name="P89">Positief </text:p>
            </table:table-cell>
            <table:table-cell table:style-name="Tableau16.B3" office:value-type="float" office:value="35">
              <text:p text:style-name="P84">35</text:p>
            </table:table-cell>
            <table:table-cell table:style-name="Tableau16.B3" office:value-type="float" office:value="54">
              <text:p text:style-name="P84">5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egatief </text:p>
            </table:table-cell>
            <table:table-cell table:style-name="Tableau16.B3" office:value-type="float" office:value="38">
              <text:p text:style-name="P84">38</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Ooit initieel beroepsonderwijs gevolgd (hoger secundair)</text:p>
            </table:table-cell>
            <table:covered-table-cell/>
            <table:covered-table-cell/>
            <table:covered-table-cell/>
            <table:covered-table-cell/>
          </table:table-row>
          <table:table-row>
            <table:table-cell table:style-name="Tableau16.A1" office:value-type="string">
              <text:p text:style-name="P89">Ja </text:p>
            </table:table-cell>
            <table:table-cell table:style-name="Tableau16.B3" office:value-type="float" office:value="29">
              <text:p text:style-name="P84">29</text:p>
            </table:table-cell>
            <table:table-cell table:style-name="Tableau16.B3" office:value-type="float" office:value="61">
              <text:p text:style-name="P84">61</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1" office:value-type="string">
              <text:p text:style-name="P89">Nee </text:p>
            </table:table-cell>
            <table:table-cell table:style-name="Tableau16.B3" office:value-type="float" office:value="42">
              <text:p text:style-name="P84">42</text:p>
            </table:table-cell>
            <table:table-cell table:style-name="Tableau16.B3" office:value-type="float" office:value="43">
              <text:p text:style-name="P84">43</text:p>
            </table:table-cell>
            <table:table-cell table:style-name="Tableau16.B3" office:value-type="float" office:value="11">
              <text:p text:style-name="P84">11</text:p>
            </table:table-cell>
            <table:table-cell table:style-name="Tableau16.B3" office:value-type="float" office:value="4">
              <text:p text:style-name="P84">4</text:p>
            </table:table-cell>
          </table:table-row>
        </table:table>
        <text:p text:style-name="P25"/>
        <text:p text:style-name="P33"/>
      </text:section>
      <text:h text:style-name="P17" text:outline-level="1"><text:bookmark-start text:name="__RefHeading___Toc215584_2930363814"/>III. De beeldkloof tussen beroepsonderwijs en -opleiding en algemeen onderwijs <text:bookmark-end text:name="__RefHeading___Toc215584_2930363814"/></text:h>
      <text:p text:style-name="P25"/>
      <text:section text:style-name="Sect2" text:name="Section5">
        <text:h text:style-name="P19" text:outline-level="2"><text:bookmark-start text:name="__RefHeading___Toc215586_2930363814"/>1. Vergelijkend beeld van beroepsonderwijs en -opleiding versus algemeen onderwijs <text:bookmark-end text:name="__RefHeading___Toc215586_2930363814"/></text:h>
        <text:p text:style-name="P51">Driekwart van de EU-burgers zegt dat algemeen onderwijs in het hoger secundair onderwijs een positiever imago heeft dan beroepsonderwijs en -opleiding in hun land </text:p>
        <text:p text:style-name="P25">In de hele Europese Unie zegt 75 % van de respondenten dat algemeen onderwijs op het niveau van het hoger secundair onderwijs een positiever imago heeft dan beroepsonderwijs en -opleiding in hun land, waaronder 25 % die het daar sterk mee eens is en 50 % die het er doorgaans mee eens zijn.<text:note text:id="ftn37" text:note-class="footnote"><text:note-citation>37</text:note-citation><text:note-body><text:p text:style-name="P13">QB9.3. Vertel me in hoeverre u het eens of oneens bent met elk van de volgende stellingen: In (ONS LAND) heeft het algemeen onderwijs in het hoger secundair onderwijs een positiever imago dan het initieel beroepsonderwijs. </text:p></text:note-body></text:note> Eén op de vijf (19%) is het daar niet mee eens, terwijl 6% het niet weet. </text:p>
        <text:p text:style-name="P25">Deze resultaten zijn stabiel in vergelijking met die in 2016. Uit de Cedefop-enquête van 2016 (EU28) bleek dat 74 % het ermee eens was dat algemeen onderwijs een positiever imago had dan beroepsonderwijs.<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nl/tools/opinion-survey-on-vet?visualisation=MAP&amp;topic=group2&amp;question=Q21T2__Q&amp;answer=Q21T2_A1&amp;subset=EducationLevel&amp;subsetVal=All&amp;country=AT&amp;countryB=EU28</text:span></text:a><text:span text:style-name="T55"> De formulering van de vraag wijkt af van de huidige enquête. Vraag 21.3: "In hoeverre bent u het eens of oneens met elk van de volgende stellingen? - In uw land heeft het algemeen onderwijs een positiever imago dan het beroepsonderwijs". </text:span></text:p></text:note-body></text:note> </text:p>
        <text:p text:style-name="P25"><draw:g text:anchor-type="paragraph" draw:z-index="32" draw:name="Forme30" draw:style-name="gr1"><draw:frame draw:style-name="gr227" draw:text-style-name="P100"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100" svg:width="14.098cm" svg:height="0.959cm" svg:x="0.589cm" svg:y="10.945cm"><draw:image xlink:href="Pictures/100000000000022300000022902E68B765C34830.png" xlink:type="simple" xlink:show="embed" xlink:actuate="onLoad" draw:mime-type="image/png"><text:p/></draw:image></draw:frame><draw:frame draw:style-name="gr229" draw:text-style-name="P102" svg:width="2.925cm" svg:height="0.902cm" svg:x="1.05cm" svg:y="11.118cm"><draw:text-box><text:p text:style-name="P106"><text:span text:style-name="T60">Helemaal mee eens</text:span></text:p></draw:text-box></draw:frame><draw:frame draw:style-name="gr230" draw:text-style-name="P102" svg:width="2.857cm" svg:height="0.902cm" svg:x="4.059cm" svg:y="11.097cm"><draw:text-box><text:p text:style-name="P106"><text:span text:style-name="T60">De neiging om het eens te zijn</text:span></text:p></draw:text-box></draw:frame><draw:frame draw:style-name="gr231" draw:text-style-name="P102" svg:width="3.282cm" svg:height="0.902cm" svg:x="7.241cm" svg:y="11.139cm"><draw:text-box><text:p text:style-name="P106"><text:span text:style-name="T60">De neiging om het oneens te zijn</text:span></text:p></draw:text-box></draw:frame><draw:frame draw:style-name="gr232" draw:text-style-name="P102" svg:width="3.483cm" svg:height="0.902cm" svg:x="10.871cm" svg:y="11.099cm"><draw:text-box><text:p text:style-name="P106"><text:span text:style-name="T60">Helemaal niet mee eens</text:span></text:p></draw:text-box></draw:frame><draw:frame draw:style-name="gr233" draw:text-style-name="P102" svg:width="2.52cm" svg:height="0.687cm" svg:x="14.591cm" svg:y="11.099cm"><draw:text-box><text:p text:style-name="P106"><text:span text:style-name="T60">Weet ik niet</text:span></text:p></draw:text-box></draw:frame></draw:g><draw:frame draw:style-name="gr234" draw:text-style-name="P102" svg:width="16.749cm" svg:height="1.227cm" svg:x="0.127cm" svg:y="2.117cm"><draw:text-box><text:p text:style-name="P101"><text:span text:style-name="T60">QB9.3. Vertel me in hoeverre u het eens of oneens bent met elk van de volgende stellingen: - In (ONS LAND) algemeen onderwijs op hoger secundair niveau heeft een </text:span></text:p><text:p text:style-name="P101"><text:span text:style-name="T60">positiever imago man initieel beroepsonderwijs (%)</text:span></text:p></draw:text-box></draw:frame></draw:g><draw:g text:anchor-type="paragraph" draw:z-index="31" draw:name="Forme29" draw:style-name="gr1"><draw:frame draw:style-name="gr235" draw:text-style-name="P100" svg:width="4.047cm" svg:height="4.426cm" svg:x="11.128cm" svg:y="-4.65cm"><draw:image xlink:href="Pictures/10000000000001E00000020D1D5D0BC0326BEAD4.png" xlink:type="simple" xlink:show="embed" xlink:actuate="onLoad" draw:mime-type="image/png"><text:p/></draw:image></draw:frame><draw:frame draw:style-name="gr236" draw:text-style-name="P102" svg:width="8.755cm" svg:height="1.551cm" svg:x="8.92cm" svg:y="-6.71cm"><draw:text-box><text:p text:style-name="P101"><text:span text:style-name="T60">QB9.3: Vertel me in hoeverre u het eens of oneens bent met elk van de volgende stellingen: - In (ONS LAND) heeft het algemeen onderwijs op het niveau van het hoger secundair onderwijs een positiever imago dan het initieel beroepsonderwijs (EU27) (%) </text:span></text:p></draw:text-box></draw:frame><draw:frame draw:style-name="gr237" draw:text-style-name="P102" svg:width="2.92cm" svg:height="0.578cm" svg:x="11.897cm" svg:y="-5.227cm"><draw:text-box><text:p text:style-name="P101"><text:span text:style-name="T60">Ik weet het niet 6</text:span></text:p></draw:text-box></draw:frame><draw:frame draw:style-name="gr238" draw:text-style-name="P102" svg:width="2.946cm" svg:height="0.902cm" svg:x="9.555cm" svg:y="-4.734cm"><draw:text-box><text:p text:style-name="P101"><text:span text:style-name="T60">Helemaal niet mee eens 3</text:span></text:p></draw:text-box></draw:frame><draw:frame draw:style-name="gr239" draw:text-style-name="P105" svg:width="2.329cm" svg:height="0.902cm" svg:x="9.165cm" svg:y="-3.948cm"><draw:text-box><text:p text:style-name="P104"><text:span text:style-name="T60">Niet mee eens 16</text:span></text:p></draw:text-box></draw:frame><draw:frame draw:style-name="gr240" draw:text-style-name="P102" svg:width="3.768cm" svg:height="0.578cm" svg:x="11.34cm" svg:y="-0.159cm"><draw:text-box><text:p text:style-name="P101"><text:span text:style-name="T60">Ik ben het eens met 50</text:span></text:p></draw:text-box></draw:frame><draw:frame draw:style-name="gr241" draw:text-style-name="P102" svg:width="2.493cm" svg:height="0.902cm" svg:x="14.131cm" svg:y="-4.779cm"><draw:text-box><text:p text:style-name="P101"><text:span text:style-name="T60">Helemaal mee eens 25</text:span></text:p></draw:text-box></draw:frame></draw:g>In de huidige enquête is een meerderheid van de respondenten in alle lidstaten van mening dat algemeen onderwijs in hun land een positiever imago heeft dan beroepsonderwijs en -opleiding. De resultaten verschillen echter van lidstaat tot lidstaat, met de hoogste mate van overeenstemming met deze verklaring in Zweden (91%), Denemarken en Finland (beide 88%) en Cyprus (85%). De laagste niveaus worden geregistreerd in Tsjechië (62%), Letland (64%) en Roemenië (66%). </text:p>
        <text:p text:style-name="P25">In 17 lidstaten zegt ten minste driekwart van de respondenten dat algemeen onderwijs in het hoger secundair onderwijs in hun land een positiever imago heeft dan beroepsonderwijs en -opleiding. </text:p>
        <text:p text:style-name="P33"><office:annotation loext:resolved="false"><dc:creator>Pierre Dieumegard</dc:creator><dc:date>2026-08-13T08:34:49.039000000</dc:date><text:p text:style-name="P99"><text:span text:style-name="T59">(paψo aldonita)</text:span></text:p></office:annotation>De mate waarin respondenten het erover eens zijn dat het algemeen hoger secundair onderwijs een positiever beeld heeft dan beroepsonderwijs en -opleiding, verschilt als volgt per sociaaldemografische en attitudinale factoren.</text:p>
        <text:p text:style-name="P25">■ Er zijn enkele opmerkelijke verschillen tussen sociaal-professionele categorieën: 83 % van de studenten is van mening dat het algemeen hoger secundair onderwijs een positiever beeld heeft dan beroepsonderwijs en -opleiding, tegenover 71 % van de huisbewoners.</text:p>
        <text:p text:style-name="P25">■ Per leeftijd aan het einde van het onderwijs zijn respondenten die het onderwijs op de leeftijd van 20 jaar of ouder hebben afgerond, het meest geneigd het eens te zijn (79%), vergeleken met 73% onder degenen die tussen de 16 en 19 jaar zijn geëindigd en 68% onder degenen die 15 jaar of jonger zijn geëindigd.</text:p>
        <text:p text:style-name="P25">■ Respondenten van 15-24 jaar zijn ook het meest geneigd te geloven dat het algemeen secundair onderwijs een positiever beeld heeft (79%), vergeleken met 72% van de 55-plussers.</text:p>
        <text:p text:style-name="P25">■ Respondenten die zich bewust zijn van de effecten van het actief sturen van studenten in bepaalde (vaak gendergerelateerde) richtingen en de impact van stigmatisering in het onderwijs, zijn het er veel eerder over eens dat het algemeen secundair onderwijs een positiever imago heeft dan beroepsonderwijs en -opleiding. Dit patroon is het duidelijkst onder degenen die geloven: dat vrouwen gericht zijn op algemeen onderwijs, zelfs als ze geïnteresseerd zijn in technische vakken (81% versus 64%) ; dat leerkrachten gendervooroordelen niet adequaat aanpakken (82 % tegenover 70 %); dat gezinnen, leeftijdsgenoten en sociale media stereotypen versterken (81 % tegenover 65 %); en dat mannen in zorgsectoren voor beroepsonderwijs en -opleiding met stigma worden geconfronteerd (82% versus 69%).</text:p>
        <text:p text:style-name="P25">■ Respondenten die algemeen secundair onderwijs zouden aanbevelen, zijn het er eerder over eens dat het een positiever imago heeft dan beroepsonderwijs en -opleiding (82%) in vergelijking met degenen die beroepsonderwijs zouden aanbevelen (72%).</text:p>
        <text:p text:style-name="P25">■ Deze opvatting komt vaker voor bij respondenten die begeleiding door leerkrachten of schoolbegeleiders (80% versus 73%) of slechte schoolprestaties aanvoeren als factoren die van invloed zijn op de keuze van beroepsonderwijs en -opleiding (80% versus 73%). Er zijn kleinere lacunes voor advies van ouders (77 % tegenover 74 %) en de noodzaak om snel geld te verdienen (76 % tegenover 74 %). Het effect van sociale media op de keuze van beroepsonderwijs en -opleiding lijkt dit resultaat niet te beïnvloeden (75% in beide groepen).</text:p>
        <text:p text:style-name="P25">■ Er zijn geen verschillen naar geslacht of naar eerdere deelname aan beroepsonderwijs en -opleiding.</text:p>
        <text:p text:style-name="P25"/>
        <text:p text:style-name="P32"><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9">QB9.3 Gelieve mij te vertellen in hoeverre u het eens of oneens bent met elk van de volgende stellingen: In (ONS LAND) heeft het algemeen onderwijs op het niveau van het hoger secundair onderwijs een positiever imago dan het initieel beroepsonderwijs (%-EU)</text:p>
            </table:table-cell>
            <table:covered-table-cell/>
            <table:covered-table-cell/>
            <table:covered-table-cell/>
          </table:table-row>
          <table:table-row>
            <table:table-cell table:style-name="Tableau17.A1" office:value-type="string">
              <text:p text:style-name="P81"/>
            </table:table-cell>
            <table:table-cell table:style-name="Tableau17.A1" office:value-type="string">
              <text:p text:style-name="P84">Totaal 'Akkoord'</text:p>
            </table:table-cell>
            <table:table-cell table:style-name="Tableau17.A1" office:value-type="string">
              <text:p text:style-name="P84">Totaal 'Niet mee eens' </text:p>
            </table:table-cell>
            <table:table-cell table:style-name="Tableau17.A1" office:value-type="string">
              <text:p text:style-name="P84">Ik weet het niet</text:p>
            </table:table-cell>
          </table:table-row>
          <table:table-row>
            <table:table-cell table:style-name="Tableau17.A1" office:value-type="string">
              <text:p text:style-name="P89">EU27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Geslacht</text:p>
            </table:table-cell>
            <table:covered-table-cell/>
            <table:covered-table-cell/>
            <table:covered-table-cell/>
          </table:table-row>
          <table:table-row>
            <table:table-cell table:style-name="Tableau17.A1" office:value-type="string">
              <text:p text:style-name="P89">Man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Vrouw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Leeftijd</text:p>
            </table:table-cell>
            <table:covered-table-cell/>
            <table:covered-table-cell/>
            <table:covered-table-cell/>
          </table:table-row>
          <table:table-row>
            <table:table-cell table:style-name="Tableau17.A1" office:value-type="string">
              <text:p text:style-name="P89">15-24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25-39 </text:p>
            </table:table-cell>
            <table:table-cell table:style-name="Tableau17.B3" office:value-type="float" office:value="78">
              <text:p text:style-name="P93">78</text:p>
            </table:table-cell>
            <table:table-cell table:style-name="Tableau17.B3" office:value-type="float" office:value="18">
              <text:p text:style-name="P93">18</text:p>
            </table:table-cell>
            <table:table-cell table:style-name="Tableau17.B3" office:value-type="float" office:value="4">
              <text:p text:style-name="P93">4</text:p>
            </table:table-cell>
          </table:table-row>
          <table:table-row>
            <table:table-cell table:style-name="Tableau17.A1" office:value-type="string">
              <text:p text:style-name="P89">40-54 </text:p>
            </table:table-cell>
            <table:table-cell table:style-name="Tableau17.B3" office:value-type="float" office:value="74">
              <text:p text:style-name="P93">74</text:p>
            </table:table-cell>
            <table:table-cell table:style-name="Tableau17.B3" office:value-type="float" office:value="20">
              <text:p text:style-name="P93">20</text:p>
            </table:table-cell>
            <table:table-cell table:style-name="Tableau17.B3" office:value-type="float" office:value="6">
              <text:p text:style-name="P93">6</text:p>
            </table:table-cell>
          </table:table-row>
          <table:table-row>
            <table:table-cell table:style-name="Tableau17.A1" office:value-type="string">
              <text:p text:style-name="P89">&gt;=55</text:p>
            </table:table-cell>
            <table:table-cell table:style-name="Tableau17.B3" office:value-type="float" office:value="72">
              <text:p text:style-name="P93">72</text:p>
            </table:table-cell>
            <table:table-cell table:style-name="Tableau17.B3" office:value-type="float" office:value="19">
              <text:p text:style-name="P93">19</text:p>
            </table:table-cell>
            <table:table-cell table:style-name="Tableau17.B3" office:value-type="float" office:value="9">
              <text:p text:style-name="P93">9</text:p>
            </table:table-cell>
          </table:table-row>
          <table:table-row>
            <table:table-cell table:style-name="Tableau17.A4" table:number-columns-spanned="4" office:value-type="string">
              <text:p text:style-name="P59">Onderwijs (Einde van)</text:p>
            </table:table-cell>
            <table:covered-table-cell/>
            <table:covered-table-cell/>
            <table:covered-table-cell/>
          </table:table-row>
          <table:table-row>
            <table:table-cell table:style-name="Tableau17.A1" office:value-type="string">
              <text:p text:style-name="P89">&lt;=-15</text:p>
            </table:table-cell>
            <table:table-cell table:style-name="Tableau17.B3" office:value-type="float" office:value="68">
              <text:p text:style-name="P93">68</text:p>
            </table:table-cell>
            <table:table-cell table:style-name="Tableau17.B3" office:value-type="float" office:value="19">
              <text:p text:style-name="P93">19</text:p>
            </table:table-cell>
            <table:table-cell table:style-name="Tableau17.B3" office:value-type="float" office:value="13">
              <text:p text:style-name="P93">13</text:p>
            </table:table-cell>
          </table:table-row>
          <table:table-row>
            <table:table-cell table:style-name="Tableau17.A1" office:value-type="string">
              <text:p text:style-name="P89">16-19 </text:p>
            </table:table-cell>
            <table:table-cell table:style-name="Tableau17.B3" office:value-type="float" office:value="73">
              <text:p text:style-name="P93">73</text:p>
            </table:table-cell>
            <table:table-cell table:style-name="Tableau17.B3" office:value-type="float" office:value="21">
              <text:p text:style-name="P93">21</text:p>
            </table:table-cell>
            <table:table-cell table:style-name="Tableau17.B3" office:value-type="float" office:value="6">
              <text:p text:style-name="P93">6</text:p>
            </table:table-cell>
          </table:table-row>
          <table:table-row>
            <table:table-cell table:style-name="Tableau17.A1" office:value-type="string">
              <text:p text:style-name="P89">&gt;=20</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Nog steeds aan het studeren </text:p>
            </table:table-cell>
            <table:table-cell table:style-name="Tableau17.B3" office:value-type="float" office:value="81">
              <text:p text:style-name="P93">81</text:p>
            </table:table-cell>
            <table:table-cell table:style-name="Tableau17.B3" office:value-type="float" office:value="15">
              <text:p text:style-name="P93">15</text:p>
            </table:table-cell>
            <table:table-cell table:style-name="Tableau17.B3" office:value-type="float" office:value="4">
              <text:p text:style-name="P93">4</text:p>
            </table:table-cell>
          </table:table-row>
          <table:table-row>
            <table:table-cell table:style-name="Tableau17.A4" table:number-columns-spanned="4" office:value-type="string">
              <text:p text:style-name="P59">Sociaal-professionele categorie</text:p>
            </table:table-cell>
            <table:covered-table-cell/>
            <table:covered-table-cell/>
            <table:covered-table-cell/>
          </table:table-row>
          <table:table-row>
            <table:table-cell table:style-name="Tableau17.A1" office:value-type="string">
              <text:p text:style-name="P89">Zelfstandigen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Managers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Andere witte halsbanden </text:p>
            </table:table-cell>
            <table:table-cell table:style-name="Tableau17.B3" office:value-type="float" office:value="78">
              <text:p text:style-name="P93">78</text:p>
            </table:table-cell>
            <table:table-cell table:style-name="Tableau17.B3" office:value-type="float" office:value="17">
              <text:p text:style-name="P93">17</text:p>
            </table:table-cell>
            <table:table-cell table:style-name="Tableau17.B3" office:value-type="float" office:value="5">
              <text:p text:style-name="P93">5</text:p>
            </table:table-cell>
          </table:table-row>
          <table:table-row>
            <table:table-cell table:style-name="Tableau17.A1" office:value-type="string">
              <text:p text:style-name="P89">Handarbeiders </text:p>
            </table:table-cell>
            <table:table-cell table:style-name="Tableau17.B3" office:value-type="float" office:value="73">
              <text:p text:style-name="P93">73</text:p>
            </table:table-cell>
            <table:table-cell table:style-name="Tableau17.B3" office:value-type="float" office:value="22">
              <text:p text:style-name="P93">22</text:p>
            </table:table-cell>
            <table:table-cell table:style-name="Tableau17.B3" office:value-type="float" office:value="5">
              <text:p text:style-name="P93">5</text:p>
            </table:table-cell>
          </table:table-row>
          <table:table-row>
            <table:table-cell table:style-name="Tableau17.A1" office:value-type="string">
              <text:p text:style-name="P89">Huis personen </text:p>
            </table:table-cell>
            <table:table-cell table:style-name="Tableau17.B3" office:value-type="float" office:value="71">
              <text:p text:style-name="P93">71</text:p>
            </table:table-cell>
            <table:table-cell table:style-name="Tableau17.B3" office:value-type="float" office:value="23">
              <text:p text:style-name="P93">23</text:p>
            </table:table-cell>
            <table:table-cell table:style-name="Tableau17.B3" office:value-type="float" office:value="6">
              <text:p text:style-name="P93">6</text:p>
            </table:table-cell>
          </table:table-row>
          <table:table-row>
            <table:table-cell table:style-name="Tableau17.A1" office:value-type="string">
              <text:p text:style-name="P89">Werklozen </text:p>
            </table:table-cell>
            <table:table-cell table:style-name="Tableau17.B3" office:value-type="float" office:value="75">
              <text:p text:style-name="P93">75</text:p>
            </table:table-cell>
            <table:table-cell table:style-name="Tableau17.B3" office:value-type="float" office:value="18">
              <text:p text:style-name="P93">18</text:p>
            </table:table-cell>
            <table:table-cell table:style-name="Tableau17.B3" office:value-type="float" office:value="7">
              <text:p text:style-name="P93">7</text:p>
            </table:table-cell>
          </table:table-row>
          <table:table-row>
            <table:table-cell table:style-name="Tableau17.A1" office:value-type="string">
              <text:p text:style-name="P89">Gepensioneerd </text:p>
            </table:table-cell>
            <table:table-cell table:style-name="Tableau17.B3" office:value-type="float" office:value="72">
              <text:p text:style-name="P93">72</text:p>
            </table:table-cell>
            <table:table-cell table:style-name="Tableau17.B3" office:value-type="float" office:value="18">
              <text:p text:style-name="P93">18</text:p>
            </table:table-cell>
            <table:table-cell table:style-name="Tableau17.B3" office:value-type="float" office:value="10">
              <text:p text:style-name="P93">10</text:p>
            </table:table-cell>
          </table:table-row>
          <table:table-row>
            <table:table-cell table:style-name="Tableau17.A1" office:value-type="string">
              <text:p text:style-name="P89">Studenten </text:p>
            </table:table-cell>
            <table:table-cell table:style-name="Tableau17.B3" office:value-type="float" office:value="83">
              <text:p text:style-name="P93">83</text:p>
            </table:table-cell>
            <table:table-cell table:style-name="Tableau17.B3" office:value-type="float" office:value="14">
              <text:p text:style-name="P93">14</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Subjectieve verstedelijking</text:p>
            </table:table-cell>
            <table:covered-table-cell/>
            <table:covered-table-cell/>
            <table:covered-table-cell/>
          </table:table-row>
          <table:table-row>
            <table:table-cell table:style-name="Tableau17.A1" office:value-type="string">
              <text:p text:style-name="P89">Landelijk gebied of dorp </text:p>
            </table:table-cell>
            <table:table-cell table:style-name="Tableau17.B3" office:value-type="float" office:value="71">
              <text:p text:style-name="P93">71</text:p>
            </table:table-cell>
            <table:table-cell table:style-name="Tableau17.B3" office:value-type="float" office:value="21">
              <text:p text:style-name="P93">21</text:p>
            </table:table-cell>
            <table:table-cell table:style-name="Tableau17.B3" office:value-type="float" office:value="8">
              <text:p text:style-name="P93">8</text:p>
            </table:table-cell>
          </table:table-row>
          <table:table-row>
            <table:table-cell table:style-name="Tableau17.A1" office:value-type="string">
              <text:p text:style-name="P89">Kleine of middelgrote stad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Grote stad </text:p>
            </table:table-cell>
            <table:table-cell table:style-name="Tableau17.B3" office:value-type="float" office:value="79">
              <text:p text:style-name="P93">79</text:p>
            </table:table-cell>
            <table:table-cell table:style-name="Tableau17.B3" office:value-type="float" office:value="16">
              <text:p text:style-name="P93">16</text:p>
            </table:table-cell>
            <table:table-cell table:style-name="Tableau17.B3" office:value-type="float" office:value="5">
              <text:p text:style-name="P93">5</text:p>
            </table:table-cell>
          </table:table-row>
          <table:table-row>
            <table:table-cell table:style-name="Tableau17.A4" table:number-columns-spanned="4" office:value-type="string">
              <text:p text:style-name="P59">Perceptie van IVET in (ons land)</text:p>
            </table:table-cell>
            <table:covered-table-cell/>
            <table:covered-table-cell/>
            <table:covered-table-cell/>
          </table:table-row>
          <table:table-row>
            <table:table-cell table:style-name="Tableau17.A1" office:value-type="string">
              <text:p text:style-name="P89">Positief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Negatief </text:p>
            </table:table-cell>
            <table:table-cell table:style-name="Tableau17.B3" office:value-type="float" office:value="78">
              <text:p text:style-name="P93">78</text:p>
            </table:table-cell>
            <table:table-cell table:style-name="Tableau17.B3" office:value-type="float" office:value="19">
              <text:p text:style-name="P93">19</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7.A1" office:value-type="string">
              <text:p text:style-name="P89">Ja </text:p>
            </table:table-cell>
            <table:table-cell table:style-name="Tableau17.B3" office:value-type="float" office:value="75">
              <text:p text:style-name="P93">75</text:p>
            </table:table-cell>
            <table:table-cell table:style-name="Tableau17.B3" office:value-type="float" office:value="20">
              <text:p text:style-name="P93">20</text:p>
            </table:table-cell>
            <table:table-cell table:style-name="Tableau17.B3" office:value-type="float" office:value="5">
              <text:p text:style-name="P93">5</text:p>
            </table:table-cell>
          </table:table-row>
          <table:table-row>
            <table:table-cell table:style-name="Tableau17.A1" office:value-type="string">
              <text:p text:style-name="P89">Nee </text:p>
            </table:table-cell>
            <table:table-cell table:style-name="Tableau17.B3" office:value-type="float" office:value="76">
              <text:p text:style-name="P93">76</text:p>
            </table:table-cell>
            <table:table-cell table:style-name="Tableau17.B3" office:value-type="float" office:value="17">
              <text:p text:style-name="P93">17</text:p>
            </table:table-cell>
            <table:table-cell table:style-name="Tableau17.B3" office:value-type="float" office:value="7">
              <text:p text:style-name="P93">7</text:p>
            </table:table-cell>
          </table:table-row>
        </table:table>
        <text:p text:style-name="P25"/>
        <text:p text:style-name="P52">Een grote meerderheid van de EU-burgers zegt dat studenten met hogere academische prestaties vaak worden aangemoedigd om algemeen onderwijs te volgen in plaats van beroepsonderwijs en -opleiding. </text:p>
        <text:p text:style-name="P25">In de hele Europese Unie is 82 % van mening dat studenten met hogere academische prestaties vaak worden aangemoedigd om in het hoger secundair onderwijs algemeen onderwijs te volgen in plaats van beroepsonderwijs<text:note text:id="ftn39" text:note-class="footnote"><text:note-citation>39</text:note-citation><text:note-body><text:p text:style-name="P13">QB9.2. Vertel me in hoeverre u het eens of oneens bent met elk van de volgende stellingen: Studenten met hogere academische prestaties worden vaak aangemoedigd, op het niveau van het hoger secundair onderwijs, om algemeen onderwijs te volgen in plaats van initieel beroepsonderwijs. </text:p></text:note-body></text:note> en -opleiding. Ongeveer een op de tien respondenten is het daar niet mee eens (11%), terwijl 7% het niet weet. </text:p>
        <text:p text:style-name="P25">De meningen verschillen van lidstaat tot lidstaat, met de hoogste mate van overeenstemming in Zweden (93%), Griekenland (91%) en Denemarken (90%). Overeenstemming is echter wijdverbreid, zelfs in de landen met de laagste niveaus van overeenstemming: Tsjechië (69 %), Bulgarije (71 %) en Roemenië (73 %). </text:p>
        <text:p text:style-name="P25"><draw:g text:anchor-type="paragraph" draw:z-index="33" draw:name="Forme31" draw:style-name="gr1"><draw:frame draw:style-name="gr220" draw:text-style-name="P100" svg:width="5.111cm" svg:height="5.495cm" svg:x="10.813cm" svg:y="-3.018cm"><draw:image xlink:href="Pictures/10000000000001CF000001F297DCCCC5D0CD5955.png" xlink:type="simple" xlink:show="embed" xlink:actuate="onLoad" draw:mime-type="image/png"><text:p/></draw:image></draw:frame><draw:frame draw:style-name="gr221" draw:text-style-name="P102" svg:width="8.185cm" svg:height="1.876cm" svg:x="8.904cm" svg:y="-5.606cm"><draw:text-box><text:p text:style-name="P101"><text:span text:style-name="T60">QB 9.2: Vertel me in hoeverre u het eens of oneens bent met elk van de volgende stellingen: - Studenten met hogere academische prestaties worden vaak aangemoedigd om in het hoger secundair onderwijs algemeen onderwijs te volgen in plaats van initieel beroepsonderwijs (EU27) (%) </text:span></text:p></draw:text-box></draw:frame><draw:frame draw:style-name="gr222" draw:text-style-name="P102" svg:width="2.14cm" svg:height="0.902cm" svg:x="12.028cm" svg:y="-3.549cm"><draw:text-box><text:p text:style-name="P101"><text:span text:style-name="T60">Weet ik niet 7</text:span></text:p></draw:text-box></draw:frame><draw:frame draw:style-name="gr223" draw:text-style-name="P105" svg:width="2.174cm" svg:height="1.227cm" svg:x="10.172cm" svg:y="-3.212cm"><draw:text-box><text:p text:style-name="P104"><text:span text:style-name="T60">Helemaal niet mee eens 2</text:span></text:p></draw:text-box></draw:frame><draw:frame draw:style-name="gr224" draw:text-style-name="P105" svg:width="2.574cm" svg:height="0.902cm" svg:x="8.939cm" svg:y="-2.36cm"><draw:text-box><text:p text:style-name="P104"><text:span text:style-name="T60">Niet mee eens 9</text:span></text:p></draw:text-box></draw:frame><draw:frame draw:style-name="gr225" draw:text-style-name="P105" svg:width="2.107cm" svg:height="1.227cm" svg:x="10.227cm" svg:y="2.139cm"><draw:text-box><text:p text:style-name="P104"><text:span text:style-name="T60">Ik ben het met je eens 48</text:span></text:p></draw:text-box></draw:frame><draw:frame draw:style-name="gr226" draw:text-style-name="P102" svg:width="1.821cm" svg:height="1.227cm" svg:x="15.402cm" svg:y="-2.406cm"><draw:text-box><text:p text:style-name="P101"><text:span text:style-name="T60">Helemaal mee eens 34</text:span></text:p></draw:text-box></draw:frame></draw:g><text:s/></text:p>
        <text:p text:style-name="P33">De mate waarin respondenten het erover eens zijn dat studenten met hogere academische prestaties vaak worden aangemoedigd om algemeen onderwijs te volgen in plaats van beroepsonderwijs en -opleiding, verschilt als volgt per sociaaldemografische en attitudinale factoren. </text:p>
        <text:p text:style-name="P53">■ Respondenten die nog studeren en degenen die hun opleiding op de leeftijd van 20 jaar of ouder hebben afgerond, zijn het er waarschijnlijk mee eens dat studenten met hogere academische prestaties vaak worden aangemoedigd om algemeen onderwijs te volgen in plaats van beroepsonderwijs en -opleiding (87%-86%). Dit cijfer staat op 76% onder degenen die het onderwijs in de leeftijd van 15 jaar of jonger hebben afgerond. </text:p>
        <text:p text:style-name="P53">■ Er zijn enkele verschillen tussen sociaal-professionele categorieën: managers (88%) en studenten (87%) zijn het vaker dan andere beroepscategorieën (79-84%) eens met deze verklaring. </text:p>
        <text:p text:style-name="P53">■ Respondenten in de leeftijdsgroepen 15-24 en 25-39 jaar (84-85%) zijn het meest geneigd te geloven dat studenten met hogere academische prestaties worden aangemoedigd tot algemeen onderwijs. Dit cijfer daalt tot 80% onder 55-plussers. </text:p>
        <text:p text:style-name="P53">■ De instemming met deze stelling is groter onder degenen die de begeleiding van leerkrachten en de noodzaak om snel geld te verdienen als belangrijke factoren bij het kiezen van beroepsonderwijs en -opleiding zien (respectievelijk 87 % tegenover 81 % en 86 % tegenover 79 %). Het effect van sociale media op de keuze van beroepsonderwijs en -opleiding lijkt geen invloed te hebben op de mate van overeenstemming (83% in beide groepen). </text:p>
        <text:p text:style-name="P53">■ Respondenten die van mening zijn dat slechte cijfers - een ander aspect van schoolprestaties - een factor zijn die de keuze voor beroepsonderwijs en -opleiding beïnvloedt, zijn het iets meer eens met de stelling (87%) dan degenen die dat niet doen (81%). </text:p>
        <text:p text:style-name="P53">■ Er zijn geen verschillen naar geslacht. </text:p>
        <text:p text:style-name="P25"/>
        <text:p text:style-name="P32"/>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9">QB9.2 Gelieve mij te vertellen in hoeverre u het eens of oneens bent met elk van de volgende stellingen: Studenten met hogere academische prestaties worden vaak aangemoedigd om in het hoger secundair onderwijs algemeen onderwijs te volgen in plaats van initieel beroepsonderwijs (%-EU)</text:p>
            </table:table-cell>
            <table:covered-table-cell/>
            <table:covered-table-cell/>
            <table:covered-table-cell/>
          </table:table-row>
          <table:table-row>
            <table:table-cell table:style-name="Tableau18.A1" office:value-type="string">
              <text:p text:style-name="P81"/>
            </table:table-cell>
            <table:table-cell table:style-name="Tableau18.A1" office:value-type="string">
              <text:p text:style-name="P84">Totaal 'Akkoord'</text:p>
            </table:table-cell>
            <table:table-cell table:style-name="Tableau18.A1" office:value-type="string">
              <text:p text:style-name="P84">Totaal 'Niet mee eens' </text:p>
            </table:table-cell>
            <table:table-cell table:style-name="Tableau18.A1" office:value-type="string">
              <text:p text:style-name="P84">Ik weet het niet</text:p>
            </table:table-cell>
          </table:table-row>
          <table:table-row>
            <table:table-cell table:style-name="Tableau18.A1" office:value-type="string">
              <text:p text:style-name="P89">EU27 </text:p>
            </table:table-cell>
            <table:table-cell table:style-name="Tableau18.B3" office:value-type="float" office:value="82">
              <text:p text:style-name="P84">82</text:p>
            </table:table-cell>
            <table:table-cell table:style-name="Tableau18.B3" office:value-type="float" office:value="11">
              <text:p text:style-name="P84">11</text:p>
            </table:table-cell>
            <table:table-cell table:style-name="Tableau18.B3" office:value-type="float" office:value="7">
              <text:p text:style-name="P84">7</text:p>
            </table:table-cell>
          </table:table-row>
          <table:table-row>
            <table:table-cell table:style-name="Tableau18.A4" table:number-columns-spanned="4" office:value-type="string">
              <text:p text:style-name="P59">Geslacht</text:p>
            </table:table-cell>
            <table:covered-table-cell/>
            <table:covered-table-cell/>
            <table:covered-table-cell/>
          </table:table-row>
          <table:table-row>
            <table:table-cell table:style-name="Tableau18.A1" office:value-type="string">
              <text:p text:style-name="P89">Man </text:p>
            </table:table-cell>
            <table:table-cell table:style-name="Tableau18.B3" office:value-type="float" office:value="81">
              <text:p text:style-name="P84">81</text:p>
            </table:table-cell>
            <table:table-cell table:style-name="Tableau18.B3" office:value-type="float" office:value="12">
              <text:p text:style-name="P84">12</text:p>
            </table:table-cell>
            <table:table-cell table:style-name="Tableau18.B3" office:value-type="float" office:value="7">
              <text:p text:style-name="P84">7</text:p>
            </table:table-cell>
          </table:table-row>
          <table:table-row>
            <table:table-cell table:style-name="Tableau18.A1" office:value-type="string">
              <text:p text:style-name="P89">Vrouw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Leeftijd</text:p>
            </table:table-cell>
            <table:covered-table-cell/>
            <table:covered-table-cell/>
            <table:covered-table-cell/>
          </table:table-row>
          <table:table-row>
            <table:table-cell table:style-name="Tableau18.A1" office:value-type="string">
              <text:p text:style-name="P89">15-24 </text:p>
            </table:table-cell>
            <table:table-cell table:style-name="Tableau18.B3" office:value-type="float" office:value="84">
              <text:p text:style-name="P84">84</text:p>
            </table:table-cell>
            <table:table-cell table:style-name="Tableau18.B3" office:value-type="float" office:value="13">
              <text:p text:style-name="P84">13</text:p>
            </table:table-cell>
            <table:table-cell table:style-name="Tableau18.B3" office:value-type="float" office:value="3">
              <text:p text:style-name="P84">3</text:p>
            </table:table-cell>
          </table:table-row>
          <table:table-row>
            <table:table-cell table:style-name="Tableau18.A1" office:value-type="string">
              <text:p text:style-name="P89">25-39 </text:p>
            </table:table-cell>
            <table:table-cell table:style-name="Tableau18.B3" office:value-type="float" office:value="85">
              <text:p text:style-name="P84">85</text:p>
            </table:table-cell>
            <table:table-cell table:style-name="Tableau18.B3" office:value-type="float" office:value="11">
              <text:p text:style-name="P84">11</text:p>
            </table:table-cell>
            <table:table-cell table:style-name="Tableau18.B3" office:value-type="float" office:value="4">
              <text:p text:style-name="P84">4</text:p>
            </table:table-cell>
          </table:table-row>
          <table:table-row>
            <table:table-cell table:style-name="Tableau18.A1" office:value-type="string">
              <text:p text:style-name="P89">40-54 </text:p>
            </table:table-cell>
            <table:table-cell table:style-name="Tableau18.B3" office:value-type="float" office:value="82">
              <text:p text:style-name="P84">82</text:p>
            </table:table-cell>
            <table:table-cell table:style-name="Tableau18.B3" office:value-type="float" office:value="12">
              <text:p text:style-name="P84">12</text:p>
            </table:table-cell>
            <table:table-cell table:style-name="Tableau18.B3" office:value-type="float" office:value="6">
              <text:p text:style-name="P84">6</text:p>
            </table:table-cell>
          </table:table-row>
          <table:table-row>
            <table:table-cell table:style-name="Tableau18.A1" office:value-type="string">
              <text:p text:style-name="P89">&gt;=55</text:p>
            </table:table-cell>
            <table:table-cell table:style-name="Tableau18.B3" office:value-type="float" office:value="80">
              <text:p text:style-name="P84">80</text:p>
            </table:table-cell>
            <table:table-cell table:style-name="Tableau18.B3" office:value-type="float" office:value="11">
              <text:p text:style-name="P84">11</text:p>
            </table:table-cell>
            <table:table-cell table:style-name="Tableau18.B3" office:value-type="float" office:value="9">
              <text:p text:style-name="P84">9</text:p>
            </table:table-cell>
          </table:table-row>
          <table:table-row>
            <table:table-cell table:style-name="Tableau18.A4" table:number-columns-spanned="4" office:value-type="string">
              <text:p text:style-name="P59">Onderwijs (Einde van)</text:p>
            </table:table-cell>
            <table:covered-table-cell/>
            <table:covered-table-cell/>
            <table:covered-table-cell/>
          </table:table-row>
          <table:table-row>
            <table:table-cell table:style-name="Tableau18.A1" office:value-type="string">
              <text:p text:style-name="P89">&lt;=-15</text:p>
            </table:table-cell>
            <table:table-cell table:style-name="Tableau18.B3" office:value-type="float" office:value="76">
              <text:p text:style-name="P84">76</text:p>
            </table:table-cell>
            <table:table-cell table:style-name="Tableau18.B3" office:value-type="float" office:value="9">
              <text:p text:style-name="P84">9</text:p>
            </table:table-cell>
            <table:table-cell table:style-name="Tableau18.B3" office:value-type="float" office:value="15">
              <text:p text:style-name="P84">15</text:p>
            </table:table-cell>
          </table:table-row>
          <table:table-row>
            <table:table-cell table:style-name="Tableau18.A1" office:value-type="string">
              <text:p text:style-name="P89">16-19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gt;=20</text:p>
            </table:table-cell>
            <table:table-cell table:style-name="Tableau18.B3" office:value-type="float" office:value="86">
              <text:p text:style-name="P84">86</text:p>
            </table:table-cell>
            <table:table-cell table:style-name="Tableau18.B3" office:value-type="float" office:value="10">
              <text:p text:style-name="P84">10</text:p>
            </table:table-cell>
            <table:table-cell table:style-name="Tableau18.B3" office:value-type="float" office:value="4">
              <text:p text:style-name="P84">4</text:p>
            </table:table-cell>
          </table:table-row>
          <table:table-row>
            <table:table-cell table:style-name="Tableau18.A1" office:value-type="string">
              <text:p text:style-name="P89">Nog steeds aan het studeren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ociaal-professionele categorie</text:p>
            </table:table-cell>
            <table:covered-table-cell/>
            <table:covered-table-cell/>
            <table:covered-table-cell/>
          </table:table-row>
          <table:table-row>
            <table:table-cell table:style-name="Tableau18.A1" office:value-type="string">
              <text:p text:style-name="P89">Zelfstandigen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Managers </text:p>
            </table:table-cell>
            <table:table-cell table:style-name="Tableau18.B3" office:value-type="float" office:value="88">
              <text:p text:style-name="P84">88</text:p>
            </table:table-cell>
            <table:table-cell table:style-name="Tableau18.B3" office:value-type="float" office:value="8">
              <text:p text:style-name="P84">8</text:p>
            </table:table-cell>
            <table:table-cell table:style-name="Tableau18.B3" office:value-type="float" office:value="4">
              <text:p text:style-name="P84">4</text:p>
            </table:table-cell>
          </table:table-row>
          <table:table-row>
            <table:table-cell table:style-name="Tableau18.A1" office:value-type="string">
              <text:p text:style-name="P89">Andere witte halsbanden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Handarbeiders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Huis personen </text:p>
            </table:table-cell>
            <table:table-cell table:style-name="Tableau18.B3" office:value-type="float" office:value="79">
              <text:p text:style-name="P84">79</text:p>
            </table:table-cell>
            <table:table-cell table:style-name="Tableau18.B3" office:value-type="float" office:value="14">
              <text:p text:style-name="P84">14</text:p>
            </table:table-cell>
            <table:table-cell table:style-name="Tableau18.B3" office:value-type="float" office:value="7">
              <text:p text:style-name="P84">7</text:p>
            </table:table-cell>
          </table:table-row>
          <table:table-row>
            <table:table-cell table:style-name="Tableau18.A1" office:value-type="string">
              <text:p text:style-name="P89">Werklozen </text:p>
            </table:table-cell>
            <table:table-cell table:style-name="Tableau18.B3" office:value-type="float" office:value="79">
              <text:p text:style-name="P84">79</text:p>
            </table:table-cell>
            <table:table-cell table:style-name="Tableau18.B3" office:value-type="float" office:value="13">
              <text:p text:style-name="P84">13</text:p>
            </table:table-cell>
            <table:table-cell table:style-name="Tableau18.B3" office:value-type="float" office:value="8">
              <text:p text:style-name="P84">8</text:p>
            </table:table-cell>
          </table:table-row>
          <table:table-row>
            <table:table-cell table:style-name="Tableau18.A1" office:value-type="string">
              <text:p text:style-name="P89">Gepensioneerd </text:p>
            </table:table-cell>
            <table:table-cell table:style-name="Tableau18.B3" office:value-type="float" office:value="80">
              <text:p text:style-name="P84">80</text:p>
            </table:table-cell>
            <table:table-cell table:style-name="Tableau18.B3" office:value-type="float" office:value="10">
              <text:p text:style-name="P84">10</text:p>
            </table:table-cell>
            <table:table-cell table:style-name="Tableau18.B3" office:value-type="float" office:value="10">
              <text:p text:style-name="P84">10</text:p>
            </table:table-cell>
          </table:table-row>
          <table:table-row>
            <table:table-cell table:style-name="Tableau18.A1" office:value-type="string">
              <text:p text:style-name="P89">Studenten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ubjectieve verstedelijking</text:p>
            </table:table-cell>
            <table:covered-table-cell/>
            <table:covered-table-cell/>
            <table:covered-table-cell/>
          </table:table-row>
          <table:table-row>
            <table:table-cell table:style-name="Tableau18.A1" office:value-type="string">
              <text:p text:style-name="P89">Landelijk gebied of dorp </text:p>
            </table:table-cell>
            <table:table-cell table:style-name="Tableau18.B3" office:value-type="float" office:value="80">
              <text:p text:style-name="P84">80</text:p>
            </table:table-cell>
            <table:table-cell table:style-name="Tableau18.B3" office:value-type="float" office:value="12">
              <text:p text:style-name="P84">12</text:p>
            </table:table-cell>
            <table:table-cell table:style-name="Tableau18.B3" office:value-type="float" office:value="8">
              <text:p text:style-name="P84">8</text:p>
            </table:table-cell>
          </table:table-row>
          <table:table-row>
            <table:table-cell table:style-name="Tableau18.A1" office:value-type="string">
              <text:p text:style-name="P89">Kleine of middelgrote stad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Grote stad </text:p>
            </table:table-cell>
            <table:table-cell table:style-name="Tableau18.B3" office:value-type="float" office:value="85">
              <text:p text:style-name="P84">85</text:p>
            </table:table-cell>
            <table:table-cell table:style-name="Tableau18.B3" office:value-type="float" office:value="9">
              <text:p text:style-name="P84">9</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Perceptie van IVET in (ons land)</text:p>
            </table:table-cell>
            <table:covered-table-cell/>
            <table:covered-table-cell/>
            <table:covered-table-cell/>
          </table:table-row>
          <table:table-row>
            <table:table-cell table:style-name="Tableau18.A1" office:value-type="string">
              <text:p text:style-name="P89">Positief </text:p>
            </table:table-cell>
            <table:table-cell table:style-name="Tableau18.B3" office:value-type="float" office:value="85">
              <text:p text:style-name="P84">85</text:p>
            </table:table-cell>
            <table:table-cell table:style-name="Tableau18.B3" office:value-type="float" office:value="10">
              <text:p text:style-name="P84">10</text:p>
            </table:table-cell>
            <table:table-cell table:style-name="Tableau18.B3" office:value-type="float" office:value="5">
              <text:p text:style-name="P84">5</text:p>
            </table:table-cell>
          </table:table-row>
          <table:table-row>
            <table:table-cell table:style-name="Tableau18.A1" office:value-type="string">
              <text:p text:style-name="P89">Negatief </text:p>
            </table:table-cell>
            <table:table-cell table:style-name="Tableau18.B3" office:value-type="float" office:value="82">
              <text:p text:style-name="P84">82</text:p>
            </table:table-cell>
            <table:table-cell table:style-name="Tableau18.B3" office:value-type="float" office:value="13">
              <text:p text:style-name="P84">13</text:p>
            </table:table-cell>
            <table:table-cell table:style-name="Tableau18.B3" office:value-type="float" office:value="5">
              <text:p text:style-name="P84">5</text:p>
            </table:table-cell>
          </table:table-row>
          <table:table-row>
            <table:table-cell table:style-name="Tableau18.A4" table:number-columns-spanned="4" office:value-type="string">
              <text:p text:style-name="P59">Ooit initieel beroepsonderwijs gevolgd (hoger secundair)</text:p>
            </table:table-cell>
            <table:covered-table-cell/>
            <table:covered-table-cell/>
            <table:covered-table-cell/>
          </table:table-row>
          <table:table-row>
            <table:table-cell table:style-name="Tableau18.A1" office:value-type="string">
              <text:p text:style-name="P89">Ja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Nee </text:p>
            </table:table-cell>
            <table:table-cell table:style-name="Tableau18.B3" office:value-type="float" office:value="82">
              <text:p text:style-name="P84">82</text:p>
            </table:table-cell>
            <table:table-cell table:style-name="Tableau18.B3" office:value-type="float" office:value="10">
              <text:p text:style-name="P84">10</text:p>
            </table:table-cell>
            <table:table-cell table:style-name="Tableau18.B3" office:value-type="float" office:value="8">
              <text:p text:style-name="P84">8</text:p>
            </table:table-cell>
          </table:table-row>
        </table:table>
        <text:p text:style-name="P25"/>
        <text:p text:style-name="P52">Iets meer dan de helft van de EU-burgers zegt dat het over het algemeen gemakkelijker is om te studeren voor een kwalificatie in het algemeen hoger secundair onderwijs dan in beroepsonderwijs en -opleiding. </text:p>
        <text:p text:style-name="P25">In de hele Europese Unie zegt 52 % van de respondenten dat het over het algemeen gemakkelijker is om te studeren voor een kwalificatie in het algemeen hoger secundair onderwijs dan in beroepsonderwijs en -opleiding, waaronder 12 % die het daar sterk mee eens zijn en 40 % die het er doorgaans mee eens zijn.<text:note text:id="ftn40" text:note-class="footnote"><text:note-citation>40</text:note-citation><text:note-body><text:p text:style-name="P13">QB9.1. Vertel me in hoeverre u het eens of oneens bent met elk van de volgende stellingen: Het is over het algemeen gemakkelijker om te studeren voor een kwalificatie in het algemeen hoger secundair onderwijs dan in het initiële beroepsonderwijs en de initiële beroepsopleiding. </text:p></text:note-body></text:note> Over het algemeen is 36 procent het daar niet mee eens, terwijl 12 procent het niet weet. Dit vormt een schijnbare paradox, omdat een meerderheid van de respondenten ook van mening is dat studenten met hogere academische prestaties worden aangemoedigd om het algemene onderwijstraject na te streven. </text:p>
        <text:p text:style-name="P25">In 18 lidstaten zegt ten minste de helft van de respondenten dat het over het algemeen gemakkelijker is om te studeren voor een kwalificatie in het algemeen hoger secundair onderwijs dan in beroepsonderwijs en -opleiding. </text:p>
        <text:p text:style-name="P25">De meningen lopen sterk uiteen tussen de lidstaten, met de hoogste mate van overeenstemming in Italië (74 %), Kroatië en Hongarije (beide 71 %) en Slowakije (68 %) en de laagste in Finland (21 %), Denemarken (26 %) en Spanje (30 %). </text:p>
        <text:p text:style-name="P25"><draw:g text:anchor-type="paragraph" draw:z-index="34" draw:name="Forme32" draw:style-name="gr1"><draw:frame draw:style-name="gr213" draw:text-style-name="P100" svg:width="4.576cm" svg:height="4.934cm" svg:x="10.678cm" svg:y="-6.334cm"><draw:image xlink:href="Pictures/10000000000001BF000001E2962F76684EB6592E.png" xlink:type="simple" xlink:show="embed" xlink:actuate="onLoad" draw:mime-type="image/png"><text:p/></draw:image></draw:frame><draw:frame draw:style-name="gr214" draw:text-style-name="P102" svg:width="7.938cm" svg:height="2.2cm" svg:x="8.812cm" svg:y="-8.878cm"><draw:text-box><text:p text:style-name="P101"><text:span text:style-name="T60">QB 9.1: Vertel me in hoeverre u het eens of oneens bent met elk van de volgende stellingen: - Het is over het algemeen gemakkelijker om te studeren voor een kwalificatie in het algemeen hoger secundair onderwijs dan in het initiële beroepsonderwijs en de initiële beroepsopleiding (EU27) (%) </text:span></text:p></draw:text-box></draw:frame><draw:frame draw:style-name="gr215" draw:text-style-name="P105" svg:width="2.149cm" svg:height="0.902cm" svg:x="10.34cm" svg:y="-7.001cm"><draw:text-box><text:p text:style-name="P104"><text:span text:style-name="T60">Weet ik niet 12</text:span></text:p></draw:text-box></draw:frame><draw:frame draw:style-name="gr216" draw:text-style-name="P105" svg:width="1.888cm" svg:height="1.227cm" svg:x="9.082cm" svg:y="-5.879cm"><draw:text-box><text:p text:style-name="P104"><text:span text:style-name="T60">Helemaal niet mee eens 8</text:span></text:p></draw:text-box></draw:frame><draw:frame draw:style-name="gr217" draw:text-style-name="P105" svg:width="1.846cm" svg:height="1.227cm" svg:x="8.99cm" svg:y="-2.875cm"><draw:text-box><text:p text:style-name="P104"><text:span text:style-name="T60">Niet mee eens 28</text:span></text:p></draw:text-box></draw:frame><draw:frame draw:style-name="gr218" draw:text-style-name="P102" svg:width="1.729cm" svg:height="1.227cm" svg:x="14.55cm" svg:y="-2.158cm"><draw:text-box><text:p text:style-name="P101"><text:span text:style-name="T60">Ik ben het eens met 40</text:span></text:p></draw:text-box></draw:frame><draw:frame draw:style-name="gr219" draw:text-style-name="P102" svg:width="2.504cm" svg:height="0.902cm" svg:x="13.709cm" svg:y="-7.001cm"><draw:text-box><text:p text:style-name="P101"><text:span text:style-name="T60">Helemaal mee eens 12 </text:span></text:p></draw:text-box></draw:frame></draw:g><draw:g text:anchor-type="paragraph" draw:z-index="35" draw:name="Forme33" draw:style-name="gr32"><draw:frame draw:style-name="gr205" draw:text-style-name="P100" svg:width="16.885cm" svg:height="7.49cm" svg:x="0.014cm" svg:y="2.593cm"><draw:image xlink:href="Pictures/10000000000005540000025DE75BB0F81EF604E5.png" xlink:type="simple" xlink:show="embed" xlink:actuate="onLoad" draw:mime-type="image/png"><text:p/></draw:image></draw:frame><draw:frame draw:style-name="gr206" draw:text-style-name="P102" svg:width="16.569cm" svg:height="1.227cm" svg:x="0.263cm" svg:y="1.115cm"><draw:text-box><text:p text:style-name="P101"><text:span text:style-name="T60">QB 9.1. Gelieve mij te vertellen in hoeverre u het eens of oneens bent met elk van de volgende stellingen: - Het is over het algemeen gemakkelijker om te studeren voor een kwalificatie in het algemeen hoger secundair onderwijs dan in het initiële beroepsonderwijs en de initiële beroepsopleiding (%) </text:span></text:p></draw:text-box></draw:frame><draw:g draw:style-name="gr4"><draw:frame draw:style-name="gr207" draw:text-style-name="P100" svg:width="14.098cm" svg:height="0.959cm" svg:x="0.499cm" svg:y="10.211cm"><draw:image xlink:href="Pictures/100000000000022300000022902E68B765C34830.png" xlink:type="simple" xlink:show="embed" xlink:actuate="onLoad" draw:mime-type="image/png"><text:p/></draw:image></draw:frame><draw:frame draw:style-name="gr208" draw:text-style-name="P102" svg:width="2.925cm" svg:height="0.902cm" svg:x="0.959cm" svg:y="10.384cm"><draw:text-box><text:p text:style-name="P106"><text:span text:style-name="T60">Helemaal mee eens</text:span></text:p></draw:text-box></draw:frame><draw:frame draw:style-name="gr209" draw:text-style-name="P102" svg:width="2.857cm" svg:height="0.902cm" svg:x="3.969cm" svg:y="10.363cm"><draw:text-box><text:p text:style-name="P106"><text:span text:style-name="T60">De neiging om het eens te zijn</text:span></text:p></draw:text-box></draw:frame><draw:frame draw:style-name="gr210" draw:text-style-name="P102" svg:width="3.282cm" svg:height="0.902cm" svg:x="7.151cm" svg:y="10.405cm"><draw:text-box><text:p text:style-name="P106"><text:span text:style-name="T60">De neiging om het oneens te zijn</text:span></text:p></draw:text-box></draw:frame><draw:frame draw:style-name="gr211" draw:text-style-name="P102" svg:width="3.483cm" svg:height="0.902cm" svg:x="10.781cm" svg:y="10.365cm"><draw:text-box><text:p text:style-name="P106"><text:span text:style-name="T60">Helemaal niet mee eens</text:span></text:p></draw:text-box></draw:frame><draw:frame draw:style-name="gr212" draw:text-style-name="P102" svg:width="2.52cm" svg:height="0.687cm" svg:x="14.501cm" svg:y="10.365cm"><draw:text-box><text:p text:style-name="P106"><text:span text:style-name="T60">Weet ik niet</text:span></text:p></draw:text-box></draw:frame></draw:g></draw:g><text:s/></text:p>
        <text:p text:style-name="P33">De mate waarin respondenten het erover eens zijn dat het over het algemeen gemakkelijker is om voor een kwalificatie in het algemeen onderwijs te studeren dan in beroepsonderwijs en -opleiding, verschilt als volgt per sociaaldemografische en attitudinale factoren. </text:p>
        <text:p text:style-name="P53">■ Van de respondenten die beroepsonderwijs en -opleiding in een positief daglicht zien, is 57 % van mening dat dit het geval is, tegenover 46 % van degenen die negatieve percepties in hun land melden. </text:p>
        <text:p text:style-name="P53">■ Respondenten met een genderperspectief op STEM in beroepsonderwijs en -opleiding zijn het er eerder over eens dat het gemakkelijker is om te studeren voor een kwalificatie in het algemeen secundair onderwijs. Dit geldt ook voor degenen die: is van mening dat STEM-gerelateerde gebieden geschikter zijn voor mannen (62 % tegenover 41 %); denkt dat vrouwen minder worden aangemoedigd om deel te nemen aan STEM-gerelateerde beroepsonderwijs- en -opleidingsgebieden (57% versus 46%) ; is van mening dat leerkrachten en counselors gendervooroordelen niet adequaat aanpakken (64 % tegenover 43 %); Denken dat mannen in zorg- of dienstverleningsgebieden voor beroepsonderwijs en -opleiding te maken hebben met stigma (62% versus 43%) ; en geloven dat vrouwen worden gestuurd in de richting van algemeen onderwijs ondanks een interesse in technische onderwerpen (58% versus 43%). Kleinere verschillen worden gezien onder respondenten die denken dat mannen met een lage academische prestatie onder druk staan om voor beroepsonderwijs en -opleiding te kiezen (57% versus 47%) en die geloven dat genderstereotypen worden versterkt door gezinnen, leeftijdsgenoten en sociale media (57% versus 51%). </text:p>
        <text:p text:style-name="P53">■ Er zijn enkele verschillen tussen sociaal-professionele categorieën, waarbij 59 % van de huisbewoners van mening is dat een kwalificatie in het algemeen hoger secundair onderwijs gemakkelijker te volgen is dan beroepsonderwijs en -opleiding, vergeleken met 43 % van de werkloze respondenten. </text:p>
        <text:p text:style-name="P53">■ Naar leeftijd aan het einde van het onderwijs bedraagt dit percentage 54 % onder degenen die tussen 16 en 19 jaar zijn geëindigd, tegenover 53 % onder degenen die nog studeren en 51 % onder degenen die 15 jaar of jonger zijn geëindigd. Degenen die na de leeftijd van 20 jaar doorgingen met onderwijs, noteerden het laagste aandeel met 49%. </text:p>
        <text:p text:style-name="P53">■ Er zijn geen verschillen naar geslacht, leeftijd of eerdere ervaring met beroepsonderwijs en -opleiding. </text:p>
        <text:p text:style-name="P25"/>
        <text:p text:style-name="P32"/>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9">QB9.1 Gelieve mij te vertellen in hoeverre u het eens of oneens bent met elk van de volgende stellingen: Het is over het algemeen gemakkelijker om te studeren voor een kwalificatie in het algemeen hoger secundair onderwijs dan in het initiële beroepsonderwijs en de initiële beroepsopleiding (%-EU)</text:p>
            </table:table-cell>
            <table:covered-table-cell/>
            <table:covered-table-cell/>
            <table:covered-table-cell/>
          </table:table-row>
          <table:table-row>
            <table:table-cell table:style-name="Tableau19.A1" office:value-type="string">
              <text:p text:style-name="P81"/>
            </table:table-cell>
            <table:table-cell table:style-name="Tableau19.A1" office:value-type="string">
              <text:p text:style-name="P84">Totaal 'Akkoord'</text:p>
            </table:table-cell>
            <table:table-cell table:style-name="Tableau19.A1" office:value-type="string">
              <text:p text:style-name="P84">Totaal 'Niet mee eens' </text:p>
            </table:table-cell>
            <table:table-cell table:style-name="Tableau19.A1" office:value-type="string">
              <text:p text:style-name="P84">Ik weet het niet</text:p>
            </table:table-cell>
          </table:table-row>
          <table:table-row>
            <table:table-cell table:style-name="Tableau19.A1" office:value-type="string">
              <text:p text:style-name="P89">EU27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4" table:number-columns-spanned="4" office:value-type="string">
              <text:p text:style-name="P59">Geslacht</text:p>
            </table:table-cell>
            <table:covered-table-cell/>
            <table:covered-table-cell/>
            <table:covered-table-cell/>
          </table:table-row>
          <table:table-row>
            <table:table-cell table:style-name="Tableau19.A1" office:value-type="string">
              <text:p text:style-name="P89">Man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1" office:value-type="string">
              <text:p text:style-name="P89">Vrouw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row>
            <table:table-cell table:style-name="Tableau19.A4" table:number-columns-spanned="4" office:value-type="string">
              <text:p text:style-name="P59">Leeftijd</text:p>
            </table:table-cell>
            <table:covered-table-cell/>
            <table:covered-table-cell/>
            <table:covered-table-cell/>
          </table:table-row>
          <table:table-row>
            <table:table-cell table:style-name="Tableau19.A1" office:value-type="string">
              <text:p text:style-name="P89">15-24 </text:p>
            </table:table-cell>
            <table:table-cell table:style-name="Tableau19.B3" office:value-type="float" office:value="53">
              <text:p text:style-name="P93">53</text:p>
            </table:table-cell>
            <table:table-cell table:style-name="Tableau19.B3" office:value-type="float" office:value="40">
              <text:p text:style-name="P93">40</text:p>
            </table:table-cell>
            <table:table-cell table:style-name="Tableau19.B3" office:value-type="float" office:value="7">
              <text:p text:style-name="P93">7</text:p>
            </table:table-cell>
          </table:table-row>
          <table:table-row>
            <table:table-cell table:style-name="Tableau19.A1" office:value-type="string">
              <text:p text:style-name="P89">25-39 </text:p>
            </table:table-cell>
            <table:table-cell table:style-name="Tableau19.B3" office:value-type="float" office:value="52">
              <text:p text:style-name="P93">52</text:p>
            </table:table-cell>
            <table:table-cell table:style-name="Tableau19.B3" office:value-type="float" office:value="39">
              <text:p text:style-name="P93">39</text:p>
            </table:table-cell>
            <table:table-cell table:style-name="Tableau19.B3" office:value-type="float" office:value="9">
              <text:p text:style-name="P93">9</text:p>
            </table:table-cell>
          </table:table-row>
          <table:table-row>
            <table:table-cell table:style-name="Tableau19.A1" office:value-type="string">
              <text:p text:style-name="P89">40-54 </text:p>
            </table:table-cell>
            <table:table-cell table:style-name="Tableau19.B3" office:value-type="float" office:value="52">
              <text:p text:style-name="P93">52</text:p>
            </table:table-cell>
            <table:table-cell table:style-name="Tableau19.B3" office:value-type="float" office:value="38">
              <text:p text:style-name="P93">38</text:p>
            </table:table-cell>
            <table:table-cell table:style-name="Tableau19.B3" office:value-type="float" office:value="10">
              <text:p text:style-name="P93">10</text:p>
            </table:table-cell>
          </table:table-row>
          <table:table-row>
            <table:table-cell table:style-name="Tableau19.A1" office:value-type="string">
              <text:p text:style-name="P89">&gt;=55</text:p>
            </table:table-cell>
            <table:table-cell table:style-name="Tableau19.B3" office:value-type="float" office:value="52">
              <text:p text:style-name="P93">52</text:p>
            </table:table-cell>
            <table:table-cell table:style-name="Tableau19.B3" office:value-type="float" office:value="31">
              <text:p text:style-name="P93">31</text:p>
            </table:table-cell>
            <table:table-cell table:style-name="Tableau19.B3" office:value-type="float" office:value="17">
              <text:p text:style-name="P93">17</text:p>
            </table:table-cell>
          </table:table-row>
          <table:table-row>
            <table:table-cell table:style-name="Tableau19.A4" table:number-columns-spanned="4" office:value-type="string">
              <text:p text:style-name="P59">Onderwijs (Einde van)</text:p>
            </table:table-cell>
            <table:covered-table-cell/>
            <table:covered-table-cell/>
            <table:covered-table-cell/>
          </table:table-row>
          <table:table-row>
            <table:table-cell table:style-name="Tableau19.A1" office:value-type="string">
              <text:p text:style-name="P89">&lt;=-15</text:p>
            </table:table-cell>
            <table:table-cell table:style-name="Tableau19.B3" office:value-type="float" office:value="51">
              <text:p text:style-name="P93">51</text:p>
            </table:table-cell>
            <table:table-cell table:style-name="Tableau19.B3" office:value-type="float" office:value="29">
              <text:p text:style-name="P93">29</text:p>
            </table:table-cell>
            <table:table-cell table:style-name="Tableau19.B3" office:value-type="float" office:value="20">
              <text:p text:style-name="P93">20</text:p>
            </table:table-cell>
          </table:table-row>
          <table:table-row>
            <table:table-cell table:style-name="Tableau19.A1" office:value-type="string">
              <text:p text:style-name="P89">16-19 </text:p>
            </table:table-cell>
            <table:table-cell table:style-name="Tableau19.B3" office:value-type="float" office:value="54">
              <text:p text:style-name="P93">54</text:p>
            </table:table-cell>
            <table:table-cell table:style-name="Tableau19.B3" office:value-type="float" office:value="33">
              <text:p text:style-name="P93">33</text:p>
            </table:table-cell>
            <table:table-cell table:style-name="Tableau19.B3" office:value-type="float" office:value="13">
              <text:p text:style-name="P93">13</text:p>
            </table:table-cell>
          </table:table-row>
          <table:table-row>
            <table:table-cell table:style-name="Tableau19.A1" office:value-type="string">
              <text:p text:style-name="P89">&gt;=20</text:p>
            </table:table-cell>
            <table:table-cell table:style-name="Tableau19.B3" office:value-type="float" office:value="49">
              <text:p text:style-name="P93">49</text:p>
            </table:table-cell>
            <table:table-cell table:style-name="Tableau19.B3" office:value-type="float" office:value="41">
              <text:p text:style-name="P93">41</text:p>
            </table:table-cell>
            <table:table-cell table:style-name="Tableau19.B3" office:value-type="float" office:value="10">
              <text:p text:style-name="P93">10</text:p>
            </table:table-cell>
          </table:table-row>
          <table:table-row>
            <table:table-cell table:style-name="Tableau19.A1" office:value-type="string">
              <text:p text:style-name="P89">Nog steeds aan het studeren </text:p>
            </table:table-cell>
            <table:table-cell table:style-name="Tableau19.B3" office:value-type="float" office:value="53">
              <text:p text:style-name="P93">53</text:p>
            </table:table-cell>
            <table:table-cell table:style-name="Tableau19.B3" office:value-type="float" office:value="38">
              <text:p text:style-name="P93">38</text:p>
            </table:table-cell>
            <table:table-cell table:style-name="Tableau19.B3" office:value-type="float" office:value="9">
              <text:p text:style-name="P93">9</text:p>
            </table:table-cell>
          </table:table-row>
          <table:table-row>
            <table:table-cell table:style-name="Tableau19.A4" table:number-columns-spanned="4" office:value-type="string">
              <text:p text:style-name="P59">Sociaal-professionele categorie</text:p>
            </table:table-cell>
            <table:covered-table-cell/>
            <table:covered-table-cell/>
            <table:covered-table-cell/>
          </table:table-row>
          <table:table-row>
            <table:table-cell table:style-name="Tableau19.A1" office:value-type="string">
              <text:p text:style-name="P89">Zelfstandigen </text:p>
            </table:table-cell>
            <table:table-cell table:style-name="Tableau19.B3" office:value-type="float" office:value="51">
              <text:p text:style-name="P93">51</text:p>
            </table:table-cell>
            <table:table-cell table:style-name="Tableau19.B3" office:value-type="float" office:value="40">
              <text:p text:style-name="P93">40</text:p>
            </table:table-cell>
            <table:table-cell table:style-name="Tableau19.B3" office:value-type="float" office:value="9">
              <text:p text:style-name="P93">9</text:p>
            </table:table-cell>
          </table:table-row>
          <table:table-row>
            <table:table-cell table:style-name="Tableau19.A1" office:value-type="string">
              <text:p text:style-name="P89">Managers </text:p>
            </table:table-cell>
            <table:table-cell table:style-name="Tableau19.B3" office:value-type="float" office:value="48">
              <text:p text:style-name="P93">48</text:p>
            </table:table-cell>
            <table:table-cell table:style-name="Tableau19.B3" office:value-type="float" office:value="41">
              <text:p text:style-name="P93">41</text:p>
            </table:table-cell>
            <table:table-cell table:style-name="Tableau19.B3" office:value-type="float" office:value="11">
              <text:p text:style-name="P93">11</text:p>
            </table:table-cell>
          </table:table-row>
          <table:table-row>
            <table:table-cell table:style-name="Tableau19.A1" office:value-type="string">
              <text:p text:style-name="P89">Andere witte halsbanden </text:p>
            </table:table-cell>
            <table:table-cell table:style-name="Tableau19.B3" office:value-type="float" office:value="56">
              <text:p text:style-name="P93">56</text:p>
            </table:table-cell>
            <table:table-cell table:style-name="Tableau19.B3" office:value-type="float" office:value="35">
              <text:p text:style-name="P93">35</text:p>
            </table:table-cell>
            <table:table-cell table:style-name="Tableau19.B3" office:value-type="float" office:value="9">
              <text:p text:style-name="P93">9</text:p>
            </table:table-cell>
          </table:table-row>
          <table:table-row>
            <table:table-cell table:style-name="Tableau19.A1" office:value-type="string">
              <text:p text:style-name="P89">Handarbeiders </text:p>
            </table:table-cell>
            <table:table-cell table:style-name="Tableau19.B3" office:value-type="float" office:value="54">
              <text:p text:style-name="P93">54</text:p>
            </table:table-cell>
            <table:table-cell table:style-name="Tableau19.B3" office:value-type="float" office:value="36">
              <text:p text:style-name="P93">36</text:p>
            </table:table-cell>
            <table:table-cell table:style-name="Tableau19.B3" office:value-type="float" office:value="10">
              <text:p text:style-name="P93">10</text:p>
            </table:table-cell>
          </table:table-row>
          <table:table-row>
            <table:table-cell table:style-name="Tableau19.A1" office:value-type="string">
              <text:p text:style-name="P89">Huis personen </text:p>
            </table:table-cell>
            <table:table-cell table:style-name="Tableau19.B3" office:value-type="float" office:value="59">
              <text:p text:style-name="P93">59</text:p>
            </table:table-cell>
            <table:table-cell table:style-name="Tableau19.B3" office:value-type="float" office:value="29">
              <text:p text:style-name="P93">29</text:p>
            </table:table-cell>
            <table:table-cell table:style-name="Tableau19.B3" office:value-type="float" office:value="12">
              <text:p text:style-name="P93">12</text:p>
            </table:table-cell>
          </table:table-row>
          <table:table-row>
            <table:table-cell table:style-name="Tableau19.A1" office:value-type="string">
              <text:p text:style-name="P89">Werklozen </text:p>
            </table:table-cell>
            <table:table-cell table:style-name="Tableau19.B3" office:value-type="float" office:value="43">
              <text:p text:style-name="P93">43</text:p>
            </table:table-cell>
            <table:table-cell table:style-name="Tableau19.B3" office:value-type="float" office:value="42">
              <text:p text:style-name="P93">42</text:p>
            </table:table-cell>
            <table:table-cell table:style-name="Tableau19.B3" office:value-type="float" office:value="15">
              <text:p text:style-name="P93">15</text:p>
            </table:table-cell>
          </table:table-row>
          <table:table-row>
            <table:table-cell table:style-name="Tableau19.A1" office:value-type="string">
              <text:p text:style-name="P89">Gepensioneerd </text:p>
            </table:table-cell>
            <table:table-cell table:style-name="Tableau19.B3" office:value-type="float" office:value="51">
              <text:p text:style-name="P93">51</text:p>
            </table:table-cell>
            <table:table-cell table:style-name="Tableau19.B3" office:value-type="float" office:value="30">
              <text:p text:style-name="P93">30</text:p>
            </table:table-cell>
            <table:table-cell table:style-name="Tableau19.B3" office:value-type="float" office:value="19">
              <text:p text:style-name="P93">19</text:p>
            </table:table-cell>
          </table:table-row>
          <table:table-row>
            <table:table-cell table:style-name="Tableau19.A1" office:value-type="string">
              <text:p text:style-name="P89">Studenten </text:p>
            </table:table-cell>
            <table:table-cell table:style-name="Tableau19.B3" office:value-type="float" office:value="52">
              <text:p text:style-name="P93">52</text:p>
            </table:table-cell>
            <table:table-cell table:style-name="Tableau19.B3" office:value-type="float" office:value="40">
              <text:p text:style-name="P93">40</text:p>
            </table:table-cell>
            <table:table-cell table:style-name="Tableau19.B3" office:value-type="float" office:value="8">
              <text:p text:style-name="P93">8</text:p>
            </table:table-cell>
          </table:table-row>
          <table:table-row>
            <table:table-cell table:style-name="Tableau19.A4" table:number-columns-spanned="4" office:value-type="string">
              <text:p text:style-name="P59">Subjectieve verstedelijking</text:p>
            </table:table-cell>
            <table:covered-table-cell/>
            <table:covered-table-cell/>
            <table:covered-table-cell/>
          </table:table-row>
          <table:table-row>
            <table:table-cell table:style-name="Tableau19.A1" office:value-type="string">
              <text:p text:style-name="P89">Landelijk gebied of dorp </text:p>
            </table:table-cell>
            <table:table-cell table:style-name="Tableau19.B3" office:value-type="float" office:value="49">
              <text:p text:style-name="P93">49</text:p>
            </table:table-cell>
            <table:table-cell table:style-name="Tableau19.B3" office:value-type="float" office:value="36">
              <text:p text:style-name="P93">36</text:p>
            </table:table-cell>
            <table:table-cell table:style-name="Tableau19.B3" office:value-type="float" office:value="15">
              <text:p text:style-name="P93">15</text:p>
            </table:table-cell>
          </table:table-row>
          <table:table-row>
            <table:table-cell table:style-name="Tableau19.A1" office:value-type="string">
              <text:p text:style-name="P89">Kleine of middelgrote stad </text:p>
            </table:table-cell>
            <table:table-cell table:style-name="Tableau19.B3" office:value-type="float" office:value="54">
              <text:p text:style-name="P93">54</text:p>
            </table:table-cell>
            <table:table-cell table:style-name="Tableau19.B3" office:value-type="float" office:value="34">
              <text:p text:style-name="P93">34</text:p>
            </table:table-cell>
            <table:table-cell table:style-name="Tableau19.B3" office:value-type="float" office:value="12">
              <text:p text:style-name="P93">12</text:p>
            </table:table-cell>
          </table:table-row>
          <table:table-row>
            <table:table-cell table:style-name="Tableau19.A1" office:value-type="string">
              <text:p text:style-name="P89">Grote stad </text:p>
            </table:table-cell>
            <table:table-cell table:style-name="Tableau19.B3" office:value-type="float" office:value="52">
              <text:p text:style-name="P93">52</text:p>
            </table:table-cell>
            <table:table-cell table:style-name="Tableau19.B3" office:value-type="float" office:value="37">
              <text:p text:style-name="P93">37</text:p>
            </table:table-cell>
            <table:table-cell table:style-name="Tableau19.B3" office:value-type="float" office:value="11">
              <text:p text:style-name="P93">11</text:p>
            </table:table-cell>
          </table:table-row>
          <table:table-row>
            <table:table-cell table:style-name="Tableau19.A4" table:number-columns-spanned="4" office:value-type="string">
              <text:p text:style-name="P59">Perceptie van IVET in (ons land)</text:p>
            </table:table-cell>
            <table:covered-table-cell/>
            <table:covered-table-cell/>
            <table:covered-table-cell/>
          </table:table-row>
          <table:table-row>
            <table:table-cell table:style-name="Tableau19.A1" office:value-type="string">
              <text:p text:style-name="P89">Positief </text:p>
            </table:table-cell>
            <table:table-cell table:style-name="Tableau19.B3" office:value-type="float" office:value="57">
              <text:p text:style-name="P93">57</text:p>
            </table:table-cell>
            <table:table-cell table:style-name="Tableau19.B3" office:value-type="float" office:value="33">
              <text:p text:style-name="P93">33</text:p>
            </table:table-cell>
            <table:table-cell table:style-name="Tableau19.B3" office:value-type="float" office:value="10">
              <text:p text:style-name="P93">10</text:p>
            </table:table-cell>
          </table:table-row>
          <table:table-row>
            <table:table-cell table:style-name="Tableau19.A1" office:value-type="string">
              <text:p text:style-name="P89">Negatief </text:p>
            </table:table-cell>
            <table:table-cell table:style-name="Tableau19.B3" office:value-type="float" office:value="46">
              <text:p text:style-name="P93">46</text:p>
            </table:table-cell>
            <table:table-cell table:style-name="Tableau19.B3" office:value-type="float" office:value="44">
              <text:p text:style-name="P93">44</text:p>
            </table:table-cell>
            <table:table-cell table:style-name="Tableau19.B3" office:value-type="float" office:value="10">
              <text:p text:style-name="P93">10</text:p>
            </table:table-cell>
          </table:table-row>
          <table:table-row>
            <table:table-cell table:style-name="Tableau19.A4" table:number-columns-spanned="4" office:value-type="string">
              <text:p text:style-name="P64">Ooit initieel beroepsonderwijs gevolgd (hoger secundair)</text:p>
            </table:table-cell>
            <table:covered-table-cell/>
            <table:covered-table-cell/>
            <table:covered-table-cell/>
          </table:table-row>
          <table:table-row>
            <table:table-cell table:style-name="Tableau19.A1" office:value-type="string">
              <text:p text:style-name="P89">Ja </text:p>
            </table:table-cell>
            <table:table-cell table:style-name="Tableau19.B3" office:value-type="float" office:value="53">
              <text:p text:style-name="P93">53</text:p>
            </table:table-cell>
            <table:table-cell table:style-name="Tableau19.B3" office:value-type="float" office:value="36">
              <text:p text:style-name="P93">36</text:p>
            </table:table-cell>
            <table:table-cell table:style-name="Tableau19.B3" office:value-type="float" office:value="11">
              <text:p text:style-name="P93">11</text:p>
            </table:table-cell>
          </table:table-row>
          <table:table-row>
            <table:table-cell table:style-name="Tableau19.A1" office:value-type="string">
              <text:p text:style-name="P89">Nee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
        <text:p text:style-name="P25"/>
        <text:h text:style-name="P19" text:outline-level="2"><text:bookmark-start text:name="__RefHeading___Toc215588_2930363814"/>2. Ervaring met beroepsonderwijs en -opleiding beïnvloedt de keuze van beroepsonderwijs en -opleiding <text:bookmark-end text:name="__RefHeading___Toc215588_2930363814"/></text:h>
        <text:p text:style-name="P51">Bijna de helft van de EU-burgers heeft ervaring met beroepsonderwijs en -opleiding </text:p>
        <text:p text:style-name="P25">Bijna de helft van de EU-burgers (48%) heeft in het verleden beroepsonderwijs en -opleiding gevolgd, momenteel of beide. De meerderheid van deze respondenten heeft in het verleden deelgenomen aan beroepsonderwijs en -opleiding (41 %), terwijl 5 % dat momenteel doet en 2 % zowel in het verleden als nu heeft deelgenomen. Iets meer dan de helft van de EU-burgers (52 %) heeft nog nooit beroepsonderwijs en -opleiding gevolgd.<text:note text:id="ftn41" text:note-class="footnote"><text:note-citation>41</text:note-citation><text:note-body><text:p text:style-name="P13">QB1. Hebt u in het verleden of op dit moment initieel beroepsonderwijs en initiële beroepsopleiding op het niveau van het hoger secundair onderwijs gevolgd? </text:p></text:note-body></text:note> </text:p>
        <text:p text:style-name="P25">Volgens de Europese publieke opinieenquête van Cedefop over beroepsonderwijs en -opleiding (2016) had<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5">https://www.cedefop.europa.eu/en/publications/55</text:span></text:a><text:span text:style-name="T55"> </text:span></text:p></text:note-body></text:note> 40 % een hoger secundair beroepsonderwijstraject gevolgd en 59 % een algemeen traject. Deze cijfers geven de toenmalige EU-28 weer, maar bieden niettemin een basis om de resultaten van 2025 (EU-27) te vergelijken, die een groter aandeel laten zien van de ervaring met beroepsonderwijs.<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5">https://www.cedefop.europa.eu/en/tools/opinion-survey-on-vet</text:span></text:a><text:span text:style-name="T55"> </text:span></text:p></text:note-body></text:note></text:p>
        <text:p text:style-name="P25"/>
        <text:p text:style-name="P25"><draw:g text:anchor-type="paragraph" draw:z-index="36" draw:name="Forme34" draw:style-name="gr1"><draw:frame draw:style-name="gr201" draw:text-style-name="P100" svg:width="3.419cm" svg:height="3.282cm" svg:x="10.821cm" svg:y="-5.898cm"><draw:image xlink:href="Pictures/10000000000001D8000001C52FF723F00506C8BF.png" xlink:type="simple" xlink:show="embed" xlink:actuate="onLoad" draw:mime-type="image/png"><text:p/></draw:image></draw:frame><draw:frame draw:style-name="gr202" draw:text-style-name="P102" svg:width="7.321cm" svg:height="1.551cm" svg:x="9.008cm" svg:y="-7.299cm"><draw:text-box><text:p text:style-name="P101"><text:span text:style-name="T60">QB1: Hebt u in het verleden of op dit moment initieel beroepsonderwijs en initiële beroepsopleiding op het niveau van het hoger secundair onderwijs gevolgd? (EU27) (%)</text:span></text:p></draw:text-box></draw:frame><draw:frame draw:style-name="gr203" draw:text-style-name="P110" svg:width="1.571cm" svg:height="0.696cm" svg:x="9.548cm" svg:y="-4.658cm"><draw:text-box><text:p text:style-name="P104"><text:span text:style-name="T60">nr. 52</text:span></text:p></draw:text-box></draw:frame><draw:frame draw:style-name="gr204" draw:text-style-name="P102" svg:width="1.874cm" svg:height="1.003cm" svg:x="13.929cm" svg:y="-5.413cm"><draw:text-box><text:p text:style-name="P101"><text:span text:style-name="T60">Totaal “Ja” 48</text:span></text:p></draw:text-box></draw:frame></draw:g></text:p>
        <text:p text:style-name="P33">De participatieniveaus verschillen sterk van lidstaat tot lidstaat. De hoogste niveaus worden geregistreerd in Slovenië (68%), Duitsland (63%) en Slowakije (60%), terwijl de laagste niveaus worden geregistreerd in Griekenland (21%), Portugal (22%) en Cyprus (23%). In 15 lidstaten heeft ten minste de helft van de respondenten beroepsonderwijs en -opleiding gevolgd. </text:p>
        <text:p text:style-name="P25"><draw:g text:anchor-type="paragraph" draw:z-index="37" draw:name="Forme35" draw:style-name="gr1"><draw:frame draw:style-name="gr199" draw:text-style-name="P100" svg:width="13.44cm" svg:height="11.055cm" svg:x="2.824cm" svg:y="1.681cm"><draw:image xlink:href="Pictures/10000000000003FD000003378FE133B36726D0FF.png" xlink:type="simple" xlink:show="embed" xlink:actuate="onLoad" draw:mime-type="image/png"><text:p/></draw:image></draw:frame><draw:frame draw:style-name="gr200" draw:text-style-name="P102" svg:width="13.477cm" svg:height="1.151cm" svg:x="2.831cm" svg:y="0.212cm"><draw:text-box><text:p text:style-name="P101"><text:span text:style-name="T60">QB1: Hebt u in het verleden of op dit moment initieel beroepsonderwijs en initiële beroepsopleiding op het niveau van het hoger secundair onderwijs gevolgd? - Totaal "Ja" (EU27) (%) </text:span></text:p></draw:text-box></draw:frame></draw:g></text:p>
        <text:p text:style-name="P34">Uit een sociaaldemografische en attitudinale uitsplitsing van de deelname aan beroepsonderwijs en -opleiding blijkt het volgende: </text:p>
        <text:p text:style-name="P25">■ De deelname is het hoogst onder degenen die tussen 16 en 19 jaar zijn afgestudeerd (54 %), gevolgd door degenen die op 20-jarige leeftijd of later zijn afgestudeerd (51 %). Degenen die het onderwijs in de leeftijd van 15 jaar of jonger hebben afgerond, hebben een aanzienlijk lager participatieniveau (19%). </text:p>
        <text:p text:style-name="P25">■ Verstedelijkingspatronen wijzen erop dat respondenten in plattelandsgebieden of dorpen een hogere participatiegraad (52 %) hebben dan respondenten in grote steden (43 %). </text:p>
        <text:p text:style-name="P25">■ De participatie bedraagt 53 % onder de respondenten van 25-39 jaar en 52 % onder de respondenten van 40-54 jaar, tegenover 44 % onder de respondenten van 55 jaar en ouder. Voor de jongste leeftijdsgroep (15-24 jaar) bedraagt dit percentage 46 %. </text:p>
        <text:p text:style-name="P25">■ Er zijn enkele verschillen tussen sociaal-professionele categorieën, met handarbeiders met de hoogste participatiegraad (55%), op de voet gevolgd door zelfstandigen (52%), andere white collars (50%) en managers (48%). </text:p>
        <text:p text:style-name="P25">■ De deelname aan beroepsonderwijs en -opleiding is iets hoger bij mannen (50%) dan bij vrouwen (46%). </text:p>
        <text:p text:style-name="P25">■ De participatie is hoger onder respondenten die zeggen dat beroepsonderwijs en -opleiding in hun land in een positief daglicht worden gesteld<text:note text:id="ftn44" text:note-class="footnote"><text:note-citation>44</text:note-citation><text:note-body><text:p text:style-name="P13">Dit is gebaseerd op de vraag: Hoe denkt u dat INITIËLE beroepsonderwijs en -opleiding wordt bekeken in (ons land)? </text:p></text:note-body></text:note> (52%) dan onder respondenten die een negatieve perceptie melden (42%). </text:p>
        <text:p text:style-name="P25"/>
        <text:p text:style-name="P32"/>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9">QB1 Hebt u in het verleden of op dit moment initieel beroepsonderwijs en initiële beroepsopleiding op het niveau van het hoger secundair onderwijs gevolgd? (%-EU)</text:p>
            </table:table-cell>
            <table:covered-table-cell/>
            <table:covered-table-cell/>
            <table:covered-table-cell/>
          </table:table-row>
          <table:table-row>
            <table:table-cell table:style-name="Tableau20.A1" office:value-type="string">
              <text:p text:style-name="P81"/>
            </table:table-cell>
            <table:table-cell table:style-name="Tableau20.A1" office:value-type="string">
              <text:p text:style-name="P84">Totaal "Ja"</text:p>
            </table:table-cell>
            <table:table-cell table:style-name="Tableau20.A1" office:value-type="string">
              <text:p text:style-name="P84">Nee</text:p>
            </table:table-cell>
            <table:table-cell table:style-name="Tableau20.A1" office:value-type="string">
              <text:p text:style-name="P84">Ik weet het niet</text:p>
            </table:table-cell>
          </table:table-row>
          <table:table-row>
            <table:table-cell table:style-name="Tableau20.A1" office:value-type="string">
              <text:p text:style-name="P89">EU27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Geslacht</text:p>
            </table:table-cell>
            <table:covered-table-cell/>
            <table:covered-table-cell/>
            <table:covered-table-cell/>
          </table:table-row>
          <table:table-row>
            <table:table-cell table:style-name="Tableau20.A1" office:value-type="string">
              <text:p text:style-name="P89">Man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Vrouw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Leeftijd</text:p>
            </table:table-cell>
            <table:covered-table-cell/>
            <table:covered-table-cell/>
            <table:covered-table-cell/>
          </table:table-row>
          <table:table-row>
            <table:table-cell table:style-name="Tableau20.A1" office:value-type="string">
              <text:p text:style-name="P89">15-24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1" office:value-type="string">
              <text:p text:style-name="P89">25-39 </text:p>
            </table:table-cell>
            <table:table-cell table:style-name="Tableau20.B3" office:value-type="float" office:value="53">
              <text:p text:style-name="P93">53</text:p>
            </table:table-cell>
            <table:table-cell table:style-name="Tableau20.B3" office:value-type="float" office:value="47">
              <text:p text:style-name="P93">47</text:p>
            </table:table-cell>
            <table:table-cell table:style-name="Tableau20.B3" office:value-type="float" office:value="0">
              <text:p text:style-name="P93">0</text:p>
            </table:table-cell>
          </table:table-row>
          <table:table-row>
            <table:table-cell table:style-name="Tableau20.A1" office:value-type="string">
              <text:p text:style-name="P89">40-54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gt;=55</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Onderwijs (Einde van)</text:p>
            </table:table-cell>
            <table:covered-table-cell/>
            <table:covered-table-cell/>
            <table:covered-table-cell/>
          </table:table-row>
          <table:table-row>
            <table:table-cell table:style-name="Tableau20.A1" office:value-type="string">
              <text:p text:style-name="P89">&lt;=-15</text:p>
            </table:table-cell>
            <table:table-cell table:style-name="Tableau20.B3" office:value-type="float" office:value="19">
              <text:p text:style-name="P93">19</text:p>
            </table:table-cell>
            <table:table-cell table:style-name="Tableau20.B3" office:value-type="float" office:value="80">
              <text:p text:style-name="P93">80</text:p>
            </table:table-cell>
            <table:table-cell table:style-name="Tableau20.B3" office:value-type="float" office:value="1">
              <text:p text:style-name="P93">1</text:p>
            </table:table-cell>
          </table:table-row>
          <table:table-row>
            <table:table-cell table:style-name="Tableau20.A1" office:value-type="string">
              <text:p text:style-name="P89">16-19 </text:p>
            </table:table-cell>
            <table:table-cell table:style-name="Tableau20.B3" office:value-type="float" office:value="54">
              <text:p text:style-name="P93">54</text:p>
            </table:table-cell>
            <table:table-cell table:style-name="Tableau20.B3" office:value-type="float" office:value="46">
              <text:p text:style-name="P93">46</text:p>
            </table:table-cell>
            <table:table-cell table:style-name="Tableau20.B3" office:value-type="float" office:value="0">
              <text:p text:style-name="P93">0</text:p>
            </table:table-cell>
          </table:table-row>
          <table:table-row>
            <table:table-cell table:style-name="Tableau20.A1" office:value-type="string">
              <text:p text:style-name="P89">&gt;=20</text:p>
            </table:table-cell>
            <table:table-cell table:style-name="Tableau20.B3" office:value-type="float" office:value="51">
              <text:p text:style-name="P93">51</text:p>
            </table:table-cell>
            <table:table-cell table:style-name="Tableau20.B3" office:value-type="float" office:value="49">
              <text:p text:style-name="P93">49</text:p>
            </table:table-cell>
            <table:table-cell table:style-name="Tableau20.B3" office:value-type="float" office:value="0">
              <text:p text:style-name="P93">0</text:p>
            </table:table-cell>
          </table:table-row>
          <table:table-row>
            <table:table-cell table:style-name="Tableau20.A1" office:value-type="string">
              <text:p text:style-name="P89">Nog steeds aan het studeren </text:p>
            </table:table-cell>
            <table:table-cell table:style-name="Tableau20.B3" office:value-type="float" office:value="41">
              <text:p text:style-name="P93">41</text:p>
            </table:table-cell>
            <table:table-cell table:style-name="Tableau20.B3" office:value-type="float" office:value="59">
              <text:p text:style-name="P93">59</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ociaal-professionele categorie</text:p>
            </table:table-cell>
            <table:covered-table-cell/>
            <table:covered-table-cell/>
            <table:covered-table-cell/>
          </table:table-row>
          <table:table-row>
            <table:table-cell table:style-name="Tableau20.A1" office:value-type="string">
              <text:p text:style-name="P89">Zelfstandigen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Managers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1" office:value-type="string">
              <text:p text:style-name="P89">Andere witte halsbanden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Handarbeiders </text:p>
            </table:table-cell>
            <table:table-cell table:style-name="Tableau20.B3" office:value-type="float" office:value="55">
              <text:p text:style-name="P93">55</text:p>
            </table:table-cell>
            <table:table-cell table:style-name="Tableau20.B3" office:value-type="float" office:value="45">
              <text:p text:style-name="P93">45</text:p>
            </table:table-cell>
            <table:table-cell table:style-name="Tableau20.B3" office:value-type="float" office:value="0">
              <text:p text:style-name="P93">0</text:p>
            </table:table-cell>
          </table:table-row>
          <table:table-row>
            <table:table-cell table:style-name="Tableau20.A1" office:value-type="string">
              <text:p text:style-name="P89">Huis personen </text:p>
            </table:table-cell>
            <table:table-cell table:style-name="Tableau20.B3" office:value-type="float" office:value="34">
              <text:p text:style-name="P93">34</text:p>
            </table:table-cell>
            <table:table-cell table:style-name="Tableau20.B3" office:value-type="float" office:value="66">
              <text:p text:style-name="P93">66</text:p>
            </table:table-cell>
            <table:table-cell table:style-name="Tableau20.B3" office:value-type="float" office:value="0">
              <text:p text:style-name="P93">0</text:p>
            </table:table-cell>
          </table:table-row>
          <table:table-row>
            <table:table-cell table:style-name="Tableau20.A1" office:value-type="string">
              <text:p text:style-name="P89">Werklozen </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1" office:value-type="string">
              <text:p text:style-name="P89">Gepensioneerd </text:p>
            </table:table-cell>
            <table:table-cell table:style-name="Tableau20.B3" office:value-type="float" office:value="45">
              <text:p text:style-name="P93">45</text:p>
            </table:table-cell>
            <table:table-cell table:style-name="Tableau20.B3" office:value-type="float" office:value="55">
              <text:p text:style-name="P93">55</text:p>
            </table:table-cell>
            <table:table-cell table:style-name="Tableau20.B3" office:value-type="float" office:value="0">
              <text:p text:style-name="P93">0</text:p>
            </table:table-cell>
          </table:table-row>
          <table:table-row>
            <table:table-cell table:style-name="Tableau20.A1" office:value-type="string">
              <text:p text:style-name="P89">Studenten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bjectieve verstedelijking</text:p>
            </table:table-cell>
            <table:covered-table-cell/>
            <table:covered-table-cell/>
            <table:covered-table-cell/>
          </table:table-row>
          <table:table-row>
            <table:table-cell table:style-name="Tableau20.A1" office:value-type="string">
              <text:p text:style-name="P89">Landelijk gebied of dorp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Kleine of middelgrote stad </text:p>
            </table:table-cell>
            <table:table-cell table:style-name="Tableau20.B3" office:value-type="float" office:value="49">
              <text:p text:style-name="P93">49</text:p>
            </table:table-cell>
            <table:table-cell table:style-name="Tableau20.B3" office:value-type="float" office:value="51">
              <text:p text:style-name="P93">51</text:p>
            </table:table-cell>
            <table:table-cell table:style-name="Tableau20.B3" office:value-type="float" office:value="0">
              <text:p text:style-name="P93">0</text:p>
            </table:table-cell>
          </table:table-row>
          <table:table-row>
            <table:table-cell table:style-name="Tableau20.A1" office:value-type="string">
              <text:p text:style-name="P89">Grote stad </text:p>
            </table:table-cell>
            <table:table-cell table:style-name="Tableau20.B3" office:value-type="float" office:value="43">
              <text:p text:style-name="P93">43</text:p>
            </table:table-cell>
            <table:table-cell table:style-name="Tableau20.B3" office:value-type="float" office:value="57">
              <text:p text:style-name="P93">57</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Perceptie van IVET in (ons land)</text:p>
            </table:table-cell>
            <table:covered-table-cell/>
            <table:covered-table-cell/>
            <table:covered-table-cell/>
          </table:table-row>
          <table:table-row>
            <table:table-cell table:style-name="Tableau20.A1" office:value-type="string">
              <text:p text:style-name="P89">Positief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Negatief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
        <text:p text:style-name="P25"/>
        <text:p text:style-name="P25"/>
        <text:p text:style-name="P33">De noodzaak om zo snel mogelijk een baan te hebben en geld te verdienen wordt beschouwd als de belangrijkste factor die van invloed is op de keuze van jongeren voor beroepsonderwijs en -opleiding. </text:p>
        <text:p text:style-name="P25"><draw:g text:anchor-type="paragraph" draw:z-index="38" draw:name="Forme36" draw:style-name="gr1"><draw:frame draw:style-name="gr187" draw:text-style-name="P100" svg:width="5.933cm" svg:height="9.274cm" svg:x="10.758cm" svg:y="7.864cm"><draw:image xlink:href="Pictures/1000000000000145000001FCF483B9A9BD3EE72D.png" xlink:type="simple" xlink:show="embed" xlink:actuate="onLoad" draw:mime-type="image/png"><text:p/></draw:image></draw:frame><draw:frame draw:style-name="gr188" draw:text-style-name="P102" svg:width="15.292cm" svg:height="1.227cm" svg:x="1.507cm" svg:y="6.712cm"><draw:text-box><text:p text:style-name="P101"><text:span text:style-name="T60">QB4. Wat zijn volgens u de belangrijkste factoren die jongeren ertoe aanzetten om tegenwoordig voor beroepsonderwijs en -opleiding te kiezen in plaats van voor algemeen onderwijs? (MAX. 3 ANTWOORDEN) (EU27) (%) </text:span></text:p></draw:text-box></draw:frame><draw:frame draw:style-name="gr189" draw:text-style-name="P105" svg:width="10.473cm" svg:height="0.902cm" svg:x="0.242cm" svg:y="8.13cm"><draw:text-box><text:p text:style-name="P104"><text:span text:style-name="T60">De behoefte of het verlangen om een baan te hebben en zo veel mogelijk geld te verdienen</text:span></text:p></draw:text-box></draw:frame><draw:frame draw:style-name="gr190" draw:text-style-name="P105" svg:width="7.723cm" svg:height="0.578cm" svg:x="2.888cm" svg:y="9.049cm"><draw:text-box><text:p text:style-name="P104"><text:span text:style-name="T60">Advies van ouders of andere familieleden</text:span></text:p></draw:text-box></draw:frame><draw:frame draw:style-name="gr191" draw:text-style-name="P105" svg:width="7.462cm" svg:height="0.578cm" svg:x="3.135cm" svg:y="10.058cm"><draw:text-box><text:p text:style-name="P104"><text:span text:style-name="T60">Begeleiding door leerkrachten of schoolbegeleiders</text:span></text:p></draw:text-box></draw:frame><draw:frame draw:style-name="gr192" draw:text-style-name="P105" svg:width="8.363cm" svg:height="0.578cm" svg:x="2.373cm" svg:y="10.799cm"><draw:text-box><text:p text:style-name="P104"><text:span text:style-name="T60">Slechte schoolprestaties of cijfers</text:span></text:p></draw:text-box></draw:frame><draw:frame draw:style-name="gr193" draw:text-style-name="P105" svg:width="9.113cm" svg:height="0.902cm" svg:x="1.699cm" svg:y="11.538cm"><draw:text-box><text:p text:style-name="P104"><text:span text:style-name="T60">Doen wat de meeste mensen om hen heen doen (bijvoorbeeld vrienden, klasgenoten of anderen in hun omgeving)</text:span></text:p></draw:text-box></draw:frame><draw:frame draw:style-name="gr194" draw:text-style-name="P105" svg:width="8.831cm" svg:height="0.578cm" svg:x="1.722cm" svg:y="12.727cm"><draw:text-box><text:p text:style-name="P104"><text:span text:style-name="T60">Ze willen ondernemer of zelfstandige worden</text:span></text:p></draw:text-box></draw:frame><draw:frame draw:style-name="gr195" draw:text-style-name="P105" svg:width="9.051cm" svg:height="0.902cm" svg:x="1.745cm" svg:y="13.602cm"><draw:text-box><text:p text:style-name="P104"><text:span text:style-name="T60">Waargenomen prestige of sociale status van het beroepsonderwijs en de beroepsopleiding</text:span></text:p></draw:text-box></draw:frame><draw:frame draw:style-name="gr196" draw:text-style-name="P105" svg:width="8.653cm" svg:height="0.578cm" svg:x="2.059cm" svg:y="14.588cm"><draw:text-box><text:p text:style-name="P104"><text:span text:style-name="T60">Invloed van social media of online content</text:span></text:p></draw:text-box></draw:frame><draw:frame draw:style-name="gr197" draw:text-style-name="P105" svg:width="6.619cm" svg:height="0.578cm" svg:x="3.964cm" svg:y="15.394cm"><draw:text-box><text:p text:style-name="P104"><text:span text:style-name="T60">Andere (SPONTANEOUS)</text:span></text:p></draw:text-box></draw:frame><draw:frame draw:style-name="gr198" draw:text-style-name="P105" svg:width="4.739cm" svg:height="0.578cm" svg:x="6.049cm" svg:y="16.336cm"><draw:text-box><text:p text:style-name="P104"><text:span text:style-name="T60">Ik weet het niet</text:span></text:p></draw:text-box></draw:frame></draw:g>Gevraagd naar de belangrijkste factoren die van invloed zijn op de keuze van jongeren voor beroepsonderwijs en -opleiding boven algemeen onderwijs, wijst meer dan de helft van de EU-burgers (53 %) op de noodzaak of de wens om zo snel mogelijk een baan te hebben en geld te verdienen.<text:note text:id="ftn45" text:note-class="footnote"><text:note-citation>45</text:note-citation><text:note-body><text:p text:style-name="P13">QB4. Wat zijn volgens u de belangrijkste factoren die jongeren ertoe aanzetten om tegenwoordig voor beroepsonderwijs en -opleiding te kiezen in plaats van voor algemeen onderwijs? (MAX. 3 ANTWOORDEN)</text:p></text:note-body></text:note> Met name een op de vijf (21%) noemt ook de wens om ondernemer of zelfstandige te worden. Naast deze twee factoren volgen de reacties een afnemende volgorde: advies van ouders of andere familieleden (35%), begeleiding door leerkrachten of schoolbegeleiders (28%), slechte schoolprestaties of -cijfers (28%), doen wat de meeste mensen om hen heen doen (24%), het vermeende prestige of de sociale status van het BOO-traject (16%) en invloed van sociale media of online-inhoud (14%). </text:p>
        <text:p text:style-name="P25"/>
        <text:p text:style-name="P25"/>
        <text:p text:style-name="P33">De perceptie van de factoren die van invloed zijn op de keuzes van jongeren verschilt van lidstaat tot lidstaat. De behoefte of het verlangen om zo snel mogelijk een baan te hebben en geld te verdienen wordt het vaakst genoemd in Zweden (71%), Finland (69%), Cyprus (65%) en Griekenland (63%), en het minst vaak genoemd in Hongarije (38%), Roemenië (39%), Polen (41%) en Bulgarije en Slowakije (beide 42%). </text:p>
        <text:p text:style-name="P25">Advies van ouders of andere familieleden wordt het vaakst aangehaald in Slowakije (50%), Bulgarije (46%), Oostenrijk (44%) en Hongarije (42%), en het minst in Polen (25%), Portugal (27%) en Letland en Finland (beide 28%). In Ierland worden de behoefte of de wens om een baan te hebben en zo snel mogelijk geld te verdienen en advies van ouders of andere familieleden evenzeer genoemd als de belangrijkste factoren (beide 42%). </text:p>
        <text:p text:style-name="P25"/>
        <text:p text:style-name="P25"><draw:g text:anchor-type="paragraph" draw:z-index="39" draw:name="Forme37" draw:style-name="gr1"><draw:frame draw:style-name="gr181" draw:text-style-name="P100" svg:width="16.758cm" svg:height="6.555cm" svg:x="0cm" svg:y="1.802cm"><draw:image xlink:href="Pictures/10000000000005500000021415EC79650F248000.png" xlink:type="simple" xlink:show="embed" xlink:actuate="onLoad" draw:mime-type="image/png"><text:p/></draw:image></draw:frame><draw:frame draw:style-name="gr182" draw:text-style-name="P100" svg:width="0.969cm" svg:height="1.041cm" svg:x="5.496cm" svg:y="1.488cm"><draw:image xlink:href="Pictures/10000000000000290000002C2D36BDA13045675B.png" xlink:type="simple" xlink:show="embed" xlink:actuate="onLoad" draw:mime-type="image/png"><text:p/></draw:image></draw:frame><draw:frame draw:style-name="gr183" draw:text-style-name="P102" svg:width="16.555cm" svg:height="0.902cm" svg:x="0.15cm" svg:y="0.471cm"><draw:text-box><text:p text:style-name="P101"><text:span text:style-name="T60">QB4: Wat zijn volgens u de belangrijkste factoren die jongeren ertoe aanzetten om tegenwoordig voor beroepsonderwijs en -opleiding te kiezen in plaats van voor algemeen onderwijs? (MAX. 3 ANTWOORDEN) (%)</text:span></text:p></draw:text-box></draw:frame><draw:frame draw:style-name="gr184" draw:text-style-name="P102" svg:width="10.293cm" svg:height="0.902cm" svg:x="6.359cm" svg:y="1.502cm"><draw:text-box><text:p text:style-name="P101"><text:span text:style-name="T60">De behoefte of het verlangen om een baan te hebben en zo snel mogelijk geld te verdienen</text:span></text:p></draw:text-box></draw:frame><draw:frame draw:style-name="gr185" draw:text-style-name="P102" svg:width="6.344cm" svg:height="0.578cm" svg:x="6.442cm" svg:y="1.979cm"><draw:text-box><text:p text:style-name="P101"><text:span text:style-name="T60">Advies van ouders of andere familieleden</text:span></text:p></draw:text-box></draw:frame><draw:frame draw:style-name="gr186" draw:text-style-name="P109" svg:width="16.453cm" svg:height="1.064cm" svg:x="0.279cm" svg:y="-0.429cm"><draw:text-box><text:p text:style-name="P101"><text:span text:style-name="T62">Factoren die van invloed zijn op de keuze van beroepsonderwijs en -opleiding boven algemeen onderwijs: hoogste antwoord per lid </text:span></text:p></draw:text-box></draw:frame></draw:g></text:p>
        <text:p text:style-name="P33">Begeleiding door leerkrachten of schoolbegeleiders wordt het vaakst genoemd in Italië (37%), Denemarken (35%) en Griekenland en Slowakije (beide 33%), terwijl deze het minst vaak wordt genoemd in Letland (13%), Litouwen (15%), Finland (17%) en Polen (18%). </text:p>
        <text:p text:style-name="P25">Slechte schoolprestaties of -cijfers worden het vaakst genoemd in Griekenland (51%), Litouwen (46%), Zweden (45%) en België en Cyprus (beide 41%), en het minst in Nederland en Bulgarije (beide 14%), Slowakije (20%) en Kroatië en Malta (beide 21%). </text:p>
        <text:p text:style-name="P25">Doen wat de meeste mensen om hen heen doen, wordt het vaakst genoemd in Finland (40%), Nederland (39%), Oostenrijk (36%) en Bulgarije en Slowakije (beide 35%), terwijl het het minst vaak wordt genoemd in Luxemburg (13%) en Frankrijk en Portugal (beide 14%). </text:p>
        <text:p text:style-name="P25">De wens om ondernemer of zelfstandige te worden wordt het vaakst genoemd in Kroatië (39%), Cyprus (33%), Denemarken (31%) en Slovenië (29%), terwijl deze het minst vaak wordt genoemd in Duitsland (12%), Portugal (16%) en Litouwen, Spanje en Polen (alle 18%). </text:p>
        <text:p text:style-name="P25">Invloed van sociale media of online-inhoud wordt het vaakst genoemd in Nederland (31%), Malta (27%), Kroatië (24%) en Tsjechië en Slowakije (beide 22%), terwijl het minst vaak wordt genoemd in Portugal (6%), Litouwen (8%) en Estland, Frankrijk en Spanje (alle 11%). </text:p>
        <text:p text:style-name="P25">De vermeende prestige of sociale status van het BOO-traject wordt het vaakst genoemd in Oostenrijk (24%) en Malta en Hongarije (beide 23%), terwijl deze het minst vaak wordt genoemd in Cyprus (7%), Griekenland (10%) en België, Frankrijk, Portugal en Luxemburg (alle 11%). </text:p>
        <text:p text:style-name="P25"><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ciële motivatie is de dominante drijfveer van keuze. In 24 lidstaten is de behoefte of de wens om zo snel mogelijk een baan te hebben en geld te verdienen de meest genoemde factor, variërend van 71 % in Zweden tot 39 % in Roemenië in de landen waar het land de hoogste bestuurder is. Ouderlijk advies is in slechts drie lidstaten de belangrijkste factor: Slowakije (50%), Bulgarije (46%) en Hongarije (42%). In Ierland zijn de financiële motivatie en het advies van ouders elk gekoppeld aan 42%. Hoewel begeleiding van leerkrachten door 28% van de Europeanen in het algemeen wordt genoemd, is dit nooit de belangrijkste factor in een EU-lidstaat, met het hoogste aandeel in Italië met 37%. </text:p>
        <text:p text:style-name="P33">Wanneer we de factoren analyseren die van invloed zijn op jongeren door sociaaldemografische en attitudinale categorieën, kunnen de volgende patronen worden waargenomen: </text:p>
        <text:p text:style-name="P25">De behoefte of het verlangen om zo snel mogelijk een baan te hebben en geld te verdienen wordt door ongeveer de helft van alle respondenten aangehaald, met minimale genderverschillen (mannen 52%, vrouwen 53%). De verschillen naar leeftijd zijn bescheiden, variërend van 51% bij 55-plussers tot 55% bij 25-39-plussers. Onder de sociaal-professionele categorieën geven de werklozen dit antwoord het meest waarschijnlijk (60 %), wat neerkomt op een verschil van 11 procentpunten ten opzichte van huispersoneel<text:note text:id="ftn46" text:note-class="footnote"><text:note-citation>46</text:note-citation><text:note-body><text:p text:style-name="P13">Een huisvrouw is iemand die een huishouden beheert, bijvoorbeeld een huisvrouw of een huisman. </text:p></text:note-body></text:note> (49 %). </text:p>
        <text:p text:style-name="P25">Advies van ouders of andere familieleden toont geen genderverschillen, waarbij zowel mannen als vrouwen deze factor op vergelijkbare niveaus citeren (35%). Leeftijdsverschillen zijn hier groter: 31% van de 15-24-jarigen noemt deze factor, oplopend tot 37% onder 55-plussers. Patronen van het onderwijs blijkt dat degenen die eerder klaar met het onderwijs zijn meer kans om deze factor te noemen: 37% van degenen die op 15-jarige leeftijd of eerder klaar zijn, doet dit, vergeleken met 33% van degenen die hun opleiding op 20-jarige leeftijd of ouder hebben afgerond. </text:p>
        <text:p text:style-name="P25">Begeleiding door leerkrachten of schoolbegeleiders wordt op vergelijkbare niveaus geciteerd door mannen (28%) en vrouwen (29%). Tussen de leeftijdsgroepen blijven de reacties relatief stabiel, variërend van 26% onder de 15-24-jarigen tot 29% onder de 25-39- en 40-54-jarigen. Noch heeft het opleidingsniveau veel invloed op de reacties, aangezien de vermeldingen variëren van 27% onder degenen die op 15-jarige leeftijd of eerder zijn afgestudeerd tot 29% onder degenen die nog studeren. </text:p>
        <text:p text:style-name="P25">De wens om ondernemer of zelfstandige te worden varieert minimaal tussen demografische groepen, waarbij ongeveer één op de vijf respondenten deze factor aanhaalt. Genderverschillen zijn bescheiden (mannen 22%, vrouwen 20%) en er zijn weinig verschillen naar leeftijd, met vermeldingen variërend van 20% tot 22%. Respondenten die als zelfstandige werken, hebben meer kans dan welke andere beroepscategorie dan ook om dit item te vermelden. </text:p>
        <text:p text:style-name="P25"/>
        <text:p text:style-name="P25">Slechte schoolprestaties of cijfers worden op dezelfde manier genoemd door zowel mannen als vrouwen (beide 28%). Leeftijdsverschillen zijn aanzienlijk: een derde van de 15- tot 24-jarigen (33%) noemt deze factor en daalt tot 26% onder 55-plussers. Er zijn beperkte variaties op het opleidingsniveau voor dit item. Onder de sociaal-professionele categorieën hebben werklozen (35%) en studenten (33%) een veel hoger aandeel dan handarbeiders (25%). Respondenten die zeggen dat beroepsonderwijs en -opleiding in hun land negatief worden ervaren, noemen deze factor vaker (34%) dan degenen die stellen dat beroepsonderwijs en -opleiding een positief imago in hun land hebben (26%). </text:p>
        <text:p text:style-name="P25">Doen wat de meeste mensen om hen heen doen: er zijn minimale genderverschillen voor dit item (mannen 25%, vrouwen 24%). De leeftijdsvariatie is bescheiden, hoewel respondenten in de leeftijd van 25-39 jaar dit iets vaker vermelden (26%) dan mensen in de leeftijd van 15-24 jaar (23%). Onderwijspatronen tonen aan dat degenen die op 20-jarige leeftijd of later zijn afgestudeerd, deze factor vaker noemen (26%) dan degenen die eerder zijn afgestudeerd (22%). </text:p>
        <text:p text:style-name="P25">Invloed van sociale media of online content laat weer minimale verschillen zien naar geslacht (mannen 14%, vrouwen 15%). De verschillen naar leeftijd zijn bescheiden, met scores variërend van 13% bij 55-plussers tot 16% bij 15-24-plussers. Onderwijspatronen laten zien dat degenen die op 20-jarige leeftijd of later zijn afgestudeerd (16%) deze factor vaker citeren dan degenen die op 15-jarige leeftijd of eerder zijn geëindigd (10%). </text:p>
        <text:p text:style-name="P25">Waargenomen prestige of sociale status van het beroepsonderwijs en de beroepsopleiding toont minimale variatie tussen de meeste groepen. Genderverschillen zijn bescheiden (mannen 17%, vrouwen 15%), en 16% van de respondenten noemt dit item consequent in alle leeftijdscategorieën. Verschillen per opleiding zijn opvallender: degenen die op 20-jarige leeftijd of later zijn afgestudeerd, hebben meer kans om dit item te vermelden (18%) dan degenen die dit op 15-jarige leeftijd of eerder deden (12%). </text:p>
        <text:p text:style-name="P33"><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5">QB4 Wat zijn volgens u de belangrijkste factoren die jongeren ertoe aanzetten om tegenwoordig voor beroepsonderwijs en -opleiding te kiezen in plaats van voor algemeen onderwijs? (MAX. 3 ANTWOORDEN)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6"/></table:table-cell><table:table-cell table:style-name="Tableau21.A1" office:value-type="string"><text:p text:style-name="P57">Begeleiding door leerkrachten of schoolbegeleiders </text:p></table:table-cell><table:table-cell table:style-name="Tableau21.A1" office:value-type="string"><text:p text:style-name="P57">Advies van ouders of andere familieleden </text:p></table:table-cell><table:table-cell table:style-name="Tableau21.A1" office:value-type="string"><text:p text:style-name="P57">De behoefte of het verlangen om een baan te hebben en zo snel mogelijk geld te verdienen </text:p></table:table-cell><table:table-cell table:style-name="Tableau21.A1" office:value-type="string"><text:p text:style-name="P57">Ze willen ondernemer of zelfstandige worden </text:p></table:table-cell><table:table-cell table:style-name="Tableau21.A1" office:value-type="string"><text:p text:style-name="P57">Slechte schoolprestaties of cijfers </text:p></table:table-cell><table:table-cell table:style-name="Tableau21.A1" office:value-type="string"><text:p text:style-name="P57">Doen wat de meeste mensen om hen heen doen (bijvoorbeeld vrienden, klasgenoten of anderen in hun omgeving)</text:p></table:table-cell><table:table-cell table:style-name="Tableau21.A1" office:value-type="string"><text:p text:style-name="P57">Invloed van social media of online content </text:p></table:table-cell><table:table-cell table:style-name="Tableau21.A1" office:value-type="string"><text:p text:style-name="P57">Waargenomen prestige of sociale status van het beroepsonderwijs en de beroepsopleiding </text:p></table:table-cell><table:table-cell table:style-name="Tableau21.A1" office:value-type="string"><text:p text:style-name="P57">Andere (SPONTANEOUS) </text:p></table:table-cell><table:table-cell table:style-name="Tableau21.A1" office:value-type="string"><text:p text:style-name="P57">Ik weet het niet</text:p></table:table-cell></table:table-row><table:table-row><table:table-cell table:style-name="Tableau21.A1" office:value-type="string"><text:p text:style-name="P55">EU27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Geslacht</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an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Vrouw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0"><text:p text:style-name="P57">20</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Leeftij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15-24 </text:p></table:table-cell><table:table-cell table:style-name="Tableau21.B3" office:value-type="float" office:value="26"><text:p text:style-name="P57">26</text:p></table:table-cell><table:table-cell table:style-name="Tableau21.B3" office:value-type="float" office:value="31"><text:p text:style-name="P57">31</text:p></table:table-cell><table:table-cell table:style-name="Tableau21.B3" office:value-type="float" office:value="54"><text:p text:style-name="P57">54</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25-39 </text:p></table:table-cell><table:table-cell table:style-name="Tableau21.B3" office:value-type="float" office:value="29"><text:p text:style-name="P57">29</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2"><text:p text:style-name="P57">22</text:p></table:table-cell><table:table-cell table:style-name="Tableau21.B3" office:value-type="float" office:value="27"><text:p text:style-name="P57">27</text:p></table:table-cell><table:table-cell table:style-name="Tableau21.B3" office:value-type="float" office:value="26"><text:p text:style-name="P57">26</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40-54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55</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4" table:number-columns-spanned="11" office:value-type="string"><text:p text:style-name="P58">Onderwijs (Einde va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t;=-15</text:p></table:table-cell><table:table-cell table:style-name="Tableau21.B3" office:value-type="float" office:value="27"><text:p text:style-name="P57">27</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18"><text:p text:style-name="P57">18</text:p></table:table-cell><table:table-cell table:style-name="Tableau21.B3" office:value-type="float" office:value="29"><text:p text:style-name="P57">29</text:p></table:table-cell><table:table-cell table:style-name="Tableau21.B3" office:value-type="float" office:value="22"><text:p text:style-name="P57">22</text:p></table:table-cell><table:table-cell table:style-name="Tableau21.B3" office:value-type="float" office:value="10"><text:p text:style-name="P57">10</text:p></table:table-cell><table:table-cell table:style-name="Tableau21.B3" office:value-type="float" office:value="12"><text:p text:style-name="P57">12</text:p></table:table-cell><table:table-cell table:style-name="Tableau21.B3" office:value-type="float" office:value="1"><text:p text:style-name="P57">1</text:p></table:table-cell><table:table-cell table:style-name="Tableau21.B3" office:value-type="float" office:value="5"><text:p text:style-name="P57">5</text:p></table:table-cell></table:table-row><table:table-row><table:table-cell table:style-name="Tableau21.A1" office:value-type="string"><text:p text:style-name="P55">16-19 </text:p></table:table-cell><table:table-cell table:style-name="Tableau21.B3" office:value-type="float" office:value="29"><text:p text:style-name="P57">29</text:p></table:table-cell><table:table-cell table:style-name="Tableau21.B3" office:value-type="float" office:value="36"><text:p text:style-name="P57">36</text:p></table:table-cell><table:table-cell table:style-name="Tableau21.B3" office:value-type="float" office:value="51"><text:p text:style-name="P57">51</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20</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6"><text:p text:style-name="P57">26</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Nog steeds aan het studeren </text:p></table:table-cell><table:table-cell table:style-name="Tableau21.B3" office:value-type="float" office:value="29"><text:p text:style-name="P57">29</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2"><text:p text:style-name="P57">22</text:p></table:table-cell><table:table-cell table:style-name="Tableau21.B3" office:value-type="float" office:value="15"><text:p text:style-name="P57">15</text:p></table:table-cell><table:table-cell table:style-name="Tableau21.B3" office:value-type="float" office:value="13"><text:p text:style-name="P57">13</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4" table:number-columns-spanned="11" office:value-type="string"><text:p text:style-name="P58">Sociaal-professionele categori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Zelfstandigen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Managers </text:p></table:table-cell><table:table-cell table:style-name="Tableau21.B3" office:value-type="float" office:value="30"><text:p text:style-name="P57">30</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19"><text:p text:style-name="P57">19</text:p></table:table-cell><table:table-cell table:style-name="Tableau21.B3" office:value-type="float" office:value="29"><text:p text:style-name="P57">29</text:p></table:table-cell><table:table-cell table:style-name="Tableau21.B3" office:value-type="float" office:value="27"><text:p text:style-name="P57">27</text:p></table:table-cell><table:table-cell table:style-name="Tableau21.B3" office:value-type="float" office:value="18"><text:p text:style-name="P57">18</text:p></table:table-cell><table:table-cell table:style-name="Tableau21.B3" office:value-type="float" office:value="19"><text:p text:style-name="P57">19</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Andere witte halsbanden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7"><text:p text:style-name="P57">27</text:p></table:table-cell><table:table-cell table:style-name="Tableau21.B3" office:value-type="float" office:value="16"><text:p text:style-name="P57">16</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Handarbeiders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25"><text:p text:style-name="P57">25</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Huis personen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49"><text:p text:style-name="P57">49</text:p></table:table-cell><table:table-cell table:style-name="Tableau21.B3" office:value-type="float" office:value="22"><text:p text:style-name="P57">22</text:p></table:table-cell><table:table-cell table:style-name="Tableau21.B3" office:value-type="float" office:value="29"><text:p text:style-name="P57">29</text:p></table:table-cell><table:table-cell table:style-name="Tableau21.B3" office:value-type="float" office:value="25"><text:p text:style-name="P57">25</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1" office:value-type="string"><text:p text:style-name="P55">Werklozen </text:p></table:table-cell><table:table-cell table:style-name="Tableau21.B3" office:value-type="float" office:value="25"><text:p text:style-name="P57">25</text:p></table:table-cell><table:table-cell table:style-name="Tableau21.B3" office:value-type="float" office:value="33"><text:p text:style-name="P57">33</text:p></table:table-cell><table:table-cell table:style-name="Tableau21.B3" office:value-type="float" office:value="60"><text:p text:style-name="P57">60</text:p></table:table-cell><table:table-cell table:style-name="Tableau21.B3" office:value-type="float" office:value="20"><text:p text:style-name="P57">20</text:p></table:table-cell><table:table-cell table:style-name="Tableau21.B3" office:value-type="float" office:value="35"><text:p text:style-name="P57">35</text:p></table:table-cell><table:table-cell table:style-name="Tableau21.B3" office:value-type="float" office:value="25"><text:p text:style-name="P57">25</text:p></table:table-cell><table:table-cell table:style-name="Tableau21.B3" office:value-type="float" office:value="12"><text:p text:style-name="P57">12</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Gepensioneerd </text:p></table:table-cell><table:table-cell table:style-name="Tableau21.B3" office:value-type="float" office:value="28"><text:p text:style-name="P57">28</text:p></table:table-cell><table:table-cell table:style-name="Tableau21.B3" office:value-type="float" office:value="38"><text:p text:style-name="P57">38</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2"><text:p text:style-name="P57">22</text:p></table:table-cell><table:table-cell table:style-name="Tableau21.B3" office:value-type="float" office:value="12"><text:p text:style-name="P57">12</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4"><text:p text:style-name="P57">4</text:p></table:table-cell></table:table-row><table:table-row><table:table-cell table:style-name="Tableau21.A1" office:value-type="string"><text:p text:style-name="P55">Studenten </text:p></table:table-cell><table:table-cell table:style-name="Tableau21.B3" office:value-type="float" office:value="27"><text:p text:style-name="P57">27</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Subjectieve verstedelijking</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andelijk gebied of dorp </text:p></table:table-cell><table:table-cell table:style-name="Tableau21.B3" office:value-type="float" office:value="26"><text:p text:style-name="P57">26</text:p></table:table-cell><table:table-cell table:style-name="Tableau21.B3" office:value-type="float" office:value="35"><text:p text:style-name="P57">35</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7"><text:p text:style-name="P57">27</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Kleine of middelgrote stad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3"><text:p text:style-name="P57">23</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rote stad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6"><text:p text:style-name="P57">56</text:p></table:table-cell><table:table-cell table:style-name="Tableau21.B3" office:value-type="float" office:value="19"><text:p text:style-name="P57">19</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5"><text:p text:style-name="P57">15</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Perceptie van IVET in (ons lan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Positief </text:p></table:table-cell><table:table-cell table:style-name="Tableau21.B3" office:value-type="float" office:value="30"><text:p text:style-name="P57">30</text:p></table:table-cell><table:table-cell table:style-name="Tableau21.B3" office:value-type="float" office:value="37"><text:p text:style-name="P57">37</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gatief </text:p></table:table-cell><table:table-cell table:style-name="Tableau21.B3" office:value-type="float" office:value="26"><text:p text:style-name="P57">26</text:p></table:table-cell><table:table-cell table:style-name="Tableau21.B3" office:value-type="float" office:value="30"><text:p text:style-name="P57">30</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3"><text:p text:style-name="P57">23</text:p></table:table-cell><table:table-cell table:style-name="Tableau21.B3" office:value-type="float" office:value="17"><text:p text:style-name="P57">17</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Ooit initieel beroepsonderwijs gevolgd (hoger secundai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Ja </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4"><text:p text:style-name="P57">24</text:p></table:table-cell><table:table-cell table:style-name="Tableau21.B3" office:value-type="float" office:value="25"><text:p text:style-name="P57">25</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e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31"><text:p text:style-name="P57">31</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3"><text:p text:style-name="P57">3</text:p></table:table-cell></table:table-row></table:table><text:p text:style-name="P14"/></draw:text-box></draw:frame></text:p>
        <text:p text:style-name="P33"/>
      </text:section>
      <text:h text:style-name="P17" text:outline-level="1"><text:bookmark-start text:name="__RefHeading___Toc215590_2930363814"/>IV. Belemmeringen voor deelname aan beroepsonderwijs en -opleiding <text:bookmark-end text:name="__RefHeading___Toc215590_2930363814"/></text:h>
      <text:p text:style-name="P25"/>
      <text:section text:style-name="Sect2" text:name="Section6">
        <text:h text:style-name="P19" text:outline-level="2"><text:bookmark-start text:name="__RefHeading___Toc215592_2930363814"/>1. Uitdagingen in verband met niet-technische vaardigheden <text:bookmark-end text:name="__RefHeading___Toc215592_2930363814"/></text:h>
        <text:p text:style-name="P51">De helft van de EU-burgers zegt dat beroepsonderwijs en -opleiding onvoldoende transversale vaardigheden bieden, zoals communicatie of kritisch denken </text:p>
        <text:p text:style-name="P25">In de hele Europese Unie zegt 50 % dat beroepsonderwijs en -opleiding niet voldoende transversale vaardigheden bieden, zoals communicatie of kritisch denken, waaronder 12 % die het daar sterk mee eens zijn en 38 % die het er doorgaans mee eens zijn.<text:note text:id="ftn47" text:note-class="footnote"><text:note-citation>47</text:note-citation><text:note-body><text:p text:style-name="P13">QB7.6. Vertel me in hoeverre u het eens of oneens bent met elk van de volgende stellingen: BOO biedt onvoldoende transversale vaardigheden zoals communicatie of kritisch denken</text:p></text:note-body></text:note> Over het algemeen is 37% het niet eens met deze stelling, terwijl 13% het niet weet. </text:p>
        <text:p text:style-name="P25">De hoogste niveaus van overeenstemming worden geregistreerd in Polen (66%), Kroatië (65%) en Slovenië (64%), met de laagste in Spanje (36%), Denemarken (39%), Estland (40%) en Ierland en Zweden (beide 44%). </text:p>
        <text:p text:style-name="P25">In 24 EU-lidstaten zijn meerderheden van mening dat beroepsonderwijs en -opleiding niet voldoende transversale vaardigheden bieden. Slechts in drie landen, Estland (49%), Spanje (47%) en Denemarken (45%), zijn meer respondenten het niet eens dan eens met de verklaring. </text:p>
        <text:p text:style-name="P25">In verschillende EU-lidstaten, waaronder Duitsland, Nederland en Oostenrijk, zijn de meningen gelijkmatiger verdeeld, waarbij degenen die het eens zijn met de verklaring variërend van 45 % tot 50 %. </text:p>
        <text:p text:style-name="P25"><draw:g text:anchor-type="paragraph" draw:z-index="42" draw:name="Forme38" draw:style-name="gr1"><draw:frame draw:style-name="gr174" draw:text-style-name="P100" svg:width="5.299cm" svg:height="5.55cm" svg:x="10.691cm" svg:y="-8.671cm"><draw:image xlink:href="Pictures/10000000000001D3000001E921908F25A2E06E8F.png" xlink:type="simple" xlink:show="embed" xlink:actuate="onLoad" draw:mime-type="image/png"><text:p/></draw:image></draw:frame><draw:frame draw:style-name="gr175" draw:text-style-name="P102" svg:width="8.494cm" svg:height="1.551cm" svg:x="8.733cm" svg:y="-10.864cm"><draw:text-box><text:p text:style-name="P101"><text:span text:style-name="T60">QB7.6. Vertel me in hoeverre u het eens of oneens bent met elk van de volgende stellingen: BOO biedt onvoldoende transversale vaardigheden, zoals communicatie of kritisch denken (EU27) (%) </text:span></text:p></draw:text-box></draw:frame><draw:frame draw:style-name="gr176" draw:text-style-name="P105" svg:width="2.227cm" svg:height="0.902cm" svg:x="10.61cm" svg:y="-9.462cm"><draw:text-box><text:p text:style-name="P104"><text:span text:style-name="T60">Ik weet het niet 13</text:span></text:p></draw:text-box></draw:frame><draw:frame draw:style-name="gr177" draw:text-style-name="P105" svg:width="1.823cm" svg:height="1.227cm" svg:x="9.024cm" svg:y="-7.528cm"><draw:text-box><text:p text:style-name="P104"><text:span text:style-name="T60">Helemaal niet mee eens 8</text:span></text:p></draw:text-box></draw:frame><draw:frame draw:style-name="gr178" draw:text-style-name="P105" svg:width="2.234cm" svg:height="0.902cm" svg:x="9.125cm" svg:y="-3.985cm"><draw:text-box><text:p text:style-name="P104"><text:span text:style-name="T60">Niet mee eens 29</text:span></text:p></draw:text-box></draw:frame><draw:frame draw:style-name="gr179" draw:text-style-name="P102" svg:width="1.671cm" svg:height="1.551cm" svg:x="15.556cm" svg:y="-4.565cm"><draw:text-box><text:p text:style-name="P101"><text:span text:style-name="T60">Ik ben het met je eens 38</text:span></text:p></draw:text-box></draw:frame><draw:frame draw:style-name="gr180" draw:text-style-name="P102" svg:width="2.899cm" svg:height="0.902cm" svg:x="13.21cm" svg:y="-9.118cm"><draw:text-box><text:p text:style-name="P101"><text:span text:style-name="T60">Helemaal mee eens 12</text:span></text:p></draw:text-box></draw:frame></draw:g><draw:g text:anchor-type="paragraph" draw:z-index="43" draw:name="Forme39" draw:style-name="gr1"><draw:frame draw:style-name="gr166" draw:text-style-name="P100" svg:width="16.675cm" svg:height="7.33cm" svg:x="0.002cm" svg:y="1.186cm"><draw:image xlink:href="Pictures/10000000000005650000025FE1EE3787907AFDEF.png" xlink:type="simple" xlink:show="embed" xlink:actuate="onLoad" draw:mime-type="image/png"><text:p/></draw:image></draw:frame><draw:frame draw:style-name="gr167" draw:text-style-name="P102" svg:width="15.895cm" svg:height="0.922cm" svg:x="0.251cm" svg:y="0.101cm"><draw:text-box><text:p text:style-name="P101"><text:span text:style-name="T60">QB7.6. Vertel me in hoeverre u het eens of oneens bent met elk van de volgende stellingen: Beroepsonderwijs en -opleiding biedt onvoldoende transversale vaardigheden, zoals communicatie of kritisch denken (%) </text:span></text:p></draw:text-box></draw:frame><draw:g draw:style-name="gr4"><draw:frame draw:style-name="gr168" draw:text-style-name="P100" svg:width="14.098cm" svg:height="0.959cm" svg:x="0.342cm" svg:y="8.605cm"><draw:image xlink:href="Pictures/100000000000022300000022902E68B765C34830.png" xlink:type="simple" xlink:show="embed" xlink:actuate="onLoad" draw:mime-type="image/png"><text:p/></draw:image></draw:frame><draw:frame draw:style-name="gr169" draw:text-style-name="P102" svg:width="2.924cm" svg:height="0.902cm" svg:x="0.803cm" svg:y="8.779cm"><draw:text-box><text:p text:style-name="P106"><text:span text:style-name="T60">Helemaal mee eens</text:span></text:p></draw:text-box></draw:frame><draw:frame draw:style-name="gr170" draw:text-style-name="P102" svg:width="2.857cm" svg:height="0.902cm" svg:x="3.812cm" svg:y="8.756cm"><draw:text-box><text:p text:style-name="P106"><text:span text:style-name="T60">De neiging om het eens te zijn</text:span></text:p></draw:text-box></draw:frame><draw:frame draw:style-name="gr171" draw:text-style-name="P102" svg:width="3.282cm" svg:height="0.902cm" svg:x="6.994cm" svg:y="8.799cm"><draw:text-box><text:p text:style-name="P106"><text:span text:style-name="T60">De neiging om het oneens te zijn</text:span></text:p></draw:text-box></draw:frame><draw:frame draw:style-name="gr172" draw:text-style-name="P102" svg:width="3.484cm" svg:height="0.902cm" svg:x="10.622cm" svg:y="8.756cm"><draw:text-box><text:p text:style-name="P106"><text:span text:style-name="T60">Helemaal niet mee eens</text:span></text:p></draw:text-box></draw:frame><draw:frame draw:style-name="gr173" draw:text-style-name="P102" svg:width="2.52cm" svg:height="0.687cm" svg:x="14.344cm" svg:y="8.756cm"><draw:text-box><text:p text:style-name="P106"><text:span text:style-name="T60">Weet ik niet</text:span></text:p></draw:text-box></draw:frame></draw:g></draw:g></text:p>
        <text:p text:style-name="P33">De mate waarin respondenten het erover eens zijn dat beroepsonderwijs en -opleiding niet voldoende transversale vaardigheden bieden, verschilt als volgt per sociaaldemografische en attitudinale factor: </text:p>
        <text:p text:style-name="P53">■ Er zijn matige verschillen per sociaal-professionele categorie, waarbij studenten en andere bedienden het meest geneigd zijn te geloven dat beroepsonderwijs en -opleiding niet voldoende transversale vaardigheden bieden, zoals communicatie of kritisch denken (beide 55 %), terwijl werkloze respondenten aanzienlijk lagere niveaus noteren (45 %). </text:p>
        <text:p text:style-name="P53">■ Naar leeftijd aan het einde van het onderwijs is dit beeld het meest wijdverbreid onder de respondenten die nog studeren (54%), gevolgd door degenen die het onderwijs in de leeftijd van 20 jaar of later hebben afgerond en degenen in de leeftijd van 16-19 jaar (beide 51%). Respondenten van wie de opleiding op de leeftijd van 15 jaar of eerder is beëindigd, zijn het het minst waarschijnlijk eens met deze verklaring (45%). </text:p>
        <text:p text:style-name="P53">■ Naar leeftijd komt deze opvatting het meest voor bij respondenten tussen 25 en 39 jaar (54 %), gevolgd door respondenten tussen 15 en 24 jaar en tussen 40 en 54 jaar (beide 52 %). Het is het minst wijdverspreid onder 55-plussers (48%). </text:p>
        <text:p text:style-name="P53">■ Respondenten die van mening zijn dat studenten voldoende informatie over beroepsonderwijs en -opleiding ontvangen, zijn het eerder eens met de stelling (55%) dan degenen die van mening zijn dat de informatie ontoereikend is (48%). </text:p>
        <text:p text:style-name="P53">■ Er zijn slechts minimale variaties bij de deelname aan beroepsonderwijs en -opleiding. Respondenten die zelf beroepsonderwijs en -opleiding hebben gevolgd, zijn het er slechts iets meer over eens dat beroepsonderwijs en -opleiding onvoldoende transversale vaardigheden bieden (53%) dan respondenten die geen ervaring hebben met beroepsonderwijs en -opleiding (50%). </text:p>
        <text:p text:style-name="P53">■ Wat hun beeld van beroepsonderwijs en -opleiding betreft, zijn respondenten met een positief beeld van beroepsonderwijs en -opleiding het slechts iets vaker eens met deze stelling dan respondenten met een negatief beeld (53% tegenover 50%). </text:p>
        <text:p text:style-name="P53">■ Er zijn geen verschillen naar geslacht. </text:p>
        <text:p text:style-name="P32"/>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2">QB7.6 Gelieve mij te vertellen in hoeverre u het eens of oneens bent met elk van de volgende stellingen: IVET biedt onvoldoende transversale vaardigheden zoals communicatie of kritisch denken (%-EU)</text:p>
            </table:table-cell>
            <table:covered-table-cell/>
            <table:covered-table-cell/>
            <table:covered-table-cell/>
          </table:table-row>
          <table:table-row>
            <table:table-cell table:style-name="Tableau22.A1" office:value-type="string">
              <text:p text:style-name="P94"/>
            </table:table-cell>
            <table:table-cell table:style-name="Tableau22.A1" office:value-type="string">
              <text:p text:style-name="P88">Totaal 'Akkoord'</text:p>
            </table:table-cell>
            <table:table-cell table:style-name="Tableau22.A1" office:value-type="string">
              <text:p text:style-name="P88">Totaal 'Niet mee eens' </text:p>
            </table:table-cell>
            <table:table-cell table:style-name="Tableau22.A1" office:value-type="string">
              <text:p text:style-name="P88">Ik weet het niet</text:p>
            </table:table-cell>
          </table:table-row>
          <table:table-row>
            <table:table-cell table:style-name="Tableau22.A1" office:value-type="string">
              <text:p text:style-name="P92">EU27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Geslacht</text:p>
            </table:table-cell>
            <table:covered-table-cell/>
            <table:covered-table-cell/>
            <table:covered-table-cell/>
          </table:table-row>
          <table:table-row>
            <table:table-cell table:style-name="Tableau22.A1" office:value-type="string">
              <text:p text:style-name="P92">Man </text:p>
            </table:table-cell>
            <table:table-cell table:style-name="Tableau22.B3" office:value-type="float" office:value="52">
              <text:p text:style-name="P88">52</text:p>
            </table:table-cell>
            <table:table-cell table:style-name="Tableau22.B3" office:value-type="float" office:value="36">
              <text:p text:style-name="P88">36</text:p>
            </table:table-cell>
            <table:table-cell table:style-name="Tableau22.B3" office:value-type="float" office:value="12">
              <text:p text:style-name="P88">12</text:p>
            </table:table-cell>
          </table:table-row>
          <table:table-row>
            <table:table-cell table:style-name="Tableau22.A1" office:value-type="string">
              <text:p text:style-name="P92">Vrouw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Leeftijd</text:p>
            </table:table-cell>
            <table:covered-table-cell/>
            <table:covered-table-cell/>
            <table:covered-table-cell/>
          </table:table-row>
          <table:table-row>
            <table:table-cell table:style-name="Tableau22.A1" office:value-type="string">
              <text:p text:style-name="P92">15-24 </text:p>
            </table:table-cell>
            <table:table-cell table:style-name="Tableau22.B3" office:value-type="float" office:value="52">
              <text:p text:style-name="P88">52</text:p>
            </table:table-cell>
            <table:table-cell table:style-name="Tableau22.B3" office:value-type="float" office:value="39">
              <text:p text:style-name="P88">39</text:p>
            </table:table-cell>
            <table:table-cell table:style-name="Tableau22.B3" office:value-type="float" office:value="9">
              <text:p text:style-name="P88">9</text:p>
            </table:table-cell>
          </table:table-row>
          <table:table-row>
            <table:table-cell table:style-name="Tableau22.A1" office:value-type="string">
              <text:p text:style-name="P92">25-39 </text:p>
            </table:table-cell>
            <table:table-cell table:style-name="Tableau22.B3" office:value-type="float" office:value="54">
              <text:p text:style-name="P88">54</text:p>
            </table:table-cell>
            <table:table-cell table:style-name="Tableau22.B3" office:value-type="float" office:value="37">
              <text:p text:style-name="P88">37</text:p>
            </table:table-cell>
            <table:table-cell table:style-name="Tableau22.B3" office:value-type="float" office:value="9">
              <text:p text:style-name="P88">9</text:p>
            </table:table-cell>
          </table:table-row>
          <table:table-row>
            <table:table-cell table:style-name="Tableau22.A1" office:value-type="string">
              <text:p text:style-name="P92">40-54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gt;=55</text:p>
            </table:table-cell>
            <table:table-cell table:style-name="Tableau22.B3" office:value-type="float" office:value="48">
              <text:p text:style-name="P88">48</text:p>
            </table:table-cell>
            <table:table-cell table:style-name="Tableau22.B3" office:value-type="float" office:value="35">
              <text:p text:style-name="P88">35</text:p>
            </table:table-cell>
            <table:table-cell table:style-name="Tableau22.B3" office:value-type="float" office:value="17">
              <text:p text:style-name="P88">17</text:p>
            </table:table-cell>
          </table:table-row>
          <table:table-row>
            <table:table-cell table:style-name="Tableau22.A4" table:number-columns-spanned="4" office:value-type="string">
              <text:p text:style-name="P62">Onderwijs (Einde van)</text:p>
            </table:table-cell>
            <table:covered-table-cell/>
            <table:covered-table-cell/>
            <table:covered-table-cell/>
          </table:table-row>
          <table:table-row>
            <table:table-cell table:style-name="Tableau22.A1" office:value-type="string">
              <text:p text:style-name="P92">&lt;=-15</text:p>
            </table:table-cell>
            <table:table-cell table:style-name="Tableau22.B3" office:value-type="float" office:value="45">
              <text:p text:style-name="P88">45</text:p>
            </table:table-cell>
            <table:table-cell table:style-name="Tableau22.B3" office:value-type="float" office:value="33">
              <text:p text:style-name="P88">33</text:p>
            </table:table-cell>
            <table:table-cell table:style-name="Tableau22.B3" office:value-type="float" office:value="22">
              <text:p text:style-name="P88">22</text:p>
            </table:table-cell>
          </table:table-row>
          <table:table-row>
            <table:table-cell table:style-name="Tableau22.A1" office:value-type="string">
              <text:p text:style-name="P92">16-19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1" office:value-type="string">
              <text:p text:style-name="P92">&gt;=20</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Nog steeds aan het studeren </text:p>
            </table:table-cell>
            <table:table-cell table:style-name="Tableau22.B3" office:value-type="float" office:value="54">
              <text:p text:style-name="P88">54</text:p>
            </table:table-cell>
            <table:table-cell table:style-name="Tableau22.B3" office:value-type="float" office:value="36">
              <text:p text:style-name="P88">36</text:p>
            </table:table-cell>
            <table:table-cell table:style-name="Tableau22.B3" office:value-type="float" office:value="10">
              <text:p text:style-name="P88">10</text:p>
            </table:table-cell>
          </table:table-row>
          <table:table-row>
            <table:table-cell table:style-name="Tableau22.A4" table:number-columns-spanned="4" office:value-type="string">
              <text:p text:style-name="P62">Sociaal-professionele categorie</text:p>
            </table:table-cell>
            <table:covered-table-cell/>
            <table:covered-table-cell/>
            <table:covered-table-cell/>
          </table:table-row>
          <table:table-row>
            <table:table-cell table:style-name="Tableau22.A1" office:value-type="string">
              <text:p text:style-name="P92">Zelfstandigen </text:p>
            </table:table-cell>
            <table:table-cell table:style-name="Tableau22.B3" office:value-type="float" office:value="49">
              <text:p text:style-name="P88">49</text:p>
            </table:table-cell>
            <table:table-cell table:style-name="Tableau22.B3" office:value-type="float" office:value="39">
              <text:p text:style-name="P88">39</text:p>
            </table:table-cell>
            <table:table-cell table:style-name="Tableau22.B3" office:value-type="float" office:value="12">
              <text:p text:style-name="P88">12</text:p>
            </table:table-cell>
          </table:table-row>
          <table:table-row>
            <table:table-cell table:style-name="Tableau22.A1" office:value-type="string">
              <text:p text:style-name="P92">Managers </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Andere witte halsbanden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1" office:value-type="string">
              <text:p text:style-name="P92">Handarbeiders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Huis personen </text:p>
            </table:table-cell>
            <table:table-cell table:style-name="Tableau22.B3" office:value-type="float" office:value="49">
              <text:p text:style-name="P88">49</text:p>
            </table:table-cell>
            <table:table-cell table:style-name="Tableau22.B3" office:value-type="float" office:value="36">
              <text:p text:style-name="P88">36</text:p>
            </table:table-cell>
            <table:table-cell table:style-name="Tableau22.B3" office:value-type="float" office:value="15">
              <text:p text:style-name="P88">15</text:p>
            </table:table-cell>
          </table:table-row>
          <table:table-row>
            <table:table-cell table:style-name="Tableau22.A1" office:value-type="string">
              <text:p text:style-name="P92">Werklozen </text:p>
            </table:table-cell>
            <table:table-cell table:style-name="Tableau22.B3" office:value-type="float" office:value="45">
              <text:p text:style-name="P88">45</text:p>
            </table:table-cell>
            <table:table-cell table:style-name="Tableau22.B3" office:value-type="float" office:value="40">
              <text:p text:style-name="P88">40</text:p>
            </table:table-cell>
            <table:table-cell table:style-name="Tableau22.B3" office:value-type="float" office:value="15">
              <text:p text:style-name="P88">15</text:p>
            </table:table-cell>
          </table:table-row>
          <table:table-row>
            <table:table-cell table:style-name="Tableau22.A1" office:value-type="string">
              <text:p text:style-name="P92">Gepensioneerd </text:p>
            </table:table-cell>
            <table:table-cell table:style-name="Tableau22.B3" office:value-type="float" office:value="48">
              <text:p text:style-name="P88">48</text:p>
            </table:table-cell>
            <table:table-cell table:style-name="Tableau22.B3" office:value-type="float" office:value="33">
              <text:p text:style-name="P88">33</text:p>
            </table:table-cell>
            <table:table-cell table:style-name="Tableau22.B3" office:value-type="float" office:value="19">
              <text:p text:style-name="P88">19</text:p>
            </table:table-cell>
          </table:table-row>
          <table:table-row>
            <table:table-cell table:style-name="Tableau22.A1" office:value-type="string">
              <text:p text:style-name="P92">Studenten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4" table:number-columns-spanned="4" office:value-type="string">
              <text:p text:style-name="P62">Subjectieve verstedelijking</text:p>
            </table:table-cell>
            <table:covered-table-cell/>
            <table:covered-table-cell/>
            <table:covered-table-cell/>
          </table:table-row>
          <table:table-row>
            <table:table-cell table:style-name="Tableau22.A1" office:value-type="string">
              <text:p text:style-name="P92">Landelijk gebied of dorp </text:p>
            </table:table-cell>
            <table:table-cell table:style-name="Tableau22.B3" office:value-type="float" office:value="49">
              <text:p text:style-name="P88">49</text:p>
            </table:table-cell>
            <table:table-cell table:style-name="Tableau22.B3" office:value-type="float" office:value="38">
              <text:p text:style-name="P88">38</text:p>
            </table:table-cell>
            <table:table-cell table:style-name="Tableau22.B3" office:value-type="float" office:value="13">
              <text:p text:style-name="P88">13</text:p>
            </table:table-cell>
          </table:table-row>
          <table:table-row>
            <table:table-cell table:style-name="Tableau22.A1" office:value-type="string">
              <text:p text:style-name="P92">Kleine of middelgrote stad </text:p>
            </table:table-cell>
            <table:table-cell table:style-name="Tableau22.B3" office:value-type="float" office:value="52">
              <text:p text:style-name="P88">52</text:p>
            </table:table-cell>
            <table:table-cell table:style-name="Tableau22.B3" office:value-type="float" office:value="35">
              <text:p text:style-name="P88">35</text:p>
            </table:table-cell>
            <table:table-cell table:style-name="Tableau22.B3" office:value-type="float" office:value="13">
              <text:p text:style-name="P88">13</text:p>
            </table:table-cell>
          </table:table-row>
          <table:table-row>
            <table:table-cell table:style-name="Tableau22.A1" office:value-type="string">
              <text:p text:style-name="P92">Grote stad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Perceptie van IVET in (ons land)</text:p>
            </table:table-cell>
            <table:covered-table-cell/>
            <table:covered-table-cell/>
            <table:covered-table-cell/>
          </table:table-row>
          <table:table-row>
            <table:table-cell table:style-name="Tableau22.A1" office:value-type="string">
              <text:p text:style-name="P92">Positief </text:p>
            </table:table-cell>
            <table:table-cell table:style-name="Tableau22.B3" office:value-type="float" office:value="53">
              <text:p text:style-name="P88">53</text:p>
            </table:table-cell>
            <table:table-cell table:style-name="Tableau22.B3" office:value-type="float" office:value="37">
              <text:p text:style-name="P88">37</text:p>
            </table:table-cell>
            <table:table-cell table:style-name="Tableau22.B3" office:value-type="float" office:value="10">
              <text:p text:style-name="P88">10</text:p>
            </table:table-cell>
          </table:table-row>
          <table:table-row>
            <table:table-cell table:style-name="Tableau22.A1" office:value-type="string">
              <text:p text:style-name="P92">Negatief </text:p>
            </table:table-cell>
            <table:table-cell table:style-name="Tableau22.B3" office:value-type="float" office:value="50">
              <text:p text:style-name="P88">50</text:p>
            </table:table-cell>
            <table:table-cell table:style-name="Tableau22.B3" office:value-type="float" office:value="38">
              <text:p text:style-name="P88">38</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Ooit initieel beroepsonderwijs gevolgd (hoger secundair)</text:p>
            </table:table-cell>
            <table:covered-table-cell/>
            <table:covered-table-cell/>
            <table:covered-table-cell/>
          </table:table-row>
          <table:table-row>
            <table:table-cell table:style-name="Tableau22.A1" office:value-type="string">
              <text:p text:style-name="P92">Ja </text:p>
            </table:table-cell>
            <table:table-cell table:style-name="Tableau22.B3" office:value-type="float" office:value="53">
              <text:p text:style-name="P88">53</text:p>
            </table:table-cell>
            <table:table-cell table:style-name="Tableau22.B3" office:value-type="float" office:value="38">
              <text:p text:style-name="P88">38</text:p>
            </table:table-cell>
            <table:table-cell table:style-name="Tableau22.B3" office:value-type="float" office:value="9">
              <text:p text:style-name="P88">9</text:p>
            </table:table-cell>
          </table:table-row>
          <table:table-row>
            <table:table-cell table:style-name="Tableau22.A1" office:value-type="string">
              <text:p text:style-name="P92">Nee </text:p>
            </table:table-cell>
            <table:table-cell table:style-name="Tableau22.B3" office:value-type="float" office:value="49">
              <text:p text:style-name="P88">49</text:p>
            </table:table-cell>
            <table:table-cell table:style-name="Tableau22.B3" office:value-type="float" office:value="35">
              <text:p text:style-name="P88">35</text:p>
            </table:table-cell>
            <table:table-cell table:style-name="Tableau22.B3" office:value-type="float" office:value="16">
              <text:p text:style-name="P88">16</text:p>
            </table:table-cell>
          </table:table-row>
        </table:table>
        <text:p text:style-name="P25"/>
        <text:p text:style-name="P52">De helft van de EU-burgers zegt dat programma’s voor beroepsonderwijs en -opleiding vaak tekortschieten bij het aanleren van basisvaardigheden zoals geletterdheid of digitale geletterdheid </text:p>
        <text:p text:style-name="P25">In de hele Europese Unie is 50 % van de respondenten van mening dat programma’s voor beroepsonderwijs en -opleiding vaak tekortschieten bij het aanleren van basisvaardigheden zoals geletterdheid of digitale geletterdheid, waaronder 12 % die het daar sterk mee eens zijn en 38 % die het er doorgaans mee eens zijn.<text:note text:id="ftn48" text:note-class="footnote"><text:note-citation>48</text:note-citation><text:note-body><text:p text:style-name="P13">VB7.7. Vertel me in hoeverre u het eens of oneens bent met elk van de volgende stellingen: Programma's voor beroepsonderwijs en -opleiding leren vaak geen basisvaardigheden zoals geletterdheid of digitale geletterdheid. </text:p></text:note-body></text:note> Daarentegen is 38% het niet eens met deze stelling, terwijl 12% het niet weet. </text:p>
        <text:p text:style-name="P25">In 15 lidstaten is ten minste de helft van de respondenten het eens met de verklaring. </text:p>
        <text:p text:style-name="P25">De perceptie van deze kwestie verschilt aanzienlijk van lidstaat tot lidstaat. De hoogste niveaus van overeenstemming worden geregistreerd in Polen en Slovenië (beide 65 %), gevolgd door Kroatië (64 %) en Italië en Hongarije (beide 60 %). De laagste niveaus worden geregistreerd in Estland (32%), Zweden (34%) en Spanje (35%). </text:p>
        <text:p text:style-name="P25"><draw:g text:anchor-type="paragraph" draw:z-index="45" draw:name="Forme41" draw:style-name="gr1"><draw:frame draw:style-name="gr151" draw:text-style-name="P100" svg:width="16.722cm" svg:height="7.34cm" svg:x="0.036cm" svg:y="3.96cm"><draw:image xlink:href="Pictures/100000000000054700000251EB374D4B1564758B.png" xlink:type="simple" xlink:show="embed" xlink:actuate="onLoad" draw:mime-type="image/png"><text:p/></draw:image></draw:frame><draw:frame draw:style-name="gr152" draw:text-style-name="P102" svg:width="16.331cm" svg:height="0.948cm" svg:x="0.002cm" svg:y="2.838cm"><draw:text-box><text:p text:style-name="P101"><text:span text:style-name="T60">VB7.7. Vertel me in hoeverre u het eens of oneens bent met elk van de volgende stellingen: Programma's voor beroepsonderwijs en -opleiding leren vaak geen basisvaardigheden zoals geletterdheid of digitale geletterdheid. (%) </text:span></text:p></draw:text-box></draw:frame><draw:g draw:style-name="gr4"><draw:frame draw:style-name="gr153" draw:text-style-name="P100" svg:width="13.472cm" svg:height="0.392cm" svg:x="0.641cm" svg:y="11.557cm"><draw:image xlink:href="Pictures/100000000000022600000010460632ABE6432EE7.png" xlink:type="simple" xlink:show="embed" xlink:actuate="onLoad" draw:mime-type="image/png"><text:p/></draw:image></draw:frame><draw:frame draw:style-name="gr154" draw:text-style-name="P102" svg:width="3.297cm" svg:height="0.902cm" svg:x="0.997cm" svg:y="11.47cm"><draw:text-box><text:p text:style-name="P101"><text:span text:style-name="T60">Helemaal niet mee eens</text:span></text:p></draw:text-box></draw:frame><draw:frame draw:style-name="gr155" draw:text-style-name="P102" svg:width="2.599cm" svg:height="1.227cm" svg:x="4.766cm" svg:y="11.469cm"><draw:text-box><text:p text:style-name="P101"><text:span text:style-name="T60">De neiging om het oneens te zijn</text:span></text:p></draw:text-box></draw:frame><draw:frame draw:style-name="gr156" draw:text-style-name="P102" svg:width="2.234cm" svg:height="1.227cm" svg:x="8.125cm" svg:y="11.47cm"><draw:text-box><text:p text:style-name="P101"><text:span text:style-name="T60">De neiging om het eens te zijn</text:span></text:p></draw:text-box></draw:frame><draw:frame draw:style-name="gr157" draw:text-style-name="P102" svg:width="2.352cm" svg:height="0.902cm" svg:x="11.081cm" svg:y="11.49cm"><draw:text-box><text:p text:style-name="P101"><text:span text:style-name="T60">Helemaal mee eens</text:span></text:p></draw:text-box></draw:frame><draw:frame draw:style-name="gr158" draw:text-style-name="P102" svg:width="1.895cm" svg:height="0.902cm" svg:x="13.956cm" svg:y="11.495cm"><draw:text-box><text:p text:style-name="P101"><text:span text:style-name="T60">Ik weet het niet</text:span></text:p></draw:text-box></draw:frame></draw:g></draw:g><draw:g text:anchor-type="paragraph" draw:z-index="44" draw:name="Forme40" draw:style-name="gr32"><draw:frame draw:style-name="gr159" draw:text-style-name="P100" svg:width="4.07cm" svg:height="4.261cm" svg:x="10.841cm" svg:y="-4.547cm"><draw:image xlink:href="Pictures/10000000000001BE000001D484900F3D97E9361C.png" xlink:type="simple" xlink:show="embed" xlink:actuate="onLoad" draw:mime-type="image/png"><text:p/></draw:image></draw:frame><draw:frame draw:style-name="gr160" draw:text-style-name="P102" svg:width="8.453cm" svg:height="1.551cm" svg:x="8.735cm" svg:y="-6.974cm"><draw:text-box><text:p text:style-name="P101"><text:span text:style-name="T60">VB7.7: Vertel me in hoeverre u het eens of oneens bent met elk van de volgende stellingen: IVET-programma's geven vaak geen basisvaardigheden zoals geletterdheid of digitale geletterdheid (EU27) (%) </text:span></text:p></draw:text-box></draw:frame><draw:frame draw:style-name="gr161" draw:text-style-name="P108" svg:width="1.906cm" svg:height="0.902cm" svg:x="10.928cm" svg:y="-5.247cm"><draw:text-box><text:p text:style-name="P107"><text:span text:style-name="T60">Ik weet het niet 12</text:span></text:p></draw:text-box></draw:frame><draw:frame draw:style-name="gr162" draw:text-style-name="P105" svg:width="2.336cm" svg:height="0.902cm" svg:x="9.185cm" svg:y="-4.224cm"><draw:text-box><text:p text:style-name="P104"><text:span text:style-name="T60">Helemaal niet mee eens 5</text:span></text:p></draw:text-box></draw:frame><draw:frame draw:style-name="gr163" draw:text-style-name="P105" svg:width="2.057cm" svg:height="0.902cm" svg:x="9.486cm" svg:y="-0.906cm"><draw:text-box><text:p text:style-name="P104"><text:span text:style-name="T60">Niet mee eens 25</text:span></text:p></draw:text-box></draw:frame><draw:frame draw:style-name="gr164" draw:text-style-name="P102" svg:width="1.719cm" svg:height="1.227cm" svg:x="14.492cm" svg:y="-1.428cm"><draw:text-box><text:p text:style-name="P101"><text:span text:style-name="T60">Ik ben het eens met 33</text:span></text:p></draw:text-box></draw:frame><draw:frame draw:style-name="gr165" draw:text-style-name="P102" svg:width="2.035cm" svg:height="1.227cm" svg:x="13.392cm" svg:y="-5.268cm"><draw:text-box><text:p text:style-name="P101"><text:span text:style-name="T60">Helemaal mee eens 12</text:span></text:p></draw:text-box></draw:frame></draw:g>In de lidstaten waar de meningen gelijkmatiger verdeeld zijn, is dit percentage 43 % in Denemarken en Letland, 44 % in Ierland en Luxemburg en 45 % in Nederland.</text:p>
        <text:p text:style-name="P33">De mate waarin respondenten het erover eens zijn dat de programma’s voor beroepsonderwijs en -opleiding vaak geen basisvaardigheden aanleren, verschilt als volgt per sociaaldemografische en attitudinale factoren. </text:p>
        <text:p text:style-name="P53">■ Per leeftijd aan het einde van het onderwijs zijn respondenten die tussen 16 en 19 jaar zijn afgestudeerd (53 %) het er het meest mee eens dat beroepsonderwijs en -opleiding vaak tekortschieten in het aanleren van basisvaardigheden, gevolgd door degenen die op 20-jarige leeftijd of ouder zijn afgestudeerd (50 %). Respondenten van wie de opleiding op de leeftijd van 15 jaar of eerder is geëindigd, zijn het daar het minst mee eens (44%). </text:p>
        <text:p text:style-name="P53">■ Respondenten tussen 25 en 39 jaar hebben de hoogste mate van overeenstemming (53 %), gevolgd door respondenten tussen 40 en 54 jaar (52 %). Degenen van 15-24 en 55 jaar en ouder zijn het daar het minst mee eens (beide 49 %). </text:p>
        <text:p text:style-name="P53">■ Respondenten die op enig moment zelf beroepsonderwijs en -opleiding hadden gevolgd, delen deze bezorgdheid iets vaker (53%) dan degenen die dat niet hadden gedaan (48%). </text:p>
        <text:p text:style-name="P53">■ Degenen die geloven dat studenten voldoende informatie krijgen over de mogelijkheden van beroepsonderwijs en -opleiding, zullen eerder zeggen dat beroepsonderwijs en -opleiding er niet in slagen basisvaardigheden aan te leren (56% versus 45%). </text:p>
        <text:p text:style-name="P53">■ Per aanbevolen traject zullen respondenten die algemeen secundair onderwijs zouden aanbevelen, het eerder eens zijn met deze verklaring (55%) dan degenen die beroepsonderwijs voor secundair onderwijs zouden aanbevelen (51%). </text:p>
        <text:p text:style-name="P53">■ Er zijn geen verschillen naar geslacht.</text:p>
        <text:p text:style-name="P25"/>
        <text:p text:style-name="P32"/>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2">QB7.7 Vertel me in welke mate u het eens of oneens bent met elk van de volgende stellingen: IVET-programma's leren vaak geen basisvaardigheden zoals geletterdheid of digitale geletterdheid (%-EU)</text:p>
            </table:table-cell>
            <table:covered-table-cell/>
            <table:covered-table-cell/>
            <table:covered-table-cell/>
          </table:table-row>
          <table:table-row>
            <table:table-cell table:style-name="Tableau23.A1" office:value-type="string">
              <text:p text:style-name="P68"/>
            </table:table-cell>
            <table:table-cell table:style-name="Tableau23.A1" office:value-type="string">
              <text:p text:style-name="P70">Totaal 'Akkoord'</text:p>
            </table:table-cell>
            <table:table-cell table:style-name="Tableau23.A1" office:value-type="string">
              <text:p text:style-name="P70">Totaal 'Niet mee eens' </text:p>
            </table:table-cell>
            <table:table-cell table:style-name="Tableau23.A1" office:value-type="string">
              <text:p text:style-name="P70">Ik weet het niet</text:p>
            </table:table-cell>
          </table:table-row>
          <table:table-row>
            <table:table-cell table:style-name="Tableau23.A1" office:value-type="string">
              <text:p text:style-name="P72">EU27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Geslacht</text:p>
            </table:table-cell>
            <table:covered-table-cell/>
            <table:covered-table-cell/>
            <table:covered-table-cell/>
          </table:table-row>
          <table:table-row>
            <table:table-cell table:style-name="Tableau23.A1" office:value-type="string">
              <text:p text:style-name="P72">Man </text:p>
            </table:table-cell>
            <table:table-cell table:style-name="Tableau23.B3" office:value-type="float" office:value="51">
              <text:p text:style-name="P70">51</text:p>
            </table:table-cell>
            <table:table-cell table:style-name="Tableau23.B3" office:value-type="float" office:value="38">
              <text:p text:style-name="P70">38</text:p>
            </table:table-cell>
            <table:table-cell table:style-name="Tableau23.B3" office:value-type="float" office:value="11">
              <text:p text:style-name="P70">11</text:p>
            </table:table-cell>
          </table:table-row>
          <table:table-row>
            <table:table-cell table:style-name="Tableau23.A1" office:value-type="string">
              <text:p text:style-name="P72">Vrouw </text:p>
            </table:table-cell>
            <table:table-cell table:style-name="Tableau23.B3" office:value-type="float" office:value="50">
              <text:p text:style-name="P70">50</text:p>
            </table:table-cell>
            <table:table-cell table:style-name="Tableau23.B3" office:value-type="float" office:value="37">
              <text:p text:style-name="P70">37</text:p>
            </table:table-cell>
            <table:table-cell table:style-name="Tableau23.B3" office:value-type="float" office:value="13">
              <text:p text:style-name="P70">13</text:p>
            </table:table-cell>
          </table:table-row>
          <table:table-row>
            <table:table-cell table:style-name="Tableau23.A4" table:number-columns-spanned="4" office:value-type="string">
              <text:p text:style-name="P67">Leeftijd</text:p>
            </table:table-cell>
            <table:covered-table-cell/>
            <table:covered-table-cell/>
            <table:covered-table-cell/>
          </table:table-row>
          <table:table-row>
            <table:table-cell table:style-name="Tableau23.A1" office:value-type="string">
              <text:p text:style-name="P72">15-24 </text:p>
            </table:table-cell>
            <table:table-cell table:style-name="Tableau23.B3" office:value-type="float" office:value="49">
              <text:p text:style-name="P70">49</text:p>
            </table:table-cell>
            <table:table-cell table:style-name="Tableau23.B3" office:value-type="float" office:value="42">
              <text:p text:style-name="P70">42</text:p>
            </table:table-cell>
            <table:table-cell table:style-name="Tableau23.B3" office:value-type="float" office:value="9">
              <text:p text:style-name="P70">9</text:p>
            </table:table-cell>
          </table:table-row>
          <table:table-row>
            <table:table-cell table:style-name="Tableau23.A1" office:value-type="string">
              <text:p text:style-name="P72">25-39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40-54 </text:p>
            </table:table-cell>
            <table:table-cell table:style-name="Tableau23.B3" office:value-type="float" office:value="52">
              <text:p text:style-name="P70">52</text:p>
            </table:table-cell>
            <table:table-cell table:style-name="Tableau23.B3" office:value-type="float" office:value="39">
              <text:p text:style-name="P70">39</text:p>
            </table:table-cell>
            <table:table-cell table:style-name="Tableau23.B3" office:value-type="float" office:value="9">
              <text:p text:style-name="P70">9</text:p>
            </table:table-cell>
          </table:table-row>
          <table:table-row>
            <table:table-cell table:style-name="Tableau23.A1" office:value-type="string">
              <text:p text:style-name="P72">&gt;=55</text:p>
            </table:table-cell>
            <table:table-cell table:style-name="Tableau23.B3" office:value-type="float" office:value="49">
              <text:p text:style-name="P70">49</text:p>
            </table:table-cell>
            <table:table-cell table:style-name="Tableau23.B3" office:value-type="float" office:value="34">
              <text:p text:style-name="P70">34</text:p>
            </table:table-cell>
            <table:table-cell table:style-name="Tableau23.B3" office:value-type="float" office:value="17">
              <text:p text:style-name="P70">17</text:p>
            </table:table-cell>
          </table:table-row>
          <table:table-row>
            <table:table-cell table:style-name="Tableau23.A4" table:number-columns-spanned="4" office:value-type="string">
              <text:p text:style-name="P67">Onderwijs (Einde van)</text:p>
            </table:table-cell>
            <table:covered-table-cell/>
            <table:covered-table-cell/>
            <table:covered-table-cell/>
          </table:table-row>
          <table:table-row>
            <table:table-cell table:style-name="Tableau23.A1" office:value-type="string">
              <text:p text:style-name="P72">&lt;=-15</text:p>
            </table:table-cell>
            <table:table-cell table:style-name="Tableau23.B3" office:value-type="float" office:value="44">
              <text:p text:style-name="P70">44</text:p>
            </table:table-cell>
            <table:table-cell table:style-name="Tableau23.B3" office:value-type="float" office:value="31">
              <text:p text:style-name="P70">31</text:p>
            </table:table-cell>
            <table:table-cell table:style-name="Tableau23.B3" office:value-type="float" office:value="25">
              <text:p text:style-name="P70">25</text:p>
            </table:table-cell>
          </table:table-row>
          <table:table-row>
            <table:table-cell table:style-name="Tableau23.A1" office:value-type="string">
              <text:p text:style-name="P72">16-19 </text:p>
            </table:table-cell>
            <table:table-cell table:style-name="Tableau23.B3" office:value-type="float" office:value="53">
              <text:p text:style-name="P70">53</text:p>
            </table:table-cell>
            <table:table-cell table:style-name="Tableau23.B3" office:value-type="float" office:value="37">
              <text:p text:style-name="P70">37</text:p>
            </table:table-cell>
            <table:table-cell table:style-name="Tableau23.B3" office:value-type="float" office:value="10">
              <text:p text:style-name="P70">10</text:p>
            </table:table-cell>
          </table:table-row>
          <table:table-row>
            <table:table-cell table:style-name="Tableau23.A1" office:value-type="string">
              <text:p text:style-name="P72">&gt;=20</text:p>
            </table:table-cell>
            <table:table-cell table:style-name="Tableau23.B3" office:value-type="float" office:value="50">
              <text:p text:style-name="P70">50</text:p>
            </table:table-cell>
            <table:table-cell table:style-name="Tableau23.B3" office:value-type="float" office:value="39">
              <text:p text:style-name="P70">39</text:p>
            </table:table-cell>
            <table:table-cell table:style-name="Tableau23.B3" office:value-type="float" office:value="11">
              <text:p text:style-name="P70">11</text:p>
            </table:table-cell>
          </table:table-row>
          <table:table-row>
            <table:table-cell table:style-name="Tableau23.A1" office:value-type="string">
              <text:p text:style-name="P72">Nog steeds aan het studeren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ociaal-professionele categorie</text:p>
            </table:table-cell>
            <table:covered-table-cell/>
            <table:covered-table-cell/>
            <table:covered-table-cell/>
          </table:table-row>
          <table:table-row>
            <table:table-cell table:style-name="Tableau23.A1" office:value-type="string">
              <text:p text:style-name="P72">Zelfstandigen </text:p>
            </table:table-cell>
            <table:table-cell table:style-name="Tableau23.B3" office:value-type="float" office:value="51">
              <text:p text:style-name="P70">51</text:p>
            </table:table-cell>
            <table:table-cell table:style-name="Tableau23.B3" office:value-type="float" office:value="40">
              <text:p text:style-name="P70">40</text:p>
            </table:table-cell>
            <table:table-cell table:style-name="Tableau23.B3" office:value-type="float" office:value="9">
              <text:p text:style-name="P70">9</text:p>
            </table:table-cell>
          </table:table-row>
          <table:table-row>
            <table:table-cell table:style-name="Tableau23.A1" office:value-type="string">
              <text:p text:style-name="P72">Managers </text:p>
            </table:table-cell>
            <table:table-cell table:style-name="Tableau23.B3" office:value-type="float" office:value="51">
              <text:p text:style-name="P70">51</text:p>
            </table:table-cell>
            <table:table-cell table:style-name="Tableau23.B3" office:value-type="float" office:value="39">
              <text:p text:style-name="P70">39</text:p>
            </table:table-cell>
            <table:table-cell table:style-name="Tableau23.B3" office:value-type="float" office:value="10">
              <text:p text:style-name="P70">10</text:p>
            </table:table-cell>
          </table:table-row>
          <table:table-row>
            <table:table-cell table:style-name="Tableau23.A1" office:value-type="string">
              <text:p text:style-name="P72">Andere witte halsbanden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Handarbeiders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Huis personen </text:p>
            </table:table-cell>
            <table:table-cell table:style-name="Tableau23.B3" office:value-type="float" office:value="48">
              <text:p text:style-name="P70">48</text:p>
            </table:table-cell>
            <table:table-cell table:style-name="Tableau23.B3" office:value-type="float" office:value="34">
              <text:p text:style-name="P70">34</text:p>
            </table:table-cell>
            <table:table-cell table:style-name="Tableau23.B3" office:value-type="float" office:value="18">
              <text:p text:style-name="P70">18</text:p>
            </table:table-cell>
          </table:table-row>
          <table:table-row>
            <table:table-cell table:style-name="Tableau23.A1" office:value-type="string">
              <text:p text:style-name="P72">Werklozen </text:p>
            </table:table-cell>
            <table:table-cell table:style-name="Tableau23.B3" office:value-type="float" office:value="46">
              <text:p text:style-name="P70">46</text:p>
            </table:table-cell>
            <table:table-cell table:style-name="Tableau23.B3" office:value-type="float" office:value="40">
              <text:p text:style-name="P70">40</text:p>
            </table:table-cell>
            <table:table-cell table:style-name="Tableau23.B3" office:value-type="float" office:value="14">
              <text:p text:style-name="P70">14</text:p>
            </table:table-cell>
          </table:table-row>
          <table:table-row>
            <table:table-cell table:style-name="Tableau23.A1" office:value-type="string">
              <text:p text:style-name="P72">Gepensioneerd </text:p>
            </table:table-cell>
            <table:table-cell table:style-name="Tableau23.B3" office:value-type="float" office:value="49">
              <text:p text:style-name="P70">49</text:p>
            </table:table-cell>
            <table:table-cell table:style-name="Tableau23.B3" office:value-type="float" office:value="33">
              <text:p text:style-name="P70">33</text:p>
            </table:table-cell>
            <table:table-cell table:style-name="Tableau23.B3" office:value-type="float" office:value="18">
              <text:p text:style-name="P70">18</text:p>
            </table:table-cell>
          </table:table-row>
          <table:table-row>
            <table:table-cell table:style-name="Tableau23.A1" office:value-type="string">
              <text:p text:style-name="P72">Studenten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ubjectieve verstedelijking</text:p>
            </table:table-cell>
            <table:covered-table-cell/>
            <table:covered-table-cell/>
            <table:covered-table-cell/>
          </table:table-row>
          <table:table-row>
            <table:table-cell table:style-name="Tableau23.A1" office:value-type="string">
              <text:p text:style-name="P72">Landelijk gebied of dorp </text:p>
            </table:table-cell>
            <table:table-cell table:style-name="Tableau23.B3" office:value-type="float" office:value="49">
              <text:p text:style-name="P70">49</text:p>
            </table:table-cell>
            <table:table-cell table:style-name="Tableau23.B3" office:value-type="float" office:value="38">
              <text:p text:style-name="P70">38</text:p>
            </table:table-cell>
            <table:table-cell table:style-name="Tableau23.B3" office:value-type="float" office:value="13">
              <text:p text:style-name="P70">13</text:p>
            </table:table-cell>
          </table:table-row>
          <table:table-row>
            <table:table-cell table:style-name="Tableau23.A1" office:value-type="string">
              <text:p text:style-name="P72">Kleine of middelgrote stad </text:p>
            </table:table-cell>
            <table:table-cell table:style-name="Tableau23.B3" office:value-type="float" office:value="52">
              <text:p text:style-name="P70">52</text:p>
            </table:table-cell>
            <table:table-cell table:style-name="Tableau23.B3" office:value-type="float" office:value="37">
              <text:p text:style-name="P70">37</text:p>
            </table:table-cell>
            <table:table-cell table:style-name="Tableau23.B3" office:value-type="float" office:value="11">
              <text:p text:style-name="P70">11</text:p>
            </table:table-cell>
          </table:table-row>
          <table:table-row>
            <table:table-cell table:style-name="Tableau23.A1" office:value-type="string">
              <text:p text:style-name="P72">Grote stad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Perceptie van IVET in (ons land)</text:p>
            </table:table-cell>
            <table:covered-table-cell/>
            <table:covered-table-cell/>
            <table:covered-table-cell/>
          </table:table-row>
          <table:table-row>
            <table:table-cell table:style-name="Tableau23.A1" office:value-type="string">
              <text:p text:style-name="P72">Positief </text:p>
            </table:table-cell>
            <table:table-cell table:style-name="Tableau23.B3" office:value-type="float" office:value="54">
              <text:p text:style-name="P70">54</text:p>
            </table:table-cell>
            <table:table-cell table:style-name="Tableau23.B3" office:value-type="float" office:value="37">
              <text:p text:style-name="P70">37</text:p>
            </table:table-cell>
            <table:table-cell table:style-name="Tableau23.B3" office:value-type="float" office:value="9">
              <text:p text:style-name="P70">9</text:p>
            </table:table-cell>
          </table:table-row>
          <table:table-row>
            <table:table-cell table:style-name="Tableau23.A1" office:value-type="string">
              <text:p text:style-name="P72">Negatief </text:p>
            </table:table-cell>
            <table:table-cell table:style-name="Tableau23.B3" office:value-type="float" office:value="48">
              <text:p text:style-name="P70">48</text:p>
            </table:table-cell>
            <table:table-cell table:style-name="Tableau23.B3" office:value-type="float" office:value="41">
              <text:p text:style-name="P70">41</text:p>
            </table:table-cell>
            <table:table-cell table:style-name="Tableau23.B3" office:value-type="float" office:value="11">
              <text:p text:style-name="P70">11</text:p>
            </table:table-cell>
          </table:table-row>
          <table:table-row>
            <table:table-cell table:style-name="Tableau23.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3.A1" office:value-type="string">
              <text:p text:style-name="P72">Ja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Nee </text:p>
            </table:table-cell>
            <table:table-cell table:style-name="Tableau23.B3" office:value-type="float" office:value="48">
              <text:p text:style-name="P70">48</text:p>
            </table:table-cell>
            <table:table-cell table:style-name="Tableau23.B3" office:value-type="float" office:value="36">
              <text:p text:style-name="P70">36</text:p>
            </table:table-cell>
            <table:table-cell table:style-name="Tableau23.B3" office:value-type="float" office:value="16">
              <text:p text:style-name="P70">16</text:p>
            </table:table-cell>
          </table:table-row>
        </table:table>
        <text:p text:style-name="P25"/>
        <text:h text:style-name="P19" text:outline-level="2"><text:bookmark-start text:name="__RefHeading___Toc215594_2930363814"/>2. Uitdagingen in verband met begeleiding en genderstereotypen <text:bookmark-end text:name="__RefHeading___Toc215594_2930363814"/></text:h>
        <text:p text:style-name="P51">Zes op de tien EU-burgers zeggen dat mensen die op het punt staan hoger secundair onderwijs te kiezen, voldoende informatie krijgen over mogelijkheden voor beroepsonderwijs en -opleiding</text:p>
        <text:p text:style-name="P25">In de hele Europese Unie is 61 % van de burgers van mening dat in hun land mensen die op het punt staan hun hoger secundair onderwijs te kiezen, voldoende informatie ontvangen over de mogelijkheden van beroepsonderwijs en -opleiding, waaronder 12 % die het daar volledig mee eens zijn en 49 % die het er doorgaans mee eens zijn. Drie op de tien respondenten zijn het daar niet mee eens (30 %), terwijl 9 % het niet weet.<text:note text:id="ftn49" text:note-class="footnote"><text:note-citation>49</text:note-citation><text:note-body><text:p text:style-name="P13">QB5. Kunt u mij vertellen in hoeverre u het eens of oneens bent met de volgende stelling: In (ONS LAND) krijgen mensen die op het punt staan hun hoger secundair onderwijs te kiezen, voldoende informatie over de mogelijkheden voor beroepsonderwijs en -opleiding. </text:p></text:note-body></text:note> </text:p>
        <text:p text:style-name="P25">Voor de context stelde de Cedefop-enquête van 2016 (EU28) een vergelijkbare maar niet identieke vraag, gericht op de vraag of mensen informatie kregen op het moment dat ze hun keuze voor het hoger secundair onderwijs maakten. De resultaten zijn in de loop van de tijd relatief stabiel: in die enquête zei 58 % ja, 40 % nee en 2 % wist het niet.<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nl/tools/opinion-survey-on-vet?visualisation=MAP&amp;topic=group2&amp;question=Q21T2__Q&amp;answer=Q21T2_A1&amp;subset=EducationLevel&amp;subsetVal=All&amp;country=AT&amp;countryB=EU28</text:span></text:a><text:span text:style-name="T55"> De formulering van de vraag wijkt af van de huidige enquête, waarin wordt gevraagd naar informatie die beschikbaar is voor mensen die momenteel kiezen voor hoger secundair onderwijs, terwijl respondenten in het punt van 2016 werd gevraagd na te denken over hun eigen ervaringen uit het verleden. Q6: "Op het moment dat u een beslissing nam over uw opleiding in het hoger secundair onderwijs, kreeg u informatie over het beroepsonderwijs?"</text:span></text:p></text:note-body></text:note> </text:p>
        <text:p text:style-name="P25"><draw:g text:anchor-type="paragraph" draw:z-index="47" draw:name="Forme43" draw:style-name="gr1"><draw:frame draw:style-name="gr138" draw:text-style-name="P100" svg:width="16.59cm" svg:height="7.287cm" svg:x="0.069cm" svg:y="1.339cm"><draw:image xlink:href="Pictures/100000000000057800000267B404541CBF87DCA9.png" xlink:type="simple" xlink:show="embed" xlink:actuate="onLoad" draw:mime-type="image/png"><text:p/></draw:image></draw:frame><draw:frame draw:style-name="gr139" draw:text-style-name="P102" svg:width="16.692cm" svg:height="1.227cm" svg:x="-0.219cm" svg:y="0.014cm"><draw:text-box><text:p text:style-name="P101"><text:span text:style-name="T60">QB5. Kunt u mij vertellen in hoeverre u het eens of oneens bent met de volgende verklaring In {OUR COUNTRY}. mensen die op het punt staan hun hoger secundair onderwijs te kiezen, ontvangen voldoende informatie over mogelijkheden voor beroepsonderwijs en -opleiding. (%)</text:span></text:p></draw:text-box></draw:frame><draw:g draw:style-name="gr4"><draw:frame draw:style-name="gr140" draw:text-style-name="P100" svg:width="9.418cm" svg:height="0.812cm" svg:x="3.27cm" svg:y="8.731cm"><draw:image xlink:href="Pictures/100000000000010B00000017B12607B3C1954889.png" xlink:type="simple" xlink:show="embed" xlink:actuate="onLoad" draw:mime-type="image/png"><text:p/></draw:image></draw:frame><draw:frame draw:style-name="gr141" draw:text-style-name="P102" svg:width="2.89cm" svg:height="0.578cm" svg:x="3.847cm" svg:y="8.772cm"><draw:text-box><text:p text:style-name="P101"><text:span text:style-name="T60">Totaal "Akkoord"</text:span></text:p></draw:text-box></draw:frame><draw:frame draw:style-name="gr142" draw:text-style-name="P102" svg:width="2.504cm" svg:height="0.902cm" svg:x="7.891cm" svg:y="8.772cm"><draw:text-box><text:p text:style-name="P101"><text:span text:style-name="T60">Totaal 'Niet mee eens'</text:span></text:p></draw:text-box></draw:frame><draw:frame draw:style-name="gr143" draw:text-style-name="P102" svg:width="1.976cm" svg:height="0.902cm" svg:x="12.442cm" svg:y="8.692cm"><draw:text-box><text:p text:style-name="P101"><text:span text:style-name="T60">Ik weet het niet</text:span></text:p></draw:text-box></draw:frame></draw:g></draw:g><draw:g text:anchor-type="paragraph" draw:z-index="46" draw:name="Forme42" draw:style-name="gr1"><draw:frame draw:style-name="gr144" draw:text-style-name="P100" svg:width="5.153cm" svg:height="5.414cm" svg:x="10.49cm" svg:y="-5.773cm"><draw:image xlink:href="Pictures/10000000000002010000021B0E2CAE37FBCB1F7C.png" xlink:type="simple" xlink:show="embed" xlink:actuate="onLoad" draw:mime-type="image/png"><text:p/></draw:image></draw:frame><draw:frame draw:style-name="gr145" draw:text-style-name="P102" svg:width="8.411cm" svg:height="1.876cm" svg:x="9cm" svg:y="-8.001cm"><draw:text-box><text:p text:style-name="P101"><text:span text:style-name="T60">QB5: Kunt u mij vertellen in hoeverre u het eens of oneens bent met de volgende stelling: In (ONS LAND) krijgen mensen die op het punt staan hun hoger secundair onderwijs te kiezen, voldoende informatie over de mogelijkheden voor beroepsonderwijs en -opleiding. (EU27) (%) </text:span></text:p></draw:text-box></draw:frame><draw:frame draw:style-name="gr146" draw:text-style-name="P108" svg:width="2.804cm" svg:height="0.578cm" svg:x="11.145cm" svg:y="-6.445cm"><draw:text-box><text:p text:style-name="P107"><text:span text:style-name="T60">Weet ik niet 9</text:span></text:p></draw:text-box></draw:frame><draw:frame draw:style-name="gr147" draw:text-style-name="P105" svg:width="1.641cm" svg:height="1.551cm" svg:x="9.795cm" svg:y="-5.731cm"><draw:text-box><text:p text:style-name="P104"><text:span text:style-name="T60">Helemaal niet mee eens 6</text:span></text:p></draw:text-box></draw:frame><draw:frame draw:style-name="gr148" draw:text-style-name="P105" svg:width="1.71cm" svg:height="1.227cm" svg:x="8.834cm" svg:y="-3.635cm"><draw:text-box><text:p text:style-name="P104"><text:span text:style-name="T60">Niet mee eens 24</text:span></text:p></draw:text-box></draw:frame><draw:frame draw:style-name="gr149" draw:text-style-name="P102" svg:width="1.592cm" svg:height="1.551cm" svg:x="15.032cm" svg:y="-1.466cm"><draw:text-box><text:p text:style-name="P101"><text:span text:style-name="T60">Ik ben het met je eens 49</text:span></text:p></draw:text-box></draw:frame><draw:frame draw:style-name="gr150" draw:text-style-name="P102" svg:width="1.893cm" svg:height="1.227cm" svg:x="14.016cm" svg:y="-6.413cm"><draw:text-box><text:p text:style-name="P101"><text:span text:style-name="T60">Helemaal mee eens 12</text:span></text:p></draw:text-box></draw:frame></draw:g>In de huidige enquête lopen de standpunten per lidstaat uiteen. De hoogste niveaus van overeenstemming worden geregistreerd in Oostenrijk (80%), Slowakije (79%) en Tsjechië en Polen (beide 76%). De laagste niveaus worden geregistreerd in Frankrijk (48%), Denemarken (49%) en Spanje (50%). Een aanzienlijk deel van de respondenten antwoordde “weet niet”, met de hoogste percentages in Zweden (18 %), Portugal (17 %) en Luxemburg (15 %). </text:p>
        <text:p text:style-name="P33">De mate waarin respondenten het erover eens zijn dat mensen voldoende informatie ontvangen over de mogelijkheden van beroepsonderwijs en -opleiding, verschilt als volgt per sociaaldemografische en attitudinale factor. </text:p>
        <text:p text:style-name="P53">■ Respondenten die beroepsonderwijs en -opleiding in hun land in een positief daglicht zien, zijn het er veel eerder over eens dat er voldoende informatie over deze kansen is (74%), vergeleken met 36% van degenen die stellen dat beroepsonderwijs en -opleiding een negatief beeld hebben. </text:p>
        <text:p text:style-name="P53">■ Ook respondenten met een positief beeld van de kwaliteit en de mogelijkheden van beroepsonderwijs en -opleiding zijn over het algemeen veel eerder geneigd te geloven dat er voldoende informatie beschikbaar is. Dit geldt voor degenen die: is van mening dat beroepsonderwijs en -opleiding kwalitatief hoogwaardig leren bieden (69 % tegenover 44 %); zeggen dat leerkrachten in beroepsonderwijs en -opleiding bekwaam zijn (67 % tegenover 43 %); zijn het erover eens dat beroepsonderwijs en -opleiding toegang geven tot moderne infrastructuur (67 % tegenover 45 %) en dat beroepsonderwijs en -opleiding technische vaardigheden aanleren (65 % tegenover 43 %); is van mening dat beroepsonderwijs en -opleiding mogelijkheden bieden om in het buitenland te studeren (69 % tegenover 52 %) en een traject naar universitaire studies (67 % tegenover 54 %). Het geldt ook voor degenen die geen gebrek aan transversale vaardigheden (67 % tegenover 61 %) of basisvaardigheden (68 % tegenover 59 %) waarnemen. </text:p>
        <text:p text:style-name="P53">■ Er zijn enkele belangrijke verschillen per sociaal-professionele categorie: 65 % van de andere bedienden is van mening dat mensen die op het punt staan hoger secundair onderwijs te kiezen, voldoende informatie krijgen over kansen op beroepsonderwijs en -opleiding, tegenover 50 % van de werkloze respondenten. </text:p>
        <text:p text:style-name="P53">■ Respondenten die hun opleiding tussen 16 en 19 jaar hebben afgerond, zijn het daar hoogstwaarschijnlijk mee eens (63 %). Degenen van wie de opleiding eindigde toen ze 15 jaar of jonger waren, hebben de minste kans om dit te doen (58%). </text:p>
        <text:p text:style-name="P53">■ Er zijn geen verschillen naar geslacht of leeftijd. </text:p>
        <text:p text:style-name="P25"/>
        <text:p text:style-name="P32"/>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2">QB5 Kunt u mij vertellen in hoeverre u het eens of oneens bent met de volgende verklaring: In (ONS LAND) krijgen mensen die op het punt staan hun hoger secundair onderwijs te kiezen, voldoende informatie over de mogelijkheden voor beroepsonderwijs en -opleiding. (%-EU)</text:p>
            </table:table-cell>
            <table:covered-table-cell/>
            <table:covered-table-cell/>
            <table:covered-table-cell/>
          </table:table-row>
          <table:table-row>
            <table:table-cell table:style-name="Tableau24.A1" office:value-type="string">
              <text:p text:style-name="P68"/>
            </table:table-cell>
            <table:table-cell table:style-name="Tableau24.A1" office:value-type="string">
              <text:p text:style-name="P70">Totaal 'Akkoord'</text:p>
            </table:table-cell>
            <table:table-cell table:style-name="Tableau24.A1" office:value-type="string">
              <text:p text:style-name="P70">Totaal 'Niet mee eens' </text:p>
            </table:table-cell>
            <table:table-cell table:style-name="Tableau24.A1" office:value-type="string">
              <text:p text:style-name="P70">Ik weet het niet</text:p>
            </table:table-cell>
          </table:table-row>
          <table:table-row>
            <table:table-cell table:style-name="Tableau24.A1" office:value-type="string">
              <text:p text:style-name="P72">EU27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4" table:number-columns-spanned="4" office:value-type="string">
              <text:p text:style-name="P67">Geslacht</text:p>
            </table:table-cell>
            <table:covered-table-cell/>
            <table:covered-table-cell/>
            <table:covered-table-cell/>
          </table:table-row>
          <table:table-row>
            <table:table-cell table:style-name="Tableau24.A1" office:value-type="string">
              <text:p text:style-name="P72">Man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1" office:value-type="string">
              <text:p text:style-name="P72">Vrouw </text:p>
            </table:table-cell>
            <table:table-cell table:style-name="Tableau24.B3" office:value-type="float" office:value="61">
              <text:p text:style-name="P70">61</text:p>
            </table:table-cell>
            <table:table-cell table:style-name="Tableau24.B3" office:value-type="float" office:value="31">
              <text:p text:style-name="P70">31</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Leeftijd</text:p>
            </table:table-cell>
            <table:covered-table-cell/>
            <table:covered-table-cell/>
            <table:covered-table-cell/>
          </table:table-row>
          <table:table-row>
            <table:table-cell table:style-name="Tableau24.A1" office:value-type="string">
              <text:p text:style-name="P72">15-24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1" office:value-type="string">
              <text:p text:style-name="P72">25-39 </text:p>
            </table:table-cell>
            <table:table-cell table:style-name="Tableau24.B3" office:value-type="float" office:value="61">
              <text:p text:style-name="P70">61</text:p>
            </table:table-cell>
            <table:table-cell table:style-name="Tableau24.B3" office:value-type="float" office:value="34">
              <text:p text:style-name="P70">34</text:p>
            </table:table-cell>
            <table:table-cell table:style-name="Tableau24.B3" office:value-type="float" office:value="5">
              <text:p text:style-name="P70">5</text:p>
            </table:table-cell>
          </table:table-row>
          <table:table-row>
            <table:table-cell table:style-name="Tableau24.A1" office:value-type="string">
              <text:p text:style-name="P72">40-54 </text:p>
            </table:table-cell>
            <table:table-cell table:style-name="Tableau24.B3" office:value-type="float" office:value="62">
              <text:p text:style-name="P70">62</text:p>
            </table:table-cell>
            <table:table-cell table:style-name="Tableau24.B3" office:value-type="float" office:value="30">
              <text:p text:style-name="P70">30</text:p>
            </table:table-cell>
            <table:table-cell table:style-name="Tableau24.B3" office:value-type="float" office:value="8">
              <text:p text:style-name="P70">8</text:p>
            </table:table-cell>
          </table:table-row>
          <table:table-row>
            <table:table-cell table:style-name="Tableau24.A1" office:value-type="string">
              <text:p text:style-name="P72">&gt;=55</text:p>
            </table:table-cell>
            <table:table-cell table:style-name="Tableau24.B3" office:value-type="float" office:value="61">
              <text:p text:style-name="P70">61</text:p>
            </table:table-cell>
            <table:table-cell table:style-name="Tableau24.B3" office:value-type="float" office:value="26">
              <text:p text:style-name="P70">26</text:p>
            </table:table-cell>
            <table:table-cell table:style-name="Tableau24.B3" office:value-type="float" office:value="13">
              <text:p text:style-name="P70">13</text:p>
            </table:table-cell>
          </table:table-row>
          <table:table-row>
            <table:table-cell table:style-name="Tableau24.A4" table:number-columns-spanned="4" office:value-type="string">
              <text:p text:style-name="P67">Onderwijs (Einde van)</text:p>
            </table:table-cell>
            <table:covered-table-cell/>
            <table:covered-table-cell/>
            <table:covered-table-cell/>
          </table:table-row>
          <table:table-row>
            <table:table-cell table:style-name="Tableau24.A1" office:value-type="string">
              <text:p text:style-name="P72">&lt;=-15</text:p>
            </table:table-cell>
            <table:table-cell table:style-name="Tableau24.B3" office:value-type="float" office:value="58">
              <text:p text:style-name="P70">58</text:p>
            </table:table-cell>
            <table:table-cell table:style-name="Tableau24.B3" office:value-type="float" office:value="25">
              <text:p text:style-name="P70">25</text:p>
            </table:table-cell>
            <table:table-cell table:style-name="Tableau24.B3" office:value-type="float" office:value="17">
              <text:p text:style-name="P70">17</text:p>
            </table:table-cell>
          </table:table-row>
          <table:table-row>
            <table:table-cell table:style-name="Tableau24.A1" office:value-type="string">
              <text:p text:style-name="P72">16-19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1" office:value-type="string">
              <text:p text:style-name="P72">&gt;=20</text:p>
            </table:table-cell>
            <table:table-cell table:style-name="Tableau24.B3" office:value-type="float" office:value="61">
              <text:p text:style-name="P70">61</text:p>
            </table:table-cell>
            <table:table-cell table:style-name="Tableau24.B3" office:value-type="float" office:value="32">
              <text:p text:style-name="P70">32</text:p>
            </table:table-cell>
            <table:table-cell table:style-name="Tableau24.B3" office:value-type="float" office:value="7">
              <text:p text:style-name="P70">7</text:p>
            </table:table-cell>
          </table:table-row>
          <table:table-row>
            <table:table-cell table:style-name="Tableau24.A1" office:value-type="string">
              <text:p text:style-name="P72">Nog steeds aan het studeren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ociaal-professionele categorie</text:p>
            </table:table-cell>
            <table:covered-table-cell/>
            <table:covered-table-cell/>
            <table:covered-table-cell/>
          </table:table-row>
          <table:table-row>
            <table:table-cell table:style-name="Tableau24.A1" office:value-type="string">
              <text:p text:style-name="P72">Zelfstandigen </text:p>
            </table:table-cell>
            <table:table-cell table:style-name="Tableau24.B3" office:value-type="float" office:value="58">
              <text:p text:style-name="P70">58</text:p>
            </table:table-cell>
            <table:table-cell table:style-name="Tableau24.B3" office:value-type="float" office:value="34">
              <text:p text:style-name="P70">34</text:p>
            </table:table-cell>
            <table:table-cell table:style-name="Tableau24.B3" office:value-type="float" office:value="8">
              <text:p text:style-name="P70">8</text:p>
            </table:table-cell>
          </table:table-row>
          <table:table-row>
            <table:table-cell table:style-name="Tableau24.A1" office:value-type="string">
              <text:p text:style-name="P72">Managers </text:p>
            </table:table-cell>
            <table:table-cell table:style-name="Tableau24.B3" office:value-type="float" office:value="62">
              <text:p text:style-name="P70">62</text:p>
            </table:table-cell>
            <table:table-cell table:style-name="Tableau24.B3" office:value-type="float" office:value="31">
              <text:p text:style-name="P70">31</text:p>
            </table:table-cell>
            <table:table-cell table:style-name="Tableau24.B3" office:value-type="float" office:value="7">
              <text:p text:style-name="P70">7</text:p>
            </table:table-cell>
          </table:table-row>
          <table:table-row>
            <table:table-cell table:style-name="Tableau24.A1" office:value-type="string">
              <text:p text:style-name="P72">Andere witte halsbanden </text:p>
            </table:table-cell>
            <table:table-cell table:style-name="Tableau24.B3" office:value-type="float" office:value="65">
              <text:p text:style-name="P70">65</text:p>
            </table:table-cell>
            <table:table-cell table:style-name="Tableau24.B3" office:value-type="float" office:value="29">
              <text:p text:style-name="P70">29</text:p>
            </table:table-cell>
            <table:table-cell table:style-name="Tableau24.B3" office:value-type="float" office:value="6">
              <text:p text:style-name="P70">6</text:p>
            </table:table-cell>
          </table:table-row>
          <table:table-row>
            <table:table-cell table:style-name="Tableau24.A1" office:value-type="string">
              <text:p text:style-name="P72">Handarbeiders </text:p>
            </table:table-cell>
            <table:table-cell table:style-name="Tableau24.B3" office:value-type="float" office:value="63">
              <text:p text:style-name="P70">63</text:p>
            </table:table-cell>
            <table:table-cell table:style-name="Tableau24.B3" office:value-type="float" office:value="30">
              <text:p text:style-name="P70">30</text:p>
            </table:table-cell>
            <table:table-cell table:style-name="Tableau24.B3" office:value-type="float" office:value="7">
              <text:p text:style-name="P70">7</text:p>
            </table:table-cell>
          </table:table-row>
          <table:table-row>
            <table:table-cell table:style-name="Tableau24.A1" office:value-type="string">
              <text:p text:style-name="P72">Huis personen </text:p>
            </table:table-cell>
            <table:table-cell table:style-name="Tableau24.B3" office:value-type="float" office:value="58">
              <text:p text:style-name="P70">58</text:p>
            </table:table-cell>
            <table:table-cell table:style-name="Tableau24.B3" office:value-type="float" office:value="33">
              <text:p text:style-name="P70">33</text:p>
            </table:table-cell>
            <table:table-cell table:style-name="Tableau24.B3" office:value-type="float" office:value="9">
              <text:p text:style-name="P70">9</text:p>
            </table:table-cell>
          </table:table-row>
          <table:table-row>
            <table:table-cell table:style-name="Tableau24.A1" office:value-type="string">
              <text:p text:style-name="P72">Werklozen </text:p>
            </table:table-cell>
            <table:table-cell table:style-name="Tableau24.B3" office:value-type="float" office:value="50">
              <text:p text:style-name="P70">50</text:p>
            </table:table-cell>
            <table:table-cell table:style-name="Tableau24.B3" office:value-type="float" office:value="40">
              <text:p text:style-name="P70">40</text:p>
            </table:table-cell>
            <table:table-cell table:style-name="Tableau24.B3" office:value-type="float" office:value="10">
              <text:p text:style-name="P70">10</text:p>
            </table:table-cell>
          </table:table-row>
          <table:table-row>
            <table:table-cell table:style-name="Tableau24.A1" office:value-type="string">
              <text:p text:style-name="P72">Gepensioneerd </text:p>
            </table:table-cell>
            <table:table-cell table:style-name="Tableau24.B3" office:value-type="float" office:value="61">
              <text:p text:style-name="P70">61</text:p>
            </table:table-cell>
            <table:table-cell table:style-name="Tableau24.B3" office:value-type="float" office:value="25">
              <text:p text:style-name="P70">25</text:p>
            </table:table-cell>
            <table:table-cell table:style-name="Tableau24.B3" office:value-type="float" office:value="14">
              <text:p text:style-name="P70">14</text:p>
            </table:table-cell>
          </table:table-row>
          <table:table-row>
            <table:table-cell table:style-name="Tableau24.A1" office:value-type="string">
              <text:p text:style-name="P72">Studenten </text:p>
            </table:table-cell>
            <table:table-cell table:style-name="Tableau24.B3" office:value-type="float" office:value="60">
              <text:p text:style-name="P70">60</text:p>
            </table:table-cell>
            <table:table-cell table:style-name="Tableau24.B3" office:value-type="float" office:value="38">
              <text:p text:style-name="P70">38</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ubjectieve verstedelijking</text:p>
            </table:table-cell>
            <table:covered-table-cell/>
            <table:covered-table-cell/>
            <table:covered-table-cell/>
          </table:table-row>
          <table:table-row>
            <table:table-cell table:style-name="Tableau24.A1" office:value-type="string">
              <text:p text:style-name="P72">Landelijk gebied of dorp </text:p>
            </table:table-cell>
            <table:table-cell table:style-name="Tableau24.B3" office:value-type="float" office:value="61">
              <text:p text:style-name="P70">61</text:p>
            </table:table-cell>
            <table:table-cell table:style-name="Tableau24.B3" office:value-type="float" office:value="29">
              <text:p text:style-name="P70">29</text:p>
            </table:table-cell>
            <table:table-cell table:style-name="Tableau24.B3" office:value-type="float" office:value="10">
              <text:p text:style-name="P70">10</text:p>
            </table:table-cell>
          </table:table-row>
          <table:table-row>
            <table:table-cell table:style-name="Tableau24.A1" office:value-type="string">
              <text:p text:style-name="P72">Kleine of middelgrote stad </text:p>
            </table:table-cell>
            <table:table-cell table:style-name="Tableau24.B3" office:value-type="float" office:value="60">
              <text:p text:style-name="P70">60</text:p>
            </table:table-cell>
            <table:table-cell table:style-name="Tableau24.B3" office:value-type="float" office:value="32">
              <text:p text:style-name="P70">32</text:p>
            </table:table-cell>
            <table:table-cell table:style-name="Tableau24.B3" office:value-type="float" office:value="8">
              <text:p text:style-name="P70">8</text:p>
            </table:table-cell>
          </table:table-row>
          <table:table-row>
            <table:table-cell table:style-name="Tableau24.A1" office:value-type="string">
              <text:p text:style-name="P72">Grote stad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Perceptie van IVET in (ons land)</text:p>
            </table:table-cell>
            <table:covered-table-cell/>
            <table:covered-table-cell/>
            <table:covered-table-cell/>
          </table:table-row>
          <table:table-row>
            <table:table-cell table:style-name="Tableau24.A1" office:value-type="string">
              <text:p text:style-name="P72">Positief </text:p>
            </table:table-cell>
            <table:table-cell table:style-name="Tableau24.B3" office:value-type="float" office:value="74">
              <text:p text:style-name="P70">74</text:p>
            </table:table-cell>
            <table:table-cell table:style-name="Tableau24.B3" office:value-type="float" office:value="19">
              <text:p text:style-name="P70">19</text:p>
            </table:table-cell>
            <table:table-cell table:style-name="Tableau24.B3" office:value-type="float" office:value="7">
              <text:p text:style-name="P70">7</text:p>
            </table:table-cell>
          </table:table-row>
          <table:table-row>
            <table:table-cell table:style-name="Tableau24.A1" office:value-type="string">
              <text:p text:style-name="P72">Negatief </text:p>
            </table:table-cell>
            <table:table-cell table:style-name="Tableau24.B3" office:value-type="float" office:value="36">
              <text:p text:style-name="P70">36</text:p>
            </table:table-cell>
            <table:table-cell table:style-name="Tableau24.B3" office:value-type="float" office:value="57">
              <text:p text:style-name="P70">57</text:p>
            </table:table-cell>
            <table:table-cell table:style-name="Tableau24.B3" office:value-type="float" office:value="7">
              <text:p text:style-name="P70">7</text:p>
            </table:table-cell>
          </table:table-row>
          <table:table-row>
            <table:table-cell table:style-name="Tableau24.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4.A1" office:value-type="string">
              <text:p text:style-name="P72">Ja </text:p>
            </table:table-cell>
            <table:table-cell table:style-name="Tableau24.B3" office:value-type="float" office:value="65">
              <text:p text:style-name="P70">65</text:p>
            </table:table-cell>
            <table:table-cell table:style-name="Tableau24.B3" office:value-type="float" office:value="28">
              <text:p text:style-name="P70">28</text:p>
            </table:table-cell>
            <table:table-cell table:style-name="Tableau24.B3" office:value-type="float" office:value="7">
              <text:p text:style-name="P70">7</text:p>
            </table:table-cell>
          </table:table-row>
          <table:table-row>
            <table:table-cell table:style-name="Tableau24.A1" office:value-type="string">
              <text:p text:style-name="P72">Nee </text:p>
            </table:table-cell>
            <table:table-cell table:style-name="Tableau24.B3" office:value-type="float" office:value="58">
              <text:p text:style-name="P70">58</text:p>
            </table:table-cell>
            <table:table-cell table:style-name="Tableau24.B3" office:value-type="float" office:value="32">
              <text:p text:style-name="P70">32</text:p>
            </table:table-cell>
            <table:table-cell table:style-name="Tableau24.B3" office:value-type="float" office:value="10">
              <text:p text:style-name="P70">10</text:p>
            </table:table-cell>
          </table:table-row>
        </table:table>
        <text:p text:style-name="P25"/>
        <text:p text:style-name="P52">Ongeveer zeven op de tien EU-burgers zeggen dat vrouwen die geïnteresseerd zijn in STEM-gerelateerde<text:note text:id="ftn51" text:note-class="footnote"><text:note-citation>51</text:note-citation><text:note-body><text:p text:style-name="P13">Wetenschap, Technologie, Techniek en Wiskunde </text:p></text:note-body></text:note> gebieden in beroepsonderwijs en -opleiding mogelijk minder worden aangemoedigd door gezinnen en scholen dan mannen </text:p>
        <text:p text:style-name="P25">In de hele Europese Unie zegt 69 % van de EU-burgers dat vrouwen die geïnteresseerd zijn in STEM-gerelateerde gebieden in beroepsonderwijs en -opleiding minder worden aangemoedigd door gezinnen en scholen dan mannen die geïnteresseerd zijn in STEM-gerelateerde gebieden, waaronder 19 % die het daar sterk mee eens zijn en 50 % die het er doorgaans mee eens zijn.<text:note text:id="ftn52" text:note-class="footnote"><text:note-citation>52</text:note-citation><text:note-body><text:p text:style-name="P13">QB10.2. Vertel me in hoeverre u het eens of oneens bent met elk van de volgende stellingen: Vrouwen die geïnteresseerd zijn in STEM-gerelateerde gebieden in beroepsonderwijs en -opleiding kunnen minder worden aangemoedigd door gezinnen en scholen dan mannen die geïnteresseerd zijn in STEM-gerelateerde gebieden. </text:p></text:note-body></text:note> Een op de vier is het daar niet mee eens (25%), terwijl 6% het niet weet. </text:p>
        <text:p text:style-name="P25">De standpunten verschillen van lidstaat tot lidstaat. De hoogste niveaus van overeenstemming worden geregistreerd in Hongarije en Polen (beide 81 %) en Kroatië (78 %). De laagste niveaus worden geregistreerd in Letland (49%), Spanje (54%) en Griekenland (60%). </text:p>
        <text:p text:style-name="P25">In 25 lidstaten zeggen ten minste zes op de tien respondenten dat vrouwen die geïnteresseerd zijn in STEM-gerelateerde gebieden in beroepsonderwijs en -opleiding mogelijk minder worden aangemoedigd door gezinnen en scholen dan mannen die geïnteresseerd zijn in STEM-gerelateerde gebieden. </text:p>
        <text:p text:style-name="P25"><draw:g text:anchor-type="paragraph" draw:z-index="49" draw:name="Forme45" draw:style-name="gr1"><draw:frame draw:style-name="gr123" draw:text-style-name="P100" svg:width="16.705cm" svg:height="7.61cm" svg:x="0.203cm" svg:y="2.224cm"><draw:image xlink:href="Pictures/100000000000055E0000027247963A8C2E5EBB21.png" xlink:type="simple" xlink:show="embed" xlink:actuate="onLoad" draw:mime-type="image/png"><text:p/></draw:image></draw:frame><draw:frame draw:style-name="gr124" draw:text-style-name="P102" svg:width="16.846cm" svg:height="1.227cm" svg:x="0cm" svg:y="0.896cm"><draw:text-box><text:p text:style-name="P101"><text:span text:style-name="T60">QB10.2. Vertel me in hoeverre u het eens of oneens bent met elk van de volgende stellingen: Vrouwen die geïnteresseerd zijn in STEM-gerelateerde gebieden in beroepsonderwijs en -opleiding kunnen minder aanmoediging krijgen van gezinnen en scholen dan mannen die geïnteresseerd zijn in STEM-gerelateerde gebieden. (%) </text:span></text:p></draw:text-box></draw:frame><draw:g draw:style-name="gr4"><draw:frame draw:style-name="gr125" draw:text-style-name="P100" svg:width="14.098cm" svg:height="0.959cm" svg:x="0.704cm" svg:y="10.019cm"><draw:image xlink:href="Pictures/100000000000022300000022902E68B765C34830.png" xlink:type="simple" xlink:show="embed" xlink:actuate="onLoad" draw:mime-type="image/png"><text:p/></draw:image></draw:frame><draw:frame draw:style-name="gr126" draw:text-style-name="P102" svg:width="2.924cm" svg:height="0.902cm" svg:x="1.164cm" svg:y="10.193cm"><draw:text-box><text:p text:style-name="P106"><text:span text:style-name="T60">Helemaal mee eens</text:span></text:p></draw:text-box></draw:frame><draw:frame draw:style-name="gr127" draw:text-style-name="P102" svg:width="2.946cm" svg:height="1.004cm" svg:x="4.172cm" svg:y="10.171cm"><draw:text-box><text:p text:style-name="P106"><text:span text:style-name="T60">De neiging om het eens te zijn</text:span></text:p></draw:text-box></draw:frame><draw:frame draw:style-name="gr128" draw:text-style-name="P102" svg:width="3.28cm" svg:height="0.902cm" svg:x="7.355cm" svg:y="10.215cm"><draw:text-box><text:p text:style-name="P106"><text:span text:style-name="T60">De neiging om het oneens te zijn</text:span></text:p></draw:text-box></draw:frame><draw:frame draw:style-name="gr129" draw:text-style-name="P102" svg:width="3.484cm" svg:height="0.902cm" svg:x="10.984cm" svg:y="10.172cm"><draw:text-box><text:p text:style-name="P106"><text:span text:style-name="T60">Helemaal niet mee eens</text:span></text:p></draw:text-box></draw:frame><draw:frame draw:style-name="gr130" draw:text-style-name="P102" svg:width="2.518cm" svg:height="0.687cm" svg:x="14.706cm" svg:y="10.172cm"><draw:text-box><text:p text:style-name="P106"><text:span text:style-name="T60">Weet ik niet</text:span></text:p></draw:text-box></draw:frame></draw:g></draw:g><draw:g text:anchor-type="paragraph" draw:z-index="48" draw:name="Forme44" draw:style-name="gr32"><draw:frame draw:style-name="gr131" draw:text-style-name="P100" svg:width="4.797cm" svg:height="5.176cm" svg:x="11.514cm" svg:y="-5.24cm"><draw:image xlink:href="Pictures/10000000000001D4000001F99249521F5455BD69.png" xlink:type="simple" xlink:show="embed" xlink:actuate="onLoad" draw:mime-type="image/png"><text:p/></draw:image></draw:frame><draw:frame draw:style-name="gr132" draw:text-style-name="P102" svg:width="7.585cm" svg:height="2.2cm" svg:x="9.228cm" svg:y="-8.165cm"><draw:text-box><text:p text:style-name="P101"><text:span text:style-name="T60">QB10.2: Vertel me in hoeverre u het eens of oneens bent met elk van de volgende stellingen: Vrouwen die geïnteresseerd zijn in STEM-gerelateerde gebieden in IVET kunnen minder aanmoediging krijgen van gezinnen en scholen dan mannen die geïnteresseerd zijn in STEM-gerelateerde gebieden {EU27) (%} </text:span></text:p></draw:text-box></draw:frame><draw:frame draw:style-name="gr133" draw:text-style-name="P108" svg:width="1.976cm" svg:height="0.902cm" svg:x="12.22cm" svg:y="-6.013cm"><draw:text-box><text:p text:style-name="P107"><text:span text:style-name="T60">Ik weet het niet 6</text:span></text:p></draw:text-box></draw:frame><draw:frame draw:style-name="gr134" draw:text-style-name="P105" svg:width="2.788cm" svg:height="0.902cm" svg:x="10.042cm" svg:y="-5.246cm"><draw:text-box><text:p text:style-name="P104"><text:span text:style-name="T60">Helemaal niet mee eens 5</text:span></text:p></draw:text-box></draw:frame><draw:frame draw:style-name="gr135" draw:text-style-name="P105" svg:width="2.553cm" svg:height="0.902cm" svg:x="8.835cm" svg:y="-3.182cm"><draw:text-box><text:p text:style-name="P104"><text:span text:style-name="T60">Niet mee eens 20</text:span></text:p></draw:text-box></draw:frame><draw:frame draw:style-name="gr136" draw:text-style-name="P102" svg:width="2.696cm" svg:height="0.902cm" svg:x="13.897cm" svg:y="-0.06cm"><draw:text-box><text:p text:style-name="P101"><text:span text:style-name="T60">Ik ben het eens met 50</text:span></text:p></draw:text-box></draw:frame><draw:frame draw:style-name="gr137" draw:text-style-name="P102" svg:width="1.777cm" svg:height="1.227cm" svg:x="14.806cm" svg:y="-5.563cm"><draw:text-box><text:p text:style-name="P101"><text:span text:style-name="T60">Helemaal mee eens 19 </text:span></text:p></draw:text-box></draw:frame></draw:g></text:p>
        <text:p text:style-name="P33">De mate waarin respondenten het erover eens zijn dat vrouwen die geïnteresseerd zijn in STEM-gerelateerde gebieden minder aanmoediging kunnen krijgen dan mannen, verschilt als volgt per sociaaldemografische factor. </text:p>
        <text:p text:style-name="P53">■ Per leeftijd aan het einde van het onderwijs zijn respondenten die nog studeren het meest geneigd te geloven dat vrouwen die geïnteresseerd zijn in STEM-gerelateerde beroepsonderwijs- en -opleidingsgebieden minder worden aangemoedigd dan mannen (73%), terwijl 71% van degenen die hun opleiding in de leeftijd van 20 jaar of ouder hebben afgerond en 69% van degenen die tussen 16 en 19 jaar zijn geëindigd, het daarmee eens zijn. Dit cijfer daalt tot 63% voor respondenten die het onderwijs van 15 jaar of jonger hebben afgerond. </text:p>
        <text:p text:style-name="P53">■ Er zijn enkele verschillen per sociaal-professionele categorie: 74 % van de zelfstandigen en 72 % van de studenten deelt deze mening, tegenover 66 % van de huiseigenaren. </text:p>
        <text:p text:style-name="P53">■ Naar leeftijd is dit 72% van de respondenten tussen 15 en 24 jaar, tegenover 68% van de 55-plussers. </text:p>
        <text:p text:style-name="P53">■ Er zijn geen verschillen naar geslacht. </text:p>
        <text:p text:style-name="P25"/>
        <text:p text:style-name="P32"/>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2">QB10.2 Gelieve mij te vertellen in hoeverre u het eens of oneens bent met elk van de volgende stellingen: Vrouwen die geïnteresseerd zijn in STEM-gerelateerde gebieden in IVET kunnen minder worden aangemoedigd door gezinnen en scholen dan mannen die geïnteresseerd zijn in STEM-gerelateerde gebieden (%-EU)</text:p>
            </table:table-cell>
            <table:covered-table-cell/>
            <table:covered-table-cell/>
            <table:covered-table-cell/>
          </table:table-row>
          <table:table-row>
            <table:table-cell table:style-name="Tableau25.A1" office:value-type="string">
              <text:p text:style-name="P68"/>
            </table:table-cell>
            <table:table-cell table:style-name="Tableau25.A1" office:value-type="string">
              <text:p text:style-name="P70">Totaal 'Akkoord'</text:p>
            </table:table-cell>
            <table:table-cell table:style-name="Tableau25.A1" office:value-type="string">
              <text:p text:style-name="P70">Totaal 'Niet mee eens' </text:p>
            </table:table-cell>
            <table:table-cell table:style-name="Tableau25.A1" office:value-type="string">
              <text:p text:style-name="P70">Ik weet het niet</text:p>
            </table:table-cell>
          </table:table-row>
          <table:table-row>
            <table:table-cell table:style-name="Tableau25.A1" office:value-type="string">
              <text:p text:style-name="P72">EU27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Geslacht</text:p>
            </table:table-cell>
            <table:covered-table-cell/>
            <table:covered-table-cell/>
            <table:covered-table-cell/>
          </table:table-row>
          <table:table-row>
            <table:table-cell table:style-name="Tableau25.A1" office:value-type="string">
              <text:p text:style-name="P72">Man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1" office:value-type="string">
              <text:p text:style-name="P72">Vrouw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Leeftijd</text:p>
            </table:table-cell>
            <table:covered-table-cell/>
            <table:covered-table-cell/>
            <table:covered-table-cell/>
          </table:table-row>
          <table:table-row>
            <table:table-cell table:style-name="Tableau25.A1" office:value-type="string">
              <text:p text:style-name="P72">15-24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25-39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40-54 </text:p>
            </table:table-cell>
            <table:table-cell table:style-name="Tableau25.B3" office:value-type="float" office:value="69">
              <text:p text:style-name="P70">69</text:p>
            </table:table-cell>
            <table:table-cell table:style-name="Tableau25.B3" office:value-type="float" office:value="27">
              <text:p text:style-name="P70">27</text:p>
            </table:table-cell>
            <table:table-cell table:style-name="Tableau25.B3" office:value-type="float" office:value="4">
              <text:p text:style-name="P70">4</text:p>
            </table:table-cell>
          </table:table-row>
          <table:table-row>
            <table:table-cell table:style-name="Tableau25.A1" office:value-type="string">
              <text:p text:style-name="P72">&gt;=55</text:p>
            </table:table-cell>
            <table:table-cell table:style-name="Tableau25.B3" office:value-type="float" office:value="68">
              <text:p text:style-name="P70">68</text:p>
            </table:table-cell>
            <table:table-cell table:style-name="Tableau25.B3" office:value-type="float" office:value="24">
              <text:p text:style-name="P70">24</text:p>
            </table:table-cell>
            <table:table-cell table:style-name="Tableau25.B3" office:value-type="float" office:value="8">
              <text:p text:style-name="P70">8</text:p>
            </table:table-cell>
          </table:table-row>
          <table:table-row>
            <table:table-cell table:style-name="Tableau25.A4" table:number-columns-spanned="4" office:value-type="string">
              <text:p text:style-name="P67">Onderwijs (Einde van)</text:p>
            </table:table-cell>
            <table:covered-table-cell/>
            <table:covered-table-cell/>
            <table:covered-table-cell/>
          </table:table-row>
          <table:table-row>
            <table:table-cell table:style-name="Tableau25.A1" office:value-type="string">
              <text:p text:style-name="P72">&lt;=-15</text:p>
            </table:table-cell>
            <table:table-cell table:style-name="Tableau25.B3" office:value-type="float" office:value="63">
              <text:p text:style-name="P70">63</text:p>
            </table:table-cell>
            <table:table-cell table:style-name="Tableau25.B3" office:value-type="float" office:value="24">
              <text:p text:style-name="P70">24</text:p>
            </table:table-cell>
            <table:table-cell table:style-name="Tableau25.B3" office:value-type="float" office:value="13">
              <text:p text:style-name="P70">13</text:p>
            </table:table-cell>
          </table:table-row>
          <table:table-row>
            <table:table-cell table:style-name="Tableau25.A1" office:value-type="string">
              <text:p text:style-name="P72">16-19 </text:p>
            </table:table-cell>
            <table:table-cell table:style-name="Tableau25.B3" office:value-type="float" office:value="69">
              <text:p text:style-name="P70">69</text:p>
            </table:table-cell>
            <table:table-cell table:style-name="Tableau25.B3" office:value-type="float" office:value="26">
              <text:p text:style-name="P70">26</text:p>
            </table:table-cell>
            <table:table-cell table:style-name="Tableau25.B3" office:value-type="float" office:value="5">
              <text:p text:style-name="P70">5</text:p>
            </table:table-cell>
          </table:table-row>
          <table:table-row>
            <table:table-cell table:style-name="Tableau25.A1" office:value-type="string">
              <text:p text:style-name="P72">&gt;=20</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Nog steeds aan het studeren </text:p>
            </table:table-cell>
            <table:table-cell table:style-name="Tableau25.B3" office:value-type="float" office:value="73">
              <text:p text:style-name="P70">73</text:p>
            </table:table-cell>
            <table:table-cell table:style-name="Tableau25.B3" office:value-type="float" office:value="22">
              <text:p text:style-name="P70">22</text:p>
            </table:table-cell>
            <table:table-cell table:style-name="Tableau25.B3" office:value-type="float" office:value="5">
              <text:p text:style-name="P70">5</text:p>
            </table:table-cell>
          </table:table-row>
          <table:table-row>
            <table:table-cell table:style-name="Tableau25.A4" table:number-columns-spanned="4" office:value-type="string">
              <text:p text:style-name="P67">Sociaal-professionele categorie</text:p>
            </table:table-cell>
            <table:covered-table-cell/>
            <table:covered-table-cell/>
            <table:covered-table-cell/>
          </table:table-row>
          <table:table-row>
            <table:table-cell table:style-name="Tableau25.A1" office:value-type="string">
              <text:p text:style-name="P72">Zelfstandigen </text:p>
            </table:table-cell>
            <table:table-cell table:style-name="Tableau25.B3" office:value-type="float" office:value="74">
              <text:p text:style-name="P70">74</text:p>
            </table:table-cell>
            <table:table-cell table:style-name="Tableau25.B3" office:value-type="float" office:value="22">
              <text:p text:style-name="P70">22</text:p>
            </table:table-cell>
            <table:table-cell table:style-name="Tableau25.B3" office:value-type="float" office:value="4">
              <text:p text:style-name="P70">4</text:p>
            </table:table-cell>
          </table:table-row>
          <table:table-row>
            <table:table-cell table:style-name="Tableau25.A1" office:value-type="string">
              <text:p text:style-name="P72">Managers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Andere witte halsbanden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Handarbeiders </text:p>
            </table:table-cell>
            <table:table-cell table:style-name="Tableau25.B3" office:value-type="float" office:value="70">
              <text:p text:style-name="P70">70</text:p>
            </table:table-cell>
            <table:table-cell table:style-name="Tableau25.B3" office:value-type="float" office:value="25">
              <text:p text:style-name="P70">25</text:p>
            </table:table-cell>
            <table:table-cell table:style-name="Tableau25.B3" office:value-type="float" office:value="5">
              <text:p text:style-name="P70">5</text:p>
            </table:table-cell>
          </table:table-row>
          <table:table-row>
            <table:table-cell table:style-name="Tableau25.A1" office:value-type="string">
              <text:p text:style-name="P72">Huis personen </text:p>
            </table:table-cell>
            <table:table-cell table:style-name="Tableau25.B3" office:value-type="float" office:value="66">
              <text:p text:style-name="P70">66</text:p>
            </table:table-cell>
            <table:table-cell table:style-name="Tableau25.B3" office:value-type="float" office:value="29">
              <text:p text:style-name="P70">29</text:p>
            </table:table-cell>
            <table:table-cell table:style-name="Tableau25.B3" office:value-type="float" office:value="5">
              <text:p text:style-name="P70">5</text:p>
            </table:table-cell>
          </table:table-row>
          <table:table-row>
            <table:table-cell table:style-name="Tableau25.A1" office:value-type="string">
              <text:p text:style-name="P72">Werklozen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Gepensioneerd </text:p>
            </table:table-cell>
            <table:table-cell table:style-name="Tableau25.B3" office:value-type="float" office:value="67">
              <text:p text:style-name="P70">67</text:p>
            </table:table-cell>
            <table:table-cell table:style-name="Tableau25.B3" office:value-type="float" office:value="24">
              <text:p text:style-name="P70">24</text:p>
            </table:table-cell>
            <table:table-cell table:style-name="Tableau25.B3" office:value-type="float" office:value="9">
              <text:p text:style-name="P70">9</text:p>
            </table:table-cell>
          </table:table-row>
          <table:table-row>
            <table:table-cell table:style-name="Tableau25.A1" office:value-type="string">
              <text:p text:style-name="P72">Studenten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Subjectieve verstedelijking</text:p>
            </table:table-cell>
            <table:covered-table-cell/>
            <table:covered-table-cell/>
            <table:covered-table-cell/>
          </table:table-row>
          <table:table-row>
            <table:table-cell table:style-name="Tableau25.A1" office:value-type="string">
              <text:p text:style-name="P72">Landelijk gebied of dorp </text:p>
            </table:table-cell>
            <table:table-cell table:style-name="Tableau25.B3" office:value-type="float" office:value="68">
              <text:p text:style-name="P70">68</text:p>
            </table:table-cell>
            <table:table-cell table:style-name="Tableau25.B3" office:value-type="float" office:value="26">
              <text:p text:style-name="P70">26</text:p>
            </table:table-cell>
            <table:table-cell table:style-name="Tableau25.B3" office:value-type="float" office:value="6">
              <text:p text:style-name="P70">6</text:p>
            </table:table-cell>
          </table:table-row>
          <table:table-row>
            <table:table-cell table:style-name="Tableau25.A1" office:value-type="string">
              <text:p text:style-name="P72">Kleine of middelgrote stad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Grote stad </text:p>
            </table:table-cell>
            <table:table-cell table:style-name="Tableau25.B3" office:value-type="float" office:value="71">
              <text:p text:style-name="P70">71</text:p>
            </table:table-cell>
            <table:table-cell table:style-name="Tableau25.B3" office:value-type="float" office:value="23">
              <text:p text:style-name="P70">23</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Perceptie van IVET in (ons land)</text:p>
            </table:table-cell>
            <table:covered-table-cell/>
            <table:covered-table-cell/>
            <table:covered-table-cell/>
          </table:table-row>
          <table:table-row>
            <table:table-cell table:style-name="Tableau25.A1" office:value-type="string">
              <text:p text:style-name="P72">Positief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Negatief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5.A1" office:value-type="string">
              <text:p text:style-name="P72">Ja </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Nee </text:p>
            </table:table-cell>
            <table:table-cell table:style-name="Tableau25.B3" office:value-type="float" office:value="68">
              <text:p text:style-name="P70">68</text:p>
            </table:table-cell>
            <table:table-cell table:style-name="Tableau25.B3" office:value-type="float" office:value="25">
              <text:p text:style-name="P70">25</text:p>
            </table:table-cell>
            <table:table-cell table:style-name="Tableau25.B3" office:value-type="float" office:value="7">
              <text:p text:style-name="P70">7</text:p>
            </table:table-cell>
          </table:table-row>
        </table:table>
        <text:p text:style-name="P25"/>
        <text:p text:style-name="P52">Ongeveer zeven op de tien EU-burgers zeggen dat vrouwen vaak worden aangemoedigd om algemeen onderwijs te volgen, hoewel ze belangstelling tonen voor technische onderwerpen. </text:p>
        <text:p text:style-name="P25">In de hele Europese Unie zegt 71 % van de EU-burgers dat vrouwen vaak worden aangemoedigd om algemeen onderwijs te volgen, hoewel zij belangstelling tonen voor technische, praktische, praktische onderwerpen, waaronder 19 % die het daar sterk mee eens zijn en 52 % die het er doorgaans mee eens zijn.<text:note text:id="ftn53" text:note-class="footnote"><text:note-citation>53</text:note-citation><text:note-body><text:p text:style-name="P13">QB11.1. Vertel me in hoeverre u het eens of oneens bent met elk van de volgende stellingen: Vrouwen worden vaak aangemoedigd om algemeen onderwijs te volgen, hoewel ze interesse tonen in technische, praktische, praktische onderwerpen.</text:p></text:note-body></text:note> Ongeveer een op de vier (23%) is het daar niet mee eens, terwijl 6% het niet weet. </text:p>
        <text:p text:style-name="P25">Een meerderheid van de respondenten is het in alle lidstaten eens met deze verklaring. De mate van overeenstemming verschilt echter van lidstaat tot lidstaat. De hoogste niveaus worden geregistreerd in Cyprus (81%), Italië en Ierland (beide 80%) en Hongarije (79%). De laagste niveaus zijn te vinden in Letland (55%) en Spanje en Estland (beide 60%). </text:p>
        <text:p text:style-name="P25">In 17 lidstaten zijn ten minste zeven op de tien respondenten het erover eens dat vrouwen vaak worden aangemoedigd algemeen onderwijs te volgen, ondanks hun belangstelling voor technische vakken. </text:p>
        <text:p text:style-name="P25"><draw:g text:anchor-type="paragraph" draw:z-index="50" draw:name="Forme46" draw:style-name="gr1"><draw:frame draw:style-name="gr116" draw:text-style-name="P100" svg:width="5.068cm" svg:height="5.582cm" svg:x="10.871cm" svg:y="-6.74cm"><draw:image xlink:href="Pictures/10000000000001F80000022BB13BD174BF5478DB.png" xlink:type="simple" xlink:show="embed" xlink:actuate="onLoad" draw:mime-type="image/png"><text:p/></draw:image></draw:frame><draw:frame draw:style-name="gr117" draw:text-style-name="P102" svg:width="8.256cm" svg:height="1.876cm" svg:x="9.151cm" svg:y="-8.774cm"><draw:text-box><text:p text:style-name="P101"><text:span text:style-name="T60">QB11.1: Vertel me in hoeverre u het eens of oneens bent met elk van de volgende stellingen: - Vrouwen worden vaak aangemoedigd om algemeen onderwijs te volgen, hoewel zij belangstelling tonen voor technische, praktische en praktische vakken (EU27) (%) </text:span></text:p></draw:text-box></draw:frame><draw:frame draw:style-name="gr118" draw:text-style-name="P108" svg:width="2.707cm" svg:height="0.578cm" svg:x="11.657cm" svg:y="-7.185cm"><draw:text-box><text:p text:style-name="P107"><text:span text:style-name="T60">Ik weet het niet 6</text:span></text:p></draw:text-box></draw:frame><draw:frame draw:style-name="gr119" draw:text-style-name="P105" svg:width="1.941cm" svg:height="1.227cm" svg:x="10.192cm" svg:y="-6.735cm"><draw:text-box><text:p text:style-name="P104"><text:span text:style-name="T60">Helemaal niet mee eens 4</text:span></text:p></draw:text-box></draw:frame><draw:frame draw:style-name="gr120" draw:text-style-name="P105" svg:width="2.823cm" svg:height="0.902cm" svg:x="8.613cm" svg:y="-5.467cm"><draw:text-box><text:p text:style-name="P104"><text:span text:style-name="T60">Niet mee eens 19</text:span></text:p></draw:text-box></draw:frame><draw:frame draw:style-name="gr121" draw:text-style-name="P102" svg:width="2.758cm" svg:height="0.902cm" svg:x="12.957cm" svg:y="-1.152cm"><draw:text-box><text:p text:style-name="P101"><text:span text:style-name="T60">Ik ben het met je eens 52</text:span></text:p></draw:text-box></draw:frame><draw:frame draw:style-name="gr122" draw:text-style-name="P102" svg:width="2.394cm" svg:height="0.902cm" svg:x="14.092cm" svg:y="-6.788cm"><draw:text-box><text:p text:style-name="P101"><text:span text:style-name="T60">Helemaal mee eens 19</text:span></text:p></draw:text-box></draw:frame></draw:g><draw:g text:anchor-type="paragraph" draw:z-index="51" draw:name="Forme47" draw:style-name="gr1"><draw:frame draw:style-name="gr108" draw:text-style-name="P100" svg:width="16.722cm" svg:height="7.425cm" svg:x="-0.049cm" svg:y="2.034cm"><draw:image xlink:href="Pictures/100000000000050F0000023F672497EFF7F45573.png" xlink:type="simple" xlink:show="embed" xlink:actuate="onLoad" draw:mime-type="image/png"><text:p/></draw:image></draw:frame><draw:frame draw:style-name="gr109" draw:text-style-name="P102" svg:width="16.537cm" svg:height="1.544cm" svg:x="-0.155cm" svg:y="0.411cm"><draw:text-box><text:p text:style-name="P101"><text:span text:style-name="T61">QB11.1. Vertel me in hoeverre u het eens of oneens bent met elk van de volgende stellingen: Vrouwen worden vaak aangemoedigd om algemeen onderwijs te volgen, hoewel ze interesse tonen in technische, praktische, hands-on onderwerpen.</text:span><text:span text:style-name="T60">(%) </text:span></text:p></draw:text-box></draw:frame><draw:g draw:style-name="gr4"><draw:frame draw:style-name="gr110" draw:text-style-name="P100" svg:width="14.098cm" svg:height="0.959cm" svg:x="0.318cm" svg:y="9.481cm"><draw:image xlink:href="Pictures/100000000000022300000022902E68B765C34830.png" xlink:type="simple" xlink:show="embed" xlink:actuate="onLoad" draw:mime-type="image/png"><text:p/></draw:image></draw:frame><draw:frame draw:style-name="gr111" draw:text-style-name="P102" svg:width="2.924cm" svg:height="0.902cm" svg:x="0.78cm" svg:y="9.656cm"><draw:text-box><text:p text:style-name="P106"><text:span text:style-name="T60">Helemaal mee eens</text:span></text:p></draw:text-box></draw:frame><draw:frame draw:style-name="gr112" draw:text-style-name="P102" svg:width="2.946cm" svg:height="1.004cm" svg:x="3.787cm" svg:y="9.633cm"><draw:text-box><text:p text:style-name="P106"><text:span text:style-name="T60">De neiging om het eens te zijn</text:span></text:p></draw:text-box></draw:frame><draw:frame draw:style-name="gr113" draw:text-style-name="P102" svg:width="3.282cm" svg:height="0.902cm" svg:x="6.969cm" svg:y="9.677cm"><draw:text-box><text:p text:style-name="P106"><text:span text:style-name="T60">De neiging om het oneens te zijn</text:span></text:p></draw:text-box></draw:frame><draw:frame draw:style-name="gr114" draw:text-style-name="P102" svg:width="3.483cm" svg:height="0.902cm" svg:x="10.599cm" svg:y="9.634cm"><draw:text-box><text:p text:style-name="P106"><text:span text:style-name="T60">Helemaal niet mee eens</text:span></text:p></draw:text-box></draw:frame><draw:frame draw:style-name="gr115" draw:text-style-name="P102" svg:width="2.52cm" svg:height="0.687cm" svg:x="14.319cm" svg:y="9.634cm"><draw:text-box><text:p text:style-name="P106"><text:span text:style-name="T60">Weet ik niet</text:span></text:p></draw:text-box></draw:frame></draw:g></draw:g></text:p>
        <text:p text:style-name="P33">De mate waarin respondenten het erover eens zijn dat vrouwen vaak worden aangemoedigd om algemeen onderwijs te volgen, verschilt per sociaaldemografische en attitudinale factoren, en wel als volgt. </text:p>
        <text:p text:style-name="P53">■ Per leeftijd aan het einde van het onderwijs zijn respondenten die tussen 16 en 19 jaar of op 20-jarige leeftijd of later een opleiding hebben afgerond, het meest geneigd te geloven dat vrouwen vaak naar het algemeen onderwijs worden gestuurd, ondanks hun belangstelling voor technische vakken (beide 71 %). Dit cijfer daalt tot 68% onder degenen die het onderwijs in de leeftijd van 15 jaar of jonger hebben afgerond. Het is het hoogst onder degenen die nog studeren (74%). </text:p>
        <text:p text:style-name="P53">■ Er zijn bescheiden verschillen tussen sociaal-professionele categorieën: 74 % van de studenten deelt deze mening, tegenover 68 % onder managers en werkloze respondenten. </text:p>
        <text:p text:style-name="P53">■ Verstedelijking is hier van invloed op de reacties, aangezien 74 % van de respondenten in grote steden het ermee eens is dat vrouwen minder worden aangemoedigd om technische onderwerpen te behandelen dan mannen, tegenover 68 % van de respondenten in plattelandsgebieden of dorpen. </text:p>
        <text:p text:style-name="P53">■ Naar leeftijd daalt dit beeld van 74 % van de respondenten in de leeftijdscategorie 15-24 jaar tot 73 % van de respondenten in de leeftijdscategorie 25-39 jaar, 70 % van de respondenten in de leeftijdscategorie 40-54 jaar en 69 % van de respondenten in de leeftijdscategorie 55 jaar en ouder. </text:p>
        <text:p text:style-name="P53">■ Er zijn geen verschillen naar geslacht of naar eerdere ervaring met beroepsonderwijs en -opleiding. </text:p>
        <text:p text:style-name="P25"/>
        <text:p text:style-name="P32"/>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2">QB11.1 Gelieve mij te vertellen in hoeverre u het eens of oneens bent met elk van de volgende stellingen: Vrouwen worden vaak aangemoedigd om algemeen onderwijs te volgen, hoewel ze belangstelling tonen voor technische, praktische, praktische vakken (%-EU)</text:p>
            </table:table-cell>
            <table:covered-table-cell/>
            <table:covered-table-cell/>
            <table:covered-table-cell/>
          </table:table-row>
          <table:table-row>
            <table:table-cell table:style-name="Tableau26.A1" office:value-type="string">
              <text:p text:style-name="P68"/>
            </table:table-cell>
            <table:table-cell table:style-name="Tableau26.A1" office:value-type="string">
              <text:p text:style-name="P70">Totaal 'Akkoord'</text:p>
            </table:table-cell>
            <table:table-cell table:style-name="Tableau26.A1" office:value-type="string">
              <text:p text:style-name="P70">Totaal 'Niet mee eens' </text:p>
            </table:table-cell>
            <table:table-cell table:style-name="Tableau26.A1" office:value-type="string">
              <text:p text:style-name="P70">Ik weet het niet</text:p>
            </table:table-cell>
          </table:table-row>
          <table:table-row>
            <table:table-cell table:style-name="Tableau26.A1" office:value-type="string">
              <text:p text:style-name="P72">EU27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Geslacht</text:p>
            </table:table-cell>
            <table:covered-table-cell/>
            <table:covered-table-cell/>
            <table:covered-table-cell/>
          </table:table-row>
          <table:table-row>
            <table:table-cell table:style-name="Tableau26.A1" office:value-type="string">
              <text:p text:style-name="P72">Man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Vrouw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Leeftijd</text:p>
            </table:table-cell>
            <table:covered-table-cell/>
            <table:covered-table-cell/>
            <table:covered-table-cell/>
          </table:table-row>
          <table:table-row>
            <table:table-cell table:style-name="Tableau26.A1" office:value-type="string">
              <text:p text:style-name="P72">15-24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1" office:value-type="string">
              <text:p text:style-name="P72">25-39 </text:p>
            </table:table-cell>
            <table:table-cell table:style-name="Tableau26.B3" office:value-type="float" office:value="73">
              <text:p text:style-name="P70">73</text:p>
            </table:table-cell>
            <table:table-cell table:style-name="Tableau26.B3" office:value-type="float" office:value="22">
              <text:p text:style-name="P70">22</text:p>
            </table:table-cell>
            <table:table-cell table:style-name="Tableau26.B3" office:value-type="float" office:value="5">
              <text:p text:style-name="P70">5</text:p>
            </table:table-cell>
          </table:table-row>
          <table:table-row>
            <table:table-cell table:style-name="Tableau26.A1" office:value-type="string">
              <text:p text:style-name="P72">40-54 </text:p>
            </table:table-cell>
            <table:table-cell table:style-name="Tableau26.B3" office:value-type="float" office:value="70">
              <text:p text:style-name="P70">70</text:p>
            </table:table-cell>
            <table:table-cell table:style-name="Tableau26.B3" office:value-type="float" office:value="24">
              <text:p text:style-name="P70">24</text:p>
            </table:table-cell>
            <table:table-cell table:style-name="Tableau26.B3" office:value-type="float" office:value="6">
              <text:p text:style-name="P70">6</text:p>
            </table:table-cell>
          </table:table-row>
          <table:table-row>
            <table:table-cell table:style-name="Tableau26.A1" office:value-type="string">
              <text:p text:style-name="P72">&gt;=55</text:p>
            </table:table-cell>
            <table:table-cell table:style-name="Tableau26.B3" office:value-type="float" office:value="69">
              <text:p text:style-name="P70">69</text:p>
            </table:table-cell>
            <table:table-cell table:style-name="Tableau26.B3" office:value-type="float" office:value="22">
              <text:p text:style-name="P70">22</text:p>
            </table:table-cell>
            <table:table-cell table:style-name="Tableau26.B3" office:value-type="float" office:value="9">
              <text:p text:style-name="P70">9</text:p>
            </table:table-cell>
          </table:table-row>
          <table:table-row>
            <table:table-cell table:style-name="Tableau26.A4" table:number-columns-spanned="4" office:value-type="string">
              <text:p text:style-name="P67">Onderwijs (Einde van)</text:p>
            </table:table-cell>
            <table:covered-table-cell/>
            <table:covered-table-cell/>
            <table:covered-table-cell/>
          </table:table-row>
          <table:table-row>
            <table:table-cell table:style-name="Tableau26.A1" office:value-type="string">
              <text:p text:style-name="P72">&lt;=-15</text:p>
            </table:table-cell>
            <table:table-cell table:style-name="Tableau26.B3" office:value-type="float" office:value="68">
              <text:p text:style-name="P70">68</text:p>
            </table:table-cell>
            <table:table-cell table:style-name="Tableau26.B3" office:value-type="float" office:value="20">
              <text:p text:style-name="P70">20</text:p>
            </table:table-cell>
            <table:table-cell table:style-name="Tableau26.B3" office:value-type="float" office:value="12">
              <text:p text:style-name="P70">12</text:p>
            </table:table-cell>
          </table:table-row>
          <table:table-row>
            <table:table-cell table:style-name="Tableau26.A1" office:value-type="string">
              <text:p text:style-name="P72">16-19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t;=20</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1" office:value-type="string">
              <text:p text:style-name="P72">Nog steeds aan het studeren </text:p>
            </table:table-cell>
            <table:table-cell table:style-name="Tableau26.B3" office:value-type="float" office:value="74">
              <text:p text:style-name="P70">74</text:p>
            </table:table-cell>
            <table:table-cell table:style-name="Tableau26.B3" office:value-type="float" office:value="21">
              <text:p text:style-name="P70">21</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Sociaal-professionele categorie</text:p>
            </table:table-cell>
            <table:covered-table-cell/>
            <table:covered-table-cell/>
            <table:covered-table-cell/>
          </table:table-row>
          <table:table-row>
            <table:table-cell table:style-name="Tableau26.A1" office:value-type="string">
              <text:p text:style-name="P72">Zelfstandigen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Managers </text:p>
            </table:table-cell>
            <table:table-cell table:style-name="Tableau26.B3" office:value-type="float" office:value="68">
              <text:p text:style-name="P70">68</text:p>
            </table:table-cell>
            <table:table-cell table:style-name="Tableau26.B3" office:value-type="float" office:value="26">
              <text:p text:style-name="P70">26</text:p>
            </table:table-cell>
            <table:table-cell table:style-name="Tableau26.B3" office:value-type="float" office:value="6">
              <text:p text:style-name="P70">6</text:p>
            </table:table-cell>
          </table:table-row>
          <table:table-row>
            <table:table-cell table:style-name="Tableau26.A1" office:value-type="string">
              <text:p text:style-name="P72">Andere witte halsbanden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Handarbeiders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Huis personen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Werklozen </text:p>
            </table:table-cell>
            <table:table-cell table:style-name="Tableau26.B3" office:value-type="float" office:value="68">
              <text:p text:style-name="P70">68</text:p>
            </table:table-cell>
            <table:table-cell table:style-name="Tableau26.B3" office:value-type="float" office:value="23">
              <text:p text:style-name="P70">23</text:p>
            </table:table-cell>
            <table:table-cell table:style-name="Tableau26.B3" office:value-type="float" office:value="9">
              <text:p text:style-name="P70">9</text:p>
            </table:table-cell>
          </table:table-row>
          <table:table-row>
            <table:table-cell table:style-name="Tableau26.A1" office:value-type="string">
              <text:p text:style-name="P72">Gepensioneerd </text:p>
            </table:table-cell>
            <table:table-cell table:style-name="Tableau26.B3" office:value-type="float" office:value="69">
              <text:p text:style-name="P70">69</text:p>
            </table:table-cell>
            <table:table-cell table:style-name="Tableau26.B3" office:value-type="float" office:value="21">
              <text:p text:style-name="P70">21</text:p>
            </table:table-cell>
            <table:table-cell table:style-name="Tableau26.B3" office:value-type="float" office:value="10">
              <text:p text:style-name="P70">10</text:p>
            </table:table-cell>
          </table:table-row>
          <table:table-row>
            <table:table-cell table:style-name="Tableau26.A1" office:value-type="string">
              <text:p text:style-name="P72">Studenten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4" table:number-columns-spanned="4" office:value-type="string">
              <text:p text:style-name="P67">Subjectieve verstedelijking</text:p>
            </table:table-cell>
            <table:covered-table-cell/>
            <table:covered-table-cell/>
            <table:covered-table-cell/>
          </table:table-row>
          <table:table-row>
            <table:table-cell table:style-name="Tableau26.A1" office:value-type="string">
              <text:p text:style-name="P72">Landelijk gebied of dorp </text:p>
            </table:table-cell>
            <table:table-cell table:style-name="Tableau26.B3" office:value-type="float" office:value="68">
              <text:p text:style-name="P70">68</text:p>
            </table:table-cell>
            <table:table-cell table:style-name="Tableau26.B3" office:value-type="float" office:value="25">
              <text:p text:style-name="P70">25</text:p>
            </table:table-cell>
            <table:table-cell table:style-name="Tableau26.B3" office:value-type="float" office:value="7">
              <text:p text:style-name="P70">7</text:p>
            </table:table-cell>
          </table:table-row>
          <table:table-row>
            <table:table-cell table:style-name="Tableau26.A1" office:value-type="string">
              <text:p text:style-name="P72">Kleine of middelgrote stad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rote stad </text:p>
            </table:table-cell>
            <table:table-cell table:style-name="Tableau26.B3" office:value-type="float" office:value="74">
              <text:p text:style-name="P70">74</text:p>
            </table:table-cell>
            <table:table-cell table:style-name="Tableau26.B3" office:value-type="float" office:value="20">
              <text:p text:style-name="P70">20</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Perceptie van IVET in (ons land)</text:p>
            </table:table-cell>
            <table:covered-table-cell/>
            <table:covered-table-cell/>
            <table:covered-table-cell/>
          </table:table-row>
          <table:table-row>
            <table:table-cell table:style-name="Tableau26.A1" office:value-type="string">
              <text:p text:style-name="P72">Positief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Negatief </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6.A1" office:value-type="string">
              <text:p text:style-name="P72">Ja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Nee </text:p>
            </table:table-cell>
            <table:table-cell table:style-name="Tableau26.B3" office:value-type="float" office:value="70">
              <text:p text:style-name="P70">70</text:p>
            </table:table-cell>
            <table:table-cell table:style-name="Tableau26.B3" office:value-type="float" office:value="22">
              <text:p text:style-name="P70">22</text:p>
            </table:table-cell>
            <table:table-cell table:style-name="Tableau26.B3" office:value-type="float" office:value="8">
              <text:p text:style-name="P70">8</text:p>
            </table:table-cell>
          </table:table-row>
        </table:table>
        <text:p text:style-name="P25"/>
        <text:p text:style-name="P52">Zeven op de tien EU-burgers zeggen dat mannen die geen hoge academische prestaties leveren, meer onder druk staan om voor beroepsonderwijs en -opleiding te kiezen dan vrouwen </text:p>
        <text:p text:style-name="P25">In de hele Europese Unie zegt 70 % van de EU-burgers dat mannen die geen hoge academische prestaties leveren, meer onder druk staan om voor beroepsonderwijs en -opleiding te kiezen dan vrouwen, waaronder 23 % die het daar volledig mee eens zijn en 47 % die het er doorgaans mee eens zijn.<text:note text:id="ftn54" text:note-class="footnote"><text:note-citation>54</text:note-citation><text:note-body><text:p text:style-name="P13">QB11.2. Vertel me in hoeverre u het eens of oneens bent met elk van de volgende stellingen: Mannen die geen hoge academische prestaties leveren, staan meer onder druk om voor beroepsonderwijs en -opleiding te kiezen dan vrouwen. </text:p></text:note-body></text:note> Ongeveer een op de vier (22%) is het daar niet mee eens, terwijl 8% het niet weet. </text:p>
        <text:p text:style-name="P25">Een meerderheid van de respondenten is het in alle lidstaten eens met deze verklaring. De mate van overeenstemming op dit gebied verschilt echter sterk van lidstaat tot lidstaat. De hoogste niveaus van overeenstemming worden geregistreerd in Griekenland en Cyprus (beide 87 %) en Denemarken (86 %). De laagste percentages zijn te vinden in Nederland (52%), Spanje (56%) en Duitsland (62%). </text:p>
        <text:p text:style-name="P25">In 17 lidstaten zijn ten minste zeven op de tien respondenten het erover eens dat mannen die academisch gezien niet goed presteren, meer onder druk staan om voor beroepsonderwijs en -opleiding te kiezen dan vrouwen. </text:p>
        <text:p text:style-name="P25"><draw:g text:anchor-type="paragraph" draw:z-index="53" draw:name="Forme49" draw:style-name="gr1"><draw:frame draw:style-name="gr93" draw:text-style-name="P100" svg:width="16.564cm" svg:height="7.483cm" svg:x="0.176cm" svg:y="2.849cm"><draw:image xlink:href="Pictures/100000000000059400000285233EC61E9E77629B.png" xlink:type="simple" xlink:show="embed" xlink:actuate="onLoad" draw:mime-type="image/png"><text:p/></draw:image></draw:frame><draw:frame draw:style-name="gr94" draw:text-style-name="P102" svg:width="16.271cm" svg:height="0.902cm" svg:x="0.365cm" svg:y="1.909cm"><draw:text-box><text:p text:style-name="P101"><text:span text:style-name="T60">QB11.2. Vertel me in hoeverre u het eens of oneens bent met elk van de volgende stellingen: Mannen die geen hoge academische prestaties leveren, staan meer onder druk om voor beroepsonderwijs en -opleiding te kiezen dan vrouwen. (%) </text:span></text:p></draw:text-box></draw:frame><draw:g draw:style-name="gr4"><draw:frame draw:style-name="gr95" draw:text-style-name="P100" svg:width="14.098cm" svg:height="0.959cm" svg:x="0.307cm" svg:y="10.61cm"><draw:image xlink:href="Pictures/100000000000022300000022902E68B765C34830.png" xlink:type="simple" xlink:show="embed" xlink:actuate="onLoad" draw:mime-type="image/png"><text:p/></draw:image></draw:frame><draw:frame draw:style-name="gr96" draw:text-style-name="P102" svg:width="2.924cm" svg:height="0.902cm" svg:x="0.767cm" svg:y="10.783cm"><draw:text-box><text:p text:style-name="P106"><text:span text:style-name="T60">Helemaal mee eens</text:span></text:p></draw:text-box></draw:frame><draw:frame draw:style-name="gr97" draw:text-style-name="P102" svg:width="2.946cm" svg:height="1.004cm" svg:x="3.776cm" svg:y="10.76cm"><draw:text-box><text:p text:style-name="P106"><text:span text:style-name="T60">De neiging om het eens te zijn</text:span></text:p></draw:text-box></draw:frame><draw:frame draw:style-name="gr98" draw:text-style-name="P102" svg:width="3.282cm" svg:height="0.902cm" svg:x="6.958cm" svg:y="10.804cm"><draw:text-box><text:p text:style-name="P106"><text:span text:style-name="T60">De neiging om het oneens te zijn</text:span></text:p></draw:text-box></draw:frame><draw:frame draw:style-name="gr99" draw:text-style-name="P102" svg:width="3.484cm" svg:height="0.902cm" svg:x="10.586cm" svg:y="10.762cm"><draw:text-box><text:p text:style-name="P106"><text:span text:style-name="T60">Helemaal niet mee eens</text:span></text:p></draw:text-box></draw:frame><draw:frame draw:style-name="gr100" draw:text-style-name="P102" svg:width="2.52cm" svg:height="0.687cm" svg:x="14.308cm" svg:y="10.762cm"><draw:text-box><text:p text:style-name="P106"><text:span text:style-name="T60">Weet ik niet</text:span></text:p></draw:text-box></draw:frame></draw:g></draw:g><draw:g text:anchor-type="paragraph" draw:z-index="52" draw:name="Forme48" draw:style-name="gr32"><draw:frame draw:style-name="gr101" draw:text-style-name="P100" svg:width="4.506cm" svg:height="4.74cm" svg:x="10.424cm" svg:y="-5.913cm"><draw:image xlink:href="Pictures/10000000000001E600000213FBBBA53A2B3AAAE5.png" xlink:type="simple" xlink:show="embed" xlink:actuate="onLoad" draw:mime-type="image/png"><text:p/></draw:image></draw:frame><draw:frame draw:style-name="gr102" draw:text-style-name="P102" svg:width="7.437cm" svg:height="1.876cm" svg:x="9.056cm" svg:y="-8.331cm"><draw:text-box><text:p text:style-name="P101"><text:span text:style-name="T60">QB 11.2: Vertel me in hoeverre u het eens of oneens bent met elk van de volgende stellingen: Mannen die geen hoge academische prestaties leveren, staan meer onder druk om voor IVET te kiezen dan voor algemeen onderwijs dan vrouwen (EU27) (%) </text:span></text:p></draw:text-box></draw:frame><draw:frame draw:style-name="gr103" draw:text-style-name="P108" svg:width="2.557cm" svg:height="0.902cm" svg:x="10.948cm" svg:y="-6.444cm"><draw:text-box><text:p text:style-name="P107"><text:span text:style-name="T60">Ik weet het niet 8</text:span></text:p></draw:text-box></draw:frame><draw:frame draw:style-name="gr104" draw:text-style-name="P105" svg:width="2.495cm" svg:height="0.902cm" svg:x="8.791cm" svg:y="-5.987cm"><draw:text-box><text:p text:style-name="P104"><text:span text:style-name="T60">Helemaal niet mee eens 4</text:span></text:p></draw:text-box></draw:frame><draw:frame draw:style-name="gr105" draw:text-style-name="P105" svg:width="1.819cm" svg:height="1.227cm" svg:x="8.87cm" svg:y="-4.711cm"><draw:text-box><text:p text:style-name="P104"><text:span text:style-name="T60">Niet mee eens 18</text:span></text:p></draw:text-box></draw:frame><draw:frame draw:style-name="gr106" draw:text-style-name="P102" svg:width="2.71cm" svg:height="0.902cm" svg:x="11.936cm" svg:y="-1.043cm"><draw:text-box><text:p text:style-name="P101"><text:span text:style-name="T60">Ik ben het met je eens 47</text:span></text:p></draw:text-box></draw:frame><draw:frame draw:style-name="gr107" draw:text-style-name="P102" svg:width="2.326cm" svg:height="0.902cm" svg:x="13.532cm" svg:y="-6.017cm"><draw:text-box><text:p text:style-name="P101"><text:span text:style-name="T60">Helemaal mee eens 23</text:span></text:p></draw:text-box></draw:frame></draw:g></text:p>
        <text:p text:style-name="P33">De mate waarin respondenten het erover eens zijn dat mannen die niet academisch hoog presteren, meer onder druk staan dan vrouwen om voor beroepsonderwijs en -opleiding te kiezen, verschilt als volgt per sociaaldemografische en attitudinale factoren. </text:p>
        <text:p text:style-name="P53">■ Respondenten die van mening zijn dat hoog presterende ‑-studenten naar het algemeen onderwijs worden gestuurd, delen deze mening eerder (76% versus 54%). Een vergelijkbaar patroon doet zich voor bij degenen die vinden dat algemeen onderwijs een beter imago heeft (76% versus 58%), die denken dat algemeen onderwijs gemakkelijker is (79% versus 65%) en die geloven dat programma's voor beroepsonderwijs en -opleiding inclusief zijn (76% versus 67%). </text:p>
        <text:p text:style-name="P53">■ Respondenten die voor “slechte prestaties” hebben gekozen als factor om voor beroepsonderwijs en -opleiding te kiezen, zijn het eerder eens met deze stelling dan respondenten die dat niet hebben gedaan (76 % tegenover 68 %). </text:p>
        <text:p text:style-name="P53">■ Per leeftijd aan het einde van het onderwijs zijn de respondenten het er het meest mee eens dat mannen met lagere academische prestaties meer druk ondervinden om voor beroepsonderwijs en -opleiding te kiezen dan vrouwen die hun opleiding op 20-jarige leeftijd of later hebben afgerond en die nog studeren (beide 72 %), gevolgd door degenen die tussen 16 en 19 jaar zijn geëindigd (70 %). Degenen die het onderwijs van 15 jaar of jonger hebben afgerond, zijn het daar het minst mee eens (66%). </text:p>
        <text:p text:style-name="P53">■ Verstedelijking speelt hierbij een kleine rol: 73% van de respondenten in grote steden is het met deze stelling eens, tegenover 69% in plattelandsgebieden of dorpen. </text:p>
        <text:p text:style-name="P53">■ Er zijn minimale verschillen per sociaal-professionele categorie. Werkloze respondenten zijn het iets vaker eens (73%) dan andere categorieën (70-72%). </text:p>
        <text:p text:style-name="P53">■ Er zijn geen verschillen naar geslacht en leeftijd. </text:p>
        <text:p text:style-name="P25"/>
        <text:p text:style-name="P32"/>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2">QB11.2 Gelieve mij te vertellen in hoeverre u het eens of oneens bent met elk van de volgende stellingen: Mannen die geen hoge academische prestaties leveren, staan meer onder druk om voor IVET te kiezen dan voor algemeen onderwijs dan vrouwen (%-EU)</text:p>
            </table:table-cell>
            <table:covered-table-cell/>
            <table:covered-table-cell/>
            <table:covered-table-cell/>
          </table:table-row>
          <table:table-row>
            <table:table-cell table:style-name="Tableau27.A1" office:value-type="string">
              <text:p text:style-name="P68"/>
            </table:table-cell>
            <table:table-cell table:style-name="Tableau27.A1" office:value-type="string">
              <text:p text:style-name="P70">Totaal 'Akkoord'</text:p>
            </table:table-cell>
            <table:table-cell table:style-name="Tableau27.A1" office:value-type="string">
              <text:p text:style-name="P70">Totaal 'Niet mee eens' </text:p>
            </table:table-cell>
            <table:table-cell table:style-name="Tableau27.A1" office:value-type="string">
              <text:p text:style-name="P70">Ik weet het niet</text:p>
            </table:table-cell>
          </table:table-row>
          <table:table-row>
            <table:table-cell table:style-name="Tableau27.A1" office:value-type="string">
              <text:p text:style-name="P72">EU27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Geslacht</text:p>
            </table:table-cell>
            <table:covered-table-cell/>
            <table:covered-table-cell/>
            <table:covered-table-cell/>
          </table:table-row>
          <table:table-row>
            <table:table-cell table:style-name="Tableau27.A1" office:value-type="string">
              <text:p text:style-name="P72">Man </text:p>
            </table:table-cell>
            <table:table-cell table:style-name="Tableau27.B3" office:value-type="float" office:value="71">
              <text:p text:style-name="P70">71</text:p>
            </table:table-cell>
            <table:table-cell table:style-name="Tableau27.B3" office:value-type="float" office:value="22">
              <text:p text:style-name="P70">22</text:p>
            </table:table-cell>
            <table:table-cell table:style-name="Tableau27.B3" office:value-type="float" office:value="7">
              <text:p text:style-name="P70">7</text:p>
            </table:table-cell>
          </table:table-row>
          <table:table-row>
            <table:table-cell table:style-name="Tableau27.A1" office:value-type="string">
              <text:p text:style-name="P72">Vrouw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Leeftijd</text:p>
            </table:table-cell>
            <table:covered-table-cell/>
            <table:covered-table-cell/>
            <table:covered-table-cell/>
          </table:table-row>
          <table:table-row>
            <table:table-cell table:style-name="Tableau27.A1" office:value-type="string">
              <text:p text:style-name="P72">15-24 </text:p>
            </table:table-cell>
            <table:table-cell table:style-name="Tableau27.B3" office:value-type="float" office:value="71">
              <text:p text:style-name="P70">71</text:p>
            </table:table-cell>
            <table:table-cell table:style-name="Tableau27.B3" office:value-type="float" office:value="24">
              <text:p text:style-name="P70">24</text:p>
            </table:table-cell>
            <table:table-cell table:style-name="Tableau27.B3" office:value-type="float" office:value="5">
              <text:p text:style-name="P70">5</text:p>
            </table:table-cell>
          </table:table-row>
          <table:table-row>
            <table:table-cell table:style-name="Tableau27.A1" office:value-type="string">
              <text:p text:style-name="P72">25-39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40-54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gt;=55</text:p>
            </table:table-cell>
            <table:table-cell table:style-name="Tableau27.B3" office:value-type="float" office:value="70">
              <text:p text:style-name="P70">70</text:p>
            </table:table-cell>
            <table:table-cell table:style-name="Tableau27.B3" office:value-type="float" office:value="21">
              <text:p text:style-name="P70">21</text:p>
            </table:table-cell>
            <table:table-cell table:style-name="Tableau27.B3" office:value-type="float" office:value="9">
              <text:p text:style-name="P70">9</text:p>
            </table:table-cell>
          </table:table-row>
          <table:table-row>
            <table:table-cell table:style-name="Tableau27.A4" table:number-columns-spanned="4" office:value-type="string">
              <text:p text:style-name="P67">Onderwijs (Einde van)</text:p>
            </table:table-cell>
            <table:covered-table-cell/>
            <table:covered-table-cell/>
            <table:covered-table-cell/>
          </table:table-row>
          <table:table-row>
            <table:table-cell table:style-name="Tableau27.A1" office:value-type="string">
              <text:p text:style-name="P72">&lt;=-15</text:p>
            </table:table-cell>
            <table:table-cell table:style-name="Tableau27.B3" office:value-type="float" office:value="66">
              <text:p text:style-name="P70">66</text:p>
            </table:table-cell>
            <table:table-cell table:style-name="Tableau27.B3" office:value-type="float" office:value="21">
              <text:p text:style-name="P70">21</text:p>
            </table:table-cell>
            <table:table-cell table:style-name="Tableau27.B3" office:value-type="float" office:value="13">
              <text:p text:style-name="P70">13</text:p>
            </table:table-cell>
          </table:table-row>
          <table:table-row>
            <table:table-cell table:style-name="Tableau27.A1" office:value-type="string">
              <text:p text:style-name="P72">16-19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t;=20</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Nog steeds aan het studeren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Sociaal-professionele categorie</text:p>
            </table:table-cell>
            <table:covered-table-cell/>
            <table:covered-table-cell/>
            <table:covered-table-cell/>
          </table:table-row>
          <table:table-row>
            <table:table-cell table:style-name="Tableau27.A1" office:value-type="string">
              <text:p text:style-name="P72">Zelfstandigen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Managers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Andere witte halsbanden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Handarbeiders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Huis personen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Werklozen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1" office:value-type="string">
              <text:p text:style-name="P72">Gepensioneerd </text:p>
            </table:table-cell>
            <table:table-cell table:style-name="Tableau27.B3" office:value-type="float" office:value="70">
              <text:p text:style-name="P70">70</text:p>
            </table:table-cell>
            <table:table-cell table:style-name="Tableau27.B3" office:value-type="float" office:value="19">
              <text:p text:style-name="P70">19</text:p>
            </table:table-cell>
            <table:table-cell table:style-name="Tableau27.B3" office:value-type="float" office:value="11">
              <text:p text:style-name="P70">11</text:p>
            </table:table-cell>
          </table:table-row>
          <table:table-row>
            <table:table-cell table:style-name="Tableau27.A1" office:value-type="string">
              <text:p text:style-name="P72">Studenten </text:p>
            </table:table-cell>
            <table:table-cell table:style-name="Tableau27.B3" office:value-type="float" office:value="70">
              <text:p text:style-name="P70">70</text:p>
            </table:table-cell>
            <table:table-cell table:style-name="Tableau27.B3" office:value-type="float" office:value="25">
              <text:p text:style-name="P70">25</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Subjectieve verstedelijking</text:p>
            </table:table-cell>
            <table:covered-table-cell/>
            <table:covered-table-cell/>
            <table:covered-table-cell/>
          </table:table-row>
          <table:table-row>
            <table:table-cell table:style-name="Tableau27.A1" office:value-type="string">
              <text:p text:style-name="P72">Landelijk gebied of dorp </text:p>
            </table:table-cell>
            <table:table-cell table:style-name="Tableau27.B3" office:value-type="float" office:value="69">
              <text:p text:style-name="P70">69</text:p>
            </table:table-cell>
            <table:table-cell table:style-name="Tableau27.B3" office:value-type="float" office:value="22">
              <text:p text:style-name="P70">22</text:p>
            </table:table-cell>
            <table:table-cell table:style-name="Tableau27.B3" office:value-type="float" office:value="9">
              <text:p text:style-name="P70">9</text:p>
            </table:table-cell>
          </table:table-row>
          <table:table-row>
            <table:table-cell table:style-name="Tableau27.A1" office:value-type="string">
              <text:p text:style-name="P72">Kleine of middelgrote stad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rote stad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Perceptie van IVET in (ons land)</text:p>
            </table:table-cell>
            <table:covered-table-cell/>
            <table:covered-table-cell/>
            <table:covered-table-cell/>
          </table:table-row>
          <table:table-row>
            <table:table-cell table:style-name="Tableau27.A1" office:value-type="string">
              <text:p text:style-name="P72">Positief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gatief </text:p>
            </table:table-cell>
            <table:table-cell table:style-name="Tableau27.B3" office:value-type="float" office:value="72">
              <text:p text:style-name="P70">72</text:p>
            </table:table-cell>
            <table:table-cell table:style-name="Tableau27.B3" office:value-type="float" office:value="23">
              <text:p text:style-name="P70">23</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7.A1" office:value-type="string">
              <text:p text:style-name="P72">Ja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e </text:p>
            </table:table-cell>
            <table:table-cell table:style-name="Tableau27.B3" office:value-type="float" office:value="71">
              <text:p text:style-name="P70">71</text:p>
            </table:table-cell>
            <table:table-cell table:style-name="Tableau27.B3" office:value-type="float" office:value="21">
              <text:p text:style-name="P70">21</text:p>
            </table:table-cell>
            <table:table-cell table:style-name="Tableau27.B3" office:value-type="float" office:value="8">
              <text:p text:style-name="P70">8</text:p>
            </table:table-cell>
          </table:table-row>
        </table:table>
        <text:p text:style-name="P25"/>
        <text:p text:style-name="P52">Meer dan de helft van de EU-burgers zegt dat leraren en begeleidingsadviseurs gendervooroordelen niet adequaat aanpakken voordat studenten kiezen tussen algemeen en beroepsonderwijs </text:p>
        <text:p text:style-name="P25">In de hele Europese Unie zegt 55 % van de EU-burgers dat leerkrachten en begeleidingsadviseurs gendervooroordelen niet adequaat aanpakken voordat studenten hun keuze maken tussen algemeen en beroepsonderwijs, waaronder 13 % die het daar sterk mee eens zijn en 42 % die het er doorgaans mee eens zijn.<text:note text:id="ftn55" text:note-class="footnote"><text:note-citation>55</text:note-citation><text:note-body><text:p text:style-name="P13">QB11.3. Vertel me in hoeverre u het eens of oneens bent met elk van de volgende stellingen: Leraren en begeleidingsadviseurs pakken gendervooroordelen niet adequaat aan voordat studenten hun keuze maken tussen algemeen en beroepsonderwijs. </text:p></text:note-body></text:note> Bijna een derde (29%) is het daar niet mee eens, terwijl 16% het niet weet. </text:p>
        <text:p text:style-name="P25">De standpunten verschillen van lidstaat tot lidstaat. In Italië (74 %), Slowakije (71 %) en Polen (68 %) zijn<text:span text:style-name="T6"> de hoogste niveaus van</text:span> overeenstemming bereikt. De laagste niveaus worden geregistreerd in Zweden (31%), Estland (39%) en Spanje (41%). </text:p>
        <text:p text:style-name="P25">In 20 lidstaten is ten minste de helft van de respondenten het ermee eens dat gendervooroordelen niet adequaat worden aangepakt. </text:p>
        <text:p text:style-name="P25"><draw:g text:anchor-type="paragraph" draw:z-index="55" draw:name="Forme51" draw:style-name="gr1"><draw:frame draw:style-name="gr78" draw:text-style-name="P108" svg:width="16.855cm" svg:height="7.677cm" svg:x="0.158cm" svg:y="2.979cm"><draw:image xlink:href="Pictures/1000000000000588000002857116347C29F05388.png" xlink:type="simple" xlink:show="embed" xlink:actuate="onLoad" draw:mime-type="image/png"><text:p/></draw:image></draw:frame><draw:frame draw:style-name="gr79" draw:text-style-name="P102" svg:width="16.722cm" svg:height="1.227cm" svg:x="0.079cm" svg:y="1.54cm"><draw:text-box><text:p text:style-name="P101"><text:span text:style-name="T60">QB11.3. Vertel me in hoeverre u het eens of oneens bent met elk van de volgende stellingen: Leraren en begeleidingsadviseurs pakken gendervooroordelen niet adequaat aan voordat studenten hun keuze maken tussen algemeen en beroepsonderwijs. (%)</text:span></text:p></draw:text-box></draw:frame><draw:g draw:style-name="gr4"><draw:frame draw:style-name="gr80" draw:text-style-name="P100" svg:width="14.098cm" svg:height="0.959cm" svg:x="0.472cm" svg:y="10.721cm"><draw:image xlink:href="Pictures/100000000000022300000022902E68B765C34830.png" xlink:type="simple" xlink:show="embed" xlink:actuate="onLoad" draw:mime-type="image/png"><text:p/></draw:image></draw:frame><draw:frame draw:style-name="gr81" draw:text-style-name="P102" svg:width="2.924cm" svg:height="0.902cm" svg:x="0.933cm" svg:y="10.896cm"><draw:text-box><text:p text:style-name="P106"><text:span text:style-name="T60">Helemaal mee eens</text:span></text:p></draw:text-box></draw:frame><draw:frame draw:style-name="gr82" draw:text-style-name="P102" svg:width="2.948cm" svg:height="1.004cm" svg:x="3.94cm" svg:y="10.873cm"><draw:text-box><text:p text:style-name="P106"><text:span text:style-name="T60">De neiging om het eens te zijn</text:span></text:p></draw:text-box></draw:frame><draw:frame draw:style-name="gr83" draw:text-style-name="P102" svg:width="3.282cm" svg:height="0.902cm" svg:x="7.124cm" svg:y="10.917cm"><draw:text-box><text:p text:style-name="P106"><text:span text:style-name="T60">De neiging om het oneens te zijn</text:span></text:p></draw:text-box></draw:frame><draw:frame draw:style-name="gr84" draw:text-style-name="P102" svg:width="3.484cm" svg:height="0.902cm" svg:x="10.752cm" svg:y="10.876cm"><draw:text-box><text:p text:style-name="P106"><text:span text:style-name="T60">Helemaal niet mee eens</text:span></text:p></draw:text-box></draw:frame><draw:frame draw:style-name="gr85" draw:text-style-name="P102" svg:width="2.518cm" svg:height="0.687cm" svg:x="14.474cm" svg:y="10.876cm"><draw:text-box><text:p text:style-name="P106"><text:span text:style-name="T60">Weet ik niet</text:span></text:p></draw:text-box></draw:frame></draw:g></draw:g><draw:g text:anchor-type="paragraph" draw:z-index="54" draw:name="Forme50" draw:style-name="gr32"><draw:frame draw:style-name="gr86" draw:text-style-name="P100" svg:width="3.661cm" svg:height="3.71cm" svg:x="11.031cm" svg:y="-3.967cm"><draw:image xlink:href="Pictures/10000000000001DF000001EE5AFD4471C52C6054.png" xlink:type="simple" xlink:show="embed" xlink:actuate="onLoad" draw:mime-type="image/png"><text:p/></draw:image></draw:frame><draw:frame draw:style-name="gr87" draw:text-style-name="P102" svg:width="7.474cm" svg:height="2.331cm" svg:x="8.987cm" svg:y="-7.207cm"><draw:text-box><text:p text:style-name="P101"><text:span text:style-name="T60">QB11.3. Vertel me in hoeverre u het eens of oneens bent met elk van de volgende stellingen: Leraren en begeleidingsadviseurs pakken gendervooroordelen niet adequaat aan voordat studenten hun keuze maken tussen algemeen en beroepsonderwijs. (EU27) (%)</text:span></text:p></draw:text-box></draw:frame><draw:frame draw:style-name="gr88" draw:text-style-name="P102" svg:width="2.555cm" svg:height="0.902cm" svg:x="10.592cm" svg:y="-4.6cm"><draw:text-box><text:p text:style-name="P101"><text:span text:style-name="T60">Ik weet het niet 16</text:span></text:p></draw:text-box></draw:frame><draw:frame draw:style-name="gr89" draw:text-style-name="P105" svg:width="2.345cm" svg:height="0.955cm" svg:x="9.158cm" svg:y="-3.587cm"><draw:text-box><text:p text:style-name="P104"><text:span text:style-name="T60">Helemaal niet mee eens 5</text:span></text:p></draw:text-box></draw:frame><draw:frame draw:style-name="gr90" draw:text-style-name="P105" svg:width="1.96cm" svg:height="1.301cm" svg:x="9.529cm" svg:y="-1.347cm"><draw:text-box><text:p text:style-name="P104"><text:span text:style-name="T60">Niet mee eens 24</text:span></text:p></draw:text-box></draw:frame><draw:frame draw:style-name="gr91" draw:text-style-name="P102" svg:width="1.719cm" svg:height="1.301cm" svg:x="14.03cm" svg:y="-0.841cm"><draw:text-box><text:p text:style-name="P101"><text:span text:style-name="T60">Tend tn akkoord 42</text:span></text:p></draw:text-box></draw:frame><draw:frame draw:style-name="gr92" draw:text-style-name="P102" svg:width="2.232cm" svg:height="0.957cm" svg:x="13.543cm" svg:y="-4.796cm"><draw:text-box><text:p text:style-name="P101"><text:span text:style-name="T60">Helemaal mee eens 13</text:span></text:p></draw:text-box></draw:frame></draw:g></text:p>
        <text:p text:style-name="P33">De mate waarin respondenten het erover eens zijn dat gendervooroordelen niet adequaat worden aangepakt wanneer studenten hun keuze maken, varieert als volgt per sociaaldemografische en attitudinale factoren. </text:p>
        <text:p text:style-name="P53">■ Er zijn enkele verschillen per sociaal-professionele categorie: 61 % van de studenten deelt deze mening, tegenover 50 % van de gepensioneerde respondenten. </text:p>
        <text:p text:style-name="P53">■ Naar leeftijd daalt de overeenkomst van 62% onder respondenten van 15-24 jaar tot 52% onder 55-plussers. </text:p>
        <text:p text:style-name="P53">■ Naar leeftijd aan het einde van het onderwijs is 57 % van degenen die tussen 16 en 19 jaar zijn geëindigd en 54 % van degenen die op 20-jarige leeftijd of later zijn geëindigd, van mening dat leraren en begeleidingsadviseurs gendervooroordelen niet adequaat aanpakken voordat studenten kiezen tussen algemeen en beroepsonderwijs. Dit cijfer staat op 50% voor degenen die 15 jaar of jonger zijn geëindigd. Het bereikt het hoogste niveau onder Europeanen die nog studeren (61%). </text:p>
        <text:p text:style-name="P53">■ Respondenten die algemeen secundair onderwijs zouden aanbevelen, zijn het er iets vaker mee eens dan degenen die beroepsonderwijs begunstigen (60 % tegenover 56 %) dat gendervooroordelen niet adequaat worden aangepakt. </text:p>
        <text:p text:style-name="P53">■ Er zijn geen verschillen naar geslacht. </text:p>
        <text:p text:style-name="P25"/>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2">QB11.3 Gelieve mij te vertellen in hoeverre u het eens of oneens bent met elk van de volgende stellingen: Leraren en begeleidingsadviseurs pakken gendervooroordelen niet adequaat aan voordat studenten hun keuze maken tussen algemeen en beroepsonderwijs (%-EU)</text:p>
            </table:table-cell>
            <table:covered-table-cell/>
            <table:covered-table-cell/>
            <table:covered-table-cell/>
          </table:table-row>
          <table:table-row>
            <table:table-cell table:style-name="Tableau28.A1" office:value-type="string">
              <text:p text:style-name="P68"/>
            </table:table-cell>
            <table:table-cell table:style-name="Tableau28.A1" office:value-type="string">
              <text:p text:style-name="P70">Totaal 'Akkoord'</text:p>
            </table:table-cell>
            <table:table-cell table:style-name="Tableau28.A1" office:value-type="string">
              <text:p text:style-name="P70">Totaal 'Niet mee eens' </text:p>
            </table:table-cell>
            <table:table-cell table:style-name="Tableau28.A1" office:value-type="string">
              <text:p text:style-name="P70">Ik weet het niet</text:p>
            </table:table-cell>
          </table:table-row>
          <table:table-row>
            <table:table-cell table:style-name="Tableau28.A1" office:value-type="string">
              <text:p text:style-name="P72">EU27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Geslacht</text:p>
            </table:table-cell>
            <table:covered-table-cell/>
            <table:covered-table-cell/>
            <table:covered-table-cell/>
          </table:table-row>
          <table:table-row>
            <table:table-cell table:style-name="Tableau28.A1" office:value-type="string">
              <text:p text:style-name="P72">Man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1" office:value-type="string">
              <text:p text:style-name="P72">Vrouw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Leeftijd</text:p>
            </table:table-cell>
            <table:covered-table-cell/>
            <table:covered-table-cell/>
            <table:covered-table-cell/>
          </table:table-row>
          <table:table-row>
            <table:table-cell table:style-name="Tableau28.A1" office:value-type="string">
              <text:p text:style-name="P72">15-24 </text:p>
            </table:table-cell>
            <table:table-cell table:style-name="Tableau28.B3" office:value-type="float" office:value="62">
              <text:p text:style-name="P70">62</text:p>
            </table:table-cell>
            <table:table-cell table:style-name="Tableau28.B3" office:value-type="float" office:value="29">
              <text:p text:style-name="P70">29</text:p>
            </table:table-cell>
            <table:table-cell table:style-name="Tableau28.B3" office:value-type="float" office:value="9">
              <text:p text:style-name="P70">9</text:p>
            </table:table-cell>
          </table:table-row>
          <table:table-row>
            <table:table-cell table:style-name="Tableau28.A1" office:value-type="string">
              <text:p text:style-name="P72">25-39 </text:p>
            </table:table-cell>
            <table:table-cell table:style-name="Tableau28.B3" office:value-type="float" office:value="58">
              <text:p text:style-name="P70">58</text:p>
            </table:table-cell>
            <table:table-cell table:style-name="Tableau28.B3" office:value-type="float" office:value="30">
              <text:p text:style-name="P70">30</text:p>
            </table:table-cell>
            <table:table-cell table:style-name="Tableau28.B3" office:value-type="float" office:value="12">
              <text:p text:style-name="P70">12</text:p>
            </table:table-cell>
          </table:table-row>
          <table:table-row>
            <table:table-cell table:style-name="Tableau28.A1" office:value-type="string">
              <text:p text:style-name="P72">40-54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gt;=55</text:p>
            </table:table-cell>
            <table:table-cell table:style-name="Tableau28.B3" office:value-type="float" office:value="52">
              <text:p text:style-name="P70">52</text:p>
            </table:table-cell>
            <table:table-cell table:style-name="Tableau28.B3" office:value-type="float" office:value="26">
              <text:p text:style-name="P70">26</text:p>
            </table:table-cell>
            <table:table-cell table:style-name="Tableau28.B3" office:value-type="float" office:value="22">
              <text:p text:style-name="P70">22</text:p>
            </table:table-cell>
          </table:table-row>
          <table:table-row>
            <table:table-cell table:style-name="Tableau28.A4" table:number-columns-spanned="4" office:value-type="string">
              <text:p text:style-name="P67">Onderwijs (Einde van)</text:p>
            </table:table-cell>
            <table:covered-table-cell/>
            <table:covered-table-cell/>
            <table:covered-table-cell/>
          </table:table-row>
          <table:table-row>
            <table:table-cell table:style-name="Tableau28.A1" office:value-type="string">
              <text:p text:style-name="P72">&lt;=-15</text:p>
            </table:table-cell>
            <table:table-cell table:style-name="Tableau28.B3" office:value-type="float" office:value="50">
              <text:p text:style-name="P70">50</text:p>
            </table:table-cell>
            <table:table-cell table:style-name="Tableau28.B3" office:value-type="float" office:value="24">
              <text:p text:style-name="P70">24</text:p>
            </table:table-cell>
            <table:table-cell table:style-name="Tableau28.B3" office:value-type="float" office:value="26">
              <text:p text:style-name="P70">26</text:p>
            </table:table-cell>
          </table:table-row>
          <table:table-row>
            <table:table-cell table:style-name="Tableau28.A1" office:value-type="string">
              <text:p text:style-name="P72">16-19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gt;=20</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Nog steeds aan het studeren </text:p>
            </table:table-cell>
            <table:table-cell table:style-name="Tableau28.B3" office:value-type="float" office:value="61">
              <text:p text:style-name="P70">61</text:p>
            </table:table-cell>
            <table:table-cell table:style-name="Tableau28.B3" office:value-type="float" office:value="28">
              <text:p text:style-name="P70">28</text:p>
            </table:table-cell>
            <table:table-cell table:style-name="Tableau28.B3" office:value-type="float" office:value="11">
              <text:p text:style-name="P70">11</text:p>
            </table:table-cell>
          </table:table-row>
          <table:table-row>
            <table:table-cell table:style-name="Tableau28.A4" table:number-columns-spanned="4" office:value-type="string">
              <text:p text:style-name="P67">Sociaal-professionele categorie</text:p>
            </table:table-cell>
            <table:covered-table-cell/>
            <table:covered-table-cell/>
            <table:covered-table-cell/>
          </table:table-row>
          <table:table-row>
            <table:table-cell table:style-name="Tableau28.A1" office:value-type="string">
              <text:p text:style-name="P72">Zelfstandigen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Managers </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Andere witte halsbanden </text:p>
            </table:table-cell>
            <table:table-cell table:style-name="Tableau28.B3" office:value-type="float" office:value="58">
              <text:p text:style-name="P70">58</text:p>
            </table:table-cell>
            <table:table-cell table:style-name="Tableau28.B3" office:value-type="float" office:value="29">
              <text:p text:style-name="P70">29</text:p>
            </table:table-cell>
            <table:table-cell table:style-name="Tableau28.B3" office:value-type="float" office:value="13">
              <text:p text:style-name="P70">13</text:p>
            </table:table-cell>
          </table:table-row>
          <table:table-row>
            <table:table-cell table:style-name="Tableau28.A1" office:value-type="string">
              <text:p text:style-name="P72">Handarbeiders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Huis personen </text:p>
            </table:table-cell>
            <table:table-cell table:style-name="Tableau28.B3" office:value-type="float" office:value="57">
              <text:p text:style-name="P70">57</text:p>
            </table:table-cell>
            <table:table-cell table:style-name="Tableau28.B3" office:value-type="float" office:value="27">
              <text:p text:style-name="P70">27</text:p>
            </table:table-cell>
            <table:table-cell table:style-name="Tableau28.B3" office:value-type="float" office:value="16">
              <text:p text:style-name="P70">16</text:p>
            </table:table-cell>
          </table:table-row>
          <table:table-row>
            <table:table-cell table:style-name="Tableau28.A1" office:value-type="string">
              <text:p text:style-name="P72">Werklozen </text:p>
            </table:table-cell>
            <table:table-cell table:style-name="Tableau28.B3" office:value-type="float" office:value="51">
              <text:p text:style-name="P70">51</text:p>
            </table:table-cell>
            <table:table-cell table:style-name="Tableau28.B3" office:value-type="float" office:value="32">
              <text:p text:style-name="P70">32</text:p>
            </table:table-cell>
            <table:table-cell table:style-name="Tableau28.B3" office:value-type="float" office:value="17">
              <text:p text:style-name="P70">17</text:p>
            </table:table-cell>
          </table:table-row>
          <table:table-row>
            <table:table-cell table:style-name="Tableau28.A1" office:value-type="string">
              <text:p text:style-name="P72">Gepensioneerd </text:p>
            </table:table-cell>
            <table:table-cell table:style-name="Tableau28.B3" office:value-type="float" office:value="50">
              <text:p text:style-name="P70">50</text:p>
            </table:table-cell>
            <table:table-cell table:style-name="Tableau28.B3" office:value-type="float" office:value="26">
              <text:p text:style-name="P70">26</text:p>
            </table:table-cell>
            <table:table-cell table:style-name="Tableau28.B3" office:value-type="float" office:value="24">
              <text:p text:style-name="P70">24</text:p>
            </table:table-cell>
          </table:table-row>
          <table:table-row>
            <table:table-cell table:style-name="Tableau28.A1" office:value-type="string">
              <text:p text:style-name="P72">Studenten </text:p>
            </table:table-cell>
            <table:table-cell table:style-name="Tableau28.B3" office:value-type="float" office:value="61">
              <text:p text:style-name="P70">61</text:p>
            </table:table-cell>
            <table:table-cell table:style-name="Tableau28.B3" office:value-type="float" office:value="29">
              <text:p text:style-name="P70">29</text:p>
            </table:table-cell>
            <table:table-cell table:style-name="Tableau28.B3" office:value-type="float" office:value="10">
              <text:p text:style-name="P70">10</text:p>
            </table:table-cell>
          </table:table-row>
          <table:table-row>
            <table:table-cell table:style-name="Tableau28.A4" table:number-columns-spanned="4" office:value-type="string">
              <text:p text:style-name="P67">Subjectieve verstedelijking</text:p>
            </table:table-cell>
            <table:covered-table-cell/>
            <table:covered-table-cell/>
            <table:covered-table-cell/>
          </table:table-row>
          <table:table-row>
            <table:table-cell table:style-name="Tableau28.A1" office:value-type="string">
              <text:p text:style-name="P72">Landelijk gebied of dorp </text:p>
            </table:table-cell>
            <table:table-cell table:style-name="Tableau28.B3" office:value-type="float" office:value="52">
              <text:p text:style-name="P70">52</text:p>
            </table:table-cell>
            <table:table-cell table:style-name="Tableau28.B3" office:value-type="float" office:value="31">
              <text:p text:style-name="P70">31</text:p>
            </table:table-cell>
            <table:table-cell table:style-name="Tableau28.B3" office:value-type="float" office:value="17">
              <text:p text:style-name="P70">17</text:p>
            </table:table-cell>
          </table:table-row>
          <table:table-row>
            <table:table-cell table:style-name="Tableau28.A1" office:value-type="string">
              <text:p text:style-name="P72">Kleine of middelgrote stad </text:p>
            </table:table-cell>
            <table:table-cell table:style-name="Tableau28.B3" office:value-type="float" office:value="56">
              <text:p text:style-name="P70">56</text:p>
            </table:table-cell>
            <table:table-cell table:style-name="Tableau28.B3" office:value-type="float" office:value="28">
              <text:p text:style-name="P70">28</text:p>
            </table:table-cell>
            <table:table-cell table:style-name="Tableau28.B3" office:value-type="float" office:value="16">
              <text:p text:style-name="P70">16</text:p>
            </table:table-cell>
          </table:table-row>
          <table:table-row>
            <table:table-cell table:style-name="Tableau28.A1" office:value-type="string">
              <text:p text:style-name="P72">Grote stad </text:p>
            </table:table-cell>
            <table:table-cell table:style-name="Tableau28.B3" office:value-type="float" office:value="58">
              <text:p text:style-name="P70">58</text:p>
            </table:table-cell>
            <table:table-cell table:style-name="Tableau28.B3" office:value-type="float" office:value="27">
              <text:p text:style-name="P70">27</text:p>
            </table:table-cell>
            <table:table-cell table:style-name="Tableau28.B3" office:value-type="float" office:value="15">
              <text:p text:style-name="P70">15</text:p>
            </table:table-cell>
          </table:table-row>
          <table:table-row>
            <table:table-cell table:style-name="Tableau28.A4" table:number-columns-spanned="4" office:value-type="string">
              <text:p text:style-name="P67">Perceptie van IVET in (ons land)</text:p>
            </table:table-cell>
            <table:covered-table-cell/>
            <table:covered-table-cell/>
            <table:covered-table-cell/>
          </table:table-row>
          <table:table-row table:style-name="Tableau28.31">
            <table:table-cell table:style-name="Tableau28.A1" office:value-type="string">
              <text:p text:style-name="P72">Positief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Negatief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8.A1" office:value-type="string">
              <text:p text:style-name="P72">Ja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Nee </text:p>
            </table:table-cell>
            <table:table-cell table:style-name="Tableau28.B3" office:value-type="float" office:value="54">
              <text:p text:style-name="P70">54</text:p>
            </table:table-cell>
            <table:table-cell table:style-name="Tableau28.B3" office:value-type="float" office:value="29">
              <text:p text:style-name="P70">29</text:p>
            </table:table-cell>
            <table:table-cell table:style-name="Tableau28.B3" office:value-type="float" office:value="17">
              <text:p text:style-name="P70">17</text:p>
            </table:table-cell>
          </table:table-row>
        </table:table>
        <text:p text:style-name="P25"/>
        <text:p text:style-name="P52">Meer dan de helft van de EU-burgers zegt dat STEM-gerelateerde gebieden in beroepsonderwijs en -opleiding meer geschikt zijn voor mannen </text:p>
        <text:p text:style-name="P25">In de hele Europese Unie zegt 55 % van de EU-burgers dat STEM-gerelateerde gebieden in beroepsonderwijs en -opleiding, zoals bouw, automobielindustrie, productie en ICT, geschikter zijn voor mannen, waaronder 14 % die het daar sterk mee eens zijn en 41 % die het er doorgaans mee eens zijn.<text:note text:id="ftn56" text:note-class="footnote"><text:note-citation>56</text:note-citation><text:note-body><text:p text:style-name="P13">QB10.1. Vertel me in hoeverre u het eens of oneens bent met elk van de volgende stellingen: STEM-gerelateerde gebieden in beroepsonderwijs en -opleiding (bv. bouw, auto-industrie, productie, ICT) zijn meer geschikt voor mannen. </text:p></text:note-body></text:note> 41% is het daar niet mee eens, terwijl 4% het niet weet. </text:p>
        <text:p text:style-name="P25">In 18 lidstaten is ten minste de helft van de respondenten het ermee eens dat STEM-gerelateerde gebieden geschikter zijn voor mannen. </text:p>
        <text:p text:style-name="P25">De standpunten verschillen van lidstaat tot lidstaat. De hoogste niveaus van overeenstemming worden geregistreerd in Hongarije en Slowakije (beide 86 %) en Bulgarije (83 %). De laagste niveaus worden geregistreerd in Zweden (15%), Nederland (27%) en Finland (28%). </text:p>
        <text:p text:style-name="P25"><draw:g text:anchor-type="paragraph" draw:z-index="56" draw:name="Forme52" draw:style-name="gr32"><draw:frame draw:style-name="gr71" draw:text-style-name="P100" svg:width="4.197cm" svg:height="4.58cm" svg:x="11.119cm" svg:y="-4.129cm"><draw:image xlink:href="Pictures/10000000000001E400000210DB05C0D2BD5F98C4.png" xlink:type="simple" xlink:show="embed" xlink:actuate="onLoad" draw:mime-type="image/png"><text:p/></draw:image></draw:frame><draw:frame draw:style-name="gr72" draw:text-style-name="P102" svg:width="7.753cm" svg:height="1.876cm" svg:x="8.939cm" svg:y="-6.306cm"><draw:text-box><text:p text:style-name="P101"><text:span text:style-name="T60">QB10.1. Vertel me in hoeverre u het eens of oneens bent met elk van de volgende stellingen: STEM-gerelateerde gebieden in beroepsonderwijs en -opleiding (bv. bouw, automobiel, productie, ICT) zijn meer geschikt voor mannen. (EU27) (%)</text:span></text:p></draw:text-box></draw:frame><draw:frame draw:style-name="gr73" draw:text-style-name="P108" svg:width="2.659cm" svg:height="0.578cm" svg:x="11.44cm" svg:y="-4.761cm"><draw:text-box><text:p text:style-name="P107"><text:span text:style-name="T60">Weet ik niet 4</text:span></text:p></draw:text-box></draw:frame><draw:frame draw:style-name="gr74" draw:text-style-name="P105" svg:width="1.886cm" svg:height="1.227cm" svg:x="10.07cm" svg:y="-4.203cm"><draw:text-box><text:p text:style-name="P104"><text:span text:style-name="T60">Helemaal niet mee eens 16</text:span></text:p></draw:text-box></draw:frame><draw:frame draw:style-name="gr75" draw:text-style-name="P105" svg:width="1.786cm" svg:height="1.304cm" svg:x="9.396cm" svg:y="-1.067cm"><draw:text-box><text:p text:style-name="P104"><text:span text:style-name="T60">Niet mee eens 16</text:span></text:p></draw:text-box></draw:frame><draw:frame draw:style-name="gr76" draw:text-style-name="P102" svg:width="1.777cm" svg:height="0.902cm" svg:x="14.612cm" svg:y="-0.208cm"><draw:text-box><text:p text:style-name="P101"><text:span text:style-name="T60">Ik ben het eens 41</text:span></text:p></draw:text-box></draw:frame><draw:frame draw:style-name="gr77" draw:text-style-name="P102" svg:width="1.77cm" svg:height="1.227cm" svg:x="13.927cm" svg:y="-4.547cm"><draw:text-box><text:p text:style-name="P101"><text:span text:style-name="T60">Helemaal mee eens 14</text:span></text:p></draw:text-box></draw:frame></draw:g></text:p>
        <text:p text:style-name="P25"><draw:g text:anchor-type="paragraph" draw:z-index="57" draw:name="Forme53" draw:style-name="gr1"><draw:frame draw:style-name="gr63" draw:text-style-name="P100" svg:width="16.675cm" svg:height="7.374cm" svg:x="-0.131cm" svg:y="1.519cm"><draw:image xlink:href="Pictures/10000000000004E70000022BFEE03172855F860F.png" xlink:type="simple" xlink:show="embed" xlink:actuate="onLoad" draw:mime-type="image/png"><text:p/></draw:image></draw:frame><draw:frame draw:style-name="gr64" draw:text-style-name="P102" svg:width="16.244cm" svg:height="0.902cm" svg:x="0.033cm" svg:y="0.434cm"><draw:text-box><text:p text:style-name="P101"><text:span text:style-name="T60">QB10.1. Vertel me in hoeverre u het eens of oneens bent met elk van de volgende stellingen: STEM-gerelateerde gebieden in beroepsonderwijs en -opleiding (bv. bouw, automobiel, productie, ICT) zijn meer geschikt voor mannen. (%)</text:span></text:p></draw:text-box></draw:frame><draw:g draw:style-name="gr4"><draw:frame draw:style-name="gr65" draw:text-style-name="P100" svg:width="14.098cm" svg:height="0.959cm" svg:x="0.529cm" svg:y="9.028cm"><draw:image xlink:href="Pictures/100000000000022300000022902E68B765C34830.png" xlink:type="simple" xlink:show="embed" xlink:actuate="onLoad" draw:mime-type="image/png"><text:p/></draw:image></draw:frame><draw:frame draw:style-name="gr66" draw:text-style-name="P102" svg:width="2.924cm" svg:height="0.902cm" svg:x="0.991cm" svg:y="9.201cm"><draw:text-box><text:p text:style-name="P106"><text:span text:style-name="T60">Helemaal mee eens</text:span></text:p></draw:text-box></draw:frame><draw:frame draw:style-name="gr67" draw:text-style-name="P102" svg:width="2.946cm" svg:height="1.004cm" svg:x="4cm" svg:y="9.179cm"><draw:text-box><text:p text:style-name="P106"><text:span text:style-name="T60">De neiging om het eens te zijn</text:span></text:p></draw:text-box></draw:frame><draw:frame draw:style-name="gr68" draw:text-style-name="P102" svg:width="3.282cm" svg:height="0.902cm" svg:x="7.182cm" svg:y="9.222cm"><draw:text-box><text:p text:style-name="P106"><text:span text:style-name="T60">De neiging om het oneens te zijn</text:span></text:p></draw:text-box></draw:frame><draw:frame draw:style-name="gr69" draw:text-style-name="P102" svg:width="3.484cm" svg:height="0.902cm" svg:x="10.81cm" svg:y="9.179cm"><draw:text-box><text:p text:style-name="P106"><text:span text:style-name="T60">Helemaal niet mee eens</text:span></text:p></draw:text-box></draw:frame><draw:frame draw:style-name="gr70" draw:text-style-name="P102" svg:width="2.52cm" svg:height="0.687cm" svg:x="14.532cm" svg:y="9.179cm"><draw:text-box><text:p text:style-name="P106"><text:span text:style-name="T60">Weet ik niet</text:span></text:p></draw:text-box></draw:frame></draw:g></draw:g></text:p>
        <text:p text:style-name="P33">De mate waarin respondenten het erover eens zijn dat STEM-gerelateerde gebieden geschikter zijn voor mannen, verschilt als volgt per sociaaldemografische en attitudinale factoren. </text:p>
        <text:p text:style-name="P53">■ Deze zienswijze komt vaker voor bij respondenten die: geloven dat leraren en begeleidingsadviseurs gendervooroordelen niet adequaat aanpakken (65% versus 43%) ; geloven dat mannen die geen hoge academische prestaties leveren, meer druk ondervinden om voor beroepsonderwijs en -opleiding te kiezen (62% versus 42%) ; denkt dat vrouwen worden aangemoedigd tot algemeen onderwijs ondanks interesse in technische vakken (63% versus 38%) ; genderstereotypen worden versterkt door gezinnen, leeftijdsgenoten en sociale media (59% versus 46%) ; en geloven dat mannen op ‑-gerelateerde gebieden van beroepsonderwijs en -opleiding te maken hebben met sociaal stigma (63% versus 46%). </text:p>
        <text:p text:style-name="P53">■ Respondenten die van mening zijn dat jongeren voldoende informatie krijgen over kansen op beroepsonderwijs en -opleiding, zijn het daar eerder mee eens (62%) dan degenen die van mening zijn dat ze dat niet doen (47%). </text:p>
        <text:p text:style-name="P53">■ Bijna twee derde van de respondenten (60%) die melden dat beroepsonderwijs en -opleiding in hun land positief worden ervaren, is het ermee eens dat STEM-gerelateerde gebieden meer geschikt zijn voor mannen, vergeleken met 47% van degenen die negatieve percepties melden. </text:p>
        <text:p text:style-name="P53">■ Er zijn enkele opvallende verschillen per sociaal-professionele categorie, waarbij huispersoneel het meest geneigd is te geloven dat STEM-gerelateerde gebieden in beroepsonderwijs en -opleiding meer geschikt zijn voor mannen (63%), vergeleken met 47% van de managers. </text:p>
        <text:p text:style-name="P53">■ Naar leeftijd aan het einde van het onderwijs is dit beeld het meest wijdverbreid onder degenen die tussen 16 en 19 jaar zijn afgestudeerd (62%), gevolgd door degenen die 15 jaar of jonger zijn geëindigd (59%). Degenen die na de leeftijd van 20 jaar verder onderwijs hebben gevolgd, hebben het laagste percentage overeenkomsten (47%), terwijl dit percentage voor respondenten die dit nog bestuderen 50% bedraagt. </text:p>
        <text:p text:style-name="P53">■ De opvatting dat STEM-gerelateerde gebieden in beroepsonderwijs en -opleiding geschikter zijn voor mannen komt iets vaker voor bij mannen (58%) dan bij vrouwen (53%). </text:p>
        <text:p text:style-name="P53">■ Er zijn geen verschillen naar leeftijd of eerdere deelname aan beroepsonderwijs en -opleiding. </text:p>
        <text:p text:style-name="P25"/>
        <text:p text:style-name="P32"><text:soft-page-break/></text:p>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2">QB10.1 Gelieve mij te vertellen in hoeverre u het eens of oneens bent met elk van de volgende stellingen: STEM-gerelateerde gebieden in IVET (bv. bouw, auto-industrie, productie, ICT) zijn meer geschikt voor mannen (%-EU)</text:p>
            </table:table-cell>
            <table:covered-table-cell/>
            <table:covered-table-cell/>
            <table:covered-table-cell/>
          </table:table-row>
          <table:table-row>
            <table:table-cell table:style-name="Tableau29.A1" office:value-type="string">
              <text:p text:style-name="P68"/>
            </table:table-cell>
            <table:table-cell table:style-name="Tableau29.A1" office:value-type="string">
              <text:p text:style-name="P70">Totaal 'Akkoord'</text:p>
            </table:table-cell>
            <table:table-cell table:style-name="Tableau29.A1" office:value-type="string">
              <text:p text:style-name="P70">Totaal 'Niet mee eens' </text:p>
            </table:table-cell>
            <table:table-cell table:style-name="Tableau29.A1" office:value-type="string">
              <text:p text:style-name="P70">Ik weet het niet</text:p>
            </table:table-cell>
          </table:table-row>
          <table:table-row>
            <table:table-cell table:style-name="Tableau29.A1" office:value-type="string">
              <text:p text:style-name="P72">EU27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Geslacht</text:p>
            </table:table-cell>
            <table:covered-table-cell/>
            <table:covered-table-cell/>
            <table:covered-table-cell/>
          </table:table-row>
          <table:table-row>
            <table:table-cell table:style-name="Tableau29.A1" office:value-type="string">
              <text:p text:style-name="P72">Man </text:p>
            </table:table-cell>
            <table:table-cell table:style-name="Tableau29.B3" office:value-type="float" office:value="58">
              <text:p text:style-name="P70">58</text:p>
            </table:table-cell>
            <table:table-cell table:style-name="Tableau29.B3" office:value-type="float" office:value="38">
              <text:p text:style-name="P70">38</text:p>
            </table:table-cell>
            <table:table-cell table:style-name="Tableau29.B3" office:value-type="float" office:value="4">
              <text:p text:style-name="P70">4</text:p>
            </table:table-cell>
          </table:table-row>
          <table:table-row>
            <table:table-cell table:style-name="Tableau29.A1" office:value-type="string">
              <text:p text:style-name="P72">Vrouw </text:p>
            </table:table-cell>
            <table:table-cell table:style-name="Tableau29.B3" office:value-type="float" office:value="53">
              <text:p text:style-name="P70">53</text:p>
            </table:table-cell>
            <table:table-cell table:style-name="Tableau29.B3" office:value-type="float" office:value="43">
              <text:p text:style-name="P70">43</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Leeftijd</text:p>
            </table:table-cell>
            <table:covered-table-cell/>
            <table:covered-table-cell/>
            <table:covered-table-cell/>
          </table:table-row>
          <table:table-row>
            <table:table-cell table:style-name="Tableau29.A1" office:value-type="string">
              <text:p text:style-name="P72">15-24 </text:p>
            </table:table-cell>
            <table:table-cell table:style-name="Tableau29.B3" office:value-type="float" office:value="55">
              <text:p text:style-name="P70">55</text:p>
            </table:table-cell>
            <table:table-cell table:style-name="Tableau29.B3" office:value-type="float" office:value="42">
              <text:p text:style-name="P70">42</text:p>
            </table:table-cell>
            <table:table-cell table:style-name="Tableau29.B3" office:value-type="float" office:value="3">
              <text:p text:style-name="P70">3</text:p>
            </table:table-cell>
          </table:table-row>
          <table:table-row>
            <table:table-cell table:style-name="Tableau29.A1" office:value-type="string">
              <text:p text:style-name="P72">25-39 </text:p>
            </table:table-cell>
            <table:table-cell table:style-name="Tableau29.B3" office:value-type="float" office:value="55">
              <text:p text:style-name="P70">55</text:p>
            </table:table-cell>
            <table:table-cell table:style-name="Tableau29.B3" office:value-type="float" office:value="43">
              <text:p text:style-name="P70">43</text:p>
            </table:table-cell>
            <table:table-cell table:style-name="Tableau29.B3" office:value-type="float" office:value="2">
              <text:p text:style-name="P70">2</text:p>
            </table:table-cell>
          </table:table-row>
          <table:table-row>
            <table:table-cell table:style-name="Tableau29.A1" office:value-type="string">
              <text:p text:style-name="P72">40-54 </text:p>
            </table:table-cell>
            <table:table-cell table:style-name="Tableau29.B3" office:value-type="float" office:value="56">
              <text:p text:style-name="P70">56</text:p>
            </table:table-cell>
            <table:table-cell table:style-name="Tableau29.B3" office:value-type="float" office:value="41">
              <text:p text:style-name="P70">41</text:p>
            </table:table-cell>
            <table:table-cell table:style-name="Tableau29.B3" office:value-type="float" office:value="3">
              <text:p text:style-name="P70">3</text:p>
            </table:table-cell>
          </table:table-row>
          <table:table-row>
            <table:table-cell table:style-name="Tableau29.A1" office:value-type="string">
              <text:p text:style-name="P72">&gt;=55</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4" table:number-columns-spanned="4" office:value-type="string">
              <text:p text:style-name="P67">Onderwijs (Einde van)</text:p>
            </table:table-cell>
            <table:covered-table-cell/>
            <table:covered-table-cell/>
            <table:covered-table-cell/>
          </table:table-row>
          <table:table-row>
            <table:table-cell table:style-name="Tableau29.A1" office:value-type="string">
              <text:p text:style-name="P72">&lt;=-15</text:p>
            </table:table-cell>
            <table:table-cell table:style-name="Tableau29.B3" office:value-type="float" office:value="59">
              <text:p text:style-name="P70">59</text:p>
            </table:table-cell>
            <table:table-cell table:style-name="Tableau29.B3" office:value-type="float" office:value="31">
              <text:p text:style-name="P70">31</text:p>
            </table:table-cell>
            <table:table-cell table:style-name="Tableau29.B3" office:value-type="float" office:value="10">
              <text:p text:style-name="P70">10</text:p>
            </table:table-cell>
          </table:table-row>
          <table:table-row>
            <table:table-cell table:style-name="Tableau29.A1" office:value-type="string">
              <text:p text:style-name="P72">16-19 </text:p>
            </table:table-cell>
            <table:table-cell table:style-name="Tableau29.B3" office:value-type="float" office:value="62">
              <text:p text:style-name="P70">62</text:p>
            </table:table-cell>
            <table:table-cell table:style-name="Tableau29.B3" office:value-type="float" office:value="35">
              <text:p text:style-name="P70">35</text:p>
            </table:table-cell>
            <table:table-cell table:style-name="Tableau29.B3" office:value-type="float" office:value="3">
              <text:p text:style-name="P70">3</text:p>
            </table:table-cell>
          </table:table-row>
          <table:table-row>
            <table:table-cell table:style-name="Tableau29.A1" office:value-type="string">
              <text:p text:style-name="P72">&gt;=20</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Nog steeds aan het studeren </text:p>
            </table:table-cell>
            <table:table-cell table:style-name="Tableau29.B3" office:value-type="float" office:value="50">
              <text:p text:style-name="P70">50</text:p>
            </table:table-cell>
            <table:table-cell table:style-name="Tableau29.B3" office:value-type="float" office:value="47">
              <text:p text:style-name="P70">47</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ociaal-professionele categorie</text:p>
            </table:table-cell>
            <table:covered-table-cell/>
            <table:covered-table-cell/>
            <table:covered-table-cell/>
          </table:table-row>
          <table:table-row>
            <table:table-cell table:style-name="Tableau29.A1" office:value-type="string">
              <text:p text:style-name="P72">Zelfstandigen </text:p>
            </table:table-cell>
            <table:table-cell table:style-name="Tableau29.B3" office:value-type="float" office:value="58">
              <text:p text:style-name="P70">58</text:p>
            </table:table-cell>
            <table:table-cell table:style-name="Tableau29.B3" office:value-type="float" office:value="39">
              <text:p text:style-name="P70">39</text:p>
            </table:table-cell>
            <table:table-cell table:style-name="Tableau29.B3" office:value-type="float" office:value="3">
              <text:p text:style-name="P70">3</text:p>
            </table:table-cell>
          </table:table-row>
          <table:table-row>
            <table:table-cell table:style-name="Tableau29.A1" office:value-type="string">
              <text:p text:style-name="P72">Managers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Andere witte halsbanden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Handarbeiders </text:p>
            </table:table-cell>
            <table:table-cell table:style-name="Tableau29.B3" office:value-type="float" office:value="59">
              <text:p text:style-name="P70">59</text:p>
            </table:table-cell>
            <table:table-cell table:style-name="Tableau29.B3" office:value-type="float" office:value="38">
              <text:p text:style-name="P70">38</text:p>
            </table:table-cell>
            <table:table-cell table:style-name="Tableau29.B3" office:value-type="float" office:value="3">
              <text:p text:style-name="P70">3</text:p>
            </table:table-cell>
          </table:table-row>
          <table:table-row>
            <table:table-cell table:style-name="Tableau29.A1" office:value-type="string">
              <text:p text:style-name="P72">Huis personen </text:p>
            </table:table-cell>
            <table:table-cell table:style-name="Tableau29.B3" office:value-type="float" office:value="63">
              <text:p text:style-name="P70">63</text:p>
            </table:table-cell>
            <table:table-cell table:style-name="Tableau29.B3" office:value-type="float" office:value="33">
              <text:p text:style-name="P70">33</text:p>
            </table:table-cell>
            <table:table-cell table:style-name="Tableau29.B3" office:value-type="float" office:value="4">
              <text:p text:style-name="P70">4</text:p>
            </table:table-cell>
          </table:table-row>
          <table:table-row>
            <table:table-cell table:style-name="Tableau29.A1" office:value-type="string">
              <text:p text:style-name="P72">Werklozen </text:p>
            </table:table-cell>
            <table:table-cell table:style-name="Tableau29.B3" office:value-type="float" office:value="49">
              <text:p text:style-name="P70">49</text:p>
            </table:table-cell>
            <table:table-cell table:style-name="Tableau29.B3" office:value-type="float" office:value="47">
              <text:p text:style-name="P70">47</text:p>
            </table:table-cell>
            <table:table-cell table:style-name="Tableau29.B3" office:value-type="float" office:value="4">
              <text:p text:style-name="P70">4</text:p>
            </table:table-cell>
          </table:table-row>
          <table:table-row>
            <table:table-cell table:style-name="Tableau29.A1" office:value-type="string">
              <text:p text:style-name="P72">Gepensioneerd </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1" office:value-type="string">
              <text:p text:style-name="P72">Studenten </text:p>
            </table:table-cell>
            <table:table-cell table:style-name="Tableau29.B3" office:value-type="float" office:value="51">
              <text:p text:style-name="P70">51</text:p>
            </table:table-cell>
            <table:table-cell table:style-name="Tableau29.B3" office:value-type="float" office:value="46">
              <text:p text:style-name="P70">46</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ubjectieve verstedelijking</text:p>
            </table:table-cell>
            <table:covered-table-cell/>
            <table:covered-table-cell/>
            <table:covered-table-cell/>
          </table:table-row>
          <table:table-row>
            <table:table-cell table:style-name="Tableau29.A1" office:value-type="string">
              <text:p text:style-name="P72">Landelijk gebied of dorp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1" office:value-type="string">
              <text:p text:style-name="P72">Kleine of middelgrote stad </text:p>
            </table:table-cell>
            <table:table-cell table:style-name="Tableau29.B3" office:value-type="float" office:value="57">
              <text:p text:style-name="P70">57</text:p>
            </table:table-cell>
            <table:table-cell table:style-name="Tableau29.B3" office:value-type="float" office:value="39">
              <text:p text:style-name="P70">39</text:p>
            </table:table-cell>
            <table:table-cell table:style-name="Tableau29.B3" office:value-type="float" office:value="4">
              <text:p text:style-name="P70">4</text:p>
            </table:table-cell>
          </table:table-row>
          <table:table-row>
            <table:table-cell table:style-name="Tableau29.A1" office:value-type="string">
              <text:p text:style-name="P72">Grote stad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Perceptie van IVET in (ons land)</text:p>
            </table:table-cell>
            <table:covered-table-cell/>
            <table:covered-table-cell/>
            <table:covered-table-cell/>
          </table:table-row>
          <table:table-row>
            <table:table-cell table:style-name="Tableau29.A1" office:value-type="string">
              <text:p text:style-name="P72">Positief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Negatief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Ooit initieel beroepsonderwijs gevolgd (hoger secundair)</text:p>
            </table:table-cell>
            <table:covered-table-cell/>
            <table:covered-table-cell/>
            <table:covered-table-cell/>
          </table:table-row>
          <table:table-row>
            <table:table-cell table:style-name="Tableau29.A1" office:value-type="string">
              <text:p text:style-name="P72">Ja </text:p>
            </table:table-cell>
            <table:table-cell table:style-name="Tableau29.B3" office:value-type="float" office:value="56">
              <text:p text:style-name="P70">56</text:p>
            </table:table-cell>
            <table:table-cell table:style-name="Tableau29.B3" office:value-type="float" office:value="42">
              <text:p text:style-name="P70">42</text:p>
            </table:table-cell>
            <table:table-cell table:style-name="Tableau29.B3" office:value-type="float" office:value="2">
              <text:p text:style-name="P70">2</text:p>
            </table:table-cell>
          </table:table-row>
          <table:table-row>
            <table:table-cell table:style-name="Tableau29.A1" office:value-type="string">
              <text:p text:style-name="P72">Nee </text:p>
            </table:table-cell>
            <table:table-cell table:style-name="Tableau29.B3" office:value-type="float" office:value="55">
              <text:p text:style-name="P70">55</text:p>
            </table:table-cell>
            <table:table-cell table:style-name="Tableau29.B3" office:value-type="float" office:value="40">
              <text:p text:style-name="P70">40</text:p>
            </table:table-cell>
            <table:table-cell table:style-name="Tableau29.B3" office:value-type="float" office:value="5">
              <text:p text:style-name="P70">5</text:p>
            </table:table-cell>
          </table:table-row>
        </table:table>
        <text:p text:style-name="P25"/>
        <text:p text:style-name="P52">Ongeveer zeven op de tien EU-burgers zeggen dat genderstereotypen rond de keuze tussen algemeen en beroepsonderwijs vaak worden versterkt door gezinnen, leeftijdsgenoten en sociale media </text:p>
        <text:p text:style-name="P25">In de hele Europese Unie zegt 72 % dat genderstereotypen rond de keuze tussen algemeen en beroepsonderwijs vaak worden versterkt door gezinnen, leeftijdsgenoten en sociale media, waaronder 19 % die het daar sterk mee eens zijn en 53 % die het er doorgaans mee eens zijn.<text:note text:id="ftn57" text:note-class="footnote"><text:note-citation>57</text:note-citation><text:note-body><text:p text:style-name="P13">QB11.4. Vertel me in hoeverre u het eens of oneens bent met elk van de volgende stellingen: Genderstereotypen over de keuze tussen algemeen en beroepsonderwijs worden vaak versterkt door gezinnen, leeftijdsgenoten en sociale media. </text:p></text:note-body></text:note> Ongeveer een op de vijf is het daar niet mee eens (18%), terwijl 10% het niet weet. </text:p>
        <text:p text:style-name="P25">Een meerderheid van de respondenten is het in alle lidstaten eens met deze verklaring. De niveaus van overeenkomsten verschillen echter van lidstaat tot lidstaat. De hoogste niveaus van overeenstemming worden geregistreerd in Zweden (86%), Denemarken (84%) en Cyprus (82%). De laagste niveaus worden geregistreerd in Estland (53%), Letland (61%) en Roemenië (62%). </text:p>
        <text:p text:style-name="P25">In 17 lidstaten zijn ten minste zeven op de tien respondenten het erover eens dat genderstereotypen vaak worden versterkt door gezinnen, leeftijdsgenoten en sociale media. </text:p>
        <text:p text:style-name="P25"><draw:g text:anchor-type="paragraph" draw:z-index="59" draw:name="Forme55" draw:style-name="gr1"><draw:frame draw:style-name="gr48" draw:text-style-name="P100" svg:width="17.096cm" svg:height="7.596cm" svg:x="0.192cm" svg:y="1.219cm"><draw:image xlink:href="Pictures/10000000000004EA0000022FA8C165A10A1095E1.png" xlink:type="simple" xlink:show="embed" xlink:actuate="onLoad" draw:mime-type="image/png"><text:p/></draw:image></draw:frame><draw:frame draw:style-name="gr49" draw:text-style-name="P102" svg:width="17.155cm" svg:height="0.902cm" svg:x="0cm" svg:y="0.101cm"><draw:text-box><text:p text:style-name="P101"><text:span text:style-name="T60">QB11.4. Vertel me in hoeverre u het eens of oneens bent met elk van de volgende stellingen: Genderstereotypen over de keuze tussen algemeen en beroepsonderwijs worden vaak versterkt door gezinnen, leeftijdsgenoten en sociale media.(%) </text:span></text:p></draw:text-box></draw:frame><draw:g draw:style-name="gr4"><draw:frame draw:style-name="gr50" draw:text-style-name="P100" svg:width="14.098cm" svg:height="0.959cm" svg:x="0.797cm" svg:y="8.696cm"><draw:image xlink:href="Pictures/100000000000022300000022902E68B765C34830.png" xlink:type="simple" xlink:show="embed" xlink:actuate="onLoad" draw:mime-type="image/png"><text:p/></draw:image></draw:frame><draw:frame draw:style-name="gr51" draw:text-style-name="P102" svg:width="2.924cm" svg:height="0.902cm" svg:x="1.258cm" svg:y="8.869cm"><draw:text-box><text:p text:style-name="P106"><text:span text:style-name="T60">Helemaal mee eens</text:span></text:p></draw:text-box></draw:frame><draw:frame draw:style-name="gr52" draw:text-style-name="P102" svg:width="2.946cm" svg:height="1.004cm" svg:x="4.267cm" svg:y="8.848cm"><draw:text-box><text:p text:style-name="P106"><text:span text:style-name="T60">De neiging om het eens te zijn</text:span></text:p></draw:text-box></draw:frame><draw:frame draw:style-name="gr53" draw:text-style-name="P102" svg:width="3.282cm" svg:height="0.902cm" svg:x="7.449cm" svg:y="8.89cm"><draw:text-box><text:p text:style-name="P106"><text:span text:style-name="T60">De neiging om het oneens te zijn</text:span></text:p></draw:text-box></draw:frame><draw:frame draw:style-name="gr54" draw:text-style-name="P102" svg:width="3.484cm" svg:height="0.902cm" svg:x="11.077cm" svg:y="8.848cm"><draw:text-box><text:p text:style-name="P106"><text:span text:style-name="T60">Helemaal niet mee eens</text:span></text:p></draw:text-box></draw:frame><draw:frame draw:style-name="gr55" draw:text-style-name="P102" svg:width="2.52cm" svg:height="0.687cm" svg:x="14.799cm" svg:y="8.848cm"><draw:text-box><text:p text:style-name="P106"><text:span text:style-name="T60">Weet ik niet</text:span></text:p></draw:text-box></draw:frame></draw:g></draw:g><draw:g text:anchor-type="paragraph" draw:z-index="58" draw:name="Forme54" draw:style-name="gr32"><draw:frame draw:style-name="gr56" draw:text-style-name="P100" svg:width="3.952cm" svg:height="4.017cm" svg:x="10.399cm" svg:y="-6.255cm"><draw:image xlink:href="Pictures/10000000000001D8000001F42BF18D640B934B81.png" xlink:type="simple" xlink:show="embed" xlink:actuate="onLoad" draw:mime-type="image/png"><text:p/></draw:image></draw:frame><draw:frame draw:style-name="gr57" draw:text-style-name="P102" svg:width="7.617cm" svg:height="1.876cm" svg:x="8.811cm" svg:y="-8.511cm"><draw:text-box><text:p text:style-name="P101"><text:span text:style-name="T60">QB11.4: Vertel me in hoeverre u het eens of oneens bent met elk van de volgende stellingen: - Genderstereotypen over de keuze tussen algemeen en beroepsonderwijs worden vaak versterkt door gezinnen, leeftijdsgenoten en sociale media (EU27) (%) </text:span></text:p></draw:text-box></draw:frame><draw:frame draw:style-name="gr58" draw:text-style-name="P102" svg:width="2.765cm" svg:height="0.902cm" svg:x="10.518cm" svg:y="-6.802cm"><draw:text-box><text:p text:style-name="P101"><text:span text:style-name="T60">Ik weet het niet 10</text:span></text:p></draw:text-box></draw:frame><draw:frame draw:style-name="gr59" draw:text-style-name="P105" svg:width="2.356cm" svg:height="0.902cm" svg:x="8.97cm" svg:y="-6.218cm"><draw:text-box><text:p text:style-name="P104"><text:span text:style-name="T60">Helemaal niet mee eens 2</text:span></text:p></draw:text-box></draw:frame><draw:frame draw:style-name="gr60" draw:text-style-name="P105" svg:width="1.652cm" svg:height="1.227cm" svg:x="8.97cm" svg:y="-5.156cm"><draw:text-box><text:p text:style-name="P104"><text:span text:style-name="T60">Niet mee eens 16</text:span></text:p></draw:text-box></draw:frame><draw:frame draw:style-name="gr61" draw:text-style-name="P102" svg:width="2.632cm" svg:height="0.902cm" svg:x="11.305cm" svg:y="-2.133cm"><draw:text-box><text:p text:style-name="P101"><text:span text:style-name="T60">Overeenstemming 53</text:span></text:p></draw:text-box></draw:frame><draw:frame draw:style-name="gr62" draw:text-style-name="P102" svg:width="1.622cm" svg:height="1.227cm" svg:x="13.318cm" svg:y="-6.629cm"><draw:text-box><text:p text:style-name="P101"><text:span text:style-name="T60">Helemaal mee eens 19</text:span></text:p></draw:text-box></draw:frame></draw:g></text:p>
        <text:p text:style-name="P33">De mate waarin respondenten het erover eens zijn dat genderstereotypen vaak worden versterkt door gezinnen, leeftijdsgenoten en sociale media, verschilt als volgt per sociaaldemografische en attitudinale factoren. </text:p>
        <text:p text:style-name="P53">■ Respondenten die van mening zijn dat goed presterende studenten naar het algemeen onderwijs worden gestuurd, zijn het er eerder mee eens dat genderstereotypen vaak worden versterkt (77 % tegenover 57 %), evenals degenen die vinden dat het algemeen onderwijs een positiever beeld heeft (77 % tegenover 61 %). </text:p>
        <text:p text:style-name="P53">■ Tegen de leeftijd waarop het onderwijs wordt beëindigd, is 76 % van degenen die na de leeftijd van 20 jaar zijn doorgegaan van mening dat genderstereotypen rond de keuze tussen algemeen en beroepsonderwijs worden versterkt door gezinnen, leeftijdsgenoten en sociale media, wat neerkomt op 71 % van degenen die tussen de 16 en 19 jaar zijn geëindigd en 64 % van degenen die het onderwijs in de leeftijd van 15 jaar of jonger hebben afgerond. Dit cijfer staat op 73% voor respondenten die nog aan het studeren zijn. </text:p>
        <text:p text:style-name="P53">■ Er zijn bescheiden verschillen per sociaal-professionele categorie: 75% van de managers en andere bedienden deelt deze mening, tegenover 68% van de gepensioneerde respondenten. </text:p>
        <text:p text:style-name="P53">■ Er zijn ook kleine verschillen naar leeftijd. Respondenten in de leeftijd van 25-39 jaar zijn het meest geneigd deze mening te delen (75 %). Het is het minst wijdverspreid onder 55-plussers (69%). </text:p>
        <text:p text:style-name="P53">■ Wat de factoren betreft die van invloed zijn op de keuze van beroepsonderwijs en -opleiding, zijn de verschillen mode rate. Overeenstemming is iets hoger onder respondenten die de invloed van sociale media citeren (76% versus 71%). </text:p>
        <text:p text:style-name="P53">■ Er zijn geen verschillen naar geslacht. </text:p>
        <text:p text:style-name="P25"/>
        <text:p text:style-name="P32"/>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2">QB11.4 Gelieve mij te vertellen in hoeverre u het eens of oneens bent met elk van de volgende stellingen: Genderstereotypen over de keuze tussen algemeen en beroepsonderwijs worden vaak versterkt door gezinnen, leeftijdsgenoten en sociale media (%-EU)</text:p>
            </table:table-cell>
            <table:covered-table-cell/>
            <table:covered-table-cell/>
            <table:covered-table-cell/>
          </table:table-row>
          <table:table-row>
            <table:table-cell table:style-name="Tableau30.A1" office:value-type="string">
              <text:p text:style-name="P68"/>
            </table:table-cell>
            <table:table-cell table:style-name="Tableau30.A1" office:value-type="string">
              <text:p text:style-name="P70">Totaal 'Akkoord'</text:p>
            </table:table-cell>
            <table:table-cell table:style-name="Tableau30.A1" office:value-type="string">
              <text:p text:style-name="P70">Totaal 'Niet mee eens' </text:p>
            </table:table-cell>
            <table:table-cell table:style-name="Tableau30.A1" office:value-type="string">
              <text:p text:style-name="P70">Ik weet het niet</text:p>
            </table:table-cell>
          </table:table-row>
          <table:table-row>
            <table:table-cell table:style-name="Tableau30.A1" office:value-type="string">
              <text:p text:style-name="P72">EU27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Geslacht</text:p>
            </table:table-cell>
            <table:covered-table-cell/>
            <table:covered-table-cell/>
            <table:covered-table-cell/>
          </table:table-row>
          <table:table-row>
            <table:table-cell table:style-name="Tableau30.A1" office:value-type="string">
              <text:p text:style-name="P72">Man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Vrouw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Leeftijd</text:p>
            </table:table-cell>
            <table:covered-table-cell/>
            <table:covered-table-cell/>
            <table:covered-table-cell/>
          </table:table-row>
          <table:table-row>
            <table:table-cell table:style-name="Tableau30.A1" office:value-type="string">
              <text:p text:style-name="P72">15-24 </text:p>
            </table:table-cell>
            <table:table-cell table:style-name="Tableau30.B3" office:value-type="float" office:value="73">
              <text:p text:style-name="P70">73</text:p>
            </table:table-cell>
            <table:table-cell table:style-name="Tableau30.B3" office:value-type="float" office:value="20">
              <text:p text:style-name="P70">20</text:p>
            </table:table-cell>
            <table:table-cell table:style-name="Tableau30.B3" office:value-type="float" office:value="7">
              <text:p text:style-name="P70">7</text:p>
            </table:table-cell>
          </table:table-row>
          <table:table-row>
            <table:table-cell table:style-name="Tableau30.A1" office:value-type="string">
              <text:p text:style-name="P72">25-39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table-cell table:style-name="Tableau30.A1" office:value-type="string">
              <text:p text:style-name="P72">40-54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gt;=55</text:p>
            </table:table-cell>
            <table:table-cell table:style-name="Tableau30.B3" office:value-type="float" office:value="69">
              <text:p text:style-name="P70">69</text:p>
            </table:table-cell>
            <table:table-cell table:style-name="Tableau30.B3" office:value-type="float" office:value="17">
              <text:p text:style-name="P70">17</text:p>
            </table:table-cell>
            <table:table-cell table:style-name="Tableau30.B3" office:value-type="float" office:value="14">
              <text:p text:style-name="P70">14</text:p>
            </table:table-cell>
          </table:table-row>
          <table:table-row>
            <table:table-cell table:style-name="Tableau30.A4" table:number-columns-spanned="4" office:value-type="string">
              <text:p text:style-name="P67">Onderwijs (Einde van)</text:p>
            </table:table-cell>
            <table:covered-table-cell/>
            <table:covered-table-cell/>
            <table:covered-table-cell/>
          </table:table-row>
          <table:table-row>
            <table:table-cell table:style-name="Tableau30.A1" office:value-type="string">
              <text:p text:style-name="P72">&lt;=-15</text:p>
            </table:table-cell>
            <table:table-cell table:style-name="Tableau30.B3" office:value-type="float" office:value="64">
              <text:p text:style-name="P70">64</text:p>
            </table:table-cell>
            <table:table-cell table:style-name="Tableau30.B3" office:value-type="float" office:value="16">
              <text:p text:style-name="P70">16</text:p>
            </table:table-cell>
            <table:table-cell table:style-name="Tableau30.B3" office:value-type="float" office:value="20">
              <text:p text:style-name="P70">20</text:p>
            </table:table-cell>
          </table:table-row>
          <table:table-row>
            <table:table-cell table:style-name="Tableau30.A1" office:value-type="string">
              <text:p text:style-name="P72">16-19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gt;=20</text:p>
            </table:table-cell>
            <table:table-cell table:style-name="Tableau30.B3" office:value-type="float" office:value="76">
              <text:p text:style-name="P70">76</text:p>
            </table:table-cell>
            <table:table-cell table:style-name="Tableau30.B3" office:value-type="float" office:value="18">
              <text:p text:style-name="P70">18</text:p>
            </table:table-cell>
            <table:table-cell table:style-name="Tableau30.B3" office:value-type="float" office:value="6">
              <text:p text:style-name="P70">6</text:p>
            </table:table-cell>
          </table:table-row>
          <table:table-row>
            <table:table-cell table:style-name="Tableau30.A1" office:value-type="string">
              <text:p text:style-name="P72">Nog steeds aan het studeren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Sociaal-professionele categorie</text:p>
            </table:table-cell>
            <table:covered-table-cell/>
            <table:covered-table-cell/>
            <table:covered-table-cell/>
          </table:table-row>
          <table:table-row>
            <table:table-cell table:style-name="Tableau30.A1" office:value-type="string">
              <text:p text:style-name="P72">Zelfstandigen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Managers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Andere witte halsbanden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Handarbeiders </text:p>
            </table:table-cell>
            <table:table-cell table:style-name="Tableau30.B3" office:value-type="float" office:value="71">
              <text:p text:style-name="P70">71</text:p>
            </table:table-cell>
            <table:table-cell table:style-name="Tableau30.B3" office:value-type="float" office:value="21">
              <text:p text:style-name="P70">21</text:p>
            </table:table-cell>
            <table:table-cell table:style-name="Tableau30.B3" office:value-type="float" office:value="8">
              <text:p text:style-name="P70">8</text:p>
            </table:table-cell>
          </table:table-row>
          <table:table-row>
            <table:table-cell table:style-name="Tableau30.A1" office:value-type="string">
              <text:p text:style-name="P72">Huis personen </text:p>
            </table:table-cell>
            <table:table-cell table:style-name="Tableau30.B3" office:value-type="float" office:value="69">
              <text:p text:style-name="P70">69</text:p>
            </table:table-cell>
            <table:table-cell table:style-name="Tableau30.B3" office:value-type="float" office:value="21">
              <text:p text:style-name="P70">21</text:p>
            </table:table-cell>
            <table:table-cell table:style-name="Tableau30.B3" office:value-type="float" office:value="10">
              <text:p text:style-name="P70">10</text:p>
            </table:table-cell>
          </table:table-row>
          <table:table-row>
            <table:table-cell table:style-name="Tableau30.A1" office:value-type="string">
              <text:p text:style-name="P72">Werklozen </text:p>
            </table:table-cell>
            <table:table-cell table:style-name="Tableau30.B3" office:value-type="float" office:value="75">
              <text:p text:style-name="P70">75</text:p>
            </table:table-cell>
            <table:table-cell table:style-name="Tableau30.B3" office:value-type="float" office:value="16">
              <text:p text:style-name="P70">16</text:p>
            </table:table-cell>
            <table:table-cell table:style-name="Tableau30.B3" office:value-type="float" office:value="9">
              <text:p text:style-name="P70">9</text:p>
            </table:table-cell>
          </table:table-row>
          <table:table-row>
            <table:table-cell table:style-name="Tableau30.A1" office:value-type="string">
              <text:p text:style-name="P72">Gepensioneerd </text:p>
            </table:table-cell>
            <table:table-cell table:style-name="Tableau30.B3" office:value-type="float" office:value="68">
              <text:p text:style-name="P70">68</text:p>
            </table:table-cell>
            <table:table-cell table:style-name="Tableau30.B3" office:value-type="float" office:value="16">
              <text:p text:style-name="P70">16</text:p>
            </table:table-cell>
            <table:table-cell table:style-name="Tableau30.B3" office:value-type="float" office:value="16">
              <text:p text:style-name="P70">16</text:p>
            </table:table-cell>
          </table:table-row>
          <table:table-row>
            <table:table-cell table:style-name="Tableau30.A1" office:value-type="string">
              <text:p text:style-name="P72">Studenten </text:p>
            </table:table-cell>
            <table:table-cell table:style-name="Tableau30.B3" office:value-type="float" office:value="74">
              <text:p text:style-name="P70">74</text:p>
            </table:table-cell>
            <table:table-cell table:style-name="Tableau30.B3" office:value-type="float" office:value="19">
              <text:p text:style-name="P70">19</text:p>
            </table:table-cell>
            <table:table-cell table:style-name="Tableau30.B3" office:value-type="float" office:value="7">
              <text:p text:style-name="P70">7</text:p>
            </table:table-cell>
          </table:table-row>
          <table:table-row>
            <table:table-cell table:style-name="Tableau30.A4" table:number-columns-spanned="4" office:value-type="string">
              <text:p text:style-name="P67">Subjectieve verstedelijking</text:p>
            </table:table-cell>
            <table:covered-table-cell/>
            <table:covered-table-cell/>
            <table:covered-table-cell/>
          </table:table-row>
          <table:table-row>
            <table:table-cell table:style-name="Tableau30.A1" office:value-type="string">
              <text:p text:style-name="P72">Landelijk gebied of dorp </text:p>
            </table:table-cell>
            <table:table-cell table:style-name="Tableau30.B3" office:value-type="float" office:value="70">
              <text:p text:style-name="P70">70</text:p>
            </table:table-cell>
            <table:table-cell table:style-name="Tableau30.B3" office:value-type="float" office:value="19">
              <text:p text:style-name="P70">19</text:p>
            </table:table-cell>
            <table:table-cell table:style-name="Tableau30.B3" office:value-type="float" office:value="11">
              <text:p text:style-name="P70">11</text:p>
            </table:table-cell>
          </table:table-row>
          <table:table-row>
            <table:table-cell table:style-name="Tableau30.A1" office:value-type="string">
              <text:p text:style-name="P72">Kleine of middelgrote stad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1" office:value-type="string">
              <text:p text:style-name="P72">Grote stad </text:p>
            </table:table-cell>
            <table:table-cell table:style-name="Tableau30.B3" office:value-type="float" office:value="75">
              <text:p text:style-name="P70">75</text:p>
            </table:table-cell>
            <table:table-cell table:style-name="Tableau30.B3" office:value-type="float" office:value="17">
              <text:p text:style-name="P70">17</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Perceptie van IVET in (ons land)</text:p>
            </table:table-cell>
            <table:covered-table-cell/>
            <table:covered-table-cell/>
            <table:covered-table-cell/>
          </table:table-row>
          <table:table-row>
            <table:table-cell table:style-name="Tableau30.A1" office:value-type="string">
              <text:p text:style-name="P72">Positief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gatief </text:p>
            </table:table-cell>
            <table:table-cell table:style-name="Tableau30.B3" office:value-type="float" office:value="73">
              <text:p text:style-name="P70">73</text:p>
            </table:table-cell>
            <table:table-cell table:style-name="Tableau30.B3" office:value-type="float" office:value="21">
              <text:p text:style-name="P70">21</text:p>
            </table:table-cell>
            <table:table-cell table:style-name="Tableau30.B3" office:value-type="float" office:value="6">
              <text:p text:style-name="P70">6</text:p>
            </table:table-cell>
          </table:table-row>
          <table:table-row>
            <table:table-cell table:style-name="Tableau30.A4" table:number-columns-spanned="4" office:value-type="string">
              <text:p text:style-name="P67">Ooit initieel beroepsonderwijs gevolgd (hoger secundair)</text:p>
            </table:table-cell>
            <table:covered-table-cell/>
            <table:covered-table-cell/>
            <table:covered-table-cell/>
          </table:table-row>
          <table:table-row>
            <table:table-cell table:style-name="Tableau30.A1" office:value-type="string">
              <text:p text:style-name="P72">Ja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e </text:p>
            </table:table-cell>
            <table:table-cell table:style-name="Tableau30.B3" office:value-type="float" office:value="71">
              <text:p text:style-name="P70">71</text:p>
            </table:table-cell>
            <table:table-cell table:style-name="Tableau30.B3" office:value-type="float" office:value="18">
              <text:p text:style-name="P70">18</text:p>
            </table:table-cell>
            <table:table-cell table:style-name="Tableau30.B3" office:value-type="float" office:value="11">
              <text:p text:style-name="P70">11</text:p>
            </table:table-cell>
          </table:table-row>
        </table:table>
        <text:p text:style-name="P25"/>
        <text:p text:style-name="P52">Meer dan de helft van de EU-burgers zegt dat mannen op zorg- of dienstgerelateerde gebieden van beroepsonderwijs en -opleiding vaak te maken hebben met sociaal stigma of oordeel </text:p>
        <text:p text:style-name="P25">In de hele Europese Unie zegt 57 % van de EU-burgers dat mannen op het gebied van mantelzorg of dienstverlenend beroepsonderwijs en -opleiding vaak te maken hebben met sociale stigma’s of vonnissen,<text:note text:id="ftn58" text:note-class="footnote"><text:note-citation>58</text:note-citation><text:note-body><text:p text:style-name="P13">QB11.5. Vertel me in hoeverre u het eens of oneens bent met elk van de volgende stellingen: Mannen in zorg- of dienstverlenende beroepsonderwijs- en -opleidingsgebieden worden vaak geconfronteerd met sociaal stigma of oordeel. </text:p></text:note-body></text:note> waaronder 14 % die het daar sterk mee eens zijn en 43 % die het er doorgaans mee eens zijn. 35% is het daar niet mee eens, 8% weet het niet. </text:p>
        <text:p text:style-name="P25">De standpunten verschillen van lidstaat tot lidstaat. De hoogste niveaus van overeenstemming worden geregistreerd in Polen (71%), Hongarije (70%) en Italië en Nederland (beide 70%). De laagste niveaus worden geregistreerd in Cyprus (28%), Portugal (39%) en Griekenland (43%). </text:p>
        <text:p text:style-name="P39">In 17 lidstaten is ten minste de helft van de respondenten het ermee eens dat mannen in zorgtaken of dienstverlenende functies vaak te maken hebben met stigmatisering. </text:p>
        <text:p text:style-name="P25"><draw:g text:anchor-type="paragraph" draw:z-index="60" draw:name="Forme56" draw:style-name="gr1"><draw:frame draw:style-name="gr41" draw:text-style-name="P100" svg:width="4.707cm" svg:height="5.116cm" svg:x="11.224cm" svg:y="-4.902cm"><draw:image xlink:href="Pictures/10000000000001EE00000219032FDF8EA94E370C.png" xlink:type="simple" xlink:show="embed" xlink:actuate="onLoad" draw:mime-type="image/png"><text:p/></draw:image></draw:frame><draw:frame draw:style-name="gr42" draw:text-style-name="P102" svg:width="7.275cm" svg:height="1.876cm" svg:x="9.16cm" svg:y="-7.066cm"><draw:text-box><text:p text:style-name="P101"><text:span text:style-name="T60">QB11.5. Vertel me in hoeverre u het eens of oneens bent met elk van de volgende stellingen: Mannen in zorg- of dienstverlenende beroepsonderwijs- en -opleidingsgebieden worden vaak geconfronteerd met sociaal stigma of oordeel. (EU27) (%)</text:span></text:p></draw:text-box></draw:frame><draw:frame draw:style-name="gr43" draw:text-style-name="P102" svg:width="2.373cm" svg:height="0.902cm" svg:x="11.73cm" svg:y="-5.637cm"><draw:text-box><text:p text:style-name="P101"><text:span text:style-name="T60">Ik weet het niet 8</text:span></text:p></draw:text-box></draw:frame><draw:frame draw:style-name="gr44" draw:text-style-name="P105" svg:width="2.599cm" svg:height="0.902cm" svg:x="9.769cm" svg:y="-4.817cm"><draw:text-box><text:p text:style-name="P104"><text:span text:style-name="T60">Helemaal niet mee eens 9</text:span></text:p></draw:text-box></draw:frame><draw:frame draw:style-name="gr45" draw:text-style-name="P105" svg:width="1.666cm" svg:height="1.265cm" svg:x="9.636cm" svg:y="-2.595cm"><draw:text-box><text:p text:style-name="P104"><text:span text:style-name="T60">Niet mee eens 26</text:span></text:p></draw:text-box></draw:frame><draw:frame draw:style-name="gr46" draw:text-style-name="P102" svg:width="1.528cm" svg:height="1.551cm" svg:x="15.067cm" svg:y="-0.372cm"><draw:text-box><text:p text:style-name="P101"><text:span text:style-name="T60">Ik ben het eens met 43</text:span></text:p></draw:text-box></draw:frame><draw:frame draw:style-name="gr47" draw:text-style-name="P102" svg:width="2.285cm" svg:height="0.902cm" svg:x="14.125cm" svg:y="-5.161cm"><draw:text-box><text:p text:style-name="P101"><text:span text:style-name="T60">Helemaal mee eens 14</text:span></text:p></draw:text-box></draw:frame></draw:g><draw:g text:anchor-type="paragraph" draw:z-index="61" draw:name="Forme57" draw:style-name="gr32"><draw:frame draw:style-name="gr33" draw:text-style-name="P100" svg:width="16.856cm" svg:height="7.421cm" svg:x="0.22cm" svg:y="3.505cm"><draw:image xlink:href="Pictures/100000000000052C00000247016734A023CF45E8.png" xlink:type="simple" xlink:show="embed" xlink:actuate="onLoad" draw:mime-type="image/png"><text:p/></draw:image></draw:frame><draw:frame draw:style-name="gr34" draw:text-style-name="P102" svg:width="16.687cm" svg:height="0.902cm" svg:x="0.176cm" svg:y="2.217cm"><draw:text-box><text:p text:style-name="P101"><text:span text:style-name="T60">QB11.5. Vertel me in hoeverre u het eens of oneens bent met elk van de volgende stellingen: Mannen in zorg- of dienstverlenende beroepsonderwijs- en -opleidingsgebieden worden vaak geconfronteerd met sociaal stigma of oordeel. (%)</text:span></text:p></draw:text-box></draw:frame><draw:g draw:style-name="gr4"><draw:frame draw:style-name="gr35" draw:text-style-name="P100" svg:width="14.098cm" svg:height="0.959cm" svg:x="0.585cm" svg:y="10.943cm"><draw:image xlink:href="Pictures/100000000000022300000022902E68B765C34830.png" xlink:type="simple" xlink:show="embed" xlink:actuate="onLoad" draw:mime-type="image/png"><text:p/></draw:image></draw:frame><draw:frame draw:style-name="gr36" draw:text-style-name="P102" svg:width="2.924cm" svg:height="0.902cm" svg:x="1.047cm" svg:y="11.118cm"><draw:text-box><text:p text:style-name="P106"><text:span text:style-name="T60">Helemaal mee eens</text:span></text:p></draw:text-box></draw:frame><draw:frame draw:style-name="gr37" draw:text-style-name="P102" svg:width="2.946cm" svg:height="1.004cm" svg:x="4.055cm" svg:y="11.095cm"><draw:text-box><text:p text:style-name="P106"><text:span text:style-name="T60">De neiging om het eens te zijn</text:span></text:p></draw:text-box></draw:frame><draw:frame draw:style-name="gr38" draw:text-style-name="P102" svg:width="3.28cm" svg:height="0.902cm" svg:x="7.239cm" svg:y="11.139cm"><draw:text-box><text:p text:style-name="P106"><text:span text:style-name="T60">De neiging om het oneens te zijn</text:span></text:p></draw:text-box></draw:frame><draw:frame draw:style-name="gr39" draw:text-style-name="P102" svg:width="3.484cm" svg:height="0.902cm" svg:x="10.867cm" svg:y="11.096cm"><draw:text-box><text:p text:style-name="P106"><text:span text:style-name="T60">Helemaal niet mee eens</text:span></text:p></draw:text-box></draw:frame><draw:frame draw:style-name="gr40" draw:text-style-name="P102" svg:width="2.518cm" svg:height="0.687cm" svg:x="14.589cm" svg:y="11.096cm"><draw:text-box><text:p text:style-name="P106"><text:span text:style-name="T60">Weet ik niet</text:span></text:p></draw:text-box></draw:frame></draw:g></draw:g></text:p>
        <text:p text:style-name="P33">De mate waarin respondenten het erover eens zijn dat mannen in zorgtaken of dienstverlenende rollen vaak te maken hebben met stigmatisering, verschilt als volgt per sociaaldemografische en attitudinale factoren. </text:p>
        <text:p text:style-name="P53">■ Naar leeftijd daalt dit beeld van 63% onder respondenten van 15-24 jaar tot 53% onder 55-plussers. </text:p>
        <text:p text:style-name="P53">■ Er zijn enkele verschillen tussen sociaal-professionele categorieën. Terwijl 63% van de andere bedienden en studenten het erover eens is dat mannen in zorgtaken met stigma kunnen worden geconfronteerd, daalt dit cijfer tot 53% onder gepensioneerde respondenten. </text:p>
        <text:p text:style-name="P53">■ Per leeftijd aan het einde van het onderwijs denken respondenten die het onderwijs op de leeftijd van 15 jaar of jonger hebben afgerond, minder vaak dat mannen op zorg- of dienstgerelateerde gebieden van beroepsonderwijs en -opleiding te maken hebben met sociaal stigma (51%) dan degenen die op de leeftijd van 16-19 jaar of 20 jaar of ouder zijn geëindigd (57-58%). Onder degenen die nog studeren, staat deze visie op 63%. </text:p>
        <text:p text:style-name="P53">■ Wat de factoren betreft die van invloed zijn op de keuze van beroepsonderwijs en -opleiding, zijn de verschillen bescheiden. Deze mening komt iets vaker voor bij respondenten die de invloed van sociale media citeren (64% versus 56%). </text:p>
        <text:p text:style-name="P53">■ Er zijn geen verschillen naar geslacht of naar eerdere ervaring met beroepsonderwijs en -opleiding.</text:p>
        <text:p text:style-name="P25"/>
        <text:p text:style-name="P32"/>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2">QB11.5 Gelieve mij te vertellen in hoeverre u het eens of oneens bent met elk van de volgende stellingen: Mannen in zorg- of dienstengerelateerde IVET-gebieden worden vaak geconfronteerd met sociaal stigma of oordeel (%-EU)</text:p>
            </table:table-cell>
            <table:covered-table-cell/>
            <table:covered-table-cell/>
            <table:covered-table-cell/>
          </table:table-row>
          <table:table-row>
            <table:table-cell table:style-name="Tableau31.A1" office:value-type="string">
              <text:p text:style-name="P68"/>
            </table:table-cell>
            <table:table-cell table:style-name="Tableau31.A1" office:value-type="string">
              <text:p text:style-name="P70">Totaal 'Akkoord'</text:p>
            </table:table-cell>
            <table:table-cell table:style-name="Tableau31.A1" office:value-type="string">
              <text:p text:style-name="P70">Totaal 'Niet mee eens' </text:p>
            </table:table-cell>
            <table:table-cell table:style-name="Tableau31.A1" office:value-type="string">
              <text:p text:style-name="P70">Ik weet het niet</text:p>
            </table:table-cell>
          </table:table-row>
          <table:table-row>
            <table:table-cell table:style-name="Tableau31.A1" office:value-type="string">
              <text:p text:style-name="P72">EU27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Geslacht</text:p>
            </table:table-cell>
            <table:covered-table-cell/>
            <table:covered-table-cell/>
            <table:covered-table-cell/>
          </table:table-row>
          <table:table-row>
            <table:table-cell table:style-name="Tableau31.A1" office:value-type="string">
              <text:p text:style-name="P72">Man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Vrouw </text:p>
            </table:table-cell>
            <table:table-cell table:style-name="Tableau31.B3" office:value-type="float" office:value="57">
              <text:p text:style-name="P70">57</text:p>
            </table:table-cell>
            <table:table-cell table:style-name="Tableau31.B3" office:value-type="float" office:value="34">
              <text:p text:style-name="P70">34</text:p>
            </table:table-cell>
            <table:table-cell table:style-name="Tableau31.B3" office:value-type="float" office:value="9">
              <text:p text:style-name="P70">9</text:p>
            </table:table-cell>
          </table:table-row>
          <table:table-row>
            <table:table-cell table:style-name="Tableau31.A4" table:number-columns-spanned="4" office:value-type="string">
              <text:p text:style-name="P67">Leeftijd</text:p>
            </table:table-cell>
            <table:covered-table-cell/>
            <table:covered-table-cell/>
            <table:covered-table-cell/>
          </table:table-row>
          <table:table-row>
            <table:table-cell table:style-name="Tableau31.A1" office:value-type="string">
              <text:p text:style-name="P72">15-24 </text:p>
            </table:table-cell>
            <table:table-cell table:style-name="Tableau31.B3" office:value-type="float" office:value="63">
              <text:p text:style-name="P70">63</text:p>
            </table:table-cell>
            <table:table-cell table:style-name="Tableau31.B3" office:value-type="float" office:value="29">
              <text:p text:style-name="P70">29</text:p>
            </table:table-cell>
            <table:table-cell table:style-name="Tableau31.B3" office:value-type="float" office:value="8">
              <text:p text:style-name="P70">8</text:p>
            </table:table-cell>
          </table:table-row>
          <table:table-row>
            <table:table-cell table:style-name="Tableau31.A1" office:value-type="string">
              <text:p text:style-name="P72">25-39 </text:p>
            </table:table-cell>
            <table:table-cell table:style-name="Tableau31.B3" office:value-type="float" office:value="61">
              <text:p text:style-name="P70">61</text:p>
            </table:table-cell>
            <table:table-cell table:style-name="Tableau31.B3" office:value-type="float" office:value="34">
              <text:p text:style-name="P70">34</text:p>
            </table:table-cell>
            <table:table-cell table:style-name="Tableau31.B3" office:value-type="float" office:value="5">
              <text:p text:style-name="P70">5</text:p>
            </table:table-cell>
          </table:table-row>
          <table:table-row>
            <table:table-cell table:style-name="Tableau31.A1" office:value-type="string">
              <text:p text:style-name="P72">40-54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gt;=55</text:p>
            </table:table-cell>
            <table:table-cell table:style-name="Tableau31.B3" office:value-type="float" office:value="53">
              <text:p text:style-name="P70">53</text:p>
            </table:table-cell>
            <table:table-cell table:style-name="Tableau31.B3" office:value-type="float" office:value="36">
              <text:p text:style-name="P70">36</text:p>
            </table:table-cell>
            <table:table-cell table:style-name="Tableau31.B3" office:value-type="float" office:value="11">
              <text:p text:style-name="P70">11</text:p>
            </table:table-cell>
          </table:table-row>
          <table:table-row>
            <table:table-cell table:style-name="Tableau31.A4" table:number-columns-spanned="4" office:value-type="string">
              <text:p text:style-name="P67">Onderwijs (Einde van)</text:p>
            </table:table-cell>
            <table:covered-table-cell/>
            <table:covered-table-cell/>
            <table:covered-table-cell/>
          </table:table-row>
          <table:table-row>
            <table:table-cell table:style-name="Tableau31.A1" office:value-type="string">
              <text:p text:style-name="P72">&lt;=-15</text:p>
            </table:table-cell>
            <table:table-cell table:style-name="Tableau31.B3" office:value-type="float" office:value="51">
              <text:p text:style-name="P70">51</text:p>
            </table:table-cell>
            <table:table-cell table:style-name="Tableau31.B3" office:value-type="float" office:value="33">
              <text:p text:style-name="P70">33</text:p>
            </table:table-cell>
            <table:table-cell table:style-name="Tableau31.B3" office:value-type="float" office:value="16">
              <text:p text:style-name="P70">16</text:p>
            </table:table-cell>
          </table:table-row>
          <table:table-row>
            <table:table-cell table:style-name="Tableau31.A1" office:value-type="string">
              <text:p text:style-name="P72">16-19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gt;=20</text:p>
            </table:table-cell>
            <table:table-cell table:style-name="Tableau31.B3" office:value-type="float" office:value="58">
              <text:p text:style-name="P70">58</text:p>
            </table:table-cell>
            <table:table-cell table:style-name="Tableau31.B3" office:value-type="float" office:value="36">
              <text:p text:style-name="P70">36</text:p>
            </table:table-cell>
            <table:table-cell table:style-name="Tableau31.B3" office:value-type="float" office:value="6">
              <text:p text:style-name="P70">6</text:p>
            </table:table-cell>
          </table:table-row>
          <table:table-row>
            <table:table-cell table:style-name="Tableau31.A1" office:value-type="string">
              <text:p text:style-name="P72">Nog steeds aan het studeren </text:p>
            </table:table-cell>
            <table:table-cell table:style-name="Tableau31.B3" office:value-type="float" office:value="63">
              <text:p text:style-name="P70">63</text:p>
            </table:table-cell>
            <table:table-cell table:style-name="Tableau31.B3" office:value-type="float" office:value="27">
              <text:p text:style-name="P70">27</text:p>
            </table:table-cell>
            <table:table-cell table:style-name="Tableau31.B3" office:value-type="float" office:value="10">
              <text:p text:style-name="P70">10</text:p>
            </table:table-cell>
          </table:table-row>
          <table:table-row>
            <table:table-cell table:style-name="Tableau31.A4" table:number-columns-spanned="4" office:value-type="string">
              <text:p text:style-name="P67">Sociaal-professionele categorie</text:p>
            </table:table-cell>
            <table:covered-table-cell/>
            <table:covered-table-cell/>
            <table:covered-table-cell/>
          </table:table-row>
          <table:table-row>
            <table:table-cell table:style-name="Tableau31.A1" office:value-type="string">
              <text:p text:style-name="P72">Zelfstandigen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Managers </text:p>
            </table:table-cell>
            <table:table-cell table:style-name="Tableau31.B3" office:value-type="float" office:value="57">
              <text:p text:style-name="P70">57</text:p>
            </table:table-cell>
            <table:table-cell table:style-name="Tableau31.B3" office:value-type="float" office:value="36">
              <text:p text:style-name="P70">36</text:p>
            </table:table-cell>
            <table:table-cell table:style-name="Tableau31.B3" office:value-type="float" office:value="7">
              <text:p text:style-name="P70">7</text:p>
            </table:table-cell>
          </table:table-row>
          <table:table-row>
            <table:table-cell table:style-name="Tableau31.A1" office:value-type="string">
              <text:p text:style-name="P72">Andere witte halsbanden </text:p>
            </table:table-cell>
            <table:table-cell table:style-name="Tableau31.B3" office:value-type="float" office:value="63">
              <text:p text:style-name="P70">63</text:p>
            </table:table-cell>
            <table:table-cell table:style-name="Tableau31.B3" office:value-type="float" office:value="31">
              <text:p text:style-name="P70">31</text:p>
            </table:table-cell>
            <table:table-cell table:style-name="Tableau31.B3" office:value-type="float" office:value="6">
              <text:p text:style-name="P70">6</text:p>
            </table:table-cell>
          </table:table-row>
          <table:table-row>
            <table:table-cell table:style-name="Tableau31.A1" office:value-type="string">
              <text:p text:style-name="P72">Handarbeiders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Huis personen </text:p>
            </table:table-cell>
            <table:table-cell table:style-name="Tableau31.B3" office:value-type="float" office:value="55">
              <text:p text:style-name="P70">55</text:p>
            </table:table-cell>
            <table:table-cell table:style-name="Tableau31.B3" office:value-type="float" office:value="38">
              <text:p text:style-name="P70">38</text:p>
            </table:table-cell>
            <table:table-cell table:style-name="Tableau31.B3" office:value-type="float" office:value="7">
              <text:p text:style-name="P70">7</text:p>
            </table:table-cell>
          </table:table-row>
          <table:table-row>
            <table:table-cell table:style-name="Tableau31.A1" office:value-type="string">
              <text:p text:style-name="P72">Werklozen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Gepensioneerd </text:p>
            </table:table-cell>
            <table:table-cell table:style-name="Tableau31.B3" office:value-type="float" office:value="53">
              <text:p text:style-name="P70">53</text:p>
            </table:table-cell>
            <table:table-cell table:style-name="Tableau31.B3" office:value-type="float" office:value="35">
              <text:p text:style-name="P70">35</text:p>
            </table:table-cell>
            <table:table-cell table:style-name="Tableau31.B3" office:value-type="float" office:value="12">
              <text:p text:style-name="P70">12</text:p>
            </table:table-cell>
          </table:table-row>
          <table:table-row>
            <table:table-cell table:style-name="Tableau31.A1" office:value-type="string">
              <text:p text:style-name="P72">Studenten </text:p>
            </table:table-cell>
            <table:table-cell table:style-name="Tableau31.B3" office:value-type="float" office:value="63">
              <text:p text:style-name="P70">63</text:p>
            </table:table-cell>
            <table:table-cell table:style-name="Tableau31.B3" office:value-type="float" office:value="30">
              <text:p text:style-name="P70">30</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Subjectieve verstedelijking</text:p>
            </table:table-cell>
            <table:covered-table-cell/>
            <table:covered-table-cell/>
            <table:covered-table-cell/>
          </table:table-row>
          <table:table-row>
            <table:table-cell table:style-name="Tableau31.A1" office:value-type="string">
              <text:p text:style-name="P72">Landelijk gebied of dorp </text:p>
            </table:table-cell>
            <table:table-cell table:style-name="Tableau31.B3" office:value-type="float" office:value="55">
              <text:p text:style-name="P70">55</text:p>
            </table:table-cell>
            <table:table-cell table:style-name="Tableau31.B3" office:value-type="float" office:value="36">
              <text:p text:style-name="P70">36</text:p>
            </table:table-cell>
            <table:table-cell table:style-name="Tableau31.B3" office:value-type="float" office:value="9">
              <text:p text:style-name="P70">9</text:p>
            </table:table-cell>
          </table:table-row>
          <table:table-row>
            <table:table-cell table:style-name="Tableau31.A1" office:value-type="string">
              <text:p text:style-name="P72">Kleine of middelgrote stad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1" office:value-type="string">
              <text:p text:style-name="P72">Grote stad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Perceptie van IVET in (ons land)</text:p>
            </table:table-cell>
            <table:covered-table-cell/>
            <table:covered-table-cell/>
            <table:covered-table-cell/>
          </table:table-row>
          <table:table-row>
            <table:table-cell table:style-name="Tableau31.A1" office:value-type="string">
              <text:p text:style-name="P72">Positief </text:p>
            </table:table-cell>
            <table:table-cell table:style-name="Tableau31.B3" office:value-type="float" office:value="59">
              <text:p text:style-name="P70">59</text:p>
            </table:table-cell>
            <table:table-cell table:style-name="Tableau31.B3" office:value-type="float" office:value="35">
              <text:p text:style-name="P70">35</text:p>
            </table:table-cell>
            <table:table-cell table:style-name="Tableau31.B3" office:value-type="float" office:value="6">
              <text:p text:style-name="P70">6</text:p>
            </table:table-cell>
          </table:table-row>
          <table:table-row>
            <table:table-cell table:style-name="Tableau31.A1" office:value-type="string">
              <text:p text:style-name="P72">Negatief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Ooit initieel beroepsonderwijs gevolgd (hoger secundair)</text:p>
            </table:table-cell>
            <table:covered-table-cell/>
            <table:covered-table-cell/>
            <table:covered-table-cell/>
          </table:table-row>
          <table:table-row>
            <table:table-cell table:style-name="Tableau31.A1" office:value-type="string">
              <text:p text:style-name="P72">Ja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Nee </text:p>
            </table:table-cell>
            <table:table-cell table:style-name="Tableau31.B3" office:value-type="float" office:value="56">
              <text:p text:style-name="P70">56</text:p>
            </table:table-cell>
            <table:table-cell table:style-name="Tableau31.B3" office:value-type="float" office:value="34">
              <text:p text:style-name="P70">34</text:p>
            </table:table-cell>
            <table:table-cell table:style-name="Tableau31.B3" office:value-type="float" office:value="10">
              <text:p text:style-name="P70">10</text:p>
            </table:table-cell>
          </table:table-row>
        </table:table>
        <text:p text:style-name="P25"/>
        <text:h text:style-name="P19" text:outline-level="2"><text:bookmark-start text:name="__RefHeading___Toc215596_2930363814"/>3. Toekomstige uitdagingen <text:bookmark-end text:name="__RefHeading___Toc215596_2930363814"/></text:h>
        <text:p text:style-name="P51">Meer dan de helft van de EU-burgers zegt dat banen die verband houden met kwalificaties van beroepsonderwijs en -opleiding het risico lopen te worden vervangen door automatisering </text:p>
        <text:p text:style-name="P25">In de hele Europese Unie zegt 56 % van de EU-burgers dat banen die verband houden met kwalificaties op het gebied van beroepsonderwijs en -opleiding het risico lopen te worden vervangen door automatisering, waaronder 13 % die het daar volledig mee eens is en 43 % die het er doorgaans mee eens zijn.<text:note text:id="ftn59" text:note-class="footnote"><text:note-citation>59</text:note-citation><text:note-body><text:p text:style-name="P13">QB8.1. Vertel me in hoeverre u het eens of oneens bent met elk van de volgende stellingen: Banen die verband houden met kwalificaties op het gebied van beroepsonderwijs en -opleiding dreigen te worden vervangen door automatisering. </text:p></text:note-body></text:note> Meer dan een derde van de respondenten (35 %) is het daar niet mee eens, terwijl 9 % het niet weet. </text:p>
        <text:p text:style-name="P25">Ter vergelijking: uit de speciale Eurobarometer over artificiële intelligentie en de toekomst van werk, die in 2024 werd gehouden, bleek dat 66 % van de mensen geloofde dat er meer banen zouden verdwijnen dan er zouden worden gecreëerd als gevolg van robots en artificiële intelligentie.<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5">https://europa.eu/eurobarometer/surveys/detail/3222</text:span></text:a><text:span text:style-name="T55"> </text:span></text:p></text:note-body></text:note> De 56% die in deze enquête wordt geregistreerd, is aanzienlijk lager, wat erop kan wijzen dat angst voor beroepstrajecten deel uitmaakt van een bredere maatschappelijke angst in plaats van een specifiek oordeel over de toekomst van beroepsonderwijs en -opleiding. </text:p>
        <text:p text:style-name="P25">In 23 lidstaten is ten minste de helft van de respondenten het ermee eens dat banen in beroepsonderwijs en -opleiding dreigen te worden vervangen door automatisering. </text:p>
        <text:p text:style-name="P25"><draw:g text:anchor-type="paragraph" draw:z-index="63" draw:name="Forme59" draw:style-name="gr1"><draw:frame draw:style-name="gr17" draw:text-style-name="P100"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100" svg:width="14.101cm" svg:height="0.96cm" svg:x="0.63cm" svg:y="10.509cm"><draw:image xlink:href="Pictures/100000000000022300000022902E68B765C34830.png" xlink:type="simple" xlink:show="embed" xlink:actuate="onLoad" draw:mime-type="image/png"><text:p/></draw:image></draw:frame><draw:frame draw:style-name="gr19" draw:text-style-name="P102" svg:width="2.925cm" svg:height="0.902cm" svg:x="1.09cm" svg:y="10.682cm"><draw:text-box><text:p text:style-name="P106"><text:span text:style-name="T60">Helemaal mee eens</text:span></text:p></draw:text-box></draw:frame><draw:frame draw:style-name="gr20" draw:text-style-name="P102" svg:width="2.952cm" svg:height="1.004cm" svg:x="4.098cm" svg:y="10.659cm"><draw:text-box><text:p text:style-name="P106"><text:span text:style-name="T60">De neiging om het eens te zijn</text:span></text:p></draw:text-box></draw:frame><draw:frame draw:style-name="gr21" draw:text-style-name="P102" svg:width="3.28cm" svg:height="0.902cm" svg:x="7.281cm" svg:y="10.703cm"><draw:text-box><text:p text:style-name="P106"><text:span text:style-name="T60">De neiging om het oneens te zijn</text:span></text:p></draw:text-box></draw:frame><draw:frame draw:style-name="gr22" draw:text-style-name="P102" svg:width="3.488cm" svg:height="0.902cm" svg:x="10.91cm" svg:y="10.661cm"><draw:text-box><text:p text:style-name="P106"><text:span text:style-name="T60">Helemaal niet mee eens</text:span></text:p></draw:text-box></draw:frame><draw:frame draw:style-name="gr23" draw:text-style-name="P102" svg:width="2.518cm" svg:height="0.69cm" svg:x="14.631cm" svg:y="10.661cm"><draw:text-box><text:p text:style-name="P106"><text:span text:style-name="T60">Weet ik niet</text:span></text:p></draw:text-box></draw:frame></draw:g><draw:frame draw:style-name="gr24" draw:text-style-name="P102" svg:width="16.525cm" svg:height="0.902cm" svg:x="0.46cm" svg:y="1.649cm"><draw:text-box><text:p text:style-name="P101"><text:span text:style-name="T60">QB8.1. Vertel me in hoeverre u het eens of oneens bent met elk van de volgende stellingen: Banen die verband houden met kwalificaties op het gebied van beroepsonderwijs en -opleiding dreigen te worden vervangen door automatisering. (%)</text:span></text:p></draw:text-box></draw:frame></draw:g><draw:g text:anchor-type="paragraph" draw:z-index="62" draw:name="Forme58" draw:style-name="gr1"><draw:frame draw:style-name="gr25" draw:text-style-name="P100" svg:width="3.41cm" svg:height="3.569cm" svg:x="11.077cm" svg:y="-6.988cm"><draw:image xlink:href="Pictures/10000000000001D6000001ECE0C9DD53E97E29A7.png" xlink:type="simple" xlink:show="embed" xlink:actuate="onLoad" draw:mime-type="image/png"><text:p/></draw:image></draw:frame><draw:frame draw:style-name="gr26" draw:text-style-name="P102" svg:width="6.801cm" svg:height="2.2cm" svg:x="9.066cm" svg:y="-9.006cm"><draw:text-box><text:p text:style-name="P101"><text:span text:style-name="T60">QB8.1. Vertel me in hoeverre u het eens of oneens bent met elk van de volgende stellingen: Banen die verband houden met kwalificaties op het gebied van beroepsonderwijs en -opleiding dreigen te worden vervangen door automatisering. </text:span></text:p></draw:text-box></draw:frame><draw:frame draw:style-name="gr27" draw:text-style-name="P102" svg:width="2.839cm" svg:height="0.578cm" svg:x="11.387cm" svg:y="-7.625cm"><draw:text-box><text:p text:style-name="P101"><text:span text:style-name="T60">Ik weet het niet 9</text:span></text:p></draw:text-box></draw:frame><draw:frame draw:style-name="gr28" draw:text-style-name="P105" svg:width="2.31cm" svg:height="0.902cm" svg:x="9.648cm" svg:y="-7.117cm"><draw:text-box><text:p text:style-name="P104"><text:span text:style-name="T60">Helemaal niet mee eens 7</text:span></text:p></draw:text-box></draw:frame><draw:frame draw:style-name="gr29" draw:text-style-name="P105" svg:width="1.893cm" svg:height="1.227cm" svg:x="9.436cm" svg:y="-4.51cm"><draw:text-box><text:p text:style-name="P104"><text:span text:style-name="T60">Niet mee eens 28</text:span></text:p></draw:text-box></draw:frame><draw:frame draw:style-name="gr30" draw:text-style-name="P102" svg:width="1.433cm" svg:height="1.551cm" svg:x="13.908cm" svg:y="-3.914cm"><draw:text-box><text:p text:style-name="P101"><text:span text:style-name="T60">Ik ben het eens met 43</text:span></text:p></draw:text-box></draw:frame><draw:frame draw:style-name="gr31" draw:text-style-name="P102" svg:width="2.352cm" svg:height="0.902cm" svg:x="13.276cm" svg:y="-7.408cm"><draw:text-box><text:p text:style-name="P101"><text:span text:style-name="T60">Helemaal mee eens 13</text:span></text:p></draw:text-box></draw:frame></draw:g>De standpunten verschillen van lidstaat tot lidstaat. De hoogste niveaus van overeenstemming worden geregistreerd in Hongarije (68 %), Italië (65 %) en Slowakije (64 %). De laagste niveaus worden geregistreerd in Denemarken (37%), Nederland (40%) en Portugal (43%). </text:p>
        <text:p text:style-name="P25"/>
        <text:p text:style-name="P33">De mate waarin respondenten van mening zijn dat aan beroepsonderwijs en -opleiding gekoppelde banen zullen worden vervangen door automatisering, verschilt als volgt per sociaaldemografische en attitudinale factoren. </text:p>
        <text:p text:style-name="P53">■ Er zijn enkele verschillen per sociaal-professionele categorie: 60 % van de werkloze respondenten en 59 % van de gepensioneerde respondenten is van mening dat banen die verband houden met kwalificaties op het gebied van beroepsonderwijs en -opleiding het risico lopen te worden geautomatiseerd, tegenover 52 % van de managers. </text:p>
        <text:p text:style-name="P53">■ Naar leeftijd aan het einde van het onderwijs wordt deze mening gedeeld door 60% van de respondenten die tussen de 16 en 19 jaar zijn afgestudeerd, vergeleken met 57% van degenen die nog studeren en 56% van degenen die 15 jaar of jonger zijn afgestudeerd. Dit cijfer is het laagst voor respondenten die hun opleiding op 20-jarige leeftijd of later hebben afgerond (54%). </text:p>
        <text:p text:style-name="P53">■ Per leeftijdscategorie zijn de respondenten tussen 15 en 24 jaar het meest geneigd te geloven dat banen in beroepsonderwijs en -opleiding risico lopen door automatisering (60 %), tegenover 55 % van de 25- tot 39-jarigen, 56 % van de 40- tot 54-jarigen en 57 % van de 55-plussers. </text:p>
        <text:p text:style-name="P53">■ Deze mening komt vaker voor bij respondenten die van mening zijn dat jongeren voldoende informatie krijgen over de mogelijkheden van beroepsonderwijs en -opleiding (62 % tegenover 51 % bij degenen die het daar niet mee eens zijn). </text:p>
        <text:p text:style-name="P53">■ Degenen die beroepsonderwijs en -opleiding in een positief daglicht zien, zullen eerder geloven dat banen in beroepsonderwijs en -opleiding een automatiseringsrisico lopen (60% tegenover 52% van degenen die negatieve percepties melden). </text:p>
        <text:p text:style-name="P53">■ Respondenten die van mening zijn dat kwalificaties van beroepsonderwijs en -opleiding leiden tot banen die hoog aangeschreven staan in de samenleving, zijn het daar eerder mee eens (61%) dan degenen die dit standpunt niet delen (54%). </text:p>
        <text:p text:style-name="P53">■ Respondenten die de noodzaak aanvoeren om zo snel mogelijk geld te verdienen als een factor bij het kiezen van beroepsonderwijs en -opleiding, zijn het er iets minder mee eens dat banen in beroepsonderwijs en -opleiding te maken hebben met automatiseringsrisico's (55% versus 59%). </text:p>
        <text:p text:style-name="P53">■ Er zijn geen verschillen naar geslacht. </text:p>
        <text:p text:style-name="P25"/>
        <text:p text:style-name="P32"/>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2">QB8.1 Gelieve mij te vertellen in hoeverre u het eens of oneens bent met elk van de volgende stellingen: Banen in verband met IVET-kwalificaties dreigen te worden vervangen door automatisering (%-EU)</text:p>
            </table:table-cell>
            <table:covered-table-cell/>
            <table:covered-table-cell/>
            <table:covered-table-cell/>
          </table:table-row>
          <table:table-row>
            <table:table-cell table:style-name="Tableau32.A1" office:value-type="string">
              <text:p text:style-name="P68"/>
            </table:table-cell>
            <table:table-cell table:style-name="Tableau32.A1" office:value-type="string">
              <text:p text:style-name="P70">Totaal 'Akkoord'</text:p>
            </table:table-cell>
            <table:table-cell table:style-name="Tableau32.A1" office:value-type="string">
              <text:p text:style-name="P70">Totaal 'Niet mee eens' </text:p>
            </table:table-cell>
            <table:table-cell table:style-name="Tableau32.A1" office:value-type="string">
              <text:p text:style-name="P70">Ik weet het niet</text:p>
            </table:table-cell>
          </table:table-row>
          <table:table-row>
            <table:table-cell table:style-name="Tableau32.A1" office:value-type="string">
              <text:p text:style-name="P72">EU27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Geslacht</text:p>
            </table:table-cell>
            <table:covered-table-cell/>
            <table:covered-table-cell/>
            <table:covered-table-cell/>
          </table:table-row>
          <table:table-row>
            <table:table-cell table:style-name="Tableau32.A1" office:value-type="string">
              <text:p text:style-name="P72">Man </text:p>
            </table:table-cell>
            <table:table-cell table:style-name="Tableau32.B3" office:value-type="float" office:value="56">
              <text:p text:style-name="P70">56</text:p>
            </table:table-cell>
            <table:table-cell table:style-name="Tableau32.B3" office:value-type="float" office:value="36">
              <text:p text:style-name="P70">36</text:p>
            </table:table-cell>
            <table:table-cell table:style-name="Tableau32.B3" office:value-type="float" office:value="8">
              <text:p text:style-name="P70">8</text:p>
            </table:table-cell>
          </table:table-row>
          <table:table-row>
            <table:table-cell table:style-name="Tableau32.A1" office:value-type="string">
              <text:p text:style-name="P72">Vrouw </text:p>
            </table:table-cell>
            <table:table-cell table:style-name="Tableau32.B3" office:value-type="float" office:value="58">
              <text:p text:style-name="P70">58</text:p>
            </table:table-cell>
            <table:table-cell table:style-name="Tableau32.B3" office:value-type="float" office:value="33">
              <text:p text:style-name="P70">33</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Leeftijd</text:p>
            </table:table-cell>
            <table:covered-table-cell/>
            <table:covered-table-cell/>
            <table:covered-table-cell/>
          </table:table-row>
          <table:table-row>
            <table:table-cell table:style-name="Tableau32.A1" office:value-type="string">
              <text:p text:style-name="P72">15-24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25-39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40-54 </text:p>
            </table:table-cell>
            <table:table-cell table:style-name="Tableau32.B3" office:value-type="float" office:value="56">
              <text:p text:style-name="P70">56</text:p>
            </table:table-cell>
            <table:table-cell table:style-name="Tableau32.B3" office:value-type="float" office:value="37">
              <text:p text:style-name="P70">37</text:p>
            </table:table-cell>
            <table:table-cell table:style-name="Tableau32.B3" office:value-type="float" office:value="7">
              <text:p text:style-name="P70">7</text:p>
            </table:table-cell>
          </table:table-row>
          <table:table-row>
            <table:table-cell table:style-name="Tableau32.A1" office:value-type="string">
              <text:p text:style-name="P72">&gt;=55</text:p>
            </table:table-cell>
            <table:table-cell table:style-name="Tableau32.B3" office:value-type="float" office:value="57">
              <text:p text:style-name="P70">57</text:p>
            </table:table-cell>
            <table:table-cell table:style-name="Tableau32.B3" office:value-type="float" office:value="32">
              <text:p text:style-name="P70">32</text:p>
            </table:table-cell>
            <table:table-cell table:style-name="Tableau32.B3" office:value-type="float" office:value="11">
              <text:p text:style-name="P70">11</text:p>
            </table:table-cell>
          </table:table-row>
          <table:table-row>
            <table:table-cell table:style-name="Tableau32.A4" table:number-columns-spanned="4" office:value-type="string">
              <text:p text:style-name="P67">Onderwijs (Einde van)</text:p>
            </table:table-cell>
            <table:covered-table-cell/>
            <table:covered-table-cell/>
            <table:covered-table-cell/>
          </table:table-row>
          <table:table-row>
            <table:table-cell table:style-name="Tableau32.A1" office:value-type="string">
              <text:p text:style-name="P72">&lt;=-15</text:p>
            </table:table-cell>
            <table:table-cell table:style-name="Tableau32.B3" office:value-type="float" office:value="56">
              <text:p text:style-name="P70">56</text:p>
            </table:table-cell>
            <table:table-cell table:style-name="Tableau32.B3" office:value-type="float" office:value="27">
              <text:p text:style-name="P70">27</text:p>
            </table:table-cell>
            <table:table-cell table:style-name="Tableau32.B3" office:value-type="float" office:value="17">
              <text:p text:style-name="P70">17</text:p>
            </table:table-cell>
          </table:table-row>
          <table:table-row>
            <table:table-cell table:style-name="Tableau32.A1" office:value-type="string">
              <text:p text:style-name="P72">16-19 </text:p>
            </table:table-cell>
            <table:table-cell table:style-name="Tableau32.B3" office:value-type="float" office:value="60">
              <text:p text:style-name="P70">60</text:p>
            </table:table-cell>
            <table:table-cell table:style-name="Tableau32.B3" office:value-type="float" office:value="32">
              <text:p text:style-name="P70">32</text:p>
            </table:table-cell>
            <table:table-cell table:style-name="Tableau32.B3" office:value-type="float" office:value="8">
              <text:p text:style-name="P70">8</text:p>
            </table:table-cell>
          </table:table-row>
          <table:table-row>
            <table:table-cell table:style-name="Tableau32.A1" office:value-type="string">
              <text:p text:style-name="P72">&gt;=20</text:p>
            </table:table-cell>
            <table:table-cell table:style-name="Tableau32.B3" office:value-type="float" office:value="54">
              <text:p text:style-name="P70">54</text:p>
            </table:table-cell>
            <table:table-cell table:style-name="Tableau32.B3" office:value-type="float" office:value="40">
              <text:p text:style-name="P70">40</text:p>
            </table:table-cell>
            <table:table-cell table:style-name="Tableau32.B3" office:value-type="float" office:value="6">
              <text:p text:style-name="P70">6</text:p>
            </table:table-cell>
          </table:table-row>
          <table:table-row>
            <table:table-cell table:style-name="Tableau32.A1" office:value-type="string">
              <text:p text:style-name="P72">Nog steeds aan het studeren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ociaal-professionele categorie</text:p>
            </table:table-cell>
            <table:covered-table-cell/>
            <table:covered-table-cell/>
            <table:covered-table-cell/>
          </table:table-row>
          <table:table-row>
            <table:table-cell table:style-name="Tableau32.A1" office:value-type="string">
              <text:p text:style-name="P72">Zelfstandigen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Managers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1" office:value-type="string">
              <text:p text:style-name="P72">Andere witte halsbanden </text:p>
            </table:table-cell>
            <table:table-cell table:style-name="Tableau32.B3" office:value-type="float" office:value="58">
              <text:p text:style-name="P70">58</text:p>
            </table:table-cell>
            <table:table-cell table:style-name="Tableau32.B3" office:value-type="float" office:value="36">
              <text:p text:style-name="P70">36</text:p>
            </table:table-cell>
            <table:table-cell table:style-name="Tableau32.B3" office:value-type="float" office:value="6">
              <text:p text:style-name="P70">6</text:p>
            </table:table-cell>
          </table:table-row>
          <table:table-row>
            <table:table-cell table:style-name="Tableau32.A1" office:value-type="string">
              <text:p text:style-name="P72">Handarbeiders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Huis personen </text:p>
            </table:table-cell>
            <table:table-cell table:style-name="Tableau32.B3" office:value-type="float" office:value="54">
              <text:p text:style-name="P70">54</text:p>
            </table:table-cell>
            <table:table-cell table:style-name="Tableau32.B3" office:value-type="float" office:value="34">
              <text:p text:style-name="P70">34</text:p>
            </table:table-cell>
            <table:table-cell table:style-name="Tableau32.B3" office:value-type="float" office:value="12">
              <text:p text:style-name="P70">12</text:p>
            </table:table-cell>
          </table:table-row>
          <table:table-row>
            <table:table-cell table:style-name="Tableau32.A1" office:value-type="string">
              <text:p text:style-name="P72">Werklozen </text:p>
            </table:table-cell>
            <table:table-cell table:style-name="Tableau32.B3" office:value-type="float" office:value="60">
              <text:p text:style-name="P70">60</text:p>
            </table:table-cell>
            <table:table-cell table:style-name="Tableau32.B3" office:value-type="float" office:value="31">
              <text:p text:style-name="P70">31</text:p>
            </table:table-cell>
            <table:table-cell table:style-name="Tableau32.B3" office:value-type="float" office:value="9">
              <text:p text:style-name="P70">9</text:p>
            </table:table-cell>
          </table:table-row>
          <table:table-row>
            <table:table-cell table:style-name="Tableau32.A1" office:value-type="string">
              <text:p text:style-name="P72">Gepensioneerd </text:p>
            </table:table-cell>
            <table:table-cell table:style-name="Tableau32.B3" office:value-type="float" office:value="59">
              <text:p text:style-name="P70">59</text:p>
            </table:table-cell>
            <table:table-cell table:style-name="Tableau32.B3" office:value-type="float" office:value="29">
              <text:p text:style-name="P70">29</text:p>
            </table:table-cell>
            <table:table-cell table:style-name="Tableau32.B3" office:value-type="float" office:value="12">
              <text:p text:style-name="P70">12</text:p>
            </table:table-cell>
          </table:table-row>
          <table:table-row>
            <table:table-cell table:style-name="Tableau32.A1" office:value-type="string">
              <text:p text:style-name="P72">Studenten </text:p>
            </table:table-cell>
            <table:table-cell table:style-name="Tableau32.B3" office:value-type="float" office:value="58">
              <text:p text:style-name="P70">58</text:p>
            </table:table-cell>
            <table:table-cell table:style-name="Tableau32.B3" office:value-type="float" office:value="35">
              <text:p text:style-name="P70">35</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Subjectieve verstedelijking</text:p>
            </table:table-cell>
            <table:covered-table-cell/>
            <table:covered-table-cell/>
            <table:covered-table-cell/>
          </table:table-row>
          <table:table-row>
            <table:table-cell table:style-name="Tableau32.A1" office:value-type="string">
              <text:p text:style-name="P72">Landelijk gebied of dorp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1" office:value-type="string">
              <text:p text:style-name="P72">Kleine of middelgrote stad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Grote stad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Perceptie van IVET in (ons land)</text:p>
            </table:table-cell>
            <table:covered-table-cell/>
            <table:covered-table-cell/>
            <table:covered-table-cell/>
          </table:table-row>
          <table:table-row>
            <table:table-cell table:style-name="Tableau32.A1" office:value-type="string">
              <text:p text:style-name="P72">Positief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Negatief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Ooit initieel beroepsonderwijs gevolgd (hoger secundair)</text:p>
            </table:table-cell>
            <table:covered-table-cell/>
            <table:covered-table-cell/>
            <table:covered-table-cell/>
          </table:table-row>
          <table:table-row>
            <table:table-cell table:style-name="Tableau32.A1" office:value-type="string">
              <text:p text:style-name="P72">Ja </text:p>
            </table:table-cell>
            <table:table-cell table:style-name="Tableau32.B3" office:value-type="float" office:value="59">
              <text:p text:style-name="P70">59</text:p>
            </table:table-cell>
            <table:table-cell table:style-name="Tableau32.B3" office:value-type="float" office:value="35">
              <text:p text:style-name="P70">35</text:p>
            </table:table-cell>
            <table:table-cell table:style-name="Tableau32.B3" office:value-type="float" office:value="6">
              <text:p text:style-name="P70">6</text:p>
            </table:table-cell>
          </table:table-row>
          <table:table-row>
            <table:table-cell table:style-name="Tableau32.A1" office:value-type="string">
              <text:p text:style-name="P72">Nee </text:p>
            </table:table-cell>
            <table:table-cell table:style-name="Tableau32.B3" office:value-type="float" office:value="55">
              <text:p text:style-name="P70">55</text:p>
            </table:table-cell>
            <table:table-cell table:style-name="Tableau32.B3" office:value-type="float" office:value="34">
              <text:p text:style-name="P70">34</text:p>
            </table:table-cell>
            <table:table-cell table:style-name="Tableau32.B3" office:value-type="float" office:value="11">
              <text:p text:style-name="P70">11</text:p>
            </table:table-cell>
          </table:table-row>
        </table:table>
        <text:p text:style-name="P25"/>
        <text:p text:style-name="P33"/>
      </text:section>
      <text:h text:style-name="P17" text:outline-level="1"><text:bookmark-start text:name="__RefHeading___Toc215598_2930363814"/>Conclusie <text:bookmark-end text:name="__RefHeading___Toc215598_2930363814"/></text:h>
      <text:p text:style-name="P25"/>
      <text:section text:style-name="Sect2" text:name="Section7">
        <text:p text:style-name="P33">Uit deze speciale Eurobarometer blijkt dat Europeanen in grote lijnen de hoge kwaliteit en gunstige resultaten van initieel beroepsonderwijs en -opleiding erkennen, ook al blijven achterhaalde percepties en stereotypen bestaan. BOO wordt in een positief daglicht gesteld, met kwaliteitsvol leren, bekwame leerkrachten, moderne infrastructuur en sterke banden met banen waar veel vraag naar is. Het is het onderwijstraject dat door de Europeanen het meest wordt aanbevolen aan jongeren. Tegelijkertijd geniet het algemeen onderwijs nog steeds een hoger sociaal prestige en blijft de deelname aan beroepsonderwijs en -opleiding ongelijk verdeeld, zowel tussen de lidstaten als tussen de generaties. </text:p>
        <text:p text:style-name="P40">Het onbenutte potentieel van beroepsonderwijs en -opleiding: Sterke resultaten, verouderde percepties </text:p>
        <text:p text:style-name="P25">Europeanen hechten duidelijk waarde aan de praktische sterke punten van beroepsonderwijs en -opleiding. Twee op de drie burgers zeggen dat beroepsonderwijs en -opleiding een positief imago hebben in hun land, met meerderheden in bijna alle lidstaten. Infrastructuur en personeel worden ook goed gewaardeerd: 78 % zegt dat beroepsonderwijs en -opleiding toegang bieden tot moderne faciliteiten en 79 % dat leerkrachten en opleiders bekwaam zijn. In totaal is 73 % ervan overtuigd dat beroepsonderwijs en -opleiding kwalitatief hoogwaardig leren bieden. </text:p>
        <text:p text:style-name="P40">BOO wordt erkend als een kwaliteitsvol onderwijstraject </text:p>
        <text:p text:style-name="P25">Respondenten onderschrijven consequent de kwaliteit van het aanbod van beroepsonderwijs en -opleiding in heel Europa. Percepties van lerarencompetentie, leerkwaliteit en moderne infrastructuur dragen bij aan een breed besef dat beroepsonderwijs en -opleiding een solide educatieve basis bieden. Vroegtijdige toegang tot de arbeidsmarkt is een sterke motivatie voor veel lerenden: meer dan de helft van de Europeanen (53%) noemt de behoefte of de wens om snel geld te verdienen, de meest genoemde factor in 24 lidstaten, en meer dan de helft van de zelfstandigen heeft een BOO-kwalificatie. </text:p>
        <text:p text:style-name="P40">BOO levert vaardigheden voor goed betaalde banen waar veel vraag naar is </text:p>
        <text:p text:style-name="P25">Europeanen zijn er algemeen van overtuigd dat beroepsonderwijs en -opleiding studenten baanrelevante technische vaardigheden bieden (85 %) die leiden tot banen waar veel vraag naar is (82 %). Tweederde zegt dat deze banen goed betaald worden. Een op de vijf respondenten (21 %) noemt ook ondernemersaspiraties als reden om voor beroepsonderwijs en -opleiding te kiezen, en benadrukt de rol ervan bij het ondersteunen van zelfstandig ondernemerschap en ondernemingen. </text:p>
        <text:p text:style-name="P40">Europeanen bevelen beroepsonderwijs en -opleiding aan jongeren aan </text:p>
        <text:p text:style-name="P39">De sterke punten van beroepsonderwijs en -opleiding vertalen zich in concrete aanbevelingen. De helft van de Europeanen (50%) beveelt beroepsonderwijs en -opleiding aan bij jongeren die kiezen voor hoger secundair onderwijs, waardoor dit de meest aanbevolen optie in de hele EU is. Op tertiair niveau zou 52 % hoger beroepsonderwijs en -opleiding aanbevelen, terwijl 35 % hoger wetenschappelijk onderwijs zou aanbevelen. Er bestaat echter een generatiekloof, aangezien 25-54-jarigen aanzienlijk meer geneigd zijn algemeen secundair onderwijs aan te bevelen (53 %) dan respondenten van 55 jaar en ouder (33 %), wat wijst op een opvallende omkering van de mening over de generaties heen. </text:p>
        <text:p text:style-name="P41">Er blijft een hardnekkige beeldkloof bestaan </text:p>
        <text:p text:style-name="P39">Ondanks deze sterke punten wordt beroepsonderwijs en -opleiding geconfronteerd met een aanzienlijke perceptiekloof. Driekwart van de Europeanen zegt dat het algemeen hoger secundair onderwijs een positiever imago heeft in hun land, en meer dan acht op de tien zeggen dat goed presterende studenten systematisch worden aangemoedigd tot algemeen onderwijs. Toch zijn de meeste respondenten van mening dat algemeen onderwijs gemakkelijker te kwalificeren is dan beroepsonderwijs en -opleiding (52 % tegenover 36 %), wat wijst op een paradox in de perceptie van het publiek. De deelname aan beroepsonderwijs en -opleiding varieert sterk in de Europese Unie, van 21 % in Griekenland tot 68 % in Slovenië, wat grote structurele en culturele verschillen aan het licht brengt in de wijze waarop de lidstaten het hoger secundair onderwijs organiseren. Landen met gevestigde duale opleidingssystemen hebben uiteenlopende resultaten die eenvoudige aannames over institutionele opzet in twijfel trekken. In Duitsland (82 % positieve percepties, 63 % deelname) heeft de kwaliteit van beroepsonderwijs en -opleiding een hoog prestige en is er een sterk vertrouwen van het publiek in beroepsonderwijs en -opleiding. Het duale systeemmodel garandeert echter geen uniform positieve percepties: Nederland heeft het minst positieve algemene beeld van beroepsonderwijs en -opleiding in de EU (44 %), ondanks zijn lange traditie om werkplekleren te combineren met lesgeven in de klas. Denemarken presenteert nog een ander patroon, met een sterke perceptie van kwaliteit, maar met een opvallend hoog percentage respondenten (42%) die zeggen dat aanbevelingen afhankelijk zijn van individuele omstandigheden, wat een meer gepersonaliseerde, minder categorische benadering van de selectie van onderwijstrajecten suggereert. Deze verschillen binnen landen met een duaal stelsel illustreren dat institutionele <text:soft-page-break/>structuren alleen niet bepalend zijn voor de perceptie van het publiek en dat standpunten worden gevormd door een bredere mix van factoren, waaronder culturele attitudes, arbeidsmarktomstandigheden, communicatiepraktijken en de rol van de sociale partners. </text:p>
        <text:p text:style-name="P41">Misvattingen en genderstereotypen kunnen de aantrekkingskracht van beroepsonderwijs en -opleiding beperken </text:p>
        <text:p text:style-name="P39">De helft van de Europeanen is van mening dat de programma’s voor beroepsonderwijs en -opleiding onvoldoende aandacht lijken te besteden aan basisvaardigheden zoals geletterdheid of digitale geletterdheid, en een vergelijkbaar percentage vindt dat transversale vaardigheden zoals communicatie en kritisch denken onvoldoende worden aangepakt. De verschillen tussen respondenten met en zonder BOO-ervaring zijn klein: 53 % tegenover 48 % voor basisvaardigheden en 53 % tegenover 50 % voor transversale vaardigheden. Dit patroon duidt op een waargenomen onderliggende kloof in het curriculum voor beroepsonderwijs en -opleiding. </text:p>
        <text:p text:style-name="P39">Aangezien in de enquête beroepsonderwijs en -opleiding niet werden vergeleken met algemeen onderwijs, kunnen deze standpunten een weerspiegeling zijn van de bredere bezorgdheid over deze vaardigheden en de hogere verwachtingen die vaak aan beroepsonderwijs en -opleiding worden gesteld. Deze standpunten gaan hand in hand met sterke steun voor het aanbieden van gespecialiseerde technische vaardigheden in beroepsonderwijs en -opleiding (85 %) en hoogwaardig leren (73 %). Gendervooroordelen blijven ook een uitdaging: 55 % vindt STEM-gerelateerde beroepsonderwijs- en -opleidingsgebieden geschikter voor mannen, met grote verschillen tussen de lidstaten. Veel respondenten zijn van mening dat vrouwen die geïnteresseerd zijn in technische vakken vaak worden gekanaliseerd naar het algemeen onderwijs en dat vrouwen in STEM-gerelateerde beroepsonderwijs- en -opleidingsgebieden slechts in beperkte mate worden aangemoedigd. Ondertussen wordt gedacht dat mannen die geen hoge presteerders zijn, onder druk staan om voor beroepsonderwijs en -opleiding te kiezen. </text:p>
        <text:p text:style-name="P39">De geringe aandacht voor het prestige en de sociale status van beroepsonderwijs en -opleiding (waarvan slechts 16 % wordt genoemd als een factor in de onderwijskeuze) wijst erop dat er aanzienlijke ruimte is om het publiek bewust te maken van de waarde en de sociale bijdrage van beroepsonderwijs en -opleiding. </text:p>
        <text:p text:style-name="P41">Ondernemerschap en zelfstandig ondernemerschap in beroepsonderwijs en -opleiding </text:p>
        <text:p text:style-name="P39">Ondernemende motivaties zijn een belangrijke factor in onderwijskeuze. Een op de vijf respondenten (21 %) geeft aan dat de wens om zelfstandig te worden of een bedrijf te starten een belangrijke reden is om voor beroepsonderwijs en -opleiding te kiezen, en meer dan de helft van de zelfstandigen in de EU heeft een kwalificatie voor beroepsonderwijs en -opleiding. Deze bevindingen benadrukken de rol van beroepsonderwijs en -opleiding bij het mogelijk maken van diverse loopbaantrajecten en het ondersteunen van het Europese ondernemerslandschap. </text:p>
        <text:p text:style-name="P41">De komende strategie voor beroepsonderwijs en -opleiding biedt een tijdige kans </text:p>
        <text:p text:style-name="P39">Over het hele onderzoek komt een generatiepatroon naar voren. Jongere respondenten zijn zich doorgaans meer bewust van de belemmeringen en vooroordelen in het beroepsonderwijs dan oudere generaties. Tegelijkertijd valt dit bewustzijn samen met lagere deelnamepercentages aan beroepsonderwijs en -opleiding en sterkere voorkeuren voor academische trajecten. Personen tussen 15 en 24 jaar melden een participatiegraad van 46 % in beroepsonderwijs en -opleiding, tegenover 52-53% in de leeftijdsgroep van 25 tot 54 jaar. Deze jongste groep is meer geneigd dan oudere respondenten om algemeen voortgezet onderwijs aan te bevelen. Dit suggereert dat een hoger opleidingsniveau correleert met zowel een groter bewustzijn van de tekortkomingen van beroepsonderwijs en -opleiding als een sterkere voorkeur voor academische trajecten, een patroon met aanzienlijke implicaties voor de toekomstige aantrekkingskracht van beroepsonderwijs onder hooggekwalificeerde bevolkingsgroepen. </text:p>
        <text:p text:style-name="P39">Naast deze percepties zegt 56 % van de Europeanen dat banen die verband houden met kwalificaties op het gebied van beroepsonderwijs en -opleiding het risico lopen te worden vervangen door automatisering. Deze zorg bestaat naast de wijdverbreide erkenning dat kwalificaties voor beroepsonderwijs en -opleiding momenteel leiden tot banen waar veel vraag naar is (zoals 82% van mening is). Bredere enquête-informatie bevestigt dit: uit de speciale Eurobarometer over kunstmatige intelligentie en de toekomst van werk (2024) bleek dat 66 % van de Europeanen zijn bezorgdheid uitte over het banenverlies in de hele economie, wat suggereert dat automatiseringsangst veel verder gaat dan beroepstrajecten. </text:p>
        <text:p text:style-name="P39">De bevindingen lijken erop te wijzen dat de uitdaging voor beroepsonderwijs en -opleiding niet ligt in de prestaties of relevantie ervan, maar in de perceptie ervan. De komende strategie voor beroepsonderwijs en -opleiding biedt daarom een goede gelegenheid om het imago ervan als een eerstekeuzeoptie voor veel meer Europeanen te versterken, meer bekendheid te geven aan het hoogwaardige onderwijs en de vaardigheden die <text:soft-page-break/>het biedt, en de stereotypen en vooroordelen aan te pakken die de keuze van trajecten blijven beïnvloeden en de doelgroep beperken. </text:p>
        <text:p text:style-name="P39"/>
        <text:section text:style-name="Sect1" text:name="Section9">
          <text:h text:style-name="P18" text:outline-level="1"><text:bookmark-start text:name="__RefHeading___Toc303049_2832584591"/>Opmerkingen<text:bookmark-end text:name="__RefHeading___Toc303049_2832584591"/></text:h>
          <text:p text:style-name="P39"/>
        </text:section>
        <text:p text:style-name="P43">(Pierre Dieumegard)</text:p>
        <text:p text:style-name="P44"><text:span text:style-name="T54">(IV 1) De kleuren worden omgekeerd tussen het algemene cirkeldiagram en het staafdiagram per land. </text:span>Het is jammer dat er in het verslag geen consistente grafische conventies worden gehanteerd. </text:p>
        <text:p text:style-name="P43"/>
        <text:p text:style-name="P44"><text:span text:style-name="T54">Zoals vaak het geval is, zijn de verschillen tussen landen groter dan de verschillen tussen sociale groepen (geslacht, leeftijd, opleidingsniveau, enz.). Men vindt in dit verslag vaak zinnen als “Verschillen naar geslacht zijn verwaarloosbaar” of “Er zijn geen verschillen in perceptie naar geslacht”. </text:span>Het is de moeite waard om deze gelijkenis in de reacties tussen mannen en vrouwen te benadrukken. </text:p>
        <text:p text:style-name="P43"/>
        <text:h text:style-name="P7" text:outline-level="1"/>
        <text:h text:style-name="P7" text:outline-level="1"><text:bookmark-start text:name="__RefHeading___Toc215600_2930363814"/>Technische specificaties<text:bookmark-end text:name="__RefHeading___Toc215600_2930363814"/></text:h>
        <text:p text:style-name="P39">Tussen 6 en 30 november 2025 heeft Verian Belgium, op verzoek van de Europese Commissie, directoraat-generaal Communicatie, eenheid “Public Opinion &amp; Citizen Engagement”, de Eurobarometer-enquête in golf 104.2 uitgevoerd. </text:p>
        <text:p text:style-name="P39"/>
        <text:p text:style-name="P39">Wave 104.2 bestrijkt de bevolking van de respectieve nationaliteiten van de lidstaten van de Europese Unie, woonachtig in elk van de 27 lidstaten en 15 jaar en ouder. </text:p>
        <text:p text:style-name="P39">Het basissteekproefontwerp dat in alle landen wordt toegepast, is een gestratificeerde meertraps, willekeurige (waarschijnlijkheids)steekproef. In elk land wordt het steekproefkader eerst gestratificeerd per NUTS-regio en binnen elke regio door een maat voor stedelijkheid (DEGURBA). Het aantal geselecteerde steekproefpunten in elk stratum weerspiegelt de stratumpopulatie 15+. In de tweede fase werden vanuit elk stratum bemonsteringspunten getrokken met een waarschijnlijkheid die evenredig was met hun populatiegrootte van 0+. De steekproeven vertegenwoordigen dus het gehele grondgebied van de onderzochte landen volgens Eurostat NUTS II (of gelijkwaardig) en volgens de verdeling van de ingezeten bevolking van de respectieve nationaliteiten in termen van grootstedelijke, stedelijke en plattelandsgebieden.<text:note text:id="ftn61" text:note-class="footnote"><text:note-citation>61</text:note-citation><text:note-body><text:p text:style-name="Footnote"><text:span text:style-name="T55">Classificatie van stedelijke plattelandsgebieden op basis van DEGURBA (</text:span><text:a xlink:type="simple" xlink:href="https://ec.europa.eu/eurostat/web/degree-of-urbanisation/background" text:style-name="Internet_20_link" text:visited-style-name="Visited_20_Internet_20_Link"><text:span text:style-name="T55">https://ec.europa.eu/eurostat/web/degree-of-urbanisation/background)</text:span></text:a><text:span text:style-name="T55"> </text:span></text:p></text:note-body></text:note> </text:p>
        <text:p text:style-name="P39">In elk van de geselecteerde bemonsteringspunten werd willekeurig een begincoördinaat getrokken en een omgekeerde geocoderingstool gebruikt om het dichtstbijzijnde adres bij de coördinaat te identificeren. Dit adres was het startadres voor de random walk. Verdere adressen (elk N-adres) werden geselecteerd door standaard "willekeurige route" -procedures, van het oorspronkelijke adres. In elk huishouden werd de respondent willekeurig getrokken. De benadering van de willekeurige selectie was afhankelijk van de grootte van het huishouden. Bij wijze van voorbeeld voor huishoudens met twee 15+ leden werd het script gebruikt om ofwel de informant (persoon die de screeningsvragenlijst beantwoordt) ofwel het andere in aanmerking komende lid van het huishouden te selecteren. Voor huishoudens met drie 15+ leden werd het script gebruikt om ofwel de informant (1/3 van de tijd) ofwel de twee andere in aanmerking komende leden in het huishouden (2/3 van de tijd) te selecteren. Waar de twee andere leden werden geselecteerd, werd de interviewer vervolgens verteld om te vragen naar de jongste of oudste. Het script zou willekeurig de selectie toewijzen aan de jongste of oudste met gelijke waarschijnlijkheid. Dit proces gaat door voor vier 15+ leden van het huishouden – willekeurig vragend naar de jongste, de tweede jongste en de oudste. Voor huishoudens met vijf 15+ leden gaan we terug naar de laatste verjaardagsregel. </text:p>
        <text:p text:style-name="P39">Als er geen contact werd gemaakt met iemand in het huishouden, of als de geselecteerde respondent niet beschikbaar was (druk), bezocht de interviewer hetzelfde huishouden maximaal drie keer (vier contactpogingen in totaal). Interviewers geven nooit aan dat de enquête vooraf namens de Europese Commissie wordt uitgevoerd; zij kunnen deze informatie op verzoek verstrekken zodra de enquête is voltooid. </text:p>
        <text:p text:style-name="P39">De aanwervingsfase was iets anders in Nederland, Finland en Zweden. In de twee laatstgenoemde landen werd binnen elk bemonsteringspunt een steekproef van adressen geselecteerd uit het adres- of bevolkingsregister (in Finland wordt niet op alle bemonsteringspunten een selectie gemaakt, maar in sommige landen zullen de responspercentages naar verwachting verbeteren). De selectie van adressen gebeurde op een willekeurige manier. Huishoudens werden vervolgens telefonisch gecontacteerd en aangeworven om deel te nemen aan de enquête. In Nederland wordt gebruik gemaakt van een dual frame RDD sample (mobiele en vaste nummers) omdat er geen uitgebreid bevolkingsregister met telefoonnummers beschikbaar is. De selectie van getallen op beide frames gebeurt op een willekeurige manier waarbij elk getal een gelijke kans op selectie krijgt. In tegenstelling tot Zweden en Finland is het monster niet geclusterd. </text:p>
        <text:p text:style-name="P34"/>
      </text:section>
      <text:p text:style-name="P45">(instellingen)</text:p>
      <text:p text:style-name="P45"><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Responspercentages <text:bookmark-end text:name="__RefHeading___Toc215602_2930363814"/></text:h>
        <text:p text:style-name="P45">Voor elk land wordt een vergelijking gemaakt tussen het reagerende monster en het universum (d.w.z. de totale bevolking in het land). Gewichten worden gebruikt om het reagerende monster aan te passen aan het universum op geslacht naar leeftijd, regio en mate van verstedelijking. Voor Europese ramingen (d.w.z. het EU-gemiddelde) worden de gewichten per land aangepast en naar boven of naar beneden gewogen om rekening te houden met hun 15+-bevolking als percentage van de 15+-bevolking van de EU. </text:p>
        <text:p text:style-name="P45"/>
        <text:p text:style-name="P45">De responspercentages worden berekend door het totale aantal volledige interviews te delen door het aantal van alle bezochte adressen, met uitzondering van adressen die niet in aanmerking komen, maar met inbegrip van adressen waarvoor de subsidiabiliteit onbekend is. Voor ronde 104,2 van de Eurobarometer-enquête zijn de responspercentages voor de EU27-landen, berekend door Verian Belgium, als volgt: </text:p>
        <text:p text:style-name="P45"/>
        <text:p text:style-name="P46"/>
        <table:table table:name="Tableau33" table:style-name="Tableau33">
          <table:table-column table:style-name="Tableau33.A" table:number-columns-repeated="3"/>
          <table:table-row table:style-name="Tableau33.1">
            <table:table-cell table:style-name="Tableau33.A1" office:value-type="string">
              <text:p text:style-name="P68"/>
            </table:table-cell>
            <table:table-cell table:style-name="Tableau33.A1" office:value-type="string">
              <text:p text:style-name="P72">Landen</text:p>
            </table:table-cell>
            <table:table-cell table:style-name="Tableau33.A1" office:value-type="string">
              <text:p text:style-name="P72">CAPI RESPONSE PRIJZEN</text:p>
            </table:table-cell>
          </table:table-row>
          <table:table-row table:style-name="Tableau33.1">
            <table:table-cell table:style-name="Tableau33.A1" office:value-type="string">
              <text:p text:style-name="P72">BE</text:p>
            </table:table-cell>
            <table:table-cell table:style-name="Tableau33.A1" office:value-type="string">
              <text:p text:style-name="P72">België </text:p>
            </table:table-cell>
            <table:table-cell table:style-name="Tableau33.A1" office:value-type="string">
              <text:p text:style-name="P72">53.9%</text:p>
            </table:table-cell>
          </table:table-row>
          <table:table-row table:style-name="Tableau33.1">
            <table:table-cell table:style-name="Tableau33.A1" office:value-type="string">
              <text:p text:style-name="P72">BG</text:p>
            </table:table-cell>
            <table:table-cell table:style-name="Tableau33.A1" office:value-type="string">
              <text:p text:style-name="P72">Bulgarije </text:p>
            </table:table-cell>
            <table:table-cell table:style-name="Tableau33.A1" office:value-type="string">
              <text:p text:style-name="P72">43.7%</text:p>
            </table:table-cell>
          </table:table-row>
          <table:table-row table:style-name="Tableau33.1">
            <table:table-cell table:style-name="Tableau33.A1" office:value-type="string">
              <text:p text:style-name="P72">CZ</text:p>
            </table:table-cell>
            <table:table-cell table:style-name="Tableau33.A1" office:value-type="string">
              <text:p text:style-name="P72">Tsjechië </text:p>
            </table:table-cell>
            <table:table-cell table:style-name="Tableau33.A1" office:value-type="string">
              <text:p text:style-name="P72">63.0%</text:p>
            </table:table-cell>
          </table:table-row>
          <table:table-row table:style-name="Tableau33.1">
            <table:table-cell table:style-name="Tableau33.A1" office:value-type="string">
              <text:p text:style-name="P72">DK</text:p>
            </table:table-cell>
            <table:table-cell table:style-name="Tableau33.A1" office:value-type="string">
              <text:p text:style-name="P72">Denemarken </text:p>
            </table:table-cell>
            <table:table-cell table:style-name="Tableau33.A1" office:value-type="string">
              <text:p text:style-name="P72">52.1%</text:p>
            </table:table-cell>
          </table:table-row>
          <table:table-row table:style-name="Tableau33.1">
            <table:table-cell table:style-name="Tableau33.A1" office:value-type="string">
              <text:p text:style-name="P72">DE</text:p>
            </table:table-cell>
            <table:table-cell table:style-name="Tableau33.A1" office:value-type="string">
              <text:p text:style-name="P72">Duitsland </text:p>
            </table:table-cell>
            <table:table-cell table:style-name="Tableau33.A1" office:value-type="string">
              <text:p text:style-name="P72">31.8%</text:p>
            </table:table-cell>
          </table:table-row>
          <table:table-row table:style-name="Tableau33.1">
            <table:table-cell table:style-name="Tableau33.A1" office:value-type="string">
              <text:p text:style-name="P72">EE</text:p>
            </table:table-cell>
            <table:table-cell table:style-name="Tableau33.A1" office:value-type="string">
              <text:p text:style-name="P72">Estland </text:p>
            </table:table-cell>
            <table:table-cell table:style-name="Tableau33.A1" office:value-type="string">
              <text:p text:style-name="P72">57.0%</text:p>
            </table:table-cell>
          </table:table-row>
          <table:table-row table:style-name="Tableau33.1">
            <table:table-cell table:style-name="Tableau33.A1" office:value-type="string">
              <text:p text:style-name="P72">IE</text:p>
            </table:table-cell>
            <table:table-cell table:style-name="Tableau33.A1" office:value-type="string">
              <text:p text:style-name="P72">Ierland </text:p>
            </table:table-cell>
            <table:table-cell table:style-name="Tableau33.A1" office:value-type="string">
              <text:p text:style-name="P72">56.9%</text:p>
            </table:table-cell>
          </table:table-row>
          <table:table-row table:style-name="Tableau33.1">
            <table:table-cell table:style-name="Tableau33.A1" office:value-type="string">
              <text:p text:style-name="P72">EL</text:p>
            </table:table-cell>
            <table:table-cell table:style-name="Tableau33.A1" office:value-type="string">
              <text:p text:style-name="P72">Griekenland </text:p>
            </table:table-cell>
            <table:table-cell table:style-name="Tableau33.A1" office:value-type="string">
              <text:p text:style-name="P72">32.9%</text:p>
            </table:table-cell>
          </table:table-row>
          <table:table-row table:style-name="Tableau33.1">
            <table:table-cell table:style-name="Tableau33.A1" office:value-type="string">
              <text:p text:style-name="P72">ES</text:p>
            </table:table-cell>
            <table:table-cell table:style-name="Tableau33.A1" office:value-type="string">
              <text:p text:style-name="P72">Spanje </text:p>
            </table:table-cell>
            <table:table-cell table:style-name="Tableau33.A1" office:value-type="string">
              <text:p text:style-name="P72">36.3%</text:p>
            </table:table-cell>
          </table:table-row>
          <table:table-row table:style-name="Tableau33.1">
            <table:table-cell table:style-name="Tableau33.A1" office:value-type="string">
              <text:p text:style-name="P72">FR</text:p>
            </table:table-cell>
            <table:table-cell table:style-name="Tableau33.A1" office:value-type="string">
              <text:p text:style-name="P72">Frankrijk </text:p>
            </table:table-cell>
            <table:table-cell table:style-name="Tableau33.A1" office:value-type="string">
              <text:p text:style-name="P72">37.7%</text:p>
            </table:table-cell>
          </table:table-row>
          <table:table-row table:style-name="Tableau33.1">
            <table:table-cell table:style-name="Tableau33.A1" office:value-type="string">
              <text:p text:style-name="P72">HR</text:p>
            </table:table-cell>
            <table:table-cell table:style-name="Tableau33.A1" office:value-type="string">
              <text:p text:style-name="P72">Kroatië </text:p>
            </table:table-cell>
            <table:table-cell table:style-name="Tableau33.A1" office:value-type="string">
              <text:p text:style-name="P72">47.0%</text:p>
            </table:table-cell>
          </table:table-row>
          <table:table-row table:style-name="Tableau33.1">
            <table:table-cell table:style-name="Tableau33.A1" office:value-type="string">
              <text:p text:style-name="P72">IT</text:p>
            </table:table-cell>
            <table:table-cell table:style-name="Tableau33.A1" office:value-type="string">
              <text:p text:style-name="P72">Italië </text:p>
            </table:table-cell>
            <table:table-cell table:style-name="Tableau33.A1" office:value-type="string">
              <text:p text:style-name="P72">31.2%</text:p>
            </table:table-cell>
          </table:table-row>
          <table:table-row table:style-name="Tableau33.1">
            <table:table-cell table:style-name="Tableau33.A1" office:value-type="string">
              <text:p text:style-name="P72">CY</text:p>
            </table:table-cell>
            <table:table-cell table:style-name="Tableau33.A1" office:value-type="string">
              <text:p text:style-name="P72">Rep. van Cyprus</text:p>
            </table:table-cell>
            <table:table-cell table:style-name="Tableau33.A1" office:value-type="string">
              <text:p text:style-name="P72">77.4%</text:p>
            </table:table-cell>
          </table:table-row>
          <table:table-row table:style-name="Tableau33.1">
            <table:table-cell table:style-name="Tableau33.A1" office:value-type="string">
              <text:p text:style-name="P72">LV</text:p>
            </table:table-cell>
            <table:table-cell table:style-name="Tableau33.A1" office:value-type="string">
              <text:p text:style-name="P72">Letland </text:p>
            </table:table-cell>
            <table:table-cell table:style-name="Tableau33.A1" office:value-type="string">
              <text:p text:style-name="P72">63.5%</text:p>
            </table:table-cell>
          </table:table-row>
          <table:table-row table:style-name="Tableau33.1">
            <table:table-cell table:style-name="Tableau33.A1" office:value-type="string">
              <text:p text:style-name="P72">LT</text:p>
            </table:table-cell>
            <table:table-cell table:style-name="Tableau33.A1" office:value-type="string">
              <text:p text:style-name="P72">Litouwen </text:p>
            </table:table-cell>
            <table:table-cell table:style-name="Tableau33.A1" office:value-type="string">
              <text:p text:style-name="P72">45.2%</text:p>
            </table:table-cell>
          </table:table-row>
          <table:table-row table:style-name="Tableau33.1">
            <table:table-cell table:style-name="Tableau33.A1" office:value-type="string">
              <text:p text:style-name="P72">LU</text:p>
            </table:table-cell>
            <table:table-cell table:style-name="Tableau33.A1" office:value-type="string">
              <text:p text:style-name="P72">Luxemburg </text:p>
            </table:table-cell>
            <table:table-cell table:style-name="Tableau33.A1" office:value-type="string">
              <text:p text:style-name="P72">26.4%</text:p>
            </table:table-cell>
          </table:table-row>
          <table:table-row table:style-name="Tableau33.1">
            <table:table-cell table:style-name="Tableau33.A1" office:value-type="string">
              <text:p text:style-name="P72">HU</text:p>
            </table:table-cell>
            <table:table-cell table:style-name="Tableau33.A1" office:value-type="string">
              <text:p text:style-name="P72">Hongarije </text:p>
            </table:table-cell>
            <table:table-cell table:style-name="Tableau33.A1" office:value-type="string">
              <text:p text:style-name="P72">65.4%</text:p>
            </table:table-cell>
          </table:table-row>
          <table:table-row table:style-name="Tableau33.1">
            <table:table-cell table:style-name="Tableau33.A1" office:value-type="string">
              <text:p text:style-name="P72">MT</text:p>
            </table:table-cell>
            <table:table-cell table:style-name="Tableau33.A1" office:value-type="string">
              <text:p text:style-name="P72">Malta </text:p>
            </table:table-cell>
            <table:table-cell table:style-name="Tableau33.A1" office:value-type="string">
              <text:p text:style-name="P72">86.6%</text:p>
            </table:table-cell>
          </table:table-row>
          <table:table-row table:style-name="Tableau33.1">
            <table:table-cell table:style-name="Tableau33.A1" office:value-type="string">
              <text:p text:style-name="P72">NL</text:p>
            </table:table-cell>
            <table:table-cell table:style-name="Tableau33.A1" office:value-type="string">
              <text:p text:style-name="P72">Nederland </text:p>
            </table:table-cell>
            <table:table-cell table:style-name="Tableau33.A1" office:value-type="string">
              <text:p text:style-name="P72">89.9%</text:p>
            </table:table-cell>
          </table:table-row>
          <table:table-row table:style-name="Tableau33.1">
            <table:table-cell table:style-name="Tableau33.A1" office:value-type="string">
              <text:p text:style-name="P72">AT</text:p>
            </table:table-cell>
            <table:table-cell table:style-name="Tableau33.A1" office:value-type="string">
              <text:p text:style-name="P72">Oostenrijk </text:p>
            </table:table-cell>
            <table:table-cell table:style-name="Tableau33.A1" office:value-type="string">
              <text:p text:style-name="P72">45.8%</text:p>
            </table:table-cell>
          </table:table-row>
          <table:table-row table:style-name="Tableau33.1">
            <table:table-cell table:style-name="Tableau33.A1" office:value-type="string">
              <text:p text:style-name="P72">PL</text:p>
            </table:table-cell>
            <table:table-cell table:style-name="Tableau33.A1" office:value-type="string">
              <text:p text:style-name="P72">Polen </text:p>
            </table:table-cell>
            <table:table-cell table:style-name="Tableau33.A1" office:value-type="string">
              <text:p text:style-name="P72">50.1%</text:p>
            </table:table-cell>
          </table:table-row>
          <table:table-row table:style-name="Tableau33.1">
            <table:table-cell table:style-name="Tableau33.A1" office:value-type="string">
              <text:p text:style-name="P72">PT</text:p>
            </table:table-cell>
            <table:table-cell table:style-name="Tableau33.A1" office:value-type="string">
              <text:p text:style-name="P72">Portugal </text:p>
            </table:table-cell>
            <table:table-cell table:style-name="Tableau33.A1" office:value-type="string">
              <text:p text:style-name="P72">48.7%</text:p>
            </table:table-cell>
          </table:table-row>
          <table:table-row table:style-name="Tableau33.1">
            <table:table-cell table:style-name="Tableau33.A1" office:value-type="string">
              <text:p text:style-name="P72">RO</text:p>
            </table:table-cell>
            <table:table-cell table:style-name="Tableau33.A1" office:value-type="string">
              <text:p text:style-name="P72">Roemenië </text:p>
            </table:table-cell>
            <table:table-cell table:style-name="Tableau33.A1" office:value-type="string">
              <text:p text:style-name="P72">49.0%</text:p>
            </table:table-cell>
          </table:table-row>
          <table:table-row table:style-name="Tableau33.1">
            <table:table-cell table:style-name="Tableau33.A1" office:value-type="string">
              <text:p text:style-name="P72">SI</text:p>
            </table:table-cell>
            <table:table-cell table:style-name="Tableau33.A1" office:value-type="string">
              <text:p text:style-name="P72">Slovenië </text:p>
            </table:table-cell>
            <table:table-cell table:style-name="Tableau33.A1" office:value-type="string">
              <text:p text:style-name="P72">49.3%</text:p>
            </table:table-cell>
          </table:table-row>
          <table:table-row table:style-name="Tableau33.1">
            <table:table-cell table:style-name="Tableau33.A1" office:value-type="string">
              <text:p text:style-name="P72">SK</text:p>
            </table:table-cell>
            <table:table-cell table:style-name="Tableau33.A1" office:value-type="string">
              <text:p text:style-name="P72">Slowakije </text:p>
            </table:table-cell>
            <table:table-cell table:style-name="Tableau33.A1" office:value-type="string">
              <text:p text:style-name="P72">51.6%</text:p>
            </table:table-cell>
          </table:table-row>
          <table:table-row table:style-name="Tableau33.1">
            <table:table-cell table:style-name="Tableau33.A1" office:value-type="string">
              <text:p text:style-name="P72">FI</text:p>
            </table:table-cell>
            <table:table-cell table:style-name="Tableau33.A1" office:value-type="string">
              <text:p text:style-name="P72">Finland </text:p>
            </table:table-cell>
            <table:table-cell table:style-name="Tableau33.A1" office:value-type="string">
              <text:p text:style-name="P72">31.7%</text:p>
            </table:table-cell>
          </table:table-row>
          <table:table-row table:style-name="Tableau33.1">
            <table:table-cell table:style-name="Tableau33.A1" office:value-type="string">
              <text:p text:style-name="P72">SE</text:p>
            </table:table-cell>
            <table:table-cell table:style-name="Tableau33.A1" office:value-type="string">
              <text:p text:style-name="P72">Zweden </text:p>
            </table:table-cell>
            <table:table-cell table:style-name="Tableau33.A1" office:value-type="string">
              <text:p text:style-name="P72">80.8%</text:p>
            </table:table-cell>
          </table:table-row>
          <table:table-row table:style-name="Tableau33.1">
            <table:table-cell table:style-name="Tableau33.A1" office:value-type="string">
              <text:p text:style-name="P68"/>
            </table:table-cell>
            <table:table-cell table:style-name="Tableau33.A1" office:value-type="string">
              <text:p text:style-name="P68"/>
            </table:table-cell>
            <table:table-cell table:style-name="Tableau33.A1" office:value-type="string">
              <text:p text:style-name="P68"/>
            </table:table-cell>
          </table:table-row>
          <table:table-row table:style-name="Tableau33.1">
            <table:table-cell table:style-name="Tableau33.A1" table:number-columns-spanned="3" office:value-type="string">
              <text:p text:style-name="P72">CAPI: Computerondersteund persoonlijk interviewen</text:p>
            </table:table-cell>
            <table:covered-table-cell/>
            <table:covered-table-cell/>
          </table:table-row>
        </table:table>
        <text:p text:style-name="P45"/>
        <text:h text:style-name="P19" text:outline-level="2"><text:bookmark-start text:name="__RefHeading___Toc215604_2930363814"/>Gespreksmodus per land <text:bookmark-end text:name="__RefHeading___Toc215604_2930363814"/></text:h>
        <text:p text:style-name="P45">Interviews werden uitgevoerd door middel van persoonlijke interviews, hetzij fysiek bij mensen thuis, hetzij door middel van video-interactie op afstand in de juiste nationale taal. Interviews met video-interactie op afstand (“online face-to-face” of CAVI, Computer Assisted Video Interviewing, werden alleen uitgevoerd in de Republiek Cyprus, Denemarken, Malta, Nederland, Finland en Zweden).</text:p>
        <text:p text:style-name="P45"/>
        <text:p text:style-name="P46"/>
        <text:p text:style-name="P45"/>
        <text:p text:style-name="P45"><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Foutmarges <text:bookmark-end text:name="__RefHeading___Toc215606_2930363814"/></text:h>
        <text:p text:style-name="P45"><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8"/></table:table-cell><table:table-cell table:style-name="Tableau34.A1" table:number-columns-spanned="10" office:value-type="string"><text:p text:style-name="P69">Statistische marges als gevolg van het steekproefproce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A1" table:number-columns-spanned="10" office:value-type="string"><text:p text:style-name="P70">(bij een betrouwbaarheidsniveau van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table:number-columns-spanned="6" office:value-type="string"><text:p text:style-name="P72">de diverse steekproefgrootten zijn in rijen </text:p></table:table-cell><table:covered-table-cell/><table:covered-table-cell/><table:covered-table-cell/><table:covered-table-cell/><table:covered-table-cell/><table:table-cell table:style-name="Tableau34.A1" table:number-columns-spanned="6" office:value-type="string"><text:p text:style-name="P74">diverse waargenomen resultaten staan in kolommen</text:p></table:table-cell><table:covered-table-cell/><table:covered-table-cell/><table:covered-table-cell/><table:covered-table-cell/><table:covered-table-cell/></table:table-row><table:table-row table:style-name="Tableau34.1"><table:table-cell table:style-name="Tableau34.A1" office:value-type="string"><text:p text:style-name="P80"/></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74">N=50 </text:p></table:table-cell><table:table-cell table:style-name="Tableau34.B6" office:value-type="float" office:value="6"><text:p text:style-name="P70">6,0</text:p></table:table-cell><table:table-cell table:style-name="Tableau34.B6" office:value-type="float" office:value="8.3"><text:p text:style-name="P70">8,3</text:p></table:table-cell><table:table-cell table:style-name="Tableau34.B6" office:value-type="float" office:value="9.9"><text:p text:style-name="P70">9,9</text:p></table:table-cell><table:table-cell table:style-name="Tableau34.B6" office:value-type="float" office:value="11.1"><text:p text:style-name="P70">11,1</text:p></table:table-cell><table:table-cell table:style-name="Tableau34.B6" office:value-type="float" office:value="12"><text:p text:style-name="P70">12,0</text:p></table:table-cell><table:table-cell table:style-name="Tableau34.B6" office:value-type="float" office:value="12.7"><text:p text:style-name="P70">12,7</text:p></table:table-cell><table:table-cell table:style-name="Tableau34.B6" office:value-type="float" office:value="13.2"><text:p text:style-name="P70">13,2</text:p></table:table-cell><table:table-cell table:style-name="Tableau34.B6" office:value-type="float" office:value="13.6"><text:p text:style-name="P70">13,6</text:p></table:table-cell><table:table-cell table:style-name="Tableau34.B6" office:value-type="float" office:value="13.8"><text:p text:style-name="P70">13,8</text:p></table:table-cell><table:table-cell table:style-name="Tableau34.B6" office:value-type="float" office:value="13.9"><text:p text:style-name="P70">13,9</text:p></table:table-cell><table:table-cell table:style-name="Tableau34.A1" office:value-type="string"><text:p text:style-name="P72">N=50</text:p></table:table-cell></table:table-row><table:table-row table:style-name="Tableau34.1"><table:table-cell table:style-name="Tableau34.A1" office:value-type="string"><text:p text:style-name="P74">N=500 </text:p></table:table-cell><table:table-cell table:style-name="Tableau34.B6" office:value-type="float" office:value="1.9"><text:p text:style-name="P70">1,9</text:p></table:table-cell><table:table-cell table:style-name="Tableau34.B6" office:value-type="float" office:value="2.6"><text:p text:style-name="P70">2,6</text:p></table:table-cell><table:table-cell table:style-name="Tableau34.B6" office:value-type="float" office:value="3.1"><text:p text:style-name="P70">3,1</text:p></table:table-cell><table:table-cell table:style-name="Tableau34.B6" office:value-type="float" office:value="3.5"><text:p text:style-name="P70">3,5</text:p></table:table-cell><table:table-cell table:style-name="Tableau34.B6" office:value-type="float" office:value="3.8"><text:p text:style-name="P70">3,8</text:p></table:table-cell><table:table-cell table:style-name="Tableau34.B6" office:value-type="float" office:value="4"><text:p text:style-name="P70">4,0</text:p></table:table-cell><table:table-cell table:style-name="Tableau34.B6" office:value-type="float" office:value="4.2"><text:p text:style-name="P70">4,2</text:p></table:table-cell><table:table-cell table:style-name="Tableau34.B6" office:value-type="float" office:value="4.3"><text:p text:style-name="P70">4,3</text:p></table:table-cell><table:table-cell table:style-name="Tableau34.B6" office:value-type="float" office:value="4.4"><text:p text:style-name="P70">4,4</text:p></table:table-cell><table:table-cell table:style-name="Tableau34.B6" office:value-type="float" office:value="4.4"><text:p text:style-name="P70">4,4</text:p></table:table-cell><table:table-cell table:style-name="Tableau34.A1" office:value-type="string"><text:p text:style-name="P72">N=500</text:p></table:table-cell></table:table-row><table:table-row table:style-name="Tableau34.1"><table:table-cell table:style-name="Tableau34.A1" office:value-type="string"><text:p text:style-name="P76">N=1000 </text:p></table:table-cell><table:table-cell table:style-name="Tableau34.B6" office:value-type="float" office:value="1.4"><text:p text:style-name="P77">1,4</text:p></table:table-cell><table:table-cell table:style-name="Tableau34.B6" office:value-type="float" office:value="1.9"><text:p text:style-name="P77">1,9</text:p></table:table-cell><table:table-cell table:style-name="Tableau34.B6" office:value-type="float" office:value="2.2"><text:p text:style-name="P77">2,2</text:p></table:table-cell><table:table-cell table:style-name="Tableau34.B6" office:value-type="float" office:value="2.5"><text:p text:style-name="P77">2,5</text:p></table:table-cell><table:table-cell table:style-name="Tableau34.B6" office:value-type="float" office:value="2.7"><text:p text:style-name="P77">2,7</text:p></table:table-cell><table:table-cell table:style-name="Tableau34.B6" office:value-type="float" office:value="2.8"><text:p text:style-name="P77">2,8</text:p></table:table-cell><table:table-cell table:style-name="Tableau34.B6" office:value-type="float" office:value="3"><text:p text:style-name="P77">3,0</text:p></table:table-cell><table:table-cell table:style-name="Tableau34.B6" office:value-type="float" office:value="3"><text:p text:style-name="P77">3,0</text:p></table:table-cell><table:table-cell table:style-name="Tableau34.B6" office:value-type="float" office:value="3.1"><text:p text:style-name="P77">3,1</text:p></table:table-cell><table:table-cell table:style-name="Tableau34.B6" office:value-type="float" office:value="3.1"><text:p text:style-name="P77">3,1</text:p></table:table-cell><table:table-cell table:style-name="Tableau34.A1" office:value-type="string"><text:p text:style-name="P78">N=1000</text:p></table:table-cell></table:table-row><table:table-row table:style-name="Tableau34.1"><table:table-cell table:style-name="Tableau34.A1" office:value-type="string"><text:p text:style-name="P74">N=1500 </text:p></table:table-cell><table:table-cell table:style-name="Tableau34.B6" office:value-type="float" office:value="1.1"><text:p text:style-name="P70">1,1</text:p></table:table-cell><table:table-cell table:style-name="Tableau34.B6" office:value-type="float" office:value="1.5"><text:p text:style-name="P70">1,5</text:p></table:table-cell><table:table-cell table:style-name="Tableau34.B6" office:value-type="float" office:value="1.8"><text:p text:style-name="P70">1,8</text:p></table:table-cell><table:table-cell table:style-name="Tableau34.B6" office:value-type="float" office:value="2"><text:p text:style-name="P70">2,0</text:p></table:table-cell><table:table-cell table:style-name="Tableau34.B6" office:value-type="float" office:value="2.2"><text:p text:style-name="P70">2,2</text:p></table:table-cell><table:table-cell table:style-name="Tableau34.B6" office:value-type="float" office:value="2.3"><text:p text:style-name="P70">2,3</text:p></table:table-cell><table:table-cell table:style-name="Tableau34.B6" office:value-type="float" office:value="2.4"><text:p text:style-name="P70">2,4</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A1" office:value-type="string"><text:p text:style-name="P72">N=1500</text:p></table:table-cell></table:table-row><table:table-row table:style-name="Tableau34.1"><table:table-cell table:style-name="Tableau34.A1" office:value-type="string"><text:p text:style-name="P74">N=2000 </text:p></table:table-cell><table:table-cell table:style-name="Tableau34.B6" office:value-type="float" office:value="1"><text:p text:style-name="P70">1,0</text:p></table:table-cell><table:table-cell table:style-name="Tableau34.B6" office:value-type="float" office:value="1.3"><text:p text:style-name="P70">1,3</text:p></table:table-cell><table:table-cell table:style-name="Tableau34.B6" office:value-type="float" office:value="1.6"><text:p text:style-name="P70">1,6</text:p></table:table-cell><table:table-cell table:style-name="Tableau34.B6" office:value-type="float" office:value="1.8"><text:p text:style-name="P70">1,8</text:p></table:table-cell><table:table-cell table:style-name="Tableau34.B6" office:value-type="float" office:value="1.9"><text:p text:style-name="P70">1,9</text:p></table:table-cell><table:table-cell table:style-name="Tableau34.B6" office:value-type="float" office:value="2"><text:p text:style-name="P70">2,0</text:p></table:table-cell><table:table-cell table:style-name="Tableau34.B6" office:value-type="float" office:value="2.1"><text:p text:style-name="P70">2,1</text:p></table:table-cell><table:table-cell table:style-name="Tableau34.B6" office:value-type="float" office:value="2.1"><text:p text:style-name="P70">2,1</text:p></table:table-cell><table:table-cell table:style-name="Tableau34.B6" office:value-type="float" office:value="2.2"><text:p text:style-name="P70">2,2</text:p></table:table-cell><table:table-cell table:style-name="Tableau34.B6" office:value-type="float" office:value="2.2"><text:p text:style-name="P70">2,2</text:p></table:table-cell><table:table-cell table:style-name="Tableau34.A1" office:value-type="string"><text:p text:style-name="P72">N=2000</text:p></table:table-cell></table:table-row><table:table-row table:style-name="Tableau34.1"><table:table-cell table:style-name="Tableau34.A1" office:value-type="string"><text:p text:style-name="P74">N=3000 </text:p></table:table-cell><table:table-cell table:style-name="Tableau34.B6" office:value-type="float" office:value="0.8"><text:p text:style-name="P70">0,8</text:p></table:table-cell><table:table-cell table:style-name="Tableau34.B6" office:value-type="float" office:value="1.1"><text:p text:style-name="P70">1,1</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6"><text:p text:style-name="P70">1,6</text:p></table:table-cell><table:table-cell table:style-name="Tableau34.B6" office:value-type="float" office:value="1.7"><text:p text:style-name="P70">1,7</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A1" office:value-type="string"><text:p text:style-name="P72">N=3000</text:p></table:table-cell></table:table-row><table:table-row table:style-name="Tableau34.1"><table:table-cell table:style-name="Tableau34.A1" office:value-type="string"><text:p text:style-name="P74">N=4000 </text:p></table:table-cell><table:table-cell table:style-name="Tableau34.B6" office:value-type="float" office:value="0.7"><text:p text:style-name="P70">0,7</text:p></table:table-cell><table:table-cell table:style-name="Tableau34.B6" office:value-type="float" office:value="0.9"><text:p text:style-name="P70">0,9</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A1" office:value-type="string"><text:p text:style-name="P72">N=4000</text:p></table:table-cell></table:table-row><table:table-row table:style-name="Tableau34.1"><table:table-cell table:style-name="Tableau34.A1" office:value-type="string"><text:p text:style-name="P74">N=5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A1" office:value-type="string"><text:p text:style-name="P72">N=5000</text:p></table:table-cell></table:table-row><table:table-row table:style-name="Tableau34.1"><table:table-cell table:style-name="Tableau34.A1" office:value-type="string"><text:p text:style-name="P74">N=6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A1" office:value-type="string"><text:p text:style-name="P72">N=6000</text:p></table:table-cell></table:table-row><table:table-row table:style-name="Tableau34.1"><table:table-cell table:style-name="Tableau34.A1" office:value-type="string"><text:p text:style-name="P74">N=7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A1" office:value-type="string"><text:p text:style-name="P72">N=7000</text:p></table:table-cell></table:table-row><table:table-row table:style-name="Tableau34.1"><table:table-cell table:style-name="Tableau34.A1" office:value-type="string"><text:p text:style-name="P74">N=75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7500</text:p></table:table-cell></table:table-row><table:table-row table:style-name="Tableau34.1"><table:table-cell table:style-name="Tableau34.A1" office:value-type="string"><text:p text:style-name="P74">N=8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8000</text:p></table:table-cell></table:table-row><table:table-row table:style-name="Tableau34.1"><table:table-cell table:style-name="Tableau34.A1" office:value-type="string"><text:p text:style-name="P74">N=9000 </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9000</text:p></table:table-cell></table:table-row><table:table-row table:style-name="Tableau34.1"><table:table-cell table:style-name="Tableau34.A1" office:value-type="string"><text:p text:style-name="P74">N=10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10000</text:p></table:table-cell></table:table-row><table:table-row table:style-name="Tableau34.1"><table:table-cell table:style-name="Tableau34.A1" office:value-type="string"><text:p text:style-name="P74">N=11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1000</text:p></table:table-cell></table:table-row><table:table-row table:style-name="Tableau34.1"><table:table-cell table:style-name="Tableau34.A1" office:value-type="string"><text:p text:style-name="P74">N=12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2000</text:p></table:table-cell></table:table-row><table:table-row table:style-name="Tableau34.1"><table:table-cell table:style-name="Tableau34.A1" office:value-type="string"><text:p text:style-name="P74">N=13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3000</text:p></table:table-cell></table:table-row><table:table-row table:style-name="Tableau34.1"><table:table-cell table:style-name="Tableau34.A1" office:value-type="string"><text:p text:style-name="P74">N=14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4000</text:p></table:table-cell></table:table-row><table:table-row table:style-name="Tableau34.1"><table:table-cell table:style-name="Tableau34.A1" office:value-type="string"><text:p text:style-name="P74">N=15000 </text:p></table:table-cell><table:table-cell table:style-name="Tableau34.B6" office:value-type="float" office:value="0.3"><text:p text:style-name="P70">0,3</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5000</text:p></table:table-cell></table:table-row><table:table-row table:style-name="Tableau34.1"><table:table-cell table:style-name="Tableau34.A1" office:value-type="string"><text:p text:style-name="P68"/></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text:p text:style-name="P14"/></draw:text-box></draw:frame>Lezers worden eraan herinnerd dat enquêteresultaten schattingen zijn, waarvan de nauwkeurigheid, omdat alles gelijk is, afhangt van de steekproefgrootte en het waargenomen percentage. Met voorbeelden van ongeveer 1.000 interviews variëren de werkelijke percentages binnen de volgende betrouwbaarheidsgrenzen: </text:p>
        <text:h text:style-name="P7" text:outline-level="1"><text:bookmark-start text:name="__RefHeading___Toc215608_2930363814"/>Vragenlijst <text:bookmark-end text:name="__RefHeading___Toc215608_2930363814"/></text:h>
        <text:p text:style-name="P45"><text:span text:style-name="T2">QB1) Hebt u in het verleden of op dit moment initieel beroepsonderwijs en initiële beroepsopleiding op het niveau van het hoger secundair onderwijs gevolgd?</text:span> (LEES UITSLUITEND EEN ANTWOORD) </text:p>
        <text:p text:style-name="P45">1 Helemaal mee eens </text:p>
        <text:p text:style-name="P45">2 De neiging om het eens te zijn </text:p>
        <text:p text:style-name="P45">3 De neiging om het oneens te zijn </text:p>
        <text:p text:style-name="P45">4 Helemaal niet mee eens </text:p>
        <text:p text:style-name="P45">999 Weet ik niet </text:p>
        <text:p text:style-name="P45"><text:span text:style-name="T2">QB2) Welke van de volgende onderwijstrajecten zou u aanbevelen aan een jongere die nu beslist over het hoger secundair onderwijs? </text:span>(LEES UIT – ENKEL EEN ANTWOORD) </text:p>
        <text:p text:style-name="P45">1 Algemeen secundair onderwijs </text:p>
        <text:p text:style-name="P45">2 Beroepsonderwijs secundair onderwijs </text:p>
        <text:p text:style-name="P45">3 Het hangt ervan af (SPONTANEOUS) </text:p>
        <text:p text:style-name="P45">999 Weet ik niet </text:p>
        <text:p text:style-name="P45"><text:span text:style-name="T2">QB3) Welke van de volgende onderwijstrajecten zou u aanbevelen aan een jongere die het hoger secundair onderwijs afrondt?</text:span> (LEES UIT – ENKEL EEN ANTWOORD) </text:p>
        <text:p text:style-name="P45">1 Hoger wetenschappelijk onderwijs </text:p>
        <text:p text:style-name="P45">2 Hoger beroepsonderwijs en -opleiding </text:p>
        <text:p text:style-name="P45">3 Het hangt ervan af (SPONTANEOUS) </text:p>
        <text:p text:style-name="P45">999 Weet ik niet </text:p>
        <text:p text:style-name="P45"><text:span text:style-name="T2">QB4) Wat zijn volgens u de belangrijkste factor(en) die jongeren ertoe aanzetten om tegenwoordig voor beroepsonderwijs en -opleiding te kiezen boven algemeen onderwijs? </text:span>(SHOW SCREEN-READ OUT-MAX. 3 antwoorden mogelijk-RANDOMISE) </text:p>
        <text:p text:style-name="P45">1 Begeleiding door leerkrachten of schoolbegeleiders </text:p>
        <text:p text:style-name="P45">2 Advies van ouders of andere familieleden </text:p>
        <text:p text:style-name="P45">3 De behoefte of het verlangen om een baan te hebben en zo snel mogelijk geld te verdienen </text:p>
        <text:p text:style-name="P45">4 Wilt u ondernemer of zelfstandige worden? </text:p>
        <text:p text:style-name="P45">5 Slechte schoolprestaties of cijfers </text:p>
        <text:p text:style-name="P45">6 Doen wat de meeste mensen om hen heen doen (bijvoorbeeld vrienden, klasgenoten of anderen in hun omgeving) </text:p>
        <text:p text:style-name="P45">7 Invloed van sociale media of online content </text:p>
        <text:p text:style-name="P45">8 Waargenomen prestige of sociale status van het beroepsonderwijs en de beroepsopleiding </text:p>
        <text:p text:style-name="P45">9 andere (SPONTANEOUS) </text:p>
        <text:p text:style-name="P45">10 Weet ik niet </text:p>
        <text:p text:style-name="P45"><text:span text:style-name="T2">QB5) Kunt u mij vertellen in hoeverre u het eens of oneens bent met de volgende stelling: In (ONS LAND) krijgen mensen die op het punt staan hun hoger secundair onderwijs te kiezen, voldoende informatie over de mogelijkheden voor beroepsonderwijs en -opleiding.</text:span> (SHOW SCREEN-READ OUT-ONE ANTWOORD ALLEEN) </text:p>
        <text:p text:style-name="P45">1 Helemaal mee eens </text:p>
        <text:p text:style-name="P45">2 De neiging om het eens te zijn </text:p>
        <text:p text:style-name="P45">3 De neiging om het oneens te zijn </text:p>
        <text:p text:style-name="P45">4 Helemaal niet mee eens </text:p>
        <text:p text:style-name="P45">999 Weet ik niet </text:p>
        <text:p text:style-name="P45"><text:span text:style-name="T2">QB6) Hoe denkt u dat INITIËLE beroepsonderwijs en -opleiding wordt bekeken in (ons land)? </text:span>(SHOW SCREEN-READ OUT-ONE ANTWOORD ALLEEN) </text:p>
        <text:p text:style-name="P45">1 Zeer positief </text:p>
        <text:p text:style-name="P45">2 Redelijk positief </text:p>
        <text:p text:style-name="P45">3 Vrij negatief </text:p>
        <text:p text:style-name="P45">4 Zeer negatief </text:p>
        <text:p text:style-name="P45">999 Weet ik niet </text:p>
        <text:p text:style-name="P45"><text:span text:style-name="T2">QB7) Vertel me in hoeverre u het eens of oneens bent met elk van de volgende stellingen: </text:span>(SHOW SCREEN-READ OUT-ONE ANSWER PER POST – RANDOMISCHE PUNTEN) </text:p>
        <text:p text:style-name="P45">Helemaal mee eens </text:p>
        <text:p text:style-name="P45"/>
        <text:p text:style-name="P45">De neiging om het eens te zijn </text:p>
        <text:p text:style-name="P45"/>
        <text:p text:style-name="P45">De neiging om het oneens te zijn </text:p>
        <text:p text:style-name="P45"/>
        <text:p text:style-name="P45">Helemaal niet mee eens </text:p>
        <text:p text:style-name="P45"/>
        <text:p text:style-name="P45">Weet ik niet </text:p>
        <text:p text:style-name="P45"/>
        <text:p text:style-name="P45">IVET biedt leren van hoge kwaliteit </text:p>
        <text:p text:style-name="P45">1 2 3 4 999 </text:p>
        <text:p text:style-name="P45">IVET geeft toegang tot moderne fysieke en digitale infrastructuren (computers, machines, enz.) </text:p>
        <text:p text:style-name="P45">1 2 3 4 999 </text:p>
        <text:p text:style-name="P45">Leraren en opleiders in het IVET zijn bekwaam </text:p>
        <text:p text:style-name="P45">1 2 3 4 999 </text:p>
        <text:p text:style-name="P45">Mensen die IVET-programma's voltooien, kunnen zich inschrijven voor universitaire studies </text:p>
        <text:p text:style-name="P45">1 2 3 4 999 </text:p>
        <text:p text:style-name="P45"/>
        <text:p text:style-name="P47">Mensen die studeren voor een IVET-kwalificatie hebben de mogelijkheid om in het buitenland te studeren als onderdeel van hun studie </text:p>
        <text:p text:style-name="P45">1 2 3 4 999 </text:p>
        <text:p text:style-name="P45">IVET biedt onvoldoende transversale vaardigheden zoals communicatie of kritisch denken </text:p>
        <text:p text:style-name="P45">1 2 3 4 999 </text:p>
        <text:p text:style-name="P45">IVET-programma's slagen er vaak niet in om basisvaardigheden zoals geletterdheid of digitale geletterdheid aan te leren </text:p>
        <text:p text:style-name="P45">1 2 3 4 999 </text:p>
        <text:p text:style-name="P45">Mensen in IVET-programma's leren gespecialiseerde technische vaardigheden die direct relevant zijn voor specifieke beroepen </text:p>
        <text:p text:style-name="P45">1 2 3 4 99 </text:p>
        <text:p text:style-name="P45"/>
        <text:p text:style-name="P45"><text:span text:style-name="T2">QB8) Vertel me in hoeverre u het eens of oneens bent met elk van de volgende stellingen: </text:span>(SHOW SCREEN-READ OUT-ONE ANSWER PER ITEM-RANDOMISE) </text:p>
        <text:p text:style-name="P45">Helemaal mee eens </text:p>
        <text:p text:style-name="P45">De neiging om het eens te zijn </text:p>
        <text:p text:style-name="P45">De neiging om het oneens te zijn </text:p>
        <text:p text:style-name="P45">Helemaal niet mee eens </text:p>
        <text:p text:style-name="P45">Weet ik niet </text:p>
        <text:p text:style-name="P45">Banen in verband met IVET-kwalificaties dreigen te worden vervangen door automatisering </text:p>
        <text:p text:style-name="P45">1 2 3 4 999 </text:p>
        <text:p text:style-name="P45">IVET-kwalificaties leiden tot goed betaalde banen </text:p>
        <text:p text:style-name="P45">1 2 3 4 999 </text:p>
        <text:p text:style-name="P45">IVET-kwalificaties leiden tot banen die hoog aangeschreven staan in de samenleving </text:p>
        <text:p text:style-name="P45">1 2 3 4 999 </text:p>
        <text:p text:style-name="P45">IVET-kwalificaties leiden tot banen waar veel vraag naar is op de arbeidsmarkt in (ons land) </text:p>
        <text:p text:style-name="P45">1 2 3 4 999 </text:p>
        <text:p text:style-name="P45">IVET-kwalificaties leiden tot banen die bijdragen aan de groene transitie </text:p>
        <text:p text:style-name="P45">1 2 3 4 999 </text:p>
        <text:p text:style-name="P45"/>
        <text:p text:style-name="P45"><text:span text:style-name="T2">QB9) Vertel me in hoeverre u het eens of oneens bent met elk van de volgende stellingen: </text:span>(SHOW SCREEN-READ OUT-ONE ANSWER PER ITEM-RANDOMISE) </text:p>
        <text:p text:style-name="P45">Helemaal mee eens </text:p>
        <text:p text:style-name="P45">De neiging om het eens te zijn </text:p>
        <text:p text:style-name="P45">De neiging om het oneens te zijn </text:p>
        <text:p text:style-name="P45">Helemaal niet mee eens </text:p>
        <text:p text:style-name="P45">Weet ik niet </text:p>
        <text:p text:style-name="P45">Het is over het algemeen gemakkelijker om te studeren voor een kwalificatie in het algemeen hoger secundair onderwijs dan in het initiële beroepsonderwijs en de initiële beroepsopleiding </text:p>
        <text:p text:style-name="P45">1 2 3 4 999 </text:p>
        <text:p text:style-name="P45">Studenten met hogere academische prestaties worden vaak aangemoedigd, op het niveau van het hoger secundair onderwijs, om algemeen onderwijs te volgen in plaats van initieel beroepsonderwijs. </text:p>
        <text:p text:style-name="P45">1 2 3 4 999 </text:p>
        <text:p text:style-name="P45">In (ONS LAND) heeft het algemeen onderwijs in het hoger secundair onderwijs een positiever imago dan het initieel beroepsonderwijs </text:p>
        <text:p text:style-name="P45">1 2 3 4 999 </text:p>
        <text:p text:style-name="P45">IVET-programma’s zijn inclusief genoeg om ervoor te zorgen dat de lerenden die in bepaalde soorten leeromgevingen met belemmeringen te maken kunnen krijgen, de steun krijgen die zij nodig hebben om de programma’s te kunnen voltooien </text:p>
        <text:p text:style-name="P45">1 2 3 4 999 </text:p>
        <text:p text:style-name="P45"/>
        <text:p text:style-name="P45">De volgende vraag gaat over STEM — dat staat voor Science, Technology, Engineering, and Mathematics. Dit omvat gebieden zoals bouw, automotive, productie en ICT, waarbij technische vaardigheden, creativiteit en probleemoplossing betrokken zijn. </text:p>
        <text:p text:style-name="P45"/>
        <text:p text:style-name="P42">QB10) Gelieve mij te vertellen in hoeverre u het eens of oneens bent met elk van de volgende stellingen: </text:p>
        <text:p text:style-name="P45">(SHOW SCREEN-READ OUT-ONE ANSWER PER POST) </text:p>
        <text:p text:style-name="P45">Helemaal mee eens </text:p>
        <text:p text:style-name="P45">De neiging om het eens te zijn </text:p>
        <text:p text:style-name="P45">De neiging om het oneens te zijn </text:p>
        <text:p text:style-name="P45">Helemaal niet mee eens </text:p>
        <text:p text:style-name="P45">Weet ik niet </text:p>
        <text:p text:style-name="P45"/>
        <text:p text:style-name="P45">STEM-gerelateerde gebieden in IVET (bijv. bouw, automotive, productie, ICT) zijn meer geschikt voor mannen </text:p>
        <text:p text:style-name="P45">1 2 3 4 999 </text:p>
        <text:p text:style-name="P45">Vrouwen die geïnteresseerd zijn in STEM-gerelateerde gebieden in IVET kunnen minder aanmoediging krijgen van gezinnen en scholen dan mannen die geïnteresseerd zijn in STEM-gerelateerde gebieden </text:p>
        <text:p text:style-name="P45">1 2 3 4 999 </text:p>
        <text:p text:style-name="P42"><text:soft-page-break/>QB11) Gelieve mij te vertellen in hoeverre u het eens of oneens bent met elk van de volgende stellingen: </text:p>
        <text:p text:style-name="P45">(SHOW SCREEN-READ OUT-ONE ANSWER PER POST) </text:p>
        <text:p text:style-name="P45"/>
        <text:p text:style-name="P45">Helemaal mee eens </text:p>
        <text:p text:style-name="P45">De neiging om het eens te zijn </text:p>
        <text:p text:style-name="P45">De neiging om het oneens te zijn </text:p>
        <text:p text:style-name="P45">Helemaal niet mee eens </text:p>
        <text:p text:style-name="P45">Weet ik niet </text:p>
        <text:p text:style-name="P45"/>
        <text:p text:style-name="P45">Vrouwen worden vaak aangemoedigd om algemeen onderwijs te volgen, hoewel ze interesse tonen in technische, praktische, praktische onderwerpen. </text:p>
        <text:p text:style-name="P45">1 2 3 4 999 </text:p>
        <text:p text:style-name="P45">Mannen die geen hoge academische presteerders zijn, staan meer onder druk om IVET te kiezen dan vrouwen </text:p>
        <text:p text:style-name="P45">1 2 3 4 999 </text:p>
        <text:p text:style-name="P45">Leraren en begeleidingsadviseurs pakken gendervooroordelen niet adequaat aan voordat studenten hun keuze maken tussen algemeen en beroepsonderwijs </text:p>
        <text:p text:style-name="P45">1 2 3 4 999 </text:p>
        <text:p text:style-name="P45">Genderstereotypen over de keuze tussen algemeen en beroepsonderwijs worden vaak versterkt door gezinnen, leeftijdsgenoten en sociale media </text:p>
        <text:p text:style-name="P45">1 2 3 4 999 </text:p>
        <text:p text:style-name="P45">Mannen in zorg- of dienstgerelateerde IVET-gebieden worden vaak geconfronteerd met sociaal stigma of oordeel </text:p>
        <text:p text:style-name="P45">1 2 3 4 999 </text:p>
      </text:section>
      <text:p text:style-name="P4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nl" fo:country="NL"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nl" fo:country="NL"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nl" fo:country="NL"/>
    </style:style>
    <style:style style:name="MP2" style:family="paragraph" style:parent-style-name="Footer">
      <style:paragraph-properties fo:text-align="center" style:justify-single-word="false"/>
      <style:text-properties fo:language="nl" fo:country="NL"/>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peciale Eurobarometer 569 Aantrekkelijkheid van beroepsonderwijs en -opleiding </text:p>
        <text:p text:style-name="MP1"><text:chapter text:display="name" text:outline-level="1">Vragenlijst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46:07.670000000</dc:date>
    <dc:creator>Pierre Dieumegard</dc:creator>
    <meta:editing-duration>P1DT14H37M38S</meta:editing-duration>
    <meta:editing-cycles>98</meta:editing-cycles>
    <meta:document-statistic meta:table-count="34" meta:image-count="6" meta:object-count="1" meta:page-count="100" meta:paragraph-count="4801" meta:word-count="29140" meta:character-count="183142" meta:non-whitespace-character-count="157369"/>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