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pl" fo:country="PL"/>
    </style:style>
    <style:style style:name="P8" style:family="paragraph" style:parent-style-name="Horizontal_20_Line">
      <style:text-properties fo:language="pl" fo:country="PL"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pl" fo:country="PL"/>
    </style:style>
    <style:style style:name="P12" style:family="paragraph" style:parent-style-name="Footer">
      <style:paragraph-properties fo:text-align="center" style:justify-single-word="false"/>
      <style:text-properties fo:language="pl" fo:country="PL"/>
    </style:style>
    <style:style style:name="P13" style:family="paragraph" style:parent-style-name="Footnote">
      <style:text-properties fo:language="pl" fo:country="PL"/>
    </style:style>
    <style:style style:name="P14" style:family="paragraph" style:parent-style-name="Frame_20_contents">
      <style:text-properties fo:language="pl" fo:country="PL"/>
    </style:style>
    <style:style style:name="P15" style:family="paragraph" style:parent-style-name="Frame_20_contents">
      <style:text-properties fo:font-size="10pt" fo:language="pl" fo:country="PL"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pl" fo:country="PL"/>
    </style:style>
    <style:style style:name="P17" style:family="paragraph" style:parent-style-name="Heading_20_1">
      <style:text-properties fo:language="pl" fo:country="PL"/>
    </style:style>
    <style:style style:name="P18" style:family="paragraph" style:parent-style-name="Heading_20_1">
      <style:paragraph-properties fo:break-before="page"/>
      <style:text-properties fo:language="pl" fo:country="PL"/>
    </style:style>
    <style:style style:name="P19" style:family="paragraph" style:parent-style-name="Heading_20_2">
      <style:paragraph-properties fo:break-before="page"/>
      <style:text-properties fo:language="pl" fo:country="PL"/>
    </style:style>
    <style:style style:name="P20" style:family="paragraph" style:parent-style-name="Standard" style:master-page-name="First_20_Page">
      <style:paragraph-properties style:page-number="auto"/>
      <style:text-properties fo:language="pl" fo:country="PL"/>
    </style:style>
    <style:style style:name="P21" style:family="paragraph" style:parent-style-name="Standard">
      <style:text-properties fo:language="pl" fo:country="PL"/>
    </style:style>
    <style:style style:name="P22" style:family="paragraph" style:parent-style-name="Standard">
      <style:paragraph-properties fo:text-align="end" style:justify-single-word="false" fo:break-before="page"/>
      <style:text-properties fo:language="pl" fo:country="PL"/>
    </style:style>
    <style:style style:name="P23" style:family="paragraph" style:parent-style-name="Standard">
      <style:paragraph-properties fo:text-align="end" style:justify-single-word="false"/>
      <style:text-properties fo:language="pl" fo:country="PL"/>
    </style:style>
    <style:style style:name="P24" style:family="paragraph" style:parent-style-name="Standard">
      <style:paragraph-properties fo:margin-top="0.099cm" fo:margin-bottom="0cm" style:contextual-spacing="false"/>
      <style:text-properties fo:language="pl" fo:country="PL" officeooo:paragraph-rsid="00823325"/>
    </style:style>
    <style:style style:name="P25" style:family="paragraph" style:parent-style-name="Standard">
      <style:paragraph-properties fo:break-before="page"/>
      <style:text-properties fo:language="pl" fo:country="PL" officeooo:rsid="000cee00" officeooo:paragraph-rsid="000cee00"/>
    </style:style>
    <style:style style:name="P26" style:family="paragraph" style:parent-style-name="Standard">
      <style:text-properties fo:language="pl" fo:country="PL" officeooo:rsid="000cee00" officeooo:paragraph-rsid="000cee00"/>
    </style:style>
    <style:style style:name="P27" style:family="paragraph" style:parent-style-name="Standard">
      <style:text-properties fo:language="pl" fo:country="PL" officeooo:paragraph-rsid="000d2c45"/>
    </style:style>
    <style:style style:name="P28" style:family="paragraph" style:parent-style-name="Standard">
      <style:paragraph-properties fo:break-before="column"/>
      <style:text-properties fo:language="pl" fo:country="PL"/>
    </style:style>
    <style:style style:name="P29" style:family="paragraph" style:parent-style-name="Standard">
      <style:paragraph-properties fo:break-before="page"/>
      <style:text-properties fo:language="pl" fo:country="PL"/>
    </style:style>
    <style:style style:name="P30" style:family="paragraph" style:parent-style-name="Standard">
      <style:paragraph-properties fo:break-before="page" style:writing-mode="lr-tb"/>
      <style:text-properties fo:language="pl" fo:country="PL"/>
    </style:style>
    <style:style style:name="P31" style:family="paragraph" style:parent-style-name="Standard">
      <style:text-properties fo:language="pl" fo:country="PL" officeooo:paragraph-rsid="001279ec"/>
    </style:style>
    <style:style style:name="P32" style:family="paragraph" style:parent-style-name="Standard">
      <style:text-properties fo:language="pl" fo:country="PL" officeooo:paragraph-rsid="0018d41e"/>
    </style:style>
    <style:style style:name="P33" style:family="paragraph" style:parent-style-name="Standard">
      <style:text-properties fo:language="pl" fo:country="PL" officeooo:paragraph-rsid="0031c7f2"/>
    </style:style>
    <style:style style:name="P34" style:family="paragraph" style:parent-style-name="Standard">
      <style:paragraph-properties fo:break-before="page"/>
      <style:text-properties fo:language="pl" fo:country="PL" officeooo:paragraph-rsid="0031c7f2"/>
    </style:style>
    <style:style style:name="P35" style:family="paragraph" style:parent-style-name="Standard">
      <style:paragraph-properties style:writing-mode="lr-tb"/>
      <style:text-properties fo:language="pl" fo:country="PL"/>
    </style:style>
    <style:style style:name="P36" style:family="paragraph" style:parent-style-name="Standard">
      <style:text-properties fo:language="pl" fo:country="PL" fo:font-weight="bold" style:font-weight-asian="bold" style:font-weight-complex="bold"/>
    </style:style>
    <style:style style:name="P37" style:family="paragraph" style:parent-style-name="Standard">
      <style:paragraph-properties style:writing-mode="lr-tb"/>
      <style:text-properties fo:language="pl" fo:country="PL" fo:font-weight="bold" style:font-weight-asian="bold" style:font-weight-complex="bold"/>
    </style:style>
    <style:style style:name="P38" style:family="paragraph" style:parent-style-name="Standard">
      <style:text-properties fo:language="pl" fo:country="PL"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pl" fo:country="PL" officeooo:rsid="0083c07d" officeooo:paragraph-rsid="0083c07d"/>
    </style:style>
    <style:style style:name="P40" style:family="paragraph" style:parent-style-name="Standard">
      <style:paragraph-properties style:writing-mode="lr-tb"/>
      <style:text-properties fo:language="pl" fo:country="PL" officeooo:paragraph-rsid="0083c07d"/>
    </style:style>
    <style:style style:name="P41" style:family="paragraph" style:parent-style-name="Standard">
      <style:text-properties fo:language="pl" fo:country="PL" officeooo:rsid="007a449f" officeooo:paragraph-rsid="007a449f"/>
    </style:style>
    <style:style style:name="P42" style:family="paragraph" style:parent-style-name="Standard">
      <style:paragraph-properties fo:break-before="column"/>
      <style:text-properties fo:language="pl" fo:country="PL" officeooo:rsid="007a449f" officeooo:paragraph-rsid="007a449f"/>
    </style:style>
    <style:style style:name="P43" style:family="paragraph" style:parent-style-name="Standard">
      <style:paragraph-properties fo:break-before="page"/>
      <style:text-properties fo:language="pl" fo:country="PL" officeooo:rsid="007a449f" officeooo:paragraph-rsid="007a449f"/>
    </style:style>
    <style:style style:name="P44" style:family="paragraph" style:parent-style-name="Standard">
      <style:paragraph-properties fo:text-align="start" style:justify-single-word="false"/>
      <style:text-properties fo:font-size="36pt" fo:language="pl" fo:country="PL"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pl" fo:country="PL" officeooo:rsid="0023dbb9" officeooo:paragraph-rsid="00823325" style:font-size-asian="9pt" style:font-size-complex="9pt"/>
    </style:style>
    <style:style style:name="P46" style:family="paragraph" style:parent-style-name="Standard">
      <style:text-properties fo:font-size="9pt" fo:language="pl" fo:country="PL" style:font-size-asian="9pt" style:font-size-complex="9pt"/>
    </style:style>
    <style:style style:name="P47" style:family="paragraph" style:parent-style-name="Standard">
      <style:paragraph-properties fo:margin-top="0.099cm" fo:margin-bottom="0cm" style:contextual-spacing="false"/>
      <style:text-properties fo:font-size="9pt" fo:language="pl" fo:country="PL"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pl" fo:country="PL" fo:font-weight="bold" style:font-size-asian="11pt" style:font-weight-asian="bold" style:font-size-complex="11pt" style:font-weight-complex="bold"/>
    </style:style>
    <style:style style:name="P49" style:family="paragraph" style:parent-style-name="StyleDefaut11gras">
      <style:text-properties fo:language="pl" fo:country="PL"/>
    </style:style>
    <style:style style:name="P50" style:family="paragraph" style:parent-style-name="StyleDefaut11maigre">
      <style:text-properties fo:language="pl" fo:country="PL"/>
    </style:style>
    <style:style style:name="P51" style:family="paragraph" style:parent-style-name="StyleDefaut11maigre">
      <style:paragraph-properties fo:break-before="page"/>
      <style:text-properties fo:language="pl" fo:country="PL"/>
    </style:style>
    <style:style style:name="P52" style:family="paragraph" style:parent-style-name="StyleDefautDecale05Sauf1">
      <style:text-properties fo:language="pl" fo:country="PL"/>
    </style:style>
    <style:style style:name="P53" style:family="paragraph" style:parent-style-name="StyleDefautDecale1cmSauf1">
      <style:text-properties fo:language="pl" fo:country="PL"/>
    </style:style>
    <style:style style:name="P54" style:family="paragraph" style:parent-style-name="Table_20_Contents">
      <style:paragraph-properties fo:text-align="start" style:justify-single-word="false"/>
      <style:text-properties fo:font-size="7pt" fo:language="pl" fo:country="PL" style:font-size-asian="7pt" style:font-size-complex="7pt"/>
    </style:style>
    <style:style style:name="P55" style:family="paragraph" style:parent-style-name="Table_20_Contents">
      <style:text-properties fo:font-size="7pt" fo:language="pl" fo:country="PL" style:font-size-asian="7pt" style:font-size-complex="7pt"/>
    </style:style>
    <style:style style:name="P56" style:family="paragraph" style:parent-style-name="Table_20_Contents">
      <style:paragraph-properties fo:text-align="center" style:justify-single-word="false"/>
      <style:text-properties fo:font-size="7pt" fo:language="pl" fo:country="PL"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pl" fo:country="PL"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pl" fo:country="PL"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pl" fo:country="PL"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pl" fo:country="PL"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pl" fo:country="PL"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pl" fo:country="PL"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pl" fo:country="PL"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pl" fo:country="PL"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pl" fo:country="PL"/>
    </style:style>
    <style:style style:name="P66" style:family="paragraph" style:parent-style-name="Table_20_Contents">
      <style:paragraph-properties fo:text-align="start" style:justify-single-word="false"/>
      <style:text-properties fo:color="#ffffff" loext:opacity="100%" fo:language="pl" fo:country="PL"/>
    </style:style>
    <style:style style:name="P67" style:family="paragraph" style:parent-style-name="Table_20_Contents">
      <style:text-properties fo:language="pl" fo:country="PL"/>
    </style:style>
    <style:style style:name="P68" style:family="paragraph" style:parent-style-name="Table_20_Contents">
      <style:paragraph-properties fo:text-align="center" style:justify-single-word="false"/>
      <style:text-properties fo:language="pl" fo:country="PL"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pl" fo:country="PL"/>
    </style:style>
    <style:style style:name="P70" style:family="paragraph" style:parent-style-name="Table_20_Contents">
      <style:paragraph-properties fo:margin-top="0cm" fo:margin-bottom="0cm" style:contextual-spacing="false" fo:text-align="center" style:justify-single-word="false"/>
      <style:text-properties fo:language="pl" fo:country="PL"/>
    </style:style>
    <style:style style:name="P71" style:family="paragraph" style:parent-style-name="Table_20_Contents">
      <style:paragraph-properties fo:text-align="start" style:justify-single-word="false"/>
      <style:text-properties fo:language="pl" fo:country="PL"/>
    </style:style>
    <style:style style:name="P72" style:family="paragraph" style:parent-style-name="Table_20_Contents">
      <style:paragraph-properties fo:margin-top="0cm" fo:margin-bottom="0cm" style:contextual-spacing="false" fo:text-align="start" style:justify-single-word="false"/>
      <style:text-properties fo:language="pl" fo:country="PL"/>
    </style:style>
    <style:style style:name="P73" style:family="paragraph" style:parent-style-name="Table_20_Contents">
      <style:paragraph-properties fo:text-align="end" style:justify-single-word="false"/>
      <style:text-properties fo:language="pl" fo:country="PL"/>
    </style:style>
    <style:style style:name="P74" style:family="paragraph" style:parent-style-name="Table_20_Contents">
      <style:paragraph-properties fo:margin-top="0cm" fo:margin-bottom="0cm" style:contextual-spacing="false" fo:text-align="end" style:justify-single-word="false"/>
      <style:text-properties fo:language="pl" fo:country="PL"/>
    </style:style>
    <style:style style:name="P75" style:family="paragraph" style:parent-style-name="Table_20_Contents">
      <style:paragraph-properties fo:text-align="end" style:justify-single-word="false"/>
      <style:text-properties fo:language="pl" fo:country="PL" fo:font-weight="bold"/>
    </style:style>
    <style:style style:name="P76" style:family="paragraph" style:parent-style-name="Table_20_Contents">
      <style:paragraph-properties fo:text-align="center" style:justify-single-word="false"/>
      <style:text-properties fo:language="pl" fo:country="PL" fo:font-weight="bold"/>
    </style:style>
    <style:style style:name="P77" style:family="paragraph" style:parent-style-name="Table_20_Contents">
      <style:paragraph-properties fo:text-align="start" style:justify-single-word="false"/>
      <style:text-properties fo:language="pl" fo:country="PL" fo:font-weight="bold"/>
    </style:style>
    <style:style style:name="P78" style:family="paragraph" style:parent-style-name="Table_20_Contents">
      <style:paragraph-properties fo:margin-top="0cm" fo:margin-bottom="0cm" style:contextual-spacing="false"/>
      <style:text-properties fo:language="pl" fo:country="PL"/>
    </style:style>
    <style:style style:name="P79" style:family="paragraph" style:parent-style-name="Table_20_Contents">
      <style:text-properties fo:font-size="2pt" fo:language="pl" fo:country="PL" style:font-size-asian="2pt" style:font-size-complex="2pt"/>
    </style:style>
    <style:style style:name="P80" style:family="paragraph" style:parent-style-name="Table_20_Contents">
      <style:paragraph-properties fo:margin-top="0cm" fo:margin-bottom="0cm" style:contextual-spacing="false"/>
      <style:text-properties fo:font-size="9pt" fo:language="pl" fo:country="PL"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pl" fo:country="PL"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pl" fo:country="PL"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pl" fo:country="PL"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pl" fo:country="PL"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pl" fo:country="PL"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pl" fo:country="PL" style:font-size-asian="9pt" style:font-size-complex="9pt"/>
    </style:style>
    <style:style style:name="P87" style:family="paragraph" style:parent-style-name="Table_20_Contents">
      <style:paragraph-properties fo:text-align="center" style:justify-single-word="false"/>
      <style:text-properties fo:font-size="9pt" fo:language="pl" fo:country="PL"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pl" fo:country="PL"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pl" fo:country="PL"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pl" fo:country="PL" style:font-size-asian="9pt" style:font-size-complex="9pt"/>
    </style:style>
    <style:style style:name="P91" style:family="paragraph" style:parent-style-name="Table_20_Contents">
      <style:paragraph-properties fo:text-align="start" style:justify-single-word="false"/>
      <style:text-properties fo:font-size="9pt" fo:language="pl" fo:country="PL"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pl" fo:country="PL" style:font-size-asian="9pt" style:font-size-complex="9pt"/>
    </style:style>
    <style:style style:name="P93" style:family="paragraph" style:parent-style-name="Table_20_Contents">
      <style:text-properties fo:font-size="9pt" fo:language="pl" fo:country="PL" style:font-size-asian="9pt" style:font-size-complex="9pt"/>
    </style:style>
    <style:style style:name="P94" style:family="paragraph" style:parent-style-name="Table_20_Contents">
      <style:text-properties fo:font-size="8pt" fo:language="pl" fo:country="PL" style:font-size-asian="8pt" style:font-size-complex="8pt"/>
    </style:style>
    <style:style style:name="P95" style:family="paragraph" style:parent-style-name="Table_20_Contents">
      <style:paragraph-properties fo:text-align="center" style:justify-single-word="false"/>
      <style:text-properties fo:font-size="8pt" fo:language="pl" fo:country="PL" style:font-size-asian="8pt" style:font-size-complex="8pt"/>
    </style:style>
    <style:style style:name="P96" style:family="paragraph" style:parent-style-name="Table_20_Contents">
      <style:paragraph-properties fo:text-align="start" style:justify-single-word="false"/>
      <style:text-properties fo:font-size="8pt" fo:language="pl" fo:country="PL" style:font-size-asian="8pt" style:font-size-complex="8pt"/>
    </style:style>
    <style:style style:name="P97" style:family="paragraph" style:parent-style-name="Text_20_body">
      <style:text-properties fo:language="pl" fo:country="PL"/>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43aad"/>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pl" fo:country="PL" style:font-size-asian="10pt" style:font-size-complex="10pt"/>
    </style:style>
    <style:style style:name="T14" style:family="text">
      <style:text-properties fo:font-size="10pt" fo:language="pl" fo:country="PL"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1e4f1" style:font-size-asian="9pt" style:font-size-complex="9pt"/>
    </style:style>
    <style:style style:name="T32" style:family="text">
      <style:text-properties fo:font-size="9pt" officeooo:rsid="009b1774" style:font-size-asian="9pt" style:font-size-complex="9pt"/>
    </style:style>
    <style:style style:name="T33" style:family="text">
      <style:text-properties fo:font-size="9pt" officeooo:rsid="00ab31f3" style:font-size-asian="9pt" style:font-size-complex="9pt"/>
    </style:style>
    <style:style style:name="T34" style:family="text">
      <style:text-properties fo:font-size="9pt" officeooo:rsid="009b9fcc" style:font-size-asian="9pt" style:font-size-complex="9pt"/>
    </style:style>
    <style:style style:name="T35" style:family="text">
      <style:text-properties fo:font-size="9pt" officeooo:rsid="00c2af9c"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pl" fo:country="PL" style:font-size-asian="9pt" style:font-size-complex="9pt"/>
    </style:style>
    <style:style style:name="T40" style:family="text">
      <style:text-properties fo:font-size="9pt" fo:language="pl" fo:country="PL" officeooo:rsid="0023dbb9" style:font-size-asian="9pt" style:font-size-complex="9pt"/>
    </style:style>
    <style:style style:name="T41" style:family="text">
      <style:text-properties fo:font-size="9pt" fo:language="pl" fo:country="PL" officeooo:rsid="0091e4f1" style:font-size-asian="9pt" style:font-size-complex="9pt"/>
    </style:style>
    <style:style style:name="T42" style:family="text">
      <style:text-properties fo:font-size="9pt" fo:language="pl" fo:country="PL" officeooo:rsid="0072664e" style:font-size-asian="9pt" style:font-size-complex="9pt"/>
    </style:style>
    <style:style style:name="T43" style:family="text">
      <style:text-properties fo:font-size="9pt" fo:language="pl" fo:country="PL" officeooo:rsid="009b1774" style:font-size-asian="9pt" style:font-size-complex="9pt"/>
    </style:style>
    <style:style style:name="T44" style:family="text">
      <style:text-properties fo:font-size="9pt" fo:language="pl" fo:country="PL" officeooo:rsid="009b9fcc" style:font-size-asian="9pt" style:font-size-complex="9pt"/>
    </style:style>
    <style:style style:name="T45" style:family="text">
      <style:text-properties fo:font-size="9pt" fo:language="pl" fo:country="PL" officeooo:rsid="00ab31f3" style:font-size-asian="9pt" style:font-size-complex="9pt"/>
    </style:style>
    <style:style style:name="T46" style:family="text">
      <style:text-properties fo:font-size="9pt" fo:language="pl" fo:country="PL" officeooo:rsid="00b3958c" style:font-size-asian="9pt" style:font-size-complex="9pt"/>
    </style:style>
    <style:style style:name="T47" style:family="text">
      <style:text-properties fo:font-size="9pt" fo:language="pl" fo:country="PL" officeooo:rsid="00c2af9c" style:font-size-asian="9pt" style:font-size-complex="9pt"/>
    </style:style>
    <style:style style:name="T48" style:family="text">
      <style:text-properties style:font-name="Arial4" fo:font-size="9pt" fo:language="en" fo:country="GB" officeooo:rsid="00b13b9b" style:font-size-asian="9pt" style:font-size-complex="9pt"/>
    </style:style>
    <style:style style:name="T49" style:family="text">
      <style:text-properties style:font-name="Arial4" fo:font-size="9pt" officeooo:rsid="00b13b9b" style:font-size-asian="9pt" style:font-size-complex="9pt"/>
    </style:style>
    <style:style style:name="T50" style:family="text">
      <style:text-properties style:text-underline-style="solid" style:text-underline-width="auto" style:text-underline-color="font-color"/>
    </style:style>
    <style:style style:name="T51" style:family="text">
      <style:text-properties officeooo:rsid="00834cef"/>
    </style:style>
    <style:style style:name="T52" style:family="text">
      <style:text-properties fo:language="en" fo:country="US"/>
    </style:style>
    <style:style style:name="T53" style:family="text">
      <style:text-properties fo:language="en" fo:country="US" officeooo:rsid="0083c07d"/>
    </style:style>
    <style:style style:name="T54" style:family="text">
      <style:text-properties officeooo:rsid="0083c07d"/>
    </style:style>
    <style:style style:name="T55" style:family="text">
      <style:text-properties fo:language="pl" fo:country="PL"/>
    </style:style>
    <style:style style:name="T56" style:family="text">
      <style:text-properties fo:language="pl" fo:country="PL" officeooo:rsid="000d2c45"/>
    </style:style>
    <style:style style:name="T57" style:family="text">
      <style:text-properties fo:language="pl" fo:country="PL" officeooo:rsid="007eb20e"/>
    </style:style>
    <style:style style:name="T58" style:family="text">
      <style:text-properties fo:language="pl" fo:country="PL" officeooo:rsid="002b09e5"/>
    </style:style>
    <style:style style:name="T59"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2"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3"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3">Komisja Europejska</text:span></text:p><text:p text:style-name="P111"><text:span text:style-name="T63"/></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SPECJALNY EUROBAROMETER 569</text:span> </text:p>
      <text:p text:style-name="P21"/>
      <text:p text:style-name="P21"/>
      <text:p text:style-name="P21"/>
      <text:p text:style-name="P44">Atrakcyjność kształcenia i szkolenia zawodowego </text:p>
      <text:p text:style-name="P21"><text:span text:style-name="T2">Sprawozdanie</text:span> Eurobarometru </text:p>
      <text:p text:style-name="P21">LISTOPAD 2025 r.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Ankieta została zlecona przez Komisję Europejską, Dyrekcję Generalną ds. Zatrudnienia, Spraw Społecznych i Włączenia Społecznego (DG EMPL) i koordynowana przez Komisję Europejską, Dyrekcję Generalną ds. Komunikacji (DG COMM, Dział Opinii Publicznej i Kampanii; Zaangażowanie Obywateli). </text:p>
      <text:p text:style-name="P23">Niniejszy dokument nie reprezentuje punktu widzenia Komisji Europejskiej. Interpretacje i opinie w nim zawarte są wyłącznie interpretacjami i opiniami autorów. </text:p>
      <table:table table:name="Tableau1" table:style-name="Tableau1">
        <table:table-column table:style-name="Tableau1.A"/>
        <table:table-column table:style-name="Tableau1.B"/>
        <table:table-row>
          <table:table-cell table:style-name="Tableau1.A1" office:value-type="string">
            <text:p text:style-name="P71">Tytuł projektu </text:p>
          </table:table-cell>
          <table:table-cell table:style-name="Tableau1.A1" office:value-type="string">
            <text:p text:style-name="P73">Atrakcyjność kształcenia i szkolenia zawodowego – sprawozdanie </text:p>
          </table:table-cell>
        </table:table-row>
        <table:table-row>
          <table:table-cell table:style-name="Tableau1.A1" office:value-type="string">
            <text:p text:style-name="P71">Wersja językowa </text:p>
          </table:table-cell>
          <table:table-cell table:style-name="Tableau1.A1" office:value-type="string">
            <text:p text:style-name="P73">PL </text:p>
          </table:table-cell>
        </table:table-row>
        <table:table-row>
          <table:table-cell table:style-name="Tableau1.A1" office:value-type="string">
            <text:p text:style-name="P71">Media/Objętość </text:p>
          </table:table-cell>
          <table:table-cell table:style-name="Tableau1.A1" office:value-type="string">
            <text:p text:style-name="P73">PDF Strona internetowa </text:p>
          </table:table-cell>
        </table:table-row>
        <table:table-row>
          <table:table-cell table:style-name="Tableau1.A1" office:value-type="string">
            <text:p text:style-name="P71">Numer katalogowy </text:p>
          </table:table-cell>
          <table:table-cell table:style-name="Tableau1.A1" office:value-type="string">
            <text:p text:style-name="P73">KE-01-26-025-EN-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Unia Europejska, 2026 r.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5">Polityka Komisji w zakresie ponownego wykorzystywania dokumentów jest realizowana na mocy decyzji Komisji 2011/833/UE z dnia 12 grudnia 2011 r. w sprawie ponownego wykorzystywania dokumentów Komisji (Dz.U. L 330 z 14.12.2011, s. 39, ELI: </text:span><text:a xlink:type="simple" xlink:href="http://data.europa.eu/eli/dec/2011/833/oj" text:style-name="Internet_20_link" text:visited-style-name="Visited_20_Internet_20_Link"><text:span text:style-name="T55">http://data.europa.eu/eli/dec/2011/833/oj</text:span></text:a><text:span text:style-name="T55">). O ile nie zaznaczono inaczej, ponowne wykorzystanie niniejszego dokumentu jest dozwolone na podstawie licencji Creative Commons Attribution 4.0 International (CC BY 4.0) (</text:span><text:a xlink:type="simple" xlink:href="https://creativecommons.org/licenses/by/4.0/" text:style-name="Internet_20_link" text:visited-style-name="Visited_20_Internet_20_Link"><text:span text:style-name="T55">https://creativecommons.org/licenses/by/4.0/</text:span></text:a><text:span text:style-name="T55">). Oznacza to, że ponowne wykorzystanie jest dozwolone, pod warunkiem podania odpowiedniego kredytu i wskazania wszelkich zmian. </text:span></text:p>
      <text:p text:style-name="Standard"><text:a xlink:type="simple" xlink:href="https://www.europa.eu/eurobarometer" text:style-name="Internet_20_link" text:visited-style-name="Visited_20_Internet_20_Link"><text:span text:style-name="T55">https://www.europa.eu/eurobarometer</text:span></text:a><text:span text:style-name="T55">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3">Dokument przygotowany przez Pierre'a Dieumegarda dla</text:span><text:span text:style-name="T55"> </text:span><text:a xlink:type="simple" xlink:href="https://europokune.eu/" text:style-name="Internet_20_link" text:visited-style-name="Visited_20_Internet_20_Link"><text:span text:style-name="T55">Europokune</text:span></text:a><text:span text:style-name="T14">– Europe Together – i</text:span><text:span text:style-name="T55"> </text:span><text:a xlink:type="simple" xlink:href="https://e-d-e.org/" text:style-name="Internet_20_link" text:visited-style-name="Visited_20_Internet_20_Link"><text:span text:style-name="T55">Europe Democracy Esperanto.</text:span></text:a></text:p>
      <text:p text:style-name="P24"><text:span text:style-name="T11">Celem</text:span><text:span text:style-name="T27"> tego "tymczasowego" dokumentu jest umożliwienie</text:span> <text:span text:style-name="T27">większej liczbie osób w Unii Europejskiej zapoznania się z dokumentami sporządzanymi przez Unię Europejską (i finansowanymi z ich podatków).</text:span></text:p>
      <text:p text:style-name="P24"><text:span text:style-name="T37">W przypadku</text:span><text:span text:style-name="T36"> braku tłumaczeń obywatele</text:span> <text:span text:style-name="T36">są wykluczani z debaty.</text:span></text:p>
      <text:p text:style-name="P4"><text:span text:style-name="T39">Dokument</text:span><text:span text:style-name="T55"> </text:span><text:span text:style-name="T40">„Eurobaro</text:span><text:span text:style-name="T41"> meter”</text:span><text:span text:style-name="T55"> </text:span><text:a xlink:type="simple" xlink:href="https://europa.eu/eurobarometer/surveys/detail/3367" text:style-name="Internet_20_link" text:visited-style-name="Visited_20_Internet_20_Link"><text:span text:style-name="T42">istniał</text:span><text:span text:style-name="T55"> </text:span><text:span text:style-name="T43">tylko</text:span><text:span text:style-name="T55"> </text:span><text:span text:style-name="T39">w</text:span><text:span text:style-name="T55"> </text:span><text:span text:style-name="T39">języku angielskim,</text:span></text:a><text:span text:style-name="T55"> </text:span><text:span text:style-name="T44">w</text:span><text:span text:style-name="T55"> </text:span><text:span text:style-name="T45">pliku pdf.</text:span><text:span text:style-name="T39"> </text:span><text:span text:style-name="T45">Z początkowego</text:span><text:span text:style-name="T46"> </text:span><text:span text:style-name="T45">pliku </text:span><text:span text:style-name="T42">stworzyliśmy</text:span><text:span text:style-name="T45"> plik odt,</text:span><text:span text:style-name="T55"> </text:span><text:span text:style-name="T39">przygotowany przez oprogramowanie Libre Office,</text:span><text:span text:style-name="T55"> </text:span><text:span text:style-name="T40">do tłumaczenia maszynowego na inne języki. </text:span><text:span text:style-name="T47">Wyniki są</text:span><text:span text:style-name="T55"> </text:span><text:span text:style-name="T41">obecnie</text:span><text:span text:style-name="T55"> </text:span><text:a xlink:type="simple" xlink:href="https://europokune.eu/article56/ebsp569metiaeduk" text:style-name="Internet_20_link" text:visited-style-name="Visited_20_Internet_20_Link"><text:span text:style-name="T39">dostępne we wszystkich językach urzędowych.</text:span></text:a></text:p>
      <text:p text:style-name="P45"/>
      <text:p text:style-name="P47">Pożądane jest, aby administracja UE przejęła tłumaczenie ważnych dokumentów. „Ważne dokumenty” to nie tylko przepisy ustawowe i wykonawcze, ale również <text:span text:style-name="T50">ważne informacje potrzebne do wspólnego podejmowania świadomych decyzji.</text:span></text:p>
      <text:p text:style-name="P45">Aby wspólnie przedyskutować naszą wspólną przyszłość i umożliwić rzetelne tłumaczenia, międzynarodowy język esperanto byłby bardzo przydatny ze względu na swoją prostotę, regularność i dokładność.</text:p>
      <text:p text:style-name="P15">Skontaktuj się z nami:</text:p>
      <text:p text:style-name="P6"><text:a xlink:type="simple" xlink:href="https://europokune.eu/static6/kontaktu-nin" text:style-name="Internet_20_link" text:visited-style-name="Visited_20_Internet_20_Link"><text:span text:style-name="T55">Skontaktuj się z nin-Ek ! Eŭropo kune!</text:span></text:a><text:span text:style-name="T13"> </text:span><text:span text:style-name="T55">(ang.).</text:span></text:p>
      <text:p text:style-name="P5"><text:a xlink:type="simple" xlink:href="https://e-d-e.org/-Kontakti-EDE" text:style-name="Internet_20_link" text:visited-style-name="Visited_20_Internet_20_Link"><text:span text:style-name="T13">https://e-d-e.org/-Kontakti-EDE</text:span></text:a></text:p>
      <text:p text:style-name="P25"/>
      <text:table-of-content text:style-name="Sect1" text:protected="true" text:name="Table des matières1">
        <text:table-of-content-source text:outline-level="10">
          <text:index-title-template text:style-name="Contents_20_Heading">Treść</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Treść</text:p>
          </text:index-title>
          <text:p text:style-name="P2"><text:a xlink:type="simple" xlink:href="#__RefHeading___Toc215552_2930363814" text:style-name="Index_20_Link" text:visited-style-name="Index_20_Link">Wprowadzenie<text:tab/>4</text:a></text:p>
          <text:p text:style-name="P3"><text:a xlink:type="simple" xlink:href="#__RefHeading___Toc215554_2930363814" text:style-name="Index_20_Link" text:visited-style-name="Index_20_Link">Wprowadzenie<text:tab/>5</text:a></text:p>
          <text:p text:style-name="P3"><text:a xlink:type="simple" xlink:href="#__RefHeading___Toc215556_2930363814" text:style-name="Index_20_Link" text:visited-style-name="Index_20_Link">Metodyka<text:tab/>7</text:a></text:p>
          <text:p text:style-name="P2"><text:a xlink:type="simple" xlink:href="#__RefHeading___Toc215558_2930363814" text:style-name="Index_20_Link" text:visited-style-name="Index_20_Link">Najważniejsze ustalenia<text:tab/>8</text:a></text:p>
          <text:p text:style-name="P2"><text:a xlink:type="simple" xlink:href="#__RefHeading___Toc215560_2930363814" text:style-name="Index_20_Link" text:visited-style-name="Index_20_Link">I. Wyniki kształcenia i szkolenia zawodowego na rynku pracy<text:tab/>10</text:a></text:p>
          <text:p text:style-name="P3"><text:a xlink:type="simple" xlink:href="#__RefHeading___Toc215562_2930363814" text:style-name="Index_20_Link" text:visited-style-name="Index_20_Link">1. Kształcenie i szkolenie zawodowe prowadzi do tworzenia miejsc pracy o dużym popycie<text:tab/>11</text:a></text:p>
          <text:p text:style-name="P3"><text:a xlink:type="simple" xlink:href="#__RefHeading___Toc215564_2930363814" text:style-name="Index_20_Link" text:visited-style-name="Index_20_Link">2. Kształcenie i szkolenie zawodowe prowadzi do dobrze płatnych miejsc pracy<text:tab/>14</text:a></text:p>
          <text:p text:style-name="P3"><text:a xlink:type="simple" xlink:href="#__RefHeading___Toc215566_2930363814" text:style-name="Index_20_Link" text:visited-style-name="Index_20_Link">3. Szersze postrzeganie rynku pracy<text:tab/>17</text:a></text:p>
          <text:p text:style-name="P2"><text:a xlink:type="simple" xlink:href="#__RefHeading___Toc215568_2930363814" text:style-name="Index_20_Link" text:visited-style-name="Index_20_Link">II. Społeczeństwo postrzega jakość i ścieżki kształcenia i szkolenia zawodowego<text:tab/>21</text:a></text:p>
          <text:p text:style-name="P3"><text:a xlink:type="simple" xlink:href="#__RefHeading___Toc215570_2930363814" text:style-name="Index_20_Link" text:visited-style-name="Index_20_Link">1. Ogólny obraz kształcenia i szkolenia zawodowego w kraju<text:tab/>22</text:a></text:p>
          <text:p text:style-name="P3"><text:a xlink:type="simple" xlink:href="#__RefHeading___Toc215572_2930363814" text:style-name="Index_20_Link" text:visited-style-name="Index_20_Link">2. Jakość uczenia się<text:tab/>25</text:a></text:p>
          <text:p text:style-name="P3"><text:a xlink:type="simple" xlink:href="#__RefHeading___Toc215574_2930363814" text:style-name="Index_20_Link" text:visited-style-name="Index_20_Link">3. Jakość pracowników dydaktycznych<text:tab/>28</text:a></text:p>
          <text:p text:style-name="P3"><text:a xlink:type="simple" xlink:href="#__RefHeading___Toc215576_2930363814" text:style-name="Index_20_Link" text:visited-style-name="Index_20_Link">4. Jakość infrastruktury<text:tab/>30</text:a></text:p>
          <text:p text:style-name="P3"><text:a xlink:type="simple" xlink:href="#__RefHeading___Toc215578_2930363814" text:style-name="Index_20_Link" text:visited-style-name="Index_20_Link">5. Specjalistyczne umiejętności techniczne<text:tab/>32</text:a></text:p>
          <text:p text:style-name="P3"><text:a xlink:type="simple" xlink:href="#__RefHeading___Toc215580_2930363814" text:style-name="Index_20_Link" text:visited-style-name="Index_20_Link">6. Dodatkowe możliwości uczenia się<text:tab/>35</text:a></text:p>
          <text:p text:style-name="P3"><text:a xlink:type="simple" xlink:href="#__RefHeading___Toc215582_2930363814" text:style-name="Index_20_Link" text:visited-style-name="Index_20_Link">7. Zalecenia dotyczące kształcenia i szkolenia zawodowego dla młodzieży<text:tab/>44</text:a></text:p>
          <text:p text:style-name="P2"><text:a xlink:type="simple" xlink:href="#__RefHeading___Toc215584_2930363814" text:style-name="Index_20_Link" text:visited-style-name="Index_20_Link">III. Luka wizerunkowa między kształceniem i szkoleniem zawodowym a kształceniem ogólnym<text:tab/>52</text:a></text:p>
          <text:p text:style-name="P3"><text:a xlink:type="simple" xlink:href="#__RefHeading___Toc215586_2930363814" text:style-name="Index_20_Link" text:visited-style-name="Index_20_Link">1. Porównawczy obraz kształcenia i szkolenia zawodowego w porównaniu z kształceniem ogólnym<text:tab/>53</text:a></text:p>
          <text:p text:style-name="P3"><text:a xlink:type="simple" xlink:href="#__RefHeading___Toc215588_2930363814" text:style-name="Index_20_Link" text:visited-style-name="Index_20_Link">2. Doświadczenie w kształceniu i szkoleniu zawodowym wpływa na wybór kształcenia i szkolenia zawodowego<text:tab/>62</text:a></text:p>
          <text:p text:style-name="P2"><text:a xlink:type="simple" xlink:href="#__RefHeading___Toc215590_2930363814" text:style-name="Index_20_Link" text:visited-style-name="Index_20_Link">IV. Bariery utrudniające uczestnictwo w kształceniu i szkoleniu zawodowym<text:tab/>70</text:a></text:p>
          <text:p text:style-name="P3"><text:a xlink:type="simple" xlink:href="#__RefHeading___Toc215592_2930363814" text:style-name="Index_20_Link" text:visited-style-name="Index_20_Link">1. Wyzwania związane z umiejętnościami nietechnicznymi<text:tab/>71</text:a></text:p>
          <text:p text:style-name="P3"><text:a xlink:type="simple" xlink:href="#__RefHeading___Toc215594_2930363814" text:style-name="Index_20_Link" text:visited-style-name="Index_20_Link">2. Wyzwania związane z wytycznymi i stereotypami dotyczącymi płci<text:tab/>77</text:a></text:p>
          <text:p text:style-name="P3"><text:a xlink:type="simple" xlink:href="#__RefHeading___Toc215596_2930363814" text:style-name="Index_20_Link" text:visited-style-name="Index_20_Link">3. Przyszłe wyzwania<text:tab/>100</text:a></text:p>
          <text:p text:style-name="P2"><text:a xlink:type="simple" xlink:href="#__RefHeading___Toc215598_2930363814" text:style-name="Index_20_Link" text:visited-style-name="Index_20_Link">Wnioski<text:tab/>103</text:a></text:p>
          <text:p text:style-name="P2"><text:a xlink:type="simple" xlink:href="#__RefHeading___Toc302837_2832584591" text:style-name="Index_20_Link" text:visited-style-name="Index_20_Link">Uwagi<text:tab/>107</text:a></text:p>
          <text:p text:style-name="P2"><text:a xlink:type="simple" xlink:href="#__RefHeading___Toc302839_2832584591" text:style-name="Index_20_Link" text:visited-style-name="Index_20_Link">Specyfikacje techniczne<text:tab/>109</text:a></text:p>
          <text:p text:style-name="P3"><text:a xlink:type="simple" xlink:href="#__RefHeading___Toc215602_2930363814" text:style-name="Index_20_Link" text:visited-style-name="Index_20_Link">Wskaźniki odpowiedzi<text:tab/>111</text:a></text:p>
          <text:p text:style-name="P3"><text:a xlink:type="simple" xlink:href="#__RefHeading___Toc302841_2832584591" text:style-name="Index_20_Link" text:visited-style-name="Index_20_Link">Tryb rozmów kwalifikacyjnych w podziale na kraje<text:tab/>112</text:a></text:p>
          <text:p text:style-name="P3"><text:a xlink:type="simple" xlink:href="#__RefHeading___Toc215606_2930363814" text:style-name="Index_20_Link" text:visited-style-name="Index_20_Link">Margines błędu<text:tab/>113</text:a></text:p>
          <text:p text:style-name="P2"><text:a xlink:type="simple" xlink:href="#__RefHeading___Toc215608_2930363814" text:style-name="Index_20_Link" text:visited-style-name="Index_20_Link">Kwestionariusz<text:tab/>114</text:a></text:p>
        </text:index-body>
      </text:table-of-content>
      <text:p text:style-name="P26"/>
      <text:p text:style-name="P25"/>
      <text:h text:style-name="P17" text:outline-level="1"><text:bookmark-start text:name="__RefHeading___Toc215552_2930363814"/>Wprowadzenie <text:bookmark-end text:name="__RefHeading___Toc215552_2930363814"/></text:h>
      <text:p text:style-name="P21"/>
      <text:section text:style-name="Sect2" text:name="Section1">
        <text:h text:style-name="P19" text:outline-level="2"><text:bookmark-start text:name="__RefHeading___Toc215554_2930363814"/>Wprowadzenie<text:bookmark-end text:name="__RefHeading___Toc215554_2930363814"/></text:h>
        <text:p text:style-name="P21">Niniejsze specjalne sprawozdanie Eurobarometru nr 569 jest kompleksowym badaniem zleconym przez Dyrekcję Generalną Komisji Europejskiej ds. Zatrudnienia, Spraw Społecznych i Włączenia Społecznego (DG EMPL) i przeprowadzonym w listopadzie 2025 r. W niniejszym sprawozdaniu przeanalizowano atrakcyjność wstępnego kształcenia i szkolenia zawodowego, zapewniając wgląd w postrzeganie i doświadczenia obywateli w państwach członkowskich. O ile nie określono inaczej, badanie koncentruje się na początkowym kształceniu i szkoleniu zawodowym (tj. programach kształcenia zawodowego na poziomie średnim II stopnia). W całym niniejszym sprawozdaniu termin „kształcenie i szkolenie zawodowe” odnosi się do tych początkowych programów, chyba że wyraźnie stwierdzono inaczej, na przykład podczas omawiania ścieżek kształcenia i szkolenia zawodowego na poziomie wyższym lub pomaturalnym. </text:p>
        <text:p text:style-name="P21">Unia Europejska priorytetowo potraktowała wzmocnienie kształcenia i szkolenia zawodowego (VET) poprzez szereg skoordynowanych inicjatyw politycznych. Od 2002 r. proces kopenhaski zapewnia ramy europejskiej współpracy w dziedzinie kształcenia i szkolenia zawodowego, której celem jest poprawa jakości, przejrzystości, mobilności i atrakcyjności systemów kształcenia i szkolenia zawodowego w całej Europie.<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5">https://www.cedefop.europa.eu/en/content/copenhagen-declaration</text:span></text:a><text:span text:style-name="T55"> </text:span></text:p></text:note-body></text:note> Na tej podstawie w zaleceniu Rady z 2020 r. w sprawie kształcenia i szkolenia zawodowego ustanowiono zasady na szczeblu UE, które podkreślają sprawność, zdolność reagowania na rynku pracy, wysoką jakość i uczenie się oparte na pracy.<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5">https://www.cedefop.europa.eu/en/content/council-recommendation-24-november-2020-vocational-education-and-training-vet-sustainable</text:span></text:a><text:span text:style-name="T55"> </text:span></text:p></text:note-body></text:note> </text:p>
        <text:p text:style-name="P21">Wysiłki te zostały wzmocnione poprzez zobowiązania polityczne, takie jak deklaracja z Osnabrück (2020 r.)<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5">https://www.cedefop.europa.eu/files/osnabrueck_declaration_eu2020.pdf</text:span></text:a><text:span text:style-name="T55"> </text:span></text:p></text:note-body></text:note> i deklaracja z Herning (2025 r.),<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5">https://danish-presidency.consilium.europa.eu/media/23xla4rt/herning</text:span></text:a><text:span text:style-name="T55"> </text:span></text:p></text:note-body></text:note> zatwierdzone przez ministrów ds. kształcenia i szkolenia zawodowego z państw członkowskich, krajów kandydujących i krajów EOG, europejskich partnerów społecznych i Komisji Europejskiej. W deklaracji z Herning potwierdzono zobowiązanie do koordynowania wysiłków na rzecz zwiększenia atrakcyjności kształcenia i szkolenia zawodowego, z uwzględnieniem poprawy jakości i lepszego dostosowania do potrzeb rynku pracy. </text:p>
        <text:p text:style-name="P21">Chociaż w tych ramach polityki nakreślono wyraźne ambicje, nie usuwają one istotnych wyzwań, które nadal istnieją. Badanie to pokazuje, że podczas gdy dwie trzecie Europejczyków postrzega kształcenie i szkolenie zawodowe w pozytywnym świetle i uznaje jego mocne strony w nauczaniu umiejętności przydatnych w pracy, trzy czwarte twierdzi, że kształcenie ogólne ma bardziej pozytywny wizerunek. Utrzymują się stereotypy dotyczące płci i ograniczają możliwości wyboru ścieżki: ponad połowa Europejczyków (55 %) twierdzi, że dziedziny kształcenia i szkolenia zawodowego związane z naukami przyrodniczymi, technologią, inżynierią i matematyką są bardziej odpowiednie dla mężczyzn, a ponad połowa (57 %) uważa, że mężczyźni w dziedzinach kształcenia i szkolenia zawodowego związanych z opieką lub usługami często spotykają się ze stygmatyzacją społeczną lub osądem społecznym. </text:p>
        <text:p text:style-name="P21">W niniejszym sprawozdaniu przedstawiono szczegółowe informacje na temat tego, jak Europejczycy postrzegają kształcenie i szkolenie zawodowe, w tym jego jakość, dostępność, dopasowanie do potrzeb rynku pracy oraz czynniki społeczne, które kształtują wybory edukacyjne obywateli, a także atrakcyjność miejsc pracy, do których prowadzi kształcenie i szkolenie zawodowe. Ustalenia posłużą jako cenny zasób dla decydentów, zainteresowanych stron i społeczeństwa, oferując wgląd w obszary, które wymagają uwagi i poprawy. Podejmując wyzwania wskazane w niniejszym sprawozdaniu, państwa członkowskie, we współpracy z UE, mogą poczynić znaczne postępy w kierunku uczynienia z kształcenia zawodowego prawdziwej ścieżki pierwszego wyboru, która spełnia zarówno indywidualne aspiracje, jak i potrzeby rynku pracy. </text:p>
        <text:p text:style-name="P27">Główne cele niniejszego badania 202 5 to: </text:p>
        <text:p text:style-name="P53">• Ocena postrzegania jakości kształcenia i szkolenia zawodowego przez opinię publiczną, w tym standardów nauczania, infrastruktury (tj. sprzętu fizycznego i cyfrowego, do którego mają dostęp osoby uczące się) oraz efektów uczenia się </text:p>
        <text:p text:style-name="P53">• Zbadanie świadomości i dostępności ścieżek kształcenia i szkolenia zawodowego, w tym dostarczania informacji i możliwości w zakresie mobilności i dalszego kształcenia </text:p>
        <text:p text:style-name="P53">• Zrozumienie czynników wpływających na wybory edukacyjne młodych ludzi oraz roli poradnictwa ze strony nauczycieli, rodziców i rówieśników </text:p>
        <text:p text:style-name="P53">• Zbadanie postrzegania znaczenia kształcenia i szkolenia zawodowego dla rynku pracy, w tym popytu na pracę, poziomu wynagrodzenia, statusu społecznego i przyszłej stabilności </text:p>
        <text:p text:style-name="P53"><text:soft-page-break/>• Zidentyfikowanie stereotypów i uprzedzeń związanych z płcią, które kształtują wybory między ścieżką kształcenia ogólnego a ścieżką kształcenia zawodowego </text:p>
        <text:p text:style-name="P53">• Porównanie postaw wobec kształcenia i szkolenia zawodowego we wszystkich państwach członkowskich w celu określenia najlepszych praktyk i obszarów wymagających ukierunkowanej interwencji </text:p>
        <text:p text:style-name="P21"/>
        <text:h text:style-name="P19" text:outline-level="2"><text:bookmark-start text:name="__RefHeading___Toc215556_2930363814"/>Metodyka<text:bookmark-end text:name="__RefHeading___Toc215556_2930363814"/></text:h>
        <text:p text:style-name="P21">To specjalne badanie Eurobarometru nr 569 dotyczące atrakcyjności kształcenia i szkolenia zawodowego jest częścią fali badań Eurobarometru nr 104,2 i zostało przeprowadzone w listopadzie 2025 r. Przeprowadzono wywiady z około 26 453 respondentami z różnych grup społecznych i demograficznych w odpowiednim języku narodowym. Ankieta została zlecona przez Komisję Europejską, Dyrekcję Generalną ds. Zatrudnienia, Spraw Społecznych i Włączenia Społecznego (DG EMPL).</text:p>
        <text:p text:style-name="P21">Zastosowano metodykę standardowego badania Eurobarometr przeprowadzonego przez Dyrekcję Generalną ds.<text:note text:id="ftn5" text:note-class="footnote"><text:note-citation>5</text:note-citation><text:note-body><text:p text:style-name="Footnote"><text:span text:style-name="T55">Podejścia metodologiczne Eurobarometru: </text:span><text:a xlink:type="simple" xlink:href="https://europa.eu/eurobarometer/about/eurobarometer" text:style-name="Internet_20_link" text:visited-style-name="Visited_20_Internet_20_Link"><text:span text:style-name="T55">https://europa.eu/eurobarometer/about/eurobaromete</text:span><text:span text:style-name="T56"> r</text:span></text:a><text:span text:style-name="T56"> </text:span></text:p></text:note-body></text:note> Komunikacji (Dział Opinii Publicznej i Uczestnictwa Obywateli). Wywiady były prowadzone twarzą w twarz, fizycznie w domach lub poprzez zdalną interakcję wideo w odpowiednim języku narodowym. Wywiady ze zdalną interakcją wideo („online face-to-face” lub CAVI, Computer Assisted Video Interviewing), które przeprowadzono wyłącznie w Czechach, Danii, na Malcie i w Finlandii. Do niniejszego sprawozdania załączono notę techniczną dotyczącą wywiadów przeprowadzonych przez instytuty członkowskie sieci Verian.</text:p>
        <text:p text:style-name="P48">Chcielibyśmy podziękować mieszkańcom całej Unii Europejskiej, którzy poświęcili swój czas na udział w ankiecie.</text:p>
        <text:p text:style-name="P48">Bez ich aktywnego udziału badanie to nie byłoby możliwe.</text:p>
        <text:p text:style-name="P21"/>
        <text:p text:style-name="P28">Uwaga: W niniejszym sprawozdaniu do państw UE odnoszą się ich oficjalne skróty, wymienione poniżej: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a </text:p>
            </table:table-cell>
            <table:table-cell table:style-name="Tableau2.A1" office:value-type="string">
              <text:p text:style-name="P71">BE</text:p>
            </table:table-cell>
            <table:table-cell table:style-name="Tableau2.A1" office:value-type="string">
              <text:p text:style-name="P71">Litwa</text:p>
            </table:table-cell>
            <table:table-cell table:style-name="Tableau2.A1" office:value-type="string">
              <text:p text:style-name="P71">LT</text:p>
            </table:table-cell>
          </table:table-row>
          <table:table-row table:style-name="Tableau2.1">
            <table:table-cell table:style-name="Tableau2.A1" office:value-type="string">
              <text:p text:style-name="P71">Bułgaria </text:p>
            </table:table-cell>
            <table:table-cell table:style-name="Tableau2.A1" office:value-type="string">
              <text:p text:style-name="P71">BG</text:p>
            </table:table-cell>
            <table:table-cell table:style-name="Tableau2.A1" office:value-type="string">
              <text:p text:style-name="P71">Luksemburg</text:p>
            </table:table-cell>
            <table:table-cell table:style-name="Tableau2.A1" office:value-type="string">
              <text:p text:style-name="P71">LU</text:p>
            </table:table-cell>
          </table:table-row>
          <table:table-row table:style-name="Tableau2.1">
            <table:table-cell table:style-name="Tableau2.A1" office:value-type="string">
              <text:p text:style-name="P71">Czechy </text:p>
            </table:table-cell>
            <table:table-cell table:style-name="Tableau2.A1" office:value-type="string">
              <text:p text:style-name="P71">CZ</text:p>
            </table:table-cell>
            <table:table-cell table:style-name="Tableau2.A1" office:value-type="string">
              <text:p text:style-name="P71">Węgry</text:p>
            </table:table-cell>
            <table:table-cell table:style-name="Tableau2.A1" office:value-type="string">
              <text:p text:style-name="P71">HU</text:p>
            </table:table-cell>
          </table:table-row>
          <table:table-row table:style-name="Tableau2.1">
            <table:table-cell table:style-name="Tableau2.A1" office:value-type="string">
              <text:p text:style-name="P71">Dania </text:p>
            </table:table-cell>
            <table:table-cell table:style-name="Tableau2.A1" office:value-type="string">
              <text:p text:style-name="P71">DK</text:p>
            </table:table-cell>
            <table:table-cell table:style-name="Tableau2.A1" office:value-type="string">
              <text:p text:style-name="P71">Malta</text:p>
            </table:table-cell>
            <table:table-cell table:style-name="Tableau2.A1" office:value-type="string">
              <text:p text:style-name="P71">MT</text:p>
            </table:table-cell>
          </table:table-row>
          <table:table-row table:style-name="Tableau2.1">
            <table:table-cell table:style-name="Tableau2.A1" office:value-type="string">
              <text:p text:style-name="P71">Niemcy </text:p>
            </table:table-cell>
            <table:table-cell table:style-name="Tableau2.A1" office:value-type="string">
              <text:p text:style-name="P71">DE</text:p>
            </table:table-cell>
            <table:table-cell table:style-name="Tableau2.A1" office:value-type="string">
              <text:p text:style-name="P71">Niderlandy</text:p>
            </table:table-cell>
            <table:table-cell table:style-name="Tableau2.A1" office:value-type="string">
              <text:p text:style-name="P71">NL</text:p>
            </table:table-cell>
          </table:table-row>
          <table:table-row table:style-name="Tableau2.1">
            <table:table-cell table:style-name="Tableau2.A1" office:value-type="string">
              <text:p text:style-name="P71">Estonia </text:p>
            </table:table-cell>
            <table:table-cell table:style-name="Tableau2.A1" office:value-type="string">
              <text:p text:style-name="P71">EE</text:p>
            </table:table-cell>
            <table:table-cell table:style-name="Tableau2.A1" office:value-type="string">
              <text:p text:style-name="P71">Austria</text:p>
            </table:table-cell>
            <table:table-cell table:style-name="Tableau2.A1" office:value-type="string">
              <text:p text:style-name="P71">AT</text:p>
            </table:table-cell>
          </table:table-row>
          <table:table-row table:style-name="Tableau2.1">
            <table:table-cell table:style-name="Tableau2.A1" office:value-type="string">
              <text:p text:style-name="P71">Irlandia </text:p>
            </table:table-cell>
            <table:table-cell table:style-name="Tableau2.A1" office:value-type="string">
              <text:p text:style-name="P71">IE</text:p>
            </table:table-cell>
            <table:table-cell table:style-name="Tableau2.A1" office:value-type="string">
              <text:p text:style-name="P71">Polska</text:p>
            </table:table-cell>
            <table:table-cell table:style-name="Tableau2.A1" office:value-type="string">
              <text:p text:style-name="P71">PL</text:p>
            </table:table-cell>
          </table:table-row>
          <table:table-row table:style-name="Tableau2.1">
            <table:table-cell table:style-name="Tableau2.A1" office:value-type="string">
              <text:p text:style-name="P71">Grecja </text:p>
            </table:table-cell>
            <table:table-cell table:style-name="Tableau2.A1" office:value-type="string">
              <text:p text:style-name="P71">EL</text:p>
            </table:table-cell>
            <table:table-cell table:style-name="Tableau2.A1" office:value-type="string">
              <text:p text:style-name="P71">Portugalia</text:p>
            </table:table-cell>
            <table:table-cell table:style-name="Tableau2.A1" office:value-type="string">
              <text:p text:style-name="P71">PT</text:p>
            </table:table-cell>
          </table:table-row>
          <table:table-row table:style-name="Tableau2.1">
            <table:table-cell table:style-name="Tableau2.A1" office:value-type="string">
              <text:p text:style-name="P71">Hiszpania </text:p>
            </table:table-cell>
            <table:table-cell table:style-name="Tableau2.A1" office:value-type="string">
              <text:p text:style-name="P71">ES</text:p>
            </table:table-cell>
            <table:table-cell table:style-name="Tableau2.A1" office:value-type="string">
              <text:p text:style-name="P71">Rumunia</text:p>
            </table:table-cell>
            <table:table-cell table:style-name="Tableau2.A1" office:value-type="string">
              <text:p text:style-name="P71">RO</text:p>
            </table:table-cell>
          </table:table-row>
          <table:table-row table:style-name="Tableau2.1">
            <table:table-cell table:style-name="Tableau2.A1" office:value-type="string">
              <text:p text:style-name="P71">Francja </text:p>
            </table:table-cell>
            <table:table-cell table:style-name="Tableau2.A1" office:value-type="string">
              <text:p text:style-name="P71">FR</text:p>
            </table:table-cell>
            <table:table-cell table:style-name="Tableau2.A1" office:value-type="string">
              <text:p text:style-name="P71">Słowenia</text:p>
            </table:table-cell>
            <table:table-cell table:style-name="Tableau2.A1" office:value-type="string">
              <text:p text:style-name="P71">SI</text:p>
            </table:table-cell>
          </table:table-row>
          <table:table-row table:style-name="Tableau2.1">
            <table:table-cell table:style-name="Tableau2.A1" office:value-type="string">
              <text:p text:style-name="P71">Chorwacja </text:p>
            </table:table-cell>
            <table:table-cell table:style-name="Tableau2.A1" office:value-type="string">
              <text:p text:style-name="P71">HR</text:p>
            </table:table-cell>
            <table:table-cell table:style-name="Tableau2.A1" office:value-type="string">
              <text:p text:style-name="P71">Słowacja</text:p>
            </table:table-cell>
            <table:table-cell table:style-name="Tableau2.A1" office:value-type="string">
              <text:p text:style-name="P71">SK</text:p>
            </table:table-cell>
          </table:table-row>
          <table:table-row table:style-name="Tableau2.1">
            <table:table-cell table:style-name="Tableau2.A1" office:value-type="string">
              <text:p text:style-name="P71">Włochy </text:p>
            </table:table-cell>
            <table:table-cell table:style-name="Tableau2.A1" office:value-type="string">
              <text:p text:style-name="P71">IT</text:p>
            </table:table-cell>
            <table:table-cell table:style-name="Tableau2.A1" office:value-type="string">
              <text:p text:style-name="P71">Finlandia</text:p>
            </table:table-cell>
            <table:table-cell table:style-name="Tableau2.A1" office:value-type="string">
              <text:p text:style-name="P71">FI</text:p>
            </table:table-cell>
          </table:table-row>
          <table:table-row table:style-name="Tableau2.1">
            <table:table-cell table:style-name="Tableau2.A1" office:value-type="string">
              <text:p text:style-name="P71">Republika Cypryjska </text:p>
            </table:table-cell>
            <table:table-cell table:style-name="Tableau2.A1" office:value-type="string">
              <text:p text:style-name="P71">CY*</text:p>
            </table:table-cell>
            <table:table-cell table:style-name="Tableau2.A1" office:value-type="string">
              <text:p text:style-name="P71">Szwecja</text:p>
            </table:table-cell>
            <table:table-cell table:style-name="Tableau2.A1" office:value-type="string">
              <text:p text:style-name="P71">SE</text:p>
            </table:table-cell>
          </table:table-row>
          <table:table-row table:style-name="Tableau2.1">
            <table:table-cell table:style-name="Tableau2.A1" office:value-type="string">
              <text:p text:style-name="P71">Łotwa</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Unia Europejska – średnia ważona dla 27 państw członkowskich</text:p>
            </table:table-cell>
            <table:covered-table-cell/>
            <table:covered-table-cell/>
            <table:table-cell table:style-name="Tableau2.A1" office:value-type="string">
              <text:p text:style-name="P71">UE-27</text:p>
            </table:table-cell>
          </table:table-row>
        </table:table>
        <text:p text:style-name="P46">*Cypr jako całość jest jednym z 27 państw członkowskich Unii Europejskiej. Dorobek wspólnotowy został jednak zawieszony w części kraju, która nie jest kontrolowana przez rząd Republiki Cypryjskiej. Ze względów praktycznych jedynie wywiady przeprowadzone w części kraju kontrolowanej przez rząd Republiki Cypryjskiej są uwzględnione w kategorii „CY” i w średniej dla UE-27. </text:p>
        <text:p text:style-name="P29"/>
      </text:section>
      <text:h text:style-name="P17" text:outline-level="1"><text:bookmark-start text:name="__RefHeading___Toc215558_2930363814"/>Najważniejsze ustalenia <text:bookmark-end text:name="__RefHeading___Toc215558_2930363814"/></text:h>
      <text:section text:style-name="Sect2" text:name="Section2">
        <text:p text:style-name="P49">Kształcenie i szkolenie zawodowe jest postrzegane jako wysokiej jakości i związane z pracą i jest najczęściej zalecane jako ścieżka edukacyjna, chociaż kształcenie ogólne zachowuje bardziej pozytywny wizerunek. </text:p>
        <text:p text:style-name="P52"><text:span text:style-name="T7">■</text:span> Dwóch na trzech Europejczyków (67%) uważa, że kształcenie i szkolenie zawodowe jest postrzegane w ich krajach w pozytywnym świetle, a 73% uważa, że kształcenie i szkolenie zawodowe oferuje wysokiej jakości uczenie się. </text:p>
        <text:p text:style-name="P52">■ Uważa się, że kształcenie i szkolenie zawodowe uczy umiejętności technicznych związanych z pracą (85% respondentów), zatrudnia kompetentnych nauczycieli (79%) i zapewnia dostęp do nowoczesnej infrastruktury (78%). </text:p>
        <text:p text:style-name="P52">■ Ponad połowa (52 %) osób samozatrudnionych posiada kwalifikacje w zakresie kształcenia i szkolenia zawodowego, co podkreśla rolę tej ścieżki we wspieraniu samozatrudnienia i tworzenia przedsiębiorstw. </text:p>
        <text:p text:style-name="P52">■ Dwie trzecie (67%) uważa, że kształcenie i szkolenie zawodowe oferuje możliwość podjęcia studiów uniwersyteckich, a podobne proporcje twierdzą, że zapewnia możliwości studiowania za granicą. </text:p>
        <text:p text:style-name="P52">■ Pięciu na dziesięciu Europejczyków zalecałoby kształcenie i szkolenie zawodowe młodym ludziom wybierającym ścieżkę kształcenia średniego II stopnia, podczas gdy mniej niż czterech na dziesięciu (39%) zalecałoby kształcenie ogólne. Na poziomie szkolnictwa wyższego częściej zalecane są również wyższe ścieżki zawodowe (52%) niż ścieżki akademickie (35%). </text:p>
        <text:p text:style-name="P52">■ Niemniej jednak trzy czwarte respondentów (75%) uważa, że kształcenie ogólne ma bardziej pozytywny wizerunek niż kształcenie i szkolenie zawodowe, a ponad ośmiu na dziesięciu (82%) uważa, że osoby osiągające wysokie wyniki są odsuwane od ścieżek zawodowych. </text:p>
        <text:p text:style-name="P49">Potrzeba pracy i dochodów jest głównym czynnikiem przy wyborze kształcenia i szkolenia zawodowego. </text:p>
        <text:p text:style-name="P52">■ Ponad połowa Europejczyków (53 %) wskazuje na potrzebę znalezienia pracy i szybkiego zarabiania pieniędzy jako główny czynnik wpływający na wybór kształcenia i szkolenia zawodowego przez młodych ludzi i jest to główny czynnik w 24 państwach członkowskich. </text:p>
        <text:p text:style-name="P52">■ Porady rodziców (35%) mają większy wpływ niż wskazówki nauczycieli (28%), podczas gdy prestiż kształcenia i szkolenia zawodowego (16%) i mediów społecznościowych (14%) ma znacznie mniejsze znaczenie. Sugeruje to, że istnieją znaczne możliwości podniesienia statusu kształcenia zawodowego w dyskursie publicznym. </text:p>
        <text:p text:style-name="P52">■ Jeden na pięciu Europejczyków (21%) uznaje chęć zostania przedsiębiorcą lub osobą samozatrudnioną za jeden z głównych czynników decydujących o wyborze kształcenia i szkolenia zawodowego. </text:p>
        <text:p text:style-name="P49">Miejsca pracy związane z kształceniem i szkoleniem zawodowym postrzegane jako poszukiwane, dobrze płatne i ekologiczne </text:p>
        <text:p text:style-name="P52">■ Ponad ośmiu na dziesięciu (82%) Europejczyków twierdzi, że kwalifikacje uzyskane w ramach kształcenia i szkolenia zawodowego prowadzą do wysokiego popytu na miejsca pracy. </text:p>
        <text:p text:style-name="P52">■ Dwie trzecie (66%) twierdzi, że kwalifikacje uzyskane w ramach kształcenia i szkolenia zawodowego prowadzą do dobrze płatnych miejsc pracy. </text:p>
        <text:p text:style-name="P52">■ Dwie trzecie (63 %) Europejczyków twierdzi, że kwalifikacje uzyskane w ramach kształcenia i szkolenia zawodowego prowadzą do tworzenia miejsc pracy przyczyniających się do transformacji ekologicznej. </text:p>
        <text:p text:style-name="P49">Poglądy różnią się w odniesieniu do umiejętności podstawowych i miękkich oraz inkluzywności </text:p>
        <text:p text:style-name="P52">■ Połowa Europejczyków twierdzi, że w programach kształcenia i szkolenia zawodowego brakuje nauczania podstawowych umiejętności, takich jak umiejętność czytania i pisania, umiejętności cyfrowych oraz umiejętności przekrojowych, takich jak komunikacja lub krytyczne myślenie. </text:p>
        <text:p text:style-name="P52">■ Dwie trzecie Europejczyków twierdzi, że programy kształcenia i szkolenia zawodowego są wystarczająco inkluzywne, aby wspierać osoby uczące się, które napotykają bariery, choć poglądy różnią się znacznie w poszczególnych państwach członkowskich. </text:p>
        <text:p text:style-name="P49"><text:soft-page-break/>Przepaść pokoleniowa kształtuje sposób postrzegania i rekomendowania kształcenia i szkolenia zawodowego </text:p>
        <text:p text:style-name="P52">■ Młodzi ludzie w wieku 15-24 lat częściej twierdzą, że nauczyciele i doradcy nie rozwiązują w odpowiedni sposób problemu uprzedzeń ze względu na płeć, zanim uczniowie wybiorą między kształceniem ogólnym a zawodowym. To postrzeganie jest wspólne dla 62% tej najmłodszej grupy wiekowej w porównaniu z 52% osób w wieku 55 lat i starszych. </text:p>
        <text:p text:style-name="P52">■ Młodzi respondenci odnotowują niższe wskaźniki uczestnictwa w kształceniu i szkoleniu zawodowym (46 %) niż osoby w wieku 25–54 lat (52–53 %) i są bardziej skłonni do zalecania kształcenia ogólnego niż zawodowego (53 % w porównaniu z 33 % wśród osób powyżej 55. roku życia), co wskazuje na wyraźne odwrócenie postaw pokoleniowych. </text:p>
        <text:p text:style-name="P52">■ Niemniej jednak respondenci, którzy zakończyli naukę w wieku 20 lat lub więcej, rzadziej zalecają ścieżki zawodowe (43%) niż ci, którzy zakończyli naukę w wieku od 16 do 19 lat (58%). </text:p>
        <text:p text:style-name="P49">Stereotypy związane z płcią są powszechne w ścieżkach edukacyjnych i wyborach terenowych </text:p>
        <text:p text:style-name="P52">■ Ponad połowa Europejczyków twierdzi, że dziedziny kształcenia i szkolenia zawodowego związane z naukami ścisłymi, technologią, inżynierią i matematyką są bardziej odpowiednie dla mężczyzn, ale istnieją duże różnice między państwami członkowskimi, od 86 % na Węgrzech i Słowacji do zaledwie 15 % w Szwecji. </text:p>
        <text:p text:style-name="P52">■ Około siedmiu na dziesięciu respondentów (71%) uważa, że kobiety zainteresowane przedmiotami technicznymi są ukierunkowane na kształcenie ogólne, podczas gdy prawie siedmiu na dziesięciu (69%) twierdzi, że kobiety otrzymują mniejszą zachętę do kształcenia i szkolenia zawodowego związanego z naukami ścisłymi, technologią, inżynierią i matematyką niż mężczyźni. </text:p>
        <text:p text:style-name="P52">■ Siedmiu na dziesięciu Europejczyków twierdzi, że mężczyźni, którzy nie osiągają wysokich wyników w nauce, znajdują się pod większą presją niż kobiety, aby wybierać kształcenie i szkolenie zawodowe zamiast kształcenia ogólnego. </text:p>
        <text:p text:style-name="P52">■ Ponad połowa (57%) twierdzi, że mężczyźni w dziedzinach kształcenia i szkolenia zawodowego związanych z opieką lub<text:span text:style-name="T51"> usługami</text:span> napotykają na stygmatyzację społeczną, co ujawnia ograniczenia w wyborze ścieżki dla obu płci. </text:p>
        <text:p text:style-name="P29"/>
      </text:section>
      <text:h text:style-name="P17" text:outline-level="1"><text:bookmark-start text:name="__RefHeading___Toc215560_2930363814"/>I. Wyniki kształcenia i szkolenia zawodowego na rynku pracy <text:bookmark-end text:name="__RefHeading___Toc215560_2930363814"/></text:h>
      <text:p text:style-name="P21"/>
      <text:section text:style-name="Sect2" text:name="Section3">
        <text:h text:style-name="P19" text:outline-level="2"><text:bookmark-start text:name="__RefHeading___Toc215562_2930363814"/>1. Kształcenie i szkolenie zawodowe prowadzi do tworzenia miejsc pracy o dużym popycie <text:bookmark-end text:name="__RefHeading___Toc215562_2930363814"/></text:h>
        <text:p text:style-name="P50">Ponad ośmiu na dziesięciu obywateli UE twierdzi, że kwalifikacje uzyskane w ramach kształcenia i szkolenia zawodowego prowadzą do zatrudnienia, na które istnieje duże zapotrzebowanie na rynku pracy. </text:p>
        <text:p text:style-name="P21">W całej Unii Europejskiej 82 % respondentów uważa, że kwalifikacje uzyskane w ramach kształcenia i szkolenia zawodowego prowadzą do zatrudnienia, na które istnieje duże zapotrzebowanie na rynku pracy w ich kraju, w tym 30 % zdecydowanie zgadza się z tym stwierdzeniem, a 52 % zazwyczaj zgadza się z tym stwierdzeniem.<text:note text:id="ftn6" text:note-class="footnote"><text:note-citation>6</text:note-citation><text:note-body><text:p text:style-name="P13">PB8.4. Proszę mi powiedzieć, w jakim stopniu zgadzają się Państwo lub nie zgadzają się z każdym z następujących stwierdzeń: Kwalifikacje uzyskane w ramach kształcenia i szkolenia zawodowego prowadzą do powstania miejsc pracy, na które istnieje duże zapotrzebowanie na rynku pracy w (NASZYM KRAJU). </text:p></text:note-body></text:note> Tylko 12% się nie zgadza, a 6% nie wie.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2.2cm" svg:x="9.001cm" svg:y="-4.217cm"><draw:text-box><text:p text:style-name="P100"><text:span text:style-name="T60">Pyt. 38.4: Proszę mi powiedzieć, w jakim stopniu zgadzają się Państwo lub nie zgadzają się z każdym z następujących stwierdzeń: - Kwalifikacje uzyskane w ramach kształcenia i szkolenia zawodowego prowadzą do powstania miejsc pracy, na które istnieje duże zapotrzebowanie na rynku pracy w [NASZYM KRAJU] (UE-27) (%) </text:span></text:p></draw:text-box></draw:frame><draw:frame draw:style-name="gr424" draw:text-style-name="P101" svg:width="2.356cm" svg:height="0.578cm" svg:x="10.94cm" svg:y="-2.744cm"><draw:text-box><text:p text:style-name="P100"><text:span text:style-name="T60">Nie wiem 6</text:span></text:p></draw:text-box></draw:frame><draw:frame draw:style-name="gr3" draw:text-style-name="P101" svg:width="2.835cm" svg:height="0.902cm" svg:x="9.277cm" svg:y="-2.194cm"><draw:text-box><text:p text:style-name="P100"><text:span text:style-name="T60">Zdecydowanie się nie zgadzam 2</text:span></text:p></draw:text-box></draw:frame><draw:frame draw:style-name="gr3" draw:text-style-name="P104" svg:width="2.668cm" svg:height="0.902cm" svg:x="8.705cm" svg:y="-1.594cm"><draw:text-box><text:p text:style-name="P103"><text:span text:style-name="T60">Nie zgadzam się 10</text:span></text:p></draw:text-box></draw:frame><draw:frame draw:style-name="gr424" draw:text-style-name="P104" svg:width="2.83cm" svg:height="0.578cm" svg:x="9.747cm" svg:y="4.191cm"><draw:text-box><text:p text:style-name="P103"><text:span text:style-name="T60">Zgadzam się 52</text:span></text:p></draw:text-box></draw:frame><draw:frame draw:style-name="gr3" draw:text-style-name="P101" svg:width="1.726cm" svg:height="1.551cm" svg:x="15.413cm" svg:y="-1.524cm"><draw:text-box><text:p text:style-name="P100"><text:span text:style-name="T60">Zdecydowanie zgadzam się 30</text:span></text:p></draw:text-box></draw:frame></draw:g>To obszerne ustalenie można z czasem porównać ze wzrostem porozumienia w porównaniu z wynikami zaobserwowanymi w 2011 r. ; W badaniu Cedefop z 2016 r. (UE-28) 86 % respondentów uważało, że osoby kształcące się zawodowo zdobyły umiejętności potrzebne pracodawcom,<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text:span><text:span text:style-name="T57"> c</text:span><text:span text:style-name="T55"> ountryB=EU28</text:span></text:a><text:span text:style-name="T55">. Brzmienie pytania różni się od obecnego badania: „Następujące stwierdzenia dotyczą pracy, jaką ludzie mogą uzyskać po kształceniu zawodowym w szkole średniej II stopnia. W jakim stopniu zgadzają się Państwo z każdym z nich? – Osoby uczestniczące w kształceniu zawodowym uczą się umiejętności potrzebnych pracodawcom w Państwa kraju?” </text:span></text:p></text:note-body></text:note> podczas gdy w badaniu Eurobarometru z 2011 r. dotyczącym kształcenia i szkolenia zawodowego (UE-27) stwierdzono, że 73 % respondentów uważa, że kształcenie i szkolenie zawodowe prowadzi do powstania zawodów, które są bardzo poszukiwane na rynku pracy.<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Pyt. 10.11. Sformułowanie pytania różni się od obecnego badania i odnosi się raczej do kształcenia i szkolenia zawodowego niż do początkowego kształcenia i szkolenia zawodowego: „Proszę mi powiedzieć, w jakim stopniu zgadzają się Państwo lub nie zgadzają się z każdym z poniższych stwierdzeń Kształcenie i szkolenie zawodowe prowadzi do powstania zawodów, które są bardzo pożądane na rynku pracy.”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1.227cm" svg:x="-0.261cm" svg:y="4.048cm"><draw:text-box><text:p text:style-name="P100"><text:span text:style-name="T60">PB8.4. Proszę mi powiedzieć, w jakim stopniu zgadzają się Państwo lub nie zgadzają się z każdym z następujących stwierdzeń: - kwalifikacje uzyskane w ramach kształcenia i szkolenia zawodowego prowadzą do zatrudnienia, na które istnieje duże zapotrzebowanie na rynku pracy w (NASZYM KRAJU)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902cm" svg:x="0.492cm" svg:y="12.511cm"><draw:text-box><text:p text:style-name="P100"><text:span text:style-name="T60">Zdecydowanie się zgadzam</text:span></text:p></draw:text-box></draw:frame><draw:frame draw:style-name="gr6" draw:text-style-name="P101" svg:width="2.946cm" svg:height="1.006cm" svg:x="3.5cm" svg:y="12.488cm"><draw:text-box><text:p text:style-name="P100"><text:span text:style-name="T60">skłonność do zgody</text:span></text:p></draw:text-box></draw:frame><draw:frame draw:style-name="gr5" draw:text-style-name="P101" svg:width="3.282cm" svg:height="0.902cm" svg:x="6.683cm" svg:y="12.532cm"><draw:text-box><text:p text:style-name="P100"><text:span text:style-name="T60">skłonność do nie zgadzania się</text:span></text:p></draw:text-box></draw:frame><draw:frame draw:style-name="gr5" draw:text-style-name="P101" svg:width="3.484cm" svg:height="0.902cm" svg:x="10.312cm" svg:y="12.49cm"><draw:text-box><text:p text:style-name="P100"><text:span text:style-name="T60">Zdecydowanie się nie zgadzam</text:span></text:p></draw:text-box></draw:frame><draw:frame draw:style-name="gr7" draw:text-style-name="P101" svg:width="2.518cm" svg:height="0.687cm" svg:x="14.034cm" svg:y="12.49cm"><draw:text-box><text:p text:style-name="P100"><text:span text:style-name="T60">Nie wiem</text:span></text:p></draw:text-box></draw:frame></draw:g></draw:g>W obecnym badaniu opinie różnią się w poszczególnych państwach członkowskich, przy czym najwyższy poziom porozumienia odnotowano w Danii (93 %), Szwecji (91 %) i Irlandii (90 %). Najniższe poziomy odnotowano w Estonii (66%), Rumunii (67%) i Bułgarii (70%). W 19 państwach członkowskich co najmniej ośmiu na dziesięciu respondentów zgadza się, że kwalifikacje uzyskane w ramach kształcenia i szkolenia zawodowego prowadzą do zatrudnienia, na które istnieje duże zapotrzebowanie na rynku pracy. </text:p>
        <text:p text:style-name="P29">Opinie na temat tego, w jakim stopniu kwalifikacje uzyskane w ramach kształcenia i szkolenia zawodowego prowadzą do zatrudnienia o dużym popycie, różnią się w zależności od czynników społeczno-demograficznych i nastawienia, jak poniżej. </text:p>
        <text:p text:style-name="P52">■ Pogląd, że kwalifikacje uzyskane w ramach kształcenia i szkolenia zawodowego prowadzą do wysokiego popytu na pracę, podziela 88 % respondentów, którzy twierdzą, że kształcenie i szkolenie zawodowe jest postrzegane w ich kraju w pozytywnym świetle, w porównaniu z 74 % respondentów, którzy twierdzą, że jest ono postrzegane negatywnie. </text:p>
        <text:p text:style-name="P52">■ Porozumienie jest bardziej rozpowszechnione wśród respondentów, którzy uważają, że młodzi ludzie otrzymują wystarczające informacje na temat możliwości kształcenia i szkolenia zawodowego (88%) niż wśród tych, którzy uważają, że tak nie jest (75%). </text:p>
        <text:p text:style-name="P52">■ Istnieją pewne różnice w podziale na kategorie społeczno-zawodowe: 85 % kierowników uważa, że kwalifikacje uzyskane w ramach kształcenia i szkolenia zawodowego prowadzą do zatrudnienia na żądanie, w porównaniu z 79 % osób zajmujących się domem,<text:note text:id="ftn9" text:note-class="footnote"><text:note-citation>9</text:note-citation><text:note-body><text:p text:style-name="P13">Osoby zajmujące się domem definiuje się jako osoby odpowiedzialne za zwykłe zakupy i opiekę nad domem lub bez aktualnego zajęcia, niepracujące </text:p></text:note-body></text:note> bezrobotnych respondentów i studentów. </text:p>
        <text:p text:style-name="P52">■ Respondenci, którzy zakończyli naukę w wieku 20 lat lub później, najczęściej uważają, że kwalifikacje uzyskane w ramach kształcenia i szkolenia zawodowego prowadzą do wysokiego popytu na pracę (84 %), a następnie osoby, które ukończyły naukę w wieku 16-19 lat (82 %) i osoby, które zakończyły naukę w wieku 15 lat lub młodsze (77 %). </text:p>
        <text:p text:style-name="P52">■ Istnieją również niewielkie różnice w zależności od wieku respondentów. Podziela on opinię, że kwalifikacje uzyskane w ramach kształcenia i szkolenia zawodowego prowadzą do zatrudnienia na wysokim poziomie jest najwyższy wśród osób w wieku 40–54 lat (83%), spadając jedynie nieznacznie do 82% wśród osób w wieku 55 lat i starszych, 81% wśród osób w wieku 25–39 lat i 79% wśród respondentów w wieku 15–24 lat. </text:p>
        <text:p text:style-name="P52">■ Istnieją jedynie marginalne różnice w postrzeganiu płci. </text:p>
        <text:p text:style-name="P52">■ Różnice między tymi, którzy sami uczestniczyli w kształceniu i szkoleniu zawodowym, a tymi, którzy nie uczestniczyli w kształceniu i szkoleniu zawodowym, są również marginalne.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Proszę mi powiedzieć, w jakim stopniu zgadzają się Państwo lub nie zgadzają się z każdym z następujących stwierdzeń: Kwalifikacje uzyskane w ramach kształcenia i szkolenia zawodowego prowadzą do powstania miejsc pracy, na które istnieje duże zapotrzebowanie na rynku pracy w (NASZYM KRAJU) (%-UE)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Ogółem „Zgadzam się”</text:p>
            </table:table-cell>
            <table:table-cell table:style-name="Tableau3.A1" office:value-type="string">
              <text:p text:style-name="P84">Ogółem „Nie zgadzam się” </text:p>
            </table:table-cell>
            <table:table-cell table:style-name="Tableau3.A1" office:value-type="string">
              <text:p text:style-name="P84">Nie wiem</text:p>
            </table:table-cell>
          </table:table-row>
          <table:table-row>
            <table:table-cell table:style-name="Tableau3.A1" office:value-type="string">
              <text:p text:style-name="P89">UE-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Płeć</text:p>
            </table:table-cell>
            <table:covered-table-cell/>
            <table:covered-table-cell/>
            <table:covered-table-cell/>
          </table:table-row>
          <table:table-row>
            <table:table-cell table:style-name="Tableau3.A1" office:value-type="string">
              <text:p text:style-name="P89">Człowiek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Kobieta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Wiek</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Edukacja (koniec)</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Wciąż studiuje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Kategoria społeczno-zawodowa</text:p>
            </table:table-cell>
            <table:covered-table-cell/>
            <table:covered-table-cell/>
            <table:covered-table-cell/>
          </table:table-row>
          <table:table-row>
            <table:table-cell table:style-name="Tableau3.A1" office:value-type="string">
              <text:p text:style-name="P89">Osoby samozatrudnione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Kierownicy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Pozostałe białe kołnierze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Pracownicy fizyczni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Osoby zajmujące się domem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Bezrobotn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Emerytowany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Studenc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Subiektywna urbanizacja</text:p>
            </table:table-cell>
            <table:covered-table-cell/>
            <table:covered-table-cell/>
            <table:covered-table-cell/>
          </table:table-row>
          <table:table-row>
            <table:table-cell table:style-name="Tableau3.A1" office:value-type="string">
              <text:p text:style-name="P89">Obszar wiejski lub wieś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Małe lub średnie miasto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Duże miasto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Postrzeganie IVET w (NASZYM KRAJU)</text:p>
            </table:table-cell>
            <table:covered-table-cell/>
            <table:covered-table-cell/>
            <table:covered-table-cell/>
          </table:table-row>
          <table:table-row>
            <table:table-cell table:style-name="Tableau3.A1" office:value-type="string">
              <text:p text:style-name="P89">Pozytywny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gatywny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Uczestniczyłeś w początkowym kształceniu zawodowym (liceum średnie)</text:p>
            </table:table-cell>
            <table:covered-table-cell/>
            <table:covered-table-cell/>
            <table:covered-table-cell/>
          </table:table-row>
          <table:table-row>
            <table:table-cell table:style-name="Tableau3.A1" office:value-type="string">
              <text:p text:style-name="P89">Tak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ie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Kształcenie i szkolenie zawodowe prowadzi do dobrze płatnych miejsc pracy <text:bookmark-end text:name="__RefHeading___Toc215564_2930363814"/></text:h>
        <text:p text:style-name="P50">Dwie trzecie obywateli UE uważa, że kwalifikacje uzyskane w ramach kształcenia i szkolenia zawodowego prowadzą do dobrze płatnych miejsc pracy.</text:p>
        <text:p text:style-name="P21">W całej Unii Europejskiej 66 % respondentów uważa, że kwalifikacje uzyskane w ramach kształcenia i szkolenia zawodowego prowadzą do dobrze płatnych miejsc pracy, w tym 15 % zdecydowanie się z nimi zgadza, a 51 % zazwyczaj się z nimi zgadza.<text:note text:id="ftn10" text:note-class="footnote"><text:note-citation>10</text:note-citation><text:note-body><text:p text:style-name="P13">PB8.2. Proszę mi powiedzieć, w jakim stopniu zgadzają się Państwo lub nie zgadzają się z każdym z następujących stwierdzeń: Kwalifikacje w ramach kształcenia i szkolenia zawodowego prowadzą do dobrze płatnych miejsc pracy. </text:p></text:note-body></text:note> Około jedna czwarta respondentów nie zgadza się z tym stwierdzeniem (27%), podczas gdy 7% nie wie. </text:p>
        <text:p text:style-name="P21">Wynik ten można porównać z wynikami wcześniejszych badań, przy ogólnym wzroście odsetka respondentów, którzy zgadzają się z tym stwierdzeniem: w badaniu Cedefopu z 2016 r. (UE-28) stwierdzono, że 60 % respondentów uważa, że kształcenie i szkolenie zawodowe prowadzi do dobrzepłatnych miejsc pracy,<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countryB=EU28</text:span></text:a><text:span text:style-name="T55">. Brzmienie pytania różni się od obecnego badania: „Następujące stwierdzenia dotyczą pracy, jaką ludzie mogą uzyskać po kształceniu zawodowym w szkole średniej II stopnia. W jakim stopniu zgadzasz się lub nie zgadzasz z każdym z nich? — Kształcenie zawodowe prowadzi do dobrze płatnych miejsc pracy”. </text:span></text:p></text:note-body></text:note> natomiast w badaniu Eurobarometru z 2011 r. dotyczącym kształcenia i szkolenia zawodowego (UE-27) 55 % stwierdziło, że szkolenie zawodowe prowadzi do dobrze płatnych miejsc pracy.<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Sformułowanie pytania różni się od obecnego badania i używa terminu „kształcenie i szkolenie zawodowe” bez rozróżnienia między kształceniem i szkoleniem zawodowym początkowym a ustawicznym. Pyt. 10,9: „Kształcenie i szkolenie zawodowe prowadzi do dobrze płatnych miejsc pracy”.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1.227cm" svg:x="14.152cm" svg:y="-4.828cm"><draw:text-box><text:p text:style-name="P100"><text:span text:style-name="T60">Zdecydowanie się zgadzam 15</text:span></text:p></draw:text-box></draw:frame><draw:frame draw:style-name="gr3" draw:text-style-name="P101" svg:width="1.923cm" svg:height="0.902cm" svg:x="11.462cm" svg:y="-5.311cm"><draw:text-box><text:p text:style-name="P100"><text:span text:style-name="T60">Nie wiem 7</text:span></text:p></draw:text-box></draw:frame><draw:frame draw:style-name="gr3" draw:text-style-name="P104" svg:width="2.424cm" svg:height="1.227cm" svg:x="9.144cm" svg:y="-4.713cm"><draw:text-box><text:p text:style-name="P103"><text:span text:style-name="T60">Zdecydowanie się nie zgadzam 4</text:span></text:p></draw:text-box></draw:frame><draw:frame draw:style-name="gr15" draw:text-style-name="P104" svg:width="1.841cm" svg:height="1.227cm" svg:x="8.721cm" svg:y="-3.009cm"><draw:text-box><text:p text:style-name="P103"><text:span text:style-name="T60">Nie zgadzam się 23</text:span></text:p></draw:text-box></draw:frame><draw:frame draw:style-name="gr3" draw:text-style-name="P101" svg:width="1.638cm" svg:height="1.551cm" svg:x="14.579cm" svg:y="0.557cm"><draw:text-box><text:p text:style-name="P100"><text:span text:style-name="T60">Chętnie się zgodzimy 51</text:span></text:p></draw:text-box></draw:frame><draw:frame draw:style-name="gr16" draw:text-style-name="P101" svg:width="7.063cm" svg:height="2.2cm" svg:x="9.421cm" svg:y="-6.761cm"><draw:text-box><text:p text:style-name="P100"><text:span text:style-name="T60">PB8.2: Proszę mi powiedzieć, w jakim stopniu zgadzają się Państwo lub nie zgadzają się z każdym z następujących stwierdzeń: Kwalifikacje uzyskane w ramach kształcenia i szkolenia zawodowego prowadzą do dobrze płatnych miejsc pracy (UE-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902cm" svg:x="0.93cm" svg:y="15.283cm"><draw:text-box><text:p text:style-name="P105"><text:span text:style-name="T60">Zdecydowanie się zgadzam</text:span></text:p></draw:text-box></draw:frame><draw:frame draw:style-name="gr423" draw:text-style-name="P101" svg:width="2.857cm" svg:height="0.902cm" svg:x="3.939cm" svg:y="15.262cm"><draw:text-box><text:p text:style-name="P105"><text:span text:style-name="T60">skłonność do zgody</text:span></text:p></draw:text-box></draw:frame><draw:frame draw:style-name="gr5" draw:text-style-name="P101" svg:width="3.282cm" svg:height="0.902cm" svg:x="7.121cm" svg:y="15.304cm"><draw:text-box><text:p text:style-name="P105"><text:span text:style-name="T60">skłonność do nie zgadzania się</text:span></text:p></draw:text-box></draw:frame><draw:frame draw:style-name="gr5" draw:text-style-name="P101" svg:width="3.484cm" svg:height="0.902cm" svg:x="10.749cm" svg:y="15.262cm"><draw:text-box><text:p text:style-name="P105"><text:span text:style-name="T60">Zdecydowanie się nie zgadzam</text:span></text:p></draw:text-box></draw:frame><draw:frame draw:style-name="gr7" draw:text-style-name="P101" svg:width="2.52cm" svg:height="0.687cm" svg:x="14.471cm" svg:y="15.262cm"><draw:text-box><text:p text:style-name="P105"><text:span text:style-name="T60">Nie wiem</text:span></text:p></draw:text-box></draw:frame></draw:g><draw:frame draw:style-name="gr3" draw:text-style-name="P101" svg:width="16.468cm" svg:height="0.902cm" svg:x="0.457cm" svg:y="6.541cm"><draw:text-box><text:p text:style-name="P100"><text:span text:style-name="T60">PB8.2. Proszę mi powiedzieć, w jakim stopniu zgadzają się Państwo lub nie zgadzają się z każdym z następujących stwierdzeń:- Kwalifikacje IVETﬁcations prowadzą do dobrze płatnych miejsc pracy (%) </text:span></text:p></draw:text-box></draw:frame></draw:g>W obecnym badaniu wynik ten znajduje dalsze odzwierciedlenie we wzorcach uczestnictwa w kształceniu i szkoleniu zawodowym: respondenci prowadzący działalność na własny rachunek odnotowują jedne z najwyższych wskaźników uczestnictwa w kształceniu i szkoleniu zawodowym (52 %), co wskazuje na silny związek między ścieżkami kształcenia i szkolenia zawodowego a karierą zawodową przedsiębiorców (zob. sekcja III.2 dotycząca wzorców uczestnictwa w kształceniu i szkoleniu zawodowym w podziale na kategorie społeczno-zawodowe). </text:p>
        <text:p text:style-name="P21">Co najmniej połowa respondentów w 24 państwach członkowskich uważa, że kwalifikacje uzyskane w ramach kształcenia i szkolenia zawodowego prowadzą do dobrze płatnych miejsc pracy. </text:p>
        <text:p text:style-name="P31">Poglądy różnią się w poszczególnych państwach członkowskich, przy czym najwyższy poziom porozumienia odnotowano w Irlandii (85 %), Danii (83 %) i na Malcie (80 %). Najniższe poziomy odnotowano we Francji (48%) oraz w Luksemburgu i Finlandii (po 49%). </text:p>
        <text:p text:style-name="P29">Opinie na temat tego, w jakim stopniu kwalifikacje uzyskane w ramach kształcenia i szkolenia zawodowego prowadzą do dobrze płatnych miejsc pracy, różnią się w zależności od czynników społeczno-demograficznych i nastawienia, jak poniżej. </text:p>
        <text:p text:style-name="P52">■ Pogląd, że kwalifikacje uzyskane w ramach kształcenia i szkolenia zawodowego prowadzą do dobrze płatnych miejsc pracy, podziela 75 % respondentów, którzy twierdzą, że kształcenie i szkolenie zawodowe jest postrzegane pozytywnie w ich kraju, w porównaniu z 50 % respondentów, którzy zgłaszają negatywne odczucia. </text:p>
        <text:p text:style-name="P52">■ Istnieją pewne uderzające różnice między kategoriami społeczno-zawodowymi: 68 % białych kołnierzyków i 67 % pracowników fizycznych uważa, że kwalifikacje uzyskane w ramach kształcenia i szkolenia zawodowego prowadzą do dobrze płatnych miejsc pracy, w porównaniu z 60 % bezrobotnych respondentów. </text:p>
        <text:p text:style-name="P52">■ Respondenci, którzy ukończyli edukację w wieku 16-19 lat, częściej zgadzają się z tym stwierdzeniem (68%) niż ci, którzy ukończyli edukację w wieku 15 lat lub młodsi lub którzy ukończyli ją w wieku 20 lat lub później (odpowiednio 64 i 65 %). </text:p>
        <text:p text:style-name="P52">■ Przekonanie, że kwalifikacje uzyskane w ramach kształcenia i szkolenia zawodowego prowadzą do dobrze płatnych miejsc pracy, różni się nieznacznie w zależności od wieku: od 67 % osób w wieku 40 lat i starszych (40–54 lat, 55 lat i więcej) i 65 % osób w wieku 25–39 lat do 63 % respondentów w wieku 15–24 lat.</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Powiedz mi, w jakim stopniu zgadzasz się lub nie zgadzasz z każdym z następujących stwierdzeń: Kwalifikacje uzyskane w ramach kształcenia i szkolenia zawodowego prowadzą do dobrze płatnych miejsc pracy (% w UE)</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Ogółem „Zgadzam się”</text:p>
            </table:table-cell>
            <table:table-cell table:style-name="Tableau4.A1" office:value-type="string">
              <text:p text:style-name="P85">Ogółem „Nie zgadzam się” </text:p>
            </table:table-cell>
            <table:table-cell table:style-name="Tableau4.A1" office:value-type="string">
              <text:p text:style-name="P85">Nie wiem</text:p>
            </table:table-cell>
          </table:table-row>
          <table:table-row>
            <table:table-cell table:style-name="Tableau4.A1" office:value-type="string">
              <text:p text:style-name="P90">UE-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Płeć</text:p>
            </table:table-cell>
            <table:covered-table-cell/>
            <table:covered-table-cell/>
            <table:covered-table-cell/>
          </table:table-row>
          <table:table-row>
            <table:table-cell table:style-name="Tableau4.A1" office:value-type="string">
              <text:p text:style-name="P90">Człowiek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Kobieta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Wiek</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Edukacja (koniec)</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Wciąż studiuje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Kategoria społeczno-zawodowa</text:p>
            </table:table-cell>
            <table:covered-table-cell/>
            <table:covered-table-cell/>
            <table:covered-table-cell/>
          </table:table-row>
          <table:table-row>
            <table:table-cell table:style-name="Tableau4.A1" office:value-type="string">
              <text:p text:style-name="P90">Osoby samozatrudnione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Kierownicy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Pozostałe białe kołnierze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Pracownicy fizyczni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Osoby zajmujące się domem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Bezrobotni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Emerytowany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Studenci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Subiektywna urbanizacja</text:p>
            </table:table-cell>
            <table:covered-table-cell/>
            <table:covered-table-cell/>
            <table:covered-table-cell/>
          </table:table-row>
          <table:table-row>
            <table:table-cell table:style-name="Tableau4.A1" office:value-type="string">
              <text:p text:style-name="P90">Obszar wiejski lub wieś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Małe lub średnie miasto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Duże miasto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Postrzeganie IVET w (NASZYM KRAJU)</text:p>
            </table:table-cell>
            <table:covered-table-cell/>
            <table:covered-table-cell/>
            <table:covered-table-cell/>
          </table:table-row>
          <table:table-row>
            <table:table-cell table:style-name="Tableau4.A1" office:value-type="string">
              <text:p text:style-name="P90">Pozytywny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gatywny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Uczestniczyłeś w początkowym kształceniu zawodowym (liceum średnie)</text:p>
            </table:table-cell>
            <table:covered-table-cell/>
            <table:covered-table-cell/>
            <table:covered-table-cell/>
          </table:table-row>
          <table:table-row>
            <table:table-cell table:style-name="Tableau4.A1" office:value-type="string">
              <text:p text:style-name="P90">Tak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ie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Szersze postrzeganie rynku pracy <text:bookmark-end text:name="__RefHeading___Toc215566_2930363814"/></text:h>
        <text:p text:style-name="P50">Około dwie trzecie obywateli UE twierdzi, że kwalifikacje uzyskane w ramach kształcenia i szkolenia zawodowego prowadzą do zatrudnienia, które jest wysoko cenione w społeczeństwie. </text:p>
        <text:p text:style-name="P21">W całej Unii Europejskiej 64 % obywateli UE uważa, że kwalifikacje uzyskane w ramach kształcenia i szkolenia zawodowego prowadzą do zatrudnienia, które jest wysoko cenione w społeczeństwie, w tym 15 % zdecydowanie się z tym zgadza, a 49 % zazwyczaj się z tym zgadza.<text:note text:id="ftn13" text:note-class="footnote"><text:note-citation>13</text:note-citation><text:note-body><text:p text:style-name="P13">PB8.3. Proszę mi powiedzieć, w jakim stopniu zgadzają się Państwo lub nie zgadzają się z każdym z następujących stwierdzeń: Kwalifikacje uzyskane w ramach kształcenia i szkolenia zawodowego prowadzą do powstania miejsc pracy, które są wysoko cenione w społeczeństwie. </text:p></text:note-body></text:note> Prawie jedna trzecia nie zgadza się (30%), podczas gdy 6% nie wie. Jest to wzrost ogólnego porozumienia w porównaniu z 2016 r., kiedy to 60 % respondentów uważało, że kształcenie zawodowe prowadzi do miejsc pracy, które są wysoko cenione w ich kraju.<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countryB=EU28</text:span></text:a><text:span text:style-name="T55"> Brzmienie pytania było nieco inne w 2016 r.: „Następujące stwierdzenia dotyczą pracy, jaką ludzie mogą uzyskać po kształceniu zawodowym w szkole średniej II stopnia. W jakim stopniu zgadzasz się lub nie zgadzasz z każdym z nich? - Edukacja zawodowa prowadzi do miejsc pracy, które są wysoko cenione w Twoim kraju ”</text:span></text:p></text:note-body></text:note> </text:p>
        <text:p text:style-name="P21">W obecnym badaniu co najmniej połowa respondentów w 26 państwach członkowskich zgadza się, że kwalifikacje uzyskane w ramach kształcenia i szkolenia zawodowego prowadzą do powstania miejsc pracy wysoko cenionych w społeczeństwie.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876cm" svg:x="8.933cm" svg:y="-7.078cm"><draw:text-box><text:p text:style-name="P100"><text:span text:style-name="T60">PB8.3: Proszę mi powiedzieć, w jakim stopniu zgadzają się Państwo lub nie zgadzają się z każdym z następujących stwierdzeń: - Kwalifikacje uzyskane w ramach kształcenia i szkolenia zawodowego prowadzą do powstania miejsc pracy wysoko cenionych w społeczeństwie (UE-27) (%) </text:span></text:p></draw:text-box></draw:frame><draw:frame draw:style-name="gr418" draw:text-style-name="P104" svg:width="2.103cm" svg:height="0.902cm" svg:x="11.215cm" svg:y="-5.963cm"><draw:text-box><text:p text:style-name="P103"><text:span text:style-name="T60">Nie wiem 6</text:span></text:p></draw:text-box></draw:frame><draw:frame draw:style-name="gr419" draw:text-style-name="P104" svg:width="2.971cm" svg:height="0.902cm" svg:x="9.22cm" svg:y="-5.328cm"><draw:text-box><text:p text:style-name="P103"><text:span text:style-name="T60">Zdecydowanie się nie zgadzam 4</text:span></text:p></draw:text-box></draw:frame><draw:frame draw:style-name="gr420" draw:text-style-name="P104" svg:width="1.796cm" svg:height="1.227cm" svg:x="8.721cm" svg:y="-2.839cm"><draw:text-box><text:p text:style-name="P103"><text:span text:style-name="T60">Nie zgadzam się 2</text:span></text:p></draw:text-box></draw:frame><draw:frame draw:style-name="gr421" draw:text-style-name="P101" svg:width="1.759cm" svg:height="0.902cm" svg:x="15.297cm" svg:y="0.759cm"><draw:text-box><text:p text:style-name="P100"><text:span text:style-name="T60">Zgadzam się 49</text:span></text:p></draw:text-box></draw:frame><draw:frame draw:style-name="gr422" draw:text-style-name="P101" svg:width="2.373cm" svg:height="1.227cm" svg:x="14.335cm" svg:y="-5.697cm"><draw:text-box><text:p text:style-name="P100"><text:span text:style-name="T60">Zdecydowanie się zgadzam 15</text:span></text:p></draw:text-box></draw:frame></draw:g>Poglądy różnią się w poszczególnych państwach członkowskich, przy czym najwyższy poziom porozumienia odnotowano w Irlandii (81 %), na Litwie (80 %) i w Polsce (78 %). Najniższe poziomy odnotowano w Niderlandach (39 %) oraz we Francji i na Cyprze (po 51 %).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902cm" svg:x="0.806cm" svg:y="8.653cm"><draw:text-box><text:p text:style-name="P105"><text:span text:style-name="T60">Zdecydowanie się zgadzam</text:span></text:p></draw:text-box></draw:frame><draw:frame draw:style-name="gr411" draw:text-style-name="P101" svg:width="2.775cm" svg:height="0.902cm" svg:x="3.722cm" svg:y="8.634cm"><draw:text-box><text:p text:style-name="P105"><text:span text:style-name="T60">skłonność do zgody</text:span></text:p></draw:text-box></draw:frame><draw:frame draw:style-name="gr412" draw:text-style-name="P101" svg:width="3.181cm" svg:height="0.902cm" svg:x="6.812cm" svg:y="8.673cm"><draw:text-box><text:p text:style-name="P105"><text:span text:style-name="T60">skłonność do nie zgadzania się</text:span></text:p></draw:text-box></draw:frame><draw:frame draw:style-name="gr413" draw:text-style-name="P101" svg:width="3.382cm" svg:height="0.902cm" svg:x="10.331cm" svg:y="8.634cm"><draw:text-box><text:p text:style-name="P105"><text:span text:style-name="T60">Zdecydowanie się nie zgadzam</text:span></text:p></draw:text-box></draw:frame><draw:frame draw:style-name="gr414" draw:text-style-name="P101" svg:width="2.442cm" svg:height="0.63cm" svg:x="13.944cm" svg:y="8.634cm"><draw:text-box><text:p text:style-name="P105"><text:span text:style-name="T60">Nie wiem</text:span></text:p></draw:text-box></draw:frame></draw:g><draw:frame draw:style-name="gr415" draw:text-style-name="P101" svg:width="16.5cm" svg:height="1.227cm" svg:x="-0.042cm" svg:y="0.155cm"><draw:text-box><text:p text:style-name="P100"><text:span text:style-name="T60">PB8.3. Proszę mi powiedzieć, w jakim stopniu zgadzają się Państwo lub nie zgadzają się z każdym z następujących stwierdzeń: - kwalifikacje uzyskane w ramach kształcenia i szkolenia zawodowego prowadzą do zatrudnienia, które jest wysoko cenione w społeczeństwie (%)</text:span></text:p></draw:text-box></draw:frame></draw:g></text:p>
        <text:p text:style-name="P29">Opinie na temat tego, w jakim stopniu kwalifikacje uzyskane w ramach kształcenia i szkolenia zawodowego prowadzą do miejsc pracy, które są wysoko cenione w społeczeństwie, różnią się w zależności od czynników społeczno-demograficznych i nastawienia, jak poniżej. </text:p>
        <text:p text:style-name="P52">■ Postrzeganie kształcenia i szkolenia zawodowego ponownie ma znaczący wpływ na wyniki. Ponad trzy czwarte respondentów (76 %), którzy uważają, że postrzeganie kształcenia i szkolenia zawodowego jest pozytywne, zgadza się, że kształcenie i szkolenie zawodowe prowadzi do miejsc pracy, które są wysoko cenione w społeczeństwie, w porównaniu z zaledwie 42 %, którzy uważają, że kształcenie i szkolenie zawodowe ma negatywny wizerunek. </text:p>
        <text:p text:style-name="P52">■ Istnieją pewne uderzające różnice między kategoriami zawodowymi: 68 % pracowników fizycznych i osób zajmujących się domem zgadza się, że kwalifikacje uzyskane w ramach kształcenia i szkolenia zawodowego prowadzą do wysoko cenionych miejsc pracy w porównaniu z 57 % studentów. </text:p>
        <text:p text:style-name="P52">■ Wiara ta maleje wraz ze spadkiem wieku, z 67% respondentów w wieku 55 lat i starszych do 65% osób w wieku 40-54 lat, 63% osób w wieku 25-39 lat i 58% osób w wieku 15-24 lat. </text:p>
        <text:p text:style-name="P52">■ Respondenci, którzy ukończyli edukację w wieku 16-19 lat, najczęściej zgadzają się, że kwalifikacje uzyskane w ramach kształcenia i szkolenia zawodowego prowadzą do wysoko cenionych miejsc pracy (68%), a następnie osoby, które ukończyły edukację w wieku 15 lat lub młodsze (66%) oraz osoby, które ukończyły ją w wieku 20 lat lub później (60%). Tę opinię podziela 54% respondentów, którzy nadal się uczą. </text:p>
        <text:p text:style-name="P52">■ Respondenci, którzy sami uczestniczyli w kształceniu i szkoleniu zawodowym, częściej zgadzają się z tym stwierdzeniem niż ci, którzy tego nie zrobili (68% w porównaniu z 60%). </text:p>
        <text:p text:style-name="P52">■ Nie ma różnic ze względu na płeć.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Proszę mi powiedzieć, w jakim stopniu zgadzasz się lub nie zgadzasz z każdym z następujących stwierdzeń: Kwalifikacje uzyskane w ramach kształcenia i szkolenia zawodowego prowadzą do tworzenia miejsc pracy, które są wysoko cenione w społeczeństwie (% w UE)</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Ogółem „Zgadzam się”</text:p>
            </table:table-cell>
            <table:table-cell table:style-name="Tableau5.A1" office:value-type="string">
              <text:p text:style-name="P95">Ogółem „Nie zgadzam się” </text:p>
            </table:table-cell>
            <table:table-cell table:style-name="Tableau5.A1" office:value-type="string">
              <text:p text:style-name="P95">Nie wiem</text:p>
            </table:table-cell>
          </table:table-row>
          <table:table-row>
            <table:table-cell table:style-name="Tableau5.A1" office:value-type="string">
              <text:p text:style-name="P96">UE-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Płeć</text:p>
            </table:table-cell>
            <table:covered-table-cell/>
            <table:covered-table-cell/>
            <table:covered-table-cell/>
          </table:table-row>
          <table:table-row>
            <table:table-cell table:style-name="Tableau5.A1" office:value-type="string">
              <text:p text:style-name="P96">Człowiek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Kobieta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Wiek</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Edukacja (koniec)</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Wciąż studiuje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Kategoria społeczno-zawodowa</text:p>
            </table:table-cell>
            <table:covered-table-cell/>
            <table:covered-table-cell/>
            <table:covered-table-cell/>
          </table:table-row>
          <table:table-row>
            <table:table-cell table:style-name="Tableau5.A1" office:value-type="string">
              <text:p text:style-name="P96">Osoby samozatrudnione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Kierownicy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Pozostałe białe kołnierze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Pracownicy fizyczni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Osoby zajmujące się domem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Bezrobotni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Emerytowany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Studenci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Subiektywna urbanizacja</text:p>
            </table:table-cell>
            <table:covered-table-cell/>
            <table:covered-table-cell/>
            <table:covered-table-cell/>
          </table:table-row>
          <table:table-row>
            <table:table-cell table:style-name="Tableau5.A1" office:value-type="string">
              <text:p text:style-name="P96">Obszar wiejski lub wieś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Małe lub średnie miasto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Duże miasto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Postrzeganie IVET w (NASZYM KRAJU)</text:p>
            </table:table-cell>
            <table:covered-table-cell/>
            <table:covered-table-cell/>
            <table:covered-table-cell/>
          </table:table-row>
          <table:table-row>
            <table:table-cell table:style-name="Tableau5.A1" office:value-type="string">
              <text:p text:style-name="P96">Pozytywny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gatywny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Uczestniczyłeś w początkowym kształceniu zawodowym (liceum średnie)</text:p>
            </table:table-cell>
            <table:covered-table-cell/>
            <table:covered-table-cell/>
            <table:covered-table-cell/>
          </table:table-row>
          <table:table-row>
            <table:table-cell table:style-name="Tableau5.A1" office:value-type="string">
              <text:p text:style-name="P96">Tak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ie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Około dwie trzecie obywateli UE zgadza się, że kwalifikacje uzyskane w ramach kształcenia i szkolenia zawodowego prowadzą do tworzenia miejsc pracy, które przyczyniają się do transformacji ekologicznej. </text:p>
        <text:p text:style-name="P21">W całej Unii Europejskiej 63 % obywateli UE zgadza się ze stwierdzeniem, że kwalifikacje uzyskane w ramach kształcenia i szkolenia zawodowego prowadzą do zatrudnienia, które przyczynia się do transformacji ekologicznej, w tym 14 % zdecydowanie się z tym zgadza, a 49 % zgadza się z tym<text:note text:id="ftn15" text:note-class="footnote"><text:note-citation>15</text:note-citation><text:note-body><text:p text:style-name="P13">PB8.5. Proszę mi powiedzieć, w jakim stopniu zgadzają się Państwo lub nie zgadzają się z każdym z następujących stwierdzeń: Kwalifikacje uzyskane w ramach kształcenia i szkolenia zawodowego prowadzą do tworzenia miejsc pracy, które przyczyniają się do transformacji ekologicznej. </text:p></text:note-body></text:note> stwierdzeniem. Około jedna piąta (21%) nie zgadza się z tym stwierdzeniem, a 16% nie wie. </text:p>
        <text:p text:style-name="P21">W 25 państwach członkowskich co najmniej połowa respondentów twierdzi, że kwalifikacje uzyskane w ramach kształcenia i szkolenia zawodowego prowadzą do tworzenia miejsc pracy, które przyczyniają się do transformacji ekologicznej. </text:p>
        <text:p text:style-name="P21">Opinie różnią się w poszczególnych państwach członkowskich, przy czym najwyższy poziom porozumienia odnotowano we Włoszech (80 %), Chorwacji (78 %) i na Malcie (77 %). Najniższe poziomy odnotowano w Estonii (44%), Niemczech (48%) i Finlandii (49%).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60">PB8.5. Proszę mi powiedzieć, w jakim stopniu zgadzają się Państwo lub nie zgadzają się z każdym z następujących stwierdzeń: Ilości IVET prowadzą do tworzenia miejsc pracy, które przyczyniają się do transformacji ekologicznej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902cm" svg:x="0.621cm" svg:y="10.712cm"><draw:text-box><text:p text:style-name="P105"><text:span text:style-name="T60">Zdecydowanie się zgadzam</text:span></text:p></draw:text-box></draw:frame><draw:frame draw:style-name="gr404" draw:text-style-name="P101" svg:width="2.857cm" svg:height="0.902cm" svg:x="3.63cm" svg:y="10.691cm"><draw:text-box><text:p text:style-name="P105"><text:span text:style-name="T60">skłonność do zgody</text:span></text:p></draw:text-box></draw:frame><draw:frame draw:style-name="gr405" draw:text-style-name="P101" svg:width="3.282cm" svg:height="0.902cm" svg:x="6.812cm" svg:y="10.733cm"><draw:text-box><text:p text:style-name="P105"><text:span text:style-name="T60">skłonność do nie zgadzania się</text:span></text:p></draw:text-box></draw:frame><draw:frame draw:style-name="gr406" draw:text-style-name="P101" svg:width="3.483cm" svg:height="0.902cm" svg:x="10.442cm" svg:y="10.691cm"><draw:text-box><text:p text:style-name="P105"><text:span text:style-name="T60">Zdecydowanie się nie zgadzam</text:span></text:p></draw:text-box></draw:frame><draw:frame draw:style-name="gr407" draw:text-style-name="P101" svg:width="2.52cm" svg:height="0.687cm" svg:x="14.162cm" svg:y="10.691cm"><draw:text-box><text:p text:style-name="P105"><text:span text:style-name="T60">Nie wiem</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2.525cm" svg:x="9.407cm" svg:y="-6.209cm"><draw:text-box><text:p text:style-name="P100"><text:span text:style-name="T60">PB8.5: Proszę mi powiedzieć, w jakim stopniu zgadzają się Państwo lub nie zgadzają się z każdym z następujących stwierdzeń: – Kwalifikacje uzyskane w ramach kształcenia i szkolenia zawodowego prowadzą do tworzenia miejsc pracy, które przyczyniają się do transformacji ekologicznej (UE-27) (%) </text:span></text:p></draw:text-box></draw:frame><draw:frame draw:style-name="gr395" draw:text-style-name="P104" svg:width="2.084cm" svg:height="0.902cm" svg:x="10.983cm" svg:y="-4.704cm"><draw:text-box><text:p text:style-name="P103"><text:span text:style-name="T60">Nie wiem 15</text:span></text:p></draw:text-box></draw:frame><draw:frame draw:style-name="gr396" draw:text-style-name="P101" svg:width="2.269cm" svg:height="1.227cm" svg:x="13.753cm" svg:y="-4.727cm"><draw:text-box><text:p text:style-name="P100"><text:span text:style-name="T60">Zdecydowanie zgadzam się 14</text:span></text:p></draw:text-box></draw:frame><draw:frame draw:style-name="gr397" draw:text-style-name="P104" svg:width="1.833cm" svg:height="1.876cm" svg:x="9.385cm" svg:y="-3.265cm"><draw:text-box><text:p text:style-name="P103"><text:span text:style-name="T60">Zdecydowanie się nie zgadzam 3</text:span></text:p></draw:text-box></draw:frame><draw:frame draw:style-name="gr398" draw:text-style-name="P104" svg:width="1.985cm" svg:height="1.227cm" svg:x="9.209cm" svg:y="-1.605cm"><draw:text-box><text:p text:style-name="P103"><text:span text:style-name="T60">Nie zgadzam się 18</text:span></text:p></draw:text-box></draw:frame><draw:frame draw:style-name="gr399" draw:text-style-name="P101" svg:width="2.116cm" svg:height="0.902cm" svg:x="14.684cm" svg:y="0.123cm"><draw:text-box><text:p text:style-name="P100"><text:span text:style-name="T60">Zgadzam się 49</text:span></text:p></draw:text-box></draw:frame></draw:g></text:p>
        <text:p text:style-name="P29">Opinie na temat tego, w jakim stopniu kwalifikacje uzyskane w ramach kształcenia i szkolenia zawodowego prowadzą do powstania miejsc pracy, które przyczyniają się do transformacji ekologicznej, różnią się w zależności od czynników społeczno-demograficznych i nastawienia. </text:p>
        <text:p text:style-name="P52">■ Respondenci, którzy pozytywnie oceniają kształcenie i szkolenie zawodowe w swoim kraju, częściej uważają, że kwalifikacje uzyskane w ramach kształcenia i szkolenia zawodowego prowadzą do tworzenia miejsc pracy, które przyczyniają się do transformacji ekologicznej (69 % w porównaniu z 53 %). </text:p>
        <text:p text:style-name="P52">■ Istnieją pewne różnice między kategoriami społeczno-zawodowymi: pracownicy umysłowi są najprawdopodobniej przekonani, że kwalifikacje uzyskane w ramach kształcenia i szkolenia zawodowego prowadzą do tworzenia miejsc pracy przyczyniających się do zielonej transformacji (67 %), w porównaniu z 60 % kadry kierowniczej i emerytowanych respondentów. </text:p>
        <text:p text:style-name="P52">■ Respondenci, których wykształcenie zakończyło się w wieku 16 lat lub później, częściej uważają, że kształcenie i szkolenie zawodowe prowadzi do tworzenia miejsc pracy przyczyniających się do transformacji ekologicznej niż respondenci, których wykształcenie zakończyło się w wieku 15 lat lub wcześniej (64% w porównaniu z 58%). </text:p>
        <text:p text:style-name="P52">■ Istnieje różnica ze względu na subiektywną urbanizację, przy czym 66% respondentów w dużych miastach zgadza się z tym stwierdzeniem w porównaniu z 61% respondentów na obszarach wiejskich lub wsiach. </text:p>
        <text:p text:style-name="P52">Różnice ze względu na wiek są marginalne. Zgoda co do tego, że kształcenie i szkolenie zawodowe prowadzi do tworzenia miejsc pracy przyczyniających się do transformacji ekologicznej, jest najsilniejsza w grupach wiekowych 15–24 lata i 40–54 lata (65 %), a następnie w grupie 25–39 lat (64 %). Jest najniższa w grupie 55+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PB8.5 Proszę mi powiedzieć, w jakim stopniu zgadzają się Państwo lub nie zgadzają się z każdym z następujących stwierdzeń: Kwalifikacje uzyskane w ramach kształcenia i szkolenia zawodowego prowadzą do tworzenia miejsc pracy, które przyczyniają się do transformacji ekologicznej (% w UE)</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Ogółem „Zgadzam się”</text:p>
            </table:table-cell>
            <table:table-cell table:style-name="Tableau6.A1" office:value-type="string">
              <text:p text:style-name="P83">Ogółem „Nie zgadzam się” </text:p>
            </table:table-cell>
            <table:table-cell table:style-name="Tableau6.A1" office:value-type="string">
              <text:p text:style-name="P83">Nie wiem</text:p>
            </table:table-cell>
          </table:table-row>
          <table:table-row>
            <table:table-cell table:style-name="Tableau6.A1" office:value-type="string">
              <text:p text:style-name="P88">UE-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Płeć</text:p>
            </table:table-cell>
            <table:covered-table-cell/>
            <table:covered-table-cell/>
            <table:covered-table-cell/>
          </table:table-row>
          <table:table-row>
            <table:table-cell table:style-name="Tableau6.A1" office:value-type="string">
              <text:p text:style-name="P88">Człowiek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Kobieta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Wiek</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Edukacja (koniec)</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Wciąż studiuje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Kategoria społeczno-zawodowa</text:p>
            </table:table-cell>
            <table:covered-table-cell/>
            <table:covered-table-cell/>
            <table:covered-table-cell/>
          </table:table-row>
          <table:table-row>
            <table:table-cell table:style-name="Tableau6.A1" office:value-type="string">
              <text:p text:style-name="P88">Osoby samozatrudnione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Kierownicy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Pozostałe białe kołnierze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Pracownicy fizyczni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Osoby zajmujące się domem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Bezrobotni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Emerytowany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Studenci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Subiektywna urbanizacja</text:p>
            </table:table-cell>
            <table:covered-table-cell/>
            <table:covered-table-cell/>
            <table:covered-table-cell/>
          </table:table-row>
          <table:table-row>
            <table:table-cell table:style-name="Tableau6.A1" office:value-type="string">
              <text:p text:style-name="P88">Obszar wiejski lub wieś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Małe lub średnie miasto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Duże miasto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Postrzeganie IVET w (NASZYM KRAJU)</text:p>
            </table:table-cell>
            <table:covered-table-cell/>
            <table:covered-table-cell/>
            <table:covered-table-cell/>
          </table:table-row>
          <table:table-row>
            <table:table-cell table:style-name="Tableau6.A1" office:value-type="string">
              <text:p text:style-name="P88">Pozytywny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gatywny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6.A1" office:value-type="string">
              <text:p text:style-name="P88">Tak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ie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Społeczeństwo postrzega jakość i ścieżki kształcenia i szkolenia zawodowego <text:bookmark-end text:name="__RefHeading___Toc215568_2930363814"/></text:h>
      <text:p text:style-name="P97"/>
      <text:p text:style-name="P21"/>
      <text:section text:style-name="Sect2" text:name="Section4">
        <text:h text:style-name="P19" text:outline-level="2"><text:bookmark-start text:name="__RefHeading___Toc215570_2930363814"/>1. Ogólny obraz kształcenia i szkolenia zawodowego w kraju <text:bookmark-end text:name="__RefHeading___Toc215570_2930363814"/></text:h>
        <text:p text:style-name="P50">Dwie trzecie obywateli UE uważa, że kształcenie i szkolenie zawodowe jest postrzegane w ich kraju w pozytywnym świetle </text:p>
        <text:p text:style-name="P21">W całej Unii Europejskiej 67 % obywateli UE uważa, że kształcenie i szkolenie zawodowe jest postrzegane w ich kraju w pozytywnym świetle, w tym 10 % uważa, że jest ono bardzo pozytywne, a 57 % – dość pozytywne.<text:note text:id="ftn16" text:note-class="footnote"><text:note-citation>16</text:note-citation><text:note-body><text:p text:style-name="P13">QB6. Jak Państwa zdaniem postrzega się INSTYTUCJĘ KSZTAŁCENIA I KSZTAŁCENIA PRACOWNICZEGO w (NASZYM KRAJU)? </text:p></text:note-body></text:note> Około trzech na dziesięciu respondentów uważa, że kształcenie i szkolenie zawodowe jest postrzegane negatywnie, w tym 27 % dość negatywnie, a 2 % bardzo negatywnie. Wyniki te są stosunkowo stabilne w czasie. W badaniu Cedefopu z 2016 r. (UE-28) 67 % respondentów stwierdziło,<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countryB=EU28</text:span></text:a><text:span text:style-name="T55">. Brzmienie pytania różni się od obecnego badania: Pyt. 15: „Czy powiedziałby Pan, że obecnie kształcenie zawodowe na poziomie średnim II stopnia dla osób w wieku 16–18 lat ma pozytywny lub negatywny wizerunek w Pana kraju?” </text:span></text:p></text:note-body></text:note> że kształcenie i szkolenie zawodowe na poziomie średnim II stopnia ma pozytywny wizerunek w ich kraju, a 71 % respondentów w badaniu Eurobarometru z 2011 r. dotyczącym kształcenia i szkolenia zawodowego (UE-27) również zgodziło się z tym stwierdzeniem.<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5">https://europa.eu/eurobarometer/surveys/detail/999</text:span></text:a><text:span text:style-name="T55">. Sformułowanie pytania różni się od obecnego badania i używa terminu „kształcenie i szkolenie zawodowe” bez rozróżnienia między kształceniem i szkoleniem zawodowym początkowym a ustawicznym. Pyt. 9: „Czy uważają Państwo, że kształcenie i szkolenie zawodowe ma bardzo pozytywny, dość pozytywny, dość negatywny lub bardzo negatywny wizerunek w (NASZYM KRAJU)?”</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902cm" svg:x="0.184cm" svg:y="2.91cm"><draw:text-box><text:p text:style-name="P100"><text:span text:style-name="T60">QB6. Jak Państwa zdaniem postrzega się INSTYTUCJĘ KSZTAŁCENIA I KSZTAŁCENIA PRACOWNICZEGO w (NASZYM KRAJU)?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902cm" svg:x="0.808cm" svg:y="10.056cm"><draw:text-box><text:p text:style-name="P105"><text:span text:style-name="T60">Bardzo pozytywne</text:span></text:p></draw:text-box></draw:frame><draw:frame draw:style-name="gr382" draw:text-style-name="P101" svg:width="2.73cm" svg:height="0.578cm" svg:x="3.886cm" svg:y="10.108cm"><draw:text-box><text:p text:style-name="P105"><text:span text:style-name="T60">Dość pozytywne</text:span></text:p></draw:text-box></draw:frame><draw:frame draw:style-name="gr383" draw:text-style-name="P101" svg:width="3.135cm" svg:height="0.604cm" svg:x="6.901cm" svg:y="10.05cm"><draw:text-box><text:p text:style-name="P105"><text:span text:style-name="T60">Dość negatywny</text:span></text:p></draw:text-box></draw:frame><draw:frame draw:style-name="gr384" draw:text-style-name="P101" svg:width="3.331cm" svg:height="0.606cm" svg:x="10.19cm" svg:y="10.036cm"><draw:text-box><text:p text:style-name="P105"><text:span text:style-name="T60">Bardzo negatywny</text:span></text:p></draw:text-box></draw:frame><draw:frame draw:style-name="gr385" draw:text-style-name="P101" svg:width="2.407cm" svg:height="0.643cm" svg:x="13.748cm" svg:y="10.036cm"><draw:text-box><text:p text:style-name="P105"><text:span text:style-name="T60">Nie wiem</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227cm" svg:x="9.1cm" svg:y="-5.983cm"><draw:text-box><text:p text:style-name="P100"><text:span text:style-name="T60">PB6: Jak Państwa zdaniem postrzega się INSTYTUCJĘ KSZTAŁCENIA I KSZTAŁCENIA PRACOWNICZEGO w (NASZYM KRAJU)? (UE-27) (%) </text:span></text:p></draw:text-box></draw:frame><draw:frame draw:style-name="gr388" draw:text-style-name="P101" svg:width="2.504cm" svg:height="0.902cm" svg:x="13.753cm" svg:y="-4.798cm"><draw:text-box><text:p text:style-name="P100"><text:span text:style-name="T60">Bardzo pozytywne 10</text:span></text:p></draw:text-box></draw:frame><draw:frame draw:style-name="gr389" draw:text-style-name="P107" svg:width="2.375cm" svg:height="0.578cm" svg:x="11.257cm" svg:y="-5.175cm"><draw:text-box><text:p text:style-name="P106"><text:span text:style-name="T60">Nie wiem 4</text:span></text:p></draw:text-box></draw:frame><draw:frame draw:style-name="gr390" draw:text-style-name="P104" svg:width="2.442cm" svg:height="0.902cm" svg:x="9.682cm" svg:y="-4.671cm"><draw:text-box><text:p text:style-name="P103"><text:span text:style-name="T60">Bardzo negatywny 2</text:span></text:p></draw:text-box></draw:frame><draw:frame draw:style-name="gr391" draw:text-style-name="P104" svg:width="1.858cm" svg:height="1.227cm" svg:x="8.733cm" svg:y="-3.612cm"><draw:text-box><text:p text:style-name="P103"><text:span text:style-name="T60">Dość ujemna 27</text:span></text:p></draw:text-box></draw:frame><draw:frame draw:style-name="gr392" draw:text-style-name="P107" svg:width="1.816cm" svg:height="1.227cm" svg:x="14.49cm" svg:y="0.653cm"><draw:text-box><text:p text:style-name="P106"><text:span text:style-name="T60">Pozytywny 57</text:span></text:p></draw:text-box></draw:frame></draw:g>W obecnym badaniu postrzeganie kształcenia i szkolenia zawodowego znacznie się różni w poszczególnych państwach członkowskich UE. Najwyższy poziom pozytywnego postrzegania odnotowano w Niemczech (82%), Austrii i Polsce (po 81%), Chorwacji (77%) oraz na Litwie i Malcie (po 76%). Postrzeganie jest najmniej pozytywne w Belgii i Holandii (po 44 proc.), Francji (50 proc.) i Szwecji (56 proc.).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60">PB6: Jak Państwa zdaniem postrzega się INSTYTUCJĘ KSZTAŁCENIA I KSZTAŁCENIA PRACOWNICZEGO w (NASZYM KRAJU)? - Ogółem "dodatni" (UE-27) (%) </text:span></text:p></draw:text-box></draw:frame></draw:g></text:p>
        <text:p text:style-name="P21"/>
        <text:p text:style-name="P29">Jeśli chodzi o sposób postrzegania wstępnego kształcenia i szkolenia zawodowego, między Europejczykami istnieją następujące różnice społeczno-demograficzne i dotyczące postaw. </text:p>
        <text:p text:style-name="P52">■ Pozytywne postrzeganie kształcenia i szkolenia zawodowego jest znacznie bardziej rozpowszechnione wśród respondentów, którzy uważają, że uczniowie otrzymują wystarczające informacje na temat możliwości kształcenia i szkolenia zawodowego (81%) niż wśród tych, którzy uważają, że uczniowie nie otrzymują wystarczających informacji (42%). </text:p>
        <text:p text:style-name="P52">■ Osoby, które uważają, że kształcenie i szkolenie zawodowe oferuje wysokiej jakości uczenie się, częściej oceniają kształcenie i szkolenie zawodowe pozytywnie (76 %) niż osoby, które nie podzielają tego poglądu (42 %). </text:p>
        <text:p text:style-name="P52">■ Respondenci, którzy uważają, że kształcenie i szkolenie zawodowe prowadzi do dobrze płatnych miejsc pracy, częściej zgłaszają pozytywne postrzeganie kształcenia i szkolenia zawodowego (76%) niż ci, którzy tego nie robią (50%). </text:p>
        <text:p text:style-name="P52">■ Istnieją pewne znaczące różnice między kategoriami społeczno-zawodowymi: osoby zajmujące się domem, emeryci i pracownicy fizyczni najczęściej twierdzą, że początkowe kształcenie i szkolenie zawodowe jest postrzegane pozytywnie (69–70 %) w porównaniu z 60 % bezrobotnych respondentów. </text:p>
        <text:p text:style-name="P52">■ Respondenci w wieku 55 lat i starsi najczęściej pozytywnie postrzegają kształcenie i szkolenie zawodowe (68 %), podczas gdy wśród respondentów w wieku 15–24 lat odsetek ten wynosi 61 %. </text:p>
        <text:p text:style-name="P52">■ Respondenci, którzy ukończyli edukację w wieku od 16 do 19 lat, najczęściej uważają, że kształcenie i szkolenie zawodowe ma pozytywny wizerunek (70%), w porównaniu z 64% wśród osób, które uczyły się do 20 roku życia lub więcej. </text:p>
        <text:p text:style-name="P52">■ Ludzie, którzy uważają, że kształcenie i szkolenie zawodowe związane ze STEM ‑ jest bardziej odpowiednie dla mężczyzn, są zauważalnie bardziej pozytywnie nastawieni do kształcenia i szkolenia zawodowego niż ci, którzy nie podzielają tego poglądu (72% w porównaniu z 61%). </text:p>
        <text:p text:style-name="P52">Różnice ze względu na płeć są nieistotne.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Jak Państwa zdaniem postrzega się INITIAL kształcenie i szkolenie zawodowe w (NASZYM KRAJU)?(%-UE)</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Ogółem „dodatni”</text:p>
            </table:table-cell>
            <table:table-cell table:style-name="Tableau7.A1" office:value-type="string">
              <text:p text:style-name="P70">Ogółem „negatywny” </text:p>
            </table:table-cell>
            <table:table-cell table:style-name="Tableau7.A1" office:value-type="string">
              <text:p text:style-name="P70">Nie wiem</text:p>
            </table:table-cell>
          </table:table-row>
          <table:table-row>
            <table:table-cell table:style-name="Tableau7.A1" office:value-type="string">
              <text:p text:style-name="P72">UE-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Płeć</text:p>
            </table:table-cell>
            <table:covered-table-cell/>
            <table:covered-table-cell/>
            <table:covered-table-cell/>
          </table:table-row>
          <table:table-row>
            <table:table-cell table:style-name="Tableau7.A1" office:value-type="string">
              <text:p text:style-name="P72">Człowiek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Kobieta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Wiek</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Edukacja (koniec)</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Wciąż studiuje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Kategoria społeczno-zawodowa</text:p>
            </table:table-cell>
            <table:covered-table-cell/>
            <table:covered-table-cell/>
            <table:covered-table-cell/>
          </table:table-row>
          <table:table-row>
            <table:table-cell table:style-name="Tableau7.A1" office:value-type="string">
              <text:p text:style-name="P72">Osoby samozatrudnione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Kierownicy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Pozostałe białe kołnierze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Pracownicy fizyczni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Osoby zajmujące się domem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Bezrobotni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Emerytowany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Studenci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Subiektywna urbanizacja</text:p>
            </table:table-cell>
            <table:covered-table-cell/>
            <table:covered-table-cell/>
            <table:covered-table-cell/>
          </table:table-row>
          <table:table-row>
            <table:table-cell table:style-name="Tableau7.A1" office:value-type="string">
              <text:p text:style-name="P72">Obszar wiejski lub wieś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Małe lub średnie miasto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Duże miasto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Uczestniczyłeś w początkowym kształceniu zawodowym (liceum średnie)</text:p>
            </table:table-cell>
            <table:covered-table-cell/>
            <table:covered-table-cell/>
            <table:covered-table-cell/>
          </table:table-row>
          <table:table-row>
            <table:table-cell table:style-name="Tableau7.A1" office:value-type="string">
              <text:p text:style-name="P72">Tak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ie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Jakość uczenia się <text:bookmark-end text:name="__RefHeading___Toc215572_2930363814"/></text:h>
        <text:p text:style-name="P50">Około trzy czwarte obywateli UE twierdzi, że kształcenie i szkolenie zawodowe oferuje wysokiej jakości uczenie się </text:p>
        <text:p text:style-name="P21">W całej Unii Europejskiej 73 % respondentów zgadza się ze stwierdzeniem, że kształcenie i szkolenie zawodowe oferuje wysokiej jakości uczenie się, w tym 19 % zdecydowanie się z tym zgadza, a 54 % zazwyczaj się z tym zgadza.<text:note text:id="ftn19" text:note-class="footnote"><text:note-citation>19</text:note-citation><text:note-body><text:p text:style-name="P13">PB7.1. Proszę mi powiedzieć, w jakim stopniu zgadzają się Państwo lub nie zgadzają się z każdym z następujących stwierdzeń: Kształcenie i szkolenie zawodowe oferuje wysokiej jakości uczenie się. </text:p></text:note-body></text:note> Tylko 18% się z tym nie zgadza, a 9% nie wie. </text:p>
        <text:p text:style-name="P21">W badaniu Eurobarometru z 2011 r. dotyczącym kształcenia i szkolenia zawodowego (UE-27) 75 % respondentów stwierdziło,<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Sformułowanie pytania różni się od obecnego badania i używa terminu „kształcenie i szkolenie zawodowe” bez rozróżnienia między kształceniem i szkoleniem zawodowym początkowym a ustawicznym. Pyt. 10,1: „Proszę mi powiedzieć, w jakim stopniu zgadzają się Państwo lub nie zgadzają się z każdym z poniższych stwierdzeń. Kształcenie i szkolenie zawodowe oferuje wysokiej jakości uczenie się”. </text:span></text:p></text:note-body></text:note> że kształcenie i szkolenie zawodowe oferuje wysokiej jakości uczenie się, co ściśle odzwierciedla wyniki tego specjalnego badania Eurobarometru. </text:p>
        <text:p text:style-name="P21">W obecnym badaniu opinie różnią się w poszczególnych państwach członkowskich, przy czym najwyższy poziom porozumienia odnotowano w Irlandii (84 %), Hiszpanii i Danii (po 82 %) oraz na Malcie (81 %). Najniższe poziomy odnotowano w Rumunii (56 %), Luksemburgu (62 %) oraz Bułgarii i Finlandii (po 64 %). We wszystkich państwach członkowskich co najmniej połowa respondentów zgadza się, że kształcenie i szkolenie zawodowe oferuje wysokiej jakości uczenie się. </text:p>
        <text:p text:style-name="P21">Znaczący odsetek respondentów odpowiedział „nie wiem”, przy czym najwyższe wskaźniki odnotowano w Portugalii i Luksemburgu (po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551cm" svg:x="8.802cm" svg:y="-9.596cm"><draw:text-box><text:p text:style-name="P100"><text:span text:style-name="T60">PB7.1: Proszę mi powiedzieć, w jakim stopniu zgadzają się Państwo lub nie zgadzają się z każdym z następujących stwierdzeń: IVET oferuje wysokiej jakości uczenie się (UE-27) (%) </text:span></text:p></draw:text-box></draw:frame><draw:frame draw:style-name="gr371" draw:text-style-name="P109" svg:width="2.527cm" svg:height="0.578cm" svg:x="10.303cm" svg:y="-8.372cm"><draw:text-box><text:p text:style-name="P103"><text:span text:style-name="T60">Nie wiem 9</text:span></text:p></draw:text-box></draw:frame><draw:frame draw:style-name="gr372" draw:text-style-name="P109" svg:width="3.264cm" svg:height="0.902cm" svg:x="8.961cm" svg:y="-7.797cm"><draw:text-box><text:p text:style-name="P103"><text:span text:style-name="T60">Zdecydowanie się nie zgadzam 2</text:span></text:p></draw:text-box></draw:frame><draw:frame draw:style-name="gr373" draw:text-style-name="P109" svg:width="2.102cm" svg:height="1.227cm" svg:x="8.67cm" svg:y="-6.83cm"><draw:text-box><text:p text:style-name="P103"><text:span text:style-name="T60">Nie zgadzam się 16</text:span></text:p></draw:text-box></draw:frame><draw:frame draw:style-name="gr374" draw:text-style-name="P110" svg:width="2.818cm" svg:height="0.902cm" svg:x="13.544cm" svg:y="-7.98cm"><draw:text-box><text:p text:style-name="P100"><text:span text:style-name="T60">Zdecydowanie zgadzam się 19</text:span></text:p></draw:text-box></draw:frame><draw:frame draw:style-name="gr375" draw:text-style-name="P110" svg:width="3.735cm" svg:height="0.578cm" svg:x="11.956cm" svg:y="-2.599cm"><draw:text-box><text:p text:style-name="P100"><text:span text:style-name="T60">Zgadzam się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60">PB7.1. Proszę mi powiedzieć, w jakim stopniu zgadzają się Państwo lub nie zgadzają się z ead1 z 111a następujących stwierdzeń:— IVET oferuje wysokiej jakości uczenie się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902cm" svg:x="1.004cm" svg:y="7.65cm"><draw:text-box><text:p text:style-name="P105"><text:span text:style-name="T60">Zdecydowanie się zgadzam</text:span></text:p></draw:text-box></draw:frame><draw:frame draw:style-name="gr365" draw:text-style-name="P101" svg:width="2.857cm" svg:height="0.902cm" svg:x="4.013cm" svg:y="7.627cm"><draw:text-box><text:p text:style-name="P105"><text:span text:style-name="T60">skłonność do zgody</text:span></text:p></draw:text-box></draw:frame><draw:frame draw:style-name="gr366" draw:text-style-name="P101" svg:width="3.282cm" svg:height="0.902cm" svg:x="7.195cm" svg:y="7.671cm"><draw:text-box><text:p text:style-name="P105"><text:span text:style-name="T60">skłonność do nie zgadzania się</text:span></text:p></draw:text-box></draw:frame><draw:frame draw:style-name="gr367" draw:text-style-name="P101" svg:width="3.484cm" svg:height="0.902cm" svg:x="10.823cm" svg:y="7.629cm"><draw:text-box><text:p text:style-name="P105"><text:span text:style-name="T60">Zdecydowanie się nie zgadzam</text:span></text:p></draw:text-box></draw:frame><draw:frame draw:style-name="gr368" draw:text-style-name="P101" svg:width="2.52cm" svg:height="0.687cm" svg:x="14.545cm" svg:y="7.629cm"><draw:text-box><text:p text:style-name="P105"><text:span text:style-name="T60">Nie wiem</text:span></text:p></draw:text-box></draw:frame></draw:g></draw:g></text:p>
        <text:p text:style-name="P29">Opinie na temat zakresu, w jakim kształcenie i szkolenie zawodowe oferuje wysokiej jakości uczenie się, różnią się w zależności od czynników społeczno-demograficznych i nastawienia, jak poniżej. </text:p>
        <text:p text:style-name="P52">■ Respondenci, którzy postrzegają kształcenie i szkolenie zawodowe w pozytywnym świetle, są bardziej skłonni zgodzić się z: 82 % osób, które zgłaszają, że kształcenie i szkolenie zawodowe jest postrzegane pozytywnie w ich kraju, zgadza się ze stwierdzeniem, w porównaniu z 56 % osób, które twierdzą, że jest ono postrzegane negatywnie. </text:p>
        <text:p text:style-name="P52">■ Pogląd, że kształcenie i szkolenie zawodowe oferuje wysokiej jakości uczenie się, jest bardziej rozpowszechniony wśród respondentów, którzy uważają, że ludzie otrzymują wystarczające informacje na temat możliwości kształcenia i szkolenia zawodowego (82%) niż wśród tych, którzy uważają, że tak nie jest (61%). </text:p>
        <text:p text:style-name="P52">■ Istnieją pewne znaczące różnice między kategoriami społeczno-zawodowymi, przy czym pracownicy fizyczni najczęściej zgadzają się, że kształcenie i szkolenie zawodowe oferuje wysokiej jakości uczenie się (75%) w porównaniu z 68% uczniów. </text:p>
        <text:p text:style-name="P52">■ Subiektywna urbanizacja wiąże się również z różnymi reakcjami, ponieważ 76 proc. respondentów na obszarach wiejskich lub wsiach zgadza się z tym stwierdzeniem w porównaniu z 70 proc. respondentów w małych lub średnich miastach. </text:p>
        <text:p text:style-name="P52">■ Istnieją niewielkie różnice w zależności od wieku. Respondenci w wieku 40–55 lat najczęściej zgadzają się, że kształcenie i szkolenie zawodowe oferuje wysokiej jakości uczenie się (74 %). Liczba ta nieznacznie spada do 73 % wśród osób w wieku 55 lat i starszych, 72 % wśród osób w wieku 25–39 lat i 69 % wśród respondentów w wieku 15–24. </text:p>
        <text:p text:style-name="P52">■ Niewielką rolę odgrywa również wiek pod koniec edukacji. Przekonanie, że kształcenie i szkolenie zawodowe oferuje wysokiej jakości uczenie się, jest najwyższe wśród respondentów, którzy ukończyli edukację w wieku 16–19 lat (74 %), w porównaniu z 73 % osób, które ukończyły kształcenie i szkolenie zawodowe w wieku 20 lat lub później, i 71 % osób, które ukończyły kształcenie w wieku 15 lat lub młodszym. </text:p>
        <text:p text:style-name="P52">■ Respondenci zalecający kształcenie zawodowe na poziomie średnim częściej zgadzają się z tym stwierdzeniem (77%) niż respondenci zalecający kształcenie ogólne na poziomie średnim (70%). </text:p>
        <text:p text:style-name="P52">■ Respondenci, którzy sami uczestniczyli w kształceniu i szkoleniu zawodowym, częściej zgadzają się, że kształcenie i szkolenie zawodowe oferuje wysokiej jakości uczenie się (76 %) niż respondenci, którzy nie uczestniczyli w kształceniu i szkoleniu zawodowym (70 %). </text:p>
        <text:p text:style-name="P52">■ Różnice w postrzeganiu płci są nieistotne. </text:p>
        <text:p text:style-name="P21"/>
        <text:p text:style-name="P28"><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PB7.1 Proszę mi powiedzieć, w jakim stopniu zgadzają się Państwo lub nie zgadzają się z każdym z następujących stwierdzeń: Kształcenie i szkolenie zawodowe oferuje wysokiej jakości uczenie się (%-UE)</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Ogółem „Zgadzam się”</text:p>
            </table:table-cell>
            <table:table-cell table:style-name="Tableau8.A1" office:value-type="string">
              <text:p text:style-name="P83">Ogółem „Nie zgadzam się” </text:p>
            </table:table-cell>
            <table:table-cell table:style-name="Tableau8.A1" office:value-type="string">
              <text:p text:style-name="P83">Nie wiem</text:p>
            </table:table-cell>
          </table:table-row>
          <table:table-row>
            <table:table-cell table:style-name="Tableau8.A1" office:value-type="string">
              <text:p text:style-name="P88">UE-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Płeć</text:p>
            </table:table-cell>
            <table:covered-table-cell/>
            <table:covered-table-cell/>
            <table:covered-table-cell/>
          </table:table-row>
          <table:table-row>
            <table:table-cell table:style-name="Tableau8.A1" office:value-type="string">
              <text:p text:style-name="P88">Człowiek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Kobieta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Wiek</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Edukacja (koniec)</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Wciąż studiuje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Kategoria społeczno-zawodowa</text:p>
            </table:table-cell>
            <table:covered-table-cell/>
            <table:covered-table-cell/>
            <table:covered-table-cell/>
          </table:table-row>
          <table:table-row>
            <table:table-cell table:style-name="Tableau8.A1" office:value-type="string">
              <text:p text:style-name="P88">Osoby samozatrudnione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Kierownicy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Pozostałe białe kołnierze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Pracownicy fizyczni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Osoby zajmujące się domem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Bezrobotni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Emerytowany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Studenci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Subiektywna urbanizacja</text:p>
            </table:table-cell>
            <table:covered-table-cell/>
            <table:covered-table-cell/>
            <table:covered-table-cell/>
          </table:table-row>
          <table:table-row>
            <table:table-cell table:style-name="Tableau8.A1" office:value-type="string">
              <text:p text:style-name="P88">Obszar wiejski lub wieś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Małe lub średnie miasto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Duże miasto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Postrzeganie IVET w (NASZYM KRAJU)</text:p>
            </table:table-cell>
            <table:covered-table-cell/>
            <table:covered-table-cell/>
            <table:covered-table-cell/>
          </table:table-row>
          <table:table-row>
            <table:table-cell table:style-name="Tableau8.A1" office:value-type="string">
              <text:p text:style-name="P88">Pozytywny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gatywny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8.A1" office:value-type="string">
              <text:p text:style-name="P88">Tak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ie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Jakość pracowników dydaktycznych <text:bookmark-end text:name="__RefHeading___Toc215574_2930363814"/></text:h>
        <text:p text:style-name="P50">Około czterech na pięciu obywateli UE twierdzi, że nauczyciele i szkoleniowcy w kształceniu i szkoleniu zawodowym są kompetentni </text:p>
        <text:p text:style-name="P21">W całej Unii Europejskiej 79 % obywateli UE twierdzi, że nauczyciele i trenerzy w kształceniu i szkoleniu zawodowym są kompetentni, w tym 23 % zdecydowanie się z tym zgadza, a 56 % zazwyczaj się z tym zgadza.<text:note text:id="ftn21" text:note-class="footnote"><text:note-citation>21</text:note-citation><text:note-body><text:p text:style-name="P13">PB7.3. Proszę mi powiedzieć, w jakim stopniu zgadzają się Państwo lub nie zgadzają się z każdym z następujących stwierdzeń: Nauczyciele i trenerzy w kształceniu i szkoleniu zawodowym są kompetentni. </text:p></text:note-body></text:note> Więcej niż jeden na dziesięciu respondentów nie zgadza się z tym stwierdzeniem (13%), podczas gdy 8% nie wie. </text:p>
        <text:p text:style-name="P21">Z czasem porozumienie nieznacznie wzrosło. W badaniu Eurobarometru z 2011 r. dotyczącym kształcenia i szkolenia zawodowego (UE-27) 76 % respondentów zgodziło się, że nauczyciele i osoby prowadzące szkolenia w zakresie kształcenia i szkolenia zawodowego posiadają kompetencje.<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Brzmienie pytania różni się od obecnego badania i używa terminu „kształcenie i szkolenie zawodowe” bez rozróżnienia między kształceniem i szkoleniem zawodowym początkowym a ustawicznym. Pyt. 10,3: „Proszę mi powiedzieć, w jakim stopniu zgadzają się Państwo lub nie zgadzają się z każdym z poniższych stwierdzeń. Nauczyciele i trenerzy w kształceniu i szkoleniu zawodowym są kompetentni”.</text:span></text:p></text:note-body></text:note> </text:p>
        <text:p text:style-name="P21">W obecnym badaniu opinie różnią się w poszczególnych państwach członkowskich, przy czym najwyższy poziom porozumienia odnotowano w Austrii (86 %), Irlandii (84 %) i na Cyprze (83 %). Najniższe poziomy odnotowano w Rumunii (64%), Bułgarii i Luksemburgu (po 72%) oraz Holandii (73%). We wszystkich państwach członkowskich co najmniej sześciu na dziesięciu respondentów twierdzi, że nauczyciele i szkoleniowcy w dziedzinie kształcenia i szkolenia zawodowego są kompetentni.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876cm" svg:x="9.017cm" svg:y="-8.722cm"><draw:text-box><text:p text:style-name="P100"><text:span text:style-name="T60">PB7.3: Proszę mi powiedzieć, w jakim stopniu zgadzają się Państwo lub nie zgadzają się z każdym z następujących stwierdzeń: Nauczyciele i szkoleniowcy w dziedzinie kształcenia i szkolenia zawodowego są kompetentni (UE-27) (%} </text:span></text:p></draw:text-box></draw:frame><draw:frame draw:style-name="gr356" draw:text-style-name="P101" svg:width="1.983cm" svg:height="0.902cm" svg:x="10.799cm" svg:y="-7.727cm"><draw:text-box><text:p text:style-name="P100"><text:span text:style-name="T60">Nie wiem 8</text:span></text:p></draw:text-box></draw:frame><draw:frame draw:style-name="gr357" draw:text-style-name="P104" svg:width="2.454cm" svg:height="1.227cm" svg:x="9.236cm" svg:y="-7.027cm"><draw:text-box><text:p text:style-name="P103"><text:span text:style-name="T60">Zdecydowanie się nie zgadzam 2</text:span></text:p></draw:text-box></draw:frame><draw:frame draw:style-name="gr358" draw:text-style-name="P104" svg:width="1.971cm" svg:height="1.227cm" svg:x="8.647cm" svg:y="-6.067cm"><draw:text-box><text:p text:style-name="P103"><text:span text:style-name="T60">Nie zgadzam się 11</text:span></text:p></draw:text-box></draw:frame><draw:frame draw:style-name="gr359" draw:text-style-name="P101" svg:width="1.715cm" svg:height="1.551cm" svg:x="15.052cm" svg:y="-7.214cm"><draw:text-box><text:p text:style-name="P100"><text:span text:style-name="T60">Zdecydowanie się zgadzam 23</text:span></text:p></draw:text-box></draw:frame><draw:frame draw:style-name="gr360" draw:text-style-name="P101" svg:width="3.223cm" svg:height="0.902cm" svg:x="11.406cm" svg:y="-0.615cm"><draw:text-box><text:p text:style-name="P100"><text:span text:style-name="T60">Zdecydowano się na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60">PB7.3. Proszę mi powiedzieć, w jakim stopniu zgadzają się Państwo lub nie zgadzają się z każdym z następujących stwierdzeń:- Nauczyciele i trenerzy w kształceniu i szkoleniu zawodowym są kompetentni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902cm" svg:x="1.207cm" svg:y="9.564cm"><draw:text-box><text:p text:style-name="P105"><text:span text:style-name="T60">Zdecydowanie się zgadzam</text:span></text:p></draw:text-box></draw:frame><draw:frame draw:style-name="gr350" draw:text-style-name="P101" svg:width="2.857cm" svg:height="0.902cm" svg:x="4.216cm" svg:y="9.541cm"><draw:text-box><text:p text:style-name="P105"><text:span text:style-name="T60">skłonność do zgody</text:span></text:p></draw:text-box></draw:frame><draw:frame draw:style-name="gr351" draw:text-style-name="P101" svg:width="3.282cm" svg:height="0.902cm" svg:x="7.398cm" svg:y="9.583cm"><draw:text-box><text:p text:style-name="P105"><text:span text:style-name="T60">skłonność do nie zgadzania się</text:span></text:p></draw:text-box></draw:frame><draw:frame draw:style-name="gr352" draw:text-style-name="P101" svg:width="3.484cm" svg:height="0.902cm" svg:x="11.026cm" svg:y="9.543cm"><draw:text-box><text:p text:style-name="P105"><text:span text:style-name="T60">Zdecydowanie się nie zgadzam</text:span></text:p></draw:text-box></draw:frame><draw:frame draw:style-name="gr353" draw:text-style-name="P101" svg:width="2.52cm" svg:height="0.687cm" svg:x="14.748cm" svg:y="9.543cm"><draw:text-box><text:p text:style-name="P105"><text:span text:style-name="T60">Nie wiem</text:span></text:p></draw:text-box></draw:frame></draw:g></draw:g></text:p>
        <text:p text:style-name="P21"/>
        <text:p text:style-name="P29">Zakres, w jakim respondenci zgadzają się, że nauczyciele i trenerzy kształcenia i szkolenia zawodowego są kompetentni, różni się w zależności od czynników społeczno-demograficznych i nastawienia, jak poniżej. </text:p>
        <text:p text:style-name="P52">■ Osoby, które postrzegają kształcenie i szkolenie zawodowe w pozytywnym świetle, z większym prawdopodobieństwem podzielają ten pogląd: 87 % w porównaniu z 67 % wśród osób, które uważają, że kształcenie i szkolenie zawodowe ma negatywny wizerunek. </text:p>
        <text:p text:style-name="P52">■ Respondenci, którzy uważają, że uczniowie otrzymują wystarczające informacje na temat możliwości kształcenia i szkolenia zawodowego, są o wiele bardziej skłonni do wyrażenia zgody (87 %) niż ci, którzy tego nie robią (69 %). </text:p>
        <text:p text:style-name="P52">■ Istnieją pewne znaczące różnice między kategoriami społeczno-zawodowymi, przy czym menedżerowie i inni pracownicy umysłowi najprawdopodobniej podzielają ten pogląd (po 81% w obu przypadkach), w porównaniu z 74% osób zajmujących się domem. </text:p>
        <text:p text:style-name="P52">■ Ze względu na wiek pod koniec edukacji przekonanie, że nauczyciele kształcenia i szkolenia zawodowego są kompetentni, jest najbardziej rozpowszechnione wśród respondentów, którzy zakończyli naukę po ukończeniu 20. roku życia (81%). Odsetek ten wynosi 79 % w przypadku osób, które ukończyły edukację w wieku 16–19 lat, i 74 % w przypadku osób, których edukacja zakończyła się w wieku 15 lat lub wcześniej. </text:p>
        <text:p text:style-name="P52">■ Istnieją pewne niewielkie różnice w wieku y, przy czym respondenci w wieku 40–54 lat najczęściej zgadzają się, że nauczyciele kształcenia i szkolenia zawodowego są kompetentni (81 %), podczas gdy 77 % respondentów w wieku 15–24 lat to robi. </text:p>
        <text:p text:style-name="P52">■ Respondenci, którzy uczestniczyli w kształceniu i szkoleniu zawodowym, częściej zgadzają się, że nauczyciele kształcenia i szkolenia zawodowego są kompetentni (81%) niż ci, którzy nie uczestniczyli w kształceniu i szkoleniu zawodowym (77%). </text:p>
        <text:p text:style-name="P52">■ Nie ma różnic w postrzeganiu ze względu na płeć.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Proszę mi powiedzieć, w jakim stopniu zgadzają się Państwo lub nie zgadzają się z każdym z następujących stwierdzeń: Nauczyciele i szkoleniowcy w dziedzinie kształcenia i szkolenia zawodowego są kompetentni (% – UE)</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Ogółem „Zgadzam się”</text:p>
            </table:table-cell>
            <table:table-cell table:style-name="Tableau9.A1" office:value-type="string">
              <text:p text:style-name="P83">Ogółem „Nie zgadzam się” </text:p>
            </table:table-cell>
            <table:table-cell table:style-name="Tableau9.A1" office:value-type="string">
              <text:p text:style-name="P83">Nie wiem</text:p>
            </table:table-cell>
          </table:table-row>
          <table:table-row>
            <table:table-cell table:style-name="Tableau9.A1" office:value-type="string">
              <text:p text:style-name="P88">UE-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Płeć</text:p>
            </table:table-cell>
            <table:covered-table-cell/>
            <table:covered-table-cell/>
            <table:covered-table-cell/>
          </table:table-row>
          <table:table-row>
            <table:table-cell table:style-name="Tableau9.A1" office:value-type="string">
              <text:p text:style-name="P88">Człowiek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Kobieta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Wiek</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Edukacja (koniec)</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Wciąż studiuje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Kategoria społeczno-zawodowa</text:p>
            </table:table-cell>
            <table:covered-table-cell/>
            <table:covered-table-cell/>
            <table:covered-table-cell/>
          </table:table-row>
          <table:table-row>
            <table:table-cell table:style-name="Tableau9.A1" office:value-type="string">
              <text:p text:style-name="P88">Osoby samozatrudnione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Kierownicy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Pozostałe białe kołnierze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Pracownicy fizyczni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Osoby zajmujące się domem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Bezrobotni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Emerytowany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Studenci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Subiektywna urbanizacja</text:p>
            </table:table-cell>
            <table:covered-table-cell/>
            <table:covered-table-cell/>
            <table:covered-table-cell/>
          </table:table-row>
          <table:table-row>
            <table:table-cell table:style-name="Tableau9.A1" office:value-type="string">
              <text:p text:style-name="P88">Obszar wiejski lub wieś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Małe lub średnie miasto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Duże miasto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Postrzeganie IVET w (NASZYM KRAJU)</text:p>
            </table:table-cell>
            <table:covered-table-cell/>
            <table:covered-table-cell/>
            <table:covered-table-cell/>
          </table:table-row>
          <table:table-row>
            <table:table-cell table:style-name="Tableau9.A1" office:value-type="string">
              <text:p text:style-name="P88">Pozytywny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gatywny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9.A1" office:value-type="string">
              <text:p text:style-name="P88">Tak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ie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Jakość infrastruktury <text:bookmark-end text:name="__RefHeading___Toc215576_2930363814"/></text:h>
        <text:p text:style-name="P50">Około czterech na pięciu obywateli UE twierdzi, że kształcenie i szkolenie zawodowe zapewnia dostęp do nowoczesnej infrastruktury fizycznej i cyfrowej. </text:p>
        <text:p text:style-name="P21">W całej Unii Europejskiej 78 % obywateli UE zgadza się, że kształcenie i szkolenie zawodowe zapewnia dostęp do nowoczesnej infrastruktury fizycznej i cyfrowej, takiej jak komputery i maszyny. Dotyczy to 24% respondentów, którzy zdecydowanie się zgadzają, i 54% respondentów, którzy zwykle się zgadzają. Jedynie 13 % respondentów się z tym nie zgadza, a 9 % nie wie<text:note text:id="ftn23" text:note-class="footnote"><text:note-citation>23</text:note-citation><text:note-body><text:p text:style-name="P13">PB7.2. Proszę mi powiedzieć, w jakim stopniu zgadzają się Państwo lub nie zgadzają się z każdym z następujących stwierdzeń: Kształcenie i szkolenie zawodowe zapewnia dostęp do nowoczesnej infrastruktury fizycznej i cyfrowej (komputery, maszyny itp.).</text:p></text:note-body></text:note>. </text:p>
        <text:p text:style-name="P21">W badaniu Eurobarometru z 2011 r. dotyczącym kształcenia i szkolenia zawodowego (UE-27) 82 % respondentów zgodziło się, że kształcenie i szkolenie zawodowe zapewnia dostęp do nowoczesnego sprzętu tego rodzaju,<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8">h</text:span><text:span text:style-name="T55"> ttps://europa.eu/eurobarometer/surveys/detail/999</text:span></text:a><text:span text:style-name="T55">. Sformułowanie pytania różni się od obecnego badania i używa terminu „kształcenie i szkolenie zawodowe” bez rozróżnienia między kształceniem i szkoleniem zawodowym początkowym a ustawicznym. Pyt. 10.2: „Proszę mi powiedzieć, w jakim stopniu zgadzają się Państwo lub nie zgadzają się z każdym z poniższych stwierdzeń. Kształcenie i szkolenie zawodowe zapewnia dostęp do nowoczesnego sprzętu (komputerów, maszyn itp.)”. </text:span></text:p></text:note-body></text:note> czyli nieco więcej niż 78 % odnotowanych w tym badaniu. </text:p>
        <text:p text:style-name="P21">W obecnym badaniu opinie różnią się w poszczególnych państwach członkowskich, przy czym najwyższy poziom porozumienia odnotowano na Malcie i w Finlandii (po 88 %) oraz na Łotwie (86 %). Najniższe poziomy odnotowano w Rumunii (61%), Grecji (71%) i Francji (75%). </text:p>
        <text:p text:style-name="P21">We wszystkich państwach członkowskich co najmniej sześciu na dziesięciu respondentów twierdzi, że kształcenie i szkolenie zawodowe zapewnia dostęp do nowoczesnej infrastruktury fizycznej i cyfrowej.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60">PB7.2. Proszę mi powiedzieć, w jakim stopniu zgadzają się Państwo lub nie zgadzają się z każdym z następujących stwierdzeń: IVET zapewnia dostęp do nowoczesnej infrastruktury fizycznej i cyfrowej (komputery, maszyny itp.)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902cm" svg:x="0.96cm" svg:y="8.214cm"><draw:text-box><text:p text:style-name="P105"><text:span text:style-name="T60">Zdecydowanie się zgadzam</text:span></text:p></draw:text-box></draw:frame><draw:frame draw:style-name="gr335" draw:text-style-name="P101" svg:width="2.858cm" svg:height="0.902cm" svg:x="3.967cm" svg:y="8.191cm"><draw:text-box><text:p text:style-name="P105"><text:span text:style-name="T60">skłonność do zgody</text:span></text:p></draw:text-box></draw:frame><draw:frame draw:style-name="gr336" draw:text-style-name="P101" svg:width="3.282cm" svg:height="0.902cm" svg:x="7.149cm" svg:y="8.235cm"><draw:text-box><text:p text:style-name="P105"><text:span text:style-name="T60">skłonność do nie zgadzania się</text:span></text:p></draw:text-box></draw:frame><draw:frame draw:style-name="gr337" draw:text-style-name="P101" svg:width="3.483cm" svg:height="0.902cm" svg:x="10.779cm" svg:y="8.193cm"><draw:text-box><text:p text:style-name="P105"><text:span text:style-name="T60">Zdecydowanie się nie zgadzam</text:span></text:p></draw:text-box></draw:frame><draw:frame draw:style-name="gr338" draw:text-style-name="P101" svg:width="2.52cm" svg:height="0.687cm" svg:x="14.499cm" svg:y="8.193cm"><draw:text-box><text:p text:style-name="P105"><text:span text:style-name="T60">Nie wiem</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60">St</text:span></text:p></draw:image></draw:frame><draw:frame draw:style-name="gr340" draw:text-style-name="P101" svg:width="8.231cm" svg:height="1.876cm" svg:x="8.911cm" svg:y="-9.398cm"><draw:text-box><text:p text:style-name="P100"><text:span text:style-name="T60">PB7.2: Proszę mi powiedzieć, w jakim stopniu zgadzają się Państwo lub nie zgadzają się z każdym z następujących stwierdzeń: IVET zapewnia dostęp do nowoczesnej infrastruktury fizycznej i cyfrowej (komputery, maszyny itp.) (UE-27) (%)</text:span></text:p></draw:text-box></draw:frame><draw:frame draw:style-name="gr341" draw:text-style-name="P104" svg:width="2.123cm" svg:height="0.902cm" svg:x="11.052cm" svg:y="-7.862cm"><draw:text-box><text:p text:style-name="P103"><text:span text:style-name="T60">Nie wiem 9</text:span></text:p></draw:text-box></draw:frame><draw:frame draw:style-name="gr342" draw:text-style-name="P104" svg:width="2.241cm" svg:height="1.227cm" svg:x="9.996cm" svg:y="-7.227cm"><draw:text-box><text:p text:style-name="P103"><text:span text:style-name="T60">Zdecydowanie się nie zgadzam 2</text:span></text:p></draw:text-box></draw:frame><draw:frame draw:style-name="gr343" draw:text-style-name="P104" svg:width="2.015cm" svg:height="1.227cm" svg:x="9.52cm" svg:y="-6.279cm"><draw:text-box><text:p text:style-name="P103"><text:span text:style-name="T60">Nie zgadzam się 11</text:span></text:p></draw:text-box></draw:frame><draw:frame draw:style-name="gr344" draw:text-style-name="P101" svg:width="1.936cm" svg:height="1.551cm" svg:x="15.046cm" svg:y="-7.28cm"><draw:text-box><text:p text:style-name="P100"><text:span text:style-name="T60">Zdecydowanie zgadzam się 24</text:span></text:p></draw:text-box></draw:frame><draw:frame draw:style-name="gr345" draw:text-style-name="P101" svg:width="3.282cm" svg:height="0.578cm" svg:x="12.351cm" svg:y="-0.905cm"><draw:text-box><text:p text:style-name="P100"><text:span text:style-name="T60">Zgadzam się! 54</text:span></text:p></draw:text-box></draw:frame></draw:g></text:p>
        <text:p text:style-name="P29">Zakres porozumienia co do tego, że kształcenie i szkolenie zawodowe zapewnia dostęp do nowoczesnej infrastruktury, różni się w zależności od czynników społeczno-demograficznych i nastawienia, jak poniżej. </text:p>
        <text:p text:style-name="P52">■ Respondenci, którzy postrzegają kształcenie i szkolenie zawodowe w pozytywnym świetle, są bardziej skłonni zgodzić się z: 86 % osób, które zgłaszają, że kształcenie i szkolenie zawodowe jest postrzegane pozytywnie w ich kraju, robi to, w porównaniu z 67 % osób, które twierdzą, że jest ono postrzegane negatywnie. </text:p>
        <text:p text:style-name="P52">■ Respondenci, którzy uważają, że ludzie otrzymują wystarczające informacje na temat możliwości kształcenia i szkolenia zawodowego, są bardziej skłonni zgodzić się, że kształcenie i szkolenie zawodowe zapewnia dostęp do nowoczesnej infrastruktury (87 %) niż ci, którzy uważają, że tego nie robią (70 %). </text:p>
        <text:p text:style-name="P52">■ Ze względu na wiek pod koniec edukacji pogląd, że kształcenie i szkolenie zawodowe zapewnia dostęp do nowoczesnej infrastruktury fizycznej i cyfrowej, jest bardziej rozpowszechniony wśród respondentów, którzy ukończyli edukację w wieku 16 lat lub później (80 %), niż wśród osób, które ukończyły naukę w wieku 15 lat lub młodszym (71 %). </text:p>
        <text:p text:style-name="P52">■ Istnieją pewne znaczące różnice między kategoriami społeczno-zawodowymi, przy czym pracownicy fizyczni odnotowują najwyższy poziom poparcia dla oświadczenia (81%) w porównaniu z 74% wśród osób zajmujących się domem. </text:p>
        <text:p text:style-name="P52">■ Według wieku respondenci w wieku 25–39 lat i 40–54 lat najczęściej zgadzają się, że kształcenie i szkolenie zawodowe zapewnia dostęp do nowoczesnej infrastruktury (80–81 %). Liczba ta spada do 78 % wśród osób w wieku 55 lat i starszych oraz 75 % wśród respondentów w wieku 15–24. </text:p>
        <text:p text:style-name="P52">■ Respondenci, którzy sami uczestniczyli w kształceniu i szkoleniu zawodowym, częściej uważają, że kształcenie i szkolenie zawodowe zapewnia dostęp do nowoczesnej infrastruktury (82%) niż ci, którzy tego nie zrobili (76%). </text:p>
        <text:p text:style-name="P52">■ Pogląd ten jest nieco bardziej rozpowszechniony wśród respondentów, którzy poleciliby kształcenie zawodowe na poziomie średnim (82%) niż wśród osób preferujących kształcenie ogólne na poziomie średnim (77%). </text:p>
        <text:p text:style-name="P52">■ Nie ma różnic w postrzeganiu ze względu na płeć.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Powiedz mi, w jakim stopniu zgadzasz się lub nie zgadzasz z każdym z następujących stwierdzeń: IVET zapewnia dostęp do nowoczesnej infrastruktury fizycznej i cyfrowej (komputery, maszyny itp.) (% w UE)</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Ogółem „Zgadzam się”</text:p>
            </table:table-cell>
            <table:table-cell table:style-name="Tableau10.A1" office:value-type="string">
              <text:p text:style-name="P83">Ogółem „Nie zgadzam się” </text:p>
            </table:table-cell>
            <table:table-cell table:style-name="Tableau10.A1" office:value-type="string">
              <text:p text:style-name="P83">Nie wiem</text:p>
            </table:table-cell>
          </table:table-row>
          <table:table-row>
            <table:table-cell table:style-name="Tableau10.A1" office:value-type="string">
              <text:p text:style-name="P88">UE-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Płeć</text:p>
            </table:table-cell>
            <table:covered-table-cell/>
            <table:covered-table-cell/>
            <table:covered-table-cell/>
          </table:table-row>
          <table:table-row>
            <table:table-cell table:style-name="Tableau10.A1" office:value-type="string">
              <text:p text:style-name="P88">Człowiek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Kobieta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Wiek</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Edukacja (koniec)</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Wciąż studiuje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Kategoria społeczno-zawodowa</text:p>
            </table:table-cell>
            <table:covered-table-cell/>
            <table:covered-table-cell/>
            <table:covered-table-cell/>
          </table:table-row>
          <table:table-row>
            <table:table-cell table:style-name="Tableau10.A1" office:value-type="string">
              <text:p text:style-name="P88">Osoby samozatrudnione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Kierownicy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Pozostałe białe kołnierze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Pracownicy fizyczni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Osoby zajmujące się domem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Bezrobotni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Emerytowany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Studenci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Subiektywna urbanizacja</text:p>
            </table:table-cell>
            <table:covered-table-cell/>
            <table:covered-table-cell/>
            <table:covered-table-cell/>
          </table:table-row>
          <table:table-row>
            <table:table-cell table:style-name="Tableau10.A1" office:value-type="string">
              <text:p text:style-name="P88">Obszar wiejski lub wieś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Małe lub średnie miasto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Duże miasto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Postrzeganie IVET w (NASZYM KRAJU)</text:p>
            </table:table-cell>
            <table:covered-table-cell/>
            <table:covered-table-cell/>
            <table:covered-table-cell/>
          </table:table-row>
          <table:table-row>
            <table:table-cell table:style-name="Tableau10.A1" office:value-type="string">
              <text:p text:style-name="P88">Pozytywny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gatywny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10.A1" office:value-type="string">
              <text:p text:style-name="P88">Tak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ie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Specjalistyczne umiejętności techniczne <text:bookmark-end text:name="__RefHeading___Toc215578_2930363814"/></text:h>
        <text:p text:style-name="P50">Zdecydowana większość obywateli UE twierdzi, że osoby uczestniczące w programach kształcenia i szkolenia zawodowego uczą się specjalistycznych umiejętności technicznych bezpośrednio związanych z konkretnymi zawodami. </text:p>
        <text:p text:style-name="P21">W całej Unii Europejskiej 85 % respondentów zgadza się ze stwierdzeniem, że osoby uczestniczące w kształceniu i szkoleniu zawodowym uczą się specjalistycznych umiejętności technicznych bezpośrednio związanych z konkretnymi zawodami, w tym 34 % zdecydowanie się z tym zgadza, a 51 % zazwyczaj się z tym zgadza.<text:note text:id="ftn25" text:note-class="footnote"><text:note-citation>25</text:note-citation><text:note-body><text:p text:style-name="P13">PB7.8. Proszę mi powiedzieć, w jakim stopniu zgadzają się Państwo lub nie zgadzają się z każdym z następujących stwierdzeń: Osoby uczestniczące w programach kształcenia i szkolenia zawodowego uczą się specjalistycznych umiejętności technicznych bezpośrednio związanych z konkretnymi zawodami. </text:p></text:note-body></text:note> Mniej niż jeden na dziesięciu respondentów nie zgadza się z tym stwierdzeniem (9 %), natomiast 6 % respondentów nie wie o tym fakcie. </text:p>
        <text:p text:style-name="P21">W państwach członkowskich panuje powszechna zgoda co do tego aspektu kształcenia i szkolenia zawodowego. Najwyższy poziom porozumienia odnotowano w Austrii (94%), Szwecji (92%), na Malcie i w Estonii (po 91%) oraz w Niemczech i Hiszpanii (po 90%). Najniższe poziomy odnotowano w Rumunii (71%), Słowenii (77%), Bułgarii (79%) i Chorwacji (81%), chociaż nawet w tych krajach ponad siedem na dziesięć państw podziela ten pogląd. </text:p>
        <text:p text:style-name="P21">We wszystkich państwach członkowskich co najmniej dwie trzecie respondentów twierdzi, że osoby uczestniczące w programach kształcenia i szkolenia zawodowego uczą się specjalistycznych umiejętności technicznych bezpośrednio związanych z konkretnymi zawodami.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2.2cm" svg:x="8.532cm" svg:y="-9.629cm"><draw:text-box><text:p text:style-name="P100"><text:span text:style-name="T60">PB7.8: Proszę mi powiedzieć, w jakim stopniu zgadzają się Państwo lub nie zgadzają się z każdym z następujących stwierdzeń: Osoby uczestniczące w programach kształcenia i szkolenia zawodowego uczą się specjalistycznych umiejętności technicznych bezpośrednio związanych z konkretnymi zawodami (UE-27) (%) </text:span></text:p></draw:text-box></draw:frame><draw:frame draw:style-name="gr326" draw:text-style-name="P107" svg:width="1.992cm" svg:height="0.902cm" svg:x="12.178cm" svg:y="-8.057cm"><draw:text-box><text:p text:style-name="P106"><text:span text:style-name="T60">Nie wiem 6</text:span></text:p></draw:text-box></draw:frame><draw:frame draw:style-name="gr327" draw:text-style-name="P104" svg:width="3.31cm" svg:height="0.902cm" svg:x="9.479cm" svg:y="-7.361cm"><draw:text-box><text:p text:style-name="P103"><text:span text:style-name="T60">Zdecydowanie się nie zgadzam 1</text:span></text:p></draw:text-box></draw:frame><draw:frame draw:style-name="gr328" draw:text-style-name="P104" svg:width="2.648cm" svg:height="0.902cm" svg:x="9.114cm" svg:y="-6.89cm"><draw:text-box><text:p text:style-name="P103"><text:span text:style-name="T60">Nie zgadzam się 8</text:span></text:p></draw:text-box></draw:frame><draw:frame draw:style-name="gr329" draw:text-style-name="P104" svg:width="2.319cm" svg:height="0.902cm" svg:x="9.615cm" svg:y="-2.138cm"><draw:text-box><text:p text:style-name="P103"><text:span text:style-name="T60">Chętnie się zgodzimy 51</text:span></text:p></draw:text-box></draw:frame><draw:frame draw:style-name="gr330" draw:text-style-name="P101" svg:width="1.689cm" svg:height="1.551cm" svg:x="15.252cm" svg:y="-6.555cm"><draw:text-box><text:p text:style-name="P100"><text:span text:style-name="T60">Zdecydowanie zgadzam się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1.227cm" svg:x="0.042cm" svg:y="1.621cm"><draw:text-box><text:p text:style-name="P100"><text:span text:style-name="T60">PB7.8: Proszę mi powiedzieć, w jakim stopniu zgadzają się Państwo lub nie zgadzają się z każdym z następujących stwierdzeń: Osoby uczestniczące w programach kształcenia i szkolenia zawodowego uczą się specjalistycznych umiejętności technicznych bezpośrednio związanych z konkretnymi zawodami (UE-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902cm" svg:x="0.875cm" svg:y="10.352cm"><draw:text-box><text:p text:style-name="P105"><text:span text:style-name="T60">Zdecydowanie się zgadzam</text:span></text:p></draw:text-box></draw:frame><draw:frame draw:style-name="gr320" draw:text-style-name="P101" svg:width="2.857cm" svg:height="0.902cm" svg:x="3.884cm" svg:y="10.331cm"><draw:text-box><text:p text:style-name="P105"><text:span text:style-name="T60">skłonność do zgody</text:span></text:p></draw:text-box></draw:frame><draw:frame draw:style-name="gr321" draw:text-style-name="P101" svg:width="3.282cm" svg:height="0.902cm" svg:x="7.066cm" svg:y="10.373cm"><draw:text-box><text:p text:style-name="P105"><text:span text:style-name="T60">skłonność do nie zgadzania się</text:span></text:p></draw:text-box></draw:frame><draw:frame draw:style-name="gr322" draw:text-style-name="P101" svg:width="3.484cm" svg:height="0.902cm" svg:x="10.694cm" svg:y="10.333cm"><draw:text-box><text:p text:style-name="P105"><text:span text:style-name="T60">Zdecydowanie się nie zgadzam</text:span></text:p></draw:text-box></draw:frame><draw:frame draw:style-name="gr323" draw:text-style-name="P101" svg:width="2.52cm" svg:height="0.687cm" svg:x="14.416cm" svg:y="10.333cm"><draw:text-box><text:p text:style-name="P105"><text:span text:style-name="T60">Nie wiem</text:span></text:p></draw:text-box></draw:frame></draw:g></draw:g></text:p>
        <text:p text:style-name="P29">Zakres porozumienia co do tego, że osoby uczestniczące w programach kształcenia i szkolenia zawodowego uczą się bezpośrednio odpowiednich umiejętności specjalistycznych, zależy od następujących czynników społeczno-demograficznych i nastawienia: </text:p>
        <text:p text:style-name="P52">■ Respondenci, którzy postrzegają kształcenie i szkolenie zawodowe w pozytywnym świetle, częściej zgadzają się, że kształcenie i szkolenie zawodowe uczy odpowiednich specjalistycznych umiejętności technicznych: 91 % osób, które zgłaszają, że kształcenie i szkolenie zawodowe jest postrzegane pozytywnie w ich kraju, robi to w porównaniu z 78 % osób, które twierdzą, że ich wizerunek jest negatywny w ich kraju. </text:p>
        <text:p text:style-name="P52">■ Respondenci, którzy uważają, że młodzi ludzie otrzymują wystarczające informacje na temat możliwości kształcenia i szkolenia zawodowego, częściej zgadzają się z tym stwierdzeniem (91%) niż ci, którzy uważają, że tak nie jest (80%). </text:p>
        <text:p text:style-name="P52">■ Istnieją pewne znaczące różnice między kategoriami społeczno-zawodowymi: menedżerowie odnotowują najwyższy poziom porozumienia co do tego, że osoby uczestniczące w kształceniu i szkoleniu zawodowym uczą się specjalistycznych umiejętności technicznych bezpośrednio związanych z konkretnym zawodem (90 %), a osoby zajmujące się zakwaterowaniem – najniższy poziom (77 %). </text:p>
        <text:p text:style-name="P52">■ Pod względem wieku pod koniec kształcenia przekonanie, że kształcenie i szkolenie zawodowe uczy odpowiednich specjalistycznych umiejętności technicznych, jest najbardziej rozpowszechnione wśród respondentów, którzy pozostali w kształceniu po ukończeniu 20. roku życia (88 %), a następnie wśród osób, które ukończyły kształcenie i szkolenie zawodowe w wieku od 16 do 19 lat (86 %). Respondenci, którzy ukończyli edukację w wieku 15 lat lub młodsi, są najmniej skłonni do podzielania tego poglądu (80%). </text:p>
        <text:p text:style-name="P52">■ Zgoda z tym stwierdzeniem jest niezmiennie wysoka we wszystkich grupach wiekowych: 88% wśród respondentów w wieku 40-54 lat, 87% wśród osób w wieku 25-39 lat, 85% wśród osób w wieku 15-24 lat i 84% wśród osób w wieku 55 lat i starszych. </text:p>
        <text:p text:style-name="P52">■ Nie ma różnic w postrzeganiu ze względu na płeć.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Powiedz mi, w jakim stopniu zgadzasz się lub nie zgadzasz z każdym z następujących stwierdzeń: Osoby uczestniczące w programach IVET uczą się specjalistycznych umiejętności technicznych bezpośrednio związanych z konkretnymi zawodami (%-UE)</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Ogółem „Zgadzam się”</text:p>
            </table:table-cell>
            <table:table-cell table:style-name="Tableau11.A1" office:value-type="string">
              <text:p text:style-name="P83">Ogółem „Nie zgadzam się” </text:p>
            </table:table-cell>
            <table:table-cell table:style-name="Tableau11.A1" office:value-type="string">
              <text:p text:style-name="P83">Nie wiem</text:p>
            </table:table-cell>
          </table:table-row>
          <table:table-row>
            <table:table-cell table:style-name="Tableau11.A1" office:value-type="string">
              <text:p text:style-name="P88">UE-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Płeć</text:p>
            </table:table-cell>
            <table:covered-table-cell/>
            <table:covered-table-cell/>
            <table:covered-table-cell/>
          </table:table-row>
          <table:table-row>
            <table:table-cell table:style-name="Tableau11.A1" office:value-type="string">
              <text:p text:style-name="P88">Człowiek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Kobieta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Wiek</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Edukacja (koniec)</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Wciąż studiuj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Kategoria społeczno-zawodowa</text:p>
            </table:table-cell>
            <table:covered-table-cell/>
            <table:covered-table-cell/>
            <table:covered-table-cell/>
          </table:table-row>
          <table:table-row>
            <table:table-cell table:style-name="Tableau11.A1" office:value-type="string">
              <text:p text:style-name="P88">Osoby samozatrudnione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Kierownicy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Pozostałe białe kołnierze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Pracownicy fizyczni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Osoby zajmujące się domem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Bezrobotni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Emerytowany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Studenci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Subiektywna urbanizacja</text:p>
            </table:table-cell>
            <table:covered-table-cell/>
            <table:covered-table-cell/>
            <table:covered-table-cell/>
          </table:table-row>
          <table:table-row>
            <table:table-cell table:style-name="Tableau11.A1" office:value-type="string">
              <text:p text:style-name="P88">Obszar wiejski lub wieś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Małe lub średnie miasto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Duże miasto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Postrzeganie IVET w (NASZYM KRAJU)</text:p>
            </table:table-cell>
            <table:covered-table-cell/>
            <table:covered-table-cell/>
            <table:covered-table-cell/>
          </table:table-row>
          <table:table-row>
            <table:table-cell table:style-name="Tableau11.A1" office:value-type="string">
              <text:p text:style-name="P88">Pozytywny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gatywny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11.A1" office:value-type="string">
              <text:p text:style-name="P88">Tak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ie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text:soft-page-break/></text:p>
        <text:h text:style-name="P19" text:outline-level="2"><text:bookmark-start text:name="__RefHeading___Toc215580_2930363814"/>6. Dodatkowe możliwości uczenia się <text:bookmark-end text:name="__RefHeading___Toc215580_2930363814"/></text:h>
        <text:p text:style-name="P50">Dwie trzecie obywateli UE twierdzi, że osoby, które ukończyły programy kształcenia i szkolenia zawodowego, mogą zapisać się na studia uniwersyteckie </text:p>
        <text:p text:style-name="P21">W całej Unii Europejskiej 67 % respondentów uważa, że osoby, które ukończyły programy kształcenia i szkolenia zawodowego, mogą zapisać się na studia uniwersyteckie, w tym 23 % zdecydowanie się z tym zgadza, a 44 % ma tendencję do wyrażania zgody.<text:note text:id="ftn26" text:note-class="footnote"><text:note-citation>26</text:note-citation><text:note-body><text:p text:style-name="P13">PB7.4. Proszę mi powiedzieć, w jakim stopniu zgadzają się Państwo lub nie zgadzają się z każdym z następujących stwierdzeń: Osoby, które ukończyły programy kształcenia i szkolenia zawodowego, mogą zapisać się na studia uniwersyteckie. </text:p></text:note-body></text:note> Jeden na pięciu respondentów (21 proc.) nie zgadza się z tym stwierdzeniem, a 12 proc. nie wie. W praktyce 72,6 % uczniów szkół średnich II stopnia uczestniczących w kształceniu i szkoleniu zawodowym w Unii Europejskiej uczestniczy w programach zapewniających bezpośredni dostęp do szkolnictwa wyższego.<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5">https://www.cedefop.europa.eu/files/whatsnewinVET_2025.pdf</text:span></text:a><text:span text:style-name="T55"> </text:span></text:p></text:note-body></text:note> Sugeruje to, że postrzeganie przez społeczeństwo zasadniczo odzwierciedla rzeczywistość, chociaż poziom niedoszacowania pozostaje pewien, biorąc pod uwagę fakt, że rzeczywiste wskaźniki dostępu są nieco wyższe niż postrzegane wskaźniki. </text:p>
        <text:p text:style-name="P21">Wynik zaobserwowany dla tego pytania jest stabilny w czasie. W badaniu Eurobarometru z 2011 r. dotyczącym kształcenia i szkolenia zawodowego (UE-27) 68 % respondentów stwierdziło, że kształcenie i szkolenie zawodowe umożliwia osobom kontynuowanie studiów uniwersyteckich po ich zakończeniu.<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Sformułowanie pytania różni się od obecnego badania i używa terminu „kształcenie i szkolenie zawodowe” bez rozróżnienia między kształceniem i szkoleniem zawodowym początkowym a ustawicznym. Kształcenie i szkolenie zawodowe umożliwia ludziom kontynuowanie studiów uniwersyteckich po ich zakończeniu”. </text:span></text:p></text:note-body></text:note> </text:p>
        <text:p text:style-name="P21">W obecnym badaniu co najmniej połowa respondentów w 26 państwach członkowskich twierdzi, że osoby, które ukończyły programy kształcenia i szkolenia zawodowego, mogą zapisać się na studia uniwersyteckie.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60">PB7.4: Proszę mi powiedzieć, w jakim stopniu zgadzają się Państwo lub nie zgadzają się z każdym z następujących stwierdzeń: Osoby, które ukończyły programy IVET, mogą zapisać się na studia uniwersyteckie (UE-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902cm" svg:x="1.245cm" svg:y="8.934cm"><draw:text-box><text:p text:style-name="P105"><text:span text:style-name="T60">Zdecydowanie się zgadzam</text:span></text:p></draw:text-box></draw:frame><draw:frame draw:style-name="gr306" draw:text-style-name="P101" svg:width="2.857cm" svg:height="0.902cm" svg:x="4.254cm" svg:y="8.913cm"><draw:text-box><text:p text:style-name="P105"><text:span text:style-name="T60">skłonność do zgody</text:span></text:p></draw:text-box></draw:frame><draw:frame draw:style-name="gr307" draw:text-style-name="P101" svg:width="3.282cm" svg:height="0.902cm" svg:x="7.436cm" svg:y="8.956cm"><draw:text-box><text:p text:style-name="P105"><text:span text:style-name="T60">skłonność do nie zgadzania się</text:span></text:p></draw:text-box></draw:frame><draw:frame draw:style-name="gr308" draw:text-style-name="P101" svg:width="3.483cm" svg:height="0.902cm" svg:x="11.067cm" svg:y="8.913cm"><draw:text-box><text:p text:style-name="P105"><text:span text:style-name="T60">Zdecydowanie się nie zgadzam</text:span></text:p></draw:text-box></draw:frame><draw:frame draw:style-name="gr309" draw:text-style-name="P101" svg:width="2.52cm" svg:height="0.687cm" svg:x="14.787cm" svg:y="8.913cm"><draw:text-box><text:p text:style-name="P105"><text:span text:style-name="T60">Nie wiem</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60">PB7.4: Proszę mi powiedzieć, w jakim stopniu zgadzają się Państwo lub nie zgadzają się z każdym z następujących stwierdzeń: Osoby, które ukończyły programy IVET, mogą zapisać się na studia uniwersyteckie (UE-27) (%) </text:span></text:p></draw:text-box></draw:frame><draw:frame draw:style-name="gr312" draw:text-style-name="P104" svg:width="1.943cm" svg:height="0.902cm" svg:x="11.857cm" svg:y="-6.631cm"><draw:text-box><text:p text:style-name="P103"><text:span text:style-name="T60">Nie wiem 12</text:span></text:p></draw:text-box></draw:frame><draw:frame draw:style-name="gr313" draw:text-style-name="P104" svg:width="2.788cm" svg:height="0.902cm" svg:x="9.662cm" svg:y="-5.915cm"><draw:text-box><text:p text:style-name="P103"><text:span text:style-name="T60">Zdecydowanie się nie zgadzam 5</text:span></text:p></draw:text-box></draw:frame><draw:frame draw:style-name="gr314" draw:text-style-name="P101" svg:width="2.818cm" svg:height="0.578cm" svg:x="13.845cm" svg:y="-1.161cm"><draw:text-box><text:p text:style-name="P100"><text:span text:style-name="T60">Zgadzam się 44</text:span></text:p></draw:text-box></draw:frame><draw:frame draw:style-name="gr315" draw:text-style-name="P101" svg:width="2.818cm" svg:height="0.902cm" svg:x="14.647cm" svg:y="-6.049cm"><draw:text-box><text:p text:style-name="P100"><text:span text:style-name="T60">Zdecydowanie się zgadzam 23</text:span></text:p></draw:text-box></draw:frame></draw:g>Poglądy różnią się znacznie w poszczególnych państwach członkowskich, przy czym najwyższy poziom porozumienia odnotowano na Cyprze (90 %), Litwie (88 %) i Łotwie (85 %). Najniższe poziomy odnotowano w Danii (46%), Holandii (50%) i Belgii (55%). </text:p>
        <text:p text:style-name="P33"/>
        <text:p text:style-name="P34">Zakres, w jakim respondenci zgadzają się, że osoby, które ukończyły programy kształcenia i szkolenia zawodowego, mogą zapisać się na studia wyższe, zależy od następujących czynników społeczno-demograficznych. </text:p>
        <text:p text:style-name="P52">■ Respondenci, którzy pozytywnie postrzegają kształcenie i szkolenie zawodowe, są bardziej skłonni wierzyć, że absolwenci kształcenia i szkolenia zawodowego mogą zapisać się na studia uniwersyteckie (74% w porównaniu z 57% wśród osób, które zgłaszają negatywne postrzeganie). </text:p>
        <text:p text:style-name="P52">■ Pogląd, że osoby, które ukończyły programy kształcenia i szkolenia zawodowego, mogą zapisać się na studia uniwersyteckie, podziela 75 % respondentów, którzy uważają, że młodzi ludzie otrzymują wystarczające informacje na temat możliwości kształcenia i szkolenia zawodowego, w porównaniu z 62 % respondentów, którzy tego nie robią. </text:p>
        <text:p text:style-name="P52">■ Pogląd ten maleje umiarkowanie wraz z wiekiem, z 71 % wśród osób w wieku 15–24 lat do 64 % wśród osób w wieku 55 lat i starszych. </text:p>
        <text:p text:style-name="P52">■ Ze względu na wiek po zakończeniu kształcenia pogląd, że osoby, które ukończyły programy kształcenia i szkolenia zawodowego, mogą zapisać się na studia uniwersyteckie, jest najbardziej rozpowszechniony wśród respondentów, którzy ukończyli edukację w wieku 20 lat lub starszych oraz w wieku 16–19 lat (69%–68 %), przy czym odsetek ten spadł do 59 % wśród osób, które ukończyły naukę w wieku 15 lat lub wcześniej. </text:p>
        <text:p text:style-name="P52">■ Respondenci, którzy sami uczestniczyli w kształceniu i szkoleniu zawodowym, są również bardziej skłonni zgodzić się z tym stwierdzeniem niż ci, którzy tego nie zrobili (71% w porównaniu z 65%). </text:p>
        <text:p text:style-name="P52">■ Nie ma różnic ze względu na płeć.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Proszę mi powiedzieć, w jakim stopniu zgadzają się Państwo lub nie zgadzają się z każdym z następujących stwierdzeń: Osoby, które ukończyły programy IVET, mogą zapisać się na studia uniwersyteckie (%-UE)</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Ogółem „Zgadzam się”</text:p>
            </table:table-cell>
            <table:table-cell table:style-name="Tableau12.A1" office:value-type="string">
              <text:p text:style-name="P83">Ogółem „Nie zgadzam się” </text:p>
            </table:table-cell>
            <table:table-cell table:style-name="Tableau12.A1" office:value-type="string">
              <text:p text:style-name="P83">Nie wiem</text:p>
            </table:table-cell>
          </table:table-row>
          <table:table-row>
            <table:table-cell table:style-name="Tableau12.A1" office:value-type="string">
              <text:p text:style-name="P88">UE-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Płeć</text:p>
            </table:table-cell>
            <table:covered-table-cell/>
            <table:covered-table-cell/>
            <table:covered-table-cell/>
          </table:table-row>
          <table:table-row>
            <table:table-cell table:style-name="Tableau12.A1" office:value-type="string">
              <text:p text:style-name="P88">Człowiek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Kobieta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Wiek</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Edukacja (koniec)</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Wciąż studiuje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Kategoria społeczno-zawodowa</text:p>
            </table:table-cell>
            <table:covered-table-cell/>
            <table:covered-table-cell/>
            <table:covered-table-cell/>
          </table:table-row>
          <table:table-row>
            <table:table-cell table:style-name="Tableau12.A1" office:value-type="string">
              <text:p text:style-name="P88">Osoby samozatrudnione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Kierownicy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Pozostałe białe kołnierze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Pracownicy fizyczni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Osoby zajmujące się domem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Bezrobotni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Emerytowany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Studenci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Subiektywna urbanizacja</text:p>
            </table:table-cell>
            <table:covered-table-cell/>
            <table:covered-table-cell/>
            <table:covered-table-cell/>
          </table:table-row>
          <table:table-row>
            <table:table-cell table:style-name="Tableau12.A1" office:value-type="string">
              <text:p text:style-name="P88">Obszar wiejski lub wieś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Małe lub średnie miasto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Duże miasto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Postrzeganie IVET w (NASZYM KRAJU)</text:p>
            </table:table-cell>
            <table:covered-table-cell/>
            <table:covered-table-cell/>
            <table:covered-table-cell/>
          </table:table-row>
          <table:table-row>
            <table:table-cell table:style-name="Tableau12.A1" office:value-type="string">
              <text:p text:style-name="P88">Pozytywny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gatywny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12.A1" office:value-type="string">
              <text:p text:style-name="P88">Tak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ie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Około dwie trzecie obywateli UE uważa, że osoby studiujące w celu uzyskania kwalifikacji w ramach kształcenia i szkolenia zawodowego mają możliwość studiowania za granicą w ramach studiów. </text:p>
        <text:p text:style-name="P21">Erasmus+ wspiera mobilność studentów szkół zawodowych, umożliwiając osobom uczącym się w ramach kształcenia i szkolenia zawodowego udział w studiach lub szkoleniach za granicą.<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5">https://erasmus-plus.ec.europa.eu/opportunities/individuals/trainees/vocational-education-apprenticeships-and-recent-graduates</text:span></text:a><text:span text:style-name="T55"> </text:span></text:p></text:note-body></text:note> W całej Unii Europejskiej 64 % respondentów twierdzi, że osoby, które studiują w celu uzyskania kwalifikacji w ramach kształcenia i szkolenia zawodowego, mają możliwość studiowania za granicą w ramach swoich studiów, z czego 19 % zdecydowanie się zgadza, a 45 % ma tendencję do wyrażania zgody.<text:note text:id="ftn30" text:note-class="footnote"><text:note-citation>30</text:note-citation><text:note-body><text:p text:style-name="P13">QB7.5. Proszę mi powiedzieć, w jakim stopniu zgadzają się Państwo lub nie zgadzają się z każdym z następujących stwierdzeń: Osoby, które uczą się w celu uzyskania kwalifikacji w ramach kształcenia i szkolenia zawodowego, mają możliwość studiowania za granicą w ramach studiów. </text:p></text:note-body></text:note> Ogółem 20% nie zgadza się, a 16% nie wie. </text:p>
        <text:p text:style-name="P21">Z czasem wzrosła świadomość możliwości studiowania za granicą z kwalifikacjami w zakresie kształcenia i szkolenia zawodowego. W badaniu Cedefop z 2016 r. (UE-28) 60 % respondentów zgodziło się, że osoby uczestniczące w kształceniu i szkoleniu zawodowym mają możliwość studiowania lub pracy za granicą, 22 % nie zgodziło się, a 18 % nie wiedziało<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countryB=EU28</text:span></text:a><text:span text:style-name="T55"> Brzmienie pytania różni się od obecnego badania, które koncentruje się na studiach za granicą w ramach kształcenia i szkolenia zawodowego, natomiast pozycja z 2016 r. obejmowała studia lub pracę za granicą po zakończeniu kształcenia i szkolenia zawodowego. Pyt. 19.2: „Następujące stwierdzenia dotyczą tego, co dzieje się po kształceniu zawodowym w szkołach średnich II stopnia. W jakim stopniu zgadzają się Państwo z każdym z nich? – Kształcenie zawodowe w szkołach średnich II stopnia stwarza możliwości studiowania lub pracy za granicą”.</text:span></text:p></text:note-body></text:note>. W badaniu Eurobarometru z 2011 r. dotyczącym kształcenia i szkolenia zawodowego (UE-27) nieco inaczej sformułowane pytanie wykazało, że 43 % respondentów uważa, że kształcenie i szkolenie zawodowe stwarza możliwości studiowania za granicą.<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Brzmienie pytania różni się od obecnego badania, używa terminu „kształcenie i szkolenie zawodowe” bez rozróżnienia między kształceniem i szkoleniem zawodowym początkowym a ustawicznym i jest sformułowane negatywnie. Pyt. 10,5: „Proszę mi powiedzieć, w jakim stopniu zgadzają się Państwo lub nie zgadzają się z każdym z poniższych stwierdzeń. Kształcenie i szkolenie zawodowe nie daje możliwości studiowania za granicą”.</text:span></text:p></text:note-body></text:note> </text:p>
        <text:p text:style-name="P21">W obecnym badaniu co najmniej połowa respondentów w 25 państwach członkowskich uważa, że osoby studiujące w celu uzyskania kwalifikacji w ramach kształcenia i szkolenia zawodowego mają możliwość studiowania za granicą w ramach studiów. </text:p>
        <text:p text:style-name="P21">Poglądy różnią się w poszczególnych państwach członkowskich, przy czym najwyższy poziom porozumienia odnotowano na Cyprze (86 %), Malcie (85 %) i Słowacji (75 %). Najniższe poziomy odnotowano w Szwecji (45%), Portugalii (47%) i Holandii (51%).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2.2cm" svg:x="8.692cm" svg:y="-9.999cm"><draw:text-box><text:p text:style-name="P100"><text:span text:style-name="T60">QB7.5: Proszę mi powiedzieć, w jakim stopniu zgadzają się Państwo lub nie zgadzają się z każdym z następujących stwierdzeń: Osoby, które uczą się w celu uzyskania kwalifikacji w ramach kształcenia i szkolenia zawodowego, mają możliwość studiowania za granicą w ramach studiów (UE-27) (%) </text:span></text:p></draw:text-box></draw:frame><draw:frame draw:style-name="gr297" draw:text-style-name="P101" svg:width="2.377cm" svg:height="0.578cm" svg:x="10.756cm" svg:y="-8.089cm"><draw:text-box><text:p text:style-name="P100"><text:span text:style-name="T60">Nie wiem 16</text:span></text:p></draw:text-box></draw:frame><draw:frame draw:style-name="gr298" draw:text-style-name="P104" svg:width="2.557cm" svg:height="1.227cm" svg:x="8.895cm" svg:y="-7.08cm"><draw:text-box><text:p text:style-name="P103"><text:span text:style-name="T60">Zdecydowanie się nie zgadzam 4</text:span></text:p></draw:text-box></draw:frame><draw:frame draw:style-name="gr299" draw:text-style-name="P104" svg:width="1.945cm" svg:height="1.227cm" svg:x="8.939cm" svg:y="-5.196cm"><draw:text-box><text:p text:style-name="P103"><text:span text:style-name="T60">Nie zgadzam się 16</text:span></text:p></draw:text-box></draw:frame><draw:frame draw:style-name="gr300" draw:text-style-name="P101" svg:width="2.527cm" svg:height="0.902cm" svg:x="13.797cm" svg:y="-8.043cm"><draw:text-box><text:p text:style-name="P100"><text:span text:style-name="T60">Zdecydowanie zgadzam się 19</text:span></text:p></draw:text-box></draw:frame><draw:frame draw:style-name="gr301" draw:text-style-name="P101" svg:width="2.708cm" svg:height="0.902cm" svg:x="12.809cm" svg:y="-2.504cm"><draw:text-box><text:p text:style-name="P100"><text:span text:style-name="T60">Chętnie się zgodzę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1.227cm" svg:x="0.002cm" svg:y="0.002cm"><draw:text-box><text:p text:style-name="P100"><text:span text:style-name="T60">QB7.5: Proszę mi powiedzieć, w jakim stopniu zgadzają się Państwo lub nie zgadzają się z każdym z następujących stwierdzeń: Osoby, które uczą się w celu uzyskania kwalifikacji w ramach kształcenia i szkolenia zawodowego, mają możliwość studiowania za granicą w ramach studiów (UE-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902cm" svg:x="0.873cm" svg:y="8.687cm"><draw:text-box><text:p text:style-name="P105"><text:span text:style-name="T60">Zdecydowanie się zgadzam</text:span></text:p></draw:text-box></draw:frame><draw:frame draw:style-name="gr291" draw:text-style-name="P101" svg:width="2.857cm" svg:height="0.902cm" svg:x="3.883cm" svg:y="8.666cm"><draw:text-box><text:p text:style-name="P105"><text:span text:style-name="T60">skłonność do zgody</text:span></text:p></draw:text-box></draw:frame><draw:frame draw:style-name="gr292" draw:text-style-name="P101" svg:width="3.282cm" svg:height="0.902cm" svg:x="7.065cm" svg:y="8.709cm"><draw:text-box><text:p text:style-name="P105"><text:span text:style-name="T60">skłonność do nie zgadzania się</text:span></text:p></draw:text-box></draw:frame><draw:frame draw:style-name="gr293" draw:text-style-name="P101" svg:width="3.483cm" svg:height="0.902cm" svg:x="10.695cm" svg:y="8.666cm"><draw:text-box><text:p text:style-name="P105"><text:span text:style-name="T60">Zdecydowanie się nie zgadzam</text:span></text:p></draw:text-box></draw:frame><draw:frame draw:style-name="gr294" draw:text-style-name="P101" svg:width="2.52cm" svg:height="0.687cm" svg:x="14.415cm" svg:y="8.666cm"><draw:text-box><text:p text:style-name="P105"><text:span text:style-name="T60">Nie wiem</text:span></text:p></draw:text-box></draw:frame></draw:g></draw:g></text:p>
        <text:p text:style-name="P51">Zakres, w jakim respondenci zgadzają się, że osoby studiujące w celu uzyskania kwalifikacji w ramach kształcenia i szkolenia zawodowego mają możliwość studiowania za granicą, różni się w następujący sposób w zależności od czynników społeczno-demograficznych i nastawienia: </text:p>
        <text:p text:style-name="P21">■ Respondenci, którzy postrzegają kształcenie i szkolenie zawodowe w pozytywnym świetle, częściej </text:p>
        <text:p text:style-name="P21">jest prawdopodobne, że studenci kształcenia i szkolenia zawodowego mają możliwość </text:p>
        <text:p text:style-name="P21">studiować za granicą (71% w porównaniu z 52% osób, które zgłaszają negatywne </text:p>
        <text:p text:style-name="P21">percepcji). </text:p>
        <text:p text:style-name="P52">■ Respondenci, którzy uważają, że młodzi ludzie otrzymują wystarczające informacje na temat możliwości kształcenia i szkolenia zawodowego, częściej zgadzają się, że osoby studiujące w celu uzyskania kwalifikacji w ramach kształcenia i szkolenia zawodowego mają możliwość studiowania za granicą (72%) niż ci, którzy uważają, że nie mają takich możliwości (56%). </text:p>
        <text:p text:style-name="P52">■ Ze względu na wiek pod koniec edukacji przekonanie, że osoby, które uczą się w celu uzyskania kwalifikacji w ramach kształcenia i szkolenia zawodowego, mają możliwość studiowania za granicą, jest najbardziej rozpowszechnione wśród respondentów, którzy ukończyli edukację w wieku 16–19 lat (65%) i w wieku 20 lat lub starszych (64%), spadając do 59% wśród osób w wieku 15 lat lub młodszych. Stanowi to 62% wśród osób, które nadal się uczą. </text:p>
        <text:p text:style-name="P52">■ Przekonanie, że osoby uczące się w ramach kształcenia i szkolenia zawodowego mają możliwość studiowania za granicą, jest nieco bardziej rozpowszechnione wśród respondentów, którzy poleciliby kształcenie zawodowe na poziomie średnim (67 %) niż wśród osób preferujących kształcenie ogólne na poziomie średnim (63 %). </text:p>
        <text:p text:style-name="P52">■ W zależności od wieku istnieją tylko niewielkie różnice. </text:p>
        <text:p text:style-name="P52">■ Nie ma różnic ze względu na płeć.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Proszę mi powiedzieć, w jakim stopniu zgadzasz się lub nie zgadzasz z każdym z następujących stwierdzeń: Osoby, które uczą się w celu uzyskania kwalifikacji w ramach kształcenia i szkolenia zawodowego, mają możliwość studiowania za granicą w ramach studiów (% – UE)</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Ogółem „Zgadzam się”</text:p>
            </table:table-cell>
            <table:table-cell table:style-name="Tableau13.A1" office:value-type="string">
              <text:p text:style-name="P83">Ogółem „Nie zgadzam się” </text:p>
            </table:table-cell>
            <table:table-cell table:style-name="Tableau13.A1" office:value-type="string">
              <text:p text:style-name="P83">Nie wiem</text:p>
            </table:table-cell>
          </table:table-row>
          <table:table-row>
            <table:table-cell table:style-name="Tableau13.A1" office:value-type="string">
              <text:p text:style-name="P88">UE-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Płeć</text:p>
            </table:table-cell>
            <table:covered-table-cell/>
            <table:covered-table-cell/>
            <table:covered-table-cell/>
          </table:table-row>
          <table:table-row>
            <table:table-cell table:style-name="Tableau13.A1" office:value-type="string">
              <text:p text:style-name="P88">Człowiek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Kobieta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Wiek</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Edukacja (koniec)</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Wciąż studiuje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Kategoria społeczno-zawodowa</text:p>
            </table:table-cell>
            <table:covered-table-cell/>
            <table:covered-table-cell/>
            <table:covered-table-cell/>
          </table:table-row>
          <table:table-row>
            <table:table-cell table:style-name="Tableau13.A1" office:value-type="string">
              <text:p text:style-name="P88">Osoby samozatrudnione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Kierownicy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Pozostałe białe kołnierze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Pracownicy fizyczni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Osoby zajmujące się domem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Bezrobotni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Emerytowany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Studenci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Subiektywna urbanizacja</text:p>
            </table:table-cell>
            <table:covered-table-cell/>
            <table:covered-table-cell/>
            <table:covered-table-cell/>
          </table:table-row>
          <table:table-row>
            <table:table-cell table:style-name="Tableau13.A1" office:value-type="string">
              <text:p text:style-name="P88">Obszar wiejski lub wieś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Małe lub średnie miasto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Duże miasto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Postrzeganie IVET w (NASZYM KRAJU)</text:p>
            </table:table-cell>
            <table:covered-table-cell/>
            <table:covered-table-cell/>
            <table:covered-table-cell/>
          </table:table-row>
          <table:table-row>
            <table:table-cell table:style-name="Tableau13.A1" office:value-type="string">
              <text:p text:style-name="P88">Pozytywny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gatywny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13.A1" office:value-type="string">
              <text:p text:style-name="P88">Tak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ie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text:soft-page-break/></text:p>
        <text:p text:style-name="P51">Dwie trzecie obywateli UE twierdzi, że programy kształcenia i szkolenia zawodowego są wystarczająco inkluzywne, aby zapewnić osobom uczącym się niezbędne wsparcie </text:p>
        <text:p text:style-name="P21">W całej Unii Europejskiej 67 % respondentów twierdzi, że programy kształcenia i szkolenia zawodowego są wystarczająco inkluzywne, aby zapewnić osobom uczącym się, które mogą napotykać bariery w niektórych rodzajach środowisk edukacyjnych, wsparcie potrzebne do ukończenia programów, w tym 17 %, które zdecydowanie się zgadzają, i 50 %, które zazwyczaj się zgadzają.<text:note text:id="ftn33" text:note-class="footnote"><text:note-citation>33</text:note-citation><text:note-body><text:p text:style-name="P13">PB9.4. Proszę mi powiedzieć, w jakim stopniu zgadzają się Państwo lub nie zgadzają się z każdym z następujących stwierdzeń: Programy kształcenia i szkolenia zawodowego są wystarczająco inkluzywne, aby zapewnić osobom uczącym się, które mogą napotykać bariery w niektórych rodzajach środowisk edukacyjnych, wsparcie, którego potrzebują, aby móc ukończyć programy. </text:p></text:note-body></text:note> Około jedna piąta (19%) nie zgadza się z tym stwierdzeniem, a 14% nie wie. </text:p>
        <text:p text:style-name="P21">We wszystkich państwach członkowskich co najmniej połowa respondentów zgadza się, że programy kształcenia i szkolenia zawodowego są wystarczająco inkluzywne, aby zapewnić osobom uczącym się wsparcie niezbędne do ukończenia programów. </text:p>
        <text:p text:style-name="P21">Poglądy różnią się w poszczególnych państwach członkowskich, przy czym najwyższy poziom porozumienia odnotowano na Malcie (82 %), we Włoszech (81 %) i w Słowenii (80 %). Najniższe poziomy odnotowano w Niemczech (51%), Finlandii (56%) i Holandii (57%).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551cm" svg:x="0.002cm" svg:y="0.102cm"><draw:text-box><text:p text:style-name="P100"><text:span text:style-name="T60">PB9.4. Proszę mi powiedzieć, w jakim stopniu zgadzają się Państwo lub nie zgadzają się z każdym z następujących stwierdzeń: - programy kształcenia i szkolenia zawodowego są wystarczająco inkluzywne, aby upewnić się, że osoby uczące się, które mogą napotykać bariery W niektórych rodzajach środowisk edukacyjnych, otrzymują wsparcie, którego potrzebują, aby móc ukończyć programy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902cm" svg:x="0.836cm" svg:y="8.814cm"><draw:text-box><text:p text:style-name="P105"><text:span text:style-name="T60">Zdecydowanie się zgadzam</text:span></text:p></draw:text-box></draw:frame><draw:frame draw:style-name="gr276" draw:text-style-name="P101" svg:width="2.858cm" svg:height="0.902cm" svg:x="3.844cm" svg:y="8.791cm"><draw:text-box><text:p text:style-name="P105"><text:span text:style-name="T60">skłonność do zgody</text:span></text:p></draw:text-box></draw:frame><draw:frame draw:style-name="gr277" draw:text-style-name="P101" svg:width="3.28cm" svg:height="0.902cm" svg:x="7.028cm" svg:y="8.833cm"><draw:text-box><text:p text:style-name="P105"><text:span text:style-name="T60">skłonność do nie zgadzania się</text:span></text:p></draw:text-box></draw:frame><draw:frame draw:style-name="gr278" draw:text-style-name="P101" svg:width="3.484cm" svg:height="0.902cm" svg:x="10.656cm" svg:y="8.793cm"><draw:text-box><text:p text:style-name="P105"><text:span text:style-name="T60">Zdecydowanie się nie zgadzam</text:span></text:p></draw:text-box></draw:frame><draw:frame draw:style-name="gr279" draw:text-style-name="P101" svg:width="2.518cm" svg:height="0.687cm" svg:x="14.378cm" svg:y="8.793cm"><draw:text-box><text:p text:style-name="P105"><text:span text:style-name="T60">Nie wiem</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525cm" svg:x="8.909cm" svg:y="-8.056cm"><draw:text-box><text:p text:style-name="P100"><text:span text:style-name="T60">PB9.4: Proszę mi powiedzieć, w jakim stopniu zgadzają się Państwo lub nie zgadzają się z każdym z następujących stwierdzeń: Programy IVET są wystarczająco włączające, aby zapewnić osobom uczącym się, które mogą napotykać bariery w niektórych rodzajach środowisk edukacyjnych, wsparcie, którego potrzebują, aby móc ukończyć programy (UE-27) (%) </text:span></text:p></draw:text-box></draw:frame><draw:frame draw:style-name="gr282" draw:text-style-name="P104" svg:width="2.527cm" svg:height="0.578cm" svg:x="10.248cm" svg:y="-6.008cm"><draw:text-box><text:p text:style-name="P103"><text:span text:style-name="T60">Nie wiem 14</text:span></text:p></draw:text-box></draw:frame><draw:frame draw:style-name="gr283" draw:text-style-name="P104" svg:width="2.805cm" svg:height="0.902cm" svg:x="8.965cm" svg:y="-5.204cm"><draw:text-box><text:p text:style-name="P103"><text:span text:style-name="T60">Zdecydowanie się nie zgadzam: 3 </text:span></text:p></draw:text-box></draw:frame><draw:frame draw:style-name="gr284" draw:text-style-name="P104" svg:width="2.468cm" svg:height="0.902cm" svg:x="8.886cm" svg:y="-3.789cm"><draw:text-box><text:p text:style-name="P103"><text:span text:style-name="T60">Nie zgadzam się 16</text:span></text:p></draw:text-box></draw:frame><draw:frame draw:style-name="gr285" draw:text-style-name="P101" svg:width="2.708cm" svg:height="0.902cm" svg:x="13.229cm" svg:y="-1.009cm"><draw:text-box><text:p text:style-name="P100"><text:span text:style-name="T60">Zdecydowano się na 50</text:span></text:p></draw:text-box></draw:frame><draw:frame draw:style-name="gr286" draw:text-style-name="P101" svg:width="2.678cm" svg:height="0.902cm" svg:x="13.693cm" svg:y="-6.19cm"><draw:text-box><text:p text:style-name="P100"><text:span text:style-name="T60">Zdecydowanie zgadzam się 17</text:span></text:p></draw:text-box></draw:frame></draw:g></text:p>
        <text:p text:style-name="P29">Zakres, w jakim respondenci zgadzają się, że programy kształcenia i szkolenia zawodowego są wystarczająco inkluzywne, aby zapewnić osobom uczącym się wsparcie, różni się w zależności od czynników społeczno-demograficznych i nastawienia. </text:p>
        <text:p text:style-name="P52">■ Respondenci, którzy postrzegają kształcenie i szkolenie zawodowe w pozytywnym świetle, częściej uważają, że programy kształcenia i szkolenia zawodowego są wystarczająco integracyjne (72% w porównaniu z 58% wśród osób, które zgłaszają negatywne postrzeganie). </text:p>
        <text:p text:style-name="P52">■ Z uwagi na wiek zgoda co do tego, że programy kształcenia i szkolenia zawodowego są wystarczająco inkluzywne, maleje nieznacznie wraz z wiekiem: Wskaźnik ten wynosi 69 % wśród respondentów w wieku 15–24 lat, w porównaniu z 68 % wśród osób w wieku 25–54 lat i 63 % wśród osób w wieku 55 lat i starszych. </text:p>
        <text:p text:style-name="P52">■ Z uwagi na wiek pod koniec edukacji porozumienie jest nieco bardziej rozpowszechnione wśród respondentów, którzy ukończyli naukę w wieku 16–19 lat (67%) i osób, które ukończyły edukację w wieku 20 lat (66%), niż wśród osób, które ukończyły edukację w wieku 15 lat lub młodsze (64%). </text:p>
        <text:p text:style-name="P52">■ Respondenci, którzy sami uczestniczyli w kształceniu i szkoleniu zawodowym, są nieco bardziej skłonni zgodzić się, że programy kształcenia i szkolenia zawodowego są wystarczająco integracyjne (68%) niż ci, którzy nie uczestniczyli w kształceniu i szkoleniu zawodowym (65%). </text:p>
        <text:p text:style-name="P52">■ Istnieją nieistotne różnice ze względu na płeć.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Proszę mi powiedzieć, w jakim stopniu zgadzają się Państwo lub nie zgadzają się z każdym z następujących stwierdzeń: Programy IVET są wystarczająco inkluzywne, aby zapewnić osobom uczącym się, które mogą napotykać bariery w niektórych rodzajach środowisk edukacyjnych, wsparcie, którego potrzebują, aby móc ukończyć programy (% w UE).</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Ogółem „Zgadzam się”</text:p>
            </table:table-cell>
            <table:table-cell table:style-name="Tableau14.A1" office:value-type="string">
              <text:p text:style-name="P83">Ogółem „Nie zgadzam się” </text:p>
            </table:table-cell>
            <table:table-cell table:style-name="Tableau14.A1" office:value-type="string">
              <text:p text:style-name="P83">Nie wiem</text:p>
            </table:table-cell>
          </table:table-row>
          <table:table-row>
            <table:table-cell table:style-name="Tableau14.A1" office:value-type="string">
              <text:p text:style-name="P88">UE-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Płeć</text:p>
            </table:table-cell>
            <table:covered-table-cell/>
            <table:covered-table-cell/>
            <table:covered-table-cell/>
          </table:table-row>
          <table:table-row>
            <table:table-cell table:style-name="Tableau14.A1" office:value-type="string">
              <text:p text:style-name="P88">Człowiek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Kobieta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Wiek</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Edukacja (koniec)</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Wciąż studiuje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Kategoria społeczno-zawodowa</text:p>
            </table:table-cell>
            <table:covered-table-cell/>
            <table:covered-table-cell/>
            <table:covered-table-cell/>
          </table:table-row>
          <table:table-row>
            <table:table-cell table:style-name="Tableau14.A1" office:value-type="string">
              <text:p text:style-name="P88">Osoby samozatrudnione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Kierownicy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Pozostałe białe kołnierze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Pracownicy fizyczni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Osoby zajmujące się domem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Bezrobotni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Emerytowany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Studenci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Subiektywna urbanizacja</text:p>
            </table:table-cell>
            <table:covered-table-cell/>
            <table:covered-table-cell/>
            <table:covered-table-cell/>
          </table:table-row>
          <table:table-row>
            <table:table-cell table:style-name="Tableau14.A1" office:value-type="string">
              <text:p text:style-name="P88">Obszar wiejski lub wieś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Małe lub średnie miasto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Duże miasto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Postrzeganie IVET w (NASZYM KRAJU)</text:p>
            </table:table-cell>
            <table:covered-table-cell/>
            <table:covered-table-cell/>
            <table:covered-table-cell/>
          </table:table-row>
          <table:table-row>
            <table:table-cell table:style-name="Tableau14.A1" office:value-type="string">
              <text:p text:style-name="P88">Pozytywny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gatywny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14.A1" office:value-type="string">
              <text:p text:style-name="P88">Tak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Nie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text:soft-page-break/></text:p>
        <text:h text:style-name="P19" text:outline-level="2"><text:bookmark-start text:name="__RefHeading___Toc215582_2930363814"/>7. Zalecenia dotyczące kształcenia i szkolenia zawodowego dla młodzieży <text:bookmark-end text:name="__RefHeading___Toc215582_2930363814"/></text:h>
        <text:p text:style-name="P50">Połowa obywateli UE poleciłaby kształcenie zawodowe na poziomie średnim młodej osobie wybierającej ścieżkę kształcenia na poziomie średnim II stopnia </text:p>
        <text:p text:style-name="P21">Na pytanie, którą ścieżkę edukacyjną poleciliby młodej osobie, która obecnie decyduje się na kształcenie na poziomie średnim II stopnia, 50 % obywateli UE poleciłoby kształcenie zawodowe na poziomie średnim, 39 % poleciłoby kształcenie ogólne na poziomie średnim, a 8 % spontanicznie stwierdziłoby, że zależy to od indywidualnej sytuacji.<text:note text:id="ftn34" text:note-class="footnote"><text:note-citation>34</text:note-citation><text:note-body><text:p text:style-name="P13">QB2. Którą z poniższych ścieżek edukacyjnych poleciliby Państwo młodej osobie, która obecnie decyduje się na wykształcenie średnie II stopnia? </text:p></text:note-body></text:note> </text:p>
        <text:p text:style-name="P21">Wsparcie dla kształcenia zawodowego jako ścieżki z czasem wzrosło. W badaniu Eurobarometru z 2011 r. dotyczącym kształcenia i szkolenia zawodowego (UE-27) 32 % respondentów stwierdziło, że poleciłoby szkolenie zawodowe młodej osobie kończącej kształcenie obowiązkowe, a 34 % stwierdziło, że poleciłoby kształcenie ogólne na poziomie średnim lub wyższym.<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Sformułowanie pytania różni się od obecnego badania, używa terminu „kształcenie i szkolenie zawodowe” bez rozróżnienia między kształceniem i szkoleniem zawodowym początkowym a ustawicznym oraz łączy ogólne szkolnictwo średnie i wyższe w jedną opcję odpowiedzi, w przypadku gdy obecne badanie je oddziela. Pyt. 8: „Obecnie, które z poniższych zaleceń poleciliby Państwo młodemu człowiekowi, który kończy edukację obowiązkową?”</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551cm" svg:x="8.999cm" svg:y="-8.497cm"><draw:text-box><text:p text:style-name="P100"><text:span text:style-name="T60">II kw.: Którą z poniższych ścieżek edukacyjnych poleciliby Państwo młodej osobie, która obecnie decyduje się na wykształcenie średnie II stopnia? (UE-27) (%) </text:span></text:p></draw:text-box></draw:frame><draw:frame draw:style-name="gr268" draw:text-style-name="P104" svg:width="2.412cm" svg:height="0.578cm" svg:x="11.454cm" svg:y="-7.463cm"><draw:text-box><text:p text:style-name="P103"><text:span text:style-name="T60">Nie wiem 3</text:span></text:p></draw:text-box></draw:frame><draw:frame draw:style-name="gr269" draw:text-style-name="P101" svg:width="3.132cm" svg:height="0.902cm" svg:x="9.142cm" svg:y="-7.195cm"><draw:text-box><text:p text:style-name="P100"><text:span text:style-name="T60">To zależy (SPONTANEOUS) 8</text:span></text:p></draw:text-box></draw:frame><draw:frame draw:style-name="gr270" draw:text-style-name="P109" svg:width="1.953cm" svg:height="1.594cm" svg:x="9.11cm" svg:y="-4.556cm"><draw:text-box><text:p text:style-name="P103"><text:span text:style-name="T60">Ogólnokształcące szkoły średnie 9</text:span></text:p></draw:text-box></draw:frame><draw:frame draw:style-name="gr271" draw:text-style-name="P110" svg:width="2.467cm" svg:height="1.458cm" svg:x="15.076cm" svg:y="-5.072cm"><draw:text-box><text:p text:style-name="P100"><text:span text:style-name="T60">Wykształcenie średnie zawodowe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60">QB2. Którą z poniższych ścieżek edukacyjnych poleciłbyś młodej osobie, która teraz decyduje </text:span></text:p><text:p text:style-name="P100"><text:span text:style-name="T60">na poziomie szkoły średniej II stopnia?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60">Wykształcenie średnie zawodowe</text:span></text:p></draw:text-box></draw:frame><draw:frame draw:style-name="gr263" draw:text-style-name="P101" svg:width="3.925cm" svg:height="0.902cm" svg:x="5.391cm" svg:y="9.615cm"><draw:text-box><text:p text:style-name="P100"><text:span text:style-name="T60">Wykształcenie średnie ogólne</text:span></text:p></draw:text-box></draw:frame><draw:frame draw:style-name="gr264" draw:text-style-name="P101" svg:width="3.82cm" svg:height="0.902cm" svg:x="9.398cm" svg:y="9.504cm"><draw:text-box><text:p text:style-name="P100"><text:span text:style-name="T60">To zależy (SPONTANEOUS) </text:span></text:p></draw:text-box></draw:frame><draw:frame draw:style-name="gr265" draw:text-style-name="P110" svg:width="3.073cm" svg:height="0.578cm" svg:x="13.282cm" svg:y="9.61cm"><draw:text-box><text:p text:style-name="P100"><text:span text:style-name="T60">Nie wiem</text:span></text:p></draw:text-box></draw:frame></draw:g>W obecnym badaniu odpowiedzi różnią się w poszczególnych państwach członkowskich. Kształcenie zawodowe na poziomie średnim jest najprawdopodobniej zalecane w Słowenii (70%), na Węgrzech (69%) i w Bułgarii (68%). Najniższe poziomy odnotowano w Portugalii (28%) oraz Belgii, Luksemburgu i Szwecji (wszystkie 30%). </text:p>
        <text:p text:style-name="P21">Wykształcenie średnie ogólne jest najczęściej zalecane w Belgii (60%), we Włoszech (56%) i w Luksemburgu (50%). Najniższe poziomy odnotowano w Bułgarii (20 %), Słowenii (21 %) i Danii (23 %). </text:p>
        <text:p text:style-name="P21">Najwyższy odsetek respondentów, którzy spontanicznie twierdzą, że zalecenie zależy od indywidualnej sytuacji, znajduje się w Danii (42%), a następnie w Szwecji (22%) i Luksemburgu (19%). </text:p>
        <text:p text:style-name="P21">Jeśli chodzi o pierwszy wybór w poszczególnych państwach, w 17 państwach członkowskich preferowanym zaleceniem jest kształcenie zawodowe na <text:soft-page-break/>poziomie średnim – od 70 % w Słowenii do 41 % w Estonii. Z kolei w ośmiu państwach członkowskich preferowanym zaleceniem jest ogólne wykształcenie średnie, na czele z Belgią (60 %), Włochami (56 %), Luksemburgiem (50 %) i Irlandią (49 %). W Finlandii obie ścieżki są równie prawdopodobne, aby być zalecane (oba 41%). Warto zauważyć, że Dania wyróżnia się na tle 42% respondentów, którzy twierdzą, że "to zależy", co czyni ją wiodącą reakcją w tym kraju.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60">II kw.: Którą z poniższych ścieżek edukacyjnych poleciliby Państwo młodej osobie, która obecnie decyduje się na wykształcenie średnie II stopnia?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227cm" svg:x="10.688cm" svg:y="0.299cm"><draw:text-box><text:p text:style-name="P100"><text:span text:style-name="T60">Wykształcenie średnie zawodowe</text:span></text:p><text:p text:style-name="P100"><text:span text:style-name="T60">Wykształcenie średnie ogólne</text:span></text:p><text:p text:style-name="P100"><text:span text:style-name="T60">To zależy (SPONTANEOUS)</text:span></text:p></draw:text-box></draw:frame></draw:g></text:p>
        <text:p text:style-name="P29">Kiedy podzielimy te zalecenia dotyczące ścieżki kształcenia średniego II stopnia według czynników społeczno-demograficznych i nastawienia, różnice pojawiają się w następujący sposób. </text:p>
        <text:p text:style-name="P52">■ Pracownicy fizyczni (58%) oraz osoby zajmujące się domem i emeryci (55%) są najbardziej skłonni polecić kształcenie zawodowe, podczas gdy uczniowie (32%) są najmniej skłonni to zrobić. </text:p>
        <text:p text:style-name="P52">■ Respondenci z obszarów wiejskich i miejskich wykazują odmienne preferencje. Osoby mieszkające na obszarach wiejskich lub wsiach częściej preferują kształcenie zawodowe (55%) niż mieszkańcy dużych miast (46%). </text:p>
        <text:p text:style-name="P52">■ Respondenci, którzy zakończyli naukę w wieku 16-19 lat, najczęściej polecają ścieżkę zawodową (58%), a następnie osoby, które zakończyły naukę w wieku 15 lat lub młodsze (50%). Respondenci z wyższymi kwalifikacjami edukacyjnymi, tj. ci, którzy ukończyli edukację w wieku 20 lat lub więcej, są prawie równomiernie podzieleni na średnie wykształcenie ogólne i zawodowe (44% w porównaniu z 43%). </text:p>
        <text:p text:style-name="P52">■ W zaleceniach dotyczących ścieżek wyłania się wyraźna przepaść pokoleniowa. Starsi respondenci w wieku co najmniej 55 lat (53%) i w wieku 40–54 lat (51%) częściej zalecają kształcenie zawodowe, podczas gdy preferencja ta spada wśród młodszych respondentów, osiągając 39% w grupie wiekowej 15–24 lata. </text:p>
        <text:p text:style-name="P52">■ Zalecenia różnią się znacznie w zależności od doświadczenia w kształceniu zawodowym. Wśród respondentów, którzy sami uczestniczyli w kształceniu i szkoleniu zawodowym, 59 % zaleca kształcenie zawodowe na poziomie średnim, w porównaniu z 42 % osób bez doświadczenia w kształceniu i szkoleniu zawodowym. </text:p>
        <text:p text:style-name="P52">■ Przekonania dotyczące wyników w zakresie zatrudnienia mają również wpływ na zalecenia, przy czym ci, którzy postrzegają kształcenie i szkolenie zawodowe jako prowadzące do dobrzeuznanych miejsc pracy, częściej zalecają wariant zawodowy (54% w porównaniu z 44%). </text:p>
        <text:p text:style-name="P52">■ Podobne różnice można zaobserwować w opiniach na temat jakości kształcenia i szkolenia zawodowego. Respondenci, którzy pozytywnie oceniają jakość kształcenia i szkolenia zawodowego, częściej zalecają kształcenie zawodowe niż ci, którzy tego nie robią (53% w porównaniu z 46%).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Którą z poniższych ścieżek edukacyjnych poleciliby Państwo młodej osobie, która obecnie decyduje się na wykształcenie średnie II stopnia? (% – UE)</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Wykształcenie średnie ogólne </text:p>
            </table:table-cell>
            <table:table-cell table:style-name="Tableau15.A1" office:value-type="string">
              <text:p text:style-name="P83">Wykształcenie średnie zawodowe </text:p>
            </table:table-cell>
            <table:table-cell table:style-name="Tableau15.A1" office:value-type="string">
              <text:p text:style-name="P83">To zależy <text:span text:style-name="T5">(SPONTANEOUS)</text:span> </text:p>
            </table:table-cell>
            <table:table-cell table:style-name="Tableau15.A1" office:value-type="string">
              <text:p text:style-name="P83">Nie wiem</text:p>
            </table:table-cell>
          </table:table-row>
          <table:table-row>
            <table:table-cell table:style-name="Tableau15.A1" office:value-type="string">
              <text:p text:style-name="P88">UE-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Płeć</text:p>
            </table:table-cell>
            <table:covered-table-cell/>
            <table:covered-table-cell/>
            <table:covered-table-cell/>
            <table:covered-table-cell/>
          </table:table-row>
          <table:table-row>
            <table:table-cell table:style-name="Tableau15.A1" office:value-type="string">
              <text:p text:style-name="P88">Człowiek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Kobieta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Wiek</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Edukacja (koniec)</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Wciąż studiuje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Kategoria społeczno-zawodowa</text:p>
            </table:table-cell>
            <table:covered-table-cell/>
            <table:covered-table-cell/>
            <table:covered-table-cell/>
            <table:covered-table-cell/>
          </table:table-row>
          <table:table-row>
            <table:table-cell table:style-name="Tableau15.A1" office:value-type="string">
              <text:p text:style-name="P88">Osoby samozatrudnione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Kierownicy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Pozostałe białe kołnierze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Pracownicy fizyczni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Osoby zajmujące się domem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Bezrobotni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Emerytowany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Studenci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ubiektywna urbanizacja</text:p>
            </table:table-cell>
            <table:covered-table-cell/>
            <table:covered-table-cell/>
            <table:covered-table-cell/>
            <table:covered-table-cell/>
          </table:table-row>
          <table:table-row>
            <table:table-cell table:style-name="Tableau15.A1" office:value-type="string">
              <text:p text:style-name="P88">Obszar wiejski lub wieś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Małe lub średnie miasto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Duże miasto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Postrzeganie IVET w (NASZYM KRAJU)</text:p>
            </table:table-cell>
            <table:covered-table-cell/>
            <table:covered-table-cell/>
            <table:covered-table-cell/>
            <table:covered-table-cell/>
          </table:table-row>
          <table:table-row>
            <table:table-cell table:style-name="Tableau15.A1" office:value-type="string">
              <text:p text:style-name="P88">Pozytywny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gatywny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Uczestniczyłeś w początkowym kształceniu zawodowym (liceum średnie)</text:p>
            </table:table-cell>
            <table:covered-table-cell/>
            <table:covered-table-cell/>
            <table:covered-table-cell/>
            <table:covered-table-cell/>
          </table:table-row>
          <table:table-row>
            <table:table-cell table:style-name="Tableau15.A1" office:value-type="string">
              <text:p text:style-name="P88">Tak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ie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text:soft-page-break/></text:p>
        <text:p text:style-name="P51">Ponad połowa obywateli UE zalecałaby kształcenie i szkolenie zawodowe na poziomie wyższym młodej osobie kończącej szkołę średnią II stopnia </text:p>
        <text:p text:style-name="P21">Na pytanie, którą ścieżkę edukacyjną poleciliby młodej osobie kończącej szkołę średnią II stopnia, 52 % obywateli UE poleciłoby wyższe kształcenie i szkolenie zawodowe, 35 % poleciłoby wyższe wykształcenie akademickie, a 10 % respondentów spontanicznie stwierdziło, że zależy to od indywidualnej sytuacji.<text:note text:id="ftn36" text:note-class="footnote"><text:note-citation>36</text:note-citation><text:note-body><text:p text:style-name="P13">QB3. Którą z poniższych ścieżek edukacyjnych poleciliby Państwo młodej osobie, która kończy szkołę średnią II stopnia? </text:p></text:note-body></text:note> </text:p>
        <text:p text:style-name="P21">Zalecenia różnią się w poszczególnych państwach członkowskich. Respondenci najczęściej zalecają wyższe kształcenie i szkolenie zawodowe w Słowenii (73%), Holandii (64%) i na Łotwie (63%). Najniższe poziomy odnotowano w Portugalii (27%), Luksemburgu (30%) i Danii (37%). </text:p>
        <text:p text:style-name="P21">Wyższe wykształcenie akademickie jest najprawdopodobniej zalecane we Włoszech (55%), Portugalii (51%) i Luksemburgu (50%). Najniższe poziomy odnotowano w Słowenii (15 %) oraz Danii i na Łotwie (po 20 %). </text:p>
        <text:p text:style-name="P21">Wysoki odsetek respondentów spontanicznie stwierdził, że zalecenie będzie zależało od indywidualnej sytuacji w Danii (41 %), a następnie w Szwecji i Estonii (po 22 %) oraz Finlandii i Luksemburgu (po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60">PB3: Którą z poniższych ścieżek edukacyjnych poleciliby Państwo młodej osobie, która kończy szkołę średnią II stopnia?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60">Wyższe kształcenie i szkolenie zawodowe</text:span></text:p></draw:text-box></draw:frame><draw:frame draw:style-name="gr246" draw:text-style-name="P101" svg:width="3.761cm" svg:height="0.902cm" svg:x="6.117cm" svg:y="8.371cm"><draw:text-box><text:p text:style-name="P100"><text:span text:style-name="T60">Wyższe wykształcenie akademickie</text:span></text:p></draw:text-box></draw:frame><draw:frame draw:style-name="gr247" draw:text-style-name="P101" svg:width="3.918cm" svg:height="0.902cm" svg:x="9.862cm" svg:y="8.416cm"><draw:text-box><text:p text:style-name="P100"><text:span text:style-name="T60">To zależy {SPONTANEOUS}</text:span></text:p></draw:text-box></draw:frame><draw:frame draw:style-name="gr248" draw:text-style-name="P101" svg:width="1.895cm" svg:height="0.578cm" svg:x="13.73cm" svg:y="8.438cm"><draw:text-box><text:p text:style-name="P100"><text:span text:style-name="T60">Nie wiem</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60">PB3: Którą z poniższych ścieżek edukacyjnych poleciliby Państwo młodej osobie, która kończy szkołę średnią II stopnia? (UE-27) (%) </text:span></text:p></draw:text-box></draw:frame><draw:frame draw:style-name="gr251" draw:text-style-name="P101" svg:width="2.603cm" svg:height="0.578cm" svg:x="11.954cm" svg:y="-17.91cm"><draw:text-box><text:p text:style-name="P100"><text:span text:style-name="T60">Nie wiem 3</text:span></text:p></draw:text-box></draw:frame><draw:frame draw:style-name="gr252" draw:text-style-name="P104" svg:width="3.463cm" svg:height="0.902cm" svg:x="8.703cm" svg:y="-17.506cm"><draw:text-box><text:p text:style-name="P103"><text:span text:style-name="T60">To zależy (SPONTANEOUS) 10</text:span></text:p></draw:text-box></draw:frame><draw:frame draw:style-name="gr253" draw:text-style-name="P104" svg:width="2.398cm" svg:height="1.412cm" svg:x="8.996cm" svg:y="-14.218cm"><draw:text-box><text:p text:style-name="P103"><text:span text:style-name="T60">Szkolnictwo wyższe 35</text:span></text:p></draw:text-box></draw:frame><draw:frame draw:style-name="gr254" draw:text-style-name="P101" svg:width="2.165cm" svg:height="1.876cm" svg:x="15.374cm" svg:y="-15.488cm"><draw:text-box><text:p text:style-name="P100"><text:span text:style-name="T60">Wyższe kształcenie i szkolenie zawodowe 52</text:span></text:p></draw:text-box></draw:frame></draw:g></text:p>
        <text:p text:style-name="P29">Wyższe kształcenie i szkolenie zawodowe jest preferowanym zaleceniem w 19 państwach członkowskich, od 73 % w Słowenii do 44 % na Litwie. Natomiast wyższe wykształcenie akademickie jest preferowanym zaleceniem w siedmiu państwach członkowskich, na czele z Włochami (55 %), a następnie Portugalią (51 %), Luksemburgiem (50 %) i Belgią (46 %). Dania jest jedynym krajem, w którym najczęstszą odpowiedzią było „to zależy”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60">QB3. Którą z poniższych ścieżek edukacyjnych poleciliby Państwo młodej osobie, która kończy szkołę średnią II stopnia?</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60">Wyższe wykształcenie akademickie</text:span></text:p></draw:text-box></draw:frame><draw:frame draw:style-name="gr13" draw:text-style-name="P101" svg:width="5.329cm" svg:height="0.578cm" svg:x="10.718cm" svg:y="6.678cm"><draw:text-box><text:p text:style-name="P100"><text:span text:style-name="T60">To zależy {SPONTANEOUS}</text:span></text:p></draw:text-box></draw:frame><draw:frame draw:style-name="gr14" draw:text-style-name="P101" svg:width="6.432cm" svg:height="0.578cm" svg:x="10.691cm" svg:y="5.772cm"><draw:text-box><text:p text:style-name="P100"><text:span text:style-name="T60">Wyższe kształcenie i szkolenie zawodowe</text:span></text:p></draw:text-box></draw:frame></draw:g></text:p>
        <text:p text:style-name="P29">Kiedy podzielimy te zalecenia dotyczące ścieżek szkolnictwa wyższego według czynników społeczno-demograficznych i nastawienia, różnice pojawiają się w następujący sposób. </text:p>
        <text:p text:style-name="P21">■ Osoby, które same uczestniczyły w kształceniu i szkoleniu zawodowym, są najprawdopodobniej ze wszystkich kategorii społeczno-demograficznych, które zalecają wyższe kształcenie zawodowe (61%), w porównaniu z 43% wśród osób, które tego nie zrobiły. </text:p>
        <text:p text:style-name="P21">■ Istnieją duże różnice między grupami zawodowymi. Pracownicy fizyczni wykazują największe poparcie dla wyższego kształcenia zawodowego (60%), podczas gdy studenci wykazują najniższe (37%). Menedżerowie również odnotowują stosunkowo niskie poparcie (43%) i są nieco bardziej skłonni do polecania edukacji akademickiej (44%). </text:p>
        <text:p text:style-name="P21">■ W zaleceniach dotyczących ścieżek wyłania się wyraźna przepaść pokoleniowa. Starsi respondenci najczęściej zalecają wyższe wykształcenie zawodowe, na poziomie 54 % wśród osób w wieku 55 lat i starszych oraz 53–51 % wśród grup wiekowych w średnim wieku (40–54 lat i 25–39 lat), ale odsetek ten spada do 41 % wśród najmłodszych respondentów w wieku 15–24 lat. </text:p>
        <text:p text:style-name="P21">■ Osoby mieszkające na obszarach wiejskich lub wsiach wykazują największe poparcie dla wyższego kształcenia zawodowego (54%) w porównaniu z mieszkańcami dużych miast (49%). </text:p>
        <text:p text:style-name="P21">■ Mężczyźni wykazują większą preferencję dla wyższego kształcenia i szkolenia zawodowego (55%) niż kobiety (48%). </text:p>
        <text:p text:style-name="P21">■ Postrzeganie kształcenia i szkolenia zawodowego ma niewielki wpływ na wyniki tego pytania. Respondenci, którzy uważają, że kształcenie i szkolenie zawodowe ma pozytywny wizerunek, są tylko nieznacznie bardziej skłonni polecić wyższe wykształcenie zawodowe niż ci, którzy mają negatywny wizerunek (54% w porównaniu z 50%).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Którą z poniższych ścieżek edukacyjnych poleciliby Państwo młodej osobie, która kończy szkołę średnią II stopnia? (% – UE)</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Wyższe wykształcenie akademickie</text:p>
            </table:table-cell>
            <table:table-cell table:style-name="Tableau16.A1" office:value-type="string">
              <text:p text:style-name="P83">Wyższe kształcenie i szkolenie zawodowe </text:p>
            </table:table-cell>
            <table:table-cell table:style-name="Tableau16.A1" office:value-type="string">
              <text:p text:style-name="P83">To zależy {SPONTANEOUS}</text:p>
            </table:table-cell>
            <table:table-cell table:style-name="Tableau16.A1" office:value-type="string">
              <text:p text:style-name="P83">Nie wiem</text:p>
            </table:table-cell>
          </table:table-row>
          <table:table-row>
            <table:table-cell table:style-name="Tableau16.A1" office:value-type="string">
              <text:p text:style-name="P88">UE-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Płeć</text:p>
            </table:table-cell>
            <table:covered-table-cell/>
            <table:covered-table-cell/>
            <table:covered-table-cell/>
            <table:covered-table-cell/>
          </table:table-row>
          <table:table-row>
            <table:table-cell table:style-name="Tableau16.A1" office:value-type="string">
              <text:p text:style-name="P88">Człowiek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Kobieta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Wiek</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Edukacja (koniec)</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Wciąż studiuje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Kategoria społeczno-zawodowa</text:p>
            </table:table-cell>
            <table:covered-table-cell/>
            <table:covered-table-cell/>
            <table:covered-table-cell/>
            <table:covered-table-cell/>
          </table:table-row>
          <table:table-row>
            <table:table-cell table:style-name="Tableau16.A1" office:value-type="string">
              <text:p text:style-name="P88">Osoby samozatrudnione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Kierownicy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Pozostałe białe kołnierze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Pracownicy fizyczni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Osoby zajmujące się domem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Bezrobotni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Emerytowany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Studenci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Subiektywna urbanizacja</text:p>
            </table:table-cell>
            <table:covered-table-cell/>
            <table:covered-table-cell/>
            <table:covered-table-cell/>
            <table:covered-table-cell/>
          </table:table-row>
          <table:table-row>
            <table:table-cell table:style-name="Tableau16.A1" office:value-type="string">
              <text:p text:style-name="P88">Obszar wiejski lub wieś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Małe lub średnie miasto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Duże miasto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Postrzeganie IVET w (NASZYM KRAJU)</text:p>
            </table:table-cell>
            <table:covered-table-cell/>
            <table:covered-table-cell/>
            <table:covered-table-cell/>
            <table:covered-table-cell/>
          </table:table-row>
          <table:table-row>
            <table:table-cell table:style-name="Tableau16.A1" office:value-type="string">
              <text:p text:style-name="P88">Pozytywny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gatywny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Uczestniczyłeś w początkowym kształceniu zawodowym (liceum średnie)</text:p>
            </table:table-cell>
            <table:covered-table-cell/>
            <table:covered-table-cell/>
            <table:covered-table-cell/>
            <table:covered-table-cell/>
          </table:table-row>
          <table:table-row>
            <table:table-cell table:style-name="Tableau16.A1" office:value-type="string">
              <text:p text:style-name="P88">Tak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ie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text:soft-page-break/></text:p>
        <text:p text:style-name="P29"/>
      </text:section>
      <text:h text:style-name="P17" text:outline-level="1"><text:bookmark-start text:name="__RefHeading___Toc215584_2930363814"/>III. Luka wizerunkowa między kształceniem i szkoleniem zawodowym a kształceniem ogólnym <text:bookmark-end text:name="__RefHeading___Toc215584_2930363814"/></text:h>
      <text:p text:style-name="P21"/>
      <text:section text:style-name="Sect2" text:name="Section5">
        <text:h text:style-name="P19" text:outline-level="2"><text:bookmark-start text:name="__RefHeading___Toc215586_2930363814"/>1. Porównawczy obraz kształcenia i szkolenia zawodowego w porównaniu z kształceniem ogólnym <text:bookmark-end text:name="__RefHeading___Toc215586_2930363814"/></text:h>
        <text:p text:style-name="P50">Trzy czwarte obywateli UE twierdzi, że kształcenie ogólne na poziomie średnim II stopnia ma bardziej pozytywny wizerunek niż kształcenie i szkolenie zawodowe w ich kraju. </text:p>
        <text:p text:style-name="P21">W całej Unii Europejskiej 75 % respondentów twierdzi, że kształcenie ogólne na poziomie średnim II stopnia ma bardziej pozytywny wizerunek niż kształcenie i szkolenie zawodowe w ich kraju, z czego 25 % zdecydowanie się zgadza, a 50 % zazwyczaj się zgadza.<text:note text:id="ftn37" text:note-class="footnote"><text:note-citation>37</text:note-citation><text:note-body><text:p text:style-name="P13">PB9.3. Proszę mi powiedzieć, w jakim stopniu zgadzają się Państwo lub nie zgadzają się z każdym z następujących stwierdzeń: W (NASZYM KRAJU) kształcenie ogólne na poziomie średnim II stopnia ma bardziej pozytywny wizerunek niż początkowe kształcenie zawodowe. </text:p></text:note-body></text:note> Jeden na pięciu (19%) nie zgadza się, a 6% nie wie. </text:p>
        <text:p text:style-name="P21">Wyniki te są stabilne w porównaniu z wynikami zaobserwowanymi w 2016 r. W badaniu Cedefop z 2016 r. (UE-28) stwierdzono, że 74 % respondentów zgodziło się, że kształcenie ogólne ma bardziej pozytywny wizerunek niż kształcenie zawodowe.<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en/tools/opinion-survey-on-vet?visualisation=MAP&amp;topic=group2&amp;question=Q21T2__Q&amp;answer=Q21T2_A1&amp;subset=EducationLevel&amp;subsetVal=All&amp;country=AT&amp;countryB=EU28</text:span></text:a><text:span text:style-name="T55"> Brzmienie pytania różni się od obecnego badania. Pyt. 21.3.: „W jakim stopniu zgadzają się Państwo z każdym z poniższych stwierdzeń? – W Państwa kraju kształcenie ogólne ma bardziej pozytywny wizerunek niż kształcenie zawodowe”.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902cm" svg:x="1.05cm" svg:y="11.118cm"><draw:text-box><text:p text:style-name="P105"><text:span text:style-name="T60">Zdecydowanie się zgadzam</text:span></text:p></draw:text-box></draw:frame><draw:frame draw:style-name="gr230" draw:text-style-name="P101" svg:width="2.857cm" svg:height="0.902cm" svg:x="4.059cm" svg:y="11.097cm"><draw:text-box><text:p text:style-name="P105"><text:span text:style-name="T60">skłonność do zgody</text:span></text:p></draw:text-box></draw:frame><draw:frame draw:style-name="gr231" draw:text-style-name="P101" svg:width="3.282cm" svg:height="0.902cm" svg:x="7.241cm" svg:y="11.139cm"><draw:text-box><text:p text:style-name="P105"><text:span text:style-name="T60">skłonność do nie zgadzania się</text:span></text:p></draw:text-box></draw:frame><draw:frame draw:style-name="gr232" draw:text-style-name="P101" svg:width="3.483cm" svg:height="0.902cm" svg:x="10.871cm" svg:y="11.099cm"><draw:text-box><text:p text:style-name="P105"><text:span text:style-name="T60">Zdecydowanie się nie zgadzam</text:span></text:p></draw:text-box></draw:frame><draw:frame draw:style-name="gr233" draw:text-style-name="P101" svg:width="2.52cm" svg:height="0.687cm" svg:x="14.591cm" svg:y="11.099cm"><draw:text-box><text:p text:style-name="P105"><text:span text:style-name="T60">Nie wiem</text:span></text:p></draw:text-box></draw:frame></draw:g><draw:frame draw:style-name="gr234" draw:text-style-name="P101" svg:width="16.749cm" svg:height="1.227cm" svg:x="0.127cm" svg:y="2.117cm"><draw:text-box><text:p text:style-name="P100"><text:span text:style-name="T60">PB9.3. Proszę mi powiedzieć, w jakim stopniu zgadzają się Państwo lub nie zgadzają się z każdym z następujących stwierdzeń: W (NASZYM KRAJU) wykształcenie ogólne na poziomie średnim II stopnia ma </text:span></text:p><text:p text:style-name="P100"><text:span text:style-name="T60">bardziej pozytywny wizerunek człowieka wstępne kształcenie zawodowe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876cm" svg:x="8.92cm" svg:y="-6.71cm"><draw:text-box><text:p text:style-name="P100"><text:span text:style-name="T60">PB9.3: Proszę mi powiedzieć, w jakim stopniu zgadzają się Państwo lub nie zgadzają się z każdym z następujących stwierdzeń: W (NASZM KRAJU) szkolnictwo ogólne na poziomie średnim II stopnia ma bardziej pozytywny wizerunek niż początkowe kształcenie zawodowe (UE-27) (%) </text:span></text:p></draw:text-box></draw:frame><draw:frame draw:style-name="gr237" draw:text-style-name="P101" svg:width="2.92cm" svg:height="0.578cm" svg:x="11.897cm" svg:y="-5.227cm"><draw:text-box><text:p text:style-name="P100"><text:span text:style-name="T60">Nie wiem 6</text:span></text:p></draw:text-box></draw:frame><draw:frame draw:style-name="gr238" draw:text-style-name="P101" svg:width="2.946cm" svg:height="0.902cm" svg:x="9.555cm" svg:y="-4.734cm"><draw:text-box><text:p text:style-name="P100"><text:span text:style-name="T60">Zdecydowanie się nie zgadzam 3</text:span></text:p></draw:text-box></draw:frame><draw:frame draw:style-name="gr239" draw:text-style-name="P104" svg:width="2.329cm" svg:height="0.902cm" svg:x="9.165cm" svg:y="-3.948cm"><draw:text-box><text:p text:style-name="P103"><text:span text:style-name="T60">Nie zgadzam się 16</text:span></text:p></draw:text-box></draw:frame><draw:frame draw:style-name="gr240" draw:text-style-name="P101" svg:width="3.768cm" svg:height="0.578cm" svg:x="11.34cm" svg:y="-0.159cm"><draw:text-box><text:p text:style-name="P100"><text:span text:style-name="T60">Zdecydowano się na 50</text:span></text:p></draw:text-box></draw:frame><draw:frame draw:style-name="gr241" draw:text-style-name="P101" svg:width="2.493cm" svg:height="0.902cm" svg:x="14.131cm" svg:y="-4.779cm"><draw:text-box><text:p text:style-name="P100"><text:span text:style-name="T60">Zdecydowanie zgadzam się 25</text:span></text:p></draw:text-box></draw:frame></draw:g>W obecnym badaniu większość respondentów we wszystkich państwach członkowskich uważa, że kształcenie ogólne ma bardziej pozytywny wizerunek niż kształcenie i szkolenie zawodowe w ich kraju. Wyniki różnią się jednak w poszczególnych państwach członkowskich, przy czym najwyższy poziom porozumienia z tym stwierdzeniem odnotowano w Szwecji (91 %), Danii i Finlandii (po 88 %) oraz na Cyprze (85 %). Najniższe poziomy odnotowano w Czechach (62%), na Łotwie (64%) i w Rumunii (66%). </text:p>
        <text:p text:style-name="P21">W 17 państwach członkowskich co najmniej trzy czwarte respondentów twierdzi, że kształcenie ogólne na poziomie średnim II stopnia ma bardziej pozytywny wizerunek niż kształcenie i szkolenie zawodowe w ich kraju. </text:p>
        <text:p text:style-name="P29"><office:annotation loext:resolved="false"><dc:creator>Pierre Dieumegard</dc:creator><dc:date>2026-08-13T08:34:49.039000000</dc:date><text:p text:style-name="P98"><text:span text:style-name="T59">(paħo aldonita)</text:span></text:p></office:annotation>Zakres, w jakim respondenci zgadzają się, że ogólne wykształcenie średnie II stopnia ma bardziej pozytywny wizerunek niż kształcenie i szkolenie zawodowe, zależy od następujących czynników społeczno-demograficznych i nastawienia:</text:p>
        <text:p text:style-name="P21">■ Istnieją pewne znaczące różnice między kategoriami społeczno-zawodowymi: 83% uczniów uważa, że ogólne wykształcenie średnie II stopnia ma bardziej pozytywny wizerunek niż kształcenie i szkolenie zawodowe, w porównaniu z 71% osób mieszkających w domu.</text:p>
        <text:p text:style-name="P21">■ Z wiekiem pod koniec edukacji najczęściej zgadzają się respondenci, którzy ukończyli edukację w wieku 20 lat lub starszych (79 %), w porównaniu z 73 % wśród osób, które ukończyły naukę w wieku 16–19 lat, i 68 % wśród osób, które ukończyły naukę w wieku 15 lat lub młodszym.</text:p>
        <text:p text:style-name="P21">■ Respondenci w wieku 15–24 lat są również najprawdopodobniej przekonani, że ogólne wykształcenie średnie ma bardziej pozytywny wizerunek (79%) w porównaniu z 72% osób w wieku 55 lat i starszych.</text:p>
        <text:p text:style-name="P21">■ Respondenci, którzy są świadomi skutków aktywnego kierowania uczniami w określonych (często uwarunkowanych płcią) kierunkach oraz wpływu stygmatyzacji w edukacji, są znacznie bardziej skłonni zgodzić się, że ogólne wykształcenie średnie ma bardziej pozytywny wizerunek niż kształcenie i szkolenie zawodowe. Ten wzór jest najbardziej widoczny wśród tych, którzy wierzą: że kobiety są ukierunkowane na kształcenie ogólne, nawet jeśli interesują się przedmiotami technicznymi (81% vs 64%) ; że nauczyciele nie rozwiązują w odpowiedni sposób problemu uprzedzeń ze względu na płeć (82 % w porównaniu z 70 %); że rodziny, rówieśnicy i media społecznościowe wzmacniają stereotypy (81 % w porównaniu z 65 %); oraz że mężczyźni na polach kształcenia i szkolenia zawodowego wymagających opieki spotykają się ze stygmatyzacją (82% w porównaniu z 69%).</text:p>
        <text:p text:style-name="P21">■ Respondenci, którzy poleciliby kształcenie ogólne na poziomie średnim, częściej zgadzają się, że ma ono bardziej pozytywny wizerunek niż kształcenie i szkolenie zawodowe (82%) w porównaniu z tymi, którzy poleciliby kształcenie zawodowe (72%).</text:p>
        <text:p text:style-name="P21">■ Pogląd ten jest bardziej rozpowszechniony wśród respondentów, którzy jako czynniki wpływające na wybór kształcenia i szkolenia zawodowego wymieniają wskazówki nauczycieli lub doradców szkolnych (80% w porównaniu z 73%) lub słabe wyniki w nauce szkolnej (80% w porównaniu z 73%). Mniejsze luki pojawiają się w przypadku porad ze strony rodziców (77% w porównaniu z 74%) oraz potrzeby szybkiego zarabiania pieniędzy (76% w porównaniu z 74%). Wydaje się, że wpływ mediów społecznościowych na wybór kształcenia i szkolenia zawodowego nie ma wpływu na ten wynik (75 % w obu grupach).</text:p>
        <text:p text:style-name="P21">■ Nie ma różnic w zależności od płci ani wcześniejszego uczestnictwa w kształceniu i szkoleniu zawodowym.</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Proszę mi powiedzieć, w jakim stopniu zgadzają się Państwo lub nie zgadzają się z każdym z następujących stwierdzeń: W (NASZM KRAJU) szkolnictwo ogólne na poziomie średnim II stopnia ma bardziej pozytywny wizerunek niż początkowe kształcenie zawodowe (%-UE)</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Ogółem „Zgadzam się”</text:p>
            </table:table-cell>
            <table:table-cell table:style-name="Tableau17.A1" office:value-type="string">
              <text:p text:style-name="P83">Ogółem „Nie zgadzam się” </text:p>
            </table:table-cell>
            <table:table-cell table:style-name="Tableau17.A1" office:value-type="string">
              <text:p text:style-name="P83">Nie wiem</text:p>
            </table:table-cell>
          </table:table-row>
          <table:table-row>
            <table:table-cell table:style-name="Tableau17.A1" office:value-type="string">
              <text:p text:style-name="P88">UE-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Płeć</text:p>
            </table:table-cell>
            <table:covered-table-cell/>
            <table:covered-table-cell/>
            <table:covered-table-cell/>
          </table:table-row>
          <table:table-row>
            <table:table-cell table:style-name="Tableau17.A1" office:value-type="string">
              <text:p text:style-name="P88">Człowiek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Kobieta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Wiek</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Edukacja (koniec)</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Wciąż studiuje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Kategoria społeczno-zawodowa</text:p>
            </table:table-cell>
            <table:covered-table-cell/>
            <table:covered-table-cell/>
            <table:covered-table-cell/>
          </table:table-row>
          <table:table-row>
            <table:table-cell table:style-name="Tableau17.A1" office:value-type="string">
              <text:p text:style-name="P88">Osoby samozatrudnione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Kierownicy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Pozostałe białe kołnierze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Pracownicy fizyczni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Osoby zajmujące się domem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Bezrobotni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Emerytowany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Studenci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Subiektywna urbanizacja</text:p>
            </table:table-cell>
            <table:covered-table-cell/>
            <table:covered-table-cell/>
            <table:covered-table-cell/>
          </table:table-row>
          <table:table-row>
            <table:table-cell table:style-name="Tableau17.A1" office:value-type="string">
              <text:p text:style-name="P88">Obszar wiejski lub wieś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Małe lub średnie miasto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Duże miasto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Postrzeganie IVET w (NASZYM KRAJU)</text:p>
            </table:table-cell>
            <table:covered-table-cell/>
            <table:covered-table-cell/>
            <table:covered-table-cell/>
          </table:table-row>
          <table:table-row>
            <table:table-cell table:style-name="Tableau17.A1" office:value-type="string">
              <text:p text:style-name="P88">Pozytywny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gatywny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17.A1" office:value-type="string">
              <text:p text:style-name="P88">Tak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ie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Zdecydowana większość obywateli UE twierdzi, że studenci osiągający lepsze wyniki w nauce są często zachęcani do kształcenia ogólnego, a nie kształcenia i szkolenia zawodowego. </text:p>
        <text:p text:style-name="P21">W całej Unii Europejskiej 82 % uważa, że studenci osiągający lepsze wyniki w nauce są często zachęcani, na poziomie średnim II stopnia, do kształcenia ogólnego, a nie kształcenia i szkolenia zawodowego.<text:note text:id="ftn39" text:note-class="footnote"><text:note-citation>39</text:note-citation><text:note-body><text:p text:style-name="P13">PB9.2. Proszę mi powiedzieć, w jakim stopniu zgadzają się Państwo lub nie zgadzają się z każdym z następujących stwierdzeń: Studenci z wyższymi wynikami akademickimi są często zachęcani, na poziomie średnim II stopnia, do kontynuowania kształcenia ogólnego, a nie początkowego kształcenia zawodowego. </text:p></text:note-body></text:note> Około jeden na dziesięciu respondentów nie zgadza się z tym stwierdzeniem (11%), podczas gdy 7% nie wie. </text:p>
        <text:p text:style-name="P21">Opinie różnią się w poszczególnych państwach członkowskich, przy czym najwyższy poziom porozumienia odnotowano w Szwecji (93 %), Grecji (91 %) i Danii (90 %). Porozumienie jest jednak powszechne nawet w krajach o najniższym poziomie porozumienia: Czechy (69%), Bułgaria (71%) i Rumunia (73%).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2.2cm" svg:x="8.904cm" svg:y="-5.606cm"><draw:text-box><text:p text:style-name="P100"><text:span text:style-name="T60">PB 9.2: Proszę mi powiedzieć, w jakim stopniu zgadzają się Państwo lub nie zgadzają się z każdym z następujących stwierdzeń: Studenci z wyższymi wynikami w nauce są często zachęcani, na poziomie średnim II stopnia, do kontynuowania kształcenia ogólnego, a nie wstępnego kształcenia zawodowego (UE-27) (%) </text:span></text:p></draw:text-box></draw:frame><draw:frame draw:style-name="gr222" draw:text-style-name="P101" svg:width="2.14cm" svg:height="0.578cm" svg:x="12.028cm" svg:y="-3.549cm"><draw:text-box><text:p text:style-name="P100"><text:span text:style-name="T60">Nie wiem 7</text:span></text:p></draw:text-box></draw:frame><draw:frame draw:style-name="gr223" draw:text-style-name="P104" svg:width="2.174cm" svg:height="1.227cm" svg:x="10.172cm" svg:y="-3.212cm"><draw:text-box><text:p text:style-name="P103"><text:span text:style-name="T60">Zdecydowanie się nie zgadzam 2</text:span></text:p></draw:text-box></draw:frame><draw:frame draw:style-name="gr224" draw:text-style-name="P104" svg:width="2.574cm" svg:height="0.902cm" svg:x="8.939cm" svg:y="-2.36cm"><draw:text-box><text:p text:style-name="P103"><text:span text:style-name="T60">Nie zgadzam się 9</text:span></text:p></draw:text-box></draw:frame><draw:frame draw:style-name="gr225" draw:text-style-name="P104" svg:width="2.107cm" svg:height="0.902cm" svg:x="10.227cm" svg:y="2.139cm"><draw:text-box><text:p text:style-name="P103"><text:span text:style-name="T60">Zdecydowano się na 48</text:span></text:p></draw:text-box></draw:frame><draw:frame draw:style-name="gr226" draw:text-style-name="P101" svg:width="1.821cm" svg:height="1.551cm" svg:x="15.402cm" svg:y="-2.406cm"><draw:text-box><text:p text:style-name="P100"><text:span text:style-name="T60">Zdecydowanie zgadzam się 34</text:span></text:p></draw:text-box></draw:frame></draw:g><text:s/></text:p>
        <text:p text:style-name="P29">Zakres, w jakim respondenci zgadzają się, że studenci osiągający lepsze wyniki w nauce są często zachęcani do uczęszczania do szkół ogólnych, a nie do kształcenia i szkolenia zawodowego, różni się w zależności od czynników społeczno-demograficznych i nastawienia w następujący sposób. </text:p>
        <text:p text:style-name="P52">■ Respondenci, którzy nadal studiują i ci, którzy ukończyli edukację w wieku 20 lat lub więcej, najczęściej zgadzają się, że studenci o wyższych wynikach w nauce są często zachęcani do kontynuowania kształcenia ogólnego, a nie kształcenia i szkolenia zawodowego (87%-86%). Liczba ta wynosi 76% wśród osób, które ukończyły edukację w wieku 15 lat lub młodsze. </text:p>
        <text:p text:style-name="P52">■ Istnieją pewne różnice między kategoriami społeczno-zawodowymi: menedżerowie (88%) i studenci (87%) częściej niż inne kategorie zawodowe (79–84%) zgadzają się z tym stwierdzeniem. </text:p>
        <text:p text:style-name="P52">■ Respondenci w wieku 15–24 lat i 25–39 lat (84–85 %) najczęściej uważają, że studenci osiągający lepsze wyniki w nauce są zachęcani do kształcenia ogólnego. Liczba ta spada do 80% wśród osób w wieku 55 lat i starszych. </text:p>
        <text:p text:style-name="P52">■ Zgoda z tym stwierdzeniem jest większa wśród tych, którzy postrzegają poradnictwo dla nauczycieli i potrzebę szybkiego zarabiania pieniędzy jako istotne czynniki przy wyborze kształcenia i szkolenia zawodowego (odpowiednio 87% w porównaniu z 81% i 86% w porównaniu z 79%). Wydaje się, że wpływ mediów społecznościowych na wybór kształcenia i szkolenia zawodowego nie wpływa na poziom porozumienia (83% w obu grupach). </text:p>
        <text:p text:style-name="P52">■ Respondenci, którzy uważają, że słabe oceny - kolejny aspekt wyników w szkole - są czynnikiem wpływającym na wybór kształcenia i szkolenia zawodowego, są nieco bardziej skłonni zgodzić się z tym stwierdzeniem (87%) niż ci, którzy tego nie robią (81%). </text:p>
        <text:p text:style-name="P52">■ Nie ma różnic ze względu na płeć.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Powiedz mi, w jakim stopniu zgadzasz się lub nie zgadzasz z każdym z następujących stwierdzeń: Studenci z wyższymi wynikami w nauce są często zachęcani, na poziomie średnim II stopnia, do kontynuowania kształcenia ogólnego, a nie wstępnego kształcenia zawodowego (%-UE).</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Ogółem „Zgadzam się”</text:p>
            </table:table-cell>
            <table:table-cell table:style-name="Tableau18.A1" office:value-type="string">
              <text:p text:style-name="P83">Ogółem „Nie zgadzam się” </text:p>
            </table:table-cell>
            <table:table-cell table:style-name="Tableau18.A1" office:value-type="string">
              <text:p text:style-name="P83">Nie wiem</text:p>
            </table:table-cell>
          </table:table-row>
          <table:table-row>
            <table:table-cell table:style-name="Tableau18.A1" office:value-type="string">
              <text:p text:style-name="P88">UE-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Płeć</text:p>
            </table:table-cell>
            <table:covered-table-cell/>
            <table:covered-table-cell/>
            <table:covered-table-cell/>
          </table:table-row>
          <table:table-row>
            <table:table-cell table:style-name="Tableau18.A1" office:value-type="string">
              <text:p text:style-name="P88">Człowiek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Kobieta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Wiek</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Edukacja (koniec)</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Wciąż studiuje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Kategoria społeczno-zawodowa</text:p>
            </table:table-cell>
            <table:covered-table-cell/>
            <table:covered-table-cell/>
            <table:covered-table-cell/>
          </table:table-row>
          <table:table-row>
            <table:table-cell table:style-name="Tableau18.A1" office:value-type="string">
              <text:p text:style-name="P88">Osoby samozatrudnion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Kierownicy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Pozostałe białe kołnierze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Pracownicy fizyczni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Osoby zajmujące się domem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Bezrobotni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Emerytowany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Studenci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ubiektywna urbanizacja</text:p>
            </table:table-cell>
            <table:covered-table-cell/>
            <table:covered-table-cell/>
            <table:covered-table-cell/>
          </table:table-row>
          <table:table-row>
            <table:table-cell table:style-name="Tableau18.A1" office:value-type="string">
              <text:p text:style-name="P88">Obszar wiejski lub wieś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Małe lub średnie miasto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Duże miasto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Postrzeganie IVET w (NASZYM KRAJU)</text:p>
            </table:table-cell>
            <table:covered-table-cell/>
            <table:covered-table-cell/>
            <table:covered-table-cell/>
          </table:table-row>
          <table:table-row>
            <table:table-cell table:style-name="Tableau18.A1" office:value-type="string">
              <text:p text:style-name="P88">Pozytywny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gatywny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Uczestniczyłeś w początkowym kształceniu zawodowym (liceum średnie)</text:p>
            </table:table-cell>
            <table:covered-table-cell/>
            <table:covered-table-cell/>
            <table:covered-table-cell/>
          </table:table-row>
          <table:table-row>
            <table:table-cell table:style-name="Tableau18.A1" office:value-type="string">
              <text:p text:style-name="P88">Tak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Nie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text:soft-page-break/></text:p>
        <text:p text:style-name="P51">Nieco ponad połowa obywateli UE twierdzi, że na ogół łatwiej jest studiować w celu uzyskania kwalifikacji w ogólnym szkolnictwie średnim II stopnia niż w kształceniu i szkoleniu zawodowym. </text:p>
        <text:p text:style-name="P21">W całej Unii Europejskiej 52 % respondentów twierdzi, że na ogół łatwiej jest studiować w celu uzyskania kwalifikacji w ogólnym szkolnictwie średnim II stopnia niż w kształceniu i szkoleniu zawodowym, z czego 12 % zdecydowanie się zgadza, a 40 % zgadza się z tym<text:note text:id="ftn40" text:note-class="footnote"><text:note-citation>40</text:note-citation><text:note-body><text:p text:style-name="P13">PB9.1. Proszę mi powiedzieć, w jakim stopniu zgadzają się Państwo lub nie zgadzają się z każdym z następujących stwierdzeń: Ogólnie łatwiej jest studiować w celu uzyskania kwalifikacji w ogólnym szkolnictwie średnim II stopnia niż w początkowym kształceniu i szkoleniu zawodowym. </text:p></text:note-body></text:note> stwierdzeniem. Ogółem 36% nie zgadza się, a 12% nie wie. Stanowi to pozorny paradoks, ponieważ większość respondentów uważa również, że studenci o wyższych wynikach w nauce są zachęcani do podążania ścieżką kształcenia ogólnego. </text:p>
        <text:p text:style-name="P21">W 18 państwach członkowskich co najmniej połowa respondentów twierdzi, że na ogół łatwiej jest studiować w celu uzyskania kwalifikacji w ogólnym szkolnictwie średnim II stopnia niż w kształceniu i szkoleniu zawodowym. </text:p>
        <text:p text:style-name="P21">Poglądy różnią się znacznie w poszczególnych państwach członkowskich, przy czym najwyższe poziomy porozumienia odnotowano we Włoszech (74 %), Chorwacji i na Węgrzech (po 71 %) oraz na Słowacji (68 %), a najniższe w Finlandii (21 %), Danii (26 %) i Hiszpanii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2.2cm" svg:x="8.812cm" svg:y="-8.878cm"><draw:text-box><text:p text:style-name="P100"><text:span text:style-name="T60">PB 9.1: Proszę mi powiedzieć, w jakim stopniu zgadzają się Państwo lub nie zgadzają się z każdym z następujących stwierdzeń: Ogólnie łatwiej jest studiować w celu uzyskania kwalifikacji w ogólnym szkolnictwie średnim II stopnia niż w początkowym kształceniu i szkoleniu zawodowym (UE-27) (%) </text:span></text:p></draw:text-box></draw:frame><draw:frame draw:style-name="gr215" draw:text-style-name="P104" svg:width="2.149cm" svg:height="0.902cm" svg:x="10.34cm" svg:y="-7.001cm"><draw:text-box><text:p text:style-name="P103"><text:span text:style-name="T60">Nie wiem 12</text:span></text:p></draw:text-box></draw:frame><draw:frame draw:style-name="gr216" draw:text-style-name="P104" svg:width="1.888cm" svg:height="1.551cm" svg:x="9.082cm" svg:y="-5.879cm"><draw:text-box><text:p text:style-name="P103"><text:span text:style-name="T60">Zdecydowanie się nie zgadzam 8</text:span></text:p></draw:text-box></draw:frame><draw:frame draw:style-name="gr217" draw:text-style-name="P104" svg:width="1.846cm" svg:height="1.227cm" svg:x="8.99cm" svg:y="-2.875cm"><draw:text-box><text:p text:style-name="P103"><text:span text:style-name="T60">Nie zgadzam się 28</text:span></text:p></draw:text-box></draw:frame><draw:frame draw:style-name="gr218" draw:text-style-name="P101" svg:width="1.729cm" svg:height="1.227cm" svg:x="14.55cm" svg:y="-2.158cm"><draw:text-box><text:p text:style-name="P100"><text:span text:style-name="T60">Chętnie zgodzimy się na 40</text:span></text:p></draw:text-box></draw:frame><draw:frame draw:style-name="gr219" draw:text-style-name="P101" svg:width="2.504cm" svg:height="0.902cm" svg:x="13.709cm" svg:y="-7.001cm"><draw:text-box><text:p text:style-name="P100"><text:span text:style-name="T60">Zdecydowanie zgadzam się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60">PB 9.1. Proszę mi powiedzieć, w jakim stopniu zgadzają się Państwo z każdym z następujących stwierdzeń: Ogólnie łatwiej jest studiować w celu uzyskania kwalifikacji w ogólnym szkolnictwie średnim II stopnia niż w początkowym kształceniu i szkoleniu zawodowym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902cm" svg:x="0.959cm" svg:y="10.384cm"><draw:text-box><text:p text:style-name="P105"><text:span text:style-name="T60">Zdecydowanie się zgadzam</text:span></text:p></draw:text-box></draw:frame><draw:frame draw:style-name="gr209" draw:text-style-name="P101" svg:width="2.857cm" svg:height="0.902cm" svg:x="3.969cm" svg:y="10.363cm"><draw:text-box><text:p text:style-name="P105"><text:span text:style-name="T60">skłonność do zgody</text:span></text:p></draw:text-box></draw:frame><draw:frame draw:style-name="gr210" draw:text-style-name="P101" svg:width="3.282cm" svg:height="0.902cm" svg:x="7.151cm" svg:y="10.405cm"><draw:text-box><text:p text:style-name="P105"><text:span text:style-name="T60">skłonność do nie zgadzania się</text:span></text:p></draw:text-box></draw:frame><draw:frame draw:style-name="gr211" draw:text-style-name="P101" svg:width="3.483cm" svg:height="0.902cm" svg:x="10.781cm" svg:y="10.365cm"><draw:text-box><text:p text:style-name="P105"><text:span text:style-name="T60">Zdecydowanie się nie zgadzam</text:span></text:p></draw:text-box></draw:frame><draw:frame draw:style-name="gr212" draw:text-style-name="P101" svg:width="2.52cm" svg:height="0.687cm" svg:x="14.501cm" svg:y="10.365cm"><draw:text-box><text:p text:style-name="P105"><text:span text:style-name="T60">Nie wiem</text:span></text:p></draw:text-box></draw:frame></draw:g></draw:g><text:s/></text:p>
        <text:p text:style-name="P29">Zakres, w jakim respondenci zgadzają się, że na ogół łatwiej jest studiować w celu uzyskania kwalifikacji w kształceniu ogólnym niż w kształceniu i szkoleniu zawodowym, różni się w zależności od czynników społeczno-demograficznych i nastawienia w następujący sposób. </text:p>
        <text:p text:style-name="P52">■ Wśród respondentów, którzy postrzegają kształcenie i szkolenie zawodowe w pozytywnym świetle, pogląd ten podziela 57 %, w porównaniu z 46 % respondentów, którzy zgłaszają negatywne postrzeganie kształcenia i szkolenia zawodowego w swoim kraju. </text:p>
        <text:p text:style-name="P52">■ Respondenci, którzy podzielają poglądy na temat nauk ścisłych, technologii, inżynierii i matematyki w kształceniu i szkoleniu zawodowym ze względu na płeć, są bardziej skłonni zgodzić się, że łatwiej jest studiować w celu uzyskania kwalifikacji w ogólnym szkolnictwie średnim. Dotyczy to również tych, którzy: uważa, że dziedziny związane z naukami ścisłymi, technologią, inżynierią i matematyką są bardziej odpowiednie dla mężczyzn (62% w porównaniu z 41%); uważa, że kobiety otrzymują mniejszą zachętę do angażowania się w dziedziny kształcenia i szkolenia zawodowego związane z naukami ścisłymi, technologią, inżynierią i matematyką (57% w porównaniu z 46%) ; uważa, że nauczyciele i doradcy nie rozwiązują w odpowiedni sposób problemu uprzedzeń ze względu na płeć (64% w porównaniu z 43%); sądzą, że mężczyźni zajmujący się opieką lub usługami w dziedzinie kształcenia i szkolenia zawodowego spotykają się ze stygmatyzacją (62% w porównaniu z 43%) ; i uważają, że kobiety są nakierowane na kształcenie ogólne pomimo zainteresowania przedmiotami technicznymi (58% w porównaniu z 43%). Mniejsze różnice można zaobserwować wśród respondentów, którzy uważają, że mężczyźni o niskich osiągnięciach akademickich znajdują się pod presją wyboru kształcenia i szkolenia zawodowego (57 % w porównaniu z 47 %) i którzy uważają, że stereotypy płci są wzmacniane przez rodziny, rówieśników i media społecznościowe (57 % w porównaniu z 51 %). </text:p>
        <text:p text:style-name="P52">■ Istnieją pewne różnice między kategoriami społeczno-zawodowymi: 59 % osób mieszkających w domu uważa, że wykształcenie średnie II stopnia jest łatwiejsze do zdobycia niż kształcenie i szkolenie zawodowe, w porównaniu z 43 % bezrobotnych respondentów. </text:p>
        <text:p text:style-name="P52">■ Pod względem wieku pod koniec edukacji pogląd ten wynosi 54 % wśród osób, które ukończyły szkołę w wieku 16–19 lat, w porównaniu z 53 % wśród osób, które nadal się uczą, i 51 % wśród osób, które ukończyły szkołę w wieku 15 lat lub młodszym. Osoby, które kontynuowały naukę po 20 roku życia, odnotowały najniższy odsetek na poziomie 49%. </text:p>
        <text:p text:style-name="P52">■ Nie ma różnic w zależności od płci, wieku ani wcześniejszego doświadczenia w kształceniu i szkoleniu zawodowym. </text:p>
        <text:p text:style-name="P21"/>
        <text:p text:style-name="P28"><text:soft-page-break/></text:p>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PB9.1 Proszę mi powiedzieć, w jakim stopniu zgadzają się Państwo lub nie zgadzają się z każdym z następujących stwierdzeń: Ogólnie łatwiej jest studiować w celu uzyskania kwalifikacji w ogólnym szkolnictwie średnim II stopnia niż w początkowym kształceniu i szkoleniu zawodowym (%-UE)</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Ogółem „Zgadzam się”</text:p>
            </table:table-cell>
            <table:table-cell table:style-name="Tableau19.A1" office:value-type="string">
              <text:p text:style-name="P83">Ogółem „Nie zgadzam się” </text:p>
            </table:table-cell>
            <table:table-cell table:style-name="Tableau19.A1" office:value-type="string">
              <text:p text:style-name="P83">Nie wiem</text:p>
            </table:table-cell>
          </table:table-row>
          <table:table-row>
            <table:table-cell table:style-name="Tableau19.A1" office:value-type="string">
              <text:p text:style-name="P88">UE-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Płeć</text:p>
            </table:table-cell>
            <table:covered-table-cell/>
            <table:covered-table-cell/>
            <table:covered-table-cell/>
          </table:table-row>
          <table:table-row>
            <table:table-cell table:style-name="Tableau19.A1" office:value-type="string">
              <text:p text:style-name="P88">Człowiek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Kobieta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Wiek</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Edukacja (koniec)</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Wciąż studiuje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Kategoria społeczno-zawodowa</text:p>
            </table:table-cell>
            <table:covered-table-cell/>
            <table:covered-table-cell/>
            <table:covered-table-cell/>
          </table:table-row>
          <table:table-row>
            <table:table-cell table:style-name="Tableau19.A1" office:value-type="string">
              <text:p text:style-name="P88">Osoby samozatrudnione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Kierownicy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Pozostałe białe kołnierze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Pracownicy fizyczni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Osoby zajmujące się domem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Bezrobotni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Emerytowany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Studenci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Subiektywna urbanizacja</text:p>
            </table:table-cell>
            <table:covered-table-cell/>
            <table:covered-table-cell/>
            <table:covered-table-cell/>
          </table:table-row>
          <table:table-row>
            <table:table-cell table:style-name="Tableau19.A1" office:value-type="string">
              <text:p text:style-name="P88">Obszar wiejski lub wieś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Małe lub średnie miasto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Duże miasto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Postrzeganie IVET w (NASZYM KRAJU)</text:p>
            </table:table-cell>
            <table:covered-table-cell/>
            <table:covered-table-cell/>
            <table:covered-table-cell/>
          </table:table-row>
          <table:table-row>
            <table:table-cell table:style-name="Tableau19.A1" office:value-type="string">
              <text:p text:style-name="P88">Pozytywny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gatywny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Uczestniczyłeś w początkowym kształceniu zawodowym (liceum średnie)</text:p>
            </table:table-cell>
            <table:covered-table-cell/>
            <table:covered-table-cell/>
            <table:covered-table-cell/>
          </table:table-row>
          <table:table-row>
            <table:table-cell table:style-name="Tableau19.A1" office:value-type="string">
              <text:p text:style-name="P88">Tak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ie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Doświadczenie w kształceniu i szkoleniu zawodowym wpływa na wybór kształcenia i szkolenia zawodowego <text:bookmark-end text:name="__RefHeading___Toc215588_2930363814"/></text:h>
        <text:p text:style-name="P50">Prawie połowa obywateli UE ma doświadczenie w kształceniu i szkoleniu zawodowym </text:p>
        <text:p text:style-name="P21">Prawie połowa obywateli UE (48 %) uczestniczyła w kształceniu i szkoleniu zawodowym w przeszłości, obecnie lub w obu tych formach. Większość tych respondentów uczestniczyła w kształceniu i szkoleniu zawodowym w przeszłości (41 %), podczas gdy obecnie robi to 5 %, a 2 % uczestniczyło zarówno w przeszłości, jak i obecnie. Nieco ponad połowa obywateli UE (52 %) nigdy nie uczestniczyła w kształceniu<text:note text:id="ftn41" text:note-class="footnote"><text:note-citation>41</text:note-citation><text:note-body><text:p text:style-name="P13">QB1. Czy w przeszłości lub obecnie uczestniczyli Państwo w początkowym kształceniu i szkoleniu zawodowym na poziomie średnim II stopnia? </text:p></text:note-body></text:note> i szkoleniu zawodowym. </text:p>
        <text:p text:style-name="P21">Zgodnie z badaniem europejskiej opinii publicznej Cedefop na temat kształcenia i szkolenia zawodowego (2016<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5">https://www.cedefop.europa.eu/en/publications/55</text:span></text:a><text:span text:style-name="T55"> </text:span></text:p></text:note-body></text:note> r.) 40 % respondentów skorzystało ze ścieżki kształcenia zawodowego na poziomie średnim II stopnia, a 59 % – ze ścieżki ogólnej. Liczby te odzwierciedlają ówczesną sytuację w UE-28, niemniej jednak stanowią punkt odniesienia do porównania wyników z 2025 r. (UE-27), które wykazują wyższy odsetek z doświadczeniem w kształceniu zawodowym.<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5">https://www.cedefop.europa.eu/en/tools/opinion-survey-on-vet</text:span></text:a><text:span text:style-name="T55">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551cm" svg:x="9.008cm" svg:y="-7.299cm"><draw:text-box><text:p text:style-name="P100"><text:span text:style-name="T60">PB1: Czy kiedykolwiek, w przeszłości lub obecnie, uczestniczyli Państwo w początkowym kształceniu i szkoleniu zawodowym na poziomie średnim II stopnia? (UE-27) (%)</text:span></text:p></draw:text-box></draw:frame><draw:frame draw:style-name="gr203" draw:text-style-name="P109" svg:width="1.571cm" svg:height="0.696cm" svg:x="9.548cm" svg:y="-4.658cm"><draw:text-box><text:p text:style-name="P103"><text:span text:style-name="T60">Nr 52</text:span></text:p></draw:text-box></draw:frame><draw:frame draw:style-name="gr204" draw:text-style-name="P101" svg:width="1.874cm" svg:height="1.003cm" svg:x="13.929cm" svg:y="-5.413cm"><draw:text-box><text:p text:style-name="P100"><text:span text:style-name="T60">Ogółem „Tak” 48</text:span></text:p></draw:text-box></draw:frame></draw:g></text:p>
        <text:p text:style-name="P29">Poziomy uczestnictwa różnią się znacznie w poszczególnych państwach członkowskich. Najwyższe poziomy odnotowano w Słowenii (68 %), Niemczech (63 %) i na Słowacji (60 %), natomiast najniższe poziomy odnotowano w Grecji (21 %), Portugalii (22 %) i na Cyprze (23 %). W 15 państwach członkowskich co najmniej połowa respondentów uczestniczyła w kształceniu i szkoleniu zawodowym.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60">PB1: Czy w przeszłości lub obecnie uczestniczyli Państwo w początkowym kształceniu i szkoleniu zawodowym na poziomie średnim II stopnia? - Ogółem "Tak" (UE-27) (%) </text:span></text:p></draw:text-box></draw:frame></draw:g></text:p>
        <text:p text:style-name="P30">Struktura społeczno-demograficzna i orientacyjna uczestnictwa w kształceniu i szkoleniu zawodowym przedstawia się następująco: </text:p>
        <text:p text:style-name="P21">■ Uczestnictwo jest najwyższe wśród osób, które ukończyły edukację w wieku 16–19 lat (54%), a następnie wśród osób, które ukończyły naukę w wieku 20 lat lub później (51%). Osoby, które ukończyły edukację w wieku 15 lat lub młodsze, odnotowują znacznie niższy poziom uczestnictwa (19%). </text:p>
        <text:p text:style-name="P21">■ Wzorce urbanizacji wskazują, że respondenci na obszarach wiejskich lub wsiach odnotowują wyższy wskaźnik uczestnictwa (52%) niż respondenci w dużych miastach (43%). </text:p>
        <text:p text:style-name="P21">■ Uczestnictwo wynosi 53 % wśród respondentów w wieku 25–39 lat i 52 % wśród osób w wieku 40–54 lat, w porównaniu z 44 % wśród osób w wieku 55 lat i starszych. W przypadku najmłodszej grupy wiekowej (15–24 lata) odsetek ten wynosi 46 %. </text:p>
        <text:p text:style-name="P21">■ Istnieją pewne różnice między kategoriami społeczno-zawodowymi, przy czym pracownicy fizyczni odnotowują najwyższe wskaźniki uczestnictwa (55%), a tuż za nimi znajdują się osoby samozatrudnione (52%), inne białe kołnierze (50%) i menedżerowie (48%). </text:p>
        <text:p text:style-name="P21">■ Uczestnictwo w kształceniu i szkoleniu zawodowym jest nieco wyższe wśród mężczyzn (50%) niż wśród kobiet (46%). </text:p>
        <text:p text:style-name="P21">■ Uczestnictwo jest wyższe wśród respondentów, którzy twierdzą, że kształcenie i szkolenie zawodowe jest postrzegane w ich kraju w pozytywnym świetle<text:note text:id="ftn44" text:note-class="footnote"><text:note-citation>44</text:note-citation><text:note-body><text:p text:style-name="P13">Jest to oparte na pytaniu: Jak Państwa zdaniem postrzega się INSTYTUCJĘ KSZTAŁCENIA I KSZTAŁCENIA PRACOWNICZEGO w (NASZYM KRAJU)? </text:p></text:note-body></text:note> (52%), niż wśród osób, które zgłaszają negatywne postrzeganie (42%).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Czy w przeszłości lub obecnie uczestniczyli Państwo w początkowym kształceniu i szkoleniu zawodowym na poziomie średnim II stopnia? (% – UE)</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Ogółem „Tak”</text:p>
            </table:table-cell>
            <table:table-cell table:style-name="Tableau20.A1" office:value-type="string">
              <text:p text:style-name="P83">Nie</text:p>
            </table:table-cell>
            <table:table-cell table:style-name="Tableau20.A1" office:value-type="string">
              <text:p text:style-name="P83">Nie wiem</text:p>
            </table:table-cell>
          </table:table-row>
          <table:table-row>
            <table:table-cell table:style-name="Tableau20.A1" office:value-type="string">
              <text:p text:style-name="P88">UE-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Płeć</text:p>
            </table:table-cell>
            <table:covered-table-cell/>
            <table:covered-table-cell/>
            <table:covered-table-cell/>
          </table:table-row>
          <table:table-row>
            <table:table-cell table:style-name="Tableau20.A1" office:value-type="string">
              <text:p text:style-name="P88">Człowiek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Kobieta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Wiek</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Edukacja (koniec)</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Wciąż studiuje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Kategoria społeczno-zawodowa</text:p>
            </table:table-cell>
            <table:covered-table-cell/>
            <table:covered-table-cell/>
            <table:covered-table-cell/>
          </table:table-row>
          <table:table-row>
            <table:table-cell table:style-name="Tableau20.A1" office:value-type="string">
              <text:p text:style-name="P88">Osoby samozatrudnione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Kierownicy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Pozostałe białe kołnierze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Pracownicy fizyczni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Osoby zajmujące się domem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Bezrobotni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Emerytowany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Studenci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ubiektywna urbanizacja</text:p>
            </table:table-cell>
            <table:covered-table-cell/>
            <table:covered-table-cell/>
            <table:covered-table-cell/>
          </table:table-row>
          <table:table-row>
            <table:table-cell table:style-name="Tableau20.A1" office:value-type="string">
              <text:p text:style-name="P88">Obszar wiejski lub wieś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Małe lub średnie miasto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Duże miasto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Postrzeganie IVET w (NASZYM KRAJU)</text:p>
            </table:table-cell>
            <table:covered-table-cell/>
            <table:covered-table-cell/>
            <table:covered-table-cell/>
          </table:table-row>
          <table:table-row>
            <table:table-cell table:style-name="Tableau20.A1" office:value-type="string">
              <text:p text:style-name="P88">Pozytywny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gatywny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Konieczność jak najszybszego znalezienia pracy i zarobienia pieniędzy jest uważana za główny czynnik wpływający na wybór kształcenia i szkolenia zawodowego przez młodych ludzi.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60">QB4. Jakie są Państwa zdaniem główne czynniki wpływające obecnie na wybór przez młodych ludzi kształcenia i szkolenia zawodowego zamiast kształcenia ogólnego? (MAX. 3 ODPOWIEDŹ) (UE-27) (%) </text:span></text:p></draw:text-box></draw:frame><draw:frame draw:style-name="gr189" draw:text-style-name="P104" svg:width="10.473cm" svg:height="0.902cm" svg:x="0.242cm" svg:y="8.13cm"><draw:text-box><text:p text:style-name="P103"><text:span text:style-name="T60">Potrzeba lub chęć posiadania pracy i zarabiania pieniędzy tak szybko, jak to możliwe</text:span></text:p></draw:text-box></draw:frame><draw:frame draw:style-name="gr190" draw:text-style-name="P104" svg:width="7.723cm" svg:height="0.578cm" svg:x="2.888cm" svg:y="9.049cm"><draw:text-box><text:p text:style-name="P103"><text:span text:style-name="T60">Porady rodziców lub innych członków rodziny</text:span></text:p></draw:text-box></draw:frame><draw:frame draw:style-name="gr191" draw:text-style-name="P104" svg:width="7.462cm" svg:height="0.578cm" svg:x="3.135cm" svg:y="10.058cm"><draw:text-box><text:p text:style-name="P103"><text:span text:style-name="T60">Wskazówki od nauczycieli lub doradców szkolnych</text:span></text:p></draw:text-box></draw:frame><draw:frame draw:style-name="gr192" draw:text-style-name="P104" svg:width="8.363cm" svg:height="0.578cm" svg:x="2.373cm" svg:y="10.799cm"><draw:text-box><text:p text:style-name="P103"><text:span text:style-name="T60">Słabe wyniki w szkole lub oceny</text:span></text:p></draw:text-box></draw:frame><draw:frame draw:style-name="gr193" draw:text-style-name="P104" svg:width="9.113cm" svg:height="0.902cm" svg:x="1.699cm" svg:y="11.538cm"><draw:text-box><text:p text:style-name="P103"><text:span text:style-name="T60">Robienie tego, co robi większość ludzi wokół nich (np. przyjaciele, koledzy z klasy lub inni w ich okolicy)</text:span></text:p></draw:text-box></draw:frame><draw:frame draw:style-name="gr194" draw:text-style-name="P104" svg:width="8.831cm" svg:height="0.578cm" svg:x="1.722cm" svg:y="12.727cm"><draw:text-box><text:p text:style-name="P103"><text:span text:style-name="T60">Chcą zostać przedsiębiorcą lub samozatrudnionym</text:span></text:p></draw:text-box></draw:frame><draw:frame draw:style-name="gr195" draw:text-style-name="P104" svg:width="9.051cm" svg:height="0.902cm" svg:x="1.745cm" svg:y="13.602cm"><draw:text-box><text:p text:style-name="P103"><text:span text:style-name="T60">Postrzegany prestiż lub status społeczny ścieżki kształcenia i szkolenia zawodowego</text:span></text:p></draw:text-box></draw:frame><draw:frame draw:style-name="gr196" draw:text-style-name="P104" svg:width="8.653cm" svg:height="0.578cm" svg:x="2.059cm" svg:y="14.588cm"><draw:text-box><text:p text:style-name="P103"><text:span text:style-name="T60">Wpływ mediów społecznościowych lub treści online</text:span></text:p></draw:text-box></draw:frame><draw:frame draw:style-name="gr197" draw:text-style-name="P104" svg:width="6.619cm" svg:height="0.578cm" svg:x="3.964cm" svg:y="15.394cm"><draw:text-box><text:p text:style-name="P103"><text:span text:style-name="T60">Inne (SPONTANEOUS)</text:span></text:p></draw:text-box></draw:frame><draw:frame draw:style-name="gr198" draw:text-style-name="P104" svg:width="4.739cm" svg:height="0.578cm" svg:x="6.049cm" svg:y="16.336cm"><draw:text-box><text:p text:style-name="P103"><text:span text:style-name="T60">Nie wiem</text:span></text:p></draw:text-box></draw:frame></draw:g>Na pytanie o główne czynniki, które obecnie wpływają na wybór przez młodych ludzi kształcenia i szkolenia zawodowego zamiast kształcenia ogólnego, ponad połowa obywateli UE (53 %) wskazuje na potrzebę lub chęć jak najszybszego znalezienia pracy i zarobienia pieniędzy.<text:note text:id="ftn45" text:note-class="footnote"><text:note-citation>45</text:note-citation><text:note-body><text:p text:style-name="P13">QB4. Jakie są Państwa zdaniem główne czynniki wpływające obecnie na wybór przez młodych ludzi kształcenia i szkolenia zawodowego zamiast kształcenia ogólnego? (maks. 3 odpowiedzi)</text:p></text:note-body></text:note> Warto zauważyć, że co piąty (21%) również powołuje się na chęć zostania przedsiębiorcą lub samozatrudnionym. Poza tymi dwoma czynnikami odpowiedzi są w porządku malejącym: porady od rodziców lub innych członków rodziny (35 %), wskazówki od nauczycieli lub doradców szkolnych (28 %), słabe wyniki w nauce lub słabe oceny (28 %), robienie tego, co robi większość ludzi wokół nich (24 %), postrzegany prestiż lub status społeczny ścieżki kształcenia i szkolenia zawodowego (16 %) oraz wpływ mediów społecznościowych lub treści internetowych (14 %). </text:p>
        <text:p text:style-name="P21"/>
        <text:p text:style-name="P21"/>
        <text:p text:style-name="P29">Postrzeganie czynników wpływających na wybory młodych ludzi różni się w poszczególnych państwach członkowskich. Potrzebę lub chęć jak najszybszego znalezienia pracy i zarobienia pieniędzy najczęściej wymienia się w Szwecji (71%), Finlandii (69%), na Cyprze (65%) i w Grecji (63%), a najrzadziej na Węgrzech (38%), w Rumunii (39%), Polsce (41%) oraz Bułgarii i na Słowacji (po 42%). </text:p>
        <text:p text:style-name="P21">Porady rodziców lub innych członków rodziny są najczęściej cytowane na Słowacji (50%), w Bułgarii (46%), Austrii (44%) i na Węgrzech (42%), a najmniej w Polsce (25%), Portugalii (27%) oraz na Łotwie i w Finlandii (po 28%). W Irlandii jako główne czynniki wymienia się potrzebę lub chęć jak najszybszego znalezienia pracy i zarobienia pieniędzy oraz porady rodziców lub innych członków rodziny (po 42%).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60">PB4: Jakie są Państwa zdaniem główne czynniki wpływające obecnie na wybór przez młodych ludzi kształcenia i szkolenia zawodowego zamiast kształcenia ogólnego? (MAX. 3 ODPOWIEDŹ) (%)</text:span></text:p></draw:text-box></draw:frame><draw:frame draw:style-name="gr184" draw:text-style-name="P101" svg:width="10.293cm" svg:height="0.902cm" svg:x="6.359cm" svg:y="1.502cm"><draw:text-box><text:p text:style-name="P100"><text:span text:style-name="T60">Potrzeba lub chęć posiadania pracy i zarabiania pieniędzy tak szybko, jak to możliwe</text:span></text:p></draw:text-box></draw:frame><draw:frame draw:style-name="gr185" draw:text-style-name="P101" svg:width="6.344cm" svg:height="0.578cm" svg:x="6.442cm" svg:y="1.979cm"><draw:text-box><text:p text:style-name="P100"><text:span text:style-name="T60">Porady rodziców lub innych członków rodziny</text:span></text:p></draw:text-box></draw:frame><draw:frame draw:style-name="gr186" draw:text-style-name="P108" svg:width="16.453cm" svg:height="1.064cm" svg:x="0.279cm" svg:y="-0.429cm"><draw:text-box><text:p text:style-name="P100"><text:span text:style-name="T62">Czynniki wpływające na wybór kształcenia i szkolenia zawodowego zamiast kształcenia ogólnego: najwyższa odpowiedź na posła </text:span></text:p></draw:text-box></draw:frame></draw:g></text:p>
        <text:p text:style-name="P29">Doradztwo ze strony nauczycieli lub doradców szkolnych jest najczęściej wymieniane we Włoszech (37%), Danii (35%) oraz Grecji i Słowacji (po 33%), natomiast najrzadziej wymienia się je na Łotwie (13%), Litwie (15%), w Finlandii (17%) i Polsce (18%). </text:p>
        <text:p text:style-name="P21">Słabe wyniki w nauce lub słabe oceny są najczęściej wymieniane w Grecji (51 %), na Litwie (46 %), w Szwecji (45 %) oraz w Belgii i na Cyprze (po 41 %), a najmniej w Niderlandach i Bułgarii (po 14 %), na Słowacji (20 %) oraz w Chorwacji i na Malcie (po 21 %). </text:p>
        <text:p text:style-name="P21">Robienie tego, co robi większość ludzi wokół nich, jest najczęściej wymieniane w Finlandii (40%), Holandii (39%), Austrii (36%) oraz Bułgarii i Słowacji (po 35%), podczas gdy najrzadziej jest wymieniane w Luksemburgu (13%) oraz Francji i Portugalii (po 14%). </text:p>
        <text:p text:style-name="P21">Chęć zostania przedsiębiorcą lub osobą samozatrudnioną jest najczęściej wymieniana w Chorwacji (39 %), na Cyprze (33 %), w Danii (31 %) i Słowenii (29 %), natomiast najrzadziej jest wymieniana w Niemczech (12 %), Portugalii (16 %) oraz na Litwie, w Hiszpanii i Polsce (wszystkie 18 %). </text:p>
        <text:p text:style-name="P21">Wpływ mediów społecznościowych lub treści internetowych jest najczęściej wymieniany w Niderlandach (31 %), na Malcie (27 %), w Chorwacji (24 %) oraz w Czechach i na Słowacji (po 22 %), natomiast najrzadziej jest wymieniany w Portugalii (6 %), na Litwie (8 %) oraz w Estonii, Francji i Hiszpanii (wszystkie 11 %). </text:p>
        <text:p text:style-name="P21">Postrzegany prestiż lub status społeczny ścieżki kształcenia i szkolenia zawodowego jest najczęściej wymieniany w Austrii (24 %) oraz na Malcie i Węgrzech (po 23 %), natomiast najrzadziej wymieniany jest na Cyprze (7 %), w Grecji (10 %) oraz w Belgii, Francji, Portugalii i Luksemburgu (wszystkie 11 %).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Motywacja finansowa jest dominującym czynnikiem wyboru. W 24 państwach członkowskich najczęściej wymienianym czynnikiem jest potrzeba lub chęć jak najszybszego znalezienia pracy i zarobienia pieniędzy – od 71 % w Szwecji do 39 % w Rumunii w krajach, w których plasuje się ona na pierwszym miejscu. Doradztwo rodzicielskie jest głównym czynnikiem w zaledwie trzech państwach członkowskich: Słowacja (50%), Bułgaria (46%) i Węgry (42%). W Irlandii motywacja finansowa i porady rodziców są powiązane na poziomie 42%. Poradnictwo dla nauczycieli, mimo że jest wymieniane przez 28% Europejczyków ogółem, nigdy nie jest głównym czynnikiem w państwie członkowskim UE należącym do y, z najwyższym udziałem we Włoszech na poziomie 37%. </text:p>
        <text:p text:style-name="P29">Analizując czynniki wpływające na młodych ludzi według kategorii społeczno-demograficznych i postawowych, można zaobserwować następujące wzorce: </text:p>
        <text:p text:style-name="P21">Potrzeba lub chęć jak najszybszego znalezienia pracy i zarobienia pieniędzy jest wymieniana przez około połowę wszystkich respondentów, przy minimalnych różnicach płci (mężczyźni 52 %, kobiety 53 %). Różnice w zależności od wieku są niewielkie i wahają się od 51 % wśród osób w wieku 55 lat i powyżej do 55 % wśród osób w wieku 25–39 lat. Wśród kategorii społeczno-zawodowych osoby bezrobotne są najbardziej skłonne udzielić takiej odpowiedzi (60%), co stanowi różnicę o 11 punktów procentowych w porównaniu z osobami mieszkającymi<text:note text:id="ftn46" text:note-class="footnote"><text:note-citation>46</text:note-citation><text:note-body><text:p text:style-name="P13">Gospodyni domowa to ktoś, kto zarządza gospodarstwem domowym, np. gospodyni domowa lub mąż domu. </text:p></text:note-body></text:note> w domu (49%). </text:p>
        <text:p text:style-name="P21">Porady rodziców lub innych członków rodziny nie wykazują różnic płciowych, przy czym zarówno mężczyźni, jak i kobiety przywołują ten czynnik na podobnym poziomie (35%). Różnice wiekowe są tu bardziej znaczące: 31% osób w wieku 15–24 lat wspomina o tym czynniku, a wśród osób w wieku 55 lat i starszych odsetek ten wzrasta do 37%. Wzorce edukacji pokazują, że ci, którzy ukończyli edukację wcześniej, częściej wspominają o tym czynniku: 37% osób, które ukończyły naukę w wieku 15 lat lub wcześniej, robi to w porównaniu z 33% osób, które ukończyły naukę w wieku 20 lat lub starszych. </text:p>
        <text:p text:style-name="P21">Wskazówki od nauczycieli lub doradców szkolnych są cytowane na podobnym poziomie przez mężczyzn (28%) i kobiety (29%). W różnych grupach wiekowych odpowiedzi pozostają stosunkowo stabilne i wahają się od 26 % wśród osób w wieku 15–24 lat do 29 % wśród osób w wieku 25–39 lat i 40–54 lat. Poziom wykształcenia nie ma również większego wpływu na odpowiedzi, ponieważ wzmianki wahają się od 27% wśród osób, które ukończyły edukację w wieku 15 lat lub wcześniej, do 29% wśród osób nadal studiujących. </text:p>
        <text:p text:style-name="P21">Pragnienie zostania przedsiębiorcą lub samozatrudnionym różni się minimalnie w zależności od grupy demograficznej, przy czym około jeden na pięciu respondentów powołuje się na ten czynnik. Różnice między płciami są niewielkie (mężczyźni 22%, kobiety 20%), a różnice ze względu na wiek są niewielkie, przy czym wzmianki wahają się od 20% do 22%. Respondenci prowadzący działalność na własny rachunek częściej niż jakakolwiek inna kategoria zawodowa wymieniają tę pozycję. </text:p>
        <text:p text:style-name="P21"/>
        <text:p text:style-name="P21">Słabe wyniki w szkole lub oceny są wymieniane podobnie zarówno przez mężczyzn, jak i kobiety (po 28%). Różnice wiekowe są znaczne: jedna trzecia osób w wieku 15-24 lat (33%) powołuje się na ten czynnik, spadając do 26% wśród osób w wieku 55 lat i starszych. Istnieją ograniczone różnice w zależności od poziomu wykształcenia w odniesieniu do tej pozycji. Wśród kategorii społeczno-zawodowych bezrobotni (35%) i studenci (33%) odnotowują znacznie wyższy odsetek niż pracownicy fizyczni (25%). Respondenci, którzy twierdzą, że kształcenie i szkolenie zawodowe jest postrzegane negatywnie w ich kraju, częściej wspominają o tym czynniku (34 %) niż ci, którzy twierdzą, że kształcenie i szkolenie zawodowe ma pozytywny wizerunek w ich kraju (26 %). </text:p>
        <text:p text:style-name="P21">Robić to, co robi większość ludzi wokół: w przypadku tej pozycji występują minimalne różnice w traktowaniu kobiet i mężczyzn (mężczyźni 25%, kobiety 24%). Zróżnicowanie wieku jest niewielkie, chociaż respondenci w wieku 25–39 lat wspominają o tym nieco częściej (26%) niż respondenci w wieku 15–24 lat (23%). Wzorce edukacyjne pokazują, że ci, którzy ukończyli edukację w wieku 20 lat lub później, częściej wspominają o tym czynniku (26%) niż ci, którzy ukończyli wcześniej (22%). </text:p>
        <text:p text:style-name="P21">Wpływ mediów społecznościowych lub treści online ponownie pokazuje minimalne różnice w zależności od płci (mężczyźni 14%, kobiety 15%). Różnice w zależności od wieku są niewielkie, a wyniki wahają się od 13 % wśród osób w wieku 55 lat i powyżej do 16 % wśród osób w wieku 15–24 lat. Wzorce edukacyjne pokazują, że ci, którzy ukończyli edukację w wieku 20 lat lub później (16%), wymieniają ten czynnik częściej niż ci, którzy ukończyli naukę w wieku 15 lat lub wcześniej (10%). </text:p>
        <text:p text:style-name="P21">Postrzegany prestiż lub status społeczny ścieżki kształcenia i szkolenia zawodowego wykazuje minimalne zróżnicowanie w większości grup. Różnice między płciami są niewielkie (mężczyźni 17%, kobiety 15%), a 16% respondentów konsekwentnie wymienia tę pozycję we wszystkich kategoriach wiekowych. Różnice w edukacji są bardziej zauważalne: osoby, które ukończyły edukację w wieku 20 lat lub później, częściej wymieniają tę pozycję (18%) niż osoby, które ukończyły edukację w wieku 15 lat lub wcześniej (12%).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Jakie są Państwa zdaniem główne czynniki wpływające na wybór przez młodych ludzi kształcenia i szkolenia zawodowego zamiast kształcenia ogólnego? (MAX. 3 ODPOWIEDŹ) (% – U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Wskazówki od nauczycieli lub doradców szkolnych </text:p></table:table-cell><table:table-cell table:style-name="Tableau21.A1" office:value-type="string"><text:p text:style-name="P56">Porady rodziców lub innych członków rodziny </text:p></table:table-cell><table:table-cell table:style-name="Tableau21.A1" office:value-type="string"><text:p text:style-name="P56">Potrzeba lub chęć posiadania pracy i zarabiania pieniędzy tak szybko, jak to możliwe </text:p></table:table-cell><table:table-cell table:style-name="Tableau21.A1" office:value-type="string"><text:p text:style-name="P56">Chcą zostać przedsiębiorcą lub samozatrudnionym </text:p></table:table-cell><table:table-cell table:style-name="Tableau21.A1" office:value-type="string"><text:p text:style-name="P56">Słabe wyniki w szkole lub oceny </text:p></table:table-cell><table:table-cell table:style-name="Tableau21.A1" office:value-type="string"><text:p text:style-name="P56">Robienie tego, co robi większość ludzi wokół nich (np. przyjaciele, koledzy z klasy lub inni w ich okolicy)</text:p></table:table-cell><table:table-cell table:style-name="Tableau21.A1" office:value-type="string"><text:p text:style-name="P56">Wpływ mediów społecznościowych lub treści online </text:p></table:table-cell><table:table-cell table:style-name="Tableau21.A1" office:value-type="string"><text:p text:style-name="P56">Postrzegany prestiż lub status społeczny ścieżki kształcenia i szkolenia zawodowego </text:p></table:table-cell><table:table-cell table:style-name="Tableau21.A1" office:value-type="string"><text:p text:style-name="P56">Inne (SPONTANEOUS) </text:p></table:table-cell><table:table-cell table:style-name="Tableau21.A1" office:value-type="string"><text:p text:style-name="P56">Nie wiem</text:p></table:table-cell></table:table-row><table:table-row><table:table-cell table:style-name="Tableau21.A1" office:value-type="string"><text:p text:style-name="P54">UE-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Płeć</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Człowiek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Kobieta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Wiek</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Edukacja (koniec)</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Wciąż studiuje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Kategoria społeczno-zawodow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Osoby samozatrudnione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Kierownicy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Pozostałe białe kołnierze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Pracownicy fizyczni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Osoby zajmujące się domem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Bezrobotni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Emerytowany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Studenci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Subiektywna urbanizac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Obszar wiejski lub wieś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Małe lub średnie miasto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Duże miasto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Postrzeganie IVET w (NASZYM KRAJ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zytywny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gatywny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Uczestniczyłeś w początkowym kształceniu zawodowym (liceum średni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Tak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ie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Bariery utrudniające uczestnictwo w kształceniu i szkoleniu zawodowym <text:bookmark-end text:name="__RefHeading___Toc215590_2930363814"/></text:h>
      <text:p text:style-name="P21"/>
      <text:section text:style-name="Sect2" text:name="Section6">
        <text:h text:style-name="P19" text:outline-level="2"><text:bookmark-start text:name="__RefHeading___Toc215592_2930363814"/>1. Wyzwania związane z umiejętnościami nietechnicznymi <text:bookmark-end text:name="__RefHeading___Toc215592_2930363814"/></text:h>
        <text:p text:style-name="P50">Połowa obywateli UE twierdzi, że kształcenie i szkolenie zawodowe nie zapewnia wystarczających umiejętności przekrojowych, takich jak komunikacja lub krytyczne myślenie </text:p>
        <text:p text:style-name="P21">W całej Unii Europejskiej 50 % respondentów twierdzi, że kształcenie i szkolenie zawodowe nie zapewnia wystarczających umiejętności przekrojowych, takich jak komunikacja lub krytyczne myślenie, w tym 12 % zdecydowanie się zgadza, a 38 % ma tendencję do wyrażania zgody.<text:note text:id="ftn47" text:note-class="footnote"><text:note-citation>47</text:note-citation><text:note-body><text:p text:style-name="P13">PB7.6. Proszę mi powiedzieć, w jakim stopniu zgadzają się Państwo lub nie zgadzają się z każdym z następujących stwierdzeń: Kształcenie i szkolenie zawodowe nie zapewnia wystarczających umiejętności przekrojowych, takich jak komunikacja lub krytyczne myślenie</text:p></text:note-body></text:note> Ogólnie rzecz biorąc, 37% nie zgadza się z tym stwierdzeniem, a 13% nie wie. </text:p>
        <text:p text:style-name="P21">Najwyższe poziomy porozumienia odnotowano w Polsce (66%), Chorwacji (65%) i Słowenii (64%), przy czym najniższe w Hiszpanii (36%), Danii (39%), Estonii (40%) oraz Irlandii i Szwecji (po 44%). </text:p>
        <text:p text:style-name="P21">W 24 państwach członkowskich UE większość uważa, że kształcenie i szkolenie zawodowe nie zapewnia wystarczających umiejętności przekrojowych. Tylko w trzech krajach - Estonii (49 proc.), Hiszpanii (47 proc.) i Danii (45 proc.) - więcej respondentów nie zgadza się z tym stwierdzeniem. </text:p>
        <text:p text:style-name="P21">W kilku państwach członkowskich UE, w tym w Niemczech, Niderlandach i Austrii, poglądy są bardziej równomiernie podzielone, a te, które zgadzają się z tym stwierdzeniem, wahają się od 45 % do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876cm" svg:x="8.733cm" svg:y="-10.864cm"><draw:text-box><text:p text:style-name="P100"><text:span text:style-name="T60">PB7.6. Proszę mi powiedzieć, w jakim stopniu zgadzają się Państwo lub nie zgadzają się z każdym z następujących stwierdzeń: Kształcenie i szkolenie zawodowe nie zapewnia wystarczających umiejętności przekrojowych, takich jak komunikacja lub krytyczne myślenie (UE-27) (%) </text:span></text:p></draw:text-box></draw:frame><draw:frame draw:style-name="gr176" draw:text-style-name="P104" svg:width="2.227cm" svg:height="0.902cm" svg:x="10.61cm" svg:y="-9.462cm"><draw:text-box><text:p text:style-name="P103"><text:span text:style-name="T60">Nie wiem 13</text:span></text:p></draw:text-box></draw:frame><draw:frame draw:style-name="gr177" draw:text-style-name="P104" svg:width="1.823cm" svg:height="1.876cm" svg:x="9.024cm" svg:y="-7.528cm"><draw:text-box><text:p text:style-name="P103"><text:span text:style-name="T60">Zdecydowanie się nie zgadzam 8</text:span></text:p></draw:text-box></draw:frame><draw:frame draw:style-name="gr178" draw:text-style-name="P104" svg:width="2.234cm" svg:height="0.902cm" svg:x="9.125cm" svg:y="-3.985cm"><draw:text-box><text:p text:style-name="P103"><text:span text:style-name="T60">Nie zgadzam się 29</text:span></text:p></draw:text-box></draw:frame><draw:frame draw:style-name="gr179" draw:text-style-name="P101" svg:width="1.671cm" svg:height="1.551cm" svg:x="15.556cm" svg:y="-4.565cm"><draw:text-box><text:p text:style-name="P100"><text:span text:style-name="T60">Chętnie się zgodzę 38</text:span></text:p></draw:text-box></draw:frame><draw:frame draw:style-name="gr180" draw:text-style-name="P101" svg:width="2.899cm" svg:height="0.902cm" svg:x="13.21cm" svg:y="-9.118cm"><draw:text-box><text:p text:style-name="P100"><text:span text:style-name="T60">Zdecydowanie zgadzam się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1.227cm" svg:x="0.251cm" svg:y="0.101cm"><draw:text-box><text:p text:style-name="P100"><text:span text:style-name="T60">PB7.6. Proszę mi powiedzieć, w jakim stopniu zgadzają się Państwo lub nie zgadzają się z każdym z następujących stwierdzeń: Kształcenie i szkolenie zawodowe nie zapewnia wystarczających umiejętności przekrojowych, takich jak komunikacja lub krytyczne myślenie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902cm" svg:x="0.803cm" svg:y="8.779cm"><draw:text-box><text:p text:style-name="P105"><text:span text:style-name="T60">Zdecydowanie się zgadzam</text:span></text:p></draw:text-box></draw:frame><draw:frame draw:style-name="gr170" draw:text-style-name="P101" svg:width="2.857cm" svg:height="0.902cm" svg:x="3.812cm" svg:y="8.756cm"><draw:text-box><text:p text:style-name="P105"><text:span text:style-name="T60">skłonność do zgody</text:span></text:p></draw:text-box></draw:frame><draw:frame draw:style-name="gr171" draw:text-style-name="P101" svg:width="3.282cm" svg:height="0.902cm" svg:x="6.994cm" svg:y="8.799cm"><draw:text-box><text:p text:style-name="P105"><text:span text:style-name="T60">skłonność do nie zgadzania się</text:span></text:p></draw:text-box></draw:frame><draw:frame draw:style-name="gr172" draw:text-style-name="P101" svg:width="3.484cm" svg:height="0.902cm" svg:x="10.622cm" svg:y="8.756cm"><draw:text-box><text:p text:style-name="P105"><text:span text:style-name="T60">Zdecydowanie się nie zgadzam</text:span></text:p></draw:text-box></draw:frame><draw:frame draw:style-name="gr173" draw:text-style-name="P101" svg:width="2.52cm" svg:height="0.687cm" svg:x="14.344cm" svg:y="8.756cm"><draw:text-box><text:p text:style-name="P105"><text:span text:style-name="T60">Nie wiem</text:span></text:p></draw:text-box></draw:frame></draw:g></draw:g></text:p>
        <text:p text:style-name="P29">Zakres, w jakim respondenci zgadzają się, że kształcenie i szkolenie zawodowe nie zapewnia wystarczających umiejętności przekrojowych, różni się w zależności od czynników społeczno-demograficznych i nastawienia: </text:p>
        <text:p text:style-name="P52">■ Istnieją umiarkowane różnice w zależności od kategorii społeczno-zawodowych, przy czym studenci i inni pracownicy umysłowi najprawdopodobniej uważają, że kształcenie i szkolenie zawodowe nie zapewnia wystarczających umiejętności przekrojowych, takich jak komunikacja lub krytyczne myślenie (w obu przypadkach 55 %), podczas gdy bezrobotni respondenci odnotowują znacznie niższy poziom (45 %). </text:p>
        <text:p text:style-name="P52">■ Pod względem wieku pod koniec edukacji pogląd ten jest najbardziej rozpowszechniony wśród respondentów, którzy nadal studiują (54%), a następnie wśród osób, które ukończyły edukację w wieku 20 lat lub później, oraz wśród osób w wieku 16-19 lat (w obu przypadkach 51%). Respondenci, których wykształcenie zakończyło się w wieku 15 lat lub wcześniej, są najmniej skłonni zgodzić się z tym stwierdzeniem (45%). </text:p>
        <text:p text:style-name="P52">■ Pod względem wieku pogląd ten jest najbardziej rozpowszechniony wśród respondentów w wieku 25–39 lat (54 %), a następnie wśród respondentów w wieku 15–24 lat i 40–54 lat (po 52 %). Jest on najmniej rozpowszechniony wśród osób w wieku 55 lat i starszych (48%). </text:p>
        <text:p text:style-name="P52">■ Respondenci, którzy uważają, że uczniowie otrzymują wystarczające informacje na temat kształcenia i szkolenia zawodowego, częściej zgadzają się z tym stwierdzeniem (55%) niż ci, którzy uważają, że informacje są niewystarczające (48%). </text:p>
        <text:p text:style-name="P52">■ Jeśli chodzi o frekwencję w kształceniu i szkoleniu zawodowym, istnieją jedynie minimalne różnice. Respondenci, którzy sami uczestniczyli w kształceniu i szkoleniu zawodowym, tylko nieznacznie częściej zgadzają się, że kształcenie i szkolenie zawodowe zapewnia niewystarczające umiejętności przekrojowe (53%) niż ci, którzy nie mają doświadczenia w kształceniu i szkoleniu zawodowym (50%). </text:p>
        <text:p text:style-name="P52">■ Jeśli chodzi o wizerunek kształcenia i szkolenia zawodowego, respondenci, którzy mają pozytywny wizerunek kształcenia i szkolenia zawodowego, są tylko nieznacznie bardziej skłonni zgodzić się z tym stwierdzeniem niż ci, którzy mają negatywny wizerunek (53% w porównaniu z 50%). </text:p>
        <text:p text:style-name="P52">■ Nie ma różnic ze względu na płeć.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Proszę mi powiedzieć, w jakim stopniu zgadzają się Państwo lub nie zgadzają się z każdym z następujących stwierdzeń: Kształcenie i szkolenie zawodowe nie zapewnia wystarczających umiejętności przekrojowych, takich jak komunikacja lub krytyczne myślenie (% w UE)</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Ogółem „Zgadzam się”</text:p>
            </table:table-cell>
            <table:table-cell table:style-name="Tableau22.A1" office:value-type="string">
              <text:p text:style-name="P87">Ogółem „Nie zgadzam się” </text:p>
            </table:table-cell>
            <table:table-cell table:style-name="Tableau22.A1" office:value-type="string">
              <text:p text:style-name="P87">Nie wiem</text:p>
            </table:table-cell>
          </table:table-row>
          <table:table-row>
            <table:table-cell table:style-name="Tableau22.A1" office:value-type="string">
              <text:p text:style-name="P91">UE-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Płeć</text:p>
            </table:table-cell>
            <table:covered-table-cell/>
            <table:covered-table-cell/>
            <table:covered-table-cell/>
          </table:table-row>
          <table:table-row>
            <table:table-cell table:style-name="Tableau22.A1" office:value-type="string">
              <text:p text:style-name="P91">Człowiek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Kobieta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Wiek</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Edukacja (koniec)</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Wciąż studiuje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Kategoria społeczno-zawodowa</text:p>
            </table:table-cell>
            <table:covered-table-cell/>
            <table:covered-table-cell/>
            <table:covered-table-cell/>
          </table:table-row>
          <table:table-row>
            <table:table-cell table:style-name="Tableau22.A1" office:value-type="string">
              <text:p text:style-name="P91">Osoby samozatrudnione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Kierownicy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Pozostałe białe kołnierze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Pracownicy fizyczni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Osoby zajmujące się domem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Bezrobotni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Emerytowany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Studenci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Subiektywna urbanizacja</text:p>
            </table:table-cell>
            <table:covered-table-cell/>
            <table:covered-table-cell/>
            <table:covered-table-cell/>
          </table:table-row>
          <table:table-row>
            <table:table-cell table:style-name="Tableau22.A1" office:value-type="string">
              <text:p text:style-name="P91">Obszar wiejski lub wieś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Małe lub średnie miasto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Duże miasto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Postrzeganie IVET w (NASZYM KRAJU)</text:p>
            </table:table-cell>
            <table:covered-table-cell/>
            <table:covered-table-cell/>
            <table:covered-table-cell/>
          </table:table-row>
          <table:table-row>
            <table:table-cell table:style-name="Tableau22.A1" office:value-type="string">
              <text:p text:style-name="P91">Pozytywny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gatywny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Uczestniczyłeś w początkowym kształceniu zawodowym (liceum średnie)</text:p>
            </table:table-cell>
            <table:covered-table-cell/>
            <table:covered-table-cell/>
            <table:covered-table-cell/>
          </table:table-row>
          <table:table-row>
            <table:table-cell table:style-name="Tableau22.A1" office:value-type="string">
              <text:p text:style-name="P91">Tak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ie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text:soft-page-break/></text:p>
        <text:p text:style-name="P51">Połowa obywateli UE twierdzi, że w programach kształcenia i szkolenia zawodowego często brakuje nauczania podstawowych umiejętności, takich jak umiejętność czytania i pisania czy umiejętności cyfrowe. </text:p>
        <text:p text:style-name="P21">W całej Unii Europejskiej 50 % respondentów uważa, że w programach kształcenia i szkolenia zawodowego często brakuje nauczania podstawowych umiejętności, takich jak umiejętność czytania i pisania czy umiejętność korzystania z technologii cyfrowych, w tym 12 % zdecydowanie się z tym zgadza, a 38 % zazwyczaj się z tym zgadza.<text:note text:id="ftn48" text:note-class="footnote"><text:note-citation>48</text:note-citation><text:note-body><text:p text:style-name="P13">PB7.7. Proszę mi powiedzieć, w jakim stopniu zgadzają się Państwo lub nie zgadzają się z każdym z następujących stwierdzeń: Programy kształcenia i szkolenia zawodowego często nie uczą podstawowych umiejętności, takich jak umiejętność czytania i pisania czy umiejętność korzystania z technologii cyfrowych. </text:p></text:note-body></text:note> Natomiast 38% nie zgadza się z tym stwierdzeniem, a 12% nie wie. </text:p>
        <text:p text:style-name="P21">W 15 państwach członkowskich co najmniej połowa respondentów zgadza się z tym stwierdzeniem. </text:p>
        <text:p text:style-name="P21">Postrzeganie tej kwestii różni się znacznie w poszczególnych państwach członkowskich. Najwyższy poziom porozumienia odnotowano w Polsce i Słowenii (po 65 proc.), a następnie w Chorwacji (64 proc.) oraz we Włoszech i na Węgrzech (po 60 proc.). Najniższe poziomy odnotowano w Estonii (32%), Szwecji (34%) i Hiszpanii (35%).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1.227cm" svg:x="0.002cm" svg:y="2.838cm"><draw:text-box><text:p text:style-name="P100"><text:span text:style-name="T60">PB7.7. Proszę mi powiedzieć, w jakim stopniu zgadzają się Państwo lub nie zgadzają się z każdym z następujących stwierdzeń: Programy kształcenia i szkolenia zawodowego często nie uczą podstawowych umiejętności, takich jak umiejętność czytania i pisania czy umiejętność korzystania z technologii cyfrowych.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902cm" svg:x="0.997cm" svg:y="11.47cm"><draw:text-box><text:p text:style-name="P100"><text:span text:style-name="T60">Zdecydowanie się nie zgadzam</text:span></text:p></draw:text-box></draw:frame><draw:frame draw:style-name="gr155" draw:text-style-name="P101" svg:width="2.599cm" svg:height="1.227cm" svg:x="4.766cm" svg:y="11.469cm"><draw:text-box><text:p text:style-name="P100"><text:span text:style-name="T60">skłonność do nie zgadzania się</text:span></text:p></draw:text-box></draw:frame><draw:frame draw:style-name="gr156" draw:text-style-name="P101" svg:width="2.234cm" svg:height="0.902cm" svg:x="8.125cm" svg:y="11.47cm"><draw:text-box><text:p text:style-name="P100"><text:span text:style-name="T60">skłonność do zgody</text:span></text:p></draw:text-box></draw:frame><draw:frame draw:style-name="gr157" draw:text-style-name="P101" svg:width="2.352cm" svg:height="0.902cm" svg:x="11.081cm" svg:y="11.49cm"><draw:text-box><text:p text:style-name="P100"><text:span text:style-name="T60">Zdecydowanie się zgadzam</text:span></text:p></draw:text-box></draw:frame><draw:frame draw:style-name="gr158" draw:text-style-name="P101" svg:width="1.895cm" svg:height="0.578cm" svg:x="13.956cm" svg:y="11.495cm"><draw:text-box><text:p text:style-name="P100"><text:span text:style-name="T60">Nie wiem</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2.2cm" svg:x="8.735cm" svg:y="-6.974cm"><draw:text-box><text:p text:style-name="P100"><text:span text:style-name="T60">PB7.7: Proszę mi powiedzieć, w jakim stopniu zgadzają się Państwo lub nie zgadzają się z każdym z następujących stwierdzeń: Programy kształcenia i szkolenia zawodowego często nie uczą podstawowych umiejętności, takich jak umiejętność czytania i pisania czy umiejętności cyfrowe (UE-27) (%) </text:span></text:p></draw:text-box></draw:frame><draw:frame draw:style-name="gr161" draw:text-style-name="P107" svg:width="1.906cm" svg:height="0.902cm" svg:x="10.928cm" svg:y="-5.247cm"><draw:text-box><text:p text:style-name="P106"><text:span text:style-name="T60">Nie wiem 12</text:span></text:p></draw:text-box></draw:frame><draw:frame draw:style-name="gr162" draw:text-style-name="P104" svg:width="2.336cm" svg:height="1.227cm" svg:x="9.185cm" svg:y="-4.224cm"><draw:text-box><text:p text:style-name="P103"><text:span text:style-name="T60">Zdecydowanie się nie zgadzam 5</text:span></text:p></draw:text-box></draw:frame><draw:frame draw:style-name="gr163" draw:text-style-name="P104" svg:width="2.057cm" svg:height="1.227cm" svg:x="9.486cm" svg:y="-0.906cm"><draw:text-box><text:p text:style-name="P103"><text:span text:style-name="T60">Nie zgadzam się 25</text:span></text:p></draw:text-box></draw:frame><draw:frame draw:style-name="gr164" draw:text-style-name="P101" svg:width="1.719cm" svg:height="0.902cm" svg:x="14.492cm" svg:y="-1.428cm"><draw:text-box><text:p text:style-name="P100"><text:span text:style-name="T60">Prośba o zgodę 33</text:span></text:p></draw:text-box></draw:frame><draw:frame draw:style-name="gr165" draw:text-style-name="P101" svg:width="2.035cm" svg:height="1.551cm" svg:x="13.392cm" svg:y="-5.268cm"><draw:text-box><text:p text:style-name="P100"><text:span text:style-name="T60">Zdecydowanie zgadzam się 12</text:span></text:p></draw:text-box></draw:frame></draw:g>W państwach członkowskich, w których opinie są bardziej równomiernie podzielone, pogląd ten jest podzielany przez 43 % w Danii i na Łotwie, 44 % w Irlandii i Luksemburgu oraz 45 % w Niderlandach.</text:p>
        <text:p text:style-name="P29">Zakres, w jakim respondenci zgadzają się, że programy kształcenia i szkolenia zawodowego często nie uczą podstawowych umiejętności, różni się w zależności od czynników społeczno-demograficznych i nastawienia, jak następuje. </text:p>
        <text:p text:style-name="P52">■ Ze względu na wiek pod koniec edukacji respondenci, którzy ukończyli edukację w wieku 16–19 lat (53 %), najczęściej zgadzają się, że kształcenie i szkolenie zawodowe często nie zapewnia podstawowych umiejętności, a następnie ci, którzy ukończyli naukę w wieku 20 lat lub więcej (50 %). Respondenci, których wykształcenie zakończyło się w wieku 15 lat lub wcześniej, są najmniej skłonni zgodzić się z tym stwierdzeniem (44%). </text:p>
        <text:p text:style-name="P52">■ Respondenci w wieku 25–39 lat osiągnęli najwyższy poziom porozumienia (53%), a następnie respondenci w wieku 40–54 lat (52%). Osoby w wieku 15–24 lat i 55 lat i starsze są najmniej skłonne do wyrażenia zgody (w obu przypadkach 49 %). </text:p>
        <text:p text:style-name="P52">■ Respondenci, którzy w pewnym momencie sami uczestniczyli w kształceniu i szkoleniu zawodowym, są nieco bardziej skłonni do podzielania tych obaw (53%) niż respondenci, którzy nie uczestniczyli w kształceniu i szkoleniu zawodowym (48%). </text:p>
        <text:p text:style-name="P52">■ Ci, którzy uważają, że uczniowie otrzymują wystarczające informacje na temat możliwości kształcenia i szkolenia zawodowego, częściej twierdzą, że kształcenie i szkolenie zawodowe nie zapewnia podstawowych umiejętności (56% w porównaniu z 45%). </text:p>
        <text:p text:style-name="P52">■ Według zalecanej ścieżki respondenci, którzy poleciliby ogólne wykształcenie średnie, częściej zgadzają się z tym stwierdzeniem (55%) niż ci, którzy poleciliby kształcenie zawodowe na poziomie średnim (51%). </text:p>
        <text:p text:style-name="P52">■ Nie ma różnic ze względu na płeć.</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Proszę mi powiedzieć, w jakim stopniu zgadzają się Państwo lub nie zgadzają się z każdym z następujących stwierdzeń: Programy kształcenia i szkolenia zawodowego często nie uczą podstawowych umiejętności, takich jak umiejętność czytania i pisania czy umiejętność korzystania z technologii cyfrowych (% w UE)</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Ogółem „Zgadzam się”</text:p>
            </table:table-cell>
            <table:table-cell table:style-name="Tableau23.A1" office:value-type="string">
              <text:p text:style-name="P69">Ogółem „Nie zgadzam się” </text:p>
            </table:table-cell>
            <table:table-cell table:style-name="Tableau23.A1" office:value-type="string">
              <text:p text:style-name="P69">Nie wiem</text:p>
            </table:table-cell>
          </table:table-row>
          <table:table-row>
            <table:table-cell table:style-name="Tableau23.A1" office:value-type="string">
              <text:p text:style-name="P71">UE-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Płeć</text:p>
            </table:table-cell>
            <table:covered-table-cell/>
            <table:covered-table-cell/>
            <table:covered-table-cell/>
          </table:table-row>
          <table:table-row>
            <table:table-cell table:style-name="Tableau23.A1" office:value-type="string">
              <text:p text:style-name="P71">Człowiek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Kobieta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Wiek</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Edukacja (koniec)</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Wciąż studiuje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Kategoria społeczno-zawodowa</text:p>
            </table:table-cell>
            <table:covered-table-cell/>
            <table:covered-table-cell/>
            <table:covered-table-cell/>
          </table:table-row>
          <table:table-row>
            <table:table-cell table:style-name="Tableau23.A1" office:value-type="string">
              <text:p text:style-name="P71">Osoby samozatrudnione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Kierownicy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Pozostałe białe kołnierze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Pracownicy fizyczni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Osoby zajmujące się domem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Bezrobotni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Emerytowany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Studenci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ubiektywna urbanizacja</text:p>
            </table:table-cell>
            <table:covered-table-cell/>
            <table:covered-table-cell/>
            <table:covered-table-cell/>
          </table:table-row>
          <table:table-row>
            <table:table-cell table:style-name="Tableau23.A1" office:value-type="string">
              <text:p text:style-name="P71">Obszar wiejski lub wieś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Małe lub średnie miasto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Duże miasto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Postrzeganie IVET w (NASZYM KRAJU)</text:p>
            </table:table-cell>
            <table:covered-table-cell/>
            <table:covered-table-cell/>
            <table:covered-table-cell/>
          </table:table-row>
          <table:table-row>
            <table:table-cell table:style-name="Tableau23.A1" office:value-type="string">
              <text:p text:style-name="P71">Pozytywny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gatywny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23.A1" office:value-type="string">
              <text:p text:style-name="P71">Tak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ext:soft-page-break/>
          <table:table-row>
            <table:table-cell table:style-name="Tableau23.A1" office:value-type="string">
              <text:p text:style-name="P71">Nie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
        <text:h text:style-name="P19" text:outline-level="2"><text:bookmark-start text:name="__RefHeading___Toc215594_2930363814"/>2. Wyzwania związane z wytycznymi i stereotypami dotyczącymi płci <text:bookmark-end text:name="__RefHeading___Toc215594_2930363814"/></text:h>
        <text:p text:style-name="P50">Sześciu na dziesięciu obywateli UE twierdzi, że osoby zamierzające wybrać wykształcenie średnie II stopnia otrzymują wystarczające informacje na temat możliwości kształcenia i szkolenia zawodowego.</text:p>
        <text:p text:style-name="P21">W całej Unii Europejskiej 61 % obywateli uważa, że w ich kraju osoby zamierzające wybrać wykształcenie średnie II stopnia otrzymują wystarczające informacje na temat możliwości kształcenia i szkolenia zawodowego, w tym 12 % zdecydowanie się z tym zgadza, a 49 % zazwyczaj się zgadza. Trzech na dziesięciu respondentów nie zgadza się (30%), a 9% nie wie<text:note text:id="ftn49" text:note-class="footnote"><text:note-citation>49</text:note-citation><text:note-body><text:p text:style-name="P13">Pyt. 5. Czy możesz mi powiedzieć, w jakim stopniu zgadzasz się lub nie zgadzasz z następującym stwierdzeniem: W (NASZM PAŃSTWIE) osoby zamierzające wybrać wykształcenie średnie II stopnia otrzymują wystarczające informacje na temat możliwości kształcenia i szkolenia zawodowego. </text:p></text:note-body></text:note>. </text:p>
        <text:p text:style-name="P21">W odniesieniu do kontekstu w badaniu Cedefop z 2016 r. (UE-28) zadano podobne, ale nie identyczne pytanie, koncentrując się na tym, czy ludzie otrzymali informacje w momencie dokonywania wyboru na poziomie szkoły średniej II stopnia. Wyniki są stosunkowo stabilne w czasie: w badaniu tym 58 % odpowiedziało „tak”, 40 % „nie”, a 2 % nie wiedziało<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en/tools/opinion-survey-on-vet?visualisation=MAP&amp;topic=group2&amp;question=Q21T2__Q&amp;answer=Q21T2_A1&amp;subset=EducationLevel&amp;subsetVal=All&amp;country=AT&amp;countryB=EU28</text:span></text:a><text:span text:style-name="T55"> Sformułowanie pytania różni się od obecnego badania, w którym pyta się o informacje dostępne dla osób obecnie wybierających wykształcenie średnie II stopnia, natomiast w punkcie z 2016 r. respondenci zostali poproszeni o zastanowienie się nad własnymi doświadczeniami z przeszłości. P6: „Czy w czasie, gdy podejmowali Państwo decyzję o kształceniu na poziomie szkoły średniej II stopnia, otrzymali Państwo informacje na temat kształcenia zawodowego?”</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27cm" svg:x="-0.219cm" svg:y="0.014cm"><draw:text-box><text:p text:style-name="P100"><text:span text:style-name="T60">Pyt. 5. Czy możesz mi powiedzieć, w jakim stopniu zgadzasz się lub nie zgadzasz z następującym stwierdzeniem W {NASZYM KRAJU}. osoby zamierzające wybrać wykształcenie średnie II stopnia otrzymują wystarczające informacje na temat możliwości kształcenia i szkolenia zawodowego.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902cm" svg:x="3.847cm" svg:y="8.772cm"><draw:text-box><text:p text:style-name="P100"><text:span text:style-name="T60">Ogółem „Zgadzam się”</text:span></text:p></draw:text-box></draw:frame><draw:frame draw:style-name="gr142" draw:text-style-name="P101" svg:width="2.504cm" svg:height="0.902cm" svg:x="7.891cm" svg:y="8.772cm"><draw:text-box><text:p text:style-name="P100"><text:span text:style-name="T60">Ogółem „Nie zgadzam się”</text:span></text:p></draw:text-box></draw:frame><draw:frame draw:style-name="gr143" draw:text-style-name="P101" svg:width="1.976cm" svg:height="0.578cm" svg:x="12.442cm" svg:y="8.692cm"><draw:text-box><text:p text:style-name="P100"><text:span text:style-name="T60">Nie wiem</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60">PB5: Czy możesz mi powiedzieć, w jakim stopniu zgadzasz się lub nie zgadzasz z następującym stwierdzeniem: W (NASZM PAŃSTWIE) osoby zamierzające wybrać wykształcenie średnie II stopnia otrzymują wystarczające informacje na temat możliwości kształcenia i szkolenia zawodowego. (UE-27) (%) </text:span></text:p></draw:text-box></draw:frame><draw:frame draw:style-name="gr146" draw:text-style-name="P107" svg:width="2.804cm" svg:height="0.578cm" svg:x="11.145cm" svg:y="-6.445cm"><draw:text-box><text:p text:style-name="P106"><text:span text:style-name="T60">Nie wiem 9</text:span></text:p></draw:text-box></draw:frame><draw:frame draw:style-name="gr147" draw:text-style-name="P104" svg:width="1.641cm" svg:height="1.876cm" svg:x="9.795cm" svg:y="-5.731cm"><draw:text-box><text:p text:style-name="P103"><text:span text:style-name="T60">Zdecydowanie się nie zgadzam 6</text:span></text:p></draw:text-box></draw:frame><draw:frame draw:style-name="gr148" draw:text-style-name="P104" svg:width="1.71cm" svg:height="1.227cm" svg:x="8.834cm" svg:y="-3.635cm"><draw:text-box><text:p text:style-name="P103"><text:span text:style-name="T60">Nie zgadzam się 24</text:span></text:p></draw:text-box></draw:frame><draw:frame draw:style-name="gr149" draw:text-style-name="P101" svg:width="1.592cm" svg:height="1.227cm" svg:x="15.032cm" svg:y="-1.466cm"><draw:text-box><text:p text:style-name="P100"><text:span text:style-name="T60">Zgadzam się 49</text:span></text:p></draw:text-box></draw:frame><draw:frame draw:style-name="gr150" draw:text-style-name="P101" svg:width="1.893cm" svg:height="1.551cm" svg:x="14.016cm" svg:y="-6.413cm"><draw:text-box><text:p text:style-name="P100"><text:span text:style-name="T60">Zdecydowanie zgadzam się 12</text:span></text:p></draw:text-box></draw:frame></draw:g>W obecnym badaniu opinie różnią się w poszczególnych państwach członkowskich. Najwyższy poziom porozumienia odnotowano w Austrii (80 proc.), na Słowacji (79 proc.) oraz w Czechach i Polsce (po 76 proc.). Najniższe poziomy odnotowano we Francji (48%), Danii (49%) i Hiszpanii (50%). Znaczący odsetek respondentów odpowiedział „nie wiem”, przy czym najwyższe wskaźniki odnotowano w Szwecji (18 %), Portugalii (17 %) i Luksemburgu (15 %). </text:p>
        <text:p text:style-name="P29">Zakres, w jakim respondenci zgadzają się, że ludzie otrzymują wystarczające informacje na temat możliwości kształcenia i szkolenia zawodowego, różni się w zależności od czynników społeczno-demograficznych i postawy, jak następuje. </text:p>
        <text:p text:style-name="P52">■ Respondenci, którzy postrzegają kształcenie i szkolenie zawodowe w pozytywnym świetle w swoim kraju, są znacznie bardziej skłonni zgodzić się, że informacje na temat tych możliwości są wystarczające (74 %), w porównaniu z 36 % respondentów, którzy twierdzą, że kształcenie i szkolenie zawodowe ma negatywny wizerunek. </text:p>
        <text:p text:style-name="P52">■ Podobnie respondenci, którzy pozytywnie oceniają jakość i możliwości kształcenia i szkolenia zawodowego, są na ogół znacznie bardziej skłonni uwierzyć, że dostępne są wystarczające informacje. Dotyczy to tych, którzy: uważa, że kształcenie i szkolenie zawodowe oferuje wysokiej jakości uczenie się (69 % w porównaniu z 44 %); twierdzą, że nauczyciele kształcenia i szkolenia zawodowego są kompetentni (67 % w porównaniu z 43 %); zgodzili się, że kształcenie i szkolenie zawodowe zapewnia dostęp do nowoczesnej infrastruktury (67 % w porównaniu z 45 %) oraz że kształcenie i szkolenie zawodowe uczy umiejętności technicznych (65 % w porównaniu z 43 %); uważa, że kształcenie i szkolenie zawodowe oferuje możliwości studiowania za granicą (69 % w porównaniu z 52 %) oraz możliwość podjęcia studiów uniwersyteckich (67 % w porównaniu z 54 %). Dotyczy to również osób, które nie odczuwają braku umiejętności przekrojowych (67% w porównaniu z 61%) lub podstawowych (68% w porównaniu z 59%). </text:p>
        <text:p text:style-name="P52">■ Istnieją pewne istotne różnice w podziale na kategorie społeczno-zawodowe: 65 % innych pracowników umysłowych uważa, że osoby zamierzające wybrać wykształcenie średnie II stopnia otrzymują wystarczające informacje na temat możliwości kształcenia i szkolenia zawodowego, w porównaniu z 50 % wśród bezrobotnych respondentów. </text:p>
        <text:p text:style-name="P52">■ Respondenci, którzy ukończyli edukację w wieku 16–19 lat, najczęściej zgadzają się z tym stwierdzeniem (63 %). Osoby, których wykształcenie zakończyło się w wieku 15 lat lub młodsze, są najmniej skłonne do tego (58%). </text:p>
        <text:p text:style-name="P52">■ Nie ma różnic w zależności od płci czy wieku.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Czy możesz mi powiedzieć, w jakim stopniu zgadzasz się lub nie zgadzasz z następującym stwierdzeniem: W (NASZM PAŃSTWIE) osoby zamierzające wybrać wykształcenie średnie II stopnia otrzymują wystarczające informacje na temat możliwości kształcenia i szkolenia zawodowego. (% – UE)</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Ogółem „Zgadzam się”</text:p>
            </table:table-cell>
            <table:table-cell table:style-name="Tableau24.A1" office:value-type="string">
              <text:p text:style-name="P69">Ogółem „Nie zgadzam się” </text:p>
            </table:table-cell>
            <table:table-cell table:style-name="Tableau24.A1" office:value-type="string">
              <text:p text:style-name="P69">Nie wiem</text:p>
            </table:table-cell>
          </table:table-row>
          <table:table-row>
            <table:table-cell table:style-name="Tableau24.A1" office:value-type="string">
              <text:p text:style-name="P71">UE-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Płeć</text:p>
            </table:table-cell>
            <table:covered-table-cell/>
            <table:covered-table-cell/>
            <table:covered-table-cell/>
          </table:table-row>
          <table:table-row>
            <table:table-cell table:style-name="Tableau24.A1" office:value-type="string">
              <text:p text:style-name="P71">Człowiek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Kobieta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Wiek</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Edukacja (koniec)</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Wciąż studiuje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Kategoria społeczno-zawodowa</text:p>
            </table:table-cell>
            <table:covered-table-cell/>
            <table:covered-table-cell/>
            <table:covered-table-cell/>
          </table:table-row>
          <table:table-row>
            <table:table-cell table:style-name="Tableau24.A1" office:value-type="string">
              <text:p text:style-name="P71">Osoby samozatrudnione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Kierownicy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Pozostałe białe kołnierze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Pracownicy fizyczni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Osoby zajmujące się domem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Bezrobotni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Emerytowany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Studenci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ubiektywna urbanizacja</text:p>
            </table:table-cell>
            <table:covered-table-cell/>
            <table:covered-table-cell/>
            <table:covered-table-cell/>
          </table:table-row>
          <table:table-row>
            <table:table-cell table:style-name="Tableau24.A1" office:value-type="string">
              <text:p text:style-name="P71">Obszar wiejski lub wieś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Małe lub średnie miasto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Duże miasto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Postrzeganie IVET w (NASZYM KRAJU)</text:p>
            </table:table-cell>
            <table:covered-table-cell/>
            <table:covered-table-cell/>
            <table:covered-table-cell/>
          </table:table-row>
          <table:table-row>
            <table:table-cell table:style-name="Tableau24.A1" office:value-type="string">
              <text:p text:style-name="P71">Pozytywny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gatywny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24.A1" office:value-type="string">
              <text:p text:style-name="P71">Tak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ie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text:soft-page-break/></text:p>
        <text:p text:style-name="P51">Około siedmiu na dziesięciu obywateli UE twierdzi, że kobiety zainteresowane dziedzinami związanymi z naukami przyrodniczymi,<text:note text:id="ftn51" text:note-class="footnote"><text:note-citation>51</text:note-citation><text:note-body><text:p text:style-name="P13">Nauka, technologia, inżynieria i matematyka </text:p></text:note-body></text:note> technologią, inżynierią i matematyką w kształceniu i szkoleniu zawodowym mogą otrzymywać mniej zachęt od rodzin i szkół niż mężczyźni. </text:p>
        <text:p text:style-name="P21">W całej Unii Europejskiej 69 % obywateli UE twierdzi, że kobiety zainteresowane dziedzinami związanymi z naukami przyrodniczymi, technologią, inżynierią i matematyką w kształceniu i szkoleniu zawodowym mogą otrzymywać mniejszą zachętę od rodzin i szkół niż mężczyźni zainteresowani dziedzinami związanymi z naukami przyrodniczymi, technologią, inżynierią i matematyką, w tym 19 %, którzy zdecydowanie się zgadzają, a 50 %, którzy zazwyczaj się zgadzają.<text:note text:id="ftn52" text:note-class="footnote"><text:note-citation>52</text:note-citation><text:note-body><text:p text:style-name="P13">PB10.2. Proszę mi powiedzieć, w jakim stopniu zgadzają się Państwo lub nie zgadzają się z każdym z następujących stwierdzeń: Kobiety zainteresowane dziedzinami związanymi z naukami przyrodniczymi, technologią, inżynierią i matematyką w kształceniu i szkoleniu zawodowym mogą otrzymywać mniejszą zachętę od rodzin i szkół niż mężczyźni zainteresowani dziedzinami związanymi z naukami przyrodniczymi, technologią, inżynierią i matematyką. </text:p></text:note-body></text:note> Jeden na czterech respondentów nie zgadza się (25%), podczas gdy 6% nie wie. </text:p>
        <text:p text:style-name="P21">Poglądy różnią się w poszczególnych państwach członkowskich. Najwyższy poziom porozumienia odnotowano na Węgrzech i w Polsce (po 81 proc.) oraz w Chorwacji (78 proc.). Najniższe poziomy odnotowano na Łotwie (49%), w Hiszpanii (54%) i Grecji (60%). </text:p>
        <text:p text:style-name="P21">W 25 państwach członkowskich co najmniej sześciu na dziesięciu respondentów twierdzi, że kobiety zainteresowane dziedzinami związanymi z naukami ścisłymi, technologią, inżynierią i matematyką w kształceniu i szkoleniu zawodowym mogą otrzymywać mniejszą zachętę od rodzin i szkół niż mężczyźni zainteresowani dziedzinami związanymi z naukami ścisłymi, technologią, inżynierią i matematyką.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551cm" svg:x="0cm" svg:y="0.896cm"><draw:text-box><text:p text:style-name="P100"><text:span text:style-name="T60">PB10.2. Proszę mi powiedzieć, w jakim stopniu zgadzają się Państwo lub nie zgadzają się z każdym z następujących stwierdzeń: Kobiety zainteresowane dziedzinami związanymi z naukami przyrodniczymi, technologią, inżynierią i matematyką w kształceniu i szkoleniu zawodowym mogą otrzymywać mniejszą zachętę od rodzin i szkół niż mężczyźni zainteresowani dziedzinami związanymi z naukami przyrodniczymi, technologią, inżynierią i matematyką.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902cm" svg:x="1.164cm" svg:y="10.193cm"><draw:text-box><text:p text:style-name="P105"><text:span text:style-name="T60">Zdecydowanie się zgadzam</text:span></text:p></draw:text-box></draw:frame><draw:frame draw:style-name="gr127" draw:text-style-name="P101" svg:width="2.946cm" svg:height="1.004cm" svg:x="4.172cm" svg:y="10.171cm"><draw:text-box><text:p text:style-name="P105"><text:span text:style-name="T60">skłonność do zgody</text:span></text:p></draw:text-box></draw:frame><draw:frame draw:style-name="gr128" draw:text-style-name="P101" svg:width="3.28cm" svg:height="0.902cm" svg:x="7.355cm" svg:y="10.215cm"><draw:text-box><text:p text:style-name="P105"><text:span text:style-name="T60">skłonność do nie zgadzania się</text:span></text:p></draw:text-box></draw:frame><draw:frame draw:style-name="gr129" draw:text-style-name="P101" svg:width="3.484cm" svg:height="0.902cm" svg:x="10.984cm" svg:y="10.172cm"><draw:text-box><text:p text:style-name="P105"><text:span text:style-name="T60">Zdecydowanie się nie zgadzam</text:span></text:p></draw:text-box></draw:frame><draw:frame draw:style-name="gr130" draw:text-style-name="P101" svg:width="2.518cm" svg:height="0.687cm" svg:x="14.706cm" svg:y="10.172cm"><draw:text-box><text:p text:style-name="P105"><text:span text:style-name="T60">Nie wiem</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3.174cm" svg:x="9.228cm" svg:y="-8.165cm"><draw:text-box><text:p text:style-name="P100"><text:span text:style-name="T60">PB10.2: Proszę mi powiedzieć, w jakim stopniu zgadzają się Państwo lub nie zgadzają się z każdym z następujących stwierdzeń: Kobiety zainteresowane dziedzinami związanymi z naukami ścisłymi, technologią, inżynierią i matematyką w kształceniu i szkoleniu zawodowym mogą otrzymywać mniejszą zachętę od rodzin i szkół niż mężczyźni zainteresowani dziedzinami związanymi z naukami ścisłymi, technologią, inżynierią i matematyką {UE27) (%} </text:span></text:p></draw:text-box></draw:frame><draw:frame draw:style-name="gr133" draw:text-style-name="P107" svg:width="1.976cm" svg:height="0.902cm" svg:x="12.22cm" svg:y="-6.013cm"><draw:text-box><text:p text:style-name="P106"><text:span text:style-name="T60">Nie wiem 6</text:span></text:p></draw:text-box></draw:frame><draw:frame draw:style-name="gr134" draw:text-style-name="P104" svg:width="2.788cm" svg:height="0.902cm" svg:x="10.042cm" svg:y="-5.246cm"><draw:text-box><text:p text:style-name="P103"><text:span text:style-name="T60">Zdecydowanie się nie zgadzam 5</text:span></text:p></draw:text-box></draw:frame><draw:frame draw:style-name="gr135" draw:text-style-name="P104" svg:width="2.553cm" svg:height="0.902cm" svg:x="8.835cm" svg:y="-3.182cm"><draw:text-box><text:p text:style-name="P103"><text:span text:style-name="T60">Nie zgadzam się 20</text:span></text:p></draw:text-box></draw:frame><draw:frame draw:style-name="gr136" draw:text-style-name="P101" svg:width="2.696cm" svg:height="0.902cm" svg:x="13.897cm" svg:y="-0.06cm"><draw:text-box><text:p text:style-name="P100"><text:span text:style-name="T60">Zdecydowano się na 50</text:span></text:p></draw:text-box></draw:frame><draw:frame draw:style-name="gr137" draw:text-style-name="P101" svg:width="1.777cm" svg:height="1.551cm" svg:x="14.806cm" svg:y="-5.563cm"><draw:text-box><text:p text:style-name="P100"><text:span text:style-name="T60">Zdecydowanie zgadzam się 19 </text:span></text:p></draw:text-box></draw:frame></draw:g></text:p>
        <text:p text:style-name="P29">Zakres, w jakim respondenci zgadzają się, że kobiety zainteresowane dziedzinami związanymi z naukami ścisłymi, technologią, inżynierią i matematyką mogą otrzymywać mniejszą zachętę niż mężczyźni, różni się w zależności od czynników społeczno-demograficznych. </text:p>
        <text:p text:style-name="P52">■ Ze względu na wiek pod koniec edukacji respondenci, którzy nadal studiują, najprawdopodobniej uważają, że kobiety zainteresowane dziedzinami kształcenia i szkolenia zawodowego związanymi z naukami ścisłymi, technologią, inżynierią i matematyką otrzymują mniejszą zachętę niż mężczyźni (73%), podczas gdy 71% osób, które ukończyły edukację w wieku 20+ i 69% osób, które ukończyły naukę w wieku 16–19 lat, zgadza się z tym stwierdzeniem. Liczba ta spada do 63 % w przypadku respondentów, którzy ukończyli edukację w wieku 15 lat lub młodsi. </text:p>
        <text:p text:style-name="P52">■ Istnieją pewne różnice w zależności od kategorii społeczno-zawodowej: 74% respondentów prowadzących działalność na własny rachunek i 72% studentów podziela ten pogląd, w porównaniu z 66% osób zajmujących się domem. </text:p>
        <text:p text:style-name="P52">■ Według wieku pogląd ten wynosi 72 % wśród respondentów w wieku 15–24 lat w porównaniu z 68 % wśród osób w wieku 55 lat i starszych. </text:p>
        <text:p text:style-name="P52">■ Nie ma różnic ze względu na płeć. </text:p>
        <text:p text:style-name="P21"/>
        <text:p text:style-name="P28"><text:soft-page-break/></text:p>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Proszę mi powiedzieć, w jakim stopniu zgadzasz się lub nie zgadzasz z każdym z następujących stwierdzeń: Kobiety zainteresowane dziedzinami związanymi z naukami przyrodniczymi, technologią, inżynierią i matematyką w kształceniu i szkoleniu zawodowym mogą otrzymywać mniejszą zachętę od rodzin i szkół niż mężczyźni zainteresowani dziedzinami związanymi z naukami przyrodniczymi, technologią, inżynierią i matematyką (%-UE)</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Ogółem „Zgadzam się”</text:p>
            </table:table-cell>
            <table:table-cell table:style-name="Tableau25.A1" office:value-type="string">
              <text:p text:style-name="P69">Ogółem „Nie zgadzam się” </text:p>
            </table:table-cell>
            <table:table-cell table:style-name="Tableau25.A1" office:value-type="string">
              <text:p text:style-name="P69">Nie wiem</text:p>
            </table:table-cell>
          </table:table-row>
          <table:table-row>
            <table:table-cell table:style-name="Tableau25.A1" office:value-type="string">
              <text:p text:style-name="P71">UE-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Płeć</text:p>
            </table:table-cell>
            <table:covered-table-cell/>
            <table:covered-table-cell/>
            <table:covered-table-cell/>
          </table:table-row>
          <table:table-row>
            <table:table-cell table:style-name="Tableau25.A1" office:value-type="string">
              <text:p text:style-name="P71">Człowiek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Kobieta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Wiek</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Edukacja (koniec)</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Wciąż studiuje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Kategoria społeczno-zawodowa</text:p>
            </table:table-cell>
            <table:covered-table-cell/>
            <table:covered-table-cell/>
            <table:covered-table-cell/>
          </table:table-row>
          <table:table-row>
            <table:table-cell table:style-name="Tableau25.A1" office:value-type="string">
              <text:p text:style-name="P71">Osoby samozatrudnione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Kierownicy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Pozostałe białe kołnierze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Pracownicy fizyczni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Osoby zajmujące się domem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Bezrobotni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Emerytowany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Studenci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Subiektywna urbanizacja</text:p>
            </table:table-cell>
            <table:covered-table-cell/>
            <table:covered-table-cell/>
            <table:covered-table-cell/>
          </table:table-row>
          <table:table-row>
            <table:table-cell table:style-name="Tableau25.A1" office:value-type="string">
              <text:p text:style-name="P71">Obszar wiejski lub wieś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Małe lub średnie miasto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Duże miasto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Postrzeganie IVET w (NASZYM KRAJU)</text:p>
            </table:table-cell>
            <table:covered-table-cell/>
            <table:covered-table-cell/>
            <table:covered-table-cell/>
          </table:table-row>
          <table:table-row>
            <table:table-cell table:style-name="Tableau25.A1" office:value-type="string">
              <text:p text:style-name="P71">Pozytywny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gatywny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25.A1" office:value-type="string">
              <text:p text:style-name="P71">Tak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ie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Około siedmiu na dziesięciu obywateli UE twierdzi, że kobiety są często zachęcane do kształcenia ogólnego, mimo że wyrażają zainteresowanie przedmiotami technicznymi. </text:p>
        <text:p text:style-name="P21">W całej Unii Europejskiej 71 % obywateli UE twierdzi, że kobiety są często zachęcane do kształcenia ogólnego, mimo że wyrażają zainteresowanie przedmiotami technicznymi, praktycznymi i praktycznymi, w tym 19 % zdecydowanie się z nimi zgadza, a 52 % zazwyczaj się z nimi zgadza.<text:note text:id="ftn53" text:note-class="footnote"><text:note-citation>53</text:note-citation><text:note-body><text:p text:style-name="P13">PB11.1. Proszę mi powiedzieć, w jakim stopniu zgadzają się Państwo lub nie zgadzają się z każdym z następujących stwierdzeń: Kobiety są często zachęcane do kształcenia ogólnego, mimo że wyrażają zainteresowanie przedmiotami technicznymi, praktycznymi i praktycznymi.</text:p></text:note-body></text:note> Około jedna czwarta (23 proc.) nie zgadza się z tym stwierdzeniem, a 6 proc. nie wie. </text:p>
        <text:p text:style-name="P21">Większość respondentów zgadza się z tym stwierdzeniem we wszystkich państwach członkowskich. Poziomy porozumienia różnią się jednak w poszczególnych państwach członkowskich. Najwyższe poziomy odnotowano na Cyprze (81%), we Włoszech i Irlandii (po 80%) oraz na Węgrzech (79%). Najniższe poziomy odnotowano na Łotwie (55%) oraz w Hiszpanii i Estonii (po 60%). </text:p>
        <text:p text:style-name="P21">W 17 państwach członkowskich co najmniej siedmiu na dziesięciu respondentów zgadza się, że kobiety są często zachęcane do kształcenia ogólnego, mimo że wyrażają zainteresowanie przedmiotami<text:span text:style-name="T6"> technicznymi.</text:span>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60">PB11.1: Proszę mi powiedzieć, w jakim stopniu zgadzają się Państwo lub nie zgadzają się z każdym z następujących stwierdzeń: Kobiety są często zachęcane do kształcenia ogólnego, mimo że wyrażają zainteresowanie przedmiotami technicznymi, praktycznymi i praktycznymi (UE-27) (%) </text:span></text:p></draw:text-box></draw:frame><draw:frame draw:style-name="gr118" draw:text-style-name="P107" svg:width="2.707cm" svg:height="0.578cm" svg:x="11.657cm" svg:y="-7.185cm"><draw:text-box><text:p text:style-name="P106"><text:span text:style-name="T60">Nie wiem 6</text:span></text:p></draw:text-box></draw:frame><draw:frame draw:style-name="gr119" draw:text-style-name="P104" svg:width="1.941cm" svg:height="1.227cm" svg:x="10.192cm" svg:y="-6.735cm"><draw:text-box><text:p text:style-name="P103"><text:span text:style-name="T60">Zdecydowanie się nie zgadzam 4</text:span></text:p></draw:text-box></draw:frame><draw:frame draw:style-name="gr120" draw:text-style-name="P104" svg:width="2.823cm" svg:height="0.902cm" svg:x="8.613cm" svg:y="-5.467cm"><draw:text-box><text:p text:style-name="P103"><text:span text:style-name="T60">Nie zgadzam się 19</text:span></text:p></draw:text-box></draw:frame><draw:frame draw:style-name="gr121" draw:text-style-name="P101" svg:width="2.758cm" svg:height="0.578cm" svg:x="12.957cm" svg:y="-1.152cm"><draw:text-box><text:p text:style-name="P100"><text:span text:style-name="T60">Zgadzam się 52</text:span></text:p></draw:text-box></draw:frame><draw:frame draw:style-name="gr122" draw:text-style-name="P101" svg:width="2.394cm" svg:height="1.227cm" svg:x="14.092cm" svg:y="-6.788cm"><draw:text-box><text:p text:style-name="P100"><text:span text:style-name="T60">Zdecydowanie zgadzam się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1">PB11.1. Proszę mi powiedzieć, w jakim stopniu zgadzają się Państwo lub nie zgadzają się z każdym z następujących stwierdzeń: Kobiety są często zachęcane do kształcenia ogólnego, mimo że wyrażają zainteresowanie przedmiotami technicznymi, praktycznymi i praktycznymi.</text:span><text:span text:style-name="T60">(%)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902cm" svg:x="0.78cm" svg:y="9.656cm"><draw:text-box><text:p text:style-name="P105"><text:span text:style-name="T60">Zdecydowanie się zgadzam</text:span></text:p></draw:text-box></draw:frame><draw:frame draw:style-name="gr112" draw:text-style-name="P101" svg:width="2.946cm" svg:height="1.004cm" svg:x="3.787cm" svg:y="9.633cm"><draw:text-box><text:p text:style-name="P105"><text:span text:style-name="T60">skłonność do zgody</text:span></text:p></draw:text-box></draw:frame><draw:frame draw:style-name="gr113" draw:text-style-name="P101" svg:width="3.282cm" svg:height="0.902cm" svg:x="6.969cm" svg:y="9.677cm"><draw:text-box><text:p text:style-name="P105"><text:span text:style-name="T60">skłonność do nie zgadzania się</text:span></text:p></draw:text-box></draw:frame><draw:frame draw:style-name="gr114" draw:text-style-name="P101" svg:width="3.483cm" svg:height="0.902cm" svg:x="10.599cm" svg:y="9.634cm"><draw:text-box><text:p text:style-name="P105"><text:span text:style-name="T60">Zdecydowanie się nie zgadzam</text:span></text:p></draw:text-box></draw:frame><draw:frame draw:style-name="gr115" draw:text-style-name="P101" svg:width="2.52cm" svg:height="0.687cm" svg:x="14.319cm" svg:y="9.634cm"><draw:text-box><text:p text:style-name="P105"><text:span text:style-name="T60">Nie wiem</text:span></text:p></draw:text-box></draw:frame></draw:g></draw:g></text:p>
        <text:p text:style-name="P29">Zakres, w jakim respondenci zgadzają się, że kobiety są często zachęcane do kształcenia ogólnego, różni się w zależności od czynników społeczno-demograficznych i postawy, jak poniżej. </text:p>
        <text:p text:style-name="P52">■ Ze względu na wiek pod koniec edukacji respondenci, którzy ukończyli edukację w wieku od 16 do 19 lat lub w wieku 20 lat lub później, są najprawdopodobniej przekonani, że kobiety są często kierowane na kształcenie ogólne pomimo zainteresowania przedmiotami technicznymi (oba 71%). Liczba ta spada do 68% wśród osób, które ukończyły edukację w wieku 15 lat lub młodsze. Jest to najwyższa liczba wśród osób, które nadal się uczą (74%). </text:p>
        <text:p text:style-name="P52">■ Istnieją niewielkie różnice między kategoriami społeczno-zawodowymi, przy czym pogląd ten podziela 74 % uczniów, w porównaniu z 68 % wśród kierowników i bezrobotnych respondentów. </text:p>
        <text:p text:style-name="P52">■ Urbanizacja ma tu wpływ na reakcje, ponieważ 74 % respondentów w dużych miastach zgadza się, że kobiety otrzymują mniejszą zachętę do podejmowania tematów technicznych niż mężczyźni, w porównaniu z 68 % na obszarach wiejskich lub wsiach. </text:p>
        <text:p text:style-name="P52">■ Pod względem wieku pogląd ten spada z 74 % respondentów w wieku 15-24 lat do 73 % osób w wieku 25-39 lat, 70 % osób w wieku 40-54 lat i 69 % osób w wieku 55 lat i starszych. </text:p>
        <text:p text:style-name="P52">■ Nie ma różnic w zależności od płci ani wcześniejszego doświadczenia w kształceniu i szkoleniu zawodowym.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Proszę mi powiedzieć, w jakim stopniu zgadzają się Państwo lub nie zgadzają się z każdym z następujących stwierdzeń: Kobiety są często zachęcane do kształcenia ogólnego, mimo że wyrażają zainteresowanie przedmiotami technicznymi, praktycznymi i praktycznymi (% w UE).</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Ogółem „Zgadzam się”</text:p>
            </table:table-cell>
            <table:table-cell table:style-name="Tableau26.A1" office:value-type="string">
              <text:p text:style-name="P69">Ogółem „Nie zgadzam się” </text:p>
            </table:table-cell>
            <table:table-cell table:style-name="Tableau26.A1" office:value-type="string">
              <text:p text:style-name="P69">Nie wiem</text:p>
            </table:table-cell>
          </table:table-row>
          <table:table-row>
            <table:table-cell table:style-name="Tableau26.A1" office:value-type="string">
              <text:p text:style-name="P71">UE-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Płeć</text:p>
            </table:table-cell>
            <table:covered-table-cell/>
            <table:covered-table-cell/>
            <table:covered-table-cell/>
          </table:table-row>
          <table:table-row>
            <table:table-cell table:style-name="Tableau26.A1" office:value-type="string">
              <text:p text:style-name="P71">Człowiek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Kobieta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Wiek</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Edukacja (koniec)</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Wciąż studiuje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Kategoria społeczno-zawodowa</text:p>
            </table:table-cell>
            <table:covered-table-cell/>
            <table:covered-table-cell/>
            <table:covered-table-cell/>
          </table:table-row>
          <table:table-row>
            <table:table-cell table:style-name="Tableau26.A1" office:value-type="string">
              <text:p text:style-name="P71">Osoby samozatrudnione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Kierownicy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Pozostałe białe kołnierze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Pracownicy fizyczni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Osoby zajmujące się domem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Bezrobotni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Emerytowany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Studenci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Subiektywna urbanizacja</text:p>
            </table:table-cell>
            <table:covered-table-cell/>
            <table:covered-table-cell/>
            <table:covered-table-cell/>
          </table:table-row>
          <table:table-row>
            <table:table-cell table:style-name="Tableau26.A1" office:value-type="string">
              <text:p text:style-name="P71">Obszar wiejski lub wieś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Małe lub średnie miasto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Duże miasto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Postrzeganie IVET w (NASZYM KRAJU)</text:p>
            </table:table-cell>
            <table:covered-table-cell/>
            <table:covered-table-cell/>
            <table:covered-table-cell/>
          </table:table-row>
          <table:table-row>
            <table:table-cell table:style-name="Tableau26.A1" office:value-type="string">
              <text:p text:style-name="P71">Pozytywny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gatywny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26.A1" office:value-type="string">
              <text:p text:style-name="P71">Tak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ie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text:soft-page-break/></text:p>
        <text:p text:style-name="P51">Siedmiu na dziesięciu obywateli UE twierdzi, że mężczyźni, którzy nie osiągają wysokich wyników w nauce, doświadczają większej presji, aby wybierać kształcenie i szkolenie zawodowe zamiast kształcenia ogólnego niż kobiety. </text:p>
        <text:p text:style-name="P21">W całej Unii Europejskiej 70 % obywateli UE twierdzi, że mężczyźni, którzy nie osiągają wysokich wyników w nauce, znajdują się pod większą presją, aby wybierać kształcenie i szkolenie zawodowe zamiast kształcenia ogólnego, niż kobiety, w tym 23 %, którzy zdecydowanie się zgadzają, i 47 %, którzy zwykle się zgadzają.<text:note text:id="ftn54" text:note-class="footnote"><text:note-citation>54</text:note-citation><text:note-body><text:p text:style-name="P13">PB11.2. Proszę mi powiedzieć, w jakim stopniu zgadzają się Państwo lub nie zgadzają się z każdym z następujących stwierdzeń: Mężczyźni, którzy nie osiągają wysokich wyników w nauce, są pod większą presją, aby wybierać kształcenie i szkolenie zawodowe niż kształcenie ogólne, niż kobiety. </text:p></text:note-body></text:note> Około jedna czwarta (22%) nie zgadza się z tym stwierdzeniem, a 8% nie wie. </text:p>
        <text:p text:style-name="P21">Większość respondentów zgadza się z tym stwierdzeniem we wszystkich państwach członkowskich. Poziomy porozumienia w tej dziedzinie różnią się jednak znacznie w poszczególnych państwach członkowskich. Najwyższy poziom porozumienia odnotowano w Grecji i na Cyprze (po 87 proc.) oraz w Danii (86 proc.). Najniższe poziomy odnotowano w Holandii (52%), Hiszpanii (56%) i Niemczech (62%). </text:p>
        <text:p text:style-name="P21">W 17 państwach członkowskich co najmniej siedmiu na dziesięciu respondentów zgadza się, że mężczyźni, którzy nie osiągają wysokich wyników w nauce, doświadczają większej presji na wybór kształcenia i szkolenia zawodowego niż kobiety.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1.227cm" svg:x="0.365cm" svg:y="1.909cm"><draw:text-box><text:p text:style-name="P100"><text:span text:style-name="T60">PB11.2. Proszę mi powiedzieć, w jakim stopniu zgadzają się Państwo lub nie zgadzają się z każdym z następujących stwierdzeń: Mężczyźni, którzy nie osiągają wysokich wyników w nauce, są pod większą presją, aby wybierać kształcenie i szkolenie zawodowe niż kształcenie ogólne, niż kobiety.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902cm" svg:x="0.767cm" svg:y="10.783cm"><draw:text-box><text:p text:style-name="P105"><text:span text:style-name="T60">Zdecydowanie się zgadzam</text:span></text:p></draw:text-box></draw:frame><draw:frame draw:style-name="gr97" draw:text-style-name="P101" svg:width="2.946cm" svg:height="1.004cm" svg:x="3.776cm" svg:y="10.76cm"><draw:text-box><text:p text:style-name="P105"><text:span text:style-name="T60">skłonność do zgody</text:span></text:p></draw:text-box></draw:frame><draw:frame draw:style-name="gr98" draw:text-style-name="P101" svg:width="3.282cm" svg:height="0.902cm" svg:x="6.958cm" svg:y="10.804cm"><draw:text-box><text:p text:style-name="P105"><text:span text:style-name="T60">skłonność do nie zgadzania się</text:span></text:p></draw:text-box></draw:frame><draw:frame draw:style-name="gr99" draw:text-style-name="P101" svg:width="3.484cm" svg:height="0.902cm" svg:x="10.586cm" svg:y="10.762cm"><draw:text-box><text:p text:style-name="P105"><text:span text:style-name="T60">Zdecydowanie się nie zgadzam</text:span></text:p></draw:text-box></draw:frame><draw:frame draw:style-name="gr100" draw:text-style-name="P101" svg:width="2.52cm" svg:height="0.687cm" svg:x="14.308cm" svg:y="10.762cm"><draw:text-box><text:p text:style-name="P105"><text:span text:style-name="T60">Nie wiem</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60">PB 11.2: Proszę mi powiedzieć, w jakim stopniu zgadzają się Państwo lub nie zgadzają się z każdym z następujących stwierdzeń: Mężczyźni, którzy nie osiągają wysokich wyników w nauce, są pod większą presją, aby wybierać kształcenie i szkolenie zawodowe zamiast kształcenia ogólnego, niż kobiety (UE-27) (%) </text:span></text:p></draw:text-box></draw:frame><draw:frame draw:style-name="gr103" draw:text-style-name="P107" svg:width="2.557cm" svg:height="0.578cm" svg:x="10.948cm" svg:y="-6.444cm"><draw:text-box><text:p text:style-name="P106"><text:span text:style-name="T60">Nie wiem 8</text:span></text:p></draw:text-box></draw:frame><draw:frame draw:style-name="gr104" draw:text-style-name="P104" svg:width="2.495cm" svg:height="1.227cm" svg:x="8.791cm" svg:y="-5.987cm"><draw:text-box><text:p text:style-name="P103"><text:span text:style-name="T60">Zdecydowanie się nie zgadzam 4</text:span></text:p></draw:text-box></draw:frame><draw:frame draw:style-name="gr105" draw:text-style-name="P104" svg:width="1.819cm" svg:height="1.227cm" svg:x="8.87cm" svg:y="-4.711cm"><draw:text-box><text:p text:style-name="P103"><text:span text:style-name="T60">Nie zgadzam się 18</text:span></text:p></draw:text-box></draw:frame><draw:frame draw:style-name="gr106" draw:text-style-name="P101" svg:width="2.71cm" svg:height="0.902cm" svg:x="11.936cm" svg:y="-1.043cm"><draw:text-box><text:p text:style-name="P100"><text:span text:style-name="T60">Chętnie się zgodzimy 47</text:span></text:p></draw:text-box></draw:frame><draw:frame draw:style-name="gr107" draw:text-style-name="P101" svg:width="2.326cm" svg:height="1.227cm" svg:x="13.532cm" svg:y="-6.017cm"><draw:text-box><text:p text:style-name="P100"><text:span text:style-name="T60">Zdecydowanie się zgadzam 23</text:span></text:p></draw:text-box></draw:frame></draw:g></text:p>
        <text:p text:style-name="P29">Zakres, w jakim respondenci zgadzają się, że mężczyźni, którzy nie są osobami osiągającymi wysokie wyniki w nauce, doświadczają większej presji niż kobiety, aby wybrać kształcenie i szkolenie zawodowe, różni się w zależności od czynników społeczno-demograficznych i nastawienia, jak następuje. </text:p>
        <text:p text:style-name="P52">■ Respondenci, którzy uważają, że uczniowie osiągający wysokie wyniki w nauce ‑ są ukierunkowani na kształcenie ogólne, częściej podzielają ten pogląd (76% w porównaniu z 54%). Podobny wzorzec występuje wśród osób, które uważają, że kształcenie ogólne ma lepszy wizerunek (76 % w porównaniu z 58 %), które uważają, że kształcenie ogólne jest łatwiejsze (79 % w porównaniu z 65 %) i które uważają, że programy kształcenia i szkolenia zawodowego mają charakter włączający (76 % w porównaniu z 67 %). </text:p>
        <text:p text:style-name="P52">■ Respondenci, którzy jako czynnik decydujący o wyborze kształcenia i szkolenia zawodowego wybrali „słabe wyniki”, częściej zgadzają się z tym stwierdzeniem niż ci, którzy go nie wybrali (76 % w porównaniu z 68 %). </text:p>
        <text:p text:style-name="P52">■ Ze względu na wiek pod koniec edukacji respondenci najbardziej lubią zgadzać się, że mężczyźni o niższych wynikach w nauce doświadczają większej presji na wybór kształcenia i szkolenia zawodowego niż kobiety, które ukończyły edukację w wieku 20 lat lub później oraz ci, którzy nadal studiują (po 72 %), a następnie ci, którzy ukończyli naukę w wieku 16–19 lat (70 %). Osoby, które ukończyły edukację w wieku 15 lat lub młodsze, są najmniej skłonne zgodzić się z tym stwierdzeniem (66%). </text:p>
        <text:p text:style-name="P52">■ Niewielką rolę odgrywa tu urbanizacja: 73% respondentów w dużych miastach zgadza się z tym stwierdzeniem, w porównaniu z 69% na obszarach wiejskich lub wsiach. </text:p>
        <text:p text:style-name="P52">■ Istnieją minimalne różnice w zależności od kategorii społeczno-zawodowej. Bezrobotni respondenci są nieco bardziej skłonni do wyrażenia zgody (73 %) niż inne kategorie (70–72 %). </text:p>
        <text:p text:style-name="P52">■ Nie ma różnic ze względu na płeć i wiek. </text:p>
        <text:p text:style-name="P21"/>
        <text:p text:style-name="P28"><text:soft-page-break/></text:p>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Proszę mi powiedzieć, w jakim stopniu zgadzają się Państwo lub nie zgadzają się z każdym z następujących stwierdzeń: Mężczyźni, którzy nie osiągają wysokich wyników w nauce, są pod większą presją, aby wybierać kształcenie i szkolenie zawodowe zamiast kształcenia ogólnego, niż kobiety (% w UE).</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Ogółem „Zgadzam się”</text:p>
            </table:table-cell>
            <table:table-cell table:style-name="Tableau27.A1" office:value-type="string">
              <text:p text:style-name="P69">Ogółem „Nie zgadzam się” </text:p>
            </table:table-cell>
            <table:table-cell table:style-name="Tableau27.A1" office:value-type="string">
              <text:p text:style-name="P69">Nie wiem</text:p>
            </table:table-cell>
          </table:table-row>
          <table:table-row>
            <table:table-cell table:style-name="Tableau27.A1" office:value-type="string">
              <text:p text:style-name="P71">UE-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Płeć</text:p>
            </table:table-cell>
            <table:covered-table-cell/>
            <table:covered-table-cell/>
            <table:covered-table-cell/>
          </table:table-row>
          <table:table-row>
            <table:table-cell table:style-name="Tableau27.A1" office:value-type="string">
              <text:p text:style-name="P71">Człowiek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Kobieta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Wiek</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Edukacja (koniec)</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Wciąż studiuje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Kategoria społeczno-zawodowa</text:p>
            </table:table-cell>
            <table:covered-table-cell/>
            <table:covered-table-cell/>
            <table:covered-table-cell/>
          </table:table-row>
          <table:table-row>
            <table:table-cell table:style-name="Tableau27.A1" office:value-type="string">
              <text:p text:style-name="P71">Osoby samozatrudnion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Kierownicy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Pozostałe białe kołnierze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Pracownicy fizyczni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Osoby zajmujące się domem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Bezrobotni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Emerytowany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Studenci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Subiektywna urbanizacja</text:p>
            </table:table-cell>
            <table:covered-table-cell/>
            <table:covered-table-cell/>
            <table:covered-table-cell/>
          </table:table-row>
          <table:table-row>
            <table:table-cell table:style-name="Tableau27.A1" office:value-type="string">
              <text:p text:style-name="P71">Obszar wiejski lub wieś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Małe lub średnie miasto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Duże miasto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Postrzeganie IVET w (NASZYM KRAJU)</text:p>
            </table:table-cell>
            <table:covered-table-cell/>
            <table:covered-table-cell/>
            <table:covered-table-cell/>
          </table:table-row>
          <table:table-row>
            <table:table-cell table:style-name="Tableau27.A1" office:value-type="string">
              <text:p text:style-name="P71">Pozytywny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gatywny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27.A1" office:value-type="string">
              <text:p text:style-name="P71">Tak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ie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
        <text:p text:style-name="P51">Ponad połowa obywateli UE twierdzi, że nauczyciele i doradcy nie rozwiązują w odpowiedni sposób problemu uprzedzeń ze względu na płeć, zanim uczniowie wybiorą między kształceniem ogólnym a zawodowym. </text:p>
        <text:p text:style-name="P21">W całej Unii Europejskiej 55 % obywateli UE twierdzi, że nauczyciele i doradcy nie rozwiązują w odpowiedni sposób problemu uprzedzeń ze względu na płeć, zanim uczniowie dokonają wyboru między kształceniem ogólnym a zawodowym, w tym 13 % zdecydowanie się z tym zgadza, a 42 % zazwyczaj się z tym zgadza.<text:note text:id="ftn55" text:note-class="footnote"><text:note-citation>55</text:note-citation><text:note-body><text:p text:style-name="P13">PB11.3. Proszę mi powiedzieć, w jakim stopniu zgadzają się Państwo lub nie zgadzają się z każdym z następujących stwierdzeń: Nauczyciele i doradcy nie rozwiązują w odpowiedni sposób problemu uprzedzeń ze względu na płeć, zanim uczniowie dokonają wyboru między kształceniem ogólnym a zawodowym. </text:p></text:note-body></text:note> Prawie jedna trzecia (29 proc.) nie zgadza się z tym stwierdzeniem, a 16 proc. nie wie. </text:p>
        <text:p text:style-name="P21">Poglądy różnią się w poszczególnych państwach członkowskich. Najwyższe poziomy porozumienia odnotowano we Włoszech (74%), na Słowacji (71%) i w Polsce (68%). Najniższe poziomy odnotowano w Szwecji (31%), Estonii (39%) i Hiszpanii (41%). </text:p>
        <text:p text:style-name="P21">W 20 państwach członkowskich co najmniej połowa respondentów zgadza się, że problem uprzedzeń ze względu na płeć nie jest odpowiednio rozwiązywany.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60">PB11.3. Proszę mi powiedzieć, w jakim stopniu zgadzają się Państwo lub nie zgadzają się z każdym z następujących stwierdzeń: Nauczyciele i doradcy nie rozwiązują w odpowiedni sposób problemu uprzedzeń ze względu na płeć, zanim uczniowie dokonają wyboru między kształceniem ogólnym a zawodowym.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902cm" svg:x="0.933cm" svg:y="10.896cm"><draw:text-box><text:p text:style-name="P105"><text:span text:style-name="T60">Zdecydowanie się zgadzam</text:span></text:p></draw:text-box></draw:frame><draw:frame draw:style-name="gr82" draw:text-style-name="P101" svg:width="2.948cm" svg:height="1.004cm" svg:x="3.94cm" svg:y="10.873cm"><draw:text-box><text:p text:style-name="P105"><text:span text:style-name="T60">skłonność do zgody</text:span></text:p></draw:text-box></draw:frame><draw:frame draw:style-name="gr83" draw:text-style-name="P101" svg:width="3.282cm" svg:height="0.902cm" svg:x="7.124cm" svg:y="10.917cm"><draw:text-box><text:p text:style-name="P105"><text:span text:style-name="T60">skłonność do nie zgadzania się</text:span></text:p></draw:text-box></draw:frame><draw:frame draw:style-name="gr84" draw:text-style-name="P101" svg:width="3.484cm" svg:height="0.902cm" svg:x="10.752cm" svg:y="10.876cm"><draw:text-box><text:p text:style-name="P105"><text:span text:style-name="T60">Zdecydowanie się nie zgadzam</text:span></text:p></draw:text-box></draw:frame><draw:frame draw:style-name="gr85" draw:text-style-name="P101" svg:width="2.518cm" svg:height="0.687cm" svg:x="14.474cm" svg:y="10.876cm"><draw:text-box><text:p text:style-name="P105"><text:span text:style-name="T60">Nie wiem</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525cm" svg:x="8.987cm" svg:y="-7.207cm"><draw:text-box><text:p text:style-name="P100"><text:span text:style-name="T60">PB11.3. Proszę mi powiedzieć, w jakim stopniu zgadzają się Państwo lub nie zgadzają się z każdym z następujących stwierdzeń: Nauczyciele i doradcy nie rozwiązują w odpowiedni sposób problemu uprzedzeń ze względu na płeć, zanim uczniowie dokonają wyboru między kształceniem ogólnym a zawodowym. (UE-27) (%)</text:span></text:p></draw:text-box></draw:frame><draw:frame draw:style-name="gr88" draw:text-style-name="P101" svg:width="2.555cm" svg:height="0.613cm" svg:x="10.592cm" svg:y="-4.6cm"><draw:text-box><text:p text:style-name="P100"><text:span text:style-name="T60">Nie wiem 16</text:span></text:p></draw:text-box></draw:frame><draw:frame draw:style-name="gr89" draw:text-style-name="P104" svg:width="2.345cm" svg:height="1.227cm" svg:x="9.158cm" svg:y="-3.587cm"><draw:text-box><text:p text:style-name="P103"><text:span text:style-name="T60">Zdecydowanie się nie zgadzam 5</text:span></text:p></draw:text-box></draw:frame><draw:frame draw:style-name="gr90" draw:text-style-name="P104" svg:width="1.96cm" svg:height="1.301cm" svg:x="9.529cm" svg:y="-1.347cm"><draw:text-box><text:p text:style-name="P103"><text:span text:style-name="T60">Nie zgadzam się 24</text:span></text:p></draw:text-box></draw:frame><draw:frame draw:style-name="gr91" draw:text-style-name="P101" svg:width="1.719cm" svg:height="1.301cm" svg:x="14.03cm" svg:y="-0.841cm"><draw:text-box><text:p text:style-name="P100"><text:span text:style-name="T60">Tend tn zgodzić 42</text:span></text:p></draw:text-box></draw:frame><draw:frame draw:style-name="gr92" draw:text-style-name="P101" svg:width="2.232cm" svg:height="1.227cm" svg:x="13.543cm" svg:y="-4.796cm"><draw:text-box><text:p text:style-name="P100"><text:span text:style-name="T60">Zdecydowanie zgadzam się 13</text:span></text:p></draw:text-box></draw:frame></draw:g></text:p>
        <text:p text:style-name="P29">Zakres, w jakim respondenci zgadzają się, że uprzedzenia ze względu na płeć nie są odpowiednio uwzględniane, gdy uczniowie dokonują wyboru, różni się w zależności od czynników społeczno-demograficznych i nastawienia, jak poniżej. </text:p>
        <text:p text:style-name="P52">■ Istnieją pewne różnice w zależności od kategorii społeczno-zawodowej, przy czym pogląd ten podziela 61% studentów, w porównaniu z 50% emerytowanych respondentów. </text:p>
        <text:p text:style-name="P52">■ Według wieku porozumienie spada z 62% wśród respondentów w wieku 15-24 lat do 52% wśród osób w wieku 55 lat i starszych. </text:p>
        <text:p text:style-name="P52">■ Pod względem wieku pod koniec edukacji 57 % osób, które ukończyły naukę w wieku 16–19 lat, i 54 % osób, które ukończyły naukę w wieku 20 lat lub później, uważa, że nauczyciele i doradcy nie rozwiązują w odpowiedni sposób problemu uprzedzeń ze względu na płeć, zanim uczniowie wybiorą między kształceniem ogólnym a zawodowym. Liczba ta wynosi 50% dla osób, które ukończyły 15 lat lub mniej. Osiąga najwyższy poziom wśród Europejczyków, którzy nadal się uczą (61%). </text:p>
        <text:p text:style-name="P52">■ Respondenci, którzy poleciliby kształcenie ogólne na poziomie średnim, są nieco bardziej skłonni niż osoby opowiadające się za kształceniem zawodowym (60 % w porównaniu z 56 %) zgodzić się, że problem uprzedzeń ze względu na płeć nie jest odpowiednio rozwiązywany. </text:p>
        <text:p text:style-name="P52">■ Nie ma różnic ze względu na płeć.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Proszę mi powiedzieć, w jakim stopniu zgadzają się Państwo lub nie zgadzają się z każdym z następujących stwierdzeń: Nauczyciele i doradcy ds. poradnictwa nie rozwiązują w odpowiedni sposób problemu uprzedzeń ze względu na płeć, zanim uczniowie dokonają wyboru między kształceniem ogólnym a zawodowym (% w UE)</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Ogółem „Zgadzam się”</text:p>
            </table:table-cell>
            <table:table-cell table:style-name="Tableau28.A1" office:value-type="string">
              <text:p text:style-name="P69">Ogółem „Nie zgadzam się” </text:p>
            </table:table-cell>
            <table:table-cell table:style-name="Tableau28.A1" office:value-type="string">
              <text:p text:style-name="P69">Nie wiem</text:p>
            </table:table-cell>
          </table:table-row>
          <table:table-row>
            <table:table-cell table:style-name="Tableau28.A1" office:value-type="string">
              <text:p text:style-name="P71">UE-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Płeć</text:p>
            </table:table-cell>
            <table:covered-table-cell/>
            <table:covered-table-cell/>
            <table:covered-table-cell/>
          </table:table-row>
          <table:table-row>
            <table:table-cell table:style-name="Tableau28.A1" office:value-type="string">
              <text:p text:style-name="P71">Człowiek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Kobieta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Wiek</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Edukacja (koniec)</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Wciąż studiuje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Kategoria społeczno-zawodowa</text:p>
            </table:table-cell>
            <table:covered-table-cell/>
            <table:covered-table-cell/>
            <table:covered-table-cell/>
          </table:table-row>
          <table:table-row>
            <table:table-cell table:style-name="Tableau28.A1" office:value-type="string">
              <text:p text:style-name="P71">Osoby samozatrudnione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Kierownicy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Pozostałe białe kołnierze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Pracownicy fizyczni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Osoby zajmujące się domem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Bezrobotni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Emerytowany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Studenci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Subiektywna urbanizacja</text:p>
            </table:table-cell>
            <table:covered-table-cell/>
            <table:covered-table-cell/>
            <table:covered-table-cell/>
          </table:table-row>
          <table:table-row>
            <table:table-cell table:style-name="Tableau28.A1" office:value-type="string">
              <text:p text:style-name="P71">Obszar wiejski lub wieś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Małe lub średnie miasto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Duże miasto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Postrzeganie IVET w (NASZYM KRAJU)</text:p>
            </table:table-cell>
            <table:covered-table-cell/>
            <table:covered-table-cell/>
            <table:covered-table-cell/>
          </table:table-row>
          <table:table-row table:style-name="Tableau28.31">
            <table:table-cell table:style-name="Tableau28.A1" office:value-type="string">
              <text:p text:style-name="P71">Pozytywny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gatywny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28.A1" office:value-type="string">
              <text:p text:style-name="P71">Tak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ie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text:soft-page-break/></text:p>
        <text:p text:style-name="P51">Ponad połowa obywateli UE uważa, że dziedziny związane z naukami przyrodniczymi, technologią, inżynierią i matematyką w kształceniu i szkoleniu zawodowym są bardziej odpowiednie dla mężczyzn </text:p>
        <text:p text:style-name="P21">W całej Unii Europejskiej 55 % obywateli UE uważa, że dziedziny związane z naukami przyrodniczymi, technologią, inżynierią i matematyką w kształceniu i szkoleniu zawodowym, takie jak budownictwo, motoryzacja, produkcja i ICT, są bardziej odpowiednie dla mężczyzn, w tym 14 %, którzy zdecydowanie się zgadzają, i 41 %, którzy zwykle się zgadzają.<text:note text:id="ftn56" text:note-class="footnote"><text:note-citation>56</text:note-citation><text:note-body><text:p text:style-name="P13">PB10.1. Proszę mi powiedzieć, w jakim stopniu zgadzają się Państwo lub nie zgadzają się z każdym z następujących stwierdzeń: Dziedziny związane z naukami ścisłymi, technologią, inżynierią i matematyką w kształceniu i szkoleniu zawodowym (np. budownictwo, motoryzacja, produkcja, ICT) są bardziej odpowiednie dla mężczyzn. </text:p></text:note-body></text:note> Ogółem 41% nie zgadza się, a 4% nie wie. </text:p>
        <text:p text:style-name="P21">W 18 państwach członkowskich co najmniej połowa respondentów zgadza się, że dziedziny związane ze STEM są bardziej odpowiednie dla mężczyzn. </text:p>
        <text:p text:style-name="P21">Poglądy różnią się w poszczególnych państwach członkowskich. Najwyższy poziom porozumienia odnotowano na Węgrzech i Słowacji (po 86 proc.) oraz w Bułgarii (83 proc.). Najniższe poziomy odnotowano w Szwecji (15%), Holandii (27%) i Finlandii (28%).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2.2cm" svg:x="8.939cm" svg:y="-6.306cm"><draw:text-box><text:p text:style-name="P100"><text:span text:style-name="T60">PB10.1. Proszę mi powiedzieć, w jakim stopniu zgadzają się Państwo lub nie zgadzają się z każdym z następujących stwierdzeń: Dziedziny związane ze STEM w kształceniu i szkoleniu zawodowym (np. budownictwo, motoryzacja, produkcja, ICT) są bardziej odpowiednie dla mężczyzn. (UE-27) (%)</text:span></text:p></draw:text-box></draw:frame><draw:frame draw:style-name="gr73" draw:text-style-name="P107" svg:width="2.659cm" svg:height="0.578cm" svg:x="11.44cm" svg:y="-4.761cm"><draw:text-box><text:p text:style-name="P106"><text:span text:style-name="T60">Nie wiem 4</text:span></text:p></draw:text-box></draw:frame><draw:frame draw:style-name="gr74" draw:text-style-name="P104" svg:width="1.886cm" svg:height="1.876cm" svg:x="10.07cm" svg:y="-4.203cm"><draw:text-box><text:p text:style-name="P103"><text:span text:style-name="T60">Zdecydowanie się nie zgadzam 16</text:span></text:p></draw:text-box></draw:frame><draw:frame draw:style-name="gr75" draw:text-style-name="P104" svg:width="1.786cm" svg:height="1.304cm" svg:x="9.396cm" svg:y="-1.067cm"><draw:text-box><text:p text:style-name="P103"><text:span text:style-name="T60">Nie zgadzam się 16</text:span></text:p></draw:text-box></draw:frame><draw:frame draw:style-name="gr76" draw:text-style-name="P101" svg:width="1.777cm" svg:height="1.551cm" svg:x="14.612cm" svg:y="-0.208cm"><draw:text-box><text:p text:style-name="P100"><text:span text:style-name="T60">Chętnie się zgodzimy 41</text:span></text:p></draw:text-box></draw:frame><draw:frame draw:style-name="gr77" draw:text-style-name="P101" svg:width="1.77cm" svg:height="1.551cm" svg:x="13.927cm" svg:y="-4.547cm"><draw:text-box><text:p text:style-name="P100"><text:span text:style-name="T60">Zdecydowanie zgadzam się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60">PB10.1. Proszę mi powiedzieć, w jakim stopniu zgadzają się Państwo lub nie zgadzają się z każdym z następujących stwierdzeń: Dziedziny związane ze STEM w kształceniu i szkoleniu zawodowym (np. budownictwo, motoryzacja, produkcja, ICT) są bardziej odpowiednie dla mężczyzn.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902cm" svg:x="0.991cm" svg:y="9.201cm"><draw:text-box><text:p text:style-name="P105"><text:span text:style-name="T60">Zdecydowanie się zgadzam</text:span></text:p></draw:text-box></draw:frame><draw:frame draw:style-name="gr67" draw:text-style-name="P101" svg:width="2.946cm" svg:height="1.004cm" svg:x="4cm" svg:y="9.179cm"><draw:text-box><text:p text:style-name="P105"><text:span text:style-name="T60">skłonność do zgody</text:span></text:p></draw:text-box></draw:frame><draw:frame draw:style-name="gr68" draw:text-style-name="P101" svg:width="3.282cm" svg:height="0.902cm" svg:x="7.182cm" svg:y="9.222cm"><draw:text-box><text:p text:style-name="P105"><text:span text:style-name="T60">skłonność do nie zgadzania się</text:span></text:p></draw:text-box></draw:frame><draw:frame draw:style-name="gr69" draw:text-style-name="P101" svg:width="3.484cm" svg:height="0.902cm" svg:x="10.81cm" svg:y="9.179cm"><draw:text-box><text:p text:style-name="P105"><text:span text:style-name="T60">Zdecydowanie się nie zgadzam</text:span></text:p></draw:text-box></draw:frame><draw:frame draw:style-name="gr70" draw:text-style-name="P101" svg:width="2.52cm" svg:height="0.687cm" svg:x="14.532cm" svg:y="9.179cm"><draw:text-box><text:p text:style-name="P105"><text:span text:style-name="T60">Nie wiem</text:span></text:p></draw:text-box></draw:frame></draw:g></draw:g></text:p>
        <text:p text:style-name="P29">Zakres, w jakim respondenci zgadzają się, że dziedziny związane z naukami ścisłymi, technologią, inżynierią i matematyką są bardziej odpowiednie dla mężczyzn, różni się w zależności od czynników społeczno-demograficznych i nastawienia, jak następuje. </text:p>
        <text:p text:style-name="P52">■ Pogląd ten jest bardziej rozpowszechniony wśród respondentów, którzy: uważa, że nauczyciele i doradcy nie rozwiązują w odpowiedni sposób problemu uprzedzeń ze względu na płeć (65% w porównaniu z 43%) ; uważają, że mężczyźni, którzy nie osiągają wysokich wyników w nauce, napotykają większą presję na wybór kształcenia i szkolenia zawodowego (62% w porównaniu z 42%) ; uważa, że kobiety są zachęcane do kształcenia ogólnego pomimo zainteresowania przedmiotami technicznymi (63% w porównaniu z 38%) ; poczucie, że stereotypy związane z płcią są wzmacniane przez rodziny, rówieśników i media społecznościowe (59% w porównaniu z 46%) ; oraz wierzą, że mężczyźni zajmujący się opieką lub usługami w dziedzinie kształcenia i szkolenia zawodowego związanej z ‑ spotykają się ze stygmatyzacją społeczną (63% w porównaniu z 46%). </text:p>
        <text:p text:style-name="P52">■ Respondenci, którzy uważają, że młodzi ludzie otrzymują wystarczające informacje na temat możliwości kształcenia i szkolenia zawodowego, częściej zgadzają się z tym stwierdzeniem (62%) niż ci, którzy uważają, że tak nie jest (47%). </text:p>
        <text:p text:style-name="P52">■ Prawie dwie trzecie respondentów (60%), którzy twierdzą, że kształcenie i szkolenie zawodowe jest <text:soft-page-break/>postrzegane pozytywnie w ich kraju, zgadza się, że dziedziny związane z naukami ścisłymi, technologią, inżynierią i matematyką są bardziej odpowiednie dla mężczyzn, w porównaniu z 47% respondentów, którzy zgłaszają negatywne postrzeganie. </text:p>
        <text:p text:style-name="P52">■ Istnieją pewne uderzające różnice w zależności od kategorii społeczno-zawodowej, przy czym osoby zajmujące się domem najprawdopodobniej uważają, że dziedziny związane z naukami ścisłymi, technologią, inżynierią i matematyką w kształceniu i szkoleniu zawodowym są bardziej odpowiednie dla mężczyzn (63%) w porównaniu z 47% menedżerów. </text:p>
        <text:p text:style-name="P52">■ Pod względem wieku pod koniec edukacji pogląd ten jest najbardziej rozpowszechniony wśród osób, które ukończyły edukację w wieku 16–19 lat (62 %), a następnie wśród osób, które ukończyły edukację w wieku 15 lat lub młodszym (59 %). Osoby, które kontynuowały naukę po ukończeniu 20. roku życia, odnotowują najniższy wskaźnik porozumienia (47%), podczas gdy w przypadku respondentów, którzy nadal studiują, odsetek ten wynosi 50%. </text:p>
        <text:p text:style-name="P52">■ Pogląd, że dziedziny związane ze STEM w kształceniu i szkoleniu zawodowym są bardziej odpowiednie dla mężczyzn, jest nieco bardziej rozpowszechniony wśród mężczyzn (58%) niż wśród kobiet (53%). </text:p>
        <text:p text:style-name="P52">■ Nie ma różnic w zależności od wieku ani wcześniejszego uczestnictwa w kształceniu i szkoleniu zawodowym.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Proszę mi powiedzieć, w jakim stopniu zgadzasz się lub nie zgadzasz z każdym z następujących stwierdzeń: Dziedziny związane z naukami przyrodniczymi, technologią, inżynierią i matematyką w kształceniu i szkoleniu zawodowym (np. budownictwo, motoryzacja, produkcja, ICT) są bardziej odpowiednie dla mężczyzn (% w UE).</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Ogółem „Zgadzam się”</text:p>
            </table:table-cell>
            <table:table-cell table:style-name="Tableau29.A1" office:value-type="string">
              <text:p text:style-name="P69">Ogółem „Nie zgadzam się” </text:p>
            </table:table-cell>
            <table:table-cell table:style-name="Tableau29.A1" office:value-type="string">
              <text:p text:style-name="P69">Nie wiem</text:p>
            </table:table-cell>
          </table:table-row>
          <table:table-row>
            <table:table-cell table:style-name="Tableau29.A1" office:value-type="string">
              <text:p text:style-name="P71">UE-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Płeć</text:p>
            </table:table-cell>
            <table:covered-table-cell/>
            <table:covered-table-cell/>
            <table:covered-table-cell/>
          </table:table-row>
          <table:table-row>
            <table:table-cell table:style-name="Tableau29.A1" office:value-type="string">
              <text:p text:style-name="P71">Człowiek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Kobieta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Wiek</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Edukacja (koniec)</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Wciąż studiuje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Kategoria społeczno-zawodowa</text:p>
            </table:table-cell>
            <table:covered-table-cell/>
            <table:covered-table-cell/>
            <table:covered-table-cell/>
          </table:table-row>
          <table:table-row>
            <table:table-cell table:style-name="Tableau29.A1" office:value-type="string">
              <text:p text:style-name="P71">Osoby samozatrudnione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Kierownicy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Pozostałe białe kołnierze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Pracownicy fizyczni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Osoby zajmujące się domem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Bezrobotni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Emerytowany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Studenci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ubiektywna urbanizacja</text:p>
            </table:table-cell>
            <table:covered-table-cell/>
            <table:covered-table-cell/>
            <table:covered-table-cell/>
          </table:table-row>
          <table:table-row>
            <table:table-cell table:style-name="Tableau29.A1" office:value-type="string">
              <text:p text:style-name="P71">Obszar wiejski lub wieś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Małe lub średnie miasto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Duże miasto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Postrzeganie IVET w (NASZYM KRAJU)</text:p>
            </table:table-cell>
            <table:covered-table-cell/>
            <table:covered-table-cell/>
            <table:covered-table-cell/>
          </table:table-row>
          <table:table-row>
            <table:table-cell table:style-name="Tableau29.A1" office:value-type="string">
              <text:p text:style-name="P71">Pozytywny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gatywny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29.A1" office:value-type="string">
              <text:p text:style-name="P71">Tak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ext:soft-page-break/>
          <table:table-row>
            <table:table-cell table:style-name="Tableau29.A1" office:value-type="string">
              <text:p text:style-name="P71">Nie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Około siedmiu na dziesięciu obywateli UE twierdzi, że stereotypy dotyczące płci przy wyborze między kształceniem ogólnym a zawodowym są często wzmacniane przez rodziny, rówieśników i media społecznościowe. </text:p>
        <text:p text:style-name="P21">W całej Unii Europejskiej 72 % respondentów twierdzi, że stereotypy związane z płcią dotyczące wyboru między kształceniem ogólnym a zawodowym są często wzmacniane przez rodziny, rówieśników i media społecznościowe, w tym 19 % zdecydowanie się z nimi zgadza, a 53 % zazwyczaj się z nimi zgadza.<text:note text:id="ftn57" text:note-class="footnote"><text:note-citation>57</text:note-citation><text:note-body><text:p text:style-name="P13">PB11.4. Proszę mi powiedzieć, w jakim stopniu zgadzają się Państwo lub nie zgadzają się z każdym z następujących stwierdzeń: Stereotypy związane z płcią dotyczące wyboru między kształceniem ogólnym a zawodowym są często wzmacniane przez rodziny, rówieśników i media społecznościowe. </text:p></text:note-body></text:note> Około jedna piąta respondentów nie zgadza się z tym stwierdzeniem (18%), a 10% nie wie. </text:p>
        <text:p text:style-name="P21">Większość respondentów zgadza się z tym stwierdzeniem we wszystkich państwach członkowskich. Poziomy umów różnią się jednak w poszczególnych państwach członkowskich. Najwyższy poziom porozumienia odnotowano w Szwecji (86%), Danii (84%) i na Cyprze (82%). Najniższe poziomy odnotowano w Estonii (53%), na Łotwie (61%) i w Rumunii (62%). </text:p>
        <text:p text:style-name="P21">W 17 państwach członkowskich co najmniej siedmiu na dziesięciu respondentów zgadza się, że stereotypy płci są często wzmacniane przez rodziny, rówieśników i media społecznościowe.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1.227cm" svg:x="0cm" svg:y="0.101cm"><draw:text-box><text:p text:style-name="P100"><text:span text:style-name="T60">PB11.4. Proszę mi powiedzieć, w jakim stopniu zgadzają się Państwo lub nie zgadzają się z każdym z następujących stwierdzeń: Stereotypy związane z płcią dotyczące wyboru między kształceniem ogólnym a zawodowym są często wzmacniane przez rodziny, rówieśników i media społecznościowe (%).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902cm" svg:x="1.258cm" svg:y="8.869cm"><draw:text-box><text:p text:style-name="P105"><text:span text:style-name="T60">Zdecydowanie się zgadzam</text:span></text:p></draw:text-box></draw:frame><draw:frame draw:style-name="gr52" draw:text-style-name="P101" svg:width="2.946cm" svg:height="1.004cm" svg:x="4.267cm" svg:y="8.848cm"><draw:text-box><text:p text:style-name="P105"><text:span text:style-name="T60">skłonność do zgody</text:span></text:p></draw:text-box></draw:frame><draw:frame draw:style-name="gr53" draw:text-style-name="P101" svg:width="3.282cm" svg:height="0.902cm" svg:x="7.449cm" svg:y="8.89cm"><draw:text-box><text:p text:style-name="P105"><text:span text:style-name="T60">skłonność do nie zgadzania się</text:span></text:p></draw:text-box></draw:frame><draw:frame draw:style-name="gr54" draw:text-style-name="P101" svg:width="3.484cm" svg:height="0.902cm" svg:x="11.077cm" svg:y="8.848cm"><draw:text-box><text:p text:style-name="P105"><text:span text:style-name="T60">Zdecydowanie się nie zgadzam</text:span></text:p></draw:text-box></draw:frame><draw:frame draw:style-name="gr55" draw:text-style-name="P101" svg:width="2.52cm" svg:height="0.687cm" svg:x="14.799cm" svg:y="8.848cm"><draw:text-box><text:p text:style-name="P105"><text:span text:style-name="T60">Nie wiem</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2cm" svg:x="8.811cm" svg:y="-8.511cm"><draw:text-box><text:p text:style-name="P100"><text:span text:style-name="T60">PB11.4: Proszę mi powiedzieć, w jakim stopniu zgadzają się Państwo lub nie zgadzają się z każdym z następujących stwierdzeń: Stereotypy związane z płcią dotyczące wyboru między kształceniem ogólnym a zawodowym są często wzmacniane przez rodziny, rówieśników i media społecznościowe (UE-27) (%) </text:span></text:p></draw:text-box></draw:frame><draw:frame draw:style-name="gr58" draw:text-style-name="P101" svg:width="2.765cm" svg:height="0.578cm" svg:x="10.518cm" svg:y="-6.802cm"><draw:text-box><text:p text:style-name="P100"><text:span text:style-name="T60">Nie wiem 10</text:span></text:p></draw:text-box></draw:frame><draw:frame draw:style-name="gr59" draw:text-style-name="P104" svg:width="2.356cm" svg:height="1.227cm" svg:x="8.97cm" svg:y="-6.218cm"><draw:text-box><text:p text:style-name="P103"><text:span text:style-name="T60">Zdecydowanie się nie zgadzam 2</text:span></text:p></draw:text-box></draw:frame><draw:frame draw:style-name="gr60" draw:text-style-name="P104" svg:width="1.652cm" svg:height="1.227cm" svg:x="8.97cm" svg:y="-5.156cm"><draw:text-box><text:p text:style-name="P103"><text:span text:style-name="T60">Nie zgadzam się 16</text:span></text:p></draw:text-box></draw:frame><draw:frame draw:style-name="gr61" draw:text-style-name="P101" svg:width="2.632cm" svg:height="0.902cm" svg:x="11.305cm" svg:y="-2.133cm"><draw:text-box><text:p text:style-name="P100"><text:span text:style-name="T60">Chętnie się zgodzę 53</text:span></text:p></draw:text-box></draw:frame><draw:frame draw:style-name="gr62" draw:text-style-name="P101" svg:width="1.622cm" svg:height="1.551cm" svg:x="13.318cm" svg:y="-6.629cm"><draw:text-box><text:p text:style-name="P100"><text:span text:style-name="T60">Zdecydowanie zgadzam się 19</text:span></text:p></draw:text-box></draw:frame></draw:g></text:p>
        <text:p text:style-name="P29">Stopień, w jakim respondenci zgadzają się, że stereotypy dotyczące płci są często wzmacniane przez rodziny, rówieśników i media społecznościowe, różni się w zależności od czynników społeczno-demograficznych i nastawienia, jak poniżej. </text:p>
        <text:p text:style-name="P52">■ Respondenci, którzy uważają, że uczniowie osiągający wysokie wyniki są kierowani na kształcenie ogólne, są bardziej skłonni zgodzić się, że stereotypy dotyczące płci są często wzmacniane (77% w porównaniu z 57%), podobnie jak ci, którzy uważają, że kształcenie ogólne ma bardziej pozytywny wizerunek (77% w porównaniu z 61%). </text:p>
        <text:p text:style-name="P52">■ Według wieku pod koniec edukacji 76 % osób, które kontynuowały naukę po 20. roku życia, uważa, że stereotypy płciowe dotyczące wyboru między kształceniem ogólnym a zawodowym są wzmacniane przez rodziny, rówieśników i media społecznościowe, przy czym odsetek ten spada do 71 % osób, które ukończyły naukę w wieku 16–19 lat, i do 64 % osób, które ukończyły edukację w wieku 15 lat lub młodsze. Liczba ta wynosi 73% dla respondentów, którzy nadal się uczą. </text:p>
        <text:p text:style-name="P52">■ Istnieją niewielkie różnice w zależności od kategorii społeczno-zawodowej, przy czym 75% menedżerów i innych pracowników umysłowych podziela ten pogląd, w porównaniu z 68% emerytowanych respondentów. </text:p>
        <text:p text:style-name="P52">■ Istnieją również niewielkie różnice w zależności od wieku. Respondenci w wieku 25–39 lat najczęściej podzielają ten pogląd (75 %). Jest on najmniej <text:soft-page-break/>rozpowszechniony wśród osób w wieku 55 lat i starszych (69%). </text:p>
        <text:p text:style-name="P52">■ Jeśli chodzi o czynniki wpływające na wybór kształcenia i szkolenia zawodowego, różnice dotyczą współczynnika modalności. Zgoda jest nieco wyższa wśród respondentów, którzy powołują się na wpływ mediów społecznościowych (76% w porównaniu z 71%). </text:p>
        <text:p text:style-name="P52">■ Nie ma różnic ze względu na płeć.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Proszę mi powiedzieć, w jakim stopniu zgadzają się Państwo lub nie zgadzają się z każdym z następujących stwierdzeń: Stereotypy związane z płcią dotyczące wyboru między kształceniem ogólnym a zawodowym są często wzmacniane przez rodziny, rówieśników i media społecznościowe (% w UE).</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Ogółem „Zgadzam się”</text:p>
            </table:table-cell>
            <table:table-cell table:style-name="Tableau30.A1" office:value-type="string">
              <text:p text:style-name="P69">Ogółem „Nie zgadzam się” </text:p>
            </table:table-cell>
            <table:table-cell table:style-name="Tableau30.A1" office:value-type="string">
              <text:p text:style-name="P69">Nie wiem</text:p>
            </table:table-cell>
          </table:table-row>
          <table:table-row>
            <table:table-cell table:style-name="Tableau30.A1" office:value-type="string">
              <text:p text:style-name="P71">UE-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Płeć</text:p>
            </table:table-cell>
            <table:covered-table-cell/>
            <table:covered-table-cell/>
            <table:covered-table-cell/>
          </table:table-row>
          <table:table-row>
            <table:table-cell table:style-name="Tableau30.A1" office:value-type="string">
              <text:p text:style-name="P71">Człowiek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Kobieta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Wiek</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Edukacja (koniec)</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Wciąż studiuje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Kategoria społeczno-zawodowa</text:p>
            </table:table-cell>
            <table:covered-table-cell/>
            <table:covered-table-cell/>
            <table:covered-table-cell/>
          </table:table-row>
          <table:table-row>
            <table:table-cell table:style-name="Tableau30.A1" office:value-type="string">
              <text:p text:style-name="P71">Osoby samozatrudnione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Kierownicy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Pozostałe białe kołnierze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Pracownicy fizyczni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Osoby zajmujące się domem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Bezrobotni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Emerytowany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Studenci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Subiektywna urbanizacja</text:p>
            </table:table-cell>
            <table:covered-table-cell/>
            <table:covered-table-cell/>
            <table:covered-table-cell/>
          </table:table-row>
          <table:table-row>
            <table:table-cell table:style-name="Tableau30.A1" office:value-type="string">
              <text:p text:style-name="P71">Obszar wiejski lub wieś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Małe lub średnie miasto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Duże miasto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Postrzeganie IVET w (NASZYM KRAJU)</text:p>
            </table:table-cell>
            <table:covered-table-cell/>
            <table:covered-table-cell/>
            <table:covered-table-cell/>
          </table:table-row>
          <table:table-row>
            <table:table-cell table:style-name="Tableau30.A1" office:value-type="string">
              <text:p text:style-name="P71">Pozytywny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gatywny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30.A1" office:value-type="string">
              <text:p text:style-name="P71">Tak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ext:soft-page-break/>
          <table:table-row>
            <table:table-cell table:style-name="Tableau30.A1" office:value-type="string">
              <text:p text:style-name="P71">Nie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
        <text:p text:style-name="P51">Ponad połowa obywateli UE twierdzi, że mężczyźni w dziedzinach kształcenia i szkolenia zawodowego związanych z opieką lub usługami często spotykają się ze stygmatyzacją społeczną lub osądem społecznym. </text:p>
        <text:p text:style-name="P21">W całej Unii Europejskiej 57 % obywateli UE twierdzi, że mężczyźni w dziedzinach kształcenia i szkolenia zawodowego związanych z opieką lub usługami często spotykają się ze stygmatyzacją społeczną lub osądem społecznym, w tym 14 % zdecydowanie się z tym zgadza, a 43 % zazwyczaj się z tym zgadza.<text:note text:id="ftn58" text:note-class="footnote"><text:note-citation>58</text:note-citation><text:note-body><text:p text:style-name="P13">PB11.5. Proszę mi powiedzieć, w jakim stopniu zgadzają się Państwo lub nie zgadzają się z każdym z następujących stwierdzeń: Mężczyźni w dziedzinach kształcenia i szkolenia zawodowego związanych z opieką lub usługami często spotykają się ze stygmatyzacją społeczną lub osądem społecznym. </text:p></text:note-body></text:note> 35% nie zgadza się, a 8% nie wie. </text:p>
        <text:p text:style-name="P21">Poglądy różnią się w poszczególnych państwach członkowskich. Najwyższy poziom porozumienia odnotowano w Polsce (71 proc.), na Węgrzech (70 proc.) oraz we Włoszech i Holandii (po 70 proc.). Najniższe poziomy odnotowano na Cyprze (28%), w Portugalii (39%) i Grecji (43%). </text:p>
        <text:p text:style-name="P35">W 17 państwach członkowskich co najmniej połowa respondentów zgadza się, że mężczyźni pełniący funkcje opiekuńcze lub związane z usługami często spotykają się ze stygmatyzacją.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2.525cm" svg:x="9.16cm" svg:y="-7.066cm"><draw:text-box><text:p text:style-name="P100"><text:span text:style-name="T60">PB11.5. Proszę mi powiedzieć, w jakim stopniu zgadzają się Państwo lub nie zgadzają się z każdym z następujących stwierdzeń: Mężczyźni w dziedzinach kształcenia i szkolenia zawodowego związanych z opieką lub usługami często spotykają się ze stygmatyzacją społeczną lub osądem społecznym. (UE-27) (%)</text:span></text:p></draw:text-box></draw:frame><draw:frame draw:style-name="gr43" draw:text-style-name="P101" svg:width="2.373cm" svg:height="0.578cm" svg:x="11.73cm" svg:y="-5.637cm"><draw:text-box><text:p text:style-name="P100"><text:span text:style-name="T60">Nie wiem 8</text:span></text:p></draw:text-box></draw:frame><draw:frame draw:style-name="gr44" draw:text-style-name="P104" svg:width="2.599cm" svg:height="1.227cm" svg:x="9.769cm" svg:y="-4.817cm"><draw:text-box><text:p text:style-name="P103"><text:span text:style-name="T60">Zdecydowanie się nie zgadzam 9</text:span></text:p></draw:text-box></draw:frame><draw:frame draw:style-name="gr45" draw:text-style-name="P104" svg:width="1.666cm" svg:height="1.265cm" svg:x="9.636cm" svg:y="-2.595cm"><draw:text-box><text:p text:style-name="P103"><text:span text:style-name="T60">Nie zgadzam się 26</text:span></text:p></draw:text-box></draw:frame><draw:frame draw:style-name="gr46" draw:text-style-name="P101" svg:width="1.528cm" svg:height="1.551cm" svg:x="15.067cm" svg:y="-0.372cm"><draw:text-box><text:p text:style-name="P100"><text:span text:style-name="T60">Chętnie się zgodzimy 43</text:span></text:p></draw:text-box></draw:frame><draw:frame draw:style-name="gr47" draw:text-style-name="P101" svg:width="2.285cm" svg:height="1.227cm" svg:x="14.125cm" svg:y="-5.161cm"><draw:text-box><text:p text:style-name="P100"><text:span text:style-name="T60">Zdecydowanie zgadzam się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1.227cm" svg:x="0.176cm" svg:y="2.217cm"><draw:text-box><text:p text:style-name="P100"><text:span text:style-name="T60">PB11.5. Proszę mi powiedzieć, w jakim stopniu zgadzają się Państwo lub nie zgadzają się z każdym z następujących stwierdzeń: Mężczyźni w dziedzinach kształcenia i szkolenia zawodowego związanych z opieką lub usługami często spotykają się ze stygmatyzacją społeczną lub osądem społecznym.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902cm" svg:x="1.047cm" svg:y="11.118cm"><draw:text-box><text:p text:style-name="P105"><text:span text:style-name="T60">Zdecydowanie się zgadzam</text:span></text:p></draw:text-box></draw:frame><draw:frame draw:style-name="gr37" draw:text-style-name="P101" svg:width="2.946cm" svg:height="1.004cm" svg:x="4.055cm" svg:y="11.095cm"><draw:text-box><text:p text:style-name="P105"><text:span text:style-name="T60">skłonność do zgody</text:span></text:p></draw:text-box></draw:frame><draw:frame draw:style-name="gr38" draw:text-style-name="P101" svg:width="3.28cm" svg:height="0.902cm" svg:x="7.239cm" svg:y="11.139cm"><draw:text-box><text:p text:style-name="P105"><text:span text:style-name="T60">skłonność do nie zgadzania się</text:span></text:p></draw:text-box></draw:frame><draw:frame draw:style-name="gr39" draw:text-style-name="P101" svg:width="3.484cm" svg:height="0.902cm" svg:x="10.867cm" svg:y="11.096cm"><draw:text-box><text:p text:style-name="P105"><text:span text:style-name="T60">Zdecydowanie się nie zgadzam</text:span></text:p></draw:text-box></draw:frame><draw:frame draw:style-name="gr40" draw:text-style-name="P101" svg:width="2.518cm" svg:height="0.687cm" svg:x="14.589cm" svg:y="11.096cm"><draw:text-box><text:p text:style-name="P105"><text:span text:style-name="T60">Nie wiem</text:span></text:p></draw:text-box></draw:frame></draw:g></draw:g></text:p>
        <text:p text:style-name="P29">Zakres, w jakim respondenci zgadzają się, że mężczyźni pełniący funkcje opiekuńcze lub związane z usługami często spotykają się ze stygmatyzacją, różni się w zależności od czynników społeczno-demograficznych i nastawienia, jak poniżej. </text:p>
        <text:p text:style-name="P52">■ Pod względem wieku pogląd ten spada z 63% wśród respondentów w wieku 15-24 lat do 53% wśród osób w wieku 55 lat i starszych. </text:p>
        <text:p text:style-name="P52">■ Istnieją pewne różnice między kategoriami społeczno-zawodowymi. Podczas gdy 63% innych pracowników umysłowych i studentów zgadza się, że mężczyźni na stanowiskach opiekuńczych mogą spotkać się ze stygmatyzacją, liczba ta spada do 53% wśród emerytowanych respondentów. </text:p>
        <text:p text:style-name="P52">■ Ze względu na wiek pod koniec edukacji respondenci, którzy ukończyli edukację w wieku 15 lat lub młodsi, rzadziej uważają, że mężczyźni w dziedzinach kształcenia i szkolenia zawodowego związanych z opieką lub usługami spotykają się ze stygmatyzacją społeczną (51%) niż ci, którzy ukończyli naukę w wieku 16-19 lat lub 20+ (57–58%). Wśród tych, którzy nadal studiują, ten pogląd wynosi 63%. </text:p>
        <text:p text:style-name="P52">■ Pod względem czynników wpływających na wybór kształcenia i szkolenia zawodowego różnice są niewielkie. Pogląd ten jest nieco bardziej powszechny wśród respondentów, którzy powołują się na wpływ mediów społecznościowych (64% w porównaniu z 56%). </text:p>
        <text:p text:style-name="P52">■ Nie ma różnic ze względu na płeć ani wcześniejsze doświadczenia w kształceniu i szkoleniu zawodowym.</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Proszę mi powiedzieć, w jakim stopniu zgadzają się Państwo lub nie zgadzają się z każdym z następujących stwierdzeń: Mężczyźni w dziedzinach kształcenia i szkolenia zawodowego związanych z opieką lub usługami często spotykają się ze stygmatyzacją społeczną lub osądem społecznym (%-UE)</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Ogółem „Zgadzam się”</text:p>
            </table:table-cell>
            <table:table-cell table:style-name="Tableau31.A1" office:value-type="string">
              <text:p text:style-name="P69">Ogółem „Nie zgadzam się” </text:p>
            </table:table-cell>
            <table:table-cell table:style-name="Tableau31.A1" office:value-type="string">
              <text:p text:style-name="P69">Nie wiem</text:p>
            </table:table-cell>
          </table:table-row>
          <table:table-row>
            <table:table-cell table:style-name="Tableau31.A1" office:value-type="string">
              <text:p text:style-name="P71">UE-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Płeć</text:p>
            </table:table-cell>
            <table:covered-table-cell/>
            <table:covered-table-cell/>
            <table:covered-table-cell/>
          </table:table-row>
          <table:table-row>
            <table:table-cell table:style-name="Tableau31.A1" office:value-type="string">
              <text:p text:style-name="P71">Człowiek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Kobieta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Wiek</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Edukacja (koniec)</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Wciąż studiuje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Kategoria społeczno-zawodowa</text:p>
            </table:table-cell>
            <table:covered-table-cell/>
            <table:covered-table-cell/>
            <table:covered-table-cell/>
          </table:table-row>
          <table:table-row>
            <table:table-cell table:style-name="Tableau31.A1" office:value-type="string">
              <text:p text:style-name="P71">Osoby samozatrudnione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Kierownicy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Pozostałe białe kołnierze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Pracownicy fizyczni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Osoby zajmujące się domem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Bezrobotni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Emerytowany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Studenci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Subiektywna urbanizacja</text:p>
            </table:table-cell>
            <table:covered-table-cell/>
            <table:covered-table-cell/>
            <table:covered-table-cell/>
          </table:table-row>
          <table:table-row>
            <table:table-cell table:style-name="Tableau31.A1" office:value-type="string">
              <text:p text:style-name="P71">Obszar wiejski lub wieś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Małe lub średnie miasto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Duże miasto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Postrzeganie IVET w (NASZYM KRAJU)</text:p>
            </table:table-cell>
            <table:covered-table-cell/>
            <table:covered-table-cell/>
            <table:covered-table-cell/>
          </table:table-row>
          <table:table-row>
            <table:table-cell table:style-name="Tableau31.A1" office:value-type="string">
              <text:p text:style-name="P71">Pozytywny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gatywny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31.A1" office:value-type="string">
              <text:p text:style-name="P71">Tak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ext:soft-page-break/>
          <table:table-row>
            <table:table-cell table:style-name="Tableau31.A1" office:value-type="string">
              <text:p text:style-name="P71">Nie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
        <text:h text:style-name="P19" text:outline-level="2"><text:bookmark-start text:name="__RefHeading___Toc215596_2930363814"/>3. Przyszłe wyzwania <text:bookmark-end text:name="__RefHeading___Toc215596_2930363814"/></text:h>
        <text:p text:style-name="P50">Ponad połowa obywateli UE twierdzi, że istnieje ryzyko, że miejsca pracy związane z kwalifikacjami w ramach kształcenia i szkolenia zawodowego zostaną zastąpione automatyzacją </text:p>
        <text:p text:style-name="P21">W całej Unii Europejskiej 56 % obywateli UE twierdzi, że istnieje ryzyko, iż miejsca pracy związane z kwalifikacjami w zakresie kształcenia i szkolenia zawodowego zostaną zastąpione przez automatyzację, z czego 13 % zdecydowanie się z tym zgadza, a 43 % zazwyczaj się z tym zgadza.<text:note text:id="ftn59" text:note-class="footnote"><text:note-citation>59</text:note-citation><text:note-body><text:p text:style-name="P13">PB8.1. Proszę mi powiedzieć, w jakim stopniu zgadzają się Państwo lub nie zgadzają się z każdym z następujących stwierdzeń: Istnieje ryzyko, że miejsca pracy związane z kwalifikacjami w ramach kształcenia i szkolenia zawodowego zostaną zastąpione automatyzacją. </text:p></text:note-body></text:note> Ponad jedna trzecia respondentów (35%) nie zgadza się z tym stwierdzeniem, a 9% nie wie. </text:p>
        <text:p text:style-name="P21">Dla porównania w specjalnym badaniu Eurobarometr dotyczącym sztucznej inteligencji i przyszłości pracy przeprowadzonym w 2024 r. stwierdzono, że 66 % osób uważa, że dzięki robotom i sztucznej inteligencji zniknie więcej miejsc pracy niż powstanie.<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5">https://europa.eu/eurobarometer/surveys/detail/3222</text:span></text:a><text:span text:style-name="T55"> </text:span></text:p></text:note-body></text:note> Odnotowane w niniejszym badaniu 56 % jest znacznie niższe, co może sugerować, że obawy dotyczące ścieżek zawodowych są częścią szerszego niepokoju społecznego, a nie konkretną oceną przyszłości kształcenia i szkolenia zawodowego. </text:p>
        <text:p text:style-name="P21">W 23 państwach członkowskich co najmniej połowa respondentów zgadza się, że istnieje ryzyko zastąpienia miejsc pracy w ramach kształcenia i szkolenia zawodowego automatyzacją.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902cm" svg:x="1.09cm" svg:y="10.682cm"><draw:text-box><text:p text:style-name="P105"><text:span text:style-name="T60">Zdecydowanie się zgadzam</text:span></text:p></draw:text-box></draw:frame><draw:frame draw:style-name="gr20" draw:text-style-name="P101" svg:width="2.952cm" svg:height="1.004cm" svg:x="4.098cm" svg:y="10.659cm"><draw:text-box><text:p text:style-name="P105"><text:span text:style-name="T60">skłonność do zgody</text:span></text:p></draw:text-box></draw:frame><draw:frame draw:style-name="gr21" draw:text-style-name="P101" svg:width="3.28cm" svg:height="0.902cm" svg:x="7.281cm" svg:y="10.703cm"><draw:text-box><text:p text:style-name="P105"><text:span text:style-name="T60">skłonność do nie zgadzania się</text:span></text:p></draw:text-box></draw:frame><draw:frame draw:style-name="gr22" draw:text-style-name="P101" svg:width="3.488cm" svg:height="0.902cm" svg:x="10.91cm" svg:y="10.661cm"><draw:text-box><text:p text:style-name="P105"><text:span text:style-name="T60">Zdecydowanie się nie zgadzam</text:span></text:p></draw:text-box></draw:frame><draw:frame draw:style-name="gr23" draw:text-style-name="P101" svg:width="2.518cm" svg:height="0.69cm" svg:x="14.631cm" svg:y="10.661cm"><draw:text-box><text:p text:style-name="P105"><text:span text:style-name="T60">Nie wiem</text:span></text:p></draw:text-box></draw:frame></draw:g><draw:frame draw:style-name="gr24" draw:text-style-name="P101" svg:width="16.525cm" svg:height="1.227cm" svg:x="0.46cm" svg:y="1.649cm"><draw:text-box><text:p text:style-name="P100"><text:span text:style-name="T60">PB8.1. Proszę mi powiedzieć, w jakim stopniu zgadzają się Państwo lub nie zgadzają się z każdym z następujących stwierdzeń: Istnieje ryzyko, że miejsca pracy związane z kwalifikacjami w ramach kształcenia i szkolenia zawodowego zostaną zastąpione automatyzacją.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2.2cm" svg:x="9.066cm" svg:y="-9.006cm"><draw:text-box><text:p text:style-name="P100"><text:span text:style-name="T60">PB8.1. Proszę mi powiedzieć, w jakim stopniu zgadzają się Państwo lub nie zgadzają się z każdym z następujących stwierdzeń: Istnieje ryzyko, że miejsca pracy związane z kwalifikacjami w ramach kształcenia i szkolenia zawodowego zostaną zastąpione automatyzacją. </text:span></text:p></draw:text-box></draw:frame><draw:frame draw:style-name="gr27" draw:text-style-name="P101" svg:width="2.839cm" svg:height="0.578cm" svg:x="11.387cm" svg:y="-7.625cm"><draw:text-box><text:p text:style-name="P100"><text:span text:style-name="T60">Nie wiem 9</text:span></text:p></draw:text-box></draw:frame><draw:frame draw:style-name="gr28" draw:text-style-name="P104" svg:width="2.31cm" svg:height="1.227cm" svg:x="9.648cm" svg:y="-7.117cm"><draw:text-box><text:p text:style-name="P103"><text:span text:style-name="T60">Zdecydowanie się nie zgadzam 7</text:span></text:p></draw:text-box></draw:frame><draw:frame draw:style-name="gr29" draw:text-style-name="P104" svg:width="1.893cm" svg:height="1.227cm" svg:x="9.436cm" svg:y="-4.51cm"><draw:text-box><text:p text:style-name="P103"><text:span text:style-name="T60">Nie zgadzam się 28</text:span></text:p></draw:text-box></draw:frame><draw:frame draw:style-name="gr30" draw:text-style-name="P101" svg:width="1.433cm" svg:height="1.551cm" svg:x="13.908cm" svg:y="-3.914cm"><draw:text-box><text:p text:style-name="P100"><text:span text:style-name="T60">Chętnie się zgodzimy 43</text:span></text:p></draw:text-box></draw:frame><draw:frame draw:style-name="gr31" draw:text-style-name="P101" svg:width="2.352cm" svg:height="1.227cm" svg:x="13.276cm" svg:y="-7.408cm"><draw:text-box><text:p text:style-name="P100"><text:span text:style-name="T60">Zdecydowanie zgadzam się 13</text:span></text:p></draw:text-box></draw:frame></draw:g>Poglądy różnią się w poszczególnych państwach członkowskich. Najwyższy poziom porozumienia odnotowano na Węgrzech (68%), we Włoszech (65%) i na Słowacji (64%). Najniższe poziomy odnotowano w Danii (37 %), Niderlandach (40 %) i Portugalii (43 %). </text:p>
        <text:p text:style-name="P21"/>
        <text:p text:style-name="P29">Zakres, w jakim respondenci uważają, że miejsca pracy związane z kształceniem i szkoleniem zawodowym zostaną zastąpione automatyzacją, różni się w zależności od czynników społeczno-demograficznych i nastawienia, jak poniżej. </text:p>
        <text:p text:style-name="P52">■ Istnieją pewne różnice w zależności od kategorii społeczno-zawodowej, przy czym 60% bezrobotnych respondentów i 59% emerytowanych respondentów uważa, że miejsca pracy związane z kwalifikacjami w zakresie kształcenia i szkolenia zawodowego są zagrożone automatyzacją, w porównaniu z 52% menedżerów. </text:p>
        <text:p text:style-name="P52">■ Pod względem wieku pod koniec edukacji pogląd ten podziela 60% respondentów, którzy ukończyli edukację w wieku 16-19 lat, w porównaniu z 57% osób nadal studiujących i 56% osób, które ukończyły naukę w wieku 15 lat lub młodszym. Liczba ta jest najniższa dla respondentów, którzy ukończyli edukację w wieku 20 lat lub później (54%). </text:p>
        <text:p text:style-name="P52">■ Według wieku respondenci w wieku 15-24 lat są najbardziej skłonni wierzyć, że miejsca pracy związane z kształceniem i szkoleniem zawodowym są zagrożone automatyzacją (60%), w porównaniu z 55% osób w wieku 25-39 lat, 56% osób w wieku 40-54 lat i 57% osób w wieku 55 lat i starszych. </text:p>
        <text:p text:style-name="P52">■ Pogląd ten jest bardziej powszechny wśród respondentów, którzy uważają, że młodzi ludzie otrzymują wystarczające informacje na temat możliwości kształcenia i szkolenia zawodowego (62% w porównaniu z 51% wśród osób, które się nie zgadzają). </text:p>
        <text:p text:style-name="P52">■ Osoby, które postrzegają kształcenie i szkolenie zawodowe w pozytywnym świetle, częściej uważają, że miejsca pracy związane z kształceniem i szkoleniem zawodowym są narażone na ryzyko automatyzacji (60 % w porównaniu z 52 % osób, które zgłaszają negatywne postrzeganie). </text:p>
        <text:p text:style-name="P52">■ Respondenci, którzy uważają, że kwalifikacje uzyskane w ramach kształcenia i szkolenia zawodowego prowadzą do pracy wysoko cenionej w społeczeństwie, częściej zgadzają się z tym stwierdzeniem (61%) niż ci, którzy nie podzielają tego poglądu (54%). </text:p>
        <text:p text:style-name="P52">■ Respondenci, którzy wymieniają potrzebę jak najszybszego zarobienia pieniędzy jako czynnik przy wyborze kształcenia i szkolenia zawodowego, są nieco mniej skłonni zgodzić się, że miejsca pracy związane z kształceniem i szkoleniem zawodowym są narażone na ryzyko automatyzacji (55% w porównaniu z 59%). </text:p>
        <text:p text:style-name="P52">■ Nie ma różnic ze względu na płeć.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PB8.1 Proszę mi powiedzieć, w jakim stopniu zgadzasz się lub nie zgadzasz z każdym z następujących stwierdzeń: Istnieje ryzyko, że miejsca pracy związane z kwalifikacjami w ramach kształcenia i szkolenia zawodowego zostaną zastąpione automatyzacją (% w UE).</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Ogółem „Zgadzam się”</text:p>
            </table:table-cell>
            <table:table-cell table:style-name="Tableau32.A1" office:value-type="string">
              <text:p text:style-name="P69">Ogółem „Nie zgadzam się” </text:p>
            </table:table-cell>
            <table:table-cell table:style-name="Tableau32.A1" office:value-type="string">
              <text:p text:style-name="P69">Nie wiem</text:p>
            </table:table-cell>
          </table:table-row>
          <table:table-row>
            <table:table-cell table:style-name="Tableau32.A1" office:value-type="string">
              <text:p text:style-name="P71">UE-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Płeć</text:p>
            </table:table-cell>
            <table:covered-table-cell/>
            <table:covered-table-cell/>
            <table:covered-table-cell/>
          </table:table-row>
          <table:table-row>
            <table:table-cell table:style-name="Tableau32.A1" office:value-type="string">
              <text:p text:style-name="P71">Człowiek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Kobieta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Wiek</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Edukacja (koniec)</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Wciąż studiuje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Kategoria społeczno-zawodowa</text:p>
            </table:table-cell>
            <table:covered-table-cell/>
            <table:covered-table-cell/>
            <table:covered-table-cell/>
          </table:table-row>
          <table:table-row>
            <table:table-cell table:style-name="Tableau32.A1" office:value-type="string">
              <text:p text:style-name="P71">Osoby samozatrudnione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Kierownicy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Pozostałe białe kołnierze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Pracownicy fizyczni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Osoby zajmujące się domem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Bezrobotni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Emerytowany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Studenci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Subiektywna urbanizacja</text:p>
            </table:table-cell>
            <table:covered-table-cell/>
            <table:covered-table-cell/>
            <table:covered-table-cell/>
          </table:table-row>
          <table:table-row>
            <table:table-cell table:style-name="Tableau32.A1" office:value-type="string">
              <text:p text:style-name="P71">Obszar wiejski lub wieś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Małe lub średnie miasto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Duże miasto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Postrzeganie IVET w (NASZYM KRAJU)</text:p>
            </table:table-cell>
            <table:covered-table-cell/>
            <table:covered-table-cell/>
            <table:covered-table-cell/>
          </table:table-row>
          <table:table-row>
            <table:table-cell table:style-name="Tableau32.A1" office:value-type="string">
              <text:p text:style-name="P71">Pozytywny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gatywny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Uczestniczyłeś w początkowym kształceniu zawodowym (liceum średnie)</text:p>
            </table:table-cell>
            <table:covered-table-cell/>
            <table:covered-table-cell/>
            <table:covered-table-cell/>
          </table:table-row>
          <table:table-row>
            <table:table-cell table:style-name="Tableau32.A1" office:value-type="string">
              <text:p text:style-name="P71">Tak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ie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text:soft-page-break/></text:p>
        <text:p text:style-name="P29"/>
      </text:section>
      <text:h text:style-name="P17" text:outline-level="1"><text:bookmark-start text:name="__RefHeading___Toc215598_2930363814"/>Wnioski <text:bookmark-end text:name="__RefHeading___Toc215598_2930363814"/></text:h>
      <text:p text:style-name="P21"/>
      <text:section text:style-name="Sect2" text:name="Section7">
        <text:p text:style-name="P29">To specjalne badanie Eurobarometr pokazuje, że Europejczycy ogólnie uznają wysoką jakość i korzystne wyniki wstępnego kształcenia i szkolenia zawodowego (VET), nawet jeśli nadal utrzymują się przestarzałe poglądy i stereotypy. Kształcenie i szkolenie zawodowe jest postrzegane w pozytywnym świetle, z wysokiej jakości uczeniem się, kompetentnymi nauczycielami, nowoczesną infrastrukturą i silnymi powiązaniami z miejscami pracy o dużym popycie. Jest to ścieżka edukacyjna najczęściej polecana młodym ludziom przez Europejczyków. Jednocześnie szkolnictwo ogólne nadal cieszy się wyższym prestiżem społecznym, a uczestnictwo w kształceniu i szkoleniu zawodowym pozostaje nierównomierne zarówno w państwach członkowskich, jak i między pokoleniami. </text:p>
        <text:p text:style-name="P36">Niewykorzystany potencjał kształcenia i szkolenia zawodowego: silne wyniki, przestarzałe postrzeganie </text:p>
        <text:p text:style-name="P21">Europejczycy wyraźnie cenią praktyczne atuty kształcenia i szkolenia zawodowego. Dwóch na trzech obywateli twierdzi, że kształcenie i szkolenie zawodowe ma pozytywny wizerunek w ich kraju, przy czym większość z nich znajduje się w prawie wszystkich państwach członkowskich. Infrastruktura i personel są również dobrze postrzegane – 78 % twierdzi, że kształcenie i szkolenie zawodowe zapewnia dostęp do nowoczesnych obiektów, a 79 %, że nauczyciele i szkoleniowcy są kompetentni. Ogółem 73 % jest przekonanych, że kształcenie i szkolenie zawodowe oferuje wysokiej jakości uczenie się. </text:p>
        <text:p text:style-name="P36">Kształcenie i szkolenie zawodowe uznaje się za ścieżkę edukacji wysokiej jakości </text:p>
        <text:p text:style-name="P21">Respondenci konsekwentnie popierają jakość kształcenia i szkolenia zawodowego w całej Europie. Postrzeganie kompetencji nauczycieli, jakości uczenia się i nowoczesnej infrastruktury przyczynia się do szerokiego poczucia, że kształcenie i szkolenie zawodowe oferuje solidne podstawy edukacyjne. Wczesne wejście na rynek pracy jest silnym motywatorem dla wielu osób uczących się: ponad połowa Europejczyków (53 %) wskazuje na potrzebę lub chęć szybkiego zarabiania pieniędzy, co jest najczęściej wymienianym czynnikiem w 24 państwach członkowskich, a ponad połowa osób samozatrudnionych posiada kwalifikacje w zakresie kształcenia i szkolenia zawodowego. </text:p>
        <text:p text:style-name="P36">Kształcenie i szkolenie zawodowe zapewnia umiejętności potrzebne do dobrze płatnych miejsc pracy, na które jest duże zapotrzebowanie </text:p>
        <text:p text:style-name="P21">Europejczycy powszechnie uważają, że kształcenie i szkolenie zawodowe zapewnia studentom umiejętności techniczne związane z pracą (85 %), które prowadzą do wysokiego popytu na pracę (82 %). Dwie trzecie twierdzi, że te miejsca pracy są dobrze płatne. Jeden na pięciu respondentów (21 %) również wymienia aspiracje w zakresie przedsiębiorczości jako powód wyboru kształcenia i szkolenia zawodowego, podkreślając jego rolę we wspieraniu samozatrudnienia i przedsiębiorczości. </text:p>
        <text:p text:style-name="P36">Europejczycy zalecają młodym ludziom kształcenie i szkolenie zawodowe </text:p>
        <text:p text:style-name="P35">Mocne strony kształcenia i szkolenia zawodowego przekładają się na konkretne zalecenia. Połowa Europejczyków (50 %) zaleca kształcenie zawodowe na poziomie średnim młodym ludziom wybierającym ścieżki kształcenia na poziomie średnim II stopnia, co sprawia, że jest to najczęściej zalecana opcja w całej UE. Na poziomie szkolnictwa wyższego 52 % rekomendowałoby wyższe kształcenie i szkolenie zawodowe, w porównaniu z 35 %, które rekomendowałoby wyższe wykształcenie akademickie. Istnieje jednak przepaść pokoleniowa, ponieważ osoby w wieku 25–54 lat znacznie częściej zalecają ogólne wykształcenie średnie (53 %) niż respondenci w wieku 55 lat i starsi (33 %), co wskazuje na uderzające odwrócenie opinii między pokoleniami. </text:p>
        <text:p text:style-name="P37">Utrzymująca się luka wizerunkowa </text:p>
        <text:p text:style-name="P35">Pomimo tych mocnych stron kształcenie i szkolenie zawodowe boryka się ze znaczną luką w postrzeganiu. Trzy czwarte Europejczyków twierdzi, że ogólne wykształcenie średnie II stopnia ma bardziej pozytywny wizerunek w ich kraju, a ponad ośmiu na dziesięciu twierdzi, że uczniowie osiągający wysokie wyniki są systematycznie zachęcani do kształcenia ogólnego. Większość respondentów uważa jednak, że kształcenie ogólne jest łatwiejsze do zakwalifikowania niż kształcenie i szkolenie zawodowe (52% w porównaniu z 36%), co sugeruje paradoks w postrzeganiu przez opinię publiczną. Uczestnictwo w kształceniu i szkoleniu zawodowym jest bardzo zróżnicowane w całej Unii Europejskiej, od 21 % w Grecji do 68 % w Słowenii, co wskazuje na głębokie różnice strukturalne i kulturowe w sposobie organizacji przez państwa członkowskie kształcenia na poziomie średnim II stopnia. Kraje o ugruntowanych dualnych systemach szkolenia mają rozbieżne wyniki, które podważają proste założenia dotyczące struktury instytucjonalnej. W Niemczech (82 % pozytywnych opinii, 63 % uczestnictwa) jakość kształcenia i szkolenia zawodowego cieszy się wysokim prestiżem, a społeczeństwo ma duże zaufanie do kształcenia i szkolenia zawodowego. Model dwusystemowy nie gwarantuje jednak jednolicie pozytywnego postrzegania: Niderlandy odnotowują najmniej pozytywny ogólny obraz kształcenia i szkolenia zawodowego w UE (44 %), pomimo długiej tradycji łączenia uczenia się w miejscu pracy z nauczaniem w klasie. Dania prezentuje kolejny wzorzec, z silnym postrzeganiem jakości, ale z wyraźnie wysokim <text:soft-page-break/>odsetkiem respondentów (42%), którzy twierdzą, że zalecenia zależą od indywidualnych okoliczności, co sugeruje bardziej spersonalizowane, mniej kategoryczne podejście do wyboru ścieżki edukacyjnej. Te różnice w obrębie krajów o podwójnym systemie pokazują, że same struktury instytucjonalne nie determinują postrzegania przez społeczeństwo oraz że poglądy kształtowane są przez szerszą kombinację czynników, które mogą obejmować postawy kulturowe, warunki na rynku pracy, praktyki komunikacyjne i rolę partnerów społecznych. </text:p>
        <text:p text:style-name="P37">Błędne wyobrażenia i stereotypy związane z płcią mogą ograniczać atrakcyjność kształcenia i szkolenia zawodowego </text:p>
        <text:p text:style-name="P35">Połowa Europejczyków uważa, że programy kształcenia i szkolenia zawodowego nie poświęcają wystarczającej uwagi podstawowym umiejętnościom, takim jak umiejętność czytania i pisania lub umiejętności cyfrowe, a podobny odsetek uważa, że umiejętności przekrojowe, takie jak komunikacja i krytyczne myślenie, są niewystarczająco uwzględniane. Różnice między respondentami posiadającymi doświadczenie w zakresie kształcenia i szkolenia zawodowego i nieposiadającymi takiego doświadczenia są niewielkie: 53 % w porównaniu z 48 % w przypadku umiejętności podstawowych i 53 % w porównaniu z 50 % w przypadku umiejętności przekrojowych. Wzorzec ten sugeruje dostrzegalną lukę w programie kształcenia i szkolenia zawodowego. </text:p>
        <text:p text:style-name="P35">Ponieważ w badaniu nie porównano kształcenia i szkolenia zawodowego z kształceniem ogólnym, poglądy te mogą odzwierciedlać szersze obawy dotyczące tych umiejętności oraz wyższe oczekiwania często stawiane w odniesieniu do kształcenia i szkolenia zawodowego. Poglądy te są zgodne z silnym poparciem dla zapewniania przez VET specjalistycznych umiejętności technicznych (85 %) i wysokiej jakości uczenia się (73 %). Wyzwaniem pozostaje również uprzedzenie ze względu na płeć: 55 % uważa, że dziedziny kształcenia i szkolenia zawodowego związane z naukami ścisłymi, technologią, inżynierią i matematyką są bardziej odpowiednie dla mężczyzn, przy czym w poszczególnych państwach członkowskich występują znaczne różnice. Wielu respondentów uważa, że kobiety zainteresowane przedmiotami technicznymi są często kierowane do kształcenia ogólnego, a kobiety w dziedzinach kształcenia i szkolenia zawodowego związanych z naukami ścisłymi, technologią, inżynierią i matematyką otrzymują ograniczoną zachętę. Tymczasem uważa się, że mężczyźni, którzy nie osiągają wysokich wyników, są poddawani presji, aby wybrać kształcenie i szkolenie zawodowe. </text:p>
        <text:p text:style-name="P35">Niskie znaczenie prestiżu i statusu społecznego kształcenia i szkolenia zawodowego (wymienione jedynie przez 16 % jako czynnik wyboru edukacyjnego) wskazuje na znaczne możliwości podnoszenia świadomości społecznej na temat wartości i wkładu społecznego kształcenia zawodowego. </text:p>
        <text:p text:style-name="P37">Przedsiębiorczość i samozatrudnienie w kształceniu i szkoleniu zawodowym </text:p>
        <text:p text:style-name="P35">Motywacje przedsiębiorcze są ważnym czynnikiem przy wyborze edukacji. Jeden na pięciu respondentów (21 %) wskazuje chęć samozatrudnienia lub rozpoczęcia działalności gospodarczej jako główny powód wyboru kształcenia i szkolenia zawodowego, a ponad połowa osób samozatrudnionych w UE posiada kwalifikacje w zakresie kształcenia i szkolenia zawodowego. Ustalenia te uwypuklają rolę kształcenia i szkolenia zawodowego w umożliwianiu różnych ścieżek kariery i wspieraniu europejskiego krajobrazu przedsiębiorczości. </text:p>
        <text:p text:style-name="P37">Przyszła strategia w zakresie kształcenia i szkolenia zawodowego stanowi dobrą okazję </text:p>
        <text:p text:style-name="P35">W całym badaniu wyłania się wzorzec pokoleniowy. Młodsi respondenci są zazwyczaj bardziej świadomi barier i uprzedzeń w kształceniu zawodowym niż starsze pokolenia. Jednocześnie świadomość ta zbiega się z niższymi wskaźnikami uczestnictwa w kształceniu i szkoleniu zawodowym oraz silniejszymi preferencjami w zakresie ścieżek akademickich. Osoby w wieku od 15 do 24 lat zgłaszają wskaźnik uczestnictwa w kształceniu i szkoleniu zawodowym na poziomie 46 % w porównaniu z 52–53 % wśród osób w wieku od 25 do 54 lat. Ta najmłodsza grupa jest bardziej skłonna niż starsi respondenci do rekomendowania ogólnego wykształcenia średniego. Sugeruje to, że wyższy poziom wykształcenia jest skorelowany zarówno z większą świadomością niedociągnięć w kształceniu i szkoleniu zawodowym, jak i z większą preferencją dla ścieżek akademickich, co ma istotne konsekwencje dla przyszłego atrakcyjności kształcenia zawodowego wśród wysoko wykwalifikowanych populacji. </text:p>
        <text:p text:style-name="P35">Oprócz tego 56 % Europejczyków twierdzi, że istnieje ryzyko zastąpienia miejsc pracy związanych z kwalifikacjami w ramach kształcenia i szkolenia zawodowego automatyzacją. Obawa ta współistnieje z powszechnym uznaniem, że kwalifikacje uzyskane w ramach kształcenia i szkolenia zawodowego prowadzą obecnie do wysokiego popytu na miejsca pracy (jak uważa 82 %). Potwierdzają to szersze dowody z ankiety: w specjalnym badaniu Eurobarometru na temat sztucznej inteligencji i przyszłości pracy (2024 r.) stwierdzono, że 66 % Europejczyków wyraziło zaniepokojenie utratą miejsc pracy w całej gospodarce, co sugeruje, że niepokój związany z automatyzacją wykracza daleko poza ścieżki zawodowe. </text:p>
        <text:p text:style-name="P35">Wyniki wydają się sugerować, że wyzwaniem dla kształcenia i szkolenia zawodowego nie są jego wyniki ani <text:soft-page-break/>znaczenie, ale sposób, w jaki jest ono postrzegane. Przyszła strategia kształcenia i szkolenia zawodowego stanowi zatem odpowiednią okazję do wzmocnienia swojego wizerunku jako opcji pierwszego wyboru dla wielu Europejczyków, do skuteczniejszego nagłaśniania wysokiej jakości edukacji i umiejętności, które oferuje, oraz do zwalczania stereotypów i uprzedzeń, które nadal wpływają na wybory ścieżki i zawężają grupę docelową. </text:p>
        <text:p text:style-name="P35"/>
        <text:section text:style-name="Sect1" text:name="Section9">
          <text:h text:style-name="P18" text:outline-level="1"><text:bookmark-start text:name="__RefHeading___Toc302837_2832584591"/>Uwagi<text:bookmark-end text:name="__RefHeading___Toc302837_2832584591"/></text:h>
          <text:p text:style-name="P35"/>
        </text:section>
        <text:p text:style-name="P39">(Pierre Dieumegard)</text:p>
        <text:p text:style-name="P40"><text:span text:style-name="T54">(IV 1) Kolory są odwrócone między ogólnym wykresem kołowym a wykresem słupkowym według kraju. </text:span>Szkoda, że w całym sprawozdaniu nie zachowano spójnych konwencji graficznych. </text:p>
        <text:p text:style-name="P39"/>
        <text:p text:style-name="P40"><text:span text:style-name="T54">Jak to często bywa, różnice między krajami są większe niż różnice między grupami społecznymi (płeć, wiek, poziom wykształcenia itp.). W niniejszym sprawozdaniu często pojawiają się zdania takie jak „Różnice ze względu na płeć są nieistotne” lub „Nie ma różnic w postrzeganiu ze względu na płeć”. </text:span>Warto podkreślić to podobieństwo w odpowiedziach między płciami. </text:p>
        <text:p text:style-name="P39"/>
        <text:h text:style-name="P7" text:outline-level="1"/>
        <text:h text:style-name="P7" text:outline-level="1"><text:bookmark-start text:name="__RefHeading___Toc302839_2832584591"/>Specyfikacje <text:bookmark-start text:name="__RefHeading___Toc215600_2930363814"/>techniczne<text:bookmark-end text:name="__RefHeading___Toc302839_2832584591"/><text:bookmark-end text:name="__RefHeading___Toc215600_2930363814"/></text:h>
        <text:p text:style-name="P35">W dniach 6–30 listopada 2025 r. Verian Belgium przeprowadził falę 104,2 badania Eurobarometru na wniosek Komisji Europejskiej, Dyrekcji Generalnej ds. Komunikacji, Dział ds. Opinii Publicznej i Kampanii; Zaangażowania Obywateli. </text:p>
        <text:p text:style-name="P35"/>
        <text:p text:style-name="P35">Fala 104,2 obejmuje ludność poszczególnych narodowości państw członkowskich Unii Europejskiej, zamieszkałą w każdym z 27 państw członkowskich i w wieku co najmniej 15 lat. </text:p>
        <text:p text:style-name="P35">Podstawowy wzór próby stosowany we wszystkich krajach jest wieloetapowy, losowy (prawdopodobnie). W każdym kraju próba jest najpierw warstwowana według regionów NUTS, a w każdym regionie miarą urbanistyki (DEGURBA). Liczba punktów próby wybranych w każdej warstwie odzwierciedla populację warstwy 15+. W drugim etapie losowano punkty pomiarowe z prawdopodobieństwem proporcjonalnym do ich populacji 0+ z każdej warstwy. Próby reprezentują zatem całe terytorium państw objętych badaniem według poziomu NUTS II (lub równoważnego) Eurostatu oraz zgodnie z rozkładem liczby ludności zamieszkującej poszczególne narodowości pod względem obszarów metropolitalnych, miejskich i wiejskich.<text:note text:id="ftn61" text:note-class="footnote"><text:note-citation>61</text:note-citation><text:note-body><text:p text:style-name="Footnote"><text:span text:style-name="T55">Klasyfikacja obszarów miejskich na podstawie DEGURBA (</text:span><text:a xlink:type="simple" xlink:href="https://ec.europa.eu/eurostat/web/degree-of-urbanisation/background" text:style-name="Internet_20_link" text:visited-style-name="Visited_20_Internet_20_Link"><text:span text:style-name="T55">https://ec.europa.eu/eurostat/web/degree-of-urbanisation/background</text:span></text:a><text:span text:style-name="T55">) </text:span></text:p></text:note-body></text:note> </text:p>
        <text:p text:style-name="P35">W każdym z wybranych punktów pomiarowych losowo wybrano współrzędną początkową, a do określenia adresu najbliższego współrzędnej wykorzystano narzędzie do odwrotnego geokodowania. Ten adres był adresem startowym dla losowego spaceru. Kolejne adresy (każdy N-ty adres) zostały wybrane według standardowych procedur "trasy losowej", z adresu początkowego. W każdym gospodarstwie domowym respondent był losowo wybierany. Podejście do doboru losowego było uzależnione od wielkości gospodarstwa domowego. Na przykład w przypadku gospodarstw domowych z dwoma członkami w wieku powyżej 15 lat skryptu użyto do wyboru informatora (osoby odpowiadającej na kwestionariusz osoby przeprowadzającej kontrolę przesiewową) lub innego kwalifikującego się członka w gospodarstwie domowym. W przypadku gospodarstw domowych z trzema 15+ członkami skryptu użyto do wyboru informatora (1/3 czasu) lub dwóch innych kwalifikujących się członków w gospodarstwie domowym (2/3 czasu). Tam, gdzie wybrano dwóch pozostałych członków, ankieterowi powiedziano, aby poprosił o najmłodszego lub najstarszego. Skrypt losowo przypisywałby wybór najmłodszemu lub najstarszemu z równym prawdopodobieństwem. Proces ten jest kontynuowany w przypadku czterech członków gospodarstwa domowego powyżej 15 roku życia – losowo prosząc o najmłodszego, drugiego najmłodszego i najstarszego. W przypadku gospodarstw domowych z pięcioma członkami 15+ wracamy do zasady ostatnich urodzin. </text:p>
        <text:p text:style-name="P35">Jeżeli z nikim w gospodarstwie domowym nie nawiązano kontaktu lub wybrany respondent nie był dostępny (zajęty), ankieter ponownie odwiedził to samo gospodarstwo domowe maksymalnie trzy razy (łącznie cztery próby kontaktu). Ankieterzy nigdy nie wskazują, że ankieta jest wcześniej przeprowadzana w imieniu Komisji Europejskiej; mogą przekazać te informacje po zakończeniu badania, na żądanie. </text:p>
        <text:p text:style-name="P35">Faza rekrutacji była nieco inna w Holandii, Finlandii i Szwecji. W dwóch ostatnich państwach wybrano próbę adresów w każdym punkcie pomiarowym z rejestru adresów lub populacji (w Finlandii wyboru nie dokonuje się we wszystkich punktach pomiarowych, ale w niektórych, w których oczekuje się poprawy wskaźników odpowiedzi). Wybór adresów odbywał się w sposób losowy. Następnie skontaktowano się telefonicznie z gospodarstwami domowymi i zatrudniono je do udziału w badaniu. W Niderlandach stosuje się dwuramkową próbkę RDD (numery telefonów komórkowych i stacjonarnych), ponieważ nie istnieje kompleksowy rejestr ludności z dostępnymi numerami telefonów. Wybór liczb na obu klatkach odbywa się losowo, a każda liczba otrzymuje równe prawdopodobieństwo wyboru. W przeciwieństwie do Szwecji i Finlandii próba nie jest pogrupowana. </text:p>
        <text:p text:style-name="P30"/>
      </text:section>
      <text:p text:style-name="P41">(instytuty)</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Wskaźniki odpowiedzi <text:bookmark-end text:name="__RefHeading___Toc215602_2930363814"/></text:h>
        <text:p text:style-name="P41">Dla każdego kraju przeprowadza się porównanie między próbką odpowiadającą a wszechświatem (tj. całkowitą populacją w danym kraju). Wagi są używane do dopasowania odpowiadającej próbki do wszechświata według płci, wieku, regionu i stopnia urbanizacji. W przypadku szacunków europejskich (tj. średniej UE) dokonuje się dostosowania wag poszczególnych krajów, ważąc je w górę lub w dół, aby odzwierciedlić ich populację 15+ jako odsetek populacji UE 15+. </text:p>
        <text:p text:style-name="P41"/>
        <text:p text:style-name="P41">Wskaźniki odpowiedzi oblicza się, dzieląc całkowitą liczbę pełnych wywiadów z liczbą wszystkich odwiedzonych adresów, z wyjątkiem tych, które nie są kwalifikowalne, ale z uwzględnieniem tych, w przypadku których kwalifikowalność jest nieznana. W przypadku fali 104,2 badania Eurobarometru wskaźniki odpowiedzi dla państw UE-27, obliczone przez Verian Belgium, wynoszą: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Kraje</text:p>
            </table:table-cell>
            <table:table-cell table:style-name="Tableau33.A1" office:value-type="string">
              <text:p text:style-name="P71">STAWKI ODPOWIEDNICH KAPITAŁÓW</text:p>
            </table:table-cell>
          </table:table-row>
          <table:table-row table:style-name="Tableau33.1">
            <table:table-cell table:style-name="Tableau33.A1" office:value-type="string">
              <text:p text:style-name="P71">BE</text:p>
            </table:table-cell>
            <table:table-cell table:style-name="Tableau33.A1" office:value-type="string">
              <text:p text:style-name="P71">Belgia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łgaria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Czechy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ania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Niemcy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onia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Irlandia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ecja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Hiszpania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cja </text:p>
            </table:table-cell>
            <table:table-cell table:style-name="Tableau33.A1" office:value-type="string">
              <text:p text:style-name="P71">37.7%</text:p>
            </table:table-cell>
          </table:table-row>
          <table:table-row table:style-name="Tableau33.1">
            <table:table-cell table:style-name="Tableau33.A1" office:value-type="string">
              <text:p text:style-name="P71">HR</text:p>
            </table:table-cell>
            <table:table-cell table:style-name="Tableau33.A1" office:value-type="string">
              <text:p text:style-name="P71">Chorwacja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Włochy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epubliki Cypryjskiej</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Łotwa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wa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ksemburg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Węgry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Niderlandy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Austria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lska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ia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umunia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łowenia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łowacja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inlandia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Szwecja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Wywiady osobiste wspomagane komputerowo</text:p>
            </table:table-cell>
            <table:covered-table-cell/>
            <table:covered-table-cell/>
          </table:table-row>
        </table:table>
        <text:p text:style-name="P41"/>
        <text:h text:style-name="P19" text:outline-level="2"><text:bookmark-start text:name="__RefHeading___Toc302841_2832584591"/>Tryb <text:bookmark-start text:name="__RefHeading___Toc215604_2930363814"/>rozmów kwalifikacyjnych w podziale na kraje <text:bookmark-end text:name="__RefHeading___Toc302841_2832584591"/><text:bookmark-end text:name="__RefHeading___Toc215604_2930363814"/></text:h>
        <text:p text:style-name="P41">Wywiady przeprowadzono w formie wywiadów bezpośrednich, zarówno fizycznych w domach ludzi, jak i poprzez zdalną interakcję wideo w odpowiednim języku narodowym. Wywiady ze zdalną interakcją wideo („online face-to-face” lub CAVI, Computer Assisted Video Interviewing, przeprowadzono wyłącznie w Republice Cypryjskiej, Danii, na Malcie, w Niderlandach, Finlandii i Szwecji).</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Margines błędu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Marginesy statystyczne wynikające z procesu doboru próby</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przy 95-procentowym poziomie ufnośc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różne rozmiary próbek są w rzędach </text:p></table:table-cell><table:covered-table-cell/><table:covered-table-cell/><table:covered-table-cell/><table:covered-table-cell/><table:covered-table-cell/><table:table-cell table:style-name="Tableau34.A1" table:number-columns-spanned="6" office:value-type="string"><text:p text:style-name="P73">Różne zaobserwowane wyniki znajdują się w kolumnach</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 = 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 = 50</text:p></table:table-cell></table:table-row><table:table-row table:style-name="Tableau34.1"><table:table-cell table:style-name="Tableau34.A1" office:value-type="string"><text:p text:style-name="P73">N = 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 = 500</text:p></table:table-cell></table:table-row><table:table-row table:style-name="Tableau34.1"><table:table-cell table:style-name="Tableau34.A1" office:value-type="string"><text:p text:style-name="P75">N = 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 = 1000</text:p></table:table-cell></table:table-row><table:table-row table:style-name="Tableau34.1"><table:table-cell table:style-name="Tableau34.A1" office:value-type="string"><text:p text:style-name="P73">N = 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 = 1500</text:p></table:table-cell></table:table-row><table:table-row table:style-name="Tableau34.1"><table:table-cell table:style-name="Tableau34.A1" office:value-type="string"><text:p text:style-name="P73">N = 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 = 2000</text:p></table:table-cell></table:table-row><table:table-row table:style-name="Tableau34.1"><table:table-cell table:style-name="Tableau34.A1" office:value-type="string"><text:p text:style-name="P73">N = 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 = 3000</text:p></table:table-cell></table:table-row><table:table-row table:style-name="Tableau34.1"><table:table-cell table:style-name="Tableau34.A1" office:value-type="string"><text:p text:style-name="P73">N=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4000</text:p></table:table-cell></table:table-row><table:table-row table:style-name="Tableau34.1"><table:table-cell table:style-name="Tableau34.A1" office:value-type="string"><text:p text:style-name="P73">N = 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 = 5000</text:p></table:table-cell></table:table-row><table:table-row table:style-name="Tableau34.1"><table:table-cell table:style-name="Tableau34.A1" office:value-type="string"><text:p text:style-name="P73">N = 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 = 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N = 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7500</text:p></table:table-cell></table:table-row><table:table-row table:style-name="Tableau34.1"><table:table-cell table:style-name="Tableau34.A1" office:value-type="string"><text:p text:style-name="P73">N = 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8000</text:p></table:table-cell></table:table-row><table:table-row table:style-name="Tableau34.1"><table:table-cell table:style-name="Tableau34.A1" office:value-type="string"><text:p text:style-name="P73">N = 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9000</text:p></table:table-cell></table:table-row><table:table-row table:style-name="Tableau34.1"><table:table-cell table:style-name="Tableau34.A1" office:value-type="string"><text:p text:style-name="P73">N = 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10000</text:p></table:table-cell></table:table-row><table:table-row table:style-name="Tableau34.1"><table:table-cell table:style-name="Tableau34.A1" office:value-type="string"><text:p text:style-name="P73">N = 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1000</text:p></table:table-cell></table:table-row><table:table-row table:style-name="Tableau34.1"><table:table-cell table:style-name="Tableau34.A1" office:value-type="string"><text:p text:style-name="P73">N = 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2000</text:p></table:table-cell></table:table-row><table:table-row table:style-name="Tableau34.1"><table:table-cell table:style-name="Tableau34.A1" office:value-type="string"><text:p text:style-name="P73">N = 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3000</text:p></table:table-cell></table:table-row><table:table-row table:style-name="Tableau34.1"><table:table-cell table:style-name="Tableau34.A1" office:value-type="string"><text:p text:style-name="P73">N = 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4000</text:p></table:table-cell></table:table-row><table:table-row table:style-name="Tableau34.1"><table:table-cell table:style-name="Tableau34.A1" office:value-type="string"><text:p text:style-name="P73">N = 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Czytelnikom przypomina się, że wyniki badań są szacunkami, których dokładność, przy założeniu, że wszystko jest równe, zależy od wielkości próby i od obserwowanego odsetka. Przy próbkach około 1000 wywiadów rzeczywiste wartości procentowe różnią się w następujących granicach ufności: </text:p>
        <text:h text:style-name="P7" text:outline-level="1"><text:bookmark-start text:name="__RefHeading___Toc215608_2930363814"/>Kwestionariusz <text:bookmark-end text:name="__RefHeading___Toc215608_2930363814"/></text:h>
        <text:p text:style-name="P41"><text:span text:style-name="T2">QB1) Czy kiedykolwiek, w przeszłości lub obecnie, brali Państwo udział w początkowym kształceniu i szkoleniu zawodowym na poziomie średnim II stopnia?</text:span> (Przeczytaj tylko jedną odpowiedź) </text:p>
        <text:p text:style-name="P41">1 Całkowicie się zgadzam </text:p>
        <text:p text:style-name="P41">2 Wyrazić zgodę </text:p>
        <text:p text:style-name="P41">3 Nie zgadzam się </text:p>
        <text:p text:style-name="P41">4 Całkowicie się nie zgadzam </text:p>
        <text:p text:style-name="P41">999 Nie wiem </text:p>
        <text:p text:style-name="P41"><text:span text:style-name="T2">QB2) Którą z poniższych ścieżek edukacyjnych poleciliby Państwo młodemu człowiekowi, który obecnie decyduje się na wykształcenie średnie II stopnia? </text:span>(CZYTAJ – TYLKO JEDNA ODPOWIEDŹ) </text:p>
        <text:p text:style-name="P41">1 Ogólnokształcące szkoły średnie </text:p>
        <text:p text:style-name="P41">2 Wykształcenie średnie zawodowe </text:p>
        <text:p text:style-name="P41">3 To zależy (SPONTANEOUS) </text:p>
        <text:p text:style-name="P41">999 Nie wiem </text:p>
        <text:p text:style-name="P41"><text:span text:style-name="T2">QB3) Którą z poniższych ścieżek edukacyjnych poleciliby Państwo młodemu człowiekowi, który kończy szkołę średnią II stopnia?</text:span> (CZYTAJ – TYLKO JEDNA ODPOWIEDŹ) </text:p>
        <text:p text:style-name="P41">1 Szkolnictwo wyższe </text:p>
        <text:p text:style-name="P41">2 Wyższe kształcenie i szkolenie zawodowe </text:p>
        <text:p text:style-name="P41">3 To zależy (SPONTANEOUS) </text:p>
        <text:p text:style-name="P41">999 Nie wiem </text:p>
        <text:p text:style-name="P41"><text:span text:style-name="T2">QB4) Jakie są Państwa zdaniem główne czynniki wpływające na wybór przez młodych ludzi kształcenia i szkolenia zawodowego zamiast kształcenia ogólnego w dzisiejszych czasach? </text:span>(SZYBKI PRZEKSZTAŁCENIE OUT-MAX. 3 ODPOWIEDZI MOŻLIWE-RANDOMIZA) </text:p>
        <text:p text:style-name="P41">1 Wskazówki od nauczycieli lub doradców szkolnych </text:p>
        <text:p text:style-name="P41">2 Porady rodziców lub innych członków rodziny </text:p>
        <text:p text:style-name="P41">3 Potrzeba lub chęć posiadania pracy i zarabiania pieniędzy tak szybko, jak to możliwe </text:p>
        <text:p text:style-name="P41">4 Chcesz zostać przedsiębiorcą lub samozatrudnionym </text:p>
        <text:p text:style-name="P41">5 Słabe wyniki w szkole lub oceny </text:p>
        <text:p text:style-name="P41">6 Robienie tego, co robi większość ludzi wokół nich (np. przyjaciele, koledzy z klasy lub inni w ich okolicy) </text:p>
        <text:p text:style-name="P41">7 Wpływ mediów społecznościowych lub treści online </text:p>
        <text:p text:style-name="P41">8 Postrzegany prestiż lub status społeczny ścieżki kształcenia i szkolenia zawodowego </text:p>
        <text:p text:style-name="P41">9 innych (SPONTANEOUS) </text:p>
        <text:p text:style-name="P41">10 Nie wiem </text:p>
        <text:p text:style-name="P41"><text:span text:style-name="T2">PB5) Czy możesz mi powiedzieć, w jakim stopniu zgadzasz się lub nie zgadzasz z następującym stwierdzeniem: W (NASZM PAŃSTWIE) osoby zamierzające wybrać wykształcenie średnie II stopnia otrzymują wystarczające informacje na temat możliwości kształcenia i szkolenia zawodowego.</text:span> (WYŁĄCZNIE WYŁĄCZONA ODPOWIEDZI NA PRZEKSZTAŁCENIE EKRANU) </text:p>
        <text:p text:style-name="P41">1 Całkowicie się zgadzam </text:p>
        <text:p text:style-name="P41">2 Wyrazić zgodę </text:p>
        <text:p text:style-name="P41">3 Nie zgadzam się </text:p>
        <text:p text:style-name="P41">4 Całkowicie się nie zgadzam </text:p>
        <text:p text:style-name="P41">999 Nie wiem </text:p>
        <text:p text:style-name="P41"><text:span text:style-name="T2">PB6) Jak Państwa zdaniem postrzegane jest INITIAL kształcenie i szkolenie zawodowe w (NASZYM KRAJU)? </text:span>(WYŁĄCZNIE WYŁĄCZONA ODPOWIEDZI NA PRZEKSZTAŁCENIE EKRANU) </text:p>
        <text:p text:style-name="P41">1 Bardzo pozytywne </text:p>
        <text:p text:style-name="P41">2 Dość pozytywne </text:p>
        <text:p text:style-name="P41">3 Dość negatywny </text:p>
        <text:p text:style-name="P41">4 Bardzo negatywny </text:p>
        <text:p text:style-name="P41">999 Nie wiem </text:p>
        <text:p text:style-name="P41"><text:span text:style-name="T2">QB7) Proszę mi powiedzieć, w jakim stopniu zgadzają się Państwo lub nie zgadzają się z każdym z następujących stwierdzeń: </text:span>(POKÓJ ODPOWIEDŹ NA POZYCJĘ – PUNKTY RANDOMICZNE) </text:p>
        <text:p text:style-name="P41">Zdecydowanie się zgadzam </text:p>
        <text:p text:style-name="P41"/>
        <text:p text:style-name="P41">skłonność do zgody </text:p>
        <text:p text:style-name="P41"/>
        <text:p text:style-name="P41">skłonność do nie zgadzania się </text:p>
        <text:p text:style-name="P41"/>
        <text:p text:style-name="P41">Zdecydowanie się nie zgadzam </text:p>
        <text:p text:style-name="P41"/>
        <text:p text:style-name="P41">Nie wiem </text:p>
        <text:p text:style-name="P41"/>
        <text:p text:style-name="P41">IVET oferuje wysokiej jakości naukę </text:p>
        <text:p text:style-name="P41">1 2 3 4 999 </text:p>
        <text:p text:style-name="P41">IVET zapewnia dostęp do nowoczesnej infrastruktury fizycznej i cyfrowej (komputery, maszyny itp.) </text:p>
        <text:p text:style-name="P41">1 2 3 4 999 </text:p>
        <text:p text:style-name="P41">Nauczyciele i trenerzy w kształceniu i szkoleniu zawodowym są kompetentni </text:p>
        <text:p text:style-name="P41">1 2 3 4 999 </text:p>
        <text:p text:style-name="P41">Osoby, które ukończyły programy IVET, mogą zapisać się na studia uniwersyteckie </text:p>
        <text:p text:style-name="P41">1 2 3 4 999 </text:p>
        <text:p text:style-name="P41"><text:soft-page-break/></text:p>
        <text:p text:style-name="P43">Osoby, które uczą się w celu uzyskania kwalifikacji IVET, mają możliwość studiowania za granicą w ramach studiów </text:p>
        <text:p text:style-name="P41">1 2 3 4 999 </text:p>
        <text:p text:style-name="P41">IVET nie zapewnia wystarczających umiejętności przekrojowych, takich jak komunikacja lub krytyczne myślenie </text:p>
        <text:p text:style-name="P41">1 2 3 4 999 </text:p>
        <text:p text:style-name="P41">Programy IVET często nie uczą podstawowych umiejętności, takich jak umiejętność czytania i pisania lub umiejętność korzystania z technologii cyfrowych. </text:p>
        <text:p text:style-name="P41">1 2 3 4 999 </text:p>
        <text:p text:style-name="P41">Osoby uczestniczące w programach IVET uczą się specjalistycznych umiejętności technicznych bezpośrednio związanych z konkretnymi zawodami </text:p>
        <text:p text:style-name="P41">1 2 3 4 99 </text:p>
        <text:p text:style-name="P41"/>
        <text:p text:style-name="P41"><text:span text:style-name="T2">PB8) Proszę mi powiedzieć, w jakim stopniu zgadzają się Państwo lub nie zgadzają się z każdym z następujących stwierdzeń: </text:span>(POKAŻ ODKRYWANIE EKRANU – JEDNA ODPOWIEDŹ NA POZYCJĘ – RANDOMIZĘ) </text:p>
        <text:p text:style-name="P41">Zdecydowanie się zgadzam </text:p>
        <text:p text:style-name="P41">skłonność do zgody </text:p>
        <text:p text:style-name="P41">skłonność do nie zgadzania się </text:p>
        <text:p text:style-name="P41">Zdecydowanie się nie zgadzam </text:p>
        <text:p text:style-name="P41">Nie wiem </text:p>
        <text:p text:style-name="P41">Istnieje ryzyko, że miejsca pracy związane z kwalifikacjami w ramach kształcenia i szkolenia zawodowego zostaną zastąpione automatyzacją </text:p>
        <text:p text:style-name="P41">1 2 3 4 999 </text:p>
        <text:p text:style-name="P41">Kwalifikacje uzyskane w ramach kształcenia i szkolenia zawodowego prowadzą do dobrze płatnych miejsc pracy </text:p>
        <text:p text:style-name="P41">1 2 3 4 999 </text:p>
        <text:p text:style-name="P41">Kwalifikacje uzyskane w ramach kształcenia i szkolenia zawodowego prowadzą do tworzenia miejsc pracy, które są wysoko cenione w społeczeństwie </text:p>
        <text:p text:style-name="P41">1 2 3 4 999 </text:p>
        <text:p text:style-name="P41">Kwalifikacje uzyskane w ramach kształcenia i szkolenia zawodowego prowadzą do powstania miejsc pracy, na które istnieje duże zapotrzebowanie na rynku pracy w (NASZYM KRAJU) </text:p>
        <text:p text:style-name="P41">1 2 3 4 999 </text:p>
        <text:p text:style-name="P41">Kwalifikacje uzyskane w ramach kształcenia i szkolenia zawodowego prowadzą do tworzenia miejsc pracy, które przyczyniają się do transformacji ekologicznej </text:p>
        <text:p text:style-name="P41">1 2 3 4 999 </text:p>
        <text:p text:style-name="P41"/>
        <text:p text:style-name="P41"><text:span text:style-name="T2">QB9) Proszę mi powiedzieć, w jakim stopniu zgadzasz się lub nie zgadzasz z każdym z następujących stwierdzeń: </text:span>(POKAŻ ODKRYWANIE EKRANU – JEDNA ODPOWIEDŹ NA POZYCJĘ – RANDOMIZĘ) </text:p>
        <text:p text:style-name="P41">Zdecydowanie się zgadzam </text:p>
        <text:p text:style-name="P41">skłonność do zgody </text:p>
        <text:p text:style-name="P41">skłonność do nie zgadzania się </text:p>
        <text:p text:style-name="P41">Zdecydowanie się nie zgadzam </text:p>
        <text:p text:style-name="P41">Nie wiem </text:p>
        <text:p text:style-name="P41">Ogólnie łatwiej jest studiować w celu uzyskania kwalifikacji w ogólnym szkolnictwie średnim II stopnia niż w początkowym kształceniu i szkoleniu zawodowym. </text:p>
        <text:p text:style-name="P41">1 2 3 4 999 </text:p>
        <text:p text:style-name="P41">Studenci z wyższymi wynikami w nauce są często zachęcani, na poziomie średnim II stopnia, do kontynuowania kształcenia ogólnego, a nie początkowego kształcenia zawodowego. </text:p>
        <text:p text:style-name="P41">1 2 3 4 999 </text:p>
        <text:p text:style-name="P41">W (NASZYM KRAJU) szkolnictwo ogólne na poziomie średnim II stopnia ma bardziej pozytywny wizerunek niż początkowe kształcenie zawodowe </text:p>
        <text:p text:style-name="P41">1 2 3 4 999 </text:p>
        <text:p text:style-name="P41">Programy IVET są wystarczająco inkluzywne, aby zapewnić osobom uczącym się, które mogą napotykać bariery w niektórych rodzajach środowisk edukacyjnych, wsparcie, którego potrzebują, aby móc ukończyć programy. </text:p>
        <text:p text:style-name="P41">1 2 3 4 999 </text:p>
        <text:p text:style-name="P41"/>
        <text:p text:style-name="P41">Kolejne pytanie dotyczy STEM, czyli nauk ścisłych, technologii, inżynierii i matematyki. Obejmuje to takie dziedziny jak budownictwo, motoryzacja, produkcja i ICT, które obejmują umiejętności techniczne, kreatywność i rozwiązywanie problemów. </text:p>
        <text:p text:style-name="P41"/>
        <text:p text:style-name="P38">QB10) Proszę mi powiedzieć, w jakim stopniu zgadzasz się lub nie zgadzasz z każdym z następujących stwierdzeń: </text:p>
        <text:p text:style-name="P41">(POKAŻ ODKRYWANIE EKRANU – JEDNA ODPOWIEDŹ NA POZYCJĘ) </text:p>
        <text:p text:style-name="P41">Zdecydowanie się zgadzam </text:p>
        <text:p text:style-name="P41">skłonność do zgody </text:p>
        <text:p text:style-name="P41">skłonność do nie zgadzania się </text:p>
        <text:p text:style-name="P41">Zdecydowanie się nie zgadzam </text:p>
        <text:p text:style-name="P41">Nie wiem </text:p>
        <text:p text:style-name="P41"/>
        <text:p text:style-name="P41"><text:soft-page-break/>Dziedziny związane z naukami przyrodniczymi, technologią, inżynierią i matematyką w kształceniu i szkoleniu zawodowym (np. budownictwo, motoryzacja, produkcja, ICT) są bardziej odpowiednie dla mężczyzn </text:p>
        <text:p text:style-name="P41">1 2 3 4 999 </text:p>
        <text:p text:style-name="P41">Kobiety zainteresowane dziedzinami związanymi z naukami przyrodniczymi, technologią, inżynierią i matematyką w kształceniu i szkoleniu zawodowym mogą otrzymywać mniejszą zachętę od rodzin i szkół niż mężczyźni zainteresowani dziedzinami związanymi z naukami przyrodniczymi, technologią, inżynierią i matematyką. </text:p>
        <text:p text:style-name="P41">1 2 3 4 999 </text:p>
        <text:p text:style-name="P38">QB11) Proszę mi powiedzieć, w jakim stopniu zgadzasz się lub nie zgadzasz z każdym z następujących stwierdzeń: </text:p>
        <text:p text:style-name="P41">(POKAŻ ODKRYWANIE EKRANU – JEDNA ODPOWIEDŹ NA POZYCJĘ) </text:p>
        <text:p text:style-name="P41"/>
        <text:p text:style-name="P41">Zdecydowanie się zgadzam </text:p>
        <text:p text:style-name="P41">skłonność do zgody </text:p>
        <text:p text:style-name="P41">skłonność do nie zgadzania się </text:p>
        <text:p text:style-name="P41">Zdecydowanie się nie zgadzam </text:p>
        <text:p text:style-name="P41">Nie wiem </text:p>
        <text:p text:style-name="P41"/>
        <text:p text:style-name="P41">Kobiety są często zachęcane do kształcenia ogólnego, mimo że wyrażają zainteresowanie przedmiotami technicznymi, praktycznymi i praktycznymi. </text:p>
        <text:p text:style-name="P41">1 2 3 4 999 </text:p>
        <text:p text:style-name="P41">Mężczyźni, którzy nie osiągają wysokich wyników w nauce, doświadczają większej presji, aby wybrać IVET niż kształcenie ogólne niż kobiety. </text:p>
        <text:p text:style-name="P41">1 2 3 4 999 </text:p>
        <text:p text:style-name="P41">Nauczyciele i doradcy nie rozwiązują w odpowiedni sposób problemu uprzedzeń ze względu na płeć, zanim uczniowie dokonają wyboru między kształceniem ogólnym a zawodowym. </text:p>
        <text:p text:style-name="P41">1 2 3 4 999 </text:p>
        <text:p text:style-name="P41">Stereotypy związane z płcią dotyczące wyboru między kształceniem ogólnym a zawodowym są często wzmacniane przez rodziny, rówieśników i media społecznościowe. </text:p>
        <text:p text:style-name="P41">1 2 3 4 999 </text:p>
        <text:p text:style-name="P41">Mężczyźni w dziedzinach IVET związanych z opieką lub usługami często spotykają się ze stygmatyzacją społeczną lub osądem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pl" fo:country="PL"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pl" fo:country="PL"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pl" fo:country="PL"/>
    </style:style>
    <style:style style:name="MP2" style:family="paragraph" style:parent-style-name="Footer">
      <style:paragraph-properties fo:text-align="center" style:justify-single-word="false"/>
      <style:text-properties fo:language="pl" fo:country="PL"/>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Specjalne badanie Eurobarometr 569 Atrakcyjność kształcenia i szkolenia zawodowego </text:p>
        <text:p text:style-name="MP1"><text:chapter text:display="name" text:outline-level="1">Kwestionariusz </text:chapter></text:p>
      </style:header>
      <style:footer>
        <text:p text:style-name="MP2"><text:page-number text:select-page="current">117</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44:48.880000000</dc:date>
    <dc:creator>Pierre Dieumegard</dc:creator>
    <meta:editing-duration>P1DT14H36M13S</meta:editing-duration>
    <meta:editing-cycles>98</meta:editing-cycles>
    <meta:document-statistic meta:table-count="34" meta:image-count="6" meta:object-count="1" meta:page-count="117" meta:paragraph-count="4801" meta:word-count="28762" meta:character-count="190379" meta:non-whitespace-character-count="165039"/>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